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x-emf" manifest:full-path="Pictures/image2.emf"/>
  <manifest:file-entry manifest:media-type="image/png" manifest:full-path="Pictures/image3.png"/>
  <manifest:file-entry manifest:media-type="image/jpeg" manifest:full-path="Pictures/image4.jpeg"/>
  <manifest:file-entry manifest:media-type="image/png" manifest:full-path="Pictures/image5.png"/>
  <manifest:file-entry manifest:media-type="image/jpeg" manifest:full-path="Pictures/image6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Montserrat" svg:font-family="Montserrat" style:font-pitch="variable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Wingdings 3" svg:font-family="Wingdings 3" style:font-pitch="variable" style:font-family-generic="roman" style:font-charset="x-symbol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Open Sans Light" svg:font-family="Open Sans Light" style:font-pitch="variable" style:font-family-generic="swiss"/>
    <style:font-face style:name="Segoe UI" svg:font-family="Segoe UI" style:font-pitch="variable" style:font-family-generic="swiss"/>
    <style:font-face style:name="Consolas" svg:font-family="Consolas" style:font-pitch="fixed" style:font-family-generic="modern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MS Mincho" svg:font-family="MS Mincho" style:font-pitch="fixed" style:font-family-generic="modern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Ecorys_20_Cover_20_Title" style:master-page-name="Standard">
      <style:paragraph-properties fo:text-align="justify">
        <style:tab-stops>
          <style:tab-stop style:type="left" style:leader-style="none" style:position="13.361cm"/>
        </style:tab-stops>
      </style:paragraph-properties>
    </style:style>
    <style:style style:name="FR1" style:family="graphic" style:parent-style-name="Ecorys_20_Cover_20_Title">
      <style:graphic-properties draw:stroke="none" draw:fill="none" fo:border-top="none" fo:border-bottom="none" fo:border-left="none" fo:margin-left="0.318cm" fo:border-right="none" fo:margin-right="0.318cm" style:horizontal-pos="from-left" style:horizontal-rel="page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Ecorys_20_Cover_20_Title">
      <style:graphic-properties draw:stroke="none" svg:stroke-width="0.026cm" draw:fill="none" draw:opacity="0%" style:background-transparency="100%" fo:border-top="none" fo:margin-top="0.127cm" fo:border-bottom="none" fo:margin-bottom="0.127cm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>
      <style:text-properties fo:color="#ffffff" fo:font-size="26pt" style:font-size-asian="26pt" style:font-size-complex="26pt" fo:font-weight="bold" style:font-weight-asian="bold" style:font-weight-complex="bold"/>
    </style:style>
    <style:style style:name="P3" style:family="paragraph" style:parent-style-name="Normal"/>
    <style:style style:name="T3_1" style:family="text">
      <style:text-properties fo:color="#ffffff" fo:font-size="18pt" style:font-size-asian="18pt" style:font-size-complex="18pt"/>
    </style:style>
    <style:style style:name="T3_2" style:family="text">
      <style:text-properties fo:font-size="26pt" style:font-size-asian="26pt" style:font-size-complex="26pt"/>
    </style:style>
    <style:style style:name="T3_3" style:family="text">
      <style:text-properties fo:font-size="26pt" style:font-size-asian="26pt" style:font-size-complex="26pt"/>
    </style:style>
    <style:style style:name="T3_4" style:family="text">
      <style:text-properties fo:font-size="26pt" style:font-size-asian="26pt" style:font-size-complex="26pt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4" style:family="paragraph" style:parent-style-name="TOC_20_Heading" style:master-page-name="MasterPage1">
      <style:paragraph-properties fo:text-align="justify" style:page-number="1">
        <style:tab-stops>
          <style:tab-stop style:type="left" style:leader-style="none" style:position="7.752cm"/>
        </style:tab-stops>
      </style:paragraph-properties>
    </style:style>
    <style:style style:name="T4_1" style:family="text">
      <style:text-properties fo:language="en" fo:country="GB"/>
    </style:style>
    <style:style style:name="T4_2" style:family="text">
      <style:text-properties fo:language="en" fo:country="GB"/>
    </style:style>
    <style:style style:name="P5" style:family="paragraph" style:parent-style-name="Toc_20_1"/>
    <style:style style:name="T5_1" style:family="text"/>
    <style:style style:name="T5_2" style:family="text"/>
    <style:style style:name="P6" style:family="paragraph" style:parent-style-name="Toc_20_1"/>
    <style:style style:name="T6_1" style:family="text"/>
    <style:style style:name="T6_2" style:family="text"/>
    <style:style style:name="P7" style:family="paragraph" style:parent-style-name="Toc_20_2"/>
    <style:style style:name="T7_1" style:family="text"/>
    <style:style style:name="T7_2" style:family="text"/>
    <style:style style:name="P8" style:family="paragraph" style:parent-style-name="Toc_20_2"/>
    <style:style style:name="T8_1" style:family="text"/>
    <style:style style:name="T8_2" style:family="text"/>
    <style:style style:name="P9" style:family="paragraph" style:parent-style-name="Toc_20_2"/>
    <style:style style:name="T9_1" style:family="text"/>
    <style:style style:name="T9_2" style:family="text">
      <style:text-properties fo:color="#000000" style:font-name="Calibri" fo:font-size="12pt" style:font-name-asian="游明朝" style:font-size-asian="12pt" style:font-name-complex="Arial" style:font-size-complex="12pt" fo:language-asian="en" fo:country-asian="GB" style:letter-kerning="true"/>
    </style:style>
    <style:style style:name="T9_3" style:family="text"/>
    <style:style style:name="T9_4" style:family="text"/>
    <style:style style:name="P10" style:family="paragraph" style:parent-style-name="Toc_20_2"/>
    <style:style style:name="T10_1" style:family="text"/>
    <style:style style:name="T10_2" style:family="text">
      <style:text-properties fo:color="#000000" style:font-name="Calibri" fo:font-size="12pt" style:font-name-asian="游明朝" style:font-size-asian="12pt" style:font-name-complex="Arial" style:font-size-complex="12pt" fo:language-asian="en" fo:country-asian="GB" style:letter-kerning="true"/>
    </style:style>
    <style:style style:name="T10_3" style:family="text"/>
    <style:style style:name="T10_4" style:family="text"/>
    <style:style style:name="P11" style:family="paragraph" style:parent-style-name="Toc_20_2"/>
    <style:style style:name="T11_1" style:family="text"/>
    <style:style style:name="T11_2" style:family="text"/>
    <style:style style:name="P12" style:family="paragraph" style:parent-style-name="Toc_20_2"/>
    <style:style style:name="T12_1" style:family="text"/>
    <style:style style:name="T12_2" style:family="text"/>
    <style:style style:name="P13" style:family="paragraph" style:parent-style-name="Toc_20_2"/>
    <style:style style:name="T13_1" style:family="text"/>
    <style:style style:name="T13_2" style:family="text"/>
    <style:style style:name="P14" style:family="paragraph" style:parent-style-name="Toc_20_2"/>
    <style:style style:name="T14_1" style:family="text"/>
    <style:style style:name="T14_2" style:family="text">
      <style:text-properties fo:color="#000000" style:font-name="Calibri" fo:font-size="12pt" style:font-name-asian="游明朝" style:font-size-asian="12pt" style:font-name-complex="Arial" style:font-size-complex="12pt" fo:language-asian="en" fo:country-asian="GB" style:letter-kerning="true"/>
    </style:style>
    <style:style style:name="T14_3" style:family="text"/>
    <style:style style:name="T14_4" style:family="text"/>
    <style:style style:name="P15" style:family="paragraph" style:parent-style-name="Toc_20_2"/>
    <style:style style:name="T15_1" style:family="text"/>
    <style:style style:name="T15_2" style:family="text">
      <style:text-properties fo:color="#000000" style:font-name="Calibri" fo:font-size="12pt" style:font-name-asian="游明朝" style:font-size-asian="12pt" style:font-name-complex="Arial" style:font-size-complex="12pt" fo:language-asian="en" fo:country-asian="GB" style:letter-kerning="true"/>
    </style:style>
    <style:style style:name="T15_3" style:family="text"/>
    <style:style style:name="T15_4" style:family="text"/>
    <style:style style:name="P16" style:family="paragraph" style:parent-style-name="Toc_20_1"/>
    <style:style style:name="T16_1" style:family="text"/>
    <style:style style:name="T16_2" style:family="text"/>
    <style:style style:name="P17" style:family="paragraph" style:parent-style-name="Toc_20_2"/>
    <style:style style:name="T17_1" style:family="text"/>
    <style:style style:name="T17_2" style:family="text"/>
    <style:style style:name="P18" style:family="paragraph" style:parent-style-name="Toc_20_2"/>
    <style:style style:name="T18_1" style:family="text"/>
    <style:style style:name="T18_2" style:family="text"/>
    <style:style style:name="P19" style:family="paragraph" style:parent-style-name="Toc_20_2"/>
    <style:style style:name="T19_1" style:family="text"/>
    <style:style style:name="T19_2" style:family="text"/>
    <style:style style:name="P20" style:family="paragraph" style:parent-style-name="Toc_20_2"/>
    <style:style style:name="T20_1" style:family="text"/>
    <style:style style:name="T20_2" style:family="text"/>
    <style:style style:name="P21" style:family="paragraph" style:parent-style-name="Toc_20_2"/>
    <style:style style:name="T21_1" style:family="text"/>
    <style:style style:name="T21_2" style:family="text"/>
    <style:style style:name="P22" style:family="paragraph" style:parent-style-name="Toc_20_2"/>
    <style:style style:name="T22_1" style:family="text"/>
    <style:style style:name="T22_2" style:family="text"/>
    <style:style style:name="P23" style:family="paragraph" style:parent-style-name="Toc_20_1">
      <style:paragraph-properties fo:text-align="justify" fo:text-indent="0cm" fo:margin-left="0cm"/>
    </style:style>
    <style:style style:name="P24" style:family="paragraph" style:parent-style-name="Normal">
      <style:paragraph-properties fo:break-before="page"/>
    </style:style>
    <style:style style:name="P25" style:family="paragraph" style:parent-style-name="Toc_20_1">
      <style:paragraph-properties fo:text-align="justify" fo:text-indent="0cm" fo:margin-left="0cm"/>
    </style:style>
    <style:style style:name="T25_1" style:family="text">
      <style:text-properties fo:font-size="14pt" style:font-size-asian="14pt" style:font-size-complex="11pt"/>
    </style:style>
    <style:style style:name="T25_2" style:family="text">
      <style:text-properties fo:font-size="14pt" style:font-size-asian="14pt" style:font-size-complex="11pt"/>
    </style:style>
    <style:style style:name="Table1" style:family="table">
      <style:table-properties table:align="left" style:width="17.736cm" fo:margin-left="0cm"/>
    </style:style>
    <style:style style:name="Column1" style:family="table-column">
      <style:table-column-properties style:column-width="8.17cm"/>
    </style:style>
    <style:style style:name="Column2" style:family="table-column">
      <style:table-column-properties style:column-width="9.566cm"/>
    </style:style>
    <style:style style:name="Row1" style:family="table-row"/>
    <style:style style:name="Cell1" style:family="table-cell">
      <style:table-cell-properties fo:background-color="#283583" style:vertical-align="top" fo:border-bottom="#ffffff 0.018cm solid" fo:padding-left="0.19cm" fo:border-left="#ffffff 0.018cm solid" fo:padding-right="0.19cm" fo:border-right="#ffffff 0.018cm solid" fo:wrap-option="wrap"/>
    </style:style>
    <style:style style:name="P26" style:family="paragraph" style:parent-style-name="Ecorys_20_Body">
      <style:paragraph-properties fo:text-align="justify" fo:line-height="125%" fo:margin-top="0.071cm" fo:margin-bottom="0.071cm"/>
    </style:style>
    <style:style style:name="T2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normal"/>
    </style:style>
    <style:style style:name="Cell2" style:family="table-cell">
      <style:table-cell-properties fo:background-color="#283583" style:vertical-align="top" fo:border-bottom="#ffffff 0.018cm solid" fo:padding-left="0.19cm" fo:border-left="#ffffff 0.018cm solid" fo:padding-right="0.19cm" fo:border-right="#ffffff 0.018cm solid" fo:wrap-option="wrap"/>
    </style:style>
    <style:style style:name="P27" style:family="paragraph" style:parent-style-name="Ecorys_20_Body">
      <style:paragraph-properties fo:text-align="justify" fo:line-height="125%" fo:margin-top="0.071cm" fo:margin-bottom="0.071cm"/>
    </style:style>
    <style:style style:name="T27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normal"/>
    </style:style>
    <style:style style:name="Row2" style:family="table-row"/>
    <style:style style:name="Cell3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28" style:family="paragraph" style:parent-style-name="Ecorys_20_Body">
      <style:paragraph-properties fo:text-align="justify" fo:line-height="125%" fo:margin-top="0.071cm" fo:margin-bottom="0.071cm"/>
    </style:style>
    <style:style style:name="T2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29" style:family="paragraph" style:parent-style-name="Ecorys_20_Body">
      <style:paragraph-properties fo:text-align="justify" fo:line-height="125%" fo:margin-top="0.071cm" fo:margin-bottom="0.071cm"/>
    </style:style>
    <style:style style:name="T2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" style:family="table-row"/>
    <style:style style:name="Cell5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30" style:family="paragraph" style:parent-style-name="Ecorys_20_Body">
      <style:paragraph-properties fo:text-align="justify" fo:line-height="125%" fo:margin-top="0.071cm" fo:margin-bottom="0.071cm"/>
    </style:style>
    <style:style style:name="T30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_2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31" style:family="paragraph" style:parent-style-name="Ecorys_20_Body">
      <style:paragraph-properties fo:text-align="justify" fo:line-height="125%" fo:margin-top="0.071cm" fo:margin-bottom="0.071cm"/>
    </style:style>
    <style:style style:name="T31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4" style:family="table-row"/>
    <style:style style:name="Cell7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32" style:family="paragraph" style:parent-style-name="Ecorys_20_Body">
      <style:paragraph-properties fo:text-align="justify" fo:line-height="125%" fo:margin-top="0.071cm"/>
    </style:style>
    <style:style style:name="T32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normal"/>
    </style:style>
    <style:style style:name="T32_2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33" style:family="paragraph" style:parent-style-name="Ecorys_20_Body">
      <style:paragraph-properties fo:text-align="justify" fo:line-height="125%" fo:margin-top="0.071cm" fo:margin-bottom="0.071cm"/>
    </style:style>
    <style:style style:name="T33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34" style:family="paragraph" style:parent-style-name="Ecorys_20_Body">
      <style:paragraph-properties fo:text-align="justify" fo:line-height="125%" fo:margin-top="0.071cm"/>
    </style:style>
    <style:style style:name="T34_1" style:family="text">
      <style:text-properties fo:color="#000000" style:font-name="Arial" fo:font-size="11pt" style:font-name-asian="Calibri" style:font-size-asian="11pt" style:font-name-complex="Open Sans Light" style:font-size-complex="11pt" fo:language="en" fo:language-asian="en" fo:language-complex="ar" fo:country="GB" fo:country-asian="US" fo:country-complex="SA"/>
    </style:style>
    <style:style style:name="P35" style:family="paragraph" style:parent-style-name="Ecorys_20_Body">
      <style:paragraph-properties fo:text-align="justify" fo:line-height="125%" fo:margin-top="0.071cm" fo:margin-bottom="0.071cm"/>
    </style:style>
    <style:style style:name="T35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5" style:family="table-row"/>
    <style:style style:name="Cell9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36" style:family="paragraph" style:parent-style-name="Ecorys_20_Body">
      <style:paragraph-properties fo:text-align="justify" fo:line-height="125%" fo:margin-top="0.071cm" fo:margin-bottom="0.071cm"/>
    </style:style>
    <style:style style:name="T3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37" style:family="paragraph" style:parent-style-name="Ecorys_20_Body">
      <style:paragraph-properties fo:text-align="justify" fo:line-height="125%" fo:margin-top="0.071cm" fo:margin-bottom="0.071cm"/>
    </style:style>
    <style:style style:name="T37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6" style:family="table-row"/>
    <style:style style:name="Cell11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38" style:family="paragraph" style:parent-style-name="Ecorys_20_Body">
      <style:paragraph-properties fo:text-align="justify" fo:line-height="125%" fo:margin-top="0.071cm" fo:margin-bottom="0.071cm"/>
    </style:style>
    <style:style style:name="T3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2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39" style:family="paragraph" style:parent-style-name="Ecorys_20_Body">
      <style:paragraph-properties fo:text-align="justify" fo:line-height="125%" fo:margin-top="0.071cm" fo:margin-bottom="0.071cm"/>
    </style:style>
    <style:style style:name="T3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T39_2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T39_3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7" style:family="table-row"/>
    <style:style style:name="Cell13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0" style:family="paragraph" style:parent-style-name="Ecorys_20_Body">
      <style:paragraph-properties fo:text-align="justify" fo:line-height="125%" fo:margin-top="0.071cm" fo:margin-bottom="0.071cm"/>
    </style:style>
    <style:style style:name="T40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4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1" style:family="paragraph" style:parent-style-name="Ecorys_20_Body">
      <style:paragraph-properties fo:text-align="justify" fo:line-height="125%" fo:margin-top="0.071cm" fo:margin-bottom="0.071cm"/>
    </style:style>
    <style:style style:name="T41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8" style:family="table-row"/>
    <style:style style:name="Cell15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2" style:family="paragraph" style:parent-style-name="Ecorys_20_Body">
      <style:paragraph-properties fo:text-align="justify" fo:line-height="125%" fo:margin-top="0.071cm" fo:margin-bottom="0.071cm"/>
    </style:style>
    <style:style style:name="T42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6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3" style:family="paragraph" style:parent-style-name="Ecorys_20_Body">
      <style:paragraph-properties fo:text-align="justify" fo:line-height="125%" fo:margin-top="0.071cm" fo:margin-bottom="0.071cm"/>
    </style:style>
    <style:style style:name="T43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9" style:family="table-row"/>
    <style:style style:name="Cell17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4" style:family="paragraph" style:parent-style-name="Ecorys_20_Body">
      <style:paragraph-properties fo:text-align="justify" fo:line-height="125%" fo:margin-top="0.071cm" fo:margin-bottom="0.071cm"/>
    </style:style>
    <style:style style:name="T44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8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5" style:family="paragraph" style:parent-style-name="Ecorys_20_Body">
      <style:paragraph-properties fo:text-align="justify" fo:line-height="125%" fo:margin-top="0.071cm" fo:margin-bottom="0.071cm"/>
    </style:style>
    <style:style style:name="T45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0" style:family="table-row"/>
    <style:style style:name="Cell19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6" style:family="paragraph" style:parent-style-name="Ecorys_20_Body">
      <style:paragraph-properties fo:text-align="justify" fo:line-height="125%" fo:margin-top="0.071cm" fo:margin-bottom="0.071cm"/>
    </style:style>
    <style:style style:name="T4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0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7" style:family="paragraph" style:parent-style-name="Ecorys_20_Body">
      <style:paragraph-properties fo:text-align="justify" fo:line-height="125%" fo:margin-top="0.071cm" fo:margin-bottom="0.071cm"/>
    </style:style>
    <style:style style:name="T47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1" style:family="table-row"/>
    <style:style style:name="Cell21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8" style:family="paragraph" style:parent-style-name="Ecorys_20_Body">
      <style:paragraph-properties fo:text-align="justify" fo:line-height="125%" fo:margin-top="0.071cm" fo:margin-bottom="0.071cm"/>
    </style:style>
    <style:style style:name="T4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49" style:family="paragraph" style:parent-style-name="Ecorys_20_Body">
      <style:paragraph-properties fo:text-align="justify" fo:line-height="125%" fo:margin-top="0.071cm" fo:margin-bottom="0.071cm"/>
    </style:style>
    <style:style style:name="T4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T49_2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2" style:family="table-row"/>
    <style:style style:name="Cell23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50" style:family="paragraph" style:parent-style-name="Ecorys_20_Body">
      <style:paragraph-properties fo:text-align="justify" fo:line-height="125%" fo:margin-top="0.071cm"/>
    </style:style>
    <style:style style:name="T50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normal"/>
    </style:style>
    <style:style style:name="T50_2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1" style:family="paragraph" style:parent-style-name="Ecorys_20_Body">
      <style:paragraph-properties fo:text-align="justify" fo:line-height="125%" fo:margin-top="0.071cm" fo:margin-bottom="0.071cm"/>
    </style:style>
    <style:style style:name="T51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4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52" style:family="paragraph" style:parent-style-name="Ecorys_20_Body">
      <style:paragraph-properties fo:text-align="justify" fo:line-height="125%" fo:margin-top="0.071cm"/>
    </style:style>
    <style:style style:name="T52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P53" style:family="paragraph" style:parent-style-name="Ecorys_20_Body">
      <style:paragraph-properties fo:text-align="justify" fo:line-height="125%" fo:margin-top="0.071cm" fo:margin-bottom="0.071cm"/>
    </style:style>
    <style:style style:name="T53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3" style:family="table-row"/>
    <style:style style:name="Cell25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54" style:family="paragraph" style:parent-style-name="Ecorys_20_Body">
      <style:paragraph-properties fo:text-align="justify" fo:line-height="125%" fo:margin-top="0.071cm" fo:margin-bottom="0.071cm"/>
    </style:style>
    <style:style style:name="T54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6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55" style:family="paragraph" style:parent-style-name="Ecorys_20_Body">
      <style:paragraph-properties fo:text-align="justify" fo:line-height="125%" fo:margin-top="0.071cm" fo:margin-bottom="0.071cm"/>
    </style:style>
    <style:style style:name="T55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T55_2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T55_3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4" style:family="table-row"/>
    <style:style style:name="Cell27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56" style:family="paragraph" style:parent-style-name="Ecorys_20_Body">
      <style:paragraph-properties fo:text-align="justify" fo:line-height="125%" fo:margin-top="0.071cm" fo:margin-bottom="0.071cm"/>
    </style:style>
    <style:style style:name="T5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8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57" style:family="paragraph" style:parent-style-name="Ecorys_20_Body">
      <style:paragraph-properties fo:text-align="justify" fo:line-height="125%" fo:margin-top="0.071cm" fo:margin-bottom="0.071cm"/>
    </style:style>
    <style:style style:name="T57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T57_2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T57_3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5" style:family="table-row"/>
    <style:style style:name="Cell29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58" style:family="paragraph" style:parent-style-name="Ecorys_20_Body">
      <style:paragraph-properties fo:text-align="justify" fo:line-height="125%" fo:margin-top="0.071cm" fo:margin-bottom="0.071cm"/>
    </style:style>
    <style:style style:name="T5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0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59" style:family="paragraph" style:parent-style-name="Ecorys_20_Body">
      <style:paragraph-properties fo:text-align="justify" fo:line-height="125%" fo:margin-top="0.071cm" fo:margin-bottom="0.071cm"/>
    </style:style>
    <style:style style:name="T5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6" style:family="table-row"/>
    <style:style style:name="Cell31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0" style:family="paragraph" style:parent-style-name="Ecorys_20_Body">
      <style:paragraph-properties fo:text-align="justify" fo:line-height="125%" fo:margin-top="0.071cm" fo:margin-bottom="0.071cm"/>
    </style:style>
    <style:style style:name="T60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2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1" style:family="paragraph" style:parent-style-name="Ecorys_20_Body">
      <style:paragraph-properties fo:text-align="justify" fo:line-height="125%" fo:margin-top="0.071cm" fo:margin-bottom="0.071cm"/>
    </style:style>
    <style:style style:name="T61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7" style:family="table-row"/>
    <style:style style:name="Cell33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2" style:family="paragraph" style:parent-style-name="Ecorys_20_Body">
      <style:paragraph-properties fo:text-align="justify" fo:line-height="125%" fo:margin-top="0.071cm" fo:margin-bottom="0.071cm"/>
    </style:style>
    <style:style style:name="T62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4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3" style:family="paragraph" style:parent-style-name="Ecorys_20_Body">
      <style:paragraph-properties fo:text-align="justify" fo:line-height="125%" fo:margin-top="0.071cm" fo:margin-bottom="0.071cm"/>
    </style:style>
    <style:style style:name="T63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8" style:family="table-row"/>
    <style:style style:name="Cell35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4" style:family="paragraph" style:parent-style-name="Ecorys_20_Body">
      <style:paragraph-properties fo:text-align="justify" fo:line-height="125%" fo:margin-top="0.071cm" fo:margin-bottom="0.071cm"/>
    </style:style>
    <style:style style:name="T64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6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5" style:family="paragraph" style:parent-style-name="Ecorys_20_Body">
      <style:paragraph-properties fo:text-align="justify" fo:line-height="125%" fo:margin-top="0.071cm" fo:margin-bottom="0.071cm"/>
    </style:style>
    <style:style style:name="T65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19" style:family="table-row"/>
    <style:style style:name="Cell37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6" style:family="paragraph" style:parent-style-name="Ecorys_20_Body">
      <style:paragraph-properties fo:text-align="justify" fo:line-height="125%" fo:margin-top="0.071cm" fo:margin-bottom="0.071cm"/>
    </style:style>
    <style:style style:name="T6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8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7" style:family="paragraph" style:parent-style-name="Ecorys_20_Body">
      <style:paragraph-properties fo:text-align="justify" fo:line-height="125%" fo:margin-top="0.071cm" fo:margin-bottom="0.071cm"/>
    </style:style>
    <style:style style:name="T67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0" style:family="table-row"/>
    <style:style style:name="Cell39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8" style:family="paragraph" style:parent-style-name="Ecorys_20_Body">
      <style:paragraph-properties fo:text-align="justify" fo:line-height="125%" fo:margin-top="0.071cm" fo:margin-bottom="0.071cm"/>
    </style:style>
    <style:style style:name="T6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0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69" style:family="paragraph" style:parent-style-name="Ecorys_20_Body">
      <style:paragraph-properties fo:text-align="justify" fo:line-height="125%" fo:margin-top="0.071cm" fo:margin-bottom="0.071cm"/>
    </style:style>
    <style:style style:name="T6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1" style:family="table-row"/>
    <style:style style:name="Cell41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0" style:family="paragraph" style:parent-style-name="Ecorys_20_Body">
      <style:paragraph-properties fo:text-align="justify" fo:line-height="125%" fo:margin-top="0.071cm" fo:margin-bottom="0.071cm"/>
    </style:style>
    <style:style style:name="T7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normal"/>
    </style:style>
    <style:style style:name="Cell42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1" style:family="paragraph" style:parent-style-name="Ecorys_20_Body">
      <style:paragraph-properties fo:text-align="justify" fo:line-height="125%" fo:margin-top="0.071cm" fo:margin-bottom="0.071cm"/>
    </style:style>
    <style:style style:name="T71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2" style:family="table-row"/>
    <style:style style:name="Cell43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2" style:family="paragraph" style:parent-style-name="Ecorys_20_Body">
      <style:paragraph-properties fo:text-align="justify" fo:line-height="125%" fo:margin-top="0.071cm" fo:margin-bottom="0.071cm"/>
    </style:style>
    <style:style style:name="T72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4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3" style:family="paragraph" style:parent-style-name="Ecorys_20_Body">
      <style:paragraph-properties fo:text-align="justify" fo:line-height="125%" fo:margin-top="0.071cm" fo:margin-bottom="0.071cm"/>
    </style:style>
    <style:style style:name="T73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3" style:family="table-row"/>
    <style:style style:name="Cell45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4" style:family="paragraph" style:parent-style-name="Ecorys_20_Body">
      <style:paragraph-properties fo:text-align="justify" fo:line-height="125%" fo:margin-top="0.071cm" fo:margin-bottom="0.071cm"/>
    </style:style>
    <style:style style:name="T74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6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5" style:family="paragraph" style:parent-style-name="Ecorys_20_Body">
      <style:paragraph-properties fo:text-align="justify" fo:line-height="125%" fo:margin-top="0.071cm" fo:margin-bottom="0.071cm"/>
    </style:style>
    <style:style style:name="T75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4" style:family="table-row"/>
    <style:style style:name="Cell47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6" style:family="paragraph" style:parent-style-name="Ecorys_20_Body">
      <style:paragraph-properties fo:text-align="justify" fo:line-height="125%" fo:margin-top="0.071cm" fo:margin-bottom="0.071cm"/>
    </style:style>
    <style:style style:name="T7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8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7" style:family="paragraph" style:parent-style-name="Ecorys_20_Body">
      <style:paragraph-properties fo:text-align="justify" fo:line-height="125%" fo:margin-top="0.071cm" fo:margin-bottom="0.071cm"/>
    </style:style>
    <style:style style:name="T77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5" style:family="table-row"/>
    <style:style style:name="Cell49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8" style:family="paragraph" style:parent-style-name="Ecorys_20_Body">
      <style:paragraph-properties fo:text-align="justify" fo:line-height="125%" fo:margin-top="0.071cm" fo:margin-bottom="0.071cm"/>
    </style:style>
    <style:style style:name="T7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0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79" style:family="paragraph" style:parent-style-name="Ecorys_20_Body">
      <style:paragraph-properties fo:text-align="justify" fo:line-height="125%" fo:margin-top="0.071cm" fo:margin-bottom="0.071cm"/>
    </style:style>
    <style:style style:name="T7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6" style:family="table-row"/>
    <style:style style:name="Cell51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0" style:family="paragraph" style:parent-style-name="Ecorys_20_Body">
      <style:paragraph-properties fo:text-align="justify" fo:line-height="125%" fo:margin-top="0.071cm" fo:margin-bottom="0.071cm"/>
    </style:style>
    <style:style style:name="T80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2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1" style:family="paragraph" style:parent-style-name="Ecorys_20_Body">
      <style:paragraph-properties fo:text-align="justify" fo:line-height="125%" fo:margin-top="0.071cm" fo:margin-bottom="0.071cm"/>
    </style:style>
    <style:style style:name="T81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7" style:family="table-row"/>
    <style:style style:name="Cell53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2" style:family="paragraph" style:parent-style-name="Ecorys_20_Body">
      <style:paragraph-properties fo:text-align="justify" fo:line-height="125%" fo:margin-top="0.071cm" fo:margin-bottom="0.071cm"/>
    </style:style>
    <style:style style:name="T82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4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3" style:family="paragraph" style:parent-style-name="Ecorys_20_Body">
      <style:paragraph-properties fo:text-align="justify" fo:line-height="125%" fo:margin-top="0.071cm" fo:margin-bottom="0.071cm"/>
    </style:style>
    <style:style style:name="T83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8" style:family="table-row"/>
    <style:style style:name="Cell55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4" style:family="paragraph" style:parent-style-name="Ecorys_20_Body">
      <style:paragraph-properties fo:text-align="justify" fo:line-height="125%" fo:margin-top="0.071cm" fo:margin-bottom="0.071cm"/>
    </style:style>
    <style:style style:name="T84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6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5" style:family="paragraph" style:parent-style-name="Ecorys_20_Body">
      <style:paragraph-properties fo:text-align="justify" fo:line-height="125%" fo:margin-top="0.071cm" fo:margin-bottom="0.071cm"/>
    </style:style>
    <style:style style:name="T85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29" style:family="table-row"/>
    <style:style style:name="Cell57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6" style:family="paragraph" style:parent-style-name="Ecorys_20_Body">
      <style:paragraph-properties fo:text-align="justify" fo:line-height="125%" fo:margin-top="0.071cm" fo:margin-bottom="0.071cm"/>
    </style:style>
    <style:style style:name="T8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8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7" style:family="paragraph" style:parent-style-name="Ecorys_20_Body">
      <style:paragraph-properties fo:text-align="justify" fo:line-height="125%" fo:margin-top="0.071cm" fo:margin-bottom="0.071cm"/>
    </style:style>
    <style:style style:name="T87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0" style:family="table-row"/>
    <style:style style:name="Cell59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8" style:family="paragraph" style:parent-style-name="Ecorys_20_Body">
      <style:paragraph-properties fo:text-align="justify" fo:line-height="125%" fo:margin-top="0.071cm" fo:margin-bottom="0.071cm"/>
    </style:style>
    <style:style style:name="T8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0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89" style:family="paragraph" style:parent-style-name="Ecorys_20_Body">
      <style:paragraph-properties fo:text-align="justify" fo:line-height="125%" fo:margin-top="0.071cm" fo:margin-bottom="0.071cm"/>
    </style:style>
    <style:style style:name="T8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1" style:family="table-row"/>
    <style:style style:name="Cell61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0" style:family="paragraph" style:parent-style-name="Ecorys_20_Body">
      <style:paragraph-properties fo:text-align="justify" fo:line-height="125%" fo:margin-top="0.071cm" fo:margin-bottom="0.071cm"/>
    </style:style>
    <style:style style:name="T90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2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1" style:family="paragraph" style:parent-style-name="Ecorys_20_Body">
      <style:paragraph-properties fo:text-align="justify" fo:line-height="125%" fo:margin-top="0.071cm" fo:margin-bottom="0.071cm"/>
    </style:style>
    <style:style style:name="T91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2" style:family="table-row"/>
    <style:style style:name="Cell63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2" style:family="paragraph" style:parent-style-name="Ecorys_20_Body">
      <style:paragraph-properties fo:text-align="justify" fo:line-height="125%" fo:margin-top="0.071cm" fo:margin-bottom="0.071cm"/>
    </style:style>
    <style:style style:name="T92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4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3" style:family="paragraph" style:parent-style-name="Ecorys_20_Body">
      <style:paragraph-properties fo:text-align="justify" fo:line-height="125%" fo:margin-top="0.071cm" fo:margin-bottom="0.071cm"/>
    </style:style>
    <style:style style:name="T93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3" style:family="table-row"/>
    <style:style style:name="Cell65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4" style:family="paragraph" style:parent-style-name="Ecorys_20_Body">
      <style:paragraph-properties fo:text-align="justify" fo:line-height="125%" fo:margin-top="0.071cm" fo:margin-bottom="0.071cm"/>
    </style:style>
    <style:style style:name="T94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6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5" style:family="paragraph" style:parent-style-name="Ecorys_20_Body">
      <style:paragraph-properties fo:text-align="justify" fo:line-height="125%" fo:margin-top="0.071cm" fo:margin-bottom="0.071cm"/>
    </style:style>
    <style:style style:name="T95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4" style:family="table-row"/>
    <style:style style:name="Cell67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6" style:family="paragraph" style:parent-style-name="Ecorys_20_Body">
      <style:paragraph-properties fo:text-align="justify" fo:line-height="125%" fo:margin-top="0.071cm" fo:margin-bottom="0.071cm"/>
    </style:style>
    <style:style style:name="T9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8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7" style:family="paragraph" style:parent-style-name="Ecorys_20_Body">
      <style:paragraph-properties fo:text-align="justify" fo:line-height="125%" fo:margin-top="0.071cm" fo:margin-bottom="0.071cm"/>
    </style:style>
    <style:style style:name="T97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5" style:family="table-row"/>
    <style:style style:name="Cell69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8" style:family="paragraph" style:parent-style-name="Ecorys_20_Body">
      <style:paragraph-properties fo:text-align="justify" fo:line-height="125%" fo:margin-top="0.071cm" fo:margin-bottom="0.071cm"/>
    </style:style>
    <style:style style:name="T9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0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99" style:family="paragraph" style:parent-style-name="Ecorys_20_Body">
      <style:paragraph-properties fo:text-align="justify" fo:line-height="125%" fo:margin-top="0.071cm" fo:margin-bottom="0.071cm"/>
    </style:style>
    <style:style style:name="T9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6" style:family="table-row"/>
    <style:style style:name="Cell71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0" style:family="paragraph" style:parent-style-name="Ecorys_20_Body">
      <style:paragraph-properties fo:text-align="justify" fo:line-height="125%" fo:margin-top="0.071cm" fo:margin-bottom="0.071cm"/>
    </style:style>
    <style:style style:name="T100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2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1" style:family="paragraph" style:parent-style-name="Ecorys_20_Body">
      <style:paragraph-properties fo:text-align="justify" fo:line-height="125%" fo:margin-top="0.071cm" fo:margin-bottom="0.071cm"/>
    </style:style>
    <style:style style:name="T101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7" style:family="table-row"/>
    <style:style style:name="Cell73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2" style:family="paragraph" style:parent-style-name="Ecorys_20_Body">
      <style:paragraph-properties fo:text-align="justify" fo:line-height="125%" fo:margin-top="0.071cm" fo:margin-bottom="0.071cm"/>
    </style:style>
    <style:style style:name="T102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4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3" style:family="paragraph" style:parent-style-name="Ecorys_20_Body">
      <style:paragraph-properties fo:text-align="justify" fo:line-height="125%" fo:margin-top="0.071cm" fo:margin-bottom="0.071cm"/>
    </style:style>
    <style:style style:name="T103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8" style:family="table-row"/>
    <style:style style:name="Cell75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4" style:family="paragraph" style:parent-style-name="Ecorys_20_Body">
      <style:paragraph-properties fo:text-align="justify" fo:line-height="125%" fo:margin-top="0.071cm" fo:margin-bottom="0.071cm"/>
    </style:style>
    <style:style style:name="T104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6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5" style:family="paragraph" style:parent-style-name="Ecorys_20_Body">
      <style:paragraph-properties fo:text-align="justify" fo:line-height="125%" fo:margin-top="0.071cm" fo:margin-bottom="0.071cm"/>
    </style:style>
    <style:style style:name="T105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39" style:family="table-row"/>
    <style:style style:name="Cell77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6" style:family="paragraph" style:parent-style-name="Ecorys_20_Body">
      <style:paragraph-properties fo:text-align="justify" fo:line-height="125%" fo:margin-top="0.071cm" fo:margin-bottom="0.071cm"/>
    </style:style>
    <style:style style:name="T10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8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7" style:family="paragraph" style:parent-style-name="Ecorys_20_Body">
      <style:paragraph-properties fo:text-align="justify" fo:line-height="125%" fo:margin-top="0.071cm" fo:margin-bottom="0.071cm"/>
    </style:style>
    <style:style style:name="T107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40" style:family="table-row"/>
    <style:style style:name="Cell79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8" style:family="paragraph" style:parent-style-name="Ecorys_20_Body">
      <style:paragraph-properties fo:text-align="justify" fo:line-height="125%" fo:margin-top="0.071cm" fo:margin-bottom="0.071cm"/>
    </style:style>
    <style:style style:name="T10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0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09" style:family="paragraph" style:parent-style-name="Ecorys_20_Body">
      <style:paragraph-properties fo:text-align="justify" fo:line-height="125%" fo:margin-top="0.071cm" fo:margin-bottom="0.071cm"/>
    </style:style>
    <style:style style:name="T10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41" style:family="table-row"/>
    <style:style style:name="Cell81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0" style:family="paragraph" style:parent-style-name="Ecorys_20_Body">
      <style:paragraph-properties fo:text-align="justify" fo:line-height="125%" fo:margin-top="0.071cm" fo:margin-bottom="0.071cm"/>
    </style:style>
    <style:style style:name="T110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2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1" style:family="paragraph" style:parent-style-name="Ecorys_20_Body">
      <style:paragraph-properties fo:text-align="justify" fo:line-height="125%" fo:margin-top="0.071cm" fo:margin-bottom="0.071cm"/>
    </style:style>
    <style:style style:name="T111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42" style:family="table-row"/>
    <style:style style:name="Cell83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2" style:family="paragraph" style:parent-style-name="Ecorys_20_Body">
      <style:paragraph-properties fo:text-align="justify" fo:line-height="125%" fo:margin-top="0.071cm" fo:margin-bottom="0.071cm"/>
    </style:style>
    <style:style style:name="T112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4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3" style:family="paragraph" style:parent-style-name="Ecorys_20_Body">
      <style:paragraph-properties fo:text-align="justify" fo:line-height="125%" fo:margin-top="0.071cm" fo:margin-bottom="0.071cm"/>
    </style:style>
    <style:style style:name="T113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43" style:family="table-row"/>
    <style:style style:name="Cell85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4" style:family="paragraph" style:parent-style-name="Ecorys_20_Body">
      <style:paragraph-properties fo:text-align="justify" fo:line-height="125%" fo:margin-top="0.071cm" fo:margin-bottom="0.071cm"/>
    </style:style>
    <style:style style:name="T114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6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5" style:family="paragraph" style:parent-style-name="Ecorys_20_Body">
      <style:paragraph-properties fo:text-align="justify" fo:line-height="125%" fo:margin-top="0.071cm" fo:margin-bottom="0.071cm"/>
    </style:style>
    <style:style style:name="T115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44" style:family="table-row"/>
    <style:style style:name="Cell87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6" style:family="paragraph" style:parent-style-name="Ecorys_20_Body">
      <style:paragraph-properties fo:text-align="justify" fo:line-height="125%" fo:margin-top="0.071cm" fo:margin-bottom="0.071cm"/>
    </style:style>
    <style:style style:name="T116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8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7" style:family="paragraph" style:parent-style-name="Ecorys_20_Body">
      <style:paragraph-properties fo:text-align="justify" fo:line-height="125%" fo:margin-top="0.071cm" fo:margin-bottom="0.071cm"/>
    </style:style>
    <style:style style:name="T117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Row45" style:family="table-row"/>
    <style:style style:name="Cell89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8" style:family="paragraph" style:parent-style-name="Ecorys_20_Body">
      <style:paragraph-properties fo:text-align="justify" fo:line-height="125%" fo:margin-top="0.071cm" fo:margin-bottom="0.071cm"/>
    </style:style>
    <style:style style:name="T118_1" style:family="text" style:parent-style-name="Ecorys_20_Bold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0" style:family="table-cell">
      <style:table-cell-properties fo:background-color="#f2f2f2" style:vertical-align="top" fo:border-bottom="#ffffff 0.018cm solid" fo:padding-left="0.19cm" fo:border-left="#ffffff 0.018cm solid" fo:padding-right="0.19cm" fo:border-right="#ffffff 0.018cm solid" fo:wrap-option="wrap"/>
    </style:style>
    <style:style style:name="P119" style:family="paragraph" style:parent-style-name="Ecorys_20_Body">
      <style:paragraph-properties fo:text-align="justify" fo:line-height="125%" fo:margin-top="0.071cm" fo:margin-bottom="0.071cm"/>
    </style:style>
    <style:style style:name="T119_1" style:family="text">
      <style:text-properties fo:color="#000000" style:font-name="Arial" fo:font-size="10pt" style:font-name-asian="Calibri" style:font-size-asian="10pt" style:font-name-complex="Open Sans Light" style:font-size-complex="10pt" fo:language="en" fo:language-asian="en" fo:language-complex="ar" fo:country="GB" fo:country-asian="US" fo:country-complex="SA"/>
    </style:style>
    <style:style style:name="P120" style:family="paragraph" style:parent-style-name="Normal">
      <style:paragraph-properties fo:text-align="justify"/>
    </style:style>
    <style:style style:name="P121" style:family="paragraph" style:parent-style-name="Ecorys_20_H1">
      <style:paragraph-properties fo:text-align="justify"/>
    </style:style>
    <style:style style:name="T121_1" style:family="text"/>
    <style:style style:name="P122" style:family="paragraph" style:parent-style-name="Ecorys_20_Body"/>
    <style:style style:name="T122_1" style:family="text">
      <style:text-properties fo:font-size="11pt" style:font-size-asian="11pt" style:font-name-complex="Arial" style:font-size-complex="11pt"/>
    </style:style>
    <style:style style:name="T122_2" style:family="text">
      <style:text-properties fo:font-size="11pt" style:font-size-asian="11pt" style:font-name-complex="Arial" style:font-size-complex="11pt"/>
    </style:style>
    <style:style style:name="T122_3" style:family="text">
      <style:text-properties fo:font-size="11pt" style:font-size-asian="11pt" style:font-name-complex="Arial" style:font-size-complex="11pt"/>
    </style:style>
    <style:style style:name="T122_4" style:family="text">
      <style:text-properties fo:font-size="11pt" style:font-size-asian="11pt" style:font-name-complex="Arial" style:font-size-complex="11pt"/>
    </style:style>
    <style:style style:name="T122_5" style:family="text">
      <style:text-properties fo:font-size="11pt" style:font-size-asian="11pt" style:font-name-complex="Arial" style:font-size-complex="11pt"/>
    </style:style>
    <style:style style:name="T122_6" style:family="text">
      <style:text-properties fo:font-size="11pt" style:font-size-asian="11pt" style:font-name-complex="Arial" style:font-size-complex="11pt"/>
    </style:style>
    <style:style style:name="P123" style:family="paragraph" style:parent-style-name="Ecorys_20_Body">
      <style:text-properties fo:font-size="11pt" style:font-size-asian="11pt" style:font-size-complex="11pt"/>
    </style:style>
    <style:style style:name="P124" style:family="paragraph" style:parent-style-name="Normal">
      <style:paragraph-properties fo:text-align="justify" fo:break-before="page"/>
    </style:style>
    <style:style style:name="P125" style:family="paragraph" style:parent-style-name="Ecorys_20_H1">
      <style:paragraph-properties fo:text-align="justify"/>
    </style:style>
    <style:style style:name="T125_1" style:family="text"/>
    <style:style style:name="T125_2" style:family="text"/>
    <style:style style:name="P126" style:family="paragraph" style:parent-style-name="Ecorys_20_H2"/>
    <style:style style:name="T126_1" style:family="text"/>
    <style:style style:name="P127" style:family="paragraph" style:parent-style-name="Ecorys_20_Body"/>
    <style:style style:name="T127_1" style:family="text"/>
    <style:style style:name="T127_2" style:family="text"/>
    <style:style style:name="T127_3" style:family="text"/>
    <style:style style:name="T127_4" style:family="text"/>
    <style:style style:name="T127_5" style:family="text"/>
    <style:style style:name="T127_6" style:family="text"/>
    <style:style style:name="T127_7" style:family="text"/>
    <style:style style:name="T127_8" style:family="text"/>
    <style:style style:name="T127_9" style:family="text"/>
    <style:style style:name="T127_10" style:family="text"/>
    <style:style style:name="T127_11" style:family="text"/>
    <style:style style:name="T127_12" style:family="text"/>
    <style:style style:name="T127_13" style:family="text"/>
    <style:style style:name="T127_14" style:family="text"/>
    <style:style style:name="T127_15" style:family="text"/>
    <style:style style:name="T127_16" style:family="text"/>
    <style:style style:name="T127_17" style:family="text"/>
    <style:style style:name="T127_18" style:family="text"/>
    <style:style style:name="T127_19" style:family="text"/>
    <style:style style:name="T127_20" style:family="text"/>
    <style:style style:name="T127_21" style:family="text"/>
    <style:style style:name="T127_22" style:family="text"/>
    <style:style style:name="P128" style:family="paragraph" style:parent-style-name="Ecorys_20_Body"/>
    <style:style style:name="T128_1" style:family="text"/>
    <style:style style:name="T128_2" style:family="text"/>
    <style:style style:name="T128_3" style:family="text"/>
    <style:style style:name="T128_4" style:family="text"/>
    <style:style style:name="T128_5" style:family="text"/>
    <style:style style:name="T128_6" style:family="text"/>
    <style:style style:name="T128_7" style:family="text"/>
    <style:style style:name="T128_8" style:family="text"/>
    <style:style style:name="T128_9" style:family="text"/>
    <style:style style:name="T128_10" style:family="text"/>
    <style:style style:name="T128_11" style:family="text"/>
    <style:style style:name="T128_12" style:family="text"/>
    <style:style style:name="T128_13" style:family="text"/>
    <style:style style:name="T128_14" style:family="text"/>
    <style:style style:name="T128_15" style:family="text"/>
    <style:style style:name="T128_16" style:family="text"/>
    <style:style style:name="T128_17" style:family="text"/>
    <style:style style:name="T128_18" style:family="text"/>
    <style:style style:name="T128_19" style:family="text"/>
    <style:style style:name="T128_20" style:family="text"/>
    <style:style style:name="T128_21" style:family="text"/>
    <style:style style:name="T128_22" style:family="text"/>
    <style:style style:name="T128_23" style:family="text"/>
    <style:style style:name="T128_24" style:family="text"/>
    <style:style style:name="T128_25" style:family="text"/>
    <style:style style:name="T128_26" style:family="text"/>
    <style:style style:name="T128_27" style:family="text"/>
    <style:style style:name="T128_28" style:family="text"/>
    <style:style style:name="T128_29" style:family="text"/>
    <style:style style:name="T128_30" style:family="text"/>
    <style:style style:name="T128_31" style:family="text"/>
    <style:style style:name="T128_32" style:family="text"/>
    <style:style style:name="T128_33" style:family="text"/>
    <style:style style:name="T128_34" style:family="text" style:parent-style-name="Ecorys_20_Body"/>
    <style:style style:name="P129" style:family="paragraph" style:parent-style-name="Footnote_20_text">
      <style:paragraph-properties fo:text-align="justify"/>
    </style:style>
    <style:style style:name="T129_1" style:family="text">
      <style:text-properties fo:font-size="8pt" style:font-size-asian="8pt" style:font-size-complex="8pt"/>
    </style:style>
    <style:style style:name="T129_2" style:family="text">
      <style:text-properties fo:font-size="8pt" style:font-size-asian="8pt" style:font-size-complex="8pt" fo:font-weight="bold" style:font-weight-asian="bold" style:font-weight-complex="bold"/>
    </style:style>
    <style:style style:name="T129_3" style:family="text">
      <style:text-properties fo:font-size="8pt" style:font-size-asian="8pt" style:font-size-complex="8pt" fo:font-weight="bold" style:font-weight-asian="bold" style:font-weight-complex="bold"/>
    </style:style>
    <style:style style:name="T129_4" style:family="text">
      <style:text-properties fo:font-size="8pt" style:font-size-asian="8pt" style:font-size-complex="8pt" fo:font-weight="bold" style:font-weight-asian="bold" style:font-weight-complex="bold"/>
    </style:style>
    <style:style style:name="T129_5" style:family="text">
      <style:text-properties fo:font-size="8pt" style:font-size-asian="8pt" style:font-size-complex="8pt"/>
    </style:style>
    <style:style style:name="T129_6" style:family="text">
      <style:text-properties fo:font-size="8pt" style:font-size-asian="8pt" style:font-size-complex="8pt"/>
    </style:style>
    <style:style style:name="T129_7" style:family="text">
      <style:text-properties fo:font-size="8pt" style:font-size-asian="8pt" style:font-size-complex="8pt"/>
    </style:style>
    <style:style style:name="T129_8" style:family="text"/>
    <style:style style:name="T129_9" style:family="text" style:parent-style-name="Ecorys_20_Body"/>
    <style:style style:name="P130" style:family="paragraph" style:parent-style-name="Footnote_20_text">
      <style:paragraph-properties fo:text-align="justify"/>
    </style:style>
    <style:style style:name="T130_1" style:family="text">
      <style:text-properties fo:font-size="8pt" style:font-size-asian="8pt" style:font-size-complex="8pt"/>
    </style:style>
    <style:style style:name="T130_2" style:family="text">
      <style:text-properties fo:font-size="8pt" style:font-size-asian="8pt" style:font-size-complex="8pt" fo:font-weight="bold" style:font-weight-asian="bold" style:font-weight-complex="bold"/>
    </style:style>
    <style:style style:name="T130_3" style:family="text">
      <style:text-properties fo:font-size="8pt" style:font-size-asian="8pt" style:font-size-complex="8pt"/>
    </style:style>
    <style:style style:name="T130_4" style:family="text">
      <style:text-properties fo:font-size="8pt" style:font-size-asian="8pt" style:font-size-complex="8pt"/>
    </style:style>
    <style:style style:name="T130_5" style:family="text">
      <style:text-properties fo:font-size="8pt" style:font-size-asian="8pt" style:font-size-complex="8pt"/>
    </style:style>
    <style:style style:name="T130_6" style:family="text">
      <style:text-properties fo:font-size="8pt" style:font-size-asian="8pt" style:font-size-complex="8pt"/>
    </style:style>
    <style:style style:name="T130_7" style:family="text">
      <style:text-properties fo:font-size="8pt" style:font-size-asian="8pt" style:font-size-complex="8pt"/>
    </style:style>
    <style:style style:name="T130_8" style:family="text">
      <style:text-properties fo:font-size="8pt" style:font-size-asian="8pt" style:font-size-complex="8pt"/>
    </style:style>
    <style:style style:name="T130_9" style:family="text">
      <style:text-properties fo:font-size="8pt" style:font-size-asian="8pt" style:font-size-complex="8pt"/>
    </style:style>
    <style:style style:name="T130_10" style:family="text"/>
    <style:style style:name="T130_11" style:family="text" style:parent-style-name="Ecorys_20_Body"/>
    <style:style style:name="P131" style:family="paragraph" style:parent-style-name="Footnote_20_text">
      <style:paragraph-properties fo:text-align="justify"/>
    </style:style>
    <style:style style:name="T131_1" style:family="text">
      <style:text-properties fo:font-size="8pt" style:font-size-asian="8pt" style:font-size-complex="8pt"/>
    </style:style>
    <style:style style:name="T131_2" style:family="text">
      <style:text-properties fo:font-size="8pt" style:font-size-asian="8pt" style:font-size-complex="8pt" fo:font-weight="bold" style:font-weight-asian="bold" style:font-weight-complex="bold"/>
    </style:style>
    <style:style style:name="T131_3" style:family="text">
      <style:text-properties fo:font-size="8pt" style:font-size-asian="8pt" style:font-size-complex="8pt"/>
    </style:style>
    <style:style style:name="T131_4" style:family="text">
      <style:text-properties fo:font-size="8pt" style:font-size-asian="8pt" style:font-size-complex="8pt"/>
    </style:style>
    <style:style style:name="T131_5" style:family="text">
      <style:text-properties fo:font-size="8pt" style:font-size-asian="8pt" style:font-size-complex="8pt"/>
    </style:style>
    <style:style style:name="T131_6" style:family="text"/>
    <style:style style:name="T131_7" style:family="text" style:parent-style-name="Ecorys_20_Body"/>
    <style:style style:name="P132" style:family="paragraph" style:parent-style-name="Footnote_20_text">
      <style:paragraph-properties fo:text-align="justify"/>
    </style:style>
    <style:style style:name="T132_1" style:family="text">
      <style:text-properties fo:font-size="8pt" style:font-size-asian="8pt" style:font-size-complex="8pt"/>
    </style:style>
    <style:style style:name="T132_2" style:family="text">
      <style:text-properties fo:font-size="8pt" style:font-size-asian="8pt" style:font-size-complex="8pt" fo:font-weight="bold" style:font-weight-asian="bold" style:font-weight-complex="bold"/>
    </style:style>
    <style:style style:name="T132_3" style:family="text">
      <style:text-properties fo:font-size="8pt" style:font-size-asian="8pt" style:font-size-complex="8pt" fo:font-weight="bold" style:font-weight-asian="bold" style:font-weight-complex="bold"/>
    </style:style>
    <style:style style:name="T132_4" style:family="text">
      <style:text-properties fo:font-size="8pt" style:font-size-asian="8pt" style:font-size-complex="8pt"/>
    </style:style>
    <style:style style:name="T132_5" style:family="text">
      <style:text-properties fo:font-size="8pt" style:font-size-asian="8pt" style:font-size-complex="8pt"/>
    </style:style>
    <style:style style:name="T132_6" style:family="text"/>
    <style:style style:name="T132_7" style:family="text" style:parent-style-name="Ecorys_20_Body"/>
    <style:style style:name="P133" style:family="paragraph" style:parent-style-name="Footnote_20_text">
      <style:paragraph-properties fo:text-align="justify"/>
    </style:style>
    <style:style style:name="T133_1" style:family="text">
      <style:text-properties fo:font-size="8pt" style:font-size-asian="8pt" style:font-size-complex="8pt"/>
    </style:style>
    <style:style style:name="T133_2" style:family="text">
      <style:text-properties fo:font-size="8pt" style:font-size-asian="8pt" style:font-size-complex="8pt" fo:font-weight="bold" style:font-weight-asian="bold" style:font-weight-complex="bold"/>
    </style:style>
    <style:style style:name="T133_3" style:family="text">
      <style:text-properties fo:font-size="8pt" style:font-size-asian="8pt" style:font-size-complex="8pt"/>
    </style:style>
    <style:style style:name="T133_4" style:family="text"/>
    <style:style style:name="T133_5" style:family="text" style:parent-style-name="Ecorys_20_Body"/>
    <style:style style:name="P134" style:family="paragraph" style:parent-style-name="Footnote_20_text">
      <style:paragraph-properties fo:text-align="justify"/>
    </style:style>
    <style:style style:name="T134_1" style:family="text">
      <style:text-properties fo:font-size="8pt" style:font-size-asian="8pt" style:font-size-complex="8pt"/>
    </style:style>
    <style:style style:name="T134_2" style:family="text">
      <style:text-properties fo:font-size="8pt" style:font-size-asian="8pt" style:font-size-complex="8pt" fo:font-weight="bold" style:font-weight-asian="bold" style:font-weight-complex="bold"/>
    </style:style>
    <style:style style:name="T134_3" style:family="text">
      <style:text-properties fo:font-size="8pt" style:font-size-asian="8pt" style:font-size-complex="8pt"/>
    </style:style>
    <style:style style:name="T134_4" style:family="text"/>
    <style:style style:name="T134_5" style:family="text" style:parent-style-name="Ecorys_20_Body"/>
    <style:style style:name="P135" style:family="paragraph" style:parent-style-name="Footnote_20_text">
      <style:paragraph-properties fo:text-align="justify"/>
    </style:style>
    <style:style style:name="T135_1" style:family="text">
      <style:text-properties fo:font-size="8pt" style:font-size-asian="8pt" style:font-size-complex="8pt"/>
    </style:style>
    <style:style style:name="T135_2" style:family="text">
      <style:text-properties fo:font-size="8pt" style:font-size-asian="8pt" style:font-size-complex="8pt" fo:font-weight="bold" style:font-weight-asian="bold" style:font-weight-complex="bold"/>
    </style:style>
    <style:style style:name="T135_3" style:family="text">
      <style:text-properties fo:font-size="8pt" style:font-size-asian="8pt" style:font-size-complex="8pt"/>
    </style:style>
    <style:style style:name="T135_4" style:family="text">
      <style:text-properties fo:font-size="8pt" style:font-size-asian="8pt" style:font-size-complex="8pt"/>
    </style:style>
    <style:style style:name="T135_5" style:family="text">
      <style:text-properties fo:font-size="8pt" style:font-size-asian="8pt" style:font-size-complex="8pt"/>
    </style:style>
    <style:style style:name="T135_6" style:family="text">
      <style:text-properties fo:font-size="8pt" style:font-size-asian="8pt" style:font-size-complex="8pt"/>
    </style:style>
    <style:style style:name="T135_7" style:family="text">
      <style:text-properties fo:font-size="8pt" style:font-size-asian="8pt" style:font-size-complex="8pt"/>
    </style:style>
    <style:style style:name="T135_8" style:family="text"/>
    <style:style style:name="T135_9" style:family="text"/>
    <style:style style:name="T135_10" style:family="text"/>
    <style:style style:name="T135_11" style:family="text"/>
    <style:style style:name="T135_12" style:family="text">
      <style:text-properties fo:font-style="italic" style:font-style-asian="italic" style:font-style-complex="italic"/>
    </style:style>
    <style:style style:name="T135_13" style:family="text"/>
    <style:style style:name="T135_14" style:family="text"/>
    <style:style style:name="T135_15" style:family="text"/>
    <style:style style:name="P136" style:family="paragraph" style:parent-style-name="Ecorys_20_Body"/>
    <style:style style:name="T136_1" style:family="text"/>
    <style:style style:name="T136_2" style:family="text"/>
    <style:style style:name="T136_3" style:family="text"/>
    <style:style style:name="T136_4" style:family="text"/>
    <style:style style:name="T136_5" style:family="text"/>
    <style:style style:name="T136_6" style:family="text"/>
    <style:style style:name="T136_7" style:family="text"/>
    <style:style style:name="T136_8" style:family="text"/>
    <style:style style:name="T136_9" style:family="text"/>
    <style:style style:name="T136_10" style:family="text"/>
    <style:style style:name="T136_11" style:family="text"/>
    <style:style style:name="T136_12" style:family="text"/>
    <style:style style:name="T136_13" style:family="text"/>
    <style:style style:name="T136_14" style:family="text"/>
    <style:style style:name="T136_15" style:family="text" style:parent-style-name="Internet_20_link"/>
    <style:style style:name="T136_16" style:family="text"/>
    <style:style style:name="T136_17" style:family="text"/>
    <style:style style:name="T136_18" style:family="text" style:parent-style-name="Internet_20_link"/>
    <style:style style:name="P137" style:family="paragraph" style:parent-style-name="Ecorys_20_H2"/>
    <style:style style:name="T137_1" style:family="text"/>
    <style:style style:name="P138" style:family="paragraph" style:parent-style-name="Ecorys_20_H3"/>
    <style:style style:name="T138_1" style:family="text"/>
    <style:style style:name="P139" style:family="paragraph" style:parent-style-name="Ecorys_20_Body"/>
    <style:style style:name="T139_1" style:family="text"/>
    <style:style style:name="T139_2" style:family="text"/>
    <style:style style:name="T139_3" style:family="text">
      <style:text-properties style:font-name="Cambria Math" style:font-name-complex="Cambria Math"/>
    </style:style>
    <style:style style:name="T139_4" style:family="text"/>
    <style:style style:name="P140" style:family="paragraph" style:parent-style-name="Ecorys_20_Body"/>
    <style:style style:name="T140_1" style:family="text"/>
    <style:style style:name="T140_2" style:family="text"/>
    <style:style style:name="T140_3" style:family="text"/>
    <style:style style:name="T140_4" style:family="text"/>
    <style:style style:name="T140_5" style:family="text">
      <style:text-properties style:font-name="Cambria Math" style:font-name-complex="Cambria Math"/>
    </style:style>
    <style:style style:name="T140_6" style:family="text"/>
    <style:style style:name="T140_7" style:family="text">
      <style:text-properties style:font-name-complex="Arial"/>
    </style:style>
    <style:style style:name="T140_8" style:family="text"/>
    <style:style style:name="T140_9" style:family="text">
      <style:text-properties style:font-name="Cambria Math" style:font-name-complex="Cambria Math"/>
    </style:style>
    <style:style style:name="T140_10" style:family="text"/>
    <style:style style:name="T140_11" style:family="text"/>
    <style:style style:name="T140_12" style:family="text"/>
    <style:style style:name="T140_13" style:family="text"/>
    <style:style style:name="T140_14" style:family="text"/>
    <style:style style:name="T140_15" style:family="text">
      <style:text-properties style:font-name="Cambria Math" style:font-name-complex="Cambria Math"/>
    </style:style>
    <style:style style:name="T140_16" style:family="text"/>
    <style:style style:name="T140_17" style:family="text">
      <style:text-properties style:font-name-complex="Arial"/>
    </style:style>
    <style:style style:name="T140_18" style:family="text"/>
    <style:style style:name="T140_19" style:family="text">
      <style:text-properties style:font-name-complex="Arial"/>
    </style:style>
    <style:style style:name="T140_20" style:family="text"/>
    <style:style style:name="P141" style:family="paragraph" style:parent-style-name="Ecorys_20_Body"/>
    <style:style style:name="T141_1" style:family="text"/>
    <style:style style:name="T141_2" style:family="text">
      <style:text-properties style:font-name="Cambria Math" style:font-name-complex="Cambria Math"/>
    </style:style>
    <style:style style:name="T141_3" style:family="text"/>
    <style:style style:name="T141_4" style:family="text">
      <style:text-properties style:font-name="Cambria Math" style:font-name-complex="Cambria Math"/>
    </style:style>
    <style:style style:name="T141_5" style:family="text"/>
    <style:style style:name="T141_6" style:family="text">
      <style:text-properties style:font-name-complex="Arial"/>
    </style:style>
    <style:style style:name="T141_7" style:family="text"/>
    <style:style style:name="T141_8" style:family="text">
      <style:text-properties style:font-name="Cambria Math" style:font-name-complex="Cambria Math"/>
    </style:style>
    <style:style style:name="T141_9" style:family="text"/>
    <style:style style:name="T141_10" style:family="text">
      <style:text-properties style:font-name-complex="Arial"/>
    </style:style>
    <style:style style:name="T141_11" style:family="text"/>
    <style:style style:name="T141_12" style:family="text">
      <style:text-properties style:font-name-complex="Arial"/>
    </style:style>
    <style:style style:name="T141_13" style:family="text"/>
    <style:style style:name="P142" style:family="paragraph" style:parent-style-name="Ecorys_20_Body"/>
    <style:style style:name="T142_1" style:family="text"/>
    <style:style style:name="T142_2" style:family="text">
      <style:text-properties style:font-name="Cambria Math" style:font-name-complex="Cambria Math"/>
    </style:style>
    <style:style style:name="T142_3" style:family="text"/>
    <style:style style:name="T142_4" style:family="text">
      <style:text-properties style:font-name="Cambria Math" style:font-name-complex="Cambria Math"/>
    </style:style>
    <style:style style:name="T142_5" style:family="text"/>
    <style:style style:name="P143" style:family="paragraph" style:parent-style-name="Ecorys_20_H3"/>
    <style:style style:name="T143_1" style:family="text"/>
    <style:style style:name="T143_2" style:family="text"/>
    <style:style style:name="P144" style:family="paragraph" style:parent-style-name="Ecorys_20_Body"/>
    <style:style style:name="T144_1" style:family="text"/>
    <style:style style:name="T144_2" style:family="text"/>
    <style:style style:name="T144_3" style:family="text"/>
    <style:style style:name="T144_4" style:family="text"/>
    <style:style style:name="T144_5" style:family="text"/>
    <style:style style:name="T144_6" style:family="text"/>
    <style:style style:name="T144_7" style:family="text"/>
    <style:style style:name="T144_8" style:family="text"/>
    <style:style style:name="T144_9" style:family="text"/>
    <style:style style:name="T144_10" style:family="text"/>
    <style:style style:name="T144_11" style:family="text"/>
    <style:style style:name="P145" style:family="paragraph" style:parent-style-name="Ecorys_20_H4"/>
    <style:style style:name="T145_1" style:family="text"/>
    <style:style style:name="T145_2" style:family="text"/>
    <style:style style:name="P146" style:family="paragraph" style:parent-style-name="Ecorys_20_Body"/>
    <style:style style:name="T146_1" style:family="text"/>
    <style:style style:name="T146_2" style:family="text">
      <style:text-properties style:font-name="Cambria Math" style:font-name-complex="Cambria Math"/>
    </style:style>
    <style:style style:name="T146_3" style:family="text"/>
    <style:style style:name="P147" style:family="paragraph" style:parent-style-name="Ecorys_20_Body"/>
    <style:style style:name="T147_1" style:family="text"/>
    <style:style style:name="T147_2" style:family="text">
      <style:text-properties style:font-name="Cambria Math" style:font-name-complex="Cambria Math"/>
    </style:style>
    <style:style style:name="T147_3" style:family="text"/>
    <style:style style:name="T147_4" style:family="text">
      <style:text-properties style:font-name="Cambria Math" style:font-name-complex="Cambria Math"/>
    </style:style>
    <style:style style:name="T147_5" style:family="text"/>
    <style:style style:name="T147_6" style:family="text">
      <style:text-properties style:font-name-complex="Arial"/>
    </style:style>
    <style:style style:name="T147_7" style:family="text"/>
    <style:style style:name="T147_8" style:family="text">
      <style:text-properties style:font-name-complex="Arial"/>
    </style:style>
    <style:style style:name="T147_9" style:family="text"/>
    <style:style style:name="T147_10" style:family="text">
      <style:text-properties style:font-name="Cambria Math" style:font-name-complex="Cambria Math"/>
    </style:style>
    <style:style style:name="T147_11" style:family="text"/>
    <style:style style:name="P148" style:family="paragraph" style:parent-style-name="Ecorys_20_Body"/>
    <style:style style:name="T148_1" style:family="text"/>
    <style:style style:name="T148_2" style:family="text">
      <style:text-properties style:font-name="Cambria Math" style:font-name-complex="Cambria Math"/>
    </style:style>
    <style:style style:name="T148_3" style:family="text"/>
    <style:style style:name="T148_4" style:family="text">
      <style:text-properties style:font-name="Cambria Math" style:font-name-complex="Cambria Math"/>
    </style:style>
    <style:style style:name="T148_5" style:family="text"/>
    <style:style style:name="T148_6" style:family="text">
      <style:text-properties style:font-name-complex="Arial"/>
    </style:style>
    <style:style style:name="T148_7" style:family="text"/>
    <style:style style:name="T148_8" style:family="text">
      <style:text-properties style:font-name="Cambria Math" style:font-name-complex="Cambria Math"/>
    </style:style>
    <style:style style:name="T148_9" style:family="text"/>
    <style:style style:name="T148_10" style:family="text">
      <style:text-properties style:font-name="Cambria Math" style:font-name-complex="Cambria Math"/>
    </style:style>
    <style:style style:name="T148_11" style:family="text"/>
    <style:style style:name="P149" style:family="paragraph" style:parent-style-name="Ecorys_20_H4"/>
    <style:style style:name="T149_1" style:family="text"/>
    <style:style style:name="T149_2" style:family="text"/>
    <style:style style:name="T149_3" style:family="text"/>
    <style:style style:name="P150" style:family="paragraph" style:parent-style-name="Ecorys_20_Body"/>
    <style:style style:name="T150_1" style:family="text"/>
    <style:style style:name="P151" style:family="paragraph" style:parent-style-name="Ecorys_20_Body"/>
    <style:style style:name="T151_1" style:family="text"/>
    <style:style style:name="T151_2" style:family="text">
      <style:text-properties style:font-name="Cambria Math" style:font-name-complex="Cambria Math"/>
    </style:style>
    <style:style style:name="T151_3" style:family="text"/>
    <style:style style:name="T151_4" style:family="text"/>
    <style:style style:name="T151_5" style:family="text"/>
    <style:style style:name="T151_6" style:family="text">
      <style:text-properties style:font-name-complex="Arial"/>
    </style:style>
    <style:style style:name="T151_7" style:family="text"/>
    <style:style style:name="T151_8" style:family="text">
      <style:text-properties style:font-name-complex="Arial"/>
    </style:style>
    <style:style style:name="T151_9" style:family="text"/>
    <style:style style:name="T151_10" style:family="text"/>
    <style:style style:name="T151_11" style:family="text"/>
    <style:style style:name="T151_12" style:family="text"/>
    <style:style style:name="T151_13" style:family="text">
      <style:text-properties style:font-name="Cambria Math" style:font-name-complex="Cambria Math"/>
    </style:style>
    <style:style style:name="T151_14" style:family="text"/>
    <style:style style:name="T151_15" style:family="text">
      <style:text-properties style:font-name="Cambria Math" style:font-name-complex="Cambria Math"/>
    </style:style>
    <style:style style:name="T151_16" style:family="text"/>
    <style:style style:name="T151_17" style:family="text">
      <style:text-properties style:font-name-complex="Arial"/>
    </style:style>
    <style:style style:name="T151_18" style:family="text">
      <style:text-properties style:font-name-complex="Arial"/>
    </style:style>
    <style:style style:name="T151_19" style:family="text"/>
    <style:style style:name="T151_20" style:family="text"/>
    <style:style style:name="T151_21" style:family="text"/>
    <style:style style:name="T151_22" style:family="text">
      <style:text-properties style:font-name-complex="Arial"/>
    </style:style>
    <style:style style:name="T151_23" style:family="text"/>
    <style:style style:name="P152" style:family="paragraph" style:parent-style-name="Ecorys_20_Body"/>
    <style:style style:name="T152_1" style:family="text"/>
    <style:style style:name="T152_2" style:family="text">
      <style:text-properties style:font-name="Cambria Math" style:font-name-complex="Cambria Math"/>
    </style:style>
    <style:style style:name="T152_3" style:family="text"/>
    <style:style style:name="T152_4" style:family="text">
      <style:text-properties style:font-name="Cambria Math" style:font-name-complex="Cambria Math"/>
    </style:style>
    <style:style style:name="T152_5" style:family="text"/>
    <style:style style:name="T152_6" style:family="text">
      <style:text-properties style:font-name-complex="Arial"/>
    </style:style>
    <style:style style:name="T152_7" style:family="text"/>
    <style:style style:name="P153" style:family="paragraph" style:parent-style-name="Ecorys_20_H4"/>
    <style:style style:name="T153_1" style:family="text"/>
    <style:style style:name="T153_2" style:family="text"/>
    <style:style style:name="P154" style:family="paragraph" style:parent-style-name="Ecorys_20_Body"/>
    <style:style style:name="T154_1" style:family="text"/>
    <style:style style:name="T154_2" style:family="text"/>
    <style:style style:name="T154_3" style:family="text"/>
    <style:style style:name="T154_4" style:family="text">
      <style:text-properties style:font-name="Cambria Math" style:font-name-complex="Cambria Math"/>
    </style:style>
    <style:style style:name="T154_5" style:family="text"/>
    <style:style style:name="P155" style:family="paragraph" style:parent-style-name="Ecorys_20_Body"/>
    <style:style style:name="T155_1" style:family="text"/>
    <style:style style:name="T155_2" style:family="text">
      <style:text-properties style:font-name="Cambria Math" style:font-name-complex="Cambria Math"/>
    </style:style>
    <style:style style:name="T155_3" style:family="text"/>
    <style:style style:name="P156" style:family="paragraph" style:parent-style-name="Ecorys_20_Body"/>
    <style:style style:name="T156_1" style:family="text"/>
    <style:style style:name="P157" style:family="paragraph" style:parent-style-name="Ecorys_20_Body"/>
    <style:style style:name="T157_1" style:family="text"/>
    <style:style style:name="P158" style:family="paragraph" style:parent-style-name="Ecorys_20_H3"/>
    <style:style style:name="T158_1" style:family="text"/>
    <style:style style:name="P159" style:family="paragraph" style:parent-style-name="Ecorys_20_Body"/>
    <style:style style:name="T159_1" style:family="text"/>
    <style:style style:name="T159_2" style:family="text">
      <style:text-properties style:font-name="Cambria Math" style:font-name-complex="Cambria Math"/>
    </style:style>
    <style:style style:name="T159_3" style:family="text"/>
    <style:style style:name="T159_4" style:family="text">
      <style:text-properties style:font-name-complex="Arial"/>
    </style:style>
    <style:style style:name="T159_5" style:family="text"/>
    <style:style style:name="P160" style:family="paragraph" style:parent-style-name="Ecorys_20_Body"/>
    <style:style style:name="T160_1" style:family="text"/>
    <style:style style:name="T160_2" style:family="text"/>
    <style:style style:name="T160_3" style:family="text"/>
    <style:style style:name="T160_4" style:family="text"/>
    <style:style style:name="T160_5" style:family="text"/>
    <style:style style:name="T160_6" style:family="text"/>
    <style:style style:name="T160_7" style:family="text"/>
    <style:style style:name="T160_8" style:family="text"/>
    <style:style style:name="T160_9" style:family="text"/>
    <style:style style:name="T160_10" style:family="text"/>
    <style:style style:name="T160_11" style:family="text"/>
    <style:style style:name="T160_12" style:family="text"/>
    <style:style style:name="T160_13" style:family="text"/>
    <style:style style:name="T160_14" style:family="text">
      <style:text-properties style:font-name="Cambria Math" style:font-name-complex="Cambria Math"/>
    </style:style>
    <style:style style:name="T160_15" style:family="text"/>
    <style:style style:name="T160_16" style:family="text">
      <style:text-properties style:font-name-complex="Arial"/>
    </style:style>
    <style:style style:name="T160_17" style:family="text"/>
    <style:style style:name="T160_18" style:family="text">
      <style:text-properties style:font-name-complex="Arial"/>
    </style:style>
    <style:style style:name="T160_19" style:family="text"/>
    <style:style style:name="P161" style:family="paragraph" style:parent-style-name="Ecorys_20_Body"/>
    <style:style style:name="T161_1" style:family="text"/>
    <style:style style:name="P162" style:family="paragraph" style:parent-style-name="Ecorys_20_H3"/>
    <style:style style:name="T162_1" style:family="text"/>
    <style:style style:name="P163" style:family="paragraph" style:parent-style-name="Ecorys_20_Body"/>
    <style:style style:name="T163_1" style:family="text"/>
    <style:style style:name="T163_2" style:family="text"/>
    <style:style style:name="T163_3" style:family="text"/>
    <style:style style:name="T163_4" style:family="text"/>
    <style:style style:name="T163_5" style:family="text"/>
    <style:style style:name="T163_6" style:family="text"/>
    <style:style style:name="T163_7" style:family="text"/>
    <style:style style:name="P164" style:family="paragraph" style:parent-style-name="Ecorys_20_Body"/>
    <style:style style:name="T164_1" style:family="text"/>
    <style:style style:name="T164_2" style:family="text">
      <style:text-properties style:font-name="Cambria Math" style:font-name-complex="Cambria Math"/>
    </style:style>
    <style:style style:name="T164_3" style:family="text"/>
    <style:style style:name="P165" style:family="paragraph" style:parent-style-name="Ecorys_20_Body"/>
    <style:style style:name="T165_1" style:family="text"/>
    <style:style style:name="T165_2" style:family="text"/>
    <style:style style:name="T165_3" style:family="text"/>
    <style:style style:name="T165_4" style:family="text">
      <style:text-properties style:font-name="Cambria Math" style:font-name-complex="Cambria Math"/>
    </style:style>
    <style:style style:name="T165_5" style:family="text"/>
    <style:style style:name="T165_6" style:family="text">
      <style:text-properties style:font-name-complex="Arial"/>
    </style:style>
    <style:style style:name="T165_7" style:family="text"/>
    <style:style style:name="T165_8" style:family="text">
      <style:text-properties style:font-name-complex="Arial"/>
    </style:style>
    <style:style style:name="T165_9" style:family="text"/>
    <style:style style:name="T165_10" style:family="text">
      <style:text-properties style:font-name="Cambria Math" style:font-name-complex="Cambria Math"/>
    </style:style>
    <style:style style:name="T165_11" style:family="text"/>
    <style:style style:name="T165_12" style:family="text">
      <style:text-properties style:font-name="Cambria Math" style:font-name-complex="Cambria Math"/>
    </style:style>
    <style:style style:name="T165_13" style:family="text"/>
    <style:style style:name="P166" style:family="paragraph" style:parent-style-name="Ecorys_20_Body"/>
    <style:style style:name="T166_1" style:family="text"/>
    <style:style style:name="P167" style:family="paragraph" style:parent-style-name="Normal">
      <style:paragraph-properties fo:text-align="justify" fo:break-before="page"/>
    </style:style>
    <style:style style:name="P168" style:family="paragraph" style:parent-style-name="Ecorys_20_H1"/>
    <style:style style:name="T168_1" style:family="text"/>
    <style:style style:name="T168_2" style:family="text"/>
    <style:style style:name="T168_3" style:family="text"/>
    <style:style style:name="P169" style:family="paragraph" style:parent-style-name="Ecorys_20_H2"/>
    <style:style style:name="T169_1" style:family="text"/>
    <style:style style:name="P170" style:family="paragraph" style:parent-style-name="Normal">
      <style:paragraph-properties fo:text-align="justify" fo:line-height="116%"/>
    </style:style>
    <style:style style:name="T170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170_2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171" style:family="paragraph" style:parent-style-name="Ecorys_20_Body"/>
    <style:style style:name="T171_1" style:family="text"/>
    <style:style style:name="T171_2" style:family="text"/>
    <style:style style:name="T171_3" style:family="text"/>
    <style:style style:name="P172" style:family="paragraph" style:parent-style-name="Ecorys_20_Body"/>
    <style:style style:name="T172_1" style:family="text"/>
    <style:style style:name="T172_2" style:family="text"/>
    <style:style style:name="T172_3" style:family="text"/>
    <style:style style:name="P173" style:family="paragraph" style:parent-style-name="Ecorys_20_Body"/>
    <style:style style:name="T173_1" style:family="text"/>
    <style:style style:name="T173_2" style:family="text"/>
    <style:style style:name="P174" style:family="paragraph" style:parent-style-name="Normal">
      <style:paragraph-properties fo:text-align="justify" fo:line-height="116%"/>
    </style:style>
    <style:style style:name="T174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175" style:family="paragraph" style:parent-style-name="Normal">
      <style:paragraph-properties fo:text-align="justify" fo:line-height="116%"/>
    </style:style>
    <style:style style:name="T175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175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76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176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77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177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78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178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79" style:family="paragraph" style:parent-style-name="Normal">
      <style:paragraph-properties fo:text-align="justify" fo:line-height="116%"/>
    </style:style>
    <style:style style:name="T179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79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79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79_4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79_5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80" style:family="paragraph" style:parent-style-name="Normal">
      <style:paragraph-properties fo:text-align="justify" fo:line-height="116%"/>
    </style:style>
    <style:style style:name="T180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181" style:family="paragraph" style:parent-style-name="Normal">
      <style:paragraph-properties fo:text-align="justify" fo:line-height="116%"/>
    </style:style>
    <style:style style:name="T181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181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82" style:family="paragraph" style:parent-style-name="Normal">
      <style:paragraph-properties fo:text-align="justify" fo:line-height="116%"/>
    </style:style>
    <style:style style:name="T182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82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82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83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P184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185" style:family="paragraph" style:parent-style-name="Normal">
      <style:paragraph-properties fo:text-align="justify" fo:line-height="116%"/>
    </style:style>
    <style:style style:name="T185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186" style:family="paragraph" style:parent-style-name="Normal">
      <style:paragraph-properties fo:text-align="justify" fo:line-height="116%"/>
    </style:style>
    <style:style style:name="T186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186_2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186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87" style:family="paragraph" style:parent-style-name="Normal">
      <style:paragraph-properties fo:text-align="justify" fo:line-height="116%"/>
    </style:style>
    <style:style style:name="T187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87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88" style:family="paragraph" style:parent-style-name="Normal">
      <style:paragraph-properties fo:text-align="justify" fo:line-height="116%"/>
    </style:style>
    <style:style style:name="T188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189" style:family="paragraph" style:parent-style-name="Normal">
      <style:paragraph-properties fo:text-align="justify" fo:line-height="116%"/>
    </style:style>
    <style:style style:name="T189_1" style:family="text">
      <style:text-properties fo:font-style="italic" style:font-style-asian="italic" style:font-style-complex="italic" fo:color="#000000" fo:font-size="10pt" style:font-name-asian="Aptos" style:font-size-asian="10pt" style:font-name-complex="Arial" style:font-size-complex="10pt" style:letter-kerning="true"/>
    </style:style>
    <style:style style:name="P190" style:family="paragraph" style:parent-style-name="Normal">
      <style:paragraph-properties fo:text-align="justify" fo:line-height="116%"/>
    </style:style>
    <style:style style:name="T190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191" style:family="paragraph" style:parent-style-name="Normal">
      <style:paragraph-properties fo:text-align="justify" fo:line-height="116%"/>
    </style:style>
    <style:style style:name="T191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191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91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91_4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92" style:family="paragraph" style:parent-style-name="Normal">
      <style:paragraph-properties fo:text-align="justify" fo:line-height="116%"/>
    </style:style>
    <style:style style:name="T192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193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193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193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94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194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194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95" style:family="paragraph" style:parent-style-name="Normal">
      <style:paragraph-properties fo:text-align="justify" fo:line-height="116%"/>
      <style:text-properties fo:color="#000000" style:font-name-asian="Aptos" style:font-name-complex="Arial" style:letter-kerning="true"/>
    </style:style>
    <style:style style:name="T195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195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195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196" style:family="paragraph" style:parent-style-name="Normal">
      <style:paragraph-properties fo:break-before="page"/>
    </style:style>
    <style:style style:name="P197" style:family="paragraph" style:parent-style-name="Ecorys_20_H2"/>
    <style:style style:name="T197_1" style:family="text"/>
    <style:style style:name="P198" style:family="paragraph" style:parent-style-name="Normal">
      <style:paragraph-properties fo:text-align="justify" fo:line-height="116%"/>
    </style:style>
    <style:style style:name="T198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199" style:family="paragraph" style:parent-style-name="Normal">
      <style:paragraph-properties fo:text-align="justify" fo:line-height="116%"/>
    </style:style>
    <style:style style:name="T199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00" style:family="paragraph" style:parent-style-name="Normal">
      <style:paragraph-properties fo:text-align="justify" fo:line-height="116%"/>
    </style:style>
    <style:style style:name="T200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00_2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00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01" style:family="paragraph" style:parent-style-name="Normal">
      <style:paragraph-properties fo:text-align="justify" fo:line-height="116%"/>
    </style:style>
    <style:style style:name="T201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02" style:family="paragraph" style:parent-style-name="Normal">
      <style:paragraph-properties fo:text-align="justify" fo:line-height="116%"/>
    </style:style>
    <style:style style:name="T202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203" style:family="paragraph" style:parent-style-name="Normal">
      <style:paragraph-properties fo:text-align="justify" fo:line-height="116%"/>
    </style:style>
    <style:style style:name="T203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04" style:family="paragraph" style:parent-style-name="Normal">
      <style:paragraph-properties fo:text-align="justify" fo:line-height="116%"/>
    </style:style>
    <style:style style:name="T204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04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05" style:family="paragraph" style:parent-style-name="Normal">
      <style:paragraph-properties fo:text-align="justify" fo:line-height="116%"/>
    </style:style>
    <style:style style:name="T205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05_2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05_3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05_4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206" style:family="paragraph" style:parent-style-name="Normal">
      <style:paragraph-properties fo:text-align="justify" fo:line-height="116%"/>
    </style:style>
    <style:style style:name="T206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207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07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08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08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09" style:family="paragraph" style:parent-style-name="Normal">
      <style:paragraph-properties fo:text-align="justify" fo:line-height="116%"/>
    </style:style>
    <style:style style:name="T209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09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09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10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10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11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11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12" style:family="paragraph" style:parent-style-name="Normal">
      <style:paragraph-properties fo:text-align="justify" fo:line-height="116%"/>
    </style:style>
    <style:style style:name="T212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13" style:family="paragraph" style:parent-style-name="Normal">
      <style:paragraph-properties fo:text-align="justify" fo:line-height="116%"/>
    </style:style>
    <style:style style:name="T213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13_2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13_3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13_4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13_5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13_6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214" style:family="paragraph" style:parent-style-name="Normal">
      <style:paragraph-properties fo:text-align="justify" fo:line-height="116%"/>
    </style:style>
    <style:style style:name="T214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14_2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14_3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215" style:family="paragraph" style:parent-style-name="Normal">
      <style:paragraph-properties fo:text-align="justify" fo:line-height="116%"/>
    </style:style>
    <style:style style:name="T215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5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5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5_4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5_5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16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16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17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17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18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18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8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19" style:family="paragraph" style:parent-style-name="Normal">
      <style:paragraph-properties fo:text-align="justify" fo:line-height="116%"/>
    </style:style>
    <style:style style:name="T219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9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9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9_4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9_5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9_6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19_7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20" style:family="paragraph" style:parent-style-name="Normal">
      <style:paragraph-properties fo:text-align="justify" fo:line-height="116%"/>
    </style:style>
    <style:style style:name="T220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20_2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20_3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221" style:family="paragraph" style:parent-style-name="Normal">
      <style:paragraph-properties fo:text-align="justify" fo:line-height="116%"/>
    </style:style>
    <style:style style:name="T221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1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1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1_4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1_5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22" style:family="paragraph" style:parent-style-name="Normal">
      <style:paragraph-properties fo:text-align="justify" fo:line-height="116%"/>
    </style:style>
    <style:style style:name="T222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2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2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2_4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2_5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2_6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2_7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23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23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24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24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25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25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26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26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27" style:family="paragraph" style:parent-style-name="Normal">
      <style:paragraph-properties fo:text-align="justify" fo:line-height="116%"/>
    </style:style>
    <style:style style:name="T227_1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7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T227_3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28" style:family="paragraph" style:parent-style-name="Normal">
      <style:paragraph-properties fo:text-align="justify" fo:line-height="116%"/>
    </style:style>
    <style:style style:name="T228_1" style:family="text">
      <style:text-properties fo:font-style="italic" style:font-style-asian="italic" style:font-style-complex="italic" fo:color="#000000" fo:font-size="10pt" style:font-name-asian="Aptos" style:font-size-asian="10pt" style:font-name-complex="Arial" style:font-size-complex="10pt" style:letter-kerning="true"/>
    </style:style>
    <style:style style:name="P229" style:family="paragraph" style:parent-style-name="Normal">
      <style:paragraph-properties fo:text-align="justify" fo:line-height="116%"/>
    </style:style>
    <style:style style:name="T229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29_2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P230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30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30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31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31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31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32" style:family="paragraph" style:parent-style-name="Normal">
      <style:paragraph-properties fo:text-align="justify" fo:line-height="116%"/>
      <style:text-properties fo:color="#000000" fo:font-size="10pt" style:font-name-asian="Aptos" style:font-size-asian="10pt" style:font-name-complex="Arial" style:font-size-complex="10pt" style:letter-kerning="true"/>
    </style:style>
    <style:style style:name="T232_1" style:family="text">
      <style:text-properties fo:color="#000000" fo:font-size="10pt" style:font-name-asian="Aptos" style:font-size-asian="10pt" style:font-name-complex="Arial" style:font-size-complex="10pt" fo:font-weight="bold" style:font-weight-asian="bold" style:font-weight-complex="bold" style:letter-kerning="true"/>
    </style:style>
    <style:style style:name="T232_2" style:family="text">
      <style:text-properties fo:color="#000000" fo:font-size="10pt" style:font-name-asian="Aptos" style:font-size-asian="10pt" style:font-name-complex="Arial" style:font-size-complex="10pt" style:letter-kerning="true"/>
    </style:style>
    <style:style style:name="P233" style:family="paragraph" style:parent-style-name="Normal">
      <style:text-properties fo:color="#006eb8" fo:font-size="20pt" style:font-size-asian="20pt" style:font-name-complex="Open Sans Light" style:font-size-complex="24pt" fo:font-weight="bold" style:font-weight-asian="bold"/>
    </style:style>
    <style:style style:name="P234" style:family="paragraph" style:parent-style-name="Normal"/>
    <style:style style:name="P235" style:family="paragraph" style:parent-style-name="Ecorys_20_H2">
      <style:paragraph-properties fo:break-before="page"/>
    </style:style>
    <style:style style:name="T235_1" style:family="text"/>
    <style:style style:name="P236" style:family="paragraph" style:parent-style-name="Normal">
      <style:paragraph-properties fo:text-align="justify" fo:line-height="115%" fo:margin-bottom="0.353cm"/>
    </style:style>
    <style:style style:name="T236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37" style:family="paragraph" style:parent-style-name="Normal">
      <style:paragraph-properties fo:text-align="justify" fo:line-height="115%" fo:margin-bottom="0.353cm"/>
    </style:style>
    <style:style style:name="T237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37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37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38" style:family="paragraph" style:parent-style-name="Normal">
      <style:paragraph-properties fo:text-align="justify" fo:line-height="115%" fo:margin-bottom="0.353cm"/>
    </style:style>
    <style:style style:name="T238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39" style:family="paragraph" style:parent-style-name="Normal">
      <style:paragraph-properties fo:text-align="justify" fo:line-height="115%" fo:margin-bottom="0.353cm"/>
    </style:style>
    <style:style style:name="T239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40" style:family="paragraph" style:parent-style-name="Normal">
      <style:paragraph-properties fo:text-align="justify" fo:line-height="115%" fo:margin-bottom="0.353cm"/>
    </style:style>
    <style:style style:name="T240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40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 fo:font-weight="bold" style:font-weight-asian="bold" style:font-weight-complex="bold"/>
    </style:style>
    <style:style style:name="T240_3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40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40_5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40_6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40_7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40_8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40_9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40_10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41" style:family="paragraph" style:parent-style-name="Normal">
      <style:paragraph-properties fo:text-align="justify" fo:line-height="115%" fo:margin-bottom="0.353cm"/>
    </style:style>
    <style:style style:name="T241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41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41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42" style:family="paragraph" style:parent-style-name="Normal">
      <style:paragraph-properties fo:text-align="justify" fo:line-height="115%" fo:margin-bottom="0.353cm"/>
    </style:style>
    <style:style style:name="T242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43" style:family="paragraph" style:parent-style-name="Normal">
      <style:paragraph-properties fo:text-align="justify" fo:line-height="115%" fo:margin-bottom="0.353cm"/>
    </style:style>
    <style:style style:name="T243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43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43_3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43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44" style:family="paragraph" style:parent-style-name="Normal">
      <style:paragraph-properties fo:text-align="justify" fo:line-height="115%" fo:margin-bottom="0.353cm"/>
    </style:style>
    <style:style style:name="T244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44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45" style:family="paragraph" style:parent-style-name="Normal">
      <style:paragraph-properties fo:text-align="justify" fo:line-height="115%" fo:margin-bottom="0.353cm"/>
    </style:style>
    <style:style style:name="T245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46" style:family="paragraph" style:parent-style-name="Normal">
      <style:paragraph-properties fo:text-align="justify" fo:line-height="115%" fo:margin-bottom="0.353cm"/>
    </style:style>
    <style:style style:name="T246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46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46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46_4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46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47" style:family="paragraph" style:parent-style-name="Normal">
      <style:paragraph-properties fo:text-align="justify" fo:line-height="115%" fo:margin-bottom="0.353cm"/>
    </style:style>
    <style:style style:name="T247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47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47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48" style:family="paragraph" style:parent-style-name="Normal">
      <style:paragraph-properties fo:text-align="justify" fo:line-height="115%" fo:margin-bottom="0.353cm"/>
    </style:style>
    <style:style style:name="T248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49" style:family="paragraph" style:parent-style-name="Normal">
      <style:paragraph-properties fo:text-align="justify" fo:line-height="115%" fo:margin-bottom="0.353cm"/>
    </style:style>
    <style:style style:name="T249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49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49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50" style:family="paragraph" style:parent-style-name="Normal">
      <style:paragraph-properties fo:text-align="justify" fo:line-height="115%" fo:margin-bottom="0.353cm"/>
    </style:style>
    <style:style style:name="T250_1" style:family="text">
      <style:text-properties fo:color="#000000" fo:font-size="10pt" style:font-size-asian="10pt" style:font-size-complex="10pt" fo:language="en" fo:country="US"/>
    </style:style>
    <style:style style:name="T250_2" style:family="text">
      <style:text-properties fo:color="#000000" fo:font-size="10pt" style:font-size-asian="10pt" style:font-size-complex="10pt" fo:language="en" fo:country="US"/>
    </style:style>
    <style:style style:name="P251" style:family="paragraph" style:parent-style-name="Normal">
      <style:paragraph-properties fo:text-align="justify" fo:line-height="115%" fo:margin-bottom="0.353cm"/>
    </style:style>
    <style:style style:name="T251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52" style:family="paragraph" style:parent-style-name="Normal">
      <style:paragraph-properties fo:text-align="justify" fo:line-height="115%" fo:margin-bottom="0.353cm"/>
    </style:style>
    <style:style style:name="T252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53" style:family="paragraph" style:parent-style-name="Normal">
      <style:paragraph-properties fo:text-align="justify" fo:line-height="115%" fo:margin-bottom="0.353cm"/>
    </style:style>
    <style:style style:name="T253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54" style:family="paragraph" style:parent-style-name="Normal">
      <style:paragraph-properties fo:text-align="justify" fo:line-height="115%" fo:margin-bottom="0.353cm"/>
    </style:style>
    <style:style style:name="T254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55" style:family="paragraph" style:parent-style-name="Normal">
      <style:paragraph-properties fo:text-align="justify" fo:line-height="115%" fo:margin-bottom="0.353cm"/>
    </style:style>
    <style:style style:name="T255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56" style:family="paragraph" style:parent-style-name="Normal">
      <style:paragraph-properties fo:break-before="page"/>
    </style:style>
    <style:style style:name="P257" style:family="paragraph" style:parent-style-name="Ecorys_20_H2"/>
    <style:style style:name="T257_1" style:family="text"/>
    <style:style style:name="T257_2" style:family="text"/>
    <style:style style:name="P258" style:family="paragraph" style:parent-style-name="Normal">
      <style:paragraph-properties fo:text-align="justify" fo:line-height="115%" fo:margin-bottom="0.353cm"/>
    </style:style>
    <style:style style:name="T258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58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 fo:font-weight="bold" style:font-weight-asian="bold" style:font-weight-complex="bold"/>
    </style:style>
    <style:style style:name="T258_3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59" style:family="paragraph" style:parent-style-name="Normal">
      <style:paragraph-properties fo:text-align="justify" fo:line-height="115%" fo:margin-bottom="0.353cm"/>
    </style:style>
    <style:style style:name="T259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59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59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59_4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59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60" style:family="paragraph" style:parent-style-name="Normal">
      <style:paragraph-properties fo:text-align="justify" fo:line-height="115%" fo:margin-bottom="0.353cm"/>
    </style:style>
    <style:style style:name="T260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0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60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0_4" style:family="text">
      <style:text-properties fo:background-color="#ffffff" fo:color="#000000" fo:font-size="10pt" style:font-name-asian="MS Mincho" style:font-size-asian="10pt" style:font-name-complex="Arial" style:font-size-complex="10pt" fo:language="en" fo:country="US"/>
    </style:style>
    <style:style style:name="T260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0_6" style:family="text">
      <style:text-properties fo:background-color="#ffffff" fo:color="#000000" fo:font-size="10pt" style:font-name-asian="MS Mincho" style:font-size-asian="10pt" style:font-name-complex="Arial" style:font-size-complex="10pt" fo:language="en" fo:country="US"/>
    </style:style>
    <style:style style:name="P261" style:family="paragraph" style:parent-style-name="Normal">
      <style:paragraph-properties fo:text-align="justify" fo:line-height="115%" fo:margin-bottom="0.353cm"/>
    </style:style>
    <style:style style:name="T261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62" style:family="paragraph" style:parent-style-name="Normal">
      <style:paragraph-properties fo:text-align="justify" fo:line-height="115%" fo:margin-bottom="0.353cm"/>
    </style:style>
    <style:style style:name="T262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2_2" style:family="text">
      <style:text-properties fo:background-color="#ffffff" fo:color="#000000" fo:font-size="10pt" style:font-name-asian="MS Mincho" style:font-size-asian="10pt" style:font-name-complex="Arial" style:font-size-complex="10pt" fo:language="en" fo:country="US"/>
    </style:style>
    <style:style style:name="T262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2_4" style:family="text">
      <style:text-properties fo:background-color="#ffffff" fo:color="#000000" fo:font-size="10pt" style:font-name-asian="MS Mincho" style:font-size-asian="10pt" style:font-name-complex="Arial" style:font-size-complex="10pt" fo:language="en" fo:country="US"/>
    </style:style>
    <style:style style:name="P263" style:family="paragraph" style:parent-style-name="Normal">
      <style:paragraph-properties fo:text-align="justify" fo:line-height="115%" fo:margin-bottom="0.353cm"/>
    </style:style>
    <style:style style:name="T263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64" style:family="paragraph" style:parent-style-name="Normal">
      <style:paragraph-properties fo:text-align="justify" fo:line-height="115%" fo:margin-bottom="0.353cm"/>
    </style:style>
    <style:style style:name="T264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64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4_3" style:family="text">
      <style:text-properties fo:background-color="#ffffff" fo:color="#000000" fo:font-size="10pt" style:font-name-asian="MS Mincho" style:font-size-asian="10pt" style:font-name-complex="Arial" style:font-size-complex="10pt" fo:language="en" fo:country="US"/>
    </style:style>
    <style:style style:name="T264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4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4_6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4_7" style:family="text">
      <style:text-properties fo:background-color="#ffffff" fo:color="#000000" fo:font-size="10pt" style:font-name-asian="MS Mincho" style:font-size-asian="10pt" style:font-name-complex="Arial" style:font-size-complex="10pt" fo:language="en" fo:country="US"/>
    </style:style>
    <style:style style:name="T264_8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4_9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65" style:family="paragraph" style:parent-style-name="Normal">
      <style:paragraph-properties fo:text-align="justify" fo:line-height="115%" fo:margin-bottom="0.353cm"/>
    </style:style>
    <style:style style:name="T265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65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 fo:font-weight="bold" style:font-weight-asian="bold" style:font-weight-complex="bold"/>
    </style:style>
    <style:style style:name="T265_3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66" style:family="paragraph" style:parent-style-name="Normal">
      <style:paragraph-properties fo:text-align="justify" fo:line-height="115%" fo:margin-bottom="0.353cm"/>
    </style:style>
    <style:style style:name="T266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66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6_3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66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67" style:family="paragraph" style:parent-style-name="Normal">
      <style:paragraph-properties fo:text-align="justify" fo:line-height="115%" fo:margin-bottom="0.353cm"/>
    </style:style>
    <style:style style:name="T267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68" style:family="paragraph" style:parent-style-name="Normal">
      <style:paragraph-properties fo:text-align="justify" fo:line-height="115%" fo:margin-bottom="0.353cm"/>
    </style:style>
    <style:style style:name="T268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68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6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7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8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9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10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1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1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13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68_1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68_15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68_16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69" style:family="paragraph" style:parent-style-name="Normal">
      <style:paragraph-properties fo:text-align="justify" fo:line-height="115%" fo:margin-bottom="0.353cm"/>
    </style:style>
    <style:style style:name="T269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70" style:family="paragraph" style:parent-style-name="Normal">
      <style:paragraph-properties fo:text-align="justify" fo:line-height="115%" fo:margin-bottom="0.353cm"/>
    </style:style>
    <style:style style:name="T270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70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71" style:family="paragraph" style:parent-style-name="Normal">
      <style:paragraph-properties fo:text-align="justify" fo:line-height="115%" fo:margin-bottom="0.353cm"/>
    </style:style>
    <style:style style:name="T271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72" style:family="paragraph" style:parent-style-name="Normal">
      <style:paragraph-properties fo:text-align="justify" fo:line-height="115%" fo:margin-bottom="0.353cm"/>
    </style:style>
    <style:style style:name="T272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73" style:family="paragraph" style:parent-style-name="Normal">
      <style:paragraph-properties fo:text-align="justify" fo:line-height="115%" fo:margin-bottom="0.353cm"/>
    </style:style>
    <style:style style:name="T273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74" style:family="paragraph" style:parent-style-name="Normal">
      <style:paragraph-properties fo:text-align="justify" fo:line-height="115%" fo:margin-bottom="0.353cm"/>
    </style:style>
    <style:style style:name="T274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74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74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75" style:family="paragraph" style:parent-style-name="Normal">
      <style:paragraph-properties fo:text-align="justify" fo:line-height="115%" fo:margin-bottom="0.353cm"/>
    </style:style>
    <style:style style:name="T275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76" style:family="paragraph" style:parent-style-name="Normal">
      <style:paragraph-properties fo:text-align="justify" fo:line-height="115%" fo:margin-bottom="0.353cm"/>
    </style:style>
    <style:style style:name="T276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77" style:family="paragraph" style:parent-style-name="Normal">
      <style:paragraph-properties fo:text-align="justify" fo:line-height="115%" fo:margin-bottom="0.353cm"/>
    </style:style>
    <style:style style:name="T277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78" style:family="paragraph" style:parent-style-name="Normal">
      <style:paragraph-properties fo:break-before="page"/>
    </style:style>
    <style:style style:name="P279" style:family="paragraph" style:parent-style-name="Ecorys_20_H2"/>
    <style:style style:name="T279_1" style:family="text"/>
    <style:style style:name="T279_2" style:family="text"/>
    <style:style style:name="T279_3" style:family="text"/>
    <style:style style:name="P280" style:family="paragraph" style:parent-style-name="Normal">
      <style:paragraph-properties fo:text-align="justify" fo:line-height="115%" fo:margin-bottom="0.353cm"/>
    </style:style>
    <style:style style:name="T280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81" style:family="paragraph" style:parent-style-name="Normal">
      <style:paragraph-properties fo:text-align="justify" fo:line-height="115%" fo:margin-bottom="0.353cm"/>
    </style:style>
    <style:style style:name="T281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82" style:family="paragraph" style:parent-style-name="Normal">
      <style:paragraph-properties fo:text-align="justify" fo:line-height="115%" fo:margin-bottom="0.353cm"/>
    </style:style>
    <style:style style:name="T282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82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82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83" style:family="paragraph" style:parent-style-name="Normal">
      <style:paragraph-properties fo:text-align="justify" fo:line-height="115%" fo:margin-bottom="0.353cm"/>
    </style:style>
    <style:style style:name="T283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84" style:family="paragraph" style:parent-style-name="Normal">
      <style:paragraph-properties fo:text-align="justify" fo:line-height="115%" fo:margin-bottom="0.353cm"/>
    </style:style>
    <style:style style:name="T284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84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84_3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84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85" style:family="paragraph" style:parent-style-name="Normal">
      <style:paragraph-properties fo:text-align="justify" fo:line-height="115%" fo:margin-bottom="0.353cm"/>
    </style:style>
    <style:style style:name="T285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85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85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85_4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85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86" style:family="paragraph" style:parent-style-name="Normal">
      <style:paragraph-properties fo:text-align="justify" fo:line-height="115%" fo:margin-bottom="0.353cm"/>
    </style:style>
    <style:style style:name="T286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87" style:family="paragraph" style:parent-style-name="Normal">
      <style:paragraph-properties fo:text-align="justify" fo:line-height="115%" fo:margin-bottom="0.353cm"/>
    </style:style>
    <style:style style:name="T287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87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87_3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88" style:family="paragraph" style:parent-style-name="Normal">
      <style:paragraph-properties fo:text-align="justify" fo:line-height="115%" fo:margin-bottom="0.353cm"/>
    </style:style>
    <style:style style:name="T288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89" style:family="paragraph" style:parent-style-name="Normal">
      <style:paragraph-properties fo:text-align="justify" fo:line-height="115%" fo:margin-bottom="0.353cm"/>
    </style:style>
    <style:style style:name="T289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89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89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89_4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89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90" style:family="paragraph" style:parent-style-name="Normal">
      <style:paragraph-properties fo:text-align="justify" fo:line-height="115%" fo:margin-bottom="0.353cm"/>
    </style:style>
    <style:style style:name="T290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91" style:family="paragraph" style:parent-style-name="Normal">
      <style:paragraph-properties fo:text-align="justify" fo:line-height="115%" fo:margin-bottom="0.353cm"/>
    </style:style>
    <style:style style:name="T291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91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91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91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91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92" style:family="paragraph" style:parent-style-name="Normal">
      <style:paragraph-properties fo:text-align="justify" fo:line-height="115%" fo:margin-bottom="0.353cm"/>
    </style:style>
    <style:style style:name="T292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93" style:family="paragraph" style:parent-style-name="Normal">
      <style:paragraph-properties fo:text-align="justify" fo:line-height="115%" fo:margin-bottom="0.353cm"/>
    </style:style>
    <style:style style:name="T293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293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94" style:family="paragraph" style:parent-style-name="Normal">
      <style:paragraph-properties fo:text-align="justify" fo:line-height="115%" fo:margin-bottom="0.353cm"/>
    </style:style>
    <style:style style:name="T294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295" style:family="paragraph" style:parent-style-name="Normal">
      <style:paragraph-properties fo:line-height="100%" fo:margin-bottom="0.353cm"/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95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95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295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95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96" style:family="paragraph" style:parent-style-name="Normal">
      <style:paragraph-properties fo:line-height="100%" fo:margin-bottom="0.353cm"/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96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97" style:family="paragraph" style:parent-style-name="Normal">
      <style:paragraph-properties fo:line-height="100%" fo:margin-bottom="0.353cm" fo:margin-left="0.635cm"/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98" style:family="paragraph" style:parent-style-name="Normal">
      <style:paragraph-properties fo:line-height="100%" fo:margin-bottom="0.353cm"/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298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299" style:family="paragraph" style:parent-style-name="Normal">
      <style:paragraph-properties fo:line-height="100%" fo:margin-bottom="0.353cm" fo:margin-left="0.635cm"/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00" style:family="paragraph" style:parent-style-name="Normal">
      <style:paragraph-properties fo:line-height="100%" fo:margin-bottom="0.353cm"/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00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01" style:family="paragraph" style:parent-style-name="Normal">
      <style:paragraph-properties fo:line-height="100%" fo:margin-bottom="0.353cm" fo:margin-left="1.27cm"/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02" style:family="paragraph" style:parent-style-name="Normal">
      <style:paragraph-properties fo:line-height="100%" fo:margin-bottom="0.353cm"/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02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02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02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03" style:family="paragraph" style:parent-style-name="Normal">
      <style:paragraph-properties fo:line-height="115%" fo:margin-bottom="0.353cm"/>
      <style:text-properties fo:color="#000000" style:font-name-asian="MS Mincho" style:font-name-complex="Arial" fo:language="en" fo:country="US"/>
    </style:style>
    <style:style style:name="P304" style:family="paragraph" style:parent-style-name="Normal">
      <style:paragraph-properties fo:break-before="page"/>
    </style:style>
    <style:style style:name="P305" style:family="paragraph" style:parent-style-name="Ecorys_20_H2"/>
    <style:style style:name="T305_1" style:family="text"/>
    <style:style style:name="T305_2" style:family="text"/>
    <style:style style:name="P306" style:family="paragraph" style:parent-style-name="Normal">
      <style:paragraph-properties fo:text-align="justify" fo:line-height="115%" fo:margin-bottom="0.353cm"/>
    </style:style>
    <style:style style:name="T306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306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 fo:font-weight="bold" style:font-weight-asian="bold" style:font-weight-complex="bold"/>
    </style:style>
    <style:style style:name="T306_3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307" style:family="paragraph" style:parent-style-name="Normal">
      <style:paragraph-properties fo:text-align="justify" fo:line-height="115%" fo:margin-bottom="0.353cm"/>
    </style:style>
    <style:style style:name="T307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07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07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07_4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07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07_6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07_7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07_8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07_9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07_10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07_1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07_12" style:family="text" style:parent-style-name="Normal">
      <style:text-properties style:text-position="super 58%" fo:color="#000000" fo:font-size="10pt" style:font-name-asian="MS Mincho" style:font-size-asian="10pt" style:font-name-complex="Arial" style:font-size-complex="10pt" fo:language="en" fo:country="US"/>
    </style:style>
    <style:style style:name="P308" style:family="paragraph" style:parent-style-name="Normal">
      <style:paragraph-properties fo:line-height="100%"/>
    </style:style>
    <style:style style:name="T308_1" style:family="text"/>
    <style:style style:name="T308_2" style:family="text">
      <style:text-properties fo:font-size="8pt" style:font-size-asian="8pt" style:font-size-complex="8pt"/>
    </style:style>
    <style:style style:name="T308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09" style:family="paragraph" style:parent-style-name="Normal">
      <style:paragraph-properties fo:text-align="justify" fo:line-height="115%" fo:margin-bottom="0.353cm"/>
    </style:style>
    <style:style style:name="T309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309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 fo:font-weight="bold" style:font-weight-asian="bold" style:font-weight-complex="bold"/>
    </style:style>
    <style:style style:name="T309_3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310" style:family="paragraph" style:parent-style-name="Normal">
      <style:paragraph-properties fo:text-align="justify" fo:line-height="115%" fo:margin-bottom="0.353cm"/>
    </style:style>
    <style:style style:name="T310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0_2" style:family="text" style:parent-style-name="Normal">
      <style:text-properties style:text-position="super 58%" fo:color="#000000" fo:font-size="10pt" style:font-name-asian="MS Mincho" style:font-size-asian="10pt" style:font-name-complex="Arial" style:font-size-complex="10pt" fo:language="en" fo:country="US"/>
    </style:style>
    <style:style style:name="P311" style:family="paragraph" style:parent-style-name="Footnote_20_text"/>
    <style:style style:name="T311_1" style:family="text">
      <style:text-properties fo:font-size="8pt" style:font-size-asian="8pt" style:font-size-complex="8pt"/>
    </style:style>
    <style:style style:name="T311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1_3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11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1_5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11_6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1_7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11_8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1_9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11_10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12" style:family="paragraph" style:parent-style-name="Normal">
      <style:paragraph-properties fo:text-align="justify" fo:line-height="115%" fo:margin-bottom="0.353cm"/>
    </style:style>
    <style:style style:name="T312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2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12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2_4" style:family="text" style:parent-style-name="Normal">
      <style:text-properties style:text-position="super 58%" fo:color="#000000" fo:font-size="10pt" style:font-name-asian="MS Mincho" style:font-size-asian="10pt" style:font-name-complex="Arial" style:font-size-complex="10pt" fo:language="en" fo:country="US"/>
    </style:style>
    <style:style style:name="P313" style:family="paragraph" style:parent-style-name="Footnote_20_text"/>
    <style:style style:name="T313_1" style:family="text">
      <style:text-properties fo:font-size="8pt" style:font-size-asian="8pt" style:font-size-complex="8pt"/>
    </style:style>
    <style:style style:name="T313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3_3" style:family="text" style:parent-style-name="Normal">
      <style:text-properties style:text-position="super 58%" fo:color="#000000" fo:font-size="10pt" style:font-name-asian="MS Mincho" style:font-size-asian="10pt" style:font-name-complex="Arial" style:font-size-complex="10pt" fo:language="en" fo:country="US"/>
    </style:style>
    <style:style style:name="P314" style:family="paragraph" style:parent-style-name="Footnote_20_text"/>
    <style:style style:name="T314_1" style:family="text">
      <style:text-properties fo:font-size="8pt" style:font-size-asian="8pt" style:font-size-complex="8pt"/>
    </style:style>
    <style:style style:name="T314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4_3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14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4_5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14_6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4_7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14_8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15" style:family="paragraph" style:parent-style-name="Normal">
      <style:paragraph-properties fo:text-align="justify" fo:line-height="115%" fo:margin-bottom="0.353cm"/>
    </style:style>
    <style:style style:name="T315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316" style:family="paragraph" style:parent-style-name="Normal">
      <style:paragraph-properties fo:text-align="justify" fo:line-height="115%" fo:margin-bottom="0.353cm"/>
    </style:style>
    <style:style style:name="T316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6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16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6_4" style:family="text" style:parent-style-name="Normal">
      <style:text-properties style:text-position="super 58%" fo:color="#000000" fo:font-size="10pt" style:font-name-asian="MS Mincho" style:font-size-asian="10pt" style:font-name-complex="Arial" style:font-size-complex="10pt" fo:language="en" fo:country="US"/>
    </style:style>
    <style:style style:name="P317" style:family="paragraph" style:parent-style-name="Footnote_20_text"/>
    <style:style style:name="T317_1" style:family="text"/>
    <style:style style:name="T317_2" style:family="text">
      <style:text-properties fo:font-size="8pt" style:font-size-asian="8pt" style:font-size-complex="8pt" style:font-weight-complex="bold"/>
    </style:style>
    <style:style style:name="T317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7_4" style:family="text" style:parent-style-name="Normal">
      <style:text-properties style:text-position="super 58%" fo:color="#000000" fo:font-size="10pt" style:font-name-asian="MS Mincho" style:font-size-asian="10pt" style:font-name-complex="Arial" style:font-size-complex="10pt" fo:language="en" fo:country="US"/>
    </style:style>
    <style:style style:name="P318" style:family="paragraph" style:parent-style-name="Normal"/>
    <style:style style:name="T318_1" style:family="text">
      <style:text-properties fo:font-size="8pt" style:font-size-asian="8pt" style:font-size-complex="8pt"/>
    </style:style>
    <style:style style:name="T318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19" style:family="paragraph" style:parent-style-name="Normal">
      <style:paragraph-properties fo:text-align="justify" fo:line-height="115%" fo:margin-bottom="0.353cm"/>
    </style:style>
    <style:style style:name="T319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19_2" style:family="text" style:parent-style-name="Normal">
      <style:text-properties style:text-position="super 58%" fo:color="#000000" fo:font-size="10pt" style:font-name-asian="MS Mincho" style:font-size-asian="10pt" style:font-name-complex="Arial" style:font-size-complex="10pt" fo:language="en" fo:country="US"/>
    </style:style>
    <style:style style:name="P320" style:family="paragraph" style:parent-style-name="Footnote_20_text"/>
    <style:style style:name="T320_1" style:family="text">
      <style:text-properties fo:font-size="8pt" style:font-size-asian="8pt" style:font-size-complex="8pt"/>
    </style:style>
    <style:style style:name="T320_2" style:family="text">
      <style:text-properties fo:font-size="8pt" style:font-size-asian="8pt" style:font-size-complex="8pt" style:font-weight-complex="bold"/>
    </style:style>
    <style:style style:name="T320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0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21" style:family="paragraph" style:parent-style-name="Normal">
      <style:paragraph-properties fo:text-align="justify" fo:line-height="115%" fo:margin-bottom="0.353cm"/>
    </style:style>
    <style:style style:name="T321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T321_2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 fo:font-weight="bold" style:font-weight-asian="bold" style:font-weight-complex="bold"/>
    </style:style>
    <style:style style:name="T321_3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322" style:family="paragraph" style:parent-style-name="Normal">
      <style:paragraph-properties fo:text-align="justify" fo:line-height="115%" fo:margin-bottom="0.353cm"/>
    </style:style>
    <style:style style:name="T322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2_2" style:family="text" style:parent-style-name="Normal">
      <style:text-properties style:text-position="super 58%" fo:color="#000000" fo:font-size="10pt" style:font-name-asian="MS Mincho" style:font-size-asian="10pt" style:font-name-complex="Arial" style:font-size-complex="10pt" fo:language="en" fo:country="US"/>
    </style:style>
    <style:style style:name="P323" style:family="paragraph" style:parent-style-name="Footnote_20_text"/>
    <style:style style:name="T323_1" style:family="text">
      <style:text-properties fo:font-size="8pt" style:font-size-asian="8pt" style:font-size-complex="8pt"/>
    </style:style>
    <style:style style:name="T323_2" style:family="text">
      <style:text-properties fo:font-size="8pt" style:font-size-asian="8pt" style:font-size-complex="8pt" style:font-weight-complex="bold"/>
    </style:style>
    <style:style style:name="T323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3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3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3_6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23_7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24" style:family="paragraph" style:parent-style-name="Normal">
      <style:paragraph-properties fo:text-align="justify" fo:line-height="115%" fo:margin-bottom="0.353cm"/>
    </style:style>
    <style:style style:name="T324_1" style:family="text">
      <style:text-properties fo:color="#000000" fo:font-size="10pt" style:font-name-asian="MS Mincho" style:font-size-asian="10pt" style:font-name-complex="Arial" style:font-size-complex="10pt" fo:language="en" fo:country="US" fo:font-weight="bold" style:font-weight-asian="bold" style:font-weight-complex="bold"/>
    </style:style>
    <style:style style:name="P325" style:family="paragraph" style:parent-style-name="Normal">
      <style:paragraph-properties fo:text-align="justify" fo:line-height="115%" fo:margin-bottom="0.353cm"/>
    </style:style>
    <style:style style:name="T325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5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5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26" style:family="paragraph" style:parent-style-name="Normal">
      <style:paragraph-properties fo:text-align="justify" fo:line-height="115%" fo:margin-bottom="0.353cm"/>
    </style:style>
    <style:style style:name="T326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P327" style:family="paragraph" style:parent-style-name="Normal"/>
    <style:style style:name="T327_1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7_2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7_3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7_4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7_5" style:family="text">
      <style:text-properties fo:color="#000000" fo:font-size="10pt" style:font-name-asian="MS Mincho" style:font-size-asian="10pt" style:font-name-complex="Arial" style:font-size-complex="10pt" fo:language="en" fo:country="US"/>
    </style:style>
    <style:style style:name="T327_6" style:family="text">
      <style:text-properties fo:color="#000000" style:font-name="Cambria Math" fo:font-size="10pt" style:font-name-asian="MS Mincho" style:font-size-asian="10pt" style:font-name-complex="Cambria Math" style:font-size-complex="10pt" fo:language="en" fo:country="US"/>
    </style:style>
    <style:style style:name="T327_7" style:family="text">
      <style:text-properties fo:color="#000000" fo:font-size="10pt" style:font-name-asian="MS Mincho" style:font-size-asian="10pt" style:font-name-complex="Arial" style:font-size-complex="10pt" fo:language="en" fo:country="US"/>
    </style:style>
  </office:automatic-styles>
  <office:body>
    <office:text>
      <text:user-field-decls>
        <text:user-field-decl office:value-type="string" text:name="updated" office:string-value="true"/>
      </text:user-field-decls>
      <text:section text:style-name="S1" text:name="S1">
        <text:p text:style-name="P1"><draw:frame svg:x="0.258cm" svg:y="-5.973cm" svg:width="21.006cm" svg:height="29.692cm" draw:style-name="FR1" text:anchor-type="char" draw:z-index="0"><draw:image xlink:href="Pictures/image1.jpeg" xlink:type="simple" xlink:show="embed" xlink:actuate="onLoad"/></draw:frame><draw:frame svg:x="-1.624cm" svg:y="15.982cm" svg:width="12.181cm" svg:height="0.044cm" draw:style-name="FR2" text:anchor-type="char" draw:z-index="1"><draw:text-box fo:min-height="4.44cm"><text:p text:style-name="P2"><text:span text:style-name="T2_1">ARCAN<text:s/>MEL<text:s/>Unit<text:s/>Midline<text:s text:c="2"/>Evaluation<text:s/>Case<text:s/>Study:<text:s/>Learning<text:s/>Summary</text:span></text:p><text:p text:style-name="P3"><text:span text:style-name="T3_1">March<text:s/>2026</text:span></text:p></draw:text-box></draw:frame><text:span text:style-name="T3_2">ARCAN<text:s/>MEL<text:s/>Unit<text:s/></text:span><text:span text:style-name="T3_3">Midline<text:s/></text:span><text:span text:style-name="T3_4"><text:s/>Evaluation</text:span></text:p>
      </text:section>
      <text:section text:style-name="S2" text:name="S2">
        <text:p text:style-name="P4"><text:span text:style-name="T4_1">Contents</text:span><text:span text:style-name="T4_2"><text:tab/></text:span></text:p>
        <text:table-of-content>
          <text:table-of-content-source text:outline-level="1">
            <text:index-title-template/>
            <text:table-of-content-entry-template text:outline-level="1" text:style-name="Toc_20_1">
              <text:index-entry-chapter/>
              <text:index-entry-text/>
              <text:index-entry-tab-stop style:type="right" style:leader-char="."/>
              <text:index-entry-page-number/>
            </text:table-of-content-entry-template>
          </text:table-of-content-source>
          <text:index-body>
            <text:p text:style-name="P5"><text:a xlink:type="simple" xlink:href="#_Toc225260444"><text:span text:style-name="T5_1">Acknowledgements</text:span><text:span text:style-name="T5_2"><text:tab/></text:span><text:bookmark-ref text:reference-format="page" text:ref-name="_Toc225260444">3</text:bookmark-ref></text:a></text:p>
            <text:p text:style-name="P6"><text:a xlink:type="simple" xlink:href="#_Toc225260445"><text:span text:style-name="T6_1">A<text:s/>Summary<text:s/>of<text:s/>Overarching<text:s/>Lessons</text:span><text:span text:style-name="T6_2"><text:tab/></text:span><text:bookmark-ref text:reference-format="page" text:ref-name="_Toc225260445">4</text:bookmark-ref></text:a></text:p>
            <text:p text:style-name="P7"><text:a xlink:type="simple" xlink:href="#_Toc225260446"><text:span text:style-name="T7_1">Introduction</text:span><text:span text:style-name="T7_2"><text:tab/></text:span><text:bookmark-ref text:reference-format="page" text:ref-name="_Toc225260446">4</text:bookmark-ref></text:a></text:p>
            <text:p text:style-name="P8"><text:a xlink:type="simple" xlink:href="#_Toc225260447"><text:span text:style-name="T8_1">Key<text:s/>findings</text:span><text:span text:style-name="T8_2"><text:tab/></text:span><text:bookmark-ref text:reference-format="page" text:ref-name="_Toc225260447">4</text:bookmark-ref></text:a></text:p>
            <text:p text:style-name="P9"><text:a xlink:type="simple" xlink:href="#_Toc225260448"><text:span text:style-name="T9_1">1.</text:span><text:span text:style-name="T9_2"><text:tab/></text:span><text:span text:style-name="T9_3">Mobilising<text:s/>Private<text:s/>Climate<text:s/>Investment</text:span><text:span text:style-name="T9_4"><text:tab/></text:span><text:bookmark-ref text:reference-format="page" text:ref-name="_Toc225260448">4</text:bookmark-ref></text:a></text:p>
            <text:p text:style-name="P10"><text:a xlink:type="simple" xlink:href="#_Toc225260449"><text:span text:style-name="T10_1">2.</text:span><text:span text:style-name="T10_2"><text:tab/></text:span><text:span text:style-name="T10_3">Localisation</text:span><text:span text:style-name="T10_4"><text:tab/></text:span><text:bookmark-ref text:reference-format="page" text:ref-name="_Toc225260449">5</text:bookmark-ref></text:a></text:p>
            <text:p text:style-name="P11"><text:a xlink:type="simple" xlink:href="#_Toc225260450"><text:span text:style-name="T11_1">2.1<text:s/>Local<text:s/>Partnerships</text:span><text:span text:style-name="T11_2"><text:tab/></text:span><text:bookmark-ref text:reference-format="page" text:ref-name="_Toc225260450">5</text:bookmark-ref></text:a></text:p>
            <text:p text:style-name="P12"><text:a xlink:type="simple" xlink:href="#_Toc225260451"><text:span text:style-name="T12_1">2.2<text:s/>Political<text:s/>economy<text:s/>analysis,<text:s/>advocacy<text:s/>and<text:s/>influencing<text:s/>the<text:s/>enabling<text:s/>environment</text:span><text:span text:style-name="T12_2"><text:tab/></text:span><text:bookmark-ref text:reference-format="page" text:ref-name="_Toc225260451">6</text:bookmark-ref></text:a></text:p>
            <text:p text:style-name="P13"><text:a xlink:type="simple" xlink:href="#_Toc225260452"><text:span text:style-name="T13_1">2.3<text:s/>Learning<text:s/>and<text:s/>Capacity<text:s/>Development</text:span><text:span text:style-name="T13_2"><text:tab/></text:span><text:bookmark-ref text:reference-format="page" text:ref-name="_Toc225260452">6</text:bookmark-ref></text:a></text:p>
            <text:p text:style-name="P14"><text:a xlink:type="simple" xlink:href="#_Toc225260453"><text:span text:style-name="T14_1">3.</text:span><text:span text:style-name="T14_2"><text:tab/></text:span><text:span text:style-name="T14_3">The<text:s/>Role<text:s/>of<text:s/>GEDSI<text:s/>in<text:s/>Delivering<text:s/>Outcomes<text:s/>and<text:s/>VfM</text:span><text:span text:style-name="T14_4"><text:tab/></text:span><text:bookmark-ref text:reference-format="page" text:ref-name="_Toc225260453">6</text:bookmark-ref></text:a></text:p>
            <text:p text:style-name="P15"><text:a xlink:type="simple" xlink:href="#_Toc225260454"><text:span text:style-name="T15_1">4.</text:span><text:span text:style-name="T15_2"><text:tab/></text:span><text:span text:style-name="T15_3">Meaningfully<text:s/>Assessing<text:s/>Impact<text:s/>and<text:s/>Transformational<text:s/>Change</text:span><text:span text:style-name="T15_4"><text:tab/></text:span><text:bookmark-ref text:reference-format="page" text:ref-name="_Toc225260454">7</text:bookmark-ref></text:a></text:p>
            <text:p text:style-name="P16"><text:a xlink:type="simple" xlink:href="#_Toc225260455"><text:span text:style-name="T16_1">Annex:<text:s text:c="2"/>Summary<text:s/>evaluation<text:s/>findings<text:s/>for<text:s/>individual<text:s/>programmes</text:span><text:span text:style-name="T16_2"><text:tab/></text:span><text:bookmark-ref text:reference-format="page" text:ref-name="_Toc225260455">8</text:bookmark-ref></text:a></text:p>
            <text:p text:style-name="P17"><text:a xlink:type="simple" xlink:href="#_Toc225260456"><text:span text:style-name="T17_1">AAAP:<text:s/>Sustainability</text:span><text:span text:style-name="T17_2"><text:tab/></text:span><text:bookmark-ref text:reference-format="page" text:ref-name="_Toc225260456">8</text:bookmark-ref></text:a></text:p>
            <text:p text:style-name="P18"><text:a xlink:type="simple" xlink:href="#_Toc225260457"><text:span text:style-name="T18_1">AAAP:<text:s/>Value<text:s/>for<text:s/>Money<text:s/>of<text:s/>Nature-based<text:s/>Solutions</text:span><text:span text:style-name="T18_2"><text:tab/></text:span><text:bookmark-ref text:reference-format="page" text:ref-name="_Toc225260457">10</text:bookmark-ref></text:a></text:p>
            <text:p text:style-name="P19"><text:a xlink:type="simple" xlink:href="#_Toc225260458"><text:span text:style-name="T19_1">CAFI:<text:s/>GEDSI</text:span><text:span text:style-name="T19_2"><text:tab/></text:span><text:bookmark-ref text:reference-format="page" text:ref-name="_Toc225260458">12</text:bookmark-ref></text:a></text:p>
            <text:p text:style-name="P20"><text:a xlink:type="simple" xlink:href="#_Toc225260459"><text:span text:style-name="T20_1">CIWA:<text:s/>Regional<text:s/>Influencing<text:s/>&amp;<text:s/>Downstream<text:s/>Impacts</text:span><text:span text:style-name="T20_2"><text:tab/></text:span><text:bookmark-ref text:reference-format="page" text:ref-name="_Toc225260459">14</text:bookmark-ref></text:a></text:p>
            <text:p text:style-name="P21"><text:a xlink:type="simple" xlink:href="#_Toc225260460"><text:span text:style-name="T21_1">FFF:<text:s/>Scalability,<text:s/>Replicability<text:s/>&amp;<text:s/>Sustainability<text:s/>of<text:s/>FFPOs</text:span><text:span text:style-name="T21_2"><text:tab/></text:span><text:bookmark-ref text:reference-format="page" text:ref-name="_Toc225260460">16</text:bookmark-ref></text:a></text:p>
            <text:p text:style-name="P22"><text:a xlink:type="simple" xlink:href="#_Toc225260461"><text:span text:style-name="T22_1">SEFA:<text:s/>Mini<text:s/>Case<text:s/>Studies</text:span><text:span text:style-name="T22_2"><text:tab/></text:span><text:bookmark-ref text:reference-format="page" text:ref-name="_Toc225260461">18</text:bookmark-ref></text:a></text:p>
          </text:index-body>
        </text:table-of-content>
        <text:p text:style-name="P23"/>
        <text:p text:style-name="P24"/>
        <text:p text:style-name="P25"><text:span text:style-name="T25_1">A</text:span><text:span text:style-name="T25_2">cronym<text:s/>List</text:span></text:p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26"><text:span text:style-name="T26_1">Acronym</text:span></text:p>
            </table:table-cell>
            <table:table-cell table:style-name="Cell2">
              <text:p text:style-name="P27"><text:span text:style-name="T27_1">Definition</text:span></text:p>
            </table:table-cell>
          </table:table-row>
          <table:table-row table:style-name="Row2">
            <table:table-cell table:style-name="Cell3">
              <text:p text:style-name="P28"><text:span text:style-name="T28_1">AAAP</text:span></text:p>
            </table:table-cell>
            <table:table-cell table:style-name="Cell4">
              <text:p text:style-name="P29"><text:span text:style-name="T29_1">Africa<text:s/>Adaptation<text:s/>Acceleration<text:s/>Programme</text:span></text:p>
            </table:table-cell>
          </table:table-row>
          <table:table-row table:style-name="Row3">
            <table:table-cell table:style-name="Cell5">
              <text:p text:style-name="P30"><text:span text:style-name="T30_1">AAAP</text:span><text:span text:style-name="T30_2"><text:s/>UFF</text:span></text:p>
            </table:table-cell>
            <table:table-cell table:style-name="Cell6">
              <text:p text:style-name="P31"><text:span text:style-name="T31_1">Africa<text:s/>Adaptation<text:s/>Acceleration<text:s/>Programme<text:s/>Upstream<text:s/>Financing<text:s/>Facility</text:span></text:p>
            </table:table-cell>
          </table:table-row>
          <table:table-row table:style-name="Row4">
            <table:table-cell table:style-name="Cell7">
              <text:p text:style-name="P32"><text:span text:style-name="T32_1">A</text:span><text:span text:style-name="T32_2">GGF</text:span></text:p>
              <text:p text:style-name="P33"><text:span text:style-name="T33_1">ARCAN<text:s/></text:span></text:p>
            </table:table-cell>
            <table:table-cell table:style-name="Cell8">
              <text:p text:style-name="P34"><text:span text:style-name="T34_1">AfricaGoGreen<text:s/>Fund</text:span></text:p>
              <text:p text:style-name="P35"><text:span text:style-name="T35_1">Africa<text:s/>Regional<text:s/>Climate<text:s/>and<text:s/>Nature<text:s/>Programme</text:span></text:p>
            </table:table-cell>
          </table:table-row>
          <table:table-row table:style-name="Row5">
            <table:table-cell table:style-name="Cell9">
              <text:p text:style-name="P36"><text:span text:style-name="T36_1">BCG</text:span></text:p>
            </table:table-cell>
            <table:table-cell table:style-name="Cell10">
              <text:p text:style-name="P37"><text:span text:style-name="T37_1">Boston<text:s/>Consulting<text:s/>Group</text:span></text:p>
            </table:table-cell>
          </table:table-row>
          <table:table-row table:style-name="Row6">
            <table:table-cell table:style-name="Cell11">
              <text:p text:style-name="P38"><text:span text:style-name="T38_1">BCR</text:span></text:p>
            </table:table-cell>
            <table:table-cell table:style-name="Cell12">
              <text:p text:style-name="P39"><text:span text:style-name="T39_1">Benefit</text:span><text:span text:style-name="T39_2">-C</text:span><text:span text:style-name="T39_3">ost<text:s/>Ratio</text:span></text:p>
            </table:table-cell>
          </table:table-row>
          <table:table-row table:style-name="Row7">
            <table:table-cell table:style-name="Cell13">
              <text:p text:style-name="P40"><text:span text:style-name="T40_1">CA</text:span></text:p>
            </table:table-cell>
            <table:table-cell table:style-name="Cell14">
              <text:p text:style-name="P41"><text:span text:style-name="T41_1">Conservation<text:s/>Agriculture</text:span></text:p>
            </table:table-cell>
          </table:table-row>
          <table:table-row table:style-name="Row8">
            <table:table-cell table:style-name="Cell15">
              <text:p text:style-name="P42"><text:span text:style-name="T42_1">CAFI</text:span></text:p>
            </table:table-cell>
            <table:table-cell table:style-name="Cell16">
              <text:p text:style-name="P43"><text:span text:style-name="T43_1">Central<text:s/>African<text:s/>Forest<text:s/>Initiative</text:span></text:p>
            </table:table-cell>
          </table:table-row>
          <table:table-row table:style-name="Row9">
            <table:table-cell table:style-name="Cell17">
              <text:p text:style-name="P44"><text:span text:style-name="T44_1">CBA</text:span></text:p>
            </table:table-cell>
            <table:table-cell table:style-name="Cell18">
              <text:p text:style-name="P45"><text:span text:style-name="T45_1">Cost-Benefit<text:s/>Analysis</text:span></text:p>
            </table:table-cell>
          </table:table-row>
          <table:table-row table:style-name="Row10">
            <table:table-cell table:style-name="Cell19">
              <text:p text:style-name="P46"><text:span text:style-name="T46_1">CBO</text:span></text:p>
            </table:table-cell>
            <table:table-cell table:style-name="Cell20">
              <text:p text:style-name="P47"><text:span text:style-name="T47_1">Community-Based<text:s/>Organisation</text:span></text:p>
            </table:table-cell>
          </table:table-row>
          <table:table-row table:style-name="Row11">
            <table:table-cell table:style-name="Cell21">
              <text:p text:style-name="P48"><text:span text:style-name="T48_1">CIWA</text:span></text:p>
            </table:table-cell>
            <table:table-cell table:style-name="Cell22">
              <text:p text:style-name="P49"><text:span text:style-name="T49_1">Cooperation<text:s/>in<text:s/>International<text:s/>Waters</text:span><text:span text:style-name="T49_2"><text:s/>in<text:s/>Africa</text:span></text:p>
            </table:table-cell>
          </table:table-row>
          <table:table-row table:style-name="Row12">
            <table:table-cell table:style-name="Cell23">
              <text:p text:style-name="P50"><text:span text:style-name="T50_1">C</text:span><text:span text:style-name="T50_2">RP</text:span></text:p>
              <text:p text:style-name="P51"><text:span text:style-name="T51_1">DSO</text:span></text:p>
            </table:table-cell>
            <table:table-cell table:style-name="Cell24">
              <text:p text:style-name="P52"><text:span text:style-name="T52_1">COVID-19<text:s/>Off-Grid<text:s/>Recovery<text:s/>Platform<text:s/></text:span></text:p>
              <text:p text:style-name="P53"><text:span text:style-name="T53_1">Designated<text:s/>Safeguarding<text:s/>Officers</text:span></text:p>
            </table:table-cell>
          </table:table-row>
          <table:table-row table:style-name="Row13">
            <table:table-cell table:style-name="Cell25">
              <text:p text:style-name="P54"><text:span text:style-name="T54_1">GCA</text:span></text:p>
            </table:table-cell>
            <table:table-cell table:style-name="Cell26">
              <text:p text:style-name="P55"><text:span text:style-name="T55_1">Global<text:s/></text:span><text:span text:style-name="T55_2">Centre</text:span><text:span text:style-name="T55_3"><text:s/>on<text:s/>Adaptation</text:span></text:p>
            </table:table-cell>
          </table:table-row>
          <table:table-row table:style-name="Row14">
            <table:table-cell table:style-name="Cell27">
              <text:p text:style-name="P56"><text:span text:style-name="T56_1">EQ</text:span></text:p>
            </table:table-cell>
            <table:table-cell table:style-name="Cell28">
              <text:p text:style-name="P57"><text:span text:style-name="T57_1">Evaluation<text:s/></text:span><text:span text:style-name="T57_2">Q</text:span><text:span text:style-name="T57_3">uestion</text:span></text:p>
            </table:table-cell>
          </table:table-row>
          <table:table-row table:style-name="Row15">
            <table:table-cell table:style-name="Cell29">
              <text:p text:style-name="P58"><text:span text:style-name="T58_1">FFF</text:span></text:p>
            </table:table-cell>
            <table:table-cell table:style-name="Cell30">
              <text:p text:style-name="P59"><text:span text:style-name="T59_1">Forest<text:s/>and<text:s/>Farm<text:s/>Facility</text:span></text:p>
            </table:table-cell>
          </table:table-row>
          <table:table-row table:style-name="Row16">
            <table:table-cell table:style-name="Cell31">
              <text:p text:style-name="P60"><text:span text:style-name="T60_1">FCDO</text:span></text:p>
            </table:table-cell>
            <table:table-cell table:style-name="Cell32">
              <text:p text:style-name="P61"><text:span text:style-name="T61_1">UK<text:s/>Foreign,<text:s/>Commonwealth<text:s/>and<text:s/>Development<text:s/>Office</text:span></text:p>
            </table:table-cell>
          </table:table-row>
          <table:table-row table:style-name="Row17">
            <table:table-cell table:style-name="Cell33">
              <text:p text:style-name="P62"><text:span text:style-name="T62_1">FGD</text:span></text:p>
            </table:table-cell>
            <table:table-cell table:style-name="Cell34">
              <text:p text:style-name="P63"><text:span text:style-name="T63_1">Focus<text:s/>Group<text:s/>Discussion</text:span></text:p>
            </table:table-cell>
          </table:table-row>
          <table:table-row table:style-name="Row18">
            <table:table-cell table:style-name="Cell35">
              <text:p text:style-name="P64"><text:span text:style-name="T64_1">GDPR</text:span></text:p>
            </table:table-cell>
            <table:table-cell table:style-name="Cell36">
              <text:p text:style-name="P65"><text:span text:style-name="T65_1">General<text:s/>Data<text:s/>Protection<text:s/>Regulation</text:span></text:p>
            </table:table-cell>
          </table:table-row>
          <table:table-row table:style-name="Row19">
            <table:table-cell table:style-name="Cell37">
              <text:p text:style-name="P66"><text:span text:style-name="T66_1">ICF</text:span></text:p>
            </table:table-cell>
            <table:table-cell table:style-name="Cell38">
              <text:p text:style-name="P67"><text:span text:style-name="T67_1">International<text:s/>Climate<text:s/>Fund</text:span></text:p>
            </table:table-cell>
          </table:table-row>
          <table:table-row table:style-name="Row20">
            <table:table-cell table:style-name="Cell39">
              <text:p text:style-name="P68"><text:span text:style-name="T68_1">IFI</text:span></text:p>
            </table:table-cell>
            <table:table-cell table:style-name="Cell40">
              <text:p text:style-name="P69"><text:span text:style-name="T69_1">International<text:s/>Financial<text:s/>Institution</text:span></text:p>
            </table:table-cell>
          </table:table-row>
          <table:table-row table:style-name="Row21">
            <table:table-cell table:style-name="Cell41">
              <text:p text:style-name="P70"><text:span text:style-name="T70_1">IMF<text:s/>RSF</text:span></text:p>
            </table:table-cell>
            <table:table-cell table:style-name="Cell42">
              <text:p text:style-name="P71"><text:span text:style-name="T71_1">International<text:s/>Monetary<text:s/>Fund’s<text:s/>(IMF)<text:s/>Resilience<text:s/>and<text:s/>Sustainability<text:s/>Facility<text:s/>(RSF)</text:span></text:p>
            </table:table-cell>
          </table:table-row>
          <table:table-row table:style-name="Row22">
            <table:table-cell table:style-name="Cell43">
              <text:p text:style-name="P72"><text:span text:style-name="T72_1">IP</text:span></text:p>
            </table:table-cell>
            <table:table-cell table:style-name="Cell44">
              <text:p text:style-name="P73"><text:span text:style-name="T73_1">Implementing<text:s/>Partner</text:span></text:p>
            </table:table-cell>
          </table:table-row>
          <table:table-row table:style-name="Row23">
            <table:table-cell table:style-name="Cell45">
              <text:p text:style-name="P74"><text:span text:style-name="T74_1">IRR</text:span></text:p>
            </table:table-cell>
            <table:table-cell table:style-name="Cell46">
              <text:p text:style-name="P75"><text:span text:style-name="T75_1">Internal<text:s/>Rate<text:s/>of<text:s/>Return</text:span></text:p>
            </table:table-cell>
          </table:table-row>
          <table:table-row table:style-name="Row24">
            <table:table-cell table:style-name="Cell47">
              <text:p text:style-name="P76"><text:span text:style-name="T76_1">KII</text:span></text:p>
            </table:table-cell>
            <table:table-cell table:style-name="Cell48">
              <text:p text:style-name="P77"><text:span text:style-name="T77_1">Key<text:s/>Informant<text:s/>Interview</text:span></text:p>
            </table:table-cell>
          </table:table-row>
          <table:table-row table:style-name="Row25">
            <table:table-cell table:style-name="Cell49">
              <text:p text:style-name="P78"><text:span text:style-name="T78_1">KPI</text:span></text:p>
            </table:table-cell>
            <table:table-cell table:style-name="Cell50">
              <text:p text:style-name="P79"><text:span text:style-name="T79_1">Key<text:s/>Performance<text:s/>Indicator</text:span></text:p>
            </table:table-cell>
          </table:table-row>
          <table:table-row table:style-name="Row26">
            <table:table-cell table:style-name="Cell51">
              <text:p text:style-name="P80"><text:span text:style-name="T80_1">MDB</text:span></text:p>
            </table:table-cell>
            <table:table-cell table:style-name="Cell52">
              <text:p text:style-name="P81"><text:span text:style-name="T81_1">Multilateral<text:s/>Development<text:s/>Bank</text:span></text:p>
            </table:table-cell>
          </table:table-row>
          <table:table-row table:style-name="Row27">
            <table:table-cell table:style-name="Cell53">
              <text:p text:style-name="P82"><text:span text:style-name="T82_1">NbS</text:span></text:p>
            </table:table-cell>
            <table:table-cell table:style-name="Cell54">
              <text:p text:style-name="P83"><text:span text:style-name="T83_1">Nature-based<text:s/>Solutions</text:span></text:p>
            </table:table-cell>
          </table:table-row>
          <table:table-row table:style-name="Row28">
            <table:table-cell table:style-name="Cell55">
              <text:p text:style-name="P84"><text:span text:style-name="T84_1">NDC</text:span></text:p>
            </table:table-cell>
            <table:table-cell table:style-name="Cell56">
              <text:p text:style-name="P85"><text:span text:style-name="T85_1">Nationally<text:s/>Determined<text:s/>Contribution</text:span></text:p>
            </table:table-cell>
          </table:table-row>
          <table:table-row table:style-name="Row29">
            <table:table-cell table:style-name="Cell57">
              <text:p text:style-name="P86"><text:span text:style-name="T86_1">NGO</text:span></text:p>
            </table:table-cell>
            <table:table-cell table:style-name="Cell58">
              <text:p text:style-name="P87"><text:span text:style-name="T87_1">Non-Governmental<text:s/>Organisation</text:span></text:p>
            </table:table-cell>
          </table:table-row>
          <table:table-row table:style-name="Row30">
            <table:table-cell table:style-name="Cell59">
              <text:p text:style-name="P88"><text:span text:style-name="T88_1">NPV</text:span></text:p>
            </table:table-cell>
            <table:table-cell table:style-name="Cell60">
              <text:p text:style-name="P89"><text:span text:style-name="T89_1">Net<text:s/>Present<text:s/>Value</text:span></text:p>
            </table:table-cell>
          </table:table-row>
          <table:table-row table:style-name="Row31">
            <table:table-cell table:style-name="Cell61">
              <text:p text:style-name="P90"><text:span text:style-name="T90_1">O&amp;M</text:span></text:p>
            </table:table-cell>
            <table:table-cell table:style-name="Cell62">
              <text:p text:style-name="P91"><text:span text:style-name="T91_1">Operations<text:s/>&amp;<text:s/>Maintenance</text:span></text:p>
            </table:table-cell>
          </table:table-row>
          <table:table-row table:style-name="Row32">
            <table:table-cell table:style-name="Cell63">
              <text:p text:style-name="P92"><text:span text:style-name="T92_1">OECD<text:s/>DAC</text:span></text:p>
            </table:table-cell>
            <table:table-cell table:style-name="Cell64">
              <text:p text:style-name="P93"><text:span text:style-name="T93_1">The<text:s/>Organisation<text:s/>for<text:s/>Economic<text:s/>Co-operation<text:s/>and<text:s/>Development's<text:s/>Development<text:s/>Assistance<text:s/>Committee</text:span></text:p>
            </table:table-cell>
          </table:table-row>
          <table:table-row table:style-name="Row33">
            <table:table-cell table:style-name="Cell65">
              <text:p text:style-name="P94"><text:span text:style-name="T94_1">PAD</text:span></text:p>
            </table:table-cell>
            <table:table-cell table:style-name="Cell66">
              <text:p text:style-name="P95"><text:span text:style-name="T95_1">Project<text:s/>Appraisal<text:s/>Document</text:span></text:p>
            </table:table-cell>
          </table:table-row>
          <table:table-row table:style-name="Row34">
            <table:table-cell table:style-name="Cell67">
              <text:p text:style-name="P96"><text:span text:style-name="T96_1">PPP</text:span></text:p>
            </table:table-cell>
            <table:table-cell table:style-name="Cell68">
              <text:p text:style-name="P97"><text:span text:style-name="T97_1">Public-Private<text:s/>Partnership</text:span></text:p>
            </table:table-cell>
          </table:table-row>
          <table:table-row table:style-name="Row35">
            <table:table-cell table:style-name="Cell69">
              <text:p text:style-name="P98"><text:span text:style-name="T98_1">SEFA</text:span></text:p>
            </table:table-cell>
            <table:table-cell table:style-name="Cell70">
              <text:p text:style-name="P99"><text:span text:style-name="T99_1">Sustainable<text:s/>Energy<text:s/>Fund<text:s/>for<text:s/>Africa </text:span></text:p>
            </table:table-cell>
          </table:table-row>
          <table:table-row table:style-name="Row36">
            <table:table-cell table:style-name="Cell71">
              <text:p text:style-name="P100"><text:span text:style-name="T100_1">SRMI</text:span></text:p>
            </table:table-cell>
            <table:table-cell table:style-name="Cell72">
              <text:p text:style-name="P101"><text:span text:style-name="T101_1">Sustainable<text:s/>Renewables<text:s/>Risk<text:s/>Mitigation<text:s/>Initiative </text:span></text:p>
            </table:table-cell>
          </table:table-row>
          <table:table-row table:style-name="Row37">
            <table:table-cell table:style-name="Cell73">
              <text:p text:style-name="P102"><text:span text:style-name="T102_1">TA</text:span></text:p>
            </table:table-cell>
            <table:table-cell table:style-name="Cell74">
              <text:p text:style-name="P103"><text:span text:style-name="T103_1">Technical<text:s/>Assistance</text:span></text:p>
            </table:table-cell>
          </table:table-row>
          <table:table-row table:style-name="Row38">
            <table:table-cell table:style-name="Cell75">
              <text:p text:style-name="P104"><text:span text:style-name="T104_1">TIRP<text:s/>2</text:span></text:p>
            </table:table-cell>
            <table:table-cell table:style-name="Cell76">
              <text:p text:style-name="P105"><text:span text:style-name="T105_1">Second<text:s/>Tanzania<text:s/>Intermodal<text:s/>and<text:s/>Rail<text:s/>Development<text:s/>Project</text:span></text:p>
            </table:table-cell>
          </table:table-row>
          <table:table-row table:style-name="Row39">
            <table:table-cell table:style-name="Cell77">
              <text:p text:style-name="P106"><text:span text:style-name="T106_1">ToC</text:span></text:p>
            </table:table-cell>
            <table:table-cell table:style-name="Cell78">
              <text:p text:style-name="P107"><text:span text:style-name="T107_1">Theory<text:s/>of<text:s/>Change</text:span></text:p>
            </table:table-cell>
          </table:table-row>
          <table:table-row table:style-name="Row40">
            <table:table-cell table:style-name="Cell79">
              <text:p text:style-name="P108"><text:span text:style-name="T108_1">TRC</text:span></text:p>
            </table:table-cell>
            <table:table-cell table:style-name="Cell80">
              <text:p text:style-name="P109"><text:span text:style-name="T109_1">Tanzania<text:s/>Railway<text:s/>Corporation</text:span></text:p>
            </table:table-cell>
          </table:table-row>
          <table:table-row table:style-name="Row41">
            <table:table-cell table:style-name="Cell81">
              <text:p text:style-name="P110"><text:span text:style-name="T110_1">TTL</text:span></text:p>
            </table:table-cell>
            <table:table-cell table:style-name="Cell82">
              <text:p text:style-name="P111"><text:span text:style-name="T111_1">Task<text:s/>Team<text:s/>Leaders</text:span></text:p>
            </table:table-cell>
          </table:table-row>
          <table:table-row table:style-name="Row42">
            <table:table-cell table:style-name="Cell83">
              <text:p text:style-name="P112"><text:span text:style-name="T112_1">UFF</text:span></text:p>
            </table:table-cell>
            <table:table-cell table:style-name="Cell84">
              <text:p text:style-name="P113"><text:span text:style-name="T113_1">Upstream<text:s/>Financing<text:s/>Facility</text:span></text:p>
            </table:table-cell>
          </table:table-row>
          <table:table-row table:style-name="Row43">
            <table:table-cell table:style-name="Cell85">
              <text:p text:style-name="P114"><text:span text:style-name="T114_1">VfM</text:span></text:p>
            </table:table-cell>
            <table:table-cell table:style-name="Cell86">
              <text:p text:style-name="P115"><text:span text:style-name="T115_1">Value<text:s/>for<text:s/>Money</text:span></text:p>
            </table:table-cell>
          </table:table-row>
          <table:table-row table:style-name="Row44">
            <table:table-cell table:style-name="Cell87">
              <text:p text:style-name="P116"><text:span text:style-name="T116_1">WB</text:span></text:p>
            </table:table-cell>
            <table:table-cell table:style-name="Cell88">
              <text:p text:style-name="P117"><text:span text:style-name="T117_1">World<text:s/>Bank</text:span></text:p>
            </table:table-cell>
          </table:table-row>
          <table:table-row table:style-name="Row45">
            <table:table-cell table:style-name="Cell89">
              <text:p text:style-name="P118"><text:span text:style-name="T118_1">WISER</text:span></text:p>
            </table:table-cell>
            <table:table-cell table:style-name="Cell90">
              <text:p text:style-name="P119"><text:span text:style-name="T119_1">Weather<text:s/>and<text:s/>Climate<text:s/>Information<text:s/>Services</text:span></text:p>
            </table:table-cell>
          </table:table-row>
        </table:table>
        <text:p text:style-name="P120"/>
        <text:p text:style-name="P121"><text:bookmark-start text:name="_Toc225260444"/><text:span text:style-name="T121_1">Acknowledgements</text:span><text:bookmark-end text:name="_Toc225260444"/></text:p>
        <text:p text:style-name="P122"><text:span text:style-name="T122_1">This<text:s/>report<text:s/>has<text:s/>been<text:s/>produced<text:s/>by<text:s/>the<text:s/>Africa<text:s/>Regional<text:s/>Climate<text:s/>and<text:s/>Nature<text:s/>Programme<text:s/>(ARCAN)<text:s/>Monitoring,<text:s/>Evaluation<text:s/>and<text:s/>Learning<text:s/></text:span><text:span text:style-name="T122_2">(MEL)<text:s/></text:span><text:span text:style-name="T122_3">Unit.</text:span><text:span text:style-name="T122_4"><text:s/></text:span><text:span text:style-name="T122_5">This<text:s/>material<text:s/>has<text:s/>been<text:s/>funded<text:s/>by<text:s/>UK<text:s/>International<text:s/>Development<text:s/>from<text:s/>the<text:s/>UK<text:s/>government;<text:s/>however,<text:s/>the<text:s/>views<text:s/>expressed<text:s/>do<text:s/>not<text:s/></text:span><text:span text:style-name="T122_6">necessarily<text:s/>reflect<text:s/>the<text:s/>UK<text:s/>government’s<text:s/>official<text:s/>policies.</text:span></text:p>
        <text:p text:style-name="P123"/>
        <text:p text:style-name="P124"/>
        <text:p text:style-name="P125"><text:bookmark-start text:name="_Toc225260445"/><text:span text:style-name="T125_1">A<text:s/>Summary<text:s/>of<text:s/>Overarching<text:s/>Lessons</text:span><text:bookmark-end text:name="_Toc225260445"/><text:span text:style-name="T125_2"><text:s/></text:span></text:p>
        <text:p text:style-name="P126"><text:bookmark-start text:name="_Toc225260446"/><text:span text:style-name="T126_1">Introduction</text:span><text:bookmark-end text:name="_Toc225260446"/></text:p>
        <text:p text:style-name="P127"><text:span text:style-name="T127_1">The<text:s/></text:span><text:span text:style-name="T127_2">Africa<text:s/>Regional<text:s/>Climate<text:s/>and<text:s/>Nature<text:s/>Programme<text:s/></text:span><text:span text:style-name="T127_3">(</text:span><text:span text:style-name="T127_4">ARCAN</text:span><text:span text:style-name="T127_5">)<text:s/>has</text:span><text:span text:style-name="T127_6"><text:s/>support</text:span><text:span text:style-name="T127_7">ed</text:span><text:span text:style-name="T127_8"><text:s/>a<text:s/>range<text:s/>of<text:s/>existing<text:s/>multi-partner<text:s/>initiatives<text:s/></text:span><text:span text:style-name="T127_9">in</text:span><text:span text:style-name="T127_10"><text:s/>sectors<text:s/>most<text:s/>affected<text:s/>by<text:s/>climate<text:s/>change</text:span><text:span text:style-name="T127_11"><text:s/>since<text:s/>2022</text:span><text:span text:style-name="T127_12">.<text:s/>With<text:s/>International<text:s/>Climate<text:s/>Finance<text:s/>(ICF)<text:s/>funding<text:s/>of<text:s/>over<text:s/>£100<text:s/>million,<text:s/>ARCAN<text:s/></text:span><text:span text:style-name="T127_13">has<text:s/>been</text:span><text:span text:style-name="T127_14"><text:s/>a<text:s/>key<text:s/>vehicle<text:s/>to<text:s/>meet<text:s/>the<text:s/></text:span><text:span text:style-name="T127_15">UK’s<text:s/>Foreign,<text:s/>Commonwealth<text:s/>and<text:s/>Development<text:s/>Office</text:span><text:span text:style-name="T127_16"><text:s/></text:span><text:span text:style-name="T127_17">(</text:span><text:span text:style-name="T127_18">FCDO</text:span><text:span text:style-name="T127_19">)</text:span><text:span text:style-name="T127_20"><text:s/>ICF<text:s/>commitments<text:s/>in<text:s/>Africa.<text:s/></text:span><text:span text:style-name="T127_21">Ecorys<text:s/>(with<text:s/>support<text:s/>from<text:s/>Altai<text:s/>and<text:s/>IIED)<text:s/>has<text:s/>been<text:s/>contracted<text:s/>as<text:s/>ARCAN’s<text:s/>independent<text:s/>MEL<text:s/>Unit</text:span><text:span text:style-name="T127_22">.</text:span></text:p>
        <text:p text:style-name="P128"><text:span text:style-name="T128_1">The<text:s/>2025</text:span><text:span text:style-name="T128_2"><text:s/>midline</text:span><text:span text:style-name="T128_3"><text:s/></text:span><text:span text:style-name="T128_4">evaluation<text:s/>of<text:s/></text:span><text:span text:style-name="T128_5">ARCAN</text:span><text:span text:style-name="T128_6"><text:s/>is</text:span><text:span text:style-name="T128_7"><text:s/>based<text:s/>on<text:s/>document<text:s/>review</text:span><text:span text:style-name="T128_8"><text:s/>and<text:s/></text:span><text:span text:style-name="T128_9">interviews<text:s/>with<text:s/></text:span><text:span text:style-name="T128_10">FCDO</text:span><text:span text:style-name="T128_11"><text:s/>staff<text:s/>(</text:span><text:span text:style-name="T128_12">Phase<text:s/>1)<text:s/>and<text:s/></text:span><text:span text:style-name="T128_13">subsequent</text:span><text:span text:style-name="T128_14">ly,</text:span><text:span text:style-name="T128_15"><text:s/></text:span><text:span text:style-name="T128_16">six</text:span><text:span text:style-name="T128_17"><text:s/>case<text:s/>studies</text:span><text:span text:style-name="T128_18"><text:s/>designed</text:span><text:span text:style-name="T128_19"><text:s/>to<text:s/>address<text:s/>priority<text:s/>evidence<text:s/>gaps</text:span><text:span text:style-name="T128_20"><text:s/>(Phase<text:s/>2).</text:span><text:span text:style-name="T128_21"><text:s text:c="2"/></text:span><text:span text:style-name="T128_22">Section<text:s/>1<text:s/>of<text:s/>this</text:span><text:span text:style-name="T128_23"><text:s/>report</text:span><text:span text:style-name="T128_24"><text:s/></text:span><text:span text:style-name="T128_25">summarises</text:span><text:span text:style-name="T128_26"><text:s/></text:span><text:span text:style-name="T128_27">le</text:span><text:span text:style-name="T128_28">ssons</text:span><text:span text:style-name="T128_29"><text:s/>on</text:span><text:span text:style-name="T128_30"><text:s/>key<text:s/>themes</text:span><text:span text:style-name="T128_31"><text:s/>from<text:s/>the<text:s/>portfolio</text:span><text:span text:style-name="T128_32"><text:s/>of<text:s/>seven<text:s/>programmes</text:span><text:span text:style-name="T128_33"><text:s/>(CIWA</text:span><text:span text:style-name="T128_34"><text:note text:note-class="footnote"><text:note-citation/><text:note-body><text:p text:style-name="P129"><text:span text:style-name="T129_1"><text:s/></text:span><text:span text:style-name="T129_2">Cooperation<text:s/>in<text:s/>International<text:s/>Waters<text:s/>in<text:s/>Africa</text:span><text:span text:style-name="T129_3"><text:s/>(CIWA)</text:span><text:span text:style-name="T129_4"><text:s/>i</text:span><text:span text:style-name="T129_5">s<text:s/>a<text:s/>World<text:s/>Bank-managed<text:s/>multi-donor<text:s/>trust<text:s/>fund<text:s/>that helps<text:s/>Sub-Saharan<text:s/>African<text:s/>countries<text:s/>cooperatively<text:s/>manage<text:s/>shared<text:s/>water<text:s/>resources.<text:s/>It<text:s/>aims<text:s/>to<text:s/>boost<text:s/>sus</text:span><text:span text:style-name="T129_6">t</text:span><text:span text:style-name="T129_7">ainable<text:s/>growth<text:s/>and<text:s/>climate<text:s/>resilience<text:s/>by facilitating data,<text:s/>building<text:s/>regional<text:s/>institutions,<text:s/>and<text:s/>enabling<text:s/>investments<text:s/>in<text:s/>water-related<text:s/>infrastructure<text:s/>across<text:s/>borders.</text:span></text:p></text:note-body></text:note></text:span><text:span text:style-name="T129_8">,<text:s/>FFF</text:span><text:span text:style-name="T129_9"><text:note text:note-class="footnote"><text:note-citation/><text:note-body><text:p text:style-name="P130"><text:span text:style-name="T130_1"><text:s/>F</text:span><text:span text:style-name="T130_2">orest<text:s/>and<text:s/>Farm<text:s/>Facility<text:s/>(FFF)<text:s/>i</text:span><text:span text:style-name="T130_3">s<text:s/>a<text:s/>multi-donor<text:s/>trust<text:s/>fund<text:s/>led<text:s/>by<text:s/>a<text:s/>partnership<text:s/>between<text:s/>FAO,<text:s/>IIED,<text:s/>IUCN<text:s/>and AgriCord.<text:s/>FFF<text:s/>provides<text:s/>direct<text:s/>financial<text:s/>support</text:span><text:span text:style-name="T130_4"><text:s/></text:span><text:span text:style-name="T130_5">and<text:s/>technical assistance to<text:s/>strengthen<text:s/>forest<text:s/>and<text:s/>farm<text:s/>producer<text:s/>organizations<text:s/>(FFPOs) representing smallholders,<text:s/>rural<text:s/>women’s<text:s/>groups,<text:s/>local communities and</text:span><text:span text:style-name="T130_6"><text:s/></text:span><text:span text:style-name="T130_7">indigenous<text:s/>peoples’<text:s/>institutions. FFF<text:s/>strengthens<text:s/>FFPOs<text:s/>to<text:s/>secure<text:s/>their<text:s/>rights,<text:s/>organise<text:s/>their<text:s/>businesses,<text:s/>sustainably<text:s/>manage<text:s/>their<text:s/>forests,<text:s/>and<text:s/>provide<text:s/>social<text:s/>and</text:span><text:span text:style-name="T130_8"><text:s/></text:span><text:span text:style-name="T130_9">cultural<text:s/>services<text:s/>to<text:s/>the<text:s/>poor<text:s/>and<text:s/>marginalised. </text:span></text:p></text:note-body></text:note></text:span><text:span text:style-name="T130_10">,<text:s/>CAFI</text:span><text:span text:style-name="T130_11"><text:note text:note-class="footnote"><text:note-citation/><text:note-body><text:p text:style-name="P131"><text:span text:style-name="T131_1"><text:s/></text:span><text:span text:style-name="T131_2">Central<text:s/>African<text:s/>Forest<text:s/>Initiative<text:s/>(CAFI)<text:s/>is<text:s/>a<text:s/></text:span><text:span text:style-name="T131_3">UNDP-led<text:s/>multi-donor<text:s/>trust<text:s/>fund.<text:s/>Through<text:s/>high-level<text:s/>policy<text:s/>dialogue<text:s/>combined<text:s/>with<text:s/>a<text:s/>portfolio<text:s/>of<text:s/>enabling,<text:s/>reform<text:s/>and<text:s/>large-scale<text:s/>investments<text:s/>project,<text:s/>CAFI<text:s/>supports<text:s/>its<text:s/>6<text:s/>partner<text:s/>countries<text:s/>–<text:s/>Cameroon,<text:s/>the<text:s/>Central<text:s/>African<text:s/>Republic,<text:s/>the<text:s/>Democratic<text:s/>Republic<text:s/>of<text:s/>the<text:s/>Congo,<text:s/>Equatorial<text:s/>Guinea,</text:span><text:span text:style-name="T131_4"><text:s/></text:span><text:span text:style-name="T131_5">Gabon<text:s/>and<text:s/>the<text:s/>Republic<text:s/>of<text:s/>Congo<text:s/>to<text:s/>implement<text:s/>the<text:s/>Paris<text:s/>Agreement<text:s/>on<text:s/>Climate<text:s/>Change,<text:s/>fight<text:s/>poverty<text:s/>and<text:s/>develop<text:s/>sustainably,<text:s/>and<text:s/>fulfil<text:s/>the<text:s/>post-2020<text:s/>biodiversity<text:s/>framework.</text:span></text:p></text:note-body></text:note></text:span><text:span text:style-name="T131_6">,<text:s/>SRMI</text:span><text:span text:style-name="T131_7"><text:note text:note-class="footnote"><text:note-citation/><text:note-body><text:p text:style-name="P132"><text:span text:style-name="T132_1"><text:s/></text:span><text:span text:style-name="T132_2">Sustainable<text:s/>Renewables<text:s/>Risk<text:s/>Mitigation<text:s/>Initiative<text:s/>(SRMI)</text:span><text:span text:style-name="T132_3"><text:s/>is<text:s/></text:span><text:span text:style-name="T132_4">a<text:s/>partnership<text:s/>led<text:s/>by<text:s/>the<text:s/>World<text:s/>Bank’s<text:s/>Energy<text:s/>Sector<text:s/>Management<text:s/>Assistance<text:s/>Program<text:s/>(ESMAP).<text:s/>SRMI<text:s/>provides<text:s/>technical assistance,<text:s/>concessional<text:s/>funding<text:s/>for<text:s/>targeted<text:s/>public<text:s/>investments,<text:s/>and<text:s/>innovative<text:s/>risk<text:s/>mitigation<text:s/>instruments,<text:s/>to<text:s/>mitigate<text:s/>private-sector<text:s/>risks<text:s/>while<text:s/>reducing<text:s/>public-sector<text:s/>exposure</text:span><text:span text:style-name="T132_5">.</text:span></text:p></text:note-body></text:note></text:span><text:span text:style-name="T132_6">,<text:s/>SEFA</text:span><text:span text:style-name="T132_7"><text:note text:note-class="footnote"><text:note-citation/><text:note-body><text:p text:style-name="P133"><text:span text:style-name="T133_1"><text:s/></text:span><text:span text:style-name="T133_2">Sustainable<text:s/>Energy<text:s/>Fund<text:s/>for<text:s/>Africa<text:s/>(SEFA)<text:s/>is<text:s/></text:span><text:span text:style-name="T133_3">a<text:s/>multi-donor<text:s/>Special<text:s/>Fund<text:s/>managed<text:s/>by<text:s/>the<text:s/>African<text:s/>Development<text:s/>Bank.<text:s/>It provides<text:s/>catalytic<text:s/>finance<text:s/>to<text:s/>unlock<text:s/>private<text:s/>sector<text:s/>investments<text:s/>in<text:s/>renewable<text:s/>energy<text:s/>and<text:s/>energy<text:s/>efficiency<text:s/>across<text:s/>Africa. </text:span></text:p></text:note-body></text:note></text:span><text:span text:style-name="T133_4">,<text:s/>AAAP</text:span><text:span text:style-name="T133_5"><text:note text:note-class="footnote"><text:note-citation/><text:note-body><text:p text:style-name="P134"><text:span text:style-name="T134_1"><text:s/></text:span><text:span text:style-name="T134_2">The<text:s/>Africa<text:s/>Adaptation<text:s/>Acceleration<text:s/>Program<text:s/>(AAAP)<text:s/>is<text:s/></text:span><text:span text:style-name="T134_3">a<text:s/>joint<text:s/>initiative<text:s/>of<text:s/>the<text:s/>African<text:s/>Development<text:s/>Bank<text:s/>and<text:s/>the<text:s/>Global Center on<text:s/>Adaptation<text:s/>(GCA).<text:s/>It<text:s/>aims<text:s/>to<text:s/>mobilize<text:s/>$25<text:s/>billion,<text:s/>over<text:s/>five<text:s/>years,<text:s/>to<text:s/>accelerate<text:s/>and<text:s/>scale<text:s/>climate<text:s/>adaptation<text:s/>action<text:s/>across<text:s/>the<text:s/>continent.<text:s/>AAAP<text:s/>consists<text:s/>of<text:s/>two<text:s/>financing<text:s/>mechanisms:<text:s/>the<text:s/>Upstream<text:s/>Financing<text:s/>Facility<text:s/>(UFF)<text:s/>managed<text:s/>by<text:s/>GCA<text:s/>and<text:s/>the<text:s/>Climate<text:s/>Action<text:s/>Window<text:s/>(CAW)<text:s/>managed<text:s/>under<text:s/>the<text:s/>AfDB’s<text:s/>African<text:s/>Development<text:s/>Fund<text:s/>(ADF).<text:s/>The<text:s/>UK<text:s/>has<text:s/>provided<text:s/>funding<text:s/>to<text:s/>the<text:s/>AAAP<text:s/>UFF<text:s/>through<text:s/>ARCAN<text:s/>since<text:s/>2023,<text:s/>which<text:s/>is<text:s/>earmarked<text:s/>for<text:s/>work<text:s/>under<text:s/>its<text:s/>Pillar<text:s/>2:<text:s/>Infrastructure<text:s/>and<text:s/>Nature-based<text:s/>Solutions<text:s/>and<text:s/>Pillar<text:s/>4:<text:s/>Adaptation<text:s/>Finance.</text:span></text:p></text:note-body></text:note></text:span><text:span text:style-name="T134_4"><text:s/>and<text:s/>WISER</text:span><text:span text:style-name="T134_5"><text:note text:note-class="footnote"><text:note-citation/><text:note-body><text:p text:style-name="P135"><text:span text:style-name="T135_1"><text:s/></text:span><text:span text:style-name="T135_2">Weather<text:s/>and<text:s/>Climate<text:s/>Information<text:s/>Services<text:s/>(WISER)<text:s/>is </text:span><text:span text:style-name="T135_3">100%<text:s/>UK<text:s/>funded<text:s/>and<text:s/>led<text:s/>by<text:s/>the<text:s/>UK<text:s/>Met<text:s/>Office.<text:s/>WISER<text:s/>supports<text:s/>the<text:s/>provision<text:s/>of<text:s/>useful, usable and<text:s/>used<text:s/>weather<text:s/>and<text:s/>climate<text:s/>services<text:s/>for<text:s/>communities<text:s/>who<text:s/>are<text:s/>disproportionately impacted by<text:s/>extreme<text:s/>weather,<text:s/>seasonal<text:s/>variability<text:s/>and<text:s/>a<text:s/>changing<text:s/>climate<text:s/>across<text:s/>Africa,<text:s/>the</text:span><text:span text:style-name="T135_4"><text:s/></text:span><text:span text:style-name="T135_5">Middle<text:s/>East<text:s/>and<text:s/>North<text:s/>Africa,<text:s/>and<text:s/>Asia<text:s/>Pacific. It<text:s/>prioritises<text:s/>consideration<text:s/>of<text:s/>how<text:s/>and<text:s/>where<text:s/>forecasts<text:s/>can<text:s/>inform<text:s/>decisions<text:s/>that<text:s/>can ultimately<text:s/>protect lives<text:s/>and</text:span><text:span text:style-name="T135_6"><text:s/></text:span><text:span text:style-name="T135_7">livelihoods,<text:s/>and<text:s/>compliment<text:s/>ongoing<text:s/>partner<text:s/>activities.</text:span></text:p></text:note-body></text:note></text:span><text:span text:style-name="T135_8">)<text:s/></text:span><text:span text:style-name="T135_9">grouped<text:s/>into<text:s/>five<text:s/></text:span><text:span text:style-name="T135_10">p</text:span><text:span text:style-name="T135_11">illars</text:span><text:span text:style-name="T135_12"><text:s/></text:span><text:span text:style-name="T135_13">(Transboundary<text:s/>Water,<text:s/>Nature<text:s/>and<text:s/>Biodiversity,<text:s/>Energy,<text:s/>Climate<text:s/>Finance<text:s/>and<text:s/>Policy<text:s/>and<text:s/>Weather<text:s/>and<text:s/>Climate<text:s/>Information<text:s/>Services)</text:span><text:span text:style-name="T135_14">.</text:span><text:span text:style-name="T135_15"><text:s text:c="2"/></text:span></text:p>
        <text:p text:style-name="P136"><text:span text:style-name="T136_1">S</text:span><text:span text:style-name="T136_2">ummar</text:span><text:span text:style-name="T136_3">y<text:s/>evaluation</text:span><text:span text:style-name="T136_4"><text:s/>findings<text:s/>for<text:s/></text:span><text:span text:style-name="T136_5">individual<text:s/>programmes<text:s/>(</text:span><text:span text:style-name="T136_6">drawing<text:s/>on<text:s/>the<text:s/>six<text:s/>case<text:s/>studies)</text:span><text:span text:style-name="T136_7"><text:s/></text:span><text:span text:style-name="T136_8">can<text:s/>be<text:s/>found<text:s/>in<text:s/>the<text:s/>Annex<text:s/>to<text:s/>this<text:s/>report</text:span><text:span text:style-name="T136_9">.</text:span><text:span text:style-name="T136_10"><text:s/>WISER</text:span><text:span text:style-name="T136_11"><text:s/>summary<text:s/>findings<text:s/>are<text:s/>available</text:span><text:span text:style-name="T136_12"><text:s/>separately.</text:span><text:span text:style-name="T136_13"><text:s/>This<text:s/>report<text:s/>and<text:s/>the<text:s/>full<text:s/>case<text:s/>studies<text:s/>will<text:s/>be<text:s/>available<text:s/>at:<text:s/></text:span><text:span text:style-name="T136_14"><text:a xlink:type="simple" xlink:href="https://devtracker.fcdo.gov.uk/programme/GB-GOV-1-300808/documents"><text:span text:style-name="T136_15">DevTracker<text:s/>Programme<text:s/>GB-GOV-1-300808<text:s/>Documents</text:span></text:a></text:span><text:span text:style-name="T136_16"><text:s/>and<text:s/>the<text:s/>Ecorys<text:s/>website:<text:s/></text:span><text:span text:style-name="T136_17"><text:a xlink:type="simple" xlink:href="https://www.ecorys.com/"><text:span text:style-name="T136_18">World-class<text:s/>research-based<text:s/>consultancy<text:s/>|<text:s/>Ecorys</text:span></text:a></text:span></text:p>
        <text:p text:style-name="P137"><text:bookmark-start text:name="_Toc225260447"/><text:span text:style-name="T137_1">Key<text:s/>findings</text:span><text:bookmark-end text:name="_Toc225260447"/></text:p>
        <text:list text:style-name="LS32" xml:id="list0">
          <text:list-item>
            <text:p text:style-name="P138"><text:bookmark-start text:name="_Toc225260448"/><text:span text:style-name="T138_1">Mobilising<text:s/>Private<text:s/>Climate<text:s/>Investment</text:span><text:bookmark-end text:name="_Toc225260448"/></text:p>
          </text:list-item>
        </text:list>
        <text:p text:style-name="P139"><text:span text:style-name="T139_1">Attracting<text:s/>private<text:s/>capital<text:s/>for<text:s/>climate<text:s/>projects<text:s/>in<text:s/>Africa<text:s/>is<text:s/>no<text:s/>small<text:s/>feat.<text:s/>Investors<text:s/>are<text:s/>wary<text:s/>of<text:s/>volatile<text:s/>markets,<text:s/>unpredictable<text:s/>regulation,<text:s/>and<text:s/>the<text:s/>simple<text:s/>fact<text:s/>that<text:s/>many<text:s/>projects<text:s/>take<text:s/>years<text:s/>to<text:s/>mature.<text:s/>Yet<text:s/>when<text:s/>returns<text:s/>look<text:s/>steady<text:s/>and<text:s/>someone<text:s/>else<text:s/>is<text:s/>willing<text:s/>to<text:s/>shoulder<text:s/>the<text:s/>early<text:s/>risks,<text:s/>money<text:s/>does<text:s/>begin<text:s/>to<text:s/>move.<text:s/>ARCAN’s<text:s/>programmes<text:s/>span<text:s/></text:span><text:span text:style-name="T139_2">the<text:s/>full<text:s/>spectrum:<text:s/>some,<text:s/>like<text:s/>FFF<text:s/>and<text:s/>SEFA,<text:s/>try<text:s/>to<text:s/>coax<text:s/>private<text:s/>firms<text:s/>directly<text:s/>into<text:s/>the<text:s/>fray;<text:s/>others,<text:s/>such<text:s/>as<text:s/>AAAP<text:s/>and<text:s/>CIWA,<text:s/>work<text:s/>mainly<text:s/>by<text:s/>nudging<text:s/>multilateral<text:s/>development<text:s/>banks<text:s/>toward<text:s/>climate</text:span><text:span text:style-name="T139_3">‑</text:span><text:span text:style-name="T139_4">savvy<text:s/>investment.</text:span></text:p>
        <text:p text:style-name="P140"><text:span text:style-name="T140_1">Results<text:s/>have<text:s/>been<text:s/>mixed.<text:s/>FFF<text:s/>has<text:s/>had<text:s/>success<text:s/>encouraging<text:s/>private<text:s/>finance</text:span><text:span text:style-name="T140_2"><text:s/>for<text:s/></text:span><text:span text:style-name="T140_3">sustainable<text:s/>agroecological<text:s/>enterprises</text:span><text:span text:style-name="T140_4"><text:s/>in<text:s/>Asia<text:s/>and<text:s/>Latin<text:s/>America,<text:s/>where<text:s/>markets<text:s/>are<text:s/>deeper<text:s/>and<text:s/>smallholder<text:s/>enterprises<text:s/>better<text:s/>supported.<text:s/>Africa,<text:s/>however,<text:s/>remains<text:s/>a<text:s/>tougher<text:s/>environment.<text:s/>In<text:s/>Kenya,<text:s/>for<text:s/>example,<text:s/>FFF’s<text:s/>local<text:s/>teams<text:s/>sensibly<text:s/>focused<text:s/>on<text:s/>helping<text:s/>established<text:s/>cash</text:span><text:span text:style-name="T140_5">‑</text:span><text:span text:style-name="T140_6">crop<text:s/>farmers<text:s/>expand<text:s/>their<text:s/>businesses</text:span><text:span text:style-name="T140_7">—</text:span><text:span text:style-name="T140_8">an<text:s/>easier<text:s/>win<text:s/>than<text:s/>trying<text:s/>to<text:s/>overhaul<text:s/>farming<text:s/>systems<text:s/>wholesale.<text:s/>But<text:s/>this<text:s/>pragmatic<text:s/>approach<text:s/>came<text:s/>with<text:s/>trade</text:span><text:span text:style-name="T140_9">‑</text:span><text:span text:style-name="T140_10">offs:<text:s/>it<text:s/>favoured<text:s/>older,<text:s/>relatively<text:s/>wealthier<text:s/>men<text:s/>and<text:s/>did<text:s/>little<text:s/>to<text:s/>build<text:s/>resilience<text:s/>among<text:s/>poorer<text:s/>farmers.<text:s/></text:span><text:span text:style-name="T140_11">Focusing<text:s/>on<text:s/>proven<text:s/>areas<text:s/>is<text:s/>a<text:s/>good<text:s/>route<text:s/>to<text:s/>scaling<text:s/>but<text:s/>additionality<text:s/>needs<text:s/>to<text:s/>be<text:s/>demonstrated</text:span><text:span text:style-name="T140_12">.</text:span><text:span text:style-name="T140_13"><text:s/></text:span><text:span text:style-name="T140_14">When<text:s/>aid<text:s/>budgets<text:s/>tighten,<text:s/>the<text:s/>temptation<text:s/>is<text:s/>to<text:s/>chase<text:s/>quick<text:s/>gains<text:s/>rather<text:s/>than<text:s/>long</text:span><text:span text:style-name="T140_15">‑</text:span><text:span text:style-name="T140_16">term<text:s/>transformation.<text:s/>The<text:s/>costs<text:s/>of<text:s/>doing<text:s/>so</text:span><text:span text:style-name="T140_17">—</text:span><text:span text:style-name="T140_18">reduced<text:s/>inclusion,<text:s/>weaker<text:s/>resilience</text:span><text:span text:style-name="T140_19">—</text:span><text:span text:style-name="T140_20">tend<text:s/>to<text:s/>emerge<text:s/>only<text:s/>later.</text:span></text:p>
        <text:p text:style-name="P141"><text:span text:style-name="T141_1">SEFA<text:s/>provides<text:s/>a<text:s/>contrast.<text:s/>Its<text:s/>backing<text:s/>of<text:s/>two<text:s/>investment<text:s/>platforms—the<text:s/>COVID</text:span><text:span text:style-name="T141_2">‑</text:span><text:span text:style-name="T141_3">19<text:s/>Off</text:span><text:span text:style-name="T141_4">‑</text:span><text:span text:style-name="T141_5">Grid<text:s/>Recovery<text:s/>Platform<text:s/>and<text:s/>the<text:s/>AfricaGoGreen<text:s/>Fund</text:span><text:span text:style-name="T141_6">—</text:span><text:span text:style-name="T141_7">has<text:s/>shown<text:s/>how<text:s/>smartly<text:s/>designed<text:s/>blended<text:s/>finance<text:s/>can<text:s/>keep<text:s/>companies<text:s/>afloat<text:s/>and<text:s/>attract<text:s/>new<text:s/>investors.<text:s/>During<text:s/>the<text:s/>pandemic,<text:s/>concessional<text:s/>lending<text:s/>helped<text:s/>renewable</text:span><text:span text:style-name="T141_8">‑</text:span><text:span text:style-name="T141_9">energy<text:s/>firms<text:s/>survive<text:s/>a<text:s/>cash<text:s/>crunch<text:s/>that<text:s/>would<text:s/>otherwise<text:s/>have<text:s/>wiped<text:s/>out<text:s/>large<text:s/>chunks<text:s/>of<text:s/>the<text:s/>sector.<text:s/>Crucially,<text:s/>SEFA</text:span><text:span text:style-name="T141_10">’</text:span><text:span text:style-name="T141_11">s<text:s/>willingness<text:s/>to<text:s/>absorb<text:s/>early<text:s/>losses<text:s/>allowed<text:s/>private<text:s/>lenders<text:s/>to<text:s/>step<text:s/>in<text:s/>later.<text:s/>In<text:s/>the<text:s/>case<text:s/>of<text:s/>AGGF,<text:s/>SEFA</text:span><text:span text:style-name="T141_12">’</text:span><text:span text:style-name="T141_13">s<text:s/>junior<text:s/>equity<text:s/>helped<text:s/>bring<text:s/>in<text:s/>more<text:s/>confident<text:s/>senior<text:s/>capital<text:s/>and<text:s/>lower<text:s/>the<text:s/>overall<text:s/>cost<text:s/>of<text:s/>finance.<text:s/>Neither<text:s/>initiative<text:s/>is<text:s/>a<text:s/>silver<text:s/>bullet,<text:s/>and<text:s/>both<text:s/>still<text:s/>face<text:s/>obstacles—from<text:s/>thin<text:s/>equity<text:s/>markets<text:s/>to<text:s/>macroeconomic<text:s/>fragility—but<text:s/>they<text:s/>offer<text:s/>a<text:s/>blueprint<text:s/>for<text:s/>how<text:s/>public<text:s/>capital<text:s/>can<text:s/>coax<text:s/>private<text:s/>investment<text:s/>off<text:s/>the<text:s/>sidelines.</text:span></text:p>
        <text:p text:style-name="P142"><text:span text:style-name="T142_1">The<text:s/>broader<text:s/>lesson<text:s/>is<text:s/>clear:<text:s/>blended<text:s/>finance<text:s/>works<text:s/>best<text:s/>when<text:s/>donors<text:s/>accept<text:s/>that<text:s/>risk<text:s/>cannot<text:s/>be<text:s/>eliminated<text:s/>but<text:s/>can<text:s/>be<text:s/>redistributed<text:s/>sensibly.<text:s/>Africa’s<text:s/>clean</text:span><text:span text:style-name="T142_2">‑</text:span><text:span text:style-name="T142_3">energy<text:s/>markets<text:s/>remain<text:s/>young<text:s/>and<text:s/>vulnerable,<text:s/>yet<text:s/>early<text:s/>signs<text:s/>suggest<text:s/>that<text:s/>well</text:span><text:span text:style-name="T142_4">‑</text:span><text:span text:style-name="T142_5">designed<text:s/>interventions<text:s/>can<text:s/>help<text:s/>promising<text:s/>firms<text:s/>survive<text:s/>long<text:s/>enough<text:s/>to<text:s/>attract<text:s/>commercial<text:s/>capital.</text:span></text:p>
        <text:list text:style-name="LS32" xml:id="list1" text:continue-list="list0">
          <text:list-item>
            <text:p text:style-name="P143"><text:bookmark-start text:name="_Toc225260449"/><text:span text:style-name="T143_1">Localisation</text:span><text:bookmark-end text:name="_Toc225260449"/><text:span text:style-name="T143_2"><text:s/></text:span></text:p>
          </text:list-item>
        </text:list>
        <text:p text:style-name="P144"><text:span text:style-name="T144_1">L</text:span><text:span text:style-name="T144_2">ocalisation<text:s/>shift</text:span><text:span text:style-name="T144_3">s</text:span><text:span text:style-name="T144_4"><text:s/>power,<text:s/>funding,<text:s/>and<text:s/>decision-making<text:s/>from<text:s/>international<text:s/>organi</text:span><text:span text:style-name="T144_5">s</text:span><text:span text:style-name="T144_6">ations<text:s/>to<text:s/>local<text:s/>actors.<text:s/></text:span><text:span text:style-name="T144_7"><text:s/>In<text:s/>this<text:s/>evaluation,<text:s/>three<text:s/>aspects<text:s/>of<text:s/>localisation<text:s/>were<text:s/>found<text:s/>to<text:s/>be<text:s/>particularly<text:s/>important<text:s/>in<text:s/>driving<text:s/>results.<text:s text:c="2"/>These<text:s/>involved<text:s/>the<text:s/>formation<text:s/>of<text:s/>local<text:s/>partnerships,<text:s/>better<text:s/>analysis<text:s/>of<text:s/>the<text:s/>local<text:s/>context<text:s/>and<text:s/>t</text:span><text:span text:style-name="T144_8">urning<text:s/>learning<text:s/>into<text:s/></text:span><text:span text:style-name="T144_9">local<text:s/></text:span><text:span text:style-name="T144_10">institutional<text:s/>capacity</text:span><text:span text:style-name="T144_11">.</text:span></text:p>
        <text:p text:style-name="P145"><text:bookmark-start text:name="_Toc225260450"/><text:span text:style-name="T145_1">2.1<text:s/></text:span><text:span text:style-name="T145_2">Local<text:s/>Partnerships</text:span><text:bookmark-end text:name="_Toc225260450"/></text:p>
        <text:p text:style-name="P146"><text:span text:style-name="T146_1">Development<text:s/>agencies<text:s/>have<text:s/>long<text:s/>advocated<text:s/>local<text:s/>partnerships.<text:s/>ARCAN’s<text:s/>portfolio<text:s/>shows<text:s/>why.<text:s/>Whether<text:s/>it<text:s/>is<text:s/>CAFI<text:s/>forging<text:s/>political<text:s/>buy</text:span><text:span text:style-name="T146_2">‑</text:span><text:span text:style-name="T146_3">in<text:s/>at<text:s/>the<text:s/>highest<text:s/>levels<text:s/>of<text:s/>Congo<text:s/>Basin<text:s/>governments<text:s/>or<text:s/>CIWA<text:s/>helping<text:s/>neighbours<text:s/>manage<text:s/>shared<text:s/>aquifers,<text:s/>the<text:s/>most<text:s/>durable<text:s/>gains<text:s/>come<text:s/>when<text:s/>local<text:s/>actors<text:s/>see<text:s/>reforms<text:s/>as<text:s/>their<text:s/>own.</text:span></text:p>
        <text:p text:style-name="P147"><text:span text:style-name="T147_1">The<text:s/>same<text:s/>is<text:s/>true<text:s/>at<text:s/>smaller<text:s/>scales.<text:s/>Forest</text:span><text:span text:style-name="T147_2">‑</text:span><text:span text:style-name="T147_3">and</text:span><text:span text:style-name="T147_4">‑</text:span><text:span text:style-name="T147_5">farm<text:s/>producer<text:s/>organisations<text:s/>rely<text:s/>on<text:s/>trust<text:s/>built<text:s/>over<text:s/>years,<text:s/>not<text:s/>months.<text:s/>GCA</text:span><text:span text:style-name="T147_6">’</text:span><text:span text:style-name="T147_7">s<text:s/>collaboration<text:s/>with<text:s/>the<text:s/>University<text:s/>of<text:s/>Nairobi<text:s/>has<text:s/>lent<text:s/>credibility</text:span><text:span text:style-name="T147_8">—</text:span><text:span text:style-name="T147_9">and<text:s/>staying<text:s/>power—to<text:s/>work<text:s/>on<text:s/>climate</text:span><text:span text:style-name="T147_10">‑</text:span><text:span text:style-name="T147_11">resilient<text:s/>infrastructure.<text:s/>When<text:s/>partnerships<text:s/>align<text:s/>around<text:s/>a<text:s/>shared<text:s/>vision,<text:s/>clear<text:s/>roles<text:s/>and<text:s/>mutual<text:s/>respect,<text:s/>they<text:s/>tend<text:s/>to<text:s/>flourish.</text:span></text:p>
        <text:p text:style-name="P148"><text:span text:style-name="T148_1">But<text:s/>partnership</text:span><text:span text:style-name="T148_2">‑</text:span><text:span text:style-name="T148_3">building<text:s/>takes<text:s/>time,<text:s/>and<text:s/>many<text:s/>organisations<text:s/>find<text:s/>it<text:s/>difficult.<text:s/>Established<text:s/>players<text:s/>such<text:s/>as<text:s/>the<text:s/>FCDO<text:s/>can<text:s/>draw<text:s/>on<text:s/>long-standing<text:s/>networks;<text:s/>nimbler<text:s/>outfits<text:s/>like<text:s/>GCA<text:s/>often<text:s/>struggle<text:s/>without<text:s/>the<text:s/>luxury<text:s/>of<text:s/>multi</text:span><text:span text:style-name="T148_4">‑</text:span><text:span text:style-name="T148_5">year<text:s/>horizons.<text:s/>The<text:s/>risks<text:s/>of<text:s/>thin<text:s/>partnership<text:s/>networks<text:s/>are<text:s/>evident<text:s/>in<text:s/>Tanzania</text:span><text:span text:style-name="T148_6">’</text:span><text:span text:style-name="T148_7">s<text:s/>climate</text:span><text:span text:style-name="T148_8">‑</text:span><text:span text:style-name="T148_9">resilient<text:s/>rail<text:s/>efforts,<text:s/>where<text:s/>good<text:s/>ideas<text:s/>still<text:s/>outpace<text:s/>the<text:s/>institutional<text:s/>alliances<text:s/>needed<text:s/>to<text:s/>implement<text:s/>them.<text:s/>Even<text:s/>WISER,<text:s/>one<text:s/>of<text:s/>the<text:s/>more<text:s/>mature<text:s/>initiatives,<text:s/>has<text:s/>found<text:s/>that<text:s/>integrating<text:s/>weather<text:s/>and<text:s/>climate<text:s/>services<text:s/>into<text:s/>broader<text:s/>economic<text:s/>systems<text:s/>requires<text:s/>a<text:s/>decade<text:s/>of<text:s/>steady<text:s/>relationship</text:span><text:span text:style-name="T148_10">‑</text:span><text:span text:style-name="T148_11">building.</text:span></text:p>
        <text:p text:style-name="P149"><text:bookmark-start text:name="_Toc225260451"/><text:span text:style-name="T149_1">2.2<text:s/></text:span><text:span text:style-name="T149_2">Political<text:s/>economy<text:s/>analysis,<text:s/>advocacy<text:s/>and<text:s/>influencing<text:s/>the<text:s/>enabling<text:s/>environment</text:span><text:bookmark-end text:name="_Toc225260451"/><text:span text:style-name="T149_3"> </text:span></text:p>
        <text:p text:style-name="P150"><text:span text:style-name="T150_1">Good<text:s/>policy<text:s/>rarely<text:s/>emerges<text:s/>from<text:s/>technical<text:s/>reports<text:s/>alone.<text:s/>Many<text:s/>ARCAN<text:s/>programmes<text:s/>assume<text:s/>they<text:s/>can<text:s/>influence<text:s/>laws,<text:s/>budgets<text:s/>or<text:s/>planning<text:s/>processes—but<text:s/>often<text:s/>without<text:s/>stating<text:s/>clearly<text:s/>how<text:s/>this<text:s/>will<text:s/>happen<text:s/>or<text:s/>what<text:s/>conditions<text:s/>must<text:s/>hold<text:s/>for<text:s/>success.<text:s/>These<text:s/>invisible<text:s/>assumptions<text:s/>can<text:s/>create<text:s/>blind<text:s/>spots.<text:s/>When<text:s/>things<text:s/>stall,<text:s/>it<text:s/>is<text:s/>hard<text:s/>to<text:s/>know<text:s/>whether<text:s/>the<text:s/>theory<text:s/>was<text:s/>wrong<text:s/>or<text:s/>the<text:s/>execution<text:s/>flawed.</text:span></text:p>
        <text:p text:style-name="P151"><text:span text:style-name="T151_1">More<text:s/>explicit<text:s/>political</text:span><text:span text:style-name="T151_2">‑</text:span><text:span text:style-name="T151_3">economy<text:s/>analysis<text:s/></text:span><text:span text:style-name="T151_4">c</text:span><text:span text:style-name="T151_5">ould<text:s/>help.<text:s/>CIWA</text:span><text:span text:style-name="T151_6">’</text:span><text:span text:style-name="T151_7">s<text:s/>work<text:s/>in<text:s/>Kenya</text:span><text:span text:style-name="T151_8">’</text:span><text:span text:style-name="T151_9">s<text:s/>Turkana<text:s/>region<text:s/>illustrates<text:s/></text:span><text:span text:style-name="T151_10">challenges<text:s/></text:span><text:span text:style-name="T151_11">embedded<text:s/>within<text:s/>the<text:s/>wider<text:s/>political-economy</text:span><text:span text:style-name="T151_12">.<text:s/>World<text:s/>Bank</text:span><text:span text:style-name="T151_13">‑</text:span><text:span text:style-name="T151_14">backed<text:s/>water<text:s/>schemes<text:s/>assumed<text:s/>communities<text:s/>would<text:s/>repay<text:s/>operational<text:s/>costs,<text:s/>despite<text:s/>evidence<text:s/>from<text:s/>other<text:s/>NGOs<text:s/>that<text:s/>the<text:s/>model<text:s/>was<text:s/>unworkable<text:s/>in<text:s/>this<text:s/>context.<text:s/>A<text:s/>cross</text:span><text:span text:style-name="T151_15">‑</text:span><text:span text:style-name="T151_16">subsidy<text:s/>system</text:span><text:span text:style-name="T151_17">—</text:span><text:span text:style-name="T151_18">such<text:s/></text:span><text:span text:style-name="T151_19">as<text:s/></text:span><text:span text:style-name="T151_20">the<text:s/>one<text:s/></text:span><text:span text:style-name="T151_21">used<text:s/>in<text:s/>Namibia</text:span><text:span text:style-name="T151_22">—</text:span><text:span text:style-name="T151_23">might<text:s/>have<text:s/>been<text:s/>more<text:s/>realistic,<text:s/>but<text:s/>would<text:s/>require<text:s/>navigating<text:s/>fraught<text:s/>national<text:s/>politics.<text:s/>Such<text:s/>tensions<text:s/>are<text:s/>not<text:s/>unique;<text:s/>they<text:s/>are<text:s/>the<text:s/>norm<text:s/>in<text:s/>development<text:s/>programmes<text:s/>that<text:s/>hinge<text:s/>on<text:s/>institutional<text:s/>reform<text:s/>but<text:s/>underinvest<text:s/>in<text:s/>understanding<text:s/>domestic<text:s/>politics.</text:span></text:p>
        <text:p text:style-name="P152"><text:span text:style-name="T152_1">Funders,<text:s/>too,<text:s/>can<text:s/>do<text:s/>better.<text:s/>Business<text:s/>cases<text:s/>often<text:s/>over</text:span><text:span text:style-name="T152_2">‑</text:span><text:span text:style-name="T152_3">estimate<text:s/>the<text:s/>likelihood<text:s/>that<text:s/>influencing<text:s/>strategies<text:s/>will<text:s/>work.<text:s/>Implementing<text:s/>partners<text:s/>should<text:s/>be<text:s/>asked<text:s/>not<text:s/>just<text:s/>to<text:s/>map<text:s/>stakeholders<text:s/>but<text:s/>to<text:s/>show<text:s/>why<text:s/>they<text:s/>are<text:s/>well</text:span><text:span text:style-name="T152_4">‑</text:span><text:span text:style-name="T152_5">placed<text:s/>to<text:s/>persuade<text:s/>them</text:span><text:span text:style-name="T152_6">—</text:span><text:span text:style-name="T152_7">and<text:s/>how<text:s/>progress<text:s/>will<text:s/>be<text:s/>tracked<text:s/>and<text:s/>corrected<text:s/>over<text:s/>time.</text:span></text:p>
        <text:p text:style-name="P153"><text:bookmark-start text:name="_Toc225260452"/><text:span text:style-name="T153_1">2.3<text:s/></text:span><text:span text:style-name="T153_2">Learning<text:s/>and<text:s/>Capacity<text:s/>Development</text:span><text:bookmark-end text:name="_Toc225260452"/></text:p>
        <text:p text:style-name="P154"><text:span text:style-name="T154_1">Learning,<text:s/>like<text:s/>partnership,<text:s/>is</text:span><text:span text:style-name="T154_2"><text:s/></text:span><text:span text:style-name="T154_3">a<text:s/>core<text:s/>objective.<text:s/>But<text:s/>translating<text:s/>insights<text:s/>into<text:s/>lasting<text:s/>institutional<text:s/>capacity<text:s/>is<text:s/>challenging.<text:s/>ARCAN’s<text:s/>experience<text:s/>suggests<text:s/>that<text:s/>the<text:s/>difference<text:s/>between<text:s/>real<text:s/>learning<text:s/>and<text:s/>box</text:span><text:span text:style-name="T154_4">‑</text:span><text:span text:style-name="T154_5">ticking<text:s/>is<text:s/>often<text:s/>down<text:s/>to<text:s/>incentives.</text:span></text:p>
        <text:p text:style-name="P155"><text:span text:style-name="T155_1">There<text:s/>are<text:s/>examples<text:s/>of<text:s/>genuine<text:s/>progress.<text:s/>GCA’s<text:s/>collaboration<text:s/>with<text:s/>the<text:s/>University<text:s/>of<text:s/>Nairobi<text:s/>builds<text:s/>on<text:s/>early<text:s/>lessons<text:s/>from<text:s/>Ghana,<text:s/>creating<text:s/>a<text:s/>replicable<text:s/>model<text:s/>for<text:s/>strengthening<text:s/>local<text:s/>technical<text:s/>expertise.<text:s/>WISER<text:s/>has<text:s/>experimented<text:s/>with<text:s/>participatory<text:s/>climate</text:span><text:span text:style-name="T155_2">‑</text:span><text:span text:style-name="T155_3">information<text:s/>services<text:s/>and<text:s/>used<text:s/>feedback<text:s/>loops<text:s/>to<text:s/>refine<text:s/>tools<text:s/>and<text:s/>improve<text:s/>community<text:s/>uptake.</text:span></text:p>
        <text:p text:style-name="P156"><text:span text:style-name="T156_1">Elsewhere,<text:s/>learning<text:s/>has<text:s/>struggled<text:s/>to<text:s/>travel<text:s/>from<text:s/>headquarters<text:s/>to<text:s/>the<text:s/>field.<text:s/>CIWA’s<text:s/>work<text:s/>on<text:s/>groundwater<text:s/>produced<text:s/>sensible<text:s/>guidelines<text:s/>on<text:s/>topics<text:s/>such<text:s/>as<text:s/>conflict<text:s/>sensitivity<text:s/>and<text:s/>rangeland<text:s/>management,<text:s/>yet<text:s/>evidence<text:s/>from<text:s/>Turkana<text:s/>suggests<text:s/>these<text:s/>were<text:s/>not<text:s/>consistently<text:s/>applied.<text:s/></text:span></text:p>
        <text:p text:style-name="P157"><text:span text:style-name="T157_1">The<text:s/>broader<text:s/>lesson<text:s/>is<text:s/>that<text:s/>technical<text:s/>knowledge<text:s/>is<text:s/>necessary<text:s/>but<text:s/>insufficient.<text:s/>Systems<text:s/>must<text:s/>reward<text:s/>staff<text:s/>for<text:s/>applying<text:s/>lessons,<text:s/>adapting<text:s/>approaches<text:s/>and<text:s/>closing<text:s/>feedback<text:s/>loops—not<text:s/>simply<text:s/>producing<text:s/>reports.</text:span></text:p>
        <text:list text:style-name="LS32" xml:id="list2" text:continue-list="list0">
          <text:list-item>
            <text:p text:style-name="P158"><text:bookmark-start text:name="_Toc225260453"/><text:span text:style-name="T158_1">The<text:s/>Role<text:s/>of<text:s/>GEDSI<text:s/>in<text:s/>Delivering<text:s/>Outcomes<text:s/>and<text:s/>VfM</text:span><text:bookmark-end text:name="_Toc225260453"/></text:p>
          </text:list-item>
        </text:list>
        <text:p text:style-name="P159"><text:span text:style-name="T159_1">Gender<text:s/>equality,<text:s/>disability<text:s/>inclusion<text:s/>and<text:s/>broader<text:s/>social<text:s/>equity<text:s/>are<text:s/>often<text:s/>afterthoughts,<text:s/>but<text:s/>the<text:s/>evaluation<text:s/>shows<text:s/>they<text:s/>are<text:s/>central<text:s/>to<text:s/>whether<text:s/>projects<text:s/>deliver<text:s/>successful<text:s/>support<text:s/>and<text:s/>value<text:s/>for<text:s/>money.<text:s/>CAFI<text:s/>illustrates<text:s/>the<text:s/>risks<text:s/>of<text:s/>ignoring<text:s/>them.<text:s/>Although<text:s/>gender<text:s/>assessments<text:s/>and<text:s/>data</text:span><text:span text:style-name="T159_2">‑</text:span><text:span text:style-name="T159_3">disaggregation<text:s/>have<text:s/>improved,<text:s/>many<text:s/>actions<text:s/>remain<text:s/>symbolic<text:s/>rather<text:s/>than<text:s/>transformative.<text:s/>Projects<text:s/>often<text:s/>fail<text:s/>to<text:s/>consider<text:s/>the<text:s/>different<text:s/>needs<text:s/>of<text:s/>marginalised<text:s/>groups</text:span><text:span text:style-name="T159_4">—</text:span><text:span text:style-name="T159_5">despite<text:s/>clear<text:s/>evidence<text:s/>that<text:s/>sustainable<text:s/>forest<text:s/>management<text:s/>hinges<text:s/>on<text:s/>understanding<text:s/>who<text:s/>controls<text:s/>land,<text:s/>who<text:s/>benefits<text:s/>from<text:s/>resources<text:s/>and<text:s/>who<text:s/>is<text:s/>left<text:s/>out.</text:span></text:p>
        <text:p text:style-name="P160"><text:span text:style-name="T160_1">The<text:s/>consequences<text:s/>of<text:s/>weak<text:s/>GEDSI<text:s/>analysis<text:s/>can<text:s/>be<text:s/>serious.<text:s/></text:span><text:span text:style-name="T160_2">While<text:s/>not<text:s/>CIWA-funded</text:span><text:span text:style-name="T160_3">,<text:s/>poorly<text:s/>designed<text:s/>groundwater<text:s/>interventions<text:s/></text:span><text:span text:style-name="T160_4">in<text:s/>the<text:s/>Horn<text:s/>of<text:s/>Africa<text:s/></text:span><text:span text:style-name="T160_5">have<text:s/>fuelled<text:s/>local<text:s/>conflict<text:s/>when<text:s/>communities<text:s/>felt<text:s/>excluded.<text:s/></text:span><text:span text:style-name="T160_6">CIWA<text:s/>supported<text:s/></text:span><text:span text:style-name="T160_7">local<text:s/></text:span><text:span text:style-name="T160_8">interventions</text:span><text:span text:style-name="T160_9"><text:s/>in<text:s/>this<text:s/>area<text:s/>that<text:s/>fail<text:s/>to<text:s/>apply</text:span><text:span text:style-name="T160_10"><text:s/>GEDSI<text:s/></text:span><text:span text:style-name="T160_11">guidelines</text:span><text:span text:style-name="T160_12"><text:s/>run<text:s/>the<text:s/>risk<text:s/>of<text:s/>repeating<text:s/>this<text:s/>mistake.<text:s/></text:span><text:span text:style-name="T160_13">In<text:s/>Kenya’s<text:s/>FFF<text:s/>programme,<text:s/>women</text:span><text:span text:style-name="T160_14">‑</text:span><text:span text:style-name="T160_15">led<text:s/>organisations</text:span><text:span text:style-name="T160_16">—</text:span><text:span text:style-name="T160_17">often<text:s/>highly<text:s/>entrepreneurial<text:s/>but<text:s/>poorly<text:s/>connected<text:s/>to<text:s/>finance</text:span><text:span text:style-name="T160_18">—</text:span><text:span text:style-name="T160_19">received<text:s/>too<text:s/>little<text:s/>attention,<text:s/>weakening<text:s/>both<text:s/>equity<text:s/>and<text:s/>economic<text:s/>returns.</text:span></text:p>
        <text:p text:style-name="P161"><text:span text:style-name="T161_1">A<text:s/>recurring<text:s/>pattern<text:s/>indicates<text:s/>that<text:s/>programmes<text:s/>that<text:s/>treat<text:s/>inclusion<text:s/>as<text:s/>a<text:s/>compliance<text:s/>task<text:s/>tend<text:s/>to<text:s/>overlook<text:s/>the<text:s/>deeper<text:s/>structural<text:s/>inequalities<text:s/>that<text:s/>shape<text:s/>climate<text:s/>vulnerability.<text:s/>Those<text:s/>that<text:s/>take<text:s/>inclusion<text:s/>seriously<text:s/>are<text:s/>more<text:s/>likely<text:s/>to<text:s/>deliver<text:s/>resilient<text:s/>outcomes.</text:span></text:p>
        <text:list text:style-name="LS32" xml:id="list3" text:continue-list="list0">
          <text:list-item>
            <text:p text:style-name="P162"><text:bookmark-start text:name="_Toc225260454"/><text:span text:style-name="T162_1">Meaningfully<text:s/>Assessing<text:s/>Impact<text:s/>and<text:s/>Transformational<text:s/>Change</text:span><text:bookmark-end text:name="_Toc225260454"/></text:p>
          </text:list-item>
        </text:list>
        <text:p text:style-name="P163"><text:span text:style-name="T163_1">In<text:s/>the<text:s/>race<text:s/>to<text:s/>show<text:s/>results,<text:s/>many<text:s/>climate<text:s/>programmes<text:s/>report<text:s/>substantial<text:s/>numbers—billions</text:span><text:span text:style-name="T163_2"><text:s/>expected<text:s/>to<text:s/>be</text:span><text:span text:style-name="T163_3"><text:s/>“mobilised”,<text:s/>millions</text:span><text:span text:style-name="T163_4"><text:s/>expected<text:s/>to<text:s/>be</text:span><text:span text:style-name="T163_5"><text:s/>“reached”.<text:s/>Yet<text:s/>these<text:s/>headline<text:s/>figures<text:s/>often<text:s/>blur<text:s/>the<text:s/>difference<text:s/>between<text:s/>money<text:s/>pledged<text:s/>and<text:s/>money<text:s/>actually<text:s/>spent,<text:s/>or<text:s/>between<text:s/>projected<text:s/>and<text:s/>genuine<text:s/>impact</text:span><text:span text:style-name="T163_6">,<text:s/>and<text:s/>do<text:s/>nothing<text:s/>to<text:s/>assess<text:s/>the<text:s/>sometimes<text:s/>small<text:s/>contribution<text:s/>of<text:s/>the<text:s/>programme</text:span><text:span text:style-name="T163_7">.<text:s/>Evaluations<text:s/>of<text:s/>CIWA<text:s/>and<text:s/>AAAP<text:s/>show<text:s/>how<text:s/>risks,<text:s/>delays<text:s/>and<text:s/>political<text:s/>constraints<text:s/>can<text:s/>quietly<text:s/>reduce<text:s/>these<text:s/>numbers.</text:span></text:p>
        <text:p text:style-name="P164"><text:span text:style-name="T164_1">A<text:s/>more<text:s/>grounded<text:s/>approach<text:s/>would<text:s/>focus<text:s/>on<text:s/>what<text:s/>really<text:s/>shifts<text:s/>systems:<text:s/>whether<text:s/>incentives<text:s/>have<text:s/>changed,<text:s/>whether<text:s/>institutions<text:s/>behave<text:s/>differently<text:s/>and<text:s/>whether<text:s/>innovations<text:s/>are<text:s/>spreading<text:s/>without<text:s/>donor<text:s/>nudges.<text:s/>ARCAN’s<text:s/>modified<text:s/>transformational</text:span><text:span text:style-name="T164_2">‑</text:span><text:span text:style-name="T164_3">change<text:s/>framework<text:s/>does<text:s/>this.<text:s/>Rather<text:s/>than<text:s/>looking<text:s/>at<text:s/>broad<text:s/>claims<text:s/>it<text:s/>examines<text:s/>“signals”—modest<text:s/>signs<text:s/>that<text:s/>new<text:s/>practices<text:s/>are<text:s/>taking<text:s/>root.</text:span></text:p>
        <text:p text:style-name="P165"><text:span text:style-name="T165_1">Across<text:s/>the<text:s/>portfolio,<text:s/>these<text:s/>signals<text:s/>are<text:s/>uneven.<text:s/>SEFA’s<text:s/>energy<text:s/>investments<text:s/>have<text:s/>stabilised<text:s/>firms<text:s/>but<text:s/></text:span><text:span text:style-name="T165_2">they<text:s/></text:span><text:span text:style-name="T165_3">still<text:s/>face<text:s/>barriers<text:s/>to<text:s/>scale.<text:s/>FFF<text:s/>Kenya<text:s/>has<text:s/>strengthened<text:s/>producer<text:s/>groups<text:s/>but<text:s/>lacks<text:s/>the<text:s/>policy<text:s/>impact<text:s/>for<text:s/>deeper<text:s/>reform.<text:s/>CAFI<text:s/>has<text:s/>political<text:s/>momentum<text:s/>in<text:s/>the<text:s/>Congo<text:s/>Basin<text:s/>but<text:s/>weak<text:s/>follow</text:span><text:span text:style-name="T165_4">‑</text:span><text:span text:style-name="T165_5">through.<text:s/>AAAP</text:span><text:span text:style-name="T165_6">’</text:span><text:span text:style-name="T165_7">s<text:s/>promising<text:s/>NbS<text:s/>work<text:s/>remains<text:s/>fragile<text:s/>until<text:s/>embedded<text:s/>in<text:s/>domestic<text:s/>systems.<text:s/>CIWA</text:span><text:span text:style-name="T165_8">’</text:span><text:span text:style-name="T165_9">s<text:s/>groundwater<text:s/>efforts<text:s/>show<text:s/>strong<text:s/>upstream<text:s/>coordination<text:s/>but<text:s/>weaker<text:s/>implementation<text:s/>on<text:s/>the<text:s/>ground.<text:s/>WISER<text:s/>has<text:s/>made<text:s/>notable<text:s/>progress<text:s/>in<text:s/>institutionalising<text:s/>climate</text:span><text:span text:style-name="T165_10">‑</text:span><text:span text:style-name="T165_11">information<text:s/>services,<text:s/>though<text:s/>long</text:span><text:span text:style-name="T165_12">‑</text:span><text:span text:style-name="T165_13">term<text:s/>funding<text:s/>remains<text:s/>a<text:s/>challenge.</text:span></text:p>
        <text:p text:style-name="P166"><text:span text:style-name="T166_1">In<text:s/>the<text:s/>bigger<text:s/>picture,<text:s/>transformation<text:s/>is<text:s/>possible,<text:s/>but<text:s/>only<text:s/>when<text:s/>political<text:s/>alignment,<text:s/>institutional<text:s/>capacity<text:s/>and<text:s/>sustainable<text:s/>financing<text:s/>move<text:s/>together.<text:s/>Most<text:s/>programmes<text:s/>are<text:s/>partway<text:s/>there—but<text:s/>not<text:s/>yet<text:s/>fully.</text:span></text:p>
        <text:p text:style-name="P167"/>
        <text:p text:style-name="P168"><text:bookmark-start text:name="_Toc225260455"/><text:span text:style-name="T168_1">Annex:<text:s/></text:span><text:span text:style-name="T168_2"><text:s/></text:span><text:span text:style-name="T168_3">Summary<text:s/>evaluation<text:s/>findings<text:s/>for<text:s/>individual<text:s/>programmes</text:span><text:bookmark-end text:name="_Toc225260455"/></text:p>
        <text:p text:style-name="P169"><text:bookmark-start text:name="_Toc225260456"/><text:span text:style-name="T169_1">AAAP:<text:s/>Sustainability</text:span><text:bookmark-end text:name="_Toc225260456"/></text:p>
        <text:p text:style-name="P170"><text:span text:style-name="T170_1">Strengthening<text:s/>Climate</text:span><text:span text:style-name="T170_2">‑Resilient<text:s/>Infrastructure<text:s/>in<text:s/>Africa<text:s/>through<text:s/>Local<text:s/>Institutions</text:span></text:p>
        <text:p text:style-name="P171"><text:span text:style-name="T171_1">Africa’s<text:s/>roads,<text:s/>railways,<text:s/>energy<text:s/>networks,<text:s/>and<text:s/>other<text:s/>essential<text:s/>infrastructure<text:s/>are<text:s/>crucial<text:s/>for<text:s/>people’s<text:s/>well</text:span><text:span text:style-name="T171_2">‑being<text:s/>and<text:s/>economic<text:s/>growth.<text:s/>However,<text:s/>these<text:s/>systems<text:s/>are<text:s/>increasingly<text:s/>damaged<text:s/>or<text:s/>disrupted<text:s/>by<text:s/>climate</text:span><text:span text:style-name="T171_3">‑related<text:s/>events<text:s/>such<text:s/>as<text:s/>floods,<text:s/>droughts,<text:s/>and<text:s/>extreme<text:s/>heat.<text:s/>When<text:s/>infrastructure<text:s/>fails,<text:s/>it<text:s/>is<text:s/>often<text:s/>the<text:s/>poorest<text:s/>communities<text:s/>who<text:s/>suffer<text:s/>the<text:s/>most.</text:span></text:p>
        <text:p text:style-name="P172"><text:span text:style-name="T172_1">To<text:s/>address<text:s/>this,<text:s/>African<text:s/>governments<text:s/>and<text:s/>international<text:s/>partners<text:s/>are<text:s/>working<text:s/>to<text:s/>make<text:s/>infrastructure<text:s/>more<text:s/>resilient<text:s/>to<text:s/>climate<text:s/>change.<text:s/>The<text:s/>Global<text:s/>Centre<text:s/>on<text:s/>Adaptation<text:s/>(GCA),<text:s/>through<text:s/>the<text:s/>Africa<text:s/>Adaptation<text:s/>Acceleration<text:s/>Programme<text:s/>(AAAP),<text:s/>supports<text:s/>governments<text:s/>in<text:s/>planning<text:s/>and<text:s/>investing<text:s/>in<text:s/>infrastructure<text:s/>that<text:s/>can<text:s/>withstand<text:s/>future<text:s/>climate<text:s/>shocks.<text:s/>This<text:s/>includes<text:s/>using<text:s/>advanced<text:s/>climate</text:span><text:span text:style-name="T172_2">‑risk<text:s/>analysis<text:s/>and<text:s/>combining<text:s/>traditional<text:s/>engineering<text:s/>(“grey<text:s/>infrastructure”)<text:s/>with<text:s/>nature</text:span><text:span text:style-name="T172_3">‑based<text:s/>solutions<text:s/>(“green<text:s/>infrastructure”),<text:s/>such<text:s/>as<text:s/>restoring<text:s/>wetlands<text:s/>or<text:s/>planting<text:s/>vegetation<text:s/>to<text:s/>reduce<text:s/>flood<text:s/>risk.</text:span></text:p>
        <text:p text:style-name="P173"><text:span text:style-name="T173_1">A<text:s/>case<text:s/>study<text:s/>from<text:s/>the<text:s/>ARCAN<text:s/>Monitoring,<text:s/>Evaluation<text:s/>and<text:s/>Learning<text:s/>Midline<text:s/>Evaluation<text:s/>focuses<text:s/>on<text:s/>GCA’s<text:s/>partnership<text:s/>with<text:s/>the<text:s/>University<text:s/>of<text:s/>Nairobi<text:s/>(UoN)<text:s/>in<text:s/>Kenya—an<text:s/>example<text:s/>of<text:s/>how<text:s/>working<text:s/>with<text:s/>local<text:s/>institutions<text:s/>can<text:s/>help<text:s/>ensure<text:s/>long</text:span><text:span text:style-name="T173_2">‑lasting<text:s/>impact<text:s/>and<text:s/>the<text:s/>development<text:s/>of<text:s/>national<text:s/>expertise.</text:span></text:p>
        <text:p text:style-name="P174"><text:span text:style-name="T174_1">Locally<text:s/>Led<text:s/>Approaches<text:s/>Work</text:span></text:p>
        <text:p text:style-name="P175"><text:span text:style-name="T175_1">The<text:s/>UoN-GCA<text:s/>partnership<text:s/>worked<text:s/>well<text:s/>because<text:s/>the<text:s/>University<text:s/>of<text:s/>Nairobi<text:s/>played<text:s/>a<text:s/>central<text:s/>leadership<text:s/>role.</text:span><text:span text:style-name="T175_2"><text:s/>As<text:s/>a<text:s/>trusted<text:s/>national<text:s/>institution,<text:s/>UoN<text:s/>was<text:s/>able<text:s/>to:</text:span></text:p>
        <text:list text:style-name="LS34" xml:id="list4">
          <text:list-item>
            <text:p text:style-name="P176"><text:span text:style-name="T176_1">Set<text:s/>priorities<text:s/>that<text:s/>reflected<text:s/>Kenya’s<text:s/>needs</text:span></text:p>
          </text:list-item>
          <text:list-item>
            <text:p text:style-name="P177"><text:span text:style-name="T177_1">Engage<text:s/>government<text:s/>agencies<text:s/>more<text:s/>effectively</text:span></text:p>
          </text:list-item>
          <text:list-item>
            <text:p text:style-name="P178"><text:span text:style-name="T178_1">Navigate<text:s/>local<text:s/>systems<text:s/>and<text:s/>relationships<text:s/>that<text:s/>would<text:s/>have<text:s/>been<text:s/>challenging<text:s/>for<text:s/>external<text:s/>organisations</text:span></text:p>
          </text:list-item>
        </text:list>
        <text:p text:style-name="P179"><text:span text:style-name="T179_1">Early<text:s/>technical<text:s/>training<text:s/>from<text:s/>the<text:s/>University<text:s/>of<text:s/>Oxford<text:s/>helped<text:s/>UoN<text:s/>build<text:s/>strong<text:s/>climate</text:span><text:span text:style-name="T179_2">‑risk<text:s/>expertise.<text:s/>Because<text:s/>UoN<text:s/>staff<text:s/>and<text:s/>networks<text:s/>were<text:s/>already<text:s/>well</text:span><text:span text:style-name="T179_3">‑established,<text:s/>they<text:s/>could<text:s/>secure<text:s/>the<text:s/>necessary<text:s/>data,<text:s/>collaborate<text:s/>closely<text:s/>with<text:s/>government<text:s/>partners,<text:s/>and<text:s/>apply<text:s/>new<text:s/>methods<text:s/>directly<text:s/>within<text:s/>existing<text:s/>national<text:s/>planning<text:s/>processes.<text:s/>This<text:s/>increases<text:s/>the<text:s/>likelihood<text:s/>that<text:s/>the<text:s/>skills<text:s/>and<text:s/>tools<text:s/>developed<text:s/>will<text:s/>continue<text:s/>beyond<text:s/>the<text:s/>end<text:s/>of<text:s/>the<text:s/>two</text:span><text:span text:style-name="T179_4">‑year<text:s/>project—though<text:s/>ongoing<text:s/>progress<text:s/>will<text:s/>still<text:s/>require<text:s/>long</text:span><text:span text:style-name="T179_5">‑term<text:s/>funding<text:s/>and<text:s/>institutional<text:s/>support.</text:span></text:p>
        <text:p text:style-name="P180"><text:span text:style-name="T180_1">Promising<text:s/>Signs<text:s/>of<text:s/>Lasting<text:s/>Impact—But<text:s/>More<text:s/>Work<text:s/>is<text:s/>Needed</text:span></text:p>
        <text:p text:style-name="P181"><text:span text:style-name="T181_1">There<text:s/>are<text:s/>early<text:s/>signs<text:s/>that<text:s/>the<text:s/>work<text:s/>is<text:s/>already<text:s/>shaping<text:s/>infrastructure<text:s/>planning<text:s/>in<text:s/>Kenya.</text:span><text:span text:style-name="T181_2"><text:s/>Government<text:s/>agencies—including<text:s/>the<text:s/>national<text:s/>roads,<text:s/>railways,<text:s/>and<text:s/>meteorological<text:s/>authorities—are<text:s/>beginning<text:s/>to<text:s/>use<text:s/>UoN<text:s/>and<text:s/>GCA<text:s/>tools<text:s/>in<text:s/>their<text:s/>own<text:s/>operations.<text:s/>They<text:s/>have<text:s/>also<text:s/>asked<text:s/>for<text:s/>continued<text:s/>collaboration,<text:s/>indicating<text:s/>that<text:s/>the<text:s/>approaches<text:s/>developed<text:s/>are<text:s/>relevant<text:s/>and<text:s/>useful.</text:span></text:p>
        <text:p text:style-name="P182"><text:span text:style-name="T182_1">However,<text:s/>much<text:s/>of<text:s/>the<text:s/>progress<text:s/>so<text:s/>far<text:s/>still<text:s/>relies<text:s/>on<text:s/>specific<text:s/>projects,<text:s/>short</text:span><text:span text:style-name="T182_2">‑term<text:s/>funding,<text:s/>and<text:s/>individual<text:s/>champions.<text:s/>Ensuring<text:s/>long</text:span><text:span text:style-name="T182_3">‑term<text:s/>sustainability<text:s/>will<text:s/>require<text:s/>deeper<text:s/>integration<text:s/>into<text:s/>national<text:s/>institutions<text:s/>and<text:s/>funding<text:s/>systems,<text:s/>as<text:s/>well<text:s/>as<text:s/>ongoing<text:s/>demand<text:s/>for<text:s/>the<text:s/>skills<text:s/>and<text:s/>methods<text:s/>developed.</text:span></text:p>
        <text:p text:style-name="P183"/>
        <text:p text:style-name="P184"/>
        <text:p text:style-name="P185"><text:span text:style-name="T185_1">Participation<text:s/>Built<text:s/>Trust<text:s/>and<text:s/>Improved<text:s/>Data<text:s/>Sharing</text:span></text:p>
        <text:p text:style-name="P186"><text:span text:style-name="T186_1">UoN’s<text:s/>role<text:s/>as<text:s/>a<text:s/>domestic,<text:s/>well</text:span><text:span text:style-name="T186_2">‑respected<text:s/>institution<text:s/>made<text:s/>it<text:s/>easier<text:s/>to<text:s/>design<text:s/>the<text:s/>project<text:s/>collaboratively<text:s/>with<text:s/>government<text:s/>partners.</text:span><text:span text:style-name="T186_3"><text:s/>Its<text:s/>strong<text:s/>professional<text:s/>networks,<text:s/>understanding<text:s/>of<text:s/>Kenyan<text:s/>institutions,<text:s/>and<text:s/>credible<text:s/>technical<text:s/>expertise<text:s/>helped<text:s/>build<text:s/>trust.</text:span></text:p>
        <text:p text:style-name="P187"><text:span text:style-name="T187_1">Support<text:s/>from<text:s/>Oxford<text:s/>Infrastructure<text:s/>Analytics<text:s/>(OIA)<text:s/>earlier<text:s/>in<text:s/>the<text:s/>process<text:s/>strengthened<text:s/>UoN’s<text:s/>capacity<text:s/>and<text:s/>helped<text:s/>adapt<text:s/>tools<text:s/>to<text:s/>Kenya’s<text:s/>context.<text:s/>Because<text:s/>government<text:s/>agencies<text:s/>trusted<text:s/>UoN,<text:s/>they<text:s/>were<text:s/>willing<text:s/>to<text:s/>share<text:s/>data—often<text:s/>data<text:s/>that<text:s/>would<text:s/>not<text:s/>typically<text:s/>be<text:s/>shared<text:s/>with<text:s/>foreign<text:s/>organisations.<text:s/>This<text:s/>led<text:s/>to<text:s/>higher</text:span><text:span text:style-name="T187_2">‑quality<text:s/>analysis<text:s/>and<text:s/>stronger<text:s/>integration<text:s/>of<text:s/>climate<text:s/>resilience<text:s/>into<text:s/>national<text:s/>infrastructure<text:s/>planning.</text:span></text:p>
        <text:p text:style-name="P188"><text:span text:style-name="T188_1">Key<text:s/>Stakeholder<text:s/>Insights</text:span></text:p>
        <text:p text:style-name="P189"><text:span text:style-name="T189_1">“Anchoring<text:s/>the<text:s/>work<text:s/>in<text:s/>the<text:s/>university<text:s/>but<text:s/>linking<text:s/>it<text:s/>with<text:s/>industry<text:s/>meant<text:s/>the<text:s/>Roadmap<text:s/>became<text:s/>something<text:s/>implementable<text:s/>–<text:s/>not<text:s/>just<text:s/>an<text:s/>academic<text:s/>paper.”<text:s/>–<text:s/>Key<text:s/>Informant<text:s/>Interview</text:span></text:p>
        <text:p text:style-name="P190"><text:span text:style-name="T190_1">Partnerships<text:s/>Improved<text:s/>Coordination<text:s/>and<text:s/>Reduced<text:s/>Costs</text:span></text:p>
        <text:p text:style-name="P191"><text:span text:style-name="T191_1">The<text:s/>collaboration<text:s/>between<text:s/>GCA,<text:s/>UoN,<text:s/>and<text:s/>the<text:s/>University<text:s/>of<text:s/>Oxford<text:s/>brought<text:s/>together<text:s/>global<text:s/>expertise<text:s/>and<text:s/>national<text:s/>legitimacy.</text:span><text:span text:style-name="T191_2"><text:s/>This<text:s/>mix<text:s/>helped<text:s/>speed<text:s/>up<text:s/>trust</text:span><text:span text:style-name="T191_3">‑building,<text:s/>support<text:s/>smoother<text:s/>data<text:s/>sharing,<text:s/>and<text:s/>create<text:s/>more<text:s/>coherent<text:s/>engagement<text:s/>across<text:s/>sectors.<text:s/>UoN<text:s/>could<text:s/>convene<text:s/>agencies<text:s/>as<text:s/>peers,<text:s/>while<text:s/>GCA<text:s/>and<text:s/>Oxford<text:s/>provided<text:s/>technical<text:s/>guidance.<text:s/>This<text:s/>“locally<text:s/>led<text:s/>delivery<text:s/>model”<text:s/>helped<text:s/>coordination<text:s/>run<text:s/>more<text:s/>smoothly<text:s/>and<text:s/>reduced<text:s/>transaction<text:s/>costs</text:span><text:span text:style-name="T191_4">,<text:s/>although<text:s/>building<text:s/>this<text:s/>partnership<text:s/>took<text:s/>time<text:s/>and<text:s/>effort.</text:span></text:p>
        <text:p text:style-name="P192"><text:span text:style-name="T192_1">Recommendations</text:span></text:p>
        <text:list text:style-name="LS35" xml:id="list7">
          <text:list-item>
            <text:p text:style-name="P193"><text:span text:style-name="T193_1">Strengthen<text:s/>national<text:s/>leadership</text:span><text:span text:style-name="T193_2"><text:s/>by<text:s/>investing<text:s/>in<text:s/>universities<text:s/>and<text:s/>local<text:s/>institutions<text:s/>that<text:s/>can<text:s/>carry<text:s/>knowledge<text:s/>forward<text:s/>after<text:s/>projects<text:s/>end.</text:span></text:p>
          </text:list-item>
          <text:list-item>
            <text:p text:style-name="P194"><text:span text:style-name="T194_1">Move<text:s/>from<text:s/>analysis<text:s/>to<text:s/>action</text:span><text:span text:style-name="T194_2"><text:s/>by<text:s/>ensuring<text:s/>that<text:s/>studies<text:s/>like<text:s/>the<text:s/>National<text:s/>Roadmap<text:s/>on<text:s/>Resilient<text:s/>Infrastructure<text:s/>feed<text:s/>directly<text:s/>into<text:s/>national<text:s/>policy<text:s/>and<text:s/>investment<text:s/>decisions.</text:span></text:p>
          </text:list-item>
          <text:list-item>
            <text:p text:style-name="P195"><text:span text:style-name="T195_1">Learn<text:s/>from<text:s/>different<text:s/>delivery<text:s/>models</text:span><text:span text:style-name="T195_2"><text:s/>to<text:s/>improve<text:s/>efficiency,<text:s/>value<text:s/>for<text:s/>money,<text:s/>and<text:s/>long</text:span><text:span text:style-name="T195_3">‑term<text:s/>results.</text:span></text:p>
          </text:list-item>
        </text:list>
        <text:p text:style-name="P196"/>
        <text:p text:style-name="P197"><text:bookmark-start text:name="_Toc225260457"/><text:span text:style-name="T197_1">AAAP:<text:s/>Value<text:s/>for<text:s/>Money<text:s/>of<text:s/>Nature-based<text:s/>Solutions</text:span></text:p>
        <text:p text:style-name="P198"><text:span text:style-name="T198_1">Nature<text:s/>Based<text:s/>Solutions<text:s/>for<text:s/>Climate<text:s/>Resilient<text:s/>Infrastructure<text:s/>in<text:s/>Africa</text:span></text:p>
        <text:p text:style-name="P199"><text:span text:style-name="T199_1">Africa’s<text:s/>infrastructure<text:s/>—<text:s/>including<text:s/>roads,<text:s/>railways,<text:s/>and<text:s/>essential<text:s/>public<text:s/>services<text:s/>—<text:s/>is<text:s/>increasingly<text:s/>affected<text:s/>by<text:s/>climate<text:s/>related<text:s/>events<text:s/>such<text:s/>as<text:s/>floods,<text:s/>droughts,<text:s/>and<text:s/>extreme<text:s/>heat.<text:s/>These<text:s/>disruptions<text:s/>can<text:s/>cut<text:s/>off<text:s/>communities,<text:s/>damage<text:s/>the<text:s/>economy,<text:s/>and<text:s/>place<text:s/>the<text:s/>greatest<text:s/>burden<text:s/>on<text:s/>people<text:s/>with<text:s/>the<text:s/>fewest<text:s/>resources.</text:span></text:p>
        <text:p text:style-name="P200"><text:span text:style-name="T200_1">To<text:s/>address<text:s/>these<text:s/>risks,<text:s/>the<text:s/>Global<text:s/>Centre<text:s/>on<text:s/>Adaptation<text:s/>(GCA),<text:s/>through<text:s/>the<text:s/>Africa<text:s/>Adaptation<text:s/>Acceleration<text:s/>Programme<text:s/>(AAAP),<text:s/>works<text:s/>with<text:s/>governments<text:s/>and<text:s/>partners<text:s/>to<text:s/>make<text:s/>infrastructure<text:s/>stronger<text:s/>and<text:s/>more<text:s/>climate<text:s/>resilient.<text:s/>This<text:s/>includes<text:s/>combining<text:s/>traditional<text:s/>engineering<text:s/>solutions<text:s/>with<text:s/></text:span><text:span text:style-name="T200_2">Nature<text:s/>based<text:s/>Solutions<text:s/>(NbS)</text:span><text:span text:style-name="T200_3"><text:s/>such<text:s/>as<text:s/>tree<text:s/>planting,<text:s/>restoring<text:s/>natural<text:s/>floodplains,<text:s/>or<text:s/>using<text:s/>vegetation<text:s/>to<text:s/>stabilise<text:s/>land.</text:span></text:p>
        <text:p text:style-name="P201"><text:span text:style-name="T201_1">A<text:s/>case<text:s/>study<text:s/>carried<text:s/>out<text:s/>under<text:s/>the<text:s/>ARCAN<text:s/>Monitoring,<text:s/>Evaluation<text:s/>and<text:s/>Learning<text:s/>Midline<text:s/>Evaluation,<text:s/>examines<text:s/>whether<text:s/>using<text:s/>Nature<text:s/>based<text:s/>Solutions<text:s/>improves<text:s/>the<text:s/>Value<text:s/>for<text:s/>Money<text:s/>(VfM)<text:s/>of<text:s/>climate<text:s/>resilient<text:s/>infrastructure<text:s/>investments.<text:s/>It<text:s/>focuses<text:s/>on<text:s/>GCA’s<text:s/>support<text:s/>to<text:s/>the<text:s/>design<text:s/>of<text:s/>the<text:s/>World<text:s/>Bank<text:s/>funded<text:s/>Second<text:s/>Tanzania<text:s/>Intermodal<text:s/>and<text:s/>Rail<text:s/>Development<text:s/>Project<text:s/>(TIRP<text:s/>2)<text:s/>—<text:s/>a<text:s/>USD<text:s/>200<text:s/>million<text:s/>rail<text:s/>project<text:s/>with<text:s/>links<text:s/>across<text:s/>the<text:s/>transport,<text:s/>agriculture,<text:s/>and<text:s/>water<text:s/>sectors<text:s/>in<text:s/>Tanzania.</text:span></text:p>
        <text:p text:style-name="P202"><text:span text:style-name="T202_1">Climate<text:s/>Proofing<text:s/>Infrastructure<text:s/>Is<text:s/>Essential<text:s/>for<text:s/>Tanzania</text:span></text:p>
        <text:p text:style-name="P203"><text:span text:style-name="T203_1">Tanzania<text:s/>faces<text:s/>a<text:s/>wide<text:s/>range<text:s/>of<text:s/>climate<text:s/>risks,<text:s/>and<text:s/>these<text:s/>are<text:s/>expected<text:s/>to<text:s/>intensify<text:s/>in<text:s/>the<text:s/>coming<text:s/>decades.<text:s/>Climate<text:s/>related<text:s/>disasters<text:s/>already<text:s/>cause<text:s/>major<text:s/>damage<text:s/>to<text:s/>the<text:s/>country’s<text:s/>infrastructure,<text:s/>interrupt<text:s/>essential<text:s/>services,<text:s/>and<text:s/>affect<text:s/>the<text:s/>health<text:s/>and<text:s/>livelihoods<text:s/>of<text:s/>communities.</text:span></text:p>
        <text:p text:style-name="P204"><text:span text:style-name="T204_1">In<text:s/>this<text:s/>context,<text:s/>GCA’s<text:s/>technical<text:s/>support<text:s/>to<text:s/>improve<text:s/>the<text:s/>climate<text:s/>resilience<text:s/>of<text:s/>the<text:s/>TIRP<text:s/>2<text:s/>railway<text:s/>project<text:s/>is<text:s/>highly<text:s/>relevant.</text:span><text:span text:style-name="T204_2"><text:s/>By<text:s/>combining<text:s/>engineering<text:s/>solutions<text:s/>(“grey<text:s/>infrastructure”)<text:s/>with<text:s/>Nature<text:s/>based<text:s/>Solutions<text:s/>(“green<text:s/>infrastructure”),<text:s/>the<text:s/>project<text:s/>aims<text:s/>to<text:s/>strengthen<text:s/>a<text:s/>transport<text:s/>system<text:s/>that<text:s/>is<text:s/>critical<text:s/>for<text:s/>economic<text:s/>activity<text:s/>and<text:s/>rural<text:s/>connectivity<text:s/>—<text:s/>aligning<text:s/>with<text:s/>Tanzania’s<text:s/>broader<text:s/>national<text:s/>strategies<text:s/>for<text:s/>climate<text:s/>adaptation.</text:span></text:p>
        <text:p text:style-name="P205"><text:span text:style-name="T205_1">Nature<text:s/>Based<text:s/>Solutions<text:s/>Offer<text:s/>Strong<text:s/>Value<text:s/>for<text:s/>Money</text:span><text:span text:style-name="T205_2"><text:s/>(VFM)</text:span><text:span text:style-name="T205_3"><text:s/>—<text:s/>But</text:span><text:span text:style-name="T205_4"><text:s/>VFM<text:s/>Estimates<text:s/>Could<text:s/>Be<text:s/>Strengthened</text:span></text:p>
        <text:p text:style-name="P206"><text:span text:style-name="T206_1">Analysis<text:s/>comparing<text:s/>project<text:s/>designs<text:s/>with<text:s/>and<text:s/>without<text:s/>Nature<text:s/>based<text:s/>Solutions<text:s/>shows<text:s/>promising<text:s/>results:</text:span></text:p>
        <text:list text:style-name="LS37" xml:id="list10">
          <text:list-item>
            <text:p text:style-name="P207"><text:span text:style-name="T207_1">NbS<text:s/>can<text:s/>generate<text:s/>strong<text:s/>financial<text:s/>returns.</text:span></text:p>
          </text:list-item>
          <text:list-item>
            <text:p text:style-name="P208"><text:span text:style-name="T208_1">For<text:s/>TIRP<text:s/>2,<text:s/>the<text:s/>proposed<text:s/>climate<text:s/>resilient<text:s/>options<text:s/>could<text:s/>generate<text:s/>an<text:s/>estimated<text:s/>net<text:s/>benefit<text:s/>of<text:s/>around<text:s/>USD<text:s/>125<text:s/>million,<text:s/>a<text:s/>benefit<text:s/>cost<text:s/>ratio<text:s/>of<text:s/>5:1,<text:s/>and<text:s/>an<text:s/>internal<text:s/>rate<text:s/>of<text:s/>return<text:s/>of<text:s/>about<text:s/>24%.</text:span></text:p>
          </text:list-item>
        </text:list>
        <text:p text:style-name="P209"><text:span text:style-name="T209_1">This<text:s/>suggests<text:s/>that<text:s/>NbS<text:s/>can<text:s/>offer<text:s/>excellent<text:s/>VfM.<text:s/>However,<text:s/></text:span><text:span text:style-name="T209_2">the<text:s/>study<text:s/>identified<text:s/>additional<text:s/>costs<text:s/>which<text:s/>were<text:s/>not<text:s/>included</text:span><text:span text:style-name="T209_3"><text:s/>in<text:s/>the<text:s/>analysis.<text:s/>In<text:s/>particular:</text:span></text:p>
        <text:list text:style-name="LS38" xml:id="list12">
          <text:list-item>
            <text:p text:style-name="P210"><text:span text:style-name="T210_1">Supporting<text:s/>farmers<text:s/>to<text:s/>adopt<text:s/>conservation<text:s/>agriculture,<text:s/>one<text:s/>of<text:s/>the<text:s/>recommended<text:s/>NbS,<text:s/>would<text:s/>require<text:s/>additional<text:s/>investment.</text:span></text:p>
          </text:list-item>
          <text:list-item>
            <text:p text:style-name="P211"><text:span text:style-name="T211_1">The<text:s/>costs<text:s/>of<text:s/>GCA’s<text:s/>technical<text:s/>assistance<text:s/>were<text:s/>not<text:s/>fully<text:s/>accounted<text:s/>for.</text:span></text:p>
          </text:list-item>
        </text:list>
        <text:p text:style-name="P212"><text:span text:style-name="T212_1">Including<text:s/>these<text:s/>costs<text:s/>would<text:s/>reduce<text:s/>the<text:s/>estimated<text:s/>benefits<text:s/>—<text:s/>but<text:s/>the<text:s/>overall<text:s/>economic<text:s/>case<text:s/>for<text:s/>adding<text:s/>NbS<text:s/>remains<text:s/>strong.</text:span></text:p>
        <text:p text:style-name="P213"><text:span text:style-name="T213_1">A<text:s/>More<text:s/>Strategic<text:s/>Approach<text:s/></text:span><text:span text:style-name="T213_2">Would</text:span><text:span text:style-name="T213_3"><text:s/></text:span><text:span text:style-name="T213_4">Maximise</text:span><text:span text:style-name="T213_5"><text:s/>NbS</text:span><text:span text:style-name="T213_6"><text:s/>Opportunities</text:span></text:p>
        <text:p text:style-name="P214"><text:span text:style-name="T214_1">a)<text:s/>NbS<text:s/>should<text:s/>be<text:s/></text:span><text:span text:style-name="T214_2">further<text:s/></text:span><text:span text:style-name="T214_3">embedded<text:s/>in<text:s/>a<text:s/>broader<text:s/>development<text:s/>pathway</text:span></text:p>
        <text:p text:style-name="P215"><text:span text:style-name="T215_1">Some<text:s/>NbS,<text:s/>such<text:s/>as<text:s/>conservation<text:s/>agriculture,<text:s/>are<text:s/>already<text:s/>widely<text:s/>used<text:s/>in<text:s/>development<text:s/>programmes.<text:s/>To<text:s/>increase<text:s/>the<text:s/>chances<text:s/>that<text:s/>these<text:s/>solutions<text:s/>will<text:s/>be<text:s/>implemented</text:span><text:span text:style-name="T215_2"><text:s/>effectively<text:s/>within<text:s/>the<text:s/>transport<text:s/>sector</text:span><text:span text:style-name="T215_3">,<text:s/>GCA<text:s/>and<text:s/>partners</text:span><text:span text:style-name="T215_4"><text:s/>should</text:span><text:span text:style-name="T215_5">:</text:span></text:p>
        <text:list text:style-name="LS39" xml:id="list14">
          <text:list-item>
            <text:p text:style-name="P216"><text:span text:style-name="T216_1">Identify<text:s/>from<text:s/>the<text:s/>start<text:s/>who<text:s/>will<text:s/>be<text:s/>responsible<text:s/>for<text:s/>implementing<text:s/>and<text:s/>supporting<text:s/>them</text:span></text:p>
          </text:list-item>
          <text:list-item>
            <text:p text:style-name="P217"><text:span text:style-name="T217_1">Clarify<text:s/>what<text:s/>additional<text:s/>activities<text:s/>or<text:s/>partnerships<text:s/>are<text:s/>needed</text:span></text:p>
          </text:list-item>
          <text:list-item>
            <text:p text:style-name="P218"><text:span text:style-name="T218_1">Promote<text:s/>the<text:s/>use<text:s/>of</text:span><text:span text:style-name="T218_2"><text:s/>expertise<text:s/>in<text:s/>community-based<text:s/>development,<text:s/>in<text:s/>addition<text:s/>to<text:s/>technical<text:s/>engineers<text:s/>or<text:s/>climate<text:s/>specialists</text:span></text:p>
          </text:list-item>
        </text:list>
        <text:p text:style-name="P219"><text:span text:style-name="T219_1">This<text:s/></text:span><text:span text:style-name="T219_2">would<text:s/></text:span><text:span text:style-name="T219_3">help</text:span><text:span text:style-name="T219_4"><text:s/>ensure<text:s/>the<text:s/>capacity<text:s/>is<text:s/>available<text:s/>to<text:s/>effectively<text:s/>implement<text:s/></text:span><text:span text:style-name="T219_5">the</text:span><text:span text:style-name="T219_6"><text:s/>NBS</text:span><text:span text:style-name="T219_7"><text:s/>solutions.</text:span></text:p>
        <text:p text:style-name="P220"><text:span text:style-name="T220_1">b)<text:s/>Stronger<text:s/>institutional<text:s/>anchoring</text:span><text:span text:style-name="T220_2"><text:s/>would<text:s/>increase<text:s/></text:span><text:span text:style-name="T220_3">long-term<text:s/>impact</text:span></text:p>
        <text:p text:style-name="P221"><text:span text:style-name="T221_1">GCA<text:s/>brings<text:s/>strong<text:s/>technical<text:s/>skills<text:s/>and<text:s/>a<text:s/>solid<text:s/>understanding<text:s/>of<text:s/>policy<text:s/>environments.<text:s/>However,<text:s/>its<text:s/>current<text:s/>model<text:s/>—<text:s/></text:span><text:span text:style-name="T221_2">in<text:s/>this<text:s/>case,<text:s/>18</text:span><text:span text:style-name="T221_3">-</text:span><text:span text:style-name="T221_4">month</text:span><text:span text:style-name="T221_5"><text:s/>technical<text:s/>support<text:s/>focused<text:s/>on<text:s/>project<text:s/>design<text:s/>—<text:s/>makes<text:s/>it<text:s/>hard<text:s/>to<text:s/>influence<text:s/>what<text:s/>happens<text:s/>later,<text:s/>during<text:s/>implementation.</text:span></text:p>
        <text:p text:style-name="P222"><text:span text:style-name="T222_1">Adding<text:s/>NbS<text:s/>to<text:s/>a<text:s/>project<text:s/>document<text:s/></text:span><text:span text:style-name="T222_2">is<text:s/>a<text:s/>significant<text:s/>innovation,<text:s/>but<text:s/>effective<text:s/>implementation<text:s/>will<text:s/></text:span><text:span text:style-name="T222_3">require<text:s/></text:span><text:span text:style-name="T222_4">strategic</text:span><text:span text:style-name="T222_5"><text:s/>engagement<text:s/>with</text:span><text:span text:style-name="T222_6"><text:s/>additional<text:s/>partners<text:s/>who<text:s/>are<text:s/>not<text:s/>normally<text:s/>part<text:s/>of<text:s/>transport<text:s/>sector<text:s/>programmes</text:span><text:span text:style-name="T222_7">:</text:span></text:p>
        <text:list text:style-name="LS40" xml:id="list17">
          <text:list-item>
            <text:p text:style-name="P223"><text:span text:style-name="T223_1">Government<text:s/>bodies<text:s/>across<text:s/>different<text:s/>sectors</text:span></text:p>
          </text:list-item>
          <text:list-item>
            <text:p text:style-name="P224"><text:span text:style-name="T224_1">Local<text:s/>NGOs</text:span></text:p>
          </text:list-item>
          <text:list-item>
            <text:p text:style-name="P225"><text:span text:style-name="T225_1">Community<text:s/>based<text:s/>organisations<text:s/>(CBOs)</text:span></text:p>
          </text:list-item>
          <text:list-item>
            <text:p text:style-name="P226"><text:span text:style-name="T226_1">Other<text:s/>partners<text:s/>who<text:s/>are<text:s/>essential<text:s/>for<text:s/>on<text:s/>the<text:s/>ground<text:s/>action</text:span></text:p>
          </text:list-item>
        </text:list>
        <text:p text:style-name="P227"><text:span text:style-name="T227_1">A<text:s/>more<text:s/>strategic,<text:s/>partnership<text:s/>oriented,<text:s/>and<text:s/>longer-term<text:s/>approach<text:s/>would<text:s/>improve<text:s/>the<text:s/>likelihood<text:s/>that<text:s/>recommended<text:s/>NbS<text:s/>are<text:s/>delivered</text:span><text:span text:style-name="T227_2"><text:s/>effectively</text:span><text:span text:style-name="T227_3">.</text:span></text:p>
        <text:p text:style-name="P228"><text:span text:style-name="T228_1">“Adding<text:s/>NbS<text:s/>to<text:s/>rail<text:s/>infrastructure<text:s/>in<text:s/>Tanzania<text:s/>will<text:s/>only<text:s/>be<text:s/>transformational<text:s/>if<text:s/>carried<text:s/>through<text:s/>to<text:s/>implementation.”-<text:s/>Key<text:s/>Informant<text:s/>Interview</text:span></text:p>
        <text:p text:style-name="P229"><text:span text:style-name="T229_1">Recommendations<text:s/>for<text:s/></text:span><text:span text:style-name="T229_2">GCA<text:s/>and<text:s/>other<text:s/>investors<text:s/>or<text:s/>implementing<text:s/>partners<text:s/>undertaking<text:s/>similar<text:s/>interventions<text:s/></text:span></text:p>
        <text:list text:style-name="LS41" xml:id="list21">
          <text:list-item>
            <text:p text:style-name="P230"><text:span text:style-name="T230_1">Include<text:s/>all<text:s/>relevant<text:s/>costs</text:span><text:span text:style-name="T230_2"><text:s/>—<text:s/>such<text:s/>as<text:s/>behaviour<text:s/>change<text:s/>support<text:s/>and<text:s/>technical<text:s/>assistance<text:s/>—<text:s/>in<text:s/>cost<text:s/>benefit<text:s/>analyses<text:s/>of<text:s/>Nature<text:s/>based<text:s/>Solutions.</text:span></text:p>
          </text:list-item>
          <text:list-item>
            <text:p text:style-name="P231"><text:span text:style-name="T231_1">Integrate<text:s/>NbS<text:s/>within<text:s/>a<text:s/>broader<text:s/>development<text:s/>pathway</text:span><text:span text:style-name="T231_2">,<text:s/>identifying<text:s/>early<text:s/>which<text:s/>partners<text:s/>and<text:s/>supporting<text:s/>interventions<text:s/>are<text:s/>needed<text:s/>for<text:s/>uptake.</text:span></text:p>
          </text:list-item>
          <text:list-item>
            <text:p text:style-name="P232"><text:span text:style-name="T232_1">Adopt<text:s/>a<text:s/>more<text:s/>strategic,<text:s/>long-term<text:s/>approach</text:span><text:span text:style-name="T232_2"><text:s/>to<text:s/>secure<text:s/>the<text:s/>partnerships<text:s/>and<text:s/>engagement<text:s/>required<text:s/>for<text:s/>NbS<text:s/>to<text:s/>be<text:s/>implemented,<text:s/>especially<text:s/>through<text:s/>early<text:s/>collaboration<text:s/>with<text:s/>government<text:s/>bodies,<text:s/>NGOs,<text:s/>and<text:s/>community<text:s/>organisations.</text:span></text:p>
          </text:list-item>
        </text:list>
        <text:p text:style-name="P233"/>
        <text:p text:style-name="P234"><text:bookmark-start text:name="_Toc225260458"/><text:bookmark-end text:name="_Toc225260457"/></text:p>
        <text:p text:style-name="P235"><text:span text:style-name="T235_1">CAFI:<text:s/>GEDSI</text:span><text:bookmark-end text:name="_Toc225260458"/></text:p>
        <text:p text:style-name="P236"><text:span text:style-name="T236_1">Gender<text:s/>Equality,<text:s/>Disability,<text:s/>and<text:s/>Social<text:s/>Inclusion<text:s/>(GEDSI)<text:s/>Integration<text:s/>Is<text:s/>Critical<text:s/>for<text:s/>Reducing<text:s/>Deforestation<text:s/>in<text:s/>the<text:s/>Congo<text:s/>Basin</text:span></text:p>
        <text:p text:style-name="P237"><text:span text:style-name="T237_1">The<text:s/>Central<text:s/>African<text:s/>Forest<text:s/>Initiative<text:s/>(CAFI)<text:s/>brings<text:s/>together<text:s/>6<text:s/>Central<text:s/>African<text:s/>partner<text:s/>countries,<text:s/>UN<text:s/>agencies,<text:s/>the<text:s/>World<text:s/>Bank,<text:s/>and<text:s/>donors—including<text:s/>FCDO—to<text:s/>drive<text:s/>policy<text:s/>reforms<text:s/>and<text:s/>investments<text:s/>that<text:s/>reduce<text:s/>deforestation,<text:s/>forest<text:s/>degradation,<text:s/>and<text:s/>poverty.<text:s/>While<text:s/>political<text:s/>commitment<text:s/>to<text:s/>addressing<text:s/>gender<text:s/>and<text:s/>inclusion<text:s/>exists<text:s/>across<text:s/>CAFI,<text:s/>early<text:s/>evaluation<text:s/>findings<text:s/>highlight<text:s/>gaps<text:s/>in<text:s/>how<text:s/>GEDSI<text:s/>is<text:s/>integrated<text:s/>and<text:s/>reported<text:s/>in<text:s/>practice.<text:s/>This<text:s/>is<text:s/>significant,<text:s/>as<text:s/>global<text:s/>evidence<text:s/>shows<text:s/>that<text:s/>strong<text:s/>GEDSI<text:s/>integration<text:s/>is<text:s/>essential<text:s/>for<text:s/>delivering<text:s/>sustainable,<text:s/>long</text:span><text:span text:style-name="T237_2">‑</text:span><text:span text:style-name="T237_3">term<text:s/>forest<text:s/>protection<text:s/>outcomes.</text:span></text:p>
        <text:p text:style-name="P238"><text:span text:style-name="T238_1">A<text:s/>case<text:s/>study<text:s/>carried<text:s/>out<text:s/>by<text:s/>the<text:s/>ARCAN<text:s/>MEL<text:s/>Unit<text:s/>Mid-line<text:s/>Evaluation<text:s/>examined<text:s/>how<text:s/>GEDSI<text:s/>considerations<text:s/>are<text:s/>currently<text:s/>embedded<text:s/>across<text:s/>CAFI<text:s/>operations<text:s/>and<text:s/>where<text:s/>further<text:s/>strengthening<text:s/>is<text:s/>needed.<text:s/>The<text:s/>findings<text:s/>offer<text:s/>lessons<text:s/>for<text:s/>other<text:s/>forest<text:s/>and<text:s/>climate<text:s/>programmes<text:s/>tackling<text:s/>deforestation.</text:span></text:p>
        <text:p text:style-name="P239"><text:span text:style-name="T239_1">GEDSI<text:s/>Integration<text:s/>Is<text:s/>Fundamental<text:s/>for<text:s/>Forest<text:s/>Protection<text:s/>but<text:s/>Often<text:s/>Overlooked</text:span></text:p>
        <text:p text:style-name="P240"><text:span text:style-name="T240_1">Across<text:s/>Africa<text:s/>and<text:s/>other<text:s/>tropical<text:s/>regions,<text:s/>Indigenous<text:s/>Peoples<text:s/>and<text:s/>women<text:s/>are<text:s/>frequently<text:s/>excluded<text:s/>from<text:s/>the<text:s/>design<text:s/>and<text:s/>implementation<text:s/>of<text:s/>forest</text:span><text:span text:style-name="T240_2">‑</text:span><text:span text:style-name="T240_3">related<text:s/>initiatives.</text:span><text:span text:style-name="T240_4"><text:s/>This<text:s/>exclusion<text:s/>can<text:s/>worsen<text:s/>socio</text:span><text:span text:style-name="T240_5">‑</text:span><text:span text:style-name="T240_6">economic<text:s/>inequalities.<text:s/>Women<text:s/>are<text:s/>often<text:s/>restricted<text:s/>to<text:s/>low</text:span><text:span text:style-name="T240_7">‑</text:span><text:span text:style-name="T240_8">value<text:s/>forest<text:s/>products,<text:s/>while<text:s/>men<text:s/>control<text:s/>access<text:s/>to<text:s/>higher</text:span><text:span text:style-name="T240_9">‑</text:span><text:span text:style-name="T240_10">value<text:s/>resources<text:s/>such<text:s/>as<text:s/>timber.<text:s/>Evidence<text:s/>on<text:s/>how<text:s/>deforestation<text:s/>programmes<text:s/>affect<text:s/>people<text:s/>with<text:s/>disabilities<text:s/>is<text:s/>very<text:s/>limited.</text:span></text:p>
        <text:p text:style-name="P241"><text:span text:style-name="T241_1">Community</text:span><text:span text:style-name="T241_2">‑</text:span><text:span text:style-name="T241_3">based<text:s/>forest<text:s/>management<text:s/>can<text:s/>improve<text:s/>participation<text:s/>and<text:s/>inclusion,<text:s/>but<text:s/>structural<text:s/>challenges—such<text:s/>as<text:s/>insecure<text:s/>land<text:s/>tenure,<text:s/>gender<text:s/>inequality,<text:s/>and<text:s/>limited<text:s/>local<text:s/>capacity—persist.<text:s/>Securing<text:s/>land<text:s/>and<text:s/>resource<text:s/>rights<text:s/>for<text:s/>Indigenous<text:s/>Peoples<text:s/>and<text:s/>local<text:s/>communities<text:s/>is<text:s/>therefore<text:s/>vital<text:s/>for<text:s/>strengthening<text:s/>stewardship<text:s/>and<text:s/>reducing<text:s/>forest<text:s/>loss.</text:span></text:p>
        <text:p text:style-name="P242"><text:span text:style-name="T242_1">Understanding<text:s/>Why<text:s/>GEDSI<text:s/>Matters<text:s/>Improves<text:s/>Programme<text:s/>Outcomes</text:span></text:p>
        <text:p text:style-name="P243"><text:span text:style-name="T243_1">CAFI<text:s/>projects<text:s/>that<text:s/>are<text:s/>not<text:s/>focused<text:s/>on<text:s/>traditional<text:s/>activities<text:s/>(e.g.<text:s/>agroforestry<text:s/>plantations<text:s/>or<text:s/>forest<text:s/>surveillance)<text:s/>showed<text:s/>a<text:s/>stronger<text:s/>understanding</text:span><text:span text:style-name="T243_2"><text:s/></text:span><text:span text:style-name="T243_3">of<text:s/>why<text:s/>GEDSI<text:s/>matters<text:s/>for<text:s/>addressing<text:s/>forest<text:s/>degradation</text:span><text:span text:style-name="T243_4">.<text:s/>For<text:s/>example,<text:s/>the<text:s/>PROMIS<text:s/>project’s<text:s/>focus<text:s/>on<text:s/>family<text:s/>planning<text:s/>and<text:s/>contraceptive<text:s/>access<text:s/>was<text:s/>seen<text:s/>as<text:s/>essential<text:s/>for<text:s/>improving<text:s/>maternal<text:s/>health<text:s/>and<text:s/>supporting<text:s/>girls’<text:s/>education<text:s/>so<text:s/>that<text:s/>they<text:s/>can<text:s/>also<text:s/>enter<text:s/>the<text:s/>work<text:s/>force.<text:s/>A<text:s/>secondary<text:s/>outcome<text:s/>of<text:s/>reduced<text:s/>fertility<text:s/>and<text:s/>poverty<text:s/>rates<text:s/>is<text:s/>reduced<text:s/>pressure<text:s/>on<text:s/>forest<text:s/>resources,<text:s/>critical<text:s/>in<text:s/>the<text:s/>Congo<text:s/>Basin<text:s/>where<text:s/>deforestation<text:s/>is<text:s/>largely<text:s/>driven<text:s/>by<text:s/>smallholders<text:s/>(rather<text:s/>than<text:s/>industrial<text:s/>agriculture).</text:span></text:p>
        <text:p text:style-name="P244"><text:span text:style-name="T244_1">However,<text:s/>in<text:s/>many<text:s/>CAFI<text:s/>projects,<text:s/>GEDSI<text:s/>is<text:s/>still<text:s/>viewed<text:s/>narrowly<text:s/>as<text:s/>a<text:s/>participation<text:s/>issue<text:s/>rather<text:s/>than<text:s/>as<text:s/>a<text:s/>factor<text:s/>shaping<text:s/>programme<text:s/>effectiveness.</text:span><text:span text:style-name="T244_2"><text:s/>Some<text:s/>projects<text:s/>had<text:s/>not<text:s/>thought<text:s/>about<text:s/>connections<text:s/>between<text:s/>GEDSI<text:s/>and<text:s/>project<text:s/>outcomes<text:s/>before,<text:s/>failing<text:s/>to<text:s/>tailor<text:s/>activities<text:s/>to<text:s/>women<text:s/>who<text:s/>are<text:s/>often<text:s/>the<text:s/>primary<text:s/>users<text:s/>and/or<text:s/>managers<text:s/>of<text:s/>forest<text:s/>resources<text:s/>like<text:s/>firewood.<text:s/>Women-targeted<text:s/>activities<text:s/>across<text:s/>CAFI<text:s/>include<text:s/>building<text:s/>women-led<text:s/>savings<text:s/>cooperatives<text:s/>and<text:s/>building<text:s/>the<text:s/>capacity<text:s/>of<text:s/>women<text:s/>and<text:s/>youth<text:s/>to<text:s/>take<text:s/>on<text:s/>leadership<text:s/>roles<text:s/>within<text:s/>local<text:s/>development<text:s/>committees.<text:s/>Beyond<text:s/>this,<text:s/>there<text:s/>was<text:s/>very<text:s/>little<text:s/>consideration<text:s/>of<text:s/>how<text:s/>supporting<text:s/>other<text:s/>social<text:s/>groups<text:s/>like<text:s/>youth<text:s/>and<text:s/>Indigenous<text:s/>Peoples<text:s/>would<text:s/>contribute<text:s/>to<text:s/>project<text:s/>outcomes.<text:s/>This<text:s/>is<text:s/>despite<text:s/>the<text:s/>Congo<text:s/>Basin's<text:s/>proportionally<text:s/>high<text:s/>youth<text:s/>and<text:s/>Indigenous<text:s/>populations<text:s/>that<text:s/>are<text:s/>at<text:s/>the<text:s/>forefront<text:s/>of<text:s/>forest<text:s/>protection<text:s/>efforts.<text:s/>Focusing<text:s/>activities<text:s/>on<text:s/>the<text:s/>needs<text:s/>and<text:s/>capacities<text:s/>of<text:s/>these<text:s/>different<text:s/>groups<text:s/>is<text:s/>critical<text:s/>to<text:s/>ensure<text:s/>the<text:s/>success<text:s/>of<text:s/>CAFI.</text:span></text:p>
        <text:p text:style-name="P245"><text:span text:style-name="T245_1">Better<text:s/>GEDSI<text:s/>Reporting<text:s/>Strengthens<text:s/>Learning<text:s/>and<text:s/>Adaptive<text:s/>Management</text:span></text:p>
        <text:p text:style-name="P246"><text:span text:style-name="T246_1">Most<text:s/>CAFI<text:s/>projects<text:s/>track<text:s/>GEDSI<text:s/>using<text:s/>basic<text:s/>participation<text:s/>indicators<text:s/>(e.g.,<text:s/>gender</text:span><text:span text:style-name="T246_2">‑</text:span><text:span text:style-name="T246_3">disaggregated<text:s/>numbers).<text:s/>While<text:s/>the<text:s/>UN</text:span><text:span text:style-name="T246_4">‑</text:span><text:span text:style-name="T246_5">REDD<text:s/>Gender<text:s/>Marker<text:s/>is<text:s/>applied<text:s/>annually,<text:s/>it<text:s/>is<text:s/>more<text:s/>as<text:s/>a<text:s/>project<text:s/>management/accountability<text:s/>tool<text:s/>and<text:s/>is<text:s/>not<text:s/>consistently<text:s/>used<text:s/>to<text:s/>inform<text:s/>decisions.<text:s/>As<text:s/>a<text:s/>result,<text:s/>valuable<text:s/>insights—such<text:s/>as<text:s/>successful<text:s/>efforts<text:s/>to<text:s/>address<text:s/>land<text:s/>seizure<text:s/>from<text:s/>women—are<text:s/>not<text:s/>systematically<text:s/>captured.</text:span></text:p>
        <text:p text:style-name="P247"><text:span text:style-name="T247_1">Project<text:s/>and<text:s/>fund</text:span><text:span text:style-name="T247_2">‑</text:span><text:span text:style-name="T247_3">level<text:s/>stakeholders<text:s/>emphasised<text:s/>that<text:s/>stronger<text:s/>reporting<text:s/>on<text:s/>GEDSI<text:s/>outcomes<text:s/>would<text:s/>improve<text:s/>understanding<text:s/>across<text:s/>CAFI<text:s/>and<text:s/>enable<text:s/>donors<text:s/>and<text:s/>the<text:s/>Secretariat<text:s/>to<text:s/>allocate<text:s/>resources<text:s/>for<text:s/>GEDSI<text:s/>integration<text:s/>more<text:s/>effectively.<text:s/>It<text:s/>would<text:s/>also<text:s/>help<text:s/>projects<text:s/>share<text:s/>practical<text:s/>lessons.</text:span></text:p>
        <text:p text:style-name="P248"><text:span text:style-name="T248_1">Key<text:s/>Stakeholder<text:s/>Insights</text:span></text:p>
        <text:p text:style-name="P249"><text:span text:style-name="T249_1">“Sit<text:s/>down<text:s/>and<text:s/>listen<text:s/>to<text:s/>what<text:s/>your<text:s/>beneficiaries<text:s/>tell<text:s/>you<text:s/>about<text:s/>being<text:s/>a<text:s/>woman,<text:s/>being<text:s/>a<text:s/>mother,<text:s/>the<text:s/>relationship<text:s/>with<text:s/>men,<text:s/>because<text:s/>do<text:s/>not<text:s/>assume<text:s/>that<text:s/>they<text:s/>have<text:s/>the<text:s/>same<text:s/>aspiration<text:s/>as<text:s/>we<text:s/>do.”<text:s/>–<text:s/>CAFI<text:s/>project</text:span><text:span text:style-name="T249_2">‑</text:span><text:span text:style-name="T249_3">level<text:s/>stakeholder</text:span></text:p>
        <text:p text:style-name="P250"><text:span text:style-name="T250_1">“You<text:s/>cannot<text:s/>have<text:s/>sustainable<text:s/>rural<text:s/>development<text:s/>without<text:s/>family<text:s/>planning.<text:s/>Contraception<text:s/>is<text:s/>one<text:s/>of<text:s/>the<text:s/>most<text:s/>effective<text:s/>poverty<text:s/>tools<text:s/>we<text:s/>have<text:s/>in<text:s/>our<text:s/>arsenal.”<text:s/>–<text:s/>CAFI<text:s/>project</text:span><text:span text:style-name="T250_2">‑level<text:s/>stakeholder</text:span></text:p>
        <text:p text:style-name="P251"><text:span text:style-name="T251_1">Recommendations</text:span></text:p>
        <text:p text:style-name="P252"><text:span text:style-name="T252_1">•<text:s/>Identify<text:s/>and<text:s/>address<text:s/>the<text:s/>needs<text:s/>and<text:s/>capacities<text:s/>of<text:s/>diverse<text:s/>social<text:s/>groups—including<text:s/>women,<text:s/>youth,<text:s/>Indigenous<text:s/>Peoples,<text:s/>and<text:s/>people<text:s/>with<text:s/>disabilities—starting<text:s/>from<text:s/>project<text:s/>design<text:s/>and<text:s/>throughout<text:s/>implementation.</text:span></text:p>
        <text:p text:style-name="P253"><text:span text:style-name="T253_1">•<text:s/>Encourage<text:s/>implementing<text:s/>partners<text:s/>to<text:s/>provide<text:s/>qualitative<text:s/>“success<text:s/>stories”<text:s/>to<text:s/>complement<text:s/>quantitative<text:s/>indicators<text:s/>and<text:s/>strengthen<text:s/>learning.</text:span></text:p>
        <text:p text:style-name="P254"><text:span text:style-name="T254_1">•<text:s/>Establish<text:s/>clear<text:s/>GEDSI<text:s/>expectations<text:s/>at<text:s/>project<text:s/>outset<text:s/>and<text:s/>define<text:s/>consequences<text:s/>for<text:s/>projects<text:s/>that<text:s/>fall<text:s/>short.</text:span></text:p>
        <text:p text:style-name="P255"><text:span text:style-name="T255_1">•<text:s/>Clarify<text:s/>what<text:s/>increased<text:s/>ambition<text:s/>on<text:s/>GEDSI<text:s/>means<text:s/>operationally,<text:s/>including<text:s/>the<text:s/>resources<text:s/>and<text:s/>capacities<text:s/>required<text:s/>across<text:s/>CAFI.</text:span></text:p>
        <text:p text:style-name="P256"/>
        <text:p text:style-name="P257"><text:bookmark-start text:name="_Toc225260459"/><text:span text:style-name="T257_1">CIWA:<text:s/></text:span><text:span text:style-name="T257_2">Regional<text:s/>Influencing<text:s/>&amp;<text:s/>Downstream<text:s/>Impacts</text:span><text:bookmark-end text:name="_Toc225260459"/></text:p>
        <text:p text:style-name="P258"><text:span text:style-name="T258_1">Unlocking<text:s/>Groundwater<text:s/>Resources<text:s/>in<text:s/>the<text:s/>Horn<text:s/>of<text:s/>Africa<text:s/>Requires<text:s/>a<text:s/>Transformative,<text:s/>Multi</text:span><text:span text:style-name="T258_2">‑</text:span><text:span text:style-name="T258_3">Scalar<text:s/>Approach</text:span></text:p>
        <text:p text:style-name="P259"><text:span text:style-name="T259_1">The<text:s/>Cooperation<text:s/>in<text:s/>International<text:s/>Waters<text:s/>in<text:s/>Africa<text:s/>(CIWA)<text:s/>programme,<text:s/>a<text:s/>multi</text:span><text:span text:style-name="T259_2">‑</text:span><text:span text:style-name="T259_3">donor<text:s/>trust<text:s/>fund<text:s/>managed<text:s/>by<text:s/>the<text:s/>World<text:s/>Bank,<text:s/>supports<text:s/>the<text:s/>collaborative<text:s/>management<text:s/>and<text:s/>development<text:s/>of<text:s/>transboundary<text:s/>water<text:s/>resources<text:s/>across<text:s/>Africa.<text:s/>Phase<text:s/>1<text:s/>of<text:s/>the<text:s/>ARCAN<text:s/>MEL<text:s/>Mid</text:span><text:span text:style-name="T259_4">‑</text:span><text:span text:style-name="T259_5">line<text:s/>Evaluation<text:s/>confirmed<text:s/>CIWA’s<text:s/>important<text:s/>niche<text:s/>in<text:s/>advancing<text:s/>transboundary<text:s/>water<text:s/>cooperation,<text:s/>though<text:s/>further<text:s/>evidence<text:s/>is<text:s/>needed<text:s/>on<text:s/>how<text:s/>upstream<text:s/>work—such<text:s/>as<text:s/>technical<text:s/>studies,<text:s/>capacity<text:s/>building,<text:s/>and<text:s/>stakeholder<text:s/>engagement—translates<text:s/>into<text:s/>downstream<text:s/>impacts<text:s/>on<text:s/>water<text:s/>resource<text:s/>management.</text:span></text:p>
        <text:p text:style-name="P260"><text:span text:style-name="T260_1">A<text:s/>phase<text:s/>2<text:s/>case<text:s/>study<text:s/>examined<text:s/>CIWA’s<text:s/>interventions<text:s/>in<text:s/>the<text:s/>Horn<text:s/>of<text:s/>Africa<text:s/>(HoA),<text:s/>focusing<text:s/>on:<text:s/>(1)<text:s/>CIWA’s<text:s/>regional<text:s/>influencing<text:s/>role<text:s/>in<text:s/>fragile<text:s/>and<text:s/>conflict</text:span><text:span text:style-name="T260_2">‑</text:span><text:span text:style-name="T260_3">affected<text:s/>contexts,<text:s/>and<text:s/>(2)<text:s/>the<text:s/>downstream<text:s/>results<text:s/>of<text:s/>upstream<text:s/>interventions.<text:s/>The<text:s/>study<text:s/>reviewed<text:s/>two<text:s/>projects:<text:s/>CIWA’s<text:s/>support<text:s/>to<text:s/>transboundary<text:s/>water<text:s/>management<text:s/>in<text:s/>Somalia<text:s/>(2018–2021)<text:s/>and<text:s/>the<text:s/>ongoing<text:s/>Untapping<text:s/>Resilience<text:s/>project<text:s/></text:span><text:span text:style-name="T260_4">which<text:s/>supports<text:s/>regional<text:s/>knowledge<text:s/>generation<text:s/>and<text:s/>the<text:s/>learning<text:s/>agenda<text:s/>of<text:s/>the<text:s/></text:span><text:span text:style-name="T260_5">World<text:s/>Bank’s<text:s/>$385m<text:s/>Groundwater<text:s/>for<text:s/>Resilience<text:s/>(GW4R)<text:s/>programme<text:s/>spanning<text:s/>Kenya,<text:s/>Ethiopia,<text:s/>and<text:s/>Somalia.<text:s/></text:span><text:span text:style-name="T260_6">The<text:s/>programme<text:s/>adopts<text:s/>a<text:s/>multi-scalar<text:s/>approach<text:s/>delivered<text:s/>through<text:s/>the<text:s/>Intergovernmental<text:s/>Authority<text:s/>on<text:s/>Development<text:s/>(IGAD),<text:s/>national<text:s/>project<text:s/>implementation<text:s/>units,<text:s/>and<text:s/>engagement<text:s/>with<text:s/>sub-national<text:s/>authorities.</text:span></text:p>
        <text:p text:style-name="P261"><text:span text:style-name="T261_1">Identifying<text:s/>‘Easy<text:s/>Wins’<text:s/>Can<text:s/>Strengthen<text:s/>Regional<text:s/>Collaboration</text:span></text:p>
        <text:p text:style-name="P262"><text:span text:style-name="T262_1">Compared<text:s/>to<text:s/>surface<text:s/>water,<text:s/>groundwater<text:s/>in<text:s/>the<text:s/>HoA<text:s/>is<text:s/>perceived<text:s/>as<text:s/>less<text:s/>politically<text:s/>sensitive,<text:s/>providing<text:s/>an<text:s/>entry<text:s/>point<text:s/>for<text:s/>regional<text:s/>dialogue.<text:s/></text:span><text:span text:style-name="T262_2">Evidence<text:s/>of<text:s/>mutual<text:s/>benefits<text:s/>and<text:s/>a<text:s/>shift<text:s/>in<text:s/>mindset<text:s/>within<text:s/>government<text:s/>agencies<text:s/>from<text:s/>competition<text:s/>to<text:s/>collaboration<text:s/>have<text:s/>been<text:s/>supported<text:s/>by<text:s/>CIWA<text:s/>activities.<text:s/></text:span><text:span text:style-name="T262_3">CIWA’s<text:s/>support<text:s/>to<text:s/>IGAD<text:s/>has<text:s/>contributed<text:s/>to<text:s/>joint<text:s/>aquifer<text:s/>feasibility<text:s/>studies,<text:s/></text:span><text:span text:style-name="T262_4">leading<text:s/>to<text:s/>tangible<text:s/>progress<text:s/>on<text:s/>data<text:s/>sharing<text:s/>and<text:s/>transboundary<text:s/>aquifer<text:s/>management,<text:s/>which<text:s/>could<text:s/>contribute<text:s/>to<text:s/>future<text:s/>collaboration<text:s/>on<text:s/>other<text:s/>issues.<text:s/>These<text:s/>lessons<text:s/>from<text:s/>the<text:s/>HoA<text:s/>could<text:s/>potentially<text:s/>also<text:s/>promote<text:s/>collaboration<text:s/>in<text:s/>other<text:s/>contexts.<text:s/></text:span></text:p>
        <text:p text:style-name="P263"><text:span text:style-name="T263_1">Upstream<text:s/>Knowledge<text:s/>Alone<text:s/>Does<text:s/>Not<text:s/>Guarantee<text:s/>Effective<text:s/>Implementation</text:span></text:p>
        <text:p text:style-name="P264"><text:span text:style-name="T264_1">CIWA’s<text:s/>support<text:s/>has<text:s/>generated<text:s/>valuable<text:s/>new<text:s/>technical<text:s/>knowledge,<text:s/>including<text:s/>operational<text:s/>guidelines<text:s/>on<text:s/>rangeland<text:s/>management,<text:s/>conflict<text:s/>sensitivity,<text:s/>and<text:s/>salinity.<text:s/></text:span><text:span text:style-name="T264_2">However,<text:s/>learning<text:s/>and<text:s/>implementation<text:s/>gaps<text:s/>remain.<text:s/></text:span><text:span text:style-name="T264_3">Findings<text:s/>from<text:s/>a<text:s/>field<text:s/>visit<text:s/>in<text:s/>Turkana,<text:s/>Kenya</text:span><text:span text:style-name="T264_4"><text:s/>indicate<text:s/>that<text:s/>risks<text:s/>are<text:s/>not<text:s/>always<text:s/>adequately<text:s/>addressed<text:s/>in<text:s/>practice.<text:s/>Examples<text:s/></text:span><text:span text:style-name="T264_5">from<text:s/>earlier<text:s/>(non-ARCAN<text:s/>programmes)<text:s/></text:span><text:span text:style-name="T264_6">include<text:s/>unequal<text:s/>borehole<text:s/>distribution<text:s/>generating<text:s/>community<text:s/>resentment<text:s/>leading<text:s/>to<text:s/>vandalism<text:s/>or<text:s/>water<text:s/>tariffs<text:s/></text:span><text:span text:style-name="T264_7">creating perverse<text:s/>incentives<text:s/>to<text:s/>partake<text:s/>in<text:s/>illicit<text:s/>activities,<text:s/>such<text:s/>as<text:s/>charcoal<text:s/>production,<text:s/>to<text:s/>generate<text:s/>cash.<text:s/></text:span><text:span text:style-name="T264_8">Stronger<text:s/>processes<text:s/>are<text:s/>required<text:s/>to<text:s/>ensure<text:s/>tools<text:s/>and<text:s/>knowledge<text:s/>developed<text:s/>at<text:s/>programme<text:s/>level<text:s/>are<text:s/>systematically<text:s/>applied<text:s/>on<text:s/>the<text:s/>ground</text:span><text:span text:style-name="T264_9"><text:s/>to<text:s/>avoid<text:s/>this<text:s/>unfortunate<text:s/>experience<text:s/>being<text:s/>repeated.</text:span></text:p>
        <text:p text:style-name="P265"><text:span text:style-name="T265_1">Learning<text:s/>Must<text:s/>Be<text:s/>Institutionalised<text:s/>to<text:s/>Ensure<text:s/>Long</text:span><text:span text:style-name="T265_2">‑</text:span><text:span text:style-name="T265_3">Term<text:s/>Impact</text:span></text:p>
        <text:p text:style-name="P266"><text:span text:style-name="T266_1">Findings<text:s/>from<text:s/>both<text:s/>CIWA<text:s/>projects<text:s/>point<text:s/>to<text:s/>internal<text:s/>processes<text:s/>and<text:s/>staff<text:s/>turnover<text:s/>working<text:s/>against<text:s/>institutional<text:s/>memory.</text:span><text:span text:style-name="T266_2"><text:s/>Successive<text:s/>World<text:s/>Bank<text:s/>teams<text:s/>involved<text:s/>in<text:s/>CIWA’s<text:s/>Somalia<text:s/>work<text:s/>had<text:s/>limited<text:s/>knowledge<text:s/>of<text:s/>earlier<text:s/>lessons,<text:s/>reducing<text:s/>continuity.<text:s/>Similarly,<text:s/>it<text:s/>appears<text:s/>that<text:s/>much<text:s/>of<text:s/>the<text:s/>key<text:s/>technical<text:s/>knowledge resides within<text:s/>external<text:s/>consultants<text:s/>rather<text:s/>than<text:s/>within CIWA and<text:s/>the<text:s/>World<text:s/>Bank regional<text:s/>water<text:s/>sector<text:s/>team.<text:s/>Although<text:s/>rich<text:s/>learning<text:s/>has<text:s/>emerged<text:s/>through<text:s/>both<text:s/>formal<text:s/>and<text:s/>informal<text:s/>processes,<text:s/>it<text:s/>is<text:s/>not<text:s/>consistently<text:s/>captured.<text:s/>Institutionalising<text:s/>learning<text:s/>is<text:s/>essential<text:s/>for<text:s/>long</text:span><text:span text:style-name="T266_3">‑</text:span><text:span text:style-name="T266_4">term<text:s/>effectiveness.</text:span></text:p>
        <text:p text:style-name="P267"><text:span text:style-name="T267_1">Sustainable<text:s/>Groundwater<text:s/>Service<text:s/>Delivery<text:s/>Requires<text:s/>Policy<text:s/>Choices<text:s/></text:span></text:p>
        <text:p text:style-name="P268"><text:span text:style-name="T268_1">While<text:s/>CIWA<text:s/>and<text:s/>GW4R<text:s/>adopt<text:s/>a<text:s/>holistic<text:s/>approach<text:s/>to<text:s/>groundwater<text:s/>service<text:s/>delivery,<text:s/>there<text:s/>remains<text:s/>a<text:s/>fundamental<text:s/>tension<text:s/>between<text:s/>water<text:s/>as<text:s/>a<text:s/>basic<text:s/>right<text:s/>and<text:s/>cost</text:span><text:span text:style-name="T268_2">‑</text:span><text:span text:style-name="T268_3">recovery<text:s/>models<text:s/>used<text:s/>in<text:s/>service<text:s/>delivery.<text:s/></text:span><text:span text:style-name="T268_4">While<text:s/>CIWA<text:s/>funded<text:s/>a<text:s/>study<text:s/>comparing<text:s/>funding<text:s/>models<text:s/>for<text:s/>rural<text:s/>water<text:s/>schemes,<text:s/>e</text:span><text:span text:style-name="T268_5">vidence<text:s/>including<text:s/>a<text:s/>recent<text:s/>Oxfam<text:s/>evaluation<text:s/>in<text:s/>Turkana<text:s/></text:span><text:span text:style-name="T268_6">indicates</text:span><text:span text:style-name="T268_7"><text:s/></text:span><text:span text:style-name="T268_8">that<text:s/></text:span><text:span text:style-name="T268_9">GW4R’s<text:s/>preferred<text:s/>approach,<text:s/>community-based<text:s/>management<text:s/>coupled<text:s/>with<text:s/>a<text:s/>contracted<text:s/>technical<text:s/>service<text:s/>provider,<text:s/>is<text:s/>unlikely<text:s/>to<text:s/>be<text:s/>financially<text:s/>sustainable<text:s/>given<text:s/>that<text:s/>the</text:span><text:span text:style-name="T268_10"><text:s/></text:span><text:span text:style-name="T268_11">ability<text:s/>and<text:s/>willingness<text:s/>to<text:s/>pay<text:s/>for<text:s/>water<text:s/>of<text:s/></text:span><text:span text:style-name="T268_12">marginalised<text:s/>communities<text:s/>in<text:s/>the<text:s/>borderlands<text:s/>cannot<text:s/>cover<text:s/>operation<text:s/>and<text:s/>maintenance<text:s/>(O&amp;M)<text:s/>costs.<text:s/>This<text:s/>contradicts<text:s/>GW4R<text:s/>financing<text:s/>assumptions<text:s/>and<text:s/>undermines<text:s/>sustainability.<text:s/>Cost</text:span><text:span text:style-name="T268_13">‑</text:span><text:span text:style-name="T268_14">recovery<text:s/>appears<text:s/>unrealistic<text:s/>in<text:s/>fragile,<text:s/>conflict<text:s/>and<text:s/>violence-affected<text:s/>(FCV)<text:s/>settings,<text:s/>signaling<text:s/>the<text:s/>need<text:s/>for<text:s/>national<text:s/>cross</text:span><text:span text:style-name="T268_15">‑</text:span><text:span text:style-name="T268_16">subsidy<text:s/>models—such<text:s/>as<text:s/>those<text:s/>used<text:s/>in<text:s/>Namibia—drawing<text:s/>on<text:s/>commercial,<text:s/>mining,<text:s/>and<text:s/>urban<text:s/>sectors.</text:span></text:p>
        <text:p text:style-name="P269"><text:span text:style-name="T269_1">Failure<text:s/>to<text:s/>Adequately<text:s/>Apply<text:s/>GEDSI<text:s/>Undermines<text:s/>Value<text:s/>for<text:s/>Money</text:span></text:p>
        <text:p text:style-name="P270"><text:span text:style-name="T270_1">Gender<text:s/>Equality,<text:s/>Disability<text:s/>and<text:s/>Social<text:s/>Inclusion<text:s/>(GEDSI)<text:s/>is<text:s/>operationalised<text:s/>in<text:s/>GW4R<text:s/>through<text:s/>implementation<text:s/>tools<text:s/>developed<text:s/>with<text:s/>CIWA’s<text:s/>support,</text:span><text:span text:style-name="T270_2"><text:s/>including<text:s/>checklists<text:s/>and<text:s/>guidelines<text:s/>for<text:s/>groundwater<text:s/>sites.<text:s/>However,<text:s/>findings<text:s/>from<text:s/>the<text:s/>Turkana<text:s/>visit<text:s/>show<text:s/>they<text:s/>are<text:s/>not<text:s/>consistently<text:s/>applied<text:s/>in<text:s/>ways<text:s/>responsive<text:s/>to<text:s/>local<text:s/>context.<text:s/>Past<text:s/>failures<text:s/>to<text:s/>integrate<text:s/>GEDSI<text:s/>in<text:s/>groundwater<text:s/>projects<text:s/>in<text:s/>the<text:s/>Horn<text:s/>of<text:s/>Africa<text:s/>borderlands<text:s/>have<text:s/>contributed<text:s/>to<text:s/>community<text:s/>conflict,<text:s/>including<text:s/>destruction<text:s/>of<text:s/>infrastructure<text:s/>by<text:s/>groups<text:s/>who<text:s/>felt<text:s/>excluded.<text:s/>There<text:s/>is<text:s/>a<text:s/>risk<text:s/>that<text:s/>GW4R<text:s/>interventions<text:s/>could<text:s/>have<text:s/>similar<text:s/>impacts.</text:span></text:p>
        <text:p text:style-name="P271"><text:span text:style-name="T271_1">Recommendations</text:span></text:p>
        <text:p text:style-name="P272"><text:span text:style-name="T272_1">•<text:s/>Develop<text:s/>regionally<text:s/>aligned<text:s/>national<text:s/>standards<text:s/>for<text:s/>groundwater<text:s/>projects,<text:s/>building<text:s/>on<text:s/>Ethiopia’s<text:s/>example.</text:span></text:p>
        <text:p text:style-name="P273"><text:span text:style-name="T273_1">•<text:s/>Revisit<text:s/>the<text:s/>GW4R<text:s/>theory<text:s/>of<text:s/>change<text:s/>to<text:s/>better<text:s/>reflect<text:s/>how<text:s/>groundwater<text:s/>contributes<text:s/>to<text:s/>resilience<text:s/>in<text:s/>the<text:s/>borderlands<text:s/>environments.</text:span></text:p>
        <text:p text:style-name="P274"><text:span text:style-name="T274_1">•<text:s/>Apply<text:s/>lessons<text:s/>from<text:s/>other<text:s/>groundwater<text:s/>actors,<text:s/>including<text:s/>Oxfam<text:s/>Kenya’s<text:s/>experience<text:s/>with<text:s/>private<text:s/>sector<text:s/>service</text:span><text:span text:style-name="T274_2">‑</text:span><text:span text:style-name="T274_3">provider<text:s/>‘bundling’<text:s/>models.</text:span></text:p>
        <text:p text:style-name="P275"><text:span text:style-name="T275_1">•<text:s/>Capture<text:s/>informal<text:s/>learning<text:s/>systematically<text:s/>using<text:s/>existing<text:s/>structures.</text:span></text:p>
        <text:p text:style-name="P276"><text:span text:style-name="T276_1">•<text:s/>Use<text:s/>emerging<text:s/>lessons<text:s/>to<text:s/>strengthen<text:s/>projects<text:s/>still<text:s/>under<text:s/>preparation,<text:s/>especially<text:s/>around<text:s/>community<text:s/>inclusion,<text:s/>procurement,<text:s/>drilling,<text:s/>and<text:s/>O&amp;M.</text:span></text:p>
        <text:p text:style-name="P277"><text:span text:style-name="T277_1">•<text:s/>Engage<text:s/>graduate<text:s/>students<text:s/>to<text:s/>consolidate<text:s/>technical<text:s/>data<text:s/>and<text:s/>expand<text:s/>publicly<text:s/>accessible<text:s/>research.</text:span></text:p>
        <text:p text:style-name="P278"/>
        <text:p text:style-name="P279"><text:bookmark-start text:name="_Toc225260460"/><text:span text:style-name="T279_1">FFF</text:span><text:span text:style-name="T279_2">:</text:span><text:span text:style-name="T279_3"><text:s/>Scalability,<text:s/>Replicability<text:s/>&amp;<text:s/>Sustainability<text:s/>of<text:s/>FFPOs</text:span><text:bookmark-end text:name="_Toc225260460"/></text:p>
        <text:p text:style-name="P280"><text:span text:style-name="T280_1">Scaling<text:s/>Sustainable<text:s/>Forest<text:s/>and<text:s/>Farm<text:s/>Producer<text:s/>Organisation<text:s/>Enterprises</text:span></text:p>
        <text:p text:style-name="P281"><text:span text:style-name="T281_1">The<text:s/>Forest<text:s/>and<text:s/>Farm<text:s/>Facility<text:s/>(FFF)<text:s/>is<text:s/>a<text:s/>partnership<text:s/>between<text:s/>FAO,<text:s/>IUCN,<text:s/>IIED<text:s/>and<text:s/>Agricord<text:s/>with<text:s/>support<text:s/>from<text:s/>eight<text:s/>donors<text:s/>including<text:s/>FCDO.<text:s/>It<text:s/>strengthens<text:s/>the<text:s/>organisations<text:s/>of<text:s/>Indigenous<text:s/>Peoples,<text:s/>forest<text:s/>communities<text:s/>and<text:s/>family<text:s/>smallholders<text:s/>to<text:s/>help<text:s/>secure<text:s/>their<text:s/>rights,<text:s/>build<text:s/>sustainable<text:s/>enterprises,<text:s/>and<text:s/>improve<text:s/>forest<text:s/>and<text:s/>land<text:s/>management.<text:s/>Evidence<text:s/>from<text:s/>the<text:s/>ARCAN<text:s/>MEL<text:s/>Midline<text:s/>Evaluation<text:s/>shows<text:s/>FFF<text:s/>contributes<text:s/>to<text:s/>sustainable<text:s/>land<text:s/>management<text:s/>and<text:s/>resilience<text:s/>in<text:s/>Africa,<text:s/>though<text:s/>gaps<text:s/>remain<text:s/>with<text:s/>insufficient<text:s/>evidence<text:s/>of<text:s/>FFF’s<text:s/>work<text:s/>on<text:s/>mobilising<text:s/>private<text:s/>finance<text:s/>and<text:s/>growing<text:s/>sustained<text:s/>agroecological<text:s/>enterprises.<text:s/></text:span></text:p>
        <text:p text:style-name="P282"><text:span text:style-name="T282_1">A<text:s/>case<text:s/>study<text:s/>in<text:s/>Kenya—selected<text:s/>for<text:s/>its<text:s/>strong<text:s/>examples<text:s/>of<text:s/>enterprise<text:s/>development—examined<text:s/>the<text:s/>scalability<text:s/>and<text:s/>sustainability<text:s/>of<text:s/>forest<text:s/>and<text:s/>farm<text:s/>producer<text:s/>organisation<text:s/>(FFPO)<text:s/>enterprises.<text:s/>The<text:s/>team<text:s/>conducted<text:s/>interviews<text:s/>and<text:s/>focus<text:s/>group<text:s/>discussions<text:s/>with<text:s/>91<text:s/>in</text:span><text:span text:style-name="T282_2">‑</text:span><text:span text:style-name="T282_3">country<text:s/>stakeholders,<text:s/>and<text:s/>international<text:s/>FFF<text:s/>staff<text:s/>to<text:s/>understand<text:s/>how<text:s/>the<text:s/>Kenyan<text:s/>experience<text:s/>reflects<text:s/>broader<text:s/>FFF<text:s/>work<text:s/>across<text:s/>Sub-Saharan<text:s/>Africa<text:s/>and<text:s/>beyond.</text:span></text:p>
        <text:p text:style-name="P283"><text:span text:style-name="T283_1">FFF’s<text:s/>Holistic<text:s/>Approach<text:s/>Works<text:s/>When<text:s/>Fully<text:s/>Applied<text:s/></text:span></text:p>
        <text:p text:style-name="P284"><text:span text:style-name="T284_1">FFF<text:s/>Kenya<text:s/>has<text:s/>focused<text:s/>heavily<text:s/>on<text:s/>entrepreneurship<text:s/>compared<text:s/>to<text:s/>other<text:s/>outcome<text:s/>areas<text:s/>such<text:s/>as<text:s/>climate<text:s/>resilience,<text:s/>advocacy,<text:s/>or<text:s/>social<text:s/>services.</text:span><text:span text:style-name="T284_2"><text:s/>Business<text:s/>development<text:s/>training,<text:s/>financial<text:s/>management<text:s/>support,<text:s/>and<text:s/>guidance<text:s/>in<text:s/>procuring<text:s/>service<text:s/>providers<text:s/>have<text:s/>helped<text:s/>organisations<text:s/>increase<text:s/>production,<text:s/>membership,<text:s/>and<text:s/>access<text:s/>to<text:s/>policymakers.<text:s/>Some<text:s/>project<text:s/>activities—such<text:s/>as<text:s/>tree<text:s/>nurseries,<text:s/>beekeeping,<text:s/>honey<text:s/>processing,<text:s/>and<text:s/>eco</text:span><text:span text:style-name="T284_3">‑</text:span><text:span text:style-name="T284_4">tourism—have<text:s/>provided<text:s/>new<text:s/>livelihood<text:s/>opportunities<text:s/>to<text:s/>beneficiaries.<text:s/></text:span></text:p>
        <text:p text:style-name="P285"><text:span text:style-name="T285_1">However,<text:s/>the<text:s/>Kenya<text:s/>portfolio<text:s/>does<text:s/>not<text:s/>yet<text:s/>show<text:s/>the<text:s/>fully<text:s/>integrated<text:s/>FFF<text:s/>model<text:s/>seen<text:s/>in<text:s/>its<text:s/>work<text:s/>in<text:s/>countries<text:s/>including<text:s/>Bolivia,<text:s/>Nepal,<text:s/>and<text:s/>Vietnam.<text:s/>For<text:s/>example,<text:s/>in<text:s/>2024,<text:s/>the<text:s/>FFF</text:span><text:span text:style-name="T285_2">‑</text:span><text:span text:style-name="T285_3">supported<text:s/>El<text:s/>Ceibo<text:s/>Cooperative<text:s/>in<text:s/>Bolivia<text:s/>exported<text:s/>cocoa<text:s/>beans<text:s/>to<text:s/>France,<text:s/>Germany,<text:s/>Italy<text:s/>and<text:s/>the<text:s/>Netherlands,<text:s/>worth<text:s/>more<text:s/>than<text:s/>USD<text:s/>5<text:s/>million.<text:s/>This<text:s/>success<text:s/>reflects<text:s/>an<text:s/>agroecological<text:s/>approach<text:s/>combining<text:s/>indigenous<text:s/>forest<text:s/>species,<text:s/>Amazonian<text:s/>fruits,<text:s/>and<text:s/>diverse<text:s/>cocoa<text:s/>varieties—helping<text:s/>avoid<text:s/>climate</text:span><text:span text:style-name="T285_4">‑</text:span><text:span text:style-name="T285_5">vulnerable<text:s/>monocultures.<text:s/>In<text:s/>a<text:s/>2024<text:s/>ARCAN<text:s/>MEL<text:s/>Unit<text:s/>field<text:s/>visit,<text:s/>FFF<text:s/>Tanzania<text:s/>appeared<text:s/>to<text:s/>consider<text:s/>entrepreneurship<text:s/>equally<text:s/>with<text:s/>climate<text:s/>resilience,<text:s/>forest<text:s/>protection,<text:s/>advocacy,<text:s/>and<text:s/>social<text:s/>services.</text:span></text:p>
        <text:p text:style-name="P286"><text:span text:style-name="T286_1">Project<text:s/>Selection<text:s/>Shapes<text:s/>Who<text:s/>Benefits</text:span></text:p>
        <text:p text:style-name="P287"><text:span text:style-name="T287_1">Findings<text:s/>show<text:s/>older<text:s/>men<text:s/>benefit<text:s/>disproportionately<text:s/>from<text:s/>FFF<text:s/>Kenya’s<text:s/>interventions.</text:span><text:span text:style-name="T287_2"><text:s/>Many<text:s/>supported<text:s/>value<text:s/>chains—such<text:s/>as<text:s/>avocado,<text:s/>honey,<text:s/>coffee<text:s/>and<text:s/>dairy—are<text:s/>traditionally<text:s/>dominated<text:s/>by<text:s/>men<text:s/>and<text:s/>wealthier<text:s/>households.<text:s/>Membership<text:s/>data<text:s/>shows<text:s/>men<text:s/>make<text:s/>up<text:s/>the<text:s/>majority<text:s/>of<text:s/>case<text:s/>study<text:s/>FFPO<text:s/>members<text:s/>benefiting<text:s/>from<text:s/>training<text:s/>and<text:s/>enterprise<text:s/>support,<text:s/>limiting<text:s/>opportunities<text:s/>for<text:s/>women.<text:s/>Further,<text:s/>many<text:s/>of<text:s/>the<text:s/>FFPO<text:s/>enterprises<text:s/>visited<text:s/>during<text:s/>the<text:s/>case<text:s/>study<text:s/>had<text:s/>been<text:s/>established<text:s/>and<text:s/>growing<text:s/>profits<text:s/>prior<text:s/>to<text:s/>FFF<text:s/>support</text:span><text:span text:style-name="T287_3">.</text:span></text:p>
        <text:p text:style-name="P288"><text:span text:style-name="T288_1">More<text:s/>Strategic<text:s/>Advocacy<text:s/>Could<text:s/>Help<text:s/>Drive<text:s/>Transformational<text:s/>Change</text:span></text:p>
        <text:p text:style-name="P289"><text:span text:style-name="T289_1">Some<text:s/>Kenyan<text:s/>FFPOs<text:s/>are<text:s/>working<text:s/>to<text:s/>shift<text:s/>cultural<text:s/>norms<text:s/>on<text:s/>land<text:s/>and<text:s/>cattle<text:s/>ownership,<text:s/>but<text:s/>women<text:s/>and<text:s/>youth<text:s/>still<text:s/>hold<text:s/>limited<text:s/>decision</text:span><text:span text:style-name="T289_2">‑</text:span><text:span text:style-name="T289_3">making<text:s/>power.<text:s/>These<text:s/>issues<text:s/>cannot<text:s/>be<text:s/>resolved<text:s/>by<text:s/>FFF<text:s/>Kenya<text:s/>alone,<text:s/>but<text:s/>it<text:s/>could<text:s/>focus<text:s/>its<text:s/>advocacy<text:s/>on<text:s/>systemic<text:s/>constraints—such<text:s/>as<text:s/>policies<text:s/>that<text:s/>favour<text:s/>subsidised<text:s/>chemical<text:s/>fertilisers<text:s/>over<text:s/>natural,<text:s/>environmentally<text:s/>friendly<text:s/>alternatives<text:s/>produced<text:s/>by<text:s/>FFPOs.<text:s/>FFF<text:s/>has<text:s/>influenced<text:s/>beneficial<text:s/>policies<text:s/>for<text:s/>FFPOs<text:s/>elsewhere,<text:s/>including<text:s/>expanded<text:s/>government<text:s/>funding<text:s/>for<text:s/>farmer</text:span><text:span text:style-name="T289_4">‑</text:span><text:span text:style-name="T289_5">managed<text:s/>seed<text:s/>banks<text:s/>in<text:s/>Tanzania.</text:span></text:p>
        <text:p text:style-name="P290"><text:span text:style-name="T290_1">Agrobiodiversity<text:s/>Is<text:s/>an<text:s/>Underused<text:s/>Opportunity<text:s/>for<text:s/>Resilience</text:span></text:p>
        <text:p text:style-name="P291"><text:span text:style-name="T291_1">Diversification<text:s/>of<text:s/>FFPO<text:s/>products—a<text:s/>core<text:s/>FFF<text:s/>principle—is<text:s/>less<text:s/>visible<text:s/>in<text:s/>Kenya<text:s/>than<text:s/>in<text:s/>other<text:s/>regions.</text:span><text:span text:style-name="T291_2"><text:s/>FFF<text:s/>has<text:s/>successfully<text:s/>supported<text:s/>diversification<text:s/>in<text:s/>Latin<text:s/>America<text:s/>and<text:s/>elsewhere<text:s/>in<text:s/>Africa.<text:s/>In<text:s/>Kenya,<text:s/>whilst<text:s/>there<text:s/>has<text:s/>been<text:s/>an<text:s/>emphasis<text:s/>on<text:s/>establishing<text:s/>tree<text:s/>nurseries<text:s/>to<text:s/>produce<text:s/>grafted<text:s/>fruit<text:s/>trees<text:s/>of<text:s/>high<text:s/>quality<text:s/>(avocado,<text:s/>mangoes<text:s/></text:span><text:span text:style-name="T291_3">etc.)<text:s/>beekeeping<text:s/>and<text:s/>some<text:s/>indigenous<text:s/>timbers,<text:s/>there<text:s/>appears<text:s/>to<text:s/>be<text:s/>far<text:s/>less<text:s/>focus<text:s/>on<text:s/>encouraging<text:s/>the<text:s/>diversification<text:s/>of<text:s/>FFPO<text:s/>value<text:s/>chains<text:s/>into<text:s/></text:span><text:span text:style-name="T291_4">i</text:span><text:span text:style-name="T291_5">ndigenous<text:s/>crops<text:s/>and<text:s/>Non-Timber<text:s/>Forest<text:s/>Product<text:s/>(NTFP)<text:s/>value<text:s/>chains.<text:s/>This<text:s/>would<text:s/>have<text:s/>been<text:s/>a<text:s/>relatively<text:s/>easy<text:s/>and<text:s/>cost-effective<text:s/>step<text:s/>to<text:s/>increase<text:s/>resilience<text:s/>to<text:s/>climate<text:s/>change.</text:span></text:p>
        <text:p text:style-name="P292"><text:span text:style-name="T292_1">Learning<text:s/>Across<text:s/>Regions<text:s/>Could<text:s/>Strengthen<text:s/>Kenya’s<text:s/>Programme</text:span></text:p>
        <text:p text:style-name="P293"><text:span text:style-name="T293_1">Increased<text:s/>peer<text:s/>to<text:s/>peer<text:s/>learning,<text:s/>especially<text:s/>between<text:s/>Latin<text:s/>America,<text:s/>Kenya<text:s/>and<text:s/>other<text:s/>African<text:s/>countries<text:s/>can<text:s/>add<text:s/>value</text:span><text:span text:style-name="T293_2">.<text:s/>FFPOs<text:s/>in<text:s/>Latin<text:s/>America<text:s/>supported<text:s/>by<text:s/>FFF<text:s/>were<text:s/>identified<text:s/>as<text:s/>being<text:s/>the<text:s/>most<text:s/>advanced<text:s/>in<text:s/>applying<text:s/>agroecological<text:s/>practices.<text:s/>There<text:s/>would<text:s/>be<text:s/>benefits<text:s/>from<text:s/>seeing<text:s/>how<text:s/>FFPOs<text:s/>are<text:s/>applying<text:s/>agro-ecological<text:s/>practices<text:s/>in<text:s/>sub-Saharan<text:s/>African<text:s/>contexts,<text:s/>such<text:s/>as<text:s/>Tanzania<text:s/>and<text:s/>Madagascar<text:s/>and<text:s/>also<text:s/>from<text:s/>their<text:s/>work<text:s/>specifically<text:s/>with<text:s/>Indigenous<text:s/>Peoples<text:s/>in<text:s/>Bolivia<text:s/>and<text:s/>Ecuador.<text:s/>Work<text:s/>by<text:s/>other<text:s/>donor<text:s/>programmes<text:s/>and<text:s/>the<text:s/>private<text:s/>sector<text:s/>could<text:s/>also<text:s/>be<text:s/>complementary<text:s/>to<text:s/>FFF<text:s/>Kenya's<text:s/>work.<text:s/></text:span></text:p>
        <text:p text:style-name="P294"><text:span text:style-name="T294_1">Recommendations</text:span></text:p>
        <text:list text:style-name="LS42" xml:id="list24">
          <text:list-item>
            <text:p text:style-name="P295"><text:span text:style-name="T295_1">Keep<text:s/>a<text:s/>strong<text:s/>focus<text:s/>on<text:s/>gender<text:s/>equality,<text:s/>social<text:s/>inclusion,<text:s/>agroecology,<text:s/>and<text:s/>value</text:span><text:span text:style-name="T295_2">‑</text:span><text:span text:style-name="T295_3">chain<text:s/>diversification<text:s/>across<text:s/>grant<text:s/>design<text:s/>and<text:s/>delivery.</text:span><text:span text:style-name="T295_4"><text:line-break/></text:span></text:p>
          </text:list-item>
          <text:list-item>
            <text:p text:style-name="P296"><text:span text:style-name="T296_1">Select<text:s/>value<text:s/>chains<text:s/>where<text:s/>FFF<text:s/>support<text:s/>is<text:s/>additional,<text:s/>placing<text:s/>greater<text:s/>emphasis<text:s/>on<text:s/>indigenous<text:s/>crops<text:s/>and<text:s/>NTFPs.</text:span></text:p>
          </text:list-item>
        </text:list>
        <text:p text:style-name="P297"/>
        <text:list text:style-name="LS42" xml:id="list26">
          <text:list-item>
            <text:p text:style-name="P298"><text:span text:style-name="T298_1">Give<text:s/>greater<text:s/>emphasis<text:s/>to<text:s/>selecting<text:s/>FFPOs<text:s/>involved<text:s/>in<text:s/>agroecological<text:s/>approaches<text:s/>which<text:s/>encourage<text:s/>diversification<text:s/>in<text:s/>farm<text:s/>and<text:s/>forest<text:s/>systems</text:span></text:p>
          </text:list-item>
        </text:list>
        <text:p text:style-name="P299"/>
        <text:list text:style-name="LS42" xml:id="list27">
          <text:list-item>
            <text:p text:style-name="P300"><text:span text:style-name="T300_1">Ensure<text:s/>strong<text:s/>monitoring<text:s/>and<text:s/>evaluation<text:s/>data<text:s/>collection<text:s/>for<text:s/>adaptive<text:s/>management.</text:span></text:p>
          </text:list-item>
        </text:list>
        <text:p text:style-name="P301"/>
        <text:list text:style-name="LS42" xml:id="list28">
          <text:list-item>
            <text:p text:style-name="P302"><text:span text:style-name="T302_1">Strengthen<text:s/>collaboration<text:s/>with<text:s/>government,<text:s/>private</text:span><text:span text:style-name="T302_2">‑</text:span><text:span text:style-name="T302_3">sector<text:s/>and<text:s/>NGO<text:s/>actors<text:s/>at<text:s/>all<text:s/>levels<text:s/>to<text:s/>increase<text:s/>the<text:s/>likelihood<text:s/>of<text:s/>sustainable<text:s/>landscape<text:s/>restoration,<text:s/>tree<text:s/>planting<text:s/>and<text:s/>agroecology.</text:span></text:p>
          </text:list-item>
        </text:list>
        <text:p text:style-name="P303"/>
        <text:p text:style-name="P304"/>
        <text:p text:style-name="P305"><text:bookmark-start text:name="_Toc225260461"/><text:span text:style-name="T305_1">SEFA</text:span><text:span text:style-name="T305_2">:<text:s/>Mini<text:s/>Case<text:s/>Studies</text:span><text:bookmark-end text:name="_Toc225260461"/></text:p>
        <text:p text:style-name="P306"><text:span text:style-name="T306_1">Strengthening<text:s/>Renewable<text:s/>Energy<text:s/>Systems<text:s/>Through<text:s/>Risk<text:s/>Reduction<text:s/>and<text:s/>Scalable,<text:s/>Blended</text:span><text:span text:style-name="T306_2">‑</text:span><text:span text:style-name="T306_3">Finance<text:s/>Models</text:span></text:p>
        <text:p text:style-name="P307"><text:span text:style-name="T307_1">The<text:s/>Sustainable<text:s/>Energy<text:s/>Fund<text:s/>for<text:s/>Africa<text:s/>(SEFA),<text:s/>managed<text:s/>by<text:s/>the<text:s/>African<text:s/>Development<text:s/>Bank<text:s/>(AfDB),<text:s/>supports<text:s/>the<text:s/>expansion<text:s/>of<text:s/>clean<text:s/>energy<text:s/>across<text:s/>Sub</text:span><text:span text:style-name="T307_2">‑</text:span><text:span text:style-name="T307_3">Saharan<text:s/>Africa<text:s/>by<text:s/>reducing<text:s/>investment<text:s/>risks<text:s/>and<text:s/>creating<text:s/>a<text:s/>stronger<text:s/>policy<text:s/>environment.<text:s/>Findings<text:s/>from<text:s/>the<text:s/>ARCAN<text:s/>Midline<text:s/>Evaluation<text:s/>confirm<text:s/>SEFA’s<text:s/>strong<text:s/>relevance<text:s/>to<text:s/>regional<text:s/>renewable</text:span><text:span text:style-name="T307_4">‑</text:span><text:span text:style-name="T307_5">energy<text:s/>needs<text:s/>while<text:s/>highlighting<text:s/>a<text:s/>need<text:s/>for<text:s/>clearer<text:s/>articulation<text:s/>of<text:s/>how<text:s/>SEFA’s<text:s/>activities<text:s/>translate<text:s/>into<text:s/>long</text:span><text:span text:style-name="T307_6">‑</text:span><text:span text:style-name="T307_7">term<text:s/>impact.<text:s/>This<text:s/>technical<text:s/>assistance<text:s/>examines<text:s/>two<text:s/>examples<text:s/>of<text:s/>SEFA’s<text:s/>work—the<text:s/>COVID</text:span><text:span text:style-name="T307_8">‑</text:span><text:span text:style-name="T307_9">19<text:s/>Off</text:span><text:span text:style-name="T307_10">‑</text:span><text:span text:style-name="T307_11">Grid<text:s/>Recovery<text:s/>Platform<text:s/>(CRP)<text:s/>and<text:s/>the<text:s/>AfricaGoGreen<text:s/>Fund<text:s/>(AGGF)—to<text:s/>understand<text:s/>how<text:s/>SEFA<text:s/>contributes<text:s/>to<text:s/>derisking</text:span><text:span text:style-name="T307_12"><text:note text:note-class="footnote"><text:note-citation/><text:note-body><text:p text:style-name="P308"><text:span text:style-name="T308_1"><text:s/></text:span><text:span text:style-name="T308_2">Strategies<text:s/>or<text:s/>mechanisms<text:s/>that<text:s/>reduce,<text:s/>mitigate,<text:s/>or<text:s/>manage<text:s/>investment<text:s/>risk.</text:span></text:p></text:note-body></text:note></text:span><text:span text:style-name="T308_3"><text:s/>investments,<text:s/>mobilising<text:s/>private<text:s/>finance,<text:s/>and<text:s/>supporting<text:s/>sustainable<text:s/>clean<text:s/>energy<text:s/>infrastructure<text:s/>across<text:s/>Africa.</text:span></text:p>
        <text:p text:style-name="P309"><text:span text:style-name="T309_1">SEFA<text:s/>Investments<text:s/>Help<text:s/>Reduce<text:s/>Risk<text:s/>and<text:s/>Strengthen<text:s/>Renewable</text:span><text:span text:style-name="T309_2">‑</text:span><text:span text:style-name="T309_3">Energy<text:s/>Supply</text:span></text:p>
        <text:p text:style-name="P310"><text:span text:style-name="T310_1">SEFA’s<text:s/>concessional<text:s/>finance</text:span><text:span text:style-name="T310_2"><text:note text:note-class="footnote"><text:note-citation/><text:note-body><text:p text:style-name="P311"><text:span text:style-name="T311_1"><text:s/>Below‑market<text:s/>financing<text:s/>provided<text:s/>by<text:s/>public/DFI/philanthropic<text:s/>actors<text:s/>to<text:s/>enable<text:s/>high‑impact<text:s/>investments.</text:span></text:p></text:note-body></text:note></text:span><text:span text:style-name="T311_2"><text:s/>through<text:s/>CRP<text:s/>enabled<text:s/>off</text:span><text:span text:style-name="T311_3">‑</text:span><text:span text:style-name="T311_4">grid<text:s/>companies<text:s/>to<text:s/>continue<text:s/>operations<text:s/>amid<text:s/>severe<text:s/>COVID</text:span><text:span text:style-name="T311_5">‑</text:span><text:span text:style-name="T311_6">19<text:s/>market<text:s/>disruption.<text:s/>This<text:s/>support<text:s/>helped<text:s/>partner<text:s/>funds<text:s/>continue<text:s/>lending<text:s/>at<text:s/>affordable<text:s/>rates<text:s/>so<text:s/>that<text:s/>off</text:span><text:span text:style-name="T311_7">‑</text:span><text:span text:style-name="T311_8">grid<text:s/>energy<text:s/>companies<text:s/>could<text:s/>keep<text:s/>operating.<text:s/>Many<text:s/>investments<text:s/>supported<text:s/>through<text:s/>CRP<text:s/>would<text:s/>not<text:s/>have<text:s/>happened<text:s/>without<text:s/>SEFA<text:s/>because<text:s/>they<text:s/>were<text:s/>considered<text:s/>too<text:s/>risky.<text:s/>As<text:s/>of<text:s/>2025,<text:s/>CRP<text:s/>has<text:s/>generated<text:s/>30<text:s/>MW<text:s/>of<text:s/>installed<text:s/>capacity,<text:s/>enabled<text:s/>1.2<text:s/>million<text:s/>new<text:s/>connections<text:s/>benefiting<text:s/>6.1<text:s/>million<text:s/>people,<text:s/>reduced<text:s/>emissions<text:s/>by<text:s/>1,090,095<text:s/>tonnes<text:s/>of<text:s/>carbon<text:s/>dioxide<text:s/>equivalent<text:s/>(tCO</text:span><text:span text:style-name="T311_9">₂</text:span><text:span text:style-name="T311_10">e),<text:s/>and<text:s/>supported<text:s/>more<text:s/>than<text:s/>800<text:s/>new<text:s/>jobs—345<text:s/>held<text:s/>by<text:s/>women.</text:span></text:p>
        <text:p text:style-name="P312"><text:span text:style-name="T312_1">In<text:s/>AGGF,<text:s/>SEFA’s<text:s/>provision<text:s/>of<text:s/>first</text:span><text:span text:style-name="T312_2">‑</text:span><text:span text:style-name="T312_3">loss<text:s/>capital</text:span><text:span text:style-name="T312_4"><text:note text:note-class="footnote"><text:note-citation/><text:note-body><text:p text:style-name="P313"><text:span text:style-name="T313_1"><text:s/>Junior<text:s/>or<text:s/>concessional<text:s/>capital<text:s/>that<text:s/>absorbs<text:s/>losses<text:s/>first<text:s/>in<text:s/>blended‑finance<text:s/>structures.</text:span></text:p></text:note-body></text:note></text:span><text:span text:style-name="T313_2"><text:s/>reduced<text:s/>perceived<text:s/>risk<text:s/>for<text:s/>senior<text:s/>equity<text:s/>and<text:s/>senior<text:s/>debt<text:s/>providers</text:span><text:span text:style-name="T313_3"><text:note text:note-class="footnote"><text:note-citation/><text:note-body><text:p text:style-name="P314"><text:span text:style-name="T314_1"><text:s/>Senior<text:s/>debt<text:s/>is<text:s/>repaid<text:s/>first<text:s/>in<text:s/>the<text:s/>event<text:s/>of<text:s/>default<text:s/>and<text:s/>thus<text:s/>carries<text:s/>lower<text:s/>risk.</text:span></text:p></text:note-body></text:note></text:span><text:span text:style-name="T314_2">,<text:s/>thereby<text:s/>reassuring<text:s/>investors<text:s/>and<text:s/>lenders<text:s/>by<text:s/>lowering<text:s/>the<text:s/>overall<text:s/>cost<text:s/>of<text:s/>capital.<text:s/>SEFA<text:s/>and<text:s/>the<text:s/>AfDB<text:s/>played<text:s/>an<text:s/>early<text:s/>market</text:span><text:span text:style-name="T314_3">‑</text:span><text:span text:style-name="T314_4">building<text:s/>role<text:s/>through<text:s/>a<text:s/>US$1<text:s/>million<text:s/>grant<text:s/>supporting<text:s/>the<text:s/>development<text:s/>of<text:s/>the<text:s/>Facility<text:s/>for<text:s/>Energy<text:s/>Inclusion<text:s/>(FEI)<text:s/>and<text:s/>the<text:s/>Off</text:span><text:span text:style-name="T314_5">‑</text:span><text:span text:style-name="T314_6">Grid<text:s/>Energy<text:s/>Access<text:s/>Fund<text:s/>(OGEF),<text:s/>some<text:s/>of<text:s/>the<text:s/>first<text:s/>dedicated<text:s/>small-scale<text:s/>renewable</text:span><text:span text:style-name="T314_7">‑</text:span><text:span text:style-name="T314_8">energy<text:s/>debt<text:s/>financing<text:s/>vehicles<text:s/>in<text:s/>Africa.<text:s/>As<text:s/>of<text:s/>2024,<text:s/>AGGF<text:s/>investments<text:s/>have<text:s/>enabled<text:s/>60<text:s/>MW<text:s/>of<text:s/>new<text:s/>capacity,<text:s/>20,122<text:s/>direct<text:s/>jobs,<text:s/>and<text:s/>463,053<text:s/>households<text:s/>and<text:s/>2.3<text:s/>million<text:s/>people<text:s/>connected<text:s/>to<text:s/>electricity,<text:s/>clean<text:s/>cooking<text:s/>and/or<text:s/>green<text:s/>appliances.</text:span></text:p>
        <text:p text:style-name="P315"><text:span text:style-name="T315_1">SEFA<text:s/>Mobilises<text:s/>Additional<text:s/>Finance<text:s/>Under<text:s/>Difficult<text:s/>Market<text:s/>Conditions</text:span></text:p>
        <text:p text:style-name="P316"><text:span text:style-name="T316_1">SEFA’s<text:s/>CRP<text:s/>investment<text:s/>of<text:s/>US$27<text:s/>million<text:s/>helped<text:s/>attract<text:s/>US$13<text:s/>million<text:s/>from<text:s/>the<text:s/>Global<text:s/>Environment<text:s/>Facility,<text:s/>US$80<text:s/>million<text:s/>in<text:s/>private<text:s/>investment,<text:s/>and<text:s/>US$140<text:s/>million<text:s/>in<text:s/>additional<text:s/>company</text:span><text:span text:style-name="T316_2">‑</text:span><text:span text:style-name="T316_3">level<text:s/>capital.<text:s/>This<text:s/>was<text:s/>especially<text:s/>important<text:s/>during<text:s/>the<text:s/>pandemic<text:s/>when<text:s/>investor<text:s/>confidence<text:s/>was<text:s/>low.<text:s/>AGGF<text:s/>benefits<text:s/>from<text:s/>a<text:s/>strong<text:s/>equity<text:s/>capital<text:s/>structure,<text:s/>including<text:s/>an<text:s/>US$80<text:s/>million<text:s/>junior<text:s/>equity</text:span><text:span text:style-name="T316_4"><text:note text:note-class="footnote"><text:note-citation/><text:note-body><text:p text:style-name="P317"><text:span text:style-name="T317_1"><text:s/></text:span><text:span text:style-name="T317_2">Equity<text:s/>capital<text:s/>that<text:s/>is<text:s/>contractually<text:s/>or<text:s/>structurally<text:s/>subordinated<text:s/>to<text:s/>other<text:s/>equity<text:s/>or<text:s/>debt<text:s/>tranches,<text:s/>absorbing<text:s/>losses<text:s/>ahead<text:s/>of<text:s/>senior<text:s/>equity<text:s/>or<text:s/>debt<text:s/>and<text:s/>often<text:s/>used<text:s/>as<text:s/>risk-absorbing<text:s/>capital<text:s/>in<text:s/>blended<text:s/>finance<text:s/>structures.</text:span></text:p></text:note-body></text:note></text:span><text:span text:style-name="T317_3"><text:s/>tranche<text:s/>provided<text:s/>by<text:s/>four<text:s/>investors,<text:s/>one<text:s/>of<text:s/>which<text:s/>is<text:s/>SEFA<text:s/>(US$10<text:s/>million).<text:s/>This<text:s/>structure<text:s/>enabled<text:s/>the<text:s/>fund<text:s/>to<text:s/>raise<text:s/>an<text:s/>additional<text:s/>US$45<text:s/>million<text:s/>in<text:s/>ordinary<text:s/>equity</text:span><text:span text:style-name="T317_4"><text:note text:note-class="footnote"><text:note-citation/><text:note-body><text:p text:style-name="P318"><text:span text:style-name="T318_1"><text:s/>Financing<text:s/>ranking<text:s/>between<text:s/>debt<text:s/>and<text:s/>common<text:s/>equity.</text:span></text:p></text:note-body></text:note></text:span><text:span text:style-name="T318_2">,<text:s/>US$40<text:s/>million<text:s/>in<text:s/>senior<text:s/>debt,<text:s/>and<text:s/>US$145<text:s/>million<text:s/>in<text:s/>additional<text:s/>company<text:s/>borrowing.<text:s/>Although<text:s/>SEFA’s<text:s/>US$10<text:s/>million<text:s/>equity<text:s/>investment<text:s/>was<text:s/>not<text:s/>the<text:s/>main<text:s/>driver<text:s/>of<text:s/>the<text:s/>initial<text:s/>fundraising,<text:s/>its<text:s/>involvement<text:s/>added<text:s/>credibility<text:s/>and<text:s/>helped<text:s/>attract<text:s/>other<text:s/>investors.<text:s/></text:span></text:p>
        <text:p text:style-name="P319"><text:span text:style-name="T319_1">Despite<text:s/>progress,<text:s/>both<text:s/>CRP<text:s/>and<text:s/>AGGF<text:s/>faced<text:s/>challenges<text:s/>common<text:s/>to<text:s/>many<text:s/>climate-related<text:s/>blended<text:s/>finance</text:span><text:span text:style-name="T319_2"><text:note text:note-class="footnote"><text:note-citation/><text:note-body><text:p text:style-name="P320"><text:span text:style-name="T320_1"><text:s/></text:span><text:span text:style-name="T320_2">The<text:s/>strategic<text:s/>use<text:s/>of<text:s/>development<text:s/>finance<text:s/>to<text:s/>mobilise<text:s/>additional<text:s/>commercial<text:s/>finance<text:s/>towards<text:s/>sustainable<text:s/>development<text:s/>objectives,<text:s/>by<text:s/>improving<text:s/>the<text:s/>risk-return<text:s/>profile<text:s/>of<text:s/>investments.</text:span></text:p></text:note-body></text:note></text:span><text:span text:style-name="T320_3"><text:s/>initiatives<text:s/>in<text:s/>Africa.<text:s/>Equity<text:s/>markets<text:s/>remain<text:s/>small<text:s/>and<text:s/>underdeveloped,<text:s/>and<text:s/>companies<text:s/>often<text:s/>face<text:s/>high<text:s/>business<text:s/></text:span><text:span text:style-name="T320_4">risks<text:s/>due<text:s/>to<text:s/>limited<text:s/>market<text:s/>maturity.<text:s/>Some<text:s/>of<text:s/>the<text:s/>key<text:s/>risks<text:s/>moving<text:s/>forward<text:s/>include<text:s/>macroeconomic<text:s/>risks<text:s/>in<text:s/>Africa’s<text:s/>nascent<text:s/>energy<text:s/>access<text:s/>markets<text:s/>and<text:s/>business<text:s/>risks<text:s/>associated<text:s/>with<text:s/>fairly<text:s/>early-stage<text:s/>companies<text:s/>facing<text:s/>unforeseen<text:s/>challenges.<text:s/>Some<text:s/>of<text:s/>these<text:s/>risks<text:s/>are<text:s/>reduced<text:s/>through<text:s/>strong<text:s/>reporting,<text:s/>investor<text:s/>oversight,<text:s/>and<text:s/>SEFA’s<text:s/>continued<text:s/>engagement.</text:span></text:p>
        <text:p text:style-name="P321"><text:span text:style-name="T321_1">Potential<text:s/>for<text:s/>Long</text:span><text:span text:style-name="T321_2">‑</text:span><text:span text:style-name="T321_3">Term<text:s/>Scalability<text:s/>and<text:s/>Sustainability</text:span></text:p>
        <text:p text:style-name="P322"><text:span text:style-name="T322_1">CRP<text:s/>expanded<text:s/>its<text:s/>support<text:s/>through<text:s/>multiple<text:s/>partner<text:s/>funds,<text:s/>allowing<text:s/>it<text:s/>to<text:s/>reach<text:s/>more<text:s/>companies<text:s/>and<text:s/>countries<text:s/>while<text:s/>offering<text:s/>different<text:s/>types<text:s/>of<text:s/>financial<text:s/>solutions.<text:s/>Its<text:s/>design<text:s/>also<text:s/>allowed<text:s/>it<text:s/>to<text:s/>grow<text:s/>from<text:s/>US$20<text:s/>million<text:s/>to<text:s/>US$40<text:s/>million<text:s/>in<text:s/>concessional<text:s/>finance.<text:s/>Given<text:s/>the<text:s/>lack<text:s/>of<text:s/>market<text:s/>maturity<text:s/>and<text:s/>gaps<text:s/>in<text:s/>the<text:s/>enabling<text:s/>environment,<text:s/>mezzanine<text:s/>instruments</text:span><text:span text:style-name="T322_2"><text:note text:note-class="footnote"><text:note-citation/><text:note-body><text:p text:style-name="P323"><text:span text:style-name="T323_1"><text:s/></text:span><text:span text:style-name="T323_2">A<text:s/>hybrid<text:s/>form<text:s/>of<text:s/>finance<text:s/>that<text:s/>sits<text:s/>between<text:s/>senior<text:s/>debt<text:s/>and<text:s/>equity<text:s/>in<text:s/>the<text:s/>capital<text:s/>structure,<text:s/>typically<text:s/>taking<text:s/>the<text:s/>form<text:s/>of<text:s/>subordinated<text:s/>debt<text:s/>or<text:s/>preferred<text:s/>equity<text:s/>and<text:s/>carrying<text:s/>higher<text:s/>risk<text:s/>and<text:s/>return<text:s/>than<text:s/>senior<text:s/>debt<text:s/>but<text:s/>lower<text:s/>than<text:s/>equity.</text:span></text:p></text:note-body></text:note></text:span><text:span text:style-name="T323_3"><text:s/>are<text:s/>not<text:s/>a<text:s/>complete<text:s/>solution.<text:s/>However,<text:s/>they<text:s/>have<text:s/>been<text:s/></text:span><text:span text:style-name="T323_4">critical</text:span><text:span text:style-name="T323_5"><text:s/>in<text:s/>enabling<text:s/>continued<text:s/>company<text:s/>operations<text:s/>during<text:s/>critical<text:s/>periods.<text:s/>AGGF<text:s/>shows<text:s/>similar<text:s/>potential<text:s/>by<text:s/>targeting<text:s/>smaller,<text:s/>underserved<text:s/>markets<text:s/>and<text:s/>offering<text:s/>flexible<text:s/>credit<text:s/>options.<text:s/>Its<text:s/>Technical<text:s/>Assistance<text:s/>Facility<text:s/>(TAF)<text:s/>supports<text:s/>companies<text:s/>to<text:s/>strengthen<text:s/>their<text:s/>business<text:s/>models,<text:s/>while<text:s/>expected<text:s/>dividend<text:s/>payments<text:s/>from<text:s/>2028/29<text:s/>will<text:s/>help<text:s/>maintain<text:s/>long-term<text:s/>viability.<text:s/>Its<text:s/>15</text:span><text:span text:style-name="T323_6">‑</text:span><text:span text:style-name="T323_7">year<text:s/>fund<text:s/>structure<text:s/>gives<text:s/>companies<text:s/>time<text:s/>to<text:s/>grow<text:s/>and<text:s/>markets<text:s/>time<text:s/>to<text:s/>mature.</text:span></text:p>
        <text:p text:style-name="P324"><text:span text:style-name="T324_1">Recommendations</text:span></text:p>
        <text:p text:style-name="P325"><text:span text:style-name="T325_1">•<text:s/></text:span><text:span text:style-name="T325_2">SEFA<text:s/>should<text:s/>d</text:span><text:span text:style-name="T325_3">evelop<text:s/>a<text:s/>clear,<text:s/>visual<text:s/>Theory<text:s/>of<text:s/>Change<text:s/>explaining<text:s/>how<text:s/>SEFA’s<text:s/>investments<text:s/>help<text:s/>reduce<text:s/>risk<text:s/>and<text:s/>attract<text:s/>other<text:s/>funders.</text:span></text:p>
        <text:p text:style-name="P326"><text:span text:style-name="T326_1">•<text:s/>SEFA<text:s/>and<text:s/>its<text:s/>donors<text:s/>should<text:s/>also<text:s/>communicate<text:s/>successes<text:s/>more<text:s/>widely<text:s/>-<text:s/>for<text:s/>example<text:s/>by<text:s/>publishing<text:s/>stories<text:s/>about<text:s/>successful<text:s/>renewable<text:s/>energy<text:s/>investments<text:s/>to<text:s/>build<text:s/>investor<text:s/>confidence.<text:s/></text:span></text:p>
        <text:p text:style-name="P327"><text:span text:style-name="T327_1">•</text:span><text:span text:style-name="T327_2"><text:s/></text:span><text:span text:style-name="T327_3">S</text:span><text:span text:style-name="T327_4">EFA<text:s/>and<text:s/>donors<text:s/>should<text:s/>s</text:span><text:span text:style-name="T327_5">trengthen<text:s/>collaboration<text:s/>with<text:s/>African<text:s/>governments<text:s/>to<text:s/>encourage<text:s/>greater<text:s/>local<text:s/>co</text:span><text:span text:style-name="T327_6">‑</text:span><text:span text:style-name="T327_7">investment,<text:s/>especially<text:s/>from<text:s/>pension<text:s/>funds<text:s/>helping<text:s/>to<text:s/>build<text:s/>stronger<text:s/>and<text:s/>more<text:s/>sustainable<text:s/>financing<text:s/>markets<text:s/>for<text:s/>renewable<text:s/>energy<text:s/>in<text:s/>Africa.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Montserrat" svg:font-family="Montserrat" style:font-pitch="variable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Wingdings 3" svg:font-family="Wingdings 3" style:font-pitch="variable" style:font-family-generic="roman" style:font-charset="x-symbol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Open Sans Light" svg:font-family="Open Sans Light" style:font-pitch="variable" style:font-family-generic="swiss"/>
    <style:font-face style:name="Segoe UI" svg:font-family="Segoe UI" style:font-pitch="variable" style:font-family-generic="swiss"/>
    <style:font-face style:name="Consolas" svg:font-family="Consolas" style:font-pitch="fixed" style:font-family-generic="modern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MS Mincho" svg:font-family="MS Mincho" style:font-pitch="fixed" style:font-family-generic="modern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8%" fo:margin-bottom="0.282cm" fo:orphans="2" fo:widows="2"/>
      <style:text-properties fo:color="#000000" style:font-name="Arial" fo:font-size="11pt" style:font-size-asian="11pt" style:font-size-complex="11pt"/>
    </style:style>
    <style:style style:name="Heading_20_1" style:display-name="Heading 1" style:family="paragraph" style:parent-style-name="Normal" style:default-outline-level="1">
      <style:paragraph-properties fo:line-height="100%" fo:margin-top="0.423cm" fo:margin-bottom="0.423cm" fo:keep-with-next="always" fo:keep-together="always"/>
      <style:text-properties fo:color="#283583" fo:font-size="24pt" style:font-name-asian="游ゴシック Light" style:font-size-asian="24pt" style:font-name-complex="Times New Roman" style:font-size-complex="30pt" fo:font-weight="bold" style:font-weight-asian="bold"/>
    </style:style>
    <style:style style:name="Heading_20_2" style:display-name="Heading 2" style:family="paragraph" style:parent-style-name="Normal" style:default-outline-level="2">
      <style:paragraph-properties fo:margin-top="0.071cm" fo:margin-bottom="0cm" fo:keep-with-next="always" fo:keep-together="always"/>
      <style:text-properties fo:color="#005289" fo:font-size="13pt" style:font-name-asian="游ゴシック Light" style:font-size-asian="13pt" style:font-name-complex="Times New Roman" style:font-size-complex="13pt"/>
    </style:style>
    <style:style style:name="Heading_20_3" style:display-name="Heading 3" style:family="paragraph" style:parent-style-name="Normal" style:default-outline-level="3">
      <style:paragraph-properties fo:margin-top="0.071cm" fo:margin-bottom="0cm" fo:keep-with-next="always" fo:keep-together="always"/>
      <style:text-properties fo:color="#00365b" style:font-name="Calibri Light" fo:font-size="12pt" style:font-name-asian="游ゴシック Light" style:font-size-asian="12pt" style:font-name-complex="Times New Roman" style:font-size-complex="12pt"/>
    </style:style>
    <style:style style:name="Heading_20_4" style:display-name="Heading 4" style:family="paragraph" style:parent-style-name="Normal" style:default-outline-level="4">
      <style:paragraph-properties fo:margin-top="0.071cm" fo:margin-bottom="0cm" fo:keep-with-next="always" fo:keep-together="always"/>
      <style:text-properties fo:font-style="italic" style:font-style-asian="italic" style:font-style-complex="italic" fo:color="#005289" style:font-name="Calibri Light" style:font-name-asian="游ゴシック Light" style:font-name-complex="Times New Roman"/>
    </style:style>
    <style:style style:name="Heading_20_5" style:display-name="Heading 5" style:family="paragraph" style:parent-style-name="Normal" style:default-outline-level="5">
      <style:paragraph-properties fo:margin-top="0.071cm" fo:margin-bottom="0cm" fo:keep-with-next="always" fo:keep-together="always"/>
      <style:text-properties fo:color="#005289" style:font-name="Calibri Light" style:font-name-asian="游ゴシック Light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margin-bottom="0cm" fo:keep-with-next="always" fo:keep-together="always"/>
      <style:text-properties fo:color="#00365b" style:font-name="Calibri Light" style:font-name-asian="游ゴシック Light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071cm" fo:margin-bottom="0cm" fo:keep-with-next="always" fo:keep-together="always"/>
      <style:text-properties fo:font-style="italic" style:font-style-asian="italic" style:font-style-complex="italic" fo:color="#00365b" style:font-name="Calibri Light" style:font-name-asian="游ゴシック Light" style:font-name-complex="Times New Roman"/>
    </style:style>
    <style:style style:name="Heading_20_8" style:display-name="Heading 8" style:family="paragraph" style:parent-style-name="Normal" style:default-outline-level="8">
      <style:paragraph-properties fo:margin-top="0.071cm" fo:margin-bottom="0cm" fo:keep-with-next="always" fo:keep-together="always"/>
      <style:text-properties fo:color="#272727" style:font-name="Calibri Light" fo:font-size="10.5pt" style:font-name-asian="游ゴシック Light" style:font-size-asian="10.5pt" style:font-name-complex="Times New Roman" style:font-size-complex="10.5pt"/>
    </style:style>
    <style:style style:name="Heading_20_9" style:display-name="Heading 9" style:family="paragraph" style:parent-style-name="Normal" style:default-outline-level="9">
      <style:paragraph-properties fo:margin-top="0.071cm" fo:margin-bottom="0cm" fo:keep-with-next="always" fo:keep-together="always"/>
      <style:text-properties fo:font-style="italic" style:font-style-asian="italic" style:font-style-complex="italic" fo:color="#272727" style:font-name="Calibri Light" fo:font-size="10.5pt" style:font-name-asian="游ゴシック Light" style:font-size-asian="10.5pt" style:font-name-complex="Times New Roman" style:font-size-complex="10.5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Ecorys_20_Section_20_Level_20_01" style:display-name="Ecorys Section Level 01" style:family="paragraph" style:parent-style-name="Heading_20_1"/>
    <style:style style:name="Ecorys_20_Section_20_Level_20_02" style:display-name="Ecorys Section Level 02" style:family="paragraph" style:default-outline-level="2">
      <style:paragraph-properties fo:line-height="80%" fo:margin-top="0.847cm" fo:margin-bottom="0.212cm" fo:keep-with-next="always"/>
      <style:text-properties fo:color="#006eb8" style:font-name="Arial" fo:font-size="16pt" style:font-size-asian="16pt" style:font-size-complex="16pt" fo:font-weight="bold" style:font-weight-asian="bold"/>
    </style:style>
    <style:style style:name="Ecorys_20_Section_20_Level_20_03" style:display-name="Ecorys Section Level 03" style:family="paragraph" style:default-outline-level="3">
      <style:paragraph-properties fo:line-height="80%" fo:margin-top="0.847cm" fo:margin-bottom="0.318cm" fo:keep-with-next="always"/>
      <style:text-properties fo:color="#006eb8" style:font-name="Arial" fo:font-size="14pt" style:font-size-asian="14pt" style:font-size-complex="14pt" fo:font-weight="bold" style:font-weight-asian="bold"/>
    </style:style>
    <style:style style:name="Ecorys_20_Section_20_Level_20_04" style:display-name="Ecorys Section Level 04" style:family="paragraph" style:default-outline-level="4">
      <style:paragraph-properties fo:line-height="80%" fo:margin-top="0.847cm" fo:margin-bottom="0.318cm" fo:keep-with-next="always"/>
      <style:text-properties fo:color="#006eb8" style:font-name="Arial" fo:font-size="12pt" style:font-size-asian="12pt" style:font-size-complex="12pt" fo:font-weight="bold" style:font-weight-asian="bold"/>
    </style:style>
    <style:style style:name="Ecorys_20_Body" style:display-name="Ecorys Body" style:family="paragraph">
      <style:paragraph-properties fo:text-align="justify" fo:line-height="125%" fo:margin-bottom="0.318cm"/>
      <style:text-properties fo:color="#000000" style:font-name="Arial" fo:font-size="10pt" style:font-size-asian="10pt" style:font-name-complex="Open Sans Light" style:font-size-complex="10pt"/>
    </style:style>
    <style:style style:name="Ecorys_20_H1" style:display-name="Ecorys H1" style:family="paragraph">
      <style:paragraph-properties fo:line-height="80%" fo:margin-bottom="0.318cm" fo:keep-with-next="always"/>
      <style:text-properties fo:color="#283583" style:font-name="Arial" fo:font-size="24pt" style:font-size-asian="24pt" style:font-size-complex="24pt" fo:font-weight="bold" style:font-weight-asian="bold"/>
    </style:style>
    <style:style style:name="Ecorys_20_H2" style:display-name="Ecorys H2" style:family="paragraph">
      <style:paragraph-properties fo:line-height="108%" fo:margin-top="0.847cm" fo:margin-bottom="0.212cm" fo:keep-with-next="always"/>
      <style:text-properties fo:color="#006eb8" style:font-name="Arial" fo:font-size="20pt" style:font-size-asian="20pt" style:font-name-complex="Open Sans Light" style:font-size-complex="20pt" fo:font-weight="bold" style:font-weight-asian="bold"/>
    </style:style>
    <style:style style:name="Ecorys_20_H3" style:display-name="Ecorys H3" style:family="paragraph">
      <style:paragraph-properties fo:line-height="80%" fo:margin-top="0.847cm" fo:margin-bottom="0.212cm" fo:keep-with-next="always"/>
      <style:text-properties fo:color="#006eb8" style:font-name="Arial" fo:font-size="18pt" style:font-size-asian="18pt" style:font-name-complex="Open Sans Light" style:font-size-complex="18pt" fo:font-weight="bold" style:font-weight-asian="bold"/>
    </style:style>
    <style:style style:name="Ecorys_20_H4" style:display-name="Ecorys H4" style:family="paragraph">
      <style:paragraph-properties fo:line-height="80%" fo:margin-top="0.847cm" fo:margin-bottom="0.106cm" fo:keep-with-next="always"/>
      <style:text-properties fo:color="#006eb8" style:font-name="Arial" fo:font-size="14pt" style:font-size-asian="14pt" style:font-name-complex="Open Sans Light" style:font-size-complex="14pt" fo:font-weight="bold" style:font-weight-asian="bold"/>
    </style:style>
    <style:style style:name="Ecorys_20_H5" style:display-name="Ecorys H5" style:family="paragraph">
      <style:paragraph-properties fo:line-height="80%" fo:margin-top="0.847cm" fo:margin-bottom="0.106cm" fo:keep-with-next="always"/>
      <style:text-properties fo:color="#006eb8" style:font-name="Arial" fo:font-size="12pt" style:font-size-asian="12pt" style:font-name-complex="Open Sans Light" style:font-size-complex="12pt" fo:font-weight="bold" style:font-weight-asian="bold"/>
    </style:style>
    <style:style style:name="Ecorys_20_H6" style:display-name="Ecorys H6" style:family="paragraph">
      <style:paragraph-properties fo:line-height="100%" fo:margin-top="0.847cm" fo:margin-bottom="0.106cm" fo:keep-with-next="always"/>
      <style:text-properties fo:color="#006eb8" style:font-name="Arial" fo:font-size="10pt" style:font-size-asian="10pt" style:font-name-complex="Open Sans Light" style:font-size-complex="10pt" fo:font-weight="bold" style:font-weight-asian="bold"/>
    </style:style>
    <style:style style:name="Ecorys_20_Numbered_20_Bullet_20_01" style:display-name="Ecorys Numbered Bullet 01" style:family="paragraph" style:parent-style-name="Ecorys_20_Body">
      <style:paragraph-properties fo:text-indent="-0.501cm" fo:margin-top="0.423cm" fo:margin-bottom="0.212cm" fo:margin-left="0.501cm"/>
    </style:style>
    <style:style style:name="Ecorys_20_Numbered_20_Bullet_20_02" style:display-name="Ecorys Numbered Bullet 02" style:family="paragraph" style:parent-style-name="Ecorys_20_Numbered_20_Bullet_20_01">
      <style:paragraph-properties fo:text-indent="-0.501cm" fo:margin-top="0cm" fo:margin-left="1.002cm"/>
    </style:style>
    <style:style style:name="Footnote_20_text" style:display-name="Footnote text" style:family="paragraph" style:parent-style-name="Normal">
      <style:paragraph-properties fo:line-height="100%" fo:margin-bottom="0cm"/>
      <style:text-properties fo:font-size="10pt" style:font-size-asian="10pt" style:font-size-complex="10pt"/>
    </style:style>
    <style:style style:name="Ecorys_20_Folio_20_Number" style:display-name="Ecorys Folio Number" style:family="paragraph">
      <style:paragraph-properties fo:line-height="108%" fo:margin-bottom="0.282cm"/>
      <style:text-properties fo:color="#006eb8" style:font-name="Arial" fo:font-size="14pt" style:font-size-asian="14pt" style:font-size-complex="14pt"/>
    </style:style>
    <style:style style:name="Normal_20__28_Web_29_" style:display-name="Normal (Web)" style:family="paragraph" style:parent-style-name="Normal">
      <style:paragraph-properties fo:line-height="100%" fo:margin-top="0.494cm" fo:margin-bottom="0.494cm"/>
      <style:text-properties style:font-name="Times New Roman" fo:font-size="12pt" style:font-name-asian="游明朝" style:font-size-asian="12pt" style:font-name-complex="Times New Roman" style:font-size-complex="12pt" fo:language-asian="en" fo:country-asian="GB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paragraph-properties fo:line-height="100%"/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fo:font-size="10pt" style:font-size-asian="10pt" style:font-size-complex="10pt"/>
    </style:style>
    <style:style style:name="Ecorys_20_Folio_20_Number_20_Char" style:display-name="Ecorys Folio Number Char" style:family="text" style:parent-style-name="Default_20_Paragraph_20_Font">
      <style:text-properties fo:color="#006eb8" style:font-name="Arial" fo:font-size="14pt" style:font-size-asian="14pt" style:font-size-complex="14pt"/>
    </style:style>
    <style:style style:name="Heading_20_1_20_Char" style:display-name="Heading 1 Char" style:family="text" style:parent-style-name="Default_20_Paragraph_20_Font">
      <style:text-properties fo:color="#283583" style:font-name="Arial" fo:font-size="24pt" style:font-name-asian="游ゴシック Light" style:font-size-asian="24pt" style:font-name-complex="Times New Roman" style:font-size-complex="30pt" fo:font-weight="bold" style:font-weight-asian="bold"/>
    </style:style>
    <style:style style:name="Heading_20_2_20_Char" style:display-name="Heading 2 Char" style:family="text" style:parent-style-name="Default_20_Paragraph_20_Font">
      <style:text-properties fo:color="#005289" style:font-name="Arial" fo:font-size="13pt" style:font-name-asian="游ゴシック Light" style:font-size-asian="13pt" style:font-name-complex="Times New Roman" style:font-size-complex="13pt"/>
    </style:style>
    <style:style style:name="Heading_20_3_20_Char" style:display-name="Heading 3 Char" style:family="text" style:parent-style-name="Default_20_Paragraph_20_Font">
      <style:text-properties fo:color="#00365b" style:font-name="Calibri Light" fo:font-size="12pt" style:font-name-asian="游ゴシック Light" style:font-size-asian="12pt" style:font-name-complex="Times New Roman" style:font-size-complex="12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005289" style:font-name="Calibri Light" style:font-name-asian="游ゴシック Light" style:font-name-complex="Times New Roman"/>
    </style:style>
    <style:style style:name="Toc_20_2" style:display-name="Toc 2" style:family="paragraph" style:default-outline-level="2">
      <style:paragraph-properties fo:text-indent="-0.75cm" fo:line-height="108%" fo:margin-top="0.318cm" fo:margin-bottom="0.176cm" fo:margin-left="1.75cm" fo:margin-right="2cm">
        <style:tab-stops>
          <style:tab-stop style:type="left" style:leader-style="none" style:position="0.45cm"/>
          <style:tab-stop style:type="right" style:leader-style="dotted" style:leader-text="." style:position="15.753cm"/>
        </style:tab-stops>
      </style:paragraph-properties>
      <style:text-properties fo:color="#404040" style:font-name="Arial" fo:font-size="10pt" style:font-size-asian="10pt" style:font-name-complex="Open Sans Light" style:font-size-complex="10pt"/>
    </style:style>
    <style:style style:name="Toc_20_1" style:display-name="Toc 1" style:family="paragraph">
      <style:paragraph-properties fo:text-indent="-1cm" fo:line-height="100%" fo:margin-top="0.847cm" fo:margin-bottom="0.212cm" fo:margin-left="1cm" fo:margin-right="1.501cm">
        <style:tab-stops>
          <style:tab-stop style:type="right" style:leader-style="dotted" style:leader-text="." style:position="16.503cm"/>
        </style:tab-stops>
      </style:paragraph-properties>
      <style:text-properties fo:color="#006eb8" style:font-name="Arial" fo:font-size="12pt" style:font-size-asian="12pt" style:font-name-complex="Open Sans Light" style:font-size-complex="12pt" fo:font-weight="bold" style:font-weight-asian="bold"/>
    </style:style>
    <style:style style:name="Toc_20_3" style:display-name="Toc 3" style:family="paragraph" style:default-outline-level="3">
      <style:paragraph-properties fo:text-indent="-1cm" fo:line-height="108%" fo:margin-bottom="0.176cm" fo:margin-left="2.75cm" fo:margin-right="2cm">
        <style:tab-stops>
          <style:tab-stop style:type="left" style:leader-style="none" style:position="-0.422cm"/>
          <style:tab-stop style:type="right" style:leader-style="dotted" style:leader-text="." style:position="14.753cm"/>
        </style:tab-stops>
      </style:paragraph-properties>
      <style:text-properties fo:color="#404040" style:font-name="Arial" fo:font-size="10pt" style:font-size-asian="10pt" style:font-size-complex="10pt"/>
    </style:style>
    <style:style style:name="Toc_20_4" style:display-name="Toc 4" style:family="paragraph" style:default-outline-level="4">
      <style:paragraph-properties fo:text-indent="-1.501cm" fo:line-height="108%" fo:margin-bottom="0.176cm" fo:margin-left="4.251cm" fo:margin-right="2cm">
        <style:tab-stops>
          <style:tab-stop style:type="left" style:leader-style="none" style:position="-0.282cm"/>
          <style:tab-stop style:type="right" style:leader-style="dotted" style:leader-text="." style:position="13.252cm"/>
        </style:tab-stops>
      </style:paragraph-properties>
      <style:text-properties fo:color="#404040" style:font-name="Arial"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6eb8" style:text-underline-style="solid" style:text-underline-color="font-color"/>
    </style:style>
    <style:style style:name="Caption" style:family="paragraph" style:parent-style-name="Ecorys_20_Body">
      <style:paragraph-properties fo:text-indent="-2cm" fo:line-height="100%" fo:margin-top="0.423cm" fo:margin-bottom="0.353cm" fo:margin-left="2cm" fo:keep-with-next="always"/>
      <style:text-properties style:font-style-complex="italic" fo:color="#595959" style:font-size-complex="9pt"/>
    </style:style>
    <style:style style:name="Footnote_20_Text_20_Char" style:display-name="Footnote Text Char" style:family="text" style:parent-style-name="Default_20_Paragraph_20_Font">
      <style:text-properties fo:color="#000000"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  <style:text-properties fo:color="#ff0000"/>
    </style:style>
    <style:style style:name="Ecorys_20_Bold" style:display-name="Ecorys Bold" style:family="text">
      <style:text-properties fo:color="#000000" fo:font-weight="bold" style:font-weight-asian="bold"/>
    </style:style>
    <style:style style:name="Ecorys_20_Italic" style:display-name="Ecorys Italic" style:family="text">
      <style:text-properties fo:font-style="italic" style:font-style-asian="italic"/>
    </style:style>
    <style:style style:name="Ecorys_20_Section_20_Levels" style:display-name="Ecorys Section Levels" style:family="paragraph">
      <style:paragraph-properties fo:line-height="108%" fo:margin-bottom="0.282cm"/>
      <style:text-properties fo:font-size="11pt" style:font-size-asian="11pt" style:font-size-complex="11pt"/>
    </style:style>
    <style:style style:name="Ecorys_20_Figure_20_Captions" style:display-name="Ecorys Figure Captions" style:family="paragraph">
      <style:paragraph-properties fo:line-height="108%" fo:margin-bottom="0.282cm"/>
      <style:text-properties fo:font-size="11pt" style:font-size-asian="11pt" style:font-size-complex="11pt"/>
    </style:style>
    <style:style style:name="Ecorys_20_Table_20_Captions" style:display-name="Ecorys Table Captions" style:family="paragraph">
      <style:paragraph-properties fo:line-height="108%" fo:margin-bottom="0.282cm"/>
      <style:text-properties fo:font-size="11pt" style:font-size-asian="11pt" style:font-size-complex="11pt"/>
    </style:style>
    <style:style style:name="Footer" style:family="paragraph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00000" style:font-name="Arial"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fo:color="#000000" style:font-name="Arial" fo:font-size="10pt" style:font-size-asian="10pt"/>
    </style:style>
    <style:style style:name="Footnote_20_reference" style:display-name="Footnote reference" style:family="text" style:parent-style-name="Ecorys_20_Italic">
      <style:text-properties style:text-position="super 58%" fo:font-style="italic" style:font-style-asian="italic" fo:font-size="9pt" style:font-size-asian="9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Ecorys_20_Footnote" style:display-name="Ecorys Footnote" style:family="paragraph">
      <style:paragraph-properties fo:line-height="80%" fo:margin-bottom="0cm"/>
      <style:text-properties fo:color="#000000" style:font-name="Arial" fo:font-size="8pt" style:font-size-asian="8pt" style:font-name-complex="Open Sans Light" style:font-size-complex="8pt"/>
    </style:style>
    <style:style style:name="Table_20_of_20_figures" style:display-name="Table of figures" style:family="paragraph">
      <style:paragraph-properties fo:text-indent="-2.2cm" fo:line-height="100%" fo:margin-bottom="0.318cm" fo:margin-left="2.2cm" fo:margin-right="1.501cm"/>
      <style:text-properties fo:color="#595959" style:font-name="Arial" fo:font-size="10pt" style:font-size-asian="10pt" style:font-size-complex="10pt"/>
    </style:style>
    <style:style style:name="Comment_20_Subject_20_Char" style:display-name="Comment Subject Char" style:family="text" style:parent-style-name="Comment_20_Text_20_Char">
      <style:text-properties fo:font-size="10pt" style:font-size-asian="10pt" style:font-size-complex="10pt" fo:font-weight="bold" style:font-weight-asian="bold" style:font-weight-complex="bold"/>
    </style:style>
    <style:style style:name="Balloon_20_Text" style:display-name="Balloon Text" style:family="paragraph" style:parent-style-name="Normal">
      <style:paragraph-properties fo:line-height="100%" fo:margin-bottom="0cm"/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Body_20_Text_20_Char" style:display-name="Body Text Char" style:family="text" style:parent-style-name="Default_20_Paragraph_20_Font">
      <style:text-properties fo:color="#ff0000"/>
    </style:style>
    <style:style style:name="Ecorys_20_Table_20_Numbered_20_Bullet" style:display-name="Ecorys Table Numbered Bullet" style:family="paragraph" style:parent-style-name="Ecorys_20_Numbered_20_Bullet_20_01">
      <style:paragraph-properties fo:text-indent="-0.501cm" fo:margin-top="0.212cm" fo:margin-left="0.501cm"/>
      <style:text-properties style:font-weight-complex="bold"/>
    </style:style>
    <style:style style:name="Ecorys_20_Body_20_Char" style:display-name="Ecorys Body Char" style:family="text" style:parent-style-name="Default_20_Paragraph_20_Font">
      <style:text-properties fo:color="#000000" style:font-name="Arial" fo:font-size="10pt" style:font-size-asian="10pt" style:font-name-complex="Open Sans Light" style:font-size-complex="10pt"/>
    </style:style>
    <style:style style:name="Ecorys_20_Table_20_Bullet_20_01" style:display-name="Ecorys Table Bullet 01" style:family="paragraph" style:parent-style-name="Ecorys_20_Bullet_20_01">
      <style:paragraph-properties fo:margin-top="0.212cm" fo:margin-bottom="0.212cm"/>
    </style:style>
    <style:style style:name="Ecorys_20_Box_20_Out" style:display-name="Ecorys Box Out" style:family="paragraph" style:parent-style-name="Ecorys_20_Body">
      <style:paragraph-properties fo:background-color="#f2f2f2" fo:padding="0.635cm" fo:border-top="#f2f2f2 0.009cm solid" fo:margin-top="0.635cm" fo:border-bottom="#f2f2f2 0.009cm solid" fo:margin-bottom="0.635cm" fo:border-left="#f2f2f2 0.009cm solid" fo:margin-left="0.6cm" fo:border-right="#f2f2f2 0.009cm solid" fo:margin-right="0.6cm"/>
    </style:style>
    <style:style style:name="Ecorys_20_Folio_20_Text" style:display-name="Ecorys Folio Text" style:family="paragraph" style:parent-style-name="Ecorys_20_Body">
      <style:paragraph-properties fo:text-align="center"/>
      <style:text-properties fo:text-transform="uppercase" fo:font-size="8pt" style:font-size-asian="8pt" style:font-size-complex="8pt"/>
    </style:style>
    <style:style style:name="Ecorys_20_Table_20_Header" style:display-name="Ecorys Table Header" style:family="paragraph">
      <style:paragraph-properties fo:line-height="108%" fo:margin-top="0.212cm" fo:margin-bottom="0.212cm" fo:margin-left="0.199cm"/>
      <style:text-properties fo:color="#ffffff" style:font-name="Arial" fo:font-size="12pt" style:font-size-asian="12pt" style:font-name-complex="Open Sans Light" style:font-size-complex="12pt" style:font-weight-complex="bold"/>
    </style:style>
    <style:style style:name="Ecorys_20_Table_20_Body" style:display-name="Ecorys Table Body" style:family="paragraph" style:parent-style-name="Ecorys_20_Body">
      <style:paragraph-properties fo:line-height="115%" fo:margin-bottom="0cm">
        <style:tab-stops>
          <style:tab-stop style:type="left" style:leader-style="none" style:position="0.63cm"/>
        </style:tab-stops>
      </style:paragraph-properties>
      <style:text-properties style:font-name-complex="Arial" style:font-weight-complex="bold"/>
    </style:style>
    <style:style style:name="Ecorys_20_Table_20_Sub_20_Header" style:display-name="Ecorys Table Sub Header" style:family="paragraph" style:parent-style-name="Ecorys_20_Body">
      <style:paragraph-properties fo:line-height="115%" fo:margin-bottom="0cm">
        <style:tab-stops>
          <style:tab-stop style:type="left" style:leader-style="none" style:position="0.63cm"/>
        </style:tab-stops>
      </style:paragraph-properties>
      <style:text-properties fo:color="#595959" style:font-name-complex="Arial" style:font-weight-complex="bold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fo:color="#000000" style:font-name="Arial"/>
    </style:style>
    <style:style style:name="Ecorys_20_Table-Figure_20_TOC_20_Heading" style:display-name="Ecorys Table-Figure TOC Heading" style:family="paragraph" style:parent-style-name="Ecorys_20_H4">
      <style:paragraph-properties fo:margin-bottom="0.423cm"/>
    </style:style>
    <style:style style:name="Ecorys_20_H4_20_Char" style:display-name="Ecorys H4 Char" style:family="text" style:parent-style-name="Default_20_Paragraph_20_Font">
      <style:text-properties fo:color="#006eb8" style:font-name="Arial" fo:font-size="14pt" style:font-size-asian="14pt" style:font-name-complex="Open Sans Light" style:font-size-complex="14pt" fo:font-weight="bold" style:font-weight-asian="bold"/>
    </style:style>
    <style:style style:name="Ecorys_20_Table-Figure_20_TOC_20_Heading_20_Char" style:display-name="Ecorys Table-Figure TOC Heading Char" style:family="text" style:parent-style-name="Ecorys_20_H4_20_Char">
      <style:text-properties fo:color="#006eb8" style:font-name="Montserrat" fo:font-size="14pt" style:font-size-asian="14pt" style:font-name-complex="Open Sans Light" style:font-size-complex="14pt" fo:font-weight="bold" style:font-weight-asian="bold"/>
    </style:style>
    <style:style style:name="Ecorys_20_Bullet_20_01" style:display-name="Ecorys Bullet 01" style:family="paragraph" style:parent-style-name="Ecorys_20_Body"/>
    <style:style style:name="Ecorys_20_Bullet_20_02" style:display-name="Ecorys Bullet 02" style:family="paragraph" style:parent-style-name="Ecorys_20_Body">
      <style:paragraph-properties fo:margin-left="1.002cm"/>
    </style:style>
    <style:style style:name="Ecorys_20_Bullet_20_01_20_Char" style:display-name="Ecorys Bullet 01 Char" style:family="text" style:parent-style-name="Default_20_Paragraph_20_Font">
      <style:text-properties fo:color="#000000" style:font-name="Arial" fo:font-size="10pt" style:font-size-asian="10pt" style:font-name-complex="Open Sans Light" style:font-size-complex="10pt"/>
    </style:style>
    <style:style style:name="Ecorys_20_Bullet_20_03" style:display-name="Ecorys Bullet 03" style:family="paragraph" style:parent-style-name="Ecorys_20_Body">
      <style:paragraph-properties fo:text-indent="-0.501cm" fo:margin-left="1.501cm"/>
    </style:style>
    <style:style style:name="Ecorys_20_Bullet_20_02_20_Char" style:display-name="Ecorys Bullet 02 Char" style:family="text" style:parent-style-name="Default_20_Paragraph_20_Font">
      <style:text-properties fo:color="#000000" style:font-name="Arial" fo:font-size="10pt" style:font-size-asian="10pt" style:font-name-complex="Open Sans Light" style:font-size-complex="10pt"/>
    </style:style>
    <style:style style:name="Ecorys_20_Bullet_20_04" style:display-name="Ecorys Bullet 04" style:family="paragraph" style:parent-style-name="Ecorys_20_Body">
      <style:paragraph-properties fo:margin-left="2.002cm"/>
    </style:style>
    <style:style style:name="Ecorys_20_Bullet_20_03_20_Char" style:display-name="Ecorys Bullet 03 Char" style:family="text" style:parent-style-name="Default_20_Paragraph_20_Font">
      <style:text-properties fo:color="#000000" style:font-name="Arial" fo:font-size="10pt" style:font-size-asian="10pt" style:font-name-complex="Open Sans Light" style:font-size-complex="10pt"/>
    </style:style>
    <style:style style:name="Ecorys_20_Bullet_20_04_20_Char" style:display-name="Ecorys Bullet 04 Char" style:family="text" style:parent-style-name="Default_20_Paragraph_20_Font">
      <style:text-properties fo:color="#000000" style:font-name="Arial" fo:font-size="10pt" style:font-size-asian="10pt" style:font-name-complex="Open Sans Light" style:font-size-complex="10pt"/>
    </style:style>
    <style:style style:name="Ecorys_20_Cover_20_Title" style:display-name="Ecorys Cover Title" style:family="paragraph">
      <style:paragraph-properties fo:line-height="80%" fo:margin-top="17.992cm" fo:margin-bottom="0cm"/>
      <style:text-properties fo:color="#ffffff" style:font-name="Arial" fo:font-size="20pt" style:font-size-asian="20pt" style:font-name-complex="Open Sans Light" style:font-size-complex="20pt" fo:font-weight="bold" style:font-weight-asian="bold"/>
    </style:style>
    <style:style style:name="Ecorys_20_Cover_20_Text" style:display-name="Ecorys Cover Text" style:family="paragraph" style:parent-style-name="Ecorys_20_Body">
      <style:paragraph-properties fo:line-height="100%"/>
      <style:text-properties fo:color="#ffffff" fo:font-size="12pt" style:font-size-asian="12pt" style:font-size-complex="12pt" fo:font-weight="bold" style:font-weight-asian="bold"/>
    </style:style>
    <style:style style:name="Ecorys_20_Cover_20_ID" style:display-name="Ecorys Cover ID" style:family="paragraph" style:parent-style-name="Ecorys_20_Cover_20_Text">
      <style:paragraph-properties fo:line-height="110%" fo:margin-top="11.994cm" fo:margin-bottom="0cm"/>
      <style:text-properties fo:font-size="14pt" style:font-size-asian="14pt" style:font-size-complex="14pt"/>
    </style:style>
    <style:style style:name="TOC_20_Heading" style:display-name="TOC Heading" style:family="paragraph" style:parent-style-name="Heading_20_1">
      <style:paragraph-properties fo:line-height="108%">
        <style:tab-stops>
          <style:tab-stop style:type="left" style:leader-style="none" style:position="10.753cm"/>
        </style:tab-stops>
      </style:paragraph-properties>
      <style:text-properties fo:color="#006eb8" style:font-size-complex="16pt" fo:language="en" fo:country="US"/>
    </style:style>
    <style:style style:name="Bibliography" style:family="paragraph" style:parent-style-name="Normal"/>
    <style:style style:name="Block_20_Text" style:display-name="Block Text" style:family="paragraph" style:parent-style-name="Normal">
      <style:paragraph-properties fo:padding="0.353cm" fo:border-top="#006eb8 0.009cm solid" fo:border-bottom="#006eb8 0.009cm solid" fo:border-left="#006eb8 0.009cm solid" fo:margin-left="2.032cm" fo:border-right="#006eb8 0.009cm solid" fo:margin-right="2.032cm" style:shadow="#000000 0.009cm 0.009cm"/>
      <style:text-properties fo:font-style="italic" style:font-style-asian="italic" style:font-style-complex="italic" fo:color="#006eb8" style:font-name="Calibri" style:font-name-asian="游明朝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Body_20_Text_20_2_20_Char" style:display-name="Body Text 2 Char" style:family="text" style:parent-style-name="Default_20_Paragraph_20_Font">
      <style:text-properties fo:color="#000000" style:font-name="Arial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Body_20_Text_20_3_20_Char" style:display-name="Body Text 3 Char" style:family="text" style:parent-style-name="Default_20_Paragraph_20_Font">
      <style:text-properties fo:color="#000000" style:font-name="Arial" fo:font-size="8pt" style:font-size-asian="8pt" style:font-size-complex="8pt"/>
    </style:style>
    <style:style style:name="Body_20_Text_20_First_20_Indent" style:display-name="Body Text First Indent" style:family="paragraph" style:parent-style-name="Body_20_Text">
      <style:paragraph-properties fo:text-indent="0.635cm" fo:margin-bottom="0.282cm"/>
      <style:text-properties fo:color="#000000"/>
    </style:style>
    <style:style style:name="Body_20_Text_20_First_20_Indent_20_Char" style:display-name="Body Text First Indent Char" style:family="text" style:parent-style-name="Body_20_Text_20_Char">
      <style:text-properties fo:color="#000000" style:font-name="Arial"/>
    </style:style>
    <style:style style:name="Body_20_Text_20_Indent" style:display-name="Body Text Indent" style:family="paragraph" style:parent-style-name="Normal">
      <style:paragraph-properties fo:margin-bottom="0.212cm" fo:margin-left="0.499cm"/>
    </style:style>
    <style:style style:name="Body_20_Text_20_Indent_20_Char" style:display-name="Body Text Indent Char" style:family="text" style:parent-style-name="Default_20_Paragraph_20_Font">
      <style:text-properties fo:color="#000000" style:font-name="Arial"/>
    </style:style>
    <style:style style:name="Body_20_Text_20_First_20_Indent_20_2" style:display-name="Body Text First Indent 2" style:family="paragraph" style:parent-style-name="Body_20_Text_20_Indent">
      <style:paragraph-properties fo:text-indent="0.635cm" fo:margin-bottom="0.282cm" fo:margin-left="0.635cm"/>
    </style:style>
    <style:style style:name="Body_20_Text_20_First_20_Indent_20_2_20_Char" style:display-name="Body Text First Indent 2 Char" style:family="text" style:parent-style-name="Body_20_Text_20_Indent_20_Char">
      <style:text-properties fo:color="#000000" style:font-name="Arial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499cm"/>
    </style:style>
    <style:style style:name="Body_20_Text_20_Indent_20_2_20_Char" style:display-name="Body Text Indent 2 Char" style:family="text" style:parent-style-name="Default_20_Paragraph_20_Font">
      <style:text-properties fo:color="#000000" style:font-name="Arial"/>
    </style:style>
    <style:style style:name="Body_20_Text_20_Indent_20_3" style:display-name="Body Text Indent 3" style:family="paragraph" style:parent-style-name="Normal">
      <style:paragraph-properties fo:margin-bottom="0.212cm" fo:margin-left="0.499cm"/>
      <style:text-properties fo:font-size="8pt" style:font-size-asian="8pt" style:font-size-complex="8pt"/>
    </style:style>
    <style:style style:name="Body_20_Text_20_Indent_20_3_20_Char" style:display-name="Body Text Indent 3 Char" style:family="text" style:parent-style-name="Default_20_Paragraph_20_Font">
      <style:text-properties fo:color="#000000" style:font-name="Arial" fo:font-size="8pt" style:font-size-asian="8pt" style:font-size-complex="8pt"/>
    </style:style>
    <style:style style:name="Closing" style:family="paragraph" style:parent-style-name="Normal">
      <style:paragraph-properties fo:line-height="100%" fo:margin-bottom="0cm" fo:margin-left="7.5cm"/>
    </style:style>
    <style:style style:name="Closing_20_Char" style:display-name="Closing Char" style:family="text" style:parent-style-name="Default_20_Paragraph_20_Font">
      <style:text-properties fo:color="#000000" style:font-name="Arial"/>
    </style:style>
    <style:style style:name="Date" style:family="paragraph" style:parent-style-name="Normal"/>
    <style:style style:name="Date_20_Char" style:display-name="Date Char" style:family="text" style:parent-style-name="Default_20_Paragraph_20_Font">
      <style:text-properties fo:color="#000000" style:font-name="Arial"/>
    </style:style>
    <style:style style:name="Document_20_Map" style:display-name="Document Map" style:family="paragraph" style:parent-style-name="Normal">
      <style:paragraph-properties fo:line-height="100%" fo:margin-bottom="0cm"/>
      <style:text-properties style:font-name="Segoe UI" fo:font-size="8pt" style:font-size-asian="8pt" style:font-name-complex="Segoe UI" style:font-size-complex="8pt"/>
    </style:style>
    <style:style style:name="Document_20_Map_20_Char" style:display-name="Document Map Char" style:family="text" style:parent-style-name="Default_20_Paragraph_20_Font">
      <style:text-properties fo:color="#000000" style:font-name="Segoe UI" fo:font-size="8pt" style:font-size-asian="8pt" style:font-name-complex="Segoe UI" style:font-size-complex="8pt"/>
    </style:style>
    <style:style style:name="E-mail_20_Signature" style:display-name="E-mail Signature" style:family="paragraph" style:parent-style-name="Normal">
      <style:paragraph-properties fo:line-height="100%" fo:margin-bottom="0cm"/>
    </style:style>
    <style:style style:name="E-mail_20_Signature_20_Char" style:display-name="E-mail Signature Char" style:family="text" style:parent-style-name="Default_20_Paragraph_20_Font">
      <style:text-properties fo:color="#000000" style:font-name="Arial"/>
    </style:style>
    <style:style style:name="Endnote_20_text" style:display-name="Endnote text" style:family="paragraph" style:parent-style-name="Normal">
      <style:paragraph-properties fo:line-height="100%" fo:margin-bottom="0cm"/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fo:color="#000000" style:font-name="Arial" fo:font-size="10pt" style:font-size-asian="10pt" style:font-size-complex="10pt"/>
    </style:style>
    <style:style style:name="Envelope_20_address" style:display-name="Envelope address" style:family="paragraph" style:parent-style-name="Normal">
      <style:paragraph-properties fo:line-height="100%" fo:margin-bottom="0cm" fo:margin-left="5.08cm"/>
      <style:text-properties style:font-name="Calibri Light" fo:font-size="12pt" style:font-name-asian="游ゴシック Light" style:font-size-asian="12pt" style:font-name-complex="Times New Roman" style:font-size-complex="12pt"/>
    </style:style>
    <style:style style:name="Envelope_20_return" style:display-name="Envelope return" style:family="paragraph" style:parent-style-name="Normal">
      <style:paragraph-properties fo:line-height="100%" fo:margin-bottom="0cm"/>
      <style:text-properties style:font-name="Calibri Light" fo:font-size="10pt" style:font-name-asian="游ゴシック Light" style:font-size-asian="10pt" style:font-name-complex="Times New Roman" style:font-size-complex="10pt"/>
    </style:style>
    <style:style style:name="Heading_20_5_20_Char" style:display-name="Heading 5 Char" style:family="text" style:parent-style-name="Default_20_Paragraph_20_Font">
      <style:text-properties fo:color="#005289" style:font-name="Calibri Light" style:font-name-asian="游ゴシック Light" style:font-name-complex="Times New Roman"/>
    </style:style>
    <style:style style:name="Heading_20_6_20_Char" style:display-name="Heading 6 Char" style:family="text" style:parent-style-name="Default_20_Paragraph_20_Font">
      <style:text-properties fo:color="#00365b" style:font-name="Calibri Light" style:font-name-asian="游ゴシック Light" style:font-name-complex="Times New Roman"/>
    </style:style>
    <style:style style:name="Heading_20_7_20_Char" style:display-name="Heading 7 Char" style:family="text" style:parent-style-name="Default_20_Paragraph_20_Font">
      <style:text-properties fo:font-style="italic" style:font-style-asian="italic" style:font-style-complex="italic" fo:color="#00365b" style:font-name="Calibri Light" style:font-name-asian="游ゴシック Light" style:font-name-complex="Times New Roman"/>
    </style:style>
    <style:style style:name="Heading_20_8_20_Char" style:display-name="Heading 8 Char" style:family="text" style:parent-style-name="Default_20_Paragraph_20_Font">
      <style:text-properties fo:color="#272727" style:font-name="Calibri Light" fo:font-size="10.5pt" style:font-name-asian="游ゴシック Light" style:font-size-asian="10.5pt" style:font-name-complex="Times New Roman" style:font-size-complex="10.5pt"/>
    </style:style>
    <style:style style:name="Heading_20_9_20_Char" style:display-name="Heading 9 Char" style:family="text" style:parent-style-name="Default_20_Paragraph_20_Font">
      <style:text-properties fo:font-style="italic" style:font-style-asian="italic" style:font-style-complex="italic" fo:color="#272727" style:font-name="Calibri Light" fo:font-size="10.5pt" style:font-name-asian="游ゴシック Light" style:font-size-asian="10.5pt" style:font-name-complex="Times New Roman" style:font-size-complex="10.5pt"/>
    </style:style>
    <style:style style:name="HTML_20_Address" style:display-name="HTML Address" style:family="paragraph" style:parent-style-name="Normal">
      <style:paragraph-properties fo:line-height="100%" fo:margin-bottom="0cm"/>
      <style:text-properties fo:font-style="italic" style:font-style-asian="italic" style:font-style-complex="italic"/>
    </style:style>
    <style:style style:name="HTML_20_Address_20_Char" style:display-name="HTML Address Char" style:family="text" style:parent-style-name="Default_20_Paragraph_20_Font">
      <style:text-properties fo:font-style="italic" style:font-style-asian="italic" style:font-style-complex="italic" fo:color="#000000" style:font-name="Arial"/>
    </style:style>
    <style:style style:name="HTML_20_Preformatted" style:display-name="HTML Preformatted" style:family="paragraph" style:parent-style-name="Normal">
      <style:paragraph-properties fo:line-height="100%" fo:margin-bottom="0cm"/>
      <style:text-properties style:font-name="Consolas" fo:font-size="10pt" style:font-size-asian="10pt" style:font-size-complex="10pt"/>
    </style:style>
    <style:style style:name="HTML_20_Preformatted_20_Char" style:display-name="HTML Preformatted Char" style:family="text" style:parent-style-name="Default_20_Paragraph_20_Font">
      <style:text-properties fo:color="#000000" style:font-name="Consolas" fo:font-size="10pt" style:font-size-asian="10pt" style:font-size-complex="10pt"/>
    </style:style>
    <style:style style:name="Index_20_1" style:display-name="Index 1" style:family="paragraph" style:parent-style-name="Normal">
      <style:paragraph-properties fo:text-indent="-0.388cm" fo:line-height="100%" fo:margin-bottom="0cm" fo:margin-left="0.388cm"/>
    </style:style>
    <style:style style:name="Index_20_2" style:display-name="Index 2" style:family="paragraph" style:parent-style-name="Normal">
      <style:paragraph-properties fo:text-indent="-0.388cm" fo:line-height="100%" fo:margin-bottom="0cm" fo:margin-left="0.776cm"/>
    </style:style>
    <style:style style:name="Index_20_3" style:display-name="Index 3" style:family="paragraph" style:parent-style-name="Normal">
      <style:paragraph-properties fo:text-indent="-0.388cm" fo:line-height="100%" fo:margin-bottom="0cm" fo:margin-left="1.164cm"/>
    </style:style>
    <style:style style:name="Index_20_4" style:display-name="Index 4" style:family="paragraph" style:parent-style-name="Normal">
      <style:paragraph-properties fo:text-indent="-0.388cm" fo:line-height="100%" fo:margin-bottom="0cm" fo:margin-left="1.552cm"/>
    </style:style>
    <style:style style:name="Index_20_5" style:display-name="Index 5" style:family="paragraph" style:parent-style-name="Normal">
      <style:paragraph-properties fo:text-indent="-0.388cm" fo:line-height="100%" fo:margin-bottom="0cm" fo:margin-left="1.94cm"/>
    </style:style>
    <style:style style:name="Index_20_6" style:display-name="Index 6" style:family="paragraph" style:parent-style-name="Normal">
      <style:paragraph-properties fo:text-indent="-0.388cm" fo:line-height="100%" fo:margin-bottom="0cm" fo:margin-left="2.328cm"/>
    </style:style>
    <style:style style:name="Index_20_7" style:display-name="Index 7" style:family="paragraph" style:parent-style-name="Normal">
      <style:paragraph-properties fo:text-indent="-0.388cm" fo:line-height="100%" fo:margin-bottom="0cm" fo:margin-left="2.716cm"/>
    </style:style>
    <style:style style:name="Index_20_8" style:display-name="Index 8" style:family="paragraph" style:parent-style-name="Normal">
      <style:paragraph-properties fo:text-indent="-0.388cm" fo:line-height="100%" fo:margin-bottom="0cm" fo:margin-left="3.104cm"/>
    </style:style>
    <style:style style:name="Index_20_9" style:display-name="Index 9" style:family="paragraph" style:parent-style-name="Normal">
      <style:paragraph-properties fo:text-indent="-0.388cm" fo:line-height="100%" fo:margin-bottom="0cm" fo:margin-left="3.492cm"/>
    </style:style>
    <style:style style:name="Index_20_heading" style:display-name="Index heading" style:family="paragraph" style:parent-style-name="Normal">
      <style:text-properties style:font-name="Calibri Light" style:font-name-asian="游ゴシック Light" style:font-name-complex="Times New Roman" fo:font-weight="bold" style:font-weight-asian="bold" style:font-weight-complex="bold"/>
    </style:style>
    <style:style style:name="Intense_20_Quote" style:display-name="Intense Quote" style:family="paragraph" style:parent-style-name="Normal">
      <style:paragraph-properties fo:text-align="center" fo:padding-top="0.353cm" fo:border-top="#006eb8 0.018cm solid" fo:margin-top="0.635cm" fo:padding-bottom="0.353cm" fo:border-bottom="#006eb8 0.018cm solid" fo:margin-bottom="0.635cm" fo:margin-left="1.524cm" fo:margin-right="1.524cm"/>
      <style:text-properties fo:font-style="italic" style:font-style-asian="italic" style:font-style-complex="italic" fo:color="#006eb8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006eb8" style:font-name="Arial"/>
    </style:style>
    <style:style style:name="List" style:family="paragraph" style:parent-style-name="Normal">
      <style:paragraph-properties fo:text-indent="-0.499cm" fo:margin-left="0.499cm"/>
    </style:style>
    <style:style style:name="List_20_2" style:display-name="List 2" style:family="paragraph" style:parent-style-name="Normal">
      <style:paragraph-properties fo:text-indent="-0.499cm" fo:margin-left="0.998cm"/>
    </style:style>
    <style:style style:name="List_20_3" style:display-name="List 3" style:family="paragraph" style:parent-style-name="Normal">
      <style:paragraph-properties fo:text-indent="-0.499cm" fo:margin-left="1.498cm"/>
    </style:style>
    <style:style style:name="List_20_4" style:display-name="List 4" style:family="paragraph" style:parent-style-name="Normal">
      <style:paragraph-properties fo:text-indent="-0.499cm" fo:margin-left="1.997cm"/>
    </style:style>
    <style:style style:name="List_20_5" style:display-name="List 5" style:family="paragraph" style:parent-style-name="Normal">
      <style:paragraph-properties fo:text-indent="-0.499cm" fo:margin-left="2.496cm"/>
    </style:style>
    <style:style style:name="List_20_Bullet" style:display-name="List Bullet" style:family="paragraph" style:parent-style-name="Normal"/>
    <style:style style:name="List_20_Bullet_20_2" style:display-name="List Bullet 2" style:family="paragraph" style:parent-style-name="Normal"/>
    <style:style style:name="List_20_Bullet_20_3" style:display-name="List Bullet 3" style:family="paragraph" style:parent-style-name="Normal">
      <style:paragraph-properties>
        <style:tab-stops>
          <style:tab-stop style:type="left" style:leader-style="none" style:position="0.998cm"/>
        </style:tab-stops>
      </style:paragraph-properties>
    </style:style>
    <style:style style:name="List_20_Bullet_20_4" style:display-name="List Bullet 4" style:family="paragraph" style:parent-style-name="Normal"/>
    <style:style style:name="List_20_Bullet_20_5" style:display-name="List Bullet 5" style:family="paragraph" style:parent-style-name="Normal"/>
    <style:style style:name="List_20_Continue" style:display-name="List Continue" style:family="paragraph" style:parent-style-name="Normal">
      <style:paragraph-properties fo:margin-bottom="0.212cm" fo:margin-left="0.499cm"/>
    </style:style>
    <style:style style:name="List_20_Continue_20_2" style:display-name="List Continue 2" style:family="paragraph" style:parent-style-name="Normal">
      <style:paragraph-properties fo:margin-bottom="0.212cm" fo:margin-left="0.998cm"/>
    </style:style>
    <style:style style:name="List_20_Continue_20_3" style:display-name="List Continue 3" style:family="paragraph" style:parent-style-name="Normal">
      <style:paragraph-properties fo:margin-bottom="0.212cm" fo:margin-left="1.498cm"/>
    </style:style>
    <style:style style:name="List_20_Continue_20_4" style:display-name="List Continue 4" style:family="paragraph" style:parent-style-name="Normal">
      <style:paragraph-properties fo:margin-bottom="0.212cm" fo:margin-left="1.997cm"/>
    </style:style>
    <style:style style:name="List_20_Continue_20_5" style:display-name="List Continue 5" style:family="paragraph" style:parent-style-name="Normal">
      <style:paragraph-properties fo:margin-bottom="0.212cm" fo:margin-left="2.496cm"/>
    </style:style>
    <style:style style:name="List_20_Number" style:display-name="List Number" style:family="paragraph" style:parent-style-name="Normal"/>
    <style:style style:name="List_20_Number_20_2" style:display-name="List Number 2" style:family="paragraph" style:parent-style-name="Normal"/>
    <style:style style:name="List_20_Number_20_3" style:display-name="List Number 3" style:family="paragraph" style:parent-style-name="Normal"/>
    <style:style style:name="List_20_Number_20_4" style:display-name="List Number 4" style:family="paragraph" style:parent-style-name="Normal"/>
    <style:style style:name="List_20_Number_20_5" style:display-name="List Number 5" style:family="paragraph" style:parent-style-name="Normal"/>
    <style:style style:name="List_20_Paragraph" style:display-name="List Paragraph" style:family="paragraph" style:parent-style-name="Normal">
      <style:paragraph-properties fo:margin-left="1.27cm"/>
    </style:style>
    <style:style style:name="Macro" style:family="paragraph">
      <style:paragraph-properties fo:line-height="108%" fo:margin-bottom="0cm">
        <style:tab-stops>
          <style:tab-stop style:type="left" style:leader-style="none" style:position="0.847cm"/>
          <style:tab-stop style:type="left" style:leader-style="none" style:position="1.693cm"/>
          <style:tab-stop style:type="left" style:leader-style="none" style:position="2.54cm"/>
          <style:tab-stop style:type="left" style:leader-style="none" style:position="3.387cm"/>
          <style:tab-stop style:type="left" style:leader-style="none" style:position="4.233cm"/>
          <style:tab-stop style:type="left" style:leader-style="none" style:position="5.08cm"/>
          <style:tab-stop style:type="left" style:leader-style="none" style:position="5.927cm"/>
          <style:tab-stop style:type="left" style:leader-style="none" style:position="6.773cm"/>
          <style:tab-stop style:type="left" style:leader-style="none" style:position="7.62cm"/>
        </style:tab-stops>
      </style:paragraph-properties>
      <style:text-properties fo:color="#000000" style:font-name="Consolas" fo:font-size="10pt" style:font-size-asian="10pt" style:font-size-complex="10pt"/>
    </style:style>
    <style:style style:name="Macro_20_Text_20_Char" style:display-name="Macro Text Char" style:family="text" style:parent-style-name="Default_20_Paragraph_20_Font">
      <style:text-properties fo:color="#000000" style:font-name="Consolas" fo:font-size="10pt" style:font-size-asian="10pt" style:font-size-complex="10pt"/>
    </style:style>
    <style:style style:name="Message_20_Header" style:display-name="Message Header" style:family="paragraph" style:parent-style-name="Normal">
      <style:paragraph-properties fo:background-color="#cccccc" fo:text-indent="-2cm" fo:line-height="100%" fo:padding="0.035cm" fo:border-top="#000000 0.026cm solid" fo:border-bottom="#000000 0.026cm solid" fo:margin-bottom="0cm" fo:border-left="#000000 0.026cm solid" fo:margin-left="2cm" fo:border-right="#000000 0.026cm solid"/>
      <style:text-properties style:font-name="Calibri Light" fo:font-size="12pt" style:font-name-asian="游ゴシック Light" style:font-size-asian="12pt" style:font-name-complex="Times New Roman" style:font-size-complex="12pt"/>
    </style:style>
    <style:style style:name="Message_20_Header_20_Char" style:display-name="Message Header Char" style:family="text" style:parent-style-name="Default_20_Paragraph_20_Font">
      <style:text-properties fo:background-color="#cccccc" fo:color="#000000" style:font-name="Calibri Light" fo:font-size="12pt" style:font-name-asian="游ゴシック Light" style:font-size-asian="12pt" style:font-name-complex="Times New Roman" style:font-size-complex="12pt"/>
    </style:style>
    <style:style style:name="No_20_Spacing" style:display-name="No Spacing" style:family="paragraph">
      <style:paragraph-properties fo:line-height="100%" fo:margin-bottom="0cm"/>
      <style:text-properties fo:color="#000000" style:font-name="Arial" fo:font-size="11pt" style:font-size-asian="11pt" style:font-size-complex="11pt"/>
    </style:style>
    <style:style style:name="Normal_20_Indent" style:display-name="Normal Indent" style:family="paragraph" style:parent-style-name="Normal">
      <style:paragraph-properties fo:margin-left="1.27cm"/>
    </style:style>
    <style:style style:name="Note_20_Heading" style:display-name="Note Heading" style:family="paragraph" style:parent-style-name="Normal">
      <style:paragraph-properties fo:line-height="100%" fo:margin-bottom="0cm"/>
    </style:style>
    <style:style style:name="Note_20_Heading_20_Char" style:display-name="Note Heading Char" style:family="text" style:parent-style-name="Default_20_Paragraph_20_Font">
      <style:text-properties fo:color="#000000" style:font-name="Arial"/>
    </style:style>
    <style:style style:name="Plain_20_Text" style:display-name="Plain Text" style:family="paragraph" style:parent-style-name="Normal">
      <style:paragraph-properties fo:line-height="100%" fo:margin-bottom="0cm"/>
      <style:text-properties style:font-name="Consolas" fo:font-size="10.5pt" style:font-size-asian="10.5pt" style:font-size-complex="10.5pt"/>
    </style:style>
    <style:style style:name="Plain_20_Text_20_Char" style:display-name="Plain Text Char" style:family="text" style:parent-style-name="Default_20_Paragraph_20_Font">
      <style:text-properties fo:color="#000000" style:font-name="Consolas" fo:font-size="10.5pt" style:font-size-asian="10.5pt" style:font-size-complex="10.5pt"/>
    </style:style>
    <style:style style:name="Quote" style:family="paragraph" style:parent-style-name="Normal">
      <style:paragraph-properties fo:text-align="center" fo:margin-top="0.353cm" fo:margin-left="1.524cm" fo:margin-right="1.524cm"/>
      <style:text-properties fo:font-style="italic" style:font-style-asian="italic" style:font-style-complex="italic" fo:color="#404040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 style:font-name="Arial"/>
    </style:style>
    <style:style style:name="Salutation" style:family="paragraph" style:parent-style-name="Normal"/>
    <style:style style:name="Salutation_20_Char" style:display-name="Salutation Char" style:family="text" style:parent-style-name="Default_20_Paragraph_20_Font">
      <style:text-properties fo:color="#000000" style:font-name="Arial"/>
    </style:style>
    <style:style style:name="Signature" style:family="paragraph" style:parent-style-name="Normal">
      <style:paragraph-properties fo:line-height="100%" fo:margin-bottom="0cm" fo:margin-left="7.5cm"/>
    </style:style>
    <style:style style:name="Signature_20_Char" style:display-name="Signature Char" style:family="text" style:parent-style-name="Default_20_Paragraph_20_Font">
      <style:text-properties fo:color="#000000" style:font-name="Arial"/>
    </style:style>
    <style:style style:name="Subtitle" style:family="paragraph" style:parent-style-name="Normal">
      <style:text-properties fo:letter-spacing="0.026cm" fo:color="#5a5a5a" style:font-name="Calibri" style:font-name-asian="游明朝"/>
    </style:style>
    <style:style style:name="Subtitle_20_Char" style:display-name="Subtitle Char" style:family="text" style:parent-style-name="Default_20_Paragraph_20_Font">
      <style:text-properties fo:letter-spacing="0.026cm" fo:color="#5a5a5a" style:font-name-asian="游明朝"/>
    </style:style>
    <style:style style:name="Table_20_of_20_authorities" style:display-name="Table of authorities" style:family="paragraph" style:parent-style-name="Normal">
      <style:paragraph-properties fo:text-indent="-0.388cm" fo:margin-bottom="0cm" fo:margin-left="0.388cm"/>
    </style:style>
    <style:style style:name="Title" style:family="paragraph" style:parent-style-name="Normal">
      <style:paragraph-properties fo:line-height="100%" fo:margin-bottom="0cm"/>
      <style:text-properties fo:letter-spacing="-0.018cm" fo:color="#000000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Toa_20_heading" style:display-name="Toa heading" style:family="paragraph" style:parent-style-name="Normal">
      <style:paragraph-properties fo:margin-top="0.212cm"/>
      <style:text-properties style:font-name="Calibri Light" fo:font-size="12pt" style:font-name-asian="游ゴシック Light" style:font-size-asian="12pt" style:font-name-complex="Times New Roman" style:font-size-complex="12pt" fo:font-weight="bold" style:font-weight-asian="bold" style:font-weight-complex="bold"/>
    </style:style>
    <style:style style:name="Toc_20_5" style:display-name="Toc 5" style:family="paragraph" style:parent-style-name="Normal">
      <style:paragraph-properties fo:margin-bottom="0.176cm" fo:margin-left="1.552cm"/>
    </style:style>
    <style:style style:name="Toc_20_6" style:display-name="Toc 6" style:family="paragraph" style:parent-style-name="Normal">
      <style:paragraph-properties fo:margin-bottom="0.176cm" fo:margin-left="1.94cm"/>
    </style:style>
    <style:style style:name="Toc_20_7" style:display-name="Toc 7" style:family="paragraph" style:parent-style-name="Normal">
      <style:paragraph-properties fo:margin-bottom="0.176cm" fo:margin-left="2.328cm"/>
    </style:style>
    <style:style style:name="Toc_20_8" style:display-name="Toc 8" style:family="paragraph" style:parent-style-name="Normal">
      <style:paragraph-properties fo:margin-bottom="0.176cm" fo:margin-left="2.716cm"/>
    </style:style>
    <style:style style:name="Toc_20_9" style:display-name="Toc 9" style:family="paragraph" style:parent-style-name="Normal">
      <style:paragraph-properties fo:margin-bottom="0.176cm" fo:margin-left="3.104cm"/>
    </style:style>
    <style:style style:name="Ecorys_20_Table_20_Bullet_20_02" style:display-name="Ecorys Table Bullet 02" style:family="paragraph" style:parent-style-name="Ecorys_20_Table_20_Bullet_20_01">
      <style:paragraph-properties fo:text-indent="-0.501cm" fo:margin-left="1.002cm"/>
    </style:style>
    <style:style style:name="Ecorys_20_Table_20_Bullet_20_01_20_Char" style:display-name="Ecorys Table Bullet 01 Char" style:family="text" style:parent-style-name="Ecorys_20_Bullet_20_01_20_Char">
      <style:text-properties fo:color="#000000" style:font-name="Arial" fo:font-size="10pt" style:font-size-asian="10pt" style:font-name-complex="Open Sans Light" style:font-size-complex="10pt"/>
    </style:style>
    <style:style style:name="Ecorys_20_Table_20_Bullet_20_02_20_Char" style:display-name="Ecorys Table Bullet 02 Char" style:family="text" style:parent-style-name="Ecorys_20_Table_20_Bullet_20_01_20_Char">
      <style:text-properties fo:color="#000000" style:font-name="Arial" fo:font-size="10pt" style:font-size-asian="10pt" style:font-name-complex="Open Sans Ligh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Default" style:family="paragraph">
      <style:paragraph-properties style:text-autospace="none" fo:line-height="100%" fo:margin-bottom="0cm"/>
      <style:text-properties fo:color="#000000" style:font-name="Calibri" fo:font-size="12pt" style:font-name-asian="Calibri" style:font-size-asian="12pt" style:font-name-complex="Calibri" style:font-size-complex="12pt" fo:language-asian="en" fo:country-asian="GB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2e2960" style:text-underline-style="solid" style:text-underline-color="font-color"/>
    </style:style>
    <style:style style:name="normaltextrun" style:family="text" style:parent-style-name="Default_20_Paragraph_20_Font"/>
    <style:style style:name="List_20_Paragraph_20_Char" style:display-name="List Paragraph Char" style:family="text">
      <style:text-properties fo:color="#000000" style:font-name="Arial"/>
    </style:style>
    <style:style style:name="Revision" style:family="paragraph">
      <style:paragraph-properties fo:line-height="100%" fo:margin-bottom="0cm"/>
      <style:text-properties fo:color="#000000" style:font-name="Arial" fo:font-size="11pt" style:font-size-asian="11pt" style:font-size-complex="11pt"/>
    </style:style>
    <style:style style:name="Mention" style:family="text" style:parent-style-name="Default_20_Paragraph_20_Font">
      <style:text-properties fo:background-color="#e1dfdd" fo:color="#2b579a"/>
    </style:style>
    <style:style style:name="ftref_20_Car_20_Car_20_Car_20_Car1_20_Car_20_Car" style:display-name="ftref Car Car Car Car1 Car Car" style:family="paragraph" style:parent-style-name="Normal">
      <style:paragraph-properties fo:text-align="justify" fo:line-height="0.423cm" fo:margin-top="0.212cm" fo:margin-bottom="0.212cm"/>
      <style:text-properties style:text-position="super 58%" fo:font-style="italic" style:font-style-asian="italic" fo:color="#000000" style:font-name="Calibri" fo:font-size="9pt" style:font-size-asian="9pt"/>
    </style:style>
    <style:style style:name="paragraph" style:family="paragraph" style:parent-style-name="Normal">
      <style:paragraph-properties fo:line-height="100%" fo:margin-top="0.494cm" fo:margin-bottom="0.494cm"/>
      <style:text-properties fo:color="#000000" style:font-name="Times New Roman" fo:font-size="12pt" style:font-name-asian="Times New Roman" style:font-size-asian="12pt" style:font-name-complex="Times New Roman" style:font-size-complex="12pt" fo:language-asian="en" fo:country-asian="GB"/>
    </style:style>
    <style:style style:name="eop" style:family="text" style:parent-style-name="Default_20_Paragraph_20_Font"/>
    <style:style style:name="Footnote_20_Text1" style:display-name="Footnote Text1" style:family="paragraph" style:parent-style-name="Normal">
      <style:paragraph-properties fo:line-height="100%" fo:margin-bottom="0cm"/>
      <style:text-properties fo:color="#000000" fo:font-size="10pt" style:font-size-asian="10pt" style:font-size-complex="10pt" style:letter-kerning="true"/>
    </style:style>
    <style:style style:name="Comment_20_Text1" style:display-name="Comment Text1" style:family="paragraph" style:parent-style-name="Normal">
      <style:paragraph-properties fo:line-height="100%"/>
      <style:text-properties fo:color="#000000" fo:font-size="10pt" style:font-size-asian="10pt" style:font-size-complex="10pt" style:letter-kerning="true"/>
    </style:style>
    <text:list-style style:name="LS1">
      <text:list-level-style-number style:num-format="1" text:style-name="List1Level0" style:num-suffix=".0" text:level="1">
        <style:list-level-properties text:space-before="8.752cm" text:min-label-width="2cm" fo:text-align="start" text:list-level-position-and-space-mode="label-alignment">
          <style:list-level-label-alignment text:label-followed-by="listtab" fo:margin-left="10.753cm" fo:text-indent="-2cm"/>
        </style:list-level-properties>
      </text:list-level-style-number>
      <text:list-level-style-number style:num-format="1" text:display-levels="2" text:style-name="List1Level1" text:level="2">
        <style:list-level-properties text:space-before="0.25cm" text:min-label-width="2cm" fo:text-align="start" text:list-level-position-and-space-mode="label-alignment">
          <style:list-level-label-alignment text:label-followed-by="listtab" fo:margin-left="2.251cm" fo:text-indent="-2cm"/>
        </style:list-level-properties>
      </text:list-level-style-number>
      <text:list-level-style-number style:num-format="1" text:display-levels="3" text:style-name="List1Level2" text:level="3">
        <style:list-level-properties text:space-before="2.002cm" text:min-label-width="2cm" fo:text-align="start" text:list-level-position-and-space-mode="label-alignment">
          <style:list-level-label-alignment text:label-followed-by="listtab" fo:margin-left="4.002cm" fo:text-indent="-2cm"/>
        </style:list-level-properties>
      </text:list-level-style-number>
      <text:list-level-style-number style:num-format="1" text:display-levels="4" text:style-name="List1Level3" text:level="4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a" text:style-name="List1Level4" style:num-suffix="." text:level="5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i" text:style-name="List1Level5" style:num-suffix="." text:level="6">
        <style:list-level-properties text:min-label-width="2cm" text:min-label-distance="2cm" fo:text-align="end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style-name="List1Level6" style:num-suffix="." text:level="7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a" text:style-name="List1Level7" style:num-suffix="." text:level="8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i" text:style-name="List1Level8" style:num-suffix="." text:level="9">
        <style:list-level-properties text:min-label-width="2cm" text:min-label-distance="2cm" fo:text-align="end" text:list-level-position-and-space-mode="label-alignment">
          <style:list-level-label-alignment text:label-followed-by="listtab" fo:margin-left="2cm" fo:text-indent="-2cm"/>
        </style:list-level-properties>
      </text:list-level-style-number>
    </text:list-style>
    <style:style style:name="List2Level0" style:family="text">
      <style:text-properties fo:color="#404040" style:font-name="Wingdings 3"/>
    </style:style>
    <style:style style:name="List2Level1" style:family="text">
      <style:text-properties style:font-name="Wingdings 3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" text:style-name="List2Level0" text:level="1">
        <style:list-level-properties text:space-before="1.501cm" text:min-label-width="0.499cm" fo:text-align="start" text:list-level-position-and-space-mode="label-alignment">
          <style:list-level-label-alignment text:label-followed-by="listtab" fo:margin-left="2cm" fo:text-indent="-0.499cm"/>
        </style:list-level-properties>
        <style:text-properties fo:color="#404040" style:font-name="Wingdings 3"/>
      </text:list-level-style-bullet>
      <text:list-level-style-bullet text:bullet-char="" text:style-name="List2Level1" text:level="2">
        <style:list-level-properties text:space-before="2cm" text:min-label-width="0.501cm" fo:text-align="start" text:list-level-position-and-space-mode="label-alignment">
          <style:list-level-label-alignment text:label-followed-by="listtab" fo:margin-left="2.501cm" fo:text-indent="-0.501cm"/>
        </style:list-level-properties>
        <style:text-properties style:font-name="Wingdings 3"/>
      </text:list-level-style-bullet>
      <text:list-level-style-bullet text:bullet-char="" text:style-name="List2Level2" text:level="3">
        <style:list-level-properties text:space-before="2.501cm" text:min-label-width="0.499cm" fo:text-align="start" text:list-level-position-and-space-mode="label-alignment">
          <style:list-level-label-alignment text:label-followed-by="listtab" fo:margin-left="3cm" fo:text-indent="-0.499cm"/>
        </style:list-level-properties>
        <style:text-properties style:font-name="Wingdings"/>
      </text:list-level-style-bullet>
      <text:list-level-style-bullet text:bullet-char="" text:style-name="List2Level3" text:level="4">
        <style:list-level-properties text:space-before="3cm" text:min-label-width="0.501cm" fo:text-align="start" text:list-level-position-and-space-mode="label-alignment">
          <style:list-level-label-alignment text:label-followed-by="listtab" fo:margin-left="3.501cm" fo:text-indent="-0.501cm"/>
        </style:list-level-properties>
        <style:text-properties style:font-name="Wingdings"/>
      </text:list-level-style-bullet>
      <text:list-level-style-bullet text:bullet-char="o" text:style-name="List2Level4" text:level="5">
        <style:list-level-properties text:space-before="-4.503cm" text:min-label-width="0.499cm" fo:text-align="start" text:list-level-position-and-space-mode="label-alignment">
          <style:list-level-label-alignment text:label-followed-by="listtab" fo:margin-left="-4.004cm" fo:text-indent="-0.499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-6.004cm" text:min-label-width="0.499cm" fo:text-align="start" text:list-level-position-and-space-mode="label-alignment">
          <style:list-level-label-alignment text:label-followed-by="listtab" fo:margin-left="-5.505cm" fo:text-indent="-0.499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-7.505cm" text:min-label-width="0.499cm" fo:text-align="start" text:list-level-position-and-space-mode="label-alignment">
          <style:list-level-label-alignment text:label-followed-by="listtab" fo:margin-left="-7.006cm" fo:text-indent="-0.499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-9.006cm" text:min-label-width="0.499cm" fo:text-align="start" text:list-level-position-and-space-mode="label-alignment">
          <style:list-level-label-alignment text:label-followed-by="listtab" fo:margin-left="-8.507cm" fo:text-indent="-0.499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-10.507cm" text:min-label-width="0.499cm" fo:text-align="start" text:list-level-position-and-space-mode="label-alignment">
          <style:list-level-label-alignment text:label-followed-by="listtab" fo:margin-left="-10.008cm" fo:text-indent="-0.499cm"/>
        </style:list-level-properties>
        <style:text-properties style:font-name="Wingdings"/>
      </text:list-level-style-bullet>
    </text:list-style>
    <style:style style:name="List3Level0" style:family="text">
      <style:text-properties fo:font-style="normal" style:font-style-asian="normal" fo:color="#404040" style:font-name="Arial" fo:font-weight="bold" style:font-weight-asian="bold"/>
    </style:style>
    <style:style style:name="List3Level1" style:family="text">
      <style:text-properties fo:font-style="normal" style:font-style-asian="normal" style:font-name="Montserrat" fo:font-weight="bold" style:font-weight-asian="bold"/>
    </style:style>
    <text:list-style style:name="LS3">
      <text:list-level-style-number style:num-format="1" text:style-name="List3Level0" style:num-suffix="." text:level="1">
        <style:list-level-properties text:space-before="5.752cm" text:min-label-width="0.635cm" fo:text-align="start" text:list-level-position-and-space-mode="label-alignment">
          <style:list-level-label-alignment text:label-followed-by="listtab" fo:margin-left="6.387cm" fo:text-indent="-0.635cm"/>
        </style:list-level-properties>
        <style:text-properties fo:font-style="normal" style:font-style-asian="normal" fo:color="#404040" style:font-name="Arial" fo:font-weight="bold" style:font-weight-asian="bold"/>
      </text:list-level-style-number>
      <text:list-level-style-number style:num-format="a" text:style-name="List3Level1" style:num-suffix="." text:level="2">
        <style:list-level-properties text:space-before="2cm" text:min-label-width="0.501cm" fo:text-align="start" text:list-level-position-and-space-mode="label-alignment">
          <style:list-level-label-alignment text:label-followed-by="listtab" fo:margin-left="2.501cm" fo:text-indent="-0.501cm"/>
        </style:list-level-properties>
        <style:text-properties fo:font-style="normal" style:font-style-asian="normal" style:font-name="Montserrat" fo:font-weight="bold" style:font-weight-asian="bold"/>
      </text:list-level-style-number>
      <text:list-level-style-number style:num-format="i" text:style-name="List3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4Level0" style:family="text">
      <style:text-properties fo:font-style="normal" style:font-style-asian="normal" fo:color="#404040" style:font-name="Montserrat" fo:font-weight="bold" style:font-weight-asian="bold"/>
    </style:style>
    <text:list-style style:name="LS4">
      <text:list-level-style-number style:num-format="1" text:style-name="List4Level0" style:num-suffix="." text:level="1">
        <style:list-level-properties text:space-before="1.688cm" text:min-label-width="0.635cm" fo:text-align="start" text:list-level-position-and-space-mode="label-alignment">
          <style:list-level-label-alignment text:label-followed-by="listtab" fo:margin-left="2.323cm" fo:text-indent="-0.635cm"/>
        </style:list-level-properties>
        <style:text-properties fo:font-style="normal" style:font-style-asian="normal" fo:color="#404040" style:font-name="Montserrat" fo:font-weight="bold" style:font-weight-asian="bold"/>
      </text:list-level-style-number>
      <text:list-level-style-number style:num-format="a" text:style-name="List4Level1" style:num-suffix="." text:level="2">
        <style:list-level-properties text:space-before="2.958cm" text:min-label-width="0.635cm" fo:text-align="start" text:list-level-position-and-space-mode="label-alignment">
          <style:list-level-label-alignment text:label-followed-by="listtab" fo:margin-left="3.593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4.863cm" text:min-label-distance="0.318cm" fo:text-align="end" text:list-level-position-and-space-mode="label-alignment">
          <style:list-level-label-alignment text:label-followed-by="listtab" fo:margin-left="4.863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5.498cm" text:min-label-width="0.635cm" fo:text-align="start" text:list-level-position-and-space-mode="label-alignment">
          <style:list-level-label-alignment text:label-followed-by="listtab" fo:margin-left="6.133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6.768cm" text:min-label-width="0.635cm" fo:text-align="start" text:list-level-position-and-space-mode="label-alignment">
          <style:list-level-label-alignment text:label-followed-by="listtab" fo:margin-left="7.403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8.673cm" text:min-label-distance="0.318cm" fo:text-align="end" text:list-level-position-and-space-mode="label-alignment">
          <style:list-level-label-alignment text:label-followed-by="listtab" fo:margin-left="8.673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9.308cm" text:min-label-width="0.635cm" fo:text-align="start" text:list-level-position-and-space-mode="label-alignment">
          <style:list-level-label-alignment text:label-followed-by="listtab" fo:margin-left="9.943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10.578cm" text:min-label-width="0.635cm" fo:text-align="start" text:list-level-position-and-space-mode="label-alignment">
          <style:list-level-label-alignment text:label-followed-by="listtab" fo:margin-left="11.213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2.483cm" text:min-label-distance="0.318cm" fo:text-align="end" text:list-level-position-and-space-mode="label-alignment">
          <style:list-level-label-alignment text:label-followed-by="listtab" fo:margin-left="12.483cm" fo:text-indent="-0.318cm"/>
        </style:list-level-properties>
      </text:list-level-style-number>
    </text:list-style>
    <style:style style:name="List5Level0" style:family="text" style:parent-style-name="Ecorys_20_Section_20_Levels">
      <style:text-properties style:font-name="Symbol"/>
    </style:style>
    <text:list-style style:name="LS5">
      <text:list-level-style-bullet text:bullet-char="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6Level0" style:family="text" style:parent-style-name="Ecorys_20_Table_20_Captions">
      <style:text-properties style:font-name="Symbol"/>
    </style:style>
    <text:list-style style:name="LS6">
      <text:list-level-style-bullet text:bullet-char="" text:style-name="List6Level0" text:level="1">
        <style:list-level-properties text:space-before="0.499cm" text:min-label-width="0.635cm" fo:text-align="start" text:list-level-position-and-space-mode="label-alignment">
          <style:list-level-label-alignment text:label-followed-by="listtab" fo:margin-left="1.134cm" fo:text-indent="-0.635cm"/>
        </style:list-level-properties>
        <style:text-properties style:font-name="Symbol"/>
      </text:list-level-style-bullet>
    </text:list-style>
    <style:style style:name="List7Level0" style:family="text">
      <style:text-properties style:font-name="Symbol"/>
    </style:style>
    <text:list-style style:name="LS7">
      <text:list-level-style-bullet text:bullet-char="" text:style-name="List7Level0" text:level="1">
        <style:list-level-properties text:space-before="0.998cm" text:min-label-width="0.635cm" fo:text-align="start" text:list-level-position-and-space-mode="label-alignment">
          <style:list-level-label-alignment text:label-followed-by="listtab" fo:margin-left="1.633cm" fo:text-indent="-0.635cm"/>
        </style:list-level-properties>
        <style:text-properties style:font-name="Symbol"/>
      </text:list-level-style-bullet>
    </text:list-style>
    <style:style style:name="List8Level0" style:family="text">
      <style:text-properties style:font-name="Symbol"/>
    </style:style>
    <text:list-style style:name="LS8">
      <text:list-level-style-bullet text:bullet-char="" text:style-name="List8Level0" text:level="1">
        <style:list-level-properties text:space-before="1.498cm" text:min-label-width="0.635cm" fo:text-align="start" text:list-level-position-and-space-mode="label-alignment">
          <style:list-level-label-alignment text:label-followed-by="listtab" fo:margin-left="2.133cm" fo:text-indent="-0.635cm"/>
        </style:list-level-properties>
        <style:text-properties style:font-name="Symbol"/>
      </text:list-level-style-bullet>
    </text:list-style>
    <style:style style:name="List9Level0" style:family="text" style:parent-style-name="Ecorys_20_Figure_20_Captions">
      <style:text-properties style:font-name="Symbol"/>
    </style:style>
    <text:list-style style:name="LS9">
      <text:list-level-style-bullet text:bullet-char="" text:style-name="List9Level0" text:level="1">
        <style:list-level-properties text:space-before="1.997cm" text:min-label-width="0.635cm" fo:text-align="start" text:list-level-position-and-space-mode="label-alignment">
          <style:list-level-label-alignment text:label-followed-by="listtab" fo:margin-left="2.632cm" fo:text-indent="-0.635cm"/>
        </style:list-level-properties>
        <style:text-properties style:font-name="Symbol"/>
      </text:list-level-style-bullet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499cm" text:min-label-width="0.635cm" fo:text-align="start" text:list-level-position-and-space-mode="label-alignment">
          <style:list-level-label-alignment text:label-followed-by="listtab" fo:margin-left="1.134cm" fo:text-indent="-0.635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998cm" text:min-label-width="0.635cm" fo:text-align="start" text:list-level-position-and-space-mode="label-alignment">
          <style:list-level-label-alignment text:label-followed-by="listtab" fo:margin-left="1.633cm" fo:text-indent="-0.635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1.498cm" text:min-label-width="0.635cm" fo:text-align="start" text:list-level-position-and-space-mode="label-alignment">
          <style:list-level-label-alignment text:label-followed-by="listtab" fo:margin-left="2.133cm" fo:text-indent="-0.635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1.997cm" text:min-label-width="0.635cm" fo:text-align="start" text:list-level-position-and-space-mode="label-alignment">
          <style:list-level-label-alignment text:label-followed-by="listtab" fo:margin-left="2.632cm" fo:text-indent="-0.635cm"/>
        </style:list-level-properties>
      </text:list-level-style-number>
    </text:list-style>
    <style:style style:name="List15Level0" style:family="text">
      <style:text-properties fo:color="#404040" style:font-name="Wingdings 3"/>
    </style:style>
    <style:style style:name="List15Level1" style:family="text">
      <style:text-properties style:font-name="Wingdings 3"/>
    </style:style>
    <style:style style:name="List15Level2" style:family="text">
      <style:text-properties style:font-name="Wingdings" fo:font-size="9pt" style:font-size-asian="9pt"/>
    </style:style>
    <style:style style:name="List15Level3" style:family="text">
      <style:text-properties style:font-name="Wingdings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" text:style-name="List15Level0" text:level="1">
        <style:list-level-properties text:space-before="0.501cm" text:min-label-width="0.499cm" fo:text-align="start" text:list-level-position-and-space-mode="label-alignment">
          <style:list-level-label-alignment text:label-followed-by="listtab" fo:margin-left="1cm" fo:text-indent="-0.499cm"/>
        </style:list-level-properties>
        <style:text-properties fo:color="#404040" style:font-name="Wingdings 3"/>
      </text:list-level-style-bullet>
      <text:list-level-style-bullet text:bullet-char="" text:style-name="List15Level1" text:level="2">
        <style:list-level-properties text:space-before="1cm" text:min-label-width="0.501cm" fo:text-align="start" text:list-level-position-and-space-mode="label-alignment">
          <style:list-level-label-alignment text:label-followed-by="listtab" fo:margin-left="1.501cm" fo:text-indent="-0.501cm"/>
        </style:list-level-properties>
        <style:text-properties style:font-name="Wingdings 3"/>
      </text:list-level-style-bullet>
      <text:list-level-style-bullet text:bullet-char="" text:style-name="List15Level2" text:level="3">
        <style:list-level-properties text:space-before="1.501cm" text:min-label-width="0.499cm" fo:text-align="start" text:list-level-position-and-space-mode="label-alignment">
          <style:list-level-label-alignment text:label-followed-by="listtab" fo:margin-left="2cm" fo:text-indent="-0.499cm"/>
        </style:list-level-properties>
        <style:text-properties style:font-name="Wingdings" fo:font-size="9pt" style:font-size-asian="9pt"/>
      </text:list-level-style-bullet>
      <text:list-level-style-bullet text:bullet-char="" text:style-name="List15Level3" text:level="4">
        <style:list-level-properties text:space-before="2cm" text:min-label-width="0.501cm" fo:text-align="start" text:list-level-position-and-space-mode="label-alignment">
          <style:list-level-label-alignment text:label-followed-by="listtab" fo:margin-left="2.501cm" fo:text-indent="-0.501cm"/>
        </style:list-level-properties>
        <style:text-properties style:font-name="Wingdings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fo:font-style="normal" style:font-style-asian="normal" style:font-name="Arial" fo:font-weight="bold" style:font-weight-asian="bold"/>
    </style:style>
    <text:list-style style:name="LS16">
      <text:list-level-style-number style:num-format="a" text:style-name="List16Level0" style:num-suffix="." text:level="1">
        <style:list-level-properties text:space-before="2.635cm" text:min-label-width="0.635cm" fo:text-align="start" text:list-level-position-and-space-mode="label-alignment">
          <style:list-level-label-alignment text:label-followed-by="listtab" fo:margin-left="3.27cm" fo:text-indent="-0.635cm"/>
        </style:list-level-properties>
        <style:text-properties fo:font-style="normal" style:font-style-asian="normal" style:font-name="Arial" fo:font-weight="bold" style:font-weight-asian="bold"/>
      </text:list-level-style-number>
      <text:list-level-style-number style:num-format="a" text:style-name="List16Level1" style:num-suffix="." text:level="2">
        <style:list-level-properties text:space-before="3.905cm" text:min-label-width="0.635cm" fo:text-align="start" text:list-level-position-and-space-mode="label-alignment">
          <style:list-level-label-alignment text:label-followed-by="listtab" fo:margin-left="4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5.81cm" text:min-label-distance="0.318cm" fo:text-align="end" text:list-level-position-and-space-mode="label-alignment">
          <style:list-level-label-alignment text:label-followed-by="listtab" fo:margin-left="5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6.445cm" text:min-label-width="0.635cm" fo:text-align="start" text:list-level-position-and-space-mode="label-alignment">
          <style:list-level-label-alignment text:label-followed-by="listtab" fo:margin-left="7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7.715cm" text:min-label-width="0.635cm" fo:text-align="start" text:list-level-position-and-space-mode="label-alignment">
          <style:list-level-label-alignment text:label-followed-by="listtab" fo:margin-left="8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9.62cm" text:min-label-distance="0.318cm" fo:text-align="end" text:list-level-position-and-space-mode="label-alignment">
          <style:list-level-label-alignment text:label-followed-by="listtab" fo:margin-left="9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10.255cm" text:min-label-width="0.635cm" fo:text-align="start" text:list-level-position-and-space-mode="label-alignment">
          <style:list-level-label-alignment text:label-followed-by="listtab" fo:margin-left="10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11.525cm" text:min-label-width="0.635cm" fo:text-align="start" text:list-level-position-and-space-mode="label-alignment">
          <style:list-level-label-alignment text:label-followed-by="listtab" fo:margin-left="12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3.43cm" text:min-label-distance="0.318cm" fo:text-align="end" text:list-level-position-and-space-mode="label-alignment">
          <style:list-level-label-alignment text:label-followed-by="listtab" fo:margin-left="13.43cm" fo:text-indent="-0.318cm"/>
        </style:list-level-properties>
      </text:list-level-style-number>
    </text:list-style>
    <text:list-style style:name="LS17">
      <text:list-level-style-number style:num-format="1" text:style-name="List17Level0" style:num-suffix=".0" text:level="1">
        <style:list-level-properties text:space-before="8.752cm" text:min-label-width="2cm" fo:text-align="start" text:list-level-position-and-space-mode="label-alignment">
          <style:list-level-label-alignment text:label-followed-by="listtab" fo:margin-left="10.753cm" fo:text-indent="-2cm"/>
        </style:list-level-properties>
      </text:list-level-style-number>
      <text:list-level-style-number style:num-format="1" text:display-levels="2" text:style-name="List17Level1" text:level="2">
        <style:list-level-properties text:space-before="0.25cm" text:min-label-width="2cm" fo:text-align="start" text:list-level-position-and-space-mode="label-alignment">
          <style:list-level-label-alignment text:label-followed-by="listtab" fo:margin-left="2.251cm" fo:text-indent="-2cm"/>
        </style:list-level-properties>
      </text:list-level-style-number>
      <text:list-level-style-number style:num-format="1" text:display-levels="3" text:style-name="List17Level2" text:level="3">
        <style:list-level-properties text:space-before="2.002cm" text:min-label-width="2cm" fo:text-align="start" text:list-level-position-and-space-mode="label-alignment">
          <style:list-level-label-alignment text:label-followed-by="listtab" fo:margin-left="4.002cm" fo:text-indent="-2cm"/>
        </style:list-level-properties>
      </text:list-level-style-number>
      <text:list-level-style-number style:num-format="1" text:display-levels="4" text:style-name="List17Level3" text:level="4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a" text:style-name="List17Level4" style:num-suffix="." text:level="5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i" text:style-name="List17Level5" style:num-suffix="." text:level="6">
        <style:list-level-properties text:min-label-width="2cm" text:min-label-distance="2cm" fo:text-align="end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style-name="List17Level6" style:num-suffix="." text:level="7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a" text:style-name="List17Level7" style:num-suffix="." text:level="8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i" text:style-name="List17Level8" style:num-suffix="." text:level="9">
        <style:list-level-properties text:min-label-width="2cm" text:min-label-distance="2cm" fo:text-align="end" text:list-level-position-and-space-mode="label-alignment">
          <style:list-level-label-alignment text:label-followed-by="listtab" fo:margin-left="2cm" fo:text-indent="-2cm"/>
        </style:list-level-properties>
      </text:list-level-style-number>
    </text:list-style>
    <text:list-style style:name="LS18">
      <text:list-level-style-number style:num-format="1" text:style-name="List18Level0" style:num-suffix=".0" text:level="1">
        <style:list-level-properties text:space-before="8.752cm" text:min-label-width="2cm" fo:text-align="start" text:list-level-position-and-space-mode="label-alignment">
          <style:list-level-label-alignment text:label-followed-by="listtab" fo:margin-left="10.753cm" fo:text-indent="-2cm"/>
        </style:list-level-properties>
      </text:list-level-style-number>
      <text:list-level-style-number style:num-format="1" text:display-levels="2" text:style-name="List18Level1" text:level="2">
        <style:list-level-properties text:space-before="0.25cm" text:min-label-width="2cm" fo:text-align="start" text:list-level-position-and-space-mode="label-alignment">
          <style:list-level-label-alignment text:label-followed-by="listtab" fo:margin-left="2.251cm" fo:text-indent="-2cm"/>
        </style:list-level-properties>
      </text:list-level-style-number>
      <text:list-level-style-number style:num-format="1" text:display-levels="3" text:style-name="List18Level2" text:level="3">
        <style:list-level-properties text:space-before="2.002cm" text:min-label-width="2cm" fo:text-align="start" text:list-level-position-and-space-mode="label-alignment">
          <style:list-level-label-alignment text:label-followed-by="listtab" fo:margin-left="4.002cm" fo:text-indent="-2cm"/>
        </style:list-level-properties>
      </text:list-level-style-number>
      <text:list-level-style-number style:num-format="1" text:display-levels="4" text:style-name="List18Level3" text:level="4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a" text:style-name="List18Level4" style:num-suffix="." text:level="5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i" text:style-name="List18Level5" style:num-suffix="." text:level="6">
        <style:list-level-properties text:min-label-width="2cm" text:min-label-distance="2cm" fo:text-align="end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style-name="List18Level6" style:num-suffix="." text:level="7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a" text:style-name="List18Level7" style:num-suffix="." text:level="8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i" text:style-name="List18Level8" style:num-suffix="." text:level="9">
        <style:list-level-properties text:min-label-width="2cm" text:min-label-distance="2cm" fo:text-align="end" text:list-level-position-and-space-mode="label-alignment">
          <style:list-level-label-alignment text:label-followed-by="listtab" fo:margin-left="2cm" fo:text-indent="-2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5">
      <text:list-level-style-number style:num-format="a" text:style-name="List2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number style:num-format="1" text:style-name="List27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bullet text:bullet-char="o" text:style-name="List27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style:font-name="Arial" style:font-name-asian="Calibri" style:font-name-complex="Aria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-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Calibri" style:font-name-complex="Aria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Arial" style:font-name-asian="Calibri" style:font-name-complex="Aria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-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Calibri" style:font-name-complex="Aria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number style:num-format="1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display-levels="2" text:style-name="List32Level1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1" text:display-levels="3" text:style-name="List32Level2" text:level="3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1" text:display-levels="4" text:style-name="List32Level3" text:level="4">
        <style:list-level-properties text:space-before="2.54cm" text:min-label-width="1.905cm" fo:text-align="start" text:list-level-position-and-space-mode="label-alignment">
          <style:list-level-label-alignment text:label-followed-by="listtab" fo:margin-left="4.445cm" fo:text-indent="-1.905cm"/>
        </style:list-level-properties>
      </text:list-level-style-number>
      <text:list-level-style-number style:num-format="1" text:display-levels="5" text:style-name="List32Level4" text:level="5">
        <style:list-level-properties text:space-before="3.175cm" text:min-label-width="2.54cm" fo:text-align="start" text:list-level-position-and-space-mode="label-alignment">
          <style:list-level-label-alignment text:label-followed-by="listtab" fo:margin-left="5.715cm" fo:text-indent="-2.54cm"/>
        </style:list-level-properties>
      </text:list-level-style-number>
      <text:list-level-style-number style:num-format="1" text:display-levels="6" text:style-name="List32Level5" text:level="6">
        <style:list-level-properties text:space-before="3.81cm" text:min-label-width="2.54cm" fo:text-align="start" text:list-level-position-and-space-mode="label-alignment">
          <style:list-level-label-alignment text:label-followed-by="listtab" fo:margin-left="6.35cm" fo:text-indent="-2.54cm"/>
        </style:list-level-properties>
      </text:list-level-style-number>
      <text:list-level-style-number style:num-format="1" text:display-levels="7" text:style-name="List32Level6" text:level="7">
        <style:list-level-properties text:space-before="4.445cm" text:min-label-width="3.175cm" fo:text-align="start" text:list-level-position-and-space-mode="label-alignment">
          <style:list-level-label-alignment text:label-followed-by="listtab" fo:margin-left="7.62cm" fo:text-indent="-3.175cm"/>
        </style:list-level-properties>
      </text:list-level-style-number>
      <text:list-level-style-number style:num-format="1" text:display-levels="8" text:style-name="List32Level7" text:level="8">
        <style:list-level-properties text:space-before="5.08cm" text:min-label-width="3.175cm" fo:text-align="start" text:list-level-position-and-space-mode="label-alignment">
          <style:list-level-label-alignment text:label-followed-by="listtab" fo:margin-left="8.255cm" fo:text-indent="-3.175cm"/>
        </style:list-level-properties>
      </text:list-level-style-number>
      <text:list-level-style-number style:num-format="1" text:display-levels="9" text:style-name="List32Level8" text:level="9">
        <style:list-level-properties text:space-before="5.715cm" text:min-label-width="3.81cm" fo:text-align="start" text:list-level-position-and-space-mode="label-alignment">
          <style:list-level-label-alignment text:label-followed-by="listtab" fo:margin-left="9.525cm" fo:text-indent="-3.81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Courier New" fo:font-size="10pt" style:font-size-asian="10pt"/>
    </style:style>
    <style:style style:name="List34Level2" style:family="text">
      <style:text-properties style:font-name="Wingdings" fo:font-size="10pt" style:font-size-asian="10pt"/>
    </style:style>
    <style:style style:name="List34Level3" style:family="text">
      <style:text-properties style:font-name="Wingdings" fo:font-size="10pt" style:font-size-asian="10pt"/>
    </style:style>
    <style:style style:name="List34Level4" style:family="text">
      <style:text-properties style:font-name="Wingdings" fo:font-size="10pt" style:font-size-asian="10pt"/>
    </style:style>
    <style:style style:name="List34Level5" style:family="text">
      <style:text-properties style:font-name="Wingdings" fo:font-size="10pt" style:font-size-asian="10pt"/>
    </style:style>
    <style:style style:name="List34Level6" style:family="text">
      <style:text-properties style:font-name="Wingdings" fo:font-size="10pt" style:font-size-asian="10pt"/>
    </style:style>
    <style:style style:name="List34Level7" style:family="text">
      <style:text-properties style:font-name="Wingdings" fo:font-size="10pt" style:font-size-asian="10pt"/>
    </style:style>
    <style:style style:name="List34Level8" style:family="text">
      <style:text-properties style:font-name="Wingdings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Courier New" fo:font-size="10pt" style:font-size-asian="10pt"/>
    </style:style>
    <style:style style:name="List35Level2" style:family="text">
      <style:text-properties style:font-name="Wingdings" fo:font-size="10pt" style:font-size-asian="10pt"/>
    </style:style>
    <style:style style:name="List35Level3" style:family="text">
      <style:text-properties style:font-name="Wingdings" fo:font-size="10pt" style:font-size-asian="10pt"/>
    </style:style>
    <style:style style:name="List35Level4" style:family="text">
      <style:text-properties style:font-name="Wingdings" fo:font-size="10pt" style:font-size-asian="10pt"/>
    </style:style>
    <style:style style:name="List35Level5" style:family="text">
      <style:text-properties style:font-name="Wingdings" fo:font-size="10pt" style:font-size-asian="10pt"/>
    </style:style>
    <style:style style:name="List35Level6" style:family="text">
      <style:text-properties style:font-name="Wingdings" fo:font-size="10pt" style:font-size-asian="10pt"/>
    </style:style>
    <style:style style:name="List35Level7" style:family="text">
      <style:text-properties style:font-name="Wingdings" fo:font-size="10pt" style:font-size-asian="10pt"/>
    </style:style>
    <style:style style:name="List35Level8" style:family="text">
      <style:text-properties style:font-name="Wingdings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36">
      <text:list-level-style-number style:num-format="1" text:style-name="List3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Courier New" fo:font-size="10pt" style:font-size-asian="10pt"/>
    </style:style>
    <style:style style:name="List37Level2" style:family="text">
      <style:text-properties style:font-name="Wingdings" fo:font-size="10pt" style:font-size-asian="10pt"/>
    </style:style>
    <style:style style:name="List37Level3" style:family="text">
      <style:text-properties style:font-name="Wingdings" fo:font-size="10pt" style:font-size-asian="10pt"/>
    </style:style>
    <style:style style:name="List37Level4" style:family="text">
      <style:text-properties style:font-name="Wingdings" fo:font-size="10pt" style:font-size-asian="10pt"/>
    </style:style>
    <style:style style:name="List37Level5" style:family="text">
      <style:text-properties style:font-name="Wingdings" fo:font-size="10pt" style:font-size-asian="10pt"/>
    </style:style>
    <style:style style:name="List37Level6" style:family="text">
      <style:text-properties style:font-name="Wingdings" fo:font-size="10pt" style:font-size-asian="10pt"/>
    </style:style>
    <style:style style:name="List37Level7" style:family="text">
      <style:text-properties style:font-name="Wingdings" fo:font-size="10pt" style:font-size-asian="10pt"/>
    </style:style>
    <style:style style:name="List37Level8" style:family="text">
      <style:text-properties style:font-name="Wingdings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Courier New" fo:font-size="10pt" style:font-size-asian="10pt"/>
    </style:style>
    <style:style style:name="List40Level2" style:family="text">
      <style:text-properties style:font-name="Wingdings" fo:font-size="10pt" style:font-size-asian="10pt"/>
    </style:style>
    <style:style style:name="List40Level3" style:family="text">
      <style:text-properties style:font-name="Wingdings" fo:font-size="10pt" style:font-size-asian="10pt"/>
    </style:style>
    <style:style style:name="List40Level4" style:family="text">
      <style:text-properties style:font-name="Wingdings" fo:font-size="10pt" style:font-size-asian="10pt"/>
    </style:style>
    <style:style style:name="List40Level5" style:family="text">
      <style:text-properties style:font-name="Wingdings" fo:font-size="10pt" style:font-size-asian="10pt"/>
    </style:style>
    <style:style style:name="List40Level6" style:family="text">
      <style:text-properties style:font-name="Wingdings" fo:font-size="10pt" style:font-size-asian="10pt"/>
    </style:style>
    <style:style style:name="List40Level7" style:family="text">
      <style:text-properties style:font-name="Wingdings" fo:font-size="10pt" style:font-size-asian="10pt"/>
    </style:style>
    <style:style style:name="List40Level8" style:family="text">
      <style:text-properties style:font-name="Wingdings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1Level0" style:family="text">
      <style:text-properties style:font-name="Symbol" fo:font-size="10pt" style:font-size-asian="10pt"/>
    </style:style>
    <style:style style:name="List41Level1" style:family="text">
      <style:text-properties style:font-name="Courier New" fo:font-size="10pt" style:font-size-asian="10pt"/>
    </style:style>
    <style:style style:name="List41Level2" style:family="text">
      <style:text-properties style:font-name="Wingdings" fo:font-size="10pt" style:font-size-asian="10pt"/>
    </style:style>
    <style:style style:name="List41Level3" style:family="text">
      <style:text-properties style:font-name="Wingdings" fo:font-size="10pt" style:font-size-asian="10pt"/>
    </style:style>
    <style:style style:name="List41Level4" style:family="text">
      <style:text-properties style:font-name="Wingdings" fo:font-size="10pt" style:font-size-asian="10pt"/>
    </style:style>
    <style:style style:name="List41Level5" style:family="text">
      <style:text-properties style:font-name="Wingdings" fo:font-size="10pt" style:font-size-asian="10pt"/>
    </style:style>
    <style:style style:name="List41Level6" style:family="text">
      <style:text-properties style:font-name="Wingdings" fo:font-size="10pt" style:font-size-asian="10pt"/>
    </style:style>
    <style:style style:name="List41Level7" style:family="text">
      <style:text-properties style:font-name="Wingdings" fo:font-size="10pt" style:font-size-asian="10pt"/>
    </style:style>
    <style:style style:name="List41Level8" style:family="text">
      <style:text-properties style:font-name="Wingdings" fo:font-size="10pt" style:font-size-asian="10pt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cm" fo:padding-right="0cm" fo:margin-right="3cm"/>
      <style:header-style>
        <style:header-footer-properties fo:min-height="3.251cm" style:dynamic-spacing="true"/>
      </style:header-style>
      <style:footer-style>
        <style:header-footer-properties fo:min-height="1.75cm" style:dynamic-spacing="true"/>
      </style:footer-style>
    </style:page-layout>
    <style:style style:name="P1" style:family="paragraph" style:parent-style-name="Header" style:master-page-name="MasterPage1">
      <style:paragraph-properties>
        <style:tab-stops>
          <style:tab-stop style:type="center" style:leader-style="none" style:position="7.96cm"/>
          <style:tab-stop style:type="left" style:leader-style="none" style:position="14.684cm"/>
        </style:tab-stops>
      </style:paragraph-properties>
    </style:style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T2_2" style:family="text"/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>
      <style:paragraph-properties fo:margin-top="0cm" fo:margin-bottom="0cm"/>
    </style:style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FR3" style:family="graphic" style:parent-style-name="Footer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ge" style:flow-with-text="false" style:wrap="run-through" style:run-through="foreground" draw:auto-grow-height="false" draw:auto-grow-width="false"/>
    </style:style>
    <style:style style:name="P5" style:family="paragraph" style:parent-style-name="Ecorys_20_Folio_20_Number">
      <style:paragraph-properties fo:text-align="right"/>
    </style:style>
    <style:style style:name="FR4" style:family="graphic" style:parent-style-name="Ecorys_20_Folio_20_Number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5" style:family="graphic" style:parent-style-name="Ecorys_20_Folio_20_Number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FR6" style:family="graphic" style:parent-style-name="Ecorys_20_Folio_20_Number">
      <style:graphic-properties draw:stroke="none" svg:stroke-width="0.026cm" draw:fill="none" draw:opacity="0%" style:background-transparency="100%" fo:border-top="none" fo:margin-top="0.127cm" fo:border-bottom="none" fo:margin-bottom="0.127cm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Ecorys_20_Folio_20_Text"/>
    <style:style style:name="T6_1" style:family="text"/>
    <style:style style:name="T6_2" style:family="text"/>
    <style:style style:name="P7" style:family="paragraph" style:parent-style-name="Ecorys_20_Folio_20_Text"/>
    <style:style style:name="FR7" style:family="graphic" style:parent-style-name="Ecorys_20_Folio_20_Numb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8" style:family="paragraph" style:parent-style-name="Normal">
      <style:paragraph-properties fo:margin-top="0cm" fo:margin-bottom="0cm"/>
    </style:style>
    <style:style style:name="T8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T8_2" style:family="text"/>
    <style:style style:name="T8_3" style:family="text"/>
    <style:style style:name="T8_4" style:family="text" style:parent-style-name="Ecorys_20_Folio_20_Number_20_Char">
      <style:text-properties fo:font-weight="bold" style:font-weight-asian="bold"/>
    </style:style>
    <style:style style:name="Table1" style:family="table">
      <style:table-properties table:align="left" style:width="15.981cm" fo:margin-left="0cm"/>
    </style:style>
    <style:style style:name="Column1" style:family="table-column">
      <style:table-column-properties style:column-width="5.327cm" style:use-optimal-column-width="false"/>
    </style:style>
    <style:style style:name="Column2" style:family="table-column">
      <style:table-column-properties style:column-width="5.327cm" style:use-optimal-column-width="false"/>
    </style:style>
    <style:style style:name="Column3" style:family="table-column">
      <style:table-column-properties style:column-width="5.327cm" style:use-optimal-column-width="false"/>
    </style:style>
    <style:style style:name="Row1" style:family="table-row">
      <style:table-row-properties style:min-row-height="0.529cm" style:use-optimal-row-height="false"/>
    </style:style>
    <style:style style:name="Cell1" style:family="table-cell">
      <style:table-cell-properties style:vertical-align="top" fo:padding-left="0.19cm" fo:padding-right="0.19cm" fo:wrap-option="wrap"/>
    </style:style>
    <style:style style:name="P9" style:family="paragraph" style:parent-style-name="Header">
      <style:paragraph-properties fo:line-height="100%" fo:margin-bottom="0cm" fo:margin-left="-0.203cm">
        <style:tab-stops>
          <style:tab-stop style:type="center" style:leader-style="none" style:position="8.163cm"/>
          <style:tab-stop style:type="right" style:leader-style="none" style:position="16.124cm"/>
        </style:tab-stops>
      </style:paragraph-properties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FR8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0" style:family="paragraph" style:parent-style-name="Normal">
      <style:paragraph-properties fo:margin-top="0cm" fo:margin-bottom="0cm"/>
    </style:style>
    <style:style style:name="T10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Cell2" style:family="table-cell">
      <style:table-cell-properties style:vertical-align="top" fo:padding-left="0.19cm" fo:padding-right="0.19cm" fo:wrap-option="wrap"/>
    </style:style>
    <style:style style:name="P11" style:family="paragraph" style:parent-style-name="Header">
      <style:paragraph-properties fo:text-align="center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padding-left="0.19cm" fo:padding-right="0.19cm" fo:wrap-option="wrap"/>
    </style:style>
    <style:style style:name="P12" style:family="paragraph" style:parent-style-name="Header">
      <style:paragraph-properties fo:text-align="right" fo:line-height="100%" fo:margin-bottom="0cm" fo:margin-right="-0.203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P13" style:family="paragraph" style:parent-style-name="Footer"/>
    <style:page-layout style:name="pm2">
      <style:page-layout-properties style:print-orientation="portrait" fo:page-width="21.001cm" fo:page-height="29.7cm" fo:padding-top="0cm" fo:margin-top="1.251cm" fo:padding-bottom="0cm" fo:margin-bottom="1.251cm" fo:padding-left="0cm" fo:margin-left="1.7cm" fo:padding-right="0cm" fo:margin-right="1.7cm"/>
      <style:header-style>
        <style:header-footer-properties fo:min-height="1.75cm" style:dynamic-spacing="true"/>
      </style:header-style>
      <style:footer-style>
        <style:header-footer-properties fo:min-height="0.45cm" style:dynamic-spacing="true"/>
      </style:footer-style>
    </style:page-layout>
    <style:style style:name="P14" style:family="paragraph" style:parent-style-name="Ecorys_20_Folio_20_Number">
      <style:paragraph-properties fo:text-align="right"/>
    </style:style>
    <style:style style:name="FR9" style:family="graphic" style:parent-style-name="Ecorys_20_Folio_20_Number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10" style:family="graphic" style:parent-style-name="Ecorys_20_Folio_20_Number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FR11" style:family="graphic" style:parent-style-name="Ecorys_20_Folio_20_Number">
      <style:graphic-properties draw:stroke="none" svg:stroke-width="0.026cm" draw:fill="none" draw:opacity="0%" style:background-transparency="100%" fo:border-top="none" fo:margin-top="0.127cm" fo:border-bottom="none" fo:margin-bottom="0.127cm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Ecorys_20_Folio_20_Text"/>
    <style:style style:name="T15_1" style:family="text"/>
    <style:style style:name="T15_2" style:family="text"/>
    <style:style style:name="P16" style:family="paragraph" style:parent-style-name="Ecorys_20_Folio_20_Text"/>
    <style:style style:name="FR12" style:family="graphic" style:parent-style-name="Ecorys_20_Folio_20_Numb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7" style:family="paragraph" style:parent-style-name="Normal">
      <style:paragraph-properties fo:margin-top="0cm" fo:margin-bottom="0cm"/>
    </style:style>
    <style:style style:name="T17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T17_2" style:family="text"/>
    <style:style style:name="T17_3" style:family="text"/>
    <style:style style:name="T17_4" style:family="text" style:parent-style-name="Ecorys_20_Folio_20_Number_20_Char">
      <style:text-properties fo:font-weight="bold" style:font-weight-asian="bold"/>
    </style:style>
    <style:style style:name="Table2" style:family="table">
      <style:table-properties table:align="left" style:width="15.981cm" fo:margin-left="0cm"/>
    </style:style>
    <style:style style:name="Column4" style:family="table-column">
      <style:table-column-properties style:column-width="5.327cm" style:use-optimal-column-width="false"/>
    </style:style>
    <style:style style:name="Column5" style:family="table-column">
      <style:table-column-properties style:column-width="5.327cm" style:use-optimal-column-width="false"/>
    </style:style>
    <style:style style:name="Column6" style:family="table-column">
      <style:table-column-properties style:column-width="5.327cm" style:use-optimal-column-width="false"/>
    </style:style>
    <style:style style:name="Row2" style:family="table-row">
      <style:table-row-properties style:min-row-height="0.529cm" style:use-optimal-row-height="false"/>
    </style:style>
    <style:style style:name="Cell4" style:family="table-cell">
      <style:table-cell-properties style:vertical-align="top" fo:padding-left="0.19cm" fo:padding-right="0.19cm" fo:wrap-option="wrap"/>
    </style:style>
    <style:style style:name="P18" style:family="paragraph" style:parent-style-name="Header">
      <style:paragraph-properties fo:line-height="100%" fo:margin-bottom="0cm" fo:margin-left="-0.203cm">
        <style:tab-stops>
          <style:tab-stop style:type="center" style:leader-style="none" style:position="8.163cm"/>
          <style:tab-stop style:type="right" style:leader-style="none" style:position="16.124cm"/>
        </style:tab-stops>
      </style:paragraph-properties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FR13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9" style:family="paragraph" style:parent-style-name="Normal">
      <style:paragraph-properties fo:margin-top="0cm" fo:margin-bottom="0cm"/>
    </style:style>
    <style:style style:name="T19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Cell5" style:family="table-cell">
      <style:table-cell-properties style:vertical-align="top" fo:padding-left="0.19cm" fo:padding-right="0.19cm" fo:wrap-option="wrap"/>
    </style:style>
    <style:style style:name="P20" style:family="paragraph" style:parent-style-name="Header">
      <style:paragraph-properties fo:text-align="center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padding-left="0.19cm" fo:padding-right="0.19cm" fo:wrap-option="wrap"/>
    </style:style>
    <style:style style:name="P21" style:family="paragraph" style:parent-style-name="Header">
      <style:paragraph-properties fo:text-align="right" fo:line-height="100%" fo:margin-bottom="0cm" fo:margin-right="-0.203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P22" style:family="paragraph" style:parent-style-name="Footer"/>
  </office:automatic-styles>
  <office:master-styles>
    <style:master-page style:name="Standard" style:page-layout-name="pm1" style:next-style-name="MasterPageNext0">
      <style:header>
        <text:p text:style-name="P1"><draw:frame svg:x="0cm" svg:y="0cm" svg:width="1.277cm" svg:height="0.993cm" draw:style-name="FR1" text:anchor-type="page" draw:z-index="7"><draw:text-box fo:min-height="0.993cm"><text:p text:style-name="P2"><text:span text:style-name="T2_1">OFFICIAL</text:span></text:p></draw:text-box><svg:desc>OFFICIAL</svg:desc></draw:frame><text:span text:style-name="T2_2"><text:tab/></text:span></text:p>
      </style:header>
      <style:footer>
        <text:p text:style-name="P3"><draw:frame svg:x="0cm" svg:y="0cm" svg:width="1.28cm" svg:height="0.99cm" draw:style-name="FR2" text:anchor-type="page" draw:z-index="11"><draw:text-box fo:min-height="0.99cm"><text:p text:style-name="P4"><text:span text:style-name="T4_1">OFFICIAL</text:span></text:p></draw:text-box><svg:desc>OFFICIAL</svg:desc></draw:frame><draw:frame svg:x="0.016cm" svg:y="18.426cm" svg:width="7.5cm" svg:height="1.55cm" draw:style-name="FR3" text:anchor-type="char" draw:z-index="6"><draw:image xlink:href="Pictures/image2.emf" xlink:type="simple" xlink:show="embed" xlink:actuate="onLoad"/></draw:frame></text:p>
      </style:footer>
    </style:master-page>
    <style:master-page style:name="MasterPageNext0" style:page-layout-name="pm1">
      <style:header>
        <text:p text:style-name="P5"><draw:frame svg:x="-0.446cm" svg:y="0.021cm" svg:width="2.879cm" svg:height="1.08cm" draw:style-name="FR4" text:anchor-type="char" draw:z-index="17"><draw:image xlink:href="Pictures/image3.png" xlink:type="simple" xlink:show="embed" xlink:actuate="onLoad"/><svg:desc>A picture containing text, clipart

Description automatically generated</svg:desc></draw:frame><draw:frame svg:x="2.956cm" svg:y="-0.026cm" svg:width="3.09cm" svg:height="1.051cm" draw:style-name="FR5" text:anchor-type="char" draw:z-index="18"><draw:image xlink:href="Pictures/image4.jpeg" xlink:type="simple" xlink:show="embed" xlink:actuate="onLoad"/></draw:frame><draw:frame svg:x="4.409cm" svg:y="0.019cm" svg:width="12.998cm" svg:height="0.88cm" draw:style-name="FR6" text:anchor-type="char" draw:z-index="0"><draw:text-box><text:p text:style-name="P6"><text:span text:style-name="T6_1">ARCAN<text:s/>MEL<text:s/>Unit<text:s/>Midline<text:s/>evaluation:<text:s/></text:span><text:span text:style-name="T6_2">Learning<text:s/>Summary</text:span></text:p><text:p text:style-name="P7"/></draw:text-box></draw:frame><draw:frame svg:x="0cm" svg:y="0cm" svg:width="1.277cm" svg:height="0.993cm" draw:style-name="FR7" text:anchor-type="page" draw:z-index="2"><draw:text-box fo:min-height="0.993cm"><text:p text:style-name="P8"><text:span text:style-name="T8_1">OFFICIAL</text:span></text:p></draw:text-box><svg:desc>OFFICIAL</svg:desc></draw:frame><text:span text:style-name="T8_2">/</text:span><text:span text:style-name="T8_3"><text:s/></text:span><text:span text:style-name="T8_4">5</text:span></text:p>
      </style:header>
      <style:footer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>
              <text:p text:style-name="P9"><draw:frame svg:x="0cm" svg:y="0cm" svg:width="1.277cm" svg:height="0.993cm" draw:style-name="FR8" text:anchor-type="page" draw:z-index="15"><draw:text-box fo:min-height="0.993cm"><text:p text:style-name="P10"><text:span text:style-name="T10_1">OFFICIAL</text:span></text:p></draw:text-box><svg:desc>OFFICIAL</svg:desc></draw:frame></text:p>
            </table:table-cell>
            <table:table-cell table:style-name="Cell2">
              <text:p text:style-name="P11"/>
            </table:table-cell>
            <table:table-cell table:style-name="Cell3">
              <text:p text:style-name="P12"/>
            </table:table-cell>
          </table:table-row>
        </table:table>
        <text:p text:style-name="P13"/>
      </style:footer>
    </style:master-page>
    <style:master-page style:name="MasterPage1" style:page-layout-name="pm2">
      <style:header>
        <text:p text:style-name="P14"><draw:frame svg:x="-0.446cm" svg:y="0.021cm" svg:width="2.879cm" svg:height="1.08cm" draw:style-name="FR9" text:anchor-type="char" draw:z-index="17"><draw:image xlink:href="Pictures/image5.png" xlink:type="simple" xlink:show="embed" xlink:actuate="onLoad"/><svg:desc>A picture containing text, clipart

Description automatically generated</svg:desc></draw:frame><draw:frame svg:x="2.956cm" svg:y="-0.026cm" svg:width="3.09cm" svg:height="1.051cm" draw:style-name="FR10" text:anchor-type="char" draw:z-index="18"><draw:image xlink:href="Pictures/image6.jpeg" xlink:type="simple" xlink:show="embed" xlink:actuate="onLoad"/></draw:frame><draw:frame svg:x="4.409cm" svg:y="0.019cm" svg:width="12.998cm" svg:height="0.88cm" draw:style-name="FR11" text:anchor-type="char" draw:z-index="0"><draw:text-box><text:p text:style-name="P15"><text:span text:style-name="T15_1">ARCAN<text:s/>MEL<text:s/>Unit<text:s/>Midline<text:s/>evaluation:<text:s/></text:span><text:span text:style-name="T15_2">Learning<text:s/>Summary</text:span></text:p><text:p text:style-name="P16"/></draw:text-box></draw:frame><draw:frame svg:x="0cm" svg:y="0cm" svg:width="1.277cm" svg:height="0.993cm" draw:style-name="FR12" text:anchor-type="page" draw:z-index="2"><draw:text-box fo:min-height="0.993cm"><text:p text:style-name="P17"><text:span text:style-name="T17_1">OFFICIAL</text:span></text:p></draw:text-box><svg:desc>OFFICIAL</svg:desc></draw:frame><text:span text:style-name="T17_2">/</text:span><text:span text:style-name="T17_3"><text:s/></text:span><text:span text:style-name="T17_4">5</text:span></text:p>
      </style:header>
      <style:footer>
        <table:table table:style-name="Table2">
          <table:table-column table:style-name="Column4"/>
          <table:table-column table:style-name="Column5"/>
          <table:table-column table:style-name="Column6"/>
          <table:table-row table:style-name="Row2">
            <table:table-cell table:style-name="Cell4">
              <text:p text:style-name="P18"><draw:frame svg:x="0cm" svg:y="0cm" svg:width="1.277cm" svg:height="0.993cm" draw:style-name="FR13" text:anchor-type="page" draw:z-index="15"><draw:text-box fo:min-height="0.993cm"><text:p text:style-name="P19"><text:span text:style-name="T19_1">OFFICIAL</text:span></text:p></draw:text-box><svg:desc>OFFICIAL</svg:desc></draw:frame></text:p>
            </table:table-cell>
            <table:table-cell table:style-name="Cell5">
              <text:p text:style-name="P20"/>
            </table:table-cell>
            <table:table-cell table:style-name="Cell6">
              <text:p text:style-name="P21"/>
            </table:table-cell>
          </table:table-row>
        </table:table>
        <text:p text:style-name="P2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RCAN Midline Evaluation Learning Summary Report</dc:title>
    <meta:initial-creator>Paul Knight</meta:initial-creator>
    <meta:creation-date>2026-06-10T17:52:00</meta:creation-date>
    <dc:creator>Sarah Hennell</dc:creator>
    <dc:date>2026-06-10T17:54:00</dc:date>
    <meta:print-date>2020-02-14T07:05:00</meta:print-date>
    <meta:template xlink:href="Ecorys-Template-Light" xlink:type="simple"/>
    <meta:editing-cycles>4</meta:editing-cycles>
    <meta:editing-duration>PT2M</meta:editing-duration>
    <meta:document-statistic meta:page-count="20" meta:paragraph-count="350" meta:row-count="661" meta:word-count="6644" meta:character-count="47292" meta:non-whitespace-character-count="40998"/>
    <meta:user-defined meta:name="ClassificationContentMarkingFooterFontProps">#000000,10,Calibri</meta:user-defined>
    <meta:user-defined meta:name="ClassificationContentMarkingFooterShapeIds">6c4e0ea9,4d4eca35,31c05a16,a7ddee2,69b833,3bd7dccb,17296817,357441a2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148b9be4,6d054761,25d7d6a6,2c4fe17f,9caaacd,2a6415e4,29bb80f4,52a01e72,277f8f5</meta:user-defined>
    <meta:user-defined meta:name="ClassificationContentMarkingHeaderText">OFFICIAL</meta:user-defined>
    <meta:user-defined meta:name="ComplianceAssetId"/>
    <meta:user-defined meta:name="ContentTypeId">0x010100A9E804AD2130B047BEB1B1355903FA590900C3F302EB6E9AF4428E884E6120B8DD1C</meta:user-defined>
    <meta:user-defined meta:name="docLang">en</meta:user-defined>
    <meta:user-defined meta:name="DocumentIdentifier">S30080858</meta:user-defined>
    <meta:user-defined meta:name="MediaServiceImageTags"/>
    <meta:user-defined meta:name="Order" meta:value-type="float">8700</meta:user-defined>
    <meta:user-defined meta:name="TemplateUrl"/>
    <meta:user-defined meta:name="TriggerFlowInfo"/>
    <meta:user-defined meta:name="xd_ProgID"/>
    <meta:user-defined meta:name="xd_Signature" meta:value-type="boolean">false</meta:user-defined>
    <meta:user-defined meta:name="_ColorHex"/>
    <meta:user-defined meta:name="_ColorTag"/>
    <meta:user-defined meta:name="_Emoji"/>
    <meta:user-defined meta:name="_ExtendedDescription"/>
  </office:meta>
</office:document-meta>
</file>