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 Display" svg:font-family="Aptos Display" style:font-pitch="variable" style:font-family-generic="swiss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text-align="right" fo:text-indent="0cm" fo:line-height="108%" fo:padding="0cm" fo:border-top="#000000 0.018cm solid" fo:border-bottom="#000000 0.018cm solid" fo:margin-bottom="0.661cm" fo:border-left="#000000 0.022cm solid" fo:margin-left="0cm" fo:border-right="#000000 0.022cm solid" fo:margin-right="4.824cm"/>
    </style:style>
    <style:style style:name="T1_1" style:family="text">
      <style:text-properties fo:font-size="13pt" style:font-size-asian="13pt"/>
    </style:style>
    <style:style style:name="P2" style:family="paragraph" style:parent-style-name="Normal">
      <style:paragraph-properties fo:text-align="left" fo:text-indent="0cm" fo:line-height="108%" fo:margin-bottom="0.536cm" fo:margin-left="5.872cm" fo:margin-right="0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>
      <style:paragraph-properties fo:text-align="right" fo:text-indent="0cm" fo:line-height="108%" fo:margin-bottom="0.407cm" fo:margin-left="0cm" fo:margin-right="5.449cm"/>
    </style:style>
    <style:style style:name="T3_1" style:family="text"/>
    <style:style style:name="Table1" style:family="table">
      <style:table-properties table:align="left" style:width="14.005cm" fo:margin-left="0.529cm"/>
    </style:style>
    <style:style style:name="Column1" style:family="table-column">
      <style:table-column-properties style:column-width="7.001cm"/>
    </style:style>
    <style:style style:name="Column2" style:family="table-column">
      <style:table-column-properties style:column-width="7.004cm"/>
    </style:style>
    <style:style style:name="Row1" style:family="table-row">
      <style:table-row-properties style:min-row-height="2.455cm"/>
    </style:style>
    <style:style style:name="Cell1" style:family="table-cell">
      <style:table-cell-properties style:vertical-align="top" fo:padding-top="0.577cm" fo:border-top="#000000 0.026cm solid" fo:padding-bottom="0.425cm" fo:border-bottom="#000000 0.026cm solid" fo:padding-left="0.372cm" fo:border-left="#000000 0.026cm solid" fo:padding-right="0.28cm" fo:border-right="#000000 0.026cm solid" fo:wrap-option="wrap"/>
    </style:style>
    <style:style style:name="P4" style:family="paragraph" style:parent-style-name="Normal">
      <style:paragraph-properties fo:text-align="left" fo:text-indent="0cm" fo:line-height="108%" fo:margin-bottom="0cm" fo:margin-left="0cm" fo:margin-right="0cm"/>
    </style:style>
    <style:style style:name="T4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2" style:family="table-cell">
      <style:table-cell-properties style:vertical-align="middle" fo:padding-top="0.577cm" fo:border-top="#000000 0.026cm solid" fo:padding-bottom="0.425cm" fo:border-bottom="#000000 0.026cm solid" fo:padding-left="0.372cm" fo:border-left="#000000 0.026cm solid" fo:padding-right="0.28cm" fo:border-right="#000000 0.031cm solid" fo:wrap-option="wrap"/>
    </style:style>
    <style:style style:name="P5" style:family="paragraph" style:parent-style-name="Normal">
      <style:paragraph-properties fo:text-align="left" fo:text-indent="0cm" fo:line-height="108%" fo:margin-bottom="0cm" fo:margin-left="0cm" fo:margin-right="0cm"/>
    </style:style>
    <style:style style:name="T5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6" style:family="paragraph" style:parent-style-name="Normal">
      <style:paragraph-properties fo:text-align="left" fo:text-indent="0cm" fo:line-height="108%" fo:margin-bottom="0cm" fo:margin-left="0cm" fo:margin-right="0cm"/>
    </style:style>
    <style:style style:name="T6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7" style:family="paragraph" style:parent-style-name="Normal">
      <style:paragraph-properties fo:text-align="left" fo:text-indent="0cm" fo:line-height="108%" fo:margin-bottom="0cm" fo:margin-left="0cm" fo:margin-right="0cm"/>
    </style:style>
    <style:style style:name="T7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2" style:family="table-row">
      <style:table-row-properties style:min-row-height="2.462cm"/>
    </style:style>
    <style:style style:name="Cell3" style:family="table-cell">
      <style:table-cell-properties style:vertical-align="top" fo:padding-top="0.577cm" fo:border-top="#000000 0.026cm solid" fo:padding-bottom="0.425cm" fo:border-bottom="#000000 0.031cm solid" fo:padding-left="0.372cm" fo:border-left="#000000 0.026cm solid" fo:padding-right="0.28cm" fo:border-right="#000000 0.026cm solid" fo:wrap-option="wrap"/>
    </style:style>
    <style:style style:name="P8" style:family="paragraph" style:parent-style-name="Normal">
      <style:paragraph-properties fo:text-align="left" fo:text-indent="0cm" fo:line-height="108%" fo:margin-bottom="0cm" fo:margin-left="0cm" fo:margin-right="0cm"/>
    </style:style>
    <style:style style:name="T8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4" style:family="table-cell">
      <style:table-cell-properties style:vertical-align="middle" fo:padding-top="0.577cm" fo:border-top="#000000 0.026cm solid" fo:padding-bottom="0.425cm" fo:border-bottom="#000000 0.031cm solid" fo:padding-left="0.372cm" fo:border-left="#000000 0.026cm solid" fo:padding-right="0.28cm" fo:border-right="#000000 0.031cm solid" fo:wrap-option="wrap"/>
    </style:style>
    <style:style style:name="P9" style:family="paragraph" style:parent-style-name="Normal">
      <style:paragraph-properties fo:text-align="justify" fo:text-indent="0cm" fo:line-height="107%" fo:margin-bottom="0cm" fo:margin-left="0cm" fo:margin-right="0cm"/>
    </style:style>
    <style:style style:name="T9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10" style:family="paragraph" style:parent-style-name="Normal">
      <style:paragraph-properties fo:text-align="left" fo:text-indent="0cm" fo:line-height="108%" fo:margin-bottom="0cm" fo:margin-left="0cm" fo:margin-right="0cm"/>
    </style:style>
    <style:style style:name="T10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3" style:family="table-row">
      <style:table-row-properties style:min-row-height="1.968cm"/>
    </style:style>
    <style:style style:name="Cell5" style:family="table-cell">
      <style:table-cell-properties style:vertical-align="top" fo:padding-top="0.577cm" fo:border-top="#000000 0.031cm solid" fo:padding-bottom="0.425cm" fo:border-bottom="#000000 0.031cm solid" fo:padding-left="0.372cm" fo:border-left="#000000 0.026cm solid" fo:padding-right="0.28cm" fo:border-right="#000000 0.026cm solid" fo:wrap-option="wrap"/>
    </style:style>
    <style:style style:name="P11" style:family="paragraph" style:parent-style-name="Normal">
      <style:paragraph-properties fo:text-align="left" fo:text-indent="0cm" fo:line-height="108%" fo:margin-bottom="0cm" fo:margin-left="0cm" fo:margin-right="0cm"/>
    </style:style>
    <style:style style:name="T11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6" style:family="table-cell">
      <style:table-cell-properties style:vertical-align="middle" fo:padding-top="0.577cm" fo:border-top="#000000 0.031cm solid" fo:padding-bottom="0.425cm" fo:border-bottom="#000000 0.031cm solid" fo:padding-left="0.372cm" fo:border-left="#000000 0.026cm solid" fo:padding-right="0.28cm" fo:border-right="#000000 0.031cm solid" fo:wrap-option="wrap"/>
    </style:style>
    <style:style style:name="P12" style:family="paragraph" style:parent-style-name="Normal">
      <style:paragraph-properties fo:text-align="left" fo:text-indent="0cm" fo:line-height="108%" fo:margin-bottom="0cm" fo:margin-left="0cm" fo:margin-right="0cm"/>
    </style:style>
    <style:style style:name="T12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13" style:family="paragraph" style:parent-style-name="Normal">
      <style:paragraph-properties fo:text-align="left" fo:text-indent="0cm" fo:line-height="108%" fo:margin-bottom="0cm" fo:margin-left="0cm" fo:margin-right="0cm"/>
    </style:style>
    <style:style style:name="T13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4" style:family="table-row">
      <style:table-row-properties style:min-row-height="1.485cm"/>
    </style:style>
    <style:style style:name="Cell7" style:family="table-cell">
      <style:table-cell-properties style:vertical-align="bottom" fo:padding-top="0.577cm" fo:border-top="#000000 0.031cm solid" fo:padding-bottom="0.425cm" fo:border-bottom="#000000 0.031cm solid" fo:padding-left="0.372cm" fo:border-left="#000000 0.026cm solid" fo:padding-right="0.28cm" fo:border-right="#000000 0.026cm solid" fo:wrap-option="wrap"/>
    </style:style>
    <style:style style:name="P14" style:family="paragraph" style:parent-style-name="Normal">
      <style:paragraph-properties fo:text-align="left" fo:text-indent="0cm" fo:line-height="108%" fo:margin-bottom="0cm" fo:margin-left="0cm" fo:margin-right="0cm"/>
    </style:style>
    <style:style style:name="T14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8" style:family="table-cell">
      <style:table-cell-properties style:vertical-align="middle" fo:padding-top="0.577cm" fo:border-top="#000000 0.031cm solid" fo:padding-bottom="0.425cm" fo:border-bottom="#000000 0.031cm solid" fo:padding-left="0.372cm" fo:border-left="#000000 0.026cm solid" fo:padding-right="0.28cm" fo:border-right="#000000 0.031cm solid" fo:wrap-option="wrap"/>
    </style:style>
    <style:style style:name="P15" style:family="paragraph" style:parent-style-name="Normal">
      <style:paragraph-properties fo:text-align="left" fo:text-indent="0cm" fo:line-height="108%" fo:margin-bottom="0cm" fo:margin-left="0cm" fo:margin-right="0cm"/>
    </style:style>
    <style:style style:name="T15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5" style:family="table-row">
      <style:table-row-properties style:min-row-height="1.483cm"/>
    </style:style>
    <style:style style:name="Cell9" style:family="table-cell">
      <style:table-cell-properties style:vertical-align="bottom" fo:padding-top="0.577cm" fo:border-top="#000000 0.031cm solid" fo:padding-bottom="0.425cm" fo:border-bottom="#000000 0.026cm solid" fo:padding-left="0.372cm" fo:border-left="#000000 0.026cm solid" fo:padding-right="0.28cm" fo:border-right="#000000 0.026cm solid" fo:wrap-option="wrap"/>
    </style:style>
    <style:style style:name="P16" style:family="paragraph" style:parent-style-name="Normal">
      <style:paragraph-properties fo:text-align="left" fo:text-indent="0cm" fo:line-height="108%" fo:margin-bottom="0cm" fo:margin-left="0cm" fo:margin-right="0cm"/>
    </style:style>
    <style:style style:name="T16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10" style:family="table-cell">
      <style:table-cell-properties style:vertical-align="middle" fo:padding-top="0.577cm" fo:border-top="#000000 0.031cm solid" fo:padding-bottom="0.425cm" fo:border-bottom="#000000 0.026cm solid" fo:padding-left="0.372cm" fo:border-left="#000000 0.026cm solid" fo:padding-right="0.28cm" fo:border-right="#000000 0.031cm solid" fo:wrap-option="wrap"/>
    </style:style>
    <style:style style:name="P17" style:family="paragraph" style:parent-style-name="Normal">
      <style:paragraph-properties fo:text-align="left" fo:text-indent="0cm" fo:line-height="108%" fo:margin-bottom="0cm" fo:margin-left="0cm" fo:margin-right="0cm"/>
    </style:style>
    <style:style style:name="T17_1" style:family="text"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18" style:family="paragraph" style:parent-style-name="Normal">
      <style:paragraph-properties fo:text-align="left" fo:text-indent="0cm" fo:line-height="108%" fo:margin-bottom="0.088cm" fo:margin-left="-0.051cm" fo:margin-right="0cm"/>
    </style:style>
    <style:style style:name="T18_1" style:family="text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9" style:family="paragraph" style:parent-style-name="Normal">
      <style:paragraph-properties fo:text-align="left" fo:text-indent="0cm" fo:line-height="108%" fo:margin-bottom="0cm" fo:margin-left="0cm" fo:margin-right="0cm"/>
    </style:style>
    <style:style style:name="T19_1" style:family="text">
      <style:text-properties fo:color="#00437a" fo:font-size="8.5pt" style:font-size-asian="8.5pt"/>
    </style:style>
    <style:style style:name="P20" style:family="paragraph" style:parent-style-name="Normal">
      <style:paragraph-properties fo:text-align="left" fo:text-indent="0cm" fo:line-height="108%" fo:margin-bottom="0.002cm" fo:margin-left="0cm" fo:margin-right="0cm"/>
    </style:style>
    <style:style style:name="T20_1" style:family="text">
      <style:text-properties fo:font-size="10.5pt" style:font-size-asian="10.5pt"/>
    </style:style>
    <style:style style:name="P21" style:family="paragraph" style:parent-style-name="Normal">
      <style:paragraph-properties fo:margin-left="-0.009cm" fo:margin-right="0.092cm"/>
    </style:style>
    <style:style style:name="T21_1" style:family="text"/>
    <style:style style:name="T21_2" style:family="text"/>
    <style:style style:name="T21_3" style:family="text"/>
    <style:style style:name="T21_4" style:family="text"/>
    <style:style style:name="T21_5" style:family="text"/>
    <style:style style:name="T21_6" style:family="text"/>
    <style:style style:name="P22" style:family="paragraph" style:parent-style-name="Normal">
      <style:paragraph-properties fo:text-align="left" fo:text-indent="0cm" fo:line-height="108%" fo:margin-bottom="0cm" fo:margin-left="0cm" fo:margin-right="0cm"/>
    </style:style>
    <style:style style:name="T22_1" style:family="text"/>
    <style:style style:name="P23" style:family="paragraph" style:parent-style-name="Normal">
      <style:paragraph-properties fo:text-indent="0cm" fo:line-height="106%" fo:margin-bottom="0cm" fo:margin-left="0cm" fo:margin-right="0.093cm"/>
    </style:style>
    <style:style style:name="T23_1" style:family="text"/>
    <style:style style:name="T23_2" style:family="text"/>
    <style:style style:name="P24" style:family="paragraph" style:parent-style-name="Normal">
      <style:paragraph-properties fo:text-align="left" fo:text-indent="0cm" fo:line-height="108%" fo:margin-bottom="0cm" fo:margin-left="0cm" fo:margin-right="0cm"/>
    </style:style>
    <style:style style:name="T24_1" style:family="text"/>
    <style:style style:name="P25" style:family="paragraph" style:parent-style-name="Normal">
      <style:paragraph-properties fo:margin-left="-0.009cm" fo:margin-right="0.092cm"/>
    </style:style>
    <style:style style:name="T25_1" style:family="text"/>
    <style:style style:name="P26" style:family="paragraph" style:parent-style-name="Normal">
      <style:paragraph-properties fo:text-align="left" fo:text-indent="0cm" fo:line-height="108%" fo:margin-bottom="0cm" fo:margin-left="0cm" fo:margin-right="0cm"/>
    </style:style>
    <style:style style:name="T26_1" style:family="text"/>
    <style:style style:name="P27" style:family="paragraph" style:parent-style-name="Normal">
      <style:paragraph-properties fo:margin-left="-0.009cm" fo:margin-right="0.092cm"/>
    </style:style>
    <style:style style:name="T27_1" style:family="text"/>
    <style:style style:name="T27_2" style:family="text"/>
    <style:style style:name="P28" style:family="paragraph" style:parent-style-name="Normal">
      <style:paragraph-properties fo:text-align="left" fo:text-indent="0cm" fo:line-height="108%" fo:margin-bottom="0cm" fo:margin-left="0cm" fo:margin-right="0cm"/>
    </style:style>
    <style:style style:name="T28_1" style:family="text"/>
    <style:style style:name="P29" style:family="paragraph" style:parent-style-name="Normal">
      <style:paragraph-properties fo:text-align="left" fo:text-indent="0cm" fo:line-height="108%" fo:margin-bottom="0cm" fo:margin-left="0cm" fo:margin-right="0cm"/>
    </style:style>
    <style:style style:name="T29_1" style:family="text"/>
    <style:style style:name="P30" style:family="paragraph" style:parent-style-name="Normal">
      <style:paragraph-properties fo:margin-bottom="0.36cm" fo:margin-left="-0.009cm" fo:margin-right="0.092cm"/>
    </style:style>
    <style:style style:name="T30_1" style:family="text"/>
    <style:style style:name="T30_2" style:family="text"/>
    <style:style style:name="T30_3" style:family="text"/>
    <style:style style:name="T30_4" style:family="text"/>
    <style:style style:name="T30_5" style:family="text"/>
    <style:style style:name="T30_6" style:family="text"/>
    <style:style style:name="T30_7" style:family="text"/>
    <style:style style:name="T30_8" style:family="text"/>
    <style:style style:name="P31" style:family="paragraph" style:parent-style-name="Normal">
      <style:paragraph-properties fo:text-align="left" fo:text-indent="0cm" fo:line-height="108%" fo:margin-bottom="0.176cm" fo:margin-left="-0.051cm" fo:margin-right="0cm"/>
    </style:style>
    <style:style style:name="T31_1" style:family="text" style:parent-style-name="Normal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2" style:family="paragraph" style:parent-style-name="Normal">
      <style:paragraph-properties fo:text-align="center" fo:line-height="108%" fo:margin-bottom="0cm" fo:margin-right="0.106cm"/>
    </style:style>
    <style:style style:name="T32_1" style:family="text">
      <style:text-properties fo:color="#1f497d"/>
    </style:style>
    <style:style style:name="P33" style:family="paragraph" style:parent-style-name="Normal">
      <style:paragraph-properties fo:text-align="left" fo:text-indent="0cm" fo:line-height="108%" fo:margin-bottom="0.482cm" fo:margin-left="-0.051cm" fo:margin-right="0cm"/>
    </style:style>
    <style:style style:name="T33_1" style:family="text" style:parent-style-name="Normal"/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7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4" style:family="paragraph" style:parent-style-name="Normal">
      <style:paragraph-properties fo:text-align="left" fo:line-height="108%" fo:margin-bottom="0.392cm" fo:margin-left="-0.009cm" fo:margin-right="0cm"/>
    </style:style>
    <style:style style:name="T34_1" style:family="text"/>
    <style:style style:name="P35" style:family="paragraph" style:parent-style-name="Normal">
      <style:paragraph-properties fo:text-align="left" fo:text-indent="0cm" fo:line-height="108%" fo:margin-bottom="0.037cm" fo:margin-left="0cm" fo:margin-right="0cm"/>
    </style:style>
    <style:style style:name="T35_1" style:family="text"/>
    <style:style style:name="P36" style:family="paragraph" style:parent-style-name="Normal">
      <style:paragraph-properties fo:text-indent="-0.584cm" fo:margin-left="1.198cm" fo:margin-right="0.092cm"/>
    </style:style>
    <style:style style:name="T36_1" style:family="text" style:parent-style-name="Normal"/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36_2" style:family="text"/>
    <style:style style:name="P37" style:family="paragraph" style:parent-style-name="Normal">
      <style:paragraph-properties fo:text-align="left" fo:text-indent="0cm" fo:line-height="108%" fo:margin-bottom="0.118cm" fo:margin-left="0cm" fo:margin-right="0cm"/>
    </style:style>
    <style:style style:name="T37_1" style:family="text"/>
    <style:style style:name="P38" style:family="paragraph" style:parent-style-name="Normal">
      <style:paragraph-properties fo:text-indent="-0.584cm" fo:margin-left="1.198cm" fo:margin-right="0.092cm"/>
    </style:style>
    <style:style style:name="T38_1" style:family="text" style:parent-style-name="Normal"/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1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38_2" style:family="text"/>
    <style:style style:name="P39" style:family="paragraph" style:parent-style-name="Normal">
      <style:paragraph-properties fo:text-align="left" fo:text-indent="0cm" fo:line-height="108%" fo:margin-bottom="0.092cm" fo:margin-left="0cm" fo:margin-right="0cm"/>
    </style:style>
    <style:style style:name="T39_1" style:family="text"/>
    <style:style style:name="P40" style:family="paragraph" style:parent-style-name="Normal">
      <style:paragraph-properties fo:text-indent="-0.584cm" fo:margin-left="1.198cm" fo:margin-right="0.092cm"/>
    </style:style>
    <style:style style:name="T40_1" style:family="text" style:parent-style-name="Normal"/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40_2" style:family="text"/>
    <style:style style:name="T40_3" style:family="text">
      <style:text-properties fo:font-size="10pt" style:font-size-asian="10pt"/>
    </style:style>
    <style:style style:name="P41" style:family="paragraph" style:parent-style-name="Normal">
      <style:paragraph-properties fo:text-align="left" fo:text-indent="0cm" fo:line-height="108%" fo:margin-bottom="0cm" fo:margin-left="1.198cm" fo:margin-right="0cm"/>
    </style:style>
    <style:style style:name="T41_1" style:family="text"/>
    <style:style style:name="P42" style:family="paragraph" style:parent-style-name="Normal">
      <style:paragraph-properties fo:text-align="left" fo:text-indent="0cm" fo:line-height="108%" fo:margin-bottom="0.146cm" fo:margin-left="0cm" fo:margin-right="0cm"/>
    </style:style>
    <style:style style:name="T42_1" style:family="text">
      <style:text-properties fo:font-size="10pt" style:font-size-asian="10pt"/>
    </style:style>
    <style:style style:name="P43" style:family="paragraph" style:parent-style-name="Normal">
      <style:paragraph-properties fo:text-indent="-0.584cm" fo:margin-left="1.198cm" fo:margin-right="0.092cm"/>
    </style:style>
    <style:style style:name="T43_1" style:family="text" style:parent-style-name="Normal"/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5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43_2" style:family="text"/>
    <style:style style:name="P44" style:family="paragraph" style:parent-style-name="Normal">
      <style:paragraph-properties fo:text-align="left" fo:text-indent="0cm" fo:line-height="108%" fo:margin-bottom="0.113cm" fo:margin-left="0cm" fo:margin-right="0cm"/>
    </style:style>
    <style:style style:name="T44_1" style:family="text"/>
    <style:style style:name="P45" style:family="paragraph" style:parent-style-name="Normal">
      <style:paragraph-properties fo:text-indent="-0.584cm" fo:margin-bottom="0.399cm" fo:margin-left="1.198cm" fo:margin-right="0.092cm"/>
    </style:style>
    <style:style style:name="T45_1" style:family="text" style:parent-style-name="Normal"/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7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45_2" style:family="text"/>
    <style:style style:name="P46" style:family="paragraph" style:parent-style-name="Normal">
      <style:paragraph-properties fo:text-align="center" fo:text-indent="0cm" fo:line-height="108%" fo:margin-bottom="0cm" fo:margin-left="0cm" fo:margin-right="0.101cm"/>
    </style:style>
    <style:style style:name="T46_1" style:family="text"/>
    <style:style style:name="P47" style:family="paragraph" style:parent-style-name="Normal">
      <style:paragraph-properties fo:text-align="left" fo:text-indent="0cm" fo:line-height="108%" fo:margin-bottom="0cm" fo:margin-left="0cm" fo:margin-right="0cm"/>
    </style:style>
    <style:style style:name="T47_1" style:family="text"/>
    <style:style style:name="P48" style:family="paragraph" style:parent-style-name="Normal">
      <style:paragraph-properties fo:text-align="left" fo:text-indent="0cm" fo:line-height="108%" fo:margin-bottom="0cm" fo:margin-left="0cm" fo:margin-right="0cm"/>
    </style:style>
    <style:style style:name="T48_1" style:family="text">
      <style:text-properties fo:color="#1f497d"/>
    </style:style>
    <style:style style:name="P49" style:family="paragraph" style:parent-style-name="Heading_20_1">
      <style:paragraph-properties fo:margin-left="-0.009cm"/>
    </style:style>
    <style:style style:name="T49_1" style:family="text"/>
    <style:style style:name="T49_2" style:family="text">
      <style:text-properties style:text-underline-style="none"/>
    </style:style>
    <style:style style:name="P50" style:family="paragraph" style:parent-style-name="Normal">
      <style:paragraph-properties fo:text-align="left" fo:text-indent="0cm" fo:line-height="108%" fo:margin-bottom="0cm" fo:margin-left="0cm" fo:margin-right="0cm"/>
    </style:style>
    <style:style style:name="T50_1" style:family="text">
      <style:text-properties fo:color="#1f497d"/>
    </style:style>
    <style:style style:name="P51" style:family="paragraph" style:parent-style-name="Normal">
      <style:paragraph-properties fo:margin-left="-0.009cm" fo:margin-right="0.092cm"/>
    </style:style>
    <style:style style:name="T51_1" style:family="text"/>
    <style:style style:name="P52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52_1" style:family="text"/>
    <style:style style:name="P53" style:family="paragraph" style:parent-style-name="Normal">
      <style:paragraph-properties fo:margin-left="-0.009cm" fo:margin-right="0.092cm"/>
    </style:style>
    <style:style style:name="T53_1" style:family="text"/>
    <style:style style:name="P54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54_1" style:family="text"/>
    <style:style style:name="P55" style:family="paragraph" style:parent-style-name="Normal">
      <style:paragraph-properties fo:margin-left="-0.009cm" fo:margin-right="0.092cm"/>
    </style:style>
    <style:style style:name="T55_1" style:family="text"/>
    <style:style style:name="P56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56_1" style:family="text"/>
    <style:style style:name="P57" style:family="paragraph" style:parent-style-name="Normal">
      <style:paragraph-properties fo:margin-left="-0.009cm" fo:margin-right="0.092cm"/>
    </style:style>
    <style:style style:name="T57_1" style:family="text"/>
    <style:style style:name="T57_2" style:family="text"/>
    <style:style style:name="T57_3" style:family="text"/>
    <style:style style:name="P58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58_1" style:family="text"/>
    <style:style style:name="P59" style:family="paragraph" style:parent-style-name="Normal">
      <style:paragraph-properties fo:margin-left="-0.009cm" fo:margin-right="0.092cm"/>
    </style:style>
    <style:style style:name="T59_1" style:family="text"/>
    <style:style style:name="P60" style:family="paragraph" style:parent-style-name="Normal">
      <style:paragraph-properties fo:text-align="left" fo:text-indent="0cm" fo:line-height="108%" fo:margin-bottom="0cm" fo:margin-left="0cm" fo:margin-right="0cm"/>
    </style:style>
    <style:style style:name="T60_1" style:family="text"/>
    <style:style style:name="P61" style:family="paragraph" style:parent-style-name="Normal">
      <style:paragraph-properties fo:text-align="left" fo:text-indent="0cm" fo:line-height="108%" fo:margin-bottom="0cm" fo:margin-left="0cm" fo:margin-right="0cm"/>
    </style:style>
    <style:style style:name="T61_1" style:family="text"/>
    <style:style style:name="P62" style:family="paragraph" style:parent-style-name="Heading_20_1">
      <style:paragraph-properties fo:margin-left="-0.009cm"/>
    </style:style>
    <style:style style:name="T62_1" style:family="text"/>
    <style:style style:name="T62_2" style:family="text">
      <style:text-properties style:text-underline-style="none"/>
    </style:style>
    <style:style style:name="P63" style:family="paragraph" style:parent-style-name="Normal">
      <style:paragraph-properties fo:text-align="left" fo:text-indent="0cm" fo:line-height="108%" fo:margin-bottom="0cm" fo:margin-left="0cm" fo:margin-right="0cm"/>
    </style:style>
    <style:style style:name="T63_1" style:family="text">
      <style:text-properties fo:color="#1f497d"/>
    </style:style>
    <style:style style:name="P64" style:family="paragraph" style:parent-style-name="Normal">
      <style:paragraph-properties fo:margin-left="-0.009cm" fo:margin-right="0.092cm"/>
    </style:style>
    <style:style style:name="T64_1" style:family="text"/>
    <style:style style:name="T64_2" style:family="text"/>
    <style:style style:name="T64_3" style:family="text"/>
    <style:style style:name="P65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65_1" style:family="text"/>
    <style:style style:name="P66" style:family="paragraph" style:parent-style-name="Normal">
      <style:paragraph-properties fo:margin-bottom="0.065cm" fo:margin-left="-0.009cm" fo:margin-right="0.092cm"/>
    </style:style>
    <style:style style:name="T66_1" style:family="text"/>
    <style:style style:name="P67" style:family="paragraph" style:parent-style-name="Normal">
      <style:paragraph-properties fo:text-align="left" fo:text-indent="0cm" fo:line-height="108%" fo:margin-bottom="0cm" fo:margin-left="0cm" fo:margin-right="0cm"/>
    </style:style>
    <style:style style:name="T67_1" style:family="text"/>
    <style:style style:name="P68" style:family="paragraph" style:parent-style-name="Normal">
      <style:paragraph-properties fo:text-align="left" fo:text-indent="0cm" fo:line-height="108%" fo:margin-bottom="0cm" fo:margin-left="0cm" fo:margin-right="0cm"/>
    </style:style>
    <style:style style:name="T68_1" style:family="text"/>
    <style:style style:name="P69" style:family="paragraph" style:parent-style-name="Heading_20_1">
      <style:paragraph-properties fo:margin-left="-0.009cm"/>
    </style:style>
    <style:style style:name="T69_1" style:family="text"/>
    <style:style style:name="T69_2" style:family="text">
      <style:text-properties style:text-underline-style="none"/>
    </style:style>
    <style:style style:name="P70" style:family="paragraph" style:parent-style-name="Normal">
      <style:paragraph-properties fo:text-align="left" fo:text-indent="0cm" fo:line-height="108%" fo:margin-bottom="0.058cm" fo:margin-left="0cm" fo:margin-right="0cm"/>
    </style:style>
    <style:style style:name="T70_1" style:family="text"/>
    <style:style style:name="P71" style:family="paragraph" style:parent-style-name="Normal">
      <style:paragraph-properties fo:margin-left="-0.009cm" fo:margin-right="0.092cm"/>
    </style:style>
    <style:style style:name="T71_1" style:family="text"/>
    <style:style style:name="P72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72_1" style:family="text"/>
    <style:style style:name="P73" style:family="paragraph" style:parent-style-name="Normal">
      <style:paragraph-properties fo:margin-left="-0.009cm" fo:margin-right="0.092cm"/>
    </style:style>
    <style:style style:name="T73_1" style:family="text"/>
    <style:style style:name="P74" style:family="paragraph" style:parent-style-name="Normal">
      <style:paragraph-properties fo:text-align="left" fo:text-indent="0cm" fo:line-height="108%" fo:margin-bottom="0cm" fo:margin-left="0cm" fo:margin-right="0cm"/>
    </style:style>
    <style:style style:name="T74_1" style:family="text"/>
    <style:style style:name="P75" style:family="paragraph" style:parent-style-name="Normal">
      <style:paragraph-properties fo:margin-left="-0.009cm" fo:margin-right="0.092cm"/>
    </style:style>
    <style:style style:name="T75_1" style:family="text"/>
    <style:style style:name="T75_2" style:family="text"/>
    <style:style style:name="P76" style:family="paragraph" style:parent-style-name="Normal">
      <style:paragraph-properties fo:text-align="left" fo:text-indent="0cm" fo:line-height="108%" fo:margin-bottom="0cm" fo:margin-left="0cm" fo:margin-right="0cm"/>
    </style:style>
    <style:style style:name="T76_1" style:family="text"/>
    <style:style style:name="P77" style:family="paragraph" style:parent-style-name="Normal">
      <style:paragraph-properties fo:margin-left="-0.009cm" fo:margin-right="0.092cm"/>
    </style:style>
    <style:style style:name="T77_1" style:family="text"/>
    <style:style style:name="P78" style:family="paragraph" style:parent-style-name="Normal">
      <style:paragraph-properties fo:text-align="left" fo:text-indent="0cm" fo:line-height="108%" fo:margin-bottom="0cm" fo:margin-left="0cm" fo:margin-right="0cm"/>
    </style:style>
    <style:style style:name="T78_1" style:family="text"/>
    <style:style style:name="P79" style:family="paragraph" style:parent-style-name="Heading_20_1">
      <style:paragraph-properties fo:margin-left="-0.009cm"/>
    </style:style>
    <style:style style:name="T79_1" style:family="text"/>
    <style:style style:name="T79_2" style:family="text">
      <style:text-properties style:text-underline-style="none"/>
    </style:style>
    <style:style style:name="P80" style:family="paragraph" style:parent-style-name="Normal">
      <style:paragraph-properties fo:text-align="left" fo:text-indent="0cm" fo:line-height="108%" fo:margin-bottom="0cm" fo:margin-left="0cm" fo:margin-right="0cm"/>
    </style:style>
    <style:style style:name="T80_1" style:family="text">
      <style:text-properties fo:color="#1f497d"/>
    </style:style>
    <style:style style:name="P81" style:family="paragraph" style:parent-style-name="Normal">
      <style:paragraph-properties fo:margin-bottom="0.402cm" fo:margin-left="-0.009cm" fo:margin-right="0.092cm"/>
    </style:style>
    <style:style style:name="T81_1" style:family="text"/>
    <style:style style:name="T81_2" style:family="text"/>
    <style:style style:name="T81_3" style:family="text"/>
    <style:style style:name="P82" style:family="paragraph" style:parent-style-name="Normal">
      <style:paragraph-properties fo:margin-bottom="0.399cm" fo:margin-left="-0.009cm" fo:margin-right="0.092cm"/>
    </style:style>
    <style:style style:name="T82_1" style:family="text"/>
    <style:style style:name="T82_2" style:family="text"/>
    <style:style style:name="T82_3" style:family="text"/>
    <style:style style:name="P83" style:family="paragraph" style:parent-style-name="Normal">
      <style:paragraph-properties fo:margin-left="-0.009cm" fo:margin-right="0.092cm"/>
    </style:style>
    <style:style style:name="T83_1" style:family="text"/>
    <style:style style:name="P84" style:family="paragraph" style:parent-style-name="Normal">
      <style:paragraph-properties fo:margin-left="-0.009cm" fo:margin-right="0.092cm"/>
    </style:style>
    <style:style style:name="T84_1" style:family="text"/>
    <style:style style:name="P85" style:family="paragraph" style:parent-style-name="Normal">
      <style:paragraph-properties fo:text-align="left" fo:text-indent="0cm" fo:line-height="108%" fo:margin-bottom="0cm" fo:margin-left="0cm" fo:margin-right="0cm"/>
    </style:style>
    <style:style style:name="T85_1" style:family="text"/>
    <style:style style:name="Table2" style:family="table">
      <style:table-properties table:align="left" style:width="15.304cm" fo:margin-left="-0.182cm"/>
    </style:style>
    <style:style style:name="Column3" style:family="table-column">
      <style:table-column-properties style:column-width="7.652cm"/>
    </style:style>
    <style:style style:name="Column4" style:family="table-column">
      <style:table-column-properties style:column-width="7.652cm"/>
    </style:style>
    <style:style style:name="Row6" style:family="table-row">
      <style:table-row-properties style:min-row-height="0.462cm"/>
    </style:style>
    <style:style style:name="Cell11" style:family="table-cell">
      <style:table-cell-properties fo:background-color="#d3dfee" style:vertical-align="top" fo:padding-top="0.069cm" fo:border-top="#4f81bd 0.035cm solid" fo:padding-left="0.203cm" fo:padding-right="0.203cm" fo:wrap-option="wrap"/>
    </style:style>
    <style:style style:name="P86" style:family="paragraph" style:parent-style-name="Normal">
      <style:paragraph-properties fo:text-align="center" fo:text-indent="0cm" fo:line-height="108%" fo:margin-bottom="0cm" fo:margin-left="0cm" fo:margin-right="0.028cm"/>
    </style:style>
    <style:style style:name="T86_1" style:family="text">
      <style:text-properties fo:color="#365f91" style:font-name="Times New Roman" fo:font-size="10.5pt" style:font-name-asian="Times New Roman" style:font-size-asian="10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12" style:family="table-cell">
      <style:table-cell-properties fo:background-color="#d3dfee" style:vertical-align="top" fo:padding-top="0.069cm" fo:border-top="#4f81bd 0.035cm solid" fo:padding-left="0.203cm" fo:padding-right="0.203cm" fo:wrap-option="wrap"/>
    </style:style>
    <style:style style:name="P87" style:family="paragraph" style:parent-style-name="Normal">
      <style:paragraph-properties fo:text-align="justify" fo:text-indent="0cm" fo:line-height="108%" fo:margin-bottom="0cm" fo:margin-left="0cm" fo:margin-right="0.03cm"/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7" style:family="table-row">
      <style:table-row-properties style:min-row-height="0.446cm"/>
    </style:style>
    <style:style style:name="Cell13" style:family="table-cell">
      <style:table-cell-properties fo:background-color="#d3dfee" style:vertical-align="top" fo:padding-top="0.069cm" fo:padding-left="0.203cm" fo:padding-right="0.203cm" fo:wrap-option="wrap"/>
    </style:style>
    <style:style style:name="P88" style:family="paragraph" style:parent-style-name="Normal">
      <style:paragraph-properties fo:text-align="center" fo:text-indent="0cm" fo:line-height="108%" fo:margin-bottom="0cm" fo:margin-left="0cm" fo:margin-right="0.021cm"/>
    </style:style>
    <style:style style:name="T88_1" style:family="text">
      <style:text-properties fo:color="#365f91" style:font-name="Times New Roman" fo:font-size="10.5pt" style:font-name-asian="Times New Roman" style:font-size-asian="10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14" style:family="table-cell">
      <style:table-cell-properties fo:background-color="#d3dfee" style:vertical-align="top" fo:padding-top="0.069cm" fo:padding-left="0.203cm" fo:padding-right="0.203cm" fo:wrap-option="wrap"/>
    </style:style>
    <style:style style:name="P89" style:family="paragraph" style:parent-style-name="Normal">
      <style:paragraph-properties fo:text-align="center" fo:text-indent="0cm" fo:line-height="108%" fo:margin-bottom="0cm" fo:margin-left="0cm" fo:margin-right="0.03cm"/>
    </style:style>
    <style:style style:name="T89_1" style:family="text">
      <style:text-properties fo:color="#365f91" style:font-name="Times New Roman" fo:font-size="10.5pt" style:font-name-asian="Times New Roman" style:font-size-asian="10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8" style:family="table-row">
      <style:table-row-properties style:min-row-height="0.444cm"/>
    </style:style>
    <style:style style:name="Cell15" style:family="table-cell">
      <style:table-cell-properties style:vertical-align="top" fo:padding-top="0.069cm" fo:padding-left="0.203cm" fo:padding-right="0.203cm" fo:wrap-option="wrap"/>
    </style:style>
    <style:style style:name="P90" style:family="paragraph" style:parent-style-name="Normal">
      <style:paragraph-properties fo:text-align="center" fo:text-indent="0cm" fo:line-height="108%" fo:margin-bottom="0cm" fo:margin-left="0cm" fo:margin-right="0.034cm"/>
    </style:style>
    <style:style style:name="T90_1" style:family="text">
      <style:text-properties fo:color="#365f91" style:font-name="Times New Roman" fo:font-size="10.5pt" style:font-name-asian="Times New Roman" style:font-size-asian="10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16" style:family="table-cell">
      <style:table-cell-properties style:vertical-align="top" fo:padding-top="0.069cm" fo:padding-left="0.203cm" fo:padding-right="0.203cm" fo:wrap-option="wrap"/>
    </style:style>
    <style:style style:name="P91" style:family="paragraph" style:parent-style-name="Normal">
      <style:paragraph-properties fo:text-align="center" fo:text-indent="0cm" fo:line-height="108%" fo:margin-bottom="0cm" fo:margin-left="0cm" fo:margin-right="0.026cm"/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9" style:family="table-row">
      <style:table-row-properties style:min-row-height="0.448cm"/>
    </style:style>
    <style:style style:name="Cell17" style:family="table-cell">
      <style:table-cell-properties fo:background-color="#d3dfee" style:vertical-align="top" fo:padding-top="0.069cm" fo:padding-left="0.203cm" fo:padding-right="0.203cm" fo:wrap-option="wrap"/>
    </style:style>
    <style:style style:name="P92" style:family="paragraph" style:parent-style-name="Normal">
      <style:paragraph-properties fo:text-align="center" fo:text-indent="0cm" fo:line-height="108%" fo:margin-bottom="0cm" fo:margin-left="0cm" fo:margin-right="0.028cm"/>
    </style:style>
    <style:style style:name="T92_1" style:family="text">
      <style:text-properties fo:color="#365f91" style:font-name="Times New Roman" fo:font-size="10.5pt" style:font-name-asian="Times New Roman" style:font-size-asian="10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18" style:family="table-cell">
      <style:table-cell-properties fo:background-color="#d3dfee" style:vertical-align="top" fo:padding-top="0.069cm" fo:padding-left="0.203cm" fo:padding-right="0.203cm" fo:wrap-option="wrap"/>
    </style:style>
    <style:style style:name="P93" style:family="paragraph" style:parent-style-name="Normal">
      <style:paragraph-properties fo:text-align="center" fo:text-indent="0cm" fo:line-height="108%" fo:margin-bottom="0cm" fo:margin-left="0cm" fo:margin-right="0.034cm"/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10" style:family="table-row">
      <style:table-row-properties style:min-row-height="0.444cm"/>
    </style:style>
    <style:style style:name="Cell19" style:family="table-cell">
      <style:table-cell-properties style:vertical-align="top" fo:padding-top="0.069cm" fo:padding-left="0.203cm" fo:padding-right="0.203cm" fo:wrap-option="wrap"/>
    </style:style>
    <style:style style:name="P94" style:family="paragraph" style:parent-style-name="Normal">
      <style:paragraph-properties fo:text-align="center" fo:text-indent="0cm" fo:line-height="108%" fo:margin-bottom="0cm" fo:margin-left="0cm" fo:margin-right="0.026cm"/>
    </style:style>
    <style:style style:name="T94_1" style:family="text">
      <style:text-properties fo:color="#365f91" style:font-name="Times New Roman" fo:font-size="10.5pt" style:font-name-asian="Times New Roman" style:font-size-asian="10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20" style:family="table-cell">
      <style:table-cell-properties style:vertical-align="top" fo:padding-top="0.069cm" fo:padding-left="0.203cm" fo:padding-right="0.203cm" fo:wrap-option="wrap"/>
    </style:style>
    <style:style style:name="P95" style:family="paragraph" style:parent-style-name="Normal">
      <style:paragraph-properties fo:text-align="center" fo:text-indent="0cm" fo:line-height="108%" fo:margin-bottom="0cm" fo:margin-left="0cm" fo:margin-right="0.028cm"/>
    </style:style>
    <style:style style:name="T95_1" style:family="text">
      <style:text-properties fo:color="#365f91" style:font-name="Times New Roman" fo:font-size="10.5pt" style:font-name-asian="Times New Roman" style:font-size-asian="10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Row11" style:family="table-row">
      <style:table-row-properties style:min-row-height="1.353cm"/>
    </style:style>
    <style:style style:name="Cell21" style:family="table-cell">
      <style:table-cell-properties fo:background-color="#d3dfee" style:vertical-align="middle" fo:padding-top="0.069cm" fo:border-bottom="#4f81bd 0.04cm solid" fo:padding-left="0.203cm" fo:padding-right="0.203cm" fo:wrap-option="wrap"/>
    </style:style>
    <style:style style:name="P96" style:family="paragraph" style:parent-style-name="Normal">
      <style:paragraph-properties fo:text-align="center" fo:text-indent="0cm" fo:line-height="108%" fo:margin-bottom="0cm" fo:margin-left="0cm" fo:margin-right="0.032cm"/>
    </style:style>
    <style:style style:name="T96_1" style:family="text">
      <style:text-properties fo:color="#365f91" style:font-name="Times New Roman" fo:font-size="10.5pt" style:font-name-asian="Times New Roman" style:font-size-asian="10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22" style:family="table-cell">
      <style:table-cell-properties fo:background-color="#d3dfee" style:vertical-align="top" fo:padding-top="0.069cm" fo:border-bottom="#4f81bd 0.04cm solid" fo:padding-left="0.203cm" fo:padding-right="0.203cm" fo:wrap-option="wrap"/>
    </style:style>
    <style:style style:name="P97" style:family="paragraph" style:parent-style-name="Normal">
      <style:paragraph-properties fo:text-align="center" fo:text-indent="0cm" fo:line-height="108%" fo:margin-bottom="0cm" fo:margin-left="0.769cm" fo:margin-right="0.721cm"/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98" style:family="paragraph" style:parent-style-name="Normal">
      <style:paragraph-properties fo:text-align="left" fo:text-indent="0cm" fo:line-height="108%" fo:margin-bottom="0cm" fo:margin-left="0cm" fo:margin-right="0cm"/>
    </style:style>
    <style:style style:name="T98_1" style:family="text"/>
    <style:style style:name="P99" style:family="paragraph" style:parent-style-name="Normal">
      <style:paragraph-properties fo:text-align="left" fo:text-indent="0cm" fo:line-height="108%" fo:margin-bottom="0cm" fo:margin-left="0cm" fo:margin-right="0cm"/>
    </style:style>
    <style:style style:name="T99_1" style:family="text"/>
    <style:style style:name="P100" style:family="paragraph" style:parent-style-name="Heading_20_1">
      <style:paragraph-properties fo:margin-left="-0.009cm"/>
    </style:style>
    <style:style style:name="T100_1" style:family="text"/>
    <style:style style:name="T100_2" style:family="text">
      <style:text-properties style:text-underline-style="none"/>
    </style:style>
    <style:style style:name="P101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101_1" style:family="text"/>
    <style:style style:name="P102" style:family="paragraph" style:parent-style-name="Normal">
      <style:paragraph-properties fo:text-align="left" fo:line-height="108%" fo:margin-bottom="0.062cm" fo:margin-left="-0.009cm" fo:margin-right="0cm"/>
    </style:style>
    <style:style style:name="T102_1" style:family="text"/>
    <style:style style:name="P103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03_1" style:family="text"/>
    <style:style style:name="P104" style:family="paragraph" style:parent-style-name="Normal">
      <style:paragraph-properties fo:margin-left="-0.009cm" fo:margin-right="0.092cm"/>
    </style:style>
    <style:style style:name="T104_1" style:family="text"/>
    <style:style style:name="P105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105_1" style:family="text"/>
    <style:style style:name="P106" style:family="paragraph" style:parent-style-name="Normal">
      <style:paragraph-properties fo:margin-left="-0.009cm" fo:margin-right="0.092cm"/>
    </style:style>
    <style:style style:name="T106_1" style:family="text"/>
    <style:style style:name="P107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107_1" style:family="text"/>
    <style:style style:name="P108" style:family="paragraph" style:parent-style-name="Normal">
      <style:paragraph-properties fo:margin-left="-0.009cm" fo:margin-right="0.092cm"/>
    </style:style>
    <style:style style:name="T108_1" style:family="text"/>
    <style:style style:name="P109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09_1" style:family="text"/>
    <style:style style:name="P110" style:family="paragraph" style:parent-style-name="Normal">
      <style:paragraph-properties fo:text-align="left" fo:line-height="108%" fo:margin-bottom="0.062cm" fo:margin-left="-0.009cm" fo:margin-right="0cm"/>
    </style:style>
    <style:style style:name="T110_1" style:family="text"/>
    <style:style style:name="P111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11_1" style:family="text"/>
    <style:style style:name="P112" style:family="paragraph" style:parent-style-name="Normal">
      <style:paragraph-properties fo:margin-left="-0.009cm" fo:margin-right="0.092cm"/>
    </style:style>
    <style:style style:name="T112_1" style:family="text"/>
    <style:style style:name="P113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13_1" style:family="text"/>
    <style:style style:name="P114" style:family="paragraph" style:parent-style-name="Normal">
      <style:paragraph-properties fo:margin-left="-0.009cm" fo:margin-right="0.092cm"/>
    </style:style>
    <style:style style:name="T114_1" style:family="text"/>
    <style:style style:name="P115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115_1" style:family="text"/>
    <style:style style:name="P116" style:family="paragraph" style:parent-style-name="Normal">
      <style:paragraph-properties fo:margin-left="-0.009cm" fo:margin-right="0.092cm"/>
    </style:style>
    <style:style style:name="T116_1" style:family="text"/>
    <style:style style:name="P117" style:family="paragraph" style:parent-style-name="Normal">
      <style:paragraph-properties fo:text-align="left" fo:text-indent="0cm" fo:line-height="108%" fo:margin-bottom="0.058cm" fo:margin-left="0cm" fo:margin-right="0cm"/>
    </style:style>
    <style:style style:name="T117_1" style:family="text"/>
    <style:style style:name="P118" style:family="paragraph" style:parent-style-name="Normal">
      <style:paragraph-properties fo:margin-left="-0.009cm" fo:margin-right="0.092cm"/>
    </style:style>
    <style:style style:name="T118_1" style:family="text"/>
    <style:style style:name="P119" style:family="paragraph" style:parent-style-name="Normal">
      <style:paragraph-properties fo:text-align="left" fo:line-height="108%" fo:margin-bottom="0.062cm" fo:margin-left="-0.009cm" fo:margin-right="0cm"/>
    </style:style>
    <style:style style:name="T119_1" style:family="text"/>
    <style:style style:name="P120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120_1" style:family="text"/>
    <style:style style:name="P121" style:family="paragraph" style:parent-style-name="Normal">
      <style:paragraph-properties fo:margin-left="-0.009cm" fo:margin-right="0.092cm"/>
    </style:style>
    <style:style style:name="T121_1" style:family="text"/>
    <style:style style:name="P122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22_1" style:family="text"/>
    <style:style style:name="P123" style:family="paragraph" style:parent-style-name="Normal">
      <style:paragraph-properties fo:margin-left="-0.009cm" fo:margin-right="0.092cm"/>
    </style:style>
    <style:style style:name="T123_1" style:family="text"/>
    <style:style style:name="T123_2" style:family="text"/>
    <style:style style:name="T123_3" style:family="text"/>
    <style:style style:name="P124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24_1" style:family="text"/>
    <style:style style:name="P125" style:family="paragraph" style:parent-style-name="Normal">
      <style:paragraph-properties fo:margin-left="-0.009cm" fo:margin-right="0.092cm"/>
    </style:style>
    <style:style style:name="T125_1" style:family="text"/>
    <style:style style:name="P126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126_1" style:family="text"/>
    <style:style style:name="P127" style:family="paragraph" style:parent-style-name="Normal">
      <style:paragraph-properties fo:margin-left="0.649cm" fo:margin-right="0.092cm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19" style:family="graphic" style:parent-style-name="Normal">
      <style:graphic-properties draw:stroke="solid" svg:stroke-width="0cm" draw:fill-color="#1f497d" fo:background-color="#1f497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svg:stroke-width="0cm" draw:fill-color="#1f497d" fo:background-color="#1f497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svg:stroke-width="0cm" draw:fill-color="#1f497d" fo:background-color="#1f497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svg:stroke-width="0cm" draw:fill-color="#1f497d" fo:background-color="#1f497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27_1" style:family="text"/>
    <style:style style:name="P128" style:family="paragraph" style:parent-style-name="Normal">
      <style:paragraph-properties fo:margin-left="0.649cm" fo:margin-right="0.092cm"/>
    </style:style>
    <style:style style:name="T128_1" style:family="text"/>
    <style:style style:name="P129" style:family="paragraph" style:parent-style-name="Normal">
      <style:paragraph-properties fo:margin-left="0.649cm" fo:margin-right="0.092cm"/>
    </style:style>
    <style:style style:name="T129_1" style:family="text"/>
    <style:style style:name="P130" style:family="paragraph" style:parent-style-name="Normal">
      <style:paragraph-properties fo:margin-left="0.649cm" fo:margin-right="0.092cm"/>
    </style:style>
    <style:style style:name="T130_1" style:family="text"/>
    <style:style style:name="T130_2" style:family="text"/>
    <style:style style:name="T130_3" style:family="text"/>
    <style:style style:name="P131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131_1" style:family="text"/>
    <style:style style:name="P132" style:family="paragraph" style:parent-style-name="Normal">
      <style:paragraph-properties fo:margin-left="-0.009cm" fo:margin-right="0.092cm"/>
    </style:style>
    <style:style style:name="T132_1" style:family="text"/>
    <style:style style:name="P133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33_1" style:family="text"/>
    <style:style style:name="P134" style:family="paragraph" style:parent-style-name="Normal">
      <style:paragraph-properties fo:margin-left="-0.009cm" fo:margin-right="0.092cm"/>
    </style:style>
    <style:style style:name="T134_1" style:family="text"/>
    <style:style style:name="P135" style:family="paragraph" style:parent-style-name="Normal">
      <style:paragraph-properties fo:text-align="left" fo:text-indent="0cm" fo:line-height="108%" fo:margin-bottom="0cm" fo:margin-left="0cm" fo:margin-right="0cm"/>
    </style:style>
    <style:style style:name="T135_1" style:family="text"/>
    <style:style style:name="P136" style:family="paragraph" style:parent-style-name="Heading_20_1">
      <style:paragraph-properties fo:margin-left="-0.009cm"/>
    </style:style>
    <style:style style:name="T136_1" style:family="text"/>
    <style:style style:name="T136_2" style:family="text">
      <style:text-properties style:text-underline-style="none"/>
    </style:style>
    <style:style style:name="P137" style:family="paragraph" style:parent-style-name="Normal">
      <style:paragraph-properties fo:text-align="left" fo:text-indent="0cm" fo:line-height="108%" fo:margin-bottom="0cm" fo:margin-left="0cm" fo:margin-right="0cm"/>
    </style:style>
    <style:style style:name="T137_1" style:family="text">
      <style:text-properties fo:color="#1f497d"/>
    </style:style>
    <style:style style:name="P138" style:family="paragraph" style:parent-style-name="Normal">
      <style:paragraph-properties fo:text-align="left" fo:line-height="108%" fo:margin-bottom="0cm" fo:margin-left="-0.009cm" fo:margin-right="0cm"/>
    </style:style>
    <style:style style:name="T138_1" style:family="text"/>
    <style:style style:name="P139" style:family="paragraph" style:parent-style-name="Normal">
      <style:paragraph-properties fo:text-align="left" fo:text-indent="0cm" fo:line-height="108%" fo:margin-bottom="0cm" fo:margin-left="0cm" fo:margin-right="0cm"/>
    </style:style>
    <style:style style:name="T139_1" style:family="text"/>
    <style:style style:name="P140" style:family="paragraph" style:parent-style-name="Normal">
      <style:paragraph-properties fo:margin-left="-0.009cm" fo:margin-right="0.092cm"/>
    </style:style>
    <style:style style:name="T140_1" style:family="text"/>
    <style:style style:name="P141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41_1" style:family="text"/>
    <style:style style:name="P142" style:family="paragraph" style:parent-style-name="Normal">
      <style:paragraph-properties fo:margin-left="-0.009cm" fo:margin-right="0.092cm"/>
    </style:style>
    <style:style style:name="T142_1" style:family="text"/>
    <style:style style:name="P143" style:family="paragraph" style:parent-style-name="Normal">
      <style:paragraph-properties fo:text-align="left" fo:text-indent="0cm" fo:line-height="108%" fo:margin-bottom="0.016cm" fo:margin-left="0cm" fo:margin-right="0cm"/>
    </style:style>
    <style:style style:name="T143_1" style:family="text"/>
    <style:style style:name="P144" style:family="paragraph" style:parent-style-name="Normal">
      <style:paragraph-properties fo:text-align="left" fo:text-indent="0cm" fo:line-height="108%" fo:margin-bottom="0cm" fo:margin-left="-0.026cm" fo:margin-right="0cm">
        <style:tab-stops>
          <style:tab-stop style:type="center" style:leader-style="none" style:position="2.678cm"/>
        </style:tab-stops>
      </style:paragraph-properties>
    </style:style>
    <style:style style:name="T144_1" style:family="text"/>
    <style:style style:name="T144_2" style:family="text"/>
    <style:style style:name="P145" style:family="paragraph" style:parent-style-name="Normal">
      <style:paragraph-properties fo:text-align="left" fo:text-indent="0cm" fo:line-height="108%" fo:margin-bottom="0cm" fo:margin-left="0cm" fo:margin-right="0cm"/>
    </style:style>
    <style:style style:name="T145_1" style:family="text"/>
    <style:style style:name="P146" style:family="paragraph" style:parent-style-name="Normal">
      <style:paragraph-properties fo:margin-left="-0.009cm" fo:margin-right="0.092cm"/>
    </style:style>
    <style:style style:name="T146_1" style:family="text"/>
    <style:style style:name="P147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47_1" style:family="text"/>
    <style:style style:name="P148" style:family="paragraph" style:parent-style-name="Normal">
      <style:paragraph-properties fo:margin-left="-0.009cm" fo:margin-right="0.092cm"/>
    </style:style>
    <style:style style:name="T148_1" style:family="text"/>
    <style:style style:name="T148_2" style:family="text"/>
    <style:style style:name="P149" style:family="paragraph" style:parent-style-name="Normal">
      <style:paragraph-properties fo:margin-left="-0.009cm" fo:margin-right="0.092cm"/>
    </style:style>
    <style:style style:name="T149_1" style:family="text"/>
    <style:style style:name="P150" style:family="paragraph" style:parent-style-name="Normal">
      <style:paragraph-properties fo:text-align="left" fo:text-indent="0cm" fo:line-height="108%" fo:margin-bottom="0cm" fo:margin-left="0cm" fo:margin-right="0cm"/>
    </style:style>
    <style:style style:name="T150_1" style:family="text"/>
    <style:style style:name="P151" style:family="paragraph" style:parent-style-name="Normal">
      <style:paragraph-properties fo:text-align="left" fo:line-height="108%" fo:margin-bottom="0cm" fo:margin-left="-0.009cm" fo:margin-right="0cm"/>
    </style:style>
    <style:style style:name="T151_1" style:family="text"/>
    <style:style style:name="P152" style:family="paragraph" style:parent-style-name="Normal">
      <style:paragraph-properties fo:text-align="left" fo:text-indent="0cm" fo:line-height="108%" fo:margin-bottom="0cm" fo:margin-left="0cm" fo:margin-right="0cm"/>
    </style:style>
    <style:style style:name="T152_1" style:family="text"/>
    <style:style style:name="P153" style:family="paragraph" style:parent-style-name="Normal">
      <style:paragraph-properties fo:margin-left="-0.009cm" fo:margin-right="0.092cm"/>
    </style:style>
    <style:style style:name="T153_1" style:family="text"/>
    <style:style style:name="P154" style:family="paragraph" style:parent-style-name="Normal">
      <style:paragraph-properties fo:text-align="left" fo:text-indent="0cm" fo:line-height="108%" fo:margin-bottom="0cm" fo:margin-left="0cm" fo:margin-right="0cm"/>
    </style:style>
    <style:style style:name="T154_1" style:family="text"/>
    <style:style style:name="P155" style:family="paragraph" style:parent-style-name="Normal">
      <style:paragraph-properties fo:text-align="left" fo:line-height="108%" fo:margin-bottom="0cm" fo:margin-left="-0.009cm" fo:margin-right="0cm"/>
    </style:style>
    <style:style style:name="T155_1" style:family="text"/>
    <style:style style:name="P156" style:family="paragraph" style:parent-style-name="Normal">
      <style:paragraph-properties fo:text-align="left" fo:text-indent="0cm" fo:line-height="108%" fo:margin-bottom="0cm" fo:margin-left="0cm" fo:margin-right="0cm"/>
    </style:style>
    <style:style style:name="T156_1" style:family="text"/>
    <style:style style:name="P157" style:family="paragraph" style:parent-style-name="Normal">
      <style:paragraph-properties fo:margin-left="-0.009cm" fo:margin-right="0.092cm"/>
    </style:style>
    <style:style style:name="T157_1" style:family="text"/>
    <style:style style:name="T157_2" style:family="text"/>
    <style:style style:name="T157_3" style:family="text"/>
    <style:style style:name="P158" style:family="paragraph" style:parent-style-name="Normal">
      <style:paragraph-properties fo:text-align="left" fo:text-indent="0cm" fo:line-height="108%" fo:margin-bottom="0cm" fo:margin-left="0cm" fo:margin-right="0cm"/>
    </style:style>
    <style:style style:name="T158_1" style:family="text"/>
    <style:style style:name="P159" style:family="paragraph" style:parent-style-name="Normal">
      <style:paragraph-properties fo:text-align="left" fo:line-height="108%" fo:margin-bottom="0cm" fo:margin-left="-0.009cm" fo:margin-right="0cm"/>
    </style:style>
    <style:style style:name="T159_1" style:family="text"/>
    <style:style style:name="P160" style:family="paragraph" style:parent-style-name="Normal">
      <style:paragraph-properties fo:text-align="left" fo:text-indent="0cm" fo:line-height="108%" fo:margin-bottom="0cm" fo:margin-left="0cm" fo:margin-right="0cm"/>
    </style:style>
    <style:style style:name="T160_1" style:family="text"/>
    <style:style style:name="P161" style:family="paragraph" style:parent-style-name="Normal">
      <style:paragraph-properties fo:margin-left="-0.009cm" fo:margin-right="0.092cm"/>
    </style:style>
    <style:style style:name="T161_1" style:family="text"/>
    <style:style style:name="P162" style:family="paragraph" style:parent-style-name="Normal">
      <style:paragraph-properties fo:text-align="left" fo:text-indent="0cm" fo:line-height="108%" fo:margin-bottom="0cm" fo:margin-left="0cm" fo:margin-right="0cm"/>
    </style:style>
    <style:style style:name="T162_1" style:family="text"/>
    <style:style style:name="P163" style:family="paragraph" style:parent-style-name="Normal">
      <style:paragraph-properties fo:margin-left="-0.009cm" fo:margin-right="0.092cm"/>
    </style:style>
    <style:style style:name="T163_1" style:family="text"/>
    <style:style style:name="P164" style:family="paragraph" style:parent-style-name="Normal">
      <style:paragraph-properties fo:text-align="left" fo:text-indent="0cm" fo:line-height="108%" fo:margin-bottom="0cm" fo:margin-left="0cm" fo:margin-right="0cm"/>
    </style:style>
    <style:style style:name="T164_1" style:family="text"/>
    <style:style style:name="P165" style:family="paragraph" style:parent-style-name="Normal">
      <style:paragraph-properties fo:text-align="left" fo:line-height="108%" fo:margin-bottom="0cm" fo:margin-left="-0.009cm" fo:margin-right="0cm"/>
    </style:style>
    <style:style style:name="T165_1" style:family="text"/>
    <style:style style:name="P166" style:family="paragraph" style:parent-style-name="Normal">
      <style:paragraph-properties fo:text-align="left" fo:text-indent="0cm" fo:line-height="108%" fo:margin-bottom="0cm" fo:margin-left="0cm" fo:margin-right="0cm"/>
    </style:style>
    <style:style style:name="T166_1" style:family="text"/>
    <style:style style:name="P167" style:family="paragraph" style:parent-style-name="Normal">
      <style:paragraph-properties fo:text-align="left" fo:text-indent="0cm" fo:line-height="122%" fo:margin-bottom="0.002cm" fo:margin-left="0cm" fo:margin-right="0cm"/>
    </style:style>
    <style:style style:name="T167_1" style:family="text"/>
    <style:style style:name="P168" style:family="paragraph" style:parent-style-name="Normal">
      <style:paragraph-properties fo:text-align="left" fo:text-indent="0cm" fo:line-height="108%" fo:margin-bottom="0cm" fo:margin-left="0cm" fo:margin-right="0cm"/>
    </style:style>
    <style:style style:name="T168_1" style:family="text"/>
    <style:style style:name="P169" style:family="paragraph" style:parent-style-name="Normal">
      <style:paragraph-properties fo:text-align="left" fo:line-height="108%" fo:margin-bottom="0cm" fo:margin-left="-0.009cm" fo:margin-right="0cm"/>
    </style:style>
    <style:style style:name="T169_1" style:family="text"/>
    <style:style style:name="P170" style:family="paragraph" style:parent-style-name="Normal">
      <style:paragraph-properties fo:text-align="left" fo:text-indent="0cm" fo:line-height="108%" fo:margin-bottom="0cm" fo:margin-left="0cm" fo:margin-right="0cm"/>
    </style:style>
    <style:style style:name="T170_1" style:family="text"/>
    <style:style style:name="P171" style:family="paragraph" style:parent-style-name="Normal">
      <style:paragraph-properties fo:margin-left="-0.009cm" fo:margin-right="0.092cm"/>
    </style:style>
    <style:style style:name="T171_1" style:family="text"/>
    <style:style style:name="P172" style:family="paragraph" style:parent-style-name="Normal">
      <style:paragraph-properties fo:text-align="left" fo:text-indent="0cm" fo:line-height="108%" fo:margin-bottom="0cm" fo:margin-left="0cm" fo:margin-right="0cm"/>
    </style:style>
    <style:style style:name="T172_1" style:family="text"/>
    <style:style style:name="P173" style:family="paragraph" style:parent-style-name="Normal">
      <style:paragraph-properties fo:text-align="left" fo:text-indent="0cm" fo:line-height="108%" fo:margin-bottom="0cm" fo:margin-left="0cm" fo:margin-right="0cm"/>
    </style:style>
    <style:style style:name="T173_1" style:family="text"/>
    <style:style style:name="P174" style:family="paragraph" style:parent-style-name="Heading_20_1">
      <style:paragraph-properties fo:margin-left="-0.009cm"/>
    </style:style>
    <style:style style:name="T174_1" style:family="text"/>
    <style:style style:name="T174_2" style:family="text">
      <style:text-properties style:text-underline-style="none"/>
    </style:style>
    <style:style style:name="P175" style:family="paragraph" style:parent-style-name="Normal">
      <style:paragraph-properties fo:text-align="left" fo:text-indent="0cm" fo:line-height="108%" fo:margin-bottom="0cm" fo:margin-left="0cm" fo:margin-right="0cm"/>
    </style:style>
    <style:style style:name="T175_1" style:family="text"/>
    <style:style style:name="P176" style:family="paragraph" style:parent-style-name="Normal">
      <style:paragraph-properties fo:margin-left="-0.009cm" fo:margin-right="0.092cm"/>
    </style:style>
    <style:style style:name="T176_1" style:family="text"/>
    <style:style style:name="P177" style:family="paragraph" style:parent-style-name="Normal">
      <style:paragraph-properties fo:text-align="left" fo:text-indent="0cm" fo:line-height="108%" fo:margin-bottom="0cm" fo:margin-left="0cm" fo:margin-right="0cm"/>
    </style:style>
    <style:style style:name="T177_1" style:family="text"/>
    <style:style style:name="P178" style:family="paragraph" style:parent-style-name="Normal">
      <style:paragraph-properties fo:text-align="left" fo:text-indent="0cm" fo:line-height="108%" fo:margin-bottom="0cm" fo:margin-left="0cm" fo:margin-right="0cm"/>
    </style:style>
    <style:style style:name="T178_1" style:family="text"/>
    <style:style style:name="P179" style:family="paragraph" style:parent-style-name="Heading_20_1">
      <style:paragraph-properties fo:margin-left="-0.009cm"/>
    </style:style>
    <style:style style:name="T179_1" style:family="text"/>
    <style:style style:name="T179_2" style:family="text">
      <style:text-properties style:text-underline-style="none"/>
    </style:style>
    <style:style style:name="P180" style:family="paragraph" style:parent-style-name="Normal">
      <style:paragraph-properties fo:text-align="left" fo:text-indent="0cm" fo:line-height="108%" fo:margin-bottom="0cm" fo:margin-left="0cm" fo:margin-right="0cm"/>
    </style:style>
    <style:style style:name="T180_1" style:family="text">
      <style:text-properties fo:color="#1f497d"/>
    </style:style>
    <style:style style:name="P181" style:family="paragraph" style:parent-style-name="Normal">
      <style:paragraph-properties fo:text-align="left" fo:line-height="108%" fo:margin-bottom="0cm" fo:margin-left="-0.009cm" fo:margin-right="0cm"/>
    </style:style>
    <style:style style:name="T181_1" style:family="text"/>
    <style:style style:name="P182" style:family="paragraph" style:parent-style-name="Normal">
      <style:paragraph-properties fo:text-align="left" fo:text-indent="0cm" fo:line-height="108%" fo:margin-bottom="0cm" fo:margin-left="0cm" fo:margin-right="0cm"/>
    </style:style>
    <style:style style:name="T182_1" style:family="text"/>
    <style:style style:name="P183" style:family="paragraph" style:parent-style-name="Normal">
      <style:paragraph-properties fo:margin-left="-0.009cm" fo:margin-right="0.092cm"/>
    </style:style>
    <style:style style:name="T183_1" style:family="text"/>
    <style:style style:name="P184" style:family="paragraph" style:parent-style-name="Normal">
      <style:paragraph-properties fo:text-align="left" fo:text-indent="0cm" fo:line-height="108%" fo:margin-bottom="0cm" fo:margin-left="0cm" fo:margin-right="0cm"/>
    </style:style>
    <style:style style:name="T184_1" style:family="text"/>
    <style:style style:name="P185" style:family="paragraph" style:parent-style-name="Normal">
      <style:paragraph-properties fo:text-align="left" fo:line-height="108%" fo:margin-bottom="0cm" fo:margin-left="-0.009cm" fo:margin-right="0cm"/>
    </style:style>
    <style:style style:name="T185_1" style:family="text"/>
    <style:style style:name="P186" style:family="paragraph" style:parent-style-name="Normal">
      <style:paragraph-properties fo:text-align="left" fo:text-indent="0cm" fo:line-height="108%" fo:margin-bottom="0cm" fo:margin-left="0cm" fo:margin-right="0cm"/>
    </style:style>
    <style:style style:name="T186_1" style:family="text"/>
    <style:style style:name="P187" style:family="paragraph" style:parent-style-name="Normal">
      <style:paragraph-properties fo:margin-left="-0.009cm" fo:margin-right="0.092cm"/>
    </style:style>
    <style:style style:name="T187_1" style:family="text"/>
    <style:style style:name="P188" style:family="paragraph" style:parent-style-name="Normal">
      <style:paragraph-properties fo:text-align="left" fo:text-indent="0cm" fo:line-height="108%" fo:margin-bottom="0cm" fo:margin-left="0cm" fo:margin-right="0cm"/>
    </style:style>
    <style:style style:name="T188_1" style:family="text"/>
    <style:style style:name="P189" style:family="paragraph" style:parent-style-name="Normal">
      <style:paragraph-properties fo:text-align="left" fo:line-height="108%" fo:margin-bottom="0cm" fo:margin-left="-0.009cm" fo:margin-right="0cm"/>
    </style:style>
    <style:style style:name="T189_1" style:family="text"/>
    <style:style style:name="P190" style:family="paragraph" style:parent-style-name="Normal">
      <style:paragraph-properties fo:text-align="left" fo:text-indent="0cm" fo:line-height="108%" fo:margin-bottom="0cm" fo:margin-left="0cm" fo:margin-right="0cm"/>
    </style:style>
    <style:style style:name="T190_1" style:family="text"/>
    <style:style style:name="P191" style:family="paragraph" style:parent-style-name="Normal">
      <style:paragraph-properties fo:margin-left="-0.009cm" fo:margin-right="0.092cm"/>
    </style:style>
    <style:style style:name="T191_1" style:family="text"/>
    <style:style style:name="P192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192_1" style:family="text"/>
    <style:style style:name="P193" style:family="paragraph" style:parent-style-name="Normal">
      <style:paragraph-properties fo:margin-left="-0.009cm" fo:margin-right="0.092cm"/>
    </style:style>
    <style:style style:name="T193_1" style:family="text"/>
    <style:style style:name="P194" style:family="paragraph" style:parent-style-name="Normal">
      <style:paragraph-properties fo:text-align="left" fo:text-indent="0cm" fo:line-height="108%" fo:margin-bottom="0cm" fo:margin-left="0cm" fo:margin-right="0cm"/>
    </style:style>
    <style:style style:name="T194_1" style:family="text"/>
    <style:style style:name="P195" style:family="paragraph" style:parent-style-name="Normal">
      <style:paragraph-properties fo:text-align="left" fo:line-height="108%" fo:margin-bottom="0cm" fo:margin-left="-0.009cm" fo:margin-right="0cm"/>
    </style:style>
    <style:style style:name="T195_1" style:family="text"/>
    <style:style style:name="P196" style:family="paragraph" style:parent-style-name="Normal">
      <style:paragraph-properties fo:text-align="left" fo:text-indent="0cm" fo:line-height="108%" fo:margin-bottom="0cm" fo:margin-left="0cm" fo:margin-right="0cm"/>
    </style:style>
    <style:style style:name="T196_1" style:family="text"/>
    <style:style style:name="P197" style:family="paragraph" style:parent-style-name="Normal">
      <style:paragraph-properties fo:margin-left="-0.009cm" fo:margin-right="0.092cm"/>
    </style:style>
    <style:style style:name="T197_1" style:family="text"/>
    <style:style style:name="P198" style:family="paragraph" style:parent-style-name="Normal">
      <style:paragraph-properties fo:margin-left="-0.009cm" fo:margin-right="0.092cm"/>
    </style:style>
    <style:style style:name="T198_1" style:family="text"/>
    <style:style style:name="P199" style:family="paragraph" style:parent-style-name="Normal">
      <style:paragraph-properties fo:text-align="left" fo:text-indent="0cm" fo:line-height="108%" fo:margin-bottom="0cm" fo:margin-left="0cm" fo:margin-right="0cm"/>
    </style:style>
    <style:style style:name="T199_1" style:family="text"/>
    <style:style style:name="P200" style:family="paragraph" style:parent-style-name="Normal">
      <style:paragraph-properties fo:text-align="left" fo:line-height="108%" fo:margin-bottom="0cm" fo:margin-left="-0.009cm" fo:margin-right="0cm"/>
    </style:style>
    <style:style style:name="T200_1" style:family="text"/>
    <style:style style:name="T200_2" style:family="text"/>
    <style:style style:name="T200_3" style:family="text"/>
    <style:style style:name="P201" style:family="paragraph" style:parent-style-name="Normal">
      <style:paragraph-properties fo:text-align="left" fo:text-indent="0cm" fo:line-height="108%" fo:margin-bottom="0cm" fo:margin-left="0cm" fo:margin-right="0cm"/>
    </style:style>
    <style:style style:name="T201_1" style:family="text"/>
    <style:style style:name="P202" style:family="paragraph" style:parent-style-name="Normal">
      <style:paragraph-properties fo:margin-bottom="0.062cm" fo:margin-left="-0.009cm" fo:margin-right="0.092cm"/>
    </style:style>
    <style:style style:name="T202_1" style:family="text"/>
    <style:style style:name="P203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203_1" style:family="text"/>
    <style:style style:name="P204" style:family="paragraph" style:parent-style-name="Normal">
      <style:paragraph-properties fo:text-align="left" fo:line-height="108%" fo:margin-bottom="0cm" fo:margin-left="-0.009cm" fo:margin-right="0cm"/>
    </style:style>
    <style:style style:name="T204_1" style:family="text"/>
    <style:style style:name="P205" style:family="paragraph" style:parent-style-name="Normal">
      <style:paragraph-properties fo:text-align="left" fo:text-indent="0cm" fo:line-height="108%" fo:margin-bottom="0cm" fo:margin-left="0cm" fo:margin-right="0cm"/>
    </style:style>
    <style:style style:name="T205_1" style:family="text"/>
    <style:style style:name="P206" style:family="paragraph" style:parent-style-name="Normal">
      <style:paragraph-properties fo:margin-left="-0.009cm" fo:margin-right="0.092cm"/>
    </style:style>
    <style:style style:name="T206_1" style:family="text"/>
    <style:style style:name="T206_2" style:family="text"/>
    <style:style style:name="T206_3" style:family="text"/>
    <style:style style:name="P207" style:family="paragraph" style:parent-style-name="Normal">
      <style:paragraph-properties fo:text-align="left" fo:text-indent="0cm" fo:line-height="108%" fo:margin-bottom="0cm" fo:margin-left="0cm" fo:margin-right="0cm"/>
    </style:style>
    <style:style style:name="T207_1" style:family="text"/>
    <style:style style:name="P208" style:family="paragraph" style:parent-style-name="Normal">
      <style:paragraph-properties fo:text-indent="-0.293cm" fo:margin-right="0.092cm"/>
    </style:style>
    <style:style style:name="T208_1" style:family="text"/>
    <style:style style:name="P209" style:family="paragraph" style:parent-style-name="Normal">
      <style:paragraph-properties fo:text-indent="-0.293cm" fo:margin-right="0.092cm"/>
    </style:style>
    <style:style style:name="T209_1" style:family="text"/>
    <style:style style:name="P210" style:family="paragraph" style:parent-style-name="Normal">
      <style:paragraph-properties fo:text-indent="-0.293cm" fo:margin-right="0.092cm"/>
    </style:style>
    <style:style style:name="T210_1" style:family="text"/>
    <style:style style:name="P211" style:family="paragraph" style:parent-style-name="Normal">
      <style:paragraph-properties fo:text-indent="-0.293cm" fo:margin-right="0.092cm"/>
    </style:style>
    <style:style style:name="T211_1" style:family="text"/>
    <style:style style:name="P212" style:family="paragraph" style:parent-style-name="Normal">
      <style:paragraph-properties fo:text-indent="-0.293cm" fo:margin-right="0.092cm"/>
    </style:style>
    <style:style style:name="T212_1" style:family="text"/>
    <style:style style:name="P213" style:family="paragraph" style:parent-style-name="Normal">
      <style:paragraph-properties fo:text-indent="-0.293cm" fo:margin-right="0.092cm"/>
    </style:style>
    <style:style style:name="T213_1" style:family="text"/>
    <style:style style:name="T213_2" style:family="text"/>
    <style:style style:name="T213_3" style:family="text"/>
    <style:style style:name="P214" style:family="paragraph" style:parent-style-name="Normal">
      <style:paragraph-properties fo:text-indent="-0.293cm" fo:margin-right="0.092cm"/>
    </style:style>
    <style:style style:name="T214_1" style:family="text"/>
    <style:style style:name="P215" style:family="paragraph" style:parent-style-name="Normal">
      <style:paragraph-properties fo:text-align="left" fo:text-indent="0cm" fo:line-height="108%" fo:margin-bottom="0cm" fo:margin-left="0cm" fo:margin-right="0cm"/>
    </style:style>
    <style:style style:name="T215_1" style:family="text"/>
    <style:style style:name="P216" style:family="paragraph" style:parent-style-name="Normal">
      <style:paragraph-properties fo:text-align="left" fo:text-indent="0cm" fo:line-height="108%" fo:margin-bottom="0cm" fo:margin-left="0cm" fo:margin-right="0cm"/>
    </style:style>
    <style:style style:name="T216_1" style:family="text"/>
    <style:style style:name="P217" style:family="paragraph" style:parent-style-name="Heading_20_1">
      <style:paragraph-properties fo:margin-left="-0.009cm"/>
    </style:style>
    <style:style style:name="T217_1" style:family="text"/>
    <style:style style:name="T217_2" style:family="text">
      <style:text-properties style:text-underline-style="none"/>
    </style:style>
    <style:style style:name="P218" style:family="paragraph" style:parent-style-name="Normal">
      <style:paragraph-properties fo:text-align="left" fo:text-indent="0cm" fo:line-height="108%" fo:margin-bottom="0cm" fo:margin-left="0cm" fo:margin-right="0cm"/>
    </style:style>
    <style:style style:name="T218_1" style:family="text">
      <style:text-properties fo:color="#1f497d"/>
    </style:style>
    <style:style style:name="P219" style:family="paragraph" style:parent-style-name="Normal">
      <style:paragraph-properties fo:margin-left="-0.009cm" fo:margin-right="0.092cm"/>
    </style:style>
    <style:style style:name="T219_1" style:family="text"/>
    <style:style style:name="P220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220_1" style:family="text"/>
    <style:style style:name="P221" style:family="paragraph" style:parent-style-name="Normal">
      <style:paragraph-properties fo:text-align="left" fo:text-indent="0cm" fo:line-height="108%" fo:margin-bottom="0cm" fo:margin-left="0cm" fo:margin-right="0cm"/>
    </style:style>
    <style:style style:name="T221_1" style:family="text"/>
    <style:style style:name="P222" style:family="paragraph" style:parent-style-name="Normal">
      <style:paragraph-properties fo:text-align="left" fo:text-indent="0cm" fo:line-height="108%" fo:margin-bottom="0.079cm" fo:margin-left="-0.182cm" fo:margin-right="0cm"/>
    </style:style>
    <style:style style:name="T222_1" style:family="text" style:parent-style-name="Normal"/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svg:stroke-width="0cm" draw:fill-color="#4f81bd" fo:background-color="#4f81b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solid" svg:stroke-width="0cm" draw:fill-color="#4f81bd" fo:background-color="#4f81b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23" style:family="paragraph" style:parent-style-name="Normal">
      <style:paragraph-properties fo:text-align="left" fo:text-indent="0cm" fo:line-height="108%" fo:margin-bottom="0cm" fo:margin-left="0cm" fo:margin-right="0cm">
        <style:tab-stops>
          <style:tab-stop style:type="center" style:leader-style="none" style:position="3.642cm"/>
          <style:tab-stop style:type="center" style:leader-style="none" style:position="11.291cm"/>
        </style:tab-stops>
      </style:paragraph-properties>
    </style:style>
    <style:style style:name="T223_1" style:family="text">
      <style:text-properties style:font-name="Calibri" fo:font-size="11pt" style:font-name-asian="Calibri" style:font-size-asian="11pt" style:font-name-complex="Calibri"/>
    </style:style>
    <style:style style:name="T223_2" style:family="text">
      <style:text-properties fo:color="#365f91"/>
    </style:style>
    <style:style style:name="T223_3" style:family="text">
      <style:text-properties fo:color="#365f91"/>
    </style:style>
    <style:style style:name="Table3" style:family="table">
      <style:table-properties table:align="left" style:width="15.304cm" fo:margin-left="-0.182cm"/>
    </style:style>
    <style:style style:name="Column5" style:family="table-column">
      <style:table-column-properties style:column-width="7.652cm"/>
    </style:style>
    <style:style style:name="Column6" style:family="table-column">
      <style:table-column-properties style:column-width="7.652cm"/>
    </style:style>
    <style:style style:name="Row12" style:family="table-row">
      <style:table-row-properties style:min-row-height="4.494cm"/>
    </style:style>
    <style:style style:name="Cell23" style:family="table-cell">
      <style:table-cell-properties fo:background-color="#d3dfee" style:vertical-align="top" fo:padding-top="0.093cm" fo:border-top="#4f81bd 0.035cm solid" fo:padding-left="0.182cm" fo:padding-right="0.093cm" fo:wrap-option="wrap"/>
    </style:style>
    <style:style style:name="P224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224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25" style:family="paragraph" style:parent-style-name="Normal">
      <style:paragraph-properties fo:text-align="left" fo:text-indent="0cm" fo:line-height="108%" fo:margin-bottom="0.065cm" fo:margin-left="0cm" fo:margin-right="0cm"/>
    </style:style>
    <style:style style:name="T225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26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226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27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227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28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228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29" style:family="paragraph" style:parent-style-name="Normal">
      <style:paragraph-properties fo:text-align="left" fo:text-indent="0cm" fo:line-height="108%" fo:margin-bottom="0cm" fo:margin-left="0cm" fo:margin-right="0cm"/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30" style:family="paragraph" style:parent-style-name="Normal">
      <style:paragraph-properties fo:text-align="left" fo:text-indent="0cm" fo:line-height="108%" fo:margin-bottom="0cm" fo:margin-left="0cm" fo:margin-right="0cm"/>
    </style:style>
    <style:style style:name="T230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T230_2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24" style:family="table-cell">
      <style:table-cell-properties fo:background-color="#d3dfee" style:vertical-align="middle" fo:padding-top="0.093cm" fo:border-top="#4f81bd 0.035cm solid" fo:padding-left="0.182cm" fo:padding-right="0.093cm" fo:wrap-option="wrap"/>
    </style:style>
    <style:style style:name="P231" style:family="paragraph" style:parent-style-name="Normal">
      <style:paragraph-properties fo:text-align="center" fo:text-indent="0cm" fo:line-height="108%" fo:margin-bottom="0.065cm" fo:margin-left="0cm" fo:margin-right="0.086cm"/>
    </style:style>
    <style:style style:name="T231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32" style:family="paragraph" style:parent-style-name="Normal">
      <style:paragraph-properties fo:text-align="center" fo:text-indent="0cm" fo:line-height="108%" fo:margin-bottom="0.062cm" fo:margin-left="0cm" fo:margin-right="0.093cm"/>
    </style:style>
    <style:style style:name="T232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33" style:family="paragraph" style:parent-style-name="Normal">
      <style:paragraph-properties fo:text-align="center" fo:text-indent="0cm" fo:line-height="108%" fo:margin-bottom="0.062cm" fo:margin-left="0cm" fo:margin-right="0.101cm"/>
    </style:style>
    <style:style style:name="T233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34" style:family="paragraph" style:parent-style-name="Normal">
      <style:paragraph-properties fo:text-align="center" fo:text-indent="0cm" fo:line-height="108%" fo:margin-bottom="0.062cm" fo:margin-left="0cm" fo:margin-right="0.099cm"/>
    </style:style>
    <style:style style:name="T234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35" style:family="paragraph" style:parent-style-name="Normal">
      <style:paragraph-properties fo:text-align="center" fo:text-indent="0cm" fo:line-height="108%" fo:margin-bottom="0.062cm" fo:margin-left="0cm" fo:margin-right="0.081cm"/>
    </style:style>
    <style:style style:name="T235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36" style:family="paragraph" style:parent-style-name="Normal">
      <style:paragraph-properties fo:text-align="center" fo:text-indent="0cm" fo:line-height="108%" fo:margin-bottom="0cm" fo:margin-left="0cm" fo:margin-right="0.092cm"/>
    </style:style>
    <style:style style:name="T236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37" style:family="paragraph" style:parent-style-name="Normal">
      <style:paragraph-properties fo:text-align="left" fo:text-indent="0cm" fo:line-height="108%" fo:margin-bottom="0cm" fo:margin-left="0cm" fo:margin-right="0cm">
        <style:tab-stops>
          <style:tab-stop style:type="center" style:leader-style="none" style:position="3.644cm"/>
          <style:tab-stop style:type="center" style:leader-style="none" style:position="11.291cm"/>
        </style:tab-stops>
      </style:paragraph-properties>
    </style:style>
    <style:style style:name="T237_1" style:family="text">
      <style:text-properties style:font-name="Calibri" fo:font-size="11pt" style:font-name-asian="Calibri" style:font-size-asian="11pt" style:font-name-complex="Calibri"/>
    </style:style>
    <style:style style:name="T237_2" style:family="text">
      <style:text-properties fo:color="#365f91"/>
    </style:style>
    <style:style style:name="Table4" style:family="table">
      <style:table-properties table:align="left" style:width="15.304cm" fo:margin-left="-0.182cm"/>
    </style:style>
    <style:style style:name="Column7" style:family="table-column">
      <style:table-column-properties style:column-width="7.652cm"/>
    </style:style>
    <style:style style:name="Column8" style:family="table-column">
      <style:table-column-properties style:column-width="7.652cm"/>
    </style:style>
    <style:style style:name="Row13" style:family="table-row">
      <style:table-row-properties style:min-row-height="2.252cm"/>
    </style:style>
    <style:style style:name="Cell25" style:family="table-cell">
      <style:table-cell-properties fo:background-color="#d3dfee" style:vertical-align="top" fo:padding-top="0.083cm" fo:border-bottom="#4f81bd 0.035cm solid" fo:padding-left="0.182cm" fo:padding-right="0.203cm" fo:wrap-option="wrap"/>
    </style:style>
    <style:style style:name="P238" style:family="paragraph" style:parent-style-name="Normal">
      <style:paragraph-properties fo:text-align="center" fo:text-indent="0cm" fo:line-height="108%" fo:margin-bottom="0.058cm" fo:margin-left="0.113cm" fo:margin-right="0cm"/>
    </style:style>
    <style:style style:name="T238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39" style:family="paragraph" style:parent-style-name="Normal">
      <style:paragraph-properties fo:text-align="left" fo:text-indent="0cm" fo:line-height="108%" fo:margin-bottom="0cm" fo:margin-left="0cm" fo:margin-right="0cm"/>
      <style:text-properties fo:color="#000000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Cell26" style:family="table-cell">
      <style:table-cell-properties fo:background-color="#d3dfee" style:vertical-align="middle" fo:padding-top="0.083cm" fo:border-bottom="#4f81bd 0.035cm solid" fo:padding-left="0.182cm" fo:padding-right="0.203cm" fo:wrap-option="wrap"/>
    </style:style>
    <style:style style:name="P240" style:family="paragraph" style:parent-style-name="Normal">
      <style:paragraph-properties fo:text-align="center" fo:text-indent="0cm" fo:line-height="108%" fo:margin-bottom="0cm" fo:margin-left="0.023cm" fo:margin-right="0cm"/>
    </style:style>
    <style:style style:name="T240_1" style:family="text">
      <style:text-properties fo:color="#365f91" style:font-name="Times New Roman" fo:font-size="11.5pt" style:font-name-asian="Times New Roman" style:font-size-asian="11.5pt" style:font-name-complex="Times New Roman" style:font-size-complex="12pt" fo:language="en" fo:language-asian="en" fo:language-complex="ar" fo:country="GB" fo:country-asian="GB" fo:country-complex="SA" style:letter-kerning="true"/>
    </style:style>
    <style:style style:name="P241" style:family="paragraph" style:parent-style-name="Normal">
      <style:paragraph-properties fo:text-align="left" fo:text-indent="0cm" fo:line-height="108%" fo:margin-bottom="0cm" fo:margin-left="0cm" fo:margin-right="0cm"/>
    </style:style>
    <style:style style:name="T241_1" style:family="text"/>
    <style:style style:name="P242" style:family="paragraph" style:parent-style-name="Normal">
      <style:paragraph-properties fo:margin-left="-0.009cm" fo:margin-right="0.092cm"/>
    </style:style>
    <style:style style:name="T242_1" style:family="text"/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243" style:family="paragraph" style:parent-style-name="Normal" style:master-page-name="MasterPage1">
      <style:paragraph-properties fo:text-align="left" fo:text-indent="0cm" fo:line-height="108%" fo:margin-bottom="0cm" fo:margin-left="0cm" fo:margin-right="0cm"/>
    </style:style>
    <style:style style:name="T243_1" style:family="text"/>
    <style:style style:name="P244" style:family="paragraph" style:parent-style-name="Normal">
      <style:paragraph-properties fo:text-align="left" fo:text-indent="0cm" fo:line-height="108%" fo:margin-bottom="0cm" fo:margin-left="0cm" fo:margin-right="0cm"/>
    </style:style>
    <style:style style:name="T244_1" style:family="text"/>
    <style:style style:name="P245" style:family="paragraph" style:parent-style-name="Heading_20_1">
      <style:paragraph-properties fo:margin-left="-0.009cm"/>
    </style:style>
    <style:style style:name="T245_1" style:family="text"/>
    <style:style style:name="T245_2" style:family="text">
      <style:text-properties style:text-underline-style="none"/>
    </style:style>
    <style:style style:name="P246" style:family="paragraph" style:parent-style-name="Normal">
      <style:paragraph-properties fo:text-align="left" fo:text-indent="0cm" fo:line-height="108%" fo:margin-bottom="0cm" fo:margin-left="0cm" fo:margin-right="0cm"/>
    </style:style>
    <style:style style:name="T246_1" style:family="text">
      <style:text-properties fo:color="#1f497d"/>
    </style:style>
    <style:style style:name="P247" style:family="paragraph" style:parent-style-name="Normal">
      <style:paragraph-properties fo:margin-left="-0.009cm" fo:margin-right="0.092cm"/>
    </style:style>
    <style:style style:name="T247_1" style:family="text"/>
    <style:style style:name="T247_2" style:family="text"/>
    <style:style style:name="T247_3" style:family="text"/>
    <style:style style:name="P248" style:family="paragraph" style:parent-style-name="Normal">
      <style:paragraph-properties fo:text-align="left" fo:text-indent="0cm" fo:line-height="108%" fo:margin-bottom="0cm" fo:margin-left="0cm" fo:margin-right="0cm"/>
    </style:style>
    <style:style style:name="T248_1" style:family="text"/>
    <style:style style:name="P249" style:family="paragraph" style:parent-style-name="Normal">
      <style:paragraph-properties fo:margin-left="-0.009cm" fo:margin-right="0.092cm"/>
    </style:style>
    <style:style style:name="T249_1" style:family="text"/>
    <style:style style:name="P250" style:family="paragraph" style:parent-style-name="Normal">
      <style:paragraph-properties fo:margin-left="-0.009cm" fo:margin-right="0.092cm"/>
    </style:style>
    <style:style style:name="T250_1" style:family="text"/>
    <style:style style:name="P251" style:family="paragraph" style:parent-style-name="Normal">
      <style:paragraph-properties fo:text-align="left" fo:text-indent="0cm" fo:line-height="108%" fo:margin-bottom="0cm" fo:margin-left="0cm" fo:margin-right="0cm"/>
    </style:style>
    <style:style style:name="T251_1" style:family="text"/>
    <style:style style:name="P252" style:family="paragraph" style:parent-style-name="Normal">
      <style:paragraph-properties fo:margin-left="-0.009cm" fo:margin-right="0.092cm"/>
    </style:style>
    <style:style style:name="T252_1" style:family="text"/>
    <style:style style:name="P253" style:family="paragraph" style:parent-style-name="Normal">
      <style:paragraph-properties fo:text-align="left" fo:text-indent="0cm" fo:line-height="108%" fo:margin-bottom="0cm" fo:margin-left="0cm" fo:margin-right="0cm"/>
    </style:style>
    <style:style style:name="T253_1" style:family="text"/>
    <style:style style:name="P254" style:family="paragraph" style:parent-style-name="Normal">
      <style:paragraph-properties fo:margin-left="-0.009cm" fo:margin-right="0.092cm"/>
    </style:style>
    <style:style style:name="T254_1" style:family="text"/>
    <style:style style:name="T254_2" style:family="text"/>
    <style:style style:name="T254_3" style:family="text"/>
    <style:style style:name="T254_4" style:family="text"/>
    <style:style style:name="T254_5" style:family="text"/>
    <style:style style:name="P255" style:family="paragraph" style:parent-style-name="Normal">
      <style:paragraph-properties fo:text-align="left" fo:text-indent="0cm" fo:line-height="108%" fo:margin-bottom="0cm" fo:margin-left="0cm" fo:margin-right="0cm"/>
    </style:style>
    <style:style style:name="T255_1" style:family="text"/>
    <style:style style:name="P256" style:family="paragraph" style:parent-style-name="Normal">
      <style:paragraph-properties fo:text-align="left" fo:text-indent="0cm" fo:line-height="108%" fo:margin-bottom="0cm" fo:margin-left="0cm" fo:margin-right="0cm"/>
    </style:style>
    <style:style style:name="T256_1" style:family="text"/>
    <style:style style:name="P257" style:family="paragraph" style:parent-style-name="Heading_20_1">
      <style:paragraph-properties fo:margin-bottom="0.388cm" fo:margin-left="-0.009cm"/>
    </style:style>
    <style:style style:name="T257_1" style:family="text"/>
    <style:style style:name="T257_2" style:family="text">
      <style:text-properties style:text-underline-style="none"/>
    </style:style>
    <style:style style:name="P258" style:family="paragraph" style:parent-style-name="Normal">
      <style:paragraph-properties fo:margin-bottom="0.406cm" fo:margin-left="-0.009cm" fo:margin-right="0.092cm"/>
    </style:style>
    <style:style style:name="T258_1" style:family="text"/>
    <style:style style:name="P259" style:family="paragraph" style:parent-style-name="Normal">
      <style:paragraph-properties fo:margin-bottom="0.406cm" fo:margin-left="0.649cm" fo:margin-right="0.092cm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FR27" style:family="graphic" style:parent-style-name="Normal">
      <style:graphic-properties draw:stroke="solid" svg:stroke-width="0cm" draw:fill-color="#1f497d" fo:background-color="#1f497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solid" svg:stroke-width="0cm" draw:fill-color="#1f497d" fo:background-color="#1f497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 style:parent-style-name="Normal">
      <style:graphic-properties draw:stroke="solid" svg:stroke-width="0cm" draw:fill-color="#1f497d" fo:background-color="#1f497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stroke="solid" svg:stroke-width="0cm" draw:fill-color="#1f497d" fo:background-color="#1f497d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59_1" style:family="text"/>
    <style:style style:name="T259_2" style:family="text"/>
    <style:style style:name="T259_3" style:family="text"/>
    <style:style style:name="T259_4" style:family="text"/>
    <style:style style:name="T259_5" style:family="text"/>
    <style:style style:name="P260" style:family="paragraph" style:parent-style-name="Normal">
      <style:paragraph-properties fo:margin-bottom="0.411cm" fo:margin-left="0.649cm" fo:margin-right="0.092cm"/>
    </style:style>
    <style:style style:name="T260_1" style:family="text"/>
    <style:style style:name="P261" style:family="paragraph" style:parent-style-name="Normal">
      <style:paragraph-properties fo:margin-bottom="0.406cm" fo:margin-left="0.649cm" fo:margin-right="0.092cm"/>
    </style:style>
    <style:style style:name="T261_1" style:family="text"/>
    <style:style style:name="P262" style:family="paragraph" style:parent-style-name="Normal">
      <style:paragraph-properties fo:margin-left="0.649cm" fo:margin-right="0.092cm"/>
    </style:style>
    <style:style style:name="T262_1" style:family="text"/>
    <style:style style:name="P263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263_1" style:family="text"/>
    <style:style style:name="P264" style:family="paragraph" style:parent-style-name="Normal">
      <style:paragraph-properties fo:margin-left="-0.009cm" fo:margin-right="0.092cm"/>
    </style:style>
    <style:style style:name="T264_1" style:family="text"/>
    <style:style style:name="P265" style:family="paragraph" style:parent-style-name="Normal">
      <style:paragraph-properties fo:text-align="left" fo:text-indent="0cm" fo:line-height="108%" fo:margin-bottom="0.062cm" fo:margin-left="0cm" fo:margin-right="0cm"/>
    </style:style>
    <style:style style:name="T265_1" style:family="text"/>
    <style:style style:name="P266" style:family="paragraph" style:parent-style-name="Normal">
      <style:paragraph-properties fo:margin-left="-0.009cm" fo:margin-right="0.092cm"/>
    </style:style>
    <style:style style:name="T266_1" style:family="text"/>
    <style:style style:name="P267" style:family="paragraph" style:parent-style-name="Normal">
      <style:paragraph-properties fo:text-align="left" fo:text-indent="0cm" fo:line-height="108%" fo:margin-bottom="0cm" fo:margin-left="0cm" fo:margin-right="0cm"/>
    </style:style>
    <style:style style:name="T267_1" style:family="text"/>
    <style:style style:name="P268" style:family="paragraph" style:parent-style-name="Normal">
      <style:paragraph-properties fo:margin-bottom="0.559cm" fo:margin-left="-0.009cm" fo:margin-right="0.092cm"/>
    </style:style>
    <style:style style:name="T268_1" style:family="text"/>
    <style:style style:name="P269" style:family="paragraph" style:parent-style-name="Normal">
      <style:paragraph-properties fo:margin-bottom="1.072cm" fo:margin-left="-0.009cm" fo:margin-right="0.092cm"/>
    </style:style>
    <style:style style:name="T269_1" style:family="text"/>
    <style:style style:name="P270" style:family="paragraph" style:parent-style-name="Normal">
      <style:paragraph-properties fo:text-align="left" fo:text-indent="0cm" fo:line-height="108%" fo:margin-bottom="0.614cm" fo:margin-left="-0.026cm" fo:margin-right="0cm">
        <style:tab-stops>
          <style:tab-stop style:type="center" style:leader-style="none" style:position="8.446cm"/>
        </style:tab-stops>
      </style:paragraph-properties>
    </style:style>
    <style:style style:name="T270_1" style:family="text"/>
    <style:style style:name="T270_2" style:family="text"/>
    <style:style style:name="P271" style:family="paragraph" style:parent-style-name="Normal">
      <style:paragraph-properties fo:text-align="left" fo:text-indent="0cm" fo:margin-bottom="0.138cm" fo:margin-left="-0.026cm" fo:margin-right="0cm">
        <style:tab-stops>
          <style:tab-stop style:type="center" style:leader-style="none" style:position="8.116cm"/>
          <style:tab-stop style:type="center" style:leader-style="none" style:position="10.225cm"/>
        </style:tab-stops>
      </style:paragraph-properties>
    </style:style>
    <style:style style:name="T271_1" style:family="text"/>
    <style:style style:name="T271_2" style:family="text"/>
    <style:style style:name="T271_3" style:family="text"/>
    <style:style style:name="T271_4" style:family="text">
      <style:text-properties style:font-name="Arial" fo:font-size="12pt" style:font-name-asian="Arial" style:font-size-asian="12pt" style:font-name-complex="Arial"/>
    </style:style>
    <style:style style:name="P272" style:family="paragraph" style:parent-style-name="Normal">
      <style:paragraph-properties fo:text-align="left" fo:text-indent="0cm" fo:line-height="108%" fo:margin-bottom="0.138cm" fo:margin-left="-0.187cm" fo:margin-right="0cm"/>
    </style:style>
    <style:style style:name="P273" style:family="paragraph" style:parent-style-name="Normal">
      <style:paragraph-properties fo:text-align="left" fo:text-indent="0cm" fo:margin-left="-0.026cm" fo:margin-right="0cm">
        <style:tab-stops>
          <style:tab-stop style:type="center" style:leader-style="none" style:position="8.664cm"/>
        </style:tab-stops>
      </style:paragraph-properties>
    </style:style>
    <style:style style:name="T273_1" style:family="text"/>
    <style:style style:name="T273_2" style:family="text"/>
    <style:style style:name="P274" style:family="paragraph" style:parent-style-name="Normal">
      <style:paragraph-properties fo:text-align="left" fo:text-indent="0cm" fo:margin-left="-0.026cm" fo:margin-right="0cm">
        <style:tab-stops>
          <style:tab-stop style:type="right" style:leader-style="none" style:position="15.088cm"/>
        </style:tab-stops>
      </style:paragraph-properties>
    </style:style>
    <style:style style:name="T274_1" style:family="text"/>
    <style:style style:name="T274_2" style:family="text"/>
    <style:style style:name="P275" style:family="paragraph" style:parent-style-name="Normal">
      <style:paragraph-properties fo:text-align="center" fo:text-indent="0cm" fo:line-height="108%" fo:margin-bottom="0cm" fo:margin-left="0.928cm" fo:margin-right="0cm"/>
    </style:style>
    <style:style style:name="T275_1" style:family="text"/>
    <style:style style:name="P276" style:family="paragraph" style:parent-style-name="Normal">
      <style:paragraph-properties fo:text-align="center" fo:break-before="page" fo:text-indent="0cm" fo:line-height="108%" fo:margin-bottom="0cm" fo:margin-left="0.09cm" fo:margin-right="0cm"/>
    </style:style>
    <style:style style:name="T276_1" style:family="text"/>
    <style:style style:name="P277" style:family="paragraph" style:parent-style-name="Normal">
      <style:paragraph-properties fo:text-align="center" fo:text-indent="0cm" fo:line-height="108%" fo:margin-bottom="0cm" fo:margin-left="0.09cm" fo:margin-right="0cm"/>
    </style:style>
    <style:style style:name="T277_1" style:family="text"/>
    <style:style style:name="P278" style:family="paragraph" style:parent-style-name="Normal">
      <style:paragraph-properties fo:text-align="center" fo:text-indent="0cm" fo:line-height="108%" fo:margin-bottom="0cm" fo:margin-left="0.09cm" fo:margin-right="0cm"/>
    </style:style>
    <style:style style:name="T278_1" style:family="text"/>
    <style:style style:name="P279" style:family="paragraph" style:parent-style-name="Normal">
      <style:paragraph-properties fo:text-align="center" fo:text-indent="0cm" fo:line-height="108%" fo:margin-bottom="0cm" fo:margin-left="0.09cm" fo:margin-right="0cm"/>
    </style:style>
    <style:style style:name="T279_1" style:family="text"/>
    <style:style style:name="P280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0_1" style:family="text">
      <style:text-properties fo:font-size="10.5pt" style:font-size-asian="10.5pt"/>
    </style:style>
    <style:style style:name="P281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1_1" style:family="text">
      <style:text-properties fo:font-size="10.5pt" style:font-size-asian="10.5pt"/>
    </style:style>
    <style:style style:name="P282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2_1" style:family="text">
      <style:text-properties fo:font-size="10.5pt" style:font-size-asian="10.5pt"/>
    </style:style>
    <style:style style:name="P283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3_1" style:family="text">
      <style:text-properties fo:font-size="10.5pt" style:font-size-asian="10.5pt"/>
    </style:style>
    <style:style style:name="P284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4_1" style:family="text">
      <style:text-properties fo:font-size="10.5pt" style:font-size-asian="10.5pt"/>
    </style:style>
    <style:style style:name="P285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5_1" style:family="text">
      <style:text-properties fo:font-size="10.5pt" style:font-size-asian="10.5pt"/>
    </style:style>
    <style:style style:name="P286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6_1" style:family="text">
      <style:text-properties fo:font-size="10.5pt" style:font-size-asian="10.5pt"/>
    </style:style>
    <style:style style:name="P287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7_1" style:family="text">
      <style:text-properties fo:font-size="10.5pt" style:font-size-asian="10.5pt"/>
    </style:style>
    <style:style style:name="P288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8_1" style:family="text">
      <style:text-properties fo:font-size="10.5pt" style:font-size-asian="10.5pt"/>
    </style:style>
    <style:style style:name="P289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89_1" style:family="text">
      <style:text-properties fo:font-size="10.5pt" style:font-size-asian="10.5pt"/>
    </style:style>
    <style:style style:name="P290" style:family="paragraph" style:parent-style-name="Normal">
      <style:paragraph-properties fo:text-align="left" fo:text-indent="0cm" fo:line-height="108%" fo:margin-bottom="0.113cm" fo:margin-left="-0.051cm" fo:margin-right="-0.055cm"/>
    </style:style>
    <style:style style:name="T290_1" style:family="text" style:parent-style-name="Normal"/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91" style:family="paragraph" style:parent-style-name="Normal">
      <style:paragraph-properties fo:text-align="left" fo:line-height="108%" fo:margin-bottom="0cm" fo:margin-left="6.549cm" fo:margin-right="0cm"/>
    </style:style>
    <style:style style:name="T291_1" style:family="text">
      <style:text-properties fo:color="#1f497d"/>
    </style:style>
    <style:style style:name="P292" style:family="paragraph" style:parent-style-name="Normal">
      <style:paragraph-properties fo:text-align="center" fo:text-indent="0cm" fo:line-height="108%" fo:margin-bottom="0cm" fo:margin-left="0.09cm" fo:margin-right="0cm"/>
    </style:style>
    <style:style style:name="T292_1" style:family="text">
      <style:text-properties fo:color="#1f497d"/>
    </style:style>
    <style:style style:name="P293" style:family="paragraph" style:parent-style-name="Normal">
      <style:paragraph-properties fo:text-align="right" fo:line-height="108%" fo:margin-bottom="0cm" fo:margin-right="4.494cm"/>
    </style:style>
    <style:style style:name="T293_1" style:family="text">
      <style:text-properties fo:color="#1f497d"/>
    </style:style>
    <style:style style:name="P294" style:family="paragraph" style:parent-style-name="Normal">
      <style:paragraph-properties fo:text-align="left" fo:text-indent="0cm" fo:line-height="108%" fo:margin-bottom="0.071cm" fo:margin-left="-0.051cm" fo:margin-right="-0.055cm"/>
    </style:style>
    <style:style style:name="T294_1" style:family="text" style:parent-style-name="Normal"/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95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295_1" style:family="text">
      <style:text-properties fo:font-size="10.5pt" style:font-size-asian="10.5pt"/>
    </style:style>
    <style:style style:name="P296" style:family="paragraph" style:parent-style-name="Normal">
      <style:paragraph-properties fo:text-align="left" fo:text-indent="0cm" fo:line-height="108%" fo:margin-bottom="0cm" fo:margin-left="0cm" fo:margin-right="0cm"/>
    </style:style>
    <style:style style:name="T296_1" style:family="text">
      <style:text-properties fo:font-size="10.5pt" style:font-size-asian="10.5pt"/>
    </style:style>
    <style:style style:name="P297" style:family="paragraph" style:parent-style-name="Normal">
      <style:paragraph-properties fo:text-align="left" fo:text-indent="0cm" fo:line-height="108%" fo:margin-bottom="0cm" fo:margin-left="0cm" fo:margin-right="0cm"/>
    </style:style>
    <style:style style:name="T297_1" style:family="text">
      <style:text-properties fo:font-size="10.5pt" style:font-size-asian="10.5pt"/>
    </style:style>
    <style:style style:name="P298" style:family="paragraph" style:parent-style-name="Normal">
      <style:paragraph-properties fo:text-align="left" fo:text-indent="0cm" fo:line-height="108%" fo:margin-bottom="0cm" fo:margin-left="0cm" fo:margin-right="0cm"/>
    </style:style>
    <style:style style:name="T298_1" style:family="text">
      <style:text-properties fo:font-size="10.5pt" style:font-size-asian="10.5pt"/>
    </style:style>
    <style:style style:name="P299" style:family="paragraph" style:parent-style-name="Normal">
      <style:paragraph-properties fo:text-align="left" fo:break-before="page" fo:text-indent="0cm" fo:line-height="108%" fo:margin-bottom="0cm" fo:margin-left="0cm" fo:margin-right="0cm"/>
    </style:style>
    <style:style style:name="T299_1" style:family="text">
      <style:text-properties fo:font-size="10.5pt" style:font-size-asian="10.5pt"/>
    </style:style>
    <style:style style:name="P300" style:family="paragraph" style:parent-style-name="Normal">
      <style:paragraph-properties fo:text-align="left" fo:text-indent="0cm" fo:line-height="108%" fo:margin-bottom="0cm" fo:margin-left="0cm" fo:margin-right="0cm"/>
    </style:style>
    <style:style style:name="T300_1" style:family="text">
      <style:text-properties fo:font-size="10.5pt" style:font-size-asian="10.5pt"/>
    </style:style>
    <style:style style:name="P301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1_1" style:family="text">
      <style:text-properties fo:font-size="10.5pt" style:font-size-asian="10.5pt"/>
    </style:style>
    <style:style style:name="P302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2_1" style:family="text">
      <style:text-properties fo:font-size="10.5pt" style:font-size-asian="10.5pt"/>
    </style:style>
    <style:style style:name="P303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3_1" style:family="text">
      <style:text-properties fo:font-size="10.5pt" style:font-size-asian="10.5pt"/>
    </style:style>
    <style:style style:name="P304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4_1" style:family="text">
      <style:text-properties fo:font-size="10.5pt" style:font-size-asian="10.5pt"/>
    </style:style>
    <style:style style:name="P305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5_1" style:family="text">
      <style:text-properties fo:font-size="10.5pt" style:font-size-asian="10.5pt"/>
    </style:style>
    <style:style style:name="P306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6_1" style:family="text">
      <style:text-properties fo:font-size="10.5pt" style:font-size-asian="10.5pt"/>
    </style:style>
    <style:style style:name="P307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7_1" style:family="text">
      <style:text-properties fo:font-size="10.5pt" style:font-size-asian="10.5pt"/>
    </style:style>
    <style:style style:name="P308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8_1" style:family="text">
      <style:text-properties fo:font-size="10.5pt" style:font-size-asian="10.5pt"/>
    </style:style>
    <style:style style:name="P309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09_1" style:family="text">
      <style:text-properties fo:font-size="10.5pt" style:font-size-asian="10.5pt"/>
    </style:style>
    <style:style style:name="P310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10_1" style:family="text">
      <style:text-properties fo:font-size="10.5pt" style:font-size-asian="10.5pt"/>
    </style:style>
    <style:style style:name="P311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11_1" style:family="text">
      <style:text-properties fo:font-size="10.5pt" style:font-size-asian="10.5pt"/>
    </style:style>
    <style:style style:name="P312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12_1" style:family="text">
      <style:text-properties fo:font-size="10.5pt" style:font-size-asian="10.5pt"/>
    </style:style>
    <style:style style:name="P313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13_1" style:family="text">
      <style:text-properties fo:font-size="10.5pt" style:font-size-asian="10.5pt"/>
    </style:style>
    <style:style style:name="P314" style:family="paragraph" style:parent-style-name="Normal">
      <style:paragraph-properties fo:text-align="left" fo:text-indent="0cm" fo:line-height="108%" fo:margin-bottom="0.079cm" fo:margin-left="-0.051cm" fo:margin-right="-0.055cm"/>
    </style:style>
    <style:style style:name="T314_1" style:family="text" style:parent-style-name="Normal"/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15" style:family="paragraph" style:parent-style-name="Normal">
      <style:paragraph-properties fo:text-align="center" fo:line-height="108%" fo:margin-bottom="0cm" fo:margin-right="0.004cm"/>
    </style:style>
    <style:style style:name="T315_1" style:family="text">
      <style:text-properties fo:color="#1f497d"/>
    </style:style>
    <style:style style:name="P316" style:family="paragraph" style:parent-style-name="Normal">
      <style:paragraph-properties fo:text-align="center" fo:text-indent="0cm" fo:line-height="108%" fo:margin-bottom="0cm" fo:margin-left="0.09cm" fo:margin-right="0cm"/>
    </style:style>
    <style:style style:name="T316_1" style:family="text">
      <style:text-properties fo:color="#1f497d"/>
    </style:style>
    <style:style style:name="P317" style:family="paragraph" style:parent-style-name="Normal">
      <style:paragraph-properties fo:text-align="right" fo:line-height="108%" fo:margin-bottom="0cm" fo:margin-right="2.455cm"/>
    </style:style>
    <style:style style:name="T317_1" style:family="text">
      <style:text-properties fo:color="#1f497d"/>
    </style:style>
    <style:style style:name="P318" style:family="paragraph" style:parent-style-name="Normal">
      <style:paragraph-properties fo:text-align="left" fo:text-indent="0cm" fo:line-height="108%" fo:margin-bottom="0.071cm" fo:margin-left="-0.051cm" fo:margin-right="-0.055cm"/>
    </style:style>
    <style:style style:name="T318_1" style:family="text" style:parent-style-name="Normal"/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8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19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19_1" style:family="text">
      <style:text-properties fo:font-size="10.5pt" style:font-size-asian="10.5pt"/>
    </style:style>
    <style:style style:name="P320" style:family="paragraph" style:parent-style-name="Normal">
      <style:paragraph-properties fo:text-align="center" fo:break-before="page" fo:text-indent="0cm" fo:line-height="108%" fo:margin-bottom="0cm" fo:margin-left="0.083cm" fo:margin-right="0cm"/>
    </style:style>
    <style:style style:name="T320_1" style:family="text">
      <style:text-properties fo:font-size="10.5pt" style:font-size-asian="10.5pt"/>
    </style:style>
    <style:style style:name="P321" style:family="paragraph" style:parent-style-name="Normal">
      <style:paragraph-properties fo:text-align="left" fo:text-indent="0cm" fo:line-height="108%" fo:margin-bottom="0.079cm" fo:margin-left="-0.051cm" fo:margin-right="-0.055cm"/>
    </style:style>
    <style:style style:name="T321_1" style:family="text" style:parent-style-name="Normal"/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40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22" style:family="paragraph" style:parent-style-name="Normal">
      <style:paragraph-properties fo:text-align="left" fo:line-height="108%" fo:margin-bottom="0cm" fo:margin-left="5.697cm" fo:margin-right="0cm"/>
    </style:style>
    <style:style style:name="T322_1" style:family="text">
      <style:text-properties fo:color="#1f497d"/>
    </style:style>
    <style:style style:name="P323" style:family="paragraph" style:parent-style-name="Normal">
      <style:paragraph-properties fo:text-align="left" fo:text-indent="0cm" fo:line-height="108%" fo:margin-bottom="0.067cm" fo:margin-left="-0.051cm" fo:margin-right="-0.055cm"/>
    </style:style>
    <style:style style:name="T323_1" style:family="text" style:parent-style-name="Normal"/>
    <style:style style:name="FR4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42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24" style:family="paragraph" style:parent-style-name="Normal">
      <style:paragraph-properties fo:text-align="center" fo:text-indent="0cm" fo:line-height="108%" fo:margin-bottom="0cm" fo:margin-left="0.083cm" fo:margin-right="0cm"/>
    </style:style>
    <style:style style:name="T324_1" style:family="text">
      <style:text-properties fo:font-size="10.5pt" style:font-size-asian="10.5pt"/>
    </style:style>
  </office:automatic-styles>
  <office:body>
    <office:text>
      <text:section text:style-name="S1" text:name="S1">
        <text:p text:style-name="P1"><text:span text:style-name="T1_1">CONTRIBUTION<text:s/>AGREEMENT<text:s/></text:span></text:p>
        <text:p text:style-name="P2"><draw:frame svg:x="0cm" svg:y="0cm" svg:width="3.319cm" svg:height="2.946cm" draw:style-name="FR1" text:anchor-type="as-char" draw:z-index="0"><draw:image xlink:href="Pictures/image1.png" xlink:type="simple" xlink:show="embed" xlink:actuate="onLoad"/></draw:frame></text:p>
        <text:p text:style-name="P3"><text:span text:style-name="T3_1">©<text:s/>2026<text:s/>Copyright<text:s/>INTERPOL<text:s/></text:span></text:p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4"><text:span text:style-name="T4_1">SIGNATORIES<text:s/></text:span></text:p>
            </table:table-cell>
            <table:table-cell table:style-name="Cell2">
              <text:p text:style-name="P5"><text:span text:style-name="T5_1">INTERPOL<text:s/></text:span></text:p>
              <text:p text:style-name="P6"><text:span text:style-name="T6_1">&amp;<text:s/></text:span></text:p>
              <text:p text:style-name="P7"><text:span text:style-name="T7_1">UK<text:s/>FCDO<text:s text:c="2"/></text:span></text:p>
            </table:table-cell>
          </table:table-row>
          <table:table-row table:style-name="Row2">
            <table:table-cell table:style-name="Cell3">
              <text:p text:style-name="P8"><text:span text:style-name="T8_1">PURPOSE<text:s/>OF<text:s/>THE<text:s/>AGREEMENT<text:s/></text:span></text:p>
            </table:table-cell>
            <table:table-cell table:style-name="Cell4">
              <text:p text:style-name="P9"><text:span text:style-name="T9_1">UK<text:s/>FCDO<text:s/>’s<text:s/>participation<text:s/>in<text:s/>the<text:s/>INTERPOL<text:s/>Fund<text:s/>for<text:s/>International<text:s/></text:span></text:p>
              <text:p text:style-name="P10"><text:span text:style-name="T10_1">Police<text:s/>Cooperation<text:s/></text:span></text:p>
            </table:table-cell>
          </table:table-row>
          <table:table-row table:style-name="Row3">
            <table:table-cell table:style-name="Cell5">
              <text:p text:style-name="P11"><text:span text:style-name="T11_1">REFERENCE<text:s/></text:span></text:p>
            </table:table-cell>
            <table:table-cell table:style-name="Cell6">
              <text:p text:style-name="P12"><text:span text:style-name="T12_1">26/DON/VCO/8094<text:s/></text:span></text:p>
              <text:p text:style-name="P13"><text:span text:style-name="T13_1">FCDO<text:s/>Project<text:s/>number<text:s/>300784<text:s/></text:span></text:p>
            </table:table-cell>
          </table:table-row>
          <table:table-row table:style-name="Row4">
            <table:table-cell table:style-name="Cell7">
              <text:p text:style-name="P14"><text:span text:style-name="T14_1">DURATION<text:s/></text:span></text:p>
            </table:table-cell>
            <table:table-cell table:style-name="Cell8">
              <text:p text:style-name="P15"><text:span text:style-name="T15_1">2<text:s/>years<text:s text:c="2"/></text:span></text:p>
            </table:table-cell>
          </table:table-row>
          <table:table-row table:style-name="Row5">
            <table:table-cell table:style-name="Cell9">
              <text:p text:style-name="P16"><text:span text:style-name="T16_1">TYPE<text:s/>OF<text:s/>CONTRIBUTION<text:s/></text:span></text:p>
            </table:table-cell>
            <table:table-cell table:style-name="Cell10">
              <text:p text:style-name="P17"><text:span text:style-name="T17_1">Monetary<text:s/></text:span></text:p>
            </table:table-cell>
          </table:table-row>
        </table:table>
        <text:p text:style-name="P18"><text:span text:style-name="T18_1"><draw:g draw:style-name="FR2" text:anchor-type="as-char" draw:z-index="0"><draw:custom-shape svg:x="0cm" svg:y="0cm" svg:width="15.168cm" svg:height="0.025cm" draw:style-name="FR3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19"><text:span text:style-name="T19_1">INTERPOL<text:s/>For<text:s/>official<text:s/>use<text:s/>only<text:s/></text:span></text:p>
        <text:p text:style-name="P20"><text:span text:style-name="T20_1"><text:s/></text:span></text:p>
        <text:p text:style-name="P21"><text:span text:style-name="T21_1">The<text:s/>International<text:s/>Criminal<text:s/>Police<text:s/>Organization<text:s/>-<text:s/>INTERPOL,<text:s/></text:span><text:span text:style-name="T21_2">an<text:s/>international<text:s/>organization<text:s/>with<text:s/>headquarters<text:s/>at<text:s/>200<text:s/>quai<text:s/>Charles<text:s/>de<text:s/>Gaulle,<text:s/>69006,<text:s/>Lyon<text:s/>(France)<text:s/>hereinafter<text:s/>referred<text:s/>to<text:s/></text:span><text:span text:style-name="T21_3">as<text:s/>“</text:span><text:span text:style-name="T21_4">INTERPOL</text:span><text:span text:style-name="T21_5">”,<text:s/>represented<text:s/>by<text:s/>-----------</text:span><text:span text:style-name="T21_6">,<text:s/>acting<text:s/>in<text:s/>her<text:s/>capacity<text:s/>as<text:s/>Administrator<text:s/>of<text:s/>the<text:s/>Fund.<text:s text:c="2"/></text:span></text:p>
        <text:p text:style-name="P22"><text:span text:style-name="T22_1"><text:s/></text:span></text:p>
        <text:p text:style-name="P23"><text:span text:style-name="T23_1">The<text:s/>International<text:s/>Criminal<text:s/>Police<text:s/>Organization<text:s/>is<text:s/>an<text:s/>international<text:s/>criminal<text:s/>police<text:s/>organization<text:s/>which<text:s/>concluded<text:s/>Headquarters<text:s/>Agreements<text:s/>with<text:s/>several<text:s/>countries.<text:s/>Save<text:s/>as<text:s/>expressly<text:s/>provided<text:s/>elsewhere<text:s/>in<text:s/>this<text:s/>Agreement,<text:s/>nothing<text:s/>in<text:s/>the<text:s/>present<text:s/>Agreement<text:s/>or<text:s/>in<text:s/>any<text:s/>of<text:s/>the<text:s/>other<text:s/>contract<text:s/>documents<text:s/>may<text:s/>be<text:s/>interpreted<text:s/>as<text:s/>a<text:s/>renunciation<text:s/>by<text:s/>INTERPOL<text:s/>of<text:s/>its<text:s/>immunity<text:s/>from<text:s/>legal<text:s/>execution<text:s/>as<text:s/>provided<text:s/>for<text:s/>in<text:s/>the<text:s/>Headquarters<text:s/>Agreements.<text:s/>Likewise,<text:s/>nothing<text:s/>in<text:s/>the<text:s/>present<text:s/>Agreement<text:s/>shall<text:s/>constitute<text:s/>a<text:s/>waiver<text:s/>of<text:s/>the<text:s/>privileges<text:s/></text:span><text:span text:style-name="T23_2">and<text:s/>immunities<text:s/>that<text:s/>INTERPOL<text:s/>enjoys<text:s/>under<text:s/>international<text:s/>law.<text:s/></text:span></text:p>
        <text:p text:style-name="P24"><text:span text:style-name="T24_1"><text:s/></text:span></text:p>
        <text:p text:style-name="P25"><text:span text:style-name="T25_1">And<text:s/></text:span></text:p>
        <text:p text:style-name="P26"><text:span text:style-name="T26_1"><text:s/></text:span></text:p>
        <text:p text:style-name="P27"><text:span text:style-name="T27_1">United<text:s/>Kingdom<text:s/>Foreign,<text:s/>Commonwealth<text:s/>&amp;<text:s/>Development<text:s/>Office<text:s/>(FCDO),<text:s/>headquartered<text:s/>at<text:s/>Whitehall,<text:s/>King<text:s/>Charles<text:s/>Street,<text:s/>London<text:s/>SW1A<text:s/>2AH<text:s/>referred<text:s/>to<text:s/>as<text:s/>“the<text:s/>Contributor”<text:s/>represented<text:s/>by<text:s/>---------------<text:s/></text:span><text:span text:style-name="T27_2">acting<text:s/>in<text:s/>his<text:s/>capacity<text:s/>as<text:s/>Deputy<text:s/>Director<text:s/>&amp;<text:s/>Head<text:s/>of<text:s/>Safeguarding<text:s/>Unit.<text:s text:c="2"/></text:span></text:p>
        <text:p text:style-name="P28"><text:span text:style-name="T28_1"><text:s/></text:span></text:p>
        <text:p text:style-name="P29"><text:span text:style-name="T29_1"><text:s/></text:span></text:p>
        <text:p text:style-name="P30"><text:span text:style-name="T30_1">INTERPOL</text:span><text:span text:style-name="T30_2"><text:s/>and<text:s/></text:span><text:span text:style-name="T30_3">the<text:s/>Contributor</text:span><text:span text:style-name="T30_4"><text:s/>are<text:s/>known<text:s/>collectively<text:s/>herein<text:s/>as<text:s/>“</text:span><text:span text:style-name="T30_5">the<text:s/>Parties</text:span><text:span text:style-name="T30_6">”<text:s/>and<text:s/>individually<text:s/>as<text:s/>“</text:span><text:span text:style-name="T30_7">the<text:s/>Party</text:span><text:span text:style-name="T30_8">.”<text:s/></text:span></text:p>
        <text:p text:style-name="P31"><text:span text:style-name="T31_1"><draw:g draw:style-name="FR4" text:anchor-type="as-char" draw:z-index="0"><draw:custom-shape svg:x="0cm" svg:y="0cm" svg:width="15.168cm" svg:height="0.025cm" draw:style-name="FR5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32"><text:span text:style-name="T32_1">PREAMBLE<text:s/></text:span></text:p>
        <text:p text:style-name="P33"><text:span text:style-name="T33_1"><draw:g draw:style-name="FR6" text:anchor-type="as-char" draw:z-index="0"><draw:custom-shape svg:x="0cm" svg:y="0cm" svg:width="15.168cm" svg:height="0.025cm" draw:style-name="FR7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34"><text:span text:style-name="T34_1">WHEREAS<text:s/></text:span></text:p>
        <text:p text:style-name="P35"><text:span text:style-name="T35_1"><text:s/></text:span></text:p>
        <text:p text:style-name="P36"><text:span text:style-name="T36_1"><draw:g draw:style-name="FR8" text:anchor-type="as-char" draw:z-index="0"><draw:custom-shape svg:x="0cm" svg:y="0cm" svg:width="0.144cm" svg:height="0.144cm" draw:style-name="FR9" draw:z-index="0"><draw:enhanced-geometry draw:type="non-primitive" svg:viewBox="0 0 1000000 1000000" draw:enhanced-path="M 500000 0 C 647037 0 764722 58842 852962 147037 L 852962 147037 C 970601 264722 1000000 382361 1000000 500000 L 1000000 500000 C 1000000 647037 970601 764722 852962 852962 L 852962 852962 C 764722 970601 647037 1000000 500000 1000000 L 500000 1000000 C 382361 1000000 264722 970601 147037 852962 L 147037 852962 C 58842 764722 0 647037 0 500000 L 0 500000 C 0 382361 58842 264722 147037 147037 L 147037 147037 C 264722 58842 382361 0 500000 0 Z N" draw:text-areas="0 0 1000000 1000000"/></draw:custom-shape></draw:g></text:span><text:span text:style-name="T36_2"><text:s/>At<text:s/>the<text:s/>83rd<text:s/>session<text:s/>of<text:s/>its<text:s/>General<text:s/>Assembly<text:s/>(Monaco,<text:s/>November<text:s/>2014),<text:s/>INTERPOL<text:s/>has<text:s/>adopted<text:s/>a<text:s/>new<text:s/>Funding<text:s/>Model<text:s/>including<text:s/>the<text:s/>creation<text:s/>of<text:s/>the<text:s/>INTERPOL<text:s/>Fund<text:s/>for<text:s/>International<text:s/>Police<text:s/>Cooperation<text:s/>in<text:s/>order<text:s/>to<text:s/>further<text:s/>its<text:s/>aims<text:s/>to<text:s/>ensure<text:s/>the<text:s/>widest<text:s/>possible<text:s/>cooperation<text:s/>between<text:s/>all<text:s/>criminal<text:s/>police<text:s/>authorities<text:s/>and<text:s/>develop<text:s/>all<text:s/>institutions<text:s/>likely<text:s/>to<text:s/>contribute<text:s/>effectively<text:s/>to<text:s/>the<text:s/>prevention<text:s/>and<text:s/>suppression<text:s/>of<text:s/>ordinary<text:s/>law<text:s/>crimes;<text:s/></text:span></text:p>
        <text:p text:style-name="P37"><text:span text:style-name="T37_1"><text:s/></text:span></text:p>
        <text:p text:style-name="P38"><text:span text:style-name="T38_1"><draw:g draw:style-name="FR10" text:anchor-type="as-char" draw:z-index="0"><draw:custom-shape svg:x="0cm" svg:y="0cm" svg:width="0.144cm" svg:height="0.144cm" draw:style-name="FR11" draw:z-index="0"><draw:enhanced-geometry draw:type="non-primitive" svg:viewBox="0 0 1000000 1000000" draw:enhanced-path="M 500000 0 C 647037 0 764722 29398 852962 147083 L 852962 147083 C 970601 235277 1000000 352962 1000000 500000 L 1000000 500000 C 1000000 617638 970601 735324 852962 852962 L 852962 852962 C 764722 941203 647037 1000000 500000 1000000 L 500000 1000000 C 382361 1000000 264722 941203 147037 852962 L 147037 852962 C 58842 735324 0 617638 0 500000 L 0 500000 C 0 352962 58842 235277 147037 147083 L 147037 147083 C 264722 29398 382361 0 500000 0 Z N" draw:text-areas="0 0 1000000 1000000"/></draw:custom-shape></draw:g></text:span><text:span text:style-name="T38_2"><text:s/>INTERPOL<text:s/>aims<text:s/>to<text:s/>ensure<text:s/>and<text:s/>promote<text:s/>the<text:s/>widest<text:s/>possible<text:s/>mutual<text:s/>assistance<text:s/>between<text:s/>all<text:s/>criminal<text:s/>police<text:s/>authorities<text:s/>within<text:s/>the<text:s/>limits<text:s/>of<text:s/>the<text:s/>laws<text:s/>existing<text:s/>in<text:s/>the<text:s/>different<text:s/>countries<text:s/>and<text:s/>in<text:s/>the<text:s/>spirit<text:s/>of<text:s/>the<text:s/>“Universal<text:s/>Declaration<text:s/>of<text:s/>Human<text:s/>Rights”<text:s/></text:span></text:p>
        <text:p text:style-name="P39"><text:span text:style-name="T39_1"><text:s/></text:span></text:p>
        <text:p text:style-name="P40"><text:span text:style-name="T40_1"><draw:g draw:style-name="FR12" text:anchor-type="as-char" draw:z-index="0"><draw:custom-shape svg:x="0cm" svg:y="0cm" svg:width="0.127cm" svg:height="0.127cm" draw:style-name="FR13" draw:z-index="0"><draw:enhanced-geometry draw:type="non-primitive" svg:viewBox="0 0 1000000 1000000" draw:enhanced-path="M 500000 0 C 633333 0 766666 33333 866666 133333 L 866666 133333 C 966666 233333 1000000 366666 1000000 500000 L 1000000 500000 C 1000000 633333 966666 766666 866666 833333 L 866666 833333 C 766666 933333 633333 1000000 500000 1000000 L 500000 1000000 C 366666 1000000 266666 933333 166666 833333 L 166666 833333 C 66666 766666 0 633333 0 500000 L 0 500000 C 0 366666 66666 233333 166666 133333 L 166666 133333 C 266666 33333 366666 0 500000 0 Z N" draw:text-areas="0 0 1000000 1000000"/></draw:custom-shape></draw:g></text:span><text:span text:style-name="T40_2"><text:s/>The<text:s/>CONTRIBUTOR<text:s/>works<text:s/>closely<text:s/>with<text:s/>a<text:s/>variety<text:s/>of<text:s/>diverse<text:s/>stakeholders<text:s/>to<text:s/>help<text:s/>make<text:s/>the<text:s/>world<text:s/>safer<text:s/>and<text:s/>expressed<text:s/>its<text:s/>interest<text:s/>in<text:s/>supporting<text:s/>INTERPOL<text:s/>in<text:s/>its<text:s/>efforts<text:s/>to<text:s/>combat<text:s/>criminal<text:s/>sexual<text:s/>exploitation,<text:s/>abuse<text:s/>and<text:s/>harassment.<text:s/></text:span><text:span text:style-name="T40_3"><text:s/></text:span></text:p>
        <text:p text:style-name="P41"><text:span text:style-name="T41_1"><text:s/></text:span></text:p>
        <text:p text:style-name="P42"><text:span text:style-name="T42_1"><text:s/></text:span></text:p>
        <text:p text:style-name="P43"><text:span text:style-name="T43_1"><draw:g draw:style-name="FR14" text:anchor-type="as-char" draw:z-index="0"><draw:custom-shape svg:x="0cm" svg:y="0cm" svg:width="0.144cm" svg:height="0.144cm" draw:style-name="FR15" draw:z-index="0"><draw:enhanced-geometry draw:type="non-primitive" svg:viewBox="0 0 1000000 1000000" draw:enhanced-path="M 500000 0 C 647037 0 764722 58842 852962 147037 L 852962 147037 C 970601 264722 1000000 382361 1000000 500000 L 1000000 500000 C 1000000 647037 970601 764722 852962 882361 L 852962 882361 C 764722 970601 647037 1000000 500000 1000000 L 500000 1000000 C 382361 1000000 264722 970601 147037 882361 L 147037 882361 C 58842 764722 0 647037 0 500000 L 0 500000 C 0 382361 58842 264722 147037 147037 L 147037 147037 C 264722 58842 382361 0 500000 0 Z N" draw:text-areas="0 0 1000000 1000000"/></draw:custom-shape></draw:g></text:span><text:span text:style-name="T43_2"><text:s/>The<text:s/>Contributor<text:s/>supports<text:s/>the<text:s/>aims<text:s/>of<text:s/>INTERPOL<text:s/>as<text:s/>stipulated<text:s/>in<text:s/>INTERPOL’s<text:s/>Statutes<text:s/>and<text:s/>aims<text:s/>to<text:s/>contribute<text:s/>to<text:s/>the<text:s/>implementation<text:s/>of<text:s/>INTERPOL’s<text:s/>priorities<text:s/>and<text:s/>special<text:s/>activities;<text:s/></text:span></text:p>
        <text:p text:style-name="P44"><text:span text:style-name="T44_1"><text:s/></text:span></text:p>
        <text:p text:style-name="P45"><text:span text:style-name="T45_1"><draw:g draw:style-name="FR16" text:anchor-type="as-char" draw:z-index="0"><draw:custom-shape svg:x="0cm" svg:y="0cm" svg:width="0.144cm" svg:height="0.144cm" draw:style-name="FR17" draw:z-index="0"><draw:enhanced-geometry draw:type="non-primitive" svg:viewBox="0 0 1000000 1000000" draw:enhanced-path="M 500000 0 C 647037 0 764722 58842 852962 147037 L 852962 147037 C 970601 264722 1000000 382361 1000000 500000 L 1000000 500000 C 1000000 647037 970601 764722 852962 852962 L 852962 852962 C 764722 970601 647037 1000000 500000 1000000 L 500000 1000000 C 382361 1000000 264722 970601 147037 852962 L 147037 852962 C 58842 764722 0 647037 0 500000 L 0 500000 C 0 382361 58842 264722 147037 147037 L 147037 147037 C 264722 58842 382361 0 500000 0 Z N" draw:text-areas="0 0 1000000 1000000"/></draw:custom-shape></draw:g></text:span><text:span text:style-name="T45_2"><text:s/>The<text:s/>Contributor<text:s/>now<text:s/>wishes<text:s/>to<text:s/>make<text:s/>a<text:s/>contribution<text:s/>to<text:s/>the<text:s/>INTERPOL<text:s/>Fund<text:s/>for<text:s/>International<text:s/>Police<text:s/>Cooperation,<text:s/>which<text:s/>shall<text:s/>be<text:s/>accepted,<text:s/>held,<text:s/>managed,<text:s/>administered,<text:s/>used,<text:s/>committed,<text:s/>expended<text:s/>or<text:s/>otherwise<text:s/>disposed<text:s/>of<text:s/>by<text:s/>the<text:s/>General<text:s/>Secretariat<text:s/>of<text:s/>INTERPOL<text:s/>in<text:s/>accordance<text:s/>with<text:s/>the<text:s/>Financial<text:s/>Regulations<text:s/>of<text:s/>the<text:s/>Organization<text:s/>and<text:s/>their<text:s/>Implementing<text:s/>Rules,<text:s/>the<text:s/>Provisions<text:s/>concerning<text:s/>the<text:s/>Management<text:s/>of<text:s/>the<text:s/>Fund,<text:s/>and<text:s/>the<text:s/>present<text:s/>Contribution<text:s/>Agreement.<text:s/></text:span></text:p>
        <text:p text:style-name="P46"><text:span text:style-name="T46_1">The<text:s/>Parties<text:s/>hereby<text:s/>agree<text:s/>on<text:s/>the<text:s/>following:<text:s/></text:span></text:p>
        <text:p text:style-name="P47"><text:span text:style-name="T47_1"><text:s/></text:span></text:p>
        <text:p text:style-name="P48"><text:span text:style-name="T48_1"><text:s/></text:span></text:p>
        <text:h text:style-name="P49" text:outline-level="1"><text:span text:style-name="T49_1">ARTICLE<text:s/>1<text:s/>–<text:s/>DEFINITIONS</text:span><text:span text:style-name="T49_2"><text:s/></text:span></text:h>
        <text:p text:style-name="P50"><text:span text:style-name="T50_1"><text:s/></text:span></text:p>
        <text:p text:style-name="P51"><text:span text:style-name="T51_1">The<text:s/>term<text:s/>“Agreement”<text:s/>means<text:s/>the<text:s/>present<text:s/>contribution<text:s/>agreement,<text:s/>which<text:s/>constitutes<text:s/>with<text:s/>its<text:s/>appendices,<text:s/>the<text:s/>entire<text:s/>agreement<text:s/>between<text:s/>the<text:s/>Parties<text:s/>regarding<text:s/>the<text:s/>subject<text:s/>matter<text:s/>hereof.<text:s text:c="2"/>Within<text:s/>the<text:s/>conditions<text:s/>set<text:s/>out<text:s/>in<text:s/>Article<text:s/>11<text:s/>it<text:s/>supersedes<text:s/>all<text:s/>other<text:s/>previous<text:s/>communications<text:s/>between<text:s/>the<text:s/>Parties<text:s/>whether<text:s/>written<text:s/>or<text:s/>oral.<text:s/></text:span></text:p>
        <text:p text:style-name="P52"><text:span text:style-name="T52_1"><text:s/></text:span></text:p>
        <text:p text:style-name="P53"><text:span text:style-name="T53_1">The<text:s/>term<text:s/>“Contribution”<text:s/>means<text:s/>the<text:s/>Contributor’s<text:s/>financial<text:s/>participation<text:s/>which<text:s/>amount<text:s/>is<text:s/>set<text:s/>out<text:s/>in<text:s/>Article<text:s/>2.<text:s/></text:span></text:p>
        <text:p text:style-name="P54"><text:span text:style-name="T54_1"><text:s/></text:span></text:p>
        <text:p text:style-name="P55"><text:span text:style-name="T55_1">The<text:s/>term<text:s/>“Fund”<text:s/>means<text:s/>INTERPOL<text:s/>Fund<text:s/>for<text:s/>International<text:s/>Police<text:s/>Cooperation.<text:s/></text:span></text:p>
        <text:p text:style-name="P56"><text:span text:style-name="T56_1"><text:s/></text:span></text:p>
        <text:p text:style-name="P57"><text:span text:style-name="T57_1">Unless<text:s/>otherwise<text:s/>stated,<text:s/>any<text:s/>reference<text:s/>in<text:s/>this<text:s/>Article<text:s/>to<text:s/>an<text:s/>Article<text:s/>or<text:s/>an<text:s/>Appendix<text:s/>should<text:s/>be<text:s/>understood<text:s/>as<text:s/>a<text:s/>reference<text:s/>to<text:s/>an<text:s/></text:span><text:span text:style-name="T57_2">Article</text:span><text:span text:style-name="T57_3"><text:s/>or<text:s/>Appendix<text:s/>hereof.<text:s/></text:span></text:p>
        <text:p text:style-name="P58"><text:span text:style-name="T58_1"><text:s/></text:span></text:p>
        <text:p text:style-name="P59"><text:span text:style-name="T59_1">Terms<text:s/>defined<text:s/>in<text:s/>the<text:s/>singular<text:s/>will<text:s/>have<text:s/>the<text:s/>same<text:s/>meaning,<text:s/>with<text:s/>appropriate<text:s/>changes<text:s/>in<text:s/>syntax,<text:s/>when<text:s/>used<text:s/>in<text:s/>the<text:s/>plural,<text:s/>and<text:s/>vice<text:s/>versa.<text:s/></text:span></text:p>
        <text:p text:style-name="P60"><text:span text:style-name="T60_1"><text:s/></text:span></text:p>
        <text:p text:style-name="P61"><text:span text:style-name="T61_1"><text:s/></text:span></text:p>
        <text:h text:style-name="P62" text:outline-level="1"><text:span text:style-name="T62_1">ARTICLE<text:s/>2<text:s/>–<text:s/>CONTRIBUTION</text:span><text:span text:style-name="T62_2"><text:s/></text:span></text:h>
        <text:p text:style-name="P63"><text:span text:style-name="T63_1"><text:s/></text:span></text:p>
        <text:p text:style-name="P64"><text:span text:style-name="T64_1">The<text:s/>Contributor<text:s/>hereby<text:s/>contributes<text:s/>the<text:s/>amount<text:s/>of<text:s/>GBP<text:s/>1,1<text:s/>million<text:s/>(one<text:s/>million<text:s/>one<text:s/>hundred<text:s/>thousand<text:s/>pounds)<text:s/>for<text:s/>a<text:s/></text:span><text:span text:style-name="T64_2">2<text:s/>year</text:span><text:span text:style-name="T64_3"><text:s/>period<text:s/>to<text:s/>the<text:s/>purposes<text:s/>of<text:s/>the<text:s/>Fund’s<text:s/>sub-account<text:s/>specified:<text:s/>Assisting<text:s/>in<text:s/>the<text:s/>identification<text:s/>of<text:s/>crimes<text:s/>and<text:s/>criminals.<text:s text:c="2"/></text:span></text:p>
        <text:p text:style-name="P65"><text:span text:style-name="T65_1"><text:s/></text:span></text:p>
        <text:p text:style-name="P66"><text:span text:style-name="T66_1">The<text:s/>Contribution<text:s/>shall<text:s/>be<text:s/>used<text:s/>to<text:s/>implement<text:s/>the<text:s/>Organization’s<text:s/>strategic<text:s/>priorities<text:s/>and<text:s/>the<text:s/>programme<text:s/>of<text:s/>special<text:s/>activities<text:s/>whose<text:s/>financing<text:s/>by<text:s/>the<text:s/>Fund<text:s/>has<text:s/>been<text:s/>approved<text:s/>by<text:s/>INTERPOL<text:s/>General<text:s/>Assembly.<text:s/></text:span></text:p>
        <text:p text:style-name="P67"><text:span text:style-name="T67_1"><text:s/></text:span></text:p>
        <text:p text:style-name="P68"><text:span text:style-name="T68_1"><text:s/></text:span></text:p>
        <text:h text:style-name="P69" text:outline-level="1"><text:span text:style-name="T69_1">ARTICLE<text:s/>3<text:s/>–<text:s/>PURPOSE</text:span><text:span text:style-name="T69_2"><text:s/></text:span></text:h>
        <text:p text:style-name="P70"><text:span text:style-name="T70_1"><text:s/></text:span></text:p>
        <text:p text:style-name="P71"><text:span text:style-name="T71_1">The<text:s/>Contribution<text:s/>shall<text:s/>be<text:s/>used<text:s/>solely<text:s/>for<text:s/>the<text:s/>purposes<text:s/>specified<text:s/>in<text:s/>Articles<text:s/>1<text:s/>and<text:s/>4<text:s/>of<text:s/>the<text:s/>General<text:s/>Conditions<text:s/>(Appendix<text:s/>1).<text:s/></text:span></text:p>
        <text:p text:style-name="P72"><text:span text:style-name="T72_1"><text:s/></text:span></text:p>
        <text:p text:style-name="P73"><text:span text:style-name="T73_1">Within<text:s/>the<text:s/>sub-account<text:s/>“Assisting<text:s/>in<text:s/>the<text:s/>identification<text:s/>of<text:s/>crimes<text:s/>and<text:s/>criminals”,<text:s/>the<text:s/>Contributor<text:s/>wishes<text:s/>in<text:s/>particular,<text:s/>and<text:s/>without<text:s/>prejudice<text:s/>to<text:s/>Article<text:s/>6<text:s/>of<text:s/>the<text:s/>General<text:s/>Conditions,<text:s/>that<text:s/>its<text:s/>Contribution<text:s/>is<text:s/>used<text:s/>to<text:s/>develop<text:s/>and<text:s/>support<text:s/>the<text:s/>activities<text:s/>of<text:s/>INTERPOL<text:s/>Project<text:s/>Soteria<text:s/>to<text:s/>prevent<text:s/>perpetrators<text:s/>of<text:s/>sexual<text:s/>exploitation<text:s/>and<text:s/>abuse<text:s/>and<text:s/>sexual<text:s/>harassment<text:s/>from<text:s/>working<text:s/>in<text:s/>the<text:s/>aid<text:s/>and<text:s/>development<text:s/>sector.<text:s/></text:span></text:p>
        <text:p text:style-name="P74"><text:span text:style-name="T74_1"><text:s/></text:span></text:p>
        <text:p text:style-name="P75"><text:span text:style-name="T75_1">INTERPOL<text:s/>will<text:s/>within<text:s/>six<text:s/>months<text:s/>of<text:s/>the<text:s/>end<text:s/>of<text:s/>each<text:s/>UK<text:s/>FCDO<text:s/>financial<text:s/>year<text:s/>provide<text:s/>independent<text:s/>assurance<text:s/>that<text:s/>the<text:s/>Contributor<text:s/>resources<text:s/>have<text:s/>been<text:s/>used<text:s/>for<text:s/>the<text:s/>intended<text:s/>purposes.<text:s/>The<text:s/>assurance<text:s/>will<text:s/>be<text:s/>provided<text:s/>for<text:s/>all<text:s/>financial<text:s/>years<text:s/>in<text:s/>which<text:s/>INTERPOL<text:s/>receives<text:s/>or<text:s/>spends<text:s/>FCDO<text:s/>funds<text:s/>under<text:s/>this<text:s/>Agreement.<text:s/>This<text:s/>includes<text:s/>when<text:s/>the<text:s/>end<text:s/>of<text:s/>the<text:s/>financial<text:s/>year<text:s/>is<text:s/>beyond<text:s/>the<text:s/>life<text:s/>of<text:s/>this<text:s/>Agreement.<text:s/>INTERPOL<text:s/>will<text:s/>provide,<text:s/>annual<text:s/>accounts<text:s/>audited<text:s/>by<text:s/>an<text:s/>independent<text:s/>and<text:s/>appropriately<text:s/>qualified<text:s/>auditor<text:s/>where<text:s/>FCDO<text:s/>funding<text:s/>is<text:s/></text:span><text:span text:style-name="T75_2">clearly<text:s/>segregated<text:s/>from<text:s/>other<text:s/>funds.<text:s/></text:span></text:p>
        <text:p text:style-name="P76"><text:span text:style-name="T76_1"><text:s/></text:span></text:p>
        <text:p text:style-name="P77"><text:span text:style-name="T77_1">INTERPOL<text:s/>will<text:s/>retain<text:s/>all<text:s/>records<text:s/>associated<text:s/>with<text:s/>this<text:s/>Agreement<text:s/>or<text:s/>a<text:s/>period<text:s/>of<text:s/>not<text:s/>less<text:s/>than<text:s/>five<text:s/>years<text:s/>after<text:s/>the<text:s/>End<text:s/>Date.<text:s/></text:span></text:p>
        <text:p text:style-name="P78"><text:span text:style-name="T78_1"><text:s/></text:span></text:p>
        <text:h text:style-name="P79" text:outline-level="1"><text:span text:style-name="T79_1">ARTICLE<text:s/>4<text:s/>–<text:s/>TERMS<text:s/>OF<text:s/>PAYMENT</text:span><text:span text:style-name="T79_2"><text:s/></text:span></text:h>
        <text:p text:style-name="P80"><text:span text:style-name="T80_1"><text:s/></text:span></text:p>
        <text:p text:style-name="P81"><text:span text:style-name="T81_1">The<text:s/>Contribution<text:s/>will<text:s/>be<text:s/>released<text:s/>to<text:s/>INTERPOL<text:s/>in<text:s/>one<text:s/></text:span><text:span text:style-name="T81_2">installment</text:span><text:span text:style-name="T81_3"><text:s/>upon<text:s/>signature<text:s/>of<text:s/>the<text:s/>present<text:s/>Agreement.<text:s text:c="3"/></text:span></text:p>
        <text:p text:style-name="P82"><text:span text:style-name="T82_1">The<text:s/>payment<text:s/>is<text:s/>to<text:s/>be<text:s/>made<text:s/>in<text:s/>GBP<text:s/>at<text:s/>the<text:s/>exchange<text:s/>rate<text:s/>in<text:s/>force<text:s/>on<text:s/>the<text:s/>date<text:s/>of<text:s/>the<text:s/></text:span><text:span text:style-name="T82_2">deposit</text:span><text:span text:style-name="T82_3"><text:s/>but<text:s/>any<text:s/>required<text:s/>financial<text:s/>report<text:s/>shall<text:s/>be<text:s/>drafted<text:s/>in<text:s/>EUR<text:s/>and<text:s/>GBP.<text:s text:c="2"/></text:span></text:p>
        <text:p text:style-name="P83"><text:span text:style-name="T83_1">The<text:s/>Contribution<text:s/>includes<text:s/>any<text:s/>exchange<text:s/>rate<text:s/>and<text:s/>overhead<text:s/>expenses<text:s/>and<text:s/>administrative<text:s/>fees<text:s/>(13%);<text:s/></text:span></text:p>
        <text:p text:style-name="P84"><text:span text:style-name="T84_1">Payment<text:s/>to<text:s/>be<text:s/>released<text:s/>under<text:s/>the<text:s/>present<text:s/>Agreement<text:s/>shall<text:s/>be<text:s/>made<text:s/>to<text:s/>the<text:s/>following<text:s/>bank<text:s/>and<text:s/>account:<text:s/></text:span></text:p>
        <text:p text:style-name="P85"><text:span text:style-name="T85_1"><text:s/></text:span></text:p>
        <table:table table:style-name="Table2">
          <table:table-column table:style-name="Column3"/>
          <table:table-column table:style-name="Column4"/>
          <table:table-row table:style-name="Row6">
            <table:table-cell table:style-name="Cell11">
              <text:p text:style-name="P86"><text:span text:style-name="T86_1">Banking<text:s/>Institution:<text:s/></text:span></text:p>
            </table:table-cell>
            <table:table-cell table:style-name="Cell12">
              <text:p text:style-name="P87"/>
            </table:table-cell>
          </table:table-row>
          <table:table-row table:style-name="Row7">
            <table:table-cell table:style-name="Cell13">
              <text:p text:style-name="P88"><text:span text:style-name="T88_1">Account<text:s/>Name:<text:s/></text:span></text:p>
            </table:table-cell>
            <table:table-cell table:style-name="Cell14">
              <text:p text:style-name="P89"><text:span text:style-name="T89_1">INTERPOL<text:s text:c="2"/></text:span></text:p>
            </table:table-cell>
          </table:table-row>
          <table:table-row table:style-name="Row8">
            <table:table-cell table:style-name="Cell15">
              <text:p text:style-name="P90"><text:span text:style-name="T90_1">Account<text:s/>Number:<text:s/></text:span></text:p>
            </table:table-cell>
            <table:table-cell table:style-name="Cell16">
              <text:p text:style-name="P91"/>
            </table:table-cell>
          </table:table-row>
          <table:table-row table:style-name="Row9">
            <table:table-cell table:style-name="Cell17">
              <text:p text:style-name="P92"><text:span text:style-name="T92_1">SWIFT:<text:s/></text:span></text:p>
            </table:table-cell>
            <table:table-cell table:style-name="Cell18">
              <text:p text:style-name="P93"/>
            </table:table-cell>
          </table:table-row>
          <table:table-row table:style-name="Row10">
            <table:table-cell table:style-name="Cell19">
              <text:p text:style-name="P94"><text:span text:style-name="T94_1">IBAN<text:s/>Code:<text:s/></text:span></text:p>
            </table:table-cell>
            <table:table-cell table:style-name="Cell20">
              <text:p text:style-name="P95"><text:span text:style-name="T95_1"><text:s/></text:span></text:p>
            </table:table-cell>
          </table:table-row>
          <table:table-row table:style-name="Row11">
            <table:table-cell table:style-name="Cell21">
              <text:p text:style-name="P96"><text:span text:style-name="T96_1">Bank<text:s/>Address:<text:s/></text:span></text:p>
            </table:table-cell>
            <table:table-cell table:style-name="Cell22">
              <text:p text:style-name="P97"/>
            </table:table-cell>
          </table:table-row>
        </table:table>
        <text:p text:style-name="P98"><text:span text:style-name="T98_1"><text:s/></text:span></text:p>
        <text:p text:style-name="P99"><text:span text:style-name="T99_1"><text:s/></text:span></text:p>
        <text:h text:style-name="P100" text:outline-level="1"><text:span text:style-name="T100_1">ARTICLE<text:s/>5<text:s/>–<text:s/>COMMUNICATION<text:s/>AND<text:s/>VISIBILITY</text:span><text:span text:style-name="T100_2"><text:s/></text:span></text:h>
        <text:p text:style-name="P101"><text:span text:style-name="T101_1"><text:s/></text:span></text:p>
        <text:p text:style-name="P102"><text:span text:style-name="T102_1">5.1<text:s/>Contribution<text:s/>to<text:s/>be<text:s/>made<text:s/>public<text:s/></text:span></text:p>
        <text:p text:style-name="P103"><text:span text:style-name="T103_1"><text:s/></text:span></text:p>
        <text:p text:style-name="P104"><text:span text:style-name="T104_1">The<text:s/>Parties<text:s/>agree<text:s/>that<text:s/>INTERPOL<text:s/>shall<text:s/>make<text:s/>information<text:s/>about<text:s/>the<text:s/>Contribution<text:s/>to<text:s/>the<text:s/>Fund<text:s/>public<text:s/>via<text:s/>INTERPOL’s<text:s/>public<text:s/>website,<text:s/>notably<text:s/>the<text:s/>value<text:s/>and<text:s/>timeframe<text:s/>of<text:s/>the<text:s/>contribution,<text:s/>and<text:s/>the<text:s/>field<text:s/>of<text:s/>activities<text:s/>it<text:s/>will<text:s/>support.<text:s/>This<text:s/>information<text:s/>may<text:s/>also<text:s/>be<text:s/>included<text:s/>in<text:s/>other<text:s/>publicity<text:s/>materials<text:s/>or<text:s/>channels<text:s/>such<text:s/>as<text:s/>publications<text:s/>or<text:s/>social<text:s/>media,<text:s/>and<text:s/>INTERPOL’s<text:s/>internal<text:s/>websites.<text:s text:c="2"/></text:span></text:p>
        <text:p text:style-name="P105"><text:span text:style-name="T105_1"><text:s/></text:span></text:p>
        <text:p text:style-name="P106"><text:span text:style-name="T106_1">The<text:s/>Contributor<text:s/>may<text:s/>also<text:s/>make<text:s/>this<text:s/>same<text:s/>information<text:s/>public.<text:s text:c="3"/></text:span></text:p>
        <text:p text:style-name="P107"><text:span text:style-name="T107_1"><text:s/></text:span></text:p>
        <text:p text:style-name="P108"><text:span text:style-name="T108_1">Further<text:s/>publicity<text:s/>in<text:s/>relation<text:s/>to<text:s/>the<text:s/>activities<text:s/>funded<text:s/>by<text:s/>the<text:s/>contribution<text:s/>may<text:s/>be<text:s/>publicized<text:s/>by<text:s/>either<text:s/>Party<text:s/>subject<text:s/>to<text:s/>the<text:s/>agreement<text:s/>of<text:s/>both<text:s/>parties<text:s/>in<text:s/>advance.<text:s text:c="2"/></text:span></text:p>
        <text:p text:style-name="P109"><text:span text:style-name="T109_1"><text:s/></text:span></text:p>
        <text:p text:style-name="P110"><text:span text:style-name="T110_1">5.2<text:s/>Participation<text:s/>to<text:s/>INTERPOL’s<text:s/>events<text:s/></text:span></text:p>
        <text:p text:style-name="P111"><text:span text:style-name="T111_1"><text:s/></text:span></text:p>
        <text:p text:style-name="P112"><text:span text:style-name="T112_1">For<text:s/>the<text:s/>duration<text:s/>of<text:s/>the<text:s/>present<text:s/>Agreement,<text:s/>the<text:s/>Contributor<text:s/>may<text:s/>be<text:s/>eligible<text:s/>to<text:s/>benefit<text:s/>with<text:s/>respect<text:s/>to<text:s/>conferences,<text:s/>symposiums,<text:s/>forums,<text:s/>workshops<text:s/>and<text:s/>events<text:s/>hosted<text:s/>by<text:s/>INTERPOL.<text:s text:c="2"/></text:span></text:p>
        <text:p text:style-name="P113"><text:span text:style-name="T113_1"><text:s/></text:span></text:p>
        <text:p text:style-name="P114"><text:span text:style-name="T114_1">For<text:s/>the<text:s/>Exhibition<text:s/>held<text:s/>during<text:s/>INTERPOL’s<text:s/>General<text:s/>Assemblies<text:s/>and<text:s/>other<text:s/>events,<text:s/>all<text:s/>Contributors<text:s/>will<text:s/>be<text:s/>the<text:s/>first<text:s/>contacted<text:s/>for<text:s/>allocation<text:s/>of<text:s/>the<text:s/>booths<text:s/>to<text:s/>exhibit<text:s/>their<text:s/>products<text:s/>and/or<text:s/>expertise,<text:s/>subject<text:s/>to<text:s/>availability.<text:s/></text:span></text:p>
        <text:p text:style-name="P115"><text:span text:style-name="T115_1"><text:s/></text:span></text:p>
        <text:p text:style-name="P116"><text:span text:style-name="T116_1">Participation<text:s/>to<text:s/>such<text:s/>events<text:s/>shall<text:s/>be<text:s/>upon<text:s/>invitation<text:s/>and<text:s/>provided<text:s/>the<text:s/>Contributor’s<text:s/>expertise<text:s/>is<text:s/>deemed<text:s/>to<text:s/>be<text:s/>relevant<text:s/>to<text:s/>the<text:s/>participants.<text:s/>In<text:s/>any<text:s/>case,<text:s/>the<text:s/>Contributor<text:s/>acknowledges<text:s/>that<text:s/>it<text:s/>shall<text:s/>alone<text:s/>bear<text:s/>all<text:s/>costs<text:s/>related<text:s/>to<text:s/>its<text:s/>participation<text:s/>to<text:s/>such<text:s/>events.<text:s text:c="2"/></text:span></text:p>
        <text:p text:style-name="P117"><text:span text:style-name="T117_1"><text:s/></text:span></text:p>
        <text:p text:style-name="P118"><text:span text:style-name="T118_1">The<text:s/>Contributor<text:s/>acknowledges<text:s/>that<text:s/>private<text:s/>parties<text:s/>cannot<text:s/>take<text:s/>part<text:s/>in<text:s/>institutional<text:s/>meetings.<text:s/></text:span></text:p>
        <text:p text:style-name="P119"><text:span text:style-name="T119_1">5.3<text:s/>Use<text:s/>of<text:s/>distinctive<text:s/>signs<text:s/></text:span></text:p>
        <text:p text:style-name="P120"><text:span text:style-name="T120_1"><text:s/></text:span></text:p>
        <text:p text:style-name="P121"><text:span text:style-name="T121_1">As<text:s/>an<text:s/>international<text:s/>organization,<text:s/>INTERPOL's<text:s/>distinctive<text:s/>signs<text:s/>are<text:s/>protected<text:s/>by<text:s/>the<text:s/>1883<text:s/>Paris<text:s/>Convention<text:s/>and<text:s/>by<text:s/>the<text:s/>legislation<text:s/>of<text:s/>several<text:s/>countries.<text:s/>No<text:s/>unauthorized<text:s/>use<text:s/>of<text:s/>the<text:s/>name<text:s/>or<text:s/>logo<text:s/>is<text:s/>permitted.<text:s text:c="2"/></text:span></text:p>
        <text:p text:style-name="P122"><text:span text:style-name="T122_1"><text:s/></text:span></text:p>
        <text:p text:style-name="P123"><text:span text:style-name="T123_1">In<text:s/>exceptional<text:s/>cases,<text:s/>INTERPOL<text:s/>may<text:s/>authorize<text:s/>the<text:s/>Contributor<text:s/>to<text:s/>use<text:s/>its<text:s/>name<text:s/>and<text:s/>logo.<text:s/>The<text:s/>Contributor<text:s/>must<text:s/>submit<text:s/>such<text:s/>a<text:s/>request<text:s/>formally<text:s/>by<text:s/>email<text:s/>to<text:s/>the<text:s/></text:span><text:span text:style-name="T123_2">Communications<text:s/>Office,<text:s/>and</text:span><text:span text:style-name="T123_3"><text:s/>will<text:s/>be<text:s/>given<text:s/>written<text:s/>authorization<text:s/>if<text:s/>the<text:s/>request<text:s/>is<text:s/>accepted.<text:s/></text:span></text:p>
        <text:p text:style-name="P124"><text:span text:style-name="T124_1"><text:s/></text:span></text:p>
        <text:p text:style-name="P125"><text:span text:style-name="T125_1">In<text:s/>any<text:s/>event,<text:s/>authorization<text:s/>to<text:s/>use<text:s/>INTERPOL’s<text:s/>distinctive<text:s/>signs<text:s/>is<text:s/>limited<text:s/>as<text:s/>follows:<text:s/></text:span></text:p>
        <text:p text:style-name="P126"><text:span text:style-name="T126_1"><text:s/></text:span></text:p>
        <text:p text:style-name="P127"><draw:g draw:style-name="FR18" draw:z-index="0"><draw:custom-shape svg:x="0.631cm" svg:y="0.01cm" svg:width="0.144cm" svg:height="0.288cm" draw:style-name="FR19" draw:z-index="0"><draw:enhanced-geometry draw:type="non-primitive" svg:viewBox="0 0 1000000 1000000" draw:enhanced-path="M 0 0 L 1000000 500000 1000000 500000 0 1000000 0 1000000 0 0 Z N" draw:text-areas="0 0 1000000 1000000"/></draw:custom-shape><draw:custom-shape svg:x="0.631cm" svg:y="0.569cm" svg:width="0.144cm" svg:height="0.288cm" draw:style-name="FR20" draw:z-index="0"><draw:enhanced-geometry draw:type="non-primitive" svg:viewBox="0 0 1000000 1000000" draw:enhanced-path="M 0 0 L 1000000 500000 1000000 500000 0 1000000 0 1000000 0 0 Z N" draw:text-areas="0 0 1000000 1000000"/></draw:custom-shape><draw:custom-shape svg:x="0.631cm" svg:y="1.128cm" svg:width="0.144cm" svg:height="0.288cm" draw:style-name="FR21" draw:z-index="0"><draw:enhanced-geometry draw:type="non-primitive" svg:viewBox="0 0 1000000 1000000" draw:enhanced-path="M 0 0 L 1000000 500000 1000000 500000 0 1000000 0 1000000 0 0 Z N" draw:text-areas="0 0 1000000 1000000"/></draw:custom-shape><draw:custom-shape svg:x="0.631cm" svg:y="1.686cm" svg:width="0.144cm" svg:height="0.288cm" draw:style-name="FR22" draw:z-index="0"><draw:enhanced-geometry draw:type="non-primitive" svg:viewBox="0 0 1000000 1000000" draw:enhanced-path="M 0 0 L 1000000 500000 1000000 500000 0 1000000 0 1000000 0 0 Z N" draw:text-areas="0 0 1000000 1000000"/></draw:custom-shape></draw:g><text:span text:style-name="T127_1">Authorization<text:s/>is<text:s/>given<text:s/>for<text:s/>a<text:s/>specific,<text:s/>identified<text:s/>project;<text:s/></text:span></text:p>
        <text:p text:style-name="P128"><text:span text:style-name="T128_1">The<text:s/>duration<text:s/>of<text:s/>the<text:s/>authorization<text:s/>is<text:s/>specified;<text:s/></text:span></text:p>
        <text:p text:style-name="P129"><text:span text:style-name="T129_1">Authorization<text:s/>does<text:s/>not<text:s/>confer<text:s/>any<text:s/>exclusive<text:s/>rights;<text:s/>and<text:s/></text:span></text:p>
        <text:p text:style-name="P130"><text:span text:style-name="T130_1">The<text:s/>authorization<text:s/>specifies<text:s/>that<text:s/></text:span><text:span text:style-name="T130_2">INTERPOL‘</text:span><text:span text:style-name="T130_3">s<text:s/>signs<text:s/>may<text:s/>not<text:s/>be<text:s/>modified<text:s/>or<text:s/>adapted.<text:s text:c="2"/></text:span></text:p>
        <text:p text:style-name="P131"><text:span text:style-name="T131_1"><text:s/></text:span></text:p>
        <text:p text:style-name="P132"><text:span text:style-name="T132_1">The<text:s/>materials<text:s/>bearing<text:s/>the<text:s/>INTERPOL<text:s/>name<text:s/>and<text:s/>logo<text:s/>must<text:s/>be<text:s/>submitted<text:s/>to<text:s/>INTERPOL<text:s/>for<text:s/>approval<text:s/>before<text:s/>publication.<text:s/></text:span></text:p>
        <text:p text:style-name="P133"><text:span text:style-name="T133_1"><text:s/></text:span></text:p>
        <text:p text:style-name="P134"><text:span text:style-name="T134_1">INTERPOL<text:s/>may<text:s/>automatically<text:s/>revoke<text:s/>the<text:s/>entitlement<text:s/>to<text:s/>use<text:s/>its<text:s/>distinctive<text:s/>signs<text:s/>if<text:s/>it<text:s/>transpires<text:s/>that<text:s/>the<text:s/>project<text:s/>for<text:s/>which<text:s/>INTERPOL<text:s/>has<text:s/>given<text:s/>its<text:s/>agreement<text:s/>is<text:s/>likely<text:s/>to<text:s/>prejudice<text:s/>its<text:s/>reputation<text:s/>or<text:s/>image.<text:s/></text:span></text:p>
        <text:p text:style-name="P135"><text:span text:style-name="T135_1"><text:s/></text:span></text:p>
        <text:h text:style-name="P136" text:outline-level="1"><text:span text:style-name="T136_1">ARTICLE<text:s/>6<text:s/>–<text:s/>CONFIDENTIALITY</text:span><text:span text:style-name="T136_2"><text:s/></text:span></text:h>
        <text:p text:style-name="P137"><text:span text:style-name="T137_1"><text:s/></text:span></text:p>
        <text:p text:style-name="P138"><text:span text:style-name="T138_1">6.1<text:s/>Definition<text:s/></text:span></text:p>
        <text:p text:style-name="P139"><text:span text:style-name="T139_1"><text:s/></text:span></text:p>
        <text:p text:style-name="P140"><text:span text:style-name="T140_1">Any<text:s/>information<text:s/>and<text:s/>data<text:s/>communicated<text:s/>by<text:s/>a<text:s/>Party<text:s/>to<text:s/>the<text:s/>other<text:s/>or<text:s/>of<text:s/>which<text:s/>a<text:s/>Party<text:s/>has<text:s/>become<text:s/>aware,<text:s/>for<text:s/>whatever<text:s/>purpose,<text:s/>shall<text:s/>be<text:s/>considered<text:s/>confidential.<text:s text:c="2"/></text:span></text:p>
        <text:p text:style-name="P141"><text:span text:style-name="T141_1"><text:s/></text:span></text:p>
        <text:p text:style-name="P142"><text:span text:style-name="T142_1">Conversely,<text:s/>only<text:s/>that<text:s/>information<text:s/>which<text:s/>has<text:s/>been<text:s/>specifically<text:s/>described<text:s/>by<text:s/>a<text:s/>Party<text:s/>as<text:s/>being<text:s/>non-confidential<text:s/>shall<text:s/>be<text:s/>considered<text:s/>as<text:s/>such.<text:s text:c="2"/></text:span></text:p>
        <text:p text:style-name="P143"><text:span text:style-name="T143_1"><text:s/></text:span></text:p>
        <text:p text:style-name="P144"><text:span text:style-name="T144_1">6.2<text:s/></text:span><text:span text:style-name="T144_2"><text:tab/>Protection<text:s/>measures<text:s/></text:span></text:p>
        <text:p text:style-name="P145"><text:span text:style-name="T145_1"><text:s/></text:span></text:p>
        <text:p text:style-name="P146"><text:span text:style-name="T146_1">The<text:s/>Parties<text:s/>undertake<text:s/>to<text:s/>implement<text:s/>appropriate<text:s/>measures<text:s/>to<text:s/>keep<text:s/>absolutely<text:s/>secret<text:s/>all<text:s/>confidential<text:s/>information<text:s/>to<text:s/>which<text:s/>they<text:s/>may<text:s/>have<text:s/>had<text:s/>access<text:s/>within<text:s/>the<text:s/>context<text:s/>of<text:s/>the<text:s/>present<text:s/>Agreement,<text:s/>and<text:s/>to<text:s/>prevent<text:s/>the<text:s/>theft,<text:s/>disclosure,<text:s/>unauthorized<text:s/>use<text:s/>or<text:s/>improper<text:s/>modification<text:s/>of<text:s/>such<text:s/>information.<text:s/></text:span></text:p>
        <text:p text:style-name="P147"><text:span text:style-name="T147_1"><text:s/></text:span></text:p>
        <text:p text:style-name="P148"><text:span text:style-name="T148_1">The<text:s/>Contributor<text:s/>undertakes<text:s/>to<text:s/>return<text:s/>to<text:s/>INTERPOL<text:s/>at<text:s/>any<text:s/>time<text:s/>on<text:s/>request,<text:s/>or<text:s/>at<text:s/>the<text:s/>latest<text:s/>at<text:s/></text:span><text:span text:style-name="T148_2">the<text:s/>end<text:s/>of<text:s/>the<text:s/>present<text:s/>Agreement,<text:s/>any<text:s/>original<text:s/>documents,<text:s/>copies<text:s/>or<text:s/>summaries<text:s/>of<text:s/>confidential<text:s/>information<text:s/>supplied.<text:s text:c="2"/>The<text:s/>Contributor<text:s/>thus<text:s/>undertakes<text:s/>to<text:s/>keep<text:s/>no<text:s/>copy,<text:s/>reproduction,<text:s/>or<text:s/>duplicate<text:s/>of<text:s/>confidential<text:s/>information,<text:s/>on<text:s/>any<text:s/>type<text:s/>of<text:s/>support<text:s/>whatsoever,<text:s/>at<text:s/>the<text:s/>end<text:s/>of<text:s/>the<text:s/>present<text:s/>Agreement.<text:s/></text:span></text:p>
        <text:p text:style-name="P149"><text:span text:style-name="T149_1">The<text:s/>Contributor<text:s/>undertakes<text:s/>not<text:s/>to<text:s/>use<text:s/>the<text:s/>knowledge<text:s/>acquired<text:s/>about<text:s/>INTERPOL<text:s/>to<text:s/>access,<text:s/>or<text:s/>assist<text:s/>third<text:s/>parties<text:s/>in<text:s/>accessing,<text:s/>INTERPOL’s<text:s/>information<text:s/>or<text:s/>working<text:s/>methods.<text:s/></text:span></text:p>
        <text:p text:style-name="P150"><text:span text:style-name="T150_1"><text:s/></text:span></text:p>
        <text:p text:style-name="P151"><text:span text:style-name="T151_1">6.3<text:s/>Inviolability<text:s/>of<text:s/>INTERPOL<text:s/>Information<text:s/></text:span></text:p>
        <text:p text:style-name="P152"><text:span text:style-name="T152_1"><text:s/></text:span></text:p>
        <text:p text:style-name="P153"><text:span text:style-name="T153_1">In<text:s/>the<text:s/>event<text:s/>of<text:s/>seizure<text:s/>or<text:s/>attempted<text:s/>seizure<text:s/>of<text:s/>INTERPOL<text:s/>Information<text:s/>by<text:s/>law<text:s/>enforcement<text:s/>or<text:s/>other<text:s/>authorized<text:s/>entities<text:s/>of<text:s/>the<text:s/>State<text:s/>where<text:s/>the<text:s/>Information<text:s/>is<text:s/>physically<text:s/>located<text:s/>or<text:s/>accessed,<text:s/>the<text:s/>Contributor<text:s/>undertakes<text:s/>to<text:s/>inform<text:s/>such<text:s/>authorities<text:s/>that<text:s/>the<text:s/>Information<text:s/>belonging<text:s/>to<text:s/>INTERPOL<text:s/>is<text:s/>inviolable<text:s/>according<text:s/>to<text:s/>Headquarters<text:s/>agreement<text:s/>concluded<text:s/>between<text:s/>INTERPOL<text:s/>and<text:s/>various<text:s/>countries.<text:s/>Any<text:s/>such<text:s/>seizure<text:s/>must<text:s/>be<text:s/>notified<text:s/>to<text:s/>INTERPOL<text:s/>as<text:s/>soon<text:s/>as<text:s/>possible.<text:s/></text:span></text:p>
        <text:p text:style-name="P154"><text:span text:style-name="T154_1"><text:s/></text:span></text:p>
        <text:p text:style-name="P155"><text:span text:style-name="T155_1">6.4<text:s/>Public<text:s/>Announcements<text:s/>and<text:s/>disclosures<text:s/></text:span></text:p>
        <text:p text:style-name="P156"><text:span text:style-name="T156_1"><text:s/></text:span></text:p>
        <text:p text:style-name="P157"><text:span text:style-name="T157_1">Notwithstanding<text:s/>provisions<text:s/>of<text:s/>Article<text:s/>5,<text:s/>the<text:s/>Parties<text:s/>hereby<text:s/>agree<text:s/>that<text:s/>they<text:s/>shall<text:s/>not<text:s/>make<text:s/>any<text:s/>public<text:s/>announcements<text:s/>or<text:s/>disclosures<text:s/>regarding<text:s/>the<text:s/>Agreement<text:s/>and<text:s/>Contribution<text:s/>without<text:s/>first<text:s/>obtaining<text:s/>the<text:s/>prior<text:s/>written<text:s/>consent<text:s/>of<text:s/>the<text:s/>other<text:s/>Party.<text:s text:c="2"/>Notwithstanding<text:s/>the<text:s/>above,<text:s/>it<text:s/>shall<text:s/>be<text:s/>understood<text:s/>as<text:s/>excluded<text:s/>from<text:s/>the<text:s/>confidentiality<text:s/>obligations<text:s/>herein<text:s/>(</text:span><text:span text:style-name="T157_2">i</text:span><text:span text:style-name="T157_3">)<text:s/>the<text:s/>information<text:s/>contained<text:s/>in<text:s/>the<text:s/>Press<text:s/>Release<text:s/>and<text:s/>(ii)<text:s/>information<text:s/>required<text:s/>by<text:s/>the<text:s/>Parties’<text:s/>respective<text:s/>governing<text:s/>bodies.<text:s text:c="2"/></text:span></text:p>
        <text:p text:style-name="P158"><text:span text:style-name="T158_1"><text:s/></text:span></text:p>
        <text:p text:style-name="P159"><text:span text:style-name="T159_1">6.5<text:s/>Violation<text:s/>of<text:s/>the<text:s/>present<text:s/>clause<text:s/></text:span></text:p>
        <text:p text:style-name="P160"><text:span text:style-name="T160_1"><text:s/></text:span></text:p>
        <text:p text:style-name="P161"><text:span text:style-name="T161_1">In<text:s/>the<text:s/>event<text:s/>of<text:s/>any<text:s/>violation<text:s/>of<text:s/>the<text:s/>present<text:s/>clause,<text:s/>the<text:s/>Contributor<text:s/>undertakes<text:s/>to<text:s/>notify<text:s/>INTERPOL<text:s/>without<text:s/>delay<text:s/>of<text:s/>the<text:s/>said<text:s/>violation<text:s/>by<text:s/>contacting<text:s/>the<text:s/>Head<text:s/>of<text:s/>Information<text:s/>Systems<text:s/>Security<text:s/>at<text:s/>the<text:s/>following<text:s/>address:<text:s/>ISIRT@interpol.int.<text:s/></text:span></text:p>
        <text:p text:style-name="P162"><text:span text:style-name="T162_1"><text:s/></text:span></text:p>
        <text:p text:style-name="P163"><text:span text:style-name="T163_1">In<text:s/>this<text:s/>event,<text:s/>the<text:s/>Contributor<text:s/>undertakes<text:s/>to<text:s/>implement<text:s/>the<text:s/>necessary<text:s/>measures<text:s/>to<text:s/>recover<text:s/>the<text:s/>confidential<text:s/>information<text:s/>disclosed<text:s/>and<text:s/>to<text:s/>prevent<text:s/>any<text:s/>unauthorized<text:s/>processing,<text:s/>use<text:s/>or<text:s/>disclosure<text:s/>of<text:s/>the<text:s/>said<text:s/>information.<text:s/></text:span></text:p>
        <text:p text:style-name="P164"><text:span text:style-name="T164_1"><text:s/></text:span></text:p>
        <text:p text:style-name="P165"><text:span text:style-name="T165_1">6.6<text:s/>Sanctions<text:s/></text:span></text:p>
        <text:p text:style-name="P166"><text:span text:style-name="T166_1"><text:s/></text:span></text:p>
        <text:p text:style-name="P167"><text:span text:style-name="T167_1">In<text:s/>the<text:s/>event<text:s/>of<text:s/>any<text:s/>violation<text:s/>of<text:s/>the<text:s/>obligations<text:s/>set<text:s/>out<text:s/>in<text:s/>the<text:s/>present<text:s/>clause,<text:s/>and<text:s/>without<text:s/>prejudice<text:s/>to<text:s/>any<text:s/>criminal<text:s/>liability<text:s/>incurred<text:s/>thereby,<text:s/>the<text:s/>Agreement<text:s/>may<text:s/>be<text:s/>terminated<text:s/>for<text:s/>breach.<text:s/></text:span></text:p>
        <text:p text:style-name="P168"><text:span text:style-name="T168_1"><text:s/></text:span></text:p>
        <text:p text:style-name="P169"><text:span text:style-name="T169_1">6.7<text:s/>Duration<text:s/></text:span></text:p>
        <text:p text:style-name="P170"><text:span text:style-name="T170_1"><text:s/></text:span></text:p>
        <text:p text:style-name="P171"><text:span text:style-name="T171_1">The<text:s/>present<text:s/>clause<text:s/>shall<text:s/>apply<text:s/>for<text:s/>the<text:s/>duration<text:s/>of<text:s/>the<text:s/>Agreement<text:s/>and<text:s/>for<text:s/>a<text:s/>period<text:s/>of<text:s/>five<text:s/>(5)<text:s/>years<text:s/>following<text:s/>its<text:s/>expiry<text:s/>or<text:s/>execution.<text:s/></text:span></text:p>
        <text:p text:style-name="P172"><text:span text:style-name="T172_1"><text:s/></text:span></text:p>
        <text:p text:style-name="P173"><text:span text:style-name="T173_1"><text:s/></text:span></text:p>
        <text:h text:style-name="P174" text:outline-level="1"><text:span text:style-name="T174_1">ARTICLE<text:s/>7<text:s/>–<text:s/>DURATION</text:span><text:span text:style-name="T174_2"><text:s/></text:span></text:h>
        <text:p text:style-name="P175"><text:span text:style-name="T175_1"><text:s/></text:span></text:p>
        <text:p text:style-name="P176"><text:span text:style-name="T176_1">This<text:s/>Agreement<text:s/>shall<text:s/>enter<text:s/>into<text:s/>force<text:s/>upon<text:s/>signature<text:s/>by<text:s/>both<text:s/>Parties<text:s/>and,<text:s/>unless<text:s/>earlier<text:s/>terminated<text:s/>according<text:s/>to<text:s/>the<text:s/>terms<text:s/>and<text:s/>conditions<text:s/>of<text:s/>the<text:s/>present<text:s/>Agreement,<text:s/>shall<text:s/>be<text:s/>in<text:s/>force<text:s/>for<text:s/>a<text:s/>two-year<text:s/>period.<text:s text:c="2"/></text:span></text:p>
        <text:p text:style-name="P177"><text:span text:style-name="T177_1"><text:s/></text:span></text:p>
        <text:p text:style-name="P178"><text:span text:style-name="T178_1"><text:s/></text:span></text:p>
        <text:h text:style-name="P179" text:outline-level="1"><text:span text:style-name="T179_1">ARTICLE<text:s/>8<text:s/>–<text:s/>MISCELLANEOUS</text:span><text:span text:style-name="T179_2"><text:s/></text:span></text:h>
        <text:p text:style-name="P180"><text:span text:style-name="T180_1"><text:s/></text:span></text:p>
        <text:p text:style-name="P181"><text:span text:style-name="T181_1">8.1<text:s/>Headings<text:s/></text:span></text:p>
        <text:p text:style-name="P182"><text:span text:style-name="T182_1"><text:s/></text:span></text:p>
        <text:p text:style-name="P183"><text:span text:style-name="T183_1">The<text:s/>headings<text:s/>to<text:s/>the<text:s/>paragraphs<text:s/>and<text:s/>articles<text:s/>in<text:s/>this<text:s/>Agreement<text:s/>are<text:s/>included<text:s/>to<text:s/>facilitate<text:s/>its<text:s/>understanding<text:s/>but<text:s/>cannot<text:s/>be<text:s/>used<text:s/>as<text:s/>a<text:s/>guide<text:s/>to<text:s/>interpreting<text:s/>them.<text:s/></text:span></text:p>
        <text:p text:style-name="P184"><text:span text:style-name="T184_1"><text:s/></text:span></text:p>
        <text:p text:style-name="P185"><text:span text:style-name="T185_1">8.2<text:s/>Language<text:s/></text:span></text:p>
        <text:p text:style-name="P186"><text:span text:style-name="T186_1"><text:s/></text:span></text:p>
        <text:p text:style-name="P187"><text:span text:style-name="T187_1">The<text:s/>present<text:s/>Agreement<text:s/>is<text:s/>drafted<text:s/>in<text:s/>the<text:s/>English<text:s/>language.<text:s/></text:span></text:p>
        <text:p text:style-name="P188"><text:span text:style-name="T188_1"><text:s/></text:span></text:p>
        <text:p text:style-name="P189"><text:span text:style-name="T189_1">8.3<text:s/>Independence<text:s/>of<text:s/>the<text:s/>Parties<text:s/></text:span></text:p>
        <text:p text:style-name="P190"><text:span text:style-name="T190_1"><text:s/></text:span></text:p>
        <text:p text:style-name="P191"><text:span text:style-name="T191_1">The<text:s/>Parties<text:s/>being<text:s/>entities<text:s/>that<text:s/>are<text:s/>independent<text:s/>from<text:s/>one<text:s/>another,<text:s/>neither<text:s/>of<text:s/>them<text:s/>may<text:s/>bind<text:s/>the<text:s/>other<text:s/>and<text:s/>they<text:s/>do<text:s/>not<text:s/>intend,<text:s/>through<text:s/>the<text:s/>Agreement,<text:s/>to<text:s/>create<text:s/>a<text:s/>de<text:s/>facto<text:s/>company.<text:s text:c="3"/></text:span></text:p>
        <text:p text:style-name="P192"><text:span text:style-name="T192_1"><text:s/></text:span></text:p>
        <text:p text:style-name="P193"><text:span text:style-name="T193_1">The<text:s/>present<text:s/>Agreement<text:s/>is<text:s/>a<text:s/>contribution<text:s/>agreement<text:s/>and<text:s/>as<text:s/>such<text:s/>the<text:s/>Parties<text:s/>shall<text:s/>in<text:s/>no<text:s/>way<text:s/>be<text:s/>regarded<text:s/>as<text:s/>contractors<text:s/>for<text:s/>services.<text:s/></text:span></text:p>
        <text:p text:style-name="P194"><text:span text:style-name="T194_1"><text:s/></text:span></text:p>
        <text:p text:style-name="P195"><text:span text:style-name="T195_1">8.4<text:s/>Partial<text:s/>invalidity<text:s/></text:span></text:p>
        <text:p text:style-name="P196"><text:span text:style-name="T196_1"><text:s/></text:span></text:p>
        <text:p text:style-name="P197"><text:span text:style-name="T197_1">Should<text:s/>any<text:s/>part<text:s/>of<text:s/>this<text:s/>Agreement<text:s/>be<text:s/>rendered<text:s/>or<text:s/>declared<text:s/>invalid<text:s/>by<text:s/>reason<text:s/>of<text:s/>law,<text:s/>regulation<text:s/>or<text:s/>the<text:s/>decision<text:s/>of<text:s/>a<text:s/>competent<text:s/>jurisdiction,<text:s/>such<text:s/>invalidation<text:s/>of<text:s/>such<text:s/>part<text:s/>or<text:s/>portion<text:s/>of<text:s/>this<text:s/>Agreement<text:s/>should<text:s/>not<text:s/>invalidate<text:s/>the<text:s/>remaining<text:s/>portions<text:s/>thereof,<text:s/>and<text:s/>they<text:s/>shall<text:s/>remain<text:s/>in<text:s/>full<text:s/>force<text:s/>and<text:s/>effect.<text:s/></text:span></text:p>
        <text:p text:style-name="P198"><text:span text:style-name="T198_1">It<text:s/>is<text:s/>further<text:s/>agreed<text:s/>that<text:s/>if<text:s/>part<text:s/>of<text:s/>the<text:s/>Agreement<text:s/>is<text:s/>determined<text:s/>invalid,<text:s/>either<text:s/>Party<text:s/>may<text:s/>open<text:s/>negotiations<text:s/>solely<text:s/>with<text:s/>respect<text:s/>to<text:s/>a<text:s/>substitute<text:s/>for<text:s/>such<text:s/>Article,<text:s/>or<text:s/>portion,<text:s/>within<text:s/>two<text:s/>weeks<text:s/>following<text:s/>declaration<text:s/>of<text:s/>invalidity.<text:s/></text:span></text:p>
        <text:p text:style-name="P199"><text:span text:style-name="T199_1"><text:s/></text:span></text:p>
        <text:p text:style-name="P200"><text:span text:style-name="T200_1">8.5<text:s/></text:span><text:span text:style-name="T200_2">Non-waiver</text:span><text:span text:style-name="T200_3"><text:s/></text:span></text:p>
        <text:p text:style-name="P201"><text:span text:style-name="T201_1"><text:s/></text:span></text:p>
        <text:p text:style-name="P202"><text:span text:style-name="T202_1">The<text:s/>failure<text:s/>of<text:s/>one<text:s/>of<text:s/>the<text:s/>Parties<text:s/>to<text:s/>assert<text:s/>its<text:s/>rights<text:s/>in<text:s/>respect<text:s/>of<text:s/>a<text:s/>breach<text:s/>by<text:s/>the<text:s/>other<text:s/>Party<text:s/>of<text:s/>one<text:s/>of<text:s/>its<text:s/>obligations<text:s/>may<text:s/>not<text:s/>be<text:s/>construed<text:s/>as<text:s/>a<text:s/>waiver<text:s/>of<text:s/>the<text:s/>right<text:s/>to<text:s/>enforce<text:s/>such<text:s/>obligation<text:s/>nor<text:s/>as<text:s/>an<text:s/>amendment<text:s/>to<text:s/>the<text:s/>Agreement<text:s/>and<text:s/>may<text:s/>not<text:s/>prevent<text:s/>the<text:s/>non-breaching<text:s/>Party<text:s/>to<text:s/>assert<text:s/>such<text:s/>right<text:s/>in<text:s/>the<text:s/>future.<text:s/></text:span></text:p>
        <text:p text:style-name="P203"><text:span text:style-name="T203_1"><text:s/></text:span></text:p>
        <text:p text:style-name="P204"><text:span text:style-name="T204_1">8.6<text:s/>Notification<text:s/>of<text:s/>changes<text:s/></text:span></text:p>
        <text:p text:style-name="P205"><text:span text:style-name="T205_1"><text:s/></text:span></text:p>
        <text:p text:style-name="P206"><text:span text:style-name="T206_1">The<text:s/>Contributor<text:s/>shall<text:s/>inform<text:s/>INTERPOL<text:s/>at<text:s/>the<text:s/>earliest<text:s/>opportunity<text:s/>of<text:s/>any<text:s/>changes<text:s/>to<text:s/>one<text:s/>of<text:s/>these<text:s/>features<text:s/>emerging<text:s/>during<text:s/>execution<text:s/>of<text:s/>the<text:s/>Agreement<text:s/>and<text:s/>referring<text:s/>in<text:s/>particular<text:s/></text:span><text:span text:style-name="T206_2">to<text:s/>:</text:span><text:span text:style-name="T206_3"><text:s/></text:span></text:p>
        <text:p text:style-name="P207"><text:span text:style-name="T207_1"><text:s/></text:span></text:p>
        <text:list text:style-name="LS1" xml:id="list0">
          <text:list-item>
            <text:p text:style-name="P208"><text:span text:style-name="T208_1">the<text:s/>people<text:s/>empowered<text:s/>to<text:s/>make<text:s/>commitments<text:s/>on<text:s/>its<text:s/>behalf;<text:s/></text:span></text:p>
          </text:list-item>
          <text:list-item>
            <text:p text:style-name="P209"><text:span text:style-name="T209_1">its<text:s/>legal<text:s/>status;<text:s text:c="2"/></text:span></text:p>
          </text:list-item>
          <text:list-item>
            <text:p text:style-name="P210"><text:span text:style-name="T210_1">its<text:s/>corporate<text:s/>name<text:s/>and<text:s/>designation;<text:s text:c="2"/></text:span></text:p>
          </text:list-item>
          <text:list-item>
            <text:p text:style-name="P211"><text:span text:style-name="T211_1">its<text:s/>nationality;<text:s text:c="2"/></text:span></text:p>
          </text:list-item>
          <text:list-item>
            <text:p text:style-name="P212"><text:span text:style-name="T212_1">its<text:s/>head-office<text:s/>and<text:s/>other<text:s/>establishments;<text:s text:c="2"/></text:span></text:p>
          </text:list-item>
          <text:list-item>
            <text:p text:style-name="P213"><text:span text:style-name="T213_1">the<text:s/>amount<text:s/>of<text:s/>its<text:s/>authorized<text:s/></text:span><text:span text:style-name="T213_2">capital;<text:s text:c="2"/>•</text:span><text:span text:style-name="T213_3"><text:s/>the<text:s/>persons<text:s/>or<text:s/>groups<text:s/>controlling<text:s/>it;<text:s text:c="2"/></text:span></text:p>
          </text:list-item>
          <text:list-item>
            <text:p text:style-name="P214"><text:span text:style-name="T214_1">the<text:s/>groups<text:s/>in<text:s/>which<text:s/>it<text:s/>participates.<text:s/></text:span></text:p>
          </text:list-item>
        </text:list>
        <text:p text:style-name="P215"><text:span text:style-name="T215_1"><text:s/></text:span></text:p>
        <text:p text:style-name="P216"><text:span text:style-name="T216_1"><text:s/></text:span></text:p>
        <text:h text:style-name="P217" text:outline-level="1"><text:span text:style-name="T217_1">ARTICLE<text:s/>9<text:s/>–<text:s/>CORRESPONDENCE</text:span><text:span text:style-name="T217_2"><text:s/></text:span></text:h>
        <text:p text:style-name="P218"><text:span text:style-name="T218_1"><text:s/></text:span></text:p>
        <text:p text:style-name="P219"><text:span text:style-name="T219_1">Unless<text:s/>otherwise<text:s/>specified<text:s/>in<text:s/>this<text:s/>Agreement,<text:s/>all<text:s/>notices<text:s/>and<text:s/>other<text:s/>communications<text:s/>required<text:s/>or<text:s/>contemplated<text:s/>under<text:s/>this<text:s/>Agreement<text:s/>shall<text:s/>be<text:s/>given<text:s/>in<text:s/>writing<text:s/>and<text:s/>addressed<text:s/>and<text:s/>delivered<text:s/>to<text:s/>the<text:s/>Party<text:s/>for<text:s/>whom<text:s/>intended<text:s/>at<text:s/>the<text:s/>address<text:s/>shown<text:s/>below<text:s/>or<text:s/>such<text:s/>other<text:s/>address<text:s/>as<text:s/>the<text:s/>intended<text:s/>recipient<text:s/>may<text:s/>from<text:s/>time-to-<text:s/>time<text:s/>designate<text:s/>by<text:s/>written<text:s/>notice,<text:s/>given<text:s/>in<text:s/>accordance<text:s/>with<text:s/>the<text:s/>terms<text:s/>of<text:s/>this<text:s/>Article<text:s/></text:span></text:p>
        <text:p text:style-name="P220"><text:span text:style-name="T220_1"><text:s/></text:span></text:p>
        <text:p text:style-name="P221"><text:span text:style-name="T221_1"><text:s/></text:span></text:p>
        <text:p text:style-name="P222"><text:span text:style-name="T222_1"><draw:g draw:style-name="FR23" text:anchor-type="as-char" draw:z-index="0"><draw:custom-shape svg:x="0cm" svg:y="0cm" svg:width="7.688cm" svg:height="0.038cm" draw:style-name="FR24" draw:z-index="0"><draw:enhanced-geometry draw:type="non-primitive" svg:viewBox="0 0 1000000 1000000" draw:enhanced-path="M 0 0 L 1000000 0 1000000 0 1000000 1000000 1000000 1000000 0 1000000 0 1000000 0 0 N" draw:text-areas="0 0 1000000 1000000"/></draw:custom-shape><draw:custom-shape svg:x="7.684cm" svg:y="0cm" svg:width="7.62cm" svg:height="0.038cm" draw:style-name="FR25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223"><text:span text:style-name="T223_1"><text:tab/></text:span><text:span text:style-name="T223_2">If<text:s/>to<text:s/>the<text:s/>Contributor:<text:s/></text:span><text:span text:style-name="T223_3"><text:tab/>If<text:s/>to<text:s/>INTERPOL:<text:s/></text:span></text:p>
        <table:table table:style-name="Table3">
          <table:table-column table:style-name="Column5"/>
          <table:table-column table:style-name="Column6"/>
          <table:table-row table:style-name="Row12">
            <table:table-cell table:style-name="Cell23">
              <text:p text:style-name="P224"><text:span text:style-name="T224_1">UK<text:s/>FCDO<text:s text:c="2"/></text:span></text:p>
              <text:p text:style-name="P225"><text:span text:style-name="T225_1">Whitehall,<text:s/>King<text:s/>Charles<text:s/>Street,<text:s/>London<text:s/>SW1A<text:s/></text:span></text:p>
              <text:p text:style-name="P226"><text:span text:style-name="T226_1">2AH<text:s/></text:span></text:p>
              <text:p text:style-name="P227"><text:span text:style-name="T227_1">UK<text:s/></text:span></text:p>
              <text:p text:style-name="P228"><text:span text:style-name="T228_1">Head<text:s/>of<text:s/>Safeguarding<text:s/>Unit<text:s text:c="2"/></text:span></text:p>
              <text:p text:style-name="P229"/>
              <text:p text:style-name="P230"><text:span text:style-name="T230_1">P</text:span><text:span text:style-name="T230_2">rogramme<text:s/>Manager<text:s text:c="2"/></text:span></text:p>
            </table:table-cell>
            <table:table-cell table:style-name="Cell24">
              <text:p text:style-name="P231"><text:span text:style-name="T231_1">ICPO<text:s/>-<text:s/>INTERPOL<text:s/></text:span></text:p>
              <text:p text:style-name="P232"><text:span text:style-name="T232_1">Attn:<text:s/>Procurement<text:s/>and<text:s/>Contract<text:s text:c="2"/></text:span></text:p>
              <text:p text:style-name="P233"><text:span text:style-name="T233_1">Management<text:s/>Department<text:s text:c="2"/></text:span></text:p>
              <text:p text:style-name="P234"><text:span text:style-name="T234_1">200<text:s/>quai<text:s/>Charles<text:s/>de<text:s/>Gaulle<text:s/></text:span></text:p>
              <text:p text:style-name="P235"><text:span text:style-name="T235_1">69006<text:s/>Lyon<text:s/></text:span></text:p>
              <text:p text:style-name="P236"><text:span text:style-name="T236_1">France<text:s text:c="2"/></text:span></text:p>
            </table:table-cell>
          </table:table-row>
        </table:table>
        <text:p text:style-name="P237"><text:span text:style-name="T237_1"><text:tab/></text:span><text:span text:style-name="T237_2"><text:tab/>+<text:s/>33<text:s/>(0)4<text:s/>72<text:s/>44<text:s/>70<text:s/>00<text:s/></text:span></text:p>
        <table:table table:style-name="Table4">
          <table:table-column table:style-name="Column7"/>
          <table:table-column table:style-name="Column8"/>
          <table:table-row table:style-name="Row13">
            <table:table-cell table:style-name="Cell25">
              <text:p text:style-name="P238"><text:span text:style-name="T238_1"><text:s/></text:span></text:p>
              <text:p text:style-name="P239"/>
            </table:table-cell>
            <table:table-cell table:style-name="Cell26">
              <text:p text:style-name="P240"><text:span text:style-name="T240_1">pcm-ao@interpol.int<text:s/></text:span></text:p>
            </table:table-cell>
          </table:table-row>
        </table:table>
        <text:p text:style-name="P241"><text:span text:style-name="T241_1"><text:s/></text:span></text:p>
        <text:p text:style-name="P242"><text:span text:style-name="T242_1">All<text:s/>communications<text:s/>relating<text:s/>to<text:s/>implementation<text:s/>of<text:s/>this<text:s/>Agreement<text:s/>shall<text:s/>be<text:s/>addressed<text:s/>in<text:s/>English.<text:s/></text:span></text:p>
      </text:section>
      <text:section text:style-name="S2" text:name="S2">
        <text:p text:style-name="P243"><text:span text:style-name="T243_1"><text:s/></text:span></text:p>
        <text:p text:style-name="P244"><text:span text:style-name="T244_1"><text:s/></text:span></text:p>
        <text:h text:style-name="P245" text:outline-level="1"><text:span text:style-name="T245_1">ARTICLE<text:s/>10<text:s/>–<text:s/>FORM<text:s/>OF<text:s/>NOTIFICATIONS<text:s/>AND<text:s/>COMMUNICATIONS</text:span><text:span text:style-name="T245_2"><text:s/></text:span></text:h>
        <text:p text:style-name="P246"><text:span text:style-name="T246_1"><text:s/></text:span></text:p>
        <text:p text:style-name="P247"><text:span text:style-name="T247_1">When<text:s/>notification<text:s/>of<text:s/>a<text:s/>decision<text:s/>or<text:s/>a<text:s/>communication<text:s/>by<text:s/>a<text:s/>Party<text:s/>to<text:s/>the<text:s/>other<text:s/>sets<text:s/>down<text:s/>a<text:s/>deadline,<text:s/>this<text:s/>document<text:s/>is<text:s/>validly<text:s/>notified<text:s/>to<text:s/>the<text:s/>other<text:s/>Party<text:s/>at<text:s/>its<text:s/>contact<text:s/>details<text:s/>indicated<text:s/>in<text:s/>Article<text:s/>9,<text:s/>(</text:span><text:span text:style-name="T247_2">i</text:span><text:span text:style-name="T247_3">)<text:s/>by<text:s/>registered<text:s/>letter<text:s/>or<text:s/>by<text:s/>fax,<text:s/>(ii)<text:s/>directly<text:s/>to<text:s/>itself<text:s/>or<text:s/>to<text:s/>its<text:s/>authorized<text:s/>representative<text:s/>or<text:s/>(iii)<text:s/>by<text:s/>e-mail.<text:s/>In<text:s/>the<text:s/>case<text:s/>of<text:s/>personal<text:s/>handing<text:s/>over<text:s/>of<text:s/>the<text:s/>information,<text:s/>the<text:s/>notification<text:s/>or<text:s/>communication<text:s/>is<text:s/>confirmed<text:s/>by<text:s/>a<text:s/>receipt<text:s/>or<text:s/>signature<text:s/>by<text:s/>the<text:s/>other<text:s/>Party.<text:s/></text:span></text:p>
        <text:p text:style-name="P248"><text:span text:style-name="T248_1"><text:s/></text:span></text:p>
        <text:p text:style-name="P249"><text:span text:style-name="T249_1">Specification<text:s/>on<text:s/>the<text:s/>Post<text:s/>Office’s<text:s/>registered<text:s/>mail<text:s/>book<text:s/>of<text:s/>the<text:s/>place<text:s/>of<text:s/>sending,<text:s/>the<text:s/>fax<text:s/>receipt<text:s/>or<text:s/>signature<text:s/>by<text:s/>the<text:s/>recipient<text:s/>confirm<text:s/>receipt<text:s/>of<text:s/>the<text:s/>notification.<text:s/>Their<text:s/>date<text:s/>is<text:s/>confirmed<text:s/>as<text:s/>the<text:s/>date<text:s/>of<text:s/>notification<text:s/>or<text:s/>of<text:s/>communication.<text:s/></text:span></text:p>
        <text:p text:style-name="P250"><text:span text:style-name="T250_1">In<text:s/>case<text:s/>of<text:s/>electronic<text:s/>communication<text:s/>(e-mail),<text:s/>the<text:s/>time<text:s/>of<text:s/>notification<text:s/>or<text:s/>of<text:s/>the<text:s/>communication<text:s/>is<text:s/>the<text:s/>time<text:s/>when<text:s/>the<text:s/>electronic<text:s/>communication<text:s/>leaves<text:s/>an<text:s/>information<text:s/>system<text:s/>under<text:s/>the<text:s/>control<text:s/>of<text:s/>the<text:s/>originator<text:s/>or<text:s/>of<text:s/>the<text:s/>party<text:s/>who<text:s/>sent<text:s/>on<text:s/>behalf<text:s/>of<text:s/>the<text:s/>originator.<text:s/></text:span></text:p>
        <text:p text:style-name="P251"><text:span text:style-name="T251_1"><text:s/></text:span></text:p>
        <text:p text:style-name="P252"><text:span text:style-name="T252_1">All<text:s/>deadlines<text:s/>start<text:s/>to<text:s/>run<text:s/>the<text:s/>day<text:s/>following<text:s/>the<text:s/>date<text:s/>of<text:s/>notification<text:s/>or<text:s/>of<text:s/>communication.<text:s/></text:span></text:p>
        <text:p text:style-name="P253"><text:span text:style-name="T253_1"><text:s/></text:span></text:p>
        <text:p text:style-name="P254"><text:span text:style-name="T254_1">When<text:s/>the<text:s/>deadline<text:s/>is<text:s/>fixed<text:s/>in<text:s/>terms<text:s/>of<text:s/>days,<text:s/>it<text:s/>is<text:s/>in<text:s/>calendar<text:s/>days.<text:s/>When<text:s/>the<text:s/>deadline<text:s/>is<text:s/>fixed<text:s/>in<text:s/>months,<text:s/>it<text:s/>is<text:s/>counted<text:s/>from<text:s/>day<text:s/>of<text:s/>the<text:s/>month<text:s/></text:span><text:span text:style-name="T254_2">to<text:s/>day</text:span><text:span text:style-name="T254_3"><text:s/>of<text:s/>the<text:s/>month.<text:s/>If<text:s/>there<text:s/>is<text:s/>no<text:s/>corresponding<text:s/>day<text:s/>of<text:s/>the<text:s/>month<text:s/>in<text:s/>which<text:s/>the<text:s/>deadline<text:s/>ends,<text:s/>the<text:s/>deadline<text:s/>expires<text:s/>on<text:s/>the<text:s/>last<text:s/>day<text:s/>of<text:s/>that<text:s/>month.<text:s/>When<text:s/>the<text:s/>deadline<text:s/>is<text:s/>counted<text:s/>in<text:s/>hours,<text:s/>that<text:s/>hour<text:s/></text:span><text:span text:style-name="T254_4">is<text:s/>considered<text:s/>to<text:s/>be</text:span><text:span text:style-name="T254_5"><text:s/>a<text:s/>full<text:s/>hour<text:s/>as<text:s/>of<text:s/>the<text:s/>first<text:s/>fifteen<text:s/>(15)<text:s/>minutes.<text:s/></text:span></text:p>
        <text:p text:style-name="P255"><text:span text:style-name="T255_1"><text:s/></text:span></text:p>
        <text:p text:style-name="P256"><text:span text:style-name="T256_1"><text:s/></text:span></text:p>
        <text:h text:style-name="P257" text:outline-level="1"><text:span text:style-name="T257_1">ARTICLE<text:s/>11<text:s/>–<text:s/>ENTIRE<text:s/>AGREEMENT</text:span><text:span text:style-name="T257_2"><text:s/></text:span></text:h>
        <text:p text:style-name="P258"><text:span text:style-name="T258_1">The<text:s/>following<text:s/>conditions<text:s/>and<text:s/>provisions<text:s/>form<text:s/>an<text:s/>integral<text:s/>part<text:s/>of<text:s/>the<text:s/>present<text:s/>Agreement:<text:s/></text:span></text:p>
        <text:p text:style-name="P259"><draw:g draw:style-name="FR26" draw:z-index="1"><draw:custom-shape svg:x="0.631cm" svg:y="0.01cm" svg:width="0.144cm" svg:height="0.288cm" draw:style-name="FR27" draw:z-index="0"><draw:enhanced-geometry draw:type="non-primitive" svg:viewBox="0 0 1000000 1000000" draw:enhanced-path="M 0 0 L 1000000 500000 1000000 500000 0 1000000 0 1000000 0 0 Z N" draw:text-areas="0 0 1000000 1000000"/></draw:custom-shape><draw:custom-shape svg:x="0.631cm" svg:y="0.967cm" svg:width="0.144cm" svg:height="0.288cm" draw:style-name="FR28" draw:z-index="0"><draw:enhanced-geometry draw:type="non-primitive" svg:viewBox="0 0 1000000 1000000" draw:enhanced-path="M 0 0 L 1000000 500000 1000000 500000 0 1000000 0 1000000 0 0 Z N" draw:text-areas="0 0 1000000 1000000"/></draw:custom-shape><draw:custom-shape svg:x="0.631cm" svg:y="1.928cm" svg:width="0.144cm" svg:height="0.288cm" draw:style-name="FR29" draw:z-index="0"><draw:enhanced-geometry draw:type="non-primitive" svg:viewBox="0 0 1000000 1000000" draw:enhanced-path="M 0 0 L 1000000 500000 1000000 500000 0 1000000 0 1000000 0 0 Z N" draw:text-areas="0 0 1000000 1000000"/></draw:custom-shape><draw:custom-shape svg:x="0.631cm" svg:y="2.884cm" svg:width="0.144cm" svg:height="0.288cm" draw:style-name="FR30" draw:z-index="0"><draw:enhanced-geometry draw:type="non-primitive" svg:viewBox="0 0 1000000 1000000" draw:enhanced-path="M 0 0 L 1000000 500000 1000000 500000 0 1000000 0 1000000 0 0 Z N" draw:text-areas="0 0 1000000 1000000"/></draw:custom-shape></draw:g><text:span text:style-name="T259_1">The<text:s/>Contributor<text:s/>appendices<text:s/></text:span><text:span text:style-name="T259_2">(<text:s/>from</text:span><text:span text:style-name="T259_3"><text:s/>3<text:s/>to<text:s/></text:span><text:span text:style-name="T259_4">9<text:s/>)</text:span><text:span text:style-name="T259_5"><text:s text:c="2"/></text:span></text:p>
        <text:p text:style-name="P260"><text:span text:style-name="T260_1">Appendix<text:s/>1:<text:s/>General<text:s/>Conditions<text:s/>of<text:s/>the<text:s/>Fund<text:s text:c="2"/></text:span></text:p>
        <text:p text:style-name="P261"><text:span text:style-name="T261_1">Appendix<text:s/>2:<text:s/>Provisions<text:s/>concerning<text:s/>the<text:s/>Management<text:s/>of<text:s/>the<text:s/>Fund<text:s/></text:span></text:p>
        <text:p text:style-name="P262"><text:span text:style-name="T262_1">The<text:s/>present<text:s/>Agreement.<text:s/></text:span></text:p>
        <text:p text:style-name="P263"><text:span text:style-name="T263_1"><text:s/></text:span></text:p>
        <text:p text:style-name="P264"><text:span text:style-name="T264_1">The<text:s/>Contributor<text:s/>hereby<text:s/>agrees<text:s/>that<text:s/>the<text:s/>Appendices<text:s/>shall<text:s/>apply<text:s/>to<text:s/>the<text:s/>Agreement<text:s/>and<text:s/>the<text:s/>Contribution<text:s/>as<text:s/>if<text:s/>incorporated<text:s/>herein<text:s/>in<text:s/>full.<text:s/></text:span></text:p>
        <text:p text:style-name="P265"><text:span text:style-name="T265_1"><text:s/></text:span></text:p>
        <text:p text:style-name="P266"><text:span text:style-name="T266_1">In<text:s/>the<text:s/>event<text:s/>and<text:s/>to<text:s/>the<text:s/>extent<text:s/>of<text:s/>any<text:s/>inconsistency,<text:s/>conflict<text:s/>or<text:s/>discrepancy<text:s/>between<text:s/>the<text:s/>listed<text:s/>documents,<text:s/>they<text:s/>shall<text:s/>prevail<text:s/>over<text:s/>each<text:s/>other<text:s/>in<text:s/>the<text:s/>order<text:s/>in<text:s/>which<text:s/>they<text:s/>are<text:s/>listed<text:s/>above.<text:s/></text:span></text:p>
        <text:p text:style-name="P267"><text:span text:style-name="T267_1"><text:s/></text:span></text:p>
        <text:p text:style-name="P268"><text:span text:style-name="T268_1">This<text:s/>Agreement<text:s/>cannot<text:s/>be<text:s/>altered,<text:s/>changed,<text:s/>supplemented<text:s/>or<text:s/>amended<text:s/>except<text:s/>by<text:s/>written<text:s/>instrument<text:s/>or<text:s/>instruments<text:s/>signed<text:s/>by<text:s/>both<text:s/>Parties<text:s/>hereto.<text:s/>Appendices<text:s/>1<text:s/>and<text:s/>2<text:s/>may<text:s/>be<text:s/>amended<text:s/>only<text:s/>at<text:s/>the<text:s/>initiative<text:s/>of<text:s/>INTERPOL,<text:s/>following<text:s/>a<text:s/>decision<text:s/>made<text:s/>in<text:s/>this<text:s/>respect<text:s/>by<text:s/>INTERPOL’s<text:s/>General<text:s/>Assembly<text:s/>and<text:s/>Executive<text:s/>Committee<text:s/>and<text:s/>with<text:s/>the<text:s/>Contributor’s<text:s/>consent.<text:s/></text:span></text:p>
        <text:p text:style-name="P269"><text:span text:style-name="T269_1">IN<text:s/>WITNESS<text:s/>WHEREOF,<text:s/>the<text:s/>parties<text:s/>hereto<text:s/>have<text:s/>caused<text:s/>this<text:s/>Agreement<text:s/>to<text:s/>be<text:s/>executed<text:s/>in<text:s/>duplicate<text:s/>by<text:s/>their<text:s/>authorized<text:s/>representatives<text:s/>as<text:s/>of<text:s/>the<text:s/>day<text:s/>and<text:s/>year<text:s/>first<text:s/>written<text:s/>above.<text:s/></text:span></text:p>
        <text:p text:style-name="P270"><text:span text:style-name="T270_1">For<text:s/>INTERPOL<text:s/></text:span><text:span text:style-name="T270_2"><text:tab/>For<text:s/>FCDO<text:s text:c="2"/></text:span></text:p>
        <text:p text:style-name="P271"><text:span text:style-name="T271_1">Date:<text:s/></text:span><text:span text:style-name="T271_2"><text:tab/>Date:<text:s/></text:span><text:span text:style-name="T271_3"><text:tab/></text:span><text:span text:style-name="T271_4">13/03/26</text:span></text:p>
        <text:p text:style-name="P272"/>
        <text:p text:style-name="P273"><text:span text:style-name="T273_1"><text:tab/></text:span><text:span text:style-name="T273_2"><text:s/></text:span></text:p>
        <text:p text:style-name="P274"><text:span text:style-name="T274_1">Administrator<text:s/>of<text:s/>the<text:s/>Fund<text:s/></text:span><text:span text:style-name="T274_2"><text:tab/>Deputy<text:s/>Director<text:s/>&amp;<text:s/>Head<text:s/>of<text:s/>Safeguarding<text:s/></text:span></text:p>
        <text:p text:style-name="P275"><text:span text:style-name="T275_1">Unit<text:s/></text:span></text:p>
        <text:p text:style-name="P276"><text:span text:style-name="T276_1"><text:s/></text:span></text:p>
        <text:p text:style-name="P277"><text:span text:style-name="T277_1"><text:s/></text:span></text:p>
        <text:p text:style-name="P278"><text:span text:style-name="T278_1"><text:s/></text:span></text:p>
        <text:p text:style-name="P279"><text:span text:style-name="T279_1"><text:s/></text:span></text:p>
        <text:p text:style-name="P280"><text:span text:style-name="T280_1"><text:s/></text:span></text:p>
        <text:p text:style-name="P281"><text:span text:style-name="T281_1"><text:s/></text:span></text:p>
        <text:p text:style-name="P282"><text:span text:style-name="T282_1"><text:s/></text:span></text:p>
        <text:p text:style-name="P283"><text:span text:style-name="T283_1"><text:s/></text:span></text:p>
        <text:p text:style-name="P284"><text:span text:style-name="T284_1"><text:s/></text:span></text:p>
        <text:p text:style-name="P285"><text:span text:style-name="T285_1"><text:s/></text:span></text:p>
        <text:p text:style-name="P286"><text:span text:style-name="T286_1"><text:s/></text:span></text:p>
        <text:p text:style-name="P287"><text:span text:style-name="T287_1"><text:s/></text:span></text:p>
        <text:p text:style-name="P288"><text:span text:style-name="T288_1"><text:s/></text:span></text:p>
        <text:p text:style-name="P289"><text:span text:style-name="T289_1"><text:s/></text:span></text:p>
        <text:p text:style-name="P290"><text:span text:style-name="T290_1"><draw:g draw:style-name="FR31" text:anchor-type="as-char" draw:z-index="0"><draw:custom-shape svg:x="0cm" svg:y="0cm" svg:width="15.168cm" svg:height="0.025cm" draw:style-name="FR32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291"><text:span text:style-name="T291_1">APPENDIX<text:s/>1<text:s/></text:span></text:p>
        <text:p text:style-name="P292"><text:span text:style-name="T292_1"><text:s/></text:span></text:p>
        <text:p text:style-name="P293"><text:span text:style-name="T293_1">GENERAL<text:s/>CONDITIONS<text:s/>OF<text:s/>THE<text:s/>FUND<text:s/></text:span></text:p>
        <text:p text:style-name="P294"><text:span text:style-name="T294_1"><draw:g draw:style-name="FR33" text:anchor-type="as-char" draw:z-index="0"><draw:custom-shape svg:x="0cm" svg:y="0cm" svg:width="15.168cm" svg:height="0.025cm" draw:style-name="FR34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295"><text:span text:style-name="T295_1"><text:s/></text:span></text:p>
        <text:p text:style-name="P296"><text:span text:style-name="T296_1"><text:s/></text:span></text:p>
        <text:p text:style-name="P297"><text:span text:style-name="T297_1"><text:s/></text:span></text:p>
        <text:p text:style-name="P298"><text:span text:style-name="T298_1"><text:s/></text:span></text:p>
        <text:p text:style-name="P299"><text:span text:style-name="T299_1"><text:s/></text:span></text:p>
        <text:p text:style-name="P300"><text:span text:style-name="T300_1"><text:s/></text:span></text:p>
        <text:p text:style-name="P301"><text:span text:style-name="T301_1"><text:s/></text:span></text:p>
        <text:p text:style-name="P302"><text:span text:style-name="T302_1"><text:s/></text:span></text:p>
        <text:p text:style-name="P303"><text:span text:style-name="T303_1"><text:s/></text:span></text:p>
        <text:p text:style-name="P304"><text:span text:style-name="T304_1"><text:s/></text:span></text:p>
        <text:p text:style-name="P305"><text:span text:style-name="T305_1"><text:s/></text:span></text:p>
        <text:p text:style-name="P306"><text:span text:style-name="T306_1"><text:s/></text:span></text:p>
        <text:p text:style-name="P307"><text:span text:style-name="T307_1"><text:s/></text:span></text:p>
        <text:p text:style-name="P308"><text:span text:style-name="T308_1"><text:s/></text:span></text:p>
        <text:p text:style-name="P309"><text:span text:style-name="T309_1"><text:s/></text:span></text:p>
        <text:p text:style-name="P310"><text:span text:style-name="T310_1"><text:s/></text:span></text:p>
        <text:p text:style-name="P311"><text:span text:style-name="T311_1"><text:s/></text:span></text:p>
        <text:p text:style-name="P312"><text:span text:style-name="T312_1"><text:s/></text:span></text:p>
        <text:p text:style-name="P313"><text:span text:style-name="T313_1"><text:s/></text:span></text:p>
        <text:p text:style-name="P314"><text:span text:style-name="T314_1"><draw:g draw:style-name="FR35" text:anchor-type="as-char" draw:z-index="0"><draw:custom-shape svg:x="0cm" svg:y="0cm" svg:width="15.168cm" svg:height="0.025cm" draw:style-name="FR36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315"><text:span text:style-name="T315_1">APPENDIX<text:s/>2<text:s/></text:span></text:p>
        <text:p text:style-name="P316"><text:span text:style-name="T316_1"><text:s/></text:span></text:p>
        <text:p text:style-name="P317"><text:span text:style-name="T317_1">PROVISIONS<text:s/>CONCERNING<text:s/>THE<text:s/>MANAGEMENT<text:s/>OF<text:s/>THE<text:s/>FUND<text:s/></text:span></text:p>
        <text:p text:style-name="P318"><text:span text:style-name="T318_1"><draw:g draw:style-name="FR37" text:anchor-type="as-char" draw:z-index="0"><draw:custom-shape svg:x="0cm" svg:y="0cm" svg:width="15.168cm" svg:height="0.025cm" draw:style-name="FR38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319"><text:span text:style-name="T319_1"><text:s/></text:span></text:p>
        <text:p text:style-name="P320"><text:span text:style-name="T320_1"><text:s/></text:span></text:p>
        <text:p text:style-name="P321"><text:span text:style-name="T321_1"><draw:g draw:style-name="FR39" text:anchor-type="as-char" draw:z-index="0"><draw:custom-shape svg:x="0cm" svg:y="0cm" svg:width="15.168cm" svg:height="0.025cm" draw:style-name="FR40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322"><text:span text:style-name="T322_1">UK<text:s/>FCDO<text:s/>APPENDICES<text:s text:c="2"/></text:span></text:p>
        <text:p text:style-name="P323"><text:span text:style-name="T323_1"><draw:g draw:style-name="FR41" text:anchor-type="as-char" draw:z-index="0"><draw:custom-shape svg:x="0cm" svg:y="0cm" svg:width="15.168cm" svg:height="0.025cm" draw:style-name="FR42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  <text:p text:style-name="P324"><text:span text:style-name="T324_1"><text:s/>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Aptos Display" svg:font-family="Aptos Display" style:font-pitch="variable" style:font-family-generic="swiss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text-indent="-0.018cm" fo:line-height="121%" fo:margin-bottom="0.007cm" fo:margin-left="0.018cm" fo:margin-right="0.118cm" fo:orphans="2" fo:widows="2"/>
      <style:text-properties fo:color="#000000" style:font-name="Times New Roman" fo:font-size="11.5pt" style:font-name-asian="Times New Roman" style:font-size-asian="11.5pt" style:font-name-complex="Times New Roman" style:font-size-complex="11.5pt" style:letter-kerning="true"/>
    </style:style>
    <style:style style:name="Heading_20_1" style:display-name="Heading 1" style:family="paragraph" style:default-outline-level="1">
      <style:paragraph-properties fo:text-indent="-0.018cm" fo:line-height="108%" fo:margin-bottom="0cm" fo:margin-left="0.018cm" fo:keep-with-next="always" fo:keep-together="always"/>
      <style:text-properties fo:color="#1f497d" style:font-name="Times New Roman" fo:font-size="11.5pt" style:font-name-asian="Times New Roman" style:font-size-asian="11.5pt" style:font-name-complex="Times New Roman" style:font-size-complex="11.5pt" style:text-underline-style="solid" style:text-underline-color="font-color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 style:letter-kerning="true"/>
    </style:style>
    <style:style style:name="Heading_20_1_20_Char" style:display-name="Heading 1 Char" style:family="text">
      <style:text-properties fo:color="#1f497d" style:font-name="Times New Roman" fo:font-size="11.5pt" style:font-name-asian="Times New Roman" style:font-size-asian="11.5pt" style:font-name-complex="Times New Roman" style:text-underline-style="solid" style:text-underline-color="font-color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43cm"/>
          <style:tab-stop style:type="right" style:leader-style="none" style:position="15.903cm"/>
        </style:tab-stops>
      </style:paragraph-properties>
    </style:style>
    <style:style style:name="Header_20_Char" style:display-name="Header Char" style:family="text" style:parent-style-name="Default_20_Paragraph_20_Font">
      <style:text-properties fo:color="#000000" style:font-name="Times New Roman" fo:font-size="11.5pt" style:font-name-asian="Times New Roman" style:font-size-asian="11.5pt" style:font-name-complex="Times New Roman"/>
    </style:style>
    <style:style style:name="List1Level0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style:style style:name="List1Level1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style:style style:name="List1Level2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style:style style:name="List1Level3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style:style style:name="List1Level4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style:style style:name="List1Level5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style:style style:name="List1Level6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style:style style:name="List1Level7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style:style style:name="List1Level8" style:family="text">
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</style:style>
    <text:list-style style:name="LS1">
      <text:list-level-style-bullet text:bullet-char="•" text:style-name="List1Level0" text:level="1">
        <style:list-level-properties text:space-before="0.293cm" text:min-label-width="0cm" fo:text-align="start" text:list-level-position-and-space-mode="label-alignment">
          <style:list-level-label-alignment text:label-followed-by="listtab" fo:margin-left="0.293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  <text:list-level-style-bullet text:bullet-char="o" text:style-name="List1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  <text:list-level-style-bullet text:bullet-char="▪" text:style-name="List1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  <text:list-level-style-bullet text:bullet-char="•" text:style-name="List1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  <text:list-level-style-bullet text:bullet-char="o" text:style-name="List1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  <text:list-level-style-bullet text:bullet-char="▪" text:style-name="List1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  <text:list-level-style-bullet text:bullet-char="•" text:style-name="List1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  <text:list-level-style-bullet text:bullet-char="o" text:style-name="List1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  <text:list-level-style-bullet text:bullet-char="▪" text:style-name="List1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Times New Roman" fo:font-size="11.5pt" style:font-name-asian="Times New Roman" style:font-size-asian="11.5pt" style:font-name-complex="Times New Roman" style:font-size-complex="11.5pt" fo:font-weight="normal" style:font-weight-asian="normal" style:text-underline-style="none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1.386cm" fo:padding-left="0cm" fo:margin-left="3.263cm" fo:padding-right="0cm" fo:margin-right="3.171cm"/>
      <style:header-style>
        <style:header-footer-properties fo:min-height="1.15cm" style:dynamic-spacing="true"/>
      </style:header-style>
      <style:footer-style>
        <style:header-footer-properties fo:min-height="0.594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style:font-name="Aptos" fo:font-size="10pt" style:font-name-asian="Aptos" style:font-size-asian="10pt" style:font-name-complex="Aptos" style:font-size-complex="10pt"/>
    </style:style>
    <style:style style:name="P3" style:family="paragraph" style:parent-style-name="Normal">
      <style:paragraph-properties fo:text-align="right" fo:text-indent="0cm" fo:line-height="108%" fo:margin-bottom="0cm" fo:margin-left="0cm" fo:margin-right="0.086cm"/>
    </style:style>
    <style:style style:name="FR2" style:family="graphic" style:parent-style-name="Normal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style:font-name="Aptos" fo:font-size="10pt" style:font-name-asian="Aptos" style:font-size-asian="10pt" style:font-name-complex="Aptos" style:font-size-complex="10pt"/>
    </style:style>
    <style:style style:name="T4_2" style:family="text">
      <style:text-properties fo:font-size="10.5pt" style:font-size-asian="10.5pt"/>
    </style:style>
    <style:style style:name="T4_3" style:family="text"/>
    <style:style style:name="T4_4" style:family="text">
      <style:text-properties fo:font-size="10.5pt" style:font-size-asian="10.5pt"/>
    </style:style>
    <style:style style:name="T4_5" style:family="text"/>
    <style:style style:name="P5" style:family="paragraph" style:parent-style-name="Header"/>
    <style:style style:name="FR3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" style:family="paragraph" style:parent-style-name="Normal">
      <style:paragraph-properties fo:margin-top="0cm" fo:margin-bottom="0cm"/>
    </style:style>
    <style:style style:name="T6_1" style:family="text">
      <style:text-properties style:font-name="Aptos" fo:font-size="10pt" style:font-name-asian="Aptos" style:font-size-asian="10pt" style:font-name-complex="Aptos" style:font-size-complex="10pt"/>
    </style:style>
    <style:style style:name="P7" style:family="paragraph" style:parent-style-name="Normal">
      <style:paragraph-properties fo:text-align="right" fo:text-indent="0cm" fo:line-height="108%" fo:margin-bottom="0cm" fo:margin-left="0cm" fo:margin-right="0.086cm"/>
    </style:style>
    <style:style style:name="FR4" style:family="graphic" style:parent-style-name="Normal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8" style:family="paragraph" style:parent-style-name="Normal">
      <style:paragraph-properties fo:margin-top="0cm" fo:margin-bottom="0cm"/>
    </style:style>
    <style:style style:name="T8_1" style:family="text">
      <style:text-properties style:font-name="Aptos" fo:font-size="10pt" style:font-name-asian="Aptos" style:font-size-asian="10pt" style:font-name-complex="Aptos" style:font-size-complex="10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ge" style:vertical-pos="from-top" style:vertical-rel="page" style:flow-with-text="false" style:wrap="parallel" style:run-through="foreground" draw:auto-grow-height="false" draw:auto-grow-width="false"/>
    </style:style>
    <style:style style:name="FR6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8_2" style:family="text">
      <style:text-properties fo:font-size="10.5pt" style:font-size-asian="10.5pt"/>
    </style:style>
    <style:style style:name="T8_3" style:family="text"/>
    <style:style style:name="T8_4" style:family="text">
      <style:text-properties fo:font-size="10.5pt" style:font-size-asian="10.5pt"/>
    </style:style>
    <style:style style:name="T8_5" style:family="text"/>
    <style:style style:name="T8_6" style:family="text">
      <style:text-properties fo:font-size="10.5pt" style:font-size-asian="10.5pt"/>
    </style:style>
    <style:style style:name="P9" style:family="paragraph" style:parent-style-name="Header"/>
    <style:style style:name="FR7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0" style:family="paragraph" style:parent-style-name="Normal">
      <style:paragraph-properties fo:margin-top="0cm" fo:margin-bottom="0cm"/>
    </style:style>
    <style:style style:name="T10_1" style:family="text">
      <style:text-properties style:font-name="Aptos" fo:font-size="10pt" style:font-name-asian="Aptos" style:font-size-asian="10pt" style:font-name-complex="Aptos" style:font-size-complex="10pt"/>
    </style:style>
    <style:style style:name="P11" style:family="paragraph" style:parent-style-name="Normal">
      <style:paragraph-properties fo:text-align="right" fo:text-indent="0cm" fo:line-height="108%" fo:margin-bottom="0cm" fo:margin-left="0cm" fo:margin-right="0.086cm"/>
    </style:style>
    <style:style style:name="FR8" style:family="graphic" style:parent-style-name="Normal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2" style:family="paragraph" style:parent-style-name="Normal">
      <style:paragraph-properties fo:margin-top="0cm" fo:margin-bottom="0cm"/>
    </style:style>
    <style:style style:name="T12_1" style:family="text">
      <style:text-properties style:font-name="Aptos" fo:font-size="10pt" style:font-name-asian="Aptos" style:font-size-asian="10pt" style:font-name-complex="Aptos" style:font-size-complex="10pt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ge" style:vertical-pos="from-top" style:vertical-rel="page" style:flow-with-text="false" style:wrap="parallel" style:run-through="foreground" draw:auto-grow-height="false" draw:auto-grow-width="false"/>
    </style:style>
    <style:style style:name="FR10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2_2" style:family="text">
      <style:text-properties fo:font-size="10.5pt" style:font-size-asian="10.5pt"/>
    </style:style>
    <style:style style:name="T12_3" style:family="text"/>
    <style:style style:name="T12_4" style:family="text">
      <style:text-properties fo:font-size="10.5pt" style:font-size-asian="10.5pt"/>
    </style:style>
    <style:style style:name="T12_5" style:family="text"/>
    <style:style style:name="T12_6" style:family="text">
      <style:text-properties fo:font-size="10.5pt" style:font-size-asian="10.5pt"/>
    </style:style>
    <style:style style:name="P13" style:family="paragraph" style:parent-style-name="Header"/>
    <style:style style:name="FR1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4" style:family="paragraph" style:parent-style-name="Normal">
      <style:paragraph-properties fo:margin-top="0cm" fo:margin-bottom="0cm"/>
    </style:style>
    <style:style style:name="T14_1" style:family="text">
      <style:text-properties style:font-name="Aptos" fo:font-size="10pt" style:font-name-asian="Aptos" style:font-size-asian="10pt" style:font-name-complex="Aptos" style:font-size-complex="10pt"/>
    </style:style>
    <style:style style:name="P15" style:family="paragraph" style:parent-style-name="Normal">
      <style:paragraph-properties fo:text-align="right" fo:text-indent="0cm" fo:line-height="108%" fo:margin-bottom="0cm" fo:margin-left="0cm" fo:margin-right="0.086cm"/>
    </style:style>
    <style:style style:name="FR12" style:family="graphic" style:parent-style-name="Normal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6" style:family="paragraph" style:parent-style-name="Normal">
      <style:paragraph-properties fo:margin-top="0cm" fo:margin-bottom="0cm"/>
    </style:style>
    <style:style style:name="T16_1" style:family="text">
      <style:text-properties style:font-name="Aptos" fo:font-size="10pt" style:font-name-asian="Aptos" style:font-size-asian="10pt" style:font-name-complex="Aptos" style:font-size-complex="10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ge" style:vertical-pos="from-top" style:vertical-rel="page" style:flow-with-text="false" style:wrap="parallel" style:run-through="foreground" draw:auto-grow-height="false" draw:auto-grow-width="false"/>
    </style:style>
    <style:style style:name="FR14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6_2" style:family="text">
      <style:text-properties fo:font-size="10.5pt" style:font-size-asian="10.5pt"/>
    </style:style>
    <style:style style:name="T16_3" style:family="text"/>
    <style:style style:name="T16_4" style:family="text">
      <style:text-properties fo:font-size="10.5pt" style:font-size-asian="10.5pt"/>
    </style:style>
    <style:style style:name="T16_5" style:family="text"/>
    <style:style style:name="T16_6" style:family="text">
      <style:text-properties fo:font-size="10.5pt" style:font-size-asian="10.5pt"/>
    </style:style>
    <style:page-layout style:name="pm2">
      <style:page-layout-properties style:print-orientation="portrait" fo:page-width="21.59cm" fo:page-height="27.94cm" fo:padding-top="0cm" fo:margin-top="1.27cm" fo:padding-bottom="0cm" fo:margin-bottom="1.386cm" fo:padding-left="0cm" fo:margin-left="3.263cm" fo:padding-right="0cm" fo:margin-right="3.263cm"/>
      <style:header-style>
        <style:header-footer-properties fo:min-height="1.155cm" style:dynamic-spacing="true"/>
      </style:header-style>
      <style:footer-style>
        <style:header-footer-properties fo:min-height="1.369cm" style:dynamic-spacing="true"/>
      </style:footer-style>
    </style:page-layout>
    <style:style style:name="P17" style:family="paragraph" style:parent-style-name="Header"/>
    <style:style style:name="FR15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8" style:family="paragraph" style:parent-style-name="Normal">
      <style:paragraph-properties fo:margin-top="0cm" fo:margin-bottom="0cm"/>
    </style:style>
    <style:style style:name="T18_1" style:family="text">
      <style:text-properties style:font-name="Aptos" fo:font-size="10pt" style:font-name-asian="Aptos" style:font-size-asian="10pt" style:font-name-complex="Aptos" style:font-size-complex="10pt"/>
    </style:style>
    <style:style style:name="P19" style:family="paragraph" style:parent-style-name="Normal">
      <style:paragraph-properties fo:text-align="right" fo:text-indent="0cm" fo:line-height="108%" fo:margin-bottom="0cm" fo:margin-left="0cm" fo:margin-right="-0.004cm"/>
    </style:style>
    <style:style style:name="FR16" style:family="graphic" style:parent-style-name="Normal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0" style:family="paragraph" style:parent-style-name="Normal">
      <style:paragraph-properties fo:margin-top="0cm" fo:margin-bottom="0cm"/>
    </style:style>
    <style:style style:name="T20_1" style:family="text">
      <style:text-properties style:font-name="Aptos" fo:font-size="10pt" style:font-name-asian="Aptos" style:font-size-asian="10pt" style:font-name-complex="Aptos" style:font-size-complex="10pt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ge" style:vertical-pos="from-top" style:vertical-rel="page" style:flow-with-text="false" style:wrap="parallel" style:run-through="foreground" draw:auto-grow-height="false" draw:auto-grow-width="false"/>
    </style:style>
    <style:style style:name="FR18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0_2" style:family="text">
      <style:text-properties fo:font-size="10.5pt" style:font-size-asian="10.5pt"/>
    </style:style>
    <style:style style:name="T20_3" style:family="text"/>
    <style:style style:name="T20_4" style:family="text">
      <style:text-properties fo:font-size="10.5pt" style:font-size-asian="10.5pt"/>
    </style:style>
    <style:style style:name="T20_5" style:family="text"/>
    <style:style style:name="P21" style:family="paragraph" style:parent-style-name="Header"/>
    <style:style style:name="FR19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2" style:family="paragraph" style:parent-style-name="Normal">
      <style:paragraph-properties fo:margin-top="0cm" fo:margin-bottom="0cm"/>
    </style:style>
    <style:style style:name="T22_1" style:family="text">
      <style:text-properties style:font-name="Aptos" fo:font-size="10pt" style:font-name-asian="Aptos" style:font-size-asian="10pt" style:font-name-complex="Aptos" style:font-size-complex="10pt"/>
    </style:style>
    <style:style style:name="P23" style:family="paragraph" style:parent-style-name="Normal">
      <style:paragraph-properties fo:text-align="right" fo:text-indent="0cm" fo:line-height="108%" fo:margin-bottom="0cm" fo:margin-left="0cm" fo:margin-right="-0.004cm"/>
    </style:style>
    <style:style style:name="FR20" style:family="graphic" style:parent-style-name="Normal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4" style:family="paragraph" style:parent-style-name="Normal">
      <style:paragraph-properties fo:margin-top="0cm" fo:margin-bottom="0cm"/>
    </style:style>
    <style:style style:name="T24_1" style:family="text">
      <style:text-properties style:font-name="Aptos" fo:font-size="10pt" style:font-name-asian="Aptos" style:font-size-asian="10pt" style:font-name-complex="Aptos" style:font-size-complex="10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ge" style:vertical-pos="from-top" style:vertical-rel="page" style:flow-with-text="false" style:wrap="parallel" style:run-through="foreground" draw:auto-grow-height="false" draw:auto-grow-width="false"/>
    </style:style>
    <style:style style:name="FR22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4_2" style:family="text">
      <style:text-properties fo:font-size="10.5pt" style:font-size-asian="10.5pt"/>
    </style:style>
    <style:style style:name="T24_3" style:family="text"/>
    <style:style style:name="T24_4" style:family="text">
      <style:text-properties fo:font-size="10.5pt" style:font-size-asian="10.5pt"/>
    </style:style>
    <style:style style:name="T24_5" style:family="text"/>
    <style:style style:name="T24_6" style:family="text">
      <style:text-properties fo:font-size="10.5pt" style:font-size-asian="10.5pt"/>
    </style:style>
  </office:automatic-styles>
  <office:master-styles>
    <style:master-page style:name="Standard" style:page-layout-name="pm1" style:next-style-name="MasterPageNext0">
      <style:header>
        <text:p text:style-name="P1"><draw:frame svg:x="0cm" svg:y="0cm" svg:width="1.559cm" svg:height="1.051cm" draw:style-name="FR1" text:anchor-type="page" draw:z-index="5"><draw:text-box fo:min-height="1.051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559cm" svg:height="1.051cm" draw:style-name="FR2" text:anchor-type="page" draw:z-index="11"><draw:text-box fo:min-height="1.051cm"><text:p text:style-name="P4"><text:span text:style-name="T4_1">OFFICIAL</text:span></text:p></draw:text-box><svg:desc>OFFICIAL</svg:desc></draw:frame><text:span text:style-name="T4_2">Page<text:s/></text:span><text:span text:style-name="T4_3"><text:page-number text:select-page="current"/></text:span><text:span text:style-name="T4_4"><text:s/>of<text:s/></text:span><text:span text:style-name="T4_5"><text:page-count/></text:span></text:p>
      </style:footer>
      <style:header-left>
        <text:p text:style-name="P5"><draw:frame svg:x="0cm" svg:y="0cm" svg:width="1.559cm" svg:height="1.051cm" draw:style-name="FR3" text:anchor-type="page" draw:z-index="7"><draw:text-box fo:min-height="1.051cm"><text:p text:style-name="P6"><text:span text:style-name="T6_1">OFFICIAL</text:span></text:p></draw:text-box><svg:desc>OFFICIAL</svg:desc></draw:frame></text:p>
      </style:header-left>
      <style:footer-left>
        <text:p text:style-name="P7"><draw:frame svg:x="0cm" svg:y="0cm" svg:width="1.559cm" svg:height="1.051cm" draw:style-name="FR4" text:anchor-type="page" draw:z-index="13"><draw:text-box fo:min-height="1.051cm"><text:p text:style-name="P8"><text:span text:style-name="T8_1">OFFICIAL</text:span></text:p></draw:text-box><svg:desc>OFFICIAL</svg:desc></draw:frame><draw:g draw:style-name="FR5" text:anchor-type="page" draw:z-index="0"><draw:custom-shape svg:x="3.213cm" svg:y="26.065cm" svg:width="15.168cm" svg:height="0.025cm" draw:style-name="FR6" draw:z-index="0"><draw:enhanced-geometry draw:type="non-primitive" svg:viewBox="0 0 1000000 1000000" draw:enhanced-path="M 0 0 L 1000000 0 1000000 0 1000000 1000000 1000000 1000000 0 1000000 0 1000000 0 0 N" draw:text-areas="0 0 1000000 1000000"/></draw:custom-shape></draw:g><text:span text:style-name="T8_2">Page<text:s/></text:span><text:span text:style-name="T8_3"><text:page-number text:select-page="current"/></text:span><text:span text:style-name="T8_4"><text:s/>of<text:s/></text:span><text:span text:style-name="T8_5"><text:page-count/></text:span><text:span text:style-name="T8_6"><text:s/></text:span></text:p>
      </style:footer-left>
    </style:master-page>
    <style:master-page style:name="MasterPageNext0" style:page-layout-name="pm1">
      <style:header>
        <text:p text:style-name="P9"><draw:frame svg:x="0cm" svg:y="0cm" svg:width="1.559cm" svg:height="1.051cm" draw:style-name="FR7" text:anchor-type="page" draw:z-index="9"><draw:text-box fo:min-height="1.051cm"><text:p text:style-name="P10"><text:span text:style-name="T10_1">OFFICIAL</text:span></text:p></draw:text-box><svg:desc>OFFICIAL</svg:desc></draw:frame></text:p>
      </style:header>
      <style:footer>
        <text:p text:style-name="P11"><draw:frame svg:x="0cm" svg:y="0cm" svg:width="1.559cm" svg:height="1.051cm" draw:style-name="FR8" text:anchor-type="page" draw:z-index="15"><draw:text-box fo:min-height="1.051cm"><text:p text:style-name="P12"><text:span text:style-name="T12_1">OFFICIAL</text:span></text:p></draw:text-box><svg:desc>OFFICIAL</svg:desc></draw:frame><draw:g draw:style-name="FR9" text:anchor-type="page" draw:z-index="1"><draw:custom-shape svg:x="3.213cm" svg:y="26.065cm" svg:width="15.168cm" svg:height="0.025cm" draw:style-name="FR10" draw:z-index="0"><draw:enhanced-geometry draw:type="non-primitive" svg:viewBox="0 0 1000000 1000000" draw:enhanced-path="M 0 0 L 1000000 0 1000000 0 1000000 1000000 1000000 1000000 0 1000000 0 1000000 0 0 N" draw:text-areas="0 0 1000000 1000000"/></draw:custom-shape></draw:g><text:span text:style-name="T12_2">Page<text:s/></text:span><text:span text:style-name="T12_3"><text:page-number text:select-page="current"/></text:span><text:span text:style-name="T12_4"><text:s/>of<text:s/></text:span><text:span text:style-name="T12_5"><text:page-count/></text:span><text:span text:style-name="T12_6"><text:s/></text:span></text:p>
      </style:footer>
      <style:header-left>
        <text:p text:style-name="P13"><draw:frame svg:x="0cm" svg:y="0cm" svg:width="1.559cm" svg:height="1.051cm" draw:style-name="FR11" text:anchor-type="page" draw:z-index="7"><draw:text-box fo:min-height="1.051cm"><text:p text:style-name="P14"><text:span text:style-name="T14_1">OFFICIAL</text:span></text:p></draw:text-box><svg:desc>OFFICIAL</svg:desc></draw:frame></text:p>
      </style:header-left>
      <style:footer-left>
        <text:p text:style-name="P15"><draw:frame svg:x="0cm" svg:y="0cm" svg:width="1.559cm" svg:height="1.051cm" draw:style-name="FR12" text:anchor-type="page" draw:z-index="13"><draw:text-box fo:min-height="1.051cm"><text:p text:style-name="P16"><text:span text:style-name="T16_1">OFFICIAL</text:span></text:p></draw:text-box><svg:desc>OFFICIAL</svg:desc></draw:frame><draw:g draw:style-name="FR13" text:anchor-type="page" draw:z-index="0"><draw:custom-shape svg:x="3.213cm" svg:y="26.065cm" svg:width="15.168cm" svg:height="0.025cm" draw:style-name="FR14" draw:z-index="0"><draw:enhanced-geometry draw:type="non-primitive" svg:viewBox="0 0 1000000 1000000" draw:enhanced-path="M 0 0 L 1000000 0 1000000 0 1000000 1000000 1000000 1000000 0 1000000 0 1000000 0 0 N" draw:text-areas="0 0 1000000 1000000"/></draw:custom-shape></draw:g><text:span text:style-name="T16_2">Page<text:s/></text:span><text:span text:style-name="T16_3"><text:page-number text:select-page="current"/></text:span><text:span text:style-name="T16_4"><text:s/>of<text:s/></text:span><text:span text:style-name="T16_5"><text:page-count/></text:span><text:span text:style-name="T16_6"><text:s/></text:span></text:p>
      </style:footer-left>
    </style:master-page>
    <style:master-page style:name="MasterPage1" style:page-layout-name="pm2">
      <style:header>
        <text:p text:style-name="P17"><draw:frame svg:x="0cm" svg:y="0cm" svg:width="1.559cm" svg:height="1.051cm" draw:style-name="FR15" text:anchor-type="page" draw:z-index="9"><draw:text-box fo:min-height="1.051cm"><text:p text:style-name="P18"><text:span text:style-name="T18_1">OFFICIAL</text:span></text:p></draw:text-box><svg:desc>OFFICIAL</svg:desc></draw:frame></text:p>
      </style:header>
      <style:footer>
        <text:p text:style-name="P19"><draw:frame svg:x="0cm" svg:y="0cm" svg:width="1.559cm" svg:height="1.051cm" draw:style-name="FR16" text:anchor-type="page" draw:z-index="21"><draw:text-box fo:min-height="1.051cm"><text:p text:style-name="P20"><text:span text:style-name="T20_1">OFFICIAL</text:span></text:p></draw:text-box><svg:desc>OFFICIAL</svg:desc></draw:frame><draw:g draw:style-name="FR17" text:anchor-type="page" draw:z-index="3"><draw:custom-shape svg:x="3.213cm" svg:y="26.065cm" svg:width="15.168cm" svg:height="0.025cm" draw:style-name="FR18" draw:z-index="0"><draw:enhanced-geometry draw:type="non-primitive" svg:viewBox="0 0 1000000 1000000" draw:enhanced-path="M 0 0 L 1000000 0 1000000 0 1000000 1000000 1000000 1000000 0 1000000 0 1000000 0 0 N" draw:text-areas="0 0 1000000 1000000"/></draw:custom-shape></draw:g><text:span text:style-name="T20_2">Page<text:s/></text:span><text:span text:style-name="T20_3"><text:page-number text:select-page="current"/></text:span><text:span text:style-name="T20_4"><text:s/>of<text:s/></text:span><text:span text:style-name="T20_5"><text:page-count/></text:span></text:p>
      </style:footer>
      <style:header-left>
        <text:p text:style-name="P21"><draw:frame svg:x="0cm" svg:y="0cm" svg:width="1.559cm" svg:height="1.051cm" draw:style-name="FR19" text:anchor-type="page" draw:z-index="7"><draw:text-box fo:min-height="1.051cm"><text:p text:style-name="P22"><text:span text:style-name="T22_1">OFFICIAL</text:span></text:p></draw:text-box><svg:desc>OFFICIAL</svg:desc></draw:frame></text:p>
      </style:header-left>
      <style:footer-left>
        <text:p text:style-name="P23"><draw:frame svg:x="0cm" svg:y="0cm" svg:width="1.559cm" svg:height="1.051cm" draw:style-name="FR20" text:anchor-type="page" draw:z-index="19"><draw:text-box fo:min-height="1.051cm"><text:p text:style-name="P24"><text:span text:style-name="T24_1">OFFICIAL</text:span></text:p></draw:text-box><svg:desc>OFFICIAL</svg:desc></draw:frame><draw:g draw:style-name="FR21" text:anchor-type="page" draw:z-index="2"><draw:custom-shape svg:x="3.213cm" svg:y="26.065cm" svg:width="15.168cm" svg:height="0.025cm" draw:style-name="FR22" draw:z-index="0"><draw:enhanced-geometry draw:type="non-primitive" svg:viewBox="0 0 1000000 1000000" draw:enhanced-path="M 0 0 L 1000000 0 1000000 0 1000000 1000000 1000000 1000000 0 1000000 0 1000000 0 0 N" draw:text-areas="0 0 1000000 1000000"/></draw:custom-shape></draw:g><text:span text:style-name="T24_2">Page<text:s/></text:span><text:span text:style-name="T24_3"><text:page-number text:select-page="current"/></text:span><text:span text:style-name="T24_4"><text:s/>of<text:s/></text:span><text:span text:style-name="T24_5"><text:page-count/></text:span><text:span text:style-name="T24_6"><text:s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8094 CONTRIBUTION AGREEMENT  UKFCDO Soteria final version - signed.pdf</dc:title>
    <meta:initial-creator>BEAUSIRE Claire</meta:initial-creator>
    <meta:creation-date>2026-08-21T15:37:00</meta:creation-date>
    <dc:creator>Mike Lewing</dc:creator>
    <dc:date>2026-08-21T15:37:00</dc:date>
    <meta:editing-cycles>2</meta:editing-cycles>
    <meta:editing-duration>PT6M</meta:editing-duration>
    <meta:document-statistic meta:page-count="14" meta:paragraph-count="36" meta:row-count="129" meta:word-count="2733" meta:character-count="18276" meta:non-whitespace-character-count="15579"/>
    <meta:user-defined meta:name="ClassificationContentMarkingFooterFontProps">#000000,10,Aptos</meta:user-defined>
    <meta:user-defined meta:name="ClassificationContentMarkingFooterShapeIds">66b3efe2,3fb34281,733c92c9,3beb2392,f9ed094,748310ff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397336f,d7ca4a2,58458121</meta:user-defined>
    <meta:user-defined meta:name="ClassificationContentMarkingHeaderText">OFFICIAL</meta:user-defined>
    <meta:user-defined meta:name="ContentTypeId">0x010100A9E804AD2130B047BEB1B1355903FA590400050B3F24AD94ED48A9D7E77DCF5D8650</meta:user-defined>
  </office:meta>
</office:document-meta>
</file>