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Calibri" svg:font-family="Calibri" style:font-pitch="variable" style:font-family-generic="swiss"/>
    <style:font-face style:name="Segoe UI" svg:font-family="Segoe UI" style:font-pitch="variable" style:font-family-generic="swiss"/>
    <style:font-face style:name="Yu Gothic Light" svg:font-family="Yu Gothic Light" style:font-pitch="variable" style:font-family-generic="swiss"/>
    <style:font-face style:name="Aptos Display" svg:font-family="Aptos Display" style:font-pitch="variable" style:font-family-generic="swiss"/>
    <style:font-face style:name="Aptos" svg:font-family="Aptos" style:font-pitch="variable" style:font-family-generic="swiss"/>
    <style:font-face style:name="游明朝" svg:font-family="游明朝"/>
  </office:font-face-decls>
  <office:automatic-styles>
    <style:style style:name="P1" style:family="paragraph" style:parent-style-name="Heading_20_2" style:master-page-name="Standard">
      <style:paragraph-properties fo:text-align="center" fo:line-height="108%"/>
    </style:style>
    <style:style style:name="T1_1" style:family="text">
      <style:text-properties fo:font-style="normal" style:font-style-asian="normal" style:font-name-complex="Arial"/>
    </style:style>
    <style:style style:name="P2" style:family="paragraph" style:parent-style-name="Normal">
      <style:paragraph-properties fo:line-height="108%"/>
      <style:text-properties fo:font-size="11pt" style:font-size-asian="11pt" style:font-name-complex="Arial" style:font-size-complex="11pt" fo:font-weight="bold" style:font-weight-asian="bold"/>
    </style:style>
    <style:style style:name="Table1" style:family="table">
      <style:table-properties table:align="left" style:width="15.903cm" fo:margin-left="0cm"/>
    </style:style>
    <style:style style:name="Column1" style:family="table-column">
      <style:table-column-properties style:column-width="6.992cm"/>
    </style:style>
    <style:style style:name="Column2" style:family="table-column">
      <style:table-column-properties style:column-width="4.251cm"/>
    </style:style>
    <style:style style:name="Column3" style:family="table-column">
      <style:table-column-properties style:column-width="4.66cm"/>
    </style:style>
    <style:style style:name="Row1" style:family="table-row">
      <style:table-row-properties style:min-row-height="0.718cm"/>
    </style:style>
    <style:style style:name="Cell1" style:family="table-cell">
      <style:table-cell-properties style:vertical-align="top" fo:border-top="#000000 0.018cm solid" fo:border-bottom="#000000 0.009cm dotte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line-height="108%"/>
    </style:style>
    <style:style style:name="T3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letter-kerning="true"/>
    </style:style>
    <style:style style:name="T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T3_3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Row2" style:family="table-row">
      <style:table-row-properties style:min-row-height="0.728cm"/>
    </style:style>
    <style:style style:name="Cell2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4" style:family="paragraph" style:parent-style-name="Normal">
      <style:paragraph-properties fo:line-height="108%"/>
    </style:style>
    <style:style style:name="T4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letter-kerning="true"/>
    </style:style>
    <style:style style:name="T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Cell3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5" style:family="paragraph" style:parent-style-name="Normal">
      <style:paragraph-properties fo:line-height="108%">
        <style:tab-stops>
          <style:tab-stop style:type="left" style:leader-style="none" style:position="2.986cm"/>
        </style:tab-stops>
      </style:paragraph-properties>
    </style:style>
    <style:style style:name="T5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letter-kerning="true"/>
    </style:style>
    <style:style style:name="T5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letter-kerning="true"/>
    </style:style>
    <style:style style:name="Row3" style:family="table-row">
      <style:table-row-properties style:min-row-height="0.529cm"/>
    </style:style>
    <style:style style:name="Cell4" style:family="table-cell">
      <style:table-cell-properties style:vertical-align="top" fo:border-top="#000000 0.009cm dotted" fo:border-bottom="#000000 0.018cm solid" fo:padding-left="0.19cm" fo:border-left="#000000 0.018cm solid" fo:padding-right="0.19cm" fo:border-right="#000000 0.009cm dotted" fo:wrap-option="wrap"/>
    </style:style>
    <style:style style:name="P6" style:family="paragraph" style:parent-style-name="Normal">
      <style:paragraph-properties fo:line-height="108%"/>
    </style:style>
    <style:style style:name="T6_1" style:family="text">
      <style:text-properties style:font-name="Arial" fo:font-size="10pt" style:font-name-asian="Times New Roman" style:font-size-asian="10pt" style:font-name-complex="Arial" style:font-size-complex="11pt" fo:language="fr" fo:language-asian="en" fo:language-complex="ar" fo:country="FR" fo:country-asian="GB" fo:country-complex="SA" fo:font-weight="bold" style:font-weight-asian="bold" style:letter-kerning="true"/>
    </style:style>
    <style:style style:name="P7" style:family="paragraph" style:parent-style-name="Normal">
      <style:paragraph-properties fo:line-height="108%"/>
      <style:text-properties style:font-name="Arial" fo:font-size="10pt" style:font-name-asian="Times New Roman" style:font-size-asian="10pt" style:font-name-complex="Arial" style:font-size-complex="10pt" fo:language="fr" fo:language-asian="en" fo:language-complex="ar" fo:country="FR" fo:country-asian="GB" fo:country-complex="SA" fo:font-weight="bold" style:font-weight-asian="bold" style:font-weight-complex="bold" style:letter-kerning="true"/>
    </style:style>
    <style:style style:name="Cell5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09cm dotted" fo:wrap-option="wrap"/>
    </style:style>
    <style:style style:name="P8" style:family="paragraph" style:parent-style-name="Normal">
      <style:paragraph-properties fo:line-height="108%"/>
    </style:style>
    <style:style style:name="T8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letter-kerning="true"/>
    </style:style>
    <style:style style:name="T8_2" style:family="text">
      <style:text-properties style:font-name="Arial" fo:font-size="10pt" style:font-name-asian="Times New Roman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Cell6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18cm solid" fo:wrap-option="wrap"/>
    </style:style>
    <style:style style:name="P9" style:family="paragraph" style:parent-style-name="Normal">
      <style:paragraph-properties fo:line-height="108%"/>
    </style:style>
    <style:style style:name="T9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letter-kerning="true"/>
    </style:style>
    <style:style style:name="T9_2" style:family="text">
      <style:text-properties style:font-name="Arial" fo:font-size="10pt" style:font-name-asian="Times New Roman" style:font-size-asian="10pt" style:font-name-complex="Arial" style:font-size-complex="12pt" fo:language="en" fo:language-asian="en" fo:language-complex="ar" fo:country="GB" fo:country-asian="GB" fo:country-complex="SA" style:letter-kerning="true"/>
    </style:style>
    <style:style style:name="P10" style:family="paragraph" style:parent-style-name="Normal">
      <style:paragraph-properties fo:line-height="108%"/>
      <style:text-properties fo:font-size="11pt" style:font-size-asian="11pt" style:font-name-complex="Arial" style:font-size-complex="11pt" fo:font-weight="bold" style:font-weight-asian="bold"/>
    </style:style>
    <style:style style:name="P11" style:family="paragraph" style:parent-style-name="Normal">
      <style:paragraph-properties fo:line-height="108%"/>
    </style:style>
    <style:style style:name="T11_1" style:family="text">
      <style:text-properties fo:font-size="11pt" style:font-size-asian="11pt" style:font-name-complex="Arial" style:font-size-complex="11pt" fo:font-weight="bold" style:font-weight-asian="bold"/>
    </style:style>
    <style:style style:name="Table2" style:family="table">
      <style:table-properties table:align="left" style:width="15.903cm" fo:margin-left="0cm"/>
    </style:style>
    <style:style style:name="Column4" style:family="table-column">
      <style:table-column-properties style:column-width="3.542cm"/>
    </style:style>
    <style:style style:name="Column5" style:family="table-column">
      <style:table-column-properties style:column-width="1.656cm"/>
    </style:style>
    <style:style style:name="Column6" style:family="table-column">
      <style:table-column-properties style:column-width="1.656cm"/>
    </style:style>
    <style:style style:name="Column7" style:family="table-column">
      <style:table-column-properties style:column-width="1.656cm"/>
    </style:style>
    <style:style style:name="Column8" style:family="table-column">
      <style:table-column-properties style:column-width="1.656cm"/>
    </style:style>
    <style:style style:name="Column9" style:family="table-column">
      <style:table-column-properties style:column-width="1.656cm"/>
    </style:style>
    <style:style style:name="Column10" style:family="table-column">
      <style:table-column-properties style:column-width="1.656cm"/>
    </style:style>
    <style:style style:name="Column11" style:family="table-column">
      <style:table-column-properties style:column-width="1.212cm"/>
    </style:style>
    <style:style style:name="Column12" style:family="table-column">
      <style:table-column-properties style:column-width="1.212cm"/>
    </style:style>
    <style:style style:name="Row4" style:family="table-row"/>
    <style:style style:name="Cell7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line-height="108%"/>
    </style:style>
    <style:style style:name="T1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line-height="108%"/>
    </style:style>
    <style:style style:name="T13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line-height="108%"/>
    </style:style>
    <style:style style:name="T14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line-height="108%"/>
    </style:style>
    <style:style style:name="T15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line-height="108%"/>
    </style:style>
    <style:style style:name="T16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line-height="108%"/>
    </style:style>
    <style:style style:name="T17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line-height="108%"/>
    </style:style>
    <style:style style:name="T18_1" style:family="text">
      <style:text-properties style:font-name="Arial" fo:font-size="10pt" style:font-name-asian="Times New Roman" style:font-size-asian="10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line-height="108%"/>
      <style:text-properties style:font-name="Arial" fo:font-size="10pt" style:font-name-asian="Times New Roman" style:font-size-asian="10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line-height="108%"/>
      <style:text-properties style:font-name="Arial" fo:font-size="10pt" style:font-name-asian="Times New Roman" style:font-size-asian="10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Row5" style:family="table-row"/>
    <style:style style:name="Cell16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line-height="108%"/>
    </style:style>
    <style:style style:name="T21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line-height="108%"/>
    </style:style>
    <style:style style:name="T22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line-height="108%"/>
    </style:style>
    <style:style style:name="T23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line-height="108%"/>
    </style:style>
    <style:style style:name="T24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line-height="108%"/>
    </style:style>
    <style:style style:name="T25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line-height="108%"/>
    </style:style>
    <style:style style:name="T26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line-height="108%"/>
    </style:style>
    <style:style style:name="T2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line-height="108%"/>
      <style:text-properties style:font-name="Arial" fo:font-size="10pt" style:font-name-asian="Times New Roman" style:font-size-asian="10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line-height="108%"/>
      <style:text-properties style:font-name="Arial" fo:font-size="10pt" style:font-name-asian="Times New Roman" style:font-size-asian="10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Row6" style:family="table-row">
      <style:table-row-properties style:min-row-height="0.545cm"/>
    </style:style>
    <style:style style:name="Cell25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line-height="108%"/>
    </style:style>
    <style:style style:name="T30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letter-kerning="true"/>
    </style:style>
    <style:style style:name="T30_2" style:family="text">
      <style:text-properties style:font-name="Arial" fo:font-size="11pt" style:font-name-asian="Times New Roman" style:font-size-asian="11pt" style:font-name-complex="Arial" style:font-size-complex="12pt" fo:language="en" fo:language-asian="en" fo:language-complex="ar" fo:country="GB" fo:country-asian="GB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line-height="108%"/>
    </style:style>
    <style:style style:name="T31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line-height="108%"/>
    </style:style>
    <style:style style:name="T32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line-height="108%"/>
    </style:style>
    <style:style style:name="T33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line-height="108%"/>
    </style:style>
    <style:style style:name="T34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line-height="108%"/>
    </style:style>
    <style:style style:name="T35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line-height="108%"/>
    </style:style>
    <style:style style:name="T3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line-height="108%"/>
      <style:text-properties style:font-name="Arial" fo:font-size="10pt" style:font-name-asian="Times New Roman" style:font-size-asian="10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line-height="108%"/>
      <style:text-properties style:font-name="Arial" fo:font-size="10pt" style:font-name-asian="Times New Roman" style:font-size-asian="10pt" style:font-name-complex="Arial" style:font-size-complex="12pt" fo:language="en" fo:language-asian="en" fo:language-complex="ar" fo:country="GB" fo:country-asian="GB" fo:country-complex="SA" fo:font-weight="bold" style:font-weight-asian="bold" style:letter-kerning="true"/>
    </style:style>
    <style:style style:name="P39" style:family="paragraph" style:parent-style-name="Normal">
      <style:paragraph-properties fo:line-height="108%"/>
      <style:text-properties fo:font-size="11pt" style:font-size-asian="11pt" style:font-name-complex="Arial" style:font-size-complex="11pt" fo:font-weight="bold" style:font-weight-asian="bold"/>
    </style:style>
    <style:style style:name="Table3" style:family="table">
      <style:table-properties table:align="left" style:width="15.912cm" fo:margin-left="-0.009cm"/>
    </style:style>
    <style:style style:name="Column13" style:family="table-column">
      <style:table-column-properties style:column-width="6.57cm"/>
    </style:style>
    <style:style style:name="Column14" style:family="table-column">
      <style:table-column-properties style:column-width="9.342cm"/>
    </style:style>
    <style:style style:name="Row7" style:family="table-row">
      <style:table-row-properties style:min-row-height="0.626cm"/>
    </style:style>
    <style:style style:name="Cell34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line-height="108%"/>
    </style:style>
    <style:style style:name="T4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line-height="108%">
        <style:tab-stops>
          <style:tab-stop style:type="left" style:leader-style="none" style:position="5.669cm"/>
        </style:tab-stops>
      </style:paragraph-properties>
    </style:style>
    <style:style style:name="T41_1" style:family="text"/>
    <style:style style:name="T41_2" style:family="text" style:parent-style-name="Internet_20_link_20__28_user_29_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 style:text-underline-style="solid" style:text-underline-color="font-color" style:letter-kerning="true"/>
    </style:style>
    <style:style style:name="T41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letter-kerning="true"/>
    </style:style>
    <style:style style:name="Row8" style:family="table-row">
      <style:table-row-properties style:min-row-height="0.711cm"/>
    </style:style>
    <style:style style:name="Cell36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line-height="108%"/>
    </style:style>
    <style:style style:name="T4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line-height="108%"/>
    </style:style>
    <style:style style:name="T43_1" style:family="text"/>
    <style:style style:name="T43_2" style:family="text" style:parent-style-name="Internet_20_link_20__28_user_29_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text-underline-style="solid" style:text-underline-color="font-color" style:letter-kerning="true"/>
    </style:style>
    <style:style style:name="P44" style:family="paragraph" style:parent-style-name="Normal">
      <style:paragraph-properties fo:line-height="108%"/>
      <style:text-properties fo:font-size="11pt" style:font-size-asian="11pt" style:font-name-complex="Arial" style:font-size-complex="11pt" fo:font-weight="bold" style:font-weight-asian="bold"/>
    </style:style>
    <style:style style:name="P45" style:family="paragraph" style:parent-style-name="Normal">
      <style:paragraph-properties fo:line-height="108%"/>
      <style:text-properties fo:font-size="11pt" style:font-size-asian="11pt" style:font-name-complex="Arial" style:font-size-complex="11pt" fo:font-weight="bold" style:font-weight-asian="bold"/>
    </style:style>
    <style:style style:name="P46" style:family="paragraph" style:parent-style-name="Normal">
      <style:paragraph-properties fo:line-height="108%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46_1" style:family="text">
      <style:text-properties fo:font-size="10pt" style:font-size-asian="10pt" style:font-name-complex="Arial" style:font-size-complex="10pt" fo:font-weight="bold" style:font-weight-asian="bold"/>
    </style:style>
    <style:style style:name="P47" style:family="paragraph" style:parent-style-name="Normal">
      <style:paragraph-properties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47_1" style:family="text">
      <style:text-properties fo:font-size="9pt" style:font-size-asian="9pt" style:font-name-complex="Arial" style:font-size-complex="9pt"/>
    </style:style>
    <style:style style:name="P48" style:family="paragraph" style:parent-style-name="Normal">
      <style:paragraph-properties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48_1" style:family="text">
      <style:text-properties fo:font-size="9pt" style:font-size-asian="9pt" style:font-name-complex="Arial" style:font-size-complex="9pt"/>
    </style:style>
    <style:style style:name="P49" style:family="paragraph" style:parent-style-name="Normal">
      <style:paragraph-properties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49_1" style:family="text">
      <style:text-properties fo:font-size="9pt" style:font-size-asian="9pt" style:font-name-complex="Arial" style:font-size-complex="9pt" fo:language="de" fo:country="DE"/>
    </style:style>
    <style:style style:name="P50" style:family="paragraph" style:parent-style-name="Normal">
      <style:paragraph-properties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50_1" style:family="text">
      <style:text-properties fo:font-size="9pt" style:font-size-asian="9pt" style:font-name-complex="Arial" style:font-size-complex="9pt" fo:language="de" fo:country="DE"/>
    </style:style>
    <style:style style:name="P51" style:family="paragraph" style:parent-style-name="Normal">
      <style:paragraph-properties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51_1" style:family="text">
      <style:text-properties fo:font-size="9pt" style:font-size-asian="9pt" style:font-name-complex="Arial" style:font-size-complex="9pt"/>
    </style:style>
    <style:style style:name="P52" style:family="paragraph" style:parent-style-name="Normal">
      <style:paragraph-properties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52_1" style:family="text">
      <style:text-properties fo:font-size="9pt" style:font-size-asian="9pt" style:font-name-complex="Arial" style:font-size-complex="9pt"/>
    </style:style>
    <style:style style:name="P53" style:family="paragraph" style:parent-style-name="Normal">
      <style:paragraph-properties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53_1" style:family="text">
      <style:text-properties fo:font-size="9pt" style:font-size-asian="9pt" style:font-name-complex="Arial" style:font-size-complex="9pt"/>
    </style:style>
    <style:style style:name="P54" style:family="paragraph" style:parent-style-name="Normal">
      <style:paragraph-properties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54_1" style:family="text">
      <style:text-properties fo:font-size="9pt" style:font-size-asian="9pt" style:font-name-complex="Arial" style:font-size-complex="9pt"/>
    </style:style>
    <style:style style:name="P55" style:family="paragraph" style:parent-style-name="Normal">
      <style:paragraph-properties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55_1" style:family="text">
      <style:text-properties fo:font-size="9pt" style:font-size-asian="9pt" style:font-name-complex="Arial" style:font-size-complex="9pt"/>
    </style:style>
    <style:style style:name="P56" style:family="paragraph" style:parent-style-name="Normal">
      <style:paragraph-properties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56_1" style:family="text">
      <style:text-properties fo:font-size="9pt" style:font-size-asian="9pt" style:font-name-complex="Arial" style:font-size-complex="9pt"/>
    </style:style>
    <style:style style:name="P57" style:family="paragraph" style:parent-style-name="Normal">
      <style:paragraph-properties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57_1" style:family="text">
      <style:text-properties fo:font-size="9pt" style:font-size-asian="9pt" style:font-name-complex="Arial" style:font-size-complex="9pt"/>
    </style:style>
    <style:style style:name="P58" style:family="paragraph" style:parent-style-name="Normal">
      <style:paragraph-properties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58_1" style:family="text">
      <style:text-properties fo:font-size="9pt" style:font-size-asian="9pt" style:font-name-complex="Arial" style:font-size-complex="9pt"/>
    </style:style>
    <style:style style:name="P59" style:family="paragraph" style:parent-style-name="Normal">
      <style:paragraph-properties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59_1" style:family="text">
      <style:text-properties fo:font-size="9pt" style:font-size-asian="9pt" style:font-name-complex="Arial" style:font-size-complex="9pt" fo:language="de" fo:country="DE"/>
    </style:style>
    <style:style style:name="T59_2" style:family="text">
      <style:text-properties fo:font-size="9pt" style:font-size-asian="9pt" style:font-name-complex="Arial" style:font-size-complex="9pt" fo:language="de" fo:country="DE"/>
    </style:style>
    <style:style style:name="P60" style:family="paragraph" style:parent-style-name="Normal">
      <style:paragraph-properties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60_1" style:family="text">
      <style:text-properties fo:font-size="9pt" style:font-size-asian="9pt" style:font-name-complex="Arial" style:font-size-complex="9pt" fo:language="de" fo:country="DE"/>
    </style:style>
    <style:style style:name="P61" style:family="paragraph" style:parent-style-name="Normal">
      <style:paragraph-properties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61_1" style:family="text">
      <style:text-properties fo:font-size="9pt" style:font-size-asian="9pt" style:font-name-complex="Arial" style:font-size-complex="9pt"/>
    </style:style>
    <style:style style:name="P62" style:family="paragraph" style:parent-style-name="Normal">
      <style:paragraph-properties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62_1" style:family="text">
      <style:text-properties fo:font-size="9pt" style:font-size-asian="9pt" style:font-name-complex="Arial" style:font-size-complex="9pt"/>
    </style:style>
    <style:style style:name="P63" style:family="paragraph" style:parent-style-name="Normal">
      <style:paragraph-properties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63_1" style:family="text">
      <style:text-properties fo:font-size="9pt" style:font-size-asian="9pt" style:font-name-complex="Arial" style:font-size-complex="9pt"/>
    </style:style>
    <style:style style:name="P64" style:family="paragraph" style:parent-style-name="Normal">
      <style:paragraph-properties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64_1" style:family="text">
      <style:text-properties fo:font-size="9pt" style:font-size-asian="9pt" style:font-name-complex="Arial" style:font-size-complex="9pt"/>
    </style:style>
    <style:style style:name="P65" style:family="paragraph" style:parent-style-name="Normal">
      <style:paragraph-properties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65_1" style:family="text">
      <style:text-properties fo:font-size="9pt" style:font-size-asian="9pt" style:font-name-complex="Arial" style:font-size-complex="9pt"/>
    </style:style>
    <style:style style:name="P66" style:family="paragraph" style:parent-style-name="Normal">
      <style:paragraph-properties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66_1" style:family="text">
      <style:text-properties fo:font-size="9pt" style:font-size-asian="9pt" style:font-name-complex="Arial" style:font-size-complex="9pt"/>
    </style:style>
    <style:style style:name="P67" style:family="paragraph" style:parent-style-name="Normal">
      <style:paragraph-properties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67_1" style:family="text">
      <style:text-properties fo:font-size="9pt" style:font-size-asian="9pt" style:font-name-complex="Arial" style:font-size-complex="9pt"/>
    </style:style>
    <style:style style:name="P68" style:family="paragraph" style:parent-style-name="Normal">
      <style:paragraph-properties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68_1" style:family="text">
      <style:text-properties fo:font-size="9pt" style:font-size-asian="9pt" style:font-name-complex="Arial" style:font-size-complex="9pt"/>
    </style:style>
    <style:style style:name="P69" style:family="paragraph" style:parent-style-name="Normal">
      <style:paragraph-properties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69_1" style:family="text">
      <style:text-properties fo:font-size="9pt" style:font-size-asian="9pt" style:font-name-complex="Arial" style:font-size-complex="9pt"/>
    </style:style>
    <style:style style:name="P70" style:family="paragraph" style:parent-style-name="Normal">
      <style:paragraph-properties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70_1" style:family="text">
      <style:text-properties fo:font-size="9pt" style:font-size-asian="9pt" style:font-name-complex="Arial" style:font-size-complex="9pt"/>
    </style:style>
    <style:style style:name="P71" style:family="paragraph" style:parent-style-name="Normal">
      <style:paragraph-properties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71_1" style:family="text">
      <style:text-properties fo:font-size="9pt" style:font-size-asian="9pt" style:font-name-complex="Arial" style:font-size-complex="9pt"/>
    </style:style>
    <style:style style:name="P72" style:family="paragraph" style:parent-style-name="Normal">
      <style:paragraph-properties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72_1" style:family="text">
      <style:text-properties fo:font-size="9pt" style:font-size-asian="9pt" style:font-name-complex="Arial" style:font-size-complex="9pt"/>
    </style:style>
    <style:style style:name="P73" style:family="paragraph" style:parent-style-name="Normal">
      <style:paragraph-properties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73_1" style:family="text">
      <style:text-properties fo:font-size="9pt" style:font-size-asian="9pt" style:font-name-complex="Arial" style:font-size-complex="9pt"/>
    </style:style>
    <style:style style:name="P74" style:family="paragraph" style:parent-style-name="Normal">
      <style:paragraph-properties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74_1" style:family="text">
      <style:text-properties fo:font-size="9pt" style:font-size-asian="9pt" style:font-name-complex="Arial" style:font-size-complex="9pt"/>
    </style:style>
    <style:style style:name="P75" style:family="paragraph" style:parent-style-name="Normal">
      <style:paragraph-properties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75_1" style:family="text">
      <style:text-properties fo:font-size="9pt" style:font-size-asian="9pt" style:font-name-complex="Arial" style:font-size-complex="9pt"/>
    </style:style>
    <style:style style:name="P76" style:family="paragraph" style:parent-style-name="Normal">
      <style:paragraph-properties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76_1" style:family="text">
      <style:text-properties fo:font-size="9pt" style:font-size-asian="9pt" style:font-name-complex="Arial" style:font-size-complex="9pt"/>
    </style:style>
    <style:style style:name="P77" style:family="paragraph" style:parent-style-name="Normal">
      <style:paragraph-properties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77_1" style:family="text">
      <style:text-properties fo:font-size="9pt" style:font-size-asian="9pt" style:font-name-complex="Arial" style:font-size-complex="9pt"/>
    </style:style>
    <style:style style:name="P78" style:family="paragraph" style:parent-style-name="Normal">
      <style:paragraph-properties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78_1" style:family="text">
      <style:text-properties fo:font-size="9pt" style:font-size-asian="9pt" style:font-name-complex="Arial" style:font-size-complex="9pt"/>
    </style:style>
    <style:style style:name="P79" style:family="paragraph" style:parent-style-name="Normal">
      <style:paragraph-properties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79_1" style:family="text">
      <style:text-properties fo:font-size="9pt" style:font-size-asian="9pt" style:font-name-complex="Arial" style:font-size-complex="9pt"/>
    </style:style>
    <style:style style:name="P80" style:family="paragraph" style:parent-style-name="Normal">
      <style:paragraph-properties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80_1" style:family="text">
      <style:text-properties fo:font-size="9pt" style:font-size-asian="9pt" style:font-name-complex="Arial" style:font-size-complex="9pt"/>
    </style:style>
    <style:style style:name="P81" style:family="paragraph" style:parent-style-name="Normal">
      <style:paragraph-properties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81_1" style:family="text">
      <style:text-properties fo:font-size="9pt" style:font-size-asian="9pt" style:font-name-complex="Arial" style:font-size-complex="9pt"/>
    </style:style>
    <style:style style:name="P82" style:family="paragraph" style:parent-style-name="Normal">
      <style:paragraph-properties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82_1" style:family="text">
      <style:text-properties fo:font-size="9pt" style:font-size-asian="9pt" style:font-name-complex="Arial" style:font-size-complex="9pt"/>
    </style:style>
    <style:style style:name="P83" style:family="paragraph" style:parent-style-name="Normal">
      <style:paragraph-properties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83_1" style:family="text">
      <style:text-properties fo:font-size="9pt" style:font-size-asian="9pt" style:font-name-complex="Arial" style:font-size-complex="9pt"/>
    </style:style>
    <style:style style:name="P84" style:family="paragraph" style:parent-style-name="Normal">
      <style:paragraph-properties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84_1" style:family="text">
      <style:text-properties fo:font-size="9pt" style:font-size-asian="9pt" style:font-name-complex="Arial" style:font-size-complex="9pt"/>
    </style:style>
    <style:style style:name="P85" style:family="paragraph" style:parent-style-name="Normal">
      <style:paragraph-properties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85_1" style:family="text">
      <style:text-properties fo:font-size="9pt" style:font-size-asian="9pt" style:font-name-complex="Arial" style:font-size-complex="9pt"/>
    </style:style>
    <style:style style:name="P86" style:family="paragraph" style:parent-style-name="Normal">
      <style:paragraph-properties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86_1" style:family="text">
      <style:text-properties fo:font-size="9pt" style:font-size-asian="9pt" style:font-name-complex="Arial" style:font-size-complex="9pt"/>
    </style:style>
    <style:style style:name="P87" style:family="paragraph" style:parent-style-name="Normal">
      <style:paragraph-properties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87_1" style:family="text">
      <style:text-properties fo:font-size="9pt" style:font-size-asian="9pt" style:font-name-complex="Arial" style:font-size-complex="9pt"/>
    </style:style>
    <style:style style:name="P88" style:family="paragraph" style:parent-style-name="Normal">
      <style:paragraph-properties fo:line-height="108%"/>
      <style:text-properties fo:font-size="11pt" style:font-size-asian="11pt" style:font-name-complex="Arial" style:font-size-complex="11pt" fo:font-weight="bold" style:font-weight-asian="bold"/>
    </style:style>
    <style:style style:name="P89" style:family="paragraph" style:parent-style-name="Normal">
      <style:paragraph-properties fo:line-height="108%"/>
    </style:style>
    <style:style style:name="T89_1" style:family="text">
      <style:text-properties fo:font-size="14pt" style:font-size-asian="14pt" style:font-name-complex="Arial" fo:font-weight="bold" style:font-weight-asian="bold"/>
    </style:style>
    <style:style style:name="P90" style:family="paragraph" style:parent-style-name="Normal">
      <style:paragraph-properties fo:line-height="108%"/>
      <style:text-properties fo:font-size="11pt" style:font-size-asian="11pt" style:font-name-complex="Arial" style:font-size-complex="11pt" fo:font-weight="bold" style:font-weight-asian="bold"/>
    </style:style>
    <style:style style:name="P91" style:family="paragraph" style:parent-style-name="Normal">
      <style:paragraph-properties fo:line-height="108%"/>
    </style:style>
    <style:style style:name="T91_1" style:family="text">
      <style:text-properties fo:font-size="11pt" style:font-size-asian="11pt" style:font-name-complex="Arial" style:font-size-complex="11pt" fo:font-weight="bold" style:font-weight-asian="bold"/>
    </style:style>
    <style:style style:name="P92" style:family="paragraph" style:parent-style-name="Normal">
      <style:paragraph-properties fo:line-height="108%" fo:margin-top="0.071cm"/>
      <style:text-properties fo:background-color="#ffff00" fo:font-style="italic" style:font-style-asian="italic" style:font-style-complex="italic" fo:font-size="10pt" style:font-size-asian="10pt" style:font-name-complex="Arial"/>
    </style:style>
    <style:style style:name="P93" style:family="paragraph" style:parent-style-name="Normal">
      <style:paragraph-properties fo:text-align="justify" fo:line-height="108%" fo:margin-top="0.071cm"/>
    </style:style>
    <style:style style:name="T93_1" style:family="text">
      <style:text-properties fo:font-size="10pt" style:font-size-asian="10pt" style:font-name-complex="Arial" style:font-size-complex="10pt"/>
    </style:style>
    <style:style style:name="T93_2" style:family="text">
      <style:text-properties fo:font-size="10pt" style:font-size-asian="10pt" style:font-name-complex="Arial" style:font-size-complex="10pt"/>
    </style:style>
    <style:style style:name="T93_3" style:family="text">
      <style:text-properties fo:font-size="10pt" style:font-size-asian="10pt" style:font-name-complex="Arial" style:font-size-complex="10pt"/>
    </style:style>
    <style:style style:name="T93_4" style:family="text">
      <style:text-properties fo:font-size="10pt" style:font-size-asian="10pt" style:font-name-complex="Arial" style:font-size-complex="10pt"/>
    </style:style>
    <style:style style:name="T93_5" style:family="text">
      <style:text-properties fo:font-size="10pt" style:font-size-asian="10pt" style:font-name-complex="Arial" style:font-size-complex="10pt"/>
    </style:style>
    <style:style style:name="T93_6" style:family="text">
      <style:text-properties fo:font-size="10pt" style:font-size-asian="10pt" style:font-name-complex="Arial" style:font-size-complex="10pt"/>
    </style:style>
    <style:style style:name="T93_7" style:family="text">
      <style:text-properties fo:font-size="10pt" style:font-size-asian="10pt" style:font-name-complex="Arial" style:font-size-complex="10pt"/>
    </style:style>
    <style:style style:name="T93_8" style:family="text">
      <style:text-properties fo:font-size="10pt" style:font-size-asian="10pt" style:font-name-complex="Arial" style:font-size-complex="10pt"/>
    </style:style>
    <style:style style:name="T93_9" style:family="text">
      <style:text-properties fo:font-size="10pt" style:font-size-asian="10pt" style:font-name-complex="Arial" style:font-size-complex="10pt"/>
    </style:style>
    <style:style style:name="T93_10" style:family="text">
      <style:text-properties fo:font-size="10pt" style:font-size-asian="10pt" style:font-name-complex="Arial" style:font-size-complex="10pt"/>
    </style:style>
    <style:style style:name="T93_11" style:family="text">
      <style:text-properties fo:font-size="10pt" style:font-size-asian="10pt" style:font-name-complex="Arial" style:font-size-complex="10pt"/>
    </style:style>
    <style:style style:name="T93_12" style:family="text">
      <style:text-properties fo:font-size="10pt" style:font-size-asian="10pt" style:font-name-complex="Arial" style:font-size-complex="10pt"/>
    </style:style>
    <style:style style:name="T93_13" style:family="text">
      <style:text-properties fo:font-size="10pt" style:font-size-asian="10pt" style:font-name-complex="Arial" style:font-size-complex="10pt"/>
    </style:style>
    <style:style style:name="T93_14" style:family="text">
      <style:text-properties fo:font-size="11pt" style:font-size-asian="11pt" style:font-name-complex="Arial" style:font-size-complex="11pt"/>
    </style:style>
    <style:style style:name="T93_15" style:family="text">
      <style:text-properties fo:font-size="10pt" style:font-size-asian="10pt" style:font-name-complex="Arial" style:font-size-complex="10pt"/>
    </style:style>
    <style:style style:name="T93_16" style:family="text">
      <style:text-properties fo:font-size="10pt" style:font-size-asian="10pt" style:font-name-complex="Arial" style:font-size-complex="10pt"/>
    </style:style>
    <style:style style:name="T93_17" style:family="text">
      <style:text-properties fo:font-size="10pt" style:font-size-asian="10pt" style:font-name-complex="Arial" style:font-size-complex="10pt"/>
    </style:style>
    <style:style style:name="T93_18" style:family="text">
      <style:text-properties fo:font-size="10pt" style:font-size-asian="10pt" style:font-name-complex="Arial" style:font-size-complex="10pt"/>
    </style:style>
    <style:style style:name="T93_19" style:family="text">
      <style:text-properties fo:font-size="10pt" style:font-size-asian="10pt" style:font-name-complex="Arial" style:font-size-complex="10pt"/>
    </style:style>
    <style:style style:name="T93_20" style:family="text">
      <style:text-properties fo:font-size="10pt" style:font-size-asian="10pt" style:font-name-complex="Arial" style:font-size-complex="10pt"/>
    </style:style>
    <style:style style:name="T93_21" style:family="text">
      <style:text-properties fo:font-size="10pt" style:font-size-asian="10pt" style:font-name-complex="Arial" style:font-size-complex="10pt"/>
    </style:style>
    <style:style style:name="T93_22" style:family="text">
      <style:text-properties fo:font-size="10pt" style:font-size-asian="10pt" style:font-name-complex="Arial" style:font-size-complex="10pt"/>
    </style:style>
    <style:style style:name="T93_23" style:family="text">
      <style:text-properties fo:font-size="10pt" style:font-size-asian="10pt" style:font-name-complex="Arial" style:font-size-complex="10pt"/>
    </style:style>
    <style:style style:name="T93_24" style:family="text">
      <style:text-properties fo:font-size="10pt" style:font-size-asian="10pt" style:font-name-complex="Arial" style:font-size-complex="10pt"/>
    </style:style>
    <style:style style:name="T93_25" style:family="text">
      <style:text-properties fo:font-size="10pt" style:font-size-asian="10pt" style:font-name-complex="Arial" style:font-size-complex="10pt"/>
    </style:style>
    <style:style style:name="T93_26" style:family="text">
      <style:text-properties fo:font-size="10pt" style:font-size-asian="10pt" style:font-name-complex="Arial" style:font-size-complex="10pt"/>
    </style:style>
    <style:style style:name="T93_27" style:family="text">
      <style:text-properties fo:font-size="10pt" style:font-size-asian="10pt" style:font-name-complex="Arial" style:font-size-complex="10pt"/>
    </style:style>
    <style:style style:name="T93_28" style:family="text">
      <style:text-properties fo:font-size="10pt" style:font-size-asian="10pt" style:font-name-complex="Arial" style:font-size-complex="10pt"/>
    </style:style>
    <style:style style:name="T93_29" style:family="text">
      <style:text-properties fo:font-size="10pt" style:font-size-asian="10pt" style:font-name-complex="Arial" style:font-size-complex="10pt"/>
    </style:style>
    <style:style style:name="T93_30" style:family="text">
      <style:text-properties fo:font-size="10pt" style:font-size-asian="10pt" style:font-name-complex="Arial" style:font-size-complex="10pt"/>
    </style:style>
    <style:style style:name="T93_31" style:family="text">
      <style:text-properties fo:font-size="10pt" style:font-size-asian="10pt" style:font-name-complex="Arial" style:font-size-complex="10pt"/>
    </style:style>
    <style:style style:name="T93_32" style:family="text">
      <style:text-properties fo:font-size="10pt" style:font-size-asian="10pt" style:font-name-complex="Arial" style:font-size-complex="10pt"/>
    </style:style>
    <style:style style:name="T93_33" style:family="text">
      <style:text-properties fo:font-size="10pt" style:font-size-asian="10pt" style:font-name-complex="Arial" style:font-size-complex="10pt"/>
    </style:style>
    <style:style style:name="P94" style:family="paragraph" style:parent-style-name="Normal">
      <style:paragraph-properties fo:text-align="justify" fo:line-height="108%" fo:margin-top="0.071cm" fo:margin-bottom="0.423cm"/>
    </style:style>
    <style:style style:name="T94_1" style:family="text">
      <style:text-properties fo:font-size="10pt" style:font-size-asian="10pt" style:font-name-complex="Arial" style:font-size-complex="10pt"/>
    </style:style>
    <style:style style:name="T94_2" style:family="text">
      <style:text-properties fo:font-size="10pt" style:font-size-asian="10pt" style:font-name-complex="Arial" style:font-size-complex="10pt"/>
    </style:style>
    <style:style style:name="T94_3" style:family="text">
      <style:text-properties fo:font-size="10pt" style:font-size-asian="10pt" style:font-name-complex="Arial" style:font-size-complex="10pt"/>
    </style:style>
    <style:style style:name="T94_4" style:family="text">
      <style:text-properties fo:font-size="10pt" style:font-size-asian="10pt" style:font-name-complex="Arial" style:font-size-complex="10pt"/>
    </style:style>
    <style:style style:name="T94_5" style:family="text">
      <style:text-properties fo:font-size="10pt" style:font-size-asian="10pt" style:font-name-complex="Arial" style:font-size-complex="10pt"/>
    </style:style>
    <style:style style:name="T94_6" style:family="text">
      <style:text-properties fo:font-size="10pt" style:font-size-asian="10pt" style:font-name-complex="Arial" style:font-size-complex="10pt"/>
    </style:style>
    <style:style style:name="T94_7" style:family="text">
      <style:text-properties fo:font-size="10pt" style:font-size-asian="10pt" style:font-name-complex="Arial" style:font-size-complex="10pt"/>
    </style:style>
    <style:style style:name="T94_8" style:family="text">
      <style:text-properties fo:font-size="10pt" style:font-size-asian="10pt" style:font-name-complex="Arial" style:font-size-complex="10pt"/>
    </style:style>
    <style:style style:name="T94_9" style:family="text">
      <style:text-properties fo:font-size="10pt" style:font-size-asian="10pt" style:font-name-complex="Arial" style:font-size-complex="10pt"/>
    </style:style>
    <style:style style:name="T94_10" style:family="text">
      <style:text-properties fo:font-size="10pt" style:font-size-asian="10pt" style:font-name-complex="Arial" style:font-size-complex="10pt"/>
    </style:style>
    <style:style style:name="T94_11" style:family="text">
      <style:text-properties fo:font-size="10pt" style:font-size-asian="10pt" style:font-name-complex="Arial" style:font-size-complex="10pt"/>
    </style:style>
    <style:style style:name="T94_12" style:family="text">
      <style:text-properties fo:font-size="10pt" style:font-size-asian="10pt" style:font-name-complex="Arial" style:font-size-complex="10pt"/>
    </style:style>
    <style:style style:name="T94_13" style:family="text">
      <style:text-properties fo:font-size="10pt" style:font-size-asian="10pt" style:font-name-complex="Arial" style:font-size-complex="10pt"/>
    </style:style>
    <style:style style:name="T94_14" style:family="text">
      <style:text-properties fo:font-size="10pt" style:font-size-asian="10pt" style:font-name-complex="Arial" style:font-size-complex="10pt"/>
    </style:style>
    <style:style style:name="T94_15" style:family="text">
      <style:text-properties fo:font-size="10pt" style:font-size-asian="10pt" style:font-name-complex="Arial" style:font-size-complex="10pt"/>
    </style:style>
    <style:style style:name="T94_16" style:family="text">
      <style:text-properties fo:font-size="10pt" style:font-size-asian="10pt" style:font-name-complex="Arial" style:font-size-complex="10pt"/>
    </style:style>
    <style:style style:name="T94_17" style:family="text">
      <style:text-properties fo:font-size="10pt" style:font-size-asian="10pt" style:font-name-complex="Arial" style:font-size-complex="10pt"/>
    </style:style>
    <style:style style:name="T94_18" style:family="text">
      <style:text-properties fo:font-size="10pt" style:font-size-asian="10pt" style:font-name-complex="Arial" style:font-size-complex="10pt"/>
    </style:style>
    <style:style style:name="T94_19" style:family="text">
      <style:text-properties fo:font-size="10pt" style:font-size-asian="10pt" style:font-name-complex="Arial" style:font-size-complex="10pt"/>
    </style:style>
    <style:style style:name="T94_20" style:family="text">
      <style:text-properties fo:font-size="10pt" style:font-size-asian="10pt" style:font-name-complex="Arial" style:font-size-complex="10pt"/>
    </style:style>
    <style:style style:name="T94_21" style:family="text">
      <style:text-properties fo:font-size="10pt" style:font-size-asian="10pt" style:font-name-complex="Arial" style:font-size-complex="10pt"/>
    </style:style>
    <style:style style:name="T94_22" style:family="text">
      <style:text-properties fo:font-size="10pt" style:font-size-asian="10pt" style:font-name-complex="Arial" style:font-size-complex="10pt"/>
    </style:style>
    <style:style style:name="T94_23" style:family="text">
      <style:text-properties fo:font-size="10pt" style:font-size-asian="10pt" style:font-name-complex="Arial" style:font-size-complex="10pt"/>
    </style:style>
    <style:style style:name="T94_24" style:family="text">
      <style:text-properties fo:font-size="10pt" style:font-size-asian="10pt" style:font-name-complex="Arial" style:font-size-complex="10pt"/>
    </style:style>
    <style:style style:name="T94_25" style:family="text">
      <style:text-properties fo:font-size="10pt" style:font-size-asian="10pt" style:font-name-complex="Arial" style:font-size-complex="10pt"/>
    </style:style>
    <style:style style:name="T94_26" style:family="text">
      <style:text-properties fo:font-size="10pt" style:font-size-asian="10pt" style:font-name-complex="Arial" style:font-size-complex="10pt"/>
    </style:style>
    <style:style style:name="T94_27" style:family="text">
      <style:text-properties fo:font-size="10pt" style:font-size-asian="10pt" style:font-name-complex="Arial" style:font-size-complex="10pt"/>
    </style:style>
    <style:style style:name="T94_28" style:family="text">
      <style:text-properties fo:font-size="10pt" style:font-size-asian="10pt" style:font-name-complex="Arial" style:font-size-complex="10pt"/>
    </style:style>
    <style:style style:name="T94_29" style:family="text">
      <style:text-properties fo:font-size="10pt" style:font-size-asian="10pt" style:font-name-complex="Arial" style:font-size-complex="10pt"/>
    </style:style>
    <style:style style:name="T94_30" style:family="text">
      <style:text-properties fo:font-size="10pt" style:font-size-asian="10pt" style:font-name-complex="Arial" style:font-size-complex="10pt"/>
    </style:style>
    <style:style style:name="T94_31" style:family="text">
      <style:text-properties fo:font-size="10pt" style:font-size-asian="10pt" style:font-name-complex="Arial" style:font-size-complex="10pt"/>
    </style:style>
    <style:style style:name="T94_32" style:family="text">
      <style:text-properties fo:font-size="10pt" style:font-size-asian="10pt" style:font-name-complex="Arial" style:font-size-complex="10pt"/>
    </style:style>
    <style:style style:name="T94_33" style:family="text">
      <style:text-properties fo:font-size="10pt" style:font-size-asian="10pt" style:font-name-complex="Arial" style:font-size-complex="10pt"/>
    </style:style>
    <style:style style:name="T94_34" style:family="text">
      <style:text-properties fo:font-size="10pt" style:font-size-asian="10pt" style:font-name-complex="Arial" style:font-size-complex="10pt"/>
    </style:style>
    <style:style style:name="T94_35" style:family="text">
      <style:text-properties fo:font-size="10pt" style:font-size-asian="10pt" style:font-name-complex="Arial" style:font-size-complex="10pt"/>
    </style:style>
    <style:style style:name="T94_36" style:family="text">
      <style:text-properties fo:font-size="10pt" style:font-size-asian="10pt" style:font-name-complex="Arial" style:font-size-complex="10pt"/>
    </style:style>
    <style:style style:name="T94_37" style:family="text">
      <style:text-properties fo:font-size="10pt" style:font-size-asian="10pt" style:font-name-complex="Arial" style:font-size-complex="10pt"/>
    </style:style>
    <style:style style:name="T94_38" style:family="text">
      <style:text-properties fo:font-size="10pt" style:font-size-asian="10pt" style:font-name-complex="Arial" style:font-size-complex="10pt"/>
    </style:style>
    <style:style style:name="T94_39" style:family="text">
      <style:text-properties fo:font-size="10pt" style:font-size-asian="10pt" style:font-name-complex="Arial" style:font-size-complex="10pt"/>
    </style:style>
    <style:style style:name="T94_40" style:family="text">
      <style:text-properties fo:font-size="10pt" style:font-size-asian="10pt" style:font-name-complex="Arial" style:font-size-complex="10pt"/>
    </style:style>
    <style:style style:name="T94_41" style:family="text">
      <style:text-properties fo:font-size="10pt" style:font-size-asian="10pt" style:font-name-complex="Arial" style:font-size-complex="10pt"/>
    </style:style>
    <style:style style:name="T94_42" style:family="text">
      <style:text-properties fo:font-size="10pt" style:font-size-asian="10pt" style:font-name-complex="Arial" style:font-size-complex="10pt"/>
    </style:style>
    <style:style style:name="T94_43" style:family="text">
      <style:text-properties fo:font-size="10pt" style:font-size-asian="10pt" style:font-name-complex="Arial" style:font-size-complex="10pt"/>
    </style:style>
    <style:style style:name="T94_44" style:family="text">
      <style:text-properties fo:font-size="10pt" style:font-size-asian="10pt" style:font-name-complex="Arial" style:font-size-complex="10pt"/>
    </style:style>
    <style:style style:name="T94_45" style:family="text">
      <style:text-properties fo:font-size="10pt" style:font-size-asian="10pt" style:font-name-complex="Arial" style:font-size-complex="10pt"/>
    </style:style>
    <style:style style:name="T94_46" style:family="text">
      <style:text-properties fo:font-size="10pt" style:font-size-asian="10pt" style:font-name-complex="Arial" style:font-size-complex="10pt"/>
    </style:style>
    <style:style style:name="T94_47" style:family="text">
      <style:text-properties fo:font-size="10pt" style:font-size-asian="10pt" style:font-name-complex="Arial" style:font-size-complex="10pt"/>
    </style:style>
    <style:style style:name="T94_48" style:family="text">
      <style:text-properties fo:font-size="10pt" style:font-size-asian="10pt" style:font-name-complex="Arial" style:font-size-complex="10pt"/>
    </style:style>
    <style:style style:name="T94_49" style:family="text">
      <style:text-properties fo:font-size="10pt" style:font-size-asian="10pt" style:font-name-complex="Arial" style:font-size-complex="10pt"/>
    </style:style>
    <style:style style:name="T94_50" style:family="text">
      <style:text-properties fo:font-size="10pt" style:font-size-asian="10pt" style:font-name-complex="Arial" style:font-size-complex="10pt"/>
    </style:style>
    <style:style style:name="T94_51" style:family="text">
      <style:text-properties fo:font-size="10pt" style:font-size-asian="10pt" style:font-name-complex="Arial" style:font-size-complex="10pt"/>
    </style:style>
    <style:style style:name="T94_52" style:family="text">
      <style:text-properties fo:font-size="10pt" style:font-size-asian="10pt" style:font-name-complex="Arial" style:font-size-complex="10pt"/>
    </style:style>
    <style:style style:name="T94_53" style:family="text">
      <style:text-properties fo:font-size="10pt" style:font-size-asian="10pt" style:font-name-complex="Arial" style:font-size-complex="10pt"/>
    </style:style>
    <style:style style:name="T94_54" style:family="text">
      <style:text-properties fo:font-size="10pt" style:font-size-asian="10pt" style:font-name-complex="Arial" style:font-size-complex="10pt"/>
    </style:style>
    <style:style style:name="T94_55" style:family="text">
      <style:text-properties fo:font-size="10pt" style:font-size-asian="10pt" style:font-name-complex="Arial" style:font-size-complex="10pt"/>
    </style:style>
    <style:style style:name="T94_56" style:family="text">
      <style:text-properties fo:font-size="10pt" style:font-size-asian="10pt" style:font-name-complex="Arial" style:font-size-complex="10pt"/>
    </style:style>
    <style:style style:name="T94_57" style:family="text">
      <style:text-properties fo:font-size="10pt" style:font-size-asian="10pt" style:font-name-complex="Arial" style:font-size-complex="10pt"/>
    </style:style>
    <style:style style:name="T94_58" style:family="text">
      <style:text-properties fo:font-size="10pt" style:font-size-asian="10pt" style:font-name-complex="Arial" style:font-size-complex="10pt"/>
    </style:style>
    <style:style style:name="T94_59" style:family="text">
      <style:text-properties fo:font-size="10pt" style:font-size-asian="10pt" style:font-name-complex="Arial" style:font-size-complex="10pt"/>
    </style:style>
    <style:style style:name="T94_60" style:family="text">
      <style:text-properties fo:font-size="10pt" style:font-size-asian="10pt" style:font-name-complex="Arial" style:font-size-complex="10pt"/>
    </style:style>
    <style:style style:name="T94_61" style:family="text">
      <style:text-properties fo:font-size="10pt" style:font-size-asian="10pt" style:font-name-complex="Arial" style:font-size-complex="10pt" fo:language="de" fo:country="DE"/>
    </style:style>
    <style:style style:name="P95" style:family="paragraph" style:parent-style-name="Normal">
      <style:paragraph-properties fo:text-align="justify" fo:line-height="108%" fo:margin-top="0.071cm"/>
    </style:style>
    <style:style style:name="T95_1" style:family="text">
      <style:text-properties fo:font-size="10pt" style:font-size-asian="10pt" style:font-name-complex="Arial"/>
    </style:style>
    <style:style style:name="T95_2" style:family="text">
      <style:text-properties fo:font-size="10pt" style:font-size-asian="10pt" style:font-name-complex="Arial"/>
    </style:style>
    <style:style style:name="T95_3" style:family="text">
      <style:text-properties fo:font-size="10pt" style:font-size-asian="10pt" style:font-name-complex="Arial"/>
    </style:style>
    <style:style style:name="T95_4" style:family="text">
      <style:text-properties fo:font-size="10pt" style:font-size-asian="10pt" style:font-name-complex="Arial"/>
    </style:style>
    <style:style style:name="T95_5" style:family="text">
      <style:text-properties fo:font-size="10pt" style:font-size-asian="10pt" style:font-name-complex="Arial"/>
    </style:style>
    <style:style style:name="T95_6" style:family="text">
      <style:text-properties fo:font-size="10pt" style:font-size-asian="10pt" style:font-name-complex="Arial"/>
    </style:style>
    <style:style style:name="T95_7" style:family="text">
      <style:text-properties fo:font-size="10pt" style:font-size-asian="10pt" style:font-name-complex="Arial"/>
    </style:style>
    <style:style style:name="T95_8" style:family="text">
      <style:text-properties fo:font-size="10pt" style:font-size-asian="10pt" style:font-name-complex="Arial"/>
    </style:style>
    <style:style style:name="T95_9" style:family="text">
      <style:text-properties fo:font-size="10pt" style:font-size-asian="10pt" style:font-name-complex="Arial"/>
    </style:style>
    <style:style style:name="T95_10" style:family="text">
      <style:text-properties fo:font-size="10pt" style:font-size-asian="10pt" style:font-name-complex="Arial"/>
    </style:style>
    <style:style style:name="T95_11" style:family="text">
      <style:text-properties fo:font-size="10pt" style:font-size-asian="10pt" style:font-name-complex="Arial"/>
    </style:style>
    <style:style style:name="T95_12" style:family="text">
      <style:text-properties fo:font-size="10pt" style:font-size-asian="10pt" style:font-name-complex="Arial"/>
    </style:style>
    <style:style style:name="T95_13" style:family="text">
      <style:text-properties fo:font-size="10pt" style:font-size-asian="10pt" style:font-name-complex="Arial"/>
    </style:style>
    <style:style style:name="T95_14" style:family="text">
      <style:text-properties fo:font-size="10pt" style:font-size-asian="10pt" style:font-name-complex="Arial"/>
    </style:style>
    <style:style style:name="T95_15" style:family="text">
      <style:text-properties fo:font-size="10pt" style:font-size-asian="10pt" style:font-name-complex="Arial"/>
    </style:style>
    <style:style style:name="T95_16" style:family="text">
      <style:text-properties fo:font-size="10pt" style:font-size-asian="10pt" style:font-name-complex="Arial"/>
    </style:style>
    <style:style style:name="T95_17" style:family="text">
      <style:text-properties fo:font-size="10pt" style:font-size-asian="10pt" style:font-name-complex="Arial"/>
    </style:style>
    <style:style style:name="T95_18" style:family="text">
      <style:text-properties fo:font-size="10pt" style:font-size-asian="10pt" style:font-name-complex="Arial"/>
    </style:style>
    <style:style style:name="T95_19" style:family="text">
      <style:text-properties fo:font-size="10pt" style:font-size-asian="10pt" style:font-name-complex="Arial"/>
    </style:style>
    <style:style style:name="T95_20" style:family="text">
      <style:text-properties fo:font-size="10pt" style:font-size-asian="10pt" style:font-name-complex="Arial"/>
    </style:style>
    <style:style style:name="T95_21" style:family="text">
      <style:text-properties fo:font-size="10pt" style:font-size-asian="10pt" style:font-name-complex="Arial"/>
    </style:style>
    <style:style style:name="T95_22" style:family="text">
      <style:text-properties fo:font-size="10pt" style:font-size-asian="10pt" style:font-name-complex="Arial"/>
    </style:style>
    <style:style style:name="T95_23" style:family="text">
      <style:text-properties fo:font-size="10pt" style:font-size-asian="10pt" style:font-name-complex="Arial"/>
    </style:style>
    <style:style style:name="T95_24" style:family="text">
      <style:text-properties fo:font-size="10pt" style:font-size-asian="10pt" style:font-name-complex="Arial"/>
    </style:style>
    <style:style style:name="P96" style:family="paragraph" style:parent-style-name="List_20_Paragraph">
      <style:paragraph-properties fo:text-align="justify" fo:line-height="108%" fo:margin-top="0.071cm"/>
      <style:text-properties fo:font-size="10pt" style:font-size-asian="10pt" style:font-name-complex="Arial"/>
    </style:style>
    <style:style style:name="T96_1" style:family="text">
      <style:text-properties fo:font-size="10pt" style:font-size-asian="10pt" style:font-name-complex="Arial"/>
    </style:style>
    <style:style style:name="T96_2" style:family="text">
      <style:text-properties fo:font-size="10pt" style:font-size-asian="10pt" style:font-name-complex="Arial"/>
    </style:style>
    <style:style style:name="P97" style:family="paragraph" style:parent-style-name="List_20_Paragraph">
      <style:paragraph-properties fo:text-align="justify" fo:line-height="108%" fo:margin-top="0.071cm"/>
      <style:text-properties fo:font-size="10pt" style:font-size-asian="10pt" style:font-name-complex="Arial"/>
    </style:style>
    <style:style style:name="T97_1" style:family="text">
      <style:text-properties fo:font-size="10pt" style:font-size-asian="10pt" style:font-name-complex="Arial"/>
    </style:style>
    <style:style style:name="P98" style:family="paragraph" style:parent-style-name="List_20_Paragraph">
      <style:paragraph-properties fo:text-align="justify" fo:line-height="108%" fo:margin-top="0.071cm"/>
      <style:text-properties fo:font-size="10pt" style:font-size-asian="10pt" style:font-name-complex="Arial"/>
    </style:style>
    <style:style style:name="T98_1" style:family="text">
      <style:text-properties fo:font-size="10pt" style:font-size-asian="10pt" style:font-name-complex="Arial"/>
    </style:style>
    <style:style style:name="P99" style:family="paragraph" style:parent-style-name="Normal">
      <style:paragraph-properties fo:text-align="justify" fo:line-height="108%" fo:margin-top="0.071cm"/>
    </style:style>
    <style:style style:name="T99_1" style:family="text">
      <style:text-properties fo:font-size="10pt" style:font-size-asian="10pt" style:font-name-complex="Arial"/>
    </style:style>
    <style:style style:name="T99_2" style:family="text">
      <style:text-properties fo:font-size="10pt" style:font-size-asian="10pt" style:font-name-complex="Arial"/>
    </style:style>
    <style:style style:name="T99_3" style:family="text">
      <style:text-properties fo:font-size="10pt" style:font-size-asian="10pt" style:font-name-complex="Arial"/>
    </style:style>
    <style:style style:name="T99_4" style:family="text">
      <style:text-properties fo:font-size="10pt" style:font-size-asian="10pt" style:font-name-complex="Arial"/>
    </style:style>
    <style:style style:name="T99_5" style:family="text">
      <style:text-properties fo:font-size="10pt" style:font-size-asian="10pt" style:font-name-complex="Arial"/>
    </style:style>
    <style:style style:name="T99_6" style:family="text">
      <style:text-properties fo:font-size="10pt" style:font-size-asian="10pt" style:font-name-complex="Arial"/>
    </style:style>
    <style:style style:name="T99_7" style:family="text">
      <style:text-properties fo:font-size="10pt" style:font-size-asian="10pt" style:font-name-complex="Arial"/>
    </style:style>
    <style:style style:name="T99_8" style:family="text">
      <style:text-properties fo:font-size="10pt" style:font-size-asian="10pt" style:font-name-complex="Arial"/>
    </style:style>
    <style:style style:name="T99_9" style:family="text">
      <style:text-properties fo:font-size="10pt" style:font-size-asian="10pt" style:font-name-complex="Arial"/>
    </style:style>
    <style:style style:name="T99_10" style:family="text">
      <style:text-properties fo:font-size="10pt" style:font-size-asian="10pt" style:font-name-complex="Arial"/>
    </style:style>
    <style:style style:name="T99_11" style:family="text">
      <style:text-properties fo:font-size="10pt" style:font-size-asian="10pt" style:font-name-complex="Arial"/>
    </style:style>
    <style:style style:name="T99_12" style:family="text">
      <style:text-properties fo:font-size="10pt" style:font-size-asian="10pt" style:font-name-complex="Arial"/>
    </style:style>
    <style:style style:name="T99_13" style:family="text">
      <style:text-properties fo:font-size="10pt" style:font-size-asian="10pt" style:font-name-complex="Arial"/>
    </style:style>
    <style:style style:name="T99_14" style:family="text">
      <style:text-properties fo:font-size="10pt" style:font-size-asian="10pt" style:font-name-complex="Arial"/>
    </style:style>
    <style:style style:name="T99_15" style:family="text">
      <style:text-properties fo:font-size="10pt" style:font-size-asian="10pt" style:font-name-complex="Arial"/>
    </style:style>
    <style:style style:name="T99_16" style:family="text">
      <style:text-properties fo:font-size="10pt" style:font-size-asian="10pt" style:font-name-complex="Arial"/>
    </style:style>
    <style:style style:name="P100" style:family="paragraph" style:parent-style-name="Normal">
      <style:paragraph-properties fo:text-align="justify" fo:line-height="108%" fo:margin-top="0.071cm"/>
      <style:text-properties fo:font-size="10pt" style:font-size-asian="10pt" style:font-name-complex="Arial"/>
    </style:style>
    <style:style style:name="P101" style:family="paragraph" style:parent-style-name="Normal">
      <style:paragraph-properties fo:text-align="justify" fo:line-height="108%" fo:margin-top="0.071cm"/>
    </style:style>
    <style:style style:name="T101_1" style:family="text">
      <style:text-properties fo:font-size="10pt" style:font-size-asian="10pt" style:font-name-complex="Arial"/>
    </style:style>
    <style:style style:name="T101_2" style:family="text">
      <style:text-properties fo:font-size="10pt" style:font-size-asian="10pt" style:font-name-complex="Arial"/>
    </style:style>
    <style:style style:name="T101_3" style:family="text">
      <style:text-properties fo:font-size="10pt" style:font-size-asian="10pt" style:font-name-complex="Arial"/>
    </style:style>
    <style:style style:name="T101_4" style:family="text">
      <style:text-properties fo:font-size="10pt" style:font-size-asian="10pt" style:font-name-complex="Arial"/>
    </style:style>
    <style:style style:name="P102" style:family="paragraph" style:parent-style-name="Normal">
      <style:paragraph-properties fo:text-align="justify" fo:line-height="108%" fo:margin-top="0.071cm"/>
      <style:text-properties fo:font-size="10pt" style:font-size-asian="10pt" style:font-name-complex="Arial"/>
    </style:style>
    <style:style style:name="P103" style:family="paragraph" style:parent-style-name="List_20_Paragraph">
      <style:paragraph-properties fo:text-align="justify" fo:line-height="108%" fo:margin-top="0.071cm"/>
      <style:text-properties fo:font-size="10pt" style:font-size-asian="10pt" style:font-name-complex="Arial"/>
    </style:style>
    <style:style style:name="T103_1" style:family="text">
      <style:text-properties fo:font-size="10pt" style:font-size-asian="10pt" style:font-name-complex="Arial" fo:font-weight="bold" style:font-weight-asian="bold"/>
    </style:style>
    <style:style style:name="T103_2" style:family="text">
      <style:text-properties fo:font-size="10pt" style:font-size-asian="10pt" style:font-name-complex="Arial" fo:font-weight="bold" style:font-weight-asian="bold"/>
    </style:style>
    <style:style style:name="T103_3" style:family="text">
      <style:text-properties fo:font-size="10pt" style:font-size-asian="10pt" style:font-name-complex="Arial" fo:font-weight="bold" style:font-weight-asian="bold"/>
    </style:style>
    <style:style style:name="T103_4" style:family="text">
      <style:text-properties fo:font-size="10pt" style:font-size-asian="10pt" style:font-name-complex="Arial"/>
    </style:style>
    <style:style style:name="T103_5" style:family="text">
      <style:text-properties fo:font-size="10pt" style:font-size-asian="10pt" style:font-name-complex="Arial"/>
    </style:style>
    <style:style style:name="T103_6" style:family="text">
      <style:text-properties fo:font-size="10pt" style:font-size-asian="10pt" style:font-name-complex="Arial"/>
    </style:style>
    <style:style style:name="T103_7" style:family="text">
      <style:text-properties fo:font-size="10pt" style:font-size-asian="10pt" style:font-name-complex="Arial"/>
    </style:style>
    <style:style style:name="T103_8" style:family="text">
      <style:text-properties fo:font-size="10pt" style:font-size-asian="10pt" style:font-name-complex="Arial"/>
    </style:style>
    <style:style style:name="T103_9" style:family="text">
      <style:text-properties fo:font-size="10pt" style:font-size-asian="10pt" style:font-name-complex="Arial"/>
    </style:style>
    <style:style style:name="T103_10" style:family="text">
      <style:text-properties fo:font-size="10pt" style:font-size-asian="10pt" style:font-name-complex="Arial"/>
    </style:style>
    <style:style style:name="T103_11" style:family="text">
      <style:text-properties fo:font-size="10pt" style:font-size-asian="10pt" style:font-name-complex="Arial"/>
    </style:style>
    <style:style style:name="T103_12" style:family="text">
      <style:text-properties fo:font-size="10pt" style:font-size-asian="10pt" style:font-name-complex="Arial"/>
    </style:style>
    <style:style style:name="T103_13" style:family="text">
      <style:text-properties fo:font-size="10pt" style:font-size-asian="10pt" style:font-name-complex="Arial"/>
    </style:style>
    <style:style style:name="T103_14" style:family="text">
      <style:text-properties fo:font-size="10pt" style:font-size-asian="10pt" style:font-name-complex="Arial"/>
    </style:style>
    <style:style style:name="T103_15" style:family="text">
      <style:text-properties fo:font-size="10pt" style:font-size-asian="10pt" style:font-name-complex="Arial"/>
    </style:style>
    <style:style style:name="T103_16" style:family="text">
      <style:text-properties fo:font-size="10pt" style:font-size-asian="10pt" style:font-name-complex="Arial"/>
    </style:style>
    <style:style style:name="T103_17" style:family="text">
      <style:text-properties fo:font-size="10pt" style:font-size-asian="10pt" style:font-name-complex="Arial"/>
    </style:style>
    <style:style style:name="T103_18" style:family="text">
      <style:text-properties fo:font-size="10pt" style:font-size-asian="10pt" style:font-name-complex="Arial"/>
    </style:style>
    <style:style style:name="T103_19" style:family="text">
      <style:text-properties fo:font-size="10pt" style:font-size-asian="10pt" style:font-name-complex="Arial"/>
    </style:style>
    <style:style style:name="T103_20" style:family="text">
      <style:text-properties fo:font-size="10pt" style:font-size-asian="10pt" style:font-name-complex="Arial"/>
    </style:style>
    <style:style style:name="T103_21" style:family="text">
      <style:text-properties fo:font-size="10pt" style:font-size-asian="10pt" style:font-name-complex="Arial"/>
    </style:style>
    <style:style style:name="T103_22" style:family="text">
      <style:text-properties fo:font-size="10pt" style:font-size-asian="10pt" style:font-name-complex="Arial"/>
    </style:style>
    <style:style style:name="T103_23" style:family="text">
      <style:text-properties fo:font-size="10pt" style:font-size-asian="10pt" style:font-name-complex="Arial"/>
    </style:style>
    <style:style style:name="T103_24" style:family="text">
      <style:text-properties fo:font-size="10pt" style:font-size-asian="10pt" style:font-name-complex="Arial"/>
    </style:style>
    <style:style style:name="T103_25" style:family="text">
      <style:text-properties fo:font-size="10pt" style:font-size-asian="10pt" style:font-name-complex="Arial"/>
    </style:style>
    <style:style style:name="T103_26" style:family="text">
      <style:text-properties fo:font-size="10pt" style:font-size-asian="10pt" style:font-name-complex="Arial"/>
    </style:style>
    <style:style style:name="T103_27" style:family="text">
      <style:text-properties fo:font-size="10pt" style:font-size-asian="10pt" style:font-name-complex="Arial"/>
    </style:style>
    <style:style style:name="T103_28" style:family="text">
      <style:text-properties fo:font-size="10pt" style:font-size-asian="10pt" style:font-name-complex="Arial"/>
    </style:style>
    <style:style style:name="T103_29" style:family="text">
      <style:text-properties fo:font-size="10pt" style:font-size-asian="10pt" style:font-name-complex="Arial"/>
    </style:style>
    <style:style style:name="T103_30" style:family="text">
      <style:text-properties fo:font-size="10pt" style:font-size-asian="10pt" style:font-name-complex="Arial"/>
    </style:style>
    <style:style style:name="T103_31" style:family="text">
      <style:text-properties fo:font-size="10pt" style:font-size-asian="10pt" style:font-name-complex="Arial"/>
    </style:style>
    <style:style style:name="T103_32" style:family="text">
      <style:text-properties fo:font-size="10pt" style:font-size-asian="10pt" style:font-name-complex="Arial"/>
    </style:style>
    <style:style style:name="T103_33" style:family="text">
      <style:text-properties fo:font-size="10pt" style:font-size-asian="10pt" style:font-name-complex="Arial"/>
    </style:style>
    <style:style style:name="T103_34" style:family="text">
      <style:text-properties fo:font-size="10pt" style:font-size-asian="10pt" style:font-name-complex="Arial"/>
    </style:style>
    <style:style style:name="T103_35" style:family="text">
      <style:text-properties fo:font-size="10pt" style:font-size-asian="10pt" style:font-name-complex="Arial"/>
    </style:style>
    <style:style style:name="T103_36" style:family="text">
      <style:text-properties fo:font-size="10pt" style:font-size-asian="10pt" style:font-name-complex="Arial"/>
    </style:style>
    <style:style style:name="T103_37" style:family="text">
      <style:text-properties fo:font-size="10pt" style:font-size-asian="10pt" style:font-name-complex="Arial"/>
    </style:style>
    <style:style style:name="T103_38" style:family="text">
      <style:text-properties fo:font-size="10pt" style:font-size-asian="10pt" style:font-name-complex="Arial"/>
    </style:style>
    <style:style style:name="T103_39" style:family="text">
      <style:text-properties fo:font-size="10pt" style:font-size-asian="10pt" style:font-name-complex="Arial"/>
    </style:style>
    <style:style style:name="T103_40" style:family="text">
      <style:text-properties fo:font-size="10pt" style:font-size-asian="10pt" style:font-name-complex="Arial"/>
    </style:style>
    <style:style style:name="T103_41" style:family="text">
      <style:text-properties fo:font-size="10pt" style:font-size-asian="10pt" style:font-name-complex="Arial"/>
    </style:style>
    <style:style style:name="T103_42" style:family="text">
      <style:text-properties fo:font-size="10pt" style:font-size-asian="10pt" style:font-name-complex="Arial"/>
    </style:style>
    <style:style style:name="T103_43" style:family="text">
      <style:text-properties fo:font-size="10pt" style:font-size-asian="10pt" style:font-name-complex="Arial"/>
    </style:style>
    <style:style style:name="T103_44" style:family="text">
      <style:text-properties fo:font-size="10pt" style:font-size-asian="10pt" style:font-name-complex="Arial"/>
    </style:style>
    <style:style style:name="T103_45" style:family="text">
      <style:text-properties fo:font-size="10pt" style:font-size-asian="10pt" style:font-name-complex="Arial"/>
    </style:style>
    <style:style style:name="T103_46" style:family="text">
      <style:text-properties fo:font-size="10pt" style:font-size-asian="10pt" style:font-name-complex="Arial"/>
    </style:style>
    <style:style style:name="T103_47" style:family="text">
      <style:text-properties fo:font-size="10pt" style:font-size-asian="10pt" style:font-name-complex="Arial"/>
    </style:style>
    <style:style style:name="T103_48" style:family="text">
      <style:text-properties fo:font-size="10pt" style:font-size-asian="10pt" style:font-name-complex="Arial"/>
    </style:style>
    <style:style style:name="T103_49" style:family="text">
      <style:text-properties fo:font-size="10pt" style:font-size-asian="10pt" style:font-name-complex="Arial"/>
    </style:style>
    <style:style style:name="T103_50" style:family="text">
      <style:text-properties fo:font-size="10pt" style:font-size-asian="10pt" style:font-name-complex="Arial"/>
    </style:style>
    <style:style style:name="T103_51" style:family="text">
      <style:text-properties fo:font-size="10pt" style:font-size-asian="10pt" style:font-name-complex="Arial"/>
    </style:style>
    <style:style style:name="T103_52" style:family="text">
      <style:text-properties fo:font-size="10pt" style:font-size-asian="10pt" style:font-name-complex="Arial"/>
    </style:style>
    <style:style style:name="T103_53" style:family="text">
      <style:text-properties fo:font-size="10pt" style:font-size-asian="10pt" style:font-name-complex="Arial"/>
    </style:style>
    <style:style style:name="T103_54" style:family="text">
      <style:text-properties fo:font-size="10pt" style:font-size-asian="10pt" style:font-name-complex="Arial"/>
    </style:style>
    <style:style style:name="T103_55" style:family="text">
      <style:text-properties fo:font-size="10pt" style:font-size-asian="10pt" style:font-name-complex="Arial"/>
    </style:style>
    <style:style style:name="T103_56" style:family="text">
      <style:text-properties fo:font-size="10pt" style:font-size-asian="10pt" style:font-name-complex="Arial"/>
    </style:style>
    <style:style style:name="T103_57" style:family="text">
      <style:text-properties fo:font-size="10pt" style:font-size-asian="10pt" style:font-name-complex="Arial"/>
    </style:style>
    <style:style style:name="T103_58" style:family="text">
      <style:text-properties fo:font-size="10pt" style:font-size-asian="10pt" style:font-name-complex="Arial"/>
    </style:style>
    <style:style style:name="T103_59" style:family="text">
      <style:text-properties fo:font-size="10pt" style:font-size-asian="10pt" style:font-name-complex="Arial"/>
    </style:style>
    <style:style style:name="T103_60" style:family="text">
      <style:text-properties fo:font-size="10pt" style:font-size-asian="10pt" style:font-name-complex="Arial"/>
    </style:style>
    <style:style style:name="T103_61" style:family="text">
      <style:text-properties fo:font-size="10pt" style:font-size-asian="10pt" style:font-name-complex="Arial"/>
    </style:style>
    <style:style style:name="T103_62" style:family="text">
      <style:text-properties fo:font-size="10pt" style:font-size-asian="10pt" style:font-name-complex="Arial"/>
    </style:style>
    <style:style style:name="T103_63" style:family="text">
      <style:text-properties fo:font-size="10pt" style:font-size-asian="10pt" style:font-name-complex="Arial"/>
    </style:style>
    <style:style style:name="T103_64" style:family="text">
      <style:text-properties fo:font-size="10pt" style:font-size-asian="10pt" style:font-name-complex="Arial"/>
    </style:style>
    <style:style style:name="T103_65" style:family="text">
      <style:text-properties fo:font-size="10pt" style:font-size-asian="10pt" style:font-name-complex="Arial"/>
    </style:style>
    <style:style style:name="T103_66" style:family="text">
      <style:text-properties fo:font-size="10pt" style:font-size-asian="10pt" style:font-name-complex="Arial"/>
    </style:style>
    <style:style style:name="T103_67" style:family="text">
      <style:text-properties fo:font-size="10pt" style:font-size-asian="10pt" style:font-name-complex="Arial"/>
    </style:style>
    <style:style style:name="T103_68" style:family="text">
      <style:text-properties fo:font-size="10pt" style:font-size-asian="10pt" style:font-name-complex="Arial"/>
    </style:style>
    <style:style style:name="T103_69" style:family="text">
      <style:text-properties fo:font-size="10pt" style:font-size-asian="10pt" style:font-name-complex="Arial"/>
    </style:style>
    <style:style style:name="T103_70" style:family="text">
      <style:text-properties fo:font-size="10pt" style:font-size-asian="10pt" style:font-name-complex="Arial"/>
    </style:style>
    <style:style style:name="T103_71" style:family="text">
      <style:text-properties fo:font-size="10pt" style:font-size-asian="10pt" style:font-name-complex="Arial"/>
    </style:style>
    <style:style style:name="T103_72" style:family="text">
      <style:text-properties fo:font-size="10pt" style:font-size-asian="10pt" style:font-name-complex="Arial"/>
    </style:style>
    <style:style style:name="T103_73" style:family="text">
      <style:text-properties fo:font-size="10pt" style:font-size-asian="10pt" style:font-name-complex="Arial"/>
    </style:style>
    <style:style style:name="T103_74" style:family="text">
      <style:text-properties fo:font-size="10pt" style:font-size-asian="10pt" style:font-name-complex="Arial"/>
    </style:style>
    <style:style style:name="T103_75" style:family="text">
      <style:text-properties fo:font-size="10pt" style:font-size-asian="10pt" style:font-name-complex="Arial"/>
    </style:style>
    <style:style style:name="T103_76" style:family="text">
      <style:text-properties fo:font-size="10pt" style:font-size-asian="10pt" style:font-name-complex="Arial"/>
    </style:style>
    <style:style style:name="P104" style:family="paragraph" style:parent-style-name="List_20_Paragraph">
      <style:paragraph-properties fo:text-align="justify" fo:line-height="108%" fo:margin-top="0.071cm"/>
      <style:text-properties fo:font-size="10pt" style:font-size-asian="10pt" style:font-name-complex="Arial"/>
    </style:style>
    <style:style style:name="T104_1" style:family="text">
      <style:text-properties fo:font-size="10pt" style:font-size-asian="10pt" style:font-name-complex="Arial" fo:font-weight="bold" style:font-weight-asian="bold"/>
    </style:style>
    <style:style style:name="T104_2" style:family="text">
      <style:text-properties fo:font-size="10pt" style:font-size-asian="10pt" style:font-name-complex="Arial"/>
    </style:style>
    <style:style style:name="T104_3" style:family="text">
      <style:text-properties fo:font-size="10pt" style:font-size-asian="10pt" style:font-name-complex="Arial"/>
    </style:style>
    <style:style style:name="T104_4" style:family="text">
      <style:text-properties fo:font-size="10pt" style:font-size-asian="10pt" style:font-name-complex="Arial"/>
    </style:style>
    <style:style style:name="T104_5" style:family="text">
      <style:text-properties fo:font-size="10pt" style:font-size-asian="10pt" style:font-name-complex="Arial"/>
    </style:style>
    <style:style style:name="T104_6" style:family="text">
      <style:text-properties fo:font-size="10pt" style:font-size-asian="10pt" style:font-name-complex="Arial"/>
    </style:style>
    <style:style style:name="T104_7" style:family="text">
      <style:text-properties fo:font-size="10pt" style:font-size-asian="10pt" style:font-name-complex="Arial"/>
    </style:style>
    <style:style style:name="T104_8" style:family="text">
      <style:text-properties fo:font-size="10pt" style:font-size-asian="10pt" style:font-name-complex="Arial"/>
    </style:style>
    <style:style style:name="T104_9" style:family="text">
      <style:text-properties fo:font-size="10pt" style:font-size-asian="10pt" style:font-name-complex="Arial"/>
    </style:style>
    <style:style style:name="T104_10" style:family="text">
      <style:text-properties fo:font-size="10pt" style:font-size-asian="10pt" style:font-name-complex="Arial"/>
    </style:style>
    <style:style style:name="T104_11" style:family="text">
      <style:text-properties fo:font-size="10pt" style:font-size-asian="10pt" style:font-name-complex="Arial"/>
    </style:style>
    <style:style style:name="T104_12" style:family="text">
      <style:text-properties fo:font-size="10pt" style:font-size-asian="10pt" style:font-name-complex="Arial"/>
    </style:style>
    <style:style style:name="T104_13" style:family="text">
      <style:text-properties fo:font-size="10pt" style:font-size-asian="10pt" style:font-name-complex="Arial"/>
    </style:style>
    <style:style style:name="T104_14" style:family="text">
      <style:text-properties fo:font-size="10pt" style:font-size-asian="10pt" style:font-name-complex="Arial"/>
    </style:style>
    <style:style style:name="T104_15" style:family="text">
      <style:text-properties fo:font-size="10pt" style:font-size-asian="10pt" style:font-name-complex="Arial"/>
    </style:style>
    <style:style style:name="T104_16" style:family="text">
      <style:text-properties fo:font-size="10pt" style:font-size-asian="10pt" style:font-name-complex="Arial"/>
    </style:style>
    <style:style style:name="T104_17" style:family="text">
      <style:text-properties fo:font-size="10pt" style:font-size-asian="10pt" style:font-name-complex="Arial"/>
    </style:style>
    <style:style style:name="T104_18" style:family="text">
      <style:text-properties fo:font-size="10pt" style:font-size-asian="10pt" style:font-name-complex="Arial"/>
    </style:style>
    <style:style style:name="T104_19" style:family="text">
      <style:text-properties fo:font-size="10pt" style:font-size-asian="10pt" style:font-name-complex="Arial"/>
    </style:style>
    <style:style style:name="T104_20" style:family="text">
      <style:text-properties fo:font-size="10pt" style:font-size-asian="10pt" style:font-name-complex="Arial"/>
    </style:style>
    <style:style style:name="T104_21" style:family="text">
      <style:text-properties fo:font-size="10pt" style:font-size-asian="10pt" style:font-name-complex="Arial"/>
    </style:style>
    <style:style style:name="T104_22" style:family="text">
      <style:text-properties fo:font-size="10pt" style:font-size-asian="10pt" style:font-name-complex="Arial"/>
    </style:style>
    <style:style style:name="T104_23" style:family="text">
      <style:text-properties fo:font-size="10pt" style:font-size-asian="10pt" style:font-name-complex="Arial"/>
    </style:style>
    <style:style style:name="T104_24" style:family="text">
      <style:text-properties fo:font-size="10pt" style:font-size-asian="10pt" style:font-name-complex="Arial"/>
    </style:style>
    <style:style style:name="T104_25" style:family="text">
      <style:text-properties fo:font-size="10pt" style:font-size-asian="10pt" style:font-name-complex="Arial"/>
    </style:style>
    <style:style style:name="T104_26" style:family="text">
      <style:text-properties fo:font-size="10pt" style:font-size-asian="10pt" style:font-name-complex="Arial"/>
    </style:style>
    <style:style style:name="T104_27" style:family="text">
      <style:text-properties fo:font-size="10pt" style:font-size-asian="10pt" style:font-name-complex="Arial"/>
    </style:style>
    <style:style style:name="T104_28" style:family="text">
      <style:text-properties fo:font-size="10pt" style:font-size-asian="10pt" style:font-name-complex="Arial"/>
    </style:style>
    <style:style style:name="T104_29" style:family="text">
      <style:text-properties fo:font-size="10pt" style:font-size-asian="10pt" style:font-name-complex="Arial"/>
    </style:style>
    <style:style style:name="T104_30" style:family="text">
      <style:text-properties fo:font-size="10pt" style:font-size-asian="10pt" style:font-name-complex="Arial"/>
    </style:style>
    <style:style style:name="T104_31" style:family="text">
      <style:text-properties fo:font-size="10pt" style:font-size-asian="10pt" style:font-name-complex="Arial"/>
    </style:style>
    <style:style style:name="T104_32" style:family="text">
      <style:text-properties fo:font-size="10pt" style:font-size-asian="10pt" style:font-name-complex="Arial"/>
    </style:style>
    <style:style style:name="P105" style:family="paragraph" style:parent-style-name="List_20_Paragraph">
      <style:paragraph-properties fo:text-align="justify" fo:line-height="108%" fo:margin-top="0.071cm"/>
      <style:text-properties fo:font-size="10pt" style:font-size-asian="10pt" style:font-name-complex="Arial"/>
    </style:style>
    <style:style style:name="T105_1" style:family="text">
      <style:text-properties fo:font-size="10pt" style:font-size-asian="10pt" style:font-name-complex="Arial" fo:font-weight="bold" style:font-weight-asian="bold"/>
    </style:style>
    <style:style style:name="T105_2" style:family="text">
      <style:text-properties fo:font-size="10pt" style:font-size-asian="10pt" style:font-name-complex="Arial"/>
    </style:style>
    <style:style style:name="T105_3" style:family="text">
      <style:text-properties fo:font-size="10pt" style:font-size-asian="10pt" style:font-name-complex="Arial"/>
    </style:style>
    <style:style style:name="T105_4" style:family="text">
      <style:text-properties fo:font-size="10pt" style:font-size-asian="10pt" style:font-name-complex="Arial"/>
    </style:style>
    <style:style style:name="T105_5" style:family="text">
      <style:text-properties fo:font-size="10pt" style:font-size-asian="10pt" style:font-name-complex="Arial"/>
    </style:style>
    <style:style style:name="T105_6" style:family="text">
      <style:text-properties fo:font-size="10pt" style:font-size-asian="10pt" style:font-name-complex="Arial"/>
    </style:style>
    <style:style style:name="T105_7" style:family="text">
      <style:text-properties fo:font-size="10pt" style:font-size-asian="10pt" style:font-name-complex="Arial"/>
    </style:style>
    <style:style style:name="T105_8" style:family="text">
      <style:text-properties fo:font-size="10pt" style:font-size-asian="10pt" style:font-name-complex="Arial"/>
    </style:style>
    <style:style style:name="P106" style:family="paragraph" style:parent-style-name="List_20_Paragraph">
      <style:paragraph-properties fo:text-align="justify" fo:line-height="108%" fo:margin-top="0.071cm"/>
      <style:text-properties fo:font-size="10pt" style:font-size-asian="10pt" style:font-name-complex="Arial"/>
    </style:style>
    <style:style style:name="T106_1" style:family="text">
      <style:text-properties fo:font-size="10pt" style:font-size-asian="10pt" style:font-name-complex="Arial" fo:font-weight="bold" style:font-weight-asian="bold"/>
    </style:style>
    <style:style style:name="T106_2" style:family="text">
      <style:text-properties fo:font-size="10pt" style:font-size-asian="10pt" style:font-name-complex="Arial"/>
    </style:style>
    <style:style style:name="T106_3" style:family="text">
      <style:text-properties fo:font-size="10pt" style:font-size-asian="10pt" style:font-name-complex="Arial"/>
    </style:style>
    <style:style style:name="T106_4" style:family="text">
      <style:text-properties fo:font-size="10pt" style:font-size-asian="10pt" style:font-name-complex="Arial"/>
    </style:style>
    <style:style style:name="T106_5" style:family="text">
      <style:text-properties fo:font-size="10pt" style:font-size-asian="10pt" style:font-name-complex="Arial"/>
    </style:style>
    <style:style style:name="T106_6" style:family="text">
      <style:text-properties fo:font-size="10pt" style:font-size-asian="10pt" style:font-name-complex="Arial"/>
    </style:style>
    <style:style style:name="T106_7" style:family="text">
      <style:text-properties fo:font-size="10pt" style:font-size-asian="10pt" style:font-name-complex="Arial"/>
    </style:style>
    <style:style style:name="T106_8" style:family="text">
      <style:text-properties fo:font-size="10pt" style:font-size-asian="10pt" style:font-name-complex="Arial"/>
    </style:style>
    <style:style style:name="T106_9" style:family="text">
      <style:text-properties fo:font-size="10pt" style:font-size-asian="10pt" style:font-name-complex="Arial"/>
    </style:style>
    <style:style style:name="T106_10" style:family="text">
      <style:text-properties fo:font-size="10pt" style:font-size-asian="10pt" style:font-name-complex="Arial"/>
    </style:style>
    <style:style style:name="T106_11" style:family="text">
      <style:text-properties fo:font-size="10pt" style:font-size-asian="10pt" style:font-name-complex="Arial"/>
    </style:style>
    <style:style style:name="T106_12" style:family="text">
      <style:text-properties fo:font-size="10pt" style:font-size-asian="10pt" style:font-name-complex="Arial"/>
    </style:style>
    <style:style style:name="T106_13" style:family="text">
      <style:text-properties fo:font-size="10pt" style:font-size-asian="10pt" style:font-name-complex="Arial"/>
    </style:style>
    <style:style style:name="T106_14" style:family="text">
      <style:text-properties fo:font-size="10pt" style:font-size-asian="10pt" style:font-name-complex="Arial"/>
    </style:style>
    <style:style style:name="T106_15" style:family="text">
      <style:text-properties fo:font-size="10pt" style:font-size-asian="10pt" style:font-name-complex="Arial"/>
    </style:style>
    <style:style style:name="T106_16" style:family="text">
      <style:text-properties fo:font-size="10pt" style:font-size-asian="10pt" style:font-name-complex="Arial"/>
    </style:style>
    <style:style style:name="T106_17" style:family="text">
      <style:text-properties fo:font-size="10pt" style:font-size-asian="10pt" style:font-name-complex="Arial"/>
    </style:style>
    <style:style style:name="T106_18" style:family="text">
      <style:text-properties fo:font-size="10pt" style:font-size-asian="10pt" style:font-name-complex="Arial"/>
    </style:style>
    <style:style style:name="T106_19" style:family="text">
      <style:text-properties fo:font-size="10pt" style:font-size-asian="10pt" style:font-name-complex="Arial"/>
    </style:style>
    <style:style style:name="T106_20" style:family="text">
      <style:text-properties style:text-position="super 58%" fo:font-size="10pt" style:font-size-asian="10pt" style:font-name-complex="Arial"/>
    </style:style>
    <style:style style:name="T106_21" style:family="text">
      <style:text-properties fo:font-size="10pt" style:font-size-asian="10pt" style:font-name-complex="Arial"/>
    </style:style>
    <style:style style:name="T106_22" style:family="text">
      <style:text-properties fo:font-size="10pt" style:font-size-asian="10pt" style:font-name-complex="Arial"/>
    </style:style>
    <style:style style:name="T106_23" style:family="text">
      <style:text-properties fo:font-size="10pt" style:font-size-asian="10pt" style:font-name-complex="Arial"/>
    </style:style>
    <style:style style:name="T106_24" style:family="text">
      <style:text-properties fo:font-size="10pt" style:font-size-asian="10pt" style:font-name-complex="Arial"/>
    </style:style>
    <style:style style:name="T106_25" style:family="text">
      <style:text-properties fo:font-size="10pt" style:font-size-asian="10pt" style:font-name-complex="Arial"/>
    </style:style>
    <style:style style:name="T106_26" style:family="text">
      <style:text-properties fo:font-size="10pt" style:font-size-asian="10pt" style:font-name-complex="Arial"/>
    </style:style>
    <style:style style:name="T106_27" style:family="text">
      <style:text-properties fo:font-size="10pt" style:font-size-asian="10pt" style:font-name-complex="Arial"/>
    </style:style>
    <style:style style:name="T106_28" style:family="text">
      <style:text-properties fo:font-size="10pt" style:font-size-asian="10pt" style:font-name-complex="Arial"/>
    </style:style>
    <style:style style:name="T106_29" style:family="text">
      <style:text-properties fo:font-size="10pt" style:font-size-asian="10pt" style:font-name-complex="Arial"/>
    </style:style>
    <style:style style:name="T106_30" style:family="text">
      <style:text-properties fo:font-size="10pt" style:font-size-asian="10pt" style:font-name-complex="Arial"/>
    </style:style>
    <style:style style:name="T106_31" style:family="text">
      <style:text-properties fo:font-size="10pt" style:font-size-asian="10pt" style:font-name-complex="Arial"/>
    </style:style>
    <style:style style:name="T106_32" style:family="text">
      <style:text-properties fo:font-size="10pt" style:font-size-asian="10pt" style:font-name-complex="Arial"/>
    </style:style>
    <style:style style:name="T106_33" style:family="text">
      <style:text-properties fo:font-size="10pt" style:font-size-asian="10pt" style:font-name-complex="Arial"/>
    </style:style>
    <style:style style:name="P107" style:family="paragraph" style:parent-style-name="List_20_Paragraph">
      <style:paragraph-properties fo:text-align="justify" fo:line-height="108%" fo:margin-top="0.071cm"/>
      <style:text-properties fo:font-size="10pt" style:font-size-asian="10pt" style:font-name-complex="Arial"/>
    </style:style>
    <style:style style:name="T107_1" style:family="text">
      <style:text-properties fo:font-size="10pt" style:font-size-asian="10pt" style:font-name-complex="Arial" fo:font-weight="bold" style:font-weight-asian="bold"/>
    </style:style>
    <style:style style:name="T107_2" style:family="text">
      <style:text-properties fo:font-size="10pt" style:font-size-asian="10pt" style:font-name-complex="Arial" fo:font-weight="bold" style:font-weight-asian="bold"/>
    </style:style>
    <style:style style:name="T107_3" style:family="text">
      <style:text-properties fo:font-size="10pt" style:font-size-asian="10pt" style:font-name-complex="Arial"/>
    </style:style>
    <style:style style:name="T107_4" style:family="text">
      <style:text-properties fo:font-size="10pt" style:font-size-asian="10pt" style:font-name-complex="Arial"/>
    </style:style>
    <style:style style:name="T107_5" style:family="text">
      <style:text-properties fo:font-size="10pt" style:font-size-asian="10pt" style:font-name-complex="Arial"/>
    </style:style>
    <style:style style:name="T107_6" style:family="text">
      <style:text-properties fo:font-size="10pt" style:font-size-asian="10pt" style:font-name-complex="Arial"/>
    </style:style>
    <style:style style:name="T107_7" style:family="text">
      <style:text-properties fo:font-size="10pt" style:font-size-asian="10pt" style:font-name-complex="Arial"/>
    </style:style>
    <style:style style:name="T107_8" style:family="text">
      <style:text-properties fo:font-size="10pt" style:font-size-asian="10pt" style:font-name-complex="Arial"/>
    </style:style>
    <style:style style:name="T107_9" style:family="text">
      <style:text-properties fo:font-size="10pt" style:font-size-asian="10pt" style:font-name-complex="Arial"/>
    </style:style>
    <style:style style:name="T107_10" style:family="text">
      <style:text-properties fo:font-size="10pt" style:font-size-asian="10pt" style:font-name-complex="Arial"/>
    </style:style>
    <style:style style:name="T107_11" style:family="text">
      <style:text-properties fo:font-size="10pt" style:font-size-asian="10pt" style:font-name-complex="Arial"/>
    </style:style>
    <style:style style:name="T107_12" style:family="text">
      <style:text-properties fo:font-size="10pt" style:font-size-asian="10pt" style:font-name-complex="Arial"/>
    </style:style>
    <style:style style:name="T107_13" style:family="text">
      <style:text-properties fo:font-size="10pt" style:font-size-asian="10pt" style:font-name-complex="Arial"/>
    </style:style>
    <style:style style:name="T107_14" style:family="text">
      <style:text-properties fo:font-size="10pt" style:font-size-asian="10pt" style:font-name-complex="Arial"/>
    </style:style>
    <style:style style:name="T107_15" style:family="text">
      <style:text-properties fo:font-size="10pt" style:font-size-asian="10pt" style:font-name-complex="Arial"/>
    </style:style>
    <style:style style:name="T107_16" style:family="text">
      <style:text-properties fo:font-size="10pt" style:font-size-asian="10pt" style:font-name-complex="Arial"/>
    </style:style>
    <style:style style:name="T107_17" style:family="text">
      <style:text-properties fo:font-size="10pt" style:font-size-asian="10pt" style:font-name-complex="Arial"/>
    </style:style>
    <style:style style:name="T107_18" style:family="text">
      <style:text-properties fo:font-size="10pt" style:font-size-asian="10pt" style:font-name-complex="Arial"/>
    </style:style>
    <style:style style:name="P108" style:family="paragraph" style:parent-style-name="List_20_Paragraph">
      <style:paragraph-properties fo:text-align="justify" fo:line-height="108%" fo:margin-top="0.071cm"/>
      <style:text-properties fo:font-size="10pt" style:font-size-asian="10pt" style:font-name-complex="Arial"/>
    </style:style>
    <style:style style:name="T108_1" style:family="text">
      <style:text-properties fo:font-size="10pt" style:font-size-asian="10pt" style:font-name-complex="Arial" fo:font-weight="bold" style:font-weight-asian="bold"/>
    </style:style>
    <style:style style:name="T108_2" style:family="text">
      <style:text-properties fo:font-size="10pt" style:font-size-asian="10pt" style:font-name-complex="Arial" fo:font-weight="bold" style:font-weight-asian="bold" style:font-weight-complex="bold"/>
    </style:style>
    <style:style style:name="T108_3" style:family="text">
      <style:text-properties fo:font-size="10pt" style:font-size-asian="10pt" style:font-name-complex="Arial"/>
    </style:style>
    <style:style style:name="T108_4" style:family="text">
      <style:text-properties fo:font-size="10pt" style:font-size-asian="10pt" style:font-name-complex="Arial"/>
    </style:style>
    <style:style style:name="T108_5" style:family="text">
      <style:text-properties fo:font-size="10pt" style:font-size-asian="10pt" style:font-name-complex="Arial"/>
    </style:style>
    <style:style style:name="T108_6" style:family="text">
      <style:text-properties fo:font-size="10pt" style:font-size-asian="10pt" style:font-name-complex="Arial"/>
    </style:style>
    <style:style style:name="T108_7" style:family="text">
      <style:text-properties fo:font-size="10pt" style:font-size-asian="10pt" style:font-name-complex="Arial"/>
    </style:style>
    <style:style style:name="T108_8" style:family="text">
      <style:text-properties fo:font-size="10pt" style:font-size-asian="10pt" style:font-name-complex="Arial"/>
    </style:style>
    <style:style style:name="T108_9" style:family="text">
      <style:text-properties fo:font-size="10pt" style:font-size-asian="10pt" style:font-name-complex="Arial"/>
    </style:style>
    <style:style style:name="T108_10" style:family="text">
      <style:text-properties fo:font-size="10pt" style:font-size-asian="10pt" style:font-name-complex="Arial"/>
    </style:style>
    <style:style style:name="T108_11" style:family="text">
      <style:text-properties fo:font-size="10pt" style:font-size-asian="10pt" style:font-name-complex="Arial"/>
    </style:style>
    <style:style style:name="T108_12" style:family="text">
      <style:text-properties fo:font-size="10pt" style:font-size-asian="10pt" style:font-name-complex="Arial"/>
    </style:style>
    <style:style style:name="T108_13" style:family="text">
      <style:text-properties fo:font-size="10pt" style:font-size-asian="10pt" style:font-name-complex="Arial"/>
    </style:style>
    <style:style style:name="P109" style:family="paragraph" style:parent-style-name="List_20_Paragraph">
      <style:paragraph-properties fo:text-align="justify" fo:line-height="108%" fo:margin-top="0.071cm"/>
      <style:text-properties fo:font-size="10pt" style:font-size-asian="10pt" style:font-name-complex="Arial"/>
    </style:style>
    <style:style style:name="T109_1" style:family="text">
      <style:text-properties fo:font-size="10pt" style:font-size-asian="10pt" style:font-name-complex="Arial" fo:font-weight="bold" style:font-weight-asian="bold"/>
    </style:style>
    <style:style style:name="T109_2" style:family="text">
      <style:text-properties fo:font-size="10pt" style:font-size-asian="10pt" style:font-name-complex="Arial" fo:font-weight="bold" style:font-weight-asian="bold"/>
    </style:style>
    <style:style style:name="T109_3" style:family="text">
      <style:text-properties fo:font-size="10pt" style:font-size-asian="10pt" style:font-name-complex="Arial" fo:font-weight="bold" style:font-weight-asian="bold"/>
    </style:style>
    <style:style style:name="T109_4" style:family="text">
      <style:text-properties fo:font-size="10pt" style:font-size-asian="10pt" style:font-name-complex="Arial" style:font-weight-complex="bold"/>
    </style:style>
    <style:style style:name="T109_5" style:family="text">
      <style:text-properties fo:font-size="10pt" style:font-size-asian="10pt" style:font-name-complex="Arial" style:font-weight-complex="bold"/>
    </style:style>
    <style:style style:name="T109_6" style:family="text">
      <style:text-properties fo:font-size="10pt" style:font-size-asian="10pt" style:font-name-complex="Arial" style:font-weight-complex="bold"/>
    </style:style>
    <style:style style:name="T109_7" style:family="text">
      <style:text-properties fo:font-size="10pt" style:font-size-asian="10pt" style:font-name-complex="Arial" style:font-weight-complex="bold"/>
    </style:style>
    <style:style style:name="T109_8" style:family="text">
      <style:text-properties fo:font-size="10pt" style:font-size-asian="10pt" style:font-name-complex="Arial" style:font-weight-complex="bold"/>
    </style:style>
    <style:style style:name="T109_9" style:family="text">
      <style:text-properties fo:font-size="10pt" style:font-size-asian="10pt" style:font-name-complex="Arial" style:font-weight-complex="bold"/>
    </style:style>
    <style:style style:name="T109_10" style:family="text">
      <style:text-properties fo:font-size="10pt" style:font-size-asian="10pt" style:font-name-complex="Arial" style:font-weight-complex="bold"/>
    </style:style>
    <style:style style:name="T109_11" style:family="text">
      <style:text-properties fo:font-size="10pt" style:font-size-asian="10pt" style:font-name-complex="Arial" style:font-weight-complex="bold"/>
    </style:style>
    <style:style style:name="T109_12" style:family="text">
      <style:text-properties fo:font-size="10pt" style:font-size-asian="10pt" style:font-name-complex="Arial" style:font-weight-complex="bold"/>
    </style:style>
    <style:style style:name="T109_13" style:family="text">
      <style:text-properties fo:font-size="10pt" style:font-size-asian="10pt" style:font-name-complex="Arial" style:font-weight-complex="bold"/>
    </style:style>
    <style:style style:name="T109_14" style:family="text">
      <style:text-properties fo:font-size="10pt" style:font-size-asian="10pt" style:font-name-complex="Arial" style:font-weight-complex="bold"/>
    </style:style>
    <style:style style:name="T109_15" style:family="text">
      <style:text-properties fo:font-size="10pt" style:font-size-asian="10pt" style:font-name-complex="Arial" style:font-weight-complex="bold"/>
    </style:style>
    <style:style style:name="T109_16" style:family="text">
      <style:text-properties fo:font-size="10pt" style:font-size-asian="10pt" style:font-name-complex="Arial" style:font-weight-complex="bold"/>
    </style:style>
    <style:style style:name="T109_17" style:family="text">
      <style:text-properties fo:font-size="10pt" style:font-size-asian="10pt" style:font-name-complex="Arial" style:font-weight-complex="bold"/>
    </style:style>
    <style:style style:name="T109_18" style:family="text">
      <style:text-properties fo:font-size="10pt" style:font-size-asian="10pt" style:font-name-complex="Arial" style:font-weight-complex="bold"/>
    </style:style>
    <style:style style:name="T109_19" style:family="text">
      <style:text-properties fo:font-size="10pt" style:font-size-asian="10pt" style:font-name-complex="Arial" style:font-weight-complex="bold"/>
    </style:style>
    <style:style style:name="T109_20" style:family="text">
      <style:text-properties fo:font-size="10pt" style:font-size-asian="10pt" style:font-name-complex="Arial" style:font-weight-complex="bold"/>
    </style:style>
    <style:style style:name="T109_21" style:family="text">
      <style:text-properties fo:font-size="10pt" style:font-size-asian="10pt" style:font-name-complex="Arial"/>
    </style:style>
    <style:style style:name="T109_22" style:family="text">
      <style:text-properties fo:font-size="10pt" style:font-size-asian="10pt" style:font-name-complex="Arial"/>
    </style:style>
    <style:style style:name="T109_23" style:family="text">
      <style:text-properties fo:font-size="10pt" style:font-size-asian="10pt" style:font-name-complex="Arial"/>
    </style:style>
    <style:style style:name="T109_24" style:family="text">
      <style:text-properties fo:font-size="10pt" style:font-size-asian="10pt" style:font-name-complex="Arial"/>
    </style:style>
    <style:style style:name="P110" style:family="paragraph" style:parent-style-name="List_20_Paragraph">
      <style:paragraph-properties fo:text-align="justify" fo:line-height="108%" fo:margin-top="0.071cm" fo:margin-bottom="0.071cm"/>
      <style:text-properties fo:font-size="10pt" style:font-size-asian="10pt" style:font-name-complex="Arial"/>
    </style:style>
    <style:style style:name="P111" style:family="paragraph" style:parent-style-name="Normal">
      <style:paragraph-properties fo:text-align="justify" fo:line-height="108%"/>
    </style:style>
    <style:style style:name="T11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12" style:family="paragraph" style:parent-style-name="Normal">
      <style:paragraph-properties fo:text-align="justify" fo:line-height="108%"/>
      <style:text-properties fo:font-size="11pt" style:font-size-asian="11pt" style:font-name-complex="Arial" style:font-size-complex="11pt" fo:font-weight="bold" style:font-weight-asian="bold"/>
    </style:style>
    <style:style style:name="P113" style:family="paragraph" style:parent-style-name="Normal">
      <style:paragraph-properties fo:text-align="justify" fo:line-height="108%"/>
    </style:style>
    <style:style style:name="T113_1" style:family="text">
      <style:text-properties fo:font-size="10pt" style:font-size-asian="10pt" style:font-name-complex="Arial" style:font-size-complex="10pt" fo:language="en" fo:country="US"/>
    </style:style>
    <style:style style:name="T113_2" style:family="text">
      <style:text-properties fo:font-size="10pt" style:font-size-asian="10pt" style:font-name-complex="Arial" style:font-size-complex="10pt" fo:language="en" fo:country="US" fo:font-weight="bold" style:font-weight-asian="bold"/>
    </style:style>
    <style:style style:name="T113_3" style:family="text">
      <style:text-properties fo:font-size="10pt" style:font-size-asian="10pt" style:font-name-complex="Arial" style:font-size-complex="10pt" fo:language="en" fo:country="US" fo:font-weight="bold" style:font-weight-asian="bold" style:font-weight-complex="bold"/>
    </style:style>
    <style:style style:name="T113_4" style:family="text">
      <style:text-properties fo:font-size="10pt" style:font-size-asian="10pt" style:font-name-complex="Arial" style:font-size-complex="10pt" fo:language="en" fo:country="US" fo:font-weight="bold" style:font-weight-asian="bold"/>
    </style:style>
    <style:style style:name="T113_5" style:family="text">
      <style:text-properties fo:font-size="10pt" style:font-size-asian="10pt" style:font-name-complex="Arial" style:font-size-complex="10pt" fo:language="en" fo:country="US"/>
    </style:style>
    <style:style style:name="T113_6" style:family="text">
      <style:text-properties fo:font-size="10pt" style:font-size-asian="10pt" style:font-name-complex="Arial" style:font-size-complex="10pt" fo:language="en" fo:country="US"/>
    </style:style>
    <style:style style:name="T113_7" style:family="text">
      <style:text-properties fo:font-size="10pt" style:font-size-asian="10pt" style:font-name-complex="Arial" style:font-size-complex="10pt" fo:language="en" fo:country="US"/>
    </style:style>
    <style:style style:name="T113_8" style:family="text">
      <style:text-properties fo:font-size="10pt" style:font-size-asian="10pt" style:font-name-complex="Arial" style:font-size-complex="10pt" fo:language="en" fo:country="US"/>
    </style:style>
    <style:style style:name="T113_9" style:family="text">
      <style:text-properties fo:font-size="10pt" style:font-size-asian="10pt" style:font-name-complex="Arial" style:font-size-complex="10pt" fo:language="en" fo:country="US"/>
    </style:style>
    <style:style style:name="T113_10" style:family="text">
      <style:text-properties fo:font-size="10pt" style:font-size-asian="10pt" style:font-name-complex="Arial" style:font-size-complex="10pt" fo:language="en" fo:country="US"/>
    </style:style>
    <style:style style:name="T113_11" style:family="text">
      <style:text-properties fo:font-size="10pt" style:font-size-asian="10pt" style:font-name-complex="Arial" style:font-size-complex="10pt" fo:language="en" fo:country="US"/>
    </style:style>
    <style:style style:name="T113_12" style:family="text">
      <style:text-properties fo:font-size="10pt" style:font-size-asian="10pt" style:font-name-complex="Arial" style:font-size-complex="10pt" fo:language="en" fo:country="US"/>
    </style:style>
    <style:style style:name="T113_13" style:family="text">
      <style:text-properties fo:font-size="10pt" style:font-size-asian="10pt" style:font-name-complex="Arial" style:font-size-complex="10pt" fo:language="en" fo:country="US"/>
    </style:style>
    <style:style style:name="T113_14" style:family="text">
      <style:text-properties fo:font-size="10pt" style:font-size-asian="10pt" style:font-name-complex="Arial" style:font-size-complex="10pt" fo:language="en" fo:country="US"/>
    </style:style>
    <style:style style:name="T113_15" style:family="text">
      <style:text-properties fo:font-size="10pt" style:font-size-asian="10pt" style:font-name-complex="Arial" style:font-size-complex="10pt" fo:language="en" fo:country="US"/>
    </style:style>
    <style:style style:name="T113_16" style:family="text">
      <style:text-properties fo:font-size="10pt" style:font-size-asian="10pt" style:font-name-complex="Arial" style:font-size-complex="10pt" fo:language="en" fo:country="US"/>
    </style:style>
    <style:style style:name="T113_17" style:family="text">
      <style:text-properties fo:font-size="10pt" style:font-size-asian="10pt" style:font-name-complex="Arial" style:font-size-complex="10pt" fo:language="en" fo:country="US"/>
    </style:style>
    <style:style style:name="T113_18" style:family="text">
      <style:text-properties fo:font-size="10pt" style:font-size-asian="10pt" style:font-name-complex="Arial" style:font-size-complex="10pt" fo:language="en" fo:country="US"/>
    </style:style>
    <style:style style:name="T113_19" style:family="text">
      <style:text-properties fo:font-size="10pt" style:font-size-asian="10pt" style:font-name-complex="Arial" style:font-size-complex="10pt" fo:language="en" fo:country="US"/>
    </style:style>
    <style:style style:name="P114" style:family="paragraph" style:parent-style-name="Normal">
      <style:paragraph-properties fo:text-align="justify" fo:line-height="108%"/>
      <style:text-properties fo:font-size="10pt" style:font-size-asian="10pt" style:font-name-complex="Arial" style:font-size-complex="10pt" fo:language="en" fo:country="US"/>
    </style:style>
    <style:style style:name="P115" style:family="paragraph" style:parent-style-name="Normal">
      <style:paragraph-properties fo:text-align="justify" fo:line-height="108%" fo:margin-bottom="0.423cm"/>
    </style:style>
    <style:style style:name="T115_1" style:family="text">
      <style:text-properties fo:font-size="10pt" style:font-size-asian="10pt" style:font-name-complex="Arial" style:font-size-complex="10pt" fo:language="en" fo:country="US"/>
    </style:style>
    <style:style style:name="T115_2" style:family="text">
      <style:text-properties fo:font-size="10pt" style:font-size-asian="10pt" style:font-name-complex="Arial" style:font-size-complex="10pt" fo:language="en" fo:country="US"/>
    </style:style>
    <style:style style:name="T115_3" style:family="text">
      <style:text-properties fo:font-size="10pt" style:font-size-asian="10pt" style:font-name-complex="Arial" style:font-size-complex="10pt" fo:language="en" fo:country="US"/>
    </style:style>
    <style:style style:name="T115_4" style:family="text">
      <style:text-properties fo:font-size="10pt" style:font-size-asian="10pt" style:font-name-complex="Arial" style:font-size-complex="10pt" fo:language="en" fo:country="US"/>
    </style:style>
    <style:style style:name="T115_5" style:family="text">
      <style:text-properties fo:font-size="10pt" style:font-size-asian="10pt" style:font-name-complex="Arial" style:font-size-complex="10pt" fo:language="en" fo:country="US"/>
    </style:style>
    <style:style style:name="T115_6" style:family="text">
      <style:text-properties fo:font-size="10pt" style:font-size-asian="10pt" style:font-name-complex="Arial" style:font-size-complex="10pt" fo:language="en" fo:country="US"/>
    </style:style>
    <style:style style:name="T115_7" style:family="text">
      <style:text-properties fo:font-size="10pt" style:font-size-asian="10pt" style:font-name-complex="Arial" style:font-size-complex="10pt" fo:language="en" fo:country="US"/>
    </style:style>
    <style:style style:name="T115_8" style:family="text">
      <style:text-properties fo:font-size="10pt" style:font-size-asian="10pt" style:font-name-complex="Arial" style:font-size-complex="10pt" fo:language="en" fo:country="US"/>
    </style:style>
    <style:style style:name="T115_9" style:family="text">
      <style:text-properties fo:font-size="10pt" style:font-size-asian="10pt" style:font-name-complex="Arial" style:font-size-complex="10pt" fo:language="en" fo:country="US"/>
    </style:style>
    <style:style style:name="T115_10" style:family="text">
      <style:text-properties fo:font-size="10pt" style:font-size-asian="10pt" style:font-name-complex="Arial" style:font-size-complex="10pt" fo:language="en" fo:country="US"/>
    </style:style>
    <style:style style:name="T115_11" style:family="text">
      <style:text-properties fo:font-size="10pt" style:font-size-asian="10pt" style:font-name-complex="Arial" style:font-size-complex="10pt" fo:language="en" fo:country="US"/>
    </style:style>
    <style:style style:name="T115_12" style:family="text">
      <style:text-properties fo:font-size="10pt" style:font-size-asian="10pt" style:font-name-complex="Arial" style:font-size-complex="10pt" fo:language="en" fo:country="US"/>
    </style:style>
    <style:style style:name="T115_13" style:family="text">
      <style:text-properties fo:font-size="10pt" style:font-size-asian="10pt" style:font-name-complex="Arial" style:font-size-complex="10pt" fo:language="en" fo:country="US"/>
    </style:style>
    <style:style style:name="T115_14" style:family="text">
      <style:text-properties fo:font-size="10pt" style:font-size-asian="10pt" style:font-name-complex="Arial" style:font-size-complex="10pt" fo:language="en" fo:country="US"/>
    </style:style>
    <style:style style:name="T115_15" style:family="text">
      <style:text-properties fo:font-size="10pt" style:font-size-asian="10pt" style:font-name-complex="Arial" style:font-size-complex="10pt" fo:language="en" fo:country="US"/>
    </style:style>
    <style:style style:name="T115_16" style:family="text">
      <style:text-properties fo:font-size="10pt" style:font-size-asian="10pt" style:font-name-complex="Arial" style:font-size-complex="10pt" fo:language="en" fo:country="US"/>
    </style:style>
    <style:style style:name="T115_17" style:family="text">
      <style:text-properties fo:font-size="10pt" style:font-size-asian="10pt" style:font-name-complex="Arial" style:font-size-complex="10pt" fo:language="en" fo:country="US"/>
    </style:style>
    <style:style style:name="T115_18" style:family="text">
      <style:text-properties fo:font-size="10pt" style:font-size-asian="10pt" style:font-name-complex="Arial" style:font-size-complex="10pt" fo:language="en" fo:country="US"/>
    </style:style>
    <style:style style:name="T115_19" style:family="text">
      <style:text-properties fo:font-size="10pt" style:font-size-asian="10pt" style:font-name-complex="Arial" style:font-size-complex="10pt" fo:language="en" fo:country="US"/>
    </style:style>
    <style:style style:name="T115_20" style:family="text">
      <style:text-properties fo:font-size="10pt" style:font-size-asian="10pt" style:font-name-complex="Arial" style:font-size-complex="10pt" fo:language="en" fo:country="US"/>
    </style:style>
    <style:style style:name="T115_21" style:family="text">
      <style:text-properties fo:font-size="10pt" style:font-size-asian="10pt" style:font-name-complex="Arial" style:font-size-complex="10pt" fo:language="en" fo:country="US"/>
    </style:style>
    <style:style style:name="T115_22" style:family="text">
      <style:text-properties fo:font-size="10pt" style:font-size-asian="10pt" style:font-name-complex="Arial" style:font-size-complex="10pt" fo:language="en" fo:country="US"/>
    </style:style>
    <style:style style:name="T115_23" style:family="text">
      <style:text-properties fo:font-size="10pt" style:font-size-asian="10pt" style:font-name-complex="Arial" style:font-size-complex="10pt" fo:language="en" fo:country="US"/>
    </style:style>
    <style:style style:name="T115_24" style:family="text">
      <style:text-properties fo:font-size="10pt" style:font-size-asian="10pt" style:font-name-complex="Arial" style:font-size-complex="10pt" fo:language="en" fo:country="US"/>
    </style:style>
    <style:style style:name="T115_25" style:family="text">
      <style:text-properties fo:font-size="10pt" style:font-size-asian="10pt" style:font-name-complex="Arial" style:font-size-complex="10pt" fo:language="en" fo:country="US"/>
    </style:style>
    <style:style style:name="T115_26" style:family="text">
      <style:text-properties fo:font-size="10pt" style:font-size-asian="10pt" style:font-name-complex="Arial" style:font-size-complex="10pt" fo:language="en" fo:country="US"/>
    </style:style>
    <style:style style:name="T115_27" style:family="text">
      <style:text-properties fo:font-size="10pt" style:font-size-asian="10pt" style:font-name-complex="Arial" style:font-size-complex="10pt" fo:language="en" fo:country="US"/>
    </style:style>
    <style:style style:name="T115_28" style:family="text">
      <style:text-properties fo:font-size="10pt" style:font-size-asian="10pt" style:font-name-complex="Arial" style:font-size-complex="10pt" fo:language="en" fo:country="US"/>
    </style:style>
    <style:style style:name="T115_29" style:family="text">
      <style:text-properties fo:font-size="10pt" style:font-size-asian="10pt" style:font-name-complex="Arial" style:font-size-complex="10pt" fo:language="en" fo:country="US"/>
    </style:style>
    <style:style style:name="T115_30" style:family="text">
      <style:text-properties fo:font-size="10pt" style:font-size-asian="10pt" style:font-name-complex="Arial" style:font-size-complex="10pt" fo:language="en" fo:country="US"/>
    </style:style>
    <style:style style:name="T115_31" style:family="text">
      <style:text-properties fo:font-size="10pt" style:font-size-asian="10pt" style:font-name-complex="Arial" style:font-size-complex="10pt" fo:language="en" fo:country="US"/>
    </style:style>
    <style:style style:name="T115_32" style:family="text">
      <style:text-properties fo:font-size="10pt" style:font-size-asian="10pt" style:font-name-complex="Arial" style:font-size-complex="10pt" fo:language="en" fo:country="US"/>
    </style:style>
    <style:style style:name="T115_33" style:family="text">
      <style:text-properties fo:font-size="10pt" style:font-size-asian="10pt" style:font-name-complex="Arial" style:font-size-complex="10pt" fo:language="en" fo:country="US"/>
    </style:style>
    <style:style style:name="T115_34" style:family="text">
      <style:text-properties fo:font-size="10pt" style:font-size-asian="10pt" style:font-name-complex="Arial" style:font-size-complex="10pt" fo:language="en" fo:country="US"/>
    </style:style>
    <style:style style:name="P116" style:family="paragraph" style:parent-style-name="Normal">
      <style:paragraph-properties fo:text-align="justify" fo:line-height="108%" fo:margin-bottom="0.423cm"/>
    </style:style>
    <style:style style:name="T116_1" style:family="text">
      <style:text-properties fo:font-size="10pt" style:font-size-asian="10pt" style:font-name-complex="Arial" style:font-size-complex="10pt" fo:language="en" fo:country="US"/>
    </style:style>
    <style:style style:name="T116_2" style:family="text">
      <style:text-properties fo:font-size="10pt" style:font-size-asian="10pt" style:font-name-complex="Arial" style:font-size-complex="10pt" fo:language="en" fo:country="US"/>
    </style:style>
    <style:style style:name="T116_3" style:family="text">
      <style:text-properties fo:font-size="10pt" style:font-size-asian="10pt" style:font-name-complex="Arial" style:font-size-complex="10pt" fo:language="en" fo:country="US"/>
    </style:style>
    <style:style style:name="T116_4" style:family="text">
      <style:text-properties fo:font-size="10pt" style:font-size-asian="10pt" style:font-name-complex="Arial" style:font-size-complex="10pt" fo:language="en" fo:country="US"/>
    </style:style>
    <style:style style:name="T116_5" style:family="text">
      <style:text-properties fo:font-size="10pt" style:font-size-asian="10pt" style:font-name-complex="Arial" style:font-size-complex="10pt" fo:language="en" fo:country="US"/>
    </style:style>
    <style:style style:name="T116_6" style:family="text">
      <style:text-properties fo:font-size="10pt" style:font-size-asian="10pt" style:font-name-complex="Arial" style:font-size-complex="10pt" fo:language="en" fo:country="US"/>
    </style:style>
    <style:style style:name="T116_7" style:family="text">
      <style:text-properties fo:font-size="10pt" style:font-size-asian="10pt" style:font-name-complex="Arial" style:font-size-complex="10pt" fo:language="en" fo:country="US"/>
    </style:style>
    <style:style style:name="T116_8" style:family="text">
      <style:text-properties fo:font-size="10pt" style:font-size-asian="10pt" style:font-name-complex="Arial" style:font-size-complex="10pt" fo:language="en" fo:country="US"/>
    </style:style>
    <style:style style:name="T116_9" style:family="text">
      <style:text-properties fo:font-size="10pt" style:font-size-asian="10pt" style:font-name-complex="Arial" style:font-size-complex="10pt" fo:language="en" fo:country="US"/>
    </style:style>
    <style:style style:name="T116_10" style:family="text">
      <style:text-properties fo:font-size="10pt" style:font-size-asian="10pt" style:font-name-complex="Arial" style:font-size-complex="10pt" fo:language="en" fo:country="US"/>
    </style:style>
    <style:style style:name="T116_11" style:family="text">
      <style:text-properties fo:font-size="10pt" style:font-size-asian="10pt" style:font-name-complex="Arial" style:font-size-complex="10pt" fo:language="en" fo:country="US"/>
    </style:style>
    <style:style style:name="T116_12" style:family="text">
      <style:text-properties fo:font-size="10pt" style:font-size-asian="10pt" style:font-name-complex="Arial" style:font-size-complex="10pt" fo:language="en" fo:country="US"/>
    </style:style>
    <style:style style:name="T116_13" style:family="text">
      <style:text-properties fo:font-size="10pt" style:font-size-asian="10pt" style:font-name-complex="Arial" style:font-size-complex="10pt" fo:language="en" fo:country="US"/>
    </style:style>
    <style:style style:name="T116_14" style:family="text">
      <style:text-properties fo:font-size="10pt" style:font-size-asian="10pt" style:font-name-complex="Arial" style:font-size-complex="10pt" fo:language="en" fo:country="US"/>
    </style:style>
    <style:style style:name="T116_15" style:family="text">
      <style:text-properties fo:font-size="10pt" style:font-size-asian="10pt" style:font-name-complex="Arial" style:font-size-complex="10pt" fo:language="en" fo:country="US"/>
    </style:style>
    <style:style style:name="T116_16" style:family="text">
      <style:text-properties fo:font-size="10pt" style:font-size-asian="10pt" style:font-name-complex="Arial" style:font-size-complex="10pt" fo:language="en" fo:country="US"/>
    </style:style>
    <style:style style:name="T116_17" style:family="text">
      <style:text-properties fo:font-size="10pt" style:font-size-asian="10pt" style:font-name-complex="Arial" style:font-size-complex="10pt" fo:language="en" fo:country="US"/>
    </style:style>
    <style:style style:name="T116_18" style:family="text">
      <style:text-properties fo:font-size="10pt" style:font-size-asian="10pt" style:font-name-complex="Arial" style:font-size-complex="10pt" fo:language="en" fo:country="US"/>
    </style:style>
    <style:style style:name="T116_19" style:family="text">
      <style:text-properties fo:font-size="10pt" style:font-size-asian="10pt" style:font-name-complex="Arial" style:font-size-complex="10pt" fo:language="en" fo:country="US"/>
    </style:style>
    <style:style style:name="T116_20" style:family="text">
      <style:text-properties fo:font-size="10pt" style:font-size-asian="10pt" style:font-name-complex="Arial" style:font-size-complex="10pt" fo:language="en" fo:country="US"/>
    </style:style>
    <style:style style:name="T116_21" style:family="text">
      <style:text-properties fo:font-size="10pt" style:font-size-asian="10pt" style:font-name-complex="Arial" style:font-size-complex="10pt" fo:language="en" fo:country="US"/>
    </style:style>
    <style:style style:name="T116_22" style:family="text">
      <style:text-properties fo:font-size="10pt" style:font-size-asian="10pt" style:font-name-complex="Arial" style:font-size-complex="10pt" fo:language="en" fo:country="US"/>
    </style:style>
    <style:style style:name="T116_23" style:family="text">
      <style:text-properties fo:font-size="10pt" style:font-size-asian="10pt" style:font-name-complex="Arial" style:font-size-complex="10pt" fo:language="en" fo:country="US"/>
    </style:style>
    <style:style style:name="T116_24" style:family="text">
      <style:text-properties fo:font-size="10pt" style:font-size-asian="10pt" style:font-name-complex="Arial" style:font-size-complex="10pt" fo:language="en" fo:country="US"/>
    </style:style>
    <style:style style:name="T116_25" style:family="text">
      <style:text-properties fo:font-size="10pt" style:font-size-asian="10pt" style:font-name-complex="Arial" style:font-size-complex="10pt" fo:language="en" fo:country="US"/>
    </style:style>
    <style:style style:name="T116_26" style:family="text">
      <style:text-properties fo:font-size="10pt" style:font-size-asian="10pt" style:font-name-complex="Arial" style:font-size-complex="10pt" fo:language="en" fo:country="US"/>
    </style:style>
    <style:style style:name="T116_27" style:family="text">
      <style:text-properties fo:font-size="10pt" style:font-size-asian="10pt" style:font-name-complex="Arial" style:font-size-complex="10pt" fo:language="en" fo:country="US"/>
    </style:style>
    <style:style style:name="T116_28" style:family="text">
      <style:text-properties fo:font-size="10pt" style:font-size-asian="10pt" style:font-name-complex="Arial" style:font-size-complex="10pt" fo:language="en" fo:country="US"/>
    </style:style>
    <style:style style:name="T116_29" style:family="text">
      <style:text-properties fo:font-size="10pt" style:font-size-asian="10pt" style:font-name-complex="Arial" style:font-size-complex="10pt" fo:language="en" fo:country="US"/>
    </style:style>
    <style:style style:name="T116_30" style:family="text">
      <style:text-properties fo:font-size="10pt" style:font-size-asian="10pt" style:font-name-complex="Arial" style:font-size-complex="10pt" fo:language="en" fo:country="US"/>
    </style:style>
    <style:style style:name="T116_31" style:family="text">
      <style:text-properties fo:font-size="10pt" style:font-size-asian="10pt" style:font-name-complex="Arial" style:font-size-complex="10pt" fo:language="en" fo:country="US"/>
    </style:style>
    <style:style style:name="T116_32" style:family="text">
      <style:text-properties fo:font-size="10pt" style:font-size-asian="10pt" style:font-name-complex="Arial" style:font-size-complex="10pt" fo:language="en" fo:country="US"/>
    </style:style>
    <style:style style:name="T116_33" style:family="text">
      <style:text-properties fo:font-size="10pt" style:font-size-asian="10pt" style:font-name-complex="Arial" style:font-size-complex="10pt" fo:language="en" fo:country="US"/>
    </style:style>
    <style:style style:name="T116_34" style:family="text">
      <style:text-properties fo:font-size="10pt" style:font-size-asian="10pt" style:font-name-complex="Arial" style:font-size-complex="10pt" fo:language="en" fo:country="US"/>
    </style:style>
    <style:style style:name="T116_35" style:family="text">
      <style:text-properties fo:font-size="10pt" style:font-size-asian="10pt" style:font-name-complex="Arial" style:font-size-complex="10pt" fo:language="en" fo:country="US"/>
    </style:style>
    <style:style style:name="T116_36" style:family="text">
      <style:text-properties fo:font-size="10pt" style:font-size-asian="10pt" style:font-name-complex="Arial" style:font-size-complex="10pt" fo:language="en" fo:country="US"/>
    </style:style>
    <style:style style:name="T116_37" style:family="text">
      <style:text-properties fo:font-size="10pt" style:font-size-asian="10pt" style:font-name-complex="Arial" style:font-size-complex="10pt" fo:language="en" fo:country="US"/>
    </style:style>
    <style:style style:name="T116_38" style:family="text">
      <style:text-properties fo:font-size="10pt" style:font-size-asian="10pt" style:font-name-complex="Arial" style:font-size-complex="10pt" fo:language="en" fo:country="US"/>
    </style:style>
    <style:style style:name="T116_39" style:family="text">
      <style:text-properties fo:font-size="10pt" style:font-size-asian="10pt" style:font-name-complex="Arial" style:font-size-complex="10pt" fo:language="en" fo:country="US"/>
    </style:style>
    <style:style style:name="T116_40" style:family="text">
      <style:text-properties fo:font-size="10pt" style:font-size-asian="10pt" style:font-name-complex="Arial" style:font-size-complex="10pt" fo:language="en" fo:country="US"/>
    </style:style>
    <style:style style:name="T116_41" style:family="text">
      <style:text-properties fo:font-size="10pt" style:font-size-asian="10pt" style:font-name-complex="Arial" style:font-size-complex="10pt" fo:language="en" fo:country="US"/>
    </style:style>
    <style:style style:name="T116_42" style:family="text">
      <style:text-properties fo:font-size="10pt" style:font-size-asian="10pt" style:font-name-complex="Arial" style:font-size-complex="10pt" fo:language="en" fo:country="US"/>
    </style:style>
    <style:style style:name="T116_43" style:family="text">
      <style:text-properties fo:font-size="10pt" style:font-size-asian="10pt" style:font-name-complex="Arial" style:font-size-complex="10pt" fo:language="en" fo:country="US"/>
    </style:style>
    <style:style style:name="T116_44" style:family="text">
      <style:text-properties fo:font-size="10pt" style:font-size-asian="10pt" style:font-name-complex="Arial" style:font-size-complex="10pt" fo:language="en" fo:country="US"/>
    </style:style>
    <style:style style:name="T116_45" style:family="text">
      <style:text-properties fo:font-size="10pt" style:font-size-asian="10pt" style:font-name-complex="Arial" style:font-size-complex="10pt" fo:language="en" fo:country="US"/>
    </style:style>
    <style:style style:name="T116_46" style:family="text">
      <style:text-properties fo:font-size="10pt" style:font-size-asian="10pt" style:font-name-complex="Arial" style:font-size-complex="10pt" fo:language="en" fo:country="US"/>
    </style:style>
    <style:style style:name="T116_47" style:family="text">
      <style:text-properties fo:font-size="10pt" style:font-size-asian="10pt" style:font-name-complex="Arial" style:font-size-complex="10pt" fo:language="en" fo:country="US"/>
    </style:style>
    <style:style style:name="T116_48" style:family="text">
      <style:text-properties fo:font-size="10pt" style:font-size-asian="10pt" style:font-name-complex="Arial" style:font-size-complex="10pt" fo:language="en" fo:country="US"/>
    </style:style>
    <style:style style:name="T116_49" style:family="text">
      <style:text-properties fo:font-size="10pt" style:font-size-asian="10pt" style:font-name-complex="Arial" style:font-size-complex="10pt" fo:language="en" fo:country="US"/>
    </style:style>
    <style:style style:name="T116_50" style:family="text">
      <style:text-properties fo:font-size="10pt" style:font-size-asian="10pt" style:font-name-complex="Arial" style:font-size-complex="10pt" fo:language="en" fo:country="US"/>
    </style:style>
    <style:style style:name="T116_51" style:family="text">
      <style:text-properties fo:font-size="10pt" style:font-size-asian="10pt" style:font-name-complex="Arial" style:font-size-complex="10pt" fo:language="en" fo:country="US"/>
    </style:style>
    <style:style style:name="T116_52" style:family="text">
      <style:text-properties fo:font-size="10pt" style:font-size-asian="10pt" style:font-name-complex="Arial" style:font-size-complex="10pt" fo:language="en" fo:country="US"/>
    </style:style>
    <style:style style:name="T116_53" style:family="text">
      <style:text-properties fo:font-size="10pt" style:font-size-asian="10pt" style:font-name-complex="Arial" style:font-size-complex="10pt" fo:language="en" fo:country="US"/>
    </style:style>
    <style:style style:name="T116_54" style:family="text">
      <style:text-properties fo:font-size="10pt" style:font-size-asian="10pt" style:font-name-complex="Arial" style:font-size-complex="10pt" fo:language="en" fo:country="US"/>
    </style:style>
    <style:style style:name="T116_55" style:family="text">
      <style:text-properties fo:font-size="10pt" style:font-size-asian="10pt" style:font-name-complex="Arial" style:font-size-complex="10pt" fo:language="en" fo:country="US"/>
    </style:style>
    <style:style style:name="T116_56" style:family="text">
      <style:text-properties fo:font-size="10pt" style:font-size-asian="10pt" style:font-name-complex="Arial" style:font-size-complex="10pt" fo:language="en" fo:country="US"/>
    </style:style>
    <style:style style:name="T116_57" style:family="text">
      <style:text-properties fo:font-size="10pt" style:font-size-asian="10pt" style:font-name-complex="Arial" style:font-size-complex="10pt" fo:language="en" fo:country="US"/>
    </style:style>
    <style:style style:name="T116_58" style:family="text">
      <style:text-properties fo:font-size="10pt" style:font-size-asian="10pt" style:font-name-complex="Arial" style:font-size-complex="10pt" fo:language="en" fo:country="US"/>
    </style:style>
    <style:style style:name="T116_59" style:family="text">
      <style:text-properties fo:font-size="10pt" style:font-size-asian="10pt" style:font-name-complex="Arial" style:font-size-complex="10pt" fo:language="en" fo:country="US"/>
    </style:style>
    <style:style style:name="T116_60" style:family="text">
      <style:text-properties fo:font-size="10pt" style:font-size-asian="10pt" style:font-name-complex="Arial" style:font-size-complex="10pt" fo:language="en" fo:country="US"/>
    </style:style>
    <style:style style:name="T116_61" style:family="text">
      <style:text-properties fo:font-size="10pt" style:font-size-asian="10pt" style:font-name-complex="Arial" style:font-size-complex="10pt" fo:language="en" fo:country="US"/>
    </style:style>
    <style:style style:name="T116_62" style:family="text">
      <style:text-properties fo:font-size="10pt" style:font-size-asian="10pt" style:font-name-complex="Arial" style:font-size-complex="10pt" fo:language="en" fo:country="US"/>
    </style:style>
    <style:style style:name="T116_63" style:family="text">
      <style:text-properties fo:font-size="10pt" style:font-size-asian="10pt" style:font-name-complex="Arial" style:font-size-complex="10pt" fo:language="en" fo:country="US"/>
    </style:style>
    <style:style style:name="T116_64" style:family="text">
      <style:text-properties fo:font-size="10pt" style:font-size-asian="10pt" style:font-name-complex="Arial" style:font-size-complex="10pt" fo:language="en" fo:country="US"/>
    </style:style>
    <style:style style:name="T116_65" style:family="text">
      <style:text-properties fo:font-size="10pt" style:font-size-asian="10pt" style:font-name-complex="Arial" style:font-size-complex="10pt" fo:language="en" fo:country="US"/>
    </style:style>
    <style:style style:name="T116_66" style:family="text">
      <style:text-properties fo:font-size="10pt" style:font-size-asian="10pt" style:font-name-complex="Arial" style:font-size-complex="10pt" fo:language="en" fo:country="US"/>
    </style:style>
    <style:style style:name="T116_67" style:family="text">
      <style:text-properties fo:font-size="10pt" style:font-size-asian="10pt" style:font-name-complex="Arial" style:font-size-complex="10pt" fo:language="en" fo:country="US"/>
    </style:style>
    <style:style style:name="T116_68" style:family="text">
      <style:text-properties fo:font-size="10pt" style:font-size-asian="10pt" style:font-name-complex="Arial" style:font-size-complex="10pt" fo:language="en" fo:country="US"/>
    </style:style>
    <style:style style:name="T116_69" style:family="text">
      <style:text-properties fo:font-size="10pt" style:font-size-asian="10pt" style:font-name-complex="Arial" style:font-size-complex="10pt" fo:language="en" fo:country="US"/>
    </style:style>
    <style:style style:name="T116_70" style:family="text">
      <style:text-properties fo:font-size="10pt" style:font-size-asian="10pt" style:font-name-complex="Arial" style:font-size-complex="10pt" fo:language="en" fo:country="US"/>
    </style:style>
    <style:style style:name="T116_71" style:family="text">
      <style:text-properties fo:font-size="10pt" style:font-size-asian="10pt" style:font-name-complex="Arial" style:font-size-complex="10pt" fo:language="en" fo:country="US"/>
    </style:style>
    <style:style style:name="T116_72" style:family="text">
      <style:text-properties fo:font-size="10pt" style:font-size-asian="10pt" style:font-name-complex="Arial" style:font-size-complex="10pt" fo:language="en" fo:country="US"/>
    </style:style>
    <style:style style:name="T116_73" style:family="text">
      <style:text-properties fo:font-size="10pt" style:font-size-asian="10pt" style:font-name-complex="Arial" style:font-size-complex="10pt" fo:language="en" fo:country="US"/>
    </style:style>
    <style:style style:name="T116_74" style:family="text">
      <style:text-properties fo:font-size="10pt" style:font-size-asian="10pt" style:font-name-complex="Arial" style:font-size-complex="10pt" fo:language="en" fo:country="US"/>
    </style:style>
    <style:style style:name="T116_75" style:family="text">
      <style:text-properties fo:font-size="10pt" style:font-size-asian="10pt" style:font-name-complex="Arial" style:font-size-complex="10pt" fo:language="en" fo:country="US"/>
    </style:style>
    <style:style style:name="T116_76" style:family="text">
      <style:text-properties fo:font-size="10pt" style:font-size-asian="10pt" style:font-name-complex="Arial" style:font-size-complex="10pt" fo:language="en" fo:country="US"/>
    </style:style>
    <style:style style:name="T116_77" style:family="text">
      <style:text-properties fo:font-size="10pt" style:font-size-asian="10pt" style:font-name-complex="Arial" style:font-size-complex="10pt" fo:language="en" fo:country="US"/>
    </style:style>
    <style:style style:name="T116_78" style:family="text">
      <style:text-properties fo:font-size="10pt" style:font-size-asian="10pt" style:font-name-complex="Arial" style:font-size-complex="10pt" fo:language="en" fo:country="US"/>
    </style:style>
    <style:style style:name="T116_79" style:family="text">
      <style:text-properties fo:font-size="10pt" style:font-size-asian="10pt" style:font-name-complex="Arial" style:font-size-complex="10pt" fo:language="en" fo:country="US"/>
    </style:style>
    <style:style style:name="T116_80" style:family="text">
      <style:text-properties fo:font-size="10pt" style:font-size-asian="10pt" style:font-name-complex="Arial" style:font-size-complex="10pt" fo:language="en" fo:country="US"/>
    </style:style>
    <style:style style:name="T116_81" style:family="text">
      <style:text-properties fo:font-size="10pt" style:font-size-asian="10pt" style:font-name-complex="Arial" style:font-size-complex="10pt" fo:language="en" fo:country="US"/>
    </style:style>
    <style:style style:name="T116_82" style:family="text">
      <style:text-properties fo:font-size="10pt" style:font-size-asian="10pt" style:font-name-complex="Arial" style:font-size-complex="10pt" fo:language="en" fo:country="US"/>
    </style:style>
    <style:style style:name="T116_83" style:family="text">
      <style:text-properties fo:font-size="10pt" style:font-size-asian="10pt" style:font-name-complex="Arial" style:font-size-complex="10pt" fo:language="en" fo:country="US"/>
    </style:style>
    <style:style style:name="T116_84" style:family="text">
      <style:text-properties fo:font-size="10pt" style:font-size-asian="10pt" style:font-name-complex="Arial" style:font-size-complex="10pt" fo:language="en" fo:country="US"/>
    </style:style>
    <style:style style:name="P117" style:family="paragraph" style:parent-style-name="Normal">
      <style:paragraph-properties fo:text-align="justify" fo:line-height="108%"/>
    </style:style>
    <style:style style:name="T117_1" style:family="text">
      <style:text-properties fo:font-size="10pt" style:font-size-asian="10pt" style:font-name-complex="Arial" style:font-size-complex="10pt" fo:language="en" fo:country="US"/>
    </style:style>
    <style:style style:name="T117_2" style:family="text">
      <style:text-properties fo:font-size="10pt" style:font-size-asian="10pt" style:font-name-complex="Arial" style:font-size-complex="10pt" fo:language="en" fo:country="US"/>
    </style:style>
    <style:style style:name="T117_3" style:family="text">
      <style:text-properties fo:font-size="10pt" style:font-size-asian="10pt" style:font-name-complex="Arial" style:font-size-complex="10pt" fo:language="en" fo:country="US"/>
    </style:style>
    <style:style style:name="T117_4" style:family="text">
      <style:text-properties fo:font-size="10pt" style:font-size-asian="10pt" style:font-name-complex="Arial" style:font-size-complex="10pt" fo:language="en" fo:country="US"/>
    </style:style>
    <style:style style:name="T117_5" style:family="text">
      <style:text-properties fo:font-size="10pt" style:font-size-asian="10pt" style:font-name-complex="Arial" style:font-size-complex="10pt" fo:language="en" fo:country="US"/>
    </style:style>
    <style:style style:name="T117_6" style:family="text">
      <style:text-properties fo:font-size="10pt" style:font-size-asian="10pt" style:font-name-complex="Arial" style:font-size-complex="10pt" fo:language="en" fo:country="US"/>
    </style:style>
    <style:style style:name="T117_7" style:family="text">
      <style:text-properties fo:font-size="10pt" style:font-size-asian="10pt" style:font-name-complex="Arial" style:font-size-complex="10pt" fo:language="en" fo:country="US"/>
    </style:style>
    <style:style style:name="T117_8" style:family="text">
      <style:text-properties fo:font-size="10pt" style:font-size-asian="10pt" style:font-name-complex="Arial" style:font-size-complex="10pt" fo:language="en" fo:country="US"/>
    </style:style>
    <style:style style:name="T117_9" style:family="text">
      <style:text-properties fo:font-size="10pt" style:font-size-asian="10pt" style:font-name-complex="Arial" style:font-size-complex="10pt" fo:language="en" fo:country="US"/>
    </style:style>
    <style:style style:name="T117_10" style:family="text">
      <style:text-properties fo:font-size="10pt" style:font-size-asian="10pt" style:font-name-complex="Arial" style:font-size-complex="10pt" fo:language="en" fo:country="US"/>
    </style:style>
    <style:style style:name="T117_11" style:family="text">
      <style:text-properties fo:font-size="10pt" style:font-size-asian="10pt" style:font-name-complex="Arial" style:font-size-complex="10pt" fo:language="en" fo:country="US"/>
    </style:style>
    <style:style style:name="T117_12" style:family="text">
      <style:text-properties fo:font-size="10pt" style:font-size-asian="10pt" style:font-name-complex="Arial" style:font-size-complex="10pt" fo:language="en" fo:country="US"/>
    </style:style>
    <style:style style:name="T117_13" style:family="text">
      <style:text-properties fo:font-size="10pt" style:font-size-asian="10pt" style:font-name-complex="Arial" style:font-size-complex="10pt" fo:language="en" fo:country="US"/>
    </style:style>
    <style:style style:name="T117_14" style:family="text">
      <style:text-properties fo:font-size="10pt" style:font-size-asian="10pt" style:font-name-complex="Arial" style:font-size-complex="10pt" fo:language="en" fo:country="US"/>
    </style:style>
    <style:style style:name="T117_15" style:family="text">
      <style:text-properties fo:font-size="10pt" style:font-size-asian="10pt" style:font-name-complex="Arial" style:font-size-complex="10pt" fo:language="en" fo:country="US"/>
    </style:style>
    <style:style style:name="P118" style:family="paragraph" style:parent-style-name="Normal">
      <style:paragraph-properties fo:text-align="justify" fo:line-height="108%"/>
    </style:style>
    <style:style style:name="T118_1" style:family="text">
      <style:text-properties fo:font-size="10pt" style:font-size-asian="10pt" style:font-name-complex="Arial" style:font-size-complex="10pt" fo:language="en" fo:country="US"/>
    </style:style>
    <style:style style:name="T118_2" style:family="text">
      <style:text-properties fo:font-size="10pt" style:font-size-asian="10pt" style:font-name-complex="Arial" style:font-size-complex="10pt" fo:language="en" fo:country="US"/>
    </style:style>
    <style:style style:name="T118_3" style:family="text">
      <style:text-properties fo:font-size="10pt" style:font-size-asian="10pt" style:font-name-complex="Arial" style:font-size-complex="10pt" fo:language="en" fo:country="US"/>
    </style:style>
    <style:style style:name="T118_4" style:family="text">
      <style:text-properties fo:font-size="10pt" style:font-size-asian="10pt" style:font-name-complex="Arial" style:font-size-complex="10pt" fo:language="en" fo:country="US"/>
    </style:style>
    <style:style style:name="T118_5" style:family="text">
      <style:text-properties fo:font-size="10pt" style:font-size-asian="10pt" style:font-name-complex="Arial" style:font-size-complex="10pt" fo:language="en" fo:country="US"/>
    </style:style>
    <style:style style:name="T118_6" style:family="text">
      <style:text-properties fo:font-size="10pt" style:font-size-asian="10pt" style:font-name-complex="Arial" style:font-size-complex="10pt" fo:language="en" fo:country="US"/>
    </style:style>
    <style:style style:name="T118_7" style:family="text">
      <style:text-properties fo:font-size="10pt" style:font-size-asian="10pt" style:font-name-complex="Arial" style:font-size-complex="10pt" fo:language="en" fo:country="US"/>
    </style:style>
    <style:style style:name="T118_8" style:family="text">
      <style:text-properties fo:font-size="10pt" style:font-size-asian="10pt" style:font-name-complex="Arial" style:font-size-complex="10pt" fo:language="en" fo:country="US"/>
    </style:style>
    <style:style style:name="T118_9" style:family="text">
      <style:text-properties fo:font-size="10pt" style:font-size-asian="10pt" style:font-name-complex="Arial" style:font-size-complex="10pt" fo:language="en" fo:country="US"/>
    </style:style>
    <style:style style:name="T118_10" style:family="text">
      <style:text-properties fo:font-size="10pt" style:font-size-asian="10pt" style:font-name-complex="Arial" style:font-size-complex="10pt" fo:language="en" fo:country="US"/>
    </style:style>
    <style:style style:name="T118_11" style:family="text">
      <style:text-properties fo:font-size="10pt" style:font-size-asian="10pt" style:font-name-complex="Arial" style:font-size-complex="10pt" fo:language="en" fo:country="US"/>
    </style:style>
    <style:style style:name="T118_12" style:family="text">
      <style:text-properties fo:font-size="10pt" style:font-size-asian="10pt" style:font-name-complex="Arial" style:font-size-complex="10pt" fo:language="en" fo:country="US"/>
    </style:style>
    <style:style style:name="T118_13" style:family="text">
      <style:text-properties fo:font-size="10pt" style:font-size-asian="10pt" style:font-name-complex="Arial" style:font-size-complex="10pt" fo:language="en" fo:country="US"/>
    </style:style>
    <style:style style:name="T118_14" style:family="text">
      <style:text-properties fo:font-size="10pt" style:font-size-asian="10pt" style:font-name-complex="Arial" style:font-size-complex="10pt" fo:language="en" fo:country="US"/>
    </style:style>
    <style:style style:name="T118_15" style:family="text">
      <style:text-properties fo:font-size="10pt" style:font-size-asian="10pt" style:font-name-complex="Arial" style:font-size-complex="10pt" fo:language="en" fo:country="US"/>
    </style:style>
    <style:style style:name="T118_16" style:family="text">
      <style:text-properties fo:font-size="10pt" style:font-size-asian="10pt" style:font-name-complex="Arial" style:font-size-complex="10pt" fo:language="en" fo:country="US"/>
    </style:style>
    <style:style style:name="T118_17" style:family="text">
      <style:text-properties fo:font-size="10pt" style:font-size-asian="10pt" style:font-name-complex="Arial" style:font-size-complex="10pt" fo:language="en" fo:country="US"/>
    </style:style>
    <style:style style:name="T118_18" style:family="text">
      <style:text-properties fo:font-size="10pt" style:font-size-asian="10pt" style:font-name-complex="Arial" style:font-size-complex="10pt" fo:language="en" fo:country="US"/>
    </style:style>
    <style:style style:name="T118_19" style:family="text">
      <style:text-properties fo:font-size="10pt" style:font-size-asian="10pt" style:font-name-complex="Arial" style:font-size-complex="10pt" fo:language="en" fo:country="US"/>
    </style:style>
    <style:style style:name="T118_20" style:family="text">
      <style:text-properties fo:font-size="10pt" style:font-size-asian="10pt" style:font-name-complex="Arial" style:font-size-complex="10pt" fo:language="en" fo:country="US"/>
    </style:style>
    <style:style style:name="P119" style:family="paragraph" style:parent-style-name="Normal">
      <style:paragraph-properties fo:text-align="justify" fo:line-height="108%"/>
      <style:text-properties fo:font-size="10pt" style:font-size-asian="10pt" style:font-name-complex="Arial" style:font-size-complex="10pt" fo:language="en" fo:country="US"/>
    </style:style>
    <style:style style:name="P120" style:family="paragraph" style:parent-style-name="Normal">
      <style:paragraph-properties fo:text-align="justify" fo:line-height="108%"/>
    </style:style>
    <style:style style:name="T120_1" style:family="text">
      <style:text-properties fo:font-size="10pt" style:font-size-asian="10pt" style:font-name-complex="Arial" style:font-size-complex="10pt" fo:language="en" fo:country="US"/>
    </style:style>
    <style:style style:name="T120_2" style:family="text">
      <style:text-properties fo:font-size="10pt" style:font-size-asian="10pt" style:font-name-complex="Arial" style:font-size-complex="10pt" fo:language="en" fo:country="US"/>
    </style:style>
    <style:style style:name="T120_3" style:family="text">
      <style:text-properties fo:font-size="10pt" style:font-size-asian="10pt" style:font-name-complex="Arial" style:font-size-complex="10pt" fo:language="en" fo:country="US"/>
    </style:style>
    <style:style style:name="T120_4" style:family="text">
      <style:text-properties fo:font-size="10pt" style:font-size-asian="10pt" style:font-name-complex="Arial" style:font-size-complex="10pt" fo:language="en" fo:country="US"/>
    </style:style>
    <style:style style:name="T120_5" style:family="text">
      <style:text-properties fo:font-size="10pt" style:font-size-asian="10pt" style:font-name-complex="Arial" style:font-size-complex="10pt" fo:language="en" fo:country="US"/>
    </style:style>
    <style:style style:name="T120_6" style:family="text">
      <style:text-properties fo:font-size="10pt" style:font-size-asian="10pt" style:font-name-complex="Arial" style:font-size-complex="10pt" fo:language="en" fo:country="US"/>
    </style:style>
    <style:style style:name="T120_7" style:family="text">
      <style:text-properties fo:font-size="10pt" style:font-size-asian="10pt" style:font-name-complex="Arial" style:font-size-complex="10pt" fo:language="en" fo:country="US"/>
    </style:style>
    <style:style style:name="T120_8" style:family="text">
      <style:text-properties fo:font-size="10pt" style:font-size-asian="10pt" style:font-name-complex="Arial" style:font-size-complex="10pt" fo:language="en" fo:country="US"/>
    </style:style>
    <style:style style:name="T120_9" style:family="text">
      <style:text-properties fo:font-size="10pt" style:font-size-asian="10pt" style:font-name-complex="Arial" style:font-size-complex="11pt"/>
    </style:style>
    <style:style style:name="T120_10" style:family="text">
      <style:text-properties fo:font-size="10pt" style:font-size-asian="10pt" style:font-name-complex="Arial" style:font-size-complex="11pt" style:font-weight-complex="bold"/>
    </style:style>
    <style:style style:name="T120_11" style:family="text">
      <style:text-properties fo:font-size="10pt" style:font-size-asian="10pt" style:font-name-complex="Arial" style:font-size-complex="11pt" style:font-weight-complex="bold"/>
    </style:style>
    <style:style style:name="P121" style:family="paragraph" style:parent-style-name="List_20_Paragraph">
      <style:paragraph-properties fo:text-align="justify" fo:line-height="108%"/>
      <style:text-properties style:font-name-complex="Arial"/>
    </style:style>
    <style:style style:name="T121_1" style:family="text">
      <style:text-properties fo:font-size="10pt" style:font-size-asian="10pt" style:font-name-complex="Arial" style:font-size-complex="11pt" style:font-weight-complex="bold"/>
    </style:style>
    <style:style style:name="T121_2" style:family="text">
      <style:text-properties fo:font-size="10pt" style:font-size-asian="10pt" style:font-name-complex="Arial" style:font-size-complex="11pt" style:font-weight-complex="bold"/>
    </style:style>
    <style:style style:name="T121_3" style:family="text">
      <style:text-properties fo:font-size="10pt" style:font-size-asian="10pt" style:font-name-complex="Arial" style:font-size-complex="11pt" style:font-weight-complex="bold"/>
    </style:style>
    <style:style style:name="P122" style:family="paragraph" style:parent-style-name="List_20_Paragraph">
      <style:paragraph-properties fo:text-align="justify" fo:line-height="108%"/>
      <style:text-properties style:font-name-complex="Arial"/>
    </style:style>
    <style:style style:name="T122_1" style:family="text">
      <style:text-properties fo:font-size="10pt" style:font-size-asian="10pt" style:font-name-complex="Arial" style:font-size-complex="11pt" style:font-weight-complex="bold"/>
    </style:style>
    <style:style style:name="T122_2" style:family="text">
      <style:text-properties fo:font-size="10pt" style:font-size-asian="10pt" style:font-name-complex="Arial" style:font-size-complex="11pt" style:font-weight-complex="bold"/>
    </style:style>
    <style:style style:name="T122_3" style:family="text">
      <style:text-properties fo:font-size="10pt" style:font-size-asian="10pt" style:font-name-complex="Arial" style:font-size-complex="11pt" style:font-weight-complex="bold"/>
    </style:style>
    <style:style style:name="T122_4" style:family="text">
      <style:text-properties fo:font-size="10pt" style:font-size-asian="10pt" style:font-name-complex="Arial" style:font-size-complex="11pt" style:font-weight-complex="bold"/>
    </style:style>
    <style:style style:name="T122_5" style:family="text">
      <style:text-properties fo:font-size="10pt" style:font-size-asian="10pt" style:font-name-complex="Arial" style:font-size-complex="11pt" style:font-weight-complex="bold"/>
    </style:style>
    <style:style style:name="T122_6" style:family="text">
      <style:text-properties fo:font-size="10pt" style:font-size-asian="10pt" style:font-name-complex="Arial" style:font-size-complex="11pt" style:font-weight-complex="bold"/>
    </style:style>
    <style:style style:name="T122_7" style:family="text">
      <style:text-properties fo:font-size="10pt" style:font-size-asian="10pt" style:font-name-complex="Arial" style:font-size-complex="11pt" style:font-weight-complex="bold"/>
    </style:style>
    <style:style style:name="T122_8" style:family="text">
      <style:text-properties fo:font-size="10pt" style:font-size-asian="10pt" style:font-name-complex="Arial" style:font-size-complex="11pt" style:font-weight-complex="bold"/>
    </style:style>
    <style:style style:name="T122_9" style:family="text">
      <style:text-properties fo:font-size="10pt" style:font-size-asian="10pt" style:font-name-complex="Arial" style:font-size-complex="11pt" style:font-weight-complex="bold"/>
    </style:style>
    <style:style style:name="T122_10" style:family="text">
      <style:text-properties fo:font-size="10pt" style:font-size-asian="10pt" style:font-name-complex="Arial" style:font-size-complex="11pt" style:font-weight-complex="bold"/>
    </style:style>
    <style:style style:name="T122_11" style:family="text">
      <style:text-properties fo:font-size="10pt" style:font-size-asian="10pt" style:font-name-complex="Arial" style:font-size-complex="11pt" style:font-weight-complex="bold"/>
    </style:style>
    <style:style style:name="T122_12" style:family="text">
      <style:text-properties fo:font-size="10pt" style:font-size-asian="10pt" style:font-name-complex="Arial" style:font-size-complex="11pt" style:font-weight-complex="bold"/>
    </style:style>
    <style:style style:name="T122_13" style:family="text">
      <style:text-properties fo:font-size="10pt" style:font-size-asian="10pt" style:font-name-complex="Arial" style:font-size-complex="11pt" style:font-weight-complex="bold"/>
    </style:style>
    <style:style style:name="T122_14" style:family="text">
      <style:text-properties fo:font-size="10pt" style:font-size-asian="10pt" style:font-name-complex="Arial" style:font-size-complex="11pt" style:font-weight-complex="bold"/>
    </style:style>
    <style:style style:name="T122_15" style:family="text">
      <style:text-properties fo:font-size="10pt" style:font-size-asian="10pt" style:font-name-complex="Arial" style:font-size-complex="11pt" style:font-weight-complex="bold"/>
    </style:style>
    <style:style style:name="T122_16" style:family="text">
      <style:text-properties fo:font-size="10pt" style:font-size-asian="10pt" style:font-name-complex="Arial" style:font-size-complex="11pt" style:font-weight-complex="bold"/>
    </style:style>
    <style:style style:name="T122_17" style:family="text">
      <style:text-properties fo:font-size="10pt" style:font-size-asian="10pt" style:font-name-complex="Arial" style:font-size-complex="11pt" style:font-weight-complex="bold"/>
    </style:style>
    <style:style style:name="T122_18" style:family="text">
      <style:text-properties fo:font-size="10pt" style:font-size-asian="10pt" style:font-name-complex="Arial" style:font-size-complex="11pt" style:font-weight-complex="bold"/>
    </style:style>
    <style:style style:name="T122_19" style:family="text">
      <style:text-properties fo:font-size="10pt" style:font-size-asian="10pt" style:font-name-complex="Arial" style:font-size-complex="11pt" style:font-weight-complex="bold"/>
    </style:style>
    <style:style style:name="P123" style:family="paragraph" style:parent-style-name="Normal">
      <style:paragraph-properties fo:text-align="justify" fo:line-height="108%"/>
    </style:style>
    <style:style style:name="T123_1" style:family="text">
      <style:text-properties fo:font-size="10pt" style:font-size-asian="10pt" style:font-name-complex="Arial" style:font-size-complex="10pt" fo:language="en" fo:country="US"/>
    </style:style>
    <style:style style:name="T123_2" style:family="text">
      <style:text-properties fo:font-size="10pt" style:font-size-asian="10pt" style:font-name-complex="Arial" style:font-size-complex="10pt" fo:language="en" fo:country="US"/>
    </style:style>
    <style:style style:name="T123_3" style:family="text">
      <style:text-properties fo:font-size="10pt" style:font-size-asian="10pt" style:font-name-complex="Arial" style:font-size-complex="10pt" fo:language="en" fo:country="US"/>
    </style:style>
    <style:style style:name="T123_4" style:family="text">
      <style:text-properties fo:font-size="10pt" style:font-size-asian="10pt" style:font-name-complex="Arial" style:font-size-complex="10pt" fo:language="en" fo:country="US"/>
    </style:style>
    <style:style style:name="T123_5" style:family="text">
      <style:text-properties fo:font-size="10pt" style:font-size-asian="10pt" style:font-name-complex="Arial" style:font-size-complex="10pt" fo:language="en" fo:country="US"/>
    </style:style>
    <style:style style:name="T123_6" style:family="text">
      <style:text-properties fo:font-size="10pt" style:font-size-asian="10pt" style:font-name-complex="Arial" style:font-size-complex="10pt" fo:language="en" fo:country="US"/>
    </style:style>
    <style:style style:name="T123_7" style:family="text">
      <style:text-properties fo:font-size="10pt" style:font-size-asian="10pt" style:font-name-complex="Arial" style:font-size-complex="10pt" fo:language="en" fo:country="US"/>
    </style:style>
    <style:style style:name="T123_8" style:family="text">
      <style:text-properties fo:font-size="10pt" style:font-size-asian="10pt" style:font-name-complex="Arial" style:font-size-complex="10pt" fo:language="en" fo:country="US"/>
    </style:style>
    <style:style style:name="T123_9" style:family="text">
      <style:text-properties fo:font-size="10pt" style:font-size-asian="10pt" style:font-name-complex="Arial" style:font-size-complex="10pt" fo:language="en" fo:country="US"/>
    </style:style>
    <style:style style:name="T123_10" style:family="text">
      <style:text-properties fo:font-size="10pt" style:font-size-asian="10pt" style:font-name-complex="Arial" style:font-size-complex="10pt" fo:language="en" fo:country="US"/>
    </style:style>
    <style:style style:name="T123_11" style:family="text">
      <style:text-properties fo:font-size="10pt" style:font-size-asian="10pt" style:font-name-complex="Arial" style:font-size-complex="10pt" fo:language="en" fo:country="US"/>
    </style:style>
    <style:style style:name="T123_12" style:family="text">
      <style:text-properties fo:font-size="10pt" style:font-size-asian="10pt" style:font-name-complex="Arial" style:font-size-complex="10pt" fo:language="en" fo:country="US"/>
    </style:style>
    <style:style style:name="T123_13" style:family="text">
      <style:text-properties fo:font-size="10pt" style:font-size-asian="10pt" style:font-name-complex="Arial" style:font-size-complex="10pt" fo:language="en" fo:country="US"/>
    </style:style>
    <style:style style:name="T123_14" style:family="text">
      <style:text-properties fo:font-size="10pt" style:font-size-asian="10pt" style:font-name-complex="Arial" style:font-size-complex="10pt" fo:language="en" fo:country="US"/>
    </style:style>
    <style:style style:name="T123_15" style:family="text">
      <style:text-properties fo:font-size="10pt" style:font-size-asian="10pt" style:font-name-complex="Arial" style:font-size-complex="10pt" fo:language="en" fo:country="US"/>
    </style:style>
    <style:style style:name="T123_16" style:family="text">
      <style:text-properties fo:font-size="10pt" style:font-size-asian="10pt" style:font-name-complex="Arial" style:font-size-complex="10pt" fo:language="en" fo:country="US"/>
    </style:style>
    <style:style style:name="T123_17" style:family="text">
      <style:text-properties fo:font-size="10pt" style:font-size-asian="10pt" style:font-name-complex="Arial" style:font-size-complex="10pt" fo:language="en" fo:country="US"/>
    </style:style>
    <style:style style:name="T123_18" style:family="text">
      <style:text-properties fo:font-size="10pt" style:font-size-asian="10pt" style:font-name-complex="Arial" style:font-size-complex="10pt" fo:language="en" fo:country="US"/>
    </style:style>
    <style:style style:name="T123_19" style:family="text">
      <style:text-properties fo:font-size="10pt" style:font-size-asian="10pt" style:font-name-complex="Arial" style:font-size-complex="10pt" fo:language="en" fo:country="US"/>
    </style:style>
    <style:style style:name="T123_20" style:family="text">
      <style:text-properties fo:font-size="10pt" style:font-size-asian="10pt" style:font-name-complex="Arial" style:font-size-complex="10pt" fo:language="en" fo:country="US"/>
    </style:style>
    <style:style style:name="T123_21" style:family="text">
      <style:text-properties fo:font-size="10pt" style:font-size-asian="10pt" style:font-name-complex="Arial" style:font-size-complex="10pt" fo:language="en" fo:country="US"/>
    </style:style>
    <style:style style:name="T123_22" style:family="text">
      <style:text-properties fo:font-size="10pt" style:font-size-asian="10pt" style:font-name-complex="Arial" style:font-size-complex="10pt" fo:language="en" fo:country="US"/>
    </style:style>
    <style:style style:name="T123_23" style:family="text">
      <style:text-properties fo:font-size="10pt" style:font-size-asian="10pt" style:font-name-complex="Arial" style:font-size-complex="10pt" fo:language="en" fo:country="US"/>
    </style:style>
    <style:style style:name="T123_24" style:family="text">
      <style:text-properties fo:font-size="10pt" style:font-size-asian="10pt" style:font-name-complex="Arial" style:font-size-complex="10pt" fo:language="en" fo:country="US"/>
    </style:style>
    <style:style style:name="T123_25" style:family="text">
      <style:text-properties fo:font-size="10pt" style:font-size-asian="10pt" style:font-name-complex="Arial" style:font-size-complex="10pt" fo:language="en" fo:country="US"/>
    </style:style>
    <style:style style:name="T123_26" style:family="text">
      <style:text-properties fo:font-size="10pt" style:font-size-asian="10pt" style:font-name-complex="Arial" style:font-size-complex="10pt" fo:language="en" fo:country="US"/>
    </style:style>
    <style:style style:name="T123_27" style:family="text">
      <style:text-properties fo:font-size="10pt" style:font-size-asian="10pt" style:font-name-complex="Arial" style:font-size-complex="10pt" fo:language="en" fo:country="US"/>
    </style:style>
    <style:style style:name="T123_28" style:family="text">
      <style:text-properties fo:font-size="10pt" style:font-size-asian="10pt" style:font-name-complex="Arial" style:font-size-complex="10pt" fo:language="en" fo:country="US"/>
    </style:style>
    <style:style style:name="T123_29" style:family="text">
      <style:text-properties fo:font-size="10pt" style:font-size-asian="10pt" style:font-name-complex="Arial" style:font-size-complex="10pt" fo:language="en" fo:country="US"/>
    </style:style>
    <style:style style:name="T123_30" style:family="text">
      <style:text-properties fo:font-size="10pt" style:font-size-asian="10pt" style:font-name-complex="Arial" style:font-size-complex="10pt" fo:language="en" fo:country="US"/>
    </style:style>
    <style:style style:name="T123_31" style:family="text">
      <style:text-properties fo:font-size="10pt" style:font-size-asian="10pt" style:font-name-complex="Arial" style:font-size-complex="10pt" fo:language="en" fo:country="US"/>
    </style:style>
    <style:style style:name="T123_32" style:family="text">
      <style:text-properties fo:font-size="10pt" style:font-size-asian="10pt" style:font-name-complex="Arial" style:font-size-complex="10pt" fo:language="en" fo:country="US"/>
    </style:style>
    <style:style style:name="T123_33" style:family="text">
      <style:text-properties fo:font-size="10pt" style:font-size-asian="10pt" style:font-name-complex="Arial" style:font-size-complex="10pt" fo:language="en" fo:country="US"/>
    </style:style>
    <style:style style:name="T123_34" style:family="text">
      <style:text-properties fo:font-size="10pt" style:font-size-asian="10pt" style:font-name-complex="Arial" style:font-size-complex="10pt" fo:language="en" fo:country="US"/>
    </style:style>
    <style:style style:name="T123_35" style:family="text">
      <style:text-properties fo:font-size="10pt" style:font-size-asian="10pt" style:font-name-complex="Arial" style:font-size-complex="10pt" fo:language="en" fo:country="US"/>
    </style:style>
    <style:style style:name="T123_36" style:family="text">
      <style:text-properties fo:font-size="10pt" style:font-size-asian="10pt" style:font-name-complex="Arial" style:font-size-complex="10pt" fo:language="en" fo:country="US"/>
    </style:style>
    <style:style style:name="P124" style:family="paragraph" style:parent-style-name="Normal">
      <style:paragraph-properties fo:text-align="justify" fo:line-height="108%"/>
      <style:text-properties fo:background-color="#ffff00" fo:font-size="11pt" style:font-size-asian="11pt" style:font-name-complex="Arial" style:font-size-complex="11pt" fo:language="en"/>
    </style:style>
    <style:style style:name="P125" style:family="paragraph" style:parent-style-name="Normal">
      <style:paragraph-properties fo:text-align="justify" fo:line-height="108%"/>
    </style:style>
    <style:style style:name="T125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25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25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26" style:family="paragraph" style:parent-style-name="Normal">
      <style:paragraph-properties fo:text-align="justify" fo:line-height="108%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27" style:family="paragraph" style:parent-style-name="Normal">
      <style:paragraph-properties fo:text-align="justify" fo:line-height="108%"/>
    </style:style>
    <style:style style:name="T127_1" style:family="text">
      <style:text-properties fo:font-size="11pt" style:font-size-asian="11pt" style:font-name-complex="Arial" style:font-size-complex="11pt"/>
    </style:style>
    <style:style style:name="T127_2" style:family="text">
      <style:text-properties fo:font-size="11pt" style:font-size-asian="11pt" style:font-name-complex="Arial" style:font-size-complex="11pt"/>
    </style:style>
    <style:style style:name="P128" style:family="paragraph" style:parent-style-name="Normal">
      <style:paragraph-properties fo:text-align="justify" fo:line-height="108%"/>
    </style:style>
    <style:style style:name="T128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28_2" style:family="text">
      <style:text-properties fo:font-size="10pt" style:font-size-asian="10pt" style:font-name-complex="Arial" style:font-size-complex="10pt"/>
    </style:style>
    <style:style style:name="T128_3" style:family="text">
      <style:text-properties fo:font-size="10pt" style:font-size-asian="10pt" style:font-name-complex="Arial" style:font-size-complex="10pt"/>
    </style:style>
    <style:style style:name="P129" style:family="paragraph" style:parent-style-name="Normal">
      <style:paragraph-properties fo:text-align="justify" fo:line-height="108%"/>
    </style:style>
    <style:style style:name="T129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29_2" style:family="text">
      <style:text-properties fo:font-size="10pt" style:font-size-asian="10pt" style:font-name-complex="Arial" style:font-size-complex="10pt"/>
    </style:style>
    <style:style style:name="T129_3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129_4" style:family="text">
      <style:text-properties fo:font-size="10pt" style:font-size-asian="10pt" style:font-name-complex="Arial" style:font-size-complex="10pt"/>
    </style:style>
    <style:style style:name="T129_5" style:family="text">
      <style:text-properties fo:font-size="10pt" style:font-size-asian="10pt" style:font-name-complex="Arial" style:font-size-complex="10pt"/>
    </style:style>
    <style:style style:name="T129_6" style:family="text">
      <style:text-properties fo:font-size="10pt" style:font-size-asian="10pt" style:font-name-complex="Arial" style:font-size-complex="10pt"/>
    </style:style>
    <style:style style:name="T129_7" style:family="text">
      <style:text-properties fo:font-size="10pt" style:font-size-asian="10pt" style:font-name-complex="Arial" style:font-size-complex="10pt"/>
    </style:style>
    <style:style style:name="T129_8" style:family="text">
      <style:text-properties fo:font-size="10pt" style:font-size-asian="10pt" style:font-name-complex="Arial" style:font-size-complex="10pt"/>
    </style:style>
    <style:style style:name="T129_9" style:family="text">
      <style:text-properties fo:font-size="10pt" style:font-size-asian="10pt" style:font-name-complex="Arial" style:font-size-complex="10pt"/>
    </style:style>
    <style:style style:name="P130" style:family="paragraph" style:parent-style-name="Normal">
      <style:paragraph-properties fo:text-align="justify" fo:line-height="108%"/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31" style:family="paragraph" style:parent-style-name="Normal">
      <style:paragraph-properties fo:text-align="justify" fo:line-height="108%"/>
    </style:style>
    <style:style style:name="T131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31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31_3" style:family="text">
      <style:text-properties fo:font-size="10pt" style:font-size-asian="10pt" style:font-name-complex="Arial" style:font-size-complex="10pt"/>
    </style:style>
    <style:style style:name="T131_4" style:family="text">
      <style:text-properties fo:font-size="10pt" style:font-size-asian="10pt" style:font-name-complex="Arial" style:font-size-complex="10pt"/>
    </style:style>
    <style:style style:name="P132" style:family="paragraph" style:parent-style-name="Normal">
      <style:paragraph-properties fo:text-align="justify" fo:line-height="108%"/>
    </style:style>
    <style:style style:name="T132_1" style:family="text">
      <style:text-properties fo:font-size="10pt" style:font-size-asian="10pt" style:font-name-complex="Arial" style:font-size-complex="10pt" fo:font-weight="bold" style:font-weight-asian="bold"/>
    </style:style>
    <style:style style:name="T132_2" style:family="text">
      <style:text-properties fo:font-size="10pt" style:font-size-asian="10pt" style:font-name-complex="Arial" style:font-size-complex="10pt"/>
    </style:style>
    <style:style style:name="T132_3" style:family="text">
      <style:text-properties fo:font-size="10pt" style:font-size-asian="10pt" style:font-name-complex="Arial" style:font-size-complex="10pt"/>
    </style:style>
    <style:style style:name="T132_4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132_5" style:family="text">
      <style:text-properties fo:font-size="10pt" style:font-size-asian="10pt" style:font-name-complex="Arial" style:font-size-complex="10pt"/>
    </style:style>
    <style:style style:name="T132_6" style:family="text">
      <style:text-properties fo:font-size="10pt" style:font-size-asian="10pt" style:font-name-complex="Arial" style:font-size-complex="10pt"/>
    </style:style>
    <style:style style:name="T132_7" style:family="text">
      <style:text-properties fo:font-size="10pt" style:font-size-asian="10pt" style:font-name-complex="Arial" style:font-size-complex="10pt"/>
    </style:style>
    <style:style style:name="T132_8" style:family="text">
      <style:text-properties fo:font-size="10pt" style:font-size-asian="10pt" style:font-name-complex="Arial" style:font-size-complex="10pt"/>
    </style:style>
    <style:style style:name="T132_9" style:family="text">
      <style:text-properties fo:font-size="10pt" style:font-size-asian="10pt" style:font-name-complex="Arial" style:font-size-complex="10pt"/>
    </style:style>
    <style:style style:name="T132_10" style:family="text">
      <style:text-properties fo:font-size="10pt" style:font-size-asian="10pt" style:font-name-complex="Arial" style:font-size-complex="10pt"/>
    </style:style>
    <style:style style:name="T132_11" style:family="text">
      <style:text-properties fo:font-size="10pt" style:font-size-asian="10pt" style:font-name-complex="Arial" style:font-size-complex="10pt"/>
    </style:style>
    <style:style style:name="T132_12" style:family="text">
      <style:text-properties fo:font-size="10pt" style:font-size-asian="10pt" style:font-name-complex="Arial" style:font-size-complex="10pt"/>
    </style:style>
    <style:style style:name="T132_13" style:family="text">
      <style:text-properties fo:font-size="10pt" style:font-size-asian="10pt" style:font-name-complex="Arial" style:font-size-complex="10pt"/>
    </style:style>
    <style:style style:name="T132_14" style:family="text">
      <style:text-properties fo:font-size="10pt" style:font-size-asian="10pt" style:font-name-complex="Arial" style:font-size-complex="10pt"/>
    </style:style>
    <style:style style:name="T132_15" style:family="text">
      <style:text-properties fo:font-size="10pt" style:font-size-asian="10pt" style:font-name-complex="Arial" style:font-size-complex="10pt"/>
    </style:style>
    <style:style style:name="T132_16" style:family="text">
      <style:text-properties fo:font-size="10pt" style:font-size-asian="10pt" style:font-name-complex="Arial" style:font-size-complex="10pt"/>
    </style:style>
    <style:style style:name="T132_17" style:family="text">
      <style:text-properties fo:font-size="10pt" style:font-size-asian="10pt" style:font-name-complex="Arial" style:font-size-complex="10pt"/>
    </style:style>
    <style:style style:name="T132_18" style:family="text">
      <style:text-properties fo:font-size="10pt" style:font-size-asian="10pt" style:font-name-complex="Arial" style:font-size-complex="10pt"/>
    </style:style>
    <style:style style:name="T132_19" style:family="text">
      <style:text-properties fo:font-size="10pt" style:font-size-asian="10pt" style:font-name-complex="Arial" style:font-size-complex="10pt"/>
    </style:style>
    <style:style style:name="T132_20" style:family="text">
      <style:text-properties fo:font-size="10pt" style:font-size-asian="10pt" style:font-name-complex="Arial" style:font-size-complex="10pt"/>
    </style:style>
    <style:style style:name="T132_21" style:family="text">
      <style:text-properties fo:font-size="10pt" style:font-size-asian="10pt" style:font-name-complex="Arial" style:font-size-complex="10pt"/>
    </style:style>
    <style:style style:name="T132_22" style:family="text">
      <style:text-properties fo:font-size="10pt" style:font-size-asian="10pt" style:font-name-complex="Arial" style:font-size-complex="10pt"/>
    </style:style>
    <style:style style:name="T132_23" style:family="text">
      <style:text-properties fo:font-size="10pt" style:font-size-asian="10pt" style:font-name-complex="Arial" style:font-size-complex="10pt"/>
    </style:style>
    <style:style style:name="T132_24" style:family="text">
      <style:text-properties fo:font-size="10pt" style:font-size-asian="10pt" style:font-name-complex="Arial" style:font-size-complex="10pt"/>
    </style:style>
    <style:style style:name="T132_25" style:family="text">
      <style:text-properties fo:font-size="10pt" style:font-size-asian="10pt" style:font-name-complex="Arial" style:font-size-complex="10pt"/>
    </style:style>
    <style:style style:name="T132_26" style:family="text">
      <style:text-properties fo:font-size="10pt" style:font-size-asian="10pt" style:font-name-complex="Arial" style:font-size-complex="10pt"/>
    </style:style>
    <style:style style:name="T132_27" style:family="text">
      <style:text-properties fo:font-size="10pt" style:font-size-asian="10pt" style:font-name-complex="Arial" style:font-size-complex="10pt"/>
    </style:style>
    <style:style style:name="T132_28" style:family="text">
      <style:text-properties fo:font-size="10pt" style:font-size-asian="10pt" style:font-name-complex="Arial" style:font-size-complex="10pt"/>
    </style:style>
    <style:style style:name="T132_29" style:family="text">
      <style:text-properties fo:font-size="10pt" style:font-size-asian="10pt" style:font-name-complex="Arial" style:font-size-complex="10pt"/>
    </style:style>
    <style:style style:name="P133" style:family="paragraph" style:parent-style-name="Normal">
      <style:paragraph-properties fo:text-align="justify" fo:line-height="108%"/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34" style:family="paragraph" style:parent-style-name="Normal">
      <style:paragraph-properties fo:text-align="justify"/>
    </style:style>
    <style:style style:name="T134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34_2" style:family="text">
      <style:text-properties fo:color="#000000" fo:font-size="10pt" style:font-size-asian="10pt" style:font-name-complex="Arial" style:font-size-complex="10pt"/>
    </style:style>
    <style:style style:name="T134_3" style:family="text">
      <style:text-properties fo:color="#000000" fo:font-size="10pt" style:font-size-asian="10pt" style:font-name-complex="Arial" style:font-size-complex="10pt"/>
    </style:style>
    <style:style style:name="T134_4" style:family="text">
      <style:text-properties fo:color="#000000" fo:font-size="10pt" style:font-size-asian="10pt" style:font-name-complex="Arial" style:font-size-complex="10pt"/>
    </style:style>
    <style:style style:name="P135" style:family="paragraph" style:parent-style-name="Normal">
      <style:paragraph-properties fo:text-align="justify"/>
    </style:style>
    <style:style style:name="T135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35_2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135_3" style:family="text">
      <style:text-properties fo:font-size="10pt" style:font-size-asian="10pt" style:font-name-complex="Arial" style:font-size-complex="10pt"/>
    </style:style>
    <style:style style:name="T135_4" style:family="text">
      <style:text-properties fo:font-size="10pt" style:font-size-asian="10pt" style:font-name-complex="Arial" style:font-size-complex="10pt"/>
    </style:style>
    <style:style style:name="T135_5" style:family="text">
      <style:text-properties fo:font-size="10pt" style:font-size-asian="10pt" style:font-name-complex="Arial" style:font-size-complex="10pt"/>
    </style:style>
    <style:style style:name="T135_6" style:family="text">
      <style:text-properties fo:font-size="10pt" style:font-size-asian="10pt" style:font-name-complex="Arial" style:font-size-complex="10pt"/>
    </style:style>
    <style:style style:name="T135_7" style:family="text">
      <style:text-properties fo:font-size="10pt" style:font-size-asian="10pt" style:font-name-complex="Arial" style:font-size-complex="10pt"/>
    </style:style>
    <style:style style:name="T135_8" style:family="text">
      <style:text-properties fo:font-size="10pt" style:font-size-asian="10pt" style:font-name-complex="Arial" style:font-size-complex="10pt"/>
    </style:style>
    <style:style style:name="T135_9" style:family="text">
      <style:text-properties fo:font-size="10pt" style:font-size-asian="10pt" style:font-name-complex="Arial" style:font-size-complex="10pt"/>
    </style:style>
    <style:style style:name="T135_10" style:family="text">
      <style:text-properties fo:font-size="10pt" style:font-size-asian="10pt" style:font-name-complex="Arial" style:font-size-complex="10pt"/>
    </style:style>
    <style:style style:name="T135_11" style:family="text">
      <style:text-properties fo:font-size="10pt" style:font-size-asian="10pt" style:font-name-complex="Arial" style:font-size-complex="10pt"/>
    </style:style>
    <style:style style:name="T135_12" style:family="text">
      <style:text-properties fo:font-size="10pt" style:font-size-asian="10pt" style:font-name-complex="Arial" style:font-size-complex="10pt"/>
    </style:style>
    <style:style style:name="T135_13" style:family="text">
      <style:text-properties fo:font-size="10pt" style:font-size-asian="10pt" style:font-name-complex="Arial" style:font-size-complex="10pt"/>
    </style:style>
    <style:style style:name="T135_14" style:family="text">
      <style:text-properties fo:font-size="10pt" style:font-size-asian="10pt" style:font-name-complex="Arial" style:font-size-complex="10pt"/>
    </style:style>
    <style:style style:name="T135_15" style:family="text">
      <style:text-properties fo:font-size="10pt" style:font-size-asian="10pt" style:font-name-complex="Arial" style:font-size-complex="10pt"/>
    </style:style>
    <style:style style:name="T135_16" style:family="text">
      <style:text-properties fo:font-size="10pt" style:font-size-asian="10pt" style:font-name-complex="Arial" style:font-size-complex="10pt"/>
    </style:style>
    <style:style style:name="T135_17" style:family="text">
      <style:text-properties fo:font-size="10pt" style:font-size-asian="10pt" style:font-name-complex="Arial" style:font-size-complex="10pt"/>
    </style:style>
    <style:style style:name="T135_18" style:family="text">
      <style:text-properties fo:font-size="10pt" style:font-size-asian="10pt" style:font-name-complex="Arial" style:font-size-complex="10pt"/>
    </style:style>
    <style:style style:name="T135_19" style:family="text">
      <style:text-properties fo:font-size="10pt" style:font-size-asian="10pt" style:font-name-complex="Arial" style:font-size-complex="10pt"/>
    </style:style>
    <style:style style:name="T135_20" style:family="text">
      <style:text-properties fo:font-size="10pt" style:font-size-asian="10pt" style:font-name-complex="Arial" style:font-size-complex="10pt"/>
    </style:style>
    <style:style style:name="T135_21" style:family="text">
      <style:text-properties fo:font-size="10pt" style:font-size-asian="10pt" style:font-name-complex="Arial" style:font-size-complex="10pt"/>
    </style:style>
    <style:style style:name="T135_22" style:family="text">
      <style:text-properties fo:font-size="10pt" style:font-size-asian="10pt" style:font-name-complex="Arial" style:font-size-complex="10pt"/>
    </style:style>
    <style:style style:name="T135_23" style:family="text">
      <style:text-properties fo:font-size="10pt" style:font-size-asian="10pt" style:font-name-complex="Arial" style:font-size-complex="10pt"/>
    </style:style>
    <style:style style:name="P136" style:family="paragraph" style:parent-style-name="Normal">
      <style:paragraph-properties fo:text-align="justify" fo:line-height="108%"/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37" style:family="paragraph" style:parent-style-name="Normal">
      <style:paragraph-properties fo:text-align="justify"/>
    </style:style>
    <style:style style:name="T137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37_2" style:family="text">
      <style:text-properties fo:color="#000000" fo:font-size="10pt" style:font-size-asian="10pt" style:font-name-complex="Arial" style:font-size-complex="10pt"/>
    </style:style>
    <style:style style:name="T137_3" style:family="text">
      <style:text-properties fo:color="#000000" fo:font-size="10pt" style:font-size-asian="10pt" style:font-name-complex="Arial" style:font-size-complex="10pt"/>
    </style:style>
    <style:style style:name="T137_4" style:family="text">
      <style:text-properties fo:color="#000000" fo:font-size="10pt" style:font-size-asian="10pt" style:font-name-complex="Arial" style:font-size-complex="10pt"/>
    </style:style>
    <style:style style:name="T137_5" style:family="text">
      <style:text-properties fo:color="#000000" fo:font-size="10pt" style:font-size-asian="10pt" style:font-name-complex="Arial" style:font-size-complex="10pt"/>
    </style:style>
    <style:style style:name="P138" style:family="paragraph" style:parent-style-name="Normal">
      <style:paragraph-properties fo:text-align="justify" fo:line-height="108%"/>
    </style:style>
    <style:style style:name="T138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38_2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138_3" style:family="text">
      <style:text-properties fo:font-size="10pt" style:font-size-asian="10pt" style:font-name-complex="Arial" style:font-size-complex="10pt"/>
    </style:style>
    <style:style style:name="T138_4" style:family="text">
      <style:text-properties fo:font-size="10pt" style:font-size-asian="10pt" style:font-name-complex="Arial" style:font-size-complex="10pt"/>
    </style:style>
    <style:style style:name="T138_5" style:family="text">
      <style:text-properties fo:font-size="10pt" style:font-size-asian="10pt" style:font-name-complex="Arial" style:font-size-complex="10pt"/>
    </style:style>
    <style:style style:name="T138_6" style:family="text">
      <style:text-properties fo:font-size="10pt" style:font-size-asian="10pt" style:font-name-complex="Arial" style:font-size-complex="10pt"/>
    </style:style>
    <style:style style:name="T138_7" style:family="text">
      <style:text-properties fo:font-size="10pt" style:font-size-asian="10pt" style:font-name-complex="Arial" style:font-size-complex="10pt"/>
    </style:style>
    <style:style style:name="T138_8" style:family="text">
      <style:text-properties fo:font-size="10pt" style:font-size-asian="10pt" style:font-name-complex="Arial" style:font-size-complex="10pt"/>
    </style:style>
    <style:style style:name="T138_9" style:family="text">
      <style:text-properties fo:font-size="10pt" style:font-size-asian="10pt" style:font-name-complex="Arial" style:font-size-complex="10pt"/>
    </style:style>
    <style:style style:name="T138_10" style:family="text">
      <style:text-properties fo:font-size="10pt" style:font-size-asian="10pt" style:font-name-complex="Arial" style:font-size-complex="10pt"/>
    </style:style>
    <style:style style:name="T138_11" style:family="text">
      <style:text-properties fo:font-size="10pt" style:font-size-asian="10pt" style:font-name-complex="Arial" style:font-size-complex="10pt"/>
    </style:style>
    <style:style style:name="T138_12" style:family="text">
      <style:text-properties fo:font-size="10pt" style:font-size-asian="10pt" style:font-name-complex="Arial" style:font-size-complex="10pt"/>
    </style:style>
    <style:style style:name="T138_13" style:family="text">
      <style:text-properties fo:font-size="10pt" style:font-size-asian="10pt" style:font-name-complex="Arial" style:font-size-complex="10pt"/>
    </style:style>
    <style:style style:name="T138_14" style:family="text">
      <style:text-properties fo:font-size="10pt" style:font-size-asian="10pt" style:font-name-complex="Arial" style:font-size-complex="10pt"/>
    </style:style>
    <style:style style:name="T138_15" style:family="text">
      <style:text-properties fo:font-size="10pt" style:font-size-asian="10pt" style:font-name-complex="Arial" style:font-size-complex="10pt"/>
    </style:style>
    <style:style style:name="T138_16" style:family="text">
      <style:text-properties fo:font-size="10pt" style:font-size-asian="10pt" style:font-name-complex="Arial" style:font-size-complex="10pt"/>
    </style:style>
    <style:style style:name="T138_17" style:family="text">
      <style:text-properties fo:font-size="10pt" style:font-size-asian="10pt" style:font-name-complex="Arial" style:font-size-complex="10pt"/>
    </style:style>
    <style:style style:name="T138_18" style:family="text">
      <style:text-properties fo:font-size="10pt" style:font-size-asian="10pt" style:font-name-complex="Arial" style:font-size-complex="10pt"/>
    </style:style>
    <style:style style:name="T138_19" style:family="text">
      <style:text-properties fo:font-size="10pt" style:font-size-asian="10pt" style:font-name-complex="Arial" style:font-size-complex="10pt"/>
    </style:style>
    <style:style style:name="T138_20" style:family="text">
      <style:text-properties fo:font-size="10pt" style:font-size-asian="10pt" style:font-name-complex="Arial" style:font-size-complex="10pt"/>
    </style:style>
    <style:style style:name="T138_21" style:family="text">
      <style:text-properties fo:font-size="10pt" style:font-size-asian="10pt" style:font-name-complex="Arial" style:font-size-complex="10pt"/>
    </style:style>
    <style:style style:name="T138_22" style:family="text">
      <style:text-properties fo:font-size="10pt" style:font-size-asian="10pt" style:font-name-complex="Arial" style:font-size-complex="10pt"/>
    </style:style>
    <style:style style:name="T138_23" style:family="text">
      <style:text-properties fo:font-size="10pt" style:font-size-asian="10pt" style:font-name-complex="Arial" style:font-size-complex="10pt"/>
    </style:style>
    <style:style style:name="T138_24" style:family="text">
      <style:text-properties fo:font-size="10pt" style:font-size-asian="10pt" style:font-name-complex="Arial" style:font-size-complex="10pt"/>
    </style:style>
    <style:style style:name="T138_25" style:family="text">
      <style:text-properties fo:font-size="10pt" style:font-size-asian="10pt" style:font-name-complex="Arial" style:font-size-complex="10pt"/>
    </style:style>
    <style:style style:name="T138_26" style:family="text">
      <style:text-properties fo:font-size="10pt" style:font-size-asian="10pt" style:font-name-complex="Arial" style:font-size-complex="10pt"/>
    </style:style>
    <style:style style:name="T138_27" style:family="text">
      <style:text-properties fo:font-size="10pt" style:font-size-asian="10pt" style:font-name-complex="Arial" style:font-size-complex="10pt"/>
    </style:style>
    <style:style style:name="T138_28" style:family="text">
      <style:text-properties fo:font-size="10pt" style:font-size-asian="10pt" style:font-name-complex="Arial" style:font-size-complex="10pt"/>
    </style:style>
    <style:style style:name="T138_29" style:family="text">
      <style:text-properties fo:font-size="10pt" style:font-size-asian="10pt" style:font-name-complex="Arial" style:font-size-complex="10pt"/>
    </style:style>
    <style:style style:name="T138_30" style:family="text">
      <style:text-properties fo:font-size="10pt" style:font-size-asian="10pt" style:font-name-complex="Arial" style:font-size-complex="10pt"/>
    </style:style>
    <style:style style:name="T138_31" style:family="text">
      <style:text-properties fo:font-size="10pt" style:font-size-asian="10pt" style:font-name-complex="Arial" style:font-size-complex="10pt"/>
    </style:style>
    <style:style style:name="T138_32" style:family="text">
      <style:text-properties fo:font-size="10pt" style:font-size-asian="10pt" style:font-name-complex="Arial" style:font-size-complex="10pt"/>
    </style:style>
    <style:style style:name="T138_33" style:family="text">
      <style:text-properties fo:font-size="10pt" style:font-size-asian="10pt" style:font-name-complex="Arial" style:font-size-complex="10pt"/>
    </style:style>
    <style:style style:name="T138_34" style:family="text">
      <style:text-properties fo:font-size="10pt" style:font-size-asian="10pt" style:font-name-complex="Arial" style:font-size-complex="10pt"/>
    </style:style>
    <style:style style:name="T138_35" style:family="text">
      <style:text-properties fo:font-size="10pt" style:font-size-asian="10pt" style:font-name-complex="Arial" style:font-size-complex="10pt"/>
    </style:style>
    <style:style style:name="T138_36" style:family="text">
      <style:text-properties fo:font-size="10pt" style:font-size-asian="10pt" style:font-name-complex="Arial" style:font-size-complex="10pt"/>
    </style:style>
    <style:style style:name="T138_37" style:family="text">
      <style:text-properties fo:font-size="10pt" style:font-size-asian="10pt" style:font-name-complex="Arial" style:font-size-complex="10pt"/>
    </style:style>
    <style:style style:name="T138_38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39" style:family="paragraph" style:parent-style-name="Normal">
      <style:paragraph-properties fo:text-align="justify" fo:line-height="108%"/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40" style:family="paragraph" style:parent-style-name="Normal">
      <style:paragraph-properties fo:text-align="justify"/>
    </style:style>
    <style:style style:name="T140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40_2" style:family="text">
      <style:text-properties fo:color="#000000" fo:font-size="10pt" style:font-size-asian="10pt" style:font-name-complex="Arial" style:font-size-complex="10pt"/>
    </style:style>
    <style:style style:name="T140_3" style:family="text">
      <style:text-properties fo:color="#000000" fo:font-size="10pt" style:font-size-asian="10pt" style:font-name-complex="Arial" style:font-size-complex="10pt"/>
    </style:style>
    <style:style style:name="T140_4" style:family="text">
      <style:text-properties fo:color="#000000" fo:font-size="10pt" style:font-size-asian="10pt" style:font-name-complex="Arial" style:font-size-complex="10pt"/>
    </style:style>
    <style:style style:name="P141" style:family="paragraph" style:parent-style-name="Normal">
      <style:paragraph-properties fo:text-align="justify"/>
    </style:style>
    <style:style style:name="T141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41_2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141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41_4" style:family="text">
      <style:text-properties fo:font-size="10pt" style:font-size-asian="10pt" style:font-name-complex="Arial" style:font-size-complex="10pt"/>
    </style:style>
    <style:style style:name="T141_5" style:family="text">
      <style:text-properties fo:font-size="10pt" style:font-size-asian="10pt" style:font-name-complex="Arial" style:font-size-complex="10pt"/>
    </style:style>
    <style:style style:name="T141_6" style:family="text">
      <style:text-properties fo:font-size="10pt" style:font-size-asian="10pt" style:font-name-complex="Arial" style:font-size-complex="10pt"/>
    </style:style>
    <style:style style:name="T141_7" style:family="text">
      <style:text-properties fo:font-size="10pt" style:font-size-asian="10pt" style:font-name-complex="Arial" style:font-size-complex="10pt" style:font-weight-complex="bold"/>
    </style:style>
    <style:style style:name="T141_8" style:family="text">
      <style:text-properties fo:font-size="10pt" style:font-size-asian="10pt" style:font-name-complex="Arial" style:font-size-complex="10pt"/>
    </style:style>
    <style:style style:name="T141_9" style:family="text">
      <style:text-properties fo:font-size="10pt" style:font-size-asian="10pt" style:font-name-complex="Arial" style:font-size-complex="10pt"/>
    </style:style>
    <style:style style:name="P142" style:family="paragraph" style:parent-style-name="Normal">
      <style:paragraph-properties fo:text-align="justify" fo:line-height="108%"/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43" style:family="paragraph" style:parent-style-name="Normal">
      <style:paragraph-properties fo:text-align="justify"/>
    </style:style>
    <style:style style:name="T143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43_2" style:family="text">
      <style:text-properties fo:color="#000000" fo:font-size="10pt" style:font-size-asian="10pt" style:font-name-complex="Arial" style:font-size-complex="10pt"/>
    </style:style>
    <style:style style:name="P144" style:family="paragraph" style:parent-style-name="Normal">
      <style:paragraph-properties fo:text-align="justify"/>
    </style:style>
    <style:style style:name="T144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44_2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144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44_4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44_5" style:family="text">
      <style:text-properties fo:font-size="10pt" style:font-size-asian="10pt" style:font-name-complex="Arial" style:font-size-complex="10pt"/>
    </style:style>
    <style:style style:name="T144_6" style:family="text">
      <style:text-properties fo:font-size="10pt" style:font-size-asian="10pt" style:font-name-complex="Arial" style:font-size-complex="10pt"/>
    </style:style>
    <style:style style:name="T144_7" style:family="text">
      <style:text-properties fo:font-size="10pt" style:font-size-asian="10pt" style:font-name-complex="Arial" style:font-size-complex="10pt"/>
    </style:style>
    <style:style style:name="T144_8" style:family="text">
      <style:text-properties fo:font-size="10pt" style:font-size-asian="10pt" style:font-name-complex="Arial" style:font-size-complex="10pt"/>
    </style:style>
    <style:style style:name="T144_9" style:family="text">
      <style:text-properties fo:font-size="10pt" style:font-size-asian="10pt" style:font-name-complex="Arial" style:font-size-complex="10pt"/>
    </style:style>
    <style:style style:name="T144_10" style:family="text">
      <style:text-properties fo:font-size="10pt" style:font-size-asian="10pt" style:font-name-complex="Arial" style:font-size-complex="10pt"/>
    </style:style>
    <style:style style:name="T144_11" style:family="text">
      <style:text-properties fo:font-size="10pt" style:font-size-asian="10pt" style:font-name-complex="Arial" style:font-size-complex="10pt"/>
    </style:style>
    <style:style style:name="T144_12" style:family="text">
      <style:text-properties fo:font-size="10pt" style:font-size-asian="10pt" style:font-name-complex="Arial" style:font-size-complex="10pt"/>
    </style:style>
    <style:style style:name="T144_13" style:family="text">
      <style:text-properties fo:font-size="10pt" style:font-size-asian="10pt" style:font-name-complex="Arial" style:font-size-complex="10pt"/>
    </style:style>
    <style:style style:name="T144_14" style:family="text">
      <style:text-properties fo:color="#000000" fo:font-size="10pt" style:font-size-asian="10pt" style:font-name-complex="Arial" style:font-size-complex="10pt"/>
    </style:style>
    <style:style style:name="T144_15" style:family="text">
      <style:text-properties fo:color="#000000" fo:font-size="10pt" style:font-size-asian="10pt" style:font-name-complex="Arial" style:font-size-complex="10pt"/>
    </style:style>
    <style:style style:name="T144_16" style:family="text">
      <style:text-properties fo:font-size="10pt" style:font-size-asian="10pt" style:font-name-complex="Arial" style:font-size-complex="10pt"/>
    </style:style>
    <style:style style:name="T144_17" style:family="text">
      <style:text-properties fo:font-size="10pt" style:font-size-asian="10pt" style:font-name-complex="Arial" style:font-size-complex="10pt"/>
    </style:style>
    <style:style style:name="T144_18" style:family="text">
      <style:text-properties fo:font-size="10pt" style:font-size-asian="10pt" style:font-name-complex="Arial" style:font-size-complex="10pt"/>
    </style:style>
    <style:style style:name="T144_19" style:family="text">
      <style:text-properties fo:font-size="10pt" style:font-size-asian="10pt" style:font-name-complex="Arial" style:font-size-complex="10pt"/>
    </style:style>
    <style:style style:name="P145" style:family="paragraph" style:parent-style-name="Normal">
      <style:paragraph-properties fo:text-align="justify"/>
      <style:text-properties fo:color="#000000" fo:font-size="11pt" style:font-size-asian="11pt" style:font-name-complex="Arial" style:font-size-complex="11pt"/>
    </style:style>
    <style:style style:name="P146" style:family="paragraph" style:parent-style-name="Normal">
      <style:paragraph-properties fo:text-align="justify"/>
    </style:style>
    <style:style style:name="T146_1" style:family="text">
      <style:text-properties fo:color="#000000" fo:font-size="10pt" style:font-size-asian="10pt" style:font-name-complex="Arial" style:font-size-complex="10pt" fo:font-weight="bold" style:font-weight-asian="bold" style:font-weight-complex="bold"/>
    </style:style>
    <style:style style:name="T146_2" style:family="text">
      <style:text-properties fo:color="#000000" fo:font-size="10pt" style:font-size-asian="10pt" style:font-name-complex="Arial" style:font-size-complex="10pt"/>
    </style:style>
    <style:style style:name="T146_3" style:family="text">
      <style:text-properties fo:color="#000000" fo:font-size="10pt" style:font-size-asian="10pt" style:font-name-complex="Arial" style:font-size-complex="10pt"/>
    </style:style>
    <style:style style:name="P147" style:family="paragraph" style:parent-style-name="Normal">
      <style:paragraph-properties fo:text-align="justify"/>
    </style:style>
    <style:style style:name="T147_1" style:family="text">
      <style:text-properties fo:color="#000000" fo:font-size="10pt" style:font-size-asian="10pt" style:font-name-complex="Arial" style:font-size-complex="10pt" fo:font-weight="bold" style:font-weight-asian="bold" style:font-weight-complex="bold"/>
    </style:style>
    <style:style style:name="T147_2" style:family="text">
      <style:text-properties fo:color="#000000" fo:font-size="10pt" style:font-size-asian="10pt" style:font-name-complex="Arial" style:font-size-complex="10pt"/>
    </style:style>
    <style:style style:name="T147_3" style:family="text">
      <style:text-properties fo:color="#000000" fo:font-size="10pt" style:font-size-asian="10pt" style:font-name-complex="Arial" style:font-size-complex="10pt" style:text-underline-style="solid" style:text-underline-color="font-color"/>
    </style:style>
    <style:style style:name="T147_4" style:family="text">
      <style:text-properties fo:color="#000000" fo:font-size="10pt" style:font-size-asian="10pt" style:font-name-complex="Arial" style:font-size-complex="10pt"/>
    </style:style>
    <style:style style:name="T147_5" style:family="text">
      <style:text-properties fo:color="#000000" fo:font-size="10pt" style:font-size-asian="10pt" style:font-name-complex="Arial" style:font-size-complex="10pt"/>
    </style:style>
    <style:style style:name="T147_6" style:family="text">
      <style:text-properties fo:color="#000000" fo:font-size="10pt" style:font-size-asian="10pt" style:font-name-complex="Arial" style:font-size-complex="10pt"/>
    </style:style>
    <style:style style:name="T147_7" style:family="text">
      <style:text-properties fo:color="#000000" fo:font-size="10pt" style:font-size-asian="10pt" style:font-name-complex="Arial" style:font-size-complex="10pt"/>
    </style:style>
    <style:style style:name="T147_8" style:family="text">
      <style:text-properties fo:color="#000000" fo:font-size="10pt" style:font-size-asian="10pt" style:font-name-complex="Arial" style:font-size-complex="10pt"/>
    </style:style>
    <style:style style:name="T147_9" style:family="text">
      <style:text-properties fo:color="#000000" fo:font-size="10pt" style:font-size-asian="10pt" style:font-name-complex="Arial" style:font-size-complex="10pt"/>
    </style:style>
    <style:style style:name="T147_10" style:family="text">
      <style:text-properties fo:color="#000000" fo:font-size="10pt" style:font-size-asian="10pt" style:font-name-complex="Arial" style:font-size-complex="10pt"/>
    </style:style>
    <style:style style:name="T147_11" style:family="text">
      <style:text-properties fo:color="#000000" fo:font-size="10pt" style:font-size-asian="10pt" style:font-name-complex="Arial" style:font-size-complex="10pt"/>
    </style:style>
    <style:style style:name="P148" style:family="paragraph" style:parent-style-name="Normal">
      <style:paragraph-properties fo:text-align="justify"/>
      <style:text-properties fo:color="#000000" fo:font-size="11pt" style:font-size-asian="11pt" style:font-name-complex="Arial" style:font-size-complex="11pt"/>
    </style:style>
    <style:style style:name="P149" style:family="paragraph" style:parent-style-name="Normal">
      <style:paragraph-properties fo:text-align="justify"/>
    </style:style>
    <style:style style:name="T149_1" style:family="text">
      <style:text-properties fo:color="#000000" fo:font-size="10pt" style:font-size-asian="10pt" style:font-name-complex="Arial" style:font-size-complex="10pt" fo:font-weight="bold" style:font-weight-asian="bold"/>
    </style:style>
    <style:style style:name="T149_2" style:family="text">
      <style:text-properties fo:color="#000000" fo:font-size="10pt" style:font-size-asian="10pt" style:font-name-complex="Arial" style:font-size-complex="10pt"/>
    </style:style>
    <style:style style:name="P150" style:family="paragraph" style:parent-style-name="Normal">
      <style:paragraph-properties fo:text-align="justify"/>
    </style:style>
    <style:style style:name="T150_1" style:family="text">
      <style:text-properties fo:color="#000000" fo:font-size="10pt" style:font-size-asian="10pt" style:font-name-complex="Arial" style:font-size-complex="10pt" fo:font-weight="bold" style:font-weight-asian="bold"/>
    </style:style>
    <style:style style:name="T150_2" style:family="text">
      <style:text-properties fo:color="#000000" fo:font-size="10pt" style:font-size-asian="10pt" style:font-name-complex="Arial" style:font-size-complex="10pt"/>
    </style:style>
    <style:style style:name="T150_3" style:family="text">
      <style:text-properties fo:color="#000000" fo:font-size="10pt" style:font-size-asian="10pt" style:font-name-complex="Arial" style:font-size-complex="10pt" style:text-underline-style="solid" style:text-underline-color="font-color"/>
    </style:style>
    <style:style style:name="T150_4" style:family="text">
      <style:text-properties fo:color="#000000" fo:font-size="10pt" style:font-size-asian="10pt" style:font-name-complex="Arial" style:font-size-complex="10pt"/>
    </style:style>
    <style:style style:name="T150_5" style:family="text">
      <style:text-properties fo:color="#000000" fo:font-size="10pt" style:font-size-asian="10pt" style:font-name-complex="Arial" style:font-size-complex="10pt"/>
    </style:style>
    <style:style style:name="T150_6" style:family="text">
      <style:text-properties fo:color="#000000" fo:font-size="10pt" style:font-size-asian="10pt" style:font-name-complex="Arial" style:font-size-complex="10pt"/>
    </style:style>
    <style:style style:name="T150_7" style:family="text">
      <style:text-properties fo:color="#000000" fo:font-size="10pt" style:font-size-asian="10pt" style:font-name-complex="Arial" style:font-size-complex="10pt"/>
    </style:style>
    <style:style style:name="T150_8" style:family="text">
      <style:text-properties fo:color="#000000" fo:font-size="10pt" style:font-size-asian="10pt" style:font-name-complex="Arial" style:font-size-complex="10pt"/>
    </style:style>
    <style:style style:name="T150_9" style:family="text">
      <style:text-properties fo:color="#000000" fo:font-size="10pt" style:font-size-asian="10pt" style:font-name-complex="Arial" style:font-size-complex="10pt"/>
    </style:style>
    <style:style style:name="T150_10" style:family="text">
      <style:text-properties fo:color="#000000" fo:font-size="10pt" style:font-size-asian="10pt" style:font-name-complex="Arial" style:font-size-complex="10pt"/>
    </style:style>
    <style:style style:name="T150_11" style:family="text">
      <style:text-properties fo:color="#000000" fo:font-size="10pt" style:font-size-asian="10pt" style:font-name-complex="Arial" style:font-size-complex="10pt"/>
    </style:style>
    <style:style style:name="T150_12" style:family="text">
      <style:text-properties fo:color="#000000" fo:font-size="10pt" style:font-size-asian="10pt" style:font-name-complex="Arial" style:font-size-complex="10pt"/>
    </style:style>
    <style:style style:name="T150_13" style:family="text">
      <style:text-properties fo:color="#000000" fo:font-size="10pt" style:font-size-asian="10pt" style:font-name-complex="Arial" style:font-size-complex="10pt"/>
    </style:style>
    <style:style style:name="T150_14" style:family="text">
      <style:text-properties fo:color="#000000" fo:font-size="10pt" style:font-size-asian="10pt" style:font-name-complex="Arial" style:font-size-complex="10pt"/>
    </style:style>
    <style:style style:name="T150_15" style:family="text">
      <style:text-properties fo:color="#000000" fo:font-size="10pt" style:font-size-asian="10pt" style:font-name-complex="Arial" style:font-size-complex="10pt"/>
    </style:style>
    <style:style style:name="P151" style:family="paragraph" style:parent-style-name="Normal">
      <style:paragraph-properties fo:text-align="justify"/>
      <style:text-properties fo:color="#000000" fo:font-size="11pt" style:font-size-asian="11pt" style:font-name-complex="Arial" style:font-size-complex="11pt"/>
    </style:style>
    <style:style style:name="P152" style:family="paragraph" style:parent-style-name="Normal">
      <style:paragraph-properties fo:text-align="justify"/>
    </style:style>
    <style:style style:name="T152_1" style:family="text">
      <style:text-properties fo:color="#000000" fo:font-size="10pt" style:font-size-asian="10pt" style:font-name-complex="Arial" style:font-size-complex="10pt" fo:font-weight="bold" style:font-weight-asian="bold"/>
    </style:style>
    <style:style style:name="T152_2" style:family="text">
      <style:text-properties fo:color="#000000" fo:font-size="10pt" style:font-size-asian="10pt" style:font-name-complex="Arial" style:font-size-complex="10pt"/>
    </style:style>
    <style:style style:name="P153" style:family="paragraph" style:parent-style-name="Normal">
      <style:paragraph-properties fo:text-align="justify"/>
    </style:style>
    <style:style style:name="T153_1" style:family="text">
      <style:text-properties fo:color="#000000" fo:font-size="10pt" style:font-size-asian="10pt" style:font-name-complex="Arial" style:font-size-complex="10pt" fo:font-weight="bold" style:font-weight-asian="bold"/>
    </style:style>
    <style:style style:name="T153_2" style:family="text">
      <style:text-properties fo:color="#000000" fo:font-size="10pt" style:font-size-asian="10pt" style:font-name-complex="Arial" style:font-size-complex="10pt"/>
    </style:style>
    <style:style style:name="T153_3" style:family="text">
      <style:text-properties fo:color="#000000" fo:font-size="10pt" style:font-size-asian="10pt" style:font-name-complex="Arial" style:font-size-complex="10pt" style:text-underline-style="solid" style:text-underline-color="font-color"/>
    </style:style>
    <style:style style:name="T153_4" style:family="text">
      <style:text-properties fo:color="#000000" fo:font-size="10pt" style:font-size-asian="10pt" style:font-name-complex="Arial" style:font-size-complex="10pt"/>
    </style:style>
    <style:style style:name="T153_5" style:family="text">
      <style:text-properties fo:color="#000000" fo:font-size="10pt" style:font-size-asian="10pt" style:font-name-complex="Arial" style:font-size-complex="10pt"/>
    </style:style>
    <style:style style:name="T153_6" style:family="text">
      <style:text-properties fo:color="#000000" fo:font-size="10pt" style:font-size-asian="10pt" style:font-name-complex="Arial" style:font-size-complex="10pt"/>
    </style:style>
    <style:style style:name="T153_7" style:family="text">
      <style:text-properties fo:color="#000000" fo:font-size="10pt" style:font-size-asian="10pt" style:font-name-complex="Arial" style:font-size-complex="10pt"/>
    </style:style>
    <style:style style:name="T153_8" style:family="text">
      <style:text-properties fo:color="#000000" fo:font-size="10pt" style:font-size-asian="10pt" style:font-name-complex="Arial" style:font-size-complex="10pt"/>
    </style:style>
    <style:style style:name="T153_9" style:family="text">
      <style:text-properties fo:color="#000000" fo:font-size="10pt" style:font-size-asian="10pt" style:font-name-complex="Arial" style:font-size-complex="10pt"/>
    </style:style>
    <style:style style:name="T153_10" style:family="text">
      <style:text-properties fo:color="#000000" fo:font-size="10pt" style:font-size-asian="10pt" style:font-name-complex="Arial" style:font-size-complex="10pt"/>
    </style:style>
    <style:style style:name="T153_11" style:family="text">
      <style:text-properties fo:color="#000000" fo:font-size="10pt" style:font-size-asian="10pt" style:font-name-complex="Arial" style:font-size-complex="10pt"/>
    </style:style>
    <style:style style:name="P154" style:family="paragraph" style:parent-style-name="Normal">
      <style:paragraph-properties fo:text-align="justify"/>
      <style:text-properties fo:color="#000000" fo:font-size="11pt" style:font-size-asian="11pt" style:font-name-complex="Arial" style:font-size-complex="11pt"/>
    </style:style>
    <style:style style:name="P155" style:family="paragraph" style:parent-style-name="Normal">
      <style:paragraph-properties fo:text-align="justify"/>
    </style:style>
    <style:style style:name="T155_1" style:family="text">
      <style:text-properties fo:color="#000000" fo:font-size="10pt" style:font-size-asian="10pt" style:font-name-complex="Arial" style:font-size-complex="10pt" fo:font-weight="bold" style:font-weight-asian="bold"/>
    </style:style>
    <style:style style:name="T155_2" style:family="text">
      <style:text-properties fo:color="#000000" fo:font-size="10pt" style:font-size-asian="10pt" style:font-name-complex="Arial" style:font-size-complex="10pt"/>
    </style:style>
    <style:style style:name="P156" style:family="paragraph" style:parent-style-name="Normal">
      <style:paragraph-properties fo:text-align="justify"/>
    </style:style>
    <style:style style:name="T156_1" style:family="text">
      <style:text-properties fo:color="#000000" fo:font-size="10pt" style:font-size-asian="10pt" style:font-name-complex="Arial" style:font-size-complex="10pt" fo:font-weight="bold" style:font-weight-asian="bold"/>
    </style:style>
    <style:style style:name="T156_2" style:family="text">
      <style:text-properties fo:color="#000000" fo:font-size="10pt" style:font-size-asian="10pt" style:font-name-complex="Arial" style:font-size-complex="10pt"/>
    </style:style>
    <style:style style:name="T156_3" style:family="text">
      <style:text-properties fo:color="#000000" fo:font-size="10pt" style:font-size-asian="10pt" style:font-name-complex="Arial" style:font-size-complex="10pt" style:text-underline-style="solid" style:text-underline-color="font-color"/>
    </style:style>
    <style:style style:name="T156_4" style:family="text">
      <style:text-properties fo:color="#000000" fo:font-size="10pt" style:font-size-asian="10pt" style:font-name-complex="Arial" style:font-size-complex="10pt"/>
    </style:style>
    <style:style style:name="T156_5" style:family="text">
      <style:text-properties fo:color="#000000" fo:font-size="10pt" style:font-size-asian="10pt" style:font-name-complex="Arial" style:font-size-complex="10pt"/>
    </style:style>
    <style:style style:name="T156_6" style:family="text">
      <style:text-properties fo:color="#000000" fo:font-size="10pt" style:font-size-asian="10pt" style:font-name-complex="Arial" style:font-size-complex="10pt"/>
    </style:style>
    <style:style style:name="P157" style:family="paragraph" style:parent-style-name="Normal">
      <style:paragraph-properties fo:text-align="justify" fo:line-height="108%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58" style:family="paragraph" style:parent-style-name="Normal">
      <style:paragraph-properties fo:text-align="justify" fo:line-height="108%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59" style:family="paragraph" style:parent-style-name="Normal">
      <style:paragraph-properties fo:text-align="justify" fo:line-height="108%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5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60" style:family="paragraph" style:parent-style-name="Normal">
      <style:paragraph-properties fo:text-align="justify" fo:line-height="108%"/>
      <style:text-properties fo:font-size="11pt" style:font-size-asian="11pt" style:font-name-complex="Arial" style:font-size-complex="11pt"/>
    </style:style>
    <style:style style:name="P161" style:family="paragraph" style:parent-style-name="Normal">
      <style:paragraph-properties fo:text-align="justify" fo:line-height="108%"/>
    </style:style>
    <style:style style:name="T161_1" style:family="text">
      <style:text-properties fo:font-size="10pt" style:font-size-asian="10pt" style:font-name-complex="Arial" style:font-size-complex="10pt"/>
    </style:style>
    <style:style style:name="T161_2" style:family="text">
      <style:text-properties fo:font-size="10pt" style:font-size-asian="10pt" style:font-name-complex="Arial" style:font-size-complex="10pt"/>
    </style:style>
    <style:style style:name="T161_3" style:family="text">
      <style:text-properties fo:font-size="10pt" style:font-size-asian="10pt" style:font-name-complex="Arial" style:font-size-complex="10pt"/>
    </style:style>
    <style:style style:name="P162" style:family="paragraph" style:parent-style-name="Normal">
      <style:paragraph-properties fo:text-align="justify" fo:line-height="108%"/>
      <style:text-properties fo:font-size="10pt" style:font-size-asian="10pt" style:font-name-complex="Arial" style:font-size-complex="10pt"/>
    </style:style>
    <style:style style:name="P163" style:family="paragraph" style:parent-style-name="Normal">
      <style:paragraph-properties fo:text-align="justify" fo:line-height="108%"/>
    </style:style>
    <style:style style:name="T163_1" style:family="text">
      <style:text-properties fo:font-size="10pt" style:font-size-asian="10pt" style:font-name-complex="Arial" style:font-size-complex="10pt" fo:font-weight="bold" style:font-weight-asian="bold"/>
    </style:style>
    <style:style style:name="T163_2" style:family="text">
      <style:text-properties fo:font-size="10pt" style:font-size-asian="10pt" style:font-name-complex="Arial" style:font-size-complex="10pt"/>
    </style:style>
    <style:style style:name="T163_3" style:family="text">
      <style:text-properties fo:font-size="10pt" style:font-size-asian="10pt" style:font-name-complex="Arial" style:font-size-complex="10pt"/>
    </style:style>
    <style:style style:name="T163_4" style:family="text">
      <style:text-properties fo:font-size="10pt" style:font-size-asian="10pt" style:font-name-complex="Arial" style:font-size-complex="10pt"/>
    </style:style>
    <style:style style:name="T163_5" style:family="text">
      <style:text-properties fo:font-size="10pt" style:font-size-asian="10pt" style:font-name-complex="Arial" style:font-size-complex="10pt"/>
    </style:style>
    <style:style style:name="T163_6" style:family="text">
      <style:text-properties fo:font-size="10pt" style:font-size-asian="10pt" style:font-name-complex="Arial" style:font-size-complex="10pt"/>
    </style:style>
    <style:style style:name="T163_7" style:family="text">
      <style:text-properties fo:font-size="10pt" style:font-size-asian="10pt" style:font-name-complex="Arial" style:font-size-complex="10pt"/>
    </style:style>
    <style:style style:name="T163_8" style:family="text">
      <style:text-properties fo:font-size="10pt" style:font-size-asian="10pt" style:font-name-complex="Arial" style:font-size-complex="10pt"/>
    </style:style>
    <style:style style:name="T163_9" style:family="text">
      <style:text-properties fo:font-size="10pt" style:font-size-asian="10pt" style:font-name-complex="Arial" style:font-size-complex="10pt"/>
    </style:style>
    <style:style style:name="T163_10" style:family="text">
      <style:text-properties fo:font-size="10pt" style:font-size-asian="10pt" style:font-name-complex="Arial" style:font-size-complex="10pt"/>
    </style:style>
    <style:style style:name="T163_11" style:family="text">
      <style:text-properties fo:font-size="10pt" style:font-size-asian="10pt" style:font-name-complex="Arial" style:font-size-complex="10pt"/>
    </style:style>
    <style:style style:name="T163_12" style:family="text">
      <style:text-properties fo:font-size="10pt" style:font-size-asian="10pt" style:font-name-complex="Arial" style:font-size-complex="10pt"/>
    </style:style>
    <style:style style:name="T163_13" style:family="text">
      <style:text-properties fo:font-size="10pt" style:font-size-asian="10pt" style:font-name-complex="Arial" style:font-size-complex="10pt"/>
    </style:style>
    <style:style style:name="T163_14" style:family="text">
      <style:text-properties fo:font-size="10pt" style:font-size-asian="10pt" style:font-name-complex="Arial" style:font-size-complex="10pt"/>
    </style:style>
    <style:style style:name="T163_15" style:family="text">
      <style:text-properties fo:font-size="10pt" style:font-size-asian="10pt" style:font-name-complex="Arial" style:font-size-complex="10pt"/>
    </style:style>
    <style:style style:name="T163_16" style:family="text">
      <style:text-properties fo:font-size="10pt" style:font-size-asian="10pt" style:font-name-complex="Arial" style:font-size-complex="10pt"/>
    </style:style>
    <style:style style:name="T163_17" style:family="text">
      <style:text-properties fo:font-size="10pt" style:font-size-asian="10pt" style:font-name-complex="Arial" style:font-size-complex="10pt"/>
    </style:style>
    <style:style style:name="T163_18" style:family="text">
      <style:text-properties fo:font-size="10pt" style:font-size-asian="10pt" style:font-name-complex="Arial" style:font-size-complex="10pt"/>
    </style:style>
    <style:style style:name="T163_19" style:family="text">
      <style:text-properties fo:font-size="10pt" style:font-size-asian="10pt" style:font-name-complex="Arial" style:font-size-complex="10pt"/>
    </style:style>
    <style:style style:name="T163_20" style:family="text">
      <style:text-properties fo:font-size="10pt" style:font-size-asian="10pt" style:font-name-complex="Arial" style:font-size-complex="10pt"/>
    </style:style>
    <style:style style:name="T163_21" style:family="text">
      <style:text-properties fo:font-size="10pt" style:font-size-asian="10pt" style:font-name-complex="Arial" style:font-size-complex="10pt"/>
    </style:style>
    <style:style style:name="T163_22" style:family="text">
      <style:text-properties fo:font-size="10pt" style:font-size-asian="10pt" style:font-name-complex="Arial" style:font-size-complex="10pt"/>
    </style:style>
    <style:style style:name="T163_23" style:family="text">
      <style:text-properties fo:font-size="10pt" style:font-size-asian="10pt" style:font-name-complex="Arial" style:font-size-complex="10pt"/>
    </style:style>
    <style:style style:name="T163_24" style:family="text">
      <style:text-properties fo:font-size="10pt" style:font-size-asian="10pt" style:font-name-complex="Arial" style:font-size-complex="10pt"/>
    </style:style>
    <style:style style:name="T163_25" style:family="text">
      <style:text-properties fo:font-size="10pt" style:font-size-asian="10pt" style:font-name-complex="Arial" style:font-size-complex="10pt"/>
    </style:style>
    <style:style style:name="T163_26" style:family="text">
      <style:text-properties fo:font-size="10pt" style:font-size-asian="10pt" style:font-name-complex="Arial" style:font-size-complex="10pt"/>
    </style:style>
    <style:style style:name="T163_27" style:family="text">
      <style:text-properties fo:font-size="10pt" style:font-size-asian="10pt" style:font-name-complex="Arial" style:font-size-complex="10pt"/>
    </style:style>
    <style:style style:name="T163_28" style:family="text">
      <style:text-properties fo:font-size="10pt" style:font-size-asian="10pt" style:font-name-complex="Arial" style:font-size-complex="10pt"/>
    </style:style>
    <style:style style:name="T163_29" style:family="text">
      <style:text-properties fo:font-size="10pt" style:font-size-asian="10pt" style:font-name-complex="Arial" style:font-size-complex="10pt"/>
    </style:style>
    <style:style style:name="T163_30" style:family="text">
      <style:text-properties fo:font-size="10pt" style:font-size-asian="10pt" style:font-name-complex="Arial" style:font-size-complex="10pt"/>
    </style:style>
    <style:style style:name="T163_31" style:family="text">
      <style:text-properties fo:font-size="10pt" style:font-size-asian="10pt" style:font-name-complex="Arial" style:font-size-complex="10pt"/>
    </style:style>
    <style:style style:name="T163_32" style:family="text">
      <style:text-properties fo:font-size="10pt" style:font-size-asian="10pt" style:font-name-complex="Arial" style:font-size-complex="10pt"/>
    </style:style>
    <style:style style:name="T163_33" style:family="text">
      <style:text-properties fo:font-size="10pt" style:font-size-asian="10pt" style:font-name-complex="Arial" style:font-size-complex="10pt"/>
    </style:style>
    <style:style style:name="T163_34" style:family="text">
      <style:text-properties fo:font-size="10pt" style:font-size-asian="10pt" style:font-name-complex="Arial" style:font-size-complex="10pt"/>
    </style:style>
    <style:style style:name="T163_35" style:family="text">
      <style:text-properties fo:font-size="10pt" style:font-size-asian="10pt" style:font-name-complex="Arial" style:font-size-complex="10pt"/>
    </style:style>
    <style:style style:name="T163_36" style:family="text">
      <style:text-properties fo:font-size="10pt" style:font-size-asian="10pt" style:font-name-complex="Arial" style:font-size-complex="10pt"/>
    </style:style>
    <style:style style:name="T163_37" style:family="text">
      <style:text-properties fo:font-size="10pt" style:font-size-asian="10pt" style:font-name-complex="Arial" style:font-size-complex="10pt"/>
    </style:style>
    <style:style style:name="T163_38" style:family="text">
      <style:text-properties fo:font-size="10pt" style:font-size-asian="10pt" style:font-name-complex="Arial" style:font-size-complex="10pt"/>
    </style:style>
    <style:style style:name="T163_39" style:family="text">
      <style:text-properties fo:font-size="10pt" style:font-size-asian="10pt" style:font-name-complex="Arial" style:font-size-complex="10pt"/>
    </style:style>
    <style:style style:name="T163_40" style:family="text">
      <style:text-properties fo:font-size="10pt" style:font-size-asian="10pt" style:font-name-complex="Arial" style:font-size-complex="10pt"/>
    </style:style>
    <style:style style:name="T163_41" style:family="text">
      <style:text-properties fo:font-size="10pt" style:font-size-asian="10pt" style:font-name-complex="Arial" style:font-size-complex="10pt"/>
    </style:style>
    <style:style style:name="T163_42" style:family="text">
      <style:text-properties fo:font-size="10pt" style:font-size-asian="10pt" style:font-name-complex="Arial" style:font-size-complex="10pt"/>
    </style:style>
    <style:style style:name="T163_43" style:family="text">
      <style:text-properties fo:font-size="10pt" style:font-size-asian="10pt" style:font-name-complex="Arial" style:font-size-complex="10pt"/>
    </style:style>
    <style:style style:name="T163_44" style:family="text">
      <style:text-properties fo:font-size="10pt" style:font-size-asian="10pt" style:font-name-complex="Arial" style:font-size-complex="10pt"/>
    </style:style>
    <style:style style:name="T163_45" style:family="text">
      <style:text-properties fo:font-size="10pt" style:font-size-asian="10pt" style:font-name-complex="Arial" style:font-size-complex="10pt"/>
    </style:style>
    <style:style style:name="T163_46" style:family="text">
      <style:text-properties fo:font-size="10pt" style:font-size-asian="10pt" style:font-name-complex="Arial" style:font-size-complex="10pt"/>
    </style:style>
    <style:style style:name="T163_47" style:family="text">
      <style:text-properties fo:font-size="10pt" style:font-size-asian="10pt" style:font-name-complex="Arial" style:font-size-complex="10pt"/>
    </style:style>
    <style:style style:name="T163_48" style:family="text">
      <style:text-properties fo:font-size="10pt" style:font-size-asian="10pt" style:font-name-complex="Arial" style:font-size-complex="10pt"/>
    </style:style>
    <style:style style:name="T163_49" style:family="text">
      <style:text-properties fo:font-size="10pt" style:font-size-asian="10pt" style:font-name-complex="Arial" style:font-size-complex="10pt"/>
    </style:style>
    <style:style style:name="T163_50" style:family="text">
      <style:text-properties fo:font-size="10pt" style:font-size-asian="10pt" style:font-name-complex="Arial" style:font-size-complex="10pt"/>
    </style:style>
    <style:style style:name="T163_51" style:family="text">
      <style:text-properties fo:font-size="10pt" style:font-size-asian="10pt" style:font-name-complex="Arial" style:font-size-complex="10pt"/>
    </style:style>
    <style:style style:name="T163_52" style:family="text">
      <style:text-properties fo:font-size="10pt" style:font-size-asian="10pt" style:font-name-complex="Arial" style:font-size-complex="10pt"/>
    </style:style>
    <style:style style:name="T163_53" style:family="text">
      <style:text-properties fo:font-size="10pt" style:font-size-asian="10pt" style:font-name-complex="Arial" style:font-size-complex="10pt"/>
    </style:style>
    <style:style style:name="T163_54" style:family="text">
      <style:text-properties fo:font-size="10pt" style:font-size-asian="10pt" style:font-name-complex="Arial" style:font-size-complex="10pt"/>
    </style:style>
    <style:style style:name="T163_55" style:family="text">
      <style:text-properties fo:font-size="10pt" style:font-size-asian="10pt" style:font-name-complex="Arial" style:font-size-complex="10pt"/>
    </style:style>
    <style:style style:name="T163_56" style:family="text">
      <style:text-properties fo:font-size="10pt" style:font-size-asian="10pt" style:font-name-complex="Arial" style:font-size-complex="10pt"/>
    </style:style>
    <style:style style:name="T163_57" style:family="text">
      <style:text-properties fo:font-size="10pt" style:font-size-asian="10pt" style:font-name-complex="Arial" style:font-size-complex="10pt"/>
    </style:style>
    <style:style style:name="T163_58" style:family="text">
      <style:text-properties fo:font-size="10pt" style:font-size-asian="10pt" style:font-name-complex="Arial" style:font-size-complex="10pt"/>
    </style:style>
    <style:style style:name="T163_59" style:family="text">
      <style:text-properties fo:font-size="10pt" style:font-size-asian="10pt" style:font-name-complex="Arial" style:font-size-complex="10pt"/>
    </style:style>
    <style:style style:name="T163_60" style:family="text">
      <style:text-properties fo:font-size="10pt" style:font-size-asian="10pt" style:font-name-complex="Arial" style:font-size-complex="10pt"/>
    </style:style>
    <style:style style:name="T163_61" style:family="text">
      <style:text-properties fo:font-size="10pt" style:font-size-asian="10pt" style:font-name-complex="Arial" style:font-size-complex="10pt"/>
    </style:style>
    <style:style style:name="T163_62" style:family="text">
      <style:text-properties fo:font-size="10pt" style:font-size-asian="10pt" style:font-name-complex="Arial" style:font-size-complex="10pt"/>
    </style:style>
    <style:style style:name="T163_63" style:family="text">
      <style:text-properties fo:font-size="10pt" style:font-size-asian="10pt" style:font-name-complex="Arial" style:font-size-complex="10pt"/>
    </style:style>
    <style:style style:name="T163_64" style:family="text">
      <style:text-properties fo:font-size="10pt" style:font-size-asian="10pt" style:font-name-complex="Arial" style:font-size-complex="10pt"/>
    </style:style>
    <style:style style:name="T163_65" style:family="text">
      <style:text-properties fo:font-size="10pt" style:font-size-asian="10pt" style:font-name-complex="Arial" style:font-size-complex="10pt"/>
    </style:style>
    <style:style style:name="P164" style:family="paragraph" style:parent-style-name="Normal">
      <style:paragraph-properties fo:text-align="justify" fo:line-height="108%"/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65" style:family="paragraph" style:parent-style-name="Normal">
      <style:paragraph-properties fo:text-align="justify"/>
    </style:style>
    <style:style style:name="T165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65_2" style:family="text">
      <style:text-properties fo:font-size="10pt" style:font-size-asian="10pt" style:font-name-complex="Arial" style:font-size-complex="10pt"/>
    </style:style>
    <style:style style:name="T165_3" style:family="text">
      <style:text-properties fo:font-size="10pt" style:font-size-asian="10pt" style:font-name-complex="Arial" style:font-size-complex="10pt"/>
    </style:style>
    <style:style style:name="T165_4" style:family="text">
      <style:text-properties fo:font-size="10pt" style:font-size-asian="10pt" style:font-name-complex="Arial" style:font-size-complex="10pt"/>
    </style:style>
    <style:style style:name="T165_5" style:family="text">
      <style:text-properties fo:font-size="10pt" style:font-size-asian="10pt" style:font-name-complex="Arial" style:font-size-complex="10pt"/>
    </style:style>
    <style:style style:name="T165_6" style:family="text">
      <style:text-properties fo:font-size="10pt" style:font-size-asian="10pt" style:font-name-complex="Arial" style:font-size-complex="10pt"/>
    </style:style>
    <style:style style:name="T165_7" style:family="text">
      <style:text-properties fo:font-size="10pt" style:font-size-asian="10pt" style:font-name-complex="Arial" style:font-size-complex="10pt"/>
    </style:style>
    <style:style style:name="T165_8" style:family="text">
      <style:text-properties fo:font-size="10pt" style:font-size-asian="10pt" style:font-name-complex="Arial" style:font-size-complex="10pt"/>
    </style:style>
    <style:style style:name="T165_9" style:family="text">
      <style:text-properties fo:font-size="10pt" style:font-size-asian="10pt" style:font-name-complex="Arial" style:font-size-complex="10pt"/>
    </style:style>
    <style:style style:name="T165_10" style:family="text">
      <style:text-properties fo:font-size="10pt" style:font-size-asian="10pt" style:font-name-complex="Arial" style:font-size-complex="10pt"/>
    </style:style>
    <style:style style:name="T165_11" style:family="text">
      <style:text-properties fo:font-size="10pt" style:font-size-asian="10pt" style:font-name-complex="Arial" style:font-size-complex="10pt"/>
    </style:style>
    <style:style style:name="T165_12" style:family="text">
      <style:text-properties fo:font-size="10pt" style:font-size-asian="10pt" style:font-name-complex="Arial" style:font-size-complex="10pt"/>
    </style:style>
    <style:style style:name="T165_13" style:family="text">
      <style:text-properties fo:font-size="10pt" style:font-size-asian="10pt" style:font-name-complex="Arial" style:font-size-complex="10pt"/>
    </style:style>
    <style:style style:name="T165_14" style:family="text">
      <style:text-properties fo:font-size="10pt" style:font-size-asian="10pt" style:font-name-complex="Arial" style:font-size-complex="10pt"/>
    </style:style>
    <style:style style:name="T165_15" style:family="text">
      <style:text-properties fo:font-size="10pt" style:font-size-asian="10pt" style:font-name-complex="Arial" style:font-size-complex="10pt"/>
    </style:style>
    <style:style style:name="T165_16" style:family="text">
      <style:text-properties fo:font-size="10pt" style:font-size-asian="10pt" style:font-name-complex="Arial" style:font-size-complex="10pt"/>
    </style:style>
    <style:style style:name="T165_17" style:family="text">
      <style:text-properties fo:font-size="10pt" style:font-size-asian="10pt" style:font-name-complex="Arial" style:font-size-complex="10pt"/>
    </style:style>
    <style:style style:name="T165_18" style:family="text">
      <style:text-properties fo:font-size="10pt" style:font-size-asian="10pt" style:font-name-complex="Arial" style:font-size-complex="10pt"/>
    </style:style>
    <style:style style:name="T165_19" style:family="text">
      <style:text-properties fo:font-size="10pt" style:font-size-asian="10pt" style:font-name-complex="Arial" style:font-size-complex="10pt"/>
    </style:style>
    <style:style style:name="T165_20" style:family="text">
      <style:text-properties fo:font-size="10pt" style:font-size-asian="10pt" style:font-name-complex="Arial" style:font-size-complex="10pt"/>
    </style:style>
    <style:style style:name="T165_21" style:family="text">
      <style:text-properties fo:font-size="10pt" style:font-size-asian="10pt" style:font-name-complex="Arial" style:font-size-complex="10pt"/>
    </style:style>
    <style:style style:name="T165_22" style:family="text">
      <style:text-properties fo:font-size="10pt" style:font-size-asian="10pt" style:font-name-complex="Arial" style:font-size-complex="10pt"/>
    </style:style>
    <style:style style:name="T165_23" style:family="text">
      <style:text-properties fo:font-size="10pt" style:font-size-asian="10pt" style:font-name-complex="Arial" style:font-size-complex="10pt"/>
    </style:style>
    <style:style style:name="T165_24" style:family="text">
      <style:text-properties fo:font-size="10pt" style:font-size-asian="10pt" style:font-name-complex="Arial" style:font-size-complex="10pt"/>
    </style:style>
    <style:style style:name="P166" style:family="paragraph" style:parent-style-name="Normal">
      <style:paragraph-properties fo:text-align="justify"/>
    </style:style>
    <style:style style:name="T166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67" style:family="paragraph" style:parent-style-name="Normal">
      <style:paragraph-properties fo:text-align="justify" fo:line-height="108%"/>
    </style:style>
    <style:style style:name="T167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67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67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67_4" style:family="text">
      <style:text-properties fo:font-size="10pt" style:font-size-asian="10pt" style:font-name-complex="Arial" style:font-size-complex="10pt"/>
    </style:style>
    <style:style style:name="T167_5" style:family="text">
      <style:text-properties fo:font-size="10pt" style:font-size-asian="10pt" style:font-name-complex="Arial" style:font-size-complex="10pt"/>
    </style:style>
    <style:style style:name="T167_6" style:family="text">
      <style:text-properties fo:font-size="10pt" style:font-size-asian="10pt" style:font-name-complex="Arial" style:font-size-complex="10pt"/>
    </style:style>
    <style:style style:name="T167_7" style:family="text">
      <style:text-properties fo:font-size="10pt" style:font-size-asian="10pt" style:font-name-complex="Arial" style:font-size-complex="10pt"/>
    </style:style>
    <style:style style:name="T167_8" style:family="text">
      <style:text-properties fo:font-size="10pt" style:font-size-asian="10pt" style:font-name-complex="Arial" style:font-size-complex="10pt"/>
    </style:style>
    <style:style style:name="T167_9" style:family="text">
      <style:text-properties fo:font-size="10pt" style:font-size-asian="10pt" style:font-name-complex="Arial" style:font-size-complex="10pt"/>
    </style:style>
    <style:style style:name="T167_10" style:family="text">
      <style:text-properties fo:font-size="10pt" style:font-size-asian="10pt" style:font-name-complex="Arial" style:font-size-complex="10pt"/>
    </style:style>
    <style:style style:name="T167_11" style:family="text">
      <style:text-properties fo:font-size="10pt" style:font-size-asian="10pt" style:font-name-complex="Arial" style:font-size-complex="10pt"/>
    </style:style>
    <style:style style:name="T167_12" style:family="text">
      <style:text-properties fo:font-size="10pt" style:font-size-asian="10pt" style:font-name-complex="Arial" style:font-size-complex="10pt"/>
    </style:style>
    <style:style style:name="T167_13" style:family="text">
      <style:text-properties fo:font-size="10pt" style:font-size-asian="10pt" style:font-name-complex="Arial" style:font-size-complex="10pt"/>
    </style:style>
    <style:style style:name="T167_14" style:family="text">
      <style:text-properties fo:font-size="10pt" style:font-size-asian="10pt" style:font-name-complex="Arial" style:font-size-complex="10pt"/>
    </style:style>
    <style:style style:name="T167_15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67_16" style:family="text">
      <style:text-properties fo:font-size="10pt" style:font-size-asian="10pt" style:font-name-complex="Arial" style:font-size-complex="10pt"/>
    </style:style>
    <style:style style:name="T167_17" style:family="text">
      <style:text-properties fo:font-size="10pt" style:font-size-asian="10pt" style:font-name-complex="Arial" style:font-size-complex="10pt"/>
    </style:style>
    <style:style style:name="T167_18" style:family="text">
      <style:text-properties fo:font-size="10pt" style:font-size-asian="10pt" style:font-name-complex="Arial" style:font-size-complex="10pt"/>
    </style:style>
    <style:style style:name="T167_19" style:family="text">
      <style:text-properties fo:font-size="10pt" style:font-size-asian="10pt" style:font-name-complex="Arial" style:font-size-complex="10pt"/>
    </style:style>
    <style:style style:name="T167_20" style:family="text">
      <style:text-properties fo:font-size="10pt" style:font-size-asian="10pt" style:font-name-complex="Arial" style:font-size-complex="10pt"/>
    </style:style>
    <style:style style:name="T167_21" style:family="text">
      <style:text-properties fo:font-size="10pt" style:font-size-asian="10pt" style:font-name-complex="Arial" style:font-size-complex="10pt"/>
    </style:style>
    <style:style style:name="T167_22" style:family="text">
      <style:text-properties fo:font-size="10pt" style:font-size-asian="10pt" style:font-name-complex="Arial" style:font-size-complex="10pt"/>
    </style:style>
    <style:style style:name="T167_23" style:family="text">
      <style:text-properties fo:font-size="10pt" style:font-size-asian="10pt" style:font-name-complex="Arial" style:font-size-complex="10pt"/>
    </style:style>
    <style:style style:name="T167_24" style:family="text">
      <style:text-properties fo:font-size="10pt" style:font-size-asian="10pt" style:font-name-complex="Arial" style:font-size-complex="10pt"/>
    </style:style>
    <style:style style:name="T167_25" style:family="text">
      <style:text-properties fo:font-size="10pt" style:font-size-asian="10pt" style:font-name-complex="Arial" style:font-size-complex="10pt"/>
    </style:style>
    <style:style style:name="P168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169" style:family="paragraph" style:parent-style-name="Normal">
      <style:paragraph-properties fo:text-align="justify" fo:line-height="108%"/>
    </style:style>
    <style:style style:name="T169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69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69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69_4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69_5" style:family="text">
      <style:text-properties fo:font-size="10pt" style:font-size-asian="10pt" style:font-name-complex="Arial" style:font-size-complex="10pt"/>
    </style:style>
    <style:style style:name="T169_6" style:family="text">
      <style:text-properties fo:font-size="10pt" style:font-size-asian="10pt" style:font-name-complex="Arial" style:font-size-complex="10pt"/>
    </style:style>
    <style:style style:name="T169_7" style:family="text">
      <style:text-properties fo:font-size="10pt" style:font-size-asian="10pt" style:font-name-complex="Arial" style:font-size-complex="10pt"/>
    </style:style>
    <style:style style:name="T169_8" style:family="text">
      <style:text-properties fo:font-size="10pt" style:font-size-asian="10pt" style:font-name-complex="Arial" style:font-size-complex="10pt"/>
    </style:style>
    <style:style style:name="T169_9" style:family="text">
      <style:text-properties fo:font-size="10pt" style:font-size-asian="10pt" style:font-name-complex="Arial" style:font-size-complex="10pt"/>
    </style:style>
    <style:style style:name="T169_10" style:family="text">
      <style:text-properties fo:font-size="10pt" style:font-size-asian="10pt" style:font-name-complex="Arial" style:font-size-complex="10pt"/>
    </style:style>
    <style:style style:name="T169_11" style:family="text">
      <style:text-properties fo:font-size="10pt" style:font-size-asian="10pt" style:font-name-complex="Arial" style:font-size-complex="10pt"/>
    </style:style>
    <style:style style:name="T169_12" style:family="text">
      <style:text-properties fo:font-size="10pt" style:font-size-asian="10pt" style:font-name-complex="Arial" style:font-size-complex="10pt"/>
    </style:style>
    <style:style style:name="T169_13" style:family="text">
      <style:text-properties fo:font-size="10pt" style:font-size-asian="10pt" style:font-name-complex="Arial" style:font-size-complex="10pt"/>
    </style:style>
    <style:style style:name="T169_14" style:family="text">
      <style:text-properties fo:font-size="10pt" style:font-size-asian="10pt" style:font-name-complex="Arial" style:font-size-complex="10pt"/>
    </style:style>
    <style:style style:name="T169_15" style:family="text">
      <style:text-properties fo:font-size="10pt" style:font-size-asian="10pt" style:font-name-complex="Arial" style:font-size-complex="10pt"/>
    </style:style>
    <style:style style:name="T169_16" style:family="text">
      <style:text-properties fo:font-size="10pt" style:font-size-asian="10pt" style:font-name-complex="Arial" style:font-size-complex="10pt"/>
    </style:style>
    <style:style style:name="T169_17" style:family="text">
      <style:text-properties fo:font-size="10pt" style:font-size-asian="10pt" style:font-name-complex="Arial" style:font-size-complex="10pt"/>
    </style:style>
    <style:style style:name="T169_18" style:family="text">
      <style:text-properties fo:font-size="10pt" style:font-size-asian="10pt" style:font-name-complex="Arial" style:font-size-complex="10pt"/>
    </style:style>
    <style:style style:name="T169_19" style:family="text">
      <style:text-properties fo:font-size="10pt" style:font-size-asian="10pt" style:font-name-complex="Arial" style:font-size-complex="10pt"/>
    </style:style>
    <style:style style:name="T169_20" style:family="text">
      <style:text-properties fo:font-size="10pt" style:font-size-asian="10pt" style:font-name-complex="Arial" style:font-size-complex="10pt"/>
    </style:style>
    <style:style style:name="T169_21" style:family="text">
      <style:text-properties fo:font-size="10pt" style:font-size-asian="10pt" style:font-name-complex="Arial" style:font-size-complex="10pt"/>
    </style:style>
    <style:style style:name="T169_22" style:family="text">
      <style:text-properties fo:font-size="10pt" style:font-size-asian="10pt" style:font-name-complex="Arial" style:font-size-complex="10pt"/>
    </style:style>
    <style:style style:name="T169_23" style:family="text">
      <style:text-properties fo:font-size="10pt" style:font-size-asian="10pt" style:font-name-complex="Arial" style:font-size-complex="10pt"/>
    </style:style>
    <style:style style:name="T169_24" style:family="text">
      <style:text-properties fo:font-size="10pt" style:font-size-asian="10pt" style:font-name-complex="Arial" style:font-size-complex="10pt"/>
    </style:style>
    <style:style style:name="T169_25" style:family="text">
      <style:text-properties fo:font-size="10pt" style:font-size-asian="10pt" style:font-name-complex="Arial" style:font-size-complex="10pt"/>
    </style:style>
    <style:style style:name="T169_26" style:family="text">
      <style:text-properties fo:font-size="10pt" style:font-size-asian="10pt" style:font-name-complex="Arial" style:font-size-complex="10pt"/>
    </style:style>
    <style:style style:name="T169_27" style:family="text">
      <style:text-properties fo:font-size="10pt" style:font-size-asian="10pt" style:font-name-complex="Arial" style:font-size-complex="10pt"/>
    </style:style>
    <style:style style:name="T169_28" style:family="text">
      <style:text-properties fo:font-size="10pt" style:font-size-asian="10pt" style:font-name-complex="Arial" style:font-size-complex="10pt"/>
    </style:style>
    <style:style style:name="T169_29" style:family="text">
      <style:text-properties fo:font-size="10pt" style:font-size-asian="10pt" style:font-name-complex="Arial" style:font-size-complex="10pt"/>
    </style:style>
    <style:style style:name="T169_30" style:family="text">
      <style:text-properties fo:font-size="10pt" style:font-size-asian="10pt" style:font-name-complex="Arial" style:font-size-complex="10pt"/>
    </style:style>
    <style:style style:name="T169_31" style:family="text">
      <style:text-properties fo:font-size="10pt" style:font-size-asian="10pt" style:font-name-complex="Arial" style:font-size-complex="10pt"/>
    </style:style>
    <style:style style:name="T169_32" style:family="text">
      <style:text-properties fo:font-size="10pt" style:font-size-asian="10pt" style:font-name-complex="Arial" style:font-size-complex="10pt"/>
    </style:style>
    <style:style style:name="T169_33" style:family="text">
      <style:text-properties fo:font-size="10pt" style:font-size-asian="10pt" style:font-name-complex="Arial" style:font-size-complex="10pt"/>
    </style:style>
    <style:style style:name="P170" style:family="paragraph" style:parent-style-name="Normal">
      <style:paragraph-properties fo:text-align="justify" fo:line-height="108%"/>
      <style:text-properties fo:font-size="10pt" style:font-size-asian="10pt" style:font-name-complex="Arial" style:font-size-complex="10pt"/>
    </style:style>
    <style:style style:name="P171" style:family="paragraph" style:parent-style-name="Normal">
      <style:paragraph-properties fo:text-align="justify"/>
    </style:style>
    <style:style style:name="T171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71_2" style:family="text">
      <style:text-properties fo:font-size="10pt" style:font-size-asian="10pt" style:font-name-complex="Arial" style:font-size-complex="10pt"/>
    </style:style>
    <style:style style:name="T171_3" style:family="text">
      <style:text-properties fo:color="#000000" fo:font-size="10pt" style:font-size-asian="10pt" style:font-name-complex="Arial" style:font-size-complex="10pt"/>
    </style:style>
    <style:style style:name="T171_4" style:family="text">
      <style:text-properties fo:color="#000000" fo:font-size="10pt" style:font-size-asian="10pt" style:font-name-complex="Arial" style:font-size-complex="10pt"/>
    </style:style>
    <style:style style:name="T171_5" style:family="text">
      <style:text-properties fo:color="#000000" fo:font-size="10pt" style:font-size-asian="10pt" style:font-name-complex="Arial" style:font-size-complex="10pt"/>
    </style:style>
    <style:style style:name="P172" style:family="paragraph" style:parent-style-name="Normal">
      <style:paragraph-properties fo:text-align="justify" fo:line-height="108%"/>
    </style:style>
    <style:style style:name="T172_1" style:family="text">
      <style:text-properties fo:font-size="10pt" style:font-size-asian="10pt" style:font-name-complex="Arial" style:font-size-complex="10pt"/>
    </style:style>
    <style:style style:name="P173" style:family="paragraph" style:parent-style-name="Normal">
      <style:paragraph-properties fo:text-align="justify"/>
    </style:style>
    <style:style style:name="T173_1" style:family="text">
      <style:text-properties fo:color="#000000" fo:font-size="10pt" style:font-size-asian="10pt" style:font-name-complex="Arial" style:font-size-complex="10pt" fo:font-weight="bold" style:font-weight-asian="bold" style:font-weight-complex="bold"/>
    </style:style>
    <style:style style:name="T173_2" style:family="text">
      <style:text-properties fo:color="#000000" fo:font-size="10pt" style:font-size-asian="10pt" style:font-name-complex="Arial" style:font-size-complex="10pt"/>
    </style:style>
    <style:style style:name="T173_3" style:family="text">
      <style:text-properties fo:color="#000000" fo:font-size="10pt" style:font-size-asian="10pt" style:font-name-complex="Arial" style:font-size-complex="10pt"/>
    </style:style>
    <style:style style:name="T173_4" style:family="text">
      <style:text-properties fo:color="#000000" fo:font-size="10pt" style:font-size-asian="10pt" style:font-name-complex="Arial" style:font-size-complex="10pt"/>
    </style:style>
    <style:style style:name="T173_5" style:family="text">
      <style:text-properties fo:color="#000000" fo:font-size="10pt" style:font-size-asian="10pt" style:font-name-complex="Arial" style:font-size-complex="10pt"/>
    </style:style>
    <style:style style:name="T173_6" style:family="text">
      <style:text-properties fo:color="#000000" fo:font-size="10pt" style:font-size-asian="10pt" style:font-name-complex="Arial" style:font-size-complex="10pt"/>
    </style:style>
    <style:style style:name="P174" style:family="paragraph" style:parent-style-name="Normal">
      <style:paragraph-properties fo:text-align="justify" fo:line-height="108%"/>
      <style:text-properties fo:font-size="10pt" style:font-size-asian="10pt" style:font-name-complex="Arial" style:font-size-complex="10pt"/>
    </style:style>
    <style:style style:name="P175" style:family="paragraph" style:parent-style-name="Normal">
      <style:paragraph-properties fo:text-align="justify" fo:line-height="108%"/>
    </style:style>
    <style:style style:name="T175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75_2" style:family="text">
      <style:text-properties fo:font-size="10pt" style:font-size-asian="10pt" style:font-name-complex="Arial" style:font-size-complex="10pt"/>
    </style:style>
    <style:style style:name="T175_3" style:family="text">
      <style:text-properties fo:font-size="10pt" style:font-size-asian="10pt" style:font-name-complex="Arial" style:font-size-complex="10pt"/>
    </style:style>
    <style:style style:name="T175_4" style:family="text">
      <style:text-properties fo:font-size="10pt" style:font-size-asian="10pt" style:font-name-complex="Arial" style:font-size-complex="10pt"/>
    </style:style>
    <style:style style:name="T175_5" style:family="text">
      <style:text-properties fo:font-size="10pt" style:font-size-asian="10pt" style:font-name-complex="Arial" style:font-size-complex="10pt"/>
    </style:style>
    <style:style style:name="T175_6" style:family="text">
      <style:text-properties fo:font-size="10pt" style:font-size-asian="10pt" style:font-name-complex="Arial" style:font-size-complex="10pt"/>
    </style:style>
    <style:style style:name="T175_7" style:family="text">
      <style:text-properties fo:font-size="10pt" style:font-size-asian="10pt" style:font-name-complex="Arial" style:font-size-complex="10pt"/>
    </style:style>
    <style:style style:name="T175_8" style:family="text">
      <style:text-properties fo:font-size="10pt" style:font-size-asian="10pt" style:font-name-complex="Arial" style:font-size-complex="10pt"/>
    </style:style>
    <style:style style:name="T175_9" style:family="text">
      <style:text-properties fo:font-size="10pt" style:font-size-asian="10pt" style:font-name-complex="Arial" style:font-size-complex="10pt"/>
    </style:style>
    <style:style style:name="T175_10" style:family="text">
      <style:text-properties fo:font-size="10pt" style:font-size-asian="10pt" style:font-name-complex="Arial" style:font-size-complex="10pt"/>
    </style:style>
    <style:style style:name="T175_11" style:family="text">
      <style:text-properties fo:font-size="10pt" style:font-size-asian="10pt" style:font-name-complex="Arial" style:font-size-complex="10pt"/>
    </style:style>
    <style:style style:name="T175_12" style:family="text">
      <style:text-properties fo:font-size="10pt" style:font-size-asian="10pt" style:font-name-complex="Arial" style:font-size-complex="10pt"/>
    </style:style>
    <style:style style:name="T175_13" style:family="text">
      <style:text-properties fo:font-size="10pt" style:font-size-asian="10pt" style:font-name-complex="Arial" style:font-size-complex="10pt"/>
    </style:style>
    <style:style style:name="T175_14" style:family="text">
      <style:text-properties fo:font-size="10pt" style:font-size-asian="10pt" style:font-name-complex="Arial" style:font-size-complex="10pt"/>
    </style:style>
    <style:style style:name="T175_15" style:family="text">
      <style:text-properties fo:font-size="10pt" style:font-size-asian="10pt" style:font-name-complex="Arial" style:font-size-complex="10pt"/>
    </style:style>
    <style:style style:name="T175_16" style:family="text">
      <style:text-properties fo:font-size="10pt" style:font-size-asian="10pt" style:font-name-complex="Arial" style:font-size-complex="10pt"/>
    </style:style>
    <style:style style:name="T175_17" style:family="text">
      <style:text-properties fo:font-size="10pt" style:font-size-asian="10pt" style:font-name-complex="Arial" style:font-size-complex="10pt"/>
    </style:style>
    <style:style style:name="T175_18" style:family="text">
      <style:text-properties fo:font-size="10pt" style:font-size-asian="10pt" style:font-name-complex="Arial" style:font-size-complex="10pt"/>
    </style:style>
    <style:style style:name="T175_19" style:family="text">
      <style:text-properties fo:font-size="10pt" style:font-size-asian="10pt" style:font-name-complex="Arial" style:font-size-complex="10pt"/>
    </style:style>
    <style:style style:name="T175_20" style:family="text">
      <style:text-properties fo:font-size="10pt" style:font-size-asian="10pt" style:font-name-complex="Arial" style:font-size-complex="10pt"/>
    </style:style>
    <style:style style:name="T175_21" style:family="text">
      <style:text-properties fo:font-size="10pt" style:font-size-asian="10pt" style:font-name-complex="Arial" style:font-size-complex="10pt"/>
    </style:style>
    <style:style style:name="T175_22" style:family="text">
      <style:text-properties fo:font-size="10pt" style:font-size-asian="10pt" style:font-name-complex="Arial" style:font-size-complex="10pt"/>
    </style:style>
    <style:style style:name="T175_23" style:family="text">
      <style:text-properties fo:font-size="10pt" style:font-size-asian="10pt" style:font-name-complex="Arial" style:font-size-complex="10pt"/>
    </style:style>
    <style:style style:name="T175_24" style:family="text">
      <style:text-properties fo:font-size="10pt" style:font-size-asian="10pt" style:font-name-complex="Arial" style:font-size-complex="10pt"/>
    </style:style>
    <style:style style:name="P176" style:family="paragraph" style:parent-style-name="Normal">
      <style:paragraph-properties fo:text-align="justify" fo:line-height="108%"/>
      <style:text-properties fo:font-size="10pt" style:font-size-asian="10pt" style:font-name-complex="Arial" style:font-size-complex="10pt"/>
    </style:style>
    <style:style style:name="P177" style:family="paragraph" style:parent-style-name="Heading_20_2">
      <style:paragraph-properties fo:background-color="#d9e2f3" fo:line-height="108%" fo:padding-top="0.035cm" fo:border-top="#000000 0.018cm solid" fo:margin-top="0cm" fo:padding-bottom="0.035cm" fo:border-bottom="#000000 0.018cm solid" fo:padding-left="0.141cm" fo:border-left="#000000 0.018cm solid" fo:padding-right="0.141cm" fo:border-right="#000000 0.018cm solid"/>
    </style:style>
    <style:style style:name="T177_1" style:family="text">
      <style:text-properties fo:font-style="normal" style:font-style-asian="normal" style:font-name-complex="Arial"/>
    </style:style>
    <style:style style:name="P178" style:family="paragraph" style:parent-style-name="Normal">
      <style:paragraph-properties fo:line-height="108%"/>
      <style:text-properties fo:font-size="11pt" style:font-size-asian="11pt" style:font-name-complex="Arial" style:font-size-complex="11pt" fo:font-weight="bold" style:font-weight-asian="bold"/>
    </style:style>
    <style:style style:name="P179" style:family="paragraph" style:parent-style-name="Normal">
      <style:paragraph-properties fo:line-height="108%"/>
    </style:style>
    <style:style style:name="T17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79_2" style:family="text"/>
    <style:style style:name="T179_3" style:family="text" style:parent-style-name="Internet_20_link_20__28_user_29_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79_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80" style:family="paragraph" style:parent-style-name="Normal">
      <style:paragraph-properties fo:line-height="108%"/>
      <style:text-properties fo:color="#ff0000" fo:font-size="11pt" style:font-size-asian="11pt" style:font-name-complex="Arial" style:font-size-complex="11pt" fo:font-weight="bold" style:font-weight-asian="bold"/>
    </style:style>
    <style:style style:name="P181" style:family="paragraph" style:parent-style-name="Normal">
      <style:paragraph-properties fo:text-align="justify" fo:line-height="108%" fo:margin-bottom="0.423cm"/>
    </style:style>
    <style:style style:name="T181_1" style:family="text">
      <style:text-properties fo:font-size="10pt" style:font-size-asian="10pt" style:font-name-complex="Arial" style:font-size-complex="10pt"/>
    </style:style>
    <style:style style:name="T181_2" style:family="text">
      <style:text-properties fo:font-size="10pt" style:font-size-asian="10pt" style:font-name-complex="Arial" style:font-size-complex="10pt"/>
    </style:style>
    <style:style style:name="T181_3" style:family="text">
      <style:text-properties fo:font-size="10pt" style:font-size-asian="10pt" style:font-name-complex="Arial" style:font-size-complex="10pt"/>
    </style:style>
    <style:style style:name="T181_4" style:family="text">
      <style:text-properties fo:font-size="10pt" style:font-size-asian="10pt" style:font-name-complex="Arial" style:font-size-complex="10pt"/>
    </style:style>
    <style:style style:name="T181_5" style:family="text">
      <style:text-properties fo:font-size="10pt" style:font-size-asian="10pt" style:font-name-complex="Arial" style:font-size-complex="10pt"/>
    </style:style>
    <style:style style:name="T181_6" style:family="text">
      <style:text-properties fo:font-size="10pt" style:font-size-asian="10pt" style:font-name-complex="Arial" style:font-size-complex="10pt"/>
    </style:style>
    <style:style style:name="T181_7" style:family="text">
      <style:text-properties fo:font-size="10pt" style:font-size-asian="10pt" style:font-name-complex="Arial" style:font-size-complex="10pt"/>
    </style:style>
    <style:style style:name="T181_8" style:family="text">
      <style:text-properties fo:font-size="10pt" style:font-size-asian="10pt" style:font-name-complex="Arial" style:font-size-complex="10pt"/>
    </style:style>
    <style:style style:name="T181_9" style:family="text">
      <style:text-properties fo:font-size="10pt" style:font-size-asian="10pt" style:font-name-complex="Arial" style:font-size-complex="10pt"/>
    </style:style>
    <style:style style:name="T181_10" style:family="text">
      <style:text-properties fo:font-size="10pt" style:font-size-asian="10pt" style:font-name-complex="Arial" style:font-size-complex="10pt"/>
    </style:style>
    <style:style style:name="T181_11" style:family="text">
      <style:text-properties fo:font-size="10pt" style:font-size-asian="10pt" style:font-name-complex="Arial" style:font-size-complex="10pt"/>
    </style:style>
    <style:style style:name="T181_12" style:family="text">
      <style:text-properties fo:font-size="10pt" style:font-size-asian="10pt" style:font-name-complex="Arial" style:font-size-complex="10pt"/>
    </style:style>
    <style:style style:name="T181_13" style:family="text">
      <style:text-properties fo:font-size="10pt" style:font-size-asian="10pt" style:font-name-complex="Arial" style:font-size-complex="10pt"/>
    </style:style>
    <style:style style:name="T181_14" style:family="text">
      <style:text-properties fo:font-size="10pt" style:font-size-asian="10pt" style:font-name-complex="Arial" style:font-size-complex="10pt"/>
    </style:style>
    <style:style style:name="T181_15" style:family="text">
      <style:text-properties fo:font-size="10pt" style:font-size-asian="10pt" style:font-name-complex="Arial" style:font-size-complex="10pt"/>
    </style:style>
    <style:style style:name="T181_16" style:family="text">
      <style:text-properties fo:font-size="10pt" style:font-size-asian="10pt" style:font-name-complex="Arial" style:font-size-complex="10pt"/>
    </style:style>
    <style:style style:name="T181_17" style:family="text">
      <style:text-properties fo:font-size="10pt" style:font-size-asian="10pt" style:font-name-complex="Arial" style:font-size-complex="10pt"/>
    </style:style>
    <style:style style:name="T181_18" style:family="text">
      <style:text-properties fo:font-size="10pt" style:font-size-asian="10pt" style:font-name-complex="Arial" style:font-size-complex="10pt"/>
    </style:style>
    <style:style style:name="T181_19" style:family="text">
      <style:text-properties fo:font-size="10pt" style:font-size-asian="10pt" style:font-name-complex="Arial" style:font-size-complex="10pt"/>
    </style:style>
    <style:style style:name="T181_20" style:family="text">
      <style:text-properties fo:font-size="10pt" style:font-size-asian="10pt" style:font-name-complex="Arial" style:font-size-complex="10pt"/>
    </style:style>
    <style:style style:name="T181_21" style:family="text">
      <style:text-properties fo:font-size="10pt" style:font-size-asian="10pt" style:font-name-complex="Arial" style:font-size-complex="10pt"/>
    </style:style>
    <style:style style:name="T181_22" style:family="text">
      <style:text-properties fo:font-size="10pt" style:font-size-asian="10pt" style:font-name-complex="Arial" style:font-size-complex="10pt"/>
    </style:style>
    <style:style style:name="P182" style:family="paragraph" style:parent-style-name="Normal">
      <style:paragraph-properties fo:text-align="justify" fo:line-height="108%"/>
    </style:style>
    <style:style style:name="T182_1" style:family="text">
      <style:text-properties fo:font-size="10pt" style:font-size-asian="10pt" style:font-name-complex="Arial" fo:font-weight="bold" style:font-weight-asian="bold"/>
    </style:style>
    <style:style style:name="P183" style:family="paragraph" style:parent-style-name="Normal">
      <style:paragraph-properties fo:text-align="justify" fo:line-height="108%"/>
      <style:text-properties fo:font-size="10pt" style:font-size-asian="10pt" style:font-name-complex="Arial"/>
    </style:style>
    <style:style style:name="P184" style:family="paragraph" style:parent-style-name="Normal">
      <style:paragraph-properties fo:text-align="justify" fo:line-height="108%"/>
    </style:style>
    <style:style style:name="T184_1" style:family="text">
      <style:text-properties fo:font-size="10pt" style:font-size-asian="10pt" style:font-name-complex="Arial"/>
    </style:style>
    <style:style style:name="P185" style:family="paragraph" style:parent-style-name="List_20_Paragraph">
      <style:paragraph-properties fo:text-align="justify" fo:line-height="108%" fo:margin-bottom="0cm"/>
      <style:text-properties fo:font-size="10pt" style:font-size-asian="10pt" style:font-name-complex="Arial"/>
    </style:style>
    <style:style style:name="T185_1" style:family="text">
      <style:text-properties fo:font-size="10pt" style:font-size-asian="10pt" style:font-name-complex="Arial"/>
    </style:style>
    <style:style style:name="P186" style:family="paragraph" style:parent-style-name="List_20_Paragraph">
      <style:paragraph-properties fo:text-align="justify" fo:line-height="108%" fo:margin-bottom="0cm"/>
      <style:text-properties fo:font-size="10pt" style:font-size-asian="10pt" style:font-name-complex="Arial"/>
    </style:style>
    <style:style style:name="T186_1" style:family="text">
      <style:text-properties fo:font-size="10pt" style:font-size-asian="10pt" style:font-name-complex="Arial"/>
    </style:style>
    <style:style style:name="T186_2" style:family="text">
      <style:text-properties fo:font-size="10pt" style:font-size-asian="10pt" style:font-name-complex="Arial"/>
    </style:style>
    <style:style style:name="T186_3" style:family="text">
      <style:text-properties fo:font-size="10pt" style:font-size-asian="10pt" style:font-name-complex="Arial"/>
    </style:style>
    <style:style style:name="P187" style:family="paragraph" style:parent-style-name="List_20_Paragraph">
      <style:paragraph-properties fo:text-align="justify" fo:line-height="108%" fo:margin-bottom="0cm"/>
      <style:text-properties fo:font-size="10pt" style:font-size-asian="10pt" style:font-name-complex="Arial"/>
    </style:style>
    <style:style style:name="T187_1" style:family="text">
      <style:text-properties fo:font-size="10pt" style:font-size-asian="10pt" style:font-name-complex="Arial"/>
    </style:style>
    <style:style style:name="P188" style:family="paragraph" style:parent-style-name="List_20_Paragraph">
      <style:paragraph-properties fo:text-align="justify" fo:line-height="108%" fo:margin-bottom="0cm"/>
      <style:text-properties fo:font-size="10pt" style:font-size-asian="10pt" style:font-name-complex="Arial"/>
    </style:style>
    <style:style style:name="T188_1" style:family="text">
      <style:text-properties fo:font-size="10pt" style:font-size-asian="10pt" style:font-name-complex="Arial"/>
    </style:style>
    <style:style style:name="T188_2" style:family="text">
      <style:text-properties fo:font-size="10pt" style:font-size-asian="10pt" style:font-name-complex="Arial"/>
    </style:style>
    <style:style style:name="T188_3" style:family="text">
      <style:text-properties fo:font-size="10pt" style:font-size-asian="10pt" style:font-name-complex="Arial"/>
    </style:style>
    <style:style style:name="P189" style:family="paragraph" style:parent-style-name="List_20_Paragraph">
      <style:paragraph-properties fo:text-align="justify" fo:line-height="108%" fo:margin-bottom="0cm"/>
      <style:text-properties style:font-name-complex="Arial"/>
    </style:style>
    <style:style style:name="T189_1" style:family="text">
      <style:text-properties fo:font-size="10pt" style:font-size-asian="10pt" style:font-name-complex="Arial"/>
    </style:style>
    <style:style style:name="T189_2" style:family="text">
      <style:text-properties fo:font-size="10pt" style:font-size-asian="10pt" style:font-name-complex="Arial"/>
    </style:style>
    <style:style style:name="T189_3" style:family="text">
      <style:text-properties fo:font-size="10pt" style:font-size-asian="10pt" style:font-name-complex="Arial"/>
    </style:style>
    <style:style style:name="T189_4" style:family="text">
      <style:text-properties fo:font-size="10pt" style:font-size-asian="10pt" style:font-name-complex="Arial"/>
    </style:style>
    <style:style style:name="T189_5" style:family="text">
      <style:text-properties fo:font-size="10pt" style:font-size-asian="10pt" style:font-name-complex="Arial"/>
    </style:style>
    <style:style style:name="T189_6" style:family="text">
      <style:text-properties fo:font-size="10pt" style:font-size-asian="10pt" style:font-name-complex="Arial"/>
    </style:style>
    <style:style style:name="T189_7" style:family="text">
      <style:text-properties fo:font-size="10pt" style:font-size-asian="10pt" style:font-name-complex="Arial"/>
    </style:style>
    <style:style style:name="T189_8" style:family="text">
      <style:text-properties fo:font-size="10pt" style:font-size-asian="10pt" style:font-name-complex="Arial"/>
    </style:style>
    <style:style style:name="T189_9" style:family="text">
      <style:text-properties fo:font-size="10pt" style:font-size-asian="10pt" style:font-name-complex="Arial"/>
    </style:style>
    <style:style style:name="P190" style:family="paragraph" style:parent-style-name="Normal">
      <style:paragraph-properties fo:text-align="justify" fo:line-height="108%"/>
      <style:text-properties fo:font-size="10pt" style:font-size-asian="10pt" style:font-name-complex="Arial" style:font-size-complex="10pt"/>
    </style:style>
    <style:style style:name="P191" style:family="paragraph" style:parent-style-name="Normal">
      <style:paragraph-properties fo:line-height="108%"/>
    </style:style>
    <style:style style:name="T19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91_2" style:family="text">
      <style:text-properties fo:font-size="11pt" style:font-size-asian="11pt" style:font-name-complex="Arial" style:font-size-complex="11pt" fo:font-weight="bold" style:font-weight-asian="bold"/>
    </style:style>
    <style:style style:name="T191_3" style:family="text">
      <style:text-properties fo:font-size="11pt" style:font-size-asian="11pt" style:font-name-complex="Arial" style:font-size-complex="11pt" style:font-weight-complex="bold"/>
    </style:style>
    <style:style style:name="P192" style:family="paragraph" style:parent-style-name="Normal">
      <style:paragraph-properties fo:line-height="108%"/>
      <style:text-properties fo:color="#ff0000" fo:font-size="10pt" style:font-size-asian="10pt" style:font-name-complex="Arial" style:font-size-complex="10pt"/>
    </style:style>
    <style:style style:name="P193" style:family="paragraph" style:parent-style-name="Normal">
      <style:paragraph-properties fo:text-align="justify" fo:line-height="108%"/>
    </style:style>
    <style:style style:name="T193_1" style:family="text">
      <style:text-properties fo:font-size="10pt" style:font-size-asian="10pt" style:font-name-complex="Arial"/>
    </style:style>
    <style:style style:name="T193_2" style:family="text">
      <style:text-properties fo:font-size="10pt" style:font-size-asian="10pt" style:font-name-complex="Arial"/>
    </style:style>
    <style:style style:name="T193_3" style:family="text">
      <style:text-properties fo:font-size="10pt" style:font-size-asian="10pt" style:font-name-complex="Arial"/>
    </style:style>
    <style:style style:name="T193_4" style:family="text">
      <style:text-properties fo:font-size="10pt" style:font-size-asian="10pt" style:font-name-complex="Arial"/>
    </style:style>
    <style:style style:name="T193_5" style:family="text">
      <style:text-properties fo:font-size="10pt" style:font-size-asian="10pt" style:font-name-complex="Arial"/>
    </style:style>
    <style:style style:name="T193_6" style:family="text">
      <style:text-properties fo:font-size="10pt" style:font-size-asian="10pt" style:font-name-complex="Arial"/>
    </style:style>
    <style:style style:name="T193_7" style:family="text">
      <style:text-properties fo:font-size="10pt" style:font-size-asian="10pt" style:font-name-complex="Arial"/>
    </style:style>
    <style:style style:name="T193_8" style:family="text">
      <style:text-properties fo:font-size="10pt" style:font-size-asian="10pt" style:font-name-complex="Arial"/>
    </style:style>
    <style:style style:name="T193_9" style:family="text">
      <style:text-properties fo:font-size="10pt" style:font-size-asian="10pt" style:font-name-complex="Arial"/>
    </style:style>
    <style:style style:name="T193_10" style:family="text">
      <style:text-properties fo:font-size="10pt" style:font-size-asian="10pt" style:font-name-complex="Arial"/>
    </style:style>
    <style:style style:name="T193_11" style:family="text">
      <style:text-properties fo:font-size="10pt" style:font-size-asian="10pt" style:font-name-complex="Arial"/>
    </style:style>
    <style:style style:name="T193_12" style:family="text">
      <style:text-properties fo:font-size="10pt" style:font-size-asian="10pt" style:font-name-complex="Arial"/>
    </style:style>
    <style:style style:name="T193_13" style:family="text">
      <style:text-properties fo:font-size="10pt" style:font-size-asian="10pt" style:font-name-complex="Arial"/>
    </style:style>
    <style:style style:name="T193_14" style:family="text">
      <style:text-properties fo:font-size="10pt" style:font-size-asian="10pt" style:font-name-complex="Arial"/>
    </style:style>
    <style:style style:name="T193_15" style:family="text">
      <style:text-properties fo:font-size="10pt" style:font-size-asian="10pt" style:font-name-complex="Arial"/>
    </style:style>
    <style:style style:name="T193_16" style:family="text">
      <style:text-properties fo:font-size="10pt" style:font-size-asian="10pt" style:font-name-complex="Arial"/>
    </style:style>
    <style:style style:name="T193_17" style:family="text">
      <style:text-properties fo:font-size="10pt" style:font-size-asian="10pt" style:font-name-complex="Arial"/>
    </style:style>
    <style:style style:name="T193_18" style:family="text">
      <style:text-properties fo:font-size="10pt" style:font-size-asian="10pt" style:font-name-complex="Arial"/>
    </style:style>
    <style:style style:name="T193_19" style:family="text">
      <style:text-properties fo:font-size="10pt" style:font-size-asian="10pt" style:font-name-complex="Arial"/>
    </style:style>
    <style:style style:name="T193_20" style:family="text">
      <style:text-properties fo:font-size="10pt" style:font-size-asian="10pt" style:font-name-complex="Arial"/>
    </style:style>
    <style:style style:name="P194" style:family="paragraph" style:parent-style-name="Normal">
      <style:paragraph-properties fo:line-height="108%"/>
      <style:text-properties fo:font-size="10pt" style:font-size-asian="10pt" style:font-name-complex="Arial"/>
    </style:style>
    <style:style style:name="Table4" style:family="table">
      <style:table-properties table:align="center" style:width="19.994cm" fo:margin-left="-2.036cm"/>
    </style:style>
    <style:style style:name="Column15" style:family="table-column">
      <style:table-column-properties style:column-width="3.401cm"/>
    </style:style>
    <style:style style:name="Column16" style:family="table-column">
      <style:table-column-properties style:column-width="5.699cm"/>
    </style:style>
    <style:style style:name="Column17" style:family="table-column">
      <style:table-column-properties style:column-width="2.2cm"/>
    </style:style>
    <style:style style:name="Column18" style:family="table-column">
      <style:table-column-properties style:column-width="2.799cm"/>
    </style:style>
    <style:style style:name="Column19" style:family="table-column">
      <style:table-column-properties style:column-width="3.366cm"/>
    </style:style>
    <style:style style:name="Column20" style:family="table-column">
      <style:table-column-properties style:column-width="2.529cm"/>
    </style:style>
    <style:style style:name="Row9" style:family="table-row"/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paragraph-properties fo:text-align="center" fo:line-height="108%"/>
    </style:style>
    <style:style style:name="T195_1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paragraph-properties fo:text-align="center" fo:line-height="108%"/>
    </style:style>
    <style:style style:name="T196_1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T196_2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T196_3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paragraph-properties fo:text-align="center" fo:line-height="108%"/>
    </style:style>
    <style:style style:name="T197_1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paragraph-properties fo:text-align="center" fo:line-height="108%"/>
    </style:style>
    <style:style style:name="T198_1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T198_2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T198_3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paragraph-properties fo:text-align="center" fo:line-height="108%"/>
    </style:style>
    <style:style style:name="T199_1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T199_2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T199_3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Cell43" style:family="table-cell">
      <style:table-cell-properties style:vertical-align="top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200" style:family="paragraph" style:parent-style-name="Normal">
      <style:paragraph-properties fo:text-align="center" fo:line-height="108%"/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Row10" style:family="table-row"/>
    <style:style style:name="Cell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paragraph-properties fo:text-align="center" fo:line-height="108%"/>
    </style:style>
    <style:style style:name="T201_1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T201_2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P202" style:family="paragraph" style:parent-style-name="Normal">
      <style:paragraph-properties fo:text-align="center" fo:line-height="108%"/>
    </style:style>
    <style:style style:name="T202_1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paragraph-properties fo:text-align="center" fo:line-height="108%"/>
    </style:style>
    <style:style style:name="T203_1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paragraph-properties fo:text-align="center" fo:line-height="108%"/>
    </style:style>
    <style:style style:name="T204_1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T204_2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T204_3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T204_4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T204_5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paragraph-properties fo:text-align="center" fo:line-height="108%"/>
    </style:style>
    <style:style style:name="T205_1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T205_2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T205_3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paragraph-properties fo:text-align="center" fo:line-height="108%"/>
    </style:style>
    <style:style style:name="T206_1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207" style:family="paragraph" style:parent-style-name="Normal">
      <style:paragraph-properties fo:text-align="center" fo:line-height="108%"/>
    </style:style>
    <style:style style:name="T207_1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Row11" style:family="table-row"/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paragraph-properties fo:text-align="center" fo:line-height="108%"/>
      <style:text-properties style:font-name="Arial" fo:font-size="9pt" style:font-name-asian="Times New Roman" style:font-size-asian="9pt" style:font-name-complex="Arial" style:font-size-complex="12pt" fo:language="en" fo:language-asian="en" fo:language-complex="ar" fo:country="GB" fo:country-asian="GB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paragraph-properties fo:text-align="center" fo:line-height="108%"/>
    </style:style>
    <style:style style:name="T209_1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>
      <style:paragraph-properties fo:text-align="center" fo:line-height="108%"/>
    </style:style>
    <style:style style:name="T210_1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T210_2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T210_3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T210_4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paragraph-properties fo:text-align="center" fo:line-height="108%"/>
    </style:style>
    <style:style style:name="T211_1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T211_2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T211_3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paragraph-properties fo:text-align="center" fo:line-height="108%"/>
    </style:style>
    <style:style style:name="T212_1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T212_2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T212_3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213" style:family="paragraph" style:parent-style-name="Normal">
      <style:paragraph-properties fo:text-align="center" fo:line-height="108%"/>
    </style:style>
    <style:style style:name="T213_1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Row12" style:family="table-row"/>
    <style:style style:name="Cell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paragraph-properties fo:text-align="center" fo:line-height="108%"/>
      <style:text-properties style:font-name="Arial" fo:font-size="9pt" style:font-name-asian="Times New Roman" style:font-size-asian="9pt" style:font-name-complex="Arial" style:font-size-complex="12pt" fo:language="en" fo:language-asian="en" fo:language-complex="ar" fo:country="GB" fo:country-asian="GB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paragraph-properties fo:text-align="center" fo:line-height="108%"/>
    </style:style>
    <style:style style:name="T215_1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paragraph-properties fo:text-align="center" fo:line-height="108%"/>
    </style:style>
    <style:style style:name="T216_1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T216_2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T216_3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T216_4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paragraph-properties fo:text-align="center" fo:line-height="108%"/>
    </style:style>
    <style:style style:name="T217_1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paragraph-properties fo:text-align="center" fo:line-height="108%"/>
    </style:style>
    <style:style style:name="T218_1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T218_2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T218_3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219" style:family="paragraph" style:parent-style-name="Normal">
      <style:paragraph-properties fo:text-align="center" fo:line-height="108%"/>
    </style:style>
    <style:style style:name="T219_1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Row13" style:family="table-row"/>
    <style:style style:name="Cell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>
      <style:paragraph-properties fo:text-align="center" fo:line-height="108%"/>
    </style:style>
    <style:style style:name="T220_1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P221" style:family="paragraph" style:parent-style-name="Normal">
      <style:paragraph-properties fo:text-align="center" fo:line-height="108%"/>
    </style:style>
    <style:style style:name="T221_1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>
      <style:paragraph-properties fo:text-align="center" fo:line-height="108%"/>
    </style:style>
    <style:style style:name="T222_1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T222_2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>
      <style:paragraph-properties fo:text-align="center" fo:line-height="108%"/>
    </style:style>
    <style:style style:name="T223_1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T223_2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T223_3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T223_4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T223_5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4" style:family="paragraph" style:parent-style-name="Normal">
      <style:paragraph-properties fo:text-align="center" fo:line-height="108%"/>
    </style:style>
    <style:style style:name="T224_1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T224_2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">
      <style:paragraph-properties fo:text-align="center" fo:line-height="108%"/>
    </style:style>
    <style:style style:name="T225_1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T225_2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T225_3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T225_4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T225_5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P226" style:family="paragraph" style:parent-style-name="Normal">
      <style:paragraph-properties fo:text-align="center" fo:line-height="108%"/>
    </style:style>
    <style:style style:name="T226_1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227" style:family="paragraph" style:parent-style-name="Normal">
      <style:paragraph-properties fo:text-align="center" fo:line-height="108%"/>
    </style:style>
    <style:style style:name="T227_1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Row14" style:family="table-row"/>
    <style:style style:name="Cell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Normal">
      <style:paragraph-properties fo:text-align="center" fo:line-height="108%"/>
      <style:text-properties style:font-name="Arial" fo:font-size="9pt" style:font-name-asian="Times New Roman" style:font-size-asian="9pt" style:font-name-complex="Arial" style:font-size-complex="12pt" fo:language="en" fo:language-asian="en" fo:language-complex="ar" fo:country="GB" fo:country-asian="GB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9" style:family="paragraph" style:parent-style-name="Normal">
      <style:paragraph-properties fo:text-align="center" fo:line-height="108%"/>
    </style:style>
    <style:style style:name="T229_1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0" style:family="paragraph" style:parent-style-name="Normal">
      <style:paragraph-properties fo:text-align="center" fo:line-height="108%"/>
    </style:style>
    <style:style style:name="T230_1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T230_2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T230_3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T230_4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T230_5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1" style:family="paragraph" style:parent-style-name="Normal">
      <style:paragraph-properties fo:text-align="center" fo:line-height="108%"/>
    </style:style>
    <style:style style:name="T231_1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2" style:family="paragraph" style:parent-style-name="Normal">
      <style:paragraph-properties fo:text-align="center" fo:line-height="108%"/>
    </style:style>
    <style:style style:name="T232_1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233" style:family="paragraph" style:parent-style-name="Normal">
      <style:paragraph-properties fo:text-align="center" fo:line-height="108%"/>
    </style:style>
    <style:style style:name="T233_1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Row15" style:family="table-row"/>
    <style:style style:name="Cell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4" style:family="paragraph" style:parent-style-name="Normal">
      <style:paragraph-properties fo:text-align="center" fo:line-height="108%"/>
      <style:text-properties style:font-name="Arial" fo:font-size="9pt" style:font-name-asian="Times New Roman" style:font-size-asian="9pt" style:font-name-complex="Arial" style:font-size-complex="12pt" fo:language="en" fo:language-asian="en" fo:language-complex="ar" fo:country="GB" fo:country-asian="GB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5" style:family="paragraph" style:parent-style-name="Normal">
      <style:paragraph-properties fo:text-align="center" fo:line-height="108%"/>
    </style:style>
    <style:style style:name="T235_1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6" style:family="paragraph" style:parent-style-name="Normal">
      <style:paragraph-properties fo:text-align="center" fo:line-height="108%"/>
    </style:style>
    <style:style style:name="T236_1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T236_2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T236_3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T236_4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T236_5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7" style:family="paragraph" style:parent-style-name="Normal">
      <style:paragraph-properties fo:text-align="center" fo:line-height="108%"/>
    </style:style>
    <style:style style:name="T237_1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8" style:family="paragraph" style:parent-style-name="Normal">
      <style:paragraph-properties fo:text-align="center" fo:line-height="108%"/>
    </style:style>
    <style:style style:name="T238_1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239" style:family="paragraph" style:parent-style-name="Normal">
      <style:paragraph-properties fo:text-align="center" fo:line-height="108%"/>
    </style:style>
    <style:style style:name="T239_1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Row16" style:family="table-row"/>
    <style:style style:name="Cell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0" style:family="paragraph" style:parent-style-name="Normal">
      <style:paragraph-properties fo:text-align="center" fo:line-height="108%"/>
      <style:text-properties style:font-name="Arial" fo:font-size="9pt" style:font-name-asian="Times New Roman" style:font-size-asian="9pt" style:font-name-complex="Arial" style:font-size-complex="12pt" fo:language="en" fo:language-asian="en" fo:language-complex="ar" fo:country="GB" fo:country-asian="GB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1" style:family="paragraph" style:parent-style-name="Normal">
      <style:paragraph-properties fo:text-align="center" fo:line-height="108%"/>
    </style:style>
    <style:style style:name="T241_1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2" style:family="paragraph" style:parent-style-name="Normal">
      <style:paragraph-properties fo:text-align="center" fo:line-height="108%"/>
    </style:style>
    <style:style style:name="T242_1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T242_2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T242_3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T242_4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T242_5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3" style:family="paragraph" style:parent-style-name="Normal">
      <style:paragraph-properties fo:text-align="center" fo:line-height="108%"/>
    </style:style>
    <style:style style:name="T243_1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4" style:family="paragraph" style:parent-style-name="Normal">
      <style:paragraph-properties fo:text-align="center" fo:line-height="108%"/>
    </style:style>
    <style:style style:name="T244_1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245" style:family="paragraph" style:parent-style-name="Normal">
      <style:paragraph-properties fo:text-align="center" fo:line-height="108%"/>
    </style:style>
    <style:style style:name="T245_1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Row17" style:family="table-row"/>
    <style:style style:name="Cell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6" style:family="paragraph" style:parent-style-name="Normal">
      <style:paragraph-properties fo:text-align="center" fo:line-height="108%"/>
      <style:text-properties style:font-name="Arial" fo:font-size="9pt" style:font-name-asian="Times New Roman" style:font-size-asian="9pt" style:font-name-complex="Arial" style:font-size-complex="12pt" fo:language="en" fo:language-asian="en" fo:language-complex="ar" fo:country="GB" fo:country-asian="GB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7" style:family="paragraph" style:parent-style-name="Normal">
      <style:paragraph-properties fo:text-align="center" fo:line-height="108%"/>
    </style:style>
    <style:style style:name="T247_1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8" style:family="paragraph" style:parent-style-name="Normal">
      <style:paragraph-properties fo:text-align="center" fo:line-height="108%"/>
    </style:style>
    <style:style style:name="T248_1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T248_2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T248_3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9" style:family="paragraph" style:parent-style-name="Normal">
      <style:paragraph-properties fo:text-align="center" fo:line-height="108%"/>
    </style:style>
    <style:style style:name="T249_1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T249_2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T249_3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T249_4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0" style:family="paragraph" style:parent-style-name="Normal">
      <style:paragraph-properties fo:text-align="center" fo:line-height="108%"/>
    </style:style>
    <style:style style:name="T250_1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T250_2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T250_3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T250_4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251" style:family="paragraph" style:parent-style-name="Normal">
      <style:paragraph-properties fo:text-align="center" fo:line-height="108%"/>
    </style:style>
    <style:style style:name="T251_1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Row18" style:family="table-row"/>
    <style:style style:name="Cell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">
      <style:paragraph-properties fo:text-align="center" fo:line-height="108%"/>
      <style:text-properties style:font-name="Arial" fo:font-size="9pt" style:font-name-asian="Times New Roman" style:font-size-asian="9pt" style:font-name-complex="Arial" style:font-size-complex="12pt" fo:language="en" fo:language-asian="en" fo:language-complex="ar" fo:country="GB" fo:country-asian="GB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>
      <style:paragraph-properties fo:text-align="center" fo:line-height="108%"/>
    </style:style>
    <style:style style:name="T253_1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4" style:family="paragraph" style:parent-style-name="Normal">
      <style:paragraph-properties fo:text-align="center" fo:line-height="108%"/>
    </style:style>
    <style:style style:name="T254_1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T254_2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T254_3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T254_4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T254_5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5" style:family="paragraph" style:parent-style-name="Normal">
      <style:paragraph-properties fo:text-align="center" fo:line-height="108%"/>
    </style:style>
    <style:style style:name="T255_1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6" style:family="paragraph" style:parent-style-name="Normal">
      <style:paragraph-properties fo:text-align="center" fo:line-height="108%"/>
    </style:style>
    <style:style style:name="T256_1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257" style:family="paragraph" style:parent-style-name="Normal">
      <style:paragraph-properties fo:text-align="center" fo:line-height="108%"/>
    </style:style>
    <style:style style:name="T257_1" style:family="text">
      <style:text-properties style:font-name="Arial" fo:font-size="9pt" style:font-name-asian="Times New Roman" style:font-size-asian="9pt" style:font-name-complex="Arial" style:font-size-complex="11pt" fo:language="en" fo:language-asian="en" fo:language-complex="ar" fo:country="GB" fo:country-asian="GB" fo:country-complex="SA" style:letter-kerning="true"/>
    </style:style>
    <style:style style:name="P258" style:family="paragraph" style:parent-style-name="Normal">
      <style:paragraph-properties fo:line-height="108%"/>
      <style:text-properties fo:font-size="10pt" style:font-size-asian="10pt" style:font-name-complex="Arial"/>
    </style:style>
    <style:style style:name="P259" style:family="paragraph" style:parent-style-name="Normal">
      <style:paragraph-properties fo:text-align="justify" fo:line-height="108%"/>
    </style:style>
    <style:style style:name="T259_1" style:family="text">
      <style:text-properties style:font-name-complex="Arial"/>
    </style:style>
    <style:style style:name="P260" style:family="paragraph" style:parent-style-name="Normal">
      <style:paragraph-properties fo:text-align="justify" fo:line-height="108%"/>
    </style:style>
    <style:style style:name="T260_1" style:family="text">
      <style:text-properties fo:font-size="10pt" style:font-size-asian="10pt" style:font-name-complex="Arial" fo:font-weight="bold" style:font-weight-asian="bold" style:font-weight-complex="bold"/>
    </style:style>
    <style:style style:name="T260_2" style:family="text">
      <style:text-properties fo:font-size="10pt" style:font-size-asian="10pt" style:font-name-complex="Arial" fo:font-weight="bold" style:font-weight-asian="bold" style:font-weight-complex="bold"/>
    </style:style>
    <style:style style:name="P261" style:family="paragraph" style:parent-style-name="Normal">
      <style:paragraph-properties fo:text-align="justify" fo:line-height="108%" fo:margin-bottom="0.423cm"/>
    </style:style>
    <style:style style:name="T261_1" style:family="text">
      <style:text-properties fo:font-size="10pt" style:font-size-asian="10pt" style:font-name-complex="Arial"/>
    </style:style>
    <style:style style:name="T261_2" style:family="text">
      <style:text-properties fo:font-size="10pt" style:font-size-asian="10pt" style:font-name-complex="Arial"/>
    </style:style>
    <style:style style:name="T261_3" style:family="text">
      <style:text-properties fo:font-size="10pt" style:font-size-asian="10pt" style:font-name-complex="Arial"/>
    </style:style>
    <style:style style:name="T261_4" style:family="text">
      <style:text-properties fo:font-size="10pt" style:font-size-asian="10pt" style:font-name-complex="Arial"/>
    </style:style>
    <style:style style:name="T261_5" style:family="text">
      <style:text-properties fo:font-size="10pt" style:font-size-asian="10pt" style:font-name-complex="Arial"/>
    </style:style>
    <style:style style:name="T261_6" style:family="text">
      <style:text-properties fo:font-size="10pt" style:font-size-asian="10pt" style:font-name-complex="Arial"/>
    </style:style>
    <style:style style:name="T261_7" style:family="text">
      <style:text-properties fo:font-size="10pt" style:font-size-asian="10pt" style:font-name-complex="Arial"/>
    </style:style>
    <style:style style:name="T261_8" style:family="text">
      <style:text-properties fo:font-size="10pt" style:font-size-asian="10pt" style:font-name-complex="Arial"/>
    </style:style>
    <style:style style:name="T261_9" style:family="text">
      <style:text-properties fo:font-size="10pt" style:font-size-asian="10pt" style:font-name-complex="Arial"/>
    </style:style>
    <style:style style:name="T261_10" style:family="text">
      <style:text-properties fo:font-size="10pt" style:font-size-asian="10pt" style:font-name-complex="Arial"/>
    </style:style>
    <style:style style:name="T261_11" style:family="text">
      <style:text-properties fo:font-size="10pt" style:font-size-asian="10pt" style:font-name-complex="Arial"/>
    </style:style>
    <style:style style:name="T261_12" style:family="text">
      <style:text-properties fo:font-size="10pt" style:font-size-asian="10pt" style:font-name-complex="Arial"/>
    </style:style>
    <style:style style:name="T261_13" style:family="text">
      <style:text-properties fo:font-size="10pt" style:font-size-asian="10pt" style:font-name-complex="Arial"/>
    </style:style>
    <style:style style:name="T261_14" style:family="text">
      <style:text-properties fo:font-size="10pt" style:font-size-asian="10pt" style:font-name-complex="Arial"/>
    </style:style>
    <style:style style:name="T261_15" style:family="text">
      <style:text-properties fo:font-size="10pt" style:font-size-asian="10pt" style:font-name-complex="Arial"/>
    </style:style>
    <style:style style:name="T261_16" style:family="text">
      <style:text-properties fo:font-size="10pt" style:font-size-asian="10pt" style:font-name-complex="Arial"/>
    </style:style>
    <style:style style:name="T261_17" style:family="text">
      <style:text-properties fo:font-size="10pt" style:font-size-asian="10pt" style:font-name-complex="Arial"/>
    </style:style>
    <style:style style:name="T261_18" style:family="text">
      <style:text-properties fo:font-size="10pt" style:font-size-asian="10pt" style:font-name-complex="Arial"/>
    </style:style>
    <style:style style:name="T261_19" style:family="text">
      <style:text-properties fo:font-size="10pt" style:font-size-asian="10pt" style:font-name-complex="Arial"/>
    </style:style>
    <style:style style:name="T261_20" style:family="text">
      <style:text-properties fo:font-size="10pt" style:font-size-asian="10pt" style:font-name-complex="Arial"/>
    </style:style>
    <style:style style:name="T261_21" style:family="text">
      <style:text-properties fo:font-size="10pt" style:font-size-asian="10pt" style:font-name-complex="Arial"/>
    </style:style>
    <style:style style:name="T261_22" style:family="text">
      <style:text-properties fo:font-size="10pt" style:font-size-asian="10pt" style:font-name-complex="Arial"/>
    </style:style>
    <style:style style:name="T261_23" style:family="text">
      <style:text-properties fo:font-size="10pt" style:font-size-asian="10pt" style:font-name-complex="Arial"/>
    </style:style>
    <style:style style:name="T261_24" style:family="text">
      <style:text-properties fo:font-size="10pt" style:font-size-asian="10pt" style:font-name-complex="Arial"/>
    </style:style>
    <style:style style:name="T261_25" style:family="text">
      <style:text-properties fo:font-size="10pt" style:font-size-asian="10pt" style:font-name-complex="Arial"/>
    </style:style>
    <style:style style:name="P262" style:family="paragraph" style:parent-style-name="Normal">
      <style:paragraph-properties fo:text-align="justify" fo:line-height="108%" fo:margin-bottom="0.423cm"/>
    </style:style>
    <style:style style:name="T262_1" style:family="text">
      <style:text-properties fo:font-size="10pt" style:font-size-asian="10pt" style:font-name-complex="Arial"/>
    </style:style>
    <style:style style:name="T262_2" style:family="text">
      <style:text-properties fo:font-size="10pt" style:font-size-asian="10pt" style:font-name-complex="Arial"/>
    </style:style>
    <style:style style:name="T262_3" style:family="text">
      <style:text-properties fo:font-size="10pt" style:font-size-asian="10pt" style:font-name-complex="Arial"/>
    </style:style>
    <style:style style:name="T262_4" style:family="text">
      <style:text-properties fo:font-size="10pt" style:font-size-asian="10pt" style:font-name-complex="Arial"/>
    </style:style>
    <style:style style:name="T262_5" style:family="text">
      <style:text-properties fo:font-size="10pt" style:font-size-asian="10pt" style:font-name-complex="Arial"/>
    </style:style>
    <style:style style:name="T262_6" style:family="text">
      <style:text-properties fo:font-size="10pt" style:font-size-asian="10pt" style:font-name-complex="Arial"/>
    </style:style>
    <style:style style:name="T262_7" style:family="text">
      <style:text-properties fo:font-size="10pt" style:font-size-asian="10pt" style:font-name-complex="Arial"/>
    </style:style>
    <style:style style:name="T262_8" style:family="text">
      <style:text-properties fo:font-size="10pt" style:font-size-asian="10pt" style:font-name-complex="Arial"/>
    </style:style>
    <style:style style:name="T262_9" style:family="text">
      <style:text-properties fo:font-size="10pt" style:font-size-asian="10pt" style:font-name-complex="Arial"/>
    </style:style>
    <style:style style:name="T262_10" style:family="text">
      <style:text-properties fo:font-size="10pt" style:font-size-asian="10pt" style:font-name-complex="Arial"/>
    </style:style>
    <style:style style:name="T262_11" style:family="text">
      <style:text-properties fo:font-size="10pt" style:font-size-asian="10pt" style:font-name-complex="Arial"/>
    </style:style>
    <style:style style:name="T262_12" style:family="text">
      <style:text-properties fo:font-size="10pt" style:font-size-asian="10pt" style:font-name-complex="Arial"/>
    </style:style>
    <style:style style:name="T262_13" style:family="text">
      <style:text-properties fo:font-size="10pt" style:font-size-asian="10pt" style:font-name-complex="Arial"/>
    </style:style>
    <style:style style:name="T262_14" style:family="text">
      <style:text-properties fo:font-size="10pt" style:font-size-asian="10pt" style:font-name-complex="Arial"/>
    </style:style>
    <style:style style:name="T262_15" style:family="text">
      <style:text-properties fo:font-size="10pt" style:font-size-asian="10pt" style:font-name-complex="Arial"/>
    </style:style>
    <style:style style:name="T262_16" style:family="text">
      <style:text-properties fo:font-size="10pt" style:font-size-asian="10pt" style:font-name-complex="Arial"/>
    </style:style>
    <style:style style:name="T262_17" style:family="text">
      <style:text-properties fo:font-size="10pt" style:font-size-asian="10pt" style:font-name-complex="Arial"/>
    </style:style>
    <style:style style:name="T262_18" style:family="text">
      <style:text-properties fo:font-size="10pt" style:font-size-asian="10pt" style:font-name-complex="Arial"/>
    </style:style>
    <style:style style:name="T262_19" style:family="text">
      <style:text-properties fo:font-size="10pt" style:font-size-asian="10pt" style:font-name-complex="Arial"/>
    </style:style>
    <style:style style:name="T262_20" style:family="text">
      <style:text-properties fo:font-size="10pt" style:font-size-asian="10pt" style:font-name-complex="Arial"/>
    </style:style>
    <style:style style:name="T262_21" style:family="text">
      <style:text-properties fo:font-size="10pt" style:font-size-asian="10pt" style:font-name-complex="Arial"/>
    </style:style>
    <style:style style:name="T262_22" style:family="text">
      <style:text-properties fo:font-size="10pt" style:font-size-asian="10pt" style:font-name-complex="Arial"/>
    </style:style>
    <style:style style:name="T262_23" style:family="text">
      <style:text-properties fo:font-size="10pt" style:font-size-asian="10pt" style:font-name-complex="Arial"/>
    </style:style>
    <style:style style:name="T262_24" style:family="text">
      <style:text-properties fo:font-size="10pt" style:font-size-asian="10pt" style:font-name-complex="Arial"/>
    </style:style>
    <style:style style:name="T262_25" style:family="text">
      <style:text-properties fo:font-size="10pt" style:font-size-asian="10pt" style:font-name-complex="Arial"/>
    </style:style>
    <style:style style:name="T262_26" style:family="text">
      <style:text-properties fo:font-size="10pt" style:font-size-asian="10pt" style:font-name-complex="Arial"/>
    </style:style>
    <style:style style:name="P263" style:family="paragraph" style:parent-style-name="Normal">
      <style:paragraph-properties fo:text-align="justify" fo:line-height="108%"/>
    </style:style>
    <style:style style:name="T263_1" style:family="text">
      <style:text-properties fo:font-size="10pt" style:font-size-asian="10pt" style:font-name-complex="Arial"/>
    </style:style>
    <style:style style:name="T263_2" style:family="text">
      <style:text-properties fo:font-size="10pt" style:font-size-asian="10pt" style:font-name-complex="Arial"/>
    </style:style>
    <style:style style:name="T263_3" style:family="text">
      <style:text-properties fo:font-size="10pt" style:font-size-asian="10pt" style:font-name-complex="Arial"/>
    </style:style>
    <style:style style:name="T263_4" style:family="text">
      <style:text-properties fo:font-size="10pt" style:font-size-asian="10pt" style:font-name-complex="Arial"/>
    </style:style>
    <style:style style:name="T263_5" style:family="text">
      <style:text-properties fo:font-size="10pt" style:font-size-asian="10pt" style:font-name-complex="Arial"/>
    </style:style>
    <style:style style:name="T263_6" style:family="text">
      <style:text-properties fo:font-size="10pt" style:font-size-asian="10pt" style:font-name-complex="Arial"/>
    </style:style>
    <style:style style:name="T263_7" style:family="text">
      <style:text-properties fo:font-size="10pt" style:font-size-asian="10pt" style:font-name-complex="Arial"/>
    </style:style>
    <style:style style:name="T263_8" style:family="text">
      <style:text-properties fo:font-size="10pt" style:font-size-asian="10pt" style:font-name-complex="Arial"/>
    </style:style>
    <style:style style:name="T263_9" style:family="text">
      <style:text-properties fo:font-size="10pt" style:font-size-asian="10pt" style:font-name-complex="Arial"/>
    </style:style>
    <style:style style:name="T263_10" style:family="text">
      <style:text-properties fo:font-size="10pt" style:font-size-asian="10pt" style:font-name-complex="Arial"/>
    </style:style>
    <style:style style:name="T263_11" style:family="text">
      <style:text-properties fo:font-size="10pt" style:font-size-asian="10pt" style:font-name-complex="Arial"/>
    </style:style>
    <style:style style:name="T263_12" style:family="text">
      <style:text-properties fo:font-size="10pt" style:font-size-asian="10pt" style:font-name-complex="Arial"/>
    </style:style>
    <style:style style:name="T263_13" style:family="text">
      <style:text-properties fo:font-size="10pt" style:font-size-asian="10pt" style:font-name-complex="Arial"/>
    </style:style>
    <style:style style:name="T263_14" style:family="text">
      <style:text-properties fo:font-size="10pt" style:font-size-asian="10pt" style:font-name-complex="Arial"/>
    </style:style>
    <style:style style:name="T263_15" style:family="text">
      <style:text-properties fo:font-size="10pt" style:font-size-asian="10pt" style:font-name-complex="Arial"/>
    </style:style>
    <style:style style:name="T263_16" style:family="text">
      <style:text-properties fo:font-size="10pt" style:font-size-asian="10pt" style:font-name-complex="Arial"/>
    </style:style>
    <style:style style:name="T263_17" style:family="text">
      <style:text-properties fo:font-size="10pt" style:font-size-asian="10pt" style:font-name-complex="Arial"/>
    </style:style>
    <style:style style:name="T263_18" style:family="text">
      <style:text-properties fo:font-size="10pt" style:font-size-asian="10pt" style:font-name-complex="Arial"/>
    </style:style>
    <style:style style:name="T263_19" style:family="text">
      <style:text-properties fo:font-size="10pt" style:font-size-asian="10pt" style:font-name-complex="Arial"/>
    </style:style>
    <style:style style:name="T263_20" style:family="text">
      <style:text-properties fo:font-size="10pt" style:font-size-asian="10pt" style:font-name-complex="Arial"/>
    </style:style>
    <style:style style:name="T263_21" style:family="text">
      <style:text-properties fo:font-size="10pt" style:font-size-asian="10pt" style:font-name-complex="Arial"/>
    </style:style>
    <style:style style:name="T263_22" style:family="text">
      <style:text-properties fo:font-size="10pt" style:font-size-asian="10pt" style:font-name-complex="Arial"/>
    </style:style>
    <style:style style:name="T263_23" style:family="text">
      <style:text-properties fo:font-size="10pt" style:font-size-asian="10pt" style:font-name-complex="Arial"/>
    </style:style>
    <style:style style:name="T263_24" style:family="text">
      <style:text-properties fo:font-size="10pt" style:font-size-asian="10pt" style:font-name-complex="Arial"/>
    </style:style>
    <style:style style:name="T263_25" style:family="text">
      <style:text-properties fo:font-size="10pt" style:font-size-asian="10pt" style:font-name-complex="Arial"/>
    </style:style>
    <style:style style:name="T263_26" style:family="text">
      <style:text-properties fo:font-size="10pt" style:font-size-asian="10pt" style:font-name-complex="Arial"/>
    </style:style>
    <style:style style:name="T263_27" style:family="text">
      <style:text-properties fo:font-size="10pt" style:font-size-asian="10pt" style:font-name-complex="Arial"/>
    </style:style>
    <style:style style:name="T263_28" style:family="text">
      <style:text-properties fo:font-size="10pt" style:font-size-asian="10pt" style:font-name-complex="Arial"/>
    </style:style>
    <style:style style:name="T263_29" style:family="text">
      <style:text-properties fo:font-size="10pt" style:font-size-asian="10pt" style:font-name-complex="Arial"/>
    </style:style>
    <style:style style:name="T263_30" style:family="text">
      <style:text-properties fo:font-size="10pt" style:font-size-asian="10pt" style:font-name-complex="Arial"/>
    </style:style>
    <style:style style:name="T263_31" style:family="text">
      <style:text-properties fo:font-size="10pt" style:font-size-asian="10pt" style:font-name-complex="Arial"/>
    </style:style>
    <style:style style:name="T263_32" style:family="text">
      <style:text-properties fo:font-size="10pt" style:font-size-asian="10pt" style:font-name-complex="Arial"/>
    </style:style>
    <style:style style:name="T263_33" style:family="text">
      <style:text-properties fo:font-size="10pt" style:font-size-asian="10pt" style:font-name-complex="Arial"/>
    </style:style>
    <style:style style:name="T263_34" style:family="text">
      <style:text-properties fo:font-size="10pt" style:font-size-asian="10pt" style:font-name-complex="Arial"/>
    </style:style>
    <style:style style:name="T263_35" style:family="text">
      <style:text-properties fo:font-size="10pt" style:font-size-asian="10pt" style:font-name-complex="Arial"/>
    </style:style>
    <style:style style:name="T263_36" style:family="text">
      <style:text-properties fo:font-size="10pt" style:font-size-asian="10pt" style:font-name-complex="Arial"/>
    </style:style>
    <style:style style:name="T263_37" style:family="text">
      <style:text-properties fo:font-size="10pt" style:font-size-asian="10pt" style:font-name-complex="Arial"/>
    </style:style>
    <style:style style:name="T263_38" style:family="text">
      <style:text-properties fo:font-size="10pt" style:font-size-asian="10pt" style:font-name-complex="Arial"/>
    </style:style>
    <style:style style:name="P264" style:family="paragraph" style:parent-style-name="Normal">
      <style:paragraph-properties fo:text-align="justify" fo:line-height="108%"/>
      <style:text-properties fo:font-size="10pt" style:font-size-asian="10pt" style:font-name-complex="Arial"/>
    </style:style>
    <style:style style:name="P265" style:family="paragraph" style:parent-style-name="Normal">
      <style:paragraph-properties fo:text-align="justify" fo:line-height="108%"/>
    </style:style>
    <style:style style:name="T265_1" style:family="text">
      <style:text-properties fo:font-size="10pt" style:font-size-asian="10pt" style:font-name-complex="Arial" fo:font-weight="bold" style:font-weight-asian="bold" style:font-weight-complex="bold"/>
    </style:style>
    <style:style style:name="P266" style:family="paragraph" style:parent-style-name="Normal">
      <style:paragraph-properties fo:text-align="justify" fo:line-height="108%"/>
    </style:style>
    <style:style style:name="T266_1" style:family="text">
      <style:text-properties fo:font-size="10pt" style:font-size-asian="10pt" style:font-name-complex="Arial"/>
    </style:style>
    <style:style style:name="T266_2" style:family="text">
      <style:text-properties fo:font-size="10pt" style:font-size-asian="10pt" style:font-name-complex="Arial"/>
    </style:style>
    <style:style style:name="T266_3" style:family="text">
      <style:text-properties fo:font-size="10pt" style:font-size-asian="10pt" style:font-name-complex="Arial"/>
    </style:style>
    <style:style style:name="T266_4" style:family="text">
      <style:text-properties fo:font-size="10pt" style:font-size-asian="10pt" style:font-name-complex="Arial"/>
    </style:style>
    <style:style style:name="T266_5" style:family="text">
      <style:text-properties fo:font-size="10pt" style:font-size-asian="10pt" style:font-name-complex="Arial"/>
    </style:style>
    <style:style style:name="T266_6" style:family="text">
      <style:text-properties fo:font-size="10pt" style:font-size-asian="10pt" style:font-name-complex="Arial"/>
    </style:style>
    <style:style style:name="T266_7" style:family="text">
      <style:text-properties fo:font-size="10pt" style:font-size-asian="10pt" style:font-name-complex="Arial"/>
    </style:style>
    <style:style style:name="T266_8" style:family="text">
      <style:text-properties fo:font-size="10pt" style:font-size-asian="10pt" style:font-name-complex="Arial"/>
    </style:style>
    <style:style style:name="T266_9" style:family="text">
      <style:text-properties fo:font-size="10pt" style:font-size-asian="10pt" style:font-name-complex="Arial"/>
    </style:style>
    <style:style style:name="T266_10" style:family="text">
      <style:text-properties fo:font-size="10pt" style:font-size-asian="10pt" style:font-name-complex="Arial"/>
    </style:style>
    <style:style style:name="T266_11" style:family="text">
      <style:text-properties fo:font-size="10pt" style:font-size-asian="10pt" style:font-name-complex="Arial"/>
    </style:style>
    <style:style style:name="T266_12" style:family="text">
      <style:text-properties fo:font-size="10pt" style:font-size-asian="10pt" style:font-name-complex="Arial"/>
    </style:style>
    <style:style style:name="T266_13" style:family="text">
      <style:text-properties fo:font-size="10pt" style:font-size-asian="10pt" style:font-name-complex="Arial"/>
    </style:style>
    <style:style style:name="T266_14" style:family="text">
      <style:text-properties fo:font-size="10pt" style:font-size-asian="10pt" style:font-name-complex="Arial"/>
    </style:style>
    <style:style style:name="T266_15" style:family="text">
      <style:text-properties fo:font-size="10pt" style:font-size-asian="10pt" style:font-name-complex="Arial"/>
    </style:style>
    <style:style style:name="T266_16" style:family="text">
      <style:text-properties fo:font-size="10pt" style:font-size-asian="10pt" style:font-name-complex="Arial"/>
    </style:style>
    <style:style style:name="T266_17" style:family="text">
      <style:text-properties fo:font-size="10pt" style:font-size-asian="10pt" style:font-name-complex="Arial"/>
    </style:style>
    <style:style style:name="T266_18" style:family="text">
      <style:text-properties fo:font-size="10pt" style:font-size-asian="10pt" style:font-name-complex="Arial"/>
    </style:style>
    <style:style style:name="T266_19" style:family="text">
      <style:text-properties fo:font-size="10pt" style:font-size-asian="10pt" style:font-name-complex="Arial"/>
    </style:style>
    <style:style style:name="T266_20" style:family="text">
      <style:text-properties fo:font-size="10pt" style:font-size-asian="10pt" style:font-name-complex="Arial"/>
    </style:style>
    <style:style style:name="T266_21" style:family="text">
      <style:text-properties fo:font-size="10pt" style:font-size-asian="10pt" style:font-name-complex="Arial"/>
    </style:style>
    <style:style style:name="T266_22" style:family="text">
      <style:text-properties fo:font-size="10pt" style:font-size-asian="10pt" style:font-name-complex="Arial"/>
    </style:style>
    <style:style style:name="T266_23" style:family="text">
      <style:text-properties fo:font-size="10pt" style:font-size-asian="10pt" style:font-name-complex="Arial"/>
    </style:style>
    <style:style style:name="T266_24" style:family="text">
      <style:text-properties fo:font-size="10pt" style:font-size-asian="10pt" style:font-name-complex="Arial"/>
    </style:style>
    <style:style style:name="T266_25" style:family="text">
      <style:text-properties fo:font-size="10pt" style:font-size-asian="10pt" style:font-name-complex="Arial"/>
    </style:style>
    <style:style style:name="T266_26" style:family="text">
      <style:text-properties fo:font-size="10pt" style:font-size-asian="10pt" style:font-name-complex="Arial"/>
    </style:style>
    <style:style style:name="T266_27" style:family="text">
      <style:text-properties fo:font-size="10pt" style:font-size-asian="10pt" style:font-name-complex="Arial"/>
    </style:style>
    <style:style style:name="T266_28" style:family="text">
      <style:text-properties fo:font-size="10pt" style:font-size-asian="10pt" style:font-name-complex="Arial"/>
    </style:style>
    <style:style style:name="T266_29" style:family="text">
      <style:text-properties fo:font-size="10pt" style:font-size-asian="10pt" style:font-name-complex="Arial"/>
    </style:style>
    <style:style style:name="P267" style:family="paragraph" style:parent-style-name="Normal">
      <style:paragraph-properties fo:text-align="justify" fo:line-height="108%"/>
      <style:text-properties fo:font-size="10pt" style:font-size-asian="10pt" style:font-name-complex="Arial"/>
    </style:style>
    <style:style style:name="P268" style:family="paragraph" style:parent-style-name="Normal">
      <style:paragraph-properties fo:text-align="justify" fo:line-height="108%"/>
      <style:text-properties fo:font-size="10pt" style:font-size-asian="10pt" style:font-name-complex="Arial" style:font-size-complex="10pt"/>
    </style:style>
    <style:style style:name="P269" style:family="paragraph" style:parent-style-name="Normal">
      <style:paragraph-properties fo:text-align="justify" fo:line-height="108%"/>
    </style:style>
    <style:style style:name="T26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70" style:family="paragraph" style:parent-style-name="Normal">
      <style:paragraph-properties fo:text-align="justify" fo:line-height="108%"/>
      <style:text-properties fo:font-size="10pt" style:font-size-asian="10pt" style:font-name-complex="Arial" style:font-size-complex="10pt"/>
    </style:style>
    <style:style style:name="P271" style:family="paragraph" style:parent-style-name="Normal">
      <style:paragraph-properties fo:text-align="justify" fo:line-height="108%"/>
    </style:style>
    <style:style style:name="T271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271_2" style:family="text">
      <style:text-properties fo:font-size="10pt" style:font-size-asian="10pt" style:font-name-complex="Arial" style:font-size-complex="10pt"/>
    </style:style>
    <style:style style:name="P272" style:family="paragraph" style:parent-style-name="Normal">
      <style:paragraph-properties fo:text-align="justify" fo:line-height="108%"/>
    </style:style>
    <style:style style:name="T272_1" style:family="text">
      <style:text-properties fo:font-size="10pt" style:font-size-asian="10pt" style:font-name-complex="Arial" style:font-size-complex="10pt" fo:font-weight="bold" style:font-weight-asian="bold"/>
    </style:style>
    <style:style style:name="T272_2" style:family="text">
      <style:text-properties fo:font-size="10pt" style:font-size-asian="10pt" style:font-name-complex="Arial" style:font-size-complex="10pt"/>
    </style:style>
    <style:style style:name="T272_3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272_4" style:family="text">
      <style:text-properties fo:font-size="10pt" style:font-size-asian="10pt" style:font-name-complex="Arial" style:font-size-complex="10pt"/>
    </style:style>
    <style:style style:name="T272_5" style:family="text">
      <style:text-properties fo:font-size="10pt" style:font-size-asian="10pt" style:font-name-complex="Arial" style:font-size-complex="10pt"/>
    </style:style>
    <style:style style:name="T272_6" style:family="text">
      <style:text-properties fo:font-size="10pt" style:font-size-asian="10pt" style:font-name-complex="Arial" style:font-size-complex="10pt"/>
    </style:style>
    <style:style style:name="P273" style:family="paragraph" style:parent-style-name="Normal">
      <style:paragraph-properties fo:text-align="justify" fo:line-height="108%"/>
      <style:text-properties fo:font-size="10pt" style:font-size-asian="10pt" style:font-name-complex="Arial" style:font-size-complex="10pt"/>
    </style:style>
    <style:style style:name="P274" style:family="paragraph" style:parent-style-name="Normal">
      <style:paragraph-properties fo:text-align="justify" fo:line-height="108%" fo:margin-bottom="0.423cm"/>
    </style:style>
    <style:style style:name="T274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75" style:family="paragraph" style:parent-style-name="Normal">
      <style:paragraph-properties fo:text-align="justify" fo:line-height="108%"/>
    </style:style>
    <style:style style:name="T275_1" style:family="text">
      <style:text-properties fo:font-size="10pt" style:font-size-asian="10pt" style:font-name-complex="Arial" style:font-size-complex="10pt"/>
    </style:style>
    <style:style style:name="T275_2" style:family="text">
      <style:text-properties fo:font-size="10pt" style:font-size-asian="10pt" style:font-name-complex="Arial" style:font-size-complex="10pt"/>
    </style:style>
    <style:style style:name="T275_3" style:family="text">
      <style:text-properties fo:font-size="10pt" style:font-size-asian="10pt" style:font-name-complex="Arial" style:font-size-complex="10pt"/>
    </style:style>
    <style:style style:name="T275_4" style:family="text">
      <style:text-properties fo:font-size="10pt" style:font-size-asian="10pt" style:font-name-complex="Arial" style:font-size-complex="10pt"/>
    </style:style>
    <style:style style:name="T275_5" style:family="text">
      <style:text-properties fo:font-size="10pt" style:font-size-asian="10pt" style:font-name-complex="Arial" style:font-size-complex="10pt"/>
    </style:style>
    <style:style style:name="T275_6" style:family="text">
      <style:text-properties fo:font-size="10pt" style:font-size-asian="10pt" style:font-name-complex="Arial" style:font-size-complex="10pt"/>
    </style:style>
    <style:style style:name="T275_7" style:family="text">
      <style:text-properties fo:font-size="10pt" style:font-size-asian="10pt" style:font-name-complex="Arial" style:font-size-complex="10pt"/>
    </style:style>
    <style:style style:name="T275_8" style:family="text">
      <style:text-properties fo:font-size="10pt" style:font-size-asian="10pt" style:font-name-complex="Arial" style:font-size-complex="10pt"/>
    </style:style>
    <style:style style:name="T275_9" style:family="text">
      <style:text-properties fo:font-size="10pt" style:font-size-asian="10pt" style:font-name-complex="Arial" style:font-size-complex="10pt"/>
    </style:style>
    <style:style style:name="T275_10" style:family="text">
      <style:text-properties fo:font-size="10pt" style:font-size-asian="10pt" style:font-name-complex="Arial" style:font-size-complex="10pt"/>
    </style:style>
    <style:style style:name="T275_11" style:family="text">
      <style:text-properties fo:font-size="10pt" style:font-size-asian="10pt" style:font-name-complex="Arial" style:font-size-complex="10pt"/>
    </style:style>
    <style:style style:name="T275_12" style:family="text">
      <style:text-properties fo:font-size="10pt" style:font-size-asian="10pt" style:font-name-complex="Arial" style:font-size-complex="10pt"/>
    </style:style>
    <style:style style:name="T275_13" style:family="text">
      <style:text-properties fo:font-size="10pt" style:font-size-asian="10pt" style:font-name-complex="Arial" style:font-size-complex="10pt"/>
    </style:style>
    <style:style style:name="T275_14" style:family="text">
      <style:text-properties fo:font-size="10pt" style:font-size-asian="10pt" style:font-name-complex="Arial" style:font-size-complex="10pt"/>
    </style:style>
    <style:style style:name="T275_15" style:family="text">
      <style:text-properties fo:font-size="10pt" style:font-size-asian="10pt" style:font-name-complex="Arial" style:font-size-complex="10pt"/>
    </style:style>
    <style:style style:name="T275_16" style:family="text">
      <style:text-properties fo:font-size="10pt" style:font-size-asian="10pt" style:font-name-complex="Arial" style:font-size-complex="10pt"/>
    </style:style>
    <style:style style:name="T275_17" style:family="text">
      <style:text-properties fo:font-size="10pt" style:font-size-asian="10pt" style:font-name-complex="Arial" style:font-size-complex="10pt"/>
    </style:style>
    <style:style style:name="T275_18" style:family="text">
      <style:text-properties fo:font-size="10pt" style:font-size-asian="10pt" style:font-name-complex="Arial" style:font-size-complex="10pt"/>
    </style:style>
    <style:style style:name="T275_19" style:family="text">
      <style:text-properties fo:font-size="10pt" style:font-size-asian="10pt" style:font-name-complex="Arial" style:font-size-complex="10pt"/>
    </style:style>
    <style:style style:name="T275_20" style:family="text">
      <style:text-properties fo:font-size="10pt" style:font-size-asian="10pt" style:font-name-complex="Arial" style:font-size-complex="10pt"/>
    </style:style>
    <style:style style:name="T275_21" style:family="text">
      <style:text-properties fo:font-size="10pt" style:font-size-asian="10pt" style:font-name-complex="Arial" style:font-size-complex="10pt"/>
    </style:style>
    <style:style style:name="T275_22" style:family="text">
      <style:text-properties fo:font-size="10pt" style:font-size-asian="10pt" style:font-name-complex="Arial" style:font-size-complex="10pt"/>
    </style:style>
    <style:style style:name="T275_23" style:family="text">
      <style:text-properties fo:font-size="10pt" style:font-size-asian="10pt" style:font-name-complex="Arial" style:font-size-complex="10pt"/>
    </style:style>
    <style:style style:name="T275_24" style:family="text">
      <style:text-properties fo:font-size="10pt" style:font-size-asian="10pt" style:font-name-complex="Arial" style:font-size-complex="10pt"/>
    </style:style>
    <style:style style:name="T275_25" style:family="text">
      <style:text-properties fo:font-size="10pt" style:font-size-asian="10pt" style:font-name-complex="Arial" style:font-size-complex="10pt"/>
    </style:style>
    <style:style style:name="T275_26" style:family="text">
      <style:text-properties fo:font-size="10pt" style:font-size-asian="10pt" style:font-name-complex="Arial" style:font-size-complex="10pt"/>
    </style:style>
    <style:style style:name="T275_27" style:family="text">
      <style:text-properties fo:font-size="10pt" style:font-size-asian="10pt" style:font-name-complex="Arial" style:font-size-complex="10pt"/>
    </style:style>
    <style:style style:name="T275_28" style:family="text">
      <style:text-properties fo:font-size="10pt" style:font-size-asian="10pt" style:font-name-complex="Arial" style:font-size-complex="10pt"/>
    </style:style>
    <style:style style:name="T275_29" style:family="text">
      <style:text-properties fo:font-size="10pt" style:font-size-asian="10pt" style:font-name-complex="Arial" style:font-size-complex="10pt"/>
    </style:style>
    <style:style style:name="T275_30" style:family="text">
      <style:text-properties fo:font-size="10pt" style:font-size-asian="10pt" style:font-name-complex="Arial" style:font-size-complex="10pt"/>
    </style:style>
    <style:style style:name="T275_31" style:family="text">
      <style:text-properties fo:font-size="10pt" style:font-size-asian="10pt" style:font-name-complex="Arial" style:font-size-complex="10pt"/>
    </style:style>
    <style:style style:name="T275_32" style:family="text">
      <style:text-properties fo:font-size="10pt" style:font-size-asian="10pt" style:font-name-complex="Arial" style:font-size-complex="10pt"/>
    </style:style>
    <style:style style:name="T275_33" style:family="text">
      <style:text-properties fo:font-size="10pt" style:font-size-asian="10pt" style:font-name-complex="Arial" style:font-size-complex="10pt"/>
    </style:style>
    <style:style style:name="T275_34" style:family="text">
      <style:text-properties fo:font-size="10pt" style:font-size-asian="10pt" style:font-name-complex="Arial" style:font-size-complex="10pt"/>
    </style:style>
    <style:style style:name="T275_35" style:family="text">
      <style:text-properties fo:font-size="10pt" style:font-size-asian="10pt" style:font-name-complex="Arial" style:font-size-complex="10pt"/>
    </style:style>
    <style:style style:name="T275_36" style:family="text">
      <style:text-properties fo:font-size="10pt" style:font-size-asian="10pt" style:font-name-complex="Arial" style:font-size-complex="10pt"/>
    </style:style>
    <style:style style:name="T275_37" style:family="text">
      <style:text-properties fo:font-size="10pt" style:font-size-asian="10pt" style:font-name-complex="Arial" style:font-size-complex="10pt"/>
    </style:style>
    <style:style style:name="T275_38" style:family="text">
      <style:text-properties fo:font-size="10pt" style:font-size-asian="10pt" style:font-name-complex="Arial" style:font-size-complex="10pt"/>
    </style:style>
    <style:style style:name="T275_39" style:family="text">
      <style:text-properties fo:font-size="10pt" style:font-size-asian="10pt" style:font-name-complex="Arial" style:font-size-complex="10pt"/>
    </style:style>
    <style:style style:name="P276" style:family="paragraph" style:parent-style-name="Normal">
      <style:paragraph-properties fo:text-align="justify" fo:line-height="108%"/>
      <style:text-properties fo:font-size="11pt" style:font-size-asian="11pt" style:font-name-complex="Arial" style:font-size-complex="11pt" fo:language="en" fo:country="US"/>
    </style:style>
    <style:style style:name="P277" style:family="paragraph" style:parent-style-name="Normal">
      <style:paragraph-properties fo:text-align="justify" fo:line-height="108%"/>
    </style:style>
    <style:style style:name="T27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78" style:family="paragraph" style:parent-style-name="Normal">
      <style:paragraph-properties fo:text-align="justify" fo:line-height="108%"/>
      <style:text-properties fo:font-size="10pt" style:font-size-asian="10pt" style:font-name-complex="Arial" style:font-size-complex="10pt"/>
    </style:style>
    <style:style style:name="P279" style:family="paragraph" style:parent-style-name="Normal">
      <style:paragraph-properties fo:text-align="justify" fo:line-height="108%"/>
    </style:style>
    <style:style style:name="T279_1" style:family="text">
      <style:text-properties fo:font-size="10pt" style:font-size-asian="10pt" style:font-name-complex="Arial" style:font-size-complex="10pt" fo:font-weight="bold" style:font-weight-asian="bold"/>
    </style:style>
    <style:style style:name="T279_2" style:family="text">
      <style:text-properties fo:font-size="10pt" style:font-size-asian="10pt" style:font-name-complex="Arial" style:font-size-complex="10pt"/>
    </style:style>
    <style:style style:name="T279_3" style:family="text">
      <style:text-properties fo:font-size="10pt" style:font-size-asian="10pt" style:font-name-complex="Arial" style:font-size-complex="10pt"/>
    </style:style>
    <style:style style:name="T279_4" style:family="text">
      <style:text-properties fo:font-size="10pt" style:font-size-asian="10pt" style:font-name-complex="Arial" style:font-size-complex="10pt"/>
    </style:style>
    <style:style style:name="T279_5" style:family="text">
      <style:text-properties fo:font-size="10pt" style:font-size-asian="10pt" style:font-name-complex="Arial" style:font-size-complex="10pt"/>
    </style:style>
    <style:style style:name="T279_6" style:family="text">
      <style:text-properties fo:font-size="10pt" style:font-size-asian="10pt" style:font-name-complex="Arial" style:font-size-complex="10pt"/>
    </style:style>
    <style:style style:name="T279_7" style:family="text">
      <style:text-properties fo:font-size="10pt" style:font-size-asian="10pt" style:font-name-complex="Arial" style:font-size-complex="10pt"/>
    </style:style>
    <style:style style:name="T279_8" style:family="text">
      <style:text-properties fo:font-size="10pt" style:font-size-asian="10pt" style:font-name-complex="Arial" style:font-size-complex="10pt"/>
    </style:style>
    <style:style style:name="T279_9" style:family="text">
      <style:text-properties fo:font-size="10pt" style:font-size-asian="10pt" style:font-name-complex="Arial" style:font-size-complex="10pt"/>
    </style:style>
    <style:style style:name="T279_10" style:family="text">
      <style:text-properties fo:font-size="10pt" style:font-size-asian="10pt" style:font-name-complex="Arial" style:font-size-complex="10pt"/>
    </style:style>
    <style:style style:name="T279_11" style:family="text">
      <style:text-properties fo:font-size="10pt" style:font-size-asian="10pt" style:font-name-complex="Arial" style:font-size-complex="10pt"/>
    </style:style>
    <style:style style:name="T279_12" style:family="text">
      <style:text-properties fo:font-size="10pt" style:font-size-asian="10pt" style:font-name-complex="Arial" style:font-size-complex="10pt"/>
    </style:style>
    <style:style style:name="T279_13" style:family="text">
      <style:text-properties fo:font-size="10pt" style:font-size-asian="10pt" style:font-name-complex="Arial" style:font-size-complex="10pt"/>
    </style:style>
    <style:style style:name="T279_14" style:family="text">
      <style:text-properties fo:font-size="10pt" style:font-size-asian="10pt" style:font-name-complex="Arial" style:font-size-complex="10pt"/>
    </style:style>
    <style:style style:name="T279_15" style:family="text">
      <style:text-properties fo:font-size="10pt" style:font-size-asian="10pt" style:font-name-complex="Arial" style:font-size-complex="10pt"/>
    </style:style>
    <style:style style:name="T279_16" style:family="text">
      <style:text-properties fo:font-size="10pt" style:font-size-asian="10pt" style:font-name-complex="Arial" style:font-size-complex="10pt"/>
    </style:style>
    <style:style style:name="T279_17" style:family="text">
      <style:text-properties fo:font-size="10pt" style:font-size-asian="10pt" style:font-name-complex="Arial" style:font-size-complex="10pt"/>
    </style:style>
    <style:style style:name="T279_18" style:family="text">
      <style:text-properties fo:font-size="10pt" style:font-size-asian="10pt" style:font-name-complex="Arial" style:font-size-complex="10pt"/>
    </style:style>
    <style:style style:name="T279_19" style:family="text">
      <style:text-properties fo:font-size="10pt" style:font-size-asian="10pt" style:font-name-complex="Arial" style:font-size-complex="10pt"/>
    </style:style>
    <style:style style:name="P280" style:family="paragraph" style:parent-style-name="Normal">
      <style:paragraph-properties fo:text-align="justify" fo:line-height="108%"/>
    </style:style>
    <style:style style:name="T280_1" style:family="text">
      <style:text-properties fo:font-size="10pt" style:font-size-asian="10pt" style:font-name-complex="Arial" style:font-size-complex="10pt" style:font-weight-complex="bold"/>
    </style:style>
    <style:style style:name="T280_2" style:family="text">
      <style:text-properties fo:font-size="10pt" style:font-size-asian="10pt" style:font-name-complex="Arial" style:font-size-complex="10pt" style:font-weight-complex="bold"/>
    </style:style>
    <style:style style:name="T280_3" style:family="text">
      <style:text-properties fo:font-size="11pt" style:font-size-asian="11pt" style:font-name-complex="Arial" style:font-size-complex="11pt" fo:language="en" fo:font-weight="bold" style:font-weight-asian="bold"/>
    </style:style>
    <style:style style:name="P281" style:family="paragraph" style:parent-style-name="Normal">
      <style:paragraph-properties fo:text-align="justify" fo:line-height="108%"/>
      <style:text-properties fo:color="#ff0000" fo:font-size="11pt" style:font-size-asian="11pt" style:font-name-complex="Arial" style:font-size-complex="11pt"/>
    </style:style>
    <style:style style:name="P282" style:family="paragraph" style:parent-style-name="Normal">
      <style:paragraph-properties fo:text-align="justify" fo:line-height="108%"/>
    </style:style>
    <style:style style:name="T282_1" style:family="text">
      <style:text-properties fo:font-size="10pt" style:font-size-asian="10pt" style:font-name-complex="Arial" style:font-size-complex="10pt" fo:language="en" fo:country="US"/>
    </style:style>
    <style:style style:name="T282_2" style:family="text">
      <style:text-properties fo:font-size="10pt" style:font-size-asian="10pt" style:font-name-complex="Arial" style:font-size-complex="10pt" fo:language="en" fo:country="US"/>
    </style:style>
    <style:style style:name="T282_3" style:family="text">
      <style:text-properties fo:font-size="10pt" style:font-size-asian="10pt" style:font-name-complex="Arial" style:font-size-complex="10pt" fo:language="en" fo:country="US"/>
    </style:style>
    <style:style style:name="T282_4" style:family="text">
      <style:text-properties fo:font-size="10pt" style:font-size-asian="10pt" style:font-name-complex="Arial" style:font-size-complex="10pt" fo:language="en" fo:country="US"/>
    </style:style>
    <style:style style:name="T282_5" style:family="text">
      <style:text-properties fo:font-size="10pt" style:font-size-asian="10pt" style:font-name-complex="Arial" style:font-size-complex="10pt" fo:language="en" fo:country="US"/>
    </style:style>
    <style:style style:name="T282_6" style:family="text">
      <style:text-properties fo:font-size="10pt" style:font-size-asian="10pt" style:font-name-complex="Arial" style:font-size-complex="10pt" fo:language="en" fo:country="US"/>
    </style:style>
    <style:style style:name="T282_7" style:family="text">
      <style:text-properties fo:font-size="10pt" style:font-size-asian="10pt" style:font-name-complex="Arial" style:font-size-complex="10pt" fo:language="en" fo:country="US"/>
    </style:style>
    <style:style style:name="T282_8" style:family="text">
      <style:text-properties fo:font-size="10pt" style:font-size-asian="10pt" style:font-name-complex="Arial" style:font-size-complex="10pt" fo:language="en" fo:country="US"/>
    </style:style>
    <style:style style:name="T282_9" style:family="text">
      <style:text-properties fo:font-size="10pt" style:font-size-asian="10pt" style:font-name-complex="Arial" style:font-size-complex="10pt" fo:language="en" fo:country="US"/>
    </style:style>
    <style:style style:name="T282_10" style:family="text">
      <style:text-properties fo:font-size="10pt" style:font-size-asian="10pt" style:font-name-complex="Arial" style:font-size-complex="10pt" fo:language="en" fo:country="US"/>
    </style:style>
    <style:style style:name="T282_11" style:family="text">
      <style:text-properties fo:font-size="10pt" style:font-size-asian="10pt" style:font-name-complex="Arial" style:font-size-complex="10pt" fo:language="en" fo:country="US"/>
    </style:style>
    <style:style style:name="T282_12" style:family="text">
      <style:text-properties fo:font-size="10pt" style:font-size-asian="10pt" style:font-name-complex="Arial" style:font-size-complex="10pt" fo:language="en" fo:country="US"/>
    </style:style>
    <style:style style:name="T282_13" style:family="text">
      <style:text-properties fo:font-size="10pt" style:font-size-asian="10pt" style:font-name-complex="Arial" style:font-size-complex="10pt" fo:language="en" fo:country="US"/>
    </style:style>
    <style:style style:name="T282_14" style:family="text">
      <style:text-properties fo:font-size="10pt" style:font-size-asian="10pt" style:font-name-complex="Arial" style:font-size-complex="10pt" fo:language="en" fo:country="US"/>
    </style:style>
    <style:style style:name="T282_15" style:family="text">
      <style:text-properties fo:font-size="10pt" style:font-size-asian="10pt" style:font-name-complex="Arial" style:font-size-complex="10pt" fo:language="en" fo:country="US"/>
    </style:style>
    <style:style style:name="T282_16" style:family="text">
      <style:text-properties fo:font-size="10pt" style:font-size-asian="10pt" style:font-name-complex="Arial" style:font-size-complex="10pt" fo:language="en" fo:country="US"/>
    </style:style>
    <style:style style:name="T282_17" style:family="text">
      <style:text-properties fo:font-size="10pt" style:font-size-asian="10pt" style:font-name-complex="Arial" style:font-size-complex="10pt" fo:language="en" fo:country="US"/>
    </style:style>
    <style:style style:name="T282_18" style:family="text">
      <style:text-properties fo:font-size="10pt" style:font-size-asian="10pt" style:font-name-complex="Arial" style:font-size-complex="10pt" fo:language="en" fo:country="US"/>
    </style:style>
    <style:style style:name="T282_19" style:family="text">
      <style:text-properties fo:font-size="10pt" style:font-size-asian="10pt" style:font-name-complex="Arial" style:font-size-complex="10pt" fo:language="en" fo:country="US"/>
    </style:style>
    <style:style style:name="T282_20" style:family="text">
      <style:text-properties fo:font-size="10pt" style:font-size-asian="10pt" style:font-name-complex="Arial" style:font-size-complex="10pt" fo:language="en" fo:country="US"/>
    </style:style>
    <style:style style:name="T282_21" style:family="text">
      <style:text-properties fo:font-size="10pt" style:font-size-asian="10pt" style:font-name-complex="Arial" style:font-size-complex="10pt" fo:language="en" fo:country="US"/>
    </style:style>
    <style:style style:name="T282_22" style:family="text">
      <style:text-properties fo:font-size="10pt" style:font-size-asian="10pt" style:font-name-complex="Arial" style:font-size-complex="10pt" fo:language="en" fo:country="US"/>
    </style:style>
    <style:style style:name="T282_23" style:family="text">
      <style:text-properties fo:font-size="10pt" style:font-size-asian="10pt" style:font-name-complex="Arial" style:font-size-complex="10pt" fo:language="en" fo:country="US"/>
    </style:style>
    <style:style style:name="T282_24" style:family="text">
      <style:text-properties fo:font-size="10pt" style:font-size-asian="10pt" style:font-name-complex="Arial" style:font-size-complex="10pt" fo:language="en" fo:country="US"/>
    </style:style>
    <style:style style:name="T282_25" style:family="text">
      <style:text-properties fo:font-size="10pt" style:font-size-asian="10pt" style:font-name-complex="Arial" style:font-size-complex="10pt" fo:language="en" fo:country="US"/>
    </style:style>
    <style:style style:name="T282_26" style:family="text">
      <style:text-properties fo:font-size="10pt" style:font-size-asian="10pt" style:font-name-complex="Arial" style:font-size-complex="10pt" fo:language="en" fo:country="US"/>
    </style:style>
    <style:style style:name="T282_27" style:family="text">
      <style:text-properties fo:font-size="10pt" style:font-size-asian="10pt" style:font-name-complex="Arial" style:font-size-complex="10pt" fo:language="en" fo:country="US"/>
    </style:style>
    <style:style style:name="T282_28" style:family="text">
      <style:text-properties fo:font-size="10pt" style:font-size-asian="10pt" style:font-name-complex="Arial" style:font-size-complex="10pt" fo:language="en" fo:country="US"/>
    </style:style>
    <style:style style:name="T282_29" style:family="text">
      <style:text-properties fo:font-size="10pt" style:font-size-asian="10pt" style:font-name-complex="Arial" style:font-size-complex="10pt" fo:language="en" fo:country="US"/>
    </style:style>
    <style:style style:name="T282_30" style:family="text">
      <style:text-properties fo:font-size="10pt" style:font-size-asian="10pt" style:font-name-complex="Arial" style:font-size-complex="10pt" fo:language="en" fo:country="US"/>
    </style:style>
    <style:style style:name="T282_31" style:family="text">
      <style:text-properties fo:font-size="10pt" style:font-size-asian="10pt" style:font-name-complex="Arial" style:font-size-complex="10pt" fo:language="en" fo:country="US"/>
    </style:style>
    <style:style style:name="T282_32" style:family="text">
      <style:text-properties fo:font-size="10pt" style:font-size-asian="10pt" style:font-name-complex="Arial" style:font-size-complex="10pt" fo:language="en" fo:country="US"/>
    </style:style>
    <style:style style:name="T282_33" style:family="text">
      <style:text-properties fo:font-size="10pt" style:font-size-asian="10pt" style:font-name-complex="Arial" style:font-size-complex="10pt" fo:language="en" fo:country="US"/>
    </style:style>
    <style:style style:name="T282_34" style:family="text">
      <style:text-properties fo:font-size="10pt" style:font-size-asian="10pt" style:font-name-complex="Arial" style:font-size-complex="10pt" fo:language="en" fo:country="US"/>
    </style:style>
    <style:style style:name="T282_35" style:family="text">
      <style:text-properties fo:font-size="10pt" style:font-size-asian="10pt" style:font-name-complex="Arial" style:font-size-complex="10pt" fo:language="en" fo:country="US"/>
    </style:style>
    <style:style style:name="T282_36" style:family="text">
      <style:text-properties fo:font-size="10pt" style:font-size-asian="10pt" style:font-name-complex="Arial" style:font-size-complex="10pt" fo:language="en" fo:country="US"/>
    </style:style>
    <style:style style:name="T282_37" style:family="text">
      <style:text-properties fo:font-size="10pt" style:font-size-asian="10pt" style:font-name-complex="Arial" style:font-size-complex="10pt" fo:language="en" fo:country="US"/>
    </style:style>
    <style:style style:name="T282_38" style:family="text">
      <style:text-properties fo:font-size="10pt" style:font-size-asian="10pt" style:font-name-complex="Arial" style:font-size-complex="10pt" fo:language="en" fo:country="US"/>
    </style:style>
    <style:style style:name="T282_39" style:family="text">
      <style:text-properties fo:font-size="10pt" style:font-size-asian="10pt" style:font-name-complex="Arial" style:font-size-complex="10pt" fo:language="en" fo:country="US"/>
    </style:style>
    <style:style style:name="T282_40" style:family="text">
      <style:text-properties fo:font-size="10pt" style:font-size-asian="10pt" style:font-name-complex="Arial" style:font-size-complex="10pt" fo:language="en" fo:country="US"/>
    </style:style>
    <style:style style:name="T282_41" style:family="text">
      <style:text-properties fo:font-size="10pt" style:font-size-asian="10pt" style:font-name-complex="Arial" style:font-size-complex="10pt" fo:language="en" fo:country="US"/>
    </style:style>
    <style:style style:name="T282_42" style:family="text">
      <style:text-properties fo:font-size="10pt" style:font-size-asian="10pt" style:font-name-complex="Arial" style:font-size-complex="10pt" fo:language="en" fo:country="US"/>
    </style:style>
    <style:style style:name="T282_43" style:family="text">
      <style:text-properties fo:font-size="10pt" style:font-size-asian="10pt" style:font-name-complex="Arial" style:font-size-complex="10pt" fo:language="en" fo:country="US"/>
    </style:style>
    <style:style style:name="T282_44" style:family="text">
      <style:text-properties fo:font-size="10pt" style:font-size-asian="10pt" style:font-name-complex="Arial" style:font-size-complex="10pt" fo:language="en" fo:country="US"/>
    </style:style>
    <style:style style:name="T282_45" style:family="text">
      <style:text-properties fo:font-size="10pt" style:font-size-asian="10pt" style:font-name-complex="Arial" style:font-size-complex="10pt" fo:language="en" fo:country="US"/>
    </style:style>
    <style:style style:name="T282_46" style:family="text">
      <style:text-properties fo:font-size="10pt" style:font-size-asian="10pt" style:font-name-complex="Arial" style:font-size-complex="10pt" fo:language="en" fo:country="US"/>
    </style:style>
    <style:style style:name="T282_47" style:family="text">
      <style:text-properties fo:font-size="10pt" style:font-size-asian="10pt" style:font-name-complex="Arial" style:font-size-complex="10pt" fo:language="en" fo:country="US"/>
    </style:style>
    <style:style style:name="T282_48" style:family="text">
      <style:text-properties fo:font-size="10pt" style:font-size-asian="10pt" style:font-name-complex="Arial" style:font-size-complex="10pt" fo:language="en" fo:country="US"/>
    </style:style>
    <style:style style:name="T282_49" style:family="text">
      <style:text-properties fo:font-size="10pt" style:font-size-asian="10pt" style:font-name-complex="Arial" style:font-size-complex="10pt" fo:language="en" fo:country="US"/>
    </style:style>
    <style:style style:name="T282_50" style:family="text">
      <style:text-properties fo:font-size="10pt" style:font-size-asian="10pt" style:font-name-complex="Arial" style:font-size-complex="10pt" fo:language="en" fo:country="US"/>
    </style:style>
    <style:style style:name="T282_51" style:family="text">
      <style:text-properties fo:font-size="10pt" style:font-size-asian="10pt" style:font-name-complex="Arial" style:font-size-complex="10pt" fo:language="en" fo:country="US"/>
    </style:style>
    <style:style style:name="T282_52" style:family="text">
      <style:text-properties fo:font-size="10pt" style:font-size-asian="10pt" style:font-name-complex="Arial" style:font-size-complex="10pt" fo:language="en" fo:country="US"/>
    </style:style>
    <style:style style:name="T282_53" style:family="text">
      <style:text-properties fo:font-size="10pt" style:font-size-asian="10pt" style:font-name-complex="Arial" style:font-size-complex="10pt" fo:language="en" fo:country="US"/>
    </style:style>
    <style:style style:name="T282_54" style:family="text">
      <style:text-properties fo:font-size="10pt" style:font-size-asian="10pt" style:font-name-complex="Arial" style:font-size-complex="10pt" fo:language="en" fo:country="US"/>
    </style:style>
    <style:style style:name="T282_55" style:family="text">
      <style:text-properties fo:font-size="10pt" style:font-size-asian="10pt" style:font-name-complex="Arial" style:font-size-complex="10pt" fo:language="en" fo:country="US"/>
    </style:style>
    <style:style style:name="P283" style:family="paragraph" style:parent-style-name="Normal">
      <style:paragraph-properties fo:text-align="justify" fo:line-height="108%"/>
      <style:text-properties fo:font-size="10pt" style:font-size-asian="10pt" style:font-name-complex="Arial" style:font-size-complex="11pt" fo:language="en"/>
    </style:style>
    <style:style style:name="P284" style:family="paragraph" style:parent-style-name="Normal">
      <style:paragraph-properties fo:text-align="justify" fo:line-height="108%"/>
    </style:style>
    <style:style style:name="T284_1" style:family="text">
      <style:text-properties fo:font-size="10pt" style:font-size-asian="10pt" style:font-name-complex="Arial" style:font-size-complex="10pt" fo:language="en" fo:country="US"/>
    </style:style>
    <style:style style:name="T284_2" style:family="text">
      <style:text-properties fo:font-size="10pt" style:font-size-asian="10pt" style:font-name-complex="Arial" style:font-size-complex="10pt" fo:language="en" fo:country="US"/>
    </style:style>
    <style:style style:name="T284_3" style:family="text">
      <style:text-properties fo:font-size="10pt" style:font-size-asian="10pt" style:font-name-complex="Arial" style:font-size-complex="10pt" fo:language="en" fo:country="US"/>
    </style:style>
    <style:style style:name="T284_4" style:family="text">
      <style:text-properties fo:font-size="10pt" style:font-size-asian="10pt" style:font-name-complex="Arial" style:font-size-complex="10pt" fo:language="en" fo:country="US"/>
    </style:style>
    <style:style style:name="T284_5" style:family="text">
      <style:text-properties fo:font-size="10pt" style:font-size-asian="10pt" style:font-name-complex="Arial" style:font-size-complex="10pt" fo:language="en" fo:country="US"/>
    </style:style>
    <style:style style:name="T284_6" style:family="text">
      <style:text-properties fo:font-size="10pt" style:font-size-asian="10pt" style:font-name-complex="Arial" style:font-size-complex="10pt" fo:language="en" fo:country="US"/>
    </style:style>
    <style:style style:name="T284_7" style:family="text">
      <style:text-properties fo:font-size="10pt" style:font-size-asian="10pt" style:font-name-complex="Arial" style:font-size-complex="10pt" fo:language="en" fo:country="US"/>
    </style:style>
    <style:style style:name="T284_8" style:family="text">
      <style:text-properties fo:font-size="10pt" style:font-size-asian="10pt" style:font-name-complex="Arial" style:font-size-complex="10pt" fo:language="en" fo:country="US"/>
    </style:style>
    <style:style style:name="T284_9" style:family="text">
      <style:text-properties fo:font-size="10pt" style:font-size-asian="10pt" style:font-name-complex="Arial" style:font-size-complex="10pt" fo:language="en" fo:country="US"/>
    </style:style>
    <style:style style:name="T284_10" style:family="text">
      <style:text-properties fo:font-size="10pt" style:font-size-asian="10pt" style:font-name-complex="Arial" style:font-size-complex="10pt" fo:language="en" fo:country="US"/>
    </style:style>
    <style:style style:name="T284_11" style:family="text">
      <style:text-properties fo:font-size="10pt" style:font-size-asian="10pt" style:font-name-complex="Arial" style:font-size-complex="10pt" fo:language="en" fo:country="US"/>
    </style:style>
    <style:style style:name="T284_12" style:family="text">
      <style:text-properties fo:font-size="10pt" style:font-size-asian="10pt" style:font-name-complex="Arial" style:font-size-complex="10pt" fo:language="en" fo:country="US"/>
    </style:style>
    <style:style style:name="P285" style:family="paragraph" style:parent-style-name="Normal">
      <style:paragraph-properties fo:text-align="justify" fo:line-height="108%"/>
      <style:text-properties fo:font-size="10pt" style:font-size-asian="10pt" style:font-name-complex="Arial" style:font-size-complex="11pt" fo:language="en"/>
    </style:style>
    <style:style style:name="P286" style:family="paragraph" style:parent-style-name="Normal">
      <style:paragraph-properties fo:line-height="108%"/>
      <style:text-properties fo:font-size="10pt" style:font-size-asian="10pt" style:font-name-complex="Arial" style:font-size-complex="11pt" fo:language="en"/>
    </style:style>
    <style:style style:name="P287" style:family="paragraph" style:parent-style-name="Heading_20_2">
      <style:paragraph-properties fo:background-color="#d9e2f3" fo:line-height="108%" fo:padding-top="0cm" fo:border-top="#000000 0.018cm solid" fo:margin-top="0cm" fo:padding-bottom="0.035cm" fo:border-bottom="#000000 0.018cm solid" fo:padding-left="0.212cm" fo:border-left="#000000 0.018cm solid" fo:padding-right="0.141cm" fo:border-right="#000000 0.018cm solid"/>
    </style:style>
    <style:style style:name="T287_1" style:family="text">
      <style:text-properties fo:font-style="normal" style:font-style-asian="normal" style:font-name-complex="Arial"/>
    </style:style>
    <style:style style:name="T287_2" style:family="text">
      <style:text-properties fo:font-style="normal" style:font-style-asian="normal" fo:font-size="10pt" style:font-size-asian="10pt" style:font-name-complex="Arial" style:font-size-complex="10pt" fo:font-weight="normal" style:font-weight-asian="normal"/>
    </style:style>
    <style:style style:name="P288" style:family="paragraph" style:parent-style-name="Normal">
      <style:paragraph-properties fo:line-height="108%"/>
      <style:text-properties fo:font-size="11pt" style:font-size-asian="11pt" style:font-name-complex="Arial" style:font-size-complex="11pt"/>
    </style:style>
    <style:style style:name="Table5" style:family="table">
      <style:table-properties table:align="left" style:width="16.503cm" fo:margin-left="-0.259cm"/>
    </style:style>
    <style:style style:name="Column21" style:family="table-column">
      <style:table-column-properties style:column-width="3.013cm"/>
    </style:style>
    <style:style style:name="Column22" style:family="table-column">
      <style:table-column-properties style:column-width="1.087cm"/>
    </style:style>
    <style:style style:name="Column23" style:family="table-column">
      <style:table-column-properties style:column-width="1.653cm"/>
    </style:style>
    <style:style style:name="Column24" style:family="table-column">
      <style:table-column-properties style:column-width="5.791cm"/>
    </style:style>
    <style:style style:name="Column25" style:family="table-column">
      <style:table-column-properties style:column-width="4.96cm"/>
    </style:style>
    <style:style style:name="Row19" style:family="table-row">
      <style:table-row-properties style:min-row-height="0.863cm"/>
    </style:style>
    <style:style style:name="Cell9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9" style:family="paragraph" style:parent-style-name="Normal">
      <style:paragraph-properties fo:line-height="108%"/>
    </style:style>
    <style:style style:name="T289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Cell99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0" style:family="paragraph" style:parent-style-name="Normal">
      <style:paragraph-properties fo:line-height="108%"/>
    </style:style>
    <style:style style:name="T290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letter-kerning="true"/>
    </style:style>
    <style:style style:name="Row20" style:family="table-row">
      <style:table-row-properties style:min-row-height="0.612cm"/>
    </style:style>
    <style:style style:name="Cell10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1" style:family="paragraph" style:parent-style-name="Normal">
      <style:paragraph-properties fo:line-height="108%"/>
    </style:style>
    <style:style style:name="T291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2" style:family="paragraph" style:parent-style-name="Normal">
      <style:paragraph-properties fo:line-height="108%"/>
    </style:style>
    <style:style style:name="T292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letter-kerning="true"/>
    </style:style>
    <style:style style:name="Cell10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3" style:family="paragraph" style:parent-style-name="Normal">
      <style:paragraph-properties fo:line-height="108%"/>
    </style:style>
    <style:style style:name="T293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4" style:family="paragraph" style:parent-style-name="Normal">
      <style:paragraph-properties fo:line-height="108%"/>
    </style:style>
    <style:style style:name="T294_1" style:family="text">
      <style:text-properties fo:font-style="italic" style:font-style-asian="italic"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Row21" style:family="table-row">
      <style:table-row-properties style:min-row-height="0.609cm"/>
    </style:style>
    <style:style style:name="Cell10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5" style:family="paragraph" style:parent-style-name="Normal">
      <style:paragraph-properties fo:line-height="108%"/>
    </style:style>
    <style:style style:name="T295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6" style:family="paragraph" style:parent-style-name="Normal">
      <style:paragraph-properties fo:line-height="108%"/>
    </style:style>
    <style:style style:name="T296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Cell10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7" style:family="paragraph" style:parent-style-name="Normal">
      <style:paragraph-properties fo:line-height="108%"/>
    </style:style>
    <style:style style:name="T297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8" style:family="paragraph" style:parent-style-name="Normal">
      <style:paragraph-properties fo:line-height="108%"/>
    </style:style>
    <style:style style:name="T298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P299" style:family="paragraph" style:parent-style-name="Normal">
      <style:paragraph-properties fo:line-height="108%"/>
      <style:text-properties style:font-name-complex="Arial" fo:font-weight="bold" style:font-weight-asian="bold"/>
    </style:style>
    <style:style style:name="Table6" style:family="table">
      <style:table-properties table:align="left" style:width="16.494cm" fo:margin-left="0cm"/>
    </style:style>
    <style:style style:name="Column26" style:family="table-column">
      <style:table-column-properties style:column-width="5.992cm"/>
    </style:style>
    <style:style style:name="Column27" style:family="table-column">
      <style:table-column-properties style:column-width="2.018cm"/>
    </style:style>
    <style:style style:name="Column28" style:family="table-column">
      <style:table-column-properties style:column-width="8.484cm"/>
    </style:style>
    <style:style style:name="Row22" style:family="table-row">
      <style:table-row-properties style:min-row-height="0.482cm"/>
    </style:style>
    <style:style style:name="Cell10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0" style:family="paragraph" style:parent-style-name="Normal">
      <style:paragraph-properties fo:line-height="108%"/>
    </style:style>
    <style:style style:name="T300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Cell10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1" style:family="paragraph" style:parent-style-name="Normal">
      <style:paragraph-properties fo:line-height="108%"/>
    </style:style>
    <style:style style:name="T301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T301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T301_3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Cell11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2" style:family="paragraph" style:parent-style-name="Normal">
      <style:paragraph-properties fo:line-height="108%"/>
    </style:style>
    <style:style style:name="T302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T302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T302_3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T302_4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Row23" style:family="table-row"/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3" style:family="paragraph" style:parent-style-name="Normal">
      <style:paragraph-properties fo:line-height="108%"/>
    </style:style>
    <style:style style:name="T303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0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letter-kerning="true"/>
    </style:style>
    <style:style style:name="T303_3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Cell1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4" style:family="paragraph" style:parent-style-name="Normal">
      <style:paragraph-properties fo:text-align="center" fo:line-height="108%"/>
    </style:style>
    <style:style style:name="T304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5" style:family="paragraph" style:parent-style-name="Normal">
      <style:paragraph-properties fo:line-height="108%"/>
    </style:style>
    <style:style style:name="T305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letter-kerning="true"/>
    </style:style>
    <style:style style:name="T305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letter-kerning="true"/>
    </style:style>
    <style:style style:name="T305_3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05_4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05_5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letter-kerning="true"/>
    </style:style>
    <style:style style:name="T305_6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05_7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Row24" style:family="table-row"/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6" style:family="paragraph" style:parent-style-name="Normal">
      <style:paragraph-properties fo:line-height="108%"/>
    </style:style>
    <style:style style:name="T306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Cell1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7" style:family="paragraph" style:parent-style-name="Normal">
      <style:paragraph-properties fo:text-align="center" fo:line-height="108%"/>
    </style:style>
    <style:style style:name="T307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8" style:family="paragraph" style:parent-style-name="Normal">
      <style:paragraph-properties fo:line-height="108%"/>
    </style:style>
    <style:style style:name="T308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letter-kerning="true"/>
    </style:style>
    <style:style style:name="T308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letter-kerning="true"/>
    </style:style>
    <style:style style:name="T308_3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letter-kerning="true"/>
    </style:style>
    <style:style style:name="T308_4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08_5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08_6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08_7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08_8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08_9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08_10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08_1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08_1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08_13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P309" style:family="paragraph" style:parent-style-name="Normal">
      <style:paragraph-properties fo:text-align="justify" fo:line-height="108%"/>
      <style:text-properties fo:font-size="10pt" style:font-size-asian="10pt" style:font-name-complex="Arial" style:font-size-complex="10pt"/>
    </style:style>
    <style:style style:name="P310" style:family="paragraph" style:parent-style-name="Normal">
      <style:paragraph-properties fo:text-align="justify" fo:line-height="108%"/>
    </style:style>
    <style:style style:name="T310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10_2" style:family="text">
      <style:text-properties fo:font-size="10pt" style:font-size-asian="10pt" style:font-name-complex="Arial" style:font-size-complex="10pt"/>
    </style:style>
    <style:style style:name="P311" style:family="paragraph" style:parent-style-name="Normal">
      <style:paragraph-properties fo:text-align="justify" fo:line-height="108%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12" style:family="paragraph" style:parent-style-name="Normal">
      <style:paragraph-properties fo:text-align="justify" fo:line-height="108%"/>
    </style:style>
    <style:style style:name="T31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13" style:family="paragraph" style:parent-style-name="Normal">
      <style:paragraph-properties fo:text-align="justify" fo:line-height="108%"/>
      <style:text-properties fo:font-size="11pt" style:font-size-asian="11pt" style:font-name-complex="Arial" style:font-size-complex="11pt" style:font-weight-complex="bold"/>
    </style:style>
    <style:style style:name="P314" style:family="paragraph" style:parent-style-name="Normal">
      <style:paragraph-properties fo:text-align="justify" fo:line-height="108%"/>
    </style:style>
    <style:style style:name="T314_1" style:family="text">
      <style:text-properties fo:font-size="10pt" style:font-size-asian="10pt" style:font-name-complex="Arial" style:font-size-complex="11pt" style:font-weight-complex="bold"/>
    </style:style>
    <style:style style:name="T314_2" style:family="text">
      <style:text-properties fo:font-size="10pt" style:font-size-asian="10pt" style:font-name-complex="Arial" style:font-size-complex="11pt" style:font-weight-complex="bold"/>
    </style:style>
    <style:style style:name="T314_3" style:family="text">
      <style:text-properties fo:font-size="10pt" style:font-size-asian="10pt" style:font-name-complex="Arial" style:font-size-complex="11pt" style:font-weight-complex="bold"/>
    </style:style>
    <style:style style:name="T314_4" style:family="text">
      <style:text-properties fo:font-size="10pt" style:font-size-asian="10pt" style:font-name-complex="Arial" style:font-size-complex="11pt" style:font-weight-complex="bold"/>
    </style:style>
    <style:style style:name="T314_5" style:family="text">
      <style:text-properties fo:font-size="10pt" style:font-size-asian="10pt" style:font-name-complex="Arial" style:font-size-complex="11pt" style:font-weight-complex="bold"/>
    </style:style>
    <style:style style:name="T314_6" style:family="text">
      <style:text-properties fo:font-size="10pt" style:font-size-asian="10pt" style:font-name-complex="Arial" style:font-size-complex="11pt" style:font-weight-complex="bold"/>
    </style:style>
    <style:style style:name="T314_7" style:family="text">
      <style:text-properties fo:font-size="10pt" style:font-size-asian="10pt" style:font-name-complex="Arial" style:font-size-complex="11pt" style:font-weight-complex="bold"/>
    </style:style>
    <style:style style:name="T314_8" style:family="text">
      <style:text-properties fo:font-size="10pt" style:font-size-asian="10pt" style:font-name-complex="Arial" style:font-size-complex="11pt" style:font-weight-complex="bold"/>
    </style:style>
    <style:style style:name="T314_9" style:family="text">
      <style:text-properties fo:font-size="10pt" style:font-size-asian="10pt" style:font-name-complex="Arial" style:font-size-complex="11pt" style:font-weight-complex="bold"/>
    </style:style>
    <style:style style:name="T314_10" style:family="text">
      <style:text-properties fo:font-size="10pt" style:font-size-asian="10pt" style:font-name-complex="Arial" style:font-size-complex="11pt" style:font-weight-complex="bold"/>
    </style:style>
    <style:style style:name="T314_11" style:family="text">
      <style:text-properties fo:font-size="10pt" style:font-size-asian="10pt" style:font-name-complex="Arial" style:font-size-complex="11pt" style:font-weight-complex="bold"/>
    </style:style>
    <style:style style:name="T314_12" style:family="text">
      <style:text-properties fo:font-size="10pt" style:font-size-asian="10pt" style:font-name-complex="Arial" style:font-size-complex="11pt" style:font-weight-complex="bold"/>
    </style:style>
    <style:style style:name="T314_13" style:family="text">
      <style:text-properties fo:font-size="10pt" style:font-size-asian="10pt" style:font-name-complex="Arial" style:font-size-complex="11pt" style:font-weight-complex="bold"/>
    </style:style>
    <style:style style:name="T314_14" style:family="text">
      <style:text-properties fo:font-size="10pt" style:font-size-asian="10pt" style:font-name-complex="Arial" style:font-size-complex="11pt" style:font-weight-complex="bold"/>
    </style:style>
    <style:style style:name="T314_15" style:family="text">
      <style:text-properties fo:font-size="10pt" style:font-size-asian="10pt" style:font-name-complex="Arial" style:font-size-complex="11pt" style:font-weight-complex="bold"/>
    </style:style>
    <style:style style:name="T314_16" style:family="text">
      <style:text-properties fo:font-size="10pt" style:font-size-asian="10pt" style:font-name-complex="Arial" style:font-size-complex="11pt" style:font-weight-complex="bold"/>
    </style:style>
    <style:style style:name="T314_17" style:family="text">
      <style:text-properties fo:font-size="10pt" style:font-size-asian="10pt" style:font-name-complex="Arial" style:font-size-complex="11pt" style:font-weight-complex="bold"/>
    </style:style>
    <style:style style:name="T314_18" style:family="text">
      <style:text-properties fo:font-size="10pt" style:font-size-asian="10pt" style:font-name-complex="Arial" style:font-size-complex="11pt" style:font-weight-complex="bold"/>
    </style:style>
    <style:style style:name="T314_19" style:family="text">
      <style:text-properties fo:font-size="10pt" style:font-size-asian="10pt" style:font-name-complex="Arial" style:font-size-complex="11pt" style:font-weight-complex="bold"/>
    </style:style>
    <style:style style:name="T314_20" style:family="text">
      <style:text-properties fo:font-size="10pt" style:font-size-asian="10pt" style:font-name-complex="Arial" style:font-size-complex="11pt" style:font-weight-complex="bold"/>
    </style:style>
    <style:style style:name="T314_21" style:family="text">
      <style:text-properties fo:font-size="10pt" style:font-size-asian="10pt" style:font-name-complex="Arial" style:font-size-complex="11pt" style:font-weight-complex="bold"/>
    </style:style>
    <style:style style:name="P315" style:family="paragraph" style:parent-style-name="Normal">
      <style:paragraph-properties fo:text-align="justify"/>
      <style:text-properties style:font-name-complex="Arial"/>
    </style:style>
    <style:style style:name="P316" style:family="paragraph" style:parent-style-name="Normal">
      <style:paragraph-properties fo:text-align="justify" fo:margin-bottom="0.423cm"/>
    </style:style>
    <style:style style:name="T316_1" style:family="text">
      <style:text-properties fo:font-size="10pt" style:font-size-asian="10pt" style:font-name-complex="Arial" style:font-size-complex="11pt" style:font-weight-complex="bold"/>
    </style:style>
    <style:style style:name="T316_2" style:family="text">
      <style:text-properties fo:font-size="10pt" style:font-size-asian="10pt" style:font-name-complex="Arial" style:font-size-complex="11pt" style:font-weight-complex="bold"/>
    </style:style>
    <style:style style:name="P317" style:family="paragraph" style:parent-style-name="Normal">
      <style:paragraph-properties fo:text-align="justify"/>
    </style:style>
    <style:style style:name="T317_1" style:family="text">
      <style:text-properties fo:font-size="10pt" style:font-size-asian="10pt" style:font-name-complex="Arial" style:font-size-complex="11pt" style:font-weight-complex="bold"/>
    </style:style>
    <style:style style:name="T317_2" style:family="text">
      <style:text-properties fo:font-size="10pt" style:font-size-asian="10pt" style:font-name-complex="Arial" style:font-size-complex="11pt" style:font-weight-complex="bold"/>
    </style:style>
    <style:style style:name="T317_3" style:family="text">
      <style:text-properties fo:font-size="10pt" style:font-size-asian="10pt" style:font-name-complex="Arial" style:font-size-complex="11pt" style:font-weight-complex="bold"/>
    </style:style>
    <style:style style:name="T317_4" style:family="text">
      <style:text-properties fo:font-size="10pt" style:font-size-asian="10pt" style:font-name-complex="Arial" style:font-size-complex="11pt" style:font-weight-complex="bold"/>
    </style:style>
    <style:style style:name="T317_5" style:family="text">
      <style:text-properties fo:font-size="10pt" style:font-size-asian="10pt" style:font-name-complex="Arial" style:font-size-complex="11pt" style:font-weight-complex="bold"/>
    </style:style>
    <style:style style:name="T317_6" style:family="text">
      <style:text-properties fo:font-size="10pt" style:font-size-asian="10pt" style:font-name-complex="Arial" style:font-size-complex="11pt" style:font-weight-complex="bold"/>
    </style:style>
    <style:style style:name="T317_7" style:family="text">
      <style:text-properties fo:font-size="10pt" style:font-size-asian="10pt" style:font-name-complex="Arial" style:font-size-complex="11pt" style:font-weight-complex="bold"/>
    </style:style>
    <style:style style:name="T317_8" style:family="text">
      <style:text-properties fo:font-size="10pt" style:font-size-asian="10pt" style:font-name-complex="Arial" style:font-size-complex="11pt"/>
    </style:style>
    <style:style style:name="T317_9" style:family="text">
      <style:text-properties fo:font-size="10pt" style:font-size-asian="10pt" style:font-name-complex="Arial" style:font-size-complex="11pt" style:font-weight-complex="bold"/>
    </style:style>
    <style:style style:name="T317_10" style:family="text">
      <style:text-properties fo:font-size="10pt" style:font-size-asian="10pt" style:font-name-complex="Arial" style:font-size-complex="11pt" style:font-weight-complex="bold"/>
    </style:style>
    <style:style style:name="T317_11" style:family="text">
      <style:text-properties fo:font-size="10pt" style:font-size-asian="10pt" style:font-name-complex="Arial" style:font-size-complex="11pt" style:font-weight-complex="bold"/>
    </style:style>
    <style:style style:name="T317_12" style:family="text">
      <style:text-properties fo:font-size="10pt" style:font-size-asian="10pt" style:font-name-complex="Arial" style:font-size-complex="11pt" style:font-weight-complex="bold"/>
    </style:style>
    <style:style style:name="T317_13" style:family="text">
      <style:text-properties fo:font-size="10pt" style:font-size-asian="10pt" style:font-name-complex="Arial" style:font-size-complex="11pt" style:font-weight-complex="bold"/>
    </style:style>
    <style:style style:name="T317_14" style:family="text">
      <style:text-properties fo:font-size="10pt" style:font-size-asian="10pt" style:font-name-complex="Arial" style:font-size-complex="11pt" style:font-weight-complex="bold"/>
    </style:style>
    <style:style style:name="T317_15" style:family="text">
      <style:text-properties fo:font-size="10pt" style:font-size-asian="10pt" style:font-name-complex="Arial" style:font-size-complex="11pt" style:font-weight-complex="bold"/>
    </style:style>
    <style:style style:name="T317_16" style:family="text">
      <style:text-properties fo:font-size="10pt" style:font-size-asian="10pt" style:font-name-complex="Arial" style:font-size-complex="11pt" style:font-weight-complex="bold"/>
    </style:style>
    <style:style style:name="T317_17" style:family="text">
      <style:text-properties fo:font-size="10pt" style:font-size-asian="10pt" style:font-name-complex="Arial" style:font-size-complex="11pt" style:font-weight-complex="bold"/>
    </style:style>
    <style:style style:name="T317_18" style:family="text">
      <style:text-properties fo:font-size="10pt" style:font-size-asian="10pt" style:font-name-complex="Arial" style:font-size-complex="11pt" style:font-weight-complex="bold"/>
    </style:style>
    <style:style style:name="T317_19" style:family="text">
      <style:text-properties fo:font-size="10pt" style:font-size-asian="10pt" style:font-name-complex="Arial" style:font-size-complex="11pt" style:font-weight-complex="bold"/>
    </style:style>
    <style:style style:name="T317_20" style:family="text">
      <style:text-properties fo:font-size="10pt" style:font-size-asian="10pt" style:font-name-complex="Arial" style:font-size-complex="11pt" style:font-weight-complex="bold"/>
    </style:style>
    <style:style style:name="T317_21" style:family="text">
      <style:text-properties fo:font-size="10pt" style:font-size-asian="10pt" style:font-name-complex="Arial" style:font-size-complex="11pt" style:font-weight-complex="bold"/>
    </style:style>
    <style:style style:name="T317_22" style:family="text">
      <style:text-properties fo:font-size="10pt" style:font-size-asian="10pt" style:font-name-complex="Arial" style:font-size-complex="11pt" style:font-weight-complex="bold"/>
    </style:style>
    <style:style style:name="T317_23" style:family="text">
      <style:text-properties fo:font-size="10pt" style:font-size-asian="10pt" style:font-name-complex="Arial" style:font-size-complex="11pt" style:font-weight-complex="bold"/>
    </style:style>
    <style:style style:name="T317_24" style:family="text">
      <style:text-properties fo:font-size="10pt" style:font-size-asian="10pt" style:font-name-complex="Arial" style:font-size-complex="11pt" style:font-weight-complex="bold"/>
    </style:style>
    <style:style style:name="T317_25" style:family="text">
      <style:text-properties fo:font-size="10pt" style:font-size-asian="10pt" style:font-name-complex="Arial" style:font-size-complex="11pt" style:font-weight-complex="bold"/>
    </style:style>
    <style:style style:name="T317_26" style:family="text">
      <style:text-properties fo:font-size="10pt" style:font-size-asian="10pt" style:font-name-complex="Arial" style:font-size-complex="11pt" style:font-weight-complex="bold"/>
    </style:style>
    <style:style style:name="T317_27" style:family="text">
      <style:text-properties fo:font-size="10pt" style:font-size-asian="10pt" style:font-name-complex="Arial" style:font-size-complex="11pt" style:font-weight-complex="bold"/>
    </style:style>
    <style:style style:name="T317_28" style:family="text">
      <style:text-properties fo:font-size="10pt" style:font-size-asian="10pt" style:font-name-complex="Arial" style:font-size-complex="11pt" style:font-weight-complex="bold"/>
    </style:style>
    <style:style style:name="T317_29" style:family="text">
      <style:text-properties fo:font-size="10pt" style:font-size-asian="10pt" style:font-name-complex="Arial" style:font-size-complex="11pt" style:font-weight-complex="bold"/>
    </style:style>
    <style:style style:name="T317_30" style:family="text">
      <style:text-properties fo:font-size="10pt" style:font-size-asian="10pt" style:font-name-complex="Arial" style:font-size-complex="11pt" style:font-weight-complex="bold"/>
    </style:style>
    <style:style style:name="T317_31" style:family="text">
      <style:text-properties fo:font-size="10pt" style:font-size-asian="10pt" style:font-name-complex="Arial" style:font-size-complex="11pt" style:font-weight-complex="bold"/>
    </style:style>
    <style:style style:name="T317_32" style:family="text">
      <style:text-properties fo:font-size="10pt" style:font-size-asian="10pt" style:font-name-complex="Arial" style:font-size-complex="11pt" style:font-weight-complex="bold"/>
    </style:style>
    <style:style style:name="T317_33" style:family="text">
      <style:text-properties fo:font-size="10pt" style:font-size-asian="10pt" style:font-name-complex="Arial" style:font-size-complex="11pt" style:font-weight-complex="bold"/>
    </style:style>
    <style:style style:name="T317_34" style:family="text">
      <style:text-properties fo:font-size="10pt" style:font-size-asian="10pt" style:font-name-complex="Arial" style:font-size-complex="11pt" style:font-weight-complex="bold"/>
    </style:style>
    <style:style style:name="T317_35" style:family="text">
      <style:text-properties fo:font-size="10pt" style:font-size-asian="10pt" style:font-name-complex="Arial" style:font-size-complex="11pt" style:font-weight-complex="bold"/>
    </style:style>
    <style:style style:name="T317_36" style:family="text">
      <style:text-properties fo:font-size="10pt" style:font-size-asian="10pt" style:font-name-complex="Arial" style:font-size-complex="11pt" style:font-weight-complex="bold"/>
    </style:style>
    <style:style style:name="T317_37" style:family="text">
      <style:text-properties fo:font-size="10pt" style:font-size-asian="10pt" style:font-name-complex="Arial" style:font-size-complex="11pt" style:font-weight-complex="bold"/>
    </style:style>
    <style:style style:name="T317_38" style:family="text">
      <style:text-properties fo:font-size="10pt" style:font-size-asian="10pt" style:font-name-complex="Arial" style:font-size-complex="11pt" style:font-weight-complex="bold"/>
    </style:style>
    <style:style style:name="T317_39" style:family="text">
      <style:text-properties fo:font-size="10pt" style:font-size-asian="10pt" style:font-name-complex="Arial" style:font-size-complex="11pt" style:font-weight-complex="bold"/>
    </style:style>
    <style:style style:name="T317_40" style:family="text">
      <style:text-properties fo:font-size="10pt" style:font-size-asian="10pt" style:font-name-complex="Arial" style:font-size-complex="11pt" style:font-weight-complex="bold"/>
    </style:style>
    <style:style style:name="T317_41" style:family="text">
      <style:text-properties fo:font-size="10pt" style:font-size-asian="10pt" style:font-name-complex="Arial" style:font-size-complex="11pt" style:font-weight-complex="bold"/>
    </style:style>
    <style:style style:name="T317_42" style:family="text">
      <style:text-properties fo:font-size="10pt" style:font-size-asian="10pt" style:font-name-complex="Arial" style:font-size-complex="11pt" style:font-weight-complex="bold"/>
    </style:style>
    <style:style style:name="T317_43" style:family="text">
      <style:text-properties fo:font-size="10pt" style:font-size-asian="10pt" style:font-name-complex="Arial" style:font-size-complex="11pt" style:font-weight-complex="bold"/>
    </style:style>
    <style:style style:name="T317_44" style:family="text">
      <style:text-properties fo:font-size="10pt" style:font-size-asian="10pt" style:font-name-complex="Arial" style:font-size-complex="11pt" style:font-weight-complex="bold"/>
    </style:style>
    <style:style style:name="T317_45" style:family="text">
      <style:text-properties fo:font-size="10pt" style:font-size-asian="10pt" style:font-name-complex="Arial" style:font-size-complex="11pt" style:font-weight-complex="bold"/>
    </style:style>
    <style:style style:name="T317_46" style:family="text">
      <style:text-properties fo:font-size="10pt" style:font-size-asian="10pt" style:font-name-complex="Arial" style:font-size-complex="11pt" style:font-weight-complex="bold"/>
    </style:style>
    <style:style style:name="P318" style:family="paragraph" style:parent-style-name="Normal">
      <style:paragraph-properties fo:text-align="justify" fo:line-height="108%"/>
      <style:text-properties fo:font-size="10pt" style:font-size-asian="10pt" style:font-name-complex="Arial" style:font-size-complex="11pt" style:font-weight-complex="bold"/>
    </style:style>
    <style:style style:name="P319" style:family="paragraph" style:parent-style-name="Normal">
      <style:paragraph-properties fo:text-align="justify" fo:line-height="108%"/>
    </style:style>
    <style:style style:name="T319_1" style:family="text">
      <style:text-properties fo:font-size="10pt" style:font-size-asian="10pt" style:font-name-complex="Arial" style:font-size-complex="11pt" style:font-weight-complex="bold"/>
    </style:style>
    <style:style style:name="P320" style:family="paragraph" style:parent-style-name="Normal">
      <style:paragraph-properties fo:text-align="justify" fo:line-height="108%"/>
      <style:text-properties fo:font-size="10pt" style:font-size-asian="10pt" style:font-name-complex="Arial" style:font-size-complex="11pt" style:font-weight-complex="bold"/>
    </style:style>
    <style:style style:name="P321" style:family="paragraph" style:parent-style-name="Normal">
      <style:paragraph-properties fo:text-align="justify" fo:line-height="108%"/>
    </style:style>
    <style:style style:name="T321_1" style:family="text">
      <style:text-properties fo:font-size="10pt" style:font-size-asian="10pt" style:font-name-complex="Arial" style:font-size-complex="11pt" style:font-weight-complex="bold"/>
    </style:style>
    <style:style style:name="T321_2" style:family="text">
      <style:text-properties fo:font-size="10pt" style:font-size-asian="10pt" style:font-name-complex="Arial" style:font-size-complex="11pt" style:font-weight-complex="bold"/>
    </style:style>
    <style:style style:name="T321_3" style:family="text">
      <style:text-properties fo:font-size="10pt" style:font-size-asian="10pt" style:font-name-complex="Arial" style:font-size-complex="11pt" style:font-weight-complex="bold"/>
    </style:style>
    <style:style style:name="T321_4" style:family="text">
      <style:text-properties fo:font-size="10pt" style:font-size-asian="10pt" style:font-name-complex="Arial" style:font-size-complex="11pt" style:font-weight-complex="bold"/>
    </style:style>
    <style:style style:name="T321_5" style:family="text">
      <style:text-properties fo:font-size="10pt" style:font-size-asian="10pt" style:font-name-complex="Arial" style:font-size-complex="11pt" style:font-weight-complex="bold"/>
    </style:style>
    <style:style style:name="T321_6" style:family="text">
      <style:text-properties fo:font-size="10pt" style:font-size-asian="10pt" style:font-name-complex="Arial" style:font-size-complex="11pt" style:font-weight-complex="bold"/>
    </style:style>
    <style:style style:name="T321_7" style:family="text">
      <style:text-properties fo:font-size="10pt" style:font-size-asian="10pt" style:font-name-complex="Arial" style:font-size-complex="11pt" style:font-weight-complex="bold"/>
    </style:style>
    <style:style style:name="T321_8" style:family="text">
      <style:text-properties fo:font-size="10pt" style:font-size-asian="10pt" style:font-name-complex="Arial" style:font-size-complex="11pt" style:font-weight-complex="bold"/>
    </style:style>
    <style:style style:name="T321_9" style:family="text">
      <style:text-properties fo:font-size="10pt" style:font-size-asian="10pt" style:font-name-complex="Arial" style:font-size-complex="11pt" style:font-weight-complex="bold"/>
    </style:style>
    <style:style style:name="T321_10" style:family="text">
      <style:text-properties fo:font-size="10pt" style:font-size-asian="10pt" style:font-name-complex="Arial" style:font-size-complex="11pt" style:font-weight-complex="bold"/>
    </style:style>
    <style:style style:name="T321_11" style:family="text">
      <style:text-properties fo:font-size="10pt" style:font-size-asian="10pt" style:font-name-complex="Arial" style:font-size-complex="11pt" style:font-weight-complex="bold"/>
    </style:style>
    <style:style style:name="T321_12" style:family="text">
      <style:text-properties fo:font-size="10pt" style:font-size-asian="10pt" style:font-name-complex="Arial" style:font-size-complex="11pt" style:font-weight-complex="bold"/>
    </style:style>
    <style:style style:name="T321_13" style:family="text">
      <style:text-properties fo:font-size="10pt" style:font-size-asian="10pt" style:font-name-complex="Arial" style:font-size-complex="11pt" style:font-weight-complex="bold"/>
    </style:style>
    <style:style style:name="T321_14" style:family="text">
      <style:text-properties fo:font-size="10pt" style:font-size-asian="10pt" style:font-name-complex="Arial" style:font-size-complex="11pt" style:font-weight-complex="bold"/>
    </style:style>
    <style:style style:name="T321_15" style:family="text">
      <style:text-properties fo:font-size="10pt" style:font-size-asian="10pt" style:font-name-complex="Arial" style:font-size-complex="11pt" style:font-weight-complex="bold"/>
    </style:style>
    <style:style style:name="T321_16" style:family="text">
      <style:text-properties fo:font-size="10pt" style:font-size-asian="10pt" style:font-name-complex="Arial" style:font-size-complex="11pt" style:font-weight-complex="bold"/>
    </style:style>
    <style:style style:name="P322" style:family="paragraph" style:parent-style-name="Normal">
      <style:paragraph-properties fo:text-align="justify" fo:line-height="108%"/>
      <style:text-properties fo:font-size="10pt" style:font-size-asian="10pt" style:font-name-complex="Arial" style:font-size-complex="11pt" style:font-weight-complex="bold"/>
    </style:style>
    <style:style style:name="P323" style:family="paragraph" style:parent-style-name="Normal">
      <style:paragraph-properties fo:text-align="justify" fo:line-height="108%"/>
    </style:style>
    <style:style style:name="T323_1" style:family="text">
      <style:text-properties fo:font-size="10pt" style:font-size-asian="10pt" style:font-name-complex="Arial" style:font-size-complex="11pt" style:font-weight-complex="bold"/>
    </style:style>
    <style:style style:name="T323_2" style:family="text">
      <style:text-properties fo:font-size="10pt" style:font-size-asian="10pt" style:font-name-complex="Arial" style:font-size-complex="11pt" style:font-weight-complex="bold"/>
    </style:style>
    <style:style style:name="T323_3" style:family="text">
      <style:text-properties fo:font-size="10pt" style:font-size-asian="10pt" style:font-name-complex="Arial" style:font-size-complex="11pt" style:font-weight-complex="bold"/>
    </style:style>
    <style:style style:name="T323_4" style:family="text">
      <style:text-properties fo:font-size="10pt" style:font-size-asian="10pt" style:font-name-complex="Arial" style:font-size-complex="11pt" style:font-weight-complex="bold"/>
    </style:style>
    <style:style style:name="T323_5" style:family="text">
      <style:text-properties fo:font-size="10pt" style:font-size-asian="10pt" style:font-name-complex="Arial" style:font-size-complex="11pt" style:font-weight-complex="bold"/>
    </style:style>
    <style:style style:name="T323_6" style:family="text">
      <style:text-properties fo:font-size="10pt" style:font-size-asian="10pt" style:font-name-complex="Arial" style:font-size-complex="11pt" style:font-weight-complex="bold"/>
    </style:style>
    <style:style style:name="T323_7" style:family="text">
      <style:text-properties fo:font-size="10pt" style:font-size-asian="10pt" style:font-name-complex="Arial" style:font-size-complex="11pt" style:font-weight-complex="bold"/>
    </style:style>
    <style:style style:name="T323_8" style:family="text">
      <style:text-properties fo:font-size="10pt" style:font-size-asian="10pt" style:font-name-complex="Arial" style:font-size-complex="11pt" style:font-weight-complex="bold"/>
    </style:style>
    <style:style style:name="T323_9" style:family="text">
      <style:text-properties fo:font-size="10pt" style:font-size-asian="10pt" style:font-name-complex="Arial" style:font-size-complex="11pt" style:font-weight-complex="bold"/>
    </style:style>
    <style:style style:name="T323_10" style:family="text">
      <style:text-properties fo:font-size="10pt" style:font-size-asian="10pt" style:font-name-complex="Arial" style:font-size-complex="11pt" style:font-weight-complex="bold"/>
    </style:style>
    <style:style style:name="T323_11" style:family="text">
      <style:text-properties fo:font-size="10pt" style:font-size-asian="10pt" style:font-name-complex="Arial" style:font-size-complex="11pt" style:font-weight-complex="bold"/>
    </style:style>
    <style:style style:name="T323_12" style:family="text">
      <style:text-properties fo:font-size="10pt" style:font-size-asian="10pt" style:font-name-complex="Arial" style:font-size-complex="11pt" style:font-weight-complex="bold"/>
    </style:style>
    <style:style style:name="T323_13" style:family="text">
      <style:text-properties fo:font-size="10pt" style:font-size-asian="10pt" style:font-name-complex="Arial" style:font-size-complex="11pt" style:font-weight-complex="bold"/>
    </style:style>
    <style:style style:name="T323_14" style:family="text">
      <style:text-properties fo:font-size="10pt" style:font-size-asian="10pt" style:font-name-complex="Arial" style:font-size-complex="11pt" style:font-weight-complex="bold"/>
    </style:style>
    <style:style style:name="T323_15" style:family="text">
      <style:text-properties fo:font-size="10pt" style:font-size-asian="10pt" style:font-name-complex="Arial" style:font-size-complex="11pt" style:font-weight-complex="bold"/>
    </style:style>
    <style:style style:name="T323_16" style:family="text">
      <style:text-properties fo:font-size="10pt" style:font-size-asian="10pt" style:font-name-complex="Arial" style:font-size-complex="11pt" style:font-weight-complex="bold"/>
    </style:style>
    <style:style style:name="P324" style:family="paragraph" style:parent-style-name="Normal">
      <style:paragraph-properties fo:text-align="justify" fo:line-height="108%"/>
      <style:text-properties fo:font-size="10pt" style:font-size-asian="10pt" style:font-name-complex="Arial" style:font-size-complex="11pt" style:font-weight-complex="bold"/>
    </style:style>
    <style:style style:name="P325" style:family="paragraph" style:parent-style-name="Normal">
      <style:paragraph-properties fo:text-align="justify" fo:line-height="108%"/>
    </style:style>
    <style:style style:name="T325_1" style:family="text">
      <style:text-properties fo:font-size="11pt" style:font-size-asian="11pt" style:font-name-complex="Arial" style:font-size-complex="11pt" fo:font-weight="bold" style:font-weight-asian="bold"/>
    </style:style>
    <style:style style:name="T325_2" style:family="text">
      <style:text-properties fo:font-size="11pt" style:font-size-asian="11pt" style:font-name-complex="Arial" style:font-size-complex="11pt" fo:font-weight="bold" style:font-weight-asian="bold"/>
    </style:style>
    <style:style style:name="T325_3" style:family="text">
      <style:text-properties fo:font-size="11pt" style:font-size-asian="11pt" style:font-name-complex="Arial" style:font-size-complex="11pt" fo:font-weight="bold" style:font-weight-asian="bold"/>
    </style:style>
    <style:style style:name="P326" style:family="paragraph" style:parent-style-name="Normal">
      <style:paragraph-properties fo:text-align="justify" fo:line-height="108%"/>
      <style:text-properties fo:font-size="10pt" style:font-size-asian="10pt" style:font-name-complex="Arial" style:font-size-complex="10pt"/>
    </style:style>
    <style:style style:name="P327" style:family="paragraph" style:parent-style-name="Normal">
      <style:paragraph-properties fo:text-align="justify" fo:line-height="108%"/>
    </style:style>
    <style:style style:name="T327_1" style:family="text">
      <style:text-properties fo:font-size="10pt" style:font-size-asian="10pt" style:font-name-complex="Arial" style:font-size-complex="10pt"/>
    </style:style>
    <style:style style:name="T327_2" style:family="text">
      <style:text-properties fo:font-size="10pt" style:font-size-asian="10pt" style:font-name-complex="Arial" style:font-size-complex="10pt"/>
    </style:style>
    <style:style style:name="P328" style:family="paragraph" style:parent-style-name="Normal">
      <style:paragraph-properties fo:text-align="justify" fo:line-height="108%"/>
      <style:text-properties fo:font-size="10pt" style:font-size-asian="10pt" style:font-name-complex="Arial" style:font-size-complex="10pt"/>
    </style:style>
    <style:style style:name="P329" style:family="paragraph" style:parent-style-name="Normal">
      <style:paragraph-properties fo:text-align="justify" fo:line-height="108%"/>
    </style:style>
    <style:style style:name="T32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30" style:family="paragraph" style:parent-style-name="Normal">
      <style:paragraph-properties fo:text-align="justify" fo:line-height="108%"/>
      <style:text-properties fo:font-size="10pt" style:font-size-asian="10pt" style:font-name-complex="Arial" style:font-size-complex="10pt"/>
    </style:style>
    <style:style style:name="P331" style:family="paragraph" style:parent-style-name="Normal">
      <style:paragraph-properties fo:text-align="justify" fo:line-height="108%"/>
    </style:style>
    <style:style style:name="T33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32" style:family="paragraph" style:parent-style-name="Normal">
      <style:paragraph-properties fo:text-align="justify" fo:line-height="108%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33" style:family="paragraph" style:parent-style-name="Normal">
      <style:paragraph-properties fo:text-align="justify" fo:line-height="108%"/>
    </style:style>
    <style:style style:name="T333_1" style:family="text">
      <style:text-properties fo:font-size="10pt" style:font-size-asian="10pt" style:font-name-complex="Arial" style:font-size-complex="10pt" fo:font-weight="bold" style:font-weight-asian="bold" style:text-underline-style="solid" style:text-underline-color="font-color"/>
    </style:style>
    <style:style style:name="T333_2" style:family="text">
      <style:text-properties fo:font-size="10pt" style:font-size-asian="10pt" style:font-name-complex="Arial" style:font-size-complex="10pt" style:font-weight-complex="bold"/>
    </style:style>
    <style:style style:name="T333_3" style:family="text">
      <style:text-properties fo:font-size="10pt" style:font-size-asian="10pt" style:font-name-complex="Arial" style:font-size-complex="10pt" style:font-weight-complex="bold"/>
    </style:style>
    <style:style style:name="T333_4" style:family="text">
      <style:text-properties fo:font-size="10pt" style:font-size-asian="10pt" style:font-name-complex="Arial" style:font-size-complex="10pt" style:font-weight-complex="bold"/>
    </style:style>
    <style:style style:name="T333_5" style:family="text">
      <style:text-properties fo:font-size="10pt" style:font-size-asian="10pt" style:font-name-complex="Arial" style:font-size-complex="10pt" style:font-weight-complex="bold"/>
    </style:style>
    <style:style style:name="T333_6" style:family="text">
      <style:text-properties fo:font-size="10pt" style:font-size-asian="10pt" style:font-name-complex="Arial" style:font-size-complex="10pt" style:font-weight-complex="bold"/>
    </style:style>
    <style:style style:name="T333_7" style:family="text">
      <style:text-properties fo:font-size="10pt" style:font-size-asian="10pt" style:font-name-complex="Arial" style:font-size-complex="10pt" style:font-weight-complex="bold"/>
    </style:style>
    <style:style style:name="T333_8" style:family="text">
      <style:text-properties fo:font-size="10pt" style:font-size-asian="10pt" style:font-name-complex="Arial" style:font-size-complex="10pt" style:font-weight-complex="bold"/>
    </style:style>
    <style:style style:name="T333_9" style:family="text">
      <style:text-properties fo:font-size="10pt" style:font-size-asian="10pt" style:font-name-complex="Arial" style:font-size-complex="10pt" style:font-weight-complex="bold"/>
    </style:style>
    <style:style style:name="T333_10" style:family="text">
      <style:text-properties fo:font-size="10pt" style:font-size-asian="10pt" style:font-name-complex="Arial" style:font-size-complex="10pt" style:font-weight-complex="bold"/>
    </style:style>
    <style:style style:name="T333_11" style:family="text">
      <style:text-properties fo:font-size="10pt" style:font-size-asian="10pt" style:font-name-complex="Arial" style:font-size-complex="10pt" style:font-weight-complex="bold"/>
    </style:style>
    <style:style style:name="T333_12" style:family="text">
      <style:text-properties fo:font-size="10pt" style:font-size-asian="10pt" style:font-name-complex="Arial" style:font-size-complex="10pt" style:font-weight-complex="bold"/>
    </style:style>
    <style:style style:name="T333_13" style:family="text">
      <style:text-properties fo:font-size="10pt" style:font-size-asian="10pt" style:font-name-complex="Arial" style:font-size-complex="10pt" style:font-weight-complex="bold"/>
    </style:style>
    <style:style style:name="T333_14" style:family="text">
      <style:text-properties fo:font-size="10pt" style:font-size-asian="10pt" style:font-name-complex="Arial" style:font-size-complex="10pt" style:font-weight-complex="bold"/>
    </style:style>
    <style:style style:name="T333_15" style:family="text">
      <style:text-properties fo:font-size="10pt" style:font-size-asian="10pt" style:font-name-complex="Arial" style:font-size-complex="10pt" style:font-weight-complex="bold"/>
    </style:style>
    <style:style style:name="T333_16" style:family="text">
      <style:text-properties fo:font-size="10pt" style:font-size-asian="10pt" style:font-name-complex="Arial" style:font-size-complex="10pt" style:font-weight-complex="bold"/>
    </style:style>
    <style:style style:name="T333_17" style:family="text">
      <style:text-properties fo:font-size="10pt" style:font-size-asian="10pt" style:font-name-complex="Arial" style:font-size-complex="10pt" style:font-weight-complex="bold"/>
    </style:style>
    <style:style style:name="P334" style:family="paragraph" style:parent-style-name="Normal">
      <style:paragraph-properties fo:text-align="justify" fo:line-height="108%"/>
    </style:style>
    <style:style style:name="T334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34_2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334_3" style:family="text">
      <style:text-properties fo:font-size="10pt" style:font-size-asian="10pt" style:font-name-complex="Arial" style:font-size-complex="10pt"/>
    </style:style>
    <style:style style:name="T334_4" style:family="text">
      <style:text-properties fo:font-size="10pt" style:font-size-asian="10pt" style:font-name-complex="Arial" style:font-size-complex="10pt"/>
    </style:style>
    <style:style style:name="T334_5" style:family="text">
      <style:text-properties fo:font-size="10pt" style:font-size-asian="10pt" style:font-name-complex="Arial" style:font-size-complex="10pt"/>
    </style:style>
    <style:style style:name="T334_6" style:family="text">
      <style:text-properties fo:font-size="10pt" style:font-size-asian="10pt" style:font-name-complex="Arial" style:font-size-complex="10pt"/>
    </style:style>
    <style:style style:name="T334_7" style:family="text">
      <style:text-properties fo:font-size="10pt" style:font-size-asian="10pt" style:font-name-complex="Arial" style:font-size-complex="10pt"/>
    </style:style>
    <style:style style:name="T334_8" style:family="text">
      <style:text-properties fo:font-size="10pt" style:font-size-asian="10pt" style:font-name-complex="Arial" style:font-size-complex="10pt"/>
    </style:style>
    <style:style style:name="T334_9" style:family="text">
      <style:text-properties fo:font-size="10pt" style:font-size-asian="10pt" style:font-name-complex="Arial" style:font-size-complex="10pt"/>
    </style:style>
    <style:style style:name="T334_10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335" style:family="paragraph" style:parent-style-name="Normal">
      <style:paragraph-properties fo:text-align="justify" fo:line-height="108%"/>
      <style:text-properties fo:font-size="10pt" style:font-size-asian="10pt" style:font-name-complex="Arial" style:font-size-complex="10pt" style:font-weight-complex="bold"/>
    </style:style>
    <style:style style:name="P336" style:family="paragraph" style:parent-style-name="Normal">
      <style:paragraph-properties fo:text-align="justify" fo:line-height="108%"/>
    </style:style>
    <style:style style:name="T336_1" style:family="text">
      <style:text-properties fo:font-size="10pt" style:font-size-asian="10pt" style:font-name-complex="Arial" style:font-size-complex="10pt" fo:font-weight="bold" style:font-weight-asian="bold" style:text-underline-style="solid" style:text-underline-color="font-color"/>
    </style:style>
    <style:style style:name="T336_2" style:family="text">
      <style:text-properties fo:font-size="10pt" style:font-size-asian="10pt" style:font-name-complex="Arial" style:font-size-complex="10pt" fo:font-weight="bold" style:font-weight-asian="bold"/>
    </style:style>
    <style:style style:name="T336_3" style:family="text">
      <style:text-properties fo:font-size="10pt" style:font-size-asian="10pt" style:font-name-complex="Arial" style:font-size-complex="10pt" style:font-weight-complex="bold"/>
    </style:style>
    <style:style style:name="T336_4" style:family="text">
      <style:text-properties fo:font-size="10pt" style:font-size-asian="10pt" style:font-name-complex="Arial" style:font-size-complex="10pt" style:font-weight-complex="bold"/>
    </style:style>
    <style:style style:name="T336_5" style:family="text">
      <style:text-properties fo:font-size="10pt" style:font-size-asian="10pt" style:font-name-complex="Arial" style:font-size-complex="10pt" style:font-weight-complex="bold"/>
    </style:style>
    <style:style style:name="T336_6" style:family="text">
      <style:text-properties fo:font-size="10pt" style:font-size-asian="10pt" style:font-name-complex="Arial" style:font-size-complex="10pt" style:font-weight-complex="bold"/>
    </style:style>
    <style:style style:name="T336_7" style:family="text">
      <style:text-properties fo:font-size="10pt" style:font-size-asian="10pt" style:font-name-complex="Arial" style:font-size-complex="10pt" style:font-weight-complex="bold"/>
    </style:style>
    <style:style style:name="P337" style:family="paragraph" style:parent-style-name="Normal">
      <style:paragraph-properties fo:text-align="justify"/>
    </style:style>
    <style:style style:name="T337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37_2" style:family="text">
      <style:text-properties fo:color="#000000" fo:font-size="10pt" style:font-size-asian="10pt" style:font-name-complex="Arial" style:font-size-complex="10pt"/>
    </style:style>
    <style:style style:name="T337_3" style:family="text">
      <style:text-properties fo:color="#000000" fo:font-size="10pt" style:font-size-asian="10pt" style:font-name-complex="Arial" style:font-size-complex="10pt"/>
    </style:style>
    <style:style style:name="T337_4" style:family="text">
      <style:text-properties fo:color="#000000" fo:font-size="10pt" style:font-size-asian="10pt" style:font-name-complex="Arial" style:font-size-complex="10pt"/>
    </style:style>
    <style:style style:name="P338" style:family="paragraph" style:parent-style-name="Normal">
      <style:paragraph-properties fo:text-align="justify" fo:line-height="108%"/>
      <style:text-properties fo:font-size="10pt" style:font-size-asian="10pt" style:font-name-complex="Arial" style:font-size-complex="10pt"/>
    </style:style>
    <style:style style:name="P339" style:family="paragraph" style:parent-style-name="Normal">
      <style:paragraph-properties fo:text-align="justify" fo:line-height="108%"/>
    </style:style>
    <style:style style:name="T339_1" style:family="text">
      <style:text-properties fo:font-size="10pt" style:font-size-asian="10pt" style:font-name-complex="Arial" style:font-size-complex="10pt" fo:font-weight="bold" style:font-weight-asian="bold" style:text-underline-style="solid" style:text-underline-color="font-color"/>
    </style:style>
    <style:style style:name="T339_2" style:family="text">
      <style:text-properties fo:font-size="10pt" style:font-size-asian="10pt" style:font-name-complex="Arial" style:font-size-complex="10pt" style:font-weight-complex="bold"/>
    </style:style>
    <style:style style:name="P340" style:family="paragraph" style:parent-style-name="Normal">
      <style:paragraph-properties fo:text-align="justify"/>
    </style:style>
    <style:style style:name="T340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40_2" style:family="text">
      <style:text-properties fo:font-size="10pt" style:font-size-asian="10pt" style:font-name-complex="Arial" style:font-size-complex="10pt"/>
    </style:style>
    <style:style style:name="T340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40_4" style:family="text">
      <style:text-properties fo:font-size="10pt" style:font-size-asian="10pt" style:font-name-complex="Arial" style:font-size-complex="10pt"/>
    </style:style>
    <style:style style:name="T340_5" style:family="text">
      <style:text-properties fo:font-size="10pt" style:font-size-asian="10pt" style:font-name-complex="Arial" style:font-size-complex="10pt"/>
    </style:style>
    <style:style style:name="T340_6" style:family="text">
      <style:text-properties fo:font-size="10pt" style:font-size-asian="10pt" style:font-name-complex="Arial" style:font-size-complex="10pt"/>
    </style:style>
    <style:style style:name="T340_7" style:family="text">
      <style:text-properties fo:font-size="10pt" style:font-size-asian="10pt" style:font-name-complex="Arial" style:font-size-complex="10pt"/>
    </style:style>
    <style:style style:name="T340_8" style:family="text">
      <style:text-properties fo:color="#000000" fo:font-size="10pt" style:font-size-asian="10pt" style:font-name-complex="Arial" style:font-size-complex="10pt"/>
    </style:style>
    <style:style style:name="T340_9" style:family="text">
      <style:text-properties fo:color="#000000" fo:font-size="10pt" style:font-size-asian="10pt" style:font-name-complex="Arial" style:font-size-complex="10pt"/>
    </style:style>
    <style:style style:name="T340_10" style:family="text">
      <style:text-properties fo:color="#000000" fo:font-size="10pt" style:font-size-asian="10pt" style:font-name-complex="Arial" style:font-size-complex="10pt"/>
    </style:style>
    <style:style style:name="P341" style:family="paragraph" style:parent-style-name="Normal">
      <style:paragraph-properties fo:text-align="justify" fo:line-height="108%"/>
      <style:text-properties style:font-name-complex="Arial"/>
    </style:style>
    <style:style style:name="P342" style:family="paragraph" style:parent-style-name="Normal">
      <style:paragraph-properties fo:text-align="justify" fo:line-height="108%"/>
    </style:style>
    <style:style style:name="T34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43" style:family="paragraph" style:parent-style-name="Normal">
      <style:paragraph-properties fo:text-align="justify" fo:line-height="108%"/>
    </style:style>
    <style:style style:name="T343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44" style:family="paragraph" style:parent-style-name="Normal">
      <style:paragraph-properties fo:text-align="justify" fo:line-height="108%"/>
      <style:text-properties fo:font-size="10pt" style:font-size-asian="10pt" style:font-name-complex="Arial" style:font-size-complex="10pt"/>
    </style:style>
    <style:style style:name="P345" style:family="paragraph" style:parent-style-name="Normal">
      <style:paragraph-properties fo:text-align="justify" fo:line-height="108%"/>
    </style:style>
    <style:style style:name="T345_1" style:family="text">
      <style:text-properties fo:font-size="10pt" style:font-size-asian="10pt" style:font-name-complex="Arial" style:font-size-complex="10pt"/>
    </style:style>
    <style:style style:name="T345_2" style:family="text">
      <style:text-properties fo:font-size="10pt" style:font-size-asian="10pt" style:font-name-complex="Arial" style:font-size-complex="10pt"/>
    </style:style>
    <style:style style:name="T345_3" style:family="text">
      <style:text-properties fo:font-size="10pt" style:font-size-asian="10pt" style:font-name-complex="Arial" style:font-size-complex="10pt"/>
    </style:style>
    <style:style style:name="T345_4" style:family="text">
      <style:text-properties fo:font-size="10pt" style:font-size-asian="10pt" style:font-name-complex="Arial" style:font-size-complex="10pt"/>
    </style:style>
    <style:style style:name="T345_5" style:family="text">
      <style:text-properties fo:font-size="10pt" style:font-size-asian="10pt" style:font-name-complex="Arial" style:font-size-complex="10pt"/>
    </style:style>
    <style:style style:name="T345_6" style:family="text">
      <style:text-properties fo:font-size="10pt" style:font-size-asian="10pt" style:font-name-complex="Arial" style:font-size-complex="10pt"/>
    </style:style>
    <style:style style:name="T345_7" style:family="text">
      <style:text-properties fo:font-size="10pt" style:font-size-asian="10pt" style:font-name-complex="Arial" style:font-size-complex="10pt"/>
    </style:style>
    <style:style style:name="T345_8" style:family="text">
      <style:text-properties fo:font-size="10pt" style:font-size-asian="10pt" style:font-name-complex="Arial" style:font-size-complex="10pt"/>
    </style:style>
    <style:style style:name="T345_9" style:family="text">
      <style:text-properties fo:font-size="10pt" style:font-size-asian="10pt" style:font-name-complex="Arial" style:font-size-complex="10pt"/>
    </style:style>
    <style:style style:name="T345_10" style:family="text">
      <style:text-properties fo:font-size="10pt" style:font-size-asian="10pt" style:font-name-complex="Arial" style:font-size-complex="10pt"/>
    </style:style>
    <style:style style:name="T345_11" style:family="text">
      <style:text-properties fo:font-size="10pt" style:font-size-asian="10pt" style:font-name-complex="Arial" style:font-size-complex="10pt"/>
    </style:style>
    <style:style style:name="T345_12" style:family="text">
      <style:text-properties fo:font-size="10pt" style:font-size-asian="10pt" style:font-name-complex="Arial" style:font-size-complex="10pt"/>
    </style:style>
    <style:style style:name="T345_13" style:family="text">
      <style:text-properties fo:font-size="10pt" style:font-size-asian="10pt" style:font-name-complex="Arial" style:font-size-complex="10pt"/>
    </style:style>
    <style:style style:name="T345_14" style:family="text">
      <style:text-properties fo:font-size="10pt" style:font-size-asian="10pt" style:font-name-complex="Arial" style:font-size-complex="10pt"/>
    </style:style>
    <style:style style:name="T345_15" style:family="text">
      <style:text-properties fo:font-size="10pt" style:font-size-asian="10pt" style:font-name-complex="Arial" style:font-size-complex="10pt"/>
    </style:style>
    <style:style style:name="T345_16" style:family="text">
      <style:text-properties fo:font-size="10pt" style:font-size-asian="10pt" style:font-name-complex="Arial" style:font-size-complex="10pt"/>
    </style:style>
    <style:style style:name="T345_17" style:family="text">
      <style:text-properties fo:font-size="10pt" style:font-size-asian="10pt" style:font-name-complex="Arial" style:font-size-complex="10pt"/>
    </style:style>
    <style:style style:name="T345_18" style:family="text">
      <style:text-properties fo:font-size="10pt" style:font-size-asian="10pt" style:font-name-complex="Arial" style:font-size-complex="10pt"/>
    </style:style>
    <style:style style:name="T345_19" style:family="text">
      <style:text-properties fo:font-size="10pt" style:font-size-asian="10pt" style:font-name-complex="Arial" style:font-size-complex="10pt"/>
    </style:style>
    <style:style style:name="T345_20" style:family="text">
      <style:text-properties fo:font-size="10pt" style:font-size-asian="10pt" style:font-name-complex="Arial" style:font-size-complex="10pt"/>
    </style:style>
    <style:style style:name="T345_21" style:family="text">
      <style:text-properties fo:font-size="10pt" style:font-size-asian="10pt" style:font-name-complex="Arial" style:font-size-complex="10pt"/>
    </style:style>
    <style:style style:name="T345_22" style:family="text">
      <style:text-properties fo:font-size="10pt" style:font-size-asian="10pt" style:font-name-complex="Arial" style:font-size-complex="10pt"/>
    </style:style>
    <style:style style:name="T345_23" style:family="text">
      <style:text-properties fo:font-size="10pt" style:font-size-asian="10pt" style:font-name-complex="Arial" style:font-size-complex="10pt"/>
    </style:style>
    <style:style style:name="T345_24" style:family="text">
      <style:text-properties fo:font-size="10pt" style:font-size-asian="10pt" style:font-name-complex="Arial" style:font-size-complex="10pt"/>
    </style:style>
    <style:style style:name="T345_25" style:family="text">
      <style:text-properties fo:font-size="10pt" style:font-size-asian="10pt" style:font-name-complex="Arial" style:font-size-complex="10pt"/>
    </style:style>
    <style:style style:name="T345_26" style:family="text">
      <style:text-properties fo:font-size="10pt" style:font-size-asian="10pt" style:font-name-complex="Arial" style:font-size-complex="10pt"/>
    </style:style>
    <style:style style:name="P346" style:family="paragraph" style:parent-style-name="Normal">
      <style:paragraph-properties fo:text-align="justify" fo:line-height="108%"/>
      <style:text-properties fo:font-size="10pt" style:font-size-asian="10pt" style:font-name-complex="Arial" style:font-size-complex="10pt" fo:language="en" fo:country="US"/>
    </style:style>
    <style:style style:name="P347" style:family="paragraph" style:parent-style-name="Normal">
      <style:paragraph-properties fo:text-align="justify" fo:line-height="108%"/>
    </style:style>
    <style:style style:name="T34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48" style:family="paragraph" style:parent-style-name="Normal">
      <style:paragraph-properties fo:text-align="justify" fo:line-height="108%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49" style:family="paragraph" style:parent-style-name="Normal">
      <style:paragraph-properties fo:text-align="justify" fo:line-height="108%"/>
    </style:style>
    <style:style style:name="T349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49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49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49_4" style:family="text">
      <style:text-properties fo:font-size="10pt" style:font-size-asian="10pt" style:font-name-complex="Arial" style:font-size-complex="10pt"/>
    </style:style>
    <style:style style:name="T349_5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49_6" style:family="text">
      <style:text-properties fo:font-size="10pt" style:font-size-asian="10pt" style:font-name-complex="Arial" style:font-size-complex="10pt"/>
    </style:style>
    <style:style style:name="P350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351" style:family="paragraph" style:parent-style-name="Normal">
      <style:paragraph-properties fo:text-align="justify" fo:line-height="108%"/>
      <style:text-properties fo:font-size="10pt" style:font-size-asian="10pt" style:font-name-complex="Arial" style:font-size-complex="10pt"/>
    </style:style>
    <style:style style:name="P352" style:family="paragraph" style:parent-style-name="Normal">
      <style:paragraph-properties fo:text-align="justify" fo:line-height="108%"/>
    </style:style>
    <style:style style:name="T352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52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52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52_4" style:family="text">
      <style:text-properties fo:font-size="10pt" style:font-size-asian="10pt" style:font-name-complex="Arial" style:font-size-complex="10pt"/>
    </style:style>
    <style:style style:name="T352_5" style:family="text">
      <style:text-properties fo:font-size="10pt" style:font-size-asian="10pt" style:font-name-complex="Arial" style:font-size-complex="10pt"/>
    </style:style>
    <style:style style:name="T352_6" style:family="text">
      <style:text-properties fo:font-size="10pt" style:font-size-asian="10pt" style:font-name-complex="Arial" style:font-size-complex="10pt"/>
    </style:style>
    <style:style style:name="T352_7" style:family="text">
      <style:text-properties fo:font-size="10pt" style:font-size-asian="10pt" style:font-name-complex="Arial" style:font-size-complex="10pt"/>
    </style:style>
    <style:style style:name="T352_8" style:family="text">
      <style:text-properties fo:font-size="10pt" style:font-size-asian="10pt" style:font-name-complex="Arial" style:font-size-complex="10pt"/>
    </style:style>
    <style:style style:name="T352_9" style:family="text">
      <style:text-properties fo:font-size="10pt" style:font-size-asian="10pt" style:font-name-complex="Arial" style:font-size-complex="10pt"/>
    </style:style>
    <style:style style:name="T352_10" style:family="text">
      <style:text-properties fo:font-size="10pt" style:font-size-asian="10pt" style:font-name-complex="Arial" style:font-size-complex="10pt"/>
    </style:style>
    <style:style style:name="T352_11" style:family="text">
      <style:text-properties fo:font-size="10pt" style:font-size-asian="10pt" style:font-name-complex="Arial" style:font-size-complex="10pt"/>
    </style:style>
    <style:style style:name="T352_12" style:family="text">
      <style:text-properties fo:font-size="10pt" style:font-size-asian="10pt" style:font-name-complex="Arial" style:font-size-complex="10pt"/>
    </style:style>
    <style:style style:name="T352_13" style:family="text">
      <style:text-properties fo:font-size="10pt" style:font-size-asian="10pt" style:font-name-complex="Arial" style:font-size-complex="10pt"/>
    </style:style>
    <style:style style:name="T352_14" style:family="text">
      <style:text-properties fo:font-size="10pt" style:font-size-asian="10pt" style:font-name-complex="Arial" style:font-size-complex="10pt"/>
    </style:style>
    <style:style style:name="T352_15" style:family="text">
      <style:text-properties fo:font-size="10pt" style:font-size-asian="10pt" style:font-name-complex="Arial" style:font-size-complex="10pt"/>
    </style:style>
    <style:style style:name="T352_16" style:family="text">
      <style:text-properties fo:font-size="10pt" style:font-size-asian="10pt" style:font-name-complex="Arial" style:font-size-complex="10pt"/>
    </style:style>
    <style:style style:name="T352_17" style:family="text">
      <style:text-properties fo:font-size="10pt" style:font-size-asian="10pt" style:font-name-complex="Arial" style:font-size-complex="10pt"/>
    </style:style>
    <style:style style:name="T352_18" style:family="text">
      <style:text-properties fo:font-size="10pt" style:font-size-asian="10pt" style:font-name-complex="Arial" style:font-size-complex="10pt"/>
    </style:style>
    <style:style style:name="T352_19" style:family="text">
      <style:text-properties fo:font-size="10pt" style:font-size-asian="10pt" style:font-name-complex="Arial" style:font-size-complex="10pt"/>
    </style:style>
    <style:style style:name="T352_20" style:family="text">
      <style:text-properties fo:font-size="10pt" style:font-size-asian="10pt" style:font-name-complex="Arial" style:font-size-complex="10pt"/>
    </style:style>
    <style:style style:name="T352_21" style:family="text">
      <style:text-properties fo:font-size="10pt" style:font-size-asian="10pt" style:font-name-complex="Arial" style:font-size-complex="10pt"/>
    </style:style>
    <style:style style:name="T352_22" style:family="text">
      <style:text-properties fo:font-size="10pt" style:font-size-asian="10pt" style:font-name-complex="Arial" style:font-size-complex="10pt"/>
    </style:style>
    <style:style style:name="T352_23" style:family="text">
      <style:text-properties fo:font-size="10pt" style:font-size-asian="10pt" style:font-name-complex="Arial" style:font-size-complex="10pt"/>
    </style:style>
    <style:style style:name="T352_24" style:family="text">
      <style:text-properties fo:font-size="10pt" style:font-size-asian="10pt" style:font-name-complex="Arial" style:font-size-complex="10pt"/>
    </style:style>
    <style:style style:name="T352_25" style:family="text">
      <style:text-properties fo:font-size="10pt" style:font-size-asian="10pt" style:font-name-complex="Arial" style:font-size-complex="10pt"/>
    </style:style>
    <style:style style:name="T352_26" style:family="text">
      <style:text-properties fo:font-size="10pt" style:font-size-asian="10pt" style:font-name-complex="Arial" style:font-size-complex="10pt"/>
    </style:style>
    <style:style style:name="P353" style:family="paragraph" style:parent-style-name="Normal">
      <style:paragraph-properties fo:text-align="justify" fo:line-height="108%"/>
      <style:text-properties fo:font-size="10pt" style:font-size-asian="10pt" style:font-name-complex="Arial" style:font-size-complex="10pt" style:font-weight-complex="bold"/>
    </style:style>
    <style:style style:name="P354" style:family="paragraph" style:parent-style-name="Normal">
      <style:paragraph-properties fo:line-height="108%"/>
      <style:text-properties fo:font-size="10pt" style:font-size-asian="10pt" style:font-name-complex="Arial" style:font-size-complex="10pt"/>
    </style:style>
    <style:style style:name="Table7" style:family="table">
      <style:table-properties table:align="left" style:width="16.503cm" fo:margin-left="-0.259cm"/>
    </style:style>
    <style:style style:name="Column29" style:family="table-column">
      <style:table-column-properties style:column-width="3.013cm"/>
    </style:style>
    <style:style style:name="Column30" style:family="table-column">
      <style:table-column-properties style:column-width="1.087cm"/>
    </style:style>
    <style:style style:name="Column31" style:family="table-column">
      <style:table-column-properties style:column-width="1.653cm"/>
    </style:style>
    <style:style style:name="Column32" style:family="table-column">
      <style:table-column-properties style:column-width="5.791cm"/>
    </style:style>
    <style:style style:name="Column33" style:family="table-column">
      <style:table-column-properties style:column-width="4.96cm"/>
    </style:style>
    <style:style style:name="Row25" style:family="table-row">
      <style:table-row-properties style:min-row-height="0.863cm"/>
    </style:style>
    <style:style style:name="Cell11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5" style:family="paragraph" style:parent-style-name="Normal">
      <style:paragraph-properties fo:line-height="108%"/>
    </style:style>
    <style:style style:name="T355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Cell118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6" style:family="paragraph" style:parent-style-name="Normal">
      <style:paragraph-properties fo:line-height="108%"/>
    </style:style>
    <style:style style:name="T356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letter-kerning="true"/>
    </style:style>
    <style:style style:name="Row26" style:family="table-row">
      <style:table-row-properties style:min-row-height="0.612cm"/>
    </style:style>
    <style:style style:name="Cell11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7" style:family="paragraph" style:parent-style-name="Normal">
      <style:paragraph-properties fo:line-height="108%"/>
    </style:style>
    <style:style style:name="T357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8" style:family="paragraph" style:parent-style-name="Normal">
      <style:paragraph-properties fo:line-height="108%"/>
    </style:style>
    <style:style style:name="T358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letter-kerning="true"/>
    </style:style>
    <style:style style:name="Cell12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9" style:family="paragraph" style:parent-style-name="Normal">
      <style:paragraph-properties fo:line-height="108%"/>
    </style:style>
    <style:style style:name="T359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0" style:family="paragraph" style:parent-style-name="Normal">
      <style:paragraph-properties fo:line-height="108%"/>
    </style:style>
    <style:style style:name="T360_1" style:family="text">
      <style:text-properties fo:font-style="italic" style:font-style-asian="italic"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Row27" style:family="table-row">
      <style:table-row-properties style:min-row-height="0.609cm"/>
    </style:style>
    <style:style style:name="Cell12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1" style:family="paragraph" style:parent-style-name="Normal">
      <style:paragraph-properties fo:line-height="108%"/>
    </style:style>
    <style:style style:name="T361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2" style:family="paragraph" style:parent-style-name="Normal">
      <style:paragraph-properties fo:line-height="108%"/>
    </style:style>
    <style:style style:name="T362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Cell12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3" style:family="paragraph" style:parent-style-name="Normal">
      <style:paragraph-properties fo:line-height="108%"/>
    </style:style>
    <style:style style:name="T363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4" style:family="paragraph" style:parent-style-name="Normal">
      <style:paragraph-properties fo:line-height="108%"/>
    </style:style>
    <style:style style:name="T364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P365" style:family="paragraph" style:parent-style-name="Normal">
      <style:paragraph-properties fo:line-height="108%"/>
      <style:text-properties style:font-name-complex="Arial" fo:font-weight="bold" style:font-weight-asian="bold"/>
    </style:style>
    <style:style style:name="Table8" style:family="table">
      <style:table-properties table:align="left" style:width="16.494cm" fo:margin-left="0cm"/>
    </style:style>
    <style:style style:name="Column34" style:family="table-column">
      <style:table-column-properties style:column-width="5.992cm"/>
    </style:style>
    <style:style style:name="Column35" style:family="table-column">
      <style:table-column-properties style:column-width="2.018cm"/>
    </style:style>
    <style:style style:name="Column36" style:family="table-column">
      <style:table-column-properties style:column-width="8.484cm"/>
    </style:style>
    <style:style style:name="Row28" style:family="table-row">
      <style:table-row-properties style:min-row-height="0.482cm"/>
    </style:style>
    <style:style style:name="Cell12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6" style:family="paragraph" style:parent-style-name="Normal">
      <style:paragraph-properties fo:line-height="108%"/>
    </style:style>
    <style:style style:name="T366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T366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T366_3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T366_4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Cell12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7" style:family="paragraph" style:parent-style-name="Normal">
      <style:paragraph-properties fo:line-height="108%"/>
    </style:style>
    <style:style style:name="T367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T367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Cell12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8" style:family="paragraph" style:parent-style-name="Normal">
      <style:paragraph-properties fo:line-height="108%"/>
    </style:style>
    <style:style style:name="T368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Row29" style:family="table-row"/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9" style:family="paragraph" style:parent-style-name="Normal">
      <style:paragraph-properties fo:line-height="108%"/>
    </style:style>
    <style:style style:name="T369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Cell1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0" style:family="paragraph" style:parent-style-name="Normal">
      <style:paragraph-properties fo:text-align="center" fo:line-height="108%"/>
    </style:style>
    <style:style style:name="T370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1" style:family="paragraph" style:parent-style-name="Normal">
      <style:paragraph-properties fo:line-height="108%"/>
    </style:style>
    <style:style style:name="T371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letter-kerning="true"/>
    </style:style>
    <style:style style:name="T371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letter-kerning="true"/>
    </style:style>
    <style:style style:name="T371_3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letter-kerning="true"/>
    </style:style>
    <style:style style:name="T371_4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letter-kerning="true"/>
    </style:style>
    <style:style style:name="T371_5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letter-kerning="true"/>
    </style:style>
    <style:style style:name="T371_6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71_7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71_8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71_9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71_10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71_1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71_1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71_13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71_14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71_15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Row30" style:family="table-row"/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2" style:family="paragraph" style:parent-style-name="Normal">
      <style:paragraph-properties fo:line-height="108%"/>
    </style:style>
    <style:style style:name="T372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72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style:letter-kerning="true"/>
    </style:style>
    <style:style style:name="T372_3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Cell1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3" style:family="paragraph" style:parent-style-name="Normal">
      <style:paragraph-properties fo:text-align="center" fo:line-height="108%"/>
    </style:style>
    <style:style style:name="T373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4" style:family="paragraph" style:parent-style-name="Normal">
      <style:paragraph-properties fo:line-height="108%"/>
    </style:style>
    <style:style style:name="T374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letter-kerning="true"/>
    </style:style>
    <style:style style:name="T374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letter-kerning="true"/>
    </style:style>
    <style:style style:name="T374_3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74_4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74_5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74_6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74_7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74_8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74_9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74_10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letter-kerning="true"/>
    </style:style>
    <style:style style:name="T374_1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letter-kerning="true"/>
    </style:style>
    <style:style style:name="T374_1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letter-kerning="true"/>
    </style:style>
    <style:style style:name="T374_13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style:letter-kerning="true"/>
    </style:style>
    <style:style style:name="T374_14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letter-kerning="true"/>
    </style:style>
    <style:style style:name="T374_15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letter-kerning="true"/>
    </style:style>
    <style:style style:name="T374_16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letter-kerning="true"/>
    </style:style>
    <style:style style:name="T374_17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letter-kerning="true"/>
    </style:style>
    <style:style style:name="T374_18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letter-kerning="true"/>
    </style:style>
    <style:style style:name="T374_19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letter-kerning="true"/>
    </style:style>
    <style:style style:name="T374_20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letter-kerning="true"/>
    </style:style>
    <style:style style:name="Row31" style:family="table-row"/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5" style:family="paragraph" style:parent-style-name="Normal">
      <style:paragraph-properties fo:line-height="108%"/>
    </style:style>
    <style:style style:name="T375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75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style:letter-kerning="true"/>
    </style:style>
    <style:style style:name="T375_3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Cell1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6" style:family="paragraph" style:parent-style-name="Normal">
      <style:paragraph-properties fo:text-align="center" fo:line-height="108%"/>
    </style:style>
    <style:style style:name="T376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7" style:family="paragraph" style:parent-style-name="Normal">
      <style:paragraph-properties fo:line-height="108%"/>
    </style:style>
    <style:style style:name="T377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letter-kerning="true"/>
    </style:style>
    <style:style style:name="T377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letter-kerning="true"/>
    </style:style>
    <style:style style:name="T377_3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letter-kerning="true"/>
    </style:style>
    <style:style style:name="T377_4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letter-kerning="true"/>
    </style:style>
    <style:style style:name="T377_5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77_6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77_7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77_8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77_9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77_10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77_1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77_1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77_13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77_14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77_15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77_16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77_17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77_18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77_19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377_20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P378" style:family="paragraph" style:parent-style-name="Normal">
      <style:paragraph-properties fo:text-align="justify" fo:line-height="108%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79" style:family="paragraph" style:parent-style-name="Normal">
      <style:paragraph-properties fo:text-align="justify" fo:line-height="108%"/>
    </style:style>
    <style:style style:name="T37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80" style:family="paragraph" style:parent-style-name="Normal">
      <style:paragraph-properties fo:text-align="justify" fo:line-height="108%"/>
      <style:text-properties fo:font-size="11pt" style:font-size-asian="11pt" style:font-name-complex="Arial" style:font-size-complex="11pt" style:font-weight-complex="bold"/>
    </style:style>
    <style:style style:name="P381" style:family="paragraph" style:parent-style-name="Normal">
      <style:paragraph-properties fo:text-align="justify" fo:line-height="108%"/>
    </style:style>
    <style:style style:name="T381_1" style:family="text">
      <style:text-properties fo:font-size="10pt" style:font-size-asian="10pt" style:font-name-complex="Arial" style:font-size-complex="11pt" style:font-weight-complex="bold"/>
    </style:style>
    <style:style style:name="T381_2" style:family="text">
      <style:text-properties fo:font-size="10pt" style:font-size-asian="10pt" style:font-name-complex="Arial" style:font-size-complex="11pt" style:font-weight-complex="bold"/>
    </style:style>
    <style:style style:name="T381_3" style:family="text">
      <style:text-properties fo:font-size="10pt" style:font-size-asian="10pt" style:font-name-complex="Arial" style:font-size-complex="11pt" style:font-weight-complex="bold"/>
    </style:style>
    <style:style style:name="T381_4" style:family="text">
      <style:text-properties fo:font-size="10pt" style:font-size-asian="10pt" style:font-name-complex="Arial" style:font-size-complex="11pt" style:font-weight-complex="bold"/>
    </style:style>
    <style:style style:name="T381_5" style:family="text">
      <style:text-properties fo:font-size="10pt" style:font-size-asian="10pt" style:font-name-complex="Arial" style:font-size-complex="11pt" style:font-weight-complex="bold"/>
    </style:style>
    <style:style style:name="P382" style:family="paragraph" style:parent-style-name="Normal">
      <style:paragraph-properties fo:text-align="justify" fo:line-height="108%"/>
    </style:style>
    <style:style style:name="T382_1" style:family="text">
      <style:text-properties fo:font-size="10pt" style:font-size-asian="10pt" style:font-name-complex="Arial" style:font-size-complex="11pt" style:font-weight-complex="bold"/>
    </style:style>
    <style:style style:name="T382_2" style:family="text">
      <style:text-properties fo:font-size="10pt" style:font-size-asian="10pt" style:font-name-complex="Arial" style:font-size-complex="11pt" style:font-weight-complex="bold"/>
    </style:style>
    <style:style style:name="T382_3" style:family="text">
      <style:text-properties fo:font-size="10pt" style:font-size-asian="10pt" style:font-name-complex="Arial" style:font-size-complex="11pt" style:font-weight-complex="bold"/>
    </style:style>
    <style:style style:name="T382_4" style:family="text">
      <style:text-properties fo:font-size="10pt" style:font-size-asian="10pt" style:font-name-complex="Arial" style:font-size-complex="11pt" style:font-weight-complex="bold"/>
    </style:style>
    <style:style style:name="T382_5" style:family="text">
      <style:text-properties fo:font-size="10pt" style:font-size-asian="10pt" style:font-name-complex="Arial" style:font-size-complex="11pt" style:font-weight-complex="bold"/>
    </style:style>
    <style:style style:name="T382_6" style:family="text">
      <style:text-properties fo:font-size="10pt" style:font-size-asian="10pt" style:font-name-complex="Arial" style:font-size-complex="11pt" style:font-weight-complex="bold"/>
    </style:style>
    <style:style style:name="T382_7" style:family="text">
      <style:text-properties fo:font-size="10pt" style:font-size-asian="10pt" style:font-name-complex="Arial" style:font-size-complex="11pt" style:font-weight-complex="bold"/>
    </style:style>
    <style:style style:name="T382_8" style:family="text">
      <style:text-properties fo:font-size="10pt" style:font-size-asian="10pt" style:font-name-complex="Arial" style:font-size-complex="11pt" style:font-weight-complex="bold"/>
    </style:style>
    <style:style style:name="T382_9" style:family="text">
      <style:text-properties fo:font-size="10pt" style:font-size-asian="10pt" style:font-name-complex="Arial" style:font-size-complex="11pt" style:font-weight-complex="bold"/>
    </style:style>
    <style:style style:name="T382_10" style:family="text">
      <style:text-properties fo:font-size="10pt" style:font-size-asian="10pt" style:font-name-complex="Arial" style:font-size-complex="11pt" style:font-weight-complex="bold"/>
    </style:style>
    <style:style style:name="T382_11" style:family="text">
      <style:text-properties fo:font-size="10pt" style:font-size-asian="10pt" style:font-name-complex="Arial" style:font-size-complex="11pt" style:font-weight-complex="bold"/>
    </style:style>
    <style:style style:name="T382_12" style:family="text">
      <style:text-properties fo:font-size="10pt" style:font-size-asian="10pt" style:font-name-complex="Arial" style:font-size-complex="11pt" style:font-weight-complex="bold"/>
    </style:style>
    <style:style style:name="T382_13" style:family="text">
      <style:text-properties fo:font-size="10pt" style:font-size-asian="10pt" style:font-name-complex="Arial" style:font-size-complex="11pt" style:font-weight-complex="bold"/>
    </style:style>
    <style:style style:name="P383" style:family="paragraph" style:parent-style-name="Normal">
      <style:paragraph-properties fo:text-align="justify" fo:line-height="108%"/>
      <style:text-properties fo:font-size="10pt" style:font-size-asian="10pt" style:font-name-complex="Arial" style:font-size-complex="11pt" style:font-weight-complex="bold"/>
    </style:style>
    <style:style style:name="P384" style:family="paragraph" style:parent-style-name="Normal">
      <style:paragraph-properties fo:text-align="justify" fo:line-height="108%"/>
    </style:style>
    <style:style style:name="T384_1" style:family="text">
      <style:text-properties fo:font-size="10pt" style:font-size-asian="10pt" style:font-name-complex="Arial" style:font-size-complex="11pt" style:font-weight-complex="bold"/>
    </style:style>
    <style:style style:name="T384_2" style:family="text">
      <style:text-properties fo:font-size="10pt" style:font-size-asian="10pt" style:font-name-complex="Arial" style:font-size-complex="11pt" style:font-weight-complex="bold"/>
    </style:style>
    <style:style style:name="T384_3" style:family="text">
      <style:text-properties fo:font-size="10pt" style:font-size-asian="10pt" style:font-name-complex="Arial" style:font-size-complex="11pt" style:font-weight-complex="bold"/>
    </style:style>
    <style:style style:name="T384_4" style:family="text">
      <style:text-properties fo:font-size="10pt" style:font-size-asian="10pt" style:font-name-complex="Arial" style:font-size-complex="11pt" style:font-weight-complex="bold"/>
    </style:style>
    <style:style style:name="T384_5" style:family="text">
      <style:text-properties fo:font-size="10pt" style:font-size-asian="10pt" style:font-name-complex="Arial" style:font-size-complex="11pt" style:font-weight-complex="bold"/>
    </style:style>
    <style:style style:name="T384_6" style:family="text">
      <style:text-properties fo:font-size="10pt" style:font-size-asian="10pt" style:font-name-complex="Arial" style:font-size-complex="11pt" style:font-weight-complex="bold"/>
    </style:style>
    <style:style style:name="T384_7" style:family="text">
      <style:text-properties fo:font-size="10pt" style:font-size-asian="10pt" style:font-name-complex="Arial" style:font-size-complex="11pt" style:font-weight-complex="bold"/>
    </style:style>
    <style:style style:name="T384_8" style:family="text">
      <style:text-properties fo:font-size="10pt" style:font-size-asian="10pt" style:font-name-complex="Arial" style:font-size-complex="11pt" style:font-weight-complex="bold"/>
    </style:style>
    <style:style style:name="T384_9" style:family="text">
      <style:text-properties fo:font-size="10pt" style:font-size-asian="10pt" style:font-name-complex="Arial" style:font-size-complex="11pt" style:font-weight-complex="bold"/>
    </style:style>
    <style:style style:name="T384_10" style:family="text">
      <style:text-properties fo:font-size="10pt" style:font-size-asian="10pt" style:font-name-complex="Arial" style:font-size-complex="11pt" style:font-weight-complex="bold"/>
    </style:style>
    <style:style style:name="T384_11" style:family="text">
      <style:text-properties fo:font-size="10pt" style:font-size-asian="10pt" style:font-name-complex="Arial" style:font-size-complex="11pt" style:font-weight-complex="bold"/>
    </style:style>
    <style:style style:name="T384_12" style:family="text">
      <style:text-properties fo:font-size="10pt" style:font-size-asian="10pt" style:font-name-complex="Arial" style:font-size-complex="11pt" style:font-weight-complex="bold"/>
    </style:style>
    <style:style style:name="T384_13" style:family="text">
      <style:text-properties fo:font-size="10pt" style:font-size-asian="10pt" style:font-name-complex="Arial" style:font-size-complex="11pt" style:font-weight-complex="bold"/>
    </style:style>
    <style:style style:name="T384_14" style:family="text">
      <style:text-properties fo:font-size="10pt" style:font-size-asian="10pt" style:font-name-complex="Arial" style:font-size-complex="11pt" style:font-weight-complex="bold"/>
    </style:style>
    <style:style style:name="T384_15" style:family="text">
      <style:text-properties fo:font-size="10pt" style:font-size-asian="10pt" style:font-name-complex="Arial" style:font-size-complex="11pt" style:font-weight-complex="bold"/>
    </style:style>
    <style:style style:name="T384_16" style:family="text">
      <style:text-properties fo:font-size="10pt" style:font-size-asian="10pt" style:font-name-complex="Arial" style:font-size-complex="11pt" style:font-weight-complex="bold"/>
    </style:style>
    <style:style style:name="T384_17" style:family="text">
      <style:text-properties fo:font-size="10pt" style:font-size-asian="10pt" style:font-name-complex="Arial" style:font-size-complex="11pt" style:font-weight-complex="bold"/>
    </style:style>
    <style:style style:name="T384_18" style:family="text">
      <style:text-properties fo:font-size="10pt" style:font-size-asian="10pt" style:font-name-complex="Arial" style:font-size-complex="11pt" style:font-weight-complex="bold"/>
    </style:style>
    <style:style style:name="T384_19" style:family="text">
      <style:text-properties fo:font-size="10pt" style:font-size-asian="10pt" style:font-name-complex="Arial" style:font-size-complex="11pt" style:font-weight-complex="bold"/>
    </style:style>
    <style:style style:name="T384_20" style:family="text">
      <style:text-properties fo:font-size="10pt" style:font-size-asian="10pt" style:font-name-complex="Arial" style:font-size-complex="11pt" style:font-weight-complex="bold"/>
    </style:style>
    <style:style style:name="T384_21" style:family="text">
      <style:text-properties fo:font-size="10pt" style:font-size-asian="10pt" style:font-name-complex="Arial" style:font-size-complex="11pt" style:font-weight-complex="bold"/>
    </style:style>
    <style:style style:name="T384_22" style:family="text">
      <style:text-properties fo:font-size="10pt" style:font-size-asian="10pt" style:font-name-complex="Arial" style:font-size-complex="11pt" style:font-weight-complex="bold"/>
    </style:style>
    <style:style style:name="T384_23" style:family="text">
      <style:text-properties fo:font-size="10pt" style:font-size-asian="10pt" style:font-name-complex="Arial" style:font-size-complex="11pt" style:font-weight-complex="bold"/>
    </style:style>
    <style:style style:name="T384_24" style:family="text">
      <style:text-properties fo:font-size="10pt" style:font-size-asian="10pt" style:font-name-complex="Arial" style:font-size-complex="11pt" style:font-weight-complex="bold"/>
    </style:style>
    <style:style style:name="T384_25" style:family="text">
      <style:text-properties fo:font-size="10pt" style:font-size-asian="10pt" style:font-name-complex="Arial" style:font-size-complex="11pt" style:font-weight-complex="bold"/>
    </style:style>
    <style:style style:name="T384_26" style:family="text">
      <style:text-properties fo:font-size="10pt" style:font-size-asian="10pt" style:font-name-complex="Arial" style:font-size-complex="11pt" style:font-weight-complex="bold"/>
    </style:style>
    <style:style style:name="T384_27" style:family="text">
      <style:text-properties fo:font-size="10pt" style:font-size-asian="10pt" style:font-name-complex="Arial" style:font-size-complex="11pt" style:font-weight-complex="bold"/>
    </style:style>
    <style:style style:name="T384_28" style:family="text">
      <style:text-properties fo:font-size="10pt" style:font-size-asian="10pt" style:font-name-complex="Arial" style:font-size-complex="11pt" style:font-weight-complex="bold"/>
    </style:style>
    <style:style style:name="T384_29" style:family="text">
      <style:text-properties fo:font-size="10pt" style:font-size-asian="10pt" style:font-name-complex="Arial" style:font-size-complex="11pt" style:font-weight-complex="bold"/>
    </style:style>
    <style:style style:name="T384_30" style:family="text">
      <style:text-properties fo:font-size="10pt" style:font-size-asian="10pt" style:font-name-complex="Arial" style:font-size-complex="11pt" style:font-weight-complex="bold"/>
    </style:style>
    <style:style style:name="T384_31" style:family="text">
      <style:text-properties fo:font-size="10pt" style:font-size-asian="10pt" style:font-name-complex="Arial" style:font-size-complex="11pt" style:font-weight-complex="bold"/>
    </style:style>
    <style:style style:name="T384_32" style:family="text">
      <style:text-properties fo:font-size="10pt" style:font-size-asian="10pt" style:font-name-complex="Arial" style:font-size-complex="11pt" style:font-weight-complex="bold"/>
    </style:style>
    <style:style style:name="T384_33" style:family="text">
      <style:text-properties fo:font-size="10pt" style:font-size-asian="10pt" style:font-name-complex="Arial" style:font-size-complex="11pt" style:font-weight-complex="bold"/>
    </style:style>
    <style:style style:name="T384_34" style:family="text">
      <style:text-properties fo:font-size="10pt" style:font-size-asian="10pt" style:font-name-complex="Arial" style:font-size-complex="11pt" style:font-weight-complex="bold"/>
    </style:style>
    <style:style style:name="T384_35" style:family="text">
      <style:text-properties fo:font-size="10pt" style:font-size-asian="10pt" style:font-name-complex="Arial" style:font-size-complex="11pt" style:font-weight-complex="bold"/>
    </style:style>
    <style:style style:name="T384_36" style:family="text">
      <style:text-properties fo:font-size="10pt" style:font-size-asian="10pt" style:font-name-complex="Arial" style:font-size-complex="11pt" style:font-weight-complex="bold"/>
    </style:style>
    <style:style style:name="T384_37" style:family="text">
      <style:text-properties fo:font-size="10pt" style:font-size-asian="10pt" style:font-name-complex="Arial" style:font-size-complex="11pt" style:font-weight-complex="bold"/>
    </style:style>
    <style:style style:name="T384_38" style:family="text">
      <style:text-properties fo:font-size="10pt" style:font-size-asian="10pt" style:font-name-complex="Arial" style:font-size-complex="11pt" style:font-weight-complex="bold"/>
    </style:style>
    <style:style style:name="T384_39" style:family="text">
      <style:text-properties fo:font-size="10pt" style:font-size-asian="10pt" style:font-name-complex="Arial" style:font-size-complex="11pt" style:font-weight-complex="bold"/>
    </style:style>
    <style:style style:name="T384_40" style:family="text">
      <style:text-properties fo:font-size="10pt" style:font-size-asian="10pt" style:font-name-complex="Arial" style:font-size-complex="11pt" style:font-weight-complex="bold"/>
    </style:style>
    <style:style style:name="T384_41" style:family="text">
      <style:text-properties fo:font-size="10pt" style:font-size-asian="10pt" style:font-name-complex="Arial" style:font-size-complex="11pt" style:font-weight-complex="bold"/>
    </style:style>
    <style:style style:name="T384_42" style:family="text">
      <style:text-properties fo:font-size="10pt" style:font-size-asian="10pt" style:font-name-complex="Arial" style:font-size-complex="11pt" style:font-weight-complex="bold"/>
    </style:style>
    <style:style style:name="T384_43" style:family="text">
      <style:text-properties fo:font-size="10pt" style:font-size-asian="10pt" style:font-name-complex="Arial" style:font-size-complex="11pt" style:font-weight-complex="bold"/>
    </style:style>
    <style:style style:name="T384_44" style:family="text">
      <style:text-properties fo:font-size="10pt" style:font-size-asian="10pt" style:font-name-complex="Arial" style:font-size-complex="11pt" style:font-weight-complex="bold"/>
    </style:style>
    <style:style style:name="T384_45" style:family="text">
      <style:text-properties fo:font-size="10pt" style:font-size-asian="10pt" style:font-name-complex="Arial" style:font-size-complex="11pt" style:font-weight-complex="bold"/>
    </style:style>
    <style:style style:name="T384_46" style:family="text">
      <style:text-properties fo:font-size="10pt" style:font-size-asian="10pt" style:font-name-complex="Arial" style:font-size-complex="11pt" style:font-weight-complex="bold"/>
    </style:style>
    <style:style style:name="T384_47" style:family="text">
      <style:text-properties fo:font-size="10pt" style:font-size-asian="10pt" style:font-name-complex="Arial" style:font-size-complex="11pt" style:font-weight-complex="bold"/>
    </style:style>
    <style:style style:name="T384_48" style:family="text">
      <style:text-properties fo:font-size="10pt" style:font-size-asian="10pt" style:font-name-complex="Arial" style:font-size-complex="11pt" style:font-weight-complex="bold"/>
    </style:style>
    <style:style style:name="P385" style:family="paragraph" style:parent-style-name="Normal">
      <style:paragraph-properties fo:text-align="justify" fo:line-height="108%"/>
      <style:text-properties fo:font-size="10pt" style:font-size-asian="10pt" style:font-name-complex="Arial" style:font-size-complex="11pt" style:font-weight-complex="bold"/>
    </style:style>
    <style:style style:name="P386" style:family="paragraph" style:parent-style-name="Normal">
      <style:paragraph-properties fo:text-align="justify" fo:line-height="108%"/>
    </style:style>
    <style:style style:name="T386_1" style:family="text">
      <style:text-properties fo:font-size="10pt" style:font-size-asian="10pt" style:font-name-complex="Arial" style:font-size-complex="11pt" style:font-weight-complex="bold"/>
    </style:style>
    <style:style style:name="T386_2" style:family="text">
      <style:text-properties fo:font-size="10pt" style:font-size-asian="10pt" style:font-name-complex="Arial" style:font-size-complex="11pt" style:font-weight-complex="bold"/>
    </style:style>
    <style:style style:name="T386_3" style:family="text">
      <style:text-properties fo:font-size="10pt" style:font-size-asian="10pt" style:font-name-complex="Arial" style:font-size-complex="11pt" style:font-weight-complex="bold"/>
    </style:style>
    <style:style style:name="T386_4" style:family="text">
      <style:text-properties fo:font-size="10pt" style:font-size-asian="10pt" style:font-name-complex="Arial" style:font-size-complex="11pt" style:font-weight-complex="bold"/>
    </style:style>
    <style:style style:name="P387" style:family="paragraph" style:parent-style-name="Normal">
      <style:paragraph-properties fo:text-align="justify" fo:line-height="108%"/>
      <style:text-properties fo:font-size="10pt" style:font-size-asian="10pt" style:font-name-complex="Arial" style:font-size-complex="10pt"/>
    </style:style>
    <style:style style:name="P388" style:family="paragraph" style:parent-style-name="Normal">
      <style:paragraph-properties fo:text-align="justify" fo:line-height="108%"/>
    </style:style>
    <style:style style:name="T388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89" style:family="paragraph" style:parent-style-name="Normal">
      <style:paragraph-properties fo:text-align="justify" fo:line-height="108%"/>
      <style:text-properties fo:color="#ff0000" fo:font-size="10pt" style:font-size-asian="10pt" style:font-name-complex="Arial"/>
    </style:style>
    <style:style style:name="P390" style:family="paragraph" style:parent-style-name="Normal">
      <style:paragraph-properties fo:text-align="justify" fo:line-height="108%"/>
    </style:style>
    <style:style style:name="T390_1" style:family="text">
      <style:text-properties fo:font-size="10pt" style:font-size-asian="10pt" style:font-name-complex="Arial" style:font-size-complex="10pt"/>
    </style:style>
    <style:style style:name="P391" style:family="paragraph" style:parent-style-name="Normal">
      <style:paragraph-properties fo:text-align="justify" fo:line-height="108%"/>
    </style:style>
    <style:style style:name="T391_1" style:family="text">
      <style:text-properties fo:font-size="10pt" style:font-size-asian="10pt" style:font-name-complex="Arial" style:font-size-complex="10pt"/>
    </style:style>
    <style:style style:name="T391_2" style:family="text">
      <style:text-properties fo:font-size="10pt" style:font-size-asian="10pt" style:font-name-complex="Arial" style:font-size-complex="10pt"/>
    </style:style>
    <style:style style:name="T391_3" style:family="text">
      <style:text-properties fo:font-size="10pt" style:font-size-asian="10pt" style:font-name-complex="Arial" style:font-size-complex="10pt"/>
    </style:style>
    <style:style style:name="T391_4" style:family="text">
      <style:text-properties fo:font-size="10pt" style:font-size-asian="10pt" style:font-name-complex="Arial" style:font-size-complex="10pt"/>
    </style:style>
    <style:style style:name="T391_5" style:family="text">
      <style:text-properties fo:font-size="10pt" style:font-size-asian="10pt" style:font-name-complex="Arial" style:font-size-complex="10pt"/>
    </style:style>
    <style:style style:name="T391_6" style:family="text">
      <style:text-properties fo:font-size="10pt" style:font-size-asian="10pt" style:font-name-complex="Arial" style:font-size-complex="10pt"/>
    </style:style>
    <style:style style:name="T391_7" style:family="text">
      <style:text-properties fo:font-size="10pt" style:font-size-asian="10pt" style:font-name-complex="Arial" style:font-size-complex="10pt"/>
    </style:style>
    <style:style style:name="T391_8" style:family="text">
      <style:text-properties fo:font-size="10pt" style:font-size-asian="10pt" style:font-name-complex="Arial" style:font-size-complex="10pt"/>
    </style:style>
    <style:style style:name="T391_9" style:family="text">
      <style:text-properties fo:font-size="10pt" style:font-size-asian="10pt" style:font-name-complex="Arial" style:font-size-complex="10pt"/>
    </style:style>
    <style:style style:name="T391_10" style:family="text">
      <style:text-properties fo:font-size="10pt" style:font-size-asian="10pt" style:font-name-complex="Arial" style:font-size-complex="10pt"/>
    </style:style>
    <style:style style:name="T391_11" style:family="text">
      <style:text-properties fo:font-size="10pt" style:font-size-asian="10pt" style:font-name-complex="Arial" style:font-size-complex="10pt"/>
    </style:style>
    <style:style style:name="P392" style:family="paragraph" style:parent-style-name="Normal">
      <style:paragraph-properties fo:text-align="justify" fo:line-height="108%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93" style:family="paragraph" style:parent-style-name="Normal">
      <style:paragraph-properties fo:text-align="justify" fo:line-height="108%"/>
    </style:style>
    <style:style style:name="T393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94" style:family="paragraph" style:parent-style-name="Normal">
      <style:paragraph-properties fo:text-align="justify"/>
    </style:style>
    <style:style style:name="T394_1" style:family="text">
      <style:text-properties fo:color="#000000" fo:font-size="10pt" style:font-size-asian="10pt" style:font-name-complex="Arial" style:font-size-complex="10pt" fo:font-weight="bold" style:font-weight-asian="bold" style:font-weight-complex="bold"/>
    </style:style>
    <style:style style:name="T394_2" style:family="text">
      <style:text-properties fo:color="#000000" fo:font-size="10pt" style:font-size-asian="10pt" style:font-name-complex="Arial" style:font-size-complex="10pt"/>
    </style:style>
    <style:style style:name="P395" style:family="paragraph" style:parent-style-name="Normal">
      <style:paragraph-properties fo:text-align="justify"/>
    </style:style>
    <style:style style:name="T395_1" style:family="text">
      <style:text-properties fo:color="#000000" fo:font-size="10pt" style:font-size-asian="10pt" style:font-name-complex="Arial" style:font-size-complex="10pt" fo:font-weight="bold" style:font-weight-asian="bold" style:font-weight-complex="bold"/>
    </style:style>
    <style:style style:name="T395_2" style:family="text">
      <style:text-properties fo:color="#000000" fo:font-size="10pt" style:font-size-asian="10pt" style:font-name-complex="Arial" style:font-size-complex="10pt"/>
    </style:style>
    <style:style style:name="T395_3" style:family="text">
      <style:text-properties fo:color="#000000" fo:font-size="10pt" style:font-size-asian="10pt" style:font-name-complex="Arial" style:font-size-complex="10pt" style:text-underline-style="solid" style:text-underline-color="font-color"/>
    </style:style>
    <style:style style:name="T395_4" style:family="text">
      <style:text-properties fo:color="#000000" fo:font-size="10pt" style:font-size-asian="10pt" style:font-name-complex="Arial" style:font-size-complex="10pt"/>
    </style:style>
    <style:style style:name="T395_5" style:family="text">
      <style:text-properties fo:color="#000000" fo:font-size="10pt" style:font-size-asian="10pt" style:font-name-complex="Arial" style:font-size-complex="10pt"/>
    </style:style>
    <style:style style:name="T395_6" style:family="text">
      <style:text-properties fo:color="#000000" fo:font-size="10pt" style:font-size-asian="10pt" style:font-name-complex="Arial" style:font-size-complex="10pt"/>
    </style:style>
    <style:style style:name="T395_7" style:family="text">
      <style:text-properties fo:color="#000000" fo:font-size="10pt" style:font-size-asian="10pt" style:font-name-complex="Arial" style:font-size-complex="10pt"/>
    </style:style>
    <style:style style:name="T395_8" style:family="text">
      <style:text-properties fo:color="#000000" fo:font-size="10pt" style:font-size-asian="10pt" style:font-name-complex="Arial" style:font-size-complex="10pt"/>
    </style:style>
    <style:style style:name="T395_9" style:family="text">
      <style:text-properties fo:color="#000000" fo:font-size="10pt" style:font-size-asian="10pt" style:font-name-complex="Arial" style:font-size-complex="10pt"/>
    </style:style>
    <style:style style:name="T395_10" style:family="text">
      <style:text-properties fo:color="#000000" fo:font-size="10pt" style:font-size-asian="10pt" style:font-name-complex="Arial" style:font-size-complex="10pt"/>
    </style:style>
    <style:style style:name="P396" style:family="paragraph" style:parent-style-name="Normal">
      <style:paragraph-properties fo:text-align="justify" fo:line-height="108%"/>
      <style:text-properties fo:font-size="10pt" style:font-size-asian="10pt" style:font-name-complex="Arial" style:font-size-complex="10pt"/>
    </style:style>
    <style:style style:name="P397" style:family="paragraph" style:parent-style-name="Normal">
      <style:paragraph-properties fo:text-align="justify" fo:line-height="108%"/>
    </style:style>
    <style:style style:name="T39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98" style:family="paragraph" style:parent-style-name="Normal">
      <style:paragraph-properties fo:text-align="justify" fo:line-height="108%"/>
      <style:text-properties style:font-name-complex="Arial" fo:font-weight="bold" style:font-weight-asian="bold" style:font-weight-complex="bold"/>
    </style:style>
    <style:style style:name="P399" style:family="paragraph" style:parent-style-name="Normal">
      <style:paragraph-properties fo:text-align="justify" fo:line-height="108%"/>
    </style:style>
    <style:style style:name="T399_1" style:family="text">
      <style:text-properties fo:font-size="10pt" style:font-size-asian="10pt" style:font-name-complex="Arial" style:font-size-complex="10pt"/>
    </style:style>
    <style:style style:name="T399_2" style:family="text">
      <style:text-properties fo:font-size="10pt" style:font-size-asian="10pt" style:font-name-complex="Arial" style:font-size-complex="10pt"/>
    </style:style>
    <style:style style:name="T399_3" style:family="text">
      <style:text-properties fo:font-size="10pt" style:font-size-asian="10pt" style:font-name-complex="Arial" style:font-size-complex="10pt"/>
    </style:style>
    <style:style style:name="T399_4" style:family="text">
      <style:text-properties fo:font-size="10pt" style:font-size-asian="10pt" style:font-name-complex="Arial" style:font-size-complex="10pt"/>
    </style:style>
    <style:style style:name="T399_5" style:family="text">
      <style:text-properties fo:font-size="10pt" style:font-size-asian="10pt" style:font-name-complex="Arial" style:font-size-complex="10pt"/>
    </style:style>
    <style:style style:name="T399_6" style:family="text">
      <style:text-properties fo:font-size="10pt" style:font-size-asian="10pt" style:font-name-complex="Arial" style:font-size-complex="10pt"/>
    </style:style>
    <style:style style:name="T399_7" style:family="text">
      <style:text-properties fo:font-size="10pt" style:font-size-asian="10pt" style:font-name-complex="Arial" style:font-size-complex="10pt"/>
    </style:style>
    <style:style style:name="T399_8" style:family="text">
      <style:text-properties fo:font-size="10pt" style:font-size-asian="10pt" style:font-name-complex="Arial" style:font-size-complex="10pt"/>
    </style:style>
    <style:style style:name="T399_9" style:family="text">
      <style:text-properties fo:font-size="10pt" style:font-size-asian="10pt" style:font-name-complex="Arial" style:font-size-complex="10pt"/>
    </style:style>
    <style:style style:name="T399_10" style:family="text">
      <style:text-properties fo:font-size="10pt" style:font-size-asian="10pt" style:font-name-complex="Arial" style:font-size-complex="10pt"/>
    </style:style>
    <style:style style:name="P400" style:family="paragraph" style:parent-style-name="Normal">
      <style:paragraph-properties fo:text-align="justify" fo:line-height="108%"/>
      <style:text-properties fo:font-size="10pt" style:font-size-asian="10pt" style:font-name-complex="Arial" style:font-size-complex="10pt"/>
    </style:style>
    <style:style style:name="P401" style:family="paragraph" style:parent-style-name="Normal">
      <style:paragraph-properties fo:text-align="justify" fo:line-height="108%"/>
    </style:style>
    <style:style style:name="T401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402" style:family="paragraph" style:parent-style-name="Normal">
      <style:paragraph-properties fo:line-height="108%" fo:margin-bottom="0.282cm"/>
    </style:style>
    <style:style style:name="T402_1" style:family="text">
      <style:text-properties fo:font-size="10pt" style:font-size-asian="10pt" style:font-name-complex="Arial" style:font-size-complex="11pt" fo:font-weight="bold" style:font-weight-asian="bold"/>
    </style:style>
    <style:style style:name="T402_2" style:family="text">
      <style:text-properties fo:font-size="10pt" style:font-size-asian="10pt" style:font-name-complex="Arial" style:font-size-complex="11pt" style:font-weight-complex="bold"/>
    </style:style>
    <style:style style:name="T402_3" style:family="text">
      <style:text-properties fo:font-size="10pt" style:font-size-asian="10pt" style:font-name-complex="Arial" style:font-size-complex="11pt" style:font-weight-complex="bold"/>
    </style:style>
    <style:style style:name="T402_4" style:family="text">
      <style:text-properties fo:font-size="10pt" style:font-size-asian="10pt" style:font-name-complex="Arial" style:font-size-complex="11pt" style:font-weight-complex="bold"/>
    </style:style>
    <style:style style:name="T402_5" style:family="text">
      <style:text-properties fo:font-size="10pt" style:font-size-asian="10pt" style:font-name-complex="Arial" style:font-size-complex="11pt" style:font-weight-complex="bold"/>
    </style:style>
    <style:style style:name="T402_6" style:family="text">
      <style:text-properties fo:font-size="10pt" style:font-size-asian="10pt" style:font-name-complex="Arial" style:font-size-complex="11pt" style:font-weight-complex="bold"/>
    </style:style>
    <style:style style:name="T402_7" style:family="text">
      <style:text-properties fo:font-size="10pt" style:font-size-asian="10pt" style:font-name-complex="Arial" style:font-size-complex="11pt" style:font-weight-complex="bold"/>
    </style:style>
    <style:style style:name="T402_8" style:family="text">
      <style:text-properties fo:font-size="10pt" style:font-size-asian="10pt" style:font-name-complex="Arial" style:font-size-complex="11pt" style:font-weight-complex="bold"/>
    </style:style>
    <style:style style:name="T402_9" style:family="text">
      <style:text-properties fo:font-size="10pt" style:font-size-asian="10pt" style:font-name-complex="Arial" style:font-size-complex="11pt" style:font-weight-complex="bold"/>
    </style:style>
    <style:style style:name="T402_10" style:family="text">
      <style:text-properties fo:font-size="10pt" style:font-size-asian="10pt" style:font-name-complex="Arial" style:font-size-complex="11pt" style:font-weight-complex="bold"/>
    </style:style>
    <style:style style:name="T402_11" style:family="text">
      <style:text-properties fo:font-size="10pt" style:font-size-asian="10pt" style:font-name-complex="Arial" style:font-size-complex="11pt" style:font-weight-complex="bold"/>
    </style:style>
    <style:style style:name="T402_12" style:family="text">
      <style:text-properties fo:font-size="10pt" style:font-size-asian="10pt" style:font-name-complex="Arial" style:font-size-complex="11pt" style:font-weight-complex="bold"/>
    </style:style>
    <style:style style:name="T402_13" style:family="text">
      <style:text-properties fo:font-size="10pt" style:font-size-asian="10pt" style:font-name-complex="Arial" style:font-size-complex="11pt" style:font-weight-complex="bold"/>
    </style:style>
    <style:style style:name="T402_14" style:family="text">
      <style:text-properties fo:font-size="10pt" style:font-size-asian="10pt" style:font-name-complex="Arial" style:font-size-complex="11pt" style:font-weight-complex="bold"/>
    </style:style>
    <style:style style:name="T402_15" style:family="text">
      <style:text-properties fo:font-size="10pt" style:font-size-asian="10pt" style:font-name-complex="Arial" style:font-size-complex="11pt" style:font-weight-complex="bold"/>
    </style:style>
    <style:style style:name="T402_16" style:family="text">
      <style:text-properties fo:font-size="10pt" style:font-size-asian="10pt" style:font-name-complex="Arial" style:font-size-complex="11pt" style:font-weight-complex="bold"/>
    </style:style>
    <style:style style:name="T402_17" style:family="text">
      <style:text-properties fo:font-size="10pt" style:font-size-asian="10pt" style:font-name-complex="Arial" style:font-size-complex="11pt" style:font-weight-complex="bold"/>
    </style:style>
    <style:style style:name="T402_18" style:family="text">
      <style:text-properties fo:font-size="10pt" style:font-size-asian="10pt" style:font-name-complex="Arial" style:font-size-complex="11pt" style:font-weight-complex="bold"/>
    </style:style>
    <style:style style:name="T402_19" style:family="text">
      <style:text-properties fo:font-size="10pt" style:font-size-asian="10pt" style:font-name-complex="Arial" style:font-size-complex="11pt" style:font-weight-complex="bold"/>
    </style:style>
    <style:style style:name="T402_20" style:family="text">
      <style:text-properties fo:font-size="10pt" style:font-size-asian="10pt" style:font-name-complex="Arial" style:font-size-complex="11pt" style:font-weight-complex="bold"/>
    </style:style>
    <style:style style:name="T402_21" style:family="text">
      <style:text-properties fo:font-size="10pt" style:font-size-asian="10pt" style:font-name-complex="Arial" style:font-size-complex="11pt" style:font-weight-complex="bold"/>
    </style:style>
    <style:style style:name="P403" style:family="paragraph" style:parent-style-name="Normal">
      <style:paragraph-properties fo:line-height="108%" fo:margin-bottom="0.282cm"/>
      <style:text-properties fo:font-size="10pt" style:font-size-asian="10pt" style:font-name-complex="Arial" style:font-size-complex="11pt" style:font-weight-complex="bold"/>
    </style:style>
    <style:style style:name="Table9" style:family="table">
      <style:table-properties table:align="left" style:width="16.503cm" fo:margin-left="-0.259cm"/>
    </style:style>
    <style:style style:name="Column37" style:family="table-column">
      <style:table-column-properties style:column-width="3.013cm"/>
    </style:style>
    <style:style style:name="Column38" style:family="table-column">
      <style:table-column-properties style:column-width="1.087cm"/>
    </style:style>
    <style:style style:name="Column39" style:family="table-column">
      <style:table-column-properties style:column-width="1.653cm"/>
    </style:style>
    <style:style style:name="Column40" style:family="table-column">
      <style:table-column-properties style:column-width="5.791cm"/>
    </style:style>
    <style:style style:name="Column41" style:family="table-column">
      <style:table-column-properties style:column-width="4.96cm"/>
    </style:style>
    <style:style style:name="Row32" style:family="table-row">
      <style:table-row-properties style:min-row-height="0.863cm"/>
    </style:style>
    <style:style style:name="Cell13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4" style:family="paragraph" style:parent-style-name="Normal">
      <style:paragraph-properties fo:line-height="108%"/>
    </style:style>
    <style:style style:name="T404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Cell140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5" style:family="paragraph" style:parent-style-name="Normal">
      <style:paragraph-properties fo:line-height="108%"/>
    </style:style>
    <style:style style:name="T405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letter-kerning="true"/>
    </style:style>
    <style:style style:name="Row33" style:family="table-row">
      <style:table-row-properties style:min-row-height="0.612cm"/>
    </style:style>
    <style:style style:name="Cell14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6" style:family="paragraph" style:parent-style-name="Normal">
      <style:paragraph-properties fo:line-height="108%"/>
    </style:style>
    <style:style style:name="T406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7" style:family="paragraph" style:parent-style-name="Normal">
      <style:paragraph-properties fo:line-height="108%"/>
    </style:style>
    <style:style style:name="T407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letter-kerning="true"/>
    </style:style>
    <style:style style:name="Cell14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8" style:family="paragraph" style:parent-style-name="Normal">
      <style:paragraph-properties fo:line-height="108%"/>
    </style:style>
    <style:style style:name="T408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9" style:family="paragraph" style:parent-style-name="Normal">
      <style:paragraph-properties fo:line-height="108%"/>
    </style:style>
    <style:style style:name="T409_1" style:family="text">
      <style:text-properties fo:font-style="italic" style:font-style-asian="italic"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Row34" style:family="table-row">
      <style:table-row-properties style:min-row-height="0.609cm"/>
    </style:style>
    <style:style style:name="Cell14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0" style:family="paragraph" style:parent-style-name="Normal">
      <style:paragraph-properties fo:line-height="108%"/>
    </style:style>
    <style:style style:name="T410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1" style:family="paragraph" style:parent-style-name="Normal">
      <style:paragraph-properties fo:line-height="108%"/>
    </style:style>
    <style:style style:name="T411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Cell14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2" style:family="paragraph" style:parent-style-name="Normal">
      <style:paragraph-properties fo:line-height="108%"/>
    </style:style>
    <style:style style:name="T412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3" style:family="paragraph" style:parent-style-name="Normal">
      <style:paragraph-properties fo:line-height="108%"/>
    </style:style>
    <style:style style:name="T413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P414" style:family="paragraph" style:parent-style-name="Normal">
      <style:paragraph-properties fo:line-height="108%"/>
      <style:text-properties style:font-name-complex="Arial" fo:font-weight="bold" style:font-weight-asian="bold"/>
    </style:style>
    <style:style style:name="Table10" style:family="table">
      <style:table-properties table:align="left" style:width="16.753cm" fo:margin-left="-0.259cm"/>
    </style:style>
    <style:style style:name="Column42" style:family="table-column">
      <style:table-column-properties style:column-width="6.193cm"/>
    </style:style>
    <style:style style:name="Column43" style:family="table-column">
      <style:table-column-properties style:column-width="2.171cm"/>
    </style:style>
    <style:style style:name="Column44" style:family="table-column">
      <style:table-column-properties style:column-width="8.389cm"/>
    </style:style>
    <style:style style:name="Row35" style:family="table-row">
      <style:table-row-properties style:min-row-height="0.482cm"/>
    </style:style>
    <style:style style:name="Cell14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5" style:family="paragraph" style:parent-style-name="Normal">
      <style:paragraph-properties fo:line-height="108%"/>
    </style:style>
    <style:style style:name="T41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Cell15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6" style:family="paragraph" style:parent-style-name="Normal">
      <style:paragraph-properties fo:line-height="108%"/>
    </style:style>
    <style:style style:name="T41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Cell15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7" style:family="paragraph" style:parent-style-name="Normal">
      <style:paragraph-properties fo:line-height="108%"/>
    </style:style>
    <style:style style:name="T41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Row36" style:family="table-row"/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8" style:family="paragraph" style:parent-style-name="Normal">
      <style:paragraph-properties fo:line-height="108%"/>
    </style:style>
    <style:style style:name="T418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418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style:letter-kerning="true"/>
    </style:style>
    <style:style style:name="T418_3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9" style:family="paragraph" style:parent-style-name="Normal">
      <style:paragraph-properties fo:line-height="108%"/>
    </style:style>
    <style:style style:name="T419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0" style:family="paragraph" style:parent-style-name="Normal">
      <style:paragraph-properties fo:line-height="108%"/>
    </style:style>
    <style:style style:name="T420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letter-kerning="true"/>
    </style:style>
    <style:style style:name="T420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letter-kerning="true"/>
    </style:style>
    <style:style style:name="T420_3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420_4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Row37" style:family="table-row"/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1" style:family="paragraph" style:parent-style-name="Normal">
      <style:paragraph-properties fo:line-height="108%"/>
    </style:style>
    <style:style style:name="T421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421_2" style:family="text">
      <style:text-properties style:font-name="Arial" fo:font-size="12pt" style:font-name-asian="Times New Roman" style:font-size-asian="12pt" style:font-name-complex="Arial" style:font-size-complex="12pt" fo:language="en" fo:language-asian="en" fo:language-complex="ar" fo:country="GB" fo:country-asian="GB" fo:country-complex="SA" style:letter-kerning="true"/>
    </style:style>
    <style:style style:name="T421_3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2" style:family="paragraph" style:parent-style-name="Normal">
      <style:paragraph-properties fo:line-height="108%"/>
    </style:style>
    <style:style style:name="T422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3" style:family="paragraph" style:parent-style-name="Normal">
      <style:paragraph-properties fo:line-height="108%"/>
    </style:style>
    <style:style style:name="T423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letter-kerning="true"/>
    </style:style>
    <style:style style:name="T423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letter-kerning="true"/>
    </style:style>
    <style:style style:name="T423_3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letter-kerning="true"/>
    </style:style>
    <style:style style:name="T423_4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 style:letter-kerning="true"/>
    </style:style>
    <style:style style:name="T423_5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423_6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423_7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423_8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423_9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423_10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423_1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423_1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423_13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423_14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423_15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423_16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423_17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423_18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423_19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423_20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423_2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423_2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423_23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423_24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423_25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423_26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423_27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423_28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423_29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423_30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423_3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423_3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423_33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423_34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423_35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423_36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423_37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423_38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423_39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423_40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423_4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423_4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423_43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423_44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P424" style:family="paragraph" style:parent-style-name="Normal">
      <style:paragraph-properties fo:text-align="justify" fo:line-height="108%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25" style:family="paragraph" style:parent-style-name="Normal">
      <style:paragraph-properties fo:text-align="justify" fo:line-height="108%"/>
    </style:style>
    <style:style style:name="T425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26" style:family="paragraph" style:parent-style-name="Normal">
      <style:paragraph-properties fo:text-align="justify" fo:line-height="108%"/>
      <style:text-properties fo:color="#ff0000" fo:font-size="10pt" style:font-size-asian="10pt" style:font-name-complex="Arial" style:font-size-complex="11pt" style:font-weight-complex="bold"/>
    </style:style>
    <style:style style:name="P427" style:family="paragraph" style:parent-style-name="Normal">
      <style:paragraph-properties fo:text-align="justify" fo:line-height="108%"/>
    </style:style>
    <style:style style:name="T427_1" style:family="text">
      <style:text-properties fo:font-size="10pt" style:font-size-asian="10pt" style:font-name-complex="Arial" style:font-size-complex="11pt" style:font-weight-complex="bold"/>
    </style:style>
    <style:style style:name="T427_2" style:family="text">
      <style:text-properties fo:font-size="10pt" style:font-size-asian="10pt" style:font-name-complex="Arial" style:font-size-complex="11pt" style:font-weight-complex="bold"/>
    </style:style>
    <style:style style:name="T427_3" style:family="text">
      <style:text-properties fo:font-size="10pt" style:font-size-asian="10pt" style:font-name-complex="Arial" style:font-size-complex="11pt" style:font-weight-complex="bold"/>
    </style:style>
    <style:style style:name="T427_4" style:family="text">
      <style:text-properties fo:font-size="10pt" style:font-size-asian="10pt" style:font-name-complex="Arial" style:font-size-complex="11pt" style:font-weight-complex="bold"/>
    </style:style>
    <style:style style:name="T427_5" style:family="text">
      <style:text-properties fo:font-size="10pt" style:font-size-asian="10pt" style:font-name-complex="Arial" style:font-size-complex="11pt" style:font-weight-complex="bold"/>
    </style:style>
    <style:style style:name="T427_6" style:family="text">
      <style:text-properties fo:font-size="10pt" style:font-size-asian="10pt" style:font-name-complex="Arial" style:font-size-complex="11pt" style:font-weight-complex="bold"/>
    </style:style>
    <style:style style:name="T427_7" style:family="text">
      <style:text-properties fo:font-size="10pt" style:font-size-asian="10pt" style:font-name-complex="Arial" style:font-size-complex="11pt" style:font-weight-complex="bold"/>
    </style:style>
    <style:style style:name="T427_8" style:family="text">
      <style:text-properties fo:font-size="10pt" style:font-size-asian="10pt" style:font-name-complex="Arial" style:font-size-complex="11pt" style:font-weight-complex="bold"/>
    </style:style>
    <style:style style:name="T427_9" style:family="text">
      <style:text-properties fo:font-size="10pt" style:font-size-asian="10pt" style:font-name-complex="Arial" style:font-size-complex="11pt" style:font-weight-complex="bold"/>
    </style:style>
    <style:style style:name="T427_10" style:family="text">
      <style:text-properties fo:font-size="10pt" style:font-size-asian="10pt" style:font-name-complex="Arial" style:font-size-complex="11pt" style:font-weight-complex="bold"/>
    </style:style>
    <style:style style:name="T427_11" style:family="text">
      <style:text-properties fo:font-size="10pt" style:font-size-asian="10pt" style:font-name-complex="Arial" style:font-size-complex="11pt" style:font-weight-complex="bold"/>
    </style:style>
    <style:style style:name="T427_12" style:family="text">
      <style:text-properties fo:font-size="10pt" style:font-size-asian="10pt" style:font-name-complex="Arial" style:font-size-complex="11pt" style:font-weight-complex="bold"/>
    </style:style>
    <style:style style:name="T427_13" style:family="text">
      <style:text-properties fo:font-size="10pt" style:font-size-asian="10pt" style:font-name-complex="Arial" style:font-size-complex="11pt" style:font-weight-complex="bold"/>
    </style:style>
    <style:style style:name="T427_14" style:family="text">
      <style:text-properties fo:font-size="10pt" style:font-size-asian="10pt" style:font-name-complex="Arial" style:font-size-complex="11pt" style:font-weight-complex="bold"/>
    </style:style>
    <style:style style:name="P428" style:family="paragraph" style:parent-style-name="List_20_Paragraph">
      <style:paragraph-properties fo:text-align="justify" fo:line-height="108%"/>
      <style:text-properties fo:font-size="10pt" style:font-size-asian="10pt" style:font-name-complex="Arial" style:font-size-complex="11pt" style:font-weight-complex="bold"/>
    </style:style>
    <style:style style:name="T428_1" style:family="text">
      <style:text-properties fo:font-size="10pt" style:font-size-asian="10pt" style:font-name-complex="Arial" style:font-size-complex="11pt" style:font-weight-complex="bold"/>
    </style:style>
    <style:style style:name="P429" style:family="paragraph" style:parent-style-name="List_20_Paragraph">
      <style:paragraph-properties fo:text-align="justify" fo:line-height="108%"/>
      <style:text-properties fo:font-size="10pt" style:font-size-asian="10pt" style:font-name-complex="Arial" style:font-size-complex="11pt" style:font-weight-complex="bold"/>
    </style:style>
    <style:style style:name="T429_1" style:family="text">
      <style:text-properties fo:font-size="10pt" style:font-size-asian="10pt" style:font-name-complex="Arial" style:font-size-complex="11pt" style:font-weight-complex="bold"/>
    </style:style>
    <style:style style:name="P430" style:family="paragraph" style:parent-style-name="Normal">
      <style:paragraph-properties fo:text-align="justify" fo:line-height="108%"/>
    </style:style>
    <style:style style:name="T430_1" style:family="text">
      <style:text-properties fo:font-size="10pt" style:font-size-asian="10pt" style:font-name-complex="Arial" style:font-size-complex="11pt" style:font-weight-complex="bold"/>
    </style:style>
    <style:style style:name="T430_2" style:family="text">
      <style:text-properties fo:font-size="10pt" style:font-size-asian="10pt" style:font-name-complex="Arial" style:font-size-complex="11pt" style:font-weight-complex="bold"/>
    </style:style>
    <style:style style:name="T430_3" style:family="text">
      <style:text-properties fo:font-size="10pt" style:font-size-asian="10pt" style:font-name-complex="Arial" style:font-size-complex="11pt" style:font-weight-complex="bold"/>
    </style:style>
    <style:style style:name="T430_4" style:family="text">
      <style:text-properties fo:font-size="10pt" style:font-size-asian="10pt" style:font-name-complex="Arial" style:font-size-complex="11pt" style:font-weight-complex="bold"/>
    </style:style>
    <style:style style:name="T430_5" style:family="text">
      <style:text-properties fo:font-size="10pt" style:font-size-asian="10pt" style:font-name-complex="Arial" style:font-size-complex="11pt" style:font-weight-complex="bold"/>
    </style:style>
    <style:style style:name="T430_6" style:family="text">
      <style:text-properties fo:font-size="10pt" style:font-size-asian="10pt" style:font-name-complex="Arial" style:font-size-complex="11pt" style:font-weight-complex="bold"/>
    </style:style>
    <style:style style:name="T430_7" style:family="text">
      <style:text-properties fo:font-size="10pt" style:font-size-asian="10pt" style:font-name-complex="Arial" style:font-size-complex="11pt" style:font-weight-complex="bold"/>
    </style:style>
    <style:style style:name="P431" style:family="paragraph" style:parent-style-name="Normal">
      <style:paragraph-properties fo:text-align="justify" fo:line-height="108%"/>
    </style:style>
    <style:style style:name="T43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32" style:family="paragraph" style:parent-style-name="Normal">
      <style:paragraph-properties fo:text-align="justify" fo:line-height="108%">
        <style:tab-stops>
          <style:tab-stop style:type="left" style:leader-style="none" style:position="14.732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P433" style:family="paragraph" style:parent-style-name="Normal">
      <style:paragraph-properties fo:text-align="justify" fo:line-height="108%"/>
      <style:text-properties fo:font-size="10pt" style:font-size-asian="10pt" style:font-name-complex="Arial" style:font-size-complex="11pt"/>
    </style:style>
    <style:style style:name="P434" style:family="paragraph" style:parent-style-name="Normal">
      <style:paragraph-properties fo:text-align="justify" fo:line-height="108%"/>
    </style:style>
    <style:style style:name="T434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35" style:family="paragraph" style:parent-style-name="Normal">
      <style:paragraph-properties fo:text-align="justify" fo:line-height="108%"/>
    </style:style>
    <style:style style:name="T435_1" style:family="text">
      <style:text-properties fo:font-size="10pt" style:font-size-asian="10pt" style:font-name-complex="Arial" style:font-size-complex="11pt" fo:font-weight="bold" style:font-weight-asian="bold" style:font-weight-complex="bold"/>
    </style:style>
    <style:style style:name="T435_2" style:family="text">
      <style:text-properties fo:font-size="10pt" style:font-size-asian="10pt" style:font-name-complex="Arial" style:font-size-complex="11pt"/>
    </style:style>
    <style:style style:name="P436" style:family="paragraph" style:parent-style-name="Normal">
      <style:paragraph-properties fo:text-align="justify" fo:line-height="108%"/>
    </style:style>
    <style:style style:name="T436_1" style:family="text">
      <style:text-properties fo:font-size="10pt" style:font-size-asian="10pt" style:font-name-complex="Arial" style:font-size-complex="11pt"/>
    </style:style>
    <style:style style:name="T436_2" style:family="text">
      <style:text-properties style:font-name-complex="Arial"/>
    </style:style>
    <style:style style:name="T436_3" style:family="text">
      <style:text-properties fo:font-size="10pt" style:font-size-asian="10pt" style:font-name-complex="Arial" style:font-size-complex="11pt"/>
    </style:style>
    <style:style style:name="P437" style:family="paragraph" style:parent-style-name="Normal">
      <style:paragraph-properties fo:text-align="justify" fo:line-height="108%"/>
    </style:style>
    <style:style style:name="T437_1" style:family="text">
      <style:text-properties fo:font-size="10pt" style:font-size-asian="10pt" style:font-name-complex="Arial" style:font-size-complex="11pt"/>
    </style:style>
    <style:style style:name="P438" style:family="paragraph" style:parent-style-name="Normal">
      <style:paragraph-properties fo:text-align="justify" fo:line-height="108%"/>
    </style:style>
    <style:style style:name="T438_1" style:family="text">
      <style:text-properties fo:font-size="10pt" style:font-size-asian="10pt" style:font-name-complex="Arial" style:font-size-complex="11pt" fo:font-weight="bold" style:font-weight-asian="bold" style:font-weight-complex="bold"/>
    </style:style>
    <style:style style:name="T438_2" style:family="text">
      <style:text-properties fo:font-size="10pt" style:font-size-asian="10pt" style:font-name-complex="Arial" style:font-size-complex="11pt"/>
    </style:style>
    <style:style style:name="T438_3" style:family="text">
      <style:text-properties fo:font-size="10pt" style:font-size-asian="10pt" style:font-name-complex="Arial" style:font-size-complex="11pt" style:text-underline-style="solid" style:text-underline-color="font-color"/>
    </style:style>
    <style:style style:name="T438_4" style:family="text">
      <style:text-properties fo:font-size="10pt" style:font-size-asian="10pt" style:font-name-complex="Arial" style:font-size-complex="11pt"/>
    </style:style>
    <style:style style:name="T438_5" style:family="text">
      <style:text-properties fo:font-size="10pt" style:font-size-asian="10pt" style:font-name-complex="Arial" style:font-size-complex="11pt"/>
    </style:style>
    <style:style style:name="T438_6" style:family="text">
      <style:text-properties fo:font-size="10pt" style:font-size-asian="10pt" style:font-name-complex="Arial" style:font-size-complex="11pt"/>
    </style:style>
    <style:style style:name="T438_7" style:family="text">
      <style:text-properties fo:font-size="10pt" style:font-size-asian="10pt" style:font-name-complex="Arial" style:font-size-complex="11pt"/>
    </style:style>
    <style:style style:name="T438_8" style:family="text">
      <style:text-properties fo:font-size="10pt" style:font-size-asian="10pt" style:font-name-complex="Arial" style:font-size-complex="11pt"/>
    </style:style>
    <style:style style:name="T438_9" style:family="text">
      <style:text-properties fo:font-size="10pt" style:font-size-asian="10pt" style:font-name-complex="Arial" style:font-size-complex="11pt"/>
    </style:style>
    <style:style style:name="T438_10" style:family="text">
      <style:text-properties fo:font-size="10pt" style:font-size-asian="10pt" style:font-name-complex="Arial" style:font-size-complex="11pt"/>
    </style:style>
    <style:style style:name="T438_11" style:family="text">
      <style:text-properties fo:font-size="10pt" style:font-size-asian="10pt" style:font-name-complex="Arial" style:font-size-complex="11pt"/>
    </style:style>
    <style:style style:name="T438_12" style:family="text">
      <style:text-properties fo:font-size="10pt" style:font-size-asian="10pt" style:font-name-complex="Arial" style:font-size-complex="11pt"/>
    </style:style>
    <style:style style:name="T438_13" style:family="text">
      <style:text-properties fo:font-size="10pt" style:font-size-asian="10pt" style:font-name-complex="Arial" style:font-size-complex="11pt"/>
    </style:style>
    <style:style style:name="T438_14" style:family="text">
      <style:text-properties fo:font-size="10pt" style:font-size-asian="10pt" style:font-name-complex="Arial" style:font-size-complex="11pt"/>
    </style:style>
    <style:style style:name="T438_15" style:family="text">
      <style:text-properties fo:font-size="10pt" style:font-size-asian="10pt" style:font-name-complex="Arial" style:font-size-complex="11pt"/>
    </style:style>
    <style:style style:name="T438_16" style:family="text">
      <style:text-properties fo:font-size="10pt" style:font-size-asian="10pt" style:font-name-complex="Arial" style:font-size-complex="11pt"/>
    </style:style>
    <style:style style:name="T438_17" style:family="text">
      <style:text-properties fo:font-size="10pt" style:font-size-asian="10pt" style:font-name-complex="Arial" style:font-size-complex="11pt"/>
    </style:style>
    <style:style style:name="T438_18" style:family="text">
      <style:text-properties fo:font-size="10pt" style:font-size-asian="10pt" style:font-name-complex="Arial" style:font-size-complex="11pt"/>
    </style:style>
    <style:style style:name="T438_19" style:family="text">
      <style:text-properties fo:font-size="10pt" style:font-size-asian="10pt" style:font-name-complex="Arial" style:font-size-complex="11pt"/>
    </style:style>
    <style:style style:name="T438_20" style:family="text">
      <style:text-properties fo:font-size="10pt" style:font-size-asian="10pt" style:font-name-complex="Arial" style:font-size-complex="11pt"/>
    </style:style>
    <style:style style:name="T438_21" style:family="text">
      <style:text-properties fo:font-size="10pt" style:font-size-asian="10pt" style:font-name-complex="Arial" style:font-size-complex="11pt"/>
    </style:style>
    <style:style style:name="T438_22" style:family="text">
      <style:text-properties fo:font-size="10pt" style:font-size-asian="10pt" style:font-name-complex="Arial" style:font-size-complex="11pt"/>
    </style:style>
    <style:style style:name="P439" style:family="paragraph" style:parent-style-name="Normal">
      <style:paragraph-properties fo:text-align="justify" fo:line-height="108%"/>
      <style:text-properties fo:font-size="10pt" style:font-size-asian="10pt" style:font-name-complex="Arial" style:font-size-complex="11pt"/>
    </style:style>
    <style:style style:name="P440" style:family="paragraph" style:parent-style-name="Normal">
      <style:paragraph-properties fo:text-align="justify" fo:line-height="108%"/>
    </style:style>
    <style:style style:name="T440_1" style:family="text">
      <style:text-properties fo:font-size="10pt" style:font-size-asian="10pt" style:font-name-complex="Arial" style:font-size-complex="11pt" fo:font-weight="bold" style:font-weight-asian="bold" style:font-weight-complex="bold"/>
    </style:style>
    <style:style style:name="T440_2" style:family="text">
      <style:text-properties fo:font-size="10pt" style:font-size-asian="10pt" style:font-name-complex="Arial" style:font-size-complex="11pt"/>
    </style:style>
    <style:style style:name="P441" style:family="paragraph" style:parent-style-name="Normal">
      <style:paragraph-properties fo:text-align="justify" fo:line-height="108%"/>
    </style:style>
    <style:style style:name="T441_1" style:family="text">
      <style:text-properties fo:font-size="10pt" style:font-size-asian="10pt" style:font-name-complex="Arial" style:font-size-complex="11pt"/>
    </style:style>
    <style:style style:name="P442" style:family="paragraph" style:parent-style-name="Normal">
      <style:paragraph-properties fo:text-align="justify" fo:line-height="108%"/>
    </style:style>
    <style:style style:name="T442_1" style:family="text">
      <style:text-properties fo:font-size="10pt" style:font-size-asian="10pt" style:font-name-complex="Arial" style:font-size-complex="11pt"/>
    </style:style>
    <style:style style:name="P443" style:family="paragraph" style:parent-style-name="Normal">
      <style:paragraph-properties fo:text-align="justify" fo:line-height="108%"/>
    </style:style>
    <style:style style:name="T443_1" style:family="text">
      <style:text-properties fo:font-size="10pt" style:font-size-asian="10pt" style:font-name-complex="Arial" style:font-size-complex="11pt" fo:font-weight="bold" style:font-weight-asian="bold" style:font-weight-complex="bold"/>
    </style:style>
    <style:style style:name="T443_2" style:family="text">
      <style:text-properties fo:font-size="10pt" style:font-size-asian="10pt" style:font-name-complex="Arial" style:font-size-complex="11pt" fo:font-weight="bold" style:font-weight-asian="bold" style:font-weight-complex="bold"/>
    </style:style>
    <style:style style:name="T443_3" style:family="text">
      <style:text-properties fo:font-size="10pt" style:font-size-asian="10pt" style:font-name-complex="Arial" style:font-size-complex="11pt"/>
    </style:style>
    <style:style style:name="T443_4" style:family="text">
      <style:text-properties fo:font-size="10pt" style:font-size-asian="10pt" style:font-name-complex="Arial" style:font-size-complex="11pt" style:text-underline-style="solid" style:text-underline-color="font-color"/>
    </style:style>
    <style:style style:name="T443_5" style:family="text">
      <style:text-properties fo:font-size="10pt" style:font-size-asian="10pt" style:font-name-complex="Arial" style:font-size-complex="11pt"/>
    </style:style>
    <style:style style:name="T443_6" style:family="text">
      <style:text-properties fo:font-size="10pt" style:font-size-asian="10pt" style:font-name-complex="Arial" style:font-size-complex="11pt"/>
    </style:style>
    <style:style style:name="T443_7" style:family="text">
      <style:text-properties fo:font-size="10pt" style:font-size-asian="10pt" style:font-name-complex="Arial" style:font-size-complex="11pt"/>
    </style:style>
    <style:style style:name="P444" style:family="paragraph" style:parent-style-name="Normal">
      <style:paragraph-properties fo:text-align="justify" fo:line-height="108%"/>
    </style:style>
    <style:style style:name="T444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45" style:family="paragraph" style:parent-style-name="Normal">
      <style:paragraph-properties fo:text-align="justify" fo:line-height="108%"/>
      <style:text-properties style:font-name-complex="Arial"/>
    </style:style>
    <style:style style:name="P446" style:family="paragraph" style:parent-style-name="Normal">
      <style:paragraph-properties fo:text-align="justify" fo:line-height="108%"/>
    </style:style>
    <style:style style:name="T446_1" style:family="text">
      <style:text-properties fo:font-size="10pt" style:font-size-asian="10pt" style:font-name-complex="Arial" style:font-size-complex="11pt"/>
    </style:style>
    <style:style style:name="T446_2" style:family="text">
      <style:text-properties fo:font-size="10pt" style:font-size-asian="10pt" style:font-name-complex="Arial" style:font-size-complex="11pt"/>
    </style:style>
    <style:style style:name="T446_3" style:family="text">
      <style:text-properties fo:font-size="10pt" style:font-size-asian="10pt" style:font-name-complex="Arial" style:font-size-complex="11pt"/>
    </style:style>
    <style:style style:name="T446_4" style:family="text">
      <style:text-properties fo:font-size="10pt" style:font-size-asian="10pt" style:font-name-complex="Arial" style:font-size-complex="11pt"/>
    </style:style>
    <style:style style:name="T446_5" style:family="text">
      <style:text-properties fo:font-size="10pt" style:font-size-asian="10pt" style:font-name-complex="Arial" style:font-size-complex="11pt"/>
    </style:style>
    <style:style style:name="T446_6" style:family="text">
      <style:text-properties fo:font-size="10pt" style:font-size-asian="10pt" style:font-name-complex="Arial" style:font-size-complex="11pt"/>
    </style:style>
    <style:style style:name="T446_7" style:family="text">
      <style:text-properties fo:font-size="10pt" style:font-size-asian="10pt" style:font-name-complex="Arial" style:font-size-complex="11pt"/>
    </style:style>
    <style:style style:name="T446_8" style:family="text">
      <style:text-properties fo:font-size="10pt" style:font-size-asian="10pt" style:font-name-complex="Arial" style:font-size-complex="11pt"/>
    </style:style>
    <style:style style:name="T446_9" style:family="text">
      <style:text-properties fo:font-size="10pt" style:font-size-asian="10pt" style:font-name-complex="Arial" style:font-size-complex="11pt"/>
    </style:style>
    <style:style style:name="T446_10" style:family="text">
      <style:text-properties fo:font-size="10pt" style:font-size-asian="10pt" style:font-name-complex="Arial" style:font-size-complex="11pt"/>
    </style:style>
    <style:style style:name="T446_11" style:family="text">
      <style:text-properties fo:font-size="10pt" style:font-size-asian="10pt" style:font-name-complex="Arial" style:font-size-complex="11pt"/>
    </style:style>
    <style:style style:name="T446_12" style:family="text">
      <style:text-properties fo:font-size="10pt" style:font-size-asian="10pt" style:font-name-complex="Arial" style:font-size-complex="11pt"/>
    </style:style>
    <style:style style:name="T446_13" style:family="text">
      <style:text-properties fo:font-size="10pt" style:font-size-asian="10pt" style:font-name-complex="Arial" style:font-size-complex="11pt"/>
    </style:style>
    <style:style style:name="T446_14" style:family="text">
      <style:text-properties fo:font-size="10pt" style:font-size-asian="10pt" style:font-name-complex="Arial" style:font-size-complex="11pt"/>
    </style:style>
    <style:style style:name="T446_15" style:family="text">
      <style:text-properties fo:font-size="10pt" style:font-size-asian="10pt" style:font-name-complex="Arial" style:font-size-complex="11pt"/>
    </style:style>
    <style:style style:name="T446_16" style:family="text">
      <style:text-properties fo:font-size="10pt" style:font-size-asian="10pt" style:font-name-complex="Arial" style:font-size-complex="11pt"/>
    </style:style>
    <style:style style:name="T446_17" style:family="text">
      <style:text-properties fo:font-size="10pt" style:font-size-asian="10pt" style:font-name-complex="Arial" style:font-size-complex="11pt"/>
    </style:style>
    <style:style style:name="T446_18" style:family="text">
      <style:text-properties fo:font-size="10pt" style:font-size-asian="10pt" style:font-name-complex="Arial" style:font-size-complex="11pt"/>
    </style:style>
    <style:style style:name="T446_19" style:family="text">
      <style:text-properties fo:font-size="10pt" style:font-size-asian="10pt" style:font-name-complex="Arial" style:font-size-complex="11pt"/>
    </style:style>
    <style:style style:name="T446_20" style:family="text">
      <style:text-properties fo:font-size="10pt" style:font-size-asian="10pt" style:font-name-complex="Arial" style:font-size-complex="11pt"/>
    </style:style>
    <style:style style:name="T446_21" style:family="text">
      <style:text-properties fo:font-size="10pt" style:font-size-asian="10pt" style:font-name-complex="Arial" style:font-size-complex="11pt"/>
    </style:style>
    <style:style style:name="T446_22" style:family="text">
      <style:text-properties fo:font-size="10pt" style:font-size-asian="10pt" style:font-name-complex="Arial" style:font-size-complex="11pt"/>
    </style:style>
    <style:style style:name="T446_23" style:family="text">
      <style:text-properties fo:font-size="10pt" style:font-size-asian="10pt" style:font-name-complex="Arial" style:font-size-complex="11pt"/>
    </style:style>
    <style:style style:name="T446_24" style:family="text">
      <style:text-properties fo:font-size="10pt" style:font-size-asian="10pt" style:font-name-complex="Arial" style:font-size-complex="11pt"/>
    </style:style>
    <style:style style:name="T446_25" style:family="text">
      <style:text-properties fo:font-size="10pt" style:font-size-asian="10pt" style:font-name-complex="Arial" style:font-size-complex="11pt"/>
    </style:style>
    <style:style style:name="T446_26" style:family="text">
      <style:text-properties fo:font-size="10pt" style:font-size-asian="10pt" style:font-name-complex="Arial" style:font-size-complex="11pt"/>
    </style:style>
    <style:style style:name="T446_27" style:family="text">
      <style:text-properties fo:font-size="10pt" style:font-size-asian="10pt" style:font-name-complex="Arial" style:font-size-complex="11pt"/>
    </style:style>
    <style:style style:name="T446_28" style:family="text">
      <style:text-properties fo:font-size="10pt" style:font-size-asian="10pt" style:font-name-complex="Arial" style:font-size-complex="11pt"/>
    </style:style>
    <style:style style:name="T446_29" style:family="text">
      <style:text-properties fo:font-size="10pt" style:font-size-asian="10pt" style:font-name-complex="Arial" style:font-size-complex="11pt"/>
    </style:style>
    <style:style style:name="T446_30" style:family="text">
      <style:text-properties fo:font-size="10pt" style:font-size-asian="10pt" style:font-name-complex="Arial" style:font-size-complex="11pt"/>
    </style:style>
    <style:style style:name="P447" style:family="paragraph" style:parent-style-name="Normal">
      <style:paragraph-properties fo:text-align="justify" fo:line-height="108%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48" style:family="paragraph" style:parent-style-name="Normal">
      <style:paragraph-properties fo:text-align="justify" fo:line-height="108%"/>
    </style:style>
    <style:style style:name="T448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49" style:family="paragraph" style:parent-style-name="Normal">
      <style:paragraph-properties fo:text-align="justify" fo:line-height="108%"/>
      <style:text-properties fo:font-size="10pt" style:font-size-asian="10pt" style:font-name-complex="Arial" style:font-size-complex="11pt"/>
    </style:style>
    <style:style style:name="P450" style:family="paragraph" style:parent-style-name="Normal">
      <style:paragraph-properties fo:text-align="justify" fo:line-height="108%"/>
    </style:style>
    <style:style style:name="T450_1" style:family="text">
      <style:text-properties fo:font-size="10pt" style:font-size-asian="10pt" style:font-name-complex="Arial" style:font-size-complex="11pt" fo:font-weight="bold" style:font-weight-asian="bold" style:font-weight-complex="bold"/>
    </style:style>
    <style:style style:name="T450_2" style:family="text">
      <style:text-properties fo:font-size="10pt" style:font-size-asian="10pt" style:font-name-complex="Arial" style:font-size-complex="11pt"/>
    </style:style>
    <style:style style:name="T450_3" style:family="text">
      <style:text-properties fo:font-size="10pt" style:font-size-asian="10pt" style:font-name-complex="Arial" style:font-size-complex="11pt"/>
    </style:style>
    <style:style style:name="T450_4" style:family="text">
      <style:text-properties fo:font-size="10pt" style:font-size-asian="10pt" style:font-name-complex="Arial" style:font-size-complex="11pt"/>
    </style:style>
    <style:style style:name="T450_5" style:family="text">
      <style:text-properties fo:font-size="10pt" style:font-size-asian="10pt" style:font-name-complex="Arial" style:font-size-complex="11pt"/>
    </style:style>
    <style:style style:name="T450_6" style:family="text">
      <style:text-properties fo:font-size="10pt" style:font-size-asian="10pt" style:font-name-complex="Arial" style:font-size-complex="11pt"/>
    </style:style>
    <style:style style:name="T450_7" style:family="text">
      <style:text-properties fo:font-size="10pt" style:font-size-asian="10pt" style:font-name-complex="Arial" style:font-size-complex="11pt"/>
    </style:style>
    <style:style style:name="T450_8" style:family="text">
      <style:text-properties fo:font-size="10pt" style:font-size-asian="10pt" style:font-name-complex="Arial" style:font-size-complex="11pt"/>
    </style:style>
    <style:style style:name="T450_9" style:family="text">
      <style:text-properties fo:font-size="10pt" style:font-size-asian="10pt" style:font-name-complex="Arial" style:font-size-complex="11pt"/>
    </style:style>
    <style:style style:name="T450_10" style:family="text">
      <style:text-properties fo:font-size="10pt" style:font-size-asian="10pt" style:font-name-complex="Arial" style:font-size-complex="11pt"/>
    </style:style>
    <style:style style:name="T450_11" style:family="text">
      <style:text-properties fo:font-size="10pt" style:font-size-asian="10pt" style:font-name-complex="Arial" style:font-size-complex="11pt"/>
    </style:style>
    <style:style style:name="T450_12" style:family="text">
      <style:text-properties fo:font-size="10pt" style:font-size-asian="10pt" style:font-name-complex="Arial" style:font-size-complex="11pt"/>
    </style:style>
    <style:style style:name="T450_13" style:family="text">
      <style:text-properties fo:font-size="10pt" style:font-size-asian="10pt" style:font-name-complex="Arial" style:font-size-complex="11pt"/>
    </style:style>
    <style:style style:name="P451" style:family="paragraph" style:parent-style-name="Normal">
      <style:paragraph-properties fo:text-align="justify" fo:line-height="108%"/>
      <style:text-properties fo:font-size="10pt" style:font-size-asian="10pt" style:font-name-complex="Arial" style:font-size-complex="11pt"/>
    </style:style>
    <style:style style:name="P452" style:family="paragraph" style:parent-style-name="Normal">
      <style:paragraph-properties fo:text-align="justify" fo:line-height="108%"/>
    </style:style>
    <style:style style:name="T452_1" style:family="text">
      <style:text-properties fo:font-size="10pt" style:font-size-asian="10pt" style:font-name-complex="Arial" style:font-size-complex="11pt" fo:font-weight="bold" style:font-weight-asian="bold" style:font-weight-complex="bold"/>
    </style:style>
    <style:style style:name="T452_2" style:family="text">
      <style:text-properties fo:font-size="10pt" style:font-size-asian="10pt" style:font-name-complex="Arial" style:font-size-complex="11pt" fo:font-weight="bold" style:font-weight-asian="bold" style:font-weight-complex="bold"/>
    </style:style>
    <style:style style:name="T452_3" style:family="text">
      <style:text-properties fo:font-size="10pt" style:font-size-asian="10pt" style:font-name-complex="Arial" style:font-size-complex="11pt"/>
    </style:style>
    <style:style style:name="T452_4" style:family="text">
      <style:text-properties fo:font-size="10pt" style:font-size-asian="10pt" style:font-name-complex="Arial" style:font-size-complex="11pt"/>
    </style:style>
    <style:style style:name="T452_5" style:family="text">
      <style:text-properties fo:font-size="10pt" style:font-size-asian="10pt" style:font-name-complex="Arial" style:font-size-complex="11pt"/>
    </style:style>
    <style:style style:name="T452_6" style:family="text">
      <style:text-properties fo:font-size="10pt" style:font-size-asian="10pt" style:font-name-complex="Arial" style:font-size-complex="11pt"/>
    </style:style>
    <style:style style:name="T452_7" style:family="text">
      <style:text-properties fo:font-size="10pt" style:font-size-asian="10pt" style:font-name-complex="Arial" style:font-size-complex="11pt"/>
    </style:style>
    <style:style style:name="T452_8" style:family="text">
      <style:text-properties fo:font-size="10pt" style:font-size-asian="10pt" style:font-name-complex="Arial" style:font-size-complex="11pt"/>
    </style:style>
    <style:style style:name="T452_9" style:family="text">
      <style:text-properties fo:font-size="10pt" style:font-size-asian="10pt" style:font-name-complex="Arial" style:font-size-complex="11pt"/>
    </style:style>
    <style:style style:name="T452_10" style:family="text">
      <style:text-properties fo:font-size="10pt" style:font-size-asian="10pt" style:font-name-complex="Arial" style:font-size-complex="11pt"/>
    </style:style>
    <style:style style:name="P453" style:family="paragraph" style:parent-style-name="List_20_Paragraph">
      <style:paragraph-properties fo:text-align="justify" fo:line-height="108%"/>
    </style:style>
    <style:style style:name="T453_1" style:family="text">
      <style:text-properties fo:font-size="10pt" style:font-size-asian="10pt" style:font-name-complex="Arial" style:font-size-complex="11pt"/>
    </style:style>
    <style:style style:name="P454" style:family="paragraph" style:parent-style-name="Heading_20_2">
      <style:paragraph-properties fo:break-before="page" fo:background-color="#dbe5f1" fo:line-height="108%" fo:padding-top="0.035cm" fo:border-top="#000000 0.018cm solid" fo:margin-top="0cm" fo:padding-bottom="0cm" fo:border-bottom="#000000 0.018cm solid" fo:padding-left="0.141cm" fo:border-left="#000000 0.018cm solid" fo:padding-right="0.141cm" fo:border-right="#000000 0.018cm solid"/>
    </style:style>
    <style:style style:name="T454_1" style:family="text">
      <style:text-properties fo:font-style="normal" style:font-style-asian="normal" style:font-name-complex="Arial"/>
    </style:style>
    <style:style style:name="P455" style:family="paragraph" style:parent-style-name="Normal">
      <style:paragraph-properties fo:line-height="108%"/>
      <style:text-properties fo:font-size="11pt" style:font-size-asian="11pt" style:font-name-complex="Arial" style:font-size-complex="11pt" fo:font-weight="bold" style:font-weight-asian="bold"/>
    </style:style>
    <style:style style:name="P456" style:family="paragraph" style:parent-style-name="Normal">
      <style:paragraph-properties fo:line-height="108%"/>
    </style:style>
    <style:style style:name="T456_1" style:family="text">
      <style:text-properties fo:font-size="11pt" style:font-size-asian="11pt" style:font-name-complex="Arial" style:font-size-complex="11pt" fo:font-weight="bold" style:font-weight-asian="bold"/>
    </style:style>
    <style:style style:name="P457" style:family="paragraph" style:parent-style-name="Normal">
      <style:paragraph-properties fo:line-height="108%"/>
      <style:text-properties fo:font-size="10pt" style:font-size-asian="10pt" style:font-name-complex="Arial" style:font-size-complex="10pt" style:font-weight-complex="bold"/>
    </style:style>
    <style:style style:name="P458" style:family="paragraph" style:parent-style-name="Normal">
      <style:paragraph-properties fo:text-align="justify" fo:line-height="108%"/>
    </style:style>
    <style:style style:name="T458_1" style:family="text">
      <style:text-properties fo:font-size="10pt" style:font-size-asian="10pt" style:font-name-complex="Arial" style:font-size-complex="10pt" style:font-weight-complex="bold"/>
    </style:style>
    <style:style style:name="T458_2" style:family="text">
      <style:text-properties fo:font-size="10pt" style:font-size-asian="10pt" style:font-name-complex="Arial" style:font-size-complex="10pt" style:font-weight-complex="bold"/>
    </style:style>
    <style:style style:name="T458_3" style:family="text">
      <style:text-properties fo:font-size="10pt" style:font-size-asian="10pt" style:font-name-complex="Arial" style:font-size-complex="10pt" style:font-weight-complex="bold"/>
    </style:style>
    <style:style style:name="T458_4" style:family="text">
      <style:text-properties fo:font-size="10pt" style:font-size-asian="10pt" style:font-name-complex="Arial" style:font-size-complex="10pt" style:font-weight-complex="bold"/>
    </style:style>
    <style:style style:name="T458_5" style:family="text">
      <style:text-properties fo:font-size="10pt" style:font-size-asian="10pt" style:font-name-complex="Arial" style:font-size-complex="10pt" style:font-weight-complex="bold"/>
    </style:style>
    <style:style style:name="T458_6" style:family="text">
      <style:text-properties fo:font-size="10pt" style:font-size-asian="10pt" style:font-name-complex="Arial" style:font-size-complex="10pt" style:font-weight-complex="bold"/>
    </style:style>
    <style:style style:name="T458_7" style:family="text">
      <style:text-properties fo:font-size="10pt" style:font-size-asian="10pt" style:font-name-complex="Arial" style:font-size-complex="10pt" style:font-weight-complex="bold"/>
    </style:style>
    <style:style style:name="T458_8" style:family="text">
      <style:text-properties fo:font-size="10pt" style:font-size-asian="10pt" style:font-name-complex="Arial" style:font-size-complex="10pt" style:font-weight-complex="bold"/>
    </style:style>
    <style:style style:name="T458_9" style:family="text">
      <style:text-properties fo:font-size="10pt" style:font-size-asian="10pt" style:font-name-complex="Arial" style:font-size-complex="10pt" style:font-weight-complex="bold"/>
    </style:style>
    <style:style style:name="T458_10" style:family="text">
      <style:text-properties fo:font-size="10pt" style:font-size-asian="10pt" style:font-name-complex="Arial" style:font-size-complex="10pt" style:font-weight-complex="bold"/>
    </style:style>
    <style:style style:name="T458_11" style:family="text">
      <style:text-properties fo:font-size="10pt" style:font-size-asian="10pt" style:font-name-complex="Arial" style:font-size-complex="10pt" style:font-weight-complex="bold"/>
    </style:style>
    <style:style style:name="T458_12" style:family="text">
      <style:text-properties fo:font-size="10pt" style:font-size-asian="10pt" style:font-name-complex="Arial" style:font-size-complex="10pt" style:font-weight-complex="bold"/>
    </style:style>
    <style:style style:name="T458_13" style:family="text">
      <style:text-properties fo:font-size="10pt" style:font-size-asian="10pt" style:font-name-complex="Arial" style:font-size-complex="10pt" style:font-weight-complex="bold"/>
    </style:style>
    <style:style style:name="T458_14" style:family="text">
      <style:text-properties fo:font-size="10pt" style:font-size-asian="10pt" style:font-name-complex="Arial" style:font-size-complex="10pt" style:font-weight-complex="bold"/>
    </style:style>
    <style:style style:name="T458_15" style:family="text">
      <style:text-properties fo:font-size="10pt" style:font-size-asian="10pt" style:font-name-complex="Arial" style:font-size-complex="10pt" style:font-weight-complex="bold"/>
    </style:style>
    <style:style style:name="T458_16" style:family="text">
      <style:text-properties fo:font-size="10pt" style:font-size-asian="10pt" style:font-name-complex="Arial" style:font-size-complex="10pt" style:font-weight-complex="bold"/>
    </style:style>
    <style:style style:name="T458_17" style:family="text">
      <style:text-properties fo:font-size="10pt" style:font-size-asian="10pt" style:font-name-complex="Arial" style:font-size-complex="10pt" style:font-weight-complex="bold"/>
    </style:style>
    <style:style style:name="T458_18" style:family="text">
      <style:text-properties fo:font-size="10pt" style:font-size-asian="10pt" style:font-name-complex="Arial" style:font-size-complex="10pt" style:font-weight-complex="bold"/>
    </style:style>
    <style:style style:name="P459" style:family="paragraph" style:parent-style-name="Normal">
      <style:paragraph-properties fo:line-height="108%"/>
      <style:text-properties fo:font-size="10pt" style:font-size-asian="10pt" style:font-name-complex="Arial" style:font-size-complex="10pt" style:font-weight-complex="bold"/>
    </style:style>
    <style:style style:name="Table11" style:family="table">
      <style:table-properties table:align="left" style:width="11.7cm" fo:margin-left="0cm"/>
    </style:style>
    <style:style style:name="Column45" style:family="table-column">
      <style:table-column-properties style:column-width="6.1cm"/>
    </style:style>
    <style:style style:name="Column46" style:family="table-column">
      <style:table-column-properties style:column-width="5.6cm"/>
    </style:style>
    <style:style style:name="Row38" style:family="table-row">
      <style:table-row-properties style:min-row-height="0.496cm"/>
    </style:style>
    <style:style style:name="Cell1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0" style:family="paragraph" style:parent-style-name="Normal">
      <style:paragraph-properties fo:line-height="108%"/>
    </style:style>
    <style:style style:name="T46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letter-kerning="true"/>
    </style:style>
    <style:style style:name="Cell1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1" style:family="paragraph" style:parent-style-name="Normal">
      <style:paragraph-properties fo:line-height="108%"/>
    </style:style>
    <style:style style:name="T46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letter-kerning="true"/>
    </style:style>
    <style:style style:name="T46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letter-kerning="true"/>
    </style:style>
    <style:style style:name="T461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letter-kerning="true"/>
    </style:style>
    <style:style style:name="T461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letter-kerning="true"/>
    </style:style>
    <style:style style:name="T461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letter-kerning="true"/>
    </style:style>
    <style:style style:name="T461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letter-kerning="true"/>
    </style:style>
    <style:style style:name="T461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letter-kerning="true"/>
    </style:style>
    <style:style style:name="Row39" style:family="table-row">
      <style:table-row-properties style:min-row-height="0.496cm"/>
    </style:style>
    <style:style style:name="Cell1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2" style:family="paragraph" style:parent-style-name="Normal">
      <style:paragraph-properties fo:line-height="108%"/>
    </style:style>
    <style:style style:name="T46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 style:letter-kerning="true"/>
    </style:style>
    <style:style style:name="Cell1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3" style:family="paragraph" style:parent-style-name="Normal">
      <style:paragraph-properties fo:line-height="108%"/>
    </style:style>
    <style:style style:name="T46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 style:letter-kerning="true"/>
    </style:style>
    <style:style style:name="Row40" style:family="table-row">
      <style:table-row-properties style:min-row-height="0.496cm"/>
    </style:style>
    <style:style style:name="Cell1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4" style:family="paragraph" style:parent-style-name="Normal">
      <style:paragraph-properties fo:line-height="108%"/>
    </style:style>
    <style:style style:name="T46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 style:letter-kerning="true"/>
    </style:style>
    <style:style style:name="Cell1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5" style:family="paragraph" style:parent-style-name="Normal">
      <style:paragraph-properties fo:line-height="108%"/>
    </style:style>
    <style:style style:name="T46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 style:letter-kerning="true"/>
    </style:style>
    <style:style style:name="T46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 style:letter-kerning="true"/>
    </style:style>
    <style:style style:name="Row41" style:family="table-row">
      <style:table-row-properties style:min-row-height="0.496cm"/>
    </style:style>
    <style:style style:name="Cell1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6" style:family="paragraph" style:parent-style-name="Normal">
      <style:paragraph-properties fo:line-height="108%"/>
    </style:style>
    <style:style style:name="T46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 style:letter-kerning="true"/>
    </style:style>
    <style:style style:name="Cell1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7" style:family="paragraph" style:parent-style-name="Normal">
      <style:paragraph-properties fo:line-height="108%"/>
    </style:style>
    <style:style style:name="T46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 style:letter-kerning="true"/>
    </style:style>
    <style:style style:name="T46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 style:letter-kerning="true"/>
    </style:style>
    <style:style style:name="T46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 style:letter-kerning="true"/>
    </style:style>
    <style:style style:name="Row42" style:family="table-row">
      <style:table-row-properties style:min-row-height="0.496cm"/>
    </style:style>
    <style:style style:name="Cell1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8" style:family="paragraph" style:parent-style-name="Normal">
      <style:paragraph-properties fo:line-height="108%"/>
    </style:style>
    <style:style style:name="T46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 style:letter-kerning="true"/>
    </style:style>
    <style:style style:name="Cell1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9" style:family="paragraph" style:parent-style-name="Normal">
      <style:paragraph-properties fo:line-height="108%"/>
    </style:style>
    <style:style style:name="T46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 style:letter-kerning="true"/>
    </style:style>
    <style:style style:name="Row43" style:family="table-row">
      <style:table-row-properties style:min-row-height="0.496cm"/>
    </style:style>
    <style:style style:name="Cell1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0" style:family="paragraph" style:parent-style-name="Normal">
      <style:paragraph-properties fo:line-height="108%"/>
    </style:style>
    <style:style style:name="T47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 style:letter-kerning="true"/>
    </style:style>
    <style:style style:name="Cell1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1" style:family="paragraph" style:parent-style-name="Normal">
      <style:paragraph-properties fo:line-height="108%"/>
    </style:style>
    <style:style style:name="T47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 style:letter-kerning="true"/>
    </style:style>
    <style:style style:name="T47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 style:letter-kerning="true"/>
    </style:style>
    <style:style style:name="Row44" style:family="table-row">
      <style:table-row-properties style:min-row-height="0.496cm"/>
    </style:style>
    <style:style style:name="Cell1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2" style:family="paragraph" style:parent-style-name="Normal">
      <style:paragraph-properties fo:line-height="108%"/>
    </style:style>
    <style:style style:name="T47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 style:letter-kerning="true"/>
    </style:style>
    <style:style style:name="Cell1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3" style:family="paragraph" style:parent-style-name="Normal">
      <style:paragraph-properties fo:line-height="108%"/>
    </style:style>
    <style:style style:name="T47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 style:letter-kerning="true"/>
    </style:style>
    <style:style style:name="T47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 style:letter-kerning="true"/>
    </style:style>
    <style:style style:name="Row45" style:family="table-row">
      <style:table-row-properties style:min-row-height="0.496cm"/>
    </style:style>
    <style:style style:name="Cell1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4" style:family="paragraph" style:parent-style-name="Normal">
      <style:paragraph-properties fo:line-height="108%"/>
    </style:style>
    <style:style style:name="T47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 style:letter-kerning="true"/>
    </style:style>
    <style:style style:name="Cell1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5" style:family="paragraph" style:parent-style-name="Normal">
      <style:paragraph-properties fo:line-height="108%"/>
    </style:style>
    <style:style style:name="T47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 style:letter-kerning="true"/>
    </style:style>
    <style:style style:name="Row46" style:family="table-row">
      <style:table-row-properties style:min-row-height="0.496cm"/>
    </style:style>
    <style:style style:name="Cell1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6" style:family="paragraph" style:parent-style-name="Normal">
      <style:paragraph-properties fo:line-height="108%"/>
    </style:style>
    <style:style style:name="T47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 style:letter-kerning="true"/>
    </style:style>
    <style:style style:name="Cell1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7" style:family="paragraph" style:parent-style-name="Normal">
      <style:paragraph-properties fo:line-height="108%"/>
    </style:style>
    <style:style style:name="T47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 style:letter-kerning="true"/>
    </style:style>
    <style:style style:name="T47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 style:letter-kerning="true"/>
    </style:style>
    <style:style style:name="Row47" style:family="table-row">
      <style:table-row-properties style:min-row-height="0.496cm"/>
    </style:style>
    <style:style style:name="Cell1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8" style:family="paragraph" style:parent-style-name="Normal">
      <style:paragraph-properties fo:line-height="108%"/>
    </style:style>
    <style:style style:name="T47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letter-kerning="true"/>
    </style:style>
    <style:style style:name="Cell1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9" style:family="paragraph" style:parent-style-name="Normal">
      <style:paragraph-properties fo:line-height="108%"/>
    </style:style>
    <style:style style:name="T47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letter-kerning="true"/>
    </style:style>
    <style:style style:name="P480" style:family="paragraph" style:parent-style-name="Normal">
      <style:paragraph-properties fo:text-align="justify" fo:line-height="108%"/>
      <style:text-properties fo:font-size="10pt" style:font-size-asian="10pt" style:font-name-complex="Arial" style:font-size-complex="10pt"/>
    </style:style>
    <style:style style:name="P481" style:family="paragraph" style:parent-style-name="Normal">
      <style:paragraph-properties fo:text-align="justify" fo:line-height="108%"/>
    </style:style>
    <style:style style:name="T481_1" style:family="text">
      <style:text-properties fo:font-size="10pt" style:font-size-asian="10pt" style:font-name-complex="Arial" style:font-size-complex="10pt"/>
    </style:style>
    <style:style style:name="T481_2" style:family="text"/>
    <style:style style:name="T481_3" style:family="text">
      <style:text-properties fo:font-size="10pt" style:font-size-asian="10pt" style:font-name-complex="Arial" style:font-size-complex="10pt"/>
    </style:style>
    <style:style style:name="P482" style:family="paragraph" style:parent-style-name="Normal">
      <style:paragraph-properties fo:text-align="justify" fo:line-height="108%"/>
      <style:text-properties fo:font-size="10pt" style:font-size-asian="10pt" style:font-name-complex="Arial" style:font-size-complex="10pt"/>
    </style:style>
    <style:style style:name="P483" style:family="paragraph" style:parent-style-name="Normal">
      <style:paragraph-properties fo:line-height="108%"/>
    </style:style>
    <style:style style:name="T483_1" style:family="text">
      <style:text-properties fo:font-size="11pt" style:font-size-asian="11pt" style:font-name-complex="Arial" style:font-size-complex="11pt" fo:language="en" fo:country="US" fo:font-weight="bold" style:font-weight-asian="bold" style:font-weight-complex="bold"/>
    </style:style>
    <style:style style:name="P484" style:family="paragraph" style:parent-style-name="Normal">
      <style:paragraph-properties fo:line-height="108%"/>
      <style:text-properties fo:color="#ff0000" fo:font-size="10pt" style:font-name-asian="Arial" style:font-size-asian="10pt" style:font-name-complex="Arial" style:font-size-complex="10pt" fo:language="en" fo:country="US"/>
    </style:style>
    <style:style style:name="P485" style:family="paragraph" style:parent-style-name="Normal">
      <style:paragraph-properties fo:text-align="justify" fo:line-height="108%"/>
    </style:style>
    <style:style style:name="T485_1" style:family="text">
      <style:text-properties fo:font-size="10pt" style:font-name-asian="Arial" style:font-size-asian="10pt" style:font-name-complex="Arial" style:font-size-complex="10pt"/>
    </style:style>
    <style:style style:name="T485_2" style:family="text">
      <style:text-properties fo:font-size="10pt" style:font-name-asian="Arial" style:font-size-asian="10pt" style:font-name-complex="Arial" style:font-size-complex="10pt"/>
    </style:style>
    <style:style style:name="T485_3" style:family="text">
      <style:text-properties fo:font-size="10pt" style:font-name-asian="Arial" style:font-size-asian="10pt" style:font-name-complex="Arial" style:font-size-complex="10pt"/>
    </style:style>
    <style:style style:name="T485_4" style:family="text">
      <style:text-properties fo:font-size="10pt" style:font-name-asian="Arial" style:font-size-asian="10pt" style:font-name-complex="Arial" style:font-size-complex="10pt"/>
    </style:style>
    <style:style style:name="T485_5" style:family="text">
      <style:text-properties fo:font-size="10pt" style:font-name-asian="Arial" style:font-size-asian="10pt" style:font-name-complex="Arial" style:font-size-complex="10pt"/>
    </style:style>
    <style:style style:name="T485_6" style:family="text">
      <style:text-properties fo:font-size="10pt" style:font-name-asian="Arial" style:font-size-asian="10pt" style:font-name-complex="Arial" style:font-size-complex="10pt"/>
    </style:style>
    <style:style style:name="T485_7" style:family="text">
      <style:text-properties fo:font-size="10pt" style:font-name-asian="Arial" style:font-size-asian="10pt" style:font-name-complex="Arial" style:font-size-complex="10pt"/>
    </style:style>
    <style:style style:name="T485_8" style:family="text">
      <style:text-properties fo:font-size="10pt" style:font-name-asian="Arial" style:font-size-asian="10pt" style:font-name-complex="Arial" style:font-size-complex="10pt"/>
    </style:style>
    <style:style style:name="T485_9" style:family="text">
      <style:text-properties fo:font-size="10pt" style:font-name-asian="Arial" style:font-size-asian="10pt" style:font-name-complex="Arial" style:font-size-complex="10pt"/>
    </style:style>
    <style:style style:name="T485_10" style:family="text">
      <style:text-properties fo:font-size="10pt" style:font-name-asian="Arial" style:font-size-asian="10pt" style:font-name-complex="Arial" style:font-size-complex="10pt"/>
    </style:style>
    <style:style style:name="T485_11" style:family="text">
      <style:text-properties fo:font-size="10pt" style:font-name-asian="Arial" style:font-size-asian="10pt" style:font-name-complex="Arial" style:font-size-complex="10pt"/>
    </style:style>
    <style:style style:name="T485_12" style:family="text">
      <style:text-properties fo:font-size="10pt" style:font-name-asian="Arial" style:font-size-asian="10pt" style:font-name-complex="Arial" style:font-size-complex="10pt"/>
    </style:style>
    <style:style style:name="T485_13" style:family="text">
      <style:text-properties fo:font-size="10pt" style:font-name-asian="Arial" style:font-size-asian="10pt" style:font-name-complex="Arial" style:font-size-complex="10pt"/>
    </style:style>
    <style:style style:name="T485_14" style:family="text">
      <style:text-properties fo:font-size="10pt" style:font-name-asian="Arial" style:font-size-asian="10pt" style:font-name-complex="Arial" style:font-size-complex="10pt"/>
    </style:style>
    <style:style style:name="T485_15" style:family="text">
      <style:text-properties fo:font-size="10pt" style:font-name-asian="Arial" style:font-size-asian="10pt" style:font-name-complex="Arial" style:font-size-complex="10pt"/>
    </style:style>
    <style:style style:name="T485_16" style:family="text">
      <style:text-properties fo:font-size="10pt" style:font-name-asian="Arial" style:font-size-asian="10pt" style:font-name-complex="Arial" style:font-size-complex="10pt"/>
    </style:style>
    <style:style style:name="T485_17" style:family="text">
      <style:text-properties fo:font-size="10pt" style:font-name-asian="Arial" style:font-size-asian="10pt" style:font-name-complex="Arial" style:font-size-complex="10pt"/>
    </style:style>
    <style:style style:name="T485_18" style:family="text">
      <style:text-properties fo:font-size="10pt" style:font-name-asian="Arial" style:font-size-asian="10pt" style:font-name-complex="Arial" style:font-size-complex="10pt"/>
    </style:style>
    <style:style style:name="T485_19" style:family="text">
      <style:text-properties fo:font-size="10pt" style:font-name-asian="Arial" style:font-size-asian="10pt" style:font-name-complex="Arial" style:font-size-complex="10pt"/>
    </style:style>
    <style:style style:name="P486" style:family="paragraph" style:parent-style-name="Normal">
      <style:paragraph-properties fo:text-align="justify" fo:line-height="108%"/>
      <style:text-properties fo:font-size="10pt" style:font-name-asian="Arial" style:font-size-asian="10pt" style:font-name-complex="Arial" style:font-size-complex="10pt"/>
    </style:style>
    <style:style style:name="P487" style:family="paragraph" style:parent-style-name="Normal">
      <style:paragraph-properties fo:text-align="justify" fo:line-height="108%" fo:margin-bottom="0.423cm"/>
    </style:style>
    <style:style style:name="T487_1" style:family="text">
      <style:text-properties fo:font-size="10pt" style:font-name-asian="Arial" style:font-size-asian="10pt" style:font-name-complex="Arial" style:font-size-complex="10pt"/>
    </style:style>
    <style:style style:name="T487_2" style:family="text">
      <style:text-properties fo:font-size="10pt" style:font-name-asian="Arial" style:font-size-asian="10pt" style:font-name-complex="Arial" style:font-size-complex="10pt"/>
    </style:style>
    <style:style style:name="T487_3" style:family="text">
      <style:text-properties fo:font-size="10pt" style:font-name-asian="Arial" style:font-size-asian="10pt" style:font-name-complex="Arial" style:font-size-complex="10pt"/>
    </style:style>
    <style:style style:name="T487_4" style:family="text">
      <style:text-properties fo:font-size="10pt" style:font-name-asian="Arial" style:font-size-asian="10pt" style:font-name-complex="Arial" style:font-size-complex="10pt"/>
    </style:style>
    <style:style style:name="T487_5" style:family="text">
      <style:text-properties fo:font-size="10pt" style:font-name-asian="Arial" style:font-size-asian="10pt" style:font-name-complex="Arial" style:font-size-complex="10pt"/>
    </style:style>
    <style:style style:name="T487_6" style:family="text">
      <style:text-properties fo:font-size="10pt" style:font-name-asian="Arial" style:font-size-asian="10pt" style:font-name-complex="Arial" style:font-size-complex="10pt"/>
    </style:style>
    <style:style style:name="T487_7" style:family="text">
      <style:text-properties fo:font-size="10pt" style:font-name-asian="Arial" style:font-size-asian="10pt" style:font-name-complex="Arial" style:font-size-complex="10pt"/>
    </style:style>
    <style:style style:name="T487_8" style:family="text">
      <style:text-properties fo:font-size="10pt" style:font-name-asian="Arial" style:font-size-asian="10pt" style:font-name-complex="Arial" style:font-size-complex="10pt"/>
    </style:style>
    <style:style style:name="T487_9" style:family="text">
      <style:text-properties fo:font-size="10pt" style:font-name-asian="Arial" style:font-size-asian="10pt" style:font-name-complex="Arial" style:font-size-complex="10pt"/>
    </style:style>
    <style:style style:name="T487_10" style:family="text">
      <style:text-properties fo:font-size="10pt" style:font-name-asian="Arial" style:font-size-asian="10pt" style:font-name-complex="Arial" style:font-size-complex="10pt"/>
    </style:style>
    <style:style style:name="T487_11" style:family="text">
      <style:text-properties fo:font-size="10pt" style:font-name-asian="Arial" style:font-size-asian="10pt" style:font-name-complex="Arial" style:font-size-complex="10pt"/>
    </style:style>
    <style:style style:name="T487_12" style:family="text">
      <style:text-properties fo:font-size="10pt" style:font-name-asian="Arial" style:font-size-asian="10pt" style:font-name-complex="Arial" style:font-size-complex="10pt"/>
    </style:style>
    <style:style style:name="T487_13" style:family="text">
      <style:text-properties fo:font-size="10pt" style:font-name-asian="Arial" style:font-size-asian="10pt" style:font-name-complex="Arial" style:font-size-complex="10pt"/>
    </style:style>
    <style:style style:name="T487_14" style:family="text">
      <style:text-properties fo:font-size="10pt" style:font-name-asian="Arial" style:font-size-asian="10pt" style:font-name-complex="Arial" style:font-size-complex="10pt"/>
    </style:style>
    <style:style style:name="T487_15" style:family="text">
      <style:text-properties fo:font-size="10pt" style:font-name-asian="Arial" style:font-size-asian="10pt" style:font-name-complex="Arial" style:font-size-complex="10pt"/>
    </style:style>
    <style:style style:name="T487_16" style:family="text">
      <style:text-properties fo:font-size="10pt" style:font-name-asian="Arial" style:font-size-asian="10pt" style:font-name-complex="Arial" style:font-size-complex="10pt"/>
    </style:style>
    <style:style style:name="T487_17" style:family="text">
      <style:text-properties fo:font-size="10pt" style:font-name-asian="Arial" style:font-size-asian="10pt" style:font-name-complex="Arial" style:font-size-complex="10pt"/>
    </style:style>
    <style:style style:name="T487_18" style:family="text">
      <style:text-properties fo:font-size="10pt" style:font-name-asian="Arial" style:font-size-asian="10pt" style:font-name-complex="Arial" style:font-size-complex="10pt"/>
    </style:style>
    <style:style style:name="T487_19" style:family="text">
      <style:text-properties fo:font-size="10pt" style:font-name-asian="Arial" style:font-size-asian="10pt" style:font-name-complex="Arial" style:font-size-complex="10pt"/>
    </style:style>
    <style:style style:name="T487_20" style:family="text">
      <style:text-properties fo:font-size="10pt" style:font-name-asian="Arial" style:font-size-asian="10pt" style:font-name-complex="Arial" style:font-size-complex="10pt"/>
    </style:style>
    <style:style style:name="T487_21" style:family="text">
      <style:text-properties fo:font-size="10pt" style:font-name-asian="Arial" style:font-size-asian="10pt" style:font-name-complex="Arial" style:font-size-complex="10pt"/>
    </style:style>
    <style:style style:name="T487_22" style:family="text">
      <style:text-properties fo:font-size="10pt" style:font-name-asian="Arial" style:font-size-asian="10pt" style:font-name-complex="Arial" style:font-size-complex="10pt"/>
    </style:style>
    <style:style style:name="T487_23" style:family="text">
      <style:text-properties fo:font-size="10pt" style:font-name-asian="Arial" style:font-size-asian="10pt" style:font-name-complex="Arial" style:font-size-complex="10pt"/>
    </style:style>
    <style:style style:name="T487_24" style:family="text">
      <style:text-properties fo:font-size="10pt" style:font-name-asian="Arial" style:font-size-asian="10pt" style:font-name-complex="Arial" style:font-size-complex="10pt"/>
    </style:style>
    <style:style style:name="T487_25" style:family="text">
      <style:text-properties fo:font-size="10pt" style:font-name-asian="Arial" style:font-size-asian="10pt" style:font-name-complex="Arial" style:font-size-complex="10pt"/>
    </style:style>
    <style:style style:name="T487_26" style:family="text">
      <style:text-properties fo:font-size="10pt" style:font-name-asian="Arial" style:font-size-asian="10pt" style:font-name-complex="Arial" style:font-size-complex="10pt"/>
    </style:style>
    <style:style style:name="T487_27" style:family="text">
      <style:text-properties fo:font-size="10pt" style:font-name-asian="Arial" style:font-size-asian="10pt" style:font-name-complex="Arial" style:font-size-complex="10pt"/>
    </style:style>
    <style:style style:name="T487_28" style:family="text">
      <style:text-properties fo:font-size="10pt" style:font-name-asian="Arial" style:font-size-asian="10pt" style:font-name-complex="Arial" style:font-size-complex="10pt"/>
    </style:style>
    <style:style style:name="T487_29" style:family="text">
      <style:text-properties fo:font-size="10pt" style:font-name-asian="Arial" style:font-size-asian="10pt" style:font-name-complex="Arial" style:font-size-complex="10pt"/>
    </style:style>
    <style:style style:name="T487_30" style:family="text">
      <style:text-properties fo:font-size="10pt" style:font-name-asian="Arial" style:font-size-asian="10pt" style:font-name-complex="Arial" style:font-size-complex="10pt"/>
    </style:style>
    <style:style style:name="T487_31" style:family="text">
      <style:text-properties fo:font-size="10pt" style:font-name-asian="Arial" style:font-size-asian="10pt" style:font-name-complex="Arial" style:font-size-complex="10pt"/>
    </style:style>
    <style:style style:name="T487_32" style:family="text">
      <style:text-properties fo:font-size="10pt" style:font-name-asian="Arial" style:font-size-asian="10pt" style:font-name-complex="Arial" style:font-size-complex="10pt"/>
    </style:style>
    <style:style style:name="T487_33" style:family="text">
      <style:text-properties fo:font-size="10pt" style:font-name-asian="Arial" style:font-size-asian="10pt" style:font-name-complex="Arial" style:font-size-complex="10pt"/>
    </style:style>
    <style:style style:name="T487_34" style:family="text">
      <style:text-properties fo:font-size="10pt" style:font-name-asian="Arial" style:font-size-asian="10pt" style:font-name-complex="Arial" style:font-size-complex="10pt"/>
    </style:style>
    <style:style style:name="T487_35" style:family="text">
      <style:text-properties fo:font-size="10pt" style:font-name-asian="Arial" style:font-size-asian="10pt" style:font-name-complex="Arial" style:font-size-complex="10pt"/>
    </style:style>
    <style:style style:name="T487_36" style:family="text">
      <style:text-properties fo:font-size="10pt" style:font-name-asian="Arial" style:font-size-asian="10pt" style:font-name-complex="Arial" style:font-size-complex="10pt"/>
    </style:style>
    <style:style style:name="T487_37" style:family="text">
      <style:text-properties fo:font-size="10pt" style:font-name-asian="Arial" style:font-size-asian="10pt" style:font-name-complex="Arial" style:font-size-complex="10pt"/>
    </style:style>
    <style:style style:name="T487_38" style:family="text">
      <style:text-properties fo:font-size="10pt" style:font-name-asian="Arial" style:font-size-asian="10pt" style:font-name-complex="Arial" style:font-size-complex="10pt"/>
    </style:style>
    <style:style style:name="P488" style:family="paragraph" style:parent-style-name="Normal">
      <style:paragraph-properties fo:text-align="justify" fo:line-height="108%"/>
    </style:style>
    <style:style style:name="T488_1" style:family="text">
      <style:text-properties fo:font-size="10pt" style:font-name-asian="Arial" style:font-size-asian="10pt" style:font-name-complex="Arial" style:font-size-complex="10pt"/>
    </style:style>
    <style:style style:name="T488_2" style:family="text">
      <style:text-properties fo:font-size="10pt" style:font-name-asian="Arial" style:font-size-asian="10pt" style:font-name-complex="Arial" style:font-size-complex="10pt" fo:language="en" fo:country="US"/>
    </style:style>
    <style:style style:name="T488_3" style:family="text">
      <style:text-properties fo:font-size="10pt" style:font-name-asian="Arial" style:font-size-asian="10pt" style:font-name-complex="Arial" style:font-size-complex="10pt" fo:language="en" fo:country="US"/>
    </style:style>
    <style:style style:name="T488_4" style:family="text">
      <style:text-properties fo:font-size="10pt" style:font-name-asian="Arial" style:font-size-asian="10pt" style:font-name-complex="Arial" style:font-size-complex="10pt" fo:language="en" fo:country="US"/>
    </style:style>
    <style:style style:name="P489" style:family="paragraph" style:parent-style-name="Normal">
      <style:paragraph-properties fo:text-align="justify" fo:line-height="108%"/>
      <style:text-properties fo:font-size="10pt" style:font-name-asian="Arial" style:font-size-asian="10pt" style:font-name-complex="Arial" style:font-size-complex="10pt" fo:language="en" fo:country="US"/>
    </style:style>
    <style:style style:name="P490" style:family="paragraph" style:parent-style-name="Normal">
      <style:paragraph-properties fo:text-align="justify" fo:line-height="108%"/>
      <style:text-properties fo:font-size="10pt" style:font-name-asian="Arial" style:font-size-asian="10pt" style:font-name-complex="Arial" style:font-size-complex="10pt" fo:language="en" fo:country="US"/>
    </style:style>
    <style:style style:name="P491" style:family="paragraph" style:parent-style-name="Normal">
      <style:paragraph-properties fo:text-align="justify" fo:line-height="108%"/>
      <style:text-properties style:font-name-complex="Arial"/>
    </style:style>
    <style:style style:name="P492" style:family="paragraph" style:parent-style-name="Normal">
      <style:paragraph-properties fo:text-align="justify" fo:line-height="108%"/>
      <style:text-properties fo:font-size="10pt" style:font-name-asian="Arial" style:font-size-asian="10pt" style:font-name-complex="Arial" style:font-size-complex="10pt" fo:language="en" fo:country="US"/>
    </style:style>
    <style:style style:name="P493" style:family="paragraph" style:parent-style-name="Normal">
      <style:paragraph-properties fo:text-align="justify" fo:line-height="108%"/>
    </style:style>
    <style:style style:name="T493_1" style:family="text">
      <style:text-properties fo:font-size="10pt" style:font-name-asian="Arial" style:font-size-asian="10pt" style:font-name-complex="Arial" style:font-size-complex="10pt" fo:language="en" fo:country="US" style:text-underline-style="solid" style:text-underline-color="font-color"/>
    </style:style>
    <style:style style:name="P494" style:family="paragraph" style:parent-style-name="Normal">
      <style:paragraph-properties fo:text-align="justify" fo:line-height="108%"/>
      <style:text-properties fo:font-size="10pt" style:font-name-asian="Arial" style:font-size-asian="10pt" style:font-name-complex="Arial" style:font-size-complex="10pt" fo:language="en" fo:country="US"/>
    </style:style>
    <style:style style:name="P495" style:family="paragraph" style:parent-style-name="Normal">
      <style:paragraph-properties fo:text-align="justify" fo:line-height="108%"/>
    </style:style>
    <style:style style:name="T495_1" style:family="text">
      <style:text-properties fo:font-size="10pt" style:font-name-asian="Arial" style:font-size-asian="10pt" style:font-name-complex="Arial" style:font-size-complex="10pt" fo:language="en" fo:country="US"/>
    </style:style>
    <style:style style:name="T495_2" style:family="text">
      <style:text-properties fo:font-size="10pt" style:font-name-asian="Arial" style:font-size-asian="10pt" style:font-name-complex="Arial" style:font-size-complex="10pt" fo:language="en" fo:country="US"/>
    </style:style>
    <style:style style:name="T495_3" style:family="text">
      <style:text-properties fo:font-size="10pt" style:font-name-asian="Arial" style:font-size-asian="10pt" style:font-name-complex="Arial" style:font-size-complex="10pt" fo:language="en" fo:country="US"/>
    </style:style>
    <style:style style:name="T495_4" style:family="text">
      <style:text-properties fo:font-size="10pt" style:font-name-asian="Arial" style:font-size-asian="10pt" style:font-name-complex="Arial" style:font-size-complex="10pt" fo:language="en" fo:country="US"/>
    </style:style>
    <style:style style:name="T495_5" style:family="text">
      <style:text-properties fo:font-size="10pt" style:font-name-asian="Arial" style:font-size-asian="10pt" style:font-name-complex="Arial" style:font-size-complex="10pt" fo:language="en" fo:country="US"/>
    </style:style>
    <style:style style:name="T495_6" style:family="text">
      <style:text-properties fo:font-size="10pt" style:font-name-asian="Arial" style:font-size-asian="10pt" style:font-name-complex="Arial" style:font-size-complex="10pt" fo:language="en" fo:country="US"/>
    </style:style>
    <style:style style:name="T495_7" style:family="text">
      <style:text-properties fo:font-size="10pt" style:font-name-asian="Arial" style:font-size-asian="10pt" style:font-name-complex="Arial" style:font-size-complex="10pt" fo:language="en" fo:country="US"/>
    </style:style>
    <style:style style:name="T495_8" style:family="text">
      <style:text-properties fo:font-size="10pt" style:font-name-asian="Arial" style:font-size-asian="10pt" style:font-name-complex="Arial" style:font-size-complex="10pt" fo:language="en" fo:country="US"/>
    </style:style>
    <style:style style:name="T495_9" style:family="text">
      <style:text-properties fo:font-size="10pt" style:font-name-asian="Arial" style:font-size-asian="10pt" style:font-name-complex="Arial" style:font-size-complex="10pt" fo:language="en" fo:country="US"/>
    </style:style>
    <style:style style:name="T495_10" style:family="text">
      <style:text-properties fo:font-size="10pt" style:font-name-asian="Arial" style:font-size-asian="10pt" style:font-name-complex="Arial" style:font-size-complex="10pt" fo:language="en" fo:country="US"/>
    </style:style>
    <style:style style:name="T495_11" style:family="text">
      <style:text-properties fo:font-size="10pt" style:font-name-asian="Arial" style:font-size-asian="10pt" style:font-name-complex="Arial" style:font-size-complex="10pt" fo:language="en" fo:country="US"/>
    </style:style>
    <style:style style:name="T495_12" style:family="text">
      <style:text-properties fo:font-size="10pt" style:font-name-asian="Arial" style:font-size-asian="10pt" style:font-name-complex="Arial" style:font-size-complex="10pt" fo:language="en" fo:country="US"/>
    </style:style>
    <style:style style:name="T495_13" style:family="text">
      <style:text-properties fo:font-size="10pt" style:font-name-asian="Arial" style:font-size-asian="10pt" style:font-name-complex="Arial" style:font-size-complex="10pt" fo:language="en" fo:country="US"/>
    </style:style>
    <style:style style:name="T495_14" style:family="text">
      <style:text-properties fo:font-size="10pt" style:font-name-asian="Arial" style:font-size-asian="10pt" style:font-name-complex="Arial" style:font-size-complex="10pt" fo:language="en" fo:country="US"/>
    </style:style>
    <style:style style:name="T495_15" style:family="text">
      <style:text-properties fo:font-size="10pt" style:font-name-asian="Arial" style:font-size-asian="10pt" style:font-name-complex="Arial" style:font-size-complex="10pt" fo:language="en" fo:country="US"/>
    </style:style>
    <style:style style:name="T495_16" style:family="text">
      <style:text-properties fo:font-size="10pt" style:font-name-asian="Arial" style:font-size-asian="10pt" style:font-name-complex="Arial" style:font-size-complex="10pt" fo:language="en" fo:country="US"/>
    </style:style>
    <style:style style:name="T495_17" style:family="text">
      <style:text-properties fo:font-size="10pt" style:font-name-asian="Arial" style:font-size-asian="10pt" style:font-name-complex="Arial" style:font-size-complex="10pt" fo:language="en" fo:country="US"/>
    </style:style>
    <style:style style:name="T495_18" style:family="text">
      <style:text-properties fo:font-size="10pt" style:font-name-asian="Arial" style:font-size-asian="10pt" style:font-name-complex="Arial" style:font-size-complex="10pt" fo:language="en" fo:country="US"/>
    </style:style>
    <style:style style:name="T495_19" style:family="text">
      <style:text-properties fo:font-size="10pt" style:font-name-asian="Arial" style:font-size-asian="10pt" style:font-name-complex="Arial" style:font-size-complex="10pt" fo:language="en" fo:country="US"/>
    </style:style>
    <style:style style:name="T495_20" style:family="text">
      <style:text-properties fo:font-size="10pt" style:font-name-asian="Arial" style:font-size-asian="10pt" style:font-name-complex="Arial" style:font-size-complex="10pt" fo:language="en" fo:country="US"/>
    </style:style>
    <style:style style:name="T495_21" style:family="text">
      <style:text-properties fo:font-size="10pt" style:font-name-asian="Arial" style:font-size-asian="10pt" style:font-name-complex="Arial" style:font-size-complex="10pt" fo:language="en" fo:country="US"/>
    </style:style>
    <style:style style:name="T495_22" style:family="text">
      <style:text-properties fo:font-size="10pt" style:font-name-asian="Arial" style:font-size-asian="10pt" style:font-name-complex="Arial" style:font-size-complex="10pt" fo:language="en" fo:country="US"/>
    </style:style>
    <style:style style:name="T495_23" style:family="text">
      <style:text-properties fo:font-size="10pt" style:font-name-asian="Arial" style:font-size-asian="10pt" style:font-name-complex="Arial" style:font-size-complex="10pt" fo:language="en" fo:country="US"/>
    </style:style>
    <style:style style:name="T495_24" style:family="text">
      <style:text-properties fo:font-size="10pt" style:font-name-asian="Arial" style:font-size-asian="10pt" style:font-name-complex="Arial" style:font-size-complex="10pt" fo:language="en" fo:country="US"/>
    </style:style>
    <style:style style:name="T495_25" style:family="text">
      <style:text-properties fo:font-size="10pt" style:font-name-asian="Arial" style:font-size-asian="10pt" style:font-name-complex="Arial" style:font-size-complex="10pt" fo:language="en" fo:country="US"/>
    </style:style>
    <style:style style:name="T495_26" style:family="text">
      <style:text-properties fo:font-size="10pt" style:font-name-asian="Arial" style:font-size-asian="10pt" style:font-name-complex="Arial" style:font-size-complex="10pt" fo:language="en" fo:country="US"/>
    </style:style>
    <style:style style:name="T495_27" style:family="text">
      <style:text-properties fo:font-size="10pt" style:font-name-asian="Arial" style:font-size-asian="10pt" style:font-name-complex="Arial" style:font-size-complex="10pt" fo:language="en" fo:country="US"/>
    </style:style>
    <style:style style:name="T495_28" style:family="text">
      <style:text-properties fo:font-size="10pt" style:font-name-asian="Arial" style:font-size-asian="10pt" style:font-name-complex="Arial" style:font-size-complex="10pt" fo:language="en" fo:country="US"/>
    </style:style>
    <style:style style:name="T495_29" style:family="text">
      <style:text-properties fo:font-size="10pt" style:font-name-asian="Arial" style:font-size-asian="10pt" style:font-name-complex="Arial" style:font-size-complex="10pt" fo:language="en" fo:country="US"/>
    </style:style>
    <style:style style:name="T495_30" style:family="text">
      <style:text-properties fo:font-size="10pt" style:font-name-asian="Arial" style:font-size-asian="10pt" style:font-name-complex="Arial" style:font-size-complex="10pt" fo:language="en" fo:country="US"/>
    </style:style>
    <style:style style:name="T495_31" style:family="text">
      <style:text-properties fo:font-size="10pt" style:font-name-asian="Arial" style:font-size-asian="10pt" style:font-name-complex="Arial" style:font-size-complex="10pt" fo:language="en" fo:country="US"/>
    </style:style>
    <style:style style:name="T495_32" style:family="text">
      <style:text-properties fo:font-size="10pt" style:font-name-asian="Arial" style:font-size-asian="10pt" style:font-name-complex="Arial" style:font-size-complex="10pt" fo:language="en" fo:country="US"/>
    </style:style>
    <style:style style:name="T495_33" style:family="text">
      <style:text-properties fo:font-size="10pt" style:font-name-asian="Arial" style:font-size-asian="10pt" style:font-name-complex="Arial" style:font-size-complex="10pt" fo:language="en" fo:country="US"/>
    </style:style>
    <style:style style:name="T495_34" style:family="text">
      <style:text-properties fo:font-size="10pt" style:font-name-asian="Arial" style:font-size-asian="10pt" style:font-name-complex="Arial" style:font-size-complex="10pt" fo:language="en" fo:country="US"/>
    </style:style>
    <style:style style:name="T495_35" style:family="text">
      <style:text-properties fo:font-size="10pt" style:font-name-asian="Arial" style:font-size-asian="10pt" style:font-name-complex="Arial" style:font-size-complex="10pt" fo:language="en" fo:country="US"/>
    </style:style>
    <style:style style:name="T495_36" style:family="text">
      <style:text-properties fo:font-size="10pt" style:font-name-asian="Arial" style:font-size-asian="10pt" style:font-name-complex="Arial" style:font-size-complex="10pt"/>
    </style:style>
    <style:style style:name="T495_37" style:family="text">
      <style:text-properties fo:font-size="10pt" style:font-name-asian="Arial" style:font-size-asian="10pt" style:font-name-complex="Arial" style:font-size-complex="10pt"/>
    </style:style>
    <style:style style:name="T495_38" style:family="text">
      <style:text-properties fo:font-size="10pt" style:font-name-asian="Arial" style:font-size-asian="10pt" style:font-name-complex="Arial" style:font-size-complex="10pt"/>
    </style:style>
    <style:style style:name="T495_39" style:family="text">
      <style:text-properties fo:font-size="10pt" style:font-name-asian="Arial" style:font-size-asian="10pt" style:font-name-complex="Arial" style:font-size-complex="10pt"/>
    </style:style>
    <style:style style:name="T495_40" style:family="text">
      <style:text-properties fo:font-size="10pt" style:font-name-asian="Arial" style:font-size-asian="10pt" style:font-name-complex="Arial" style:font-size-complex="10pt"/>
    </style:style>
    <style:style style:name="T495_41" style:family="text">
      <style:text-properties fo:font-size="10pt" style:font-name-asian="Arial" style:font-size-asian="10pt" style:font-name-complex="Arial" style:font-size-complex="10pt"/>
    </style:style>
    <style:style style:name="T495_42" style:family="text">
      <style:text-properties fo:font-size="10pt" style:font-name-asian="Arial" style:font-size-asian="10pt" style:font-name-complex="Arial" style:font-size-complex="10pt"/>
    </style:style>
    <style:style style:name="T495_43" style:family="text">
      <style:text-properties fo:font-size="10pt" style:font-name-asian="Arial" style:font-size-asian="10pt" style:font-name-complex="Arial" style:font-size-complex="10pt"/>
    </style:style>
    <style:style style:name="T495_44" style:family="text">
      <style:text-properties fo:font-size="10pt" style:font-name-asian="Arial" style:font-size-asian="10pt" style:font-name-complex="Arial" style:font-size-complex="10pt"/>
    </style:style>
    <style:style style:name="T495_45" style:family="text">
      <style:text-properties fo:font-size="10pt" style:font-name-asian="Arial" style:font-size-asian="10pt" style:font-name-complex="Arial" style:font-size-complex="10pt"/>
    </style:style>
    <style:style style:name="P496" style:family="paragraph" style:parent-style-name="Normal">
      <style:paragraph-properties fo:text-align="justify" fo:line-height="108%"/>
    </style:style>
    <style:style style:name="T496_1" style:family="text">
      <style:text-properties fo:font-size="10pt" style:font-size-asian="10pt" style:font-name-complex="Arial" style:font-size-complex="10pt" style:font-weight-complex="bold"/>
    </style:style>
    <style:style style:name="T496_2" style:family="text">
      <style:text-properties fo:font-size="10pt" style:font-size-asian="10pt" style:font-name-complex="Arial" style:font-size-complex="10pt" style:font-weight-complex="bold"/>
    </style:style>
    <style:style style:name="T496_3" style:family="text">
      <style:text-properties fo:font-size="10pt" style:font-size-asian="10pt" style:font-name-complex="Arial" style:font-size-complex="10pt" style:font-weight-complex="bold"/>
    </style:style>
    <style:style style:name="T496_4" style:family="text">
      <style:text-properties fo:font-size="10pt" style:font-size-asian="10pt" style:font-name-complex="Arial" style:font-size-complex="10pt" style:font-weight-complex="bold"/>
    </style:style>
    <style:style style:name="T496_5" style:family="text">
      <style:text-properties fo:font-size="10pt" style:font-size-asian="10pt" style:font-name-complex="Arial" style:font-size-complex="10pt" style:font-weight-complex="bold"/>
    </style:style>
    <style:style style:name="T496_6" style:family="text">
      <style:text-properties fo:font-size="10pt" style:font-size-asian="10pt" style:font-name-complex="Arial" style:font-size-complex="10pt" style:font-weight-complex="bold"/>
    </style:style>
    <style:style style:name="T496_7" style:family="text">
      <style:text-properties fo:font-size="10pt" style:font-size-asian="10pt" style:font-name-complex="Arial" style:font-size-complex="10pt" style:font-weight-complex="bold"/>
    </style:style>
    <style:style style:name="T496_8" style:family="text">
      <style:text-properties fo:font-size="10pt" style:font-size-asian="10pt" style:font-name-complex="Arial" style:font-size-complex="10pt" style:font-weight-complex="bold"/>
    </style:style>
    <style:style style:name="T496_9" style:family="text">
      <style:text-properties fo:font-size="10pt" style:font-size-asian="10pt" style:font-name-complex="Arial" style:font-size-complex="10pt" style:font-weight-complex="bold"/>
    </style:style>
    <style:style style:name="T496_10" style:family="text">
      <style:text-properties fo:font-size="10pt" style:font-name-asian="Arial" style:font-size-asian="10pt" style:font-name-complex="Arial" style:font-size-complex="10pt" fo:language="en" fo:country="US"/>
    </style:style>
    <style:style style:name="T496_11" style:family="text"/>
    <style:style style:name="T496_12" style:family="text">
      <style:text-properties fo:font-size="10pt" style:font-name-asian="Arial" style:font-size-asian="10pt" style:font-name-complex="Arial" style:font-size-complex="10pt" fo:language="en" fo:country="US"/>
    </style:style>
    <style:style style:name="T496_13" style:family="text">
      <style:text-properties fo:font-size="10pt" style:font-name-asian="Arial" style:font-size-asian="10pt" style:font-name-complex="Arial" style:font-size-complex="10pt" fo:language="en" fo:country="US"/>
    </style:style>
    <style:style style:name="T496_14" style:family="text">
      <style:text-properties fo:font-size="10pt" style:font-name-asian="Arial" style:font-size-asian="10pt" style:font-name-complex="Arial" style:font-size-complex="10pt" fo:language="en" fo:country="US"/>
    </style:style>
    <style:style style:name="T496_15" style:family="text">
      <style:text-properties fo:font-size="10pt" style:font-name-asian="Arial" style:font-size-asian="10pt" style:font-name-complex="Arial" style:font-size-complex="10pt" fo:language="en" fo:country="US"/>
    </style:style>
    <style:style style:name="P497" style:family="paragraph" style:parent-style-name="Normal">
      <style:paragraph-properties fo:text-align="justify" fo:line-height="108%"/>
      <style:text-properties fo:font-size="10pt" style:font-name-asian="Arial" style:font-size-asian="10pt" style:font-name-complex="Arial" style:font-size-complex="10pt" fo:language="en" fo:country="US"/>
    </style:style>
    <style:style style:name="P498" style:family="paragraph" style:parent-style-name="Normal">
      <style:paragraph-properties fo:text-align="justify" fo:line-height="108%"/>
    </style:style>
    <style:style style:name="T498_1" style:family="text">
      <style:text-properties fo:font-size="10pt" style:font-name-asian="Arial" style:font-size-asian="10pt" style:font-name-complex="Arial" style:font-size-complex="10pt" fo:language="en" fo:country="US" style:text-underline-style="solid" style:text-underline-color="font-color"/>
    </style:style>
    <style:style style:name="P499" style:family="paragraph" style:parent-style-name="Normal">
      <style:paragraph-properties fo:text-align="justify" fo:line-height="108%"/>
      <style:text-properties fo:font-size="10pt" style:font-name-asian="Arial" style:font-size-asian="10pt" style:font-name-complex="Arial" style:font-size-complex="10pt" fo:language="en" fo:country="US"/>
    </style:style>
    <style:style style:name="P500" style:family="paragraph" style:parent-style-name="Normal">
      <style:paragraph-properties fo:text-align="justify" fo:line-height="108%"/>
    </style:style>
    <style:style style:name="T500_1" style:family="text">
      <style:text-properties fo:font-size="10pt" style:font-name-asian="Arial" style:font-size-asian="10pt" style:font-name-complex="Arial" style:font-size-complex="10pt" fo:language="en" fo:country="US"/>
    </style:style>
    <style:style style:name="T500_2" style:family="text">
      <style:text-properties fo:font-size="10pt" style:font-name-asian="Arial" style:font-size-asian="10pt" style:font-name-complex="Arial" style:font-size-complex="10pt" fo:language="en" fo:country="US"/>
    </style:style>
    <style:style style:name="T500_3" style:family="text">
      <style:text-properties fo:font-size="10pt" style:font-name-asian="Arial" style:font-size-asian="10pt" style:font-name-complex="Arial" style:font-size-complex="10pt" fo:language="en" fo:country="US"/>
    </style:style>
    <style:style style:name="T500_4" style:family="text">
      <style:text-properties fo:font-size="10pt" style:font-size-asian="10pt" style:font-name-complex="Arial" style:font-size-complex="10pt"/>
    </style:style>
    <style:style style:name="T500_5" style:family="text">
      <style:text-properties fo:font-size="10pt" style:font-size-asian="10pt" style:font-name-complex="Arial" style:font-size-complex="10pt"/>
    </style:style>
    <style:style style:name="T500_6" style:family="text">
      <style:text-properties fo:font-size="10pt" style:font-name-asian="Arial" style:font-size-asian="10pt" style:font-name-complex="Arial" style:font-size-complex="10pt" fo:language="en" fo:country="US"/>
    </style:style>
    <style:style style:name="T500_7" style:family="text">
      <style:text-properties fo:font-size="10pt" style:font-name-asian="Arial" style:font-size-asian="10pt" style:font-name-complex="Arial" style:font-size-complex="10pt" fo:language="en" fo:country="US"/>
    </style:style>
    <style:style style:name="T500_8" style:family="text">
      <style:text-properties fo:font-size="10pt" style:font-name-asian="Arial" style:font-size-asian="10pt" style:font-name-complex="Arial" style:font-size-complex="10pt" fo:language="en" fo:country="US"/>
    </style:style>
    <style:style style:name="T500_9" style:family="text">
      <style:text-properties fo:font-size="10pt" style:font-name-asian="Arial" style:font-size-asian="10pt" style:font-name-complex="Arial" style:font-size-complex="10pt" fo:language="en" fo:country="US"/>
    </style:style>
    <style:style style:name="T500_10" style:family="text">
      <style:text-properties fo:font-size="10pt" style:font-name-asian="Arial" style:font-size-asian="10pt" style:font-name-complex="Arial" style:font-size-complex="10pt" fo:language="en" fo:country="US"/>
    </style:style>
    <style:style style:name="T500_11" style:family="text">
      <style:text-properties fo:font-size="10pt" style:font-name-asian="Arial" style:font-size-asian="10pt" style:font-name-complex="Arial" style:font-size-complex="10pt" fo:language="en" fo:country="US"/>
    </style:style>
    <style:style style:name="T500_12" style:family="text">
      <style:text-properties fo:font-size="10pt" style:font-name-asian="Arial" style:font-size-asian="10pt" style:font-name-complex="Arial" style:font-size-complex="10pt" fo:language="en" fo:country="US"/>
    </style:style>
    <style:style style:name="T500_13" style:family="text">
      <style:text-properties fo:font-size="10pt" style:font-name-asian="Arial" style:font-size-asian="10pt" style:font-name-complex="Arial" style:font-size-complex="10pt" fo:language="en" fo:country="US"/>
    </style:style>
    <style:style style:name="P501" style:family="paragraph" style:parent-style-name="Normal">
      <style:paragraph-properties fo:text-align="justify" fo:line-height="108%"/>
      <style:text-properties fo:font-size="10pt" style:font-name-asian="Arial" style:font-size-asian="10pt" style:font-name-complex="Arial" style:font-size-complex="10pt" fo:language="en" fo:country="US"/>
    </style:style>
    <style:style style:name="P502" style:family="paragraph" style:parent-style-name="Normal">
      <style:paragraph-properties fo:text-align="justify" fo:line-height="108%"/>
    </style:style>
    <style:style style:name="T502_1" style:family="text">
      <style:text-properties fo:font-size="10pt" style:font-name-asian="Arial" style:font-size-asian="10pt" style:font-name-complex="Arial" style:font-size-complex="10pt" fo:language="en" fo:country="US"/>
    </style:style>
    <style:style style:name="T502_2" style:family="text">
      <style:text-properties fo:font-size="10pt" style:font-name-asian="Arial" style:font-size-asian="10pt" style:font-name-complex="Arial" style:font-size-complex="10pt" fo:language="en" fo:country="US"/>
    </style:style>
    <style:style style:name="T502_3" style:family="text">
      <style:text-properties fo:font-size="10pt" style:font-name-asian="Arial" style:font-size-asian="10pt" style:font-name-complex="Arial" style:font-size-complex="10pt" fo:language="en" fo:country="US"/>
    </style:style>
    <style:style style:name="T502_4" style:family="text">
      <style:text-properties fo:font-size="10pt" style:font-name-asian="Arial" style:font-size-asian="10pt" style:font-name-complex="Arial" style:font-size-complex="10pt" fo:language="en" fo:country="US"/>
    </style:style>
    <style:style style:name="T502_5" style:family="text">
      <style:text-properties fo:font-size="10pt" style:font-name-asian="Arial" style:font-size-asian="10pt" style:font-name-complex="Arial" style:font-size-complex="10pt" fo:language="en" fo:country="US"/>
    </style:style>
    <style:style style:name="T502_6" style:family="text">
      <style:text-properties fo:font-size="10pt" style:font-name-asian="Arial" style:font-size-asian="10pt" style:font-name-complex="Arial" style:font-size-complex="10pt" fo:language="en" fo:country="US"/>
    </style:style>
    <style:style style:name="T502_7" style:family="text">
      <style:text-properties fo:font-size="10pt" style:font-name-asian="Arial" style:font-size-asian="10pt" style:font-name-complex="Arial" style:font-size-complex="10pt" fo:language="en" fo:country="US"/>
    </style:style>
    <style:style style:name="T502_8" style:family="text">
      <style:text-properties fo:font-size="10pt" style:font-name-asian="Arial" style:font-size-asian="10pt" style:font-name-complex="Arial" style:font-size-complex="10pt" fo:language="en" fo:country="US"/>
    </style:style>
    <style:style style:name="T502_9" style:family="text">
      <style:text-properties fo:font-size="10pt" style:font-name-asian="Arial" style:font-size-asian="10pt" style:font-name-complex="Arial" style:font-size-complex="10pt" fo:language="en" fo:country="US"/>
    </style:style>
    <style:style style:name="T502_10" style:family="text">
      <style:text-properties fo:font-size="10pt" style:font-name-asian="Arial" style:font-size-asian="10pt" style:font-name-complex="Arial" style:font-size-complex="10pt" fo:language="en" fo:country="US"/>
    </style:style>
    <style:style style:name="T502_11" style:family="text">
      <style:text-properties fo:font-size="10pt" style:font-name-asian="Arial" style:font-size-asian="10pt" style:font-name-complex="Arial" style:font-size-complex="10pt" fo:language="en" fo:country="US"/>
    </style:style>
    <style:style style:name="T502_12" style:family="text">
      <style:text-properties fo:font-size="10pt" style:font-name-asian="Arial" style:font-size-asian="10pt" style:font-name-complex="Arial" style:font-size-complex="10pt" fo:language="en" fo:country="US"/>
    </style:style>
    <style:style style:name="T502_13" style:family="text">
      <style:text-properties fo:font-size="10pt" style:font-name-asian="Arial" style:font-size-asian="10pt" style:font-name-complex="Arial" style:font-size-complex="10pt" fo:language="en" fo:country="US"/>
    </style:style>
    <style:style style:name="T502_14" style:family="text">
      <style:text-properties fo:font-size="10pt" style:font-name-asian="Arial" style:font-size-asian="10pt" style:font-name-complex="Arial" style:font-size-complex="10pt" fo:language="en" fo:country="US"/>
    </style:style>
    <style:style style:name="P503" style:family="paragraph" style:parent-style-name="Normal">
      <style:paragraph-properties fo:text-align="justify" fo:line-height="108%"/>
      <style:text-properties fo:font-size="10pt" style:font-name-asian="Arial" style:font-size-asian="10pt" style:font-name-complex="Arial" style:font-size-complex="10pt" fo:language="en" fo:country="US"/>
    </style:style>
    <style:style style:name="P504" style:family="paragraph" style:parent-style-name="Normal">
      <style:paragraph-properties fo:text-align="justify" fo:line-height="108%"/>
    </style:style>
    <style:style style:name="T504_1" style:family="text">
      <style:text-properties fo:font-size="10pt" style:font-name-asian="Arial" style:font-size-asian="10pt" style:font-name-complex="Arial" style:font-size-complex="10pt" fo:language="en" fo:country="US" style:text-underline-style="solid" style:text-underline-color="font-color"/>
    </style:style>
    <style:style style:name="P505" style:family="paragraph" style:parent-style-name="Normal">
      <style:paragraph-properties fo:text-align="justify" fo:line-height="108%"/>
      <style:text-properties fo:font-size="10pt" style:font-name-asian="Arial" style:font-size-asian="10pt" style:font-name-complex="Arial" style:font-size-complex="10pt" fo:language="en" fo:country="US"/>
    </style:style>
    <style:style style:name="P506" style:family="paragraph" style:parent-style-name="Normal">
      <style:paragraph-properties fo:text-align="justify" fo:line-height="108%"/>
    </style:style>
    <style:style style:name="T506_1" style:family="text">
      <style:text-properties fo:font-size="10pt" style:font-name-asian="Arial" style:font-size-asian="10pt" style:font-name-complex="Arial" style:font-size-complex="10pt"/>
    </style:style>
    <style:style style:name="T506_2" style:family="text">
      <style:text-properties fo:font-size="10pt" style:font-name-asian="Arial" style:font-size-asian="10pt" style:font-name-complex="Arial" style:font-size-complex="10pt"/>
    </style:style>
    <style:style style:name="T506_3" style:family="text">
      <style:text-properties fo:font-size="10pt" style:font-name-asian="Arial" style:font-size-asian="10pt" style:font-name-complex="Arial" style:font-size-complex="10pt"/>
    </style:style>
    <style:style style:name="T506_4" style:family="text">
      <style:text-properties fo:font-size="10pt" style:font-name-asian="Arial" style:font-size-asian="10pt" style:font-name-complex="Arial" style:font-size-complex="10pt"/>
    </style:style>
    <style:style style:name="T506_5" style:family="text">
      <style:text-properties fo:font-size="10pt" style:font-name-asian="Arial" style:font-size-asian="10pt" style:font-name-complex="Arial" style:font-size-complex="10pt"/>
    </style:style>
    <style:style style:name="T506_6" style:family="text">
      <style:text-properties fo:font-size="10pt" style:font-name-asian="Arial" style:font-size-asian="10pt" style:font-name-complex="Arial" style:font-size-complex="10pt"/>
    </style:style>
    <style:style style:name="T506_7" style:family="text">
      <style:text-properties fo:font-size="10pt" style:font-name-asian="Arial" style:font-size-asian="10pt" style:font-name-complex="Arial" style:font-size-complex="10pt"/>
    </style:style>
    <style:style style:name="T506_8" style:family="text">
      <style:text-properties fo:font-size="10pt" style:font-name-asian="Arial" style:font-size-asian="10pt" style:font-name-complex="Arial" style:font-size-complex="10pt"/>
    </style:style>
    <style:style style:name="T506_9" style:family="text">
      <style:text-properties fo:font-size="10pt" style:font-name-asian="Arial" style:font-size-asian="10pt" style:font-name-complex="Arial" style:font-size-complex="10pt"/>
    </style:style>
    <style:style style:name="T506_10" style:family="text">
      <style:text-properties fo:font-size="10pt" style:font-name-asian="Arial" style:font-size-asian="10pt" style:font-name-complex="Arial" style:font-size-complex="10pt"/>
    </style:style>
    <style:style style:name="T506_11" style:family="text">
      <style:text-properties fo:font-size="10pt" style:font-name-asian="Arial" style:font-size-asian="10pt" style:font-name-complex="Arial" style:font-size-complex="10pt"/>
    </style:style>
    <style:style style:name="T506_12" style:family="text">
      <style:text-properties fo:font-size="10pt" style:font-name-asian="Arial" style:font-size-asian="10pt" style:font-name-complex="Arial" style:font-size-complex="10pt"/>
    </style:style>
    <style:style style:name="T506_13" style:family="text">
      <style:text-properties fo:font-size="10pt" style:font-name-asian="Arial" style:font-size-asian="10pt" style:font-name-complex="Arial" style:font-size-complex="10pt"/>
    </style:style>
    <style:style style:name="T506_14" style:family="text">
      <style:text-properties fo:font-size="10pt" style:font-name-asian="Arial" style:font-size-asian="10pt" style:font-name-complex="Arial" style:font-size-complex="10pt"/>
    </style:style>
    <style:style style:name="T506_15" style:family="text">
      <style:text-properties fo:font-size="10pt" style:font-name-asian="Arial" style:font-size-asian="10pt" style:font-name-complex="Arial" style:font-size-complex="10pt"/>
    </style:style>
    <style:style style:name="T506_16" style:family="text">
      <style:text-properties fo:font-size="10pt" style:font-name-asian="Arial" style:font-size-asian="10pt" style:font-name-complex="Arial" style:font-size-complex="10pt"/>
    </style:style>
    <style:style style:name="T506_17" style:family="text">
      <style:text-properties fo:font-size="10pt" style:font-name-asian="Arial" style:font-size-asian="10pt" style:font-name-complex="Arial" style:font-size-complex="10pt"/>
    </style:style>
    <style:style style:name="T506_18" style:family="text">
      <style:text-properties fo:font-size="10pt" style:font-name-asian="Arial" style:font-size-asian="10pt" style:font-name-complex="Arial" style:font-size-complex="10pt"/>
    </style:style>
    <style:style style:name="T506_19" style:family="text">
      <style:text-properties fo:font-size="10pt" style:font-name-asian="Arial" style:font-size-asian="10pt" style:font-name-complex="Arial" style:font-size-complex="10pt"/>
    </style:style>
    <style:style style:name="T506_20" style:family="text">
      <style:text-properties fo:font-size="10pt" style:font-name-asian="Arial" style:font-size-asian="10pt" style:font-name-complex="Arial" style:font-size-complex="10pt"/>
    </style:style>
    <style:style style:name="T506_21" style:family="text">
      <style:text-properties fo:font-size="10pt" style:font-name-asian="Arial" style:font-size-asian="10pt" style:font-name-complex="Arial" style:font-size-complex="10pt"/>
    </style:style>
    <style:style style:name="T506_22" style:family="text">
      <style:text-properties fo:font-size="10pt" style:font-name-asian="Arial" style:font-size-asian="10pt" style:font-name-complex="Arial" style:font-size-complex="10pt"/>
    </style:style>
    <style:style style:name="T506_23" style:family="text">
      <style:text-properties fo:font-size="10pt" style:font-name-asian="Arial" style:font-size-asian="10pt" style:font-name-complex="Arial" style:font-size-complex="10pt"/>
    </style:style>
    <style:style style:name="T506_24" style:family="text">
      <style:text-properties fo:font-size="10pt" style:font-name-asian="Arial" style:font-size-asian="10pt" style:font-name-complex="Arial" style:font-size-complex="10pt"/>
    </style:style>
    <style:style style:name="T506_25" style:family="text">
      <style:text-properties fo:font-size="10pt" style:font-name-asian="Arial" style:font-size-asian="10pt" style:font-name-complex="Arial" style:font-size-complex="10pt"/>
    </style:style>
    <style:style style:name="T506_26" style:family="text">
      <style:text-properties fo:font-size="10pt" style:font-name-asian="Arial" style:font-size-asian="10pt" style:font-name-complex="Arial" style:font-size-complex="10pt"/>
    </style:style>
    <style:style style:name="T506_27" style:family="text">
      <style:text-properties fo:font-size="10pt" style:font-name-asian="Arial" style:font-size-asian="10pt" style:font-name-complex="Arial" style:font-size-complex="10pt"/>
    </style:style>
    <style:style style:name="T506_28" style:family="text">
      <style:text-properties fo:font-size="10pt" style:font-name-asian="Arial" style:font-size-asian="10pt" style:font-name-complex="Arial" style:font-size-complex="10pt"/>
    </style:style>
    <style:style style:name="T506_29" style:family="text">
      <style:text-properties fo:font-size="10pt" style:font-name-asian="Arial" style:font-size-asian="10pt" style:font-name-complex="Arial" style:font-size-complex="10pt"/>
    </style:style>
    <style:style style:name="T506_30" style:family="text">
      <style:text-properties fo:font-size="10pt" style:font-name-asian="Arial" style:font-size-asian="10pt" style:font-name-complex="Arial" style:font-size-complex="10pt"/>
    </style:style>
    <style:style style:name="P507" style:family="paragraph" style:parent-style-name="Normal">
      <style:paragraph-properties fo:text-align="justify" fo:line-height="108%"/>
      <style:text-properties fo:font-size="10pt" style:font-name-asian="Arial" style:font-size-asian="10pt" style:font-name-complex="Arial" style:font-size-complex="10pt" fo:language="en" fo:country="US"/>
    </style:style>
    <style:style style:name="P508" style:family="paragraph" style:parent-style-name="Normal">
      <style:paragraph-properties fo:text-align="justify" fo:line-height="108%"/>
    </style:style>
    <style:style style:name="T508_1" style:family="text">
      <style:text-properties fo:font-size="10pt" style:font-name-asian="Arial" style:font-size-asian="10pt" style:font-name-complex="Arial" style:font-size-complex="10pt" fo:language="en" fo:country="US"/>
    </style:style>
    <style:style style:name="T508_2" style:family="text">
      <style:text-properties fo:font-size="10pt" style:font-name-asian="Arial" style:font-size-asian="10pt" style:font-name-complex="Arial" style:font-size-complex="10pt" fo:language="en" fo:country="US"/>
    </style:style>
    <style:style style:name="T508_3" style:family="text">
      <style:text-properties fo:font-size="10pt" style:font-name-asian="Arial" style:font-size-asian="10pt" style:font-name-complex="Arial" style:font-size-complex="10pt" fo:language="en" fo:country="US"/>
    </style:style>
    <style:style style:name="T508_4" style:family="text">
      <style:text-properties fo:font-size="10pt" style:font-name-asian="Arial" style:font-size-asian="10pt" style:font-name-complex="Arial" style:font-size-complex="10pt" fo:language="en" fo:country="US"/>
    </style:style>
    <style:style style:name="T508_5" style:family="text">
      <style:text-properties fo:font-size="10pt" style:font-name-asian="Arial" style:font-size-asian="10pt" style:font-name-complex="Arial" style:font-size-complex="10pt" fo:language="en" fo:country="US"/>
    </style:style>
    <style:style style:name="T508_6" style:family="text">
      <style:text-properties fo:font-size="10pt" style:font-name-asian="Arial" style:font-size-asian="10pt" style:font-name-complex="Arial" style:font-size-complex="10pt" fo:language="en" fo:country="US"/>
    </style:style>
    <style:style style:name="T508_7" style:family="text">
      <style:text-properties fo:font-size="10pt" style:font-name-asian="Arial" style:font-size-asian="10pt" style:font-name-complex="Arial" style:font-size-complex="10pt" fo:language="en" fo:country="US"/>
    </style:style>
    <style:style style:name="T508_8" style:family="text">
      <style:text-properties fo:font-size="10pt" style:font-name-asian="Arial" style:font-size-asian="10pt" style:font-name-complex="Arial" style:font-size-complex="10pt" fo:language="en" fo:country="US"/>
    </style:style>
    <style:style style:name="T508_9" style:family="text">
      <style:text-properties fo:font-size="10pt" style:font-name-asian="Arial" style:font-size-asian="10pt" style:font-name-complex="Arial" style:font-size-complex="10pt" fo:language="en" fo:country="US"/>
    </style:style>
    <style:style style:name="T508_10" style:family="text">
      <style:text-properties fo:font-size="10pt" style:font-name-asian="Arial" style:font-size-asian="10pt" style:font-name-complex="Arial" style:font-size-complex="10pt" fo:language="en" fo:country="US"/>
    </style:style>
    <style:style style:name="P509" style:family="paragraph" style:parent-style-name="Normal">
      <style:paragraph-properties fo:text-align="justify" fo:line-height="108%"/>
      <style:text-properties fo:font-size="10pt" style:font-name-asian="Arial" style:font-size-asian="10pt" style:font-name-complex="Arial" style:font-size-complex="10pt" fo:language="en" fo:country="US"/>
    </style:style>
    <style:style style:name="P510" style:family="paragraph" style:parent-style-name="Normal">
      <style:paragraph-properties fo:text-align="justify" fo:line-height="108%"/>
    </style:style>
    <style:style style:name="T510_1" style:family="text">
      <style:text-properties fo:font-size="10pt" style:font-name-asian="Arial" style:font-size-asian="10pt" style:font-name-complex="Arial" style:font-size-complex="10pt" fo:language="en" fo:country="US" style:text-underline-style="solid" style:text-underline-color="font-color"/>
    </style:style>
    <style:style style:name="P511" style:family="paragraph" style:parent-style-name="Normal">
      <style:paragraph-properties fo:text-align="justify" fo:line-height="108%"/>
      <style:text-properties fo:font-size="10pt" style:font-name-asian="Arial" style:font-size-asian="10pt" style:font-name-complex="Arial" style:font-size-complex="10pt" fo:language="en" fo:country="US"/>
    </style:style>
    <style:style style:name="P512" style:family="paragraph" style:parent-style-name="Normal">
      <style:paragraph-properties fo:text-align="justify" fo:line-height="108%"/>
    </style:style>
    <style:style style:name="T512_1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2_2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2_3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2_4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2_5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2_6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2_7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2_8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2_9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2_10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2_11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2_12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2_13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2_14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2_15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2_16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2_17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2_18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2_19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2_20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2_21" style:family="text">
      <style:text-properties fo:font-size="10pt" style:font-name-asian="Arial" style:font-size-asian="10pt" style:font-name-complex="Arial" style:font-size-complex="10pt"/>
    </style:style>
    <style:style style:name="T512_22" style:family="text">
      <style:text-properties fo:font-size="10pt" style:font-name-asian="Arial" style:font-size-asian="10pt" style:font-name-complex="Arial" style:font-size-complex="10pt"/>
    </style:style>
    <style:style style:name="T512_23" style:family="text">
      <style:text-properties fo:font-size="10pt" style:font-name-asian="Arial" style:font-size-asian="10pt" style:font-name-complex="Arial" style:font-size-complex="10pt"/>
    </style:style>
    <style:style style:name="T512_24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2_25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2_26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2_27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2_28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2_29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2_30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2_31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2_32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2_33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2_34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2_35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2_36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2_37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2_38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2_39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2_40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2_41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2_42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2_43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2_44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2_45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2_46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2_47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2_48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2_49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2_50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2_51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2_52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2_53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2_54" style:family="text">
      <style:text-properties fo:font-size="10pt" style:font-name-asian="Arial" style:font-size-asian="10pt" style:font-name-complex="Arial" style:font-size-complex="10pt" fo:language="en" fo:country="US"/>
    </style:style>
    <style:style style:name="P513" style:family="paragraph" style:parent-style-name="Normal">
      <style:paragraph-properties fo:text-align="justify" fo:line-height="108%"/>
      <style:text-properties fo:font-size="10pt" style:font-name-asian="Arial" style:font-size-asian="10pt" style:font-name-complex="Arial" style:font-size-complex="10pt" fo:language="en" fo:country="US"/>
    </style:style>
    <style:style style:name="P514" style:family="paragraph" style:parent-style-name="Normal">
      <style:paragraph-properties fo:text-align="justify" fo:line-height="108%"/>
    </style:style>
    <style:style style:name="T514_1" style:family="text">
      <style:text-properties fo:font-size="10pt" style:font-name-asian="Arial" style:font-size-asian="10pt" style:font-name-complex="Arial" style:font-size-complex="10pt" fo:language="en" fo:country="US" style:text-underline-style="solid" style:text-underline-color="font-color"/>
    </style:style>
    <style:style style:name="P515" style:family="paragraph" style:parent-style-name="Normal">
      <style:paragraph-properties fo:text-align="justify" fo:line-height="108%"/>
      <style:text-properties fo:font-size="10pt" style:font-name-asian="Arial" style:font-size-asian="10pt" style:font-name-complex="Arial" style:font-size-complex="10pt" fo:language="en" fo:country="US"/>
    </style:style>
    <style:style style:name="P516" style:family="paragraph" style:parent-style-name="Normal">
      <style:paragraph-properties fo:text-align="justify" fo:line-height="108%"/>
    </style:style>
    <style:style style:name="T516_1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6_2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6_3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6_4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6_5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6_6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6_7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6_8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6_9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6_10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6_11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6_12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6_13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6_14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6_15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6_16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6_17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6_18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6_19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6_20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6_21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6_22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6_23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6_24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6_25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6_26" style:family="text">
      <style:text-properties fo:font-size="10pt" style:font-size-asian="10pt" style:font-size-complex="10pt"/>
    </style:style>
    <style:style style:name="T516_27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6_28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6_29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6_30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6_31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6_32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6_33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6_34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6_35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6_36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6_37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6_38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6_39" style:family="text">
      <style:text-properties fo:font-size="10pt" style:font-name-asian="Arial" style:font-size-asian="10pt" style:font-name-complex="Arial" style:font-size-complex="10pt"/>
    </style:style>
    <style:style style:name="T516_40" style:family="text">
      <style:text-properties fo:font-size="10pt" style:font-name-asian="Arial" style:font-size-asian="10pt" style:font-name-complex="Arial" style:font-size-complex="10pt"/>
    </style:style>
    <style:style style:name="T516_41" style:family="text">
      <style:text-properties fo:font-size="10pt" style:font-name-asian="Arial" style:font-size-asian="10pt" style:font-name-complex="Arial" style:font-size-complex="10pt"/>
    </style:style>
    <style:style style:name="T516_42" style:family="text">
      <style:text-properties fo:font-size="10pt" style:font-name-asian="Arial" style:font-size-asian="10pt" style:font-name-complex="Arial" style:font-size-complex="10pt"/>
    </style:style>
    <style:style style:name="T516_43" style:family="text">
      <style:text-properties fo:font-size="10pt" style:font-name-asian="Arial" style:font-size-asian="10pt" style:font-name-complex="Arial" style:font-size-complex="10pt"/>
    </style:style>
    <style:style style:name="T516_44" style:family="text">
      <style:text-properties fo:font-size="10pt" style:font-name-asian="Arial" style:font-size-asian="10pt" style:font-name-complex="Arial" style:font-size-complex="10pt"/>
    </style:style>
    <style:style style:name="T516_45" style:family="text">
      <style:text-properties fo:font-size="10pt" style:font-name-asian="Arial" style:font-size-asian="10pt" style:font-name-complex="Arial" style:font-size-complex="10pt"/>
    </style:style>
    <style:style style:name="T516_46" style:family="text">
      <style:text-properties fo:font-size="10pt" style:font-name-asian="Arial" style:font-size-asian="10pt" style:font-name-complex="Arial" style:font-size-complex="10pt"/>
    </style:style>
    <style:style style:name="T516_47" style:family="text">
      <style:text-properties fo:font-size="10pt" style:font-name-asian="Arial" style:font-size-asian="10pt" style:font-name-complex="Arial" style:font-size-complex="10pt"/>
    </style:style>
    <style:style style:name="T516_48" style:family="text">
      <style:text-properties fo:font-size="10pt" style:font-name-asian="Arial" style:font-size-asian="10pt" style:font-name-complex="Arial" style:font-size-complex="10pt"/>
    </style:style>
    <style:style style:name="T516_49" style:family="text">
      <style:text-properties fo:font-size="10pt" style:font-name-asian="Arial" style:font-size-asian="10pt" style:font-name-complex="Arial" style:font-size-complex="10pt"/>
    </style:style>
    <style:style style:name="T516_50" style:family="text">
      <style:text-properties fo:font-size="10pt" style:font-name-asian="Arial" style:font-size-asian="10pt" style:font-name-complex="Arial" style:font-size-complex="10pt"/>
    </style:style>
    <style:style style:name="T516_51" style:family="text">
      <style:text-properties fo:font-size="10pt" style:font-name-asian="Arial" style:font-size-asian="10pt" style:font-name-complex="Arial" style:font-size-complex="10pt"/>
    </style:style>
    <style:style style:name="T516_52" style:family="text">
      <style:text-properties fo:font-size="10pt" style:font-name-asian="Arial" style:font-size-asian="10pt" style:font-name-complex="Arial" style:font-size-complex="10pt"/>
    </style:style>
    <style:style style:name="T516_53" style:family="text">
      <style:text-properties fo:font-size="10pt" style:font-name-asian="Arial" style:font-size-asian="10pt" style:font-name-complex="Arial" style:font-size-complex="10pt"/>
    </style:style>
    <style:style style:name="T516_54" style:family="text">
      <style:text-properties fo:font-size="10pt" style:font-name-asian="Arial" style:font-size-asian="10pt" style:font-name-complex="Arial" style:font-size-complex="10pt"/>
    </style:style>
    <style:style style:name="P517" style:family="paragraph" style:parent-style-name="Normal">
      <style:paragraph-properties fo:text-align="justify" fo:line-height="108%"/>
      <style:text-properties fo:font-size="10pt" style:font-name-asian="Arial" style:font-size-asian="10pt" style:font-name-complex="Arial" style:font-size-complex="10pt"/>
    </style:style>
    <style:style style:name="P518" style:family="paragraph" style:parent-style-name="Normal">
      <style:paragraph-properties fo:text-align="justify" fo:line-height="108%"/>
    </style:style>
    <style:style style:name="T518_1" style:family="text">
      <style:text-properties fo:font-size="10pt" style:font-name-asian="Arial" style:font-size-asian="10pt" style:font-name-complex="Arial" style:font-size-complex="10pt"/>
    </style:style>
    <style:style style:name="T518_2" style:family="text">
      <style:text-properties fo:font-size="10pt" style:font-name-asian="Arial" style:font-size-asian="10pt" style:font-name-complex="Arial" style:font-size-complex="10pt"/>
    </style:style>
    <style:style style:name="T518_3" style:family="text">
      <style:text-properties fo:font-size="10pt" style:font-name-asian="Arial" style:font-size-asian="10pt" style:font-name-complex="Arial" style:font-size-complex="10pt"/>
    </style:style>
    <style:style style:name="T518_4" style:family="text">
      <style:text-properties fo:font-size="10pt" style:font-name-asian="Arial" style:font-size-asian="10pt" style:font-name-complex="Arial" style:font-size-complex="10pt"/>
    </style:style>
    <style:style style:name="T518_5" style:family="text">
      <style:text-properties fo:font-size="10pt" style:font-name-asian="Arial" style:font-size-asian="10pt" style:font-name-complex="Arial" style:font-size-complex="10pt"/>
    </style:style>
    <style:style style:name="T518_6" style:family="text">
      <style:text-properties fo:font-size="10pt" style:font-name-asian="Arial" style:font-size-asian="10pt" style:font-name-complex="Arial" style:font-size-complex="10pt"/>
    </style:style>
    <style:style style:name="T518_7" style:family="text">
      <style:text-properties fo:font-size="10pt" style:font-name-asian="Arial" style:font-size-asian="10pt" style:font-name-complex="Arial" style:font-size-complex="10pt"/>
    </style:style>
    <style:style style:name="T518_8" style:family="text">
      <style:text-properties fo:font-size="10pt" style:font-name-asian="Arial" style:font-size-asian="10pt" style:font-name-complex="Arial" style:font-size-complex="10pt"/>
    </style:style>
    <style:style style:name="T518_9" style:family="text">
      <style:text-properties fo:font-size="10pt" style:font-name-asian="Arial" style:font-size-asian="10pt" style:font-name-complex="Arial" style:font-size-complex="10pt"/>
    </style:style>
    <style:style style:name="T518_10" style:family="text">
      <style:text-properties fo:font-size="10pt" style:font-name-asian="Arial" style:font-size-asian="10pt" style:font-name-complex="Arial" style:font-size-complex="10pt"/>
    </style:style>
    <style:style style:name="T518_11" style:family="text">
      <style:text-properties fo:font-size="10pt" style:font-name-asian="Arial" style:font-size-asian="10pt" style:font-name-complex="Arial" style:font-size-complex="10pt"/>
    </style:style>
    <style:style style:name="T518_12" style:family="text">
      <style:text-properties fo:font-size="10pt" style:font-name-asian="Arial" style:font-size-asian="10pt" style:font-name-complex="Arial" style:font-size-complex="10pt"/>
    </style:style>
    <style:style style:name="T518_13" style:family="text">
      <style:text-properties fo:font-size="10pt" style:font-name-asian="Arial" style:font-size-asian="10pt" style:font-name-complex="Arial" style:font-size-complex="10pt"/>
    </style:style>
    <style:style style:name="T518_14" style:family="text">
      <style:text-properties fo:font-size="10pt" style:font-name-asian="Arial" style:font-size-asian="10pt" style:font-name-complex="Arial" style:font-size-complex="10pt"/>
    </style:style>
    <style:style style:name="P519" style:family="paragraph" style:parent-style-name="Normal">
      <style:paragraph-properties fo:text-align="justify" fo:line-height="108%"/>
      <style:text-properties fo:font-size="10pt" style:font-name-asian="Arial" style:font-size-asian="10pt" style:font-name-complex="Arial" style:font-size-complex="10pt" fo:language="en" fo:country="US"/>
    </style:style>
    <style:style style:name="P520" style:family="paragraph" style:parent-style-name="Normal">
      <style:paragraph-properties fo:text-align="justify" fo:line-height="108%"/>
    </style:style>
    <style:style style:name="T520_1" style:family="text">
      <style:text-properties fo:font-size="10pt" style:font-name-asian="Arial" style:font-size-asian="10pt" style:font-name-complex="Arial" style:font-size-complex="10pt" fo:language="en" fo:country="US"/>
    </style:style>
    <style:style style:name="T520_2" style:family="text">
      <style:text-properties fo:font-size="10pt" style:font-name-asian="Arial" style:font-size-asian="10pt" style:font-name-complex="Arial" style:font-size-complex="10pt" fo:language="en" fo:country="US"/>
    </style:style>
    <style:style style:name="T520_3" style:family="text">
      <style:text-properties fo:font-size="10pt" style:font-name-asian="Arial" style:font-size-asian="10pt" style:font-name-complex="Arial" style:font-size-complex="10pt" fo:language="en" fo:country="US"/>
    </style:style>
    <style:style style:name="T520_4" style:family="text">
      <style:text-properties fo:font-size="10pt" style:font-name-asian="Arial" style:font-size-asian="10pt" style:font-name-complex="Arial" style:font-size-complex="10pt" fo:language="en" fo:country="US"/>
    </style:style>
    <style:style style:name="T520_5" style:family="text">
      <style:text-properties fo:font-size="10pt" style:font-name-asian="Arial" style:font-size-asian="10pt" style:font-name-complex="Arial" style:font-size-complex="10pt" fo:language="en" fo:country="US"/>
    </style:style>
    <style:style style:name="T520_6" style:family="text">
      <style:text-properties fo:font-size="10pt" style:font-name-asian="Arial" style:font-size-asian="10pt" style:font-name-complex="Arial" style:font-size-complex="10pt" fo:language="en" fo:country="US"/>
    </style:style>
    <style:style style:name="T520_7" style:family="text">
      <style:text-properties fo:font-size="10pt" style:font-name-asian="Arial" style:font-size-asian="10pt" style:font-name-complex="Arial" style:font-size-complex="10pt" fo:language="en" fo:country="US"/>
    </style:style>
    <style:style style:name="T520_8" style:family="text">
      <style:text-properties fo:font-size="10pt" style:font-name-asian="Arial" style:font-size-asian="10pt" style:font-name-complex="Arial" style:font-size-complex="10pt" fo:language="en" fo:country="US"/>
    </style:style>
    <style:style style:name="T520_9" style:family="text">
      <style:text-properties fo:font-size="10pt" style:font-name-asian="Arial" style:font-size-asian="10pt" style:font-name-complex="Arial" style:font-size-complex="10pt" fo:language="en" fo:country="US"/>
    </style:style>
    <style:style style:name="T520_10" style:family="text">
      <style:text-properties fo:font-size="10pt" style:font-name-asian="Arial" style:font-size-asian="10pt" style:font-name-complex="Arial" style:font-size-complex="10pt" fo:language="en" fo:country="US"/>
    </style:style>
    <style:style style:name="T520_11" style:family="text">
      <style:text-properties fo:font-size="10pt" style:font-name-asian="Arial" style:font-size-asian="10pt" style:font-name-complex="Arial" style:font-size-complex="10pt" fo:language="en" fo:country="US"/>
    </style:style>
    <style:style style:name="T520_12" style:family="text">
      <style:text-properties fo:font-size="10pt" style:font-name-asian="Arial" style:font-size-asian="10pt" style:font-name-complex="Arial" style:font-size-complex="10pt" fo:language="en" fo:country="US"/>
    </style:style>
    <style:style style:name="T520_13" style:family="text">
      <style:text-properties fo:font-size="10pt" style:font-name-asian="Arial" style:font-size-asian="10pt" style:font-name-complex="Arial" style:font-size-complex="10pt" fo:language="en" fo:country="US"/>
    </style:style>
    <style:style style:name="T520_14" style:family="text">
      <style:text-properties fo:font-size="10pt" style:font-name-asian="Arial" style:font-size-asian="10pt" style:font-name-complex="Arial" style:font-size-complex="10pt" fo:language="en" fo:country="US"/>
    </style:style>
    <style:style style:name="T520_15" style:family="text">
      <style:text-properties fo:font-size="10pt" style:font-name-asian="Arial" style:font-size-asian="10pt" style:font-name-complex="Arial" style:font-size-complex="10pt" fo:language="en" fo:country="US"/>
    </style:style>
    <style:style style:name="T520_16" style:family="text">
      <style:text-properties fo:font-size="10pt" style:font-name-asian="Arial" style:font-size-asian="10pt" style:font-name-complex="Arial" style:font-size-complex="10pt" fo:language="en" fo:country="US"/>
    </style:style>
    <style:style style:name="T520_17" style:family="text">
      <style:text-properties fo:font-size="10pt" style:font-name-asian="Arial" style:font-size-asian="10pt" style:font-name-complex="Arial" style:font-size-complex="10pt" fo:language="en" fo:country="US"/>
    </style:style>
    <style:style style:name="P521" style:family="paragraph" style:parent-style-name="Normal">
      <style:paragraph-properties fo:text-align="justify" fo:line-height="108%"/>
      <style:text-properties fo:font-size="10pt" style:font-size-asian="10pt" style:font-name-complex="Arial" style:font-size-complex="10pt" fo:language="en" fo:font-weight="bold" style:font-weight-asian="bold" style:font-weight-complex="bold"/>
    </style:style>
    <style:style style:name="P522" style:family="paragraph" style:parent-style-name="Normal">
      <style:paragraph-properties fo:text-align="justify" fo:line-height="108%"/>
    </style:style>
    <style:style style:name="T522_1" style:family="text">
      <style:text-properties fo:font-size="11pt" style:font-size-asian="11pt" style:font-name-complex="Arial" style:font-size-complex="11pt" fo:language="en" fo:country="US" fo:font-weight="bold" style:font-weight-asian="bold" style:font-weight-complex="bold"/>
    </style:style>
    <style:style style:name="P523" style:family="paragraph" style:parent-style-name="Normal">
      <style:paragraph-properties fo:text-align="justify" fo:line-height="108%"/>
      <style:text-properties fo:font-size="10pt" style:font-size-asian="10pt" style:font-name-complex="Arial" style:font-size-complex="10pt" fo:language="en" fo:font-weight="bold" style:font-weight-asian="bold"/>
    </style:style>
    <style:style style:name="P524" style:family="paragraph" style:parent-style-name="Normal">
      <style:paragraph-properties fo:text-align="justify" fo:line-height="108%"/>
    </style:style>
    <style:style style:name="T524_1" style:family="text">
      <style:text-properties fo:font-size="10pt" style:font-size-asian="10pt" style:font-name-complex="Arial" style:font-size-complex="11pt"/>
    </style:style>
    <style:style style:name="T524_2" style:family="text">
      <style:text-properties fo:font-size="10pt" style:font-size-asian="10pt" style:font-name-complex="Arial" style:font-size-complex="11pt"/>
    </style:style>
    <style:style style:name="T524_3" style:family="text">
      <style:text-properties fo:font-size="10pt" style:font-size-asian="10pt" style:font-name-complex="Arial" style:font-size-complex="11pt"/>
    </style:style>
    <style:style style:name="T524_4" style:family="text">
      <style:text-properties fo:font-size="10pt" style:font-size-asian="10pt" style:font-name-complex="Arial" style:font-size-complex="11pt"/>
    </style:style>
    <style:style style:name="T524_5" style:family="text">
      <style:text-properties fo:font-size="10pt" style:font-size-asian="10pt" style:font-name-complex="Arial" style:font-size-complex="11pt"/>
    </style:style>
    <style:style style:name="T524_6" style:family="text">
      <style:text-properties fo:font-size="10pt" style:font-size-asian="10pt" style:font-name-complex="Arial" style:font-size-complex="11pt"/>
    </style:style>
    <style:style style:name="P525" style:family="paragraph" style:parent-style-name="Normal">
      <style:paragraph-properties fo:text-align="justify" fo:line-height="108%"/>
      <style:text-properties fo:font-size="10pt" style:font-size-asian="10pt" style:font-name-complex="Arial" style:font-size-complex="11pt"/>
    </style:style>
    <style:style style:name="P526" style:family="paragraph" style:parent-style-name="Normal">
      <style:paragraph-properties fo:text-align="justify" fo:line-height="108%"/>
      <style:text-properties fo:font-size="10pt" style:font-size-asian="10pt" style:font-name-complex="Arial" style:font-size-complex="11pt"/>
    </style:style>
    <style:style style:name="P527" style:family="paragraph" style:parent-style-name="Normal">
      <style:paragraph-properties fo:text-align="justify" fo:line-height="108%"/>
      <style:text-properties style:font-name-complex="Arial"/>
    </style:style>
    <style:style style:name="P528" style:family="paragraph" style:parent-style-name="Normal">
      <style:paragraph-properties fo:text-align="justify" fo:line-height="108%"/>
      <style:text-properties fo:font-size="10pt" style:font-size-asian="10pt" style:font-name-complex="Arial" style:font-size-complex="11pt"/>
    </style:style>
    <style:style style:name="P529" style:family="paragraph" style:parent-style-name="Normal">
      <style:paragraph-properties fo:background-color="#d9e2f3" fo:line-height="108%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529_1" style:family="text">
      <style:text-properties fo:font-size="14pt" style:font-size-asian="14pt" style:font-name-complex="Arial" style:font-size-complex="11pt" fo:font-weight="bold" style:font-weight-asian="bold" style:font-weight-complex="bold"/>
    </style:style>
    <style:style style:name="P530" style:family="paragraph" style:parent-style-name="Normal">
      <style:paragraph-properties fo:line-height="108%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31" style:family="paragraph" style:parent-style-name="Normal">
      <style:paragraph-properties fo:line-height="108%"/>
    </style:style>
    <style:style style:name="T53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31_2" style:family="text">
      <style:text-properties fo:font-size="11pt" style:font-size-asian="11pt" style:font-name-complex="Arial" style:font-size-complex="11pt"/>
    </style:style>
    <style:style style:name="P532" style:family="paragraph" style:parent-style-name="Normal">
      <style:paragraph-properties fo:text-align="justify" fo:line-height="108%"/>
    </style:style>
    <style:style style:name="T532_1" style:family="text">
      <style:text-properties fo:font-size="10pt" style:font-size-asian="10pt" style:font-name-complex="Arial" style:font-size-complex="10pt" style:font-weight-complex="bold"/>
    </style:style>
    <style:style style:name="P533" style:family="paragraph" style:parent-style-name="Normal">
      <style:paragraph-properties fo:text-align="justify" fo:line-height="108%"/>
      <style:text-properties fo:font-size="10pt" style:font-size-asian="10pt" style:font-name-complex="Arial" style:font-size-complex="10pt" style:font-weight-complex="bold"/>
    </style:style>
    <style:style style:name="P534" style:family="paragraph" style:parent-style-name="Normal">
      <style:paragraph-properties fo:text-align="justify" fo:line-height="108%"/>
    </style:style>
    <style:style style:name="T534_1" style:family="text">
      <style:text-properties fo:font-size="10pt" style:font-size-asian="10pt" style:font-name-complex="Arial" style:font-size-complex="10pt" style:font-weight-complex="bold"/>
    </style:style>
    <style:style style:name="T534_2" style:family="text">
      <style:text-properties fo:font-size="10pt" style:font-size-asian="10pt" style:font-size-complex="10pt"/>
    </style:style>
    <style:style style:name="T534_3" style:family="text">
      <style:text-properties fo:color="#000000" fo:font-size="10pt" style:font-size-asian="10pt" style:font-size-complex="10pt"/>
    </style:style>
    <style:style style:name="P535" style:family="paragraph" style:parent-style-name="Normal">
      <style:paragraph-properties fo:text-align="justify" fo:line-height="108%"/>
      <style:text-properties fo:color="#000000" fo:font-size="10pt" style:font-size-asian="10pt" style:font-name-complex="Arial" style:font-size-complex="10pt" style:font-weight-complex="bold"/>
    </style:style>
    <style:style style:name="P536" style:family="paragraph" style:parent-style-name="Normal">
      <style:paragraph-properties fo:text-align="justify" fo:line-height="108%"/>
    </style:style>
    <style:style style:name="T536_1" style:family="text">
      <style:text-properties fo:color="#000000" fo:font-size="10pt" style:font-size-asian="10pt" style:font-name-complex="Arial" style:font-size-complex="10pt"/>
    </style:style>
    <style:style style:name="T536_2" style:family="text">
      <style:text-properties fo:color="#000000" fo:font-size="10pt" style:font-size-asian="10pt" style:font-name-complex="Arial" style:font-size-complex="10pt"/>
    </style:style>
    <style:style style:name="T536_3" style:family="text">
      <style:text-properties fo:color="#000000" fo:font-size="10pt" style:font-size-asian="10pt" style:font-size-complex="10pt"/>
    </style:style>
    <style:style style:name="T536_4" style:family="text">
      <style:text-properties fo:color="#000000" fo:font-size="10pt" style:font-size-asian="10pt" style:font-name-complex="Arial" style:font-size-complex="10pt"/>
    </style:style>
    <style:style style:name="T536_5" style:family="text">
      <style:text-properties fo:font-size="10pt" style:font-size-asian="10pt" style:font-name-complex="Arial" style:font-size-complex="10pt"/>
    </style:style>
    <style:style style:name="T536_6" style:family="text">
      <style:text-properties fo:font-size="10pt" style:font-size-asian="10pt" style:font-name-complex="Arial" style:font-size-complex="10pt"/>
    </style:style>
    <style:style style:name="T536_7" style:family="text">
      <style:text-properties fo:font-size="10pt" style:font-size-asian="10pt" style:font-name-complex="Arial" style:font-size-complex="10pt"/>
    </style:style>
    <style:style style:name="T536_8" style:family="text">
      <style:text-properties fo:font-size="10pt" style:font-size-asian="10pt" style:font-name-complex="Arial" style:font-size-complex="10pt"/>
    </style:style>
    <style:style style:name="T536_9" style:family="text">
      <style:text-properties fo:color="#000000" fo:font-size="10pt" style:font-size-asian="10pt" style:font-name-complex="Arial" style:font-size-complex="10pt"/>
    </style:style>
    <style:style style:name="T536_10" style:family="text">
      <style:text-properties fo:color="#000000" fo:font-size="10pt" style:font-size-asian="10pt" style:font-name-complex="Arial" style:font-size-complex="10pt"/>
    </style:style>
    <style:style style:name="T536_11" style:family="text">
      <style:text-properties fo:color="#000000" fo:font-size="10pt" style:font-size-asian="10pt" style:font-name-complex="Arial" style:font-size-complex="10pt"/>
    </style:style>
    <style:style style:name="T536_12" style:family="text">
      <style:text-properties fo:color="#000000" fo:font-size="10pt" style:font-size-asian="10pt" style:font-name-complex="Arial" style:font-size-complex="10pt"/>
    </style:style>
    <style:style style:name="T536_13" style:family="text">
      <style:text-properties fo:color="#000000" fo:font-size="10pt" style:font-size-asian="10pt" style:font-name-complex="Arial" style:font-size-complex="10pt"/>
    </style:style>
    <style:style style:name="T536_14" style:family="text">
      <style:text-properties fo:color="#000000" fo:font-size="10pt" style:font-size-asian="10pt" style:font-name-complex="Arial" style:font-size-complex="10pt"/>
    </style:style>
    <style:style style:name="T536_15" style:family="text">
      <style:text-properties fo:color="#000000" fo:font-size="10pt" style:font-size-asian="10pt" style:font-name-complex="Arial" style:font-size-complex="10pt"/>
    </style:style>
    <style:style style:name="T536_16" style:family="text">
      <style:text-properties fo:color="#ff0000" fo:font-size="10pt" style:font-size-asian="10pt" style:font-name-complex="Arial" style:font-size-complex="10pt"/>
    </style:style>
    <style:style style:name="T536_17" style:family="text">
      <style:text-properties fo:font-size="10pt" style:font-size-asian="10pt" style:font-name-complex="Arial" style:font-size-complex="10pt"/>
    </style:style>
    <style:style style:name="T536_18" style:family="text">
      <style:text-properties fo:font-size="10pt" style:font-size-asian="10pt" style:font-name-complex="Arial" style:font-size-complex="10pt"/>
    </style:style>
    <style:style style:name="P537" style:family="paragraph" style:parent-style-name="Normal">
      <style:paragraph-properties fo:text-align="justify" fo:line-height="108%"/>
      <style:text-properties fo:font-size="10pt" style:font-size-asian="10pt" style:font-name-complex="Arial" style:font-size-complex="10pt"/>
    </style:style>
    <style:style style:name="P538" style:family="paragraph" style:parent-style-name="Normal">
      <style:paragraph-properties fo:text-align="justify" fo:line-height="108%"/>
    </style:style>
    <style:style style:name="T538_1" style:family="text">
      <style:text-properties fo:font-size="10pt" style:font-size-asian="10pt" style:font-name-complex="Arial" style:font-size-complex="10pt"/>
    </style:style>
    <style:style style:name="P539" style:family="paragraph" style:parent-style-name="Normal">
      <style:paragraph-properties fo:text-align="justify" fo:line-height="108%"/>
      <style:text-properties fo:font-size="10pt" style:font-size-asian="10pt" style:font-name-complex="Arial" style:font-size-complex="10pt"/>
    </style:style>
    <style:style style:name="P540" style:family="paragraph" style:parent-style-name="Normal">
      <style:paragraph-properties fo:text-align="justify" fo:line-height="108%" fo:margin-bottom="0.282cm"/>
    </style:style>
    <style:style style:name="T540_1" style:family="text">
      <style:text-properties fo:font-size="10pt" style:font-size-asian="10pt" style:font-name-complex="Arial" style:font-size-complex="10pt"/>
    </style:style>
    <style:style style:name="T540_2" style:family="text">
      <style:text-properties fo:font-size="10pt" style:font-size-asian="10pt" style:font-name-complex="Arial" style:font-size-complex="10pt"/>
    </style:style>
    <style:style style:name="T540_3" style:family="text">
      <style:text-properties fo:font-size="10pt" style:font-size-asian="10pt" style:font-name-complex="Arial" style:font-size-complex="10pt"/>
    </style:style>
    <style:style style:name="T540_4" style:family="text">
      <style:text-properties fo:font-size="10pt" style:font-size-asian="10pt" style:font-name-complex="Arial" style:font-size-complex="10pt"/>
    </style:style>
    <style:style style:name="T540_5" style:family="text">
      <style:text-properties fo:font-size="10pt" style:font-size-asian="10pt" style:font-name-complex="Arial" style:font-size-complex="10pt"/>
    </style:style>
    <style:style style:name="T540_6" style:family="text">
      <style:text-properties fo:font-size="10pt" style:font-size-asian="10pt" style:font-name-complex="Arial" style:font-size-complex="10pt"/>
    </style:style>
    <style:style style:name="T540_7" style:family="text">
      <style:text-properties fo:font-size="10pt" style:font-size-asian="10pt" style:font-name-complex="Arial" style:font-size-complex="10pt"/>
    </style:style>
    <style:style style:name="T540_8" style:family="text">
      <style:text-properties fo:color="#000000" fo:font-size="10pt" style:font-size-asian="10pt" style:font-name-complex="Arial" style:font-size-complex="10pt"/>
    </style:style>
    <style:style style:name="P541" style:family="paragraph" style:parent-style-name="Normal">
      <style:paragraph-properties fo:text-align="justify" fo:line-height="108%" fo:margin-bottom="0.282cm"/>
    </style:style>
    <style:style style:name="T541_1" style:family="text">
      <style:text-properties fo:font-size="10pt" style:font-size-asian="10pt" style:font-name-complex="Arial" style:font-size-complex="10pt"/>
    </style:style>
    <style:style style:name="T541_2" style:family="text">
      <style:text-properties fo:font-size="10pt" style:font-size-asian="10pt" style:font-name-complex="Arial" style:font-size-complex="10pt"/>
    </style:style>
    <style:style style:name="T541_3" style:family="text">
      <style:text-properties fo:font-size="10pt" style:font-size-asian="10pt" style:font-name-complex="Arial" style:font-size-complex="10pt"/>
    </style:style>
    <style:style style:name="P542" style:family="paragraph" style:parent-style-name="Normal">
      <style:paragraph-properties fo:text-align="justify" fo:line-height="108%"/>
      <style:text-properties fo:font-size="10pt" style:font-size-asian="10pt" style:font-name-complex="Arial" style:font-size-complex="10pt"/>
    </style:style>
    <style:style style:name="P543" style:family="paragraph" style:parent-style-name="Normal">
      <style:paragraph-properties fo:text-align="justify" fo:line-height="108%"/>
    </style:style>
    <style:style style:name="T543_1" style:family="text">
      <style:text-properties fo:font-size="10pt" style:font-size-asian="10pt" style:font-name-complex="Arial" style:font-size-complex="10pt"/>
    </style:style>
    <style:style style:name="T543_2" style:family="text">
      <style:text-properties fo:font-size="10pt" style:font-size-asian="10pt" style:font-name-complex="Arial" style:font-size-complex="10pt"/>
    </style:style>
    <style:style style:name="T543_3" style:family="text">
      <style:text-properties fo:font-size="10pt" style:font-size-asian="10pt" style:font-name-complex="Arial" style:font-size-complex="10pt"/>
    </style:style>
    <style:style style:name="T543_4" style:family="text">
      <style:text-properties fo:font-size="10pt" style:font-size-asian="10pt" style:font-name-complex="Arial" style:font-size-complex="10pt" style:font-weight-complex="bold"/>
    </style:style>
    <style:style style:name="T543_5" style:family="text">
      <style:text-properties fo:font-size="10pt" style:font-size-asian="10pt" style:font-name-complex="Arial" style:font-size-complex="10pt"/>
    </style:style>
    <style:style style:name="P544" style:family="paragraph" style:parent-style-name="Normal">
      <style:paragraph-properties fo:text-align="justify" fo:line-height="108%"/>
      <style:text-properties fo:font-size="10pt" style:font-size-asian="10pt" style:font-name-complex="Arial" style:font-size-complex="10pt" style:font-weight-complex="bold"/>
    </style:style>
    <style:style style:name="P545" style:family="paragraph" style:parent-style-name="Normal">
      <style:paragraph-properties fo:text-align="justify" fo:line-height="108%"/>
    </style:style>
    <style:style style:name="T545_1" style:family="text">
      <style:text-properties fo:font-size="11pt" style:font-size-asian="11pt" style:font-name-complex="Arial" style:font-size-complex="11pt" fo:font-weight="bold" style:font-weight-asian="bold"/>
    </style:style>
    <style:style style:name="P546" style:family="paragraph" style:parent-style-name="Normal">
      <style:paragraph-properties fo:text-align="justify" fo:line-height="108%"/>
      <style:text-properties fo:font-size="10pt" style:font-size-asian="10pt" style:font-name-complex="Arial" style:font-size-complex="10pt" style:font-weight-complex="bold"/>
    </style:style>
    <style:style style:name="P547" style:family="paragraph" style:parent-style-name="Normal">
      <style:paragraph-properties fo:text-align="justify" fo:line-height="108%"/>
    </style:style>
    <style:style style:name="T547_1" style:family="text">
      <style:text-properties fo:font-size="10pt" style:font-size-asian="10pt" style:font-name-complex="Arial" style:font-size-complex="10pt" fo:font-weight="bold" style:font-weight-asian="bold"/>
    </style:style>
    <style:style style:name="T547_2" style:family="text">
      <style:text-properties fo:font-size="10pt" style:font-size-asian="10pt" style:font-name-complex="Arial" style:font-size-complex="10pt"/>
    </style:style>
    <style:style style:name="P548" style:family="paragraph" style:parent-style-name="Normal">
      <style:paragraph-properties fo:text-align="justify"/>
    </style:style>
    <style:style style:name="T548_1" style:family="text">
      <style:text-properties fo:font-size="10pt" style:font-size-asian="10pt" style:font-name-complex="Arial" style:font-size-complex="10pt" fo:font-weight="bold" style:font-weight-asian="bold"/>
    </style:style>
    <style:style style:name="T548_2" style:family="text">
      <style:text-properties fo:font-size="10pt" style:font-size-asian="10pt" style:font-name-complex="Arial" style:font-size-complex="10pt" fo:font-weight="bold" style:font-weight-asian="bold"/>
    </style:style>
    <style:style style:name="T548_3" style:family="text">
      <style:text-properties fo:font-size="10pt" style:font-size-asian="10pt" style:font-name-complex="Arial" style:font-size-complex="10pt" fo:font-weight="bold" style:font-weight-asian="bold"/>
    </style:style>
    <style:style style:name="T548_4" style:family="text">
      <style:text-properties fo:font-size="10pt" style:font-size-asian="10pt" style:font-name-complex="Arial" style:font-size-complex="10pt"/>
    </style:style>
    <style:style style:name="T548_5" style:family="text">
      <style:text-properties fo:font-size="10pt" style:font-size-asian="10pt" style:font-name-complex="Arial" style:font-size-complex="10pt"/>
    </style:style>
    <style:style style:name="T548_6" style:family="text">
      <style:text-properties fo:font-size="10pt" style:font-size-asian="10pt" style:font-name-complex="Arial" style:font-size-complex="10pt"/>
    </style:style>
    <style:style style:name="T548_7" style:family="text">
      <style:text-properties fo:font-size="10pt" style:font-size-asian="10pt" style:font-name-complex="Arial" style:font-size-complex="10pt"/>
    </style:style>
    <style:style style:name="T548_8" style:family="text">
      <style:text-properties fo:font-size="10pt" style:font-size-asian="10pt" style:font-name-complex="Arial" style:font-size-complex="10pt"/>
    </style:style>
    <style:style style:name="T548_9" style:family="text">
      <style:text-properties fo:font-size="10pt" style:font-size-asian="10pt" style:font-name-complex="Arial" style:font-size-complex="10pt"/>
    </style:style>
    <style:style style:name="T548_10" style:family="text">
      <style:text-properties fo:font-size="10pt" style:font-size-asian="10pt" style:font-name-complex="Arial" style:font-size-complex="10pt"/>
    </style:style>
    <style:style style:name="T548_11" style:family="text">
      <style:text-properties fo:font-size="10pt" style:font-size-asian="10pt" style:font-name-complex="Arial" style:font-size-complex="10pt"/>
    </style:style>
    <style:style style:name="T548_12" style:family="text">
      <style:text-properties fo:font-size="10pt" style:font-size-asian="10pt" style:font-name-complex="Arial" style:font-size-complex="10pt"/>
    </style:style>
    <style:style style:name="T548_13" style:family="text">
      <style:text-properties fo:font-size="10pt" style:font-size-asian="10pt" style:font-name-complex="Arial" style:font-size-complex="10pt"/>
    </style:style>
    <style:style style:name="T548_14" style:family="text">
      <style:text-properties fo:font-size="10pt" style:font-size-asian="10pt" style:font-name-complex="Arial" style:font-size-complex="10pt"/>
    </style:style>
    <style:style style:name="T548_15" style:family="text">
      <style:text-properties fo:font-size="10pt" style:font-size-asian="10pt" style:font-name-complex="Arial" style:font-size-complex="10pt"/>
    </style:style>
    <style:style style:name="T548_16" style:family="text">
      <style:text-properties fo:font-size="10pt" style:font-size-asian="10pt" style:font-name-complex="Arial" style:font-size-complex="10pt"/>
    </style:style>
    <style:style style:name="T548_17" style:family="text">
      <style:text-properties fo:font-size="10pt" style:font-size-asian="10pt" style:font-name-complex="Arial" style:font-size-complex="10pt"/>
    </style:style>
    <style:style style:name="T548_18" style:family="text">
      <style:text-properties fo:font-size="10pt" style:font-size-asian="10pt" style:font-name-complex="Arial" style:font-size-complex="10pt"/>
    </style:style>
    <style:style style:name="T548_19" style:family="text">
      <style:text-properties fo:font-size="10pt" style:font-size-asian="10pt" style:font-name-complex="Arial" style:font-size-complex="10pt"/>
    </style:style>
    <style:style style:name="T548_20" style:family="text">
      <style:text-properties fo:font-size="10pt" style:font-size-asian="10pt" style:font-name-complex="Arial" style:font-size-complex="10pt"/>
    </style:style>
    <style:style style:name="T548_21" style:family="text">
      <style:text-properties fo:font-size="10pt" style:font-size-asian="10pt" style:font-name-complex="Arial" style:font-size-complex="10pt"/>
    </style:style>
    <style:style style:name="T548_22" style:family="text">
      <style:text-properties fo:font-size="10pt" style:font-size-asian="10pt" style:font-name-complex="Arial" style:font-size-complex="10pt"/>
    </style:style>
    <style:style style:name="T548_23" style:family="text">
      <style:text-properties fo:font-size="10pt" style:font-size-asian="10pt" style:font-name-complex="Arial" style:font-size-complex="10pt"/>
    </style:style>
    <style:style style:name="T548_24" style:family="text">
      <style:text-properties fo:font-size="10pt" style:font-size-asian="10pt" style:font-name-complex="Arial" style:font-size-complex="10pt"/>
    </style:style>
    <style:style style:name="T548_25" style:family="text">
      <style:text-properties fo:font-size="10pt" style:font-size-asian="10pt" style:font-name-complex="Arial" style:font-size-complex="10pt"/>
    </style:style>
    <style:style style:name="T548_26" style:family="text">
      <style:text-properties fo:font-size="10pt" style:font-size-asian="10pt" style:font-name-complex="Arial" style:font-size-complex="10pt"/>
    </style:style>
    <style:style style:name="T548_27" style:family="text">
      <style:text-properties fo:font-size="10pt" style:font-size-asian="10pt" style:font-name-complex="Arial" style:font-size-complex="10pt"/>
    </style:style>
    <style:style style:name="T548_28" style:family="text">
      <style:text-properties fo:font-size="10pt" style:font-size-asian="10pt" style:font-name-complex="Arial" style:font-size-complex="10pt"/>
    </style:style>
    <style:style style:name="T548_29" style:family="text">
      <style:text-properties fo:font-size="10pt" style:font-size-asian="10pt" style:font-name-complex="Arial" style:font-size-complex="10pt"/>
    </style:style>
    <style:style style:name="T548_30" style:family="text">
      <style:text-properties fo:font-size="10pt" style:font-size-asian="10pt" style:font-name-complex="Arial" style:font-size-complex="10pt"/>
    </style:style>
    <style:style style:name="T548_31" style:family="text">
      <style:text-properties fo:font-size="10pt" style:font-size-asian="10pt" style:font-name-complex="Arial" style:font-size-complex="10pt"/>
    </style:style>
    <style:style style:name="T548_32" style:family="text">
      <style:text-properties fo:font-size="10pt" style:font-size-asian="10pt" style:font-name-complex="Arial" style:font-size-complex="10pt"/>
    </style:style>
    <style:style style:name="T548_33" style:family="text">
      <style:text-properties fo:font-size="10pt" style:font-size-asian="10pt" style:font-name-complex="Arial" style:font-size-complex="10pt"/>
    </style:style>
    <style:style style:name="T548_34" style:family="text">
      <style:text-properties fo:font-size="10pt" style:font-size-asian="10pt" style:font-name-complex="Arial" style:font-size-complex="10pt"/>
    </style:style>
    <style:style style:name="T548_35" style:family="text">
      <style:text-properties fo:font-size="10pt" style:font-size-asian="10pt" style:font-name-complex="Arial" style:font-size-complex="10pt"/>
    </style:style>
    <style:style style:name="T548_36" style:family="text">
      <style:text-properties fo:font-size="10pt" style:font-size-asian="10pt" style:font-name-complex="Arial" style:font-size-complex="10pt"/>
    </style:style>
    <style:style style:name="T548_37" style:family="text">
      <style:text-properties fo:font-size="10pt" style:font-size-asian="10pt" style:font-name-complex="Arial" style:font-size-complex="10pt"/>
    </style:style>
    <style:style style:name="T548_38" style:family="text">
      <style:text-properties fo:font-size="10pt" style:font-size-asian="10pt" style:font-name-complex="Arial" style:font-size-complex="10pt"/>
    </style:style>
    <style:style style:name="T548_39" style:family="text">
      <style:text-properties fo:font-size="10pt" style:font-size-asian="10pt" style:font-name-complex="Arial" style:font-size-complex="10pt"/>
    </style:style>
    <style:style style:name="P549" style:family="paragraph" style:parent-style-name="Normal">
      <style:paragraph-properties fo:text-align="justify" fo:line-height="108%"/>
      <style:text-properties fo:font-size="10pt" style:font-size-asian="10pt" style:font-name-complex="Arial" style:font-size-complex="10pt" style:font-weight-complex="bold"/>
    </style:style>
    <style:style style:name="P550" style:family="paragraph" style:parent-style-name="Normal">
      <style:paragraph-properties fo:text-align="justify" fo:line-height="108%"/>
    </style:style>
    <style:style style:name="T550_1" style:family="text">
      <style:text-properties fo:font-size="10pt" style:font-size-asian="10pt" style:font-name-complex="Arial" style:font-size-complex="10pt" fo:font-weight="bold" style:font-weight-asian="bold"/>
    </style:style>
    <style:style style:name="T550_2" style:family="text">
      <style:text-properties fo:font-size="10pt" style:font-size-asian="10pt" style:font-name-complex="Arial" style:font-size-complex="10pt"/>
    </style:style>
    <style:style style:name="T550_3" style:family="text">
      <style:text-properties fo:font-size="10pt" style:font-size-asian="10pt" style:font-name-complex="Arial" style:font-size-complex="10pt"/>
    </style:style>
    <style:style style:name="T550_4" style:family="text">
      <style:text-properties fo:font-size="10pt" style:font-size-asian="10pt" style:font-name-complex="Arial" style:font-size-complex="10pt"/>
    </style:style>
    <style:style style:name="P551" style:family="paragraph" style:parent-style-name="Normal">
      <style:paragraph-properties fo:text-align="justify" fo:line-height="108%"/>
    </style:style>
    <style:style style:name="T551_1" style:family="text">
      <style:text-properties fo:font-size="10pt" style:font-size-asian="10pt" style:font-name-complex="Arial" style:font-size-complex="10pt" fo:font-weight="bold" style:font-weight-asian="bold"/>
    </style:style>
    <style:style style:name="T551_2" style:family="text">
      <style:text-properties fo:font-size="10pt" style:font-size-asian="10pt" style:font-name-complex="Arial" style:font-size-complex="10pt" fo:font-weight="bold" style:font-weight-asian="bold"/>
    </style:style>
    <style:style style:name="T551_3" style:family="text">
      <style:text-properties fo:font-size="10pt" style:font-size-asian="10pt" style:font-name-complex="Arial" style:font-size-complex="10pt" fo:font-weight="bold" style:font-weight-asian="bold"/>
    </style:style>
    <style:style style:name="T551_4" style:family="text">
      <style:text-properties fo:font-size="10pt" style:font-size-asian="10pt" style:font-name-complex="Arial" style:font-size-complex="10pt"/>
    </style:style>
    <style:style style:name="T551_5" style:family="text">
      <style:text-properties fo:font-size="10pt" style:font-size-asian="10pt" style:font-name-complex="Arial" style:font-size-complex="10pt"/>
    </style:style>
    <style:style style:name="T551_6" style:family="text">
      <style:text-properties fo:font-size="10pt" style:font-size-asian="10pt" style:font-name-complex="Arial" style:font-size-complex="10pt"/>
    </style:style>
    <style:style style:name="T551_7" style:family="text">
      <style:text-properties fo:font-size="10pt" style:font-size-asian="10pt" style:font-name-complex="Arial" style:font-size-complex="10pt"/>
    </style:style>
    <style:style style:name="T551_8" style:family="text">
      <style:text-properties fo:font-size="10pt" style:font-size-asian="10pt" style:font-name-complex="Arial" style:font-size-complex="10pt"/>
    </style:style>
    <style:style style:name="T551_9" style:family="text">
      <style:text-properties fo:font-size="10pt" style:font-size-asian="10pt" style:font-name-complex="Arial" style:font-size-complex="10pt"/>
    </style:style>
    <style:style style:name="T551_10" style:family="text">
      <style:text-properties fo:font-size="10pt" style:font-size-asian="10pt" style:font-name-complex="Arial" style:font-size-complex="10pt"/>
    </style:style>
    <style:style style:name="T551_11" style:family="text">
      <style:text-properties fo:font-size="10pt" style:font-size-asian="10pt" style:font-name-complex="Arial" style:font-size-complex="10pt"/>
    </style:style>
    <style:style style:name="T551_12" style:family="text">
      <style:text-properties fo:font-size="10pt" style:font-size-asian="10pt" style:font-name-complex="Arial" style:font-size-complex="10pt"/>
    </style:style>
    <style:style style:name="T551_13" style:family="text">
      <style:text-properties fo:font-size="10pt" style:font-size-asian="10pt" style:font-name-complex="Arial" style:font-size-complex="10pt"/>
    </style:style>
    <style:style style:name="T551_14" style:family="text">
      <style:text-properties fo:font-size="10pt" style:font-size-asian="10pt" style:font-name-complex="Arial" style:font-size-complex="10pt"/>
    </style:style>
    <style:style style:name="T551_15" style:family="text">
      <style:text-properties fo:font-size="10pt" style:font-size-asian="10pt" style:font-name-complex="Arial" style:font-size-complex="10pt" style:font-weight-complex="bold"/>
    </style:style>
    <style:style style:name="T551_16" style:family="text">
      <style:text-properties fo:font-size="10pt" style:font-size-asian="10pt" style:font-name-complex="Arial" style:font-size-complex="10pt"/>
    </style:style>
    <style:style style:name="T551_17" style:family="text">
      <style:text-properties fo:font-size="10pt" style:font-size-asian="10pt" style:font-name-complex="Arial" style:font-size-complex="10pt"/>
    </style:style>
    <style:style style:name="T551_18" style:family="text">
      <style:text-properties fo:font-size="10pt" style:font-size-asian="10pt" style:font-name-complex="Arial" style:font-size-complex="10pt"/>
    </style:style>
    <style:style style:name="T551_19" style:family="text">
      <style:text-properties fo:font-size="10pt" style:font-size-asian="10pt" style:font-name-complex="Arial" style:font-size-complex="10pt"/>
    </style:style>
    <style:style style:name="P552" style:family="paragraph" style:parent-style-name="Normal">
      <style:paragraph-properties fo:text-align="justify" fo:line-height="108%"/>
      <style:text-properties fo:font-size="10pt" style:font-size-asian="10pt" style:font-name-complex="Arial" style:font-size-complex="10pt" style:font-weight-complex="bold"/>
    </style:style>
    <style:style style:name="P553" style:family="paragraph" style:parent-style-name="Normal">
      <style:paragraph-properties fo:text-align="justify" fo:line-height="108%"/>
    </style:style>
    <style:style style:name="T553_1" style:family="text">
      <style:text-properties fo:font-size="11pt" style:font-size-asian="11pt" style:font-name-complex="Arial" style:font-size-complex="11pt" fo:font-weight="bold" style:font-weight-asian="bold"/>
    </style:style>
    <style:style style:name="T553_2" style:family="text">
      <style:text-properties fo:font-size="11pt" style:font-size-asian="11pt" style:font-name-complex="Arial" style:font-size-complex="11pt" fo:font-weight="bold" style:font-weight-asian="bold"/>
    </style:style>
    <style:style style:name="P554" style:family="paragraph" style:parent-style-name="Normal">
      <style:paragraph-properties fo:text-align="justify" fo:line-height="108%"/>
    </style:style>
    <style:style style:name="T554_1" style:family="text">
      <style:text-properties fo:font-size="10pt" style:font-size-asian="10pt" style:font-name-complex="Arial" style:font-size-complex="10pt" style:font-weight-complex="bold"/>
    </style:style>
    <style:style style:name="T554_2" style:family="text">
      <style:text-properties fo:font-size="10pt" style:font-size-asian="10pt" style:font-name-complex="Arial" style:font-size-complex="10pt" style:font-weight-complex="bold"/>
    </style:style>
    <style:style style:name="T554_3" style:family="text">
      <style:text-properties fo:font-size="10pt" style:font-size-asian="10pt" style:font-name-complex="Arial" style:font-size-complex="10pt" style:font-weight-complex="bold"/>
    </style:style>
    <style:style style:name="T554_4" style:family="text">
      <style:text-properties fo:font-size="10pt" style:font-size-asian="10pt" style:font-name-complex="Arial" style:font-size-complex="10pt" style:font-weight-complex="bold"/>
    </style:style>
    <style:style style:name="T554_5" style:family="text">
      <style:text-properties fo:font-size="10pt" style:font-size-asian="10pt" style:font-name-complex="Arial" style:font-size-complex="10pt" style:font-weight-complex="bold"/>
    </style:style>
    <style:style style:name="P555" style:family="paragraph" style:parent-style-name="Normal">
      <style:paragraph-properties fo:text-align="justify" fo:line-height="108%"/>
      <style:text-properties fo:font-size="10pt" style:font-size-asian="10pt" style:font-name-complex="Arial" style:font-size-complex="10pt" style:font-weight-complex="bold"/>
    </style:style>
    <style:style style:name="P556" style:family="paragraph" style:parent-style-name="Normal">
      <style:paragraph-properties fo:text-align="justify" fo:line-height="108%"/>
    </style:style>
    <style:style style:name="T556_1" style:family="text">
      <style:text-properties fo:font-size="10pt" style:font-size-asian="10pt" style:font-name-complex="Arial" style:font-size-complex="10pt" fo:font-weight="bold" style:font-weight-asian="bold"/>
    </style:style>
    <style:style style:name="P557" style:family="paragraph" style:parent-style-name="Normal">
      <style:paragraph-properties fo:text-align="justify" fo:line-height="108%"/>
      <style:text-properties fo:font-size="10pt" style:font-size-asian="10pt" style:font-name-complex="Arial" style:font-size-complex="10pt" style:font-weight-complex="bold"/>
    </style:style>
    <style:style style:name="P558" style:family="paragraph" style:parent-style-name="Normal">
      <style:paragraph-properties fo:text-align="justify" fo:line-height="108%"/>
    </style:style>
    <style:style style:name="T558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558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558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558_4" style:family="text">
      <style:text-properties fo:font-size="10pt" style:font-size-asian="10pt" style:font-name-complex="Arial" style:font-size-complex="10pt"/>
    </style:style>
    <style:style style:name="T558_5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558_6" style:family="text">
      <style:text-properties fo:font-size="10pt" style:font-size-asian="10pt" style:font-name-complex="Arial" style:font-size-complex="10pt"/>
    </style:style>
    <style:style style:name="T558_7" style:family="text">
      <style:text-properties fo:font-size="10pt" style:font-size-asian="10pt" style:font-name-complex="Arial" style:font-size-complex="10pt"/>
    </style:style>
    <style:style style:name="T558_8" style:family="text">
      <style:text-properties fo:font-size="10pt" style:font-size-asian="10pt" style:font-name-complex="Arial" style:font-size-complex="10pt"/>
    </style:style>
    <style:style style:name="T558_9" style:family="text">
      <style:text-properties fo:font-size="10pt" style:font-size-asian="10pt" style:font-name-complex="Arial" style:font-size-complex="10pt"/>
    </style:style>
    <style:style style:name="T558_10" style:family="text">
      <style:text-properties fo:font-size="10pt" style:font-size-asian="10pt" style:font-name-complex="Arial" style:font-size-complex="10pt"/>
    </style:style>
    <style:style style:name="T558_11" style:family="text">
      <style:text-properties fo:font-size="10pt" style:font-size-asian="10pt" style:font-name-complex="Arial" style:font-size-complex="10pt"/>
    </style:style>
    <style:style style:name="T558_12" style:family="text">
      <style:text-properties fo:font-size="10pt" style:font-size-asian="10pt" style:font-name-complex="Arial" style:font-size-complex="10pt"/>
    </style:style>
    <style:style style:name="T558_13" style:family="text">
      <style:text-properties fo:font-size="10pt" style:font-size-asian="10pt" style:font-name-complex="Arial" style:font-size-complex="10pt"/>
    </style:style>
    <style:style style:name="T558_14" style:family="text">
      <style:text-properties fo:font-size="10pt" style:font-size-asian="10pt" style:font-name-complex="Arial" style:font-size-complex="10pt"/>
    </style:style>
    <style:style style:name="T558_15" style:family="text">
      <style:text-properties fo:font-size="10pt" style:font-size-asian="10pt" style:font-name-complex="Arial" style:font-size-complex="10pt"/>
    </style:style>
    <style:style style:name="T558_16" style:family="text">
      <style:text-properties fo:font-size="10pt" style:font-size-asian="10pt" style:font-name-complex="Arial" style:font-size-complex="10pt"/>
    </style:style>
    <style:style style:name="P559" style:family="paragraph" style:parent-style-name="Normal">
      <style:paragraph-properties fo:line-height="108%"/>
      <style:text-properties fo:font-size="10pt" style:font-size-asian="10pt" style:font-name-complex="Arial" style:font-size-complex="10pt" style:font-weight-complex="bold"/>
    </style:style>
    <style:style style:name="P560" style:family="paragraph" style:parent-style-name="Normal">
      <style:paragraph-properties fo:background-color="#d9e2f3" fo:line-height="108%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560_1" style:family="text">
      <style:text-properties fo:font-size="14pt" style:font-size-asian="14pt" style:font-name-complex="Arial" style:font-size-complex="11pt" fo:font-weight="bold" style:font-weight-asian="bold"/>
    </style:style>
    <style:style style:name="T560_2" style:family="text">
      <style:text-properties fo:font-size="14pt" style:font-size-asian="14pt" style:font-name-complex="Arial" style:font-size-complex="11pt" fo:font-weight="bold" style:font-weight-asian="bold"/>
    </style:style>
    <style:style style:name="P561" style:family="paragraph" style:parent-style-name="Normal">
      <style:paragraph-properties fo:line-height="108%"/>
      <style:text-properties fo:font-size="11pt" style:font-size-asian="11pt" style:font-name-complex="Arial" style:font-size-complex="11pt" fo:font-weight="bold" style:font-weight-asian="bold"/>
    </style:style>
    <style:style style:name="P562" style:family="paragraph" style:parent-style-name="Normal">
      <style:paragraph-properties fo:line-height="108%"/>
    </style:style>
    <style:style style:name="T56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63" style:family="paragraph" style:parent-style-name="Normal">
      <style:paragraph-properties fo:line-height="108%"/>
      <style:text-properties fo:font-size="10pt" style:font-size-asian="10pt" style:font-name-complex="Arial" style:font-size-complex="10pt" style:font-weight-complex="bold"/>
    </style:style>
    <style:style style:name="P564" style:family="paragraph" style:parent-style-name="Normal">
      <style:paragraph-properties fo:text-align="justify" fo:line-height="108%" fo:margin-bottom="0.282cm"/>
    </style:style>
    <style:style style:name="T564_1" style:family="text">
      <style:text-properties fo:font-size="10pt" style:font-size-asian="10pt" style:font-name-complex="Arial" style:text-underline-style="solid" style:text-underline-color="font-color"/>
    </style:style>
    <style:style style:name="T564_2" style:family="text">
      <style:text-properties fo:font-size="10pt" style:font-size-asian="10pt" style:font-name-complex="Arial"/>
    </style:style>
    <style:style style:name="P565" style:family="paragraph" style:parent-style-name="Normal">
      <style:paragraph-properties fo:text-align="justify" fo:line-height="108%"/>
    </style:style>
    <style:style style:name="T565_1" style:family="text">
      <style:text-properties fo:font-size="10pt" style:font-size-asian="10pt" style:font-name-complex="Arial" style:font-size-complex="10pt" style:font-weight-complex="bold"/>
    </style:style>
    <style:style style:name="T565_2" style:family="text">
      <style:text-properties fo:font-size="10pt" style:font-size-asian="10pt" style:font-name-complex="Arial" style:font-size-complex="10pt" style:font-weight-complex="bold"/>
    </style:style>
    <style:style style:name="T565_3" style:family="text">
      <style:text-properties fo:font-size="10pt" style:font-size-asian="10pt" style:font-name-complex="Arial" style:font-size-complex="10pt" style:font-weight-complex="bold"/>
    </style:style>
    <style:style style:name="T565_4" style:family="text">
      <style:text-properties fo:font-size="10pt" style:font-size-asian="10pt" style:font-name-complex="Arial" style:font-size-complex="10pt" style:font-weight-complex="bold"/>
    </style:style>
    <style:style style:name="T565_5" style:family="text">
      <style:text-properties fo:font-size="10pt" style:font-size-asian="10pt" style:font-name-complex="Arial" style:font-size-complex="10pt"/>
    </style:style>
    <style:style style:name="P566" style:family="paragraph" style:parent-style-name="Normal">
      <style:paragraph-properties fo:text-align="justify" fo:line-height="108%"/>
      <style:text-properties fo:font-size="10pt" style:font-size-asian="10pt" style:font-name-complex="Arial" style:font-size-complex="10pt"/>
    </style:style>
    <style:style style:name="P567" style:family="paragraph" style:parent-style-name="Normal">
      <style:paragraph-properties fo:text-align="justify" fo:line-height="108%"/>
    </style:style>
    <style:style style:name="T567_1" style:family="text">
      <style:text-properties fo:font-size="10pt" style:font-size-asian="10pt" style:font-name-complex="Arial" style:font-size-complex="10pt"/>
    </style:style>
    <style:style style:name="T567_2" style:family="text">
      <style:text-properties fo:font-size="10pt" style:font-size-asian="10pt" style:font-name-complex="Arial" style:font-size-complex="10pt" style:font-weight-complex="bold"/>
    </style:style>
    <style:style style:name="T567_3" style:family="text">
      <style:text-properties fo:font-size="10pt" style:font-size-asian="10pt" style:font-name-complex="Arial" style:font-size-complex="10pt"/>
    </style:style>
    <style:style style:name="P568" style:family="paragraph" style:parent-style-name="Normal">
      <style:paragraph-properties fo:text-align="justify" fo:line-height="108%"/>
    </style:style>
    <style:style style:name="T568_1" style:family="text">
      <style:text-properties fo:font-size="10pt" style:font-size-asian="10pt" style:font-name-complex="Arial" style:font-size-complex="10pt"/>
    </style:style>
    <style:style style:name="T568_2" style:family="text">
      <style:text-properties fo:font-size="10pt" style:font-size-asian="10pt" style:font-name-complex="Arial" style:font-size-complex="10pt"/>
    </style:style>
    <style:style style:name="T568_3" style:family="text">
      <style:text-properties fo:font-size="10pt" style:font-size-asian="10pt" style:font-name-complex="Arial" style:font-size-complex="10pt"/>
    </style:style>
    <style:style style:name="T568_4" style:family="text">
      <style:text-properties fo:font-size="10pt" style:font-size-asian="10pt" style:font-name-complex="Arial" style:font-size-complex="10pt" style:font-weight-complex="bold"/>
    </style:style>
    <style:style style:name="T568_5" style:family="text">
      <style:text-properties fo:font-size="10pt" style:font-size-asian="10pt" style:font-name-complex="Arial" style:font-size-complex="10pt"/>
    </style:style>
    <style:style style:name="T568_6" style:family="text">
      <style:text-properties fo:font-size="10pt" style:font-size-asian="10pt" style:font-name-complex="Arial" style:font-size-complex="10pt"/>
    </style:style>
    <style:style style:name="T568_7" style:family="text">
      <style:text-properties fo:font-size="10pt" style:font-size-asian="10pt" style:font-name-complex="Arial" style:font-size-complex="10pt"/>
    </style:style>
    <style:style style:name="P569" style:family="paragraph" style:parent-style-name="Normal">
      <style:paragraph-properties fo:text-align="justify" fo:line-height="108%"/>
      <style:text-properties style:font-name-complex="Arial"/>
    </style:style>
    <style:style style:name="P570" style:family="paragraph" style:parent-style-name="Normal">
      <style:paragraph-properties fo:text-align="justify" fo:line-height="108%" fo:margin-bottom="0.282cm"/>
    </style:style>
    <style:style style:name="T570_1" style:family="text">
      <style:text-properties fo:font-size="10pt" style:font-size-asian="10pt" style:font-name-complex="Arial" style:text-underline-style="solid" style:text-underline-color="font-color"/>
    </style:style>
    <style:style style:name="P571" style:family="paragraph" style:parent-style-name="Normal">
      <style:paragraph-properties fo:text-align="justify" fo:line-height="108%"/>
    </style:style>
    <style:style style:name="T571_1" style:family="text">
      <style:text-properties fo:font-size="10pt" style:font-size-asian="10pt" style:font-name-complex="Arial" style:font-size-complex="10pt" style:font-weight-complex="bold"/>
    </style:style>
    <style:style style:name="T571_2" style:family="text">
      <style:text-properties fo:font-size="10pt" style:font-size-asian="10pt" style:font-name-complex="Arial" style:font-size-complex="10pt" style:font-weight-complex="bold"/>
    </style:style>
    <style:style style:name="T571_3" style:family="text">
      <style:text-properties fo:font-size="10pt" style:font-size-asian="10pt" style:font-name-complex="Arial" style:font-size-complex="10pt" style:font-weight-complex="bold"/>
    </style:style>
    <style:style style:name="P572" style:family="paragraph" style:parent-style-name="Normal">
      <style:paragraph-properties fo:text-align="justify" fo:line-height="108%"/>
      <style:text-properties style:font-name-complex="Arial" fo:font-weight="bold" style:font-weight-asian="bold" style:font-weight-complex="bold"/>
    </style:style>
    <style:style style:name="P573" style:family="paragraph" style:parent-style-name="Normal">
      <style:paragraph-properties fo:text-align="justify" fo:line-height="108%" fo:margin-bottom="0.282cm"/>
    </style:style>
    <style:style style:name="T573_1" style:family="text">
      <style:text-properties fo:font-size="10pt" style:font-size-asian="10pt" style:font-name-complex="Arial" style:text-underline-style="solid" style:text-underline-color="font-color"/>
    </style:style>
    <style:style style:name="T573_2" style:family="text">
      <style:text-properties fo:font-size="10pt" style:font-size-asian="10pt" style:font-name-complex="Arial"/>
    </style:style>
    <style:style style:name="P574" style:family="paragraph" style:parent-style-name="Normal">
      <style:paragraph-properties fo:text-align="justify" fo:line-height="108%" fo:margin-bottom="0.282cm"/>
    </style:style>
    <style:style style:name="T574_1" style:family="text">
      <style:text-properties fo:font-size="10pt" style:font-size-asian="10pt" style:font-name-complex="Arial" style:font-size-complex="10pt" style:font-weight-complex="bold"/>
    </style:style>
    <style:style style:name="T574_2" style:family="text">
      <style:text-properties fo:font-size="10pt" style:font-size-asian="10pt" style:font-name-complex="Arial" style:font-size-complex="10pt"/>
    </style:style>
    <style:style style:name="T574_3" style:family="text">
      <style:text-properties fo:font-size="10pt" style:font-size-asian="10pt" style:font-name-complex="Arial" style:font-size-complex="10pt" style:font-weight-complex="bold"/>
    </style:style>
    <style:style style:name="T574_4" style:family="text">
      <style:text-properties fo:font-size="10pt" style:font-size-asian="10pt" style:font-name-complex="Arial" style:font-size-complex="10pt" style:font-weight-complex="bold"/>
    </style:style>
    <style:style style:name="T574_5" style:family="text">
      <style:text-properties fo:font-size="10pt" style:font-size-asian="10pt" style:font-name-complex="Arial" style:font-size-complex="10pt" style:font-weight-complex="bold"/>
    </style:style>
    <style:style style:name="T574_6" style:family="text">
      <style:text-properties fo:font-size="10pt" style:font-size-asian="10pt" style:font-name-complex="Arial" style:font-size-complex="10pt"/>
    </style:style>
    <style:style style:name="P575" style:family="paragraph" style:parent-style-name="Normal">
      <style:paragraph-properties fo:text-align="justify" fo:line-height="108%" fo:margin-bottom="0.282cm"/>
    </style:style>
    <style:style style:name="T575_1" style:family="text">
      <style:text-properties fo:font-size="10pt" style:font-size-asian="10pt" style:font-name-complex="Arial" style:font-size-complex="10pt"/>
    </style:style>
    <style:style style:name="P576" style:family="paragraph" style:parent-style-name="Normal">
      <style:paragraph-properties fo:text-align="justify" fo:line-height="108%"/>
    </style:style>
    <style:style style:name="T576_1" style:family="text">
      <style:text-properties fo:font-size="10pt" style:font-size-asian="10pt" style:font-name-complex="Arial" style:font-size-complex="10pt" style:font-weight-complex="bold"/>
    </style:style>
    <style:style style:name="T576_2" style:family="text">
      <style:text-properties fo:font-size="10pt" style:font-size-asian="10pt" style:font-name-complex="Arial" style:font-size-complex="10pt" style:font-weight-complex="bold"/>
    </style:style>
    <style:style style:name="T576_3" style:family="text">
      <style:text-properties fo:font-size="10pt" style:font-size-asian="10pt" style:font-name-complex="Arial" style:font-size-complex="10pt" style:font-weight-complex="bold"/>
    </style:style>
    <style:style style:name="P577" style:family="paragraph" style:parent-style-name="Normal">
      <style:paragraph-properties fo:text-align="justify" fo:line-height="108%"/>
      <style:text-properties fo:font-size="10pt" style:font-size-asian="10pt" style:font-name-complex="Arial" style:font-size-complex="10pt" style:font-weight-complex="bold"/>
    </style:style>
    <style:style style:name="P578" style:family="paragraph" style:parent-style-name="Normal">
      <style:paragraph-properties fo:text-align="justify" fo:line-height="108%"/>
    </style:style>
    <style:style style:name="T578_1" style:family="text">
      <style:text-properties fo:font-size="10pt" style:font-size-asian="10pt" style:font-name-complex="Arial" style:font-size-complex="10pt" style:font-weight-complex="bold"/>
    </style:style>
    <style:style style:name="T578_2" style:family="text">
      <style:text-properties fo:font-size="10pt" style:font-size-asian="10pt" style:font-name-complex="Arial" style:font-size-complex="10pt" style:font-weight-complex="bold"/>
    </style:style>
    <style:style style:name="P579" style:family="paragraph" style:parent-style-name="Normal">
      <style:paragraph-properties fo:text-align="justify" fo:line-height="108%"/>
      <style:text-properties style:font-name-complex="Arial" fo:font-weight="bold" style:font-weight-asian="bold" style:font-weight-complex="bold"/>
    </style:style>
    <style:style style:name="P580" style:family="paragraph" style:parent-style-name="Normal">
      <style:paragraph-properties fo:text-align="justify" fo:line-height="108%" fo:margin-bottom="0.282cm"/>
    </style:style>
    <style:style style:name="T580_1" style:family="text">
      <style:text-properties fo:font-size="10pt" style:font-size-asian="10pt" style:font-name-complex="Arial" style:text-underline-style="solid" style:text-underline-color="font-color"/>
    </style:style>
    <style:style style:name="P581" style:family="paragraph" style:parent-style-name="Normal">
      <style:paragraph-properties fo:text-align="justify" fo:line-height="108%"/>
    </style:style>
    <style:style style:name="T581_1" style:family="text">
      <style:text-properties fo:font-size="10pt" style:font-size-asian="10pt" style:font-name-complex="Arial" style:font-size-complex="10pt"/>
    </style:style>
    <style:style style:name="P582" style:family="paragraph" style:parent-style-name="Normal">
      <style:paragraph-properties fo:text-align="justify" fo:line-height="108%"/>
      <style:text-properties fo:font-size="10pt" style:font-size-asian="10pt" style:font-name-complex="Arial" style:font-size-complex="10pt"/>
    </style:style>
    <style:style style:name="P583" style:family="paragraph" style:parent-style-name="Normal">
      <style:paragraph-properties fo:text-align="justify" fo:line-height="108%"/>
    </style:style>
    <style:style style:name="T583_1" style:family="text">
      <style:text-properties fo:font-size="10pt" style:font-size-asian="10pt" style:font-name-complex="Arial" style:font-size-complex="10pt"/>
    </style:style>
    <style:style style:name="P584" style:family="paragraph" style:parent-style-name="Normal">
      <style:paragraph-properties fo:text-align="justify" fo:line-height="108%"/>
      <style:text-properties fo:font-size="10pt" style:font-size-asian="10pt" style:font-name-complex="Arial" style:font-size-complex="10pt"/>
    </style:style>
    <style:style style:name="P585" style:family="paragraph" style:parent-style-name="Normal">
      <style:paragraph-properties fo:text-align="justify" fo:line-height="108%"/>
      <style:text-properties fo:font-size="10pt" style:font-size-asian="10pt" style:font-name-complex="Arial" style:font-size-complex="10pt"/>
    </style:style>
    <style:style style:name="P586" style:family="paragraph" style:parent-style-name="Normal">
      <style:paragraph-properties fo:text-align="justify" fo:line-height="108%"/>
    </style:style>
    <style:style style:name="T586_1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P587" style:family="paragraph" style:parent-style-name="Normal">
      <style:paragraph-properties fo:text-align="justify" fo:line-height="108%"/>
      <style:text-properties fo:font-size="10pt" style:font-size-asian="10pt" style:font-name-complex="Arial" style:font-size-complex="10pt"/>
    </style:style>
    <style:style style:name="P588" style:family="paragraph" style:parent-style-name="Normal">
      <style:paragraph-properties fo:text-align="justify" fo:line-height="108%"/>
    </style:style>
    <style:style style:name="T588_1" style:family="text">
      <style:text-properties fo:font-size="10pt" style:font-size-asian="10pt" style:font-name-complex="Arial" style:font-size-complex="10pt"/>
    </style:style>
    <style:style style:name="P589" style:family="paragraph" style:parent-style-name="Normal">
      <style:paragraph-properties fo:text-align="justify" fo:line-height="108%"/>
      <style:text-properties fo:font-size="10pt" style:font-size-asian="10pt" style:font-name-complex="Arial" style:font-size-complex="10pt"/>
    </style:style>
    <style:style style:name="P590" style:family="paragraph" style:parent-style-name="Normal">
      <style:paragraph-properties fo:text-align="justify" fo:line-height="108%"/>
    </style:style>
    <style:style style:name="T590_1" style:family="text">
      <style:text-properties fo:font-size="10pt" style:font-size-asian="10pt" style:font-name-complex="Arial" style:font-size-complex="10pt"/>
    </style:style>
    <style:style style:name="T590_2" style:family="text">
      <style:text-properties fo:font-size="10pt" style:font-size-asian="10pt" style:font-name-complex="Arial" style:font-size-complex="10pt"/>
    </style:style>
    <style:style style:name="T590_3" style:family="text">
      <style:text-properties fo:font-size="10pt" style:font-size-asian="10pt" style:font-name-complex="Arial" style:font-size-complex="10pt"/>
    </style:style>
    <style:style style:name="T590_4" style:family="text">
      <style:text-properties fo:color="#000000" fo:font-size="10pt" style:font-size-asian="10pt" style:font-name-complex="Arial" style:font-size-complex="10pt"/>
    </style:style>
    <style:style style:name="T590_5" style:family="text">
      <style:text-properties fo:color="#000000" fo:font-size="10pt" style:font-size-asian="10pt" style:font-name-complex="Arial" style:font-size-complex="10pt"/>
    </style:style>
    <style:style style:name="T590_6" style:family="text">
      <style:text-properties fo:color="#000000" fo:font-size="10pt" style:font-size-asian="10pt" style:font-size-complex="10pt"/>
    </style:style>
    <style:style style:name="P591" style:family="paragraph" style:parent-style-name="Normal">
      <style:paragraph-properties fo:text-align="justify" fo:line-height="108%"/>
      <style:text-properties fo:font-size="10pt" style:font-size-asian="10pt" style:font-name-complex="Arial" style:font-size-complex="10pt"/>
    </style:style>
    <style:style style:name="P592" style:family="paragraph" style:parent-style-name="Normal">
      <style:paragraph-properties fo:text-align="justify" fo:line-height="108%"/>
      <style:text-properties fo:font-size="10pt" style:font-size-asian="10pt" style:font-name-complex="Arial" style:font-size-complex="10pt"/>
    </style:style>
    <style:style style:name="P593" style:family="paragraph" style:parent-style-name="Normal">
      <style:paragraph-properties fo:text-align="justify" fo:line-height="108%" fo:margin-bottom="0.282cm"/>
    </style:style>
    <style:style style:name="T593_1" style:family="text">
      <style:text-properties fo:font-size="10pt" style:font-size-asian="10pt" style:font-name-complex="Arial" style:font-size-complex="10pt"/>
    </style:style>
    <style:style style:name="P594" style:family="paragraph" style:parent-style-name="Normal">
      <style:paragraph-properties fo:text-align="justify" fo:line-height="108%"/>
      <style:text-properties fo:font-size="10pt" style:font-size-asian="10pt" style:font-name-complex="Arial" style:font-size-complex="10pt"/>
    </style:style>
    <style:style style:name="P595" style:family="paragraph" style:parent-style-name="Normal">
      <style:paragraph-properties fo:text-align="justify" fo:line-height="108%"/>
      <style:text-properties fo:font-size="10pt" style:font-size-asian="10pt" style:font-name-complex="Arial" style:font-size-complex="10pt"/>
    </style:style>
    <style:style style:name="P596" style:family="paragraph" style:parent-style-name="Normal">
      <style:paragraph-properties fo:text-align="justify" fo:line-height="108%"/>
      <style:text-properties style:font-name-complex="Arial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597" style:family="paragraph" style:parent-style-name="Normal">
      <style:paragraph-properties fo:text-align="justify" fo:line-height="108%"/>
      <style:text-properties fo:font-size="10pt" style:font-size-asian="10pt" style:font-name-complex="Arial" style:font-size-complex="10pt"/>
    </style:style>
    <style:style style:name="P598" style:family="paragraph" style:parent-style-name="Normal">
      <style:paragraph-properties fo:text-align="justify" fo:line-height="108%"/>
    </style:style>
    <style:style style:name="T598_1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P599" style:family="paragraph" style:parent-style-name="Normal">
      <style:paragraph-properties fo:text-align="justify" fo:line-height="108%"/>
    </style:style>
    <style:style style:name="T599_1" style:family="text">
      <style:text-properties fo:font-size="10pt" style:font-size-asian="10pt" style:font-name-complex="Arial" style:font-size-complex="10pt" fo:font-weight="bold" style:font-weight-asian="bold"/>
    </style:style>
    <style:style style:name="P600" style:family="paragraph" style:parent-style-name="Normal">
      <style:paragraph-properties fo:text-align="justify" fo:line-height="108%"/>
    </style:style>
    <style:style style:name="T600_1" style:family="text">
      <style:text-properties fo:font-size="10pt" style:font-size-asian="10pt" style:font-name-complex="Arial" style:font-size-complex="10pt"/>
    </style:style>
    <style:style style:name="T600_2" style:family="text">
      <style:text-properties fo:font-size="10pt" style:font-size-asian="10pt" style:font-name-complex="Arial" style:font-size-complex="10pt"/>
    </style:style>
    <style:style style:name="T600_3" style:family="text">
      <style:text-properties fo:font-size="10pt" style:font-size-asian="10pt" style:font-name-complex="Arial" style:font-size-complex="10pt"/>
    </style:style>
    <style:style style:name="T600_4" style:family="text">
      <style:text-properties fo:color="#000000" fo:font-size="10pt" style:font-size-asian="10pt" style:font-name-complex="Arial" style:font-size-complex="10pt"/>
    </style:style>
    <style:style style:name="T600_5" style:family="text">
      <style:text-properties fo:color="#000000" fo:font-size="10pt" style:font-size-asian="10pt" style:font-name-complex="Arial" style:font-size-complex="10pt"/>
    </style:style>
    <style:style style:name="P601" style:family="paragraph" style:parent-style-name="Normal">
      <style:paragraph-properties fo:text-align="justify" fo:line-height="108%"/>
      <style:text-properties style:font-name-complex="Arial"/>
    </style:style>
    <style:style style:name="P602" style:family="paragraph" style:parent-style-name="Normal">
      <style:paragraph-properties fo:text-align="justify" fo:line-height="108%"/>
      <style:text-properties fo:font-size="10pt" style:font-size-asian="10pt" style:font-name-complex="Arial" style:font-size-complex="10pt"/>
    </style:style>
    <style:style style:name="P603" style:family="paragraph" style:parent-style-name="Normal">
      <style:paragraph-properties fo:text-align="justify" fo:line-height="108%"/>
    </style:style>
    <style:style style:name="T603_1" style:family="text">
      <style:text-properties fo:font-size="10pt" style:font-size-asian="10pt" style:font-name-complex="Arial" style:text-underline-style="solid" style:text-underline-color="font-color"/>
    </style:style>
    <style:style style:name="P604" style:family="paragraph" style:parent-style-name="Normal">
      <style:paragraph-properties fo:text-align="justify" fo:line-height="108%"/>
      <style:text-properties fo:font-size="10pt" style:font-size-asian="10pt" style:font-name-complex="Arial" style:font-size-complex="10pt"/>
    </style:style>
    <style:style style:name="P605" style:family="paragraph" style:parent-style-name="Normal">
      <style:paragraph-properties fo:text-align="justify" fo:line-height="108%"/>
    </style:style>
    <style:style style:name="T605_1" style:family="text">
      <style:text-properties fo:font-size="10pt" style:font-size-asian="10pt" style:font-name-complex="Arial" style:font-size-complex="10pt"/>
    </style:style>
    <style:style style:name="T605_2" style:family="text">
      <style:text-properties fo:font-size="10pt" style:font-size-asian="10pt" style:font-name-complex="Arial" style:font-size-complex="10pt"/>
    </style:style>
    <style:style style:name="T605_3" style:family="text">
      <style:text-properties fo:font-size="10pt" style:font-size-asian="10pt" style:font-name-complex="Arial" style:font-size-complex="10pt"/>
    </style:style>
    <style:style style:name="T605_4" style:family="text">
      <style:text-properties fo:font-size="10pt" style:font-size-asian="10pt" style:font-name-complex="Arial" style:font-size-complex="10pt"/>
    </style:style>
    <style:style style:name="P606" style:family="paragraph" style:parent-style-name="Normal">
      <style:paragraph-properties fo:text-align="justify" fo:line-height="108%"/>
      <style:text-properties fo:font-size="10pt" style:font-size-asian="10pt" style:font-name-complex="Arial" style:font-size-complex="10pt"/>
    </style:style>
    <style:style style:name="P607" style:family="paragraph" style:parent-style-name="List_20_Paragraph">
      <style:paragraph-properties fo:line-height="108%" fo:margin-bottom="0cm"/>
      <style:text-properties fo:font-size="10pt" style:font-size-asian="10pt" style:font-name-complex="Arial"/>
    </style:style>
    <style:style style:name="P608" style:family="paragraph" style:parent-style-name="Normal">
      <style:paragraph-properties fo:background-color="#d9e2f3" fo:line-height="108%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608_1" style:family="text">
      <style:text-properties fo:font-size="14pt" style:font-size-asian="14pt" style:font-name-complex="Arial" style:font-size-complex="11pt" fo:font-weight="bold" style:font-weight-asian="bold"/>
    </style:style>
    <style:style style:name="P609" style:family="paragraph" style:parent-style-name="Annotation_20_text">
      <style:paragraph-properties fo:text-align="justify" fo:line-height="108%"/>
      <style:text-properties style:font-name-complex="Arial"/>
    </style:style>
    <style:style style:name="P610" style:family="paragraph" style:parent-style-name="Normal">
      <style:paragraph-properties fo:text-align="justify" fo:line-height="108%"/>
    </style:style>
    <style:style style:name="T610_1" style:family="text">
      <style:text-properties fo:font-size="10pt" style:font-size-asian="10pt" style:font-name-complex="Arial" style:font-size-complex="11pt" style:font-weight-complex="bold" style:text-underline-style="solid" style:text-underline-color="font-color"/>
    </style:style>
    <style:style style:name="P611" style:family="paragraph" style:parent-style-name="Normal">
      <style:paragraph-properties fo:text-align="justify" fo:line-height="108%"/>
      <style:text-properties fo:font-size="10pt" style:font-size-asian="10pt" style:font-name-complex="Arial" style:font-size-complex="11pt" style:font-weight-complex="bold" style:text-underline-style="solid" style:text-underline-color="font-color"/>
    </style:style>
    <style:style style:name="P612" style:family="paragraph" style:parent-style-name="Normal">
      <style:paragraph-properties fo:text-align="justify" fo:line-height="108%"/>
    </style:style>
    <style:style style:name="T612_1" style:family="text">
      <style:text-properties fo:font-size="10pt" style:font-size-asian="10pt" style:font-name-complex="Arial" style:font-size-complex="11pt" style:font-weight-complex="bold"/>
    </style:style>
    <style:style style:name="T612_2" style:family="text">
      <style:text-properties fo:font-size="10pt" style:font-size-asian="10pt" style:font-name-complex="Arial"/>
    </style:style>
    <style:style style:name="T612_3" style:family="text">
      <style:text-properties fo:font-size="10pt" style:font-size-asian="10pt" style:font-name-complex="Arial"/>
    </style:style>
    <style:style style:name="T612_4" style:family="text">
      <style:text-properties fo:font-size="10pt" style:font-size-asian="10pt" style:font-name-complex="Arial"/>
    </style:style>
    <style:style style:name="T612_5" style:family="text">
      <style:text-properties fo:font-size="10pt" style:font-size-asian="10pt" style:font-name-complex="Arial"/>
    </style:style>
    <style:style style:name="T612_6" style:family="text">
      <style:text-properties fo:font-size="10pt" style:font-size-asian="10pt" style:font-name-complex="Arial"/>
    </style:style>
    <style:style style:name="T612_7" style:family="text">
      <style:text-properties fo:font-size="10pt" style:font-size-asian="10pt" style:font-name-complex="Arial"/>
    </style:style>
    <style:style style:name="T612_8" style:family="text">
      <style:text-properties fo:font-size="10pt" style:font-size-asian="10pt" style:font-name-complex="Arial"/>
    </style:style>
    <style:style style:name="T612_9" style:family="text">
      <style:text-properties fo:font-size="10pt" style:font-size-asian="10pt" style:font-name-complex="Arial"/>
    </style:style>
    <style:style style:name="P613" style:family="paragraph" style:parent-style-name="Normal">
      <style:paragraph-properties fo:text-align="justify" fo:line-height="108%"/>
      <style:text-properties fo:font-size="10pt" style:font-size-asian="10pt" style:font-name-complex="Arial" style:font-size-complex="11pt" style:font-weight-complex="bold"/>
    </style:style>
    <style:style style:name="P614" style:family="paragraph" style:parent-style-name="Normal">
      <style:paragraph-properties fo:text-align="justify" fo:line-height="108%"/>
    </style:style>
    <style:style style:name="T614_1" style:family="text">
      <style:text-properties fo:font-size="10pt" style:font-size-asian="10pt" style:font-name-complex="Arial" style:font-size-complex="11pt" style:font-weight-complex="bold"/>
    </style:style>
    <style:style style:name="T614_2" style:family="text">
      <style:text-properties fo:font-size="10pt" style:font-size-asian="10pt" style:font-name-complex="Arial" style:font-size-complex="11pt" style:font-weight-complex="bold"/>
    </style:style>
    <style:style style:name="T614_3" style:family="text">
      <style:text-properties fo:font-size="10pt" style:font-size-asian="10pt" style:font-name-complex="Arial" style:font-size-complex="11pt" style:font-weight-complex="bold"/>
    </style:style>
    <style:style style:name="T614_4" style:family="text">
      <style:text-properties fo:font-size="10pt" style:font-size-asian="10pt" style:font-name-complex="Arial" style:font-size-complex="11pt" style:font-weight-complex="bold"/>
    </style:style>
    <style:style style:name="T614_5" style:family="text">
      <style:text-properties fo:font-size="10pt" style:font-size-asian="10pt" style:font-name-complex="Arial" style:font-size-complex="11pt" style:font-weight-complex="bold"/>
    </style:style>
    <style:style style:name="T614_6" style:family="text">
      <style:text-properties fo:font-size="10pt" style:font-size-asian="10pt" style:font-name-complex="Arial" style:font-size-complex="11pt" style:font-weight-complex="bold"/>
    </style:style>
    <style:style style:name="T614_7" style:family="text">
      <style:text-properties fo:font-size="10pt" style:font-size-asian="10pt" style:font-name-complex="Arial" style:font-size-complex="11pt" style:font-weight-complex="bold"/>
    </style:style>
    <style:style style:name="T614_8" style:family="text">
      <style:text-properties fo:font-size="10pt" style:font-size-asian="10pt" style:font-name-complex="Arial" style:font-size-complex="11pt" style:font-weight-complex="bold"/>
    </style:style>
    <style:style style:name="T614_9" style:family="text">
      <style:text-properties fo:font-size="10pt" style:font-size-asian="10pt" style:font-name-complex="Arial" style:font-size-complex="11pt" style:font-weight-complex="bold"/>
    </style:style>
    <style:style style:name="T614_10" style:family="text">
      <style:text-properties fo:font-size="10pt" style:font-size-asian="10pt" style:font-name-complex="Arial" style:font-size-complex="11pt" style:font-weight-complex="bold"/>
    </style:style>
    <style:style style:name="T614_11" style:family="text">
      <style:text-properties fo:font-size="10pt" style:font-size-asian="10pt" style:font-name-complex="Arial" style:font-size-complex="11pt" style:font-weight-complex="bold"/>
    </style:style>
    <style:style style:name="T614_12" style:family="text">
      <style:text-properties fo:font-size="10pt" style:font-size-asian="10pt" style:font-name-complex="Arial" style:font-size-complex="11pt" style:font-weight-complex="bold"/>
    </style:style>
    <style:style style:name="T614_13" style:family="text">
      <style:text-properties fo:font-size="10pt" style:font-size-asian="10pt" style:font-name-complex="Arial" style:font-size-complex="11pt" style:font-weight-complex="bold"/>
    </style:style>
    <style:style style:name="T614_14" style:family="text">
      <style:text-properties fo:font-size="10pt" style:font-size-asian="10pt" style:font-name-complex="Arial" style:font-size-complex="11pt" style:font-weight-complex="bold"/>
    </style:style>
    <style:style style:name="T614_15" style:family="text">
      <style:text-properties fo:font-size="10pt" style:font-size-asian="10pt" style:font-name-complex="Arial" style:font-size-complex="11pt" style:font-weight-complex="bold"/>
    </style:style>
    <style:style style:name="T614_16" style:family="text">
      <style:text-properties fo:font-size="10pt" style:font-size-asian="10pt" style:font-name-complex="Arial" style:font-size-complex="11pt" style:font-weight-complex="bold"/>
    </style:style>
    <style:style style:name="T614_17" style:family="text">
      <style:text-properties fo:font-size="10pt" style:font-size-asian="10pt" style:font-name-complex="Arial" style:font-size-complex="11pt" style:font-weight-complex="bold"/>
    </style:style>
    <style:style style:name="T614_18" style:family="text">
      <style:text-properties fo:font-size="10pt" style:font-size-asian="10pt" style:font-name-complex="Arial" style:font-size-complex="11pt" style:font-weight-complex="bold"/>
    </style:style>
    <style:style style:name="T614_19" style:family="text">
      <style:text-properties fo:font-size="10pt" style:font-size-asian="10pt" style:font-name-complex="Arial" style:font-size-complex="11pt" style:font-weight-complex="bold"/>
    </style:style>
    <style:style style:name="T614_20" style:family="text">
      <style:text-properties fo:font-size="10pt" style:font-size-asian="10pt" style:font-name-complex="Arial" style:font-size-complex="11pt" style:font-weight-complex="bold"/>
    </style:style>
    <style:style style:name="T614_21" style:family="text">
      <style:text-properties fo:font-size="10pt" style:font-size-asian="10pt" style:font-name-complex="Arial" style:font-size-complex="11pt" style:font-weight-complex="bold"/>
    </style:style>
    <style:style style:name="T614_22" style:family="text">
      <style:text-properties fo:font-size="10pt" style:font-size-asian="10pt" style:font-name-complex="Arial" style:font-size-complex="11pt" style:font-weight-complex="bold"/>
    </style:style>
    <style:style style:name="P615" style:family="paragraph" style:parent-style-name="Normal">
      <style:paragraph-properties fo:text-align="justify" fo:line-height="108%"/>
      <style:text-properties fo:font-size="10pt" style:font-size-asian="10pt" style:font-name-complex="Arial" style:font-size-complex="11pt" style:font-weight-complex="bold"/>
    </style:style>
    <style:style style:name="P616" style:family="paragraph" style:parent-style-name="Normal">
      <style:paragraph-properties fo:text-align="justify" fo:line-height="108%"/>
    </style:style>
    <style:style style:name="T616_1" style:family="text">
      <style:text-properties fo:font-size="10pt" style:font-size-asian="10pt" style:font-name-complex="Arial" style:font-size-complex="11pt" style:font-weight-complex="bold"/>
    </style:style>
    <style:style style:name="P617" style:family="paragraph" style:parent-style-name="Normal">
      <style:paragraph-properties fo:line-height="108%"/>
      <style:text-properties fo:font-size="10pt" style:font-size-asian="10pt" style:font-name-complex="Arial" style:font-size-complex="11pt" style:font-weight-complex="bold"/>
    </style:style>
    <style:style style:name="P618" style:family="paragraph" style:parent-style-name="Normal">
      <style:paragraph-properties fo:text-align="justify" fo:line-height="108%"/>
    </style:style>
    <style:style style:name="T618_1" style:family="text">
      <style:text-properties fo:font-size="10pt" style:font-size-asian="10pt" style:font-name-complex="Arial" style:font-size-complex="11pt" style:font-weight-complex="bold" style:text-underline-style="solid" style:text-underline-color="font-color"/>
    </style:style>
    <style:style style:name="P619" style:family="paragraph" style:parent-style-name="Normal">
      <style:paragraph-properties fo:text-align="justify" fo:line-height="108%"/>
      <style:text-properties fo:font-size="10pt" style:font-size-asian="10pt" style:font-name-complex="Arial" style:font-size-complex="11pt" style:font-weight-complex="bold"/>
    </style:style>
    <style:style style:name="P620" style:family="paragraph" style:parent-style-name="Normal">
      <style:paragraph-properties fo:text-align="justify" fo:line-height="108%"/>
    </style:style>
    <style:style style:name="T620_1" style:family="text">
      <style:text-properties fo:font-size="10pt" style:font-size-asian="10pt" style:font-name-complex="Arial" style:font-size-complex="11pt" style:font-weight-complex="bold"/>
    </style:style>
    <style:style style:name="T620_2" style:family="text">
      <style:text-properties fo:font-size="10pt" style:font-size-asian="10pt" style:font-name-complex="Arial" style:font-size-complex="11pt" style:font-weight-complex="bold"/>
    </style:style>
    <style:style style:name="T620_3" style:family="text">
      <style:text-properties fo:font-size="10pt" style:font-size-asian="10pt" style:font-name-complex="Arial" style:font-size-complex="11pt" style:font-weight-complex="bold"/>
    </style:style>
    <style:style style:name="T620_4" style:family="text">
      <style:text-properties fo:font-size="10pt" style:font-size-asian="10pt" style:font-name-complex="Arial" style:font-size-complex="11pt" style:font-weight-complex="bold"/>
    </style:style>
    <style:style style:name="T620_5" style:family="text">
      <style:text-properties fo:font-size="10pt" style:font-size-asian="10pt" style:font-name-complex="Arial" style:font-size-complex="11pt" style:font-weight-complex="bold"/>
    </style:style>
    <style:style style:name="P621" style:family="paragraph" style:parent-style-name="Normal">
      <style:paragraph-properties fo:line-height="108%"/>
      <style:text-properties fo:font-size="10pt" style:font-size-asian="10pt" style:font-name-complex="Arial" style:font-size-complex="11pt" style:font-weight-complex="bold"/>
    </style:style>
    <style:style style:name="P622" style:family="paragraph" style:parent-style-name="Normal">
      <style:paragraph-properties fo:line-height="108%"/>
    </style:style>
    <style:style style:name="T622_1" style:family="text">
      <style:text-properties fo:font-size="10pt" style:font-size-asian="10pt" style:font-name-complex="Arial" style:font-size-complex="11pt" style:font-weight-complex="bold" style:text-underline-style="solid" style:text-underline-color="font-color"/>
    </style:style>
    <style:style style:name="P623" style:family="paragraph" style:parent-style-name="Normal">
      <style:paragraph-properties fo:line-height="108%"/>
      <style:text-properties fo:font-size="10pt" style:font-size-asian="10pt" style:font-name-complex="Arial" style:font-size-complex="11pt" style:font-weight-complex="bold"/>
    </style:style>
    <style:style style:name="P624" style:family="paragraph" style:parent-style-name="Normal">
      <style:paragraph-properties fo:text-align="justify" fo:line-height="108%"/>
    </style:style>
    <style:style style:name="T624_1" style:family="text">
      <style:text-properties fo:font-size="10pt" style:font-size-asian="10pt" style:font-name-complex="Arial" style:font-size-complex="11pt" style:font-weight-complex="bold"/>
    </style:style>
    <style:style style:name="T624_2" style:family="text">
      <style:text-properties fo:font-size="10pt" style:font-size-asian="10pt" style:font-name-complex="Arial" style:font-size-complex="11pt" style:font-weight-complex="bold"/>
    </style:style>
    <style:style style:name="T624_3" style:family="text">
      <style:text-properties fo:font-size="10pt" style:font-size-asian="10pt" style:font-name-complex="Arial" style:font-size-complex="11pt" style:font-weight-complex="bold"/>
    </style:style>
    <style:style style:name="T624_4" style:family="text">
      <style:text-properties fo:font-size="10pt" style:font-size-asian="10pt" style:font-name-complex="Arial" style:font-size-complex="11pt" style:font-weight-complex="bold"/>
    </style:style>
    <style:style style:name="T624_5" style:family="text">
      <style:text-properties fo:font-size="10pt" style:font-size-asian="10pt" style:font-name-complex="Arial" style:font-size-complex="11pt" style:font-weight-complex="bold"/>
    </style:style>
    <style:style style:name="T624_6" style:family="text">
      <style:text-properties fo:font-size="10pt" style:font-size-asian="10pt" style:font-name-complex="Arial" style:font-size-complex="11pt" style:font-weight-complex="bold"/>
    </style:style>
    <style:style style:name="T624_7" style:family="text">
      <style:text-properties fo:font-size="10pt" style:font-size-asian="10pt" style:font-name-complex="Arial" style:font-size-complex="11pt" style:font-weight-complex="bold"/>
    </style:style>
    <style:style style:name="T624_8" style:family="text">
      <style:text-properties fo:font-size="10pt" style:font-size-asian="10pt" style:font-name-complex="Arial" style:font-size-complex="11pt" style:font-weight-complex="bold"/>
    </style:style>
    <style:style style:name="T624_9" style:family="text">
      <style:text-properties fo:font-size="10pt" style:font-size-asian="10pt" style:font-name-complex="Arial" style:font-size-complex="11pt" style:font-weight-complex="bold"/>
    </style:style>
    <style:style style:name="T624_10" style:family="text">
      <style:text-properties fo:font-size="10pt" style:font-size-asian="10pt" style:font-name-complex="Arial" style:font-size-complex="11pt" style:font-weight-complex="bold"/>
    </style:style>
    <style:style style:name="T624_11" style:family="text">
      <style:text-properties fo:font-size="10pt" style:font-size-asian="10pt" style:font-name-complex="Arial" style:font-size-complex="11pt" style:font-weight-complex="bold"/>
    </style:style>
    <style:style style:name="T624_12" style:family="text">
      <style:text-properties fo:font-size="10pt" style:font-size-asian="10pt" style:font-name-complex="Arial" style:font-size-complex="11pt" style:font-weight-complex="bold"/>
    </style:style>
    <style:style style:name="T624_13" style:family="text">
      <style:text-properties fo:font-size="10pt" style:font-size-asian="10pt" style:font-name-complex="Arial" style:font-size-complex="11pt" style:font-weight-complex="bold"/>
    </style:style>
    <style:style style:name="P625" style:family="paragraph" style:parent-style-name="Normal">
      <style:paragraph-properties fo:line-height="108%"/>
      <style:text-properties fo:font-size="10pt" style:font-size-asian="10pt" style:font-name-complex="Arial" style:font-size-complex="11pt" style:font-weight-complex="bold"/>
    </style:style>
    <style:style style:name="P626" style:family="paragraph" style:parent-style-name="Normal">
      <style:paragraph-properties fo:line-height="108%"/>
    </style:style>
    <style:style style:name="T626_1" style:family="text">
      <style:text-properties fo:font-size="10pt" style:font-size-asian="10pt" style:font-name-complex="Arial" style:font-size-complex="11pt" fo:font-weight="bold" style:font-weight-asian="bold"/>
    </style:style>
    <style:style style:name="P627" style:family="paragraph" style:parent-style-name="Normal">
      <style:paragraph-properties fo:text-align="justify" fo:line-height="108%"/>
    </style:style>
    <style:style style:name="T627_1" style:family="text">
      <style:text-properties fo:font-size="10pt" style:font-size-asian="10pt" style:font-name-complex="Arial" style:font-size-complex="11pt" style:font-weight-complex="bold"/>
    </style:style>
    <style:style style:name="T627_2" style:family="text">
      <style:text-properties fo:font-size="10pt" style:font-size-asian="10pt" style:font-name-complex="Arial" style:font-size-complex="11pt" style:font-weight-complex="bold"/>
    </style:style>
    <style:style style:name="T627_3" style:family="text">
      <style:text-properties fo:font-size="10pt" style:font-size-asian="10pt" style:font-name-complex="Arial" style:font-size-complex="11pt" style:font-weight-complex="bold"/>
    </style:style>
    <style:style style:name="T627_4" style:family="text">
      <style:text-properties fo:font-size="10pt" style:font-size-asian="10pt" style:font-name-complex="Arial" style:font-size-complex="11pt" style:font-weight-complex="bold"/>
    </style:style>
    <style:style style:name="T627_5" style:family="text">
      <style:text-properties fo:font-size="10pt" style:font-size-asian="10pt" style:font-name-complex="Arial" style:font-size-complex="11pt" style:font-weight-complex="bold"/>
    </style:style>
    <style:style style:name="T627_6" style:family="text">
      <style:text-properties fo:font-size="10pt" style:font-size-asian="10pt" style:font-name-complex="Arial" style:font-size-complex="11pt" style:font-weight-complex="bold"/>
    </style:style>
    <style:style style:name="T627_7" style:family="text">
      <style:text-properties fo:font-size="10pt" style:font-size-asian="10pt" style:font-name-complex="Arial" style:font-size-complex="11pt" style:font-weight-complex="bold"/>
    </style:style>
    <style:style style:name="P628" style:family="paragraph" style:parent-style-name="Normal">
      <style:paragraph-properties fo:text-align="justify" fo:line-height="108%"/>
      <style:text-properties fo:font-size="10pt" style:font-size-asian="10pt" style:font-name-complex="Arial" style:font-size-complex="11pt" style:font-weight-complex="bold"/>
    </style:style>
    <style:style style:name="P629" style:family="paragraph" style:parent-style-name="Normal">
      <style:paragraph-properties fo:text-align="justify" fo:line-height="108%"/>
    </style:style>
    <style:style style:name="T62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630" style:family="paragraph" style:parent-style-name="Normal">
      <style:paragraph-properties fo:text-align="justify" fo:line-height="108%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631" style:family="paragraph" style:parent-style-name="Normal">
      <style:paragraph-properties fo:text-align="justify" fo:line-height="108%"/>
    </style:style>
    <style:style style:name="T631_1" style:family="text">
      <style:text-properties fo:font-size="10pt" style:font-size-asian="10pt" style:font-name-complex="Arial" style:font-size-complex="11pt" fo:font-weight="bold" style:font-weight-asian="bold" style:text-underline-style="solid" style:text-underline-color="font-color"/>
    </style:style>
    <style:style style:name="T631_2" style:family="text">
      <style:text-properties fo:font-size="10pt" style:font-size-asian="10pt" style:font-name-complex="Arial" style:font-size-complex="11pt" style:font-weight-complex="bold"/>
    </style:style>
    <style:style style:name="T631_3" style:family="text">
      <style:text-properties fo:font-size="10pt" style:font-size-asian="10pt" style:font-name-complex="Arial" style:font-size-complex="11pt" style:font-weight-complex="bold"/>
    </style:style>
    <style:style style:name="T631_4" style:family="text">
      <style:text-properties fo:font-size="10pt" style:font-size-asian="10pt" style:font-name-complex="Arial" style:font-size-complex="11pt" style:font-weight-complex="bold"/>
    </style:style>
    <style:style style:name="P632" style:family="paragraph" style:parent-style-name="Normal">
      <style:paragraph-properties fo:text-align="justify"/>
    </style:style>
    <style:style style:name="T632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632_2" style:family="text">
      <style:text-properties fo:font-size="10pt" style:font-size-asian="10pt" style:font-name-complex="Arial" style:font-size-complex="10pt"/>
    </style:style>
    <style:style style:name="T632_3" style:family="text">
      <style:text-properties fo:font-size="10pt" style:font-size-asian="10pt" style:font-name-complex="Arial" style:font-size-complex="10pt"/>
    </style:style>
    <style:style style:name="T632_4" style:family="text">
      <style:text-properties fo:font-size="10pt" style:font-size-asian="10pt" style:font-name-complex="Arial" style:font-size-complex="10pt"/>
    </style:style>
    <style:style style:name="P633" style:family="paragraph" style:parent-style-name="List_20_Paragraph">
      <style:paragraph-properties fo:text-align="justify" fo:margin-bottom="0cm"/>
      <style:text-properties fo:font-size="10pt" style:font-size-asian="10pt" style:font-name-complex="Arial" style:font-size-complex="11pt" style:font-weight-complex="bold"/>
    </style:style>
    <style:style style:name="P634" style:family="paragraph" style:parent-style-name="Normal">
      <style:paragraph-properties fo:text-align="justify" fo:line-height="108%"/>
    </style:style>
    <style:style style:name="T634_1" style:family="text">
      <style:text-properties fo:font-size="10pt" style:font-size-asian="10pt" style:font-name-complex="Arial" style:font-size-complex="11pt" fo:font-weight="bold" style:font-weight-asian="bold" style:text-underline-style="solid" style:text-underline-color="font-color"/>
    </style:style>
    <style:style style:name="T634_2" style:family="text">
      <style:text-properties fo:font-size="10pt" style:font-size-asian="10pt" style:font-name-complex="Arial" style:font-size-complex="11pt" fo:font-weight="bold" style:font-weight-asian="bold"/>
    </style:style>
    <style:style style:name="T634_3" style:family="text">
      <style:text-properties fo:font-size="10pt" style:font-size-asian="10pt" style:font-name-complex="Arial" style:font-size-complex="11pt" style:font-weight-complex="bold"/>
    </style:style>
    <style:style style:name="P635" style:family="paragraph" style:parent-style-name="Normal">
      <style:paragraph-properties fo:text-align="justify"/>
    </style:style>
    <style:style style:name="T635_1" style:family="text">
      <style:text-properties fo:font-size="10pt" style:font-size-asian="10pt" style:font-name-complex="Arial" style:font-size-complex="10pt" fo:font-weight="bold" style:font-weight-asian="bold"/>
    </style:style>
    <style:style style:name="T635_2" style:family="text">
      <style:text-properties fo:font-size="10pt" style:font-size-asian="10pt" style:font-name-complex="Arial" style:font-size-complex="10pt"/>
    </style:style>
    <style:style style:name="T635_3" style:family="text">
      <style:text-properties fo:font-size="10pt" style:font-size-asian="10pt" style:font-name-complex="Arial" style:font-size-complex="10pt"/>
    </style:style>
    <style:style style:name="T635_4" style:family="text">
      <style:text-properties fo:font-size="10pt" style:font-size-asian="10pt" style:font-name-complex="Arial" style:font-size-complex="10pt"/>
    </style:style>
    <style:style style:name="T635_5" style:family="text">
      <style:text-properties fo:font-size="10pt" style:font-size-asian="10pt" style:font-name-complex="Arial" style:font-size-complex="10pt"/>
    </style:style>
    <style:style style:name="T635_6" style:family="text">
      <style:text-properties fo:font-size="10pt" style:font-size-asian="10pt" style:font-name-complex="Arial" style:font-size-complex="10pt"/>
    </style:style>
    <style:style style:name="P636" style:family="paragraph" style:parent-style-name="Normal">
      <style:paragraph-properties fo:text-align="justify" fo:line-height="108%"/>
    </style:style>
    <style:style style:name="T636_1" style:family="text">
      <style:text-properties fo:font-size="10pt" style:font-size-asian="10pt" style:font-name-complex="Arial" style:font-size-complex="11pt" fo:font-weight="bold" style:font-weight-asian="bold" style:text-underline-style="solid" style:text-underline-color="font-color"/>
    </style:style>
    <style:style style:name="T636_2" style:family="text">
      <style:text-properties fo:font-size="10pt" style:font-size-asian="10pt" style:font-name-complex="Arial" style:font-size-complex="11pt" fo:font-weight="bold" style:font-weight-asian="bold"/>
    </style:style>
    <style:style style:name="T636_3" style:family="text">
      <style:text-properties style:font-name-complex="Arial"/>
    </style:style>
    <style:style style:name="T636_4" style:family="text">
      <style:text-properties fo:font-size="10pt" style:font-size-asian="10pt" style:font-name-complex="Arial" style:font-size-complex="11pt" style:font-weight-complex="bold"/>
    </style:style>
    <style:style style:name="T636_5" style:family="text">
      <style:text-properties fo:font-size="10pt" style:font-size-asian="10pt" style:font-name-complex="Arial" style:font-size-complex="11pt"/>
    </style:style>
    <style:style style:name="T636_6" style:family="text">
      <style:text-properties fo:font-size="10pt" style:font-size-asian="10pt" style:font-name-complex="Arial" style:font-size-complex="10pt"/>
    </style:style>
    <style:style style:name="T636_7" style:family="text">
      <style:text-properties fo:font-size="10pt" style:font-size-asian="10pt" style:font-name-complex="Arial" style:font-size-complex="11pt" style:font-weight-complex="bold"/>
    </style:style>
    <style:style style:name="P637" style:family="paragraph" style:parent-style-name="Normal">
      <style:paragraph-properties fo:text-align="justify"/>
    </style:style>
    <style:style style:name="T637_1" style:family="text">
      <style:text-properties fo:font-size="11pt" style:font-size-asian="11pt" style:font-name-complex="Arial" style:font-size-complex="11pt" fo:font-weight="bold" style:font-weight-asian="bold"/>
    </style:style>
    <style:style style:name="T637_2" style:family="text">
      <style:text-properties fo:font-size="11pt" style:font-size-asian="11pt" style:font-name-complex="Arial" style:font-size-complex="11pt"/>
    </style:style>
    <style:style style:name="T637_3" style:family="text">
      <style:text-properties fo:font-size="10pt" style:font-size-asian="10pt" style:font-name-complex="Arial" style:font-size-complex="10pt"/>
    </style:style>
    <style:style style:name="T637_4" style:family="text">
      <style:text-properties fo:font-size="10pt" style:font-size-asian="10pt" style:font-name-complex="Arial" style:font-size-complex="10pt"/>
    </style:style>
    <style:style style:name="T637_5" style:family="text">
      <style:text-properties fo:font-size="10pt" style:font-size-asian="10pt" style:font-name-complex="Arial" style:font-size-complex="10pt"/>
    </style:style>
    <style:style style:name="P638" style:family="paragraph" style:parent-style-name="Normal">
      <style:paragraph-properties fo:text-align="justify" fo:line-height="108%"/>
      <style:text-properties fo:font-size="10pt" style:font-size-asian="10pt" style:font-name-complex="Arial" style:font-size-complex="11pt" style:font-weight-complex="bold"/>
    </style:style>
    <style:style style:name="P639" style:family="paragraph" style:parent-style-name="Normal">
      <style:paragraph-properties fo:text-align="justify" fo:line-height="108%"/>
    </style:style>
    <style:style style:name="T63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640" style:family="paragraph" style:parent-style-name="Normal">
      <style:paragraph-properties fo:text-align="justify" fo:line-height="108%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641" style:family="paragraph" style:parent-style-name="Normal">
      <style:paragraph-properties fo:text-align="justify" fo:line-height="108%"/>
    </style:style>
    <style:style style:name="T64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642" style:family="paragraph" style:parent-style-name="Normal">
      <style:paragraph-properties fo:text-align="justify" fo:line-height="108%"/>
    </style:style>
    <style:style style:name="T642_1" style:family="text">
      <style:text-properties fo:font-size="10pt" style:font-size-asian="10pt" style:font-name-complex="Arial" style:font-size-complex="10pt"/>
    </style:style>
    <style:style style:name="T642_2" style:family="text">
      <style:text-properties fo:font-size="10pt" style:font-size-asian="10pt" style:font-name-complex="Arial" style:font-size-complex="10pt"/>
    </style:style>
    <style:style style:name="T642_3" style:family="text">
      <style:text-properties fo:font-size="10pt" style:font-size-asian="10pt" style:font-name-complex="Arial" style:font-size-complex="10pt"/>
    </style:style>
    <style:style style:name="T642_4" style:family="text">
      <style:text-properties fo:font-size="10pt" style:font-size-asian="10pt" style:font-name-complex="Arial" style:font-size-complex="10pt"/>
    </style:style>
    <style:style style:name="T642_5" style:family="text">
      <style:text-properties fo:font-size="10pt" style:font-size-asian="10pt" style:font-name-complex="Arial" style:font-size-complex="10pt"/>
    </style:style>
    <style:style style:name="P643" style:family="paragraph" style:parent-style-name="Normal">
      <style:paragraph-properties fo:text-align="justify" fo:line-height="108%"/>
      <style:text-properties fo:font-size="11pt" style:font-size-asian="11pt" style:font-name-complex="Arial" style:font-size-complex="11pt" style:font-weight-complex="bold"/>
    </style:style>
    <style:style style:name="P644" style:family="paragraph" style:parent-style-name="Normal">
      <style:paragraph-properties fo:text-align="justify" fo:line-height="108%"/>
    </style:style>
    <style:style style:name="T644_1" style:family="text">
      <style:text-properties fo:font-size="11pt" style:font-size-asian="11pt" style:font-name-complex="Arial" style:font-size-complex="11pt" fo:font-weight="bold" style:font-weight-asian="bold"/>
    </style:style>
    <style:style style:name="P645" style:family="paragraph" style:parent-style-name="Normal">
      <style:paragraph-properties fo:text-align="justify" fo:line-height="108%"/>
      <style:text-properties fo:font-size="10pt" style:font-size-asian="10pt" style:font-name-complex="Arial" style:font-size-complex="10pt"/>
    </style:style>
    <style:style style:name="P646" style:family="paragraph" style:parent-style-name="Normal">
      <style:paragraph-properties fo:text-align="justify"/>
    </style:style>
    <style:style style:name="T646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646_2" style:family="text">
      <style:text-properties fo:font-size="10pt" style:font-size-asian="10pt" style:font-name-complex="Arial" style:font-size-complex="10pt"/>
    </style:style>
    <style:style style:name="T646_3" style:family="text">
      <style:text-properties fo:font-size="10pt" style:font-size-asian="10pt" style:font-name-complex="Arial" style:font-size-complex="10pt"/>
    </style:style>
    <style:style style:name="T646_4" style:family="text">
      <style:text-properties fo:font-size="10pt" style:font-size-asian="10pt" style:font-name-complex="Arial" style:font-size-complex="10pt"/>
    </style:style>
    <style:style style:name="T646_5" style:family="text">
      <style:text-properties fo:font-size="10pt" style:font-size-asian="10pt" style:font-name-complex="Arial" style:font-size-complex="10pt"/>
    </style:style>
    <style:style style:name="P647" style:family="paragraph" style:parent-style-name="Normal">
      <style:paragraph-properties fo:text-align="justify"/>
    </style:style>
    <style:style style:name="T647_1" style:family="text">
      <style:text-properties fo:font-size="10pt" style:font-size-asian="10pt" style:font-name-complex="Arial" style:font-size-complex="10pt" fo:font-weight="bold" style:font-weight-asian="bold"/>
    </style:style>
    <style:style style:name="T647_2" style:family="text">
      <style:text-properties fo:font-size="10pt" style:font-size-asian="10pt" style:font-name-complex="Arial" style:font-size-complex="10pt"/>
    </style:style>
    <style:style style:name="T647_3" style:family="text">
      <style:text-properties fo:font-size="10pt" style:font-size-asian="10pt" style:font-name-complex="Arial" style:font-size-complex="10pt"/>
    </style:style>
    <style:style style:name="T647_4" style:family="text">
      <style:text-properties fo:font-size="10pt" style:font-size-asian="10pt" style:font-name-complex="Arial" style:font-size-complex="10pt"/>
    </style:style>
    <style:style style:name="T647_5" style:family="text">
      <style:text-properties fo:font-size="10pt" style:font-size-asian="10pt" style:font-name-complex="Arial" style:font-size-complex="10pt"/>
    </style:style>
    <style:style style:name="T647_6" style:family="text">
      <style:text-properties fo:font-size="10pt" style:font-size-asian="10pt" style:font-name-complex="Arial" style:font-size-complex="10pt"/>
    </style:style>
    <style:style style:name="T647_7" style:family="text">
      <style:text-properties fo:font-size="10pt" style:font-size-asian="10pt" style:font-name-complex="Arial" style:font-size-complex="10pt"/>
    </style:style>
    <style:style style:name="T647_8" style:family="text">
      <style:text-properties fo:font-size="10pt" style:font-size-asian="10pt" style:font-name-complex="Arial" style:font-size-complex="10pt"/>
    </style:style>
    <style:style style:name="T647_9" style:family="text">
      <style:text-properties fo:font-size="10pt" style:font-size-asian="10pt" style:font-name-complex="Arial" style:font-size-complex="10pt"/>
    </style:style>
    <style:style style:name="T647_10" style:family="text">
      <style:text-properties fo:font-size="10pt" style:font-size-asian="10pt" style:font-name-complex="Arial" style:font-size-complex="10pt"/>
    </style:style>
    <style:style style:name="T647_11" style:family="text">
      <style:text-properties fo:font-size="10pt" style:font-size-asian="10pt" style:font-name-complex="Arial" style:font-size-complex="10pt"/>
    </style:style>
    <style:style style:name="P648" style:family="paragraph" style:parent-style-name="Normal">
      <style:paragraph-properties fo:text-align="justify" fo:line-height="108%"/>
      <style:text-properties style:font-name-complex="Arial"/>
    </style:style>
    <style:style style:name="Table12" style:family="table">
      <style:table-properties table:align="left" style:width="16.252cm" fo:margin-left="-0.009cm"/>
    </style:style>
    <style:style style:name="Column47" style:family="table-column">
      <style:table-column-properties style:column-width="4.251cm"/>
    </style:style>
    <style:style style:name="Column48" style:family="table-column">
      <style:table-column-properties style:column-width="4cm"/>
    </style:style>
    <style:style style:name="Column49" style:family="table-column">
      <style:table-column-properties style:column-width="3.501cm"/>
    </style:style>
    <style:style style:name="Column50" style:family="table-column">
      <style:table-column-properties style:column-width="4.5cm"/>
    </style:style>
    <style:style style:name="Row48" style:family="table-row"/>
    <style:style style:name="Cell17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9" style:family="paragraph" style:parent-style-name="Normal">
      <style:paragraph-properties fo:line-height="108%"/>
    </style:style>
    <style:style style:name="T649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letter-kerning="true"/>
    </style:style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0" style:family="paragraph" style:parent-style-name="Normal">
      <style:paragraph-properties fo:line-height="108%"/>
    </style:style>
    <style:style style:name="T650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letter-kerning="true"/>
    </style:style>
    <style:style style:name="T650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letter-kerning="true"/>
    </style:style>
    <style:style style:name="Cell18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1" style:family="paragraph" style:parent-style-name="Normal">
      <style:paragraph-properties fo:line-height="108%"/>
    </style:style>
    <style:style style:name="T651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letter-kerning="true"/>
    </style:style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2" style:family="paragraph" style:parent-style-name="Normal">
      <style:paragraph-properties fo:line-height="108%"/>
    </style:style>
    <style:style style:name="T652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letter-kerning="true"/>
    </style:style>
    <style:style style:name="T652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letter-kerning="true"/>
    </style:style>
    <style:style style:name="T652_3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letter-kerning="true"/>
    </style:style>
    <style:style style:name="T652_4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letter-kerning="true"/>
    </style:style>
    <style:style style:name="P653" style:family="paragraph" style:parent-style-name="Normal">
      <style:paragraph-properties fo:line-height="108%"/>
      <style:text-properties style:font-name-complex="Arial"/>
    </style:style>
  </office:automatic-styles>
  <office:body>
    <office:text>
      <text:h text:style-name="P1" text:outline-level="2"><text:span text:style-name="T1_1"><text:s/>Annual<text:s/>Review<text:s/>Template<text:s/></text:span></text:h>
      <text:p text:style-name="P2"/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columns-spanned="3">
            <text:p text:style-name="P3"><text:span text:style-name="T3_1">Title:<text:s text:c="2"/></text:span><text:span text:style-name="T3_2">Accelerating<text:s/>Ethiopia’s<text:s/>Economic<text:s/>Transformation</text:span><text:span text:style-name="T3_3"><text:s text:c="2"/></text:span></text:p>
          </table:table-cell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4"><text:span text:style-name="T4_1">Programme<text:s/>Value<text:s/>£<text:s/>(full<text:s/>life):<text:s/></text:span><text:span text:style-name="T4_2">£45<text:s/>million</text:span></text:p>
          </table:table-cell>
          <table:covered-table-cell/>
          <table:table-cell table:style-name="Cell3">
            <text:p text:style-name="P5"><text:span text:style-name="T5_1">Review<text:s/>date:<text:s/>June<text:s/>202</text:span><text:span text:style-name="T5_2">6</text:span></text:p>
          </table:table-cell>
        </table:table-row>
        <table:table-row table:style-name="Row3">
          <table:table-cell table:style-name="Cell4">
            <text:p text:style-name="P6"><text:span text:style-name="T6_1">Programme<text:s/>Code<text:s/>:<text:s/>300702</text:span></text:p>
            <text:p text:style-name="P7"/>
          </table:table-cell>
          <table:table-cell table:style-name="Cell5">
            <text:p text:style-name="P8"><text:span text:style-name="T8_1">AMP<text:s/>start<text:s/>date:</text:span><text:span text:style-name="T8_2"><text:s/>March<text:s/>2020</text:span></text:p>
          </table:table-cell>
          <table:table-cell table:style-name="Cell6">
            <text:p text:style-name="P9"><text:span text:style-name="T9_1">AMP<text:s/>end<text:s/>date:</text:span><text:span text:style-name="T9_2"><text:s/>October<text:s/>2027</text:span></text:p>
          </table:table-cell>
        </table:table-row>
      </table:table>
      <text:p text:style-name="P10"/>
      <text:p text:style-name="P11"><text:span text:style-name="T11_1">Summary<text:s/>of<text:s/>Programme<text:s/>Performance<text:s/></text:span></text:p>
      <table:table table:style-name="Table2"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4">
          <table:table-cell table:style-name="Cell7">
            <text:p text:style-name="P12"><text:span text:style-name="T12_1">Year</text:span></text:p>
          </table:table-cell>
          <table:table-cell table:style-name="Cell8">
            <text:p text:style-name="P13"><text:span text:style-name="T13_1">2020/21</text:span></text:p>
          </table:table-cell>
          <table:table-cell table:style-name="Cell9">
            <text:p text:style-name="P14"><text:span text:style-name="T14_1">2021/22</text:span></text:p>
          </table:table-cell>
          <table:table-cell table:style-name="Cell10">
            <text:p text:style-name="P15"><text:span text:style-name="T15_1">2022/23</text:span></text:p>
          </table:table-cell>
          <table:table-cell table:style-name="Cell11">
            <text:p text:style-name="P16"><text:span text:style-name="T16_1">2023/24</text:span></text:p>
          </table:table-cell>
          <table:table-cell table:style-name="Cell12">
            <text:p text:style-name="P17"><text:span text:style-name="T17_1">2024/25</text:span></text:p>
          </table:table-cell>
          <table:table-cell table:style-name="Cell13">
            <text:p text:style-name="P18"><text:span text:style-name="T18_1">2025/26</text:span></text:p>
          </table:table-cell>
          <table:table-cell table:style-name="Cell14">
            <text:p text:style-name="P19"/>
          </table:table-cell>
          <table:table-cell table:style-name="Cell15">
            <text:p text:style-name="P20"/>
          </table:table-cell>
        </table:table-row>
        <table:table-row table:style-name="Row5">
          <table:table-cell table:style-name="Cell16">
            <text:p text:style-name="P21"><text:span text:style-name="T21_1">Overall<text:s/>Output<text:s/>Score</text:span></text:p>
          </table:table-cell>
          <table:table-cell table:style-name="Cell17">
            <text:p text:style-name="P22"><text:span text:style-name="T22_1">A</text:span></text:p>
          </table:table-cell>
          <table:table-cell table:style-name="Cell18">
            <text:p text:style-name="P23"><text:span text:style-name="T23_1">A</text:span></text:p>
          </table:table-cell>
          <table:table-cell table:style-name="Cell19">
            <text:p text:style-name="P24"><text:span text:style-name="T24_1">A</text:span></text:p>
          </table:table-cell>
          <table:table-cell table:style-name="Cell20">
            <text:p text:style-name="P25"><text:span text:style-name="T25_1">A</text:span></text:p>
          </table:table-cell>
          <table:table-cell table:style-name="Cell21">
            <text:p text:style-name="P26"><text:span text:style-name="T26_1">A</text:span></text:p>
          </table:table-cell>
          <table:table-cell table:style-name="Cell22">
            <text:p text:style-name="P27"><text:span text:style-name="T27_1">A</text:span></text:p>
          </table:table-cell>
          <table:table-cell table:style-name="Cell23">
            <text:p text:style-name="P28"/>
          </table:table-cell>
          <table:table-cell table:style-name="Cell24">
            <text:p text:style-name="P29"/>
          </table:table-cell>
        </table:table-row>
        <table:table-row table:style-name="Row6">
          <table:table-cell table:style-name="Cell25">
            <text:p text:style-name="P30"><text:span text:style-name="T30_1">Risk<text:s/>Rating</text:span><text:span text:style-name="T30_2"><text:s/></text:span></text:p>
          </table:table-cell>
          <table:table-cell table:style-name="Cell26">
            <text:p text:style-name="P31"><text:span text:style-name="T31_1">Major</text:span></text:p>
          </table:table-cell>
          <table:table-cell table:style-name="Cell27">
            <text:p text:style-name="P32"><text:span text:style-name="T32_1">Major</text:span></text:p>
          </table:table-cell>
          <table:table-cell table:style-name="Cell28">
            <text:p text:style-name="P33"><text:span text:style-name="T33_1">Major</text:span></text:p>
          </table:table-cell>
          <table:table-cell table:style-name="Cell29">
            <text:p text:style-name="P34"><text:span text:style-name="T34_1">Major</text:span></text:p>
          </table:table-cell>
          <table:table-cell table:style-name="Cell30">
            <text:p text:style-name="P35"><text:span text:style-name="T35_1">Major</text:span></text:p>
          </table:table-cell>
          <table:table-cell table:style-name="Cell31">
            <text:p text:style-name="P36"><text:span text:style-name="T36_1">Major</text:span></text:p>
          </table:table-cell>
          <table:table-cell table:style-name="Cell32">
            <text:p text:style-name="P37"/>
          </table:table-cell>
          <table:table-cell table:style-name="Cell33">
            <text:p text:style-name="P38"/>
          </table:table-cell>
        </table:table-row>
      </table:table>
      <text:p text:style-name="P39"/>
      <table:table table:style-name="Table3">
        <table:table-column table:style-name="Column13"/>
        <table:table-column table:style-name="Column14"/>
        <table:table-row table:style-name="Row7">
          <table:table-cell table:style-name="Cell34">
            <text:p text:style-name="P40"><text:span text:style-name="T40_1">DevTracker<text:s/>Link<text:s/>to<text:s/>Business<text:s/>Case:<text:s/></text:span></text:p>
          </table:table-cell>
          <table:table-cell table:style-name="Cell35">
            <text:p text:style-name="P41"><text:span text:style-name="T41_1"><text:a xlink:type="simple" xlink:href="https://iati.fcdo.gov.uk/iati_documents/D0002686.odt"><text:span text:style-name="T41_2">https://iati.fcdo.gov.uk/iati_documents/D0002686.odt</text:span></text:a></text:span><text:span text:style-name="T41_3"><text:tab/></text:span></text:p>
          </table:table-cell>
        </table:table-row>
        <table:table-row table:style-name="Row8">
          <table:table-cell table:style-name="Cell36">
            <text:p text:style-name="P42"><text:span text:style-name="T42_1">DevTracker<text:s/>Link<text:s/>to<text:s/>results<text:s/>framework:<text:s/></text:span></text:p>
          </table:table-cell>
          <table:table-cell table:style-name="Cell37">
            <text:p text:style-name="P43"><text:span text:style-name="T43_1"><text:a xlink:type="simple" xlink:href="https://view.officeapps.live.com/op/view.aspx?src=https%3A%2F%2Fiati.fcdo.gov.uk%2Fiati_documents%2FD0006905.xlsx&amp;wdOrigin=BROWSELINK"><text:span text:style-name="T43_2">https://iati.fcdo.gov.uk/iati_documents/D0006905.xlsx</text:span></text:a></text:span></text:p>
          </table:table-cell>
        </table:table-row>
      </table:table>
      <text:p text:style-name="P44"/>
      <text:p text:style-name="P45"/>
      <text:p text:style-name="P46"><text:span text:style-name="T46_1">Abbreviations<text:s/></text:span></text:p>
      <text:p text:style-name="P47"><text:span text:style-name="T47_1">ACCELERATE<text:s/>-<text:s/>Accelerating<text:s/>Ethiopia’s<text:s/>Economic<text:s/>Transformation</text:span></text:p>
      <text:p text:style-name="P48"><text:span text:style-name="T48_1">AGOA<text:s/>-<text:s/>African<text:s/>Growth<text:s/>and<text:s/>Opportunity<text:s/>Act</text:span></text:p>
      <text:p text:style-name="P49"><text:span text:style-name="T49_1">BE<text:s/>-<text:s/>British<text:s/>Embassy</text:span></text:p>
      <text:p text:style-name="P50"><text:span text:style-name="T50_1">BMZ<text:s/>-<text:s/>German<text:s/>Federal<text:s/>Ministry<text:s/>for<text:s/>Economic<text:s/>Cooperation<text:s/>and<text:s/>Development<text:s/>(Bundesministerium<text:s/>für<text:s/>wirtschaftliche<text:s/>Zusammenarbeit<text:s/>und<text:s/>Entwicklung)</text:span></text:p>
      <text:p text:style-name="P51"><text:span text:style-name="T51_1">DDA<text:s/>-<text:s/>Due<text:s/>Diligence<text:s/>Assessment</text:span></text:p>
      <text:p text:style-name="P52"><text:span text:style-name="T52_1">EIC<text:s/>-<text:s/>Ethiopian<text:s/>Investment<text:s/>Commission</text:span></text:p>
      <text:p text:style-name="P53"><text:span text:style-name="T53_1">EIH<text:s/>-<text:s/>Ethiopian<text:s/>Investment<text:s/>Holdings</text:span></text:p>
      <text:p text:style-name="P54"><text:span text:style-name="T54_1">EPA<text:s/>-<text:s/>Environmental<text:s/>Protection<text:s/>Authority</text:span></text:p>
      <text:p text:style-name="P55"><text:span text:style-name="T55_1">ESA<text:s/>-<text:s/>Efficiency<text:s/>Saving<text:s/>Approach</text:span></text:p>
      <text:p text:style-name="P56"><text:span text:style-name="T56_1">FACT<text:s/>-<text:s/>Finance,<text:s/>Admin<text:s/>and<text:s/>Contracting<text:s/>Team</text:span></text:p>
      <text:p text:style-name="P57"><text:span text:style-name="T57_1">FCDO<text:s/>-<text:s/>Foreign,<text:s/>Commonwealth<text:s/>&amp;<text:s/>Development<text:s/>Office</text:span></text:p>
      <text:p text:style-name="P58"><text:span text:style-name="T58_1">FDIs<text:s/>-<text:s/>Foreign<text:s/>Direct<text:s/>Investments</text:span></text:p>
      <text:p text:style-name="P59"><text:span text:style-name="T59_1">FY<text:s/>–<text:s/>UK<text:s/>Fin</text:span><text:span text:style-name="T59_2">ancial<text:s/>Year</text:span></text:p>
      <text:p text:style-name="P60"><text:span text:style-name="T60_1">GIZ<text:s/>-<text:s/>Deutsche<text:s/>Gesellschaft<text:s/>für<text:s/>Internationale<text:s/>Zusammenarbeit<text:s/>GmbH</text:span></text:p>
      <text:p text:style-name="P61"><text:span text:style-name="T61_1">GoE<text:s/>-<text:s/>Government<text:s/>of<text:s/>Ethiopia</text:span></text:p>
      <text:p text:style-name="P62"><text:span text:style-name="T62_1">GRNI<text:s/>-<text:s/>Goods<text:s/>Received<text:s/>Not<text:s/>Invoiced</text:span></text:p>
      <text:p text:style-name="P63"><text:span text:style-name="T63_1">HIPIA<text:s/>-<text:s/>Hawassa<text:s/>Industrial<text:s/>Park<text:s/>Investors<text:s/>Association</text:span></text:p>
      <text:p text:style-name="P64"><text:span text:style-name="T64_1">ICF<text:s/>–<text:s/>International<text:s/>Climate<text:s/>Finance</text:span></text:p>
      <text:p text:style-name="P65"><text:span text:style-name="T65_1">IPDC<text:s/>-<text:s/>Industrial<text:s/>Parks<text:s/>Development<text:s/>Corporation</text:span></text:p>
      <text:p text:style-name="P66"><text:span text:style-name="T66_1">IPs<text:s/>-<text:s/>Industrial<text:s/>Parks</text:span></text:p>
      <text:p text:style-name="P67"><text:span text:style-name="T67_1">ITC<text:s/>-<text:s/>International<text:s/>Trade<text:s/>Centre</text:span></text:p>
      <text:p text:style-name="P68"><text:span text:style-name="T68_1">JICA<text:s/>-<text:s/>Japanese<text:s/>International<text:s/>Cooperation<text:s/>Agency</text:span></text:p>
      <text:p text:style-name="P69"><text:span text:style-name="T69_1">MOI<text:s/>–<text:s/>Ministry<text:s/>of<text:s/>Industry</text:span></text:p>
      <text:p text:style-name="P70"><text:span text:style-name="T70_1">MOLSA<text:s/>-<text:s/>Ministry<text:s/>of<text:s/>Labor<text:s/>and<text:s/>Social<text:s/>Affairs</text:span></text:p>
      <text:p text:style-name="P71"><text:span text:style-name="T71_1">MoU<text:s/>-<text:s/>Memorandum<text:s/>of<text:s/>Understanding</text:span></text:p>
      <text:p text:style-name="P72"><text:span text:style-name="T72_1">NCE<text:s/>-<text:s/>No-Cost<text:s/>Extension</text:span></text:p>
      <text:p text:style-name="P73"><text:span text:style-name="T73_1">ODA<text:s/>-<text:s/>Official<text:s/>Development<text:s/>Assistance</text:span></text:p>
      <text:p text:style-name="P74"><text:span text:style-name="T74_1">OHS<text:s/>-<text:s/>Occupational<text:s/>Health<text:s/>and<text:s/>Safety</text:span></text:p>
      <text:p text:style-name="P75"><text:span text:style-name="T75_1">PPD(s)<text:s/>-<text:s/>Public-Private<text:s/>Dialogue(s)</text:span></text:p>
      <text:p text:style-name="P76"><text:span text:style-name="T76_1">PRO<text:s/>-<text:s/>Programme<text:s/>Responsible<text:s/>Officer</text:span></text:p>
      <text:p text:style-name="P77"><text:span text:style-name="T77_1">RRR<text:s/>-<text:s/>Retrospective-Refine-Redefine</text:span></text:p>
      <text:p text:style-name="P78"><text:span text:style-name="T78_1">SDA<text:s/>-<text:s/>Social<text:s/>Development<text:s/>Advisor</text:span></text:p>
      <text:p text:style-name="P79"><text:span text:style-name="T79_1">SEAH<text:s/>-<text:s/>Sexual<text:s/>Exploitation,<text:s/>Abuse<text:s/>and<text:s/>Harassment</text:span></text:p>
      <text:p text:style-name="P80"><text:span text:style-name="T80_1">SEZ(s)<text:s/>-<text:s/>Special<text:s/>Economic<text:s/>Zone(s)</text:span></text:p>
      <text:p text:style-name="P81"><text:span text:style-name="T81_1">SIC<text:s/>-<text:s/>Sustainable<text:s/>Industrial<text:s/>Cluster</text:span></text:p>
      <text:p text:style-name="P82"><text:span text:style-name="T82_1">SOEs<text:s/>-<text:s/>State-Owned<text:s/>Enterprises</text:span></text:p>
      <text:p text:style-name="P83"><text:span text:style-name="T83_1">SRO<text:s/>-<text:s/>Senior<text:s/>Responsible<text:s/>Owner</text:span></text:p>
      <text:p text:style-name="P84"><text:span text:style-name="T84_1">TAG<text:s/>–<text:s/>Textile<text:s/>and<text:s/>Garment<text:s/>Sector</text:span></text:p>
      <text:p text:style-name="P85"><text:span text:style-name="T85_1">ToC<text:s/>-<text:s/>Theory<text:s/>of<text:s/>Change</text:span></text:p>
      <text:p text:style-name="P86"><text:span text:style-name="T86_1">UKTP<text:s/>-<text:s/>UK<text:s/>Trade<text:s/>Partnership</text:span></text:p>
      <text:p text:style-name="P87"><text:span text:style-name="T87_1">VfM<text:s/>-<text:s/>Value<text:s/>for<text:s/>Money</text:span></text:p>
      <text:p text:style-name="P88"/>
      <text:p text:style-name="P89"><text:span text:style-name="T89_1">A.<text:s/>SUMMARY<text:s/>AND<text:s/>OVERVIEW<text:s/></text:span></text:p>
      <text:p text:style-name="P90"/>
      <text:p text:style-name="P91"><text:span text:style-name="T91_1">Description<text:s/>of<text:s/>programme<text:s/></text:span></text:p>
      <text:p text:style-name="P92"/>
      <text:p text:style-name="P93"><text:span text:style-name="T93_1">The<text:s/>ACCELERATE<text:s/>programme<text:s/>(Accelerating<text:s/>Ethiopia’s<text:s/>Economic<text:s/>Transformation)<text:s/>was<text:s/>launched<text:s/>in<text:s/>2020<text:s/>with<text:s/>the<text:s/>objective<text:s/>of<text:s/>supporting<text:s/>the<text:s/>manufacturing<text:s/>sector<text:s/>to<text:s/>drive<text:s/>economic<text:s/>transformation<text:s/>in<text:s/>Ethiopia.<text:s/></text:span><text:span text:style-name="T93_2">The<text:s/></text:span><text:span text:style-name="T93_3">business<text:s/>case</text:span><text:span text:style-name="T93_4"><text:s/></text:span><text:span text:style-name="T93_5">identified<text:s/>industrialisation<text:s/>as<text:s/>a<text:s/>pathway<text:s/>to<text:s/>transformational<text:s/>growth<text:s/>in<text:s/>Ethiopia<text:s/>and<text:s/>aim</text:span><text:span text:style-name="T93_6">ed</text:span><text:span text:style-name="T93_7"><text:s/>to<text:s/>address<text:s/>fundamental<text:s/>constraints<text:s/>in<text:s/>the<text:s/></text:span><text:span text:style-name="T93_8">manufacturing<text:s/></text:span><text:span text:style-name="T93_9">sector,<text:s/>such<text:s/>as<text:s/>macroeconomic<text:s/>imbalances,<text:s/>red<text:s/>tape,<text:s/>weak<text:s/>capacity<text:s/>of<text:s/>the<text:s/>public<text:s/>sector,<text:s/>an<text:s/>untrained<text:s/>labour<text:s/>force<text:s/>and<text:s/>poor<text:s/>logistics.<text:s/>Since<text:s/>then,<text:s/>due<text:s/>to<text:s/>a<text:s/>reduction<text:s/>in<text:s/>the<text:s/>UK’s<text:s/>ODA<text:s/>budget,<text:s/>the<text:s/>programme<text:s/>has<text:s/>downsized<text:s/>to<text:s/>only<text:s/>one<text:s/>of<text:s/>the<text:s/>three<text:s/>original<text:s/></text:span><text:span text:style-name="T93_10">components</text:span><text:span text:style-name="T93_11">.<text:s/>This<text:s/>remaining<text:s/></text:span><text:span text:style-name="T93_12">component<text:s/></text:span><text:span text:style-name="T93_13">is<text:s/>working<text:s/>with<text:s/>a<text:s/>reduced<text:s/>budget<text:s/>(from<text:s/>£22<text:s/>million<text:s/>to<text:s/>£15.2</text:span><text:span text:style-name="T93_14"><text:s/></text:span><text:span text:style-name="T93_15">million).<text:s/></text:span><text:span text:style-name="T93_16">To<text:s/>adapt<text:s/>to<text:s/>the<text:s/></text:span><text:span text:style-name="T93_17">reduced</text:span><text:span text:style-name="T93_18"><text:s/>budget,<text:s/></text:span><text:span text:style-name="T93_19">a<text:s/>d</text:span><text:span text:style-name="T93_20">ecision<text:s/>was<text:s/>made<text:s/>for<text:s/>the<text:s/>programme<text:s/>to<text:s/>focus<text:s/></text:span><text:span text:style-name="T93_21">resources<text:s/>on<text:s/>supporting<text:s/>resilient,<text:s/>inclusive,<text:s/>and<text:s/>sustainable<text:s/>operations<text:s/>in<text:s/>Industrial<text:s/>Parks</text:span><text:span text:style-name="T93_22"><text:s/>(IPs),<text:s/></text:span><text:span text:style-name="T93_23">particularly<text:s/>in<text:s/>the<text:s/>textiles<text:s/>and<text:s/>garments<text:s/></text:span><text:span text:style-name="T93_24">(TAG)<text:s/></text:span><text:span text:style-name="T93_25">sector</text:span><text:span text:style-name="T93_26">,<text:s/></text:span><text:span text:style-name="T93_27">because<text:s/>these<text:s/>parks<text:s/>centralise<text:s/>manufacturers<text:s/></text:span><text:span text:style-name="T93_28">in<text:s/>one<text:s/>place<text:s/></text:span><text:span text:style-name="T93_29">and<text:s/>the<text:s/>sector<text:s/>is<text:s/>export-focused,<text:s/>labour-intensive,<text:s/>and<text:s/></text:span><text:span text:style-name="T93_30">a<text:s/></text:span><text:span text:style-name="T93_31">key<text:s/></text:span><text:span text:style-name="T93_32">template<text:s/>for</text:span><text:span text:style-name="T93_33"><text:s/>industrial<text:s/>development.</text:span></text:p>
      <text:p text:style-name="P94"><text:span text:style-name="T94_1">The<text:s/>programme<text:s/>faced<text:s/>further<text:s/>budget<text:s/>cuts<text:s/>in<text:s/></text:span><text:span text:style-name="T94_2">2022</text:span><text:span text:style-name="T94_3"><text:s/>and<text:s/>in</text:span><text:span text:style-name="T94_4"><text:s/>the</text:span><text:span text:style-name="T94_5"><text:s/>summer<text:s/></text:span><text:span text:style-name="T94_6">of<text:s/></text:span><text:span text:style-name="T94_7">2025.<text:s/>Finally,<text:s/>in<text:s/></text:span><text:span text:style-name="T94_8">late<text:s/></text:span><text:span text:style-name="T94_9">202</text:span><text:span text:style-name="T94_10">5</text:span><text:span text:style-name="T94_11">,</text:span><text:span text:style-name="T94_12"><text:s/>a<text:s/>strategic<text:s/>review<text:s/>of<text:s/>the<text:s/>economic<text:s/>development<text:s/></text:span><text:span text:style-name="T94_13">portfolio<text:s/>was<text:s/>completed<text:s/>to<text:s/>determine<text:s/>where<text:s/>the<text:s/>UK<text:s/>would<text:s/>have<text:s/>the<text:s/>greatest<text:s/>value-add</text:span><text:span text:style-name="T94_14"><text:s/>under<text:s/>the<text:s/>new<text:s/>Modern<text:s/>Development<text:s/>Partnerships<text:s/>approach<text:s/></text:span><text:span text:style-name="T94_15">and<text:s/>to<text:s/>align<text:s/>with</text:span><text:span text:style-name="T94_16"><text:s/></text:span><text:span text:style-name="T94_17">the<text:s/></text:span><text:span text:style-name="T94_18">decision<text:s/>to<text:s/>reduce<text:s/>ODA<text:s/>to<text:s/>0.3%<text:s/>of<text:s/>GNI<text:s/>by<text:s/></text:span><text:span text:style-name="T94_19">2027.<text:s/>This<text:s/>review<text:s/>concluded<text:s/>that<text:s/>the<text:s/>UK’s<text:s/>economic<text:s/>develop</text:span><text:span text:style-name="T94_20">ment<text:s/></text:span><text:span text:style-name="T94_21">interventions</text:span><text:span text:style-name="T94_22"><text:s/>in<text:s/>Ethiopia<text:s/>should<text:s/>focus<text:s/>on</text:span><text:span text:style-name="T94_23"><text:s/>supporting<text:s/>reform<text:s/>o</text:span><text:span text:style-name="T94_24">f</text:span><text:span text:style-name="T94_25"><text:s/>the<text:s/>enabling<text:s/>environment<text:s/>where<text:s/></text:span><text:span text:style-name="T94_26">there<text:s/>can<text:s/>be<text:s/>the<text:s/>greatest<text:s/>transformative<text:s/>impact<text:s/>across<text:s/>the<text:s/>economy.<text:s/>Our<text:s/>analysis<text:s/>showed<text:s/>that,<text:s/>amongst<text:s/>Ethiopia’s<text:s/>key<text:s/>development<text:s/>partners,<text:s/>the<text:s/>UK<text:s/>is<text:s/>best<text:s/>placed<text:s/>to<text:s/>support<text:s/>the<text:s/>most<text:s/>politically<text:s/>sensitive<text:s/></text:span><text:span text:style-name="T94_27">major<text:s/></text:span><text:span text:style-name="T94_28">economic<text:s/>reforms<text:s/>and<text:s/>systems<text:s/>strengthening</text:span><text:span text:style-name="T94_29"><text:s/></text:span><text:span text:style-name="T94_30">at<text:s/>the<text:s/></text:span><text:span text:style-name="T94_31">highest<text:s/>level<text:s/>(e.g.<text:s/></text:span><text:span text:style-name="T94_32">reform<text:s/>of<text:s/></text:span><text:span text:style-name="T94_33">logistics,<text:s/></text:span><text:span text:style-name="T94_34">revenue<text:s/>collection,</text:span><text:span text:style-name="T94_35"><text:s/></text:span><text:span text:style-name="T94_36">public<text:s/>investment<text:s/>decisions,<text:s/>State-Owned<text:s/>Enterprises).</text:span><text:span text:style-name="T94_37"><text:s/>As<text:s/>a<text:s/>result,<text:s/>the<text:s/>continued<text:s/>work<text:s/>on<text:s/>Accelerate</text:span><text:span text:style-name="T94_38">,<text:s/>which<text:s/></text:span><text:span text:style-name="T94_39">has<text:s/>a<text:s/>deep<text:s/></text:span><text:span text:style-name="T94_40">focus</text:span><text:span text:style-name="T94_41"><text:s/></text:span><text:span text:style-name="T94_42">on<text:s/></text:span><text:span text:style-name="T94_43">supporting<text:s/>the<text:s/>IP</text:span><text:span text:style-name="T94_44">s</text:span><text:span text:style-name="T94_45"><text:s/>and<text:s/>strengthening<text:s/></text:span><text:span text:style-name="T94_46">the<text:s/></text:span><text:span text:style-name="T94_47">TAG</text:span><text:span text:style-name="T94_48"><text:s/>sub-sector</text:span><text:span text:style-name="T94_49">,<text:s/>was<text:s/>considered<text:s/>a<text:s/>lower<text:s/>priority.<text:s/></text:span><text:span text:style-name="T94_50"><text:s/></text:span><text:span text:style-name="T94_51">Hence,<text:s/></text:span><text:span text:style-name="T94_52">a<text:s/>decision<text:s/>was<text:s/>taken<text:s/>to<text:s/>exit<text:s/>the<text:s/>programme<text:s/>early,<text:s/>by<text:s/>December<text:s/>2026<text:s/>rather<text:s/>than<text:s/>September<text:s/>2027<text:s/>as<text:s/>planned,<text:s/>due<text:s/>to<text:s/>the<text:s/>impact<text:s/>of<text:s/>further<text:s/>ODA<text:s/>cuts</text:span><text:span text:style-name="T94_53">.</text:span><text:span text:style-name="T94_54"><text:s/></text:span><text:span text:style-name="T94_55">The<text:s/>programme</text:span><text:span text:style-name="T94_56"><text:s/>is<text:s/>co-financed<text:s/>by<text:s/>the<text:s/>German<text:s/>Federal<text:s/>Ministry<text:s/>for<text:s/>Economic<text:s/>Cooperation<text:s/>and<text:s/>Development<text:s/>(BMZ)<text:s/></text:span><text:span text:style-name="T94_57">that<text:s/></text:span><text:span text:style-name="T94_58">provide</text:span><text:span text:style-name="T94_59">d</text:span><text:span text:style-name="T94_60"><text:s/>an<text:s/>additional<text:s/>€12.5<text:s/>million<text:s/>of<text:s/>budget.<text:s/></text:span><text:span text:style-name="T94_61">It<text:s/>is<text:s/>implemented<text:s/>by<text:s/>Deutsche<text:s/>Gesellschaft<text:s/>für<text:s/>Internationale<text:s/>Zusammenarbeit<text:s/>GmbH<text:s/>(GIZ).<text:s/></text:span></text:p>
      <text:p text:style-name="P95"><text:span text:style-name="T95_1">Accelerate<text:s/></text:span><text:span text:style-name="T95_2">currently</text:span><text:span text:style-name="T95_3"><text:s/>provides<text:s/>technical<text:s/>assistance<text:s/>in<text:s/>and<text:s/>around<text:s/>IPs,<text:s/></text:span><text:span text:style-name="T95_4">now<text:s/>upgraded<text:s/>to<text:s/>Special<text:s/>Economic<text:s/>Zones<text:s/></text:span><text:span text:style-name="T95_5">(</text:span><text:span text:style-name="T95_6">SEZs</text:span><text:span text:style-name="T95_7">)</text:span><text:span text:style-name="T95_8">,</text:span><text:span text:style-name="T95_9"><text:s/>and<text:s/></text:span><text:span text:style-name="T95_10">for</text:span><text:span text:style-name="T95_11"><text:s/>government<text:s/>institutions</text:span><text:span text:style-name="T95_12"><text:s/>in<text:s/>the<text:s/>manufacturing<text:s/>sector</text:span><text:span text:style-name="T95_13">.<text:s/>It<text:s/></text:span><text:span text:style-name="T95_14">also<text:s/></text:span><text:span text:style-name="T95_15">aims<text:s/>to<text:s/>strengthen<text:s/>the<text:s/>resilience<text:s/>of<text:s/>firms<text:s/>in<text:s/>IPs<text:s/>and<text:s/>surrounding<text:s/>clusters,<text:s/>and<text:s/>to<text:s/></text:span><text:span text:style-name="T95_16">support</text:span><text:span text:style-name="T95_17"><text:s/></text:span><text:span text:style-name="T95_18">economic</text:span><text:span text:style-name="T95_19"><text:s/>transformation<text:s/>of<text:s/>the<text:s/>sector,<text:s/>by</text:span><text:span text:style-name="T95_20"><text:s/>focusing<text:s/>on<text:s/>three<text:s/>pillars<text:s/>within<text:s/>the<text:s/></text:span><text:span text:style-name="T95_21">one<text:s/>remaining<text:s/>component</text:span><text:span text:style-name="T95_22"><text:s/></text:span><text:span text:style-name="T95_23">of<text:s/>the<text:s/>Business<text:s/>Case</text:span><text:span text:style-name="T95_24">:</text:span></text:p>
      <text:list text:style-name="LS51" xml:id="list0">
        <text:list-item>
          <text:p text:style-name="P96"><text:span text:style-name="T96_1">Improving<text:s/>worker<text:s/>support<text:s/>systems<text:s/>within<text:s/>the<text:s/>IPs<text:s/>and<text:s/>surrounding<text:s/>clusters</text:span><text:span text:style-name="T96_2">,<text:s/>given<text:s/>the<text:s/>significant<text:s/>safeguarding<text:s/>challenges<text:s/>and<text:s/>worker<text:s/>welfare<text:s/>concerns.</text:span></text:p>
        </text:list-item>
      </text:list>
      <text:list text:style-name="LS2" xml:id="list1">
        <text:list-item>
          <text:p text:style-name="P97"><text:span text:style-name="T97_1">Supporting<text:s/>businesses<text:s/>in<text:s/>and<text:s/>around<text:s/>IPs<text:s/>to<text:s/>adapt<text:s/>their<text:s/>business<text:s/>practices<text:s/>to<text:s/>improve<text:s/>resilience.</text:span></text:p>
        </text:list-item>
        <text:list-item>
          <text:p text:style-name="P98"><text:span text:style-name="T98_1">Addressing<text:s/>business<text:s/>environment<text:s/>constraints<text:s/>faced<text:s/>by<text:s/>manufacturers<text:s/>in<text:s/>and<text:s/>around<text:s/>IPs.</text:span></text:p>
        </text:list-item>
      </text:list>
      <text:p text:style-name="P99"><text:span text:style-name="T99_1">This<text:s/>annual<text:s/>review<text:s/>assesses<text:s/>the<text:s/>performance<text:s/>of<text:s/>the<text:s/>programme<text:s/></text:span><text:span text:style-name="T99_2">in</text:span><text:span text:style-name="T99_3"><text:s/>the<text:s/>period<text:s/></text:span><text:span text:style-name="T99_4">of<text:s/></text:span><text:span text:style-name="T99_5">April<text:s/>2025<text:s/>to<text:s/>March<text:s/>2026</text:span><text:span text:style-name="T99_6">,<text:s/></text:span><text:span text:style-name="T99_7">against<text:s/>the<text:s/></text:span><text:span text:style-name="T99_8">logframe<text:s/>and<text:s/>theory<text:s/>of<text:s/>change<text:s/>(</text:span><text:span text:style-name="T99_9">To</text:span><text:span text:style-name="T99_10">C</text:span><text:span text:style-name="T99_11">)</text:span><text:span text:style-name="T99_12"><text:s/>that</text:span><text:span text:style-name="T99_13"><text:s/>were<text:s/>adapted<text:s/>in<text:s/>2024<text:s/>to<text:s/>reflect<text:s/>recommendations<text:s/>from<text:s/>a<text:s/>prior<text:s/>annual<text:s/>review</text:span><text:span text:style-name="T99_14"><text:s/>and<text:s/>a<text:s/>No<text:s/>Cost<text:s/>Extension</text:span><text:span text:style-name="T99_15"><text:s/>submission</text:span><text:span text:style-name="T99_16">.<text:s/></text:span></text:p>
      <text:p text:style-name="P100"/>
      <text:p text:style-name="P101"><text:span text:style-name="T101_1">Over<text:s/>the<text:s/>reporting<text:s/>period,<text:s/>the<text:s/>operating<text:s/>environment<text:s/>within<text:s/>Ethiopia<text:s/>has<text:s/>continued<text:s/>to<text:s/>change,<text:s/>with<text:s/></text:span><text:span text:style-name="T101_2">developments</text:span><text:span text:style-name="T101_3"><text:s/>having<text:s/></text:span><text:span text:style-name="T101_4">both<text:s/>positive<text:s/>and<text:s/>negative<text:s/>implications.<text:s/>These<text:s/>include:<text:s/></text:span></text:p>
      <text:p text:style-name="P102"/>
      <text:list text:style-name="LS52" xml:id="list3">
        <text:list-item>
          <text:p text:style-name="P103"><text:span text:style-name="T103_1">War<text:s/>in<text:s/>Iran<text:s/>and<text:s/></text:span><text:span text:style-name="T103_2">the<text:s/></text:span><text:span text:style-name="T103_3">Strait<text:s/>of<text:s/>Hormuz<text:s/>crisis:</text:span><text:span text:style-name="T103_4"><text:s/></text:span><text:span text:style-name="T103_5">This<text:s/>is<text:s/>the<text:s/>most<text:s/>recent<text:s/>development<text:s/>in<text:s/>the<text:s/>review<text:s/>period<text:s/>which<text:s/></text:span><text:span text:style-name="T103_6">led<text:s/>to<text:s/>a<text:s/>severely<text:s/>disrupted<text:s/>global<text:s/>energy<text:s/>supply,<text:s/>driving<text:s/>oil<text:s/>prices<text:s/>above<text:s/>USD<text:s/>110<text:s/>per<text:s/>barrel<text:s/>and<text:s/>increasing<text:s/>Ethiopia’s<text:s/>import</text:span><text:span text:style-name="T103_7">/export</text:span><text:span text:style-name="T103_8"><text:s/>costs,<text:s/>trade<text:s/>deficit,<text:s/>and<text:s/>macroeconomic<text:s/>risks.<text:s/></text:span><text:span text:style-name="T103_9">We<text:s/>will<text:s/>continue<text:s/>to<text:s/>monitor<text:s/>the<text:s/></text:span><text:span text:style-name="T103_10">risk<text:s/>and<text:s/></text:span><text:span text:style-name="T103_11">impact<text:s/>of<text:s/>the<text:s/>crisis<text:s/></text:span><text:span text:style-name="T103_12">on<text:s/></text:span><text:span text:style-name="T103_13">the<text:s/>manufacturing<text:s/>sector<text:s/>and<text:s/></text:span><text:span text:style-name="T103_14">programme<text:s/>delivery</text:span><text:span text:style-name="T103_15">,<text:s/></text:span><text:span text:style-name="T103_16">but<text:s/></text:span><text:span text:style-name="T103_17">initial<text:s/>responses<text:s/></text:span><text:span text:style-name="T103_18">by<text:s/>t</text:span><text:span text:style-name="T103_19">he<text:s/>government<text:s/></text:span><text:span text:style-name="T103_20">included<text:s/>introducing</text:span><text:span text:style-name="T103_21"><text:s/>fuel<text:s/>subsidies<text:s/>and<text:s/>conservation<text:s/>measures</text:span><text:span text:style-name="T103_22">.</text:span><text:span text:style-name="T103_23"><text:s/></text:span><text:span text:style-name="T103_24">Despite<text:s/>that</text:span><text:span text:style-name="T103_25">,</text:span><text:span text:style-name="T103_26"><text:s/>d</text:span><text:span text:style-name="T103_27">iesel<text:s/>shortages<text:s/>threaten</text:span><text:span text:style-name="T103_28">ed</text:span><text:span text:style-name="T103_29"><text:s/></text:span><text:span text:style-name="T103_30">the<text:s/>country’s<text:s/>exports</text:span><text:span text:style-name="T103_31">,<text:s/>disrupted<text:s/></text:span><text:span text:style-name="T103_32">logistics,<text:s/></text:span><text:span text:style-name="T103_33">supply<text:s/>chains<text:s/></text:span><text:span text:style-name="T103_34">and<text:s/>movement<text:s/>of<text:s/>people</text:span><text:span text:style-name="T103_35">.<text:s/>The<text:s/></text:span><text:span text:style-name="T103_36">TAG</text:span><text:span text:style-name="T103_37"><text:s/>sector<text:s/>has<text:s/>been<text:s/>particularly<text:s/>affected<text:s/>with<text:s/>fuel<text:s/>constraints<text:s/>disrupting<text:s/>worker<text:s/>transport<text:s/></text:span><text:span text:style-name="T103_38">systems<text:s/></text:span><text:span text:style-name="T103_39">across<text:s/>IPs<text:s/></text:span><text:span text:style-name="T103_40">and<text:s/>energy<text:s/>supply</text:span><text:span text:style-name="T103_41"><text:s/></text:span><text:span text:style-name="T103_42">for<text:s/>some<text:s/>companies<text:s/></text:span><text:span text:style-name="T103_43">that</text:span><text:span text:style-name="T103_44"><text:s/>use<text:s/></text:span><text:span text:style-name="T103_45">diesel</text:span><text:span text:style-name="T103_46">-</text:span><text:span text:style-name="T103_47">powered<text:s/>generators<text:s/>and<text:s/></text:span><text:span text:style-name="T103_48">machiner</text:span><text:span text:style-name="T103_49">y</text:span><text:span text:style-name="T103_50"><text:s/></text:span><text:span text:style-name="T103_51">(for<text:s/>example:<text:s/></text:span><text:span text:style-name="T103_52">to<text:s/>prepare<text:s/>meals<text:s/>for<text:s/>workers</text:span><text:span text:style-name="T103_53">)</text:span><text:span text:style-name="T103_54">.</text:span><text:span text:style-name="T103_55"><text:s/>T</text:span><text:span text:style-name="T103_56">hough<text:s/>responses<text:s/>vary<text:s/>by<text:s/>location</text:span><text:span text:style-name="T103_57">,<text:s/></text:span><text:span text:style-name="T103_58">mitigation<text:s/></text:span><text:span text:style-name="T103_59">measures<text:s/></text:span><text:span text:style-name="T103_60">include</text:span><text:span text:style-name="T103_61">d</text:span><text:span text:style-name="T103_62"><text:s/></text:span><text:span text:style-name="T103_63">the<text:s/></text:span><text:span text:style-name="T103_64">procurement<text:s/>of<text:s/></text:span><text:span text:style-name="T103_65">electric<text:s/>vehicles</text:span><text:span text:style-name="T103_66"><text:s/>by<text:s/></text:span><text:span text:style-name="T103_67">Industrial<text:s/>Parks<text:s/>Development<text:s/>Corporation<text:s/>(</text:span><text:span text:style-name="T103_68">IPDC</text:span><text:span text:style-name="T103_69">)</text:span><text:span text:style-name="T103_70">.<text:s/>The<text:s/>crisis<text:s/>has<text:s/>also<text:s/>exacerbated<text:s/>shipping<text:s/>delays,<text:s/>port<text:s/>congestion,<text:s/>and<text:s/>logistics<text:s/>costs,<text:s/>nearly<text:s/>doubling<text:s/>lead<text:s/>times<text:s/>from<text:s/>40<text:s/>to<text:s/>71<text:s/>days.<text:s/>As<text:s/>a<text:s/>result,<text:s/>despite<text:s/>sustainability<text:s/>concerns,<text:s/></text:span><text:span text:style-name="T103_71">the<text:s/></text:span><text:span text:style-name="T103_72">discounted<text:s/>air<text:s/>freight<text:s/></text:span><text:span text:style-name="T103_73">deal<text:s/></text:span><text:span text:style-name="T103_74">Ethiopian<text:s/>Airlines<text:s/></text:span><text:span text:style-name="T103_75">that<text:s/>the<text:s/>programme<text:s/>helped<text:s/>to<text:s/>negotiate<text:s/></text:span><text:span text:style-name="T103_76">has<text:s/>emerged<text:s/>as<text:s/>a<text:s/>viable<text:s/>alternative<text:s/>to<text:s/>maintain<text:s/>exports<text:s/>amid<text:s/>ongoing<text:s/>supply<text:s/>chain<text:s/>disruptions.</text:span></text:p>
        </text:list-item>
        <text:list-item>
          <text:p text:style-name="P104"><text:span text:style-name="T104_1">Regional<text:s/>and<text:s/>local<text:s/>instability:</text:span><text:span text:style-name="T104_2"><text:s/>The<text:s/>political<text:s/>and<text:s/>security<text:s/>situation<text:s/>remains<text:s/>highly<text:s/>volatile,<text:s/>which<text:s/>continues<text:s/>to<text:s/>deter<text:s/>investors<text:s/>from<text:s/>the<text:s/>Ethiopian<text:s/>market.<text:s/>Ethiopia<text:s/>continues<text:s/>its<text:s/>demand<text:s/>for<text:s/>sovereign<text:s/>access<text:s/>to<text:s/>the<text:s/>sea,<text:s/>which<text:s/>neighbouring<text:s/>countries<text:s/>view<text:s/>as<text:s/>a<text:s/>provocation.<text:s/>There<text:s/>also<text:s/></text:span><text:span text:style-name="T104_3">are<text:s/></text:span><text:span text:style-name="T104_4">ongoing<text:s/>conflicts</text:span><text:span text:style-name="T104_5"><text:s/>over<text:s/>internal<text:s/>boundaries<text:s/>and<text:s/>political<text:s/>influence<text:s/>in<text:s/>Oromia,<text:s/>Amhara,<text:s/>Tigray<text:s/>and<text:s/>other<text:s/>regions<text:s/>of<text:s/>the<text:s/>country.<text:s/>These<text:s/>developments<text:s/>have<text:s/>led<text:s/>to<text:s/>a<text:s/>panic<text:s/></text:span><text:span text:style-name="T104_6">buying</text:span><text:span text:style-name="T104_7"><text:s/></text:span><text:span text:style-name="T104_8">o</text:span><text:span text:style-name="T104_9">f<text:s/>food,<text:s/>bank<text:s/>runs,<text:s/>and<text:s/>soaring<text:s/>prices<text:s/>in<text:s/>Tigray,<text:s/>as<text:s/>residents<text:s/>fear<text:s/>another<text:s/>war.<text:s/>The<text:s/>risk<text:s/>of<text:s/>a<text:s/>broader<text:s/>regional<text:s/>conflict<text:s/></text:span><text:span text:style-name="T104_10">and<text:s/>further<text:s/>destabilization<text:s/></text:span><text:span text:style-name="T104_11">in<text:s/>the<text:s/>HOA<text:s/></text:span><text:span text:style-name="T104_12">is<text:s/></text:span><text:span text:style-name="T104_13">also<text:s/></text:span><text:span text:style-name="T104_14">high,<text:s/>potential</text:span><text:span text:style-name="T104_15">ly</text:span><text:span text:style-name="T104_16"><text:s/></text:span><text:span text:style-name="T104_17">involving</text:span><text:span text:style-name="T104_18"><text:s/></text:span><text:span text:style-name="T104_19">Eritrea</text:span><text:span text:style-name="T104_20">,<text:s/>Somalia</text:span><text:span text:style-name="T104_21"><text:s/></text:span><text:span text:style-name="T104_22">and/</text:span><text:span text:style-name="T104_23">or<text:s/></text:span><text:span text:style-name="T104_24">Sudan.<text:s/>Sporadic<text:s/>violence<text:s/>involving<text:s/>the<text:s/>Oromo<text:s/>Liberation<text:s/>Army<text:s/>and<text:s/>the<text:s/>Fano<text:s/>militia<text:s/>continue</text:span><text:span text:style-name="T104_25">s</text:span><text:span text:style-name="T104_26"><text:s/>in<text:s/>Oromia<text:s/>and<text:s/>Amhara<text:s/>regions.</text:span><text:span text:style-name="T104_27"><text:s/></text:span><text:span text:style-name="T104_28">Overall,<text:s/>these<text:s/>developments<text:s/>continue</text:span><text:span text:style-name="T104_29">d</text:span><text:span text:style-name="T104_30"><text:s/>to<text:s/>affect<text:s/>the<text:s/>implementation<text:s/>of<text:s/>the<text:s/>programme<text:s/>in<text:s/>Tigray<text:s/>and<text:s/>Amhara<text:s/>region</text:span><text:span text:style-name="T104_31">s<text:s/>limiting<text:s/>impact<text:s/>at<text:s/>the<text:s/>na</text:span><text:span text:style-name="T104_32">tional<text:s/>level.<text:s/></text:span></text:p>
        </text:list-item>
        <text:list-item>
          <text:p text:style-name="P105"><text:span text:style-name="T105_1">Macroeconomic<text:s/>reforms:</text:span><text:span text:style-name="T105_2"><text:s/>progress<text:s/>with<text:s/>Ethiopia’s<text:s/>Home-Grown<text:s/>Economic<text:s/>Reform<text:s/>2.0<text:s/>agenda<text:s/>advanced<text:s/>against<text:s/>the<text:s/>backdrop<text:s/>of<text:s/>a<text:s/>positive<text:s/>assessment<text:s/>by<text:s/>the<text:s/>International<text:s/>Monetary<text:s/>Fund<text:s/>(IMF),<text:s/>which<text:s/>noted<text:s/>accelerating<text:s/>growth,<text:s/>declining<text:s/>inflation,<text:s/>and<text:s/>a<text:s/>marked<text:s/>improvement<text:s/>in<text:s/>export<text:s/>performance<text:s/>-<text:s/>IMF<text:s/>approved<text:s/>the<text:s/>release<text:s/>of<text:s/>USD<text:s/>261<text:s/>million<text:s/>in<text:s/>new<text:s/>financing.<text:s/>Ethiopia<text:s/>remains<text:s/>one<text:s/>of<text:s/>the<text:s/>fastest-growing<text:s/>economies<text:s/>in<text:s/>sub–Saharan<text:s/>Africa,<text:s/>with<text:s/>official<text:s/>forecasts<text:s/>indicating<text:s/>expansion<text:s/>of<text:s/>around<text:s/>10.2%<text:s/>in<text:s/>the<text:s/>2025/26<text:s/>fiscal<text:s/>year<text:s/>(7.2%<text:s/>according<text:s/>to<text:s/>IMF).<text:s/>The<text:s/>industrial<text:s/>sector<text:s/>is<text:s/>forecasted<text:s/>to<text:s/>record<text:s/>the<text:s/>largest<text:s/>growth<text:s/>share<text:s/>with<text:s/>13.2%,<text:s/>predominantly<text:s/>driven<text:s/>by<text:s/>manufacturing<text:s/>projects,<text:s/>value-chain<text:s/>integration,<text:s/>large<text:s/>infrastructure<text:s/>works<text:s/>such<text:s/>as<text:s/>the<text:s/>Grand<text:s/>Ethiopian<text:s/>Renaissance<text:s/>Dam<text:s/>(GERD),<text:s/>and<text:s/>by<text:s/>the<text:s/>mining<text:s/>performance,<text:s/>thanks<text:s/>to<text:s/>the<text:s/>surge<text:s/>of<text:s/>gold<text:s/>production.</text:span><text:span text:style-name="T105_3"><text:s/>Performance<text:s/>of</text:span><text:span text:style-name="T105_4"><text:s/>exporting<text:s/>firms</text:span><text:span text:style-name="T105_5">,<text:s/>particularly<text:s/>those<text:s/>in<text:s/>the<text:s/>manufacturing<text:s/>sector</text:span><text:span text:style-name="T105_6"><text:s/>and<text:s/>in<text:s/>IPs</text:span><text:span text:style-name="T105_7">,<text:s/>is<text:s/>key<text:s/>for<text:s/>macro-economic<text:s/>stability</text:span><text:span text:style-name="T105_8">.<text:s/></text:span></text:p>
        </text:list-item>
        <text:list-item>
          <text:p text:style-name="P106"><text:span text:style-name="T106_1">Support<text:s/>from<text:s/>GoE:</text:span><text:span text:style-name="T106_2"><text:s/>The<text:s/>government<text:s/>of<text:s/>Ethiopia<text:s/>continu</text:span><text:span text:style-name="T106_3">ed<text:s/>providing<text:s/>high-level<text:s/>political<text:s/>support<text:s/>for<text:s/>the<text:s/>manufacturing<text:s/></text:span><text:span text:style-name="T106_4">sector<text:s/>as<text:s/>shown<text:s/>by<text:s/>the<text:s/>Public-Private<text:s/>Dialogues<text:s/></text:span><text:span text:style-name="T106_5">(PPDs)<text:s/></text:span><text:span text:style-name="T106_6">and<text:s/></text:span><text:span text:style-name="T106_7">High-Level</text:span><text:span text:style-name="T106_8"><text:s/>Business<text:s/></text:span><text:span text:style-name="T106_9">F</text:span><text:span text:style-name="T106_10">orum</text:span><text:span text:style-name="T106_11"><text:s/>organised<text:s/></text:span><text:span text:style-name="T106_12">by<text:s/></text:span><text:span text:style-name="T106_13">Ethiopian<text:s/>Investment<text:s/>Commission<text:s/>(</text:span><text:span text:style-name="T106_14">EIC</text:span><text:span text:style-name="T106_15">)</text:span><text:span text:style-name="T106_16"><text:s/></text:span><text:span text:style-name="T106_17">during<text:s/>the<text:s/>review<text:s/>period.<text:s/></text:span><text:span text:style-name="T106_18">Additionally,<text:s/>Ministry<text:s/>of<text:s/>Industry<text:s/>(MOI)<text:s/>organised<text:s/></text:span><text:span text:style-name="T106_19">the<text:s/>4</text:span><text:span text:style-name="T106_20">th</text:span><text:span text:style-name="T106_21"><text:s/>round<text:s/>of<text:s/>the<text:s/>‘Made<text:s/>in<text:s/>Ethiopia<text:s/>Campaign’<text:s/>(Ethiopia<text:s/>Tamrit<text:s/>Initiative)<text:s/></text:span><text:span text:style-name="T106_22">which<text:s/>highlighted<text:s/>the</text:span><text:span text:style-name="T106_23"><text:s/>(slow)<text:s/>recovery<text:s/>of<text:s/>the<text:s/>manufacturing<text:s/>secto</text:span><text:span text:style-name="T106_24">r<text:s/>and<text:s/>increasing<text:s/>diversity<text:s/>of<text:s/>exporters.<text:s/>Companies<text:s/>supported<text:s/>by<text:s/>the<text:s/>programme<text:s/>participated<text:s/>in<text:s/>these<text:s/>events,<text:s/>provided<text:s/>inputs<text:s/>for<text:s/>the<text:s/>PPD<text:s/>and<text:s/></text:span><text:span text:style-name="T106_25">advocated<text:s/>for<text:s/>resolution<text:s/>of<text:s/>issues<text:s/>faced<text:s/>by<text:s/>investor</text:span><text:span text:style-name="T106_26">s.<text:s/>The<text:s/>Manufacturing<text:s/>I</text:span><text:span text:style-name="T106_27">ndustry<text:s/></text:span><text:span text:style-name="T106_28">Council</text:span><text:span text:style-name="T106_29"><text:s/>made<text:s/>up<text:s/>of<text:s/>relevant<text:s/>ministers<text:s/>and<text:s/>advisors<text:s/>has<text:s/>also<text:s/>continued<text:s/>to<text:s/>address<text:s/></text:span><text:span text:style-name="T106_30">major<text:s/>regulatory<text:s/>and<text:s/></text:span><text:span text:style-name="T106_31">policy<text:s/>implementation<text:s/>issues<text:s/>affecting<text:s/>exporters<text:s/>and<text:s/>other<text:s/>investors.<text:s/></text:span><text:span text:style-name="T106_32"><text:s/></text:span><text:span text:style-name="T106_33"><text:s/></text:span></text:p>
        </text:list-item>
        <text:list-item>
          <text:p text:style-name="P107"><text:span text:style-name="T107_1">WTO<text:s/>Accession<text:s/>progress</text:span><text:span text:style-name="T107_2">:</text:span><text:span text:style-name="T107_3"><text:s/>The<text:s/>Ethiopian<text:s/>government<text:s/>reaffirmed<text:s/>its<text:s/>commitment<text:s/>to<text:s/>its<text:s/>accession<text:s/>into<text:s/>the<text:s/>World<text:s/>Trade<text:s/>Organization<text:s/>(WTO)<text:s/>by<text:s/></text:span><text:span text:style-name="T107_4">com</text:span><text:span text:style-name="T107_5">pleting<text:s/></text:span><text:span text:style-name="T107_6">two<text:s/>Working<text:s/>Party<text:s/>meetings<text:s/>in</text:span><text:span text:style-name="T107_7"><text:s/>the<text:s/>review<text:s/>period<text:s/>and<text:s/></text:span><text:span text:style-name="T107_8">reducing<text:s/>the<text:s/>number<text:s/>of<text:s/>outstanding<text:s/>inquiries<text:s/>from<text:s/>WTO<text:s/>members.<text:s/>Bilateral<text:s/>market<text:s/>access<text:s/>negotiations<text:s/>advanced<text:s/>with<text:s/>12<text:s/>out<text:s/>of<text:s/>17<text:s/>required<text:s/>countries,<text:s/></text:span><text:span text:style-name="T107_9">finalising<text:s/>negotiations</text:span><text:span text:style-name="T107_10">.</text:span><text:span text:style-name="T107_11"><text:s/>Ethiopia’s<text:s/>accession<text:s/>to<text:s/>the<text:s/>WTO<text:s/>is</text:span><text:span text:style-name="T107_12"><text:s/>expected<text:s/></text:span><text:span text:style-name="T107_13">to<text:s/>reduce<text:s/>Market<text:s/>Access<text:s/>Barrie</text:span><text:span text:style-name="T107_14">r</text:span><text:span text:style-name="T107_15">s,<text:s/>promoting<text:s/>FDI<text:s/>into<text:s/>the<text:s/>country<text:s/></text:span><text:span text:style-name="T107_16">and<text:s/>unlocking<text:s/>new<text:s/>market</text:span><text:span text:style-name="T107_17">s</text:span><text:span text:style-name="T107_18"><text:s/>for<text:s/>exporters.<text:s/></text:span></text:p>
        </text:list-item>
        <text:list-item>
          <text:p text:style-name="P108"><text:span text:style-name="T108_1">Performance-based<text:s/>investment<text:s/>tax<text:s/>and<text:s/>duty<text:s/>incentive<text:s/>system</text:span><text:span text:style-name="T108_2">:</text:span><text:span text:style-name="T108_3"><text:s/></text:span><text:span text:style-name="T108_4">Regulation<text:s/>No.<text:s/>586/2026<text:s/>was<text:s/>introduced<text:s/>to<text:s/>boost</text:span><text:span text:style-name="T108_5"><text:s/>foreign<text:s/>direct<text:s/>investment<text:s/>(FDI)<text:s/>and<text:s/>streamlin</text:span><text:span text:style-name="T108_6">e</text:span><text:span text:style-name="T108_7"><text:s/>capital<text:s/>transactions</text:span><text:span text:style-name="T108_8">.<text:s/></text:span><text:span text:style-name="T108_9">The<text:s/>reform<text:s/>removes<text:s/>priority<text:s/>foreign-currency<text:s/>allocation,<text:s/>expands<text:s/>capital<text:s/>repatriation<text:s/>for<text:s/>foreign<text:s/>investors,<text:s/>and<text:s/>allows<text:s/>licensed<text:s/>forex<text:s/>bureaus<text:s/>to<text:s/>trade<text:s/>foreign<text:s/>currency.</text:span><text:span text:style-name="T108_10"><text:s/>This<text:s/>system<text:s/>is<text:s/>beneficial<text:s/>to<text:s/>exporting<text:s/>companies<text:s/>in<text:s/>the<text:s/>IP</text:span><text:span text:style-name="T108_11">s<text:s/>as<text:s/>they<text:s/>are<text:s/>export<text:s/>oriented<text:s/>and<text:s/>get<text:s/>more<text:s/>incentives<text:s/>related<text:s/>to<text:s/></text:span><text:span text:style-name="T108_12">repatriating<text:s/>profits.<text:s/></text:span><text:span text:style-name="T108_13"><text:s/></text:span></text:p>
        </text:list-item>
        <text:list-item>
          <text:p text:style-name="P109"><text:span text:style-name="T109_1">Other<text:s/></text:span><text:span text:style-name="T109_2">reforms:</text:span><text:span text:style-name="T109_3"><text:s/></text:span><text:span text:style-name="T109_4">Ethiopia<text:s/></text:span><text:span text:style-name="T109_5">i</text:span><text:span text:style-name="T109_6">s<text:s/>introduc</text:span><text:span text:style-name="T109_7">ing</text:span><text:span text:style-name="T109_8"><text:s/>a<text:s/>series<text:s/>of<text:s/>reforms<text:s/>to<text:s/>ease<text:s/>pressure<text:s/>on<text:s/>foreign<text:s/>exchange<text:s/>and<text:s/>support<text:s/>private<text:s/>sector<text:s/>growth.<text:s/>These<text:s/>reforms<text:s/>focus<text:s/>on<text:s/></text:span><text:span text:style-name="T109_9">opening<text:s/>up</text:span><text:span text:style-name="T109_10"><text:s/>key<text:s/>sectors</text:span><text:span text:style-name="T109_11"><text:s/>(</text:span><text:span text:style-name="T109_12">l</text:span><text:span text:style-name="T109_13">ogistic</text:span><text:span text:style-name="T109_14">s</text:span><text:span text:style-name="T109_15">,<text:s/></text:span><text:span text:style-name="T109_16">trade,<text:s/>and<text:s/>finance)</text:span><text:span text:style-name="T109_17">,</text:span><text:span text:style-name="T109_18"><text:s/></text:span><text:span text:style-name="T109_19">reducing<text:s/>barriers<text:s/>for<text:s/>businesses,<text:s/>and<text:s/>addressing<text:s/>the<text:s/>main<text:s/>structural<text:s/>challenges<text:s/>in<text:s/>areas<text:s/>such<text:s/>as<text:s/>tax,<text:s/>energy,<text:s/>and<text:s/>governance.</text:span><text:span text:style-name="T109_20"><text:s/></text:span><text:span text:style-name="T109_21">The<text:s/>Ethiopian<text:s/>Capital<text:s/>Market<text:s/>Authority<text:s/>(ECMA)<text:s/>was<text:s/>supported<text:s/>by<text:s/>the<text:s/>African<text:s/>Development<text:s/>Bank<text:s/>Group<text:s/>(AfDB)<text:s/>through<text:s/>a<text:s/>grant<text:s/>agreement<text:s/>of<text:s/>USD<text:s/>400,000<text:s/>for<text:s/>establishing<text:s/>a<text:s/>public<text:s/>disclosure<text:s/>platform<text:s/>which<text:s/>will<text:s/>create<text:s/>new<text:s/>financial<text:s/>products<text:s/>including<text:s/>exchange<text:s/>traded<text:s/>funds<text:s/>and<text:s/>green<text:s/>bonds<text:s/>at<text:s/>the<text:s/>Ethiopian<text:s/>Securities<text:s/>Exchange.<text:s/>The<text:s/>adaptation<text:s/>of<text:s/>the<text:s/>Banking<text:s/>Business<text:s/>Proclamation<text:s/>No.<text:s/>1360/2025<text:s/>is<text:s/>another<text:s/>milestone<text:s/>in<text:s/>the<text:s/>effort<text:s/>to<text:s/>reform<text:s/>the<text:s/>Ethiopia<text:s/>banking<text:s/>sector<text:s/>by<text:s/>allowing<text:s/>foreign<text:s/>banks<text:s/>and<text:s/>investors<text:s/>to<text:s/>enter<text:s/>Ethiopia’s<text:s/>banking<text:s/>market.<text:s/>Consequently,<text:s/>the<text:s/>Standard<text:s/>Bank,<text:s/>the<text:s/>largest<text:s/>bank<text:s/>in<text:s/>Africa,<text:s/>was<text:s/>the<text:s/>first<text:s/>foreign<text:s/>financial<text:s/>institution<text:s/>to<text:s/></text:span><text:span text:style-name="T109_22">start<text:s/>licensing<text:s/>process</text:span><text:span text:style-name="T109_23"><text:s/>under<text:s/>the<text:s/>new<text:s/>regulation</text:span><text:span text:style-name="T109_24">.<text:s/></text:span></text:p>
        </text:list-item>
      </text:list>
      <text:p text:style-name="P110"/>
      <text:p text:style-name="P111"><text:span text:style-name="T111_1">Summary<text:s/>supporting<text:s/>narrative<text:s/>for<text:s/>the<text:s/>overall<text:s/>score<text:s/>in<text:s/>this<text:s/>review<text:s/></text:span></text:p>
      <text:p text:style-name="P112"/>
      <text:p text:style-name="P113"><text:span text:style-name="T113_1">The<text:s/>programme<text:s/>has<text:s/></text:span><text:span text:style-name="T113_2">scored<text:s/>an<text:s/></text:span><text:span text:style-name="T113_3">A</text:span><text:span text:style-name="T113_4"><text:s/></text:span><text:span text:style-name="T113_5">for<text:s/>the<text:s/>review<text:s/>period</text:span><text:span text:style-name="T113_6">,<text:s/>as<text:s/></text:span><text:span text:style-name="T113_7">all<text:s/></text:span><text:span text:style-name="T113_8">outcome<text:s/></text:span><text:span text:style-name="T113_9">and</text:span><text:span text:style-name="T113_10"><text:s/>output</text:span><text:span text:style-name="T113_11"><text:s/>indicator</text:span><text:span text:style-name="T113_12"><text:s/>targets</text:span><text:span text:style-name="T113_13"><text:s/></text:span><text:span text:style-name="T113_14">were</text:span><text:span text:style-name="T113_15"><text:s/></text:span><text:span text:style-name="T113_16">met</text:span><text:span text:style-name="T113_17"><text:s/>or<text:s/></text:span><text:span text:style-name="T113_18">exceeded</text:span><text:span text:style-name="T113_19">.<text:s/></text:span></text:p>
      <text:p text:style-name="P114"/>
      <text:p text:style-name="P115"><text:span text:style-name="T115_1">At<text:s/>an<text:s/>impact<text:s/>level,<text:s/>t</text:span><text:span text:style-name="T115_2">wo<text:s/>of<text:s/>the<text:s/></text:span><text:span text:style-name="T115_3">three<text:s/></text:span><text:span text:style-name="T115_4">impact<text:s/>indicators<text:s/>regarding<text:s/>export<text:s/>growth<text:s/>and<text:s/>job<text:s/>creation<text:s/></text:span><text:span text:style-name="T115_5">were<text:s/>exceeded</text:span><text:span text:style-name="T115_6">.<text:s/>One<text:s/>impact<text:s/>indicator</text:span><text:span text:style-name="T115_7"><text:s/>on<text:s/></text:span><text:span text:style-name="T115_8">maintaining</text:span><text:span text:style-name="T115_9"><text:s/>the<text:s/>share<text:s/>of<text:s/>textile<text:s/>and<text:s/>garment<text:s/>exports<text:s/></text:span><text:span text:style-name="T115_10">from</text:span><text:span text:style-name="T115_11"><text:s/>total<text:s/>exports<text:s/></text:span><text:span text:style-name="T115_12">was<text:s/></text:span><text:span text:style-name="T115_13">not<text:s/>met</text:span><text:span text:style-name="T115_14">.<text:s/>This<text:s/>was<text:s/>due<text:s/>to<text:s/>an<text:s/>increase<text:s/>in<text:s/>other<text:s/>exports<text:s/></text:span><text:span text:style-name="T115_15">such<text:s/>as<text:s/></text:span><text:span text:style-name="T115_16">g</text:span><text:span text:style-name="T115_17">old<text:s/>and<text:s/></text:span><text:span text:style-name="T115_18">c</text:span><text:span text:style-name="T115_19">offee<text:s/></text:span><text:span text:style-name="T115_20">relative<text:s/>to<text:s/>total<text:s/>exports</text:span><text:span text:style-name="T115_21">,</text:span><text:span text:style-name="T115_22"><text:s/>rather<text:s/>than<text:s/>a<text:s/>reduction<text:s/>in<text:s/>textile</text:span><text:span text:style-name="T115_23">s<text:s/>exports<text:s/>(</text:span><text:span text:style-name="T115_24">as<text:s/>evidenced</text:span><text:span text:style-name="T115_25"><text:s/>by</text:span><text:span text:style-name="T115_26"><text:s/>export</text:span><text:span text:style-name="T115_27"><text:s/>figures<text:s/>increas</text:span><text:span text:style-name="T115_28">ing</text:span><text:span text:style-name="T115_29"><text:s/>from<text:s/>£102.5m<text:s/>to<text:s/>£217.7m).<text:s/>The<text:s/>impact<text:s/>metrics<text:s/>are<text:s/>dependent<text:s/>on<text:s/>the<text:s/>wider<text:s/>geopoli</text:span><text:span text:style-name="T115_30">tical<text:s/>environment<text:s/>and<text:s/>global<text:s/>economy<text:s/>and<text:s/>the<text:s/>political<text:s/>economy<text:s/>of<text:s/>Ethiopia<text:s/>specifically</text:span><text:span text:style-name="T115_31"><text:s/>(</text:span><text:span text:style-name="T115_32">many</text:span><text:span text:style-name="T115_33"><text:s/>of<text:s/>which<text:s/>have<text:s/>been<text:s/>set<text:s/>out<text:s/>above)</text:span><text:span text:style-name="T115_34">.</text:span></text:p>
      <text:p text:style-name="P116"><text:span text:style-name="T116_1">A</text:span><text:span text:style-name="T116_2">t<text:s/>an</text:span><text:span text:style-name="T116_3"><text:s/></text:span><text:span text:style-name="T116_4">outcome<text:s/></text:span><text:span text:style-name="T116_5">and<text:s/></text:span><text:span text:style-name="T116_6">output<text:s/></text:span><text:span text:style-name="T116_7">level,<text:s/>t</text:span><text:span text:style-name="T116_8">he<text:s/>programme<text:s/>has<text:s/>achieved<text:s/>or<text:s/>exceeded<text:s/>all<text:s/>output<text:s/>and<text:s/>outcome<text:s/>targets<text:s/>for<text:s/>the<text:s/>reporting<text:s/>period,<text:s/>with<text:s/></text:span><text:span text:style-name="T116_9">6</text:span><text:span text:style-name="T116_10"><text:s/>ou</text:span><text:span text:style-name="T116_11">t</text:span><text:span text:style-name="T116_12"><text:s/>of<text:s/></text:span><text:span text:style-name="T116_13">6</text:span><text:span text:style-name="T116_14"><text:s/>outcome<text:s/>indicato</text:span><text:span text:style-name="T116_15">rs<text:s/>met<text:s/>or<text:s/>surpassed<text:s/>and<text:s/></text:span><text:span text:style-name="T116_16">7</text:span><text:span text:style-name="T116_17"><text:s/>ou</text:span><text:span text:style-name="T116_18">t</text:span><text:span text:style-name="T116_19"><text:s/>of<text:s/></text:span><text:span text:style-name="T116_20">7</text:span><text:span text:style-name="T116_21"><text:s/>output<text:s/>indicators<text:s/>met<text:s/>or<text:s/>surpassed.<text:s/>This<text:s/>demonstrates<text:s/>effective<text:s/>delivery<text:s/></text:span><text:span text:style-name="T116_22">across<text:s/>a<text:s/>range<text:s/>of<text:s/>interventions<text:s/></text:span><text:span text:style-name="T116_23">under</text:span><text:span text:style-name="T116_24"><text:s/>the<text:s/>three<text:s/>pillars<text:s/>of<text:s/>the<text:s/>programme</text:span><text:span text:style-name="T116_25"><text:s/></text:span><text:span text:style-name="T116_26">listed<text:s/>above</text:span><text:span text:style-name="T116_27">,</text:span><text:span text:style-name="T116_28"><text:s/>despite<text:s/>geopolitical<text:s/>and<text:s/>macroeconomic<text:s/>challenges<text:s/>affecting<text:s/>impact</text:span><text:span text:style-name="T116_29"><text:s/>indicators</text:span><text:span text:style-name="T116_30">.</text:span><text:span text:style-name="T116_31"><text:s/></text:span><text:span text:style-name="T116_32">The<text:s/>implementing<text:s/>partner,<text:s/>GIZ,<text:s/>continues<text:s/>to<text:s/>deliver<text:s/>the<text:s/>programme<text:s/>successfully,<text:s/>building<text:s/>on<text:s/>strong<text:s/>relationships<text:s/>with<text:s/>the<text:s/>individual<text:s/>companies,<text:s/>as<text:s/>well<text:s/>as<text:s/>key<text:s/>stakeholders<text:s/>across<text:s/>the<text:s/>Ethiopian<text:s/>government.<text:s/>They<text:s/>have<text:s/>shown<text:s/>flexibility</text:span><text:span text:style-name="T116_33">,</text:span><text:span text:style-name="T116_34"><text:s/></text:span><text:span text:style-name="T116_35">professionalism<text:s/>and<text:s/>cooperation</text:span><text:span text:style-name="T116_36"><text:s/>in<text:s/>adapting<text:s/>to</text:span><text:span text:style-name="T116_37"><text:s/></text:span><text:span text:style-name="T116_38">difficult<text:s/>news<text:s/>around<text:s/></text:span><text:span text:style-name="T116_39">a<text:s/>budget<text:s/>cut<text:s/>communicated<text:s/>in<text:s/>summer<text:s/>2025<text:s/>and</text:span><text:span text:style-name="T116_40"><text:s/></text:span><text:span text:style-name="T116_41">a<text:s/>further<text:s/>budget<text:s/>cut<text:s/>and<text:s/>early<text:s/>exit<text:s/>from<text:s/>the<text:s/>programme<text:s/>communicated<text:s/>in<text:s/>December<text:s/>2026.<text:s/></text:span><text:span text:style-name="T116_42">The<text:s/>stakeholders<text:s/></text:span><text:span text:style-name="T116_43">that<text:s/></text:span><text:span text:style-name="T116_44">reviewers<text:s/></text:span><text:span text:style-name="T116_45">met<text:s/></text:span><text:span text:style-name="T116_46">for</text:span><text:span text:style-name="T116_47"><text:s/>this<text:s/>review</text:span><text:span text:style-name="T116_48">,<text:s/>which<text:s/>included<text:s/>the<text:s/></text:span><text:span text:style-name="T116_49">EIC</text:span><text:span text:style-name="T116_50">,<text:s/>the<text:s/></text:span><text:span text:style-name="T116_51">IPDC</text:span><text:span text:style-name="T116_52">,<text:s/></text:span><text:span text:style-name="T116_53">I</text:span><text:span text:style-name="T116_54">nvestors</text:span><text:span text:style-name="T116_55">’</text:span><text:span text:style-name="T116_56"><text:s/></text:span><text:span text:style-name="T116_57">A</text:span><text:span text:style-name="T116_58">ssociation,<text:s/></text:span><text:span text:style-name="T116_59">and<text:s/>several<text:s/>firms<text:s/>supported<text:s/>by<text:s/>the<text:s/></text:span><text:span text:style-name="T116_60">programme</text:span><text:span text:style-name="T116_61"><text:s/>had<text:s/>a<text:s/></text:span><text:span text:style-name="T116_62">highly<text:s/></text:span><text:span text:style-name="T116_63">positive<text:s/>perception<text:s/>of<text:s/>GIZ’s<text:s/>delivery</text:span><text:span text:style-name="T116_64"><text:s/>and<text:s/>support</text:span><text:span text:style-name="T116_65">,<text:s/>including<text:s/>a<text:s/>collaborative<text:s/>approach<text:s/>to<text:s/>designing<text:s/>interventions,<text:s/>high<text:s/>quality<text:s/>and<text:s/>independence<text:s/>of<text:s/>advice<text:s/>provided,<text:s/>and<text:s/>responsive<text:s/>communication<text:s/>style.<text:s/></text:span><text:span text:style-name="T116_66">GIZ’s</text:span><text:span text:style-name="T116_67"><text:s/>ability<text:s/>to<text:s/>embed<text:s/>expert<text:s/>advisers<text:s/>and<text:s/>young<text:s/>professionals<text:s/>within<text:s/></text:span><text:span text:style-name="T116_68">relevant<text:s/></text:span><text:span text:style-name="T116_69">organi</text:span><text:span text:style-name="T116_70">s</text:span><text:span text:style-name="T116_71">ation</text:span><text:span text:style-name="T116_72"><text:s/>such<text:s/>as<text:s/>IP</text:span><text:span text:style-name="T116_73">D</text:span><text:span text:style-name="T116_74">C<text:s/>and<text:s/></text:span><text:span text:style-name="T116_75">MOI</text:span><text:span text:style-name="T116_76">,<text:s/>and<text:s/>locate<text:s/>experts<text:s/>at<text:s/>key<text:s/>sites<text:s/>such<text:s/>as<text:s/>Hawassa<text:s/>IP,<text:s/></text:span><text:span text:style-name="T116_77">ensures<text:s/>strong<text:s/>collaboration<text:s/>and<text:s/>effectiveness.<text:s/></text:span><text:span text:style-name="T116_78">GIZ<text:s/></text:span><text:span text:style-name="T116_79">also<text:s/></text:span><text:span text:style-name="T116_80">maintains<text:s/></text:span><text:span text:style-name="T116_81">a<text:s/>strong<text:s/>reputation</text:span><text:span text:style-name="T116_82"><text:s/>with<text:s/>key<text:s/>senior<text:s/>stakeholders<text:s/>within<text:s/>the<text:s/>Ethiopian<text:s/>government</text:span><text:span text:style-name="T116_83">.</text:span><text:span text:style-name="T116_84"><text:s/></text:span></text:p>
      <text:p text:style-name="P117"><text:span text:style-name="T117_1">In<text:s/>addition<text:s/>to<text:s/></text:span><text:span text:style-name="T117_2">increased<text:s/>rate<text:s/>of<text:s/>implementation</text:span><text:span text:style-name="T117_3"><text:s/></text:span><text:span text:style-name="T117_4">by<text:s/>GIZ<text:s/>in<text:s/>2025/26</text:span><text:span text:style-name="T117_5"><text:s/>and<text:s/>recent<text:s/>economic<text:s/>reforms,<text:s/>the<text:s/>revision<text:s/>of<text:s/>the<text:s/>programme’s<text:s/>results<text:s/>framework<text:s/>in<text:s/>2024<text:s/>has<text:s/>contributed<text:s/>to<text:s/></text:span><text:span text:style-name="T117_6">GIZ<text:s/></text:span><text:span text:style-name="T117_7">meeting<text:s/>or<text:s/>exceeding<text:s/>targets<text:s/>during<text:s/>the<text:s/>review<text:s/>period.<text:s/>Since<text:s/>2021,<text:s/>the<text:s/>manufacturing<text:s/>sector<text:s/>has<text:s/>faced<text:s/>significant<text:s/>challenges,<text:s/>including<text:s/>the<text:s/>impact<text:s/>of<text:s/>Covid19,<text:s/>conflict,<text:s/>AGOA<text:s/>suspension,<text:s/></text:span><text:span text:style-name="T117_8">logistics</text:span><text:span text:style-name="T117_9"><text:s/>issues,<text:s/>foreign<text:s/>currency<text:s/>shortages,<text:s/>and<text:s/>broader<text:s/>macroeconomic<text:s/>instability,<text:s/>resulting<text:s/>in<text:s/></text:span><text:span text:style-name="T117_10">the<text:s/></text:span><text:span text:style-name="T117_11">sector</text:span><text:span text:style-name="T117_12">’s</text:span><text:span text:style-name="T117_13"><text:s/>decline,<text:s/>company<text:s/>exits,<text:s/>and<text:s/>reduced<text:s/>FDI</text:span><text:span text:style-name="T117_14"><text:s/>into<text:s/>IPs</text:span><text:span text:style-name="T117_15">.</text:span></text:p>
      <text:p text:style-name="P118"><text:span text:style-name="T118_1">Given<text:s/>these<text:s/>circumstances,<text:s/>it<text:s/>was<text:s/>unrealistic<text:s/>to<text:s/>expect<text:s/>the<text:s/>programme<text:s/>to<text:s/>drive<text:s/>a<text:s/>full<text:s/>economic<text:s/>transformation<text:s/>from<text:s/>agriculture<text:s/>to<text:s/>manufacturing-led<text:s/>growth.<text:s/></text:span><text:span text:style-name="T118_2">Therefore,<text:s/>w</text:span><text:span text:style-name="T118_3">ith<text:s/>a<text:s/>no-cost<text:s/>extension<text:s/>approved<text:s/>until<text:s/>September<text:s/>2027,<text:s/>the<text:s/>programme’s<text:s/>focus<text:s/>shifted<text:s/>from<text:s/>‘transformation’<text:s/>to<text:s/>‘resilience’,<text:s/>leading<text:s/>to<text:s/>more<text:s/>realistic<text:s/>targets</text:span><text:span text:style-name="T118_4"><text:s/>being<text:s/>set</text:span><text:span text:style-name="T118_5">.<text:s/>For<text:s/>example,<text:s/></text:span><text:span text:style-name="T118_6">by<text:s/>September<text:s/></text:span><text:span text:style-name="T118_7">2027,<text:s/></text:span><text:span text:style-name="T118_8">the<text:s/>programme<text:s/></text:span><text:span text:style-name="T118_9">only<text:s/></text:span><text:span text:style-name="T118_10">aims<text:s/>to<text:s/>increase<text:s/>the<text:s/></text:span><text:span text:style-name="T118_11">total<text:s/></text:span><text:span text:style-name="T118_12">number<text:s/>of<text:s/>workers<text:s/>in<text:s/>I</text:span><text:span text:style-name="T118_13">P</text:span><text:span text:style-name="T118_14">s<text:s/>by<text:s/>3,000,<text:s/>a</text:span><text:span text:style-name="T118_15">n<text:s/>ambitious<text:s/>target<text:s/>to<text:s/>set<text:s/></text:span><text:span text:style-name="T118_16">given<text:s/>ongoing<text:s/>layoffs<text:s/>and<text:s/></text:span><text:span text:style-name="T118_17">factory<text:s/></text:span><text:span text:style-name="T118_18">closures</text:span><text:span text:style-name="T118_19"><text:s/>in<text:s/>2024</text:span><text:span text:style-name="T118_20">.</text:span></text:p>
      <text:p text:style-name="P119"/>
      <text:p text:style-name="P120"><text:span text:style-name="T120_1">This<text:s/>annual<text:s/>review<text:s/></text:span><text:span text:style-name="T120_2">was<text:s/>led</text:span><text:span text:style-name="T120_3"><text:s/>by<text:s/>an<text:s/></text:span><text:span text:style-name="T120_4">external</text:span><text:span text:style-name="T120_5"><text:s/>FCDO<text:s/></text:span><text:span text:style-name="T120_6">reviewer<text:s/></text:span><text:span text:style-name="T120_7">working</text:span><text:span text:style-name="T120_8"><text:s/>with<text:s/>the<text:s/>programme<text:s/>team.</text:span><text:span text:style-name="T120_9"><text:s/></text:span><text:span text:style-name="T120_10">The<text:s/>annual<text:s/>review<text:s/>consisted<text:s/>of</text:span><text:span text:style-name="T120_11">:</text:span></text:p>
      <text:list text:style-name="LS56" xml:id="list10">
        <text:list-item>
          <text:p text:style-name="P121"><text:span text:style-name="T121_1">A</text:span><text:span text:style-name="T121_2"><text:s/>desk<text:s/>review<text:s/>of<text:s/>key<text:s/>documents<text:s/>such<text:s/>as<text:s/>GIZ’s<text:s/></text:span><text:span text:style-name="T121_3">annual<text:s/>report<text:s/>and<text:s/>financial<text:s/>report,<text:s/>the<text:s/>risk<text:s/>register<text:s/>and<text:s/>logs<text:s/>of<text:s/>key<text:s/>meetings</text:span></text:p>
        </text:list-item>
        <text:list-item>
          <text:p text:style-name="P122"><text:span text:style-name="T122_1">Review<text:s/>meetings</text:span><text:span text:style-name="T122_2"><text:s/>with<text:s/></text:span><text:span text:style-name="T122_3">key<text:s/>stakeholder</text:span><text:span text:style-name="T122_4">s</text:span><text:span text:style-name="T122_5"><text:s/></text:span><text:span text:style-name="T122_6">(including<text:s/>the<text:s/></text:span><text:span text:style-name="T122_7">EIC</text:span><text:span text:style-name="T122_8">,<text:s/></text:span><text:span text:style-name="T122_9">IPDC</text:span><text:span text:style-name="T122_10">,<text:s/></text:span><text:span text:style-name="T122_11">MOI</text:span><text:span text:style-name="T122_12">,<text:s/>Hawassa<text:s/>Industrial<text:s/>Park<text:s/>Invest</text:span><text:span text:style-name="T122_13">ors’</text:span><text:span text:style-name="T122_14"><text:s/>Association)<text:s/>and<text:s/>a<text:s/>field<text:s/>visit<text:s/>to</text:span><text:span text:style-name="T122_15"><text:s/>Bole<text:s/>Lemi<text:s/>Industrial<text:s/>Park<text:s/>and<text:s/>Hawassa<text:s/>Industrial<text:s/>Park<text:s/>to<text:s/>meet<text:s/></text:span><text:span text:style-name="T122_16">with<text:s/>park<text:s/>management<text:s/>and<text:s/></text:span><text:span text:style-name="T122_17">key<text:s/>companies<text:s/>supported<text:s/>by<text:s/>the<text:s/>programme</text:span><text:span text:style-name="T122_18">.<text:s/>Reviewers<text:s/>also<text:s/>met<text:s/>with<text:s/>a<text:s/>representative<text:s/>of<text:s/>a<text:s/>major<text:s/>buyer<text:s/>(sourcing<text:s/>company)<text:s/></text:span><text:span text:style-name="T122_19">and<text:s/>had<text:s/>a<text:s/>virtual<text:s/>call<text:s/>with<text:s/>companies<text:s/>that<text:s/>were<text:s/>not<text:s/>accessible<text:s/>for<text:s/>a<text:s/>field<text:s/>visit.</text:span></text:p>
        </text:list-item>
      </text:list>
      <text:p text:style-name="P123"><text:span text:style-name="T123_1">The<text:s/>recommendations<text:s/>listed<text:s/>in<text:s/>th</text:span><text:span text:style-name="T123_2">is</text:span><text:span text:style-name="T123_3"><text:s/>review<text:s/>have<text:s/></text:span><text:span text:style-name="T123_4">been<text:s/>agreed</text:span><text:span text:style-name="T123_5"><text:s/>with<text:s/>the<text:s/>FCDO<text:s/>programme<text:s/>team</text:span><text:span text:style-name="T123_6"><text:s/>and</text:span><text:span text:style-name="T123_7"><text:s/></text:span><text:span text:style-name="T123_8">were<text:s/>identified</text:span><text:span text:style-name="T123_9"><text:s/>through<text:s/>discussions<text:s/>with<text:s/>the<text:s/></text:span><text:span text:style-name="T123_10">implementing<text:s/>partner<text:s/>and<text:s/>other</text:span><text:span text:style-name="T123_11">s</text:span><text:span text:style-name="T123_12"><text:s/>such</text:span><text:span text:style-name="T123_13"><text:s/>as</text:span><text:span text:style-name="T123_14"><text:s/>IPDC<text:s/>and<text:s/>investors.</text:span><text:span text:style-name="T123_15"><text:s/></text:span><text:span text:style-name="T123_16">With<text:s/>the<text:s/>programme<text:s/>meeting<text:s/>all<text:s/>outcome<text:s/>and<text:s/>outpu</text:span><text:span text:style-name="T123_17">t<text:s/>targets<text:s/>and<text:s/>scoring<text:s/>an<text:s/>‘A</text:span><text:span text:style-name="T123_18">’,</text:span><text:span text:style-name="T123_19"><text:s/>one<text:s/>of<text:s/>the</text:span><text:span text:style-name="T123_20"><text:s/>recommendations<text:s/>for<text:s/>next<text:s/>year<text:s/>would<text:s/>have<text:s/>been<text:s/>to<text:s/>revisit<text:s/>the<text:s/>targets<text:s/>set<text:s/>in<text:s/>the<text:s/>results<text:s/>framework<text:s/>to<text:s/>make<text:s/>them<text:s/>more<text:s/>ambitious<text:s/>and<text:s/>maximize<text:s/>value-for-money.<text:s/>However,<text:s/>the<text:s/></text:span><text:span text:style-name="T123_21">reviewer</text:span><text:span text:style-name="T123_22"><text:s/></text:span><text:span text:style-name="T123_23">recognizes<text:s/>that<text:s/>FCDO<text:s/>is<text:s/>only<text:s/>allocating<text:s/>10%<text:s/>of<text:s/></text:span><text:span text:style-name="T123_24">last<text:s/>year’s<text:s/>budget<text:s/>and</text:span><text:span text:style-name="T123_25"><text:s/></text:span><text:span text:style-name="T123_26">will<text:s/>exit<text:s/>from<text:s/>the<text:s/>programme<text:s/>earlier.<text:s/>Therefore,<text:s/>recommendations<text:s/>for<text:s/>next<text:s/>year<text:s/>will<text:s/>focus<text:s/>on<text:s/>what<text:s/>can<text:s/>realistically<text:s/></text:span><text:span text:style-name="T123_27">be<text:s/>achieved</text:span><text:span text:style-name="T123_28"><text:s/></text:span><text:span text:style-name="T123_29">in<text:s/>the<text:s/>remaining<text:s/>months<text:s/>of<text:s/>the<text:s/>programme,<text:s/></text:span><text:span text:style-name="T123_30">meeting<text:s/>remaining<text:s/>targets<text:s/>by<text:s/>December<text:s/>2026,<text:s/></text:span><text:span text:style-name="T123_31">consolidating<text:s/>lessons<text:s/>learned<text:s/>during<text:s/>the<text:s/>past<text:s/>6<text:s/>years<text:s/>of<text:s/>imple</text:span><text:span text:style-name="T123_32">mentation<text:s/>and<text:s/>producing<text:s/>knowledge<text:s/>products<text:s/>for<text:s/>use<text:s/>by<text:s/></text:span><text:span text:style-name="T123_33">FCDO,<text:s/>GoE<text:s/>and<text:s/>other<text:s/>development<text:s/>partners</text:span><text:span text:style-name="T123_34">.<text:s/></text:span><text:span text:style-name="T123_35"><text:s/></text:span><text:span text:style-name="T123_36"><text:s/></text:span></text:p>
      <text:p text:style-name="P124"/>
      <text:p text:style-name="P125"><text:span text:style-name="T125_1">Summary<text:s/>of<text:s/>Last<text:s/>year’s<text:s/>(202</text:span><text:span text:style-name="T125_2">5</text:span><text:span text:style-name="T125_3">)<text:s/>Annual<text:s/>Review<text:s/>Recommendations<text:s/>and<text:s/>Progress</text:span></text:p>
      <text:p text:style-name="P126"/>
      <text:p text:style-name="P127"><text:span text:style-name="T127_1">There<text:s/>were<text:s/>10<text:s/>recommendations<text:s/></text:span><text:span text:style-name="T127_2">from<text:s/>last<text:s/>year’s<text:s/>AR.</text:span></text:p>
      <text:p text:style-name="P128"><text:span text:style-name="T128_1">Recommendation</text:span><text:span text:style-name="T128_2">:<text:s/></text:span><text:span text:style-name="T128_3">The<text:s/>reviewer<text:s/>recommends<text:s/>that<text:s/>FCDO<text:s/>and<text:s/>GIZ<text:s/>prioritise<text:s/>and<text:s/>strategically<text:s/>select<text:s/>activities<text:s/>under<text:s/>output<text:s/>3<text:s/>to<text:s/>maximise<text:s/>impact<text:s/>on<text:s/>the<text:s/>manufacturing<text:s/>sector,<text:s/>focusing<text:s/>on<text:s/>areas<text:s/>where<text:s/>technical<text:s/>assistance<text:s/>can<text:s/>drive<text:s/>real<text:s/>improvements.<text:s/>A<text:s/>more<text:s/>strategic<text:s/>approach<text:s/>to<text:s/>output<text:s/>3<text:s/>should<text:s/>be<text:s/>agreed<text:s/>by<text:s/>July<text:s/>2025<text:s/>and<text:s/>regularly<text:s/>reviewed.</text:span></text:p>
      <text:p text:style-name="P129"><text:span text:style-name="T129_1">Progress</text:span><text:span text:style-name="T129_2">:<text:s/></text:span><text:span text:style-name="T129_3">Completed</text:span><text:span text:style-name="T129_4">.<text:s/></text:span><text:span text:style-name="T129_5">FCDO<text:s/>and<text:s/>GIZ<text:s/></text:span><text:span text:style-name="T129_6">held<text:s/>strategic<text:s/>meetings<text:s/>on<text:s/>this<text:s/>topic<text:s/>and<text:s/>came<text:s/>to<text:s/>an<text:s/>agreement<text:s/>in<text:s/>July<text:s/>2025<text:s/>on<text:s/></text:span><text:span text:style-name="T129_7">Output<text:s/>3<text:s/>strategy<text:s/>and<text:s/>prioriti</text:span><text:span text:style-name="T129_8">s</text:span><text:span text:style-name="T129_9">ation.</text:span></text:p>
      <text:p text:style-name="P130"/>
      <text:p text:style-name="P131"><text:span text:style-name="T131_1">Recommendation:</text:span><text:span text:style-name="T131_2"><text:s/></text:span><text:span text:style-name="T131_3">The<text:s/>reviewer<text:s/>recommends<text:s/>reviewing<text:s/>whether<text:s/>the<text:s/>logframe<text:s/>targets<text:s/>are<text:s/>ambitious<text:s/>enough,<text:s/>given<text:s/>strong<text:s/>progress<text:s/>and<text:s/>government<text:s/>momentum.<text:s/>This<text:s/>should<text:s/>consider<text:s/>potential<text:s/>future<text:s/>UK<text:s/>budget<text:s/>reductions.<text:s/>FCDO<text:s/>and<text:s/>GIZ<text:s/>to<text:s/>agree<text:s/>an<text:s/>approach<text:s/>by<text:s/>December<text:s/>2025</text:span><text:span text:style-name="T131_4">.</text:span></text:p>
      <text:p text:style-name="P132"><text:span text:style-name="T132_1">Progress</text:span><text:span text:style-name="T132_2">:</text:span><text:span text:style-name="T132_3"><text:s/></text:span><text:span text:style-name="T132_4">Completed</text:span><text:span text:style-name="T132_5">.<text:s/></text:span><text:span text:style-name="T132_6">Accelerate<text:s/>programme<text:s/>team<text:s/>and<text:s/>GIZ<text:s/></text:span><text:span text:style-name="T132_7">reviewed<text:s/>the<text:s/>logframe<text:s/></text:span><text:span text:style-name="T132_8">targets</text:span><text:span text:style-name="T132_9">,<text:s/>and</text:span><text:span text:style-name="T132_10"><text:s/></text:span><text:span text:style-name="T132_11">taking</text:span><text:span text:style-name="T132_12"><text:s/></text:span><text:span text:style-name="T132_13">challenges</text:span><text:span text:style-name="T132_14"><text:s/>and<text:s/>operating<text:s/>context<text:s/>into<text:s/>consideration,<text:s/></text:span><text:span text:style-name="T132_15">we<text:s/>have<text:s/>agreed<text:s/>that<text:s/>the<text:s/>set<text:s/>outcome<text:s/>and<text:s/>output<text:s/>targets<text:s/>were<text:s/>ambitious<text:s/>and<text:s/>realistic<text:s/>enough</text:span><text:span text:style-name="T132_16"><text:s/>for<text:s/>the<text:s/>remainder<text:s/>budget<text:s/>and<text:s/>duration<text:s/>of<text:s/>the<text:s/>programme.</text:span><text:span text:style-name="T132_17"><text:s/></text:span><text:span text:style-name="T132_18">Given</text:span><text:span text:style-name="T132_19"><text:s/></text:span><text:span text:style-name="T132_20">new<text:s/></text:span><text:span text:style-name="T132_21">decisions<text:s/>around<text:s/>further<text:s/>budget<text:s/>cuts<text:s/>and<text:s/></text:span><text:span text:style-name="T132_22">FCDO’s<text:s/></text:span><text:span text:style-name="T132_23">early<text:s/></text:span><text:span text:style-name="T132_24">exit</text:span><text:span text:style-name="T132_25">,<text:s/></text:span><text:span text:style-name="T132_26">the<text:s/>logframe<text:s/>will<text:s/>now<text:s/>be<text:s/>revised<text:s/></text:span><text:span text:style-name="T132_27">reflect</text:span><text:span text:style-name="T132_28">ing</text:span><text:span text:style-name="T132_29"><text:s/>the<text:s/>new<text:s/>project<text:s/>end<text:s/>in<text:s/>December<text:s/>2026.<text:s/></text:span></text:p>
      <text:p text:style-name="P133"/>
      <text:p text:style-name="P134"><text:span text:style-name="T134_1">Recommendation:<text:s/></text:span><text:span text:style-name="T134_2">The<text:s/>reviewer<text:s/>recommends<text:s/>continuing<text:s/>with<text:s/>yearly<text:s/>mapping<text:s/>of<text:s/>development<text:s/>partners<text:s/>operating<text:s/>in<text:s/>and<text:s/>around<text:s/>the<text:s/></text:span><text:span text:style-name="T134_3">IP</text:span><text:span text:style-name="T134_4">s,<text:s/>and<text:s/>on<text:s/>related<text:s/>topics,<text:s/>to<text:s/>ensure<text:s/>efficient<text:s/>use<text:s/>of<text:s/>resources<text:s/>amid<text:s/>reduced<text:s/>funding.<text:s/>This<text:s/>will<text:s/>help<text:s/>identify<text:s/>duplication<text:s/>and<text:s/>opportunities<text:s/>for<text:s/>collaboration.<text:s/>Lessons<text:s/>from<text:s/>existing<text:s/>partnerships<text:s/>should<text:s/>inform<text:s/>future<text:s/>donor<text:s/>relationships.<text:s/></text:span></text:p>
      <text:p text:style-name="P135"><text:span text:style-name="T135_1">Progress:<text:s/></text:span><text:span text:style-name="T135_2">Continuous</text:span><text:span text:style-name="T135_3">.<text:s/></text:span><text:span text:style-name="T135_4">GIZ</text:span><text:span text:style-name="T135_5">’s<text:s/>annual<text:s/>report</text:span><text:span text:style-name="T135_6"><text:s/>has<text:s/>a<text:s/>section<text:s/></text:span><text:span text:style-name="T135_7">that<text:s/>t</text:span><text:span text:style-name="T135_8">racks<text:s/>development<text:s/>partners<text:s/>working<text:s/>the<text:s/>TAG<text:s/>space</text:span><text:span text:style-name="T135_9"><text:s/>and<text:s/></text:span><text:span text:style-name="T135_10">how<text:s/>the<text:s/>programme<text:s/>collaborated<text:s/>with<text:s/>them.</text:span><text:span text:style-name="T135_11"><text:s/></text:span><text:span text:style-name="T135_12">During<text:s/>the<text:s/>review<text:s/>period<text:s/></text:span><text:span text:style-name="T135_13">UK’s<text:s/>Trade<text:s/>Partnership<text:s/>Programme<text:s/>closed<text:s/>at<text:s/>the<text:s/>end<text:s/>of<text:s/>FY25/26,</text:span><text:span text:style-name="T135_14"><text:s/></text:span><text:span text:style-name="T135_15">others<text:s/></text:span><text:span text:style-name="T135_16">continued<text:s/>to<text:s/>provide<text:s/>support<text:s/>including<text:s/></text:span><text:span text:style-name="T135_17">JICA’s</text:span><text:span text:style-name="T135_18"><text:s/>Cotton<text:s/>Promotion<text:s/></text:span><text:span text:style-name="T135_19">initiative</text:span><text:span text:style-name="T135_20">,<text:s/></text:span><text:span text:style-name="T135_21">Solidaridad’s<text:s/>Reclaim<text:s/>Sustainability<text:s/>Programme,</text:span><text:span text:style-name="T135_22"><text:s/>the<text:s/>IN<text:s/>Sustainable<text:s/>Textile<text:s/>and<text:s/>Apparel<text:s/>Parks<text:s/>programme<text:s/>funded<text:s/>by<text:s/>Denmark,<text:s/>Netherlands,<text:s/>Switzerland<text:s/>and<text:s/>IDH,<text:s/>and<text:s/></text:span><text:span text:style-name="T135_23">support<text:s/>provided<text:s/>by<text:s/>the<text:s/>World<text:s/>Bank<text:s/>and<text:s/>EU<text:s/>on<text:s/>Enabling<text:s/>Private<text:s/>Secor<text:s/>in<text:s/>Key<text:s/>Value<text:s/>Chains<text:s/>in<text:s/>Ethiopia.</text:span></text:p>
      <text:p text:style-name="P136"/>
      <text:p text:style-name="P137"><text:span text:style-name="T137_1">Recommendation:<text:s/></text:span><text:span text:style-name="T137_2">The<text:s/>reviewer<text:s/>recommends<text:s/>developing<text:s/>an<text:s/>exit<text:s/>strategy<text:s/>with<text:s/>government<text:s/>to<text:s/>ensure<text:s/>continued<text:s/>worker<text:s/>welfare<text:s/>support<text:s/>after<text:s/>the<text:s/>programme<text:s/>ends,<text:s/>given<text:s/>the<text:s/>closure<text:s/>of<text:s/>call<text:s/>centres<text:s/>and<text:s/>limited<text:s/>EIC<text:s/>capacity</text:span><text:span text:style-name="T137_3"><text:s/>to<text:s/>provide<text:s/>effective</text:span><text:span text:style-name="T137_4"><text:s/>oversight</text:span><text:span text:style-name="T137_5">.<text:s/>This<text:s/>is<text:s/>needed<text:s/>to<text:s/>prevent<text:s/>a<text:s/>gap<text:s/>in<text:s/>support<text:s/>once<text:s/>ACCELERATE<text:s/>closes.<text:s/></text:span></text:p>
      <text:p text:style-name="P138"><text:span text:style-name="T138_1">Progress:<text:s/></text:span><text:span text:style-name="T138_2">Ongoing</text:span><text:span text:style-name="T138_3">.<text:s/></text:span><text:span text:style-name="T138_4">Many<text:s/>of<text:s/>the<text:s/>relevant<text:s/>worker<text:s/>welfare<text:s/>activities<text:s/>have<text:s/>a<text:s/>clear<text:s/>sustainab</text:span><text:span text:style-name="T138_5">ility<text:s/>plan.<text:s/>For<text:s/>example,<text:s/>the<text:s/>Buna<text:s/>Tetu<text:s/>(workers’<text:s/>café)<text:s/>is<text:s/>being<text:s/>developed<text:s/>to<text:s/>be<text:s/>able<text:s/>to<text:s/>be<text:s/>supported<text:s/>via<text:s/>workers’<text:s/>cooperatives,<text:s/>though<text:s/>formalisation<text:s/>of<text:s/>this<text:s/>cooperative<text:s/>in<text:s/>Adama<text:s/>IP<text:s/>is<text:s/>still<text:s/>required.<text:s/></text:span><text:span text:style-name="T138_6">While<text:s/>the<text:s/>formal<text:s/>implementation<text:s/>of<text:s/>STOP<text:s/></text:span><text:span text:style-name="T138_7">programme<text:s/></text:span><text:span text:style-name="T138_8">activities<text:s/>by<text:s/>CARE<text:s/></text:span><text:span text:style-name="T138_9">(downstream<text:s/>supplier<text:s/>for<text:s/>GIZ)<text:s/></text:span><text:span text:style-name="T138_10">will<text:s/>end<text:s/></text:span><text:span text:style-name="T138_11">in<text:s/></text:span><text:span text:style-name="T138_12">mid-2027,<text:s/>the<text:s/>programme<text:s/>is<text:s/>designed<text:s/></text:span><text:span text:style-name="T138_13">to<text:s/></text:span><text:span text:style-name="T138_14">continue<text:s/>running<text:s/></text:span><text:span text:style-name="T138_15">independently</text:span><text:span text:style-name="T138_16">,<text:s/>through<text:s/>T</text:span><text:span text:style-name="T138_17">raining<text:s/></text:span><text:span text:style-name="T138_18">o</text:span><text:span text:style-name="T138_19">f<text:s/></text:span><text:span text:style-name="T138_20">T</text:span><text:span text:style-name="T138_21">rainers<text:s/>(TOT)</text:span><text:span text:style-name="T138_22"><text:s/>and<text:s/>established<text:s/>structure</text:span><text:span text:style-name="T138_23">s</text:span><text:span text:style-name="T138_24"><text:s/>in<text:s/>the<text:s/>factories<text:s/>that<text:s/>are<text:s/>participating</text:span><text:span text:style-name="T138_25"><text:s/>in<text:s/>the<text:s/>programme</text:span><text:span text:style-name="T138_26">.<text:s/>The<text:s/>worker<text:s/>welfare<text:s/>activities<text:s/>implemented<text:s/>on<text:s/>a<text:s/>factory<text:s/>level<text:s/>have<text:s/>been<text:s/>implemented<text:s/>with<text:s/></text:span><text:span text:style-name="T138_27">clear<text:s/></text:span><text:span text:style-name="T138_28">expectations<text:s/>around<text:s/>continuation<text:s/>of<text:s/>activities</text:span><text:span text:style-name="T138_29"><text:s/>from<text:s/>the<text:s/>company<text:s/>side,<text:s/>and<text:s/>the<text:s/>growing<text:s/>importance<text:s/>of<text:s/>this<text:s/>to<text:s/>buyers</text:span><text:span text:style-name="T138_30">’<text:s/>requirements</text:span><text:span text:style-name="T138_31"><text:s/>help<text:s/></text:span><text:span text:style-name="T138_32">sustain</text:span><text:span text:style-name="T138_33"><text:s/>momentum.</text:span><text:span text:style-name="T138_34"><text:s/>However,<text:s/>further<text:s/>discussions<text:s/>are<text:s/>needed<text:s/>to<text:s/>understand<text:s/>how<text:s/>the<text:s/>park<text:s/>level<text:s/>worker<text:s/>welfare<text:s/>support<text:s/>(e.g.<text:s/>grievance<text:s/>centres)<text:s/>will<text:s/>be<text:s/>continued.</text:span><text:span text:style-name="T138_35"><text:s/></text:span><text:span text:style-name="T138_36">It<text:s/>is<text:s/>also<text:s/>worth<text:s/>noting<text:s/>that<text:s/>even<text:s/>though<text:s/>FCDO<text:s/>will<text:s/>exit<text:s/>from<text:s/>the<text:s/>programme<text:s/>in<text:s/>December<text:s/>2026,<text:s/>BMZ<text:s/>(GIZ)<text:s/>will<text:s/>continue<text:s/>their<text:s/>implementation<text:s/>until<text:s/>September<text:s/>2027<text:s/>which<text:s/>will<text:s/>give<text:s/>the<text:s/>programme<text:s/>more<text:s/>time<text:s/>to<text:s/>work<text:s/>on<text:s/></text:span><text:span text:style-name="T138_37">assuring<text:s/>sustainability<text:s/>of<text:s/>interventions.<text:s/></text:span><text:span text:style-name="T138_38"><text:s/></text:span></text:p>
      <text:p text:style-name="P139"/>
      <text:p text:style-name="P140"><text:span text:style-name="T140_1">Recommendation:<text:s/></text:span><text:span text:style-name="T140_2">The<text:s/>reviewer<text:s/>recommends<text:s/>that<text:s/>by<text:s/>March<text:s/>2025,<text:s/>the<text:s/>programme<text:s/>conducts<text:s/>an<text:s/>independent,<text:s/>sensitive<text:s/>survey<text:s/>on<text:s/>SEAH<text:s/>prevalence<text:s/>in<text:s/></text:span><text:span text:style-name="T140_3">IPs</text:span><text:span text:style-name="T140_4"><text:s/>to<text:s/>assess<text:s/>the<text:s/>impact<text:s/>of<text:s/>worker<text:s/>welfare<text:s/>activities<text:s/>and<text:s/>inform<text:s/>future<text:s/>programming.<text:s/>Key<text:s/>findings<text:s/>should<text:s/>be<text:s/>shareable<text:s/>with<text:s/>FCDO<text:s/>and<text:s/>government<text:s/>and<text:s/>used<text:s/>to<text:s/>support<text:s/>discussions<text:s/>on<text:s/>establishing<text:s/>a<text:s/>sustainable<text:s/>grievance<text:s/>mechanism</text:span></text:p>
      <text:p text:style-name="P141"><text:span text:style-name="T141_1">Progress:<text:s/></text:span><text:span text:style-name="T141_2">Ongoing</text:span><text:span text:style-name="T141_3">.<text:s/></text:span><text:span text:style-name="T141_4">An<text:s/>independent<text:s/>survey<text:s/>on<text:s/>the<text:s/>prevalence<text:s/>of<text:s/>SEAH<text:s/>within<text:s/>the<text:s/>IPs<text:s/>has<text:s/>been<text:s/>conducted</text:span><text:span text:style-name="T141_5"><text:s/>by<text:s/></text:span><text:span text:style-name="T141_6">Center<text:s/>for<text:s/>Evaluation<text:s/>and<text:s/>Development</text:span><text:span text:style-name="T141_7">.<text:s/></text:span><text:span text:style-name="T141_8">The<text:s/>findings<text:s/>from<text:s/>this<text:s/>survey<text:s/>will<text:s/>be<text:s/>used<text:s/>to<text:s/>inform<text:s/></text:span><text:span text:style-name="T141_9">programme<text:s/>closure<text:s/>activities<text:s/>and<text:s/>sustainability<text:s/>of<text:s/>existing<text:s/>interventions<text:s/>whether<text:s/>by<text:s/>FCDO,<text:s/>GIZ<text:s/>or<text:s/>other<text:s/>development<text:s/>partners.</text:span></text:p>
      <text:p text:style-name="P142"/>
      <text:p text:style-name="P143"><text:span text:style-name="T143_1">Recommendation:<text:s/></text:span><text:span text:style-name="T143_2">The<text:s/>reviewer<text:s/>recommends<text:s/>immediately<text:s/>allocating<text:s/>a<text:s/>new<text:s/>Social<text:s/>Development<text:s/>Advisor<text:s/>(SDA)<text:s/>on<text:s/>the<text:s/>programme<text:s/>team<text:s/>to<text:s/>maintain<text:s/>adequate<text:s/>safeguarding<text:s/>oversight.<text:s/>If<text:s/>replacement<text:s/>is<text:s/>not<text:s/>possible<text:s/>due<text:s/>to<text:s/>budget<text:s/>constraints,<text:s/>the<text:s/>team<text:s/>should<text:s/>escalate<text:s/>this<text:s/>as<text:s/>a<text:s/>risk<text:s/>for<text:s/>discussion<text:s/>and<text:s/>mitigation<text:s/>or<text:s/>formal<text:s/>acceptance<text:s/>by<text:s/>August<text:s/>2025.<text:s/></text:span></text:p>
      <text:p text:style-name="P144"><text:span text:style-name="T144_1">Progress:<text:s/></text:span><text:span text:style-name="T144_2">Ongoing</text:span><text:span text:style-name="T144_3">.</text:span><text:span text:style-name="T144_4"><text:s/></text:span><text:span text:style-name="T144_5">It<text:s/>has<text:s/>not<text:s/>been<text:s/>possible<text:s/>to<text:s/>allocate<text:s/>dedicated<text:s/>Social<text:s/>Development<text:s/>Adviser<text:s/>support<text:s/>to<text:s/>the<text:s/>programme<text:s/>team<text:s/>due<text:s/>to<text:s/></text:span><text:span text:style-name="T144_6">wider<text:s/>decisions<text:s/>on<text:s/>staffing<text:s/>across<text:s/>the<text:s/>Embassy<text:s/>team</text:span><text:span text:style-name="T144_7">,<text:s/>reductions<text:s/>in<text:s/>SDA<text:s/>resource<text:s/>at<text:s/>BE<text:s/>Addis<text:s/>Ababa</text:span><text:span text:style-name="T144_8"><text:s/>and<text:s/>decisions<text:s/>regarding<text:s/>programme<text:s/>budget<text:s/>cuts</text:span><text:span text:style-name="T144_9">.<text:s/></text:span><text:span text:style-name="T144_10">It<text:s/>was<text:s/>decided<text:s/>that<text:s/>remote<text:s/>SDA<text:s/>support<text:s/>would<text:s/>not<text:s/>be<text:s/></text:span><text:span text:style-name="T144_11">appropriate<text:s/>to<text:s/>support<text:s/>the<text:s/>programme,<text:s/>given<text:s/>the<text:s/>need<text:s/>to<text:s/>visit<text:s/>and<text:s/>understand<text:s/>the<text:s/>programme<text:s/>activities<text:s/>and<text:s/></text:span><text:span text:style-name="T144_12">IPs<text:s/></text:span><text:span text:style-name="T144_13">in<text:s/>depth.<text:s/>However,<text:s/>FCDO<text:s/>influenced<text:s/>GIZ<text:s/>to<text:s/>recruit<text:s/>dedicated<text:s/></text:span><text:span text:style-name="T144_14">Social<text:s/>Protection<text:s/>Advisor<text:s/>support<text:s/>from<text:s/>the<text:s/>country<text:s/>office<text:s/>to<text:s/>help<text:s/>steer<text:s/>the<text:s/>project's<text:s/>safeguarding<text:s/>work.</text:span><text:span text:style-name="T144_15"><text:s/>This<text:s/>was<text:s/>deemed<text:s/>sufficient<text:s/>to<text:s/>manage<text:s/>the<text:s/>risks<text:s/>and<text:s/>support<text:s/>positive<text:s/>outcomes<text:s/>for<text:s/>workers.</text:span><text:span text:style-name="T144_16"><text:s/>The</text:span><text:span text:style-name="T144_17"><text:s/></text:span><text:span text:style-name="T144_18">programme<text:s/>team<text:s/>will<text:s/>engage<text:s/>dedication<text:s/>Social<text:s/>Development<text:s/>Adviser<text:s/>support<text:s/>through<text:s/>the<text:s/>cadre<text:s/>to<text:s/>support<text:s/>proper<text:s/>implementation<text:s/>and<text:s/>handover<text:s/>of</text:span><text:span text:style-name="T144_19"><text:s/>safeguarding<text:s/>activities<text:s/>before<text:s/>closure.<text:s/></text:span></text:p>
      <text:p text:style-name="P145"/>
      <text:p text:style-name="P146"><text:span text:style-name="T146_1">Recommendation</text:span><text:span text:style-name="T146_2">:</text:span><text:span text:style-name="T146_3"><text:s/>The<text:s/>reviewer<text:s/>recommends<text:s/>a<text:s/>light<text:s/>touch<text:s/>analysis<text:s/>of<text:s/>data<text:s/>on<text:s/>manufacturers<text:s/>involved<text:s/>in<text:s/>buyer<text:s/>matchmaking<text:s/>to<text:s/>identify<text:s/>which<text:s/>businesses<text:s/>succeed<text:s/>and<text:s/>which<text:s/>need<text:s/>more<text:s/>support.<text:s/>This<text:s/>will<text:s/>help<text:s/>target<text:s/>services<text:s/>more<text:s/>effectively<text:s/>and<text:s/>should<text:s/>include<text:s/>lessons<text:s/>from<text:s/>the<text:s/>UK<text:s/>Trade<text:s/>Partnership<text:s/>programme.<text:s/>Complete<text:s/>this<text:s/>by<text:s/>October<text:s/>2025<text:s/>to<text:s/>inform<text:s/>future<text:s/>programming.<text:s/></text:span></text:p>
      <text:p text:style-name="P147"><text:span text:style-name="T147_1">Progress</text:span><text:span text:style-name="T147_2">.<text:s/></text:span><text:span text:style-name="T147_3">Completed</text:span><text:span text:style-name="T147_4">.<text:s/></text:span><text:span text:style-name="T147_5">A<text:s/>light<text:s/>touch<text:s/>analysis<text:s/>of<text:s/>data<text:s/>was<text:s/>finalised<text:s/>and<text:s/>shared<text:s/>with<text:s/></text:span><text:span text:style-name="T147_6">the<text:s/>UKTP<text:s/>programme<text:s/>(ran<text:s/>through<text:s/>ITC).<text:s/></text:span><text:span text:style-name="T147_7">Discussions</text:span><text:span text:style-name="T147_8"><text:s/>between<text:s/>GIZ<text:s/>and<text:s/>ITC<text:s/>were<text:s/>held<text:s/>ahead<text:s/>of<text:s/>the<text:s/>buyers</text:span><text:span text:style-name="T147_9">’</text:span><text:span text:style-name="T147_10"><text:s/>delegation<text:s/>in<text:s/>October<text:s/>2025<text:s/>that<text:s/>GIZ<text:s/>and<text:s/>ITC<text:s/>co-developed<text:s/>to<text:s/>bring<text:s/>both<text:s/>EU<text:s/>and<text:s/>UK<text:s/>buyers<text:s/>to<text:s/>Ethiopia.<text:s/></text:span><text:span text:style-name="T147_11">As<text:s/>the<text:s/>UKTP<text:s/>programme<text:s/>with<text:s/>ITC<text:s/>concluded<text:s/>in<text:s/>March<text:s/>2026,<text:s/>GIZ<text:s/>attended<text:s/>relevant<text:s/>events<text:s/>to<text:s/>ensure<text:s/>a<text:s/>proper<text:s/>handover<text:s/>of<text:s/>UKTP/ITC<text:s/>contacts<text:s/>and<text:s/>activities.<text:s/></text:span></text:p>
      <text:p text:style-name="P148"/>
      <text:p text:style-name="P149"><text:span text:style-name="T149_1">Recommendation</text:span><text:span text:style-name="T149_2">:<text:s/>The<text:s/>reviewer<text:s/>recommends<text:s/>the<text:s/>programme<text:s/>team<text:s/>and<text:s/>GIZ<text:s/>agree<text:s/>on<text:s/>clear<text:s/>criteria<text:s/>for<text:s/>when<text:s/>solutions<text:s/>are<text:s/>sufficiently<text:s/>advanced<text:s/>to<text:s/>be<text:s/>counted<text:s/>under<text:s/>indicator<text:s/>3.2,<text:s/>to<text:s/>avoid<text:s/>ambiguity<text:s/>in<text:s/>reporting.<text:s/>This<text:s/>agreement<text:s/>should<text:s/>be<text:s/>reached<text:s/>before<text:s/>the<text:s/>next<text:s/>annual<text:s/>review,<text:s/>by<text:s/>October<text:s/>2025.<text:s/></text:span></text:p>
      <text:p text:style-name="P150"><text:span text:style-name="T150_1">Progress</text:span><text:span text:style-name="T150_2">:<text:s/></text:span><text:span text:style-name="T150_3">Completed</text:span><text:span text:style-name="T150_4">.<text:s/></text:span><text:span text:style-name="T150_5">FCDO<text:s/>and<text:s/>GIZ<text:s/>had<text:s/>several<text:s/>discussions<text:s/>regarding<text:s/>methodology<text:s/>for<text:s/>3.2<text:s/>and<text:s/>concluded<text:s/>tha</text:span><text:span text:style-name="T150_6">t<text:s/>if<text:s/>a<text:s/>solution<text:s/></text:span><text:span text:style-name="T150_7">was<text:s/>developed<text:s/>to<text:s/>an<text:s/>operational<text:s/></text:span><text:span text:style-name="T150_8">level,</text:span><text:span text:style-name="T150_9"><text:s/>then<text:s/>it<text:s/>should<text:s/>be<text:s/>counted<text:s/>as<text:s/>an<text:s/>impact<text:s/>metric,<text:s/>and<text:s/>that<text:s/>solutions<text:s/>can<text:s/>include<text:s/>establishing<text:s/></text:span><text:span text:style-name="T150_10">clear</text:span><text:span text:style-name="T150_11"><text:s/>coordination<text:s/>mechanisms</text:span><text:span text:style-name="T150_12"><text:s/>between<text:s/>investors,<text:s/>firms<text:s/>and<text:s/>government<text:s/></text:span><text:span text:style-name="T150_13">entities</text:span><text:span text:style-name="T150_14"><text:s/>to<text:s/>solve<text:s/>problems</text:span><text:span text:style-name="T150_15">.<text:s/></text:span></text:p>
      <text:p text:style-name="P151"/>
      <text:p text:style-name="P152"><text:span text:style-name="T152_1">Recommendation</text:span><text:span text:style-name="T152_2">:<text:s/>The<text:s/>reviewer<text:s/>recommends<text:s/>that<text:s/>GIZ<text:s/>actively<text:s/>create<text:s/>opportunities<text:s/>for<text:s/>FCDO<text:s/>participation<text:s/>in<text:s/>stakeholder<text:s/>engagements,<text:s/>such<text:s/>as<text:s/>joint<text:s/>meetings,<text:s/>workshops,<text:s/>or<text:s/>consultations.<text:s/>This<text:s/>will<text:s/>enhance<text:s/>transparency,<text:s/>strengthen<text:s/>alignment<text:s/>on<text:s/>programme<text:s/>objectives,<text:s/>and<text:s/>support<text:s/>more<text:s/>coordinated<text:s/>delivery.<text:s/>Ensuring<text:s/>FCDO<text:s/>involvement<text:s/>will<text:s/>promote<text:s/>shared<text:s/>understanding<text:s/>and<text:s/>visibility<text:s/>across<text:s/>all<text:s/>levels<text:s/>of<text:s/>implementation.</text:span></text:p>
      <text:p text:style-name="P153"><text:span text:style-name="T153_1">Progress</text:span><text:span text:style-name="T153_2">:<text:s/></text:span><text:span text:style-name="T153_3">Ongoing</text:span><text:span text:style-name="T153_4">.<text:s/></text:span><text:span text:style-name="T153_5">FCDO<text:s/>has<text:s/>been<text:s/>involved<text:s/>in<text:s/>several<text:s/>key<text:s/>stakeholder<text:s/>engagements<text:s/>this<text:s/>year,<text:s/>for<text:s/>example<text:s/>during<text:s/>the<text:s/>Buyer’s<text:s/>Delegation<text:s/>visit<text:s/>in<text:s/>October<text:s/>2025.<text:s/>However,<text:s/></text:span><text:span text:style-name="T153_6">focus<text:s/>will<text:s/>now<text:s/>shift<text:s/>to<text:s/>handling<text:s/>FCDO’s<text:s/>engagement<text:s/>whilst<text:s/>we<text:s/>prepare<text:s/>to<text:s/>exit<text:s/>the<text:s/>programme<text:s/>and<text:s/>ensuring<text:s/>that<text:s/>FCDO<text:s/>maintains<text:s/>constructive<text:s/>relationships<text:s/>with<text:s/>key<text:s/>programme<text:s/>stakeholders,<text:s/>in<text:s/>particular<text:s/>EIC,<text:s/>IPDC,</text:span><text:span text:style-name="T153_7"><text:s/>and</text:span><text:span text:style-name="T153_8"><text:s/></text:span><text:span text:style-name="T153_9">MOI</text:span><text:span text:style-name="T153_10">,<text:s/>to<text:s/>ensure<text:s/>that<text:s/>collaborations<text:s/>can<text:s/>continue<text:s/>through<text:s/></text:span><text:span text:style-name="T153_11">other<text:s/>relevant<text:s/>programmes<text:s/>and<text:s/>mechanisms.</text:span></text:p>
      <text:p text:style-name="P154"/>
      <text:p text:style-name="P155"><text:span text:style-name="T155_1">Recommendation</text:span><text:span text:style-name="T155_2">:<text:s/>The<text:s/>reviewer<text:s/>recommends<text:s/>engaging<text:s/>with<text:s/>IPDC<text:s/>and<text:s/>EIC<text:s/>management<text:s/>to<text:s/>develop<text:s/>a<text:s/>plan<text:s/>for<text:s/>sustaining<text:s/>worker<text:s/>welfare<text:s/>support,<text:s/>including<text:s/>SEAH<text:s/>mechanisms,<text:s/>after<text:s/>the<text:s/>closure<text:s/>of<text:s/>the<text:s/>call<text:s/>centre.<text:s/></text:span></text:p>
      <text:p text:style-name="P156"><text:span text:style-name="T156_1">Progress</text:span><text:span text:style-name="T156_2">:<text:s/></text:span><text:span text:style-name="T156_3">Ongoing</text:span><text:span text:style-name="T156_4">.</text:span><text:span text:style-name="T156_5"><text:s/></text:span><text:span text:style-name="T156_6">The<text:s/>study<text:s/>which<text:s/>was<text:s/>carried<text:s/>out<text:s/>by<text:s/>an<text:s/>independent<text:s/>firm<text:s/>(Center<text:s/>for<text:s/>Evaluation<text:s/>and<text:s/>Development)<text:s/>has<text:s/>been<text:s/>completed,<text:s/>and<text:s/>first<text:s/>draft<text:s/>report<text:s/>is<text:s/>currently<text:s/>under<text:s/>revision<text:s/>before<text:s/>it<text:s/>is<text:s/>shared<text:s/>with<text:s/>partners.<text:s/>Once<text:s/>the<text:s/>survey<text:s/>report<text:s/>has<text:s/>been<text:s/>finalised,<text:s/>it<text:s/>will<text:s/>be<text:s/>used<text:s/>as<text:s/>an<text:s/>evidence<text:s/>base<text:s/>for<text:s/>discussions<text:s/>with<text:s/>EIC,<text:s/>IPDC<text:s/>and<text:s/>other<text:s/>government<text:s/>partners<text:s/>with<text:s/>regards<text:s/>to<text:s/>FCDO’s<text:s/>exit<text:s/>and<text:s/>handing<text:s/>over<text:s/>of<text:s/>activities<text:s/>to<text:s/>partners.</text:span></text:p>
      <text:p text:style-name="P157"/>
      <text:p text:style-name="P158"/>
      <text:p text:style-name="P159"><text:span text:style-name="T159_1">Major<text:s/>lessons<text:s/>and<text:s/>recommendations<text:s/>for<text:s/>the<text:s/>year<text:s/>ahead</text:span></text:p>
      <text:p text:style-name="P160"/>
      <text:p text:style-name="P161"><text:span text:style-name="T161_1">Note<text:s/>that<text:s/>these<text:s/>recommendations<text:s/>have<text:s/>been<text:s/>developed<text:s/>in<text:s/>the<text:s/>context<text:s/>of<text:s/>an<text:s/>FCDO<text:s/>exit<text:s/>in<text:s/>December<text:s/>2026<text:s/>and<text:s/>a<text:s/>decision<text:s/>to<text:s/>allocate<text:s/>a<text:s/>slim<text:s/>budget<text:s/>for<text:s/>FY26/27<text:s/>to<text:s/>allow<text:s/>for<text:s/>a<text:s/>responsible<text:s/>closure<text:s/>of<text:s/>activities<text:s/>(expected<text:s/>£300,000).<text:s/></text:span><text:span text:style-name="T161_2">GIZ<text:s/>will<text:s/>continue<text:s/>to<text:s/>implement<text:s/>the<text:s/>programme<text:s/>(SICII)<text:s/>with<text:s/></text:span><text:span text:style-name="T161_3">funding<text:s/>from<text:s/>BMZ<text:s/>until<text:s/>September<text:s/>2027.<text:s/></text:span></text:p>
      <text:p text:style-name="P162"/>
      <text:p text:style-name="P163"><text:span text:style-name="T163_1">Recommendation<text:s/>1:</text:span><text:span text:style-name="T163_2"><text:s/>Given</text:span><text:span text:style-name="T163_3"><text:s/>FCDO’s<text:s/></text:span><text:span text:style-name="T163_4">decision<text:s/>to<text:s/></text:span><text:span text:style-name="T163_5">exit<text:s/>from</text:span><text:span text:style-name="T163_6"><text:s/>the<text:s/></text:span><text:span text:style-name="T163_7">co-funded<text:s/></text:span><text:span text:style-name="T163_8">programme<text:s/>by<text:s/></text:span><text:span text:style-name="T163_9">the<text:s/></text:span><text:span text:style-name="T163_10">end<text:s/></text:span><text:span text:style-name="T163_11">of<text:s/></text:span><text:span text:style-name="T163_12">December<text:s/>2026</text:span><text:span text:style-name="T163_13"><text:s/>and</text:span><text:span text:style-name="T163_14"><text:s/>taking<text:s/></text:span><text:span text:style-name="T163_15">the<text:s/></text:span><text:span text:style-name="T163_16">current<text:s/></text:span><text:span text:style-name="T163_17">state</text:span><text:span text:style-name="T163_18"><text:s/>of<text:s/></text:span><text:span text:style-name="T163_19">programme<text:s/></text:span><text:span text:style-name="T163_20">implementation</text:span><text:span text:style-name="T163_21">,</text:span><text:span text:style-name="T163_22"><text:s/></text:span><text:span text:style-name="T163_23">which</text:span><text:span text:style-name="T163_24"><text:s/>exceed</text:span><text:span text:style-name="T163_25">s</text:span><text:span text:style-name="T163_26"><text:s/></text:span><text:span text:style-name="T163_27">most</text:span><text:span text:style-name="T163_28"><text:s/></text:span><text:span text:style-name="T163_29">milestones<text:s/>set<text:s/>for<text:s/>March<text:s/>2026</text:span><text:span text:style-name="T163_30">,</text:span><text:span text:style-name="T163_31"><text:s/></text:span><text:span text:style-name="T163_32">into<text:s/>account</text:span><text:span text:style-name="T163_33"><text:s/>the<text:s/></text:span><text:span text:style-name="T163_34">programme<text:s/>should<text:s/>aim<text:s/>to<text:s/>meet<text:s/></text:span><text:span text:style-name="T163_35">as<text:s/></text:span><text:span text:style-name="T163_36">many</text:span><text:span text:style-name="T163_37"><text:s/></text:span><text:span text:style-name="T163_38">targets<text:s/></text:span><text:span text:style-name="T163_39">set<text:s/></text:span><text:span text:style-name="T163_40">for<text:s/></text:span><text:span text:style-name="T163_41">September<text:s/>2027</text:span><text:span text:style-name="T163_42"><text:s/></text:span><text:span text:style-name="T163_43">as<text:s/>possible<text:s/></text:span><text:span text:style-name="T163_44">by</text:span><text:span text:style-name="T163_45"><text:s/></text:span><text:span text:style-name="T163_46">the<text:s/>end<text:s/>of<text:s/></text:span><text:span text:style-name="T163_47">December<text:s/>2026.</text:span><text:span text:style-name="T163_48"><text:s/></text:span><text:span text:style-name="T163_49">Th</text:span><text:span text:style-name="T163_50">e<text:s/>programme’s<text:s/>logframe<text:s/></text:span><text:span text:style-name="T163_51">should<text:s/>be<text:s/>revised<text:s/></text:span><text:span text:style-name="T163_52">to<text:s/>bring<text:s/></text:span><text:span text:style-name="T163_53">some<text:s/>outcome<text:s/>and<text:s/>output<text:s/></text:span><text:span text:style-name="T163_54">targets<text:s/>forward<text:s/></text:span><text:span text:style-name="T163_55">in</text:span><text:span text:style-name="T163_56"><text:s/>discuss</text:span><text:span text:style-name="T163_57">ion</text:span><text:span text:style-name="T163_58"><text:s/></text:span><text:span text:style-name="T163_59">with<text:s/></text:span><text:span text:style-name="T163_60">the<text:s/>implementing<text:s/>partner<text:s/></text:span><text:span text:style-name="T163_61">by<text:s/></text:span><text:span text:style-name="T163_62">August</text:span><text:span text:style-name="T163_63"><text:s/>2026</text:span><text:span text:style-name="T163_64">.</text:span><text:span text:style-name="T163_65"><text:s/></text:span></text:p>
      <text:p text:style-name="P164"/>
      <text:p text:style-name="P165"><text:span text:style-name="T165_1">Recommendation<text:s/>2:<text:s/></text:span><text:span text:style-name="T165_2">W</text:span><text:span text:style-name="T165_3">hile<text:s/>delivery<text:s/>of<text:s/>core<text:s/>activities<text:s/>under<text:s/>the<text:s/>three<text:s/>pillars<text:s/>should<text:s/>continue<text:s/>in<text:s/>the<text:s/>final<text:s/>6<text:s/>months<text:s/>of<text:s/></text:span><text:span text:style-name="T165_4">the</text:span><text:span text:style-name="T165_5"><text:s/>programme</text:span><text:span text:style-name="T165_6">,<text:s/></text:span><text:span text:style-name="T165_7">the<text:s/>programme<text:s/></text:span><text:span text:style-name="T165_8">team<text:s/></text:span><text:span text:style-name="T165_9">should<text:s/></text:span><text:span text:style-name="T165_10">prioritise<text:s/>activities<text:s/>and<text:s/>determine<text:s/>which<text:s/>ones<text:s/>will<text:s/>be<text:s/>handed<text:s/>over<text:s/>to<text:s/>GIZ</text:span><text:span text:style-name="T165_11"><text:s/>to<text:s/>continue<text:s/>to<text:s/>be<text:s/>implemented<text:s/>until<text:s/></text:span><text:span text:style-name="T165_12">September<text:s/>2027.<text:s/>The<text:s/>programme<text:s/>team<text:s/></text:span><text:span text:style-name="T165_13">should<text:s/>also<text:s/>try<text:s/>to<text:s/>identify<text:s/>which<text:s/></text:span><text:span text:style-name="T165_14">development<text:s/>partners<text:s/>operating</text:span><text:span text:style-name="T165_15"><text:s/>in</text:span><text:span text:style-name="T165_16"><text:s/></text:span><text:span text:style-name="T165_17">or<text:s/>supporting<text:s/>the<text:s/>manufacturing<text:s/>sector<text:s/>can<text:s/></text:span><text:span text:style-name="T165_18">carry<text:s/>over<text:s/>some<text:s/>of<text:s/>the<text:s/>interventions<text:s/>started<text:s/>with<text:s/>this<text:s/>programme</text:span><text:span text:style-name="T165_19">.<text:s/></text:span><text:span text:style-name="T165_20">Within<text:s/>this,<text:s/>a<text:s/>clear<text:s/>sustainable<text:s/>exit<text:s/>plan<text:s/>will<text:s/>be<text:s/></text:span><text:span text:style-name="T165_21">developed<text:s/>and<text:s/>delivered,<text:s/>to<text:s/>ensure<text:s/>the<text:s/>impact<text:s/>of<text:s/>the<text:s/>programme<text:s/>and<text:s/>value<text:s/>for<text:s/>money<text:s/>of<text:s/>UK<text:s/>ODA<text:s/>spend<text:s/>to<text:s/>date<text:s/>is<text:s/>preserved.<text:s text:c="2"/></text:span><text:span text:style-name="T165_22">It<text:s/>is<text:s/>noted<text:s/>that<text:s/>the<text:s/>timing<text:s/>of<text:s/></text:span><text:span text:style-name="T165_23">events<text:s/>for<text:s/>the<text:s/>programme<text:s/>closure</text:span><text:span text:style-name="T165_24"><text:s/>will<text:s/>likely<text:s/>coincide<text:s/>with<text:s/>the<text:s/>closure<text:s/>of<text:s/>the<text:s/>Sustainable<text:s/>Industrial<text:s/>Clusters<text:s/>II<text:s/>project<text:s/>in<text:s/>September<text:s/>2027.</text:span></text:p>
      <text:p text:style-name="P166"><text:span text:style-name="T166_1"><text:s/></text:span></text:p>
      <text:p text:style-name="P167"><text:span text:style-name="T167_1">Recommendation<text:s/></text:span><text:span text:style-name="T167_2">3</text:span><text:span text:style-name="T167_3">:<text:s/></text:span><text:span text:style-name="T167_4">The<text:s/>programme<text:s/>should<text:s/>make<text:s/>a<text:s/>clear<text:s/>recommendation<text:s/>to<text:s/>EIC<text:s/>and<text:s/>IPDC<text:s/>on<text:s/>how<text:s/>to</text:span><text:span text:style-name="T167_5"><text:s/>implement<text:s/></text:span><text:span text:style-name="T167_6">sustainable<text:s/>government-led<text:s/>measures<text:s/>to<text:s/>tackle<text:s/>the<text:s/>worker<text:s/>welfare<text:s/>and<text:s/>safeguarding<text:s/>issue.<text:s/>This<text:s/>includes<text:s/></text:span><text:span text:style-name="T167_7">recommendations<text:s/></text:span><text:span text:style-name="T167_8">on<text:s/>proper</text:span><text:span text:style-name="T167_9"><text:s/></text:span><text:span text:style-name="T167_10">operationalization</text:span><text:span text:style-name="T167_11"><text:s/>of<text:s/>the<text:s/>grievance<text:s/>centres</text:span><text:span text:style-name="T167_12"><text:s/>in<text:s/>IPs</text:span><text:span text:style-name="T167_13">,<text:s/>as<text:s/>a<text:s/>key<text:s/>independent<text:s/>mechanism<text:s/>for<text:s/>workers<text:s/>to<text:s/>report<text:s/>issues</text:span><text:span text:style-name="T167_14">,<text:s/>within<text:s/>an<text:s/>appropriate<text:s/>EIC<text:s/>and<text:s/>IPDC<text:s/>governance<text:s/>structure</text:span><text:span text:style-name="T167_15">.<text:s text:c="2"/></text:span><text:span text:style-name="T167_16">This<text:s/>b</text:span><text:span text:style-name="T167_17">uild</text:span><text:span text:style-name="T167_18">s</text:span><text:span text:style-name="T167_19"><text:s/>on<text:s/>the<text:s/>previous<text:s/>AR’s<text:s/>recommendation<text:s/>around<text:s/>a<text:s/>clear<text:s/>sustainability<text:s/>plan<text:s/>on<text:s/>worker<text:s/>welfare<text:s/>activities<text:s/>and<text:s/></text:span><text:span text:style-name="T167_20">should<text:s/></text:span><text:span text:style-name="T167_21">consider</text:span><text:span text:style-name="T167_22"><text:s/>the<text:s/>results<text:s/>of<text:s/>the<text:s/>safeguarding<text:s/>survey</text:span><text:span text:style-name="T167_23">.</text:span><text:span text:style-name="T167_24"><text:s/></text:span><text:span text:style-name="T167_25">The<text:s/>programme<text:s/>team<text:s/>should<text:s/>engage<text:s/>dedicated<text:s/>Social<text:s/>Development<text:s/>Adviser<text:s/>resource<text:s/>to<text:s/>support<text:s/>with<text:s/>this.<text:s/></text:span></text:p>
      <text:p text:style-name="P168"/>
      <text:p text:style-name="P169"><text:span text:style-name="T169_1">Recommendation<text:s/></text:span><text:span text:style-name="T169_2">4</text:span><text:span text:style-name="T169_3">:</text:span><text:span text:style-name="T169_4"><text:s/></text:span><text:span text:style-name="T169_5">As<text:s/>part<text:s/>of<text:s/>programme<text:s/>closure<text:s/>activities,<text:s/>the<text:s/>FCDO<text:s/>programme<text:s/>team<text:s/></text:span><text:span text:style-name="T169_6">should<text:s/>showcase<text:s/>to<text:s/>key<text:s/>stakeholders</text:span><text:span text:style-name="T169_7"><text:s/>the<text:s/>impact<text:s/>of<text:s/>the<text:s/>programme<text:s/>on<text:s/>improving<text:s/></text:span><text:span text:style-name="T169_8">work<text:s/></text:span><text:span text:style-name="T169_9">conditions<text:s/></text:span><text:span text:style-name="T169_10">in<text:s/></text:span><text:span text:style-name="T169_11">IP</text:span><text:span text:style-name="T169_12">s</text:span><text:span text:style-name="T169_13"><text:s/>focusing<text:s/>on<text:s/>the</text:span><text:span text:style-name="T169_14"><text:s/>T</text:span><text:span text:style-name="T169_15">A</text:span><text:span text:style-name="T169_16">G<text:s/>sector<text:s/>which<text:s/></text:span><text:span text:style-name="T169_17">ha</text:span><text:span text:style-name="T169_18">s</text:span><text:span text:style-name="T169_19"><text:s/>a</text:span><text:span text:style-name="T169_20"><text:s/></text:span><text:span text:style-name="T169_21">pre</text:span><text:span text:style-name="T169_22">dom</text:span><text:span text:style-name="T169_23">inantly</text:span><text:span text:style-name="T169_24"><text:s/>female<text:s/>work</text:span><text:span text:style-name="T169_25"><text:s/>force</text:span><text:span text:style-name="T169_26">.<text:s/>It<text:s/>is<text:s/>important<text:s/>to<text:s/>consider<text:s/>learnings<text:s/>that<text:s/>can<text:s/>be<text:s/>taken<text:s/>from<text:s/>programme<text:s/>activities<text:s/>and<text:s/>how<text:s/>these<text:s/>can<text:s/>be<text:s/>embedded<text:s/>within<text:s/>the<text:s/>wider<text:s/>FCDO<text:s/>portfolio<text:s/>related<text:s/>to<text:s/>economic<text:s/>development<text:s/>and<text:s/>women’s<text:s/>economic<text:s/>empowerment</text:span><text:span text:style-name="T169_27">,</text:span><text:span text:style-name="T169_28"><text:s/></text:span><text:span text:style-name="T169_29">and<text:s/>also</text:span><text:span text:style-name="T169_30"><text:s/>within<text:s/>portfolios<text:s/>of<text:s/>the<text:s/>multilateral<text:s/>funds/organisations<text:s/>to<text:s/>which<text:s/>the<text:s/>UK<text:s/>remains<text:s/>committed.<text:s/>It<text:s/>is<text:s/>recommended<text:s/>that<text:s/>this<text:s/>is<text:s/>done<text:s/>in<text:s/>partnership<text:s/>with<text:s/>the<text:s/>Women<text:s/>and<text:s/></text:span><text:span text:style-name="T169_31">Equalities</text:span><text:span text:style-name="T169_32"><text:s/></text:span><text:span text:style-name="T169_33">Community<text:s/>of<text:s/>Expertise,<text:s/>where<text:s/>possible.</text:span></text:p>
      <text:p text:style-name="P170"/>
      <text:p text:style-name="P171"><text:span text:style-name="T171_1">Recommendation<text:s/>5:<text:s/></text:span><text:span text:style-name="T171_2">As<text:s/>part<text:s/>of<text:s/>a<text:s/>responsible<text:s/>exit,<text:s/>the<text:s/>FCDO<text:s/>programme<text:s/>team<text:s/>and<text:s/>senior<text:s/>development<text:s/>leadership<text:s/>should<text:s/>ensure<text:s/>to<text:s/>maintain<text:s/></text:span><text:span text:style-name="T171_3">constructive<text:s/>relationships<text:s/>with<text:s/>key<text:s/>programme<text:s/>stakeholders,<text:s/>in<text:s/>particular<text:s/>EIC,<text:s/>IPDC,<text:s/>and<text:s/></text:span><text:span text:style-name="T171_4">MOI</text:span><text:span text:style-name="T171_5">,<text:s/>to<text:s/>ensure<text:s/>that<text:s/>collaborations<text:s/>can<text:s/>continue<text:s/>through<text:s/>other<text:s/>relevant<text:s/>programmes<text:s/>and<text:s/>mechanisms.</text:span></text:p>
      <text:p text:style-name="P172"><text:span text:style-name="T172_1"><text:s/></text:span></text:p>
      <text:p text:style-name="P173"><text:span text:style-name="T173_1">Recommendation<text:s/>6:</text:span><text:span text:style-name="T173_2"><text:s/></text:span><text:span text:style-name="T173_3">The<text:s/>programme<text:s/>team<text:s/>should<text:s/>aim<text:s/>to</text:span><text:span text:style-name="T173_4"><text:s/>maximise<text:s/>the<text:s/>learnings<text:s/>from<text:s/>the<text:s/>programme,<text:s/>consider<text:s/></text:span><text:span text:style-name="T173_5">organising<text:s/></text:span><text:span text:style-name="T173_6">a<text:s/>programme<text:s/>closure<text:s/>event<text:s/>with<text:s/>proper<text:s/>collection<text:s/>and<text:s/>dissemination<text:s/>of<text:s/>programme<text:s/>achievements<text:s/>and<text:s/>learnings<text:s/>across<text:s/>relevant<text:s/>stakeholders<text:s/>in<text:s/>Ethiopia<text:s/>but<text:s/>also<text:s/>across<text:s/>the<text:s/>wider<text:s/>FCDO<text:s/>network<text:s/>supporting<text:s/>economic/industrial<text:s/>transformation.<text:s/></text:span></text:p>
      <text:p text:style-name="P174"/>
      <text:p text:style-name="P175"><text:span text:style-name="T175_1">Recommendation<text:s/>7:</text:span><text:span text:style-name="T175_2"><text:s/></text:span><text:span text:style-name="T175_3">One<text:s/>of<text:s/>the<text:s/>appealing<text:s/>features<text:s/>of<text:s/></text:span><text:span text:style-name="T175_4">IPs<text:s/>like<text:s/>Hawassa<text:s/></text:span><text:span text:style-name="T175_5">SEZ<text:s/></text:span><text:span text:style-name="T175_6">is<text:s/>that<text:s/>they<text:s/></text:span><text:span text:style-name="T175_7">strive<text:s/>to<text:s/></text:span><text:span text:style-name="T175_8">maintain<text:s/>a<text:s/>sustainable<text:s/>industrial<text:s/>practice<text:s/>by<text:s/></text:span><text:span text:style-name="T175_9">making<text:s/>the<text:s/>park<text:s/>a<text:s/>zero<text:s/>liquid<text:s/>discharge<text:s/>facility</text:span><text:span text:style-name="T175_10">.<text:s/>However,<text:s/>the<text:s/></text:span><text:span text:style-name="T175_11">park<text:s/>is<text:s/>struggling<text:s/>to<text:s/>find<text:s/>sustainable<text:s/>ways<text:s/>of<text:s/></text:span><text:span text:style-name="T175_12">disposing<text:s/>the<text:s/></text:span><text:span text:style-name="T175_13">increasing<text:s/>amount<text:s/>of<text:s/></text:span><text:span text:style-name="T175_14">sl</text:span><text:span text:style-name="T175_15">u</text:span><text:span text:style-name="T175_16">dge</text:span><text:span text:style-name="T175_17"><text:s/>(industrial<text:s/>waste<text:s/>after<text:s/>water<text:s/>is<text:s/>recycled).<text:s/></text:span><text:span text:style-name="T175_18">Using<text:s/>the<text:s/>programme’s<text:s/>experience<text:s/>of<text:s/>supporting<text:s/>parks<text:s/>on<text:s/>sustainability<text:s/>and<text:s/></text:span><text:span text:style-name="T175_19">to<text:s/>ensure<text:s/>sustainability<text:s/>of<text:s/></text:span><text:span text:style-name="T175_20">the<text:s/>assistance<text:s/>provided<text:s/>so<text:s/>far,<text:s/>the<text:s/>programme<text:s/>should<text:s/></text:span><text:span text:style-name="T175_21">give<text:s/>IPDC<text:s/>and<text:s/>other<text:s/>relevant<text:s/>stakeholders<text:s/>recommendations<text:s/>on<text:s/>how<text:s/>to<text:s/>manage<text:s/>sludge<text:s/></text:span><text:span text:style-name="T175_22">sustainably.<text:s/></text:span><text:span text:style-name="T175_23"><text:s/></text:span><text:span text:style-name="T175_24"><text:s/></text:span></text:p>
      <text:p text:style-name="P176"/>
      <text:h text:style-name="P177" text:outline-level="2"><text:span text:style-name="T177_1">B:<text:s/>THEORY<text:s/>OF<text:s/>CHANGE<text:s/>AND<text:s/>PROGRESS<text:s/>TOWARDS<text:s/>OUTCOMES<text:s/></text:span></text:h>
      <text:p text:style-name="P178"/>
      <text:p text:style-name="P179"><text:span text:style-name="T179_1">Summarise<text:s/>the<text:s/>programme’s<text:s/></text:span><text:span text:style-name="T179_2"><text:a xlink:type="simple" xlink:href="https://fcogovuk.sharepoint.com/teams/prof/_layouts/15/Doc.aspx?OR=teams&amp;action=edit&amp;sourcedoc=%7bE730D961-222B-456A-A1B3-DE32308F404E%7d"><text:span text:style-name="T179_3">theory<text:s/>of<text:s/>change</text:span></text:a></text:span><text:span text:style-name="T179_4">,<text:s/>including<text:s/>any<text:s/>changes<text:s/>to<text:s/>outcome<text:s/>and<text:s/>impact<text:s/>indicators<text:s/>from<text:s/>the<text:s/>original<text:s/>business<text:s/>case.<text:s/></text:span></text:p>
      <text:p text:style-name="P180"/>
      <text:p text:style-name="P181"><text:span text:style-name="T181_1">The<text:s/>programme’s<text:s/>theory<text:s/>of<text:s/>change<text:s/>(ToC)<text:s/>was<text:s/>updated<text:s/>in<text:s/>2021/22<text:s/>to<text:s/>account<text:s/>for<text:s/></text:span><text:span text:style-name="T181_2">strategic<text:s/>re-alignment<text:s/>of<text:s/>the<text:s/>UK’s<text:s/>development<text:s/>approach<text:s/>and<text:s/></text:span><text:span text:style-name="T181_3">again<text:s/>for<text:s/>the<text:s/>no<text:s/>cost<text:s/>extension<text:s/>of<text:s/>the<text:s/>programme<text:s/>(2024/25<text:s/>onwards)<text:s/>to<text:s/>respond<text:s/>to<text:s/>changes<text:s/>in<text:s/>the<text:s/>operating<text:s/>environment.<text:s/>The<text:s/>focus<text:s/>of<text:s/>the<text:s/>programme<text:s/>remains<text:s/></text:span><text:span text:style-name="T181_4">focused<text:s/></text:span><text:span text:style-name="T181_5">on</text:span><text:span text:style-name="T181_6"><text:s/></text:span><text:span text:style-name="T181_7">the<text:s/>development<text:s/>of<text:s/>Ethiopia’s<text:s/>manufacturing<text:s/>sector</text:span><text:span text:style-name="T181_8"><text:s/>(particularly<text:s/></text:span><text:span text:style-name="T181_9">the<text:s/>TAG<text:s/>sector<text:s/>concentrated<text:s/>in<text:s/>and<text:s/>around<text:s/>IPs)</text:span><text:span text:style-name="T181_10">,<text:s/>through</text:span><text:span text:style-name="T181_11"><text:s/>support<text:s/>for</text:span><text:span text:style-name="T181_12"><text:s/>creation<text:s/>of<text:s/></text:span><text:span text:style-name="T181_13">decent<text:s/>jobs</text:span><text:span text:style-name="T181_14">,</text:span><text:span text:style-name="T181_15"><text:s/>sustainable<text:s/></text:span><text:span text:style-name="T181_16">and<text:s/></text:span><text:span text:style-name="T181_17">export-oriented</text:span><text:span text:style-name="T181_18">,<text:s/>resilient<text:s/></text:span><text:span text:style-name="T181_19">manufacturing</text:span><text:span text:style-name="T181_20"><text:s/></text:span><text:span text:style-name="T181_21">industries</text:span><text:span text:style-name="T181_22">.<text:s/></text:span></text:p>
      <text:p text:style-name="P182"><text:span text:style-name="T182_1">Assumptions<text:s/>in<text:s/>Theory<text:s/>of<text:s/>Change</text:span></text:p>
      <text:p text:style-name="P183"/>
      <text:p text:style-name="P184"><text:span text:style-name="T184_1">Overall,<text:s/>we<text:s/>assess<text:s/>the<text:s/>critical<text:s/>assumptions<text:s/>in<text:s/>the<text:s/>Theory<text:s/>of<text:s/>Change<text:s/>broadly<text:s/>still<text:s/>hold<text:s/>true.<text:s/>These<text:s/>are:<text:s/></text:span></text:p>
      <text:list text:style-name="LS54" xml:id="list12">
        <text:list-item>
          <text:p text:style-name="P185"><text:span text:style-name="T185_1">Industrialisation<text:s/>and<text:s/>structural<text:s/>transformation<text:s/>remain<text:s/>important<text:s/>objectives<text:s/>for<text:s/>GoE.</text:span></text:p>
        </text:list-item>
      </text:list>
      <text:list text:style-name="LS22" xml:id="list13">
        <text:list-item>
          <text:p text:style-name="P186"><text:span text:style-name="T186_1">Key<text:s/>barriers<text:s/>to<text:s/>industrialisation<text:s/>are<text:s/>beyond<text:s/>the<text:s/>scope<text:s/>of<text:s/>the<text:s/>programme<text:s/>to<text:s/>change<text:s/>(e.g.<text:s/>macroeconomic<text:s/>reform,<text:s/>conflict<text:s/>resolution</text:span><text:span text:style-name="T186_2">,<text:s/>global<text:s/>markets</text:span><text:span text:style-name="T186_3">)</text:span></text:p>
        </text:list-item>
        <text:list-item>
          <text:p text:style-name="P187"><text:span text:style-name="T187_1">Despite<text:s/>this,<text:s/>programme<text:s/>interventions<text:s/>can<text:s/>improve<text:s/>the<text:s/>resilience<text:s/>of<text:s/>firms<text:s/>and<text:s/>IPs<text:s/>to<text:s/>secure<text:s/>new<text:s/>orders<text:s/>with<text:s/>buyers.</text:span></text:p>
        </text:list-item>
        <text:list-item>
          <text:p text:style-name="P188"><text:span text:style-name="T188_1">Firms<text:s/>and<text:s/></text:span><text:span text:style-name="T188_2">IP</text:span><text:span text:style-name="T188_3"><text:s/>management<text:s/>are<text:s/>willing<text:s/>to<text:s/>adapt<text:s/>their<text:s/>practices<text:s/>to<text:s/>align<text:s/>with<text:s/>buyer<text:s/>requirements.</text:span></text:p>
        </text:list-item>
        <text:list-item>
          <text:p text:style-name="P189"><text:span text:style-name="T189_1">Project<text:s/>implementation<text:s/>is<text:s/>possible<text:s/>amid<text:s/>a<text:s/>fragile<text:s/>security<text:s/>context.<text:s/>These<text:s/>assumptions<text:s/>recognise<text:s/>that<text:s/>key<text:s/>barriers<text:s/>to<text:s/>the<text:s/>growth<text:s/>of<text:s/>the<text:s/>manufacturing<text:s/>sector<text:s/>are<text:s/>outside<text:s/>the<text:s/>programme’s<text:s/>control<text:s/>but<text:s/>note<text:s/>that<text:s/>programme<text:s/>activities<text:s/>can<text:s/>nevertheless<text:s/>build<text:s/>the<text:s/>resilience<text:s/>of<text:s/>the<text:s/>textiles<text:s/>and<text:s/>garments<text:s/>sector<text:s/>in<text:s/>this<text:s/>context.<text:s/>This<text:s/>informed<text:s/>the<text:s/>design<text:s/>of<text:s/>indicator<text:s/>milestones.<text:s/>No<text:s/>significant<text:s/>change<text:s/>to<text:s/>the<text:s/>VfM<text:s/>of<text:s/>the<text:s/>programme<text:s/>is<text:s/>predicted,<text:s/>given<text:s/>the<text:s/></text:span><text:span text:style-name="T189_2">cost<text:s/>structure,<text:s/>efficiency</text:span><text:span text:style-name="T189_3"><text:s/>and<text:s/>quality<text:s/>haven’t<text:s/>changed<text:s/></text:span><text:span text:style-name="T189_4">from<text:s/>previous<text:s/>years<text:s/>and<text:s/></text:span><text:span text:style-name="T189_5">core<text:s/>assumptions<text:s/>in<text:s/>the<text:s/>To</text:span><text:span text:style-name="T189_6">C</text:span><text:span text:style-name="T189_7"><text:s/></text:span><text:span text:style-name="T189_8">still<text:s/></text:span><text:span text:style-name="T189_9">hold<text:s/>true.<text:s/>Given<text:s/>the<text:s/>decision<text:s/>to<text:s/>exit<text:s/>the<text:s/>programme<text:s/>in<text:s/>December<text:s/>2026<text:s/>and<text:s/>the<text:s/>fact<text:s/>that<text:s/>a<text:s/>new<text:s/>theory<text:s/>of<text:s/>change<text:s/>was<text:s/>developed<text:s/>2<text:s/>years<text:s/>ago,<text:s/>no<text:s/>revisions<text:s/>to<text:s/>the<text:s/>theory<text:s/>of<text:s/>change<text:s/>are<text:s/>proposed.<text:s/>However,<text:s/>the<text:s/>programme<text:s/>team<text:s/>will<text:s/>continue<text:s/>to<text:s/>monitor<text:s/>whether<text:s/>key<text:s/>assumptions<text:s/>still<text:s/>hold<text:s/>through<text:s/>its<text:s/>biannual<text:s/>assessments<text:s/>of<text:s/>the<text:s/>theory<text:s/>of<text:s/>change<text:s/>and<text:s/>the<text:s/>logframe.<text:s/></text:span></text:p>
        </text:list-item>
      </text:list>
      <text:p text:style-name="P190"/>
      <text:p text:style-name="P191"><text:span text:style-name="T191_1">Describe<text:s/>where<text:s/>the<text:s/>programme<text:s/>is<text:s/>on/off<text:s/>track<text:s/>to<text:s/>contribute<text:s/>to<text:s/>the<text:s/>expected<text:s/>outcomes<text:s/>and<text:s/>impact.<text:s/>What<text:s/>action<text:s/>is<text:s/>planned<text:s/>in<text:s/></text:span><text:span text:style-name="T191_2">the<text:s/>year<text:s/>ahead?</text:span><text:span text:style-name="T191_3"><text:s/></text:span></text:p>
      <text:p text:style-name="P192"/>
      <text:p text:style-name="P193"><text:span text:style-name="T193_1">In<text:s/>the<text:s/>year<text:s/>in<text:s/>review,<text:s/>the<text:s/>programme<text:s/>has<text:s/>achieved<text:s/>or<text:s/>moderately<text:s/>exceeded<text:s/></text:span><text:span text:style-name="T193_2">2<text:s/>out<text:s/>3</text:span><text:span text:style-name="T193_3"><text:s/>impact<text:s/>indicators<text:s/></text:span><text:span text:style-name="T193_4">on<text:s/>job<text:s/>creation<text:s/>and<text:s/></text:span><text:span text:style-name="T193_5">increasing<text:s/>export.<text:s/>It</text:span><text:span text:style-name="T193_6"><text:s/></text:span><text:span text:style-name="T193_7">slightly<text:s/>fell<text:s/>short<text:s/>o</text:span><text:span text:style-name="T193_8">n</text:span><text:span text:style-name="T193_9"><text:s/>1<text:s/>impact<text:s/>indicator</text:span><text:span text:style-name="T193_10"><text:s/></text:span><text:span text:style-name="T193_11">that<text:s/>aimed<text:s/>to<text:s/>maintain<text:s/>the<text:s/>share<text:s/>of<text:s/>TAG<text:s/>exports<text:s/></text:span><text:span text:style-name="T193_12">from<text:s/>total<text:s/>exports.<text:s/>The<text:s/>programme<text:s/>exceeded<text:s/></text:span><text:span text:style-name="T193_13">targets<text:s/>for<text:s/>5<text:s/>out<text:s/>of<text:s/>6</text:span><text:span text:style-name="T193_14"><text:s/>outcomes<text:s/>and<text:s/>achieved<text:s/></text:span><text:span text:style-name="T193_15">(met)<text:s/>1</text:span><text:span text:style-name="T193_16"><text:s/>outcome</text:span><text:span text:style-name="T193_17"><text:s/>indicator</text:span><text:span text:style-name="T193_18">.</text:span><text:span text:style-name="T193_19"><text:s/>The<text:s/>table<text:s/>below<text:s/>provides<text:s/>more<text:s/>detail:</text:span><text:span text:style-name="T193_20"><text:s/></text:span></text:p>
      <text:p text:style-name="P194"/>
      <table:table table:style-name="Table4"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row table:style-name="Row9">
          <table:table-cell table:style-name="Cell38">
            <text:p text:style-name="P195"><text:span text:style-name="T195_1">Indicator<text:s/>Level</text:span></text:p>
          </table:table-cell>
          <table:table-cell table:style-name="Cell39">
            <text:p text:style-name="P196"><text:span text:style-name="T196_1">Target<text:s/>by<text:s/>end<text:s/>of<text:s/>programme<text:s/>(By<text:s/></text:span><text:span text:style-name="T196_2">September<text:s/></text:span><text:span text:style-name="T196_3">2027)</text:span></text:p>
          </table:table-cell>
          <table:table-cell table:style-name="Cell40">
            <text:p text:style-name="P197"><text:span text:style-name="T197_1">Period<text:s/>Covered</text:span></text:p>
          </table:table-cell>
          <table:table-cell table:style-name="Cell41">
            <text:p text:style-name="P198"><text:span text:style-name="T198_1">March<text:s/>202</text:span><text:span text:style-name="T198_2">6</text:span><text:span text:style-name="T198_3"><text:s/>milestone<text:s/>target</text:span></text:p>
          </table:table-cell>
          <table:table-cell table:style-name="Cell42">
            <text:p text:style-name="P199"><text:span text:style-name="T199_1">March<text:s/>202</text:span><text:span text:style-name="T199_2">6</text:span><text:span text:style-name="T199_3"><text:s/>actual<text:s/>results</text:span></text:p>
          </table:table-cell>
          <table:table-cell table:style-name="Cell43">
            <text:p text:style-name="P200"/>
          </table:table-cell>
        </table:table-row>
        <table:table-row table:style-name="Row10">
          <table:table-cell table:style-name="Cell44" table:number-rows-spanned="3">
            <text:p text:style-name="P201"><text:span text:style-name="T201_1">Impact:</text:span><text:span text:style-name="T201_2"><text:s/></text:span></text:p>
            <text:p text:style-name="P202"><text:span text:style-name="T202_1">Manufacturing<text:s/>sector<text:s/>contributing<text:s/>to<text:s/>economic<text:s/>transformation<text:s/>in<text:s/>Ethiopia</text:span></text:p>
          </table:table-cell>
          <table:table-cell table:style-name="Cell45">
            <text:p text:style-name="P203"><text:span text:style-name="T203_1">Total<text:s/>labour<text:s/>force<text:s/>in<text:s/>selected<text:s/>companies<text:s/>inside<text:s/>and<text:s/>outside<text:s/>IPs<text:s/>is<text:s/>increased<text:s/>to<text:s/>60,000<text:s/>workers,<text:s/>of<text:s/>which<text:s/>at<text:s/>least<text:s/>70%<text:s/>are<text:s/>female.<text:s/></text:span></text:p>
          </table:table-cell>
          <table:table-cell table:style-name="Cell46">
            <text:p text:style-name="P204"><text:span text:style-name="T204_1">Apr</text:span><text:span text:style-name="T204_2"><text:s/>202</text:span><text:span text:style-name="T204_3">5</text:span><text:span text:style-name="T204_4"><text:s/>–<text:s/>Mar<text:s/>202</text:span><text:span text:style-name="T204_5">6</text:span></text:p>
          </table:table-cell>
          <table:table-cell table:style-name="Cell47">
            <text:p text:style-name="P205"><text:span text:style-name="T205_1">57,</text:span><text:span text:style-name="T205_2">6</text:span><text:span text:style-name="T205_3">00</text:span></text:p>
          </table:table-cell>
          <table:table-cell table:style-name="Cell48">
            <text:p text:style-name="P206"><text:span text:style-name="T206_1">76,116</text:span></text:p>
          </table:table-cell>
          <table:table-cell table:style-name="Cell49">
            <text:p text:style-name="P207"><text:span text:style-name="T207_1">Exceeded</text:span></text:p>
          </table:table-cell>
        </table:table-row>
        <table:table-row table:style-name="Row11">
          <table:covered-table-cell table:style-name="Cell50">
            <text:p text:style-name="P208"/>
          </table:covered-table-cell>
          <table:table-cell table:style-name="Cell51">
            <text:p text:style-name="P209"><text:span text:style-name="T209_1">Annual<text:s/>exports<text:s/>of<text:s/>selected<text:s/>companies<text:s/>inside<text:s/>and<text:s/>outside<text:s/>of<text:s/>IPs<text:s/>increased<text:s/>by<text:s/>20%.</text:span></text:p>
          </table:table-cell>
          <table:table-cell table:style-name="Cell52">
            <text:p text:style-name="P210"><text:span text:style-name="T210_1">Apr<text:s/>202</text:span><text:span text:style-name="T210_2">5</text:span><text:span text:style-name="T210_3"><text:s/>–<text:s/>Mar<text:s/>202</text:span><text:span text:style-name="T210_4">6</text:span></text:p>
          </table:table-cell>
          <table:table-cell table:style-name="Cell53">
            <text:p text:style-name="P211"><text:span text:style-name="T211_1">$1</text:span><text:span text:style-name="T211_2">1</text:span><text:span text:style-name="T211_3">2<text:s/>million</text:span></text:p>
          </table:table-cell>
          <table:table-cell table:style-name="Cell54">
            <text:p text:style-name="P212"><text:span text:style-name="T212_1">$</text:span><text:span text:style-name="T212_2">217.7</text:span><text:span text:style-name="T212_3"><text:s/>million</text:span></text:p>
          </table:table-cell>
          <table:table-cell table:style-name="Cell55">
            <text:p text:style-name="P213"><text:span text:style-name="T213_1">Exceeded</text:span></text:p>
          </table:table-cell>
        </table:table-row>
        <table:table-row table:style-name="Row12">
          <table:covered-table-cell table:style-name="Cell56">
            <text:p text:style-name="P214"/>
          </table:covered-table-cell>
          <table:table-cell table:style-name="Cell57">
            <text:p text:style-name="P215"><text:span text:style-name="T215_1">The<text:s/>share<text:s/>of<text:s/>textile<text:s/>and<text:s/>garment<text:s/>exports<text:s/>in<text:s/>total<text:s/>exports<text:s/>is<text:s/>preserved<text:s/>at<text:s/>3%.</text:span></text:p>
          </table:table-cell>
          <table:table-cell table:style-name="Cell58">
            <text:p text:style-name="P216"><text:span text:style-name="T216_1">Apr<text:s/>202</text:span><text:span text:style-name="T216_2">5</text:span><text:span text:style-name="T216_3"><text:s/>–<text:s/>Mar<text:s/>202</text:span><text:span text:style-name="T216_4">6</text:span></text:p>
          </table:table-cell>
          <table:table-cell table:style-name="Cell59">
            <text:p text:style-name="P217"><text:span text:style-name="T217_1">3%</text:span></text:p>
          </table:table-cell>
          <table:table-cell table:style-name="Cell60">
            <text:p text:style-name="P218"><text:span text:style-name="T218_1">2.</text:span><text:span text:style-name="T218_2">2</text:span><text:span text:style-name="T218_3">%</text:span></text:p>
          </table:table-cell>
          <table:table-cell table:style-name="Cell61">
            <text:p text:style-name="P219"><text:span text:style-name="T219_1">Not<text:s/>Met</text:span></text:p>
          </table:table-cell>
        </table:table-row>
        <table:table-row table:style-name="Row13">
          <table:table-cell table:style-name="Cell62" table:number-rows-spanned="6">
            <text:p text:style-name="P220"><text:span text:style-name="T220_1">Outcome:<text:s/></text:span></text:p>
            <text:p text:style-name="P221"><text:span text:style-name="T221_1">The<text:s/>resilience<text:s/>of<text:s/>firms<text:s/>in<text:s/>industrial<text:s/>parks<text:s/>and<text:s/>surrounding<text:s/>clusters<text:s/>is<text:s/>strengthened,<text:s/>to<text:s/>enable<text:s/>continued<text:s/>contribution<text:s/>to<text:s/>economic<text:s/>transformation<text:s/>of<text:s/>the<text:s/>sector</text:span></text:p>
          </table:table-cell>
          <table:table-cell table:style-name="Cell63">
            <text:p text:style-name="P222"><text:span text:style-name="T222_1">55%<text:s/>of<text:s/>18,200<text:s/>workers<text:s/>(of<text:s/>which<text:s/>70%<text:s/>are<text:s/>women)<text:s/>in<text:s/>the<text:s/>Ethiopian<text:s/>manufacturing<text:s/>sector<text:s/>confirm<text:s/>that<text:s/>their<text:s/>working<text:s/>conditions<text:s/>have<text:s/>improved</text:span><text:span text:style-name="T222_2">.</text:span></text:p>
          </table:table-cell>
          <table:table-cell table:style-name="Cell64">
            <text:p text:style-name="P223"><text:span text:style-name="T223_1">Apr<text:s/></text:span><text:span text:style-name="T223_2">202</text:span><text:span text:style-name="T223_3">5</text:span><text:span text:style-name="T223_4"><text:s/>–<text:s/>Mar<text:s/>202</text:span><text:span text:style-name="T223_5">6</text:span></text:p>
          </table:table-cell>
          <table:table-cell table:style-name="Cell65">
            <text:p text:style-name="P224"><text:span text:style-name="T224_1">1,538</text:span><text:span text:style-name="T224_2"><text:s/>workers<text:s/>surveyed<text:s/>(of<text:s/>which<text:s/>at<text:s/>least<text:s/>70%<text:s/>are<text:s/>women)</text:span></text:p>
          </table:table-cell>
          <table:table-cell table:style-name="Cell66">
            <text:p text:style-name="P225"><text:span text:style-name="T225_1">79%<text:s/>of<text:s/></text:span><text:span text:style-name="T225_2">the<text:s/>14,378<text:s/>workers<text:s/></text:span><text:span text:style-name="T225_3">survey</text:span><text:span text:style-name="T225_4">ed<text:s/></text:span><text:span text:style-name="T225_5">(82%<text:s/>of<text:s/>female<text:s/>respondents)<text:s/>confirmed<text:s/>that<text:s/>their<text:s/>working<text:s/>condition<text:s/>have<text:s/></text:span></text:p>
            <text:p text:style-name="P226"><text:span text:style-name="T226_1">improved<text:s/>during<text:s/>the<text:s/>reporting<text:s/>period.</text:span></text:p>
          </table:table-cell>
          <table:table-cell table:style-name="Cell67">
            <text:p text:style-name="P227"><text:span text:style-name="T227_1">Exceeded</text:span></text:p>
          </table:table-cell>
        </table:table-row>
        <table:table-row table:style-name="Row14">
          <table:covered-table-cell table:style-name="Cell68">
            <text:p text:style-name="P228"/>
          </table:covered-table-cell>
          <table:table-cell table:style-name="Cell69">
            <text:p text:style-name="P229"><text:span text:style-name="T229_1">Manufacturers<text:s/>in<text:s/>Ethiopia<text:s/>have<text:s/>received<text:s/>20<text:s/>international<text:s/>orders.</text:span></text:p>
          </table:table-cell>
          <table:table-cell table:style-name="Cell70">
            <text:p text:style-name="P230"><text:span text:style-name="T230_1">Apr<text:s/></text:span><text:span text:style-name="T230_2">202</text:span><text:span text:style-name="T230_3">5</text:span><text:span text:style-name="T230_4"><text:s/>–<text:s/>Mar<text:s/>202</text:span><text:span text:style-name="T230_5">6</text:span></text:p>
          </table:table-cell>
          <table:table-cell table:style-name="Cell71">
            <text:p text:style-name="P231"><text:span text:style-name="T231_1">9</text:span></text:p>
          </table:table-cell>
          <table:table-cell table:style-name="Cell72">
            <text:p text:style-name="P232"><text:span text:style-name="T232_1">17</text:span></text:p>
          </table:table-cell>
          <table:table-cell table:style-name="Cell73">
            <text:p text:style-name="P233"><text:span text:style-name="T233_1">Exceeded</text:span></text:p>
          </table:table-cell>
        </table:table-row>
        <table:table-row table:style-name="Row15">
          <table:covered-table-cell table:style-name="Cell74">
            <text:p text:style-name="P234"/>
          </table:covered-table-cell>
          <table:table-cell table:style-name="Cell75">
            <text:p text:style-name="P235"><text:span text:style-name="T235_1">Manufacturers<text:s/>in<text:s/>Ethiopia<text:s/>have<text:s/>received<text:s/>10<text:s/>local<text:s/>orders.</text:span></text:p>
          </table:table-cell>
          <table:table-cell table:style-name="Cell76">
            <text:p text:style-name="P236"><text:span text:style-name="T236_1">Apr<text:s/></text:span><text:span text:style-name="T236_2">202</text:span><text:span text:style-name="T236_3">5</text:span><text:span text:style-name="T236_4"><text:s/>–<text:s/>Mar<text:s/>202</text:span><text:span text:style-name="T236_5">6</text:span></text:p>
          </table:table-cell>
          <table:table-cell table:style-name="Cell77">
            <text:p text:style-name="P237"><text:span text:style-name="T237_1">5</text:span></text:p>
          </table:table-cell>
          <table:table-cell table:style-name="Cell78">
            <text:p text:style-name="P238"><text:span text:style-name="T238_1">5</text:span></text:p>
          </table:table-cell>
          <table:table-cell table:style-name="Cell79">
            <text:p text:style-name="P239"><text:span text:style-name="T239_1">Met</text:span></text:p>
          </table:table-cell>
        </table:table-row>
        <table:table-row table:style-name="Row16">
          <table:covered-table-cell table:style-name="Cell80">
            <text:p text:style-name="P240"/>
          </table:covered-table-cell>
          <table:table-cell table:style-name="Cell81">
            <text:p text:style-name="P241"><text:span text:style-name="T241_1">15<text:s/>manufacturers<text:s/>in<text:s/>Ethiopia<text:s/>have<text:s/>improved<text:s/>their<text:s/>environmental<text:s/>sustainability<text:s/>performance<text:s/>in<text:s/>line<text:s/>with<text:s/>international<text:s/>standards.</text:span></text:p>
          </table:table-cell>
          <table:table-cell table:style-name="Cell82">
            <text:p text:style-name="P242"><text:span text:style-name="T242_1">Apr<text:s/></text:span><text:span text:style-name="T242_2">202</text:span><text:span text:style-name="T242_3">5</text:span><text:span text:style-name="T242_4"><text:s/>–<text:s/>Mar<text:s/>202</text:span><text:span text:style-name="T242_5">6</text:span></text:p>
          </table:table-cell>
          <table:table-cell table:style-name="Cell83">
            <text:p text:style-name="P243"><text:span text:style-name="T243_1">5</text:span></text:p>
          </table:table-cell>
          <table:table-cell table:style-name="Cell84">
            <text:p text:style-name="P244"><text:span text:style-name="T244_1">7</text:span></text:p>
          </table:table-cell>
          <table:table-cell table:style-name="Cell85">
            <text:p text:style-name="P245"><text:span text:style-name="T245_1">Exceeded</text:span></text:p>
          </table:table-cell>
        </table:table-row>
        <table:table-row table:style-name="Row17">
          <table:covered-table-cell table:style-name="Cell86">
            <text:p text:style-name="P246"/>
          </table:covered-table-cell>
          <table:table-cell table:style-name="Cell87">
            <text:p text:style-name="P247"><text:span text:style-name="T247_1">150<text:s/>individuals<text:s/>and<text:s/>15<text:s/>organisations<text:s/>informed<text:s/>by<text:s/>International<text:s/>Climate<text:s/>Finance<text:s/>technical<text:s/>assistance.</text:span></text:p>
          </table:table-cell>
          <table:table-cell table:style-name="Cell88">
            <text:p text:style-name="P248"><text:span text:style-name="T248_1">Apr<text:s/>2025</text:span><text:span text:style-name="T248_2"><text:s/>–<text:s/>Mar<text:s/>202</text:span><text:span text:style-name="T248_3">6</text:span></text:p>
          </table:table-cell>
          <table:table-cell table:style-name="Cell89">
            <text:p text:style-name="P249"><text:span text:style-name="T249_1">50</text:span><text:span text:style-name="T249_2"><text:s/>individuals,<text:s/></text:span><text:span text:style-name="T249_3">5</text:span><text:span text:style-name="T249_4"><text:s/>organisations</text:span></text:p>
          </table:table-cell>
          <table:table-cell table:style-name="Cell90">
            <text:p text:style-name="P250"><text:span text:style-name="T250_1">115</text:span><text:span text:style-name="T250_2"><text:s/>individuals,<text:s/></text:span><text:span text:style-name="T250_3">26</text:span><text:span text:style-name="T250_4"><text:s/>organisations</text:span></text:p>
          </table:table-cell>
          <table:table-cell table:style-name="Cell91">
            <text:p text:style-name="P251"><text:span text:style-name="T251_1">Exceeded</text:span></text:p>
          </table:table-cell>
        </table:table-row>
        <table:table-row table:style-name="Row18">
          <table:covered-table-cell table:style-name="Cell92">
            <text:p text:style-name="P252"/>
          </table:covered-table-cell>
          <table:table-cell table:style-name="Cell93">
            <text:p text:style-name="P253"><text:span text:style-name="T253_1">3<text:s/>business<text:s/>environment<text:s/>constraints<text:s/>faced<text:s/>by<text:s/>the<text:s/>Ethiopian<text:s/>textile<text:s/>and<text:s/>garment<text:s/>sector<text:s/>are<text:s/>eased<text:s/>based<text:s/>on<text:s/>policy<text:s/>advisory<text:s/>by<text:s/>the<text:s/>project.</text:span></text:p>
          </table:table-cell>
          <table:table-cell table:style-name="Cell94">
            <text:p text:style-name="P254"><text:span text:style-name="T254_1">Apr<text:s/></text:span><text:span text:style-name="T254_2">202</text:span><text:span text:style-name="T254_3">5</text:span><text:span text:style-name="T254_4"><text:s/>–<text:s/>Mar<text:s/>202</text:span><text:span text:style-name="T254_5">6</text:span></text:p>
          </table:table-cell>
          <table:table-cell table:style-name="Cell95">
            <text:p text:style-name="P255"><text:span text:style-name="T255_1">1</text:span></text:p>
          </table:table-cell>
          <table:table-cell table:style-name="Cell96">
            <text:p text:style-name="P256"><text:span text:style-name="T256_1">2</text:span></text:p>
          </table:table-cell>
          <table:table-cell table:style-name="Cell97">
            <text:p text:style-name="P257"><text:span text:style-name="T257_1">Exceeded</text:span></text:p>
          </table:table-cell>
        </table:table-row>
      </table:table>
      <text:p text:style-name="P258"/>
      <text:p text:style-name="P259"><text:span text:style-name="T259_1"><text:s/></text:span></text:p>
      <text:p text:style-name="P260"><text:span text:style-name="T260_1">Special<text:s/>Economic<text:s/>Zone<text:s/>manufacturing</text:span><text:span text:style-name="T260_2"><text:s/>performance</text:span></text:p>
      <text:p text:style-name="P261"><text:span text:style-name="T261_1">Total<text:s/>exports<text:s/>across<text:s/>the<text:s/>six<text:s/>SEZs<text:s/></text:span><text:span text:style-name="T261_2">that<text:s/>are<text:s/>supported<text:s/>by<text:s/>the<text:s/>programme<text:s/></text:span><text:span text:style-name="T261_3">rose<text:s/>significantly<text:s/>to<text:s/>USD<text:s/>217.7<text:s/>million<text:s/>(April<text:s/>2025–March<text:s/>2026),<text:s/>nearly<text:s/>doubling<text:s/>from<text:s/>USD<text:s/>117<text:s/>million</text:span><text:span text:style-name="T261_4"><text:s/>in</text:span><text:span text:style-name="T261_5"><text:s/>the<text:s/>previous<text:s/>year</text:span><text:span text:style-name="T261_6">.<text:s/>However,<text:s/>the<text:s/>performance<text:s/>and<text:s/>resilience<text:s/>of<text:s/>individual<text:s/>IPs<text:s/></text:span><text:span text:style-name="T261_7">vary</text:span><text:span text:style-name="T261_8"><text:s/>significantly.<text:s/>The<text:s/>export<text:s/>growth<text:s/>was<text:s/></text:span><text:span text:style-name="T261_9">driven<text:s/>largely<text:s/>by<text:s/>exceptional<text:s/>growth<text:s/>in<text:s/>Hawassa<text:s/>SEZ<text:s/>(USD<text:s/>136.6<text:s/>million)<text:s/>and<text:s/></text:span><text:span text:style-name="T261_10">a<text:s/></text:span><text:span text:style-name="T261_11">solid<text:s/>contribution</text:span><text:span text:style-name="T261_12"><text:s/>from<text:s/>Bole<text:s/>Lemi<text:s/></text:span><text:span text:style-name="T261_13">–<text:s/>both<text:s/>of<text:s/>which<text:s/>reflect<text:s/>strong<text:s/>investor<text:s/>confidence,<text:s/>expanding<text:s/>infrastructure,<text:s/>and<text:s/>favourable<text:s/>external<text:s/>conditions<text:s/>such<text:s/>as<text:s/></text:span><text:span text:style-name="T261_14">USA’s<text:s/></text:span><text:span text:style-name="T261_15">tariff<text:s/>shifts<text:s/>and<text:s/>reliable<text:s/>energy<text:s/>supply.<text:s/></text:span><text:span text:style-name="T261_16">Kombolcha</text:span><text:span text:style-name="T261_17"><text:s/>also<text:s/>had<text:s/>a<text:s/>solid<text:s/>contribution<text:s/></text:span><text:span text:style-name="T261_18">to<text:s/>exports<text:s/>and<text:s/></text:span><text:span text:style-name="T261_19">recorded<text:s/>robust<text:s/>expansion<text:s/>in<text:s/>both<text:s/>output<text:s/>and<text:s/>jobs</text:span><text:span text:style-name="T261_20">.</text:span><text:span text:style-name="T261_21"><text:s/>Adama<text:s/>showed<text:s/>moderate<text:s/>but<text:s/>volatile<text:s/>growth<text:s/>and<text:s/>faces<text:s/>near-term<text:s/>risks<text:s/>from<text:s/>company<text:s/>exits.</text:span><text:span text:style-name="T261_22"><text:s/>Overall<text:s/>employment<text:s/>in<text:s/>SEZs<text:s/>also<text:s/>increase</text:span><text:span text:style-name="T261_23">d<text:s/></text:span><text:span text:style-name="T261_24">by<text:s/>nearly<text:s/>20,000<text:s/>jobs,<text:s/>reaching<text:s/>67,449,<text:s/>with<text:s/>Bole<text:s/>Lemi<text:s/>and<text:s/>Hawassa<text:s/>again<text:s/>leading<text:s/>growth.<text:s/></text:span><text:span text:style-name="T261_25"><text:s/></text:span></text:p>
      <text:p text:style-name="P262"><text:span text:style-name="T262_1">By<text:s/>contrast,<text:s/>Dire<text:s/>Dawa<text:s/>and<text:s/>Debre<text:s/>Birhan<text:s/>struggled<text:s/>with<text:s/>low<text:s/>utilisation,<text:s/>unstable<text:s/>export<text:s/>performance,<text:s/>and<text:s/>declining<text:s/>employment,<text:s/>partly<text:s/>due<text:s/>to</text:span><text:span text:style-name="T262_2"><text:s/>difficulties<text:s/>finding<text:s/>alter</text:span><text:span text:style-name="T262_3">native<text:s/>markets<text:s/>to<text:s/>the<text:s/>USA<text:s/>which<text:s/>was<text:s/>lost<text:s/></text:span><text:span text:style-name="T262_4">because<text:s/>of<text:s/>Ethiopia’<text:s/>s</text:span><text:span text:style-name="T262_5">uspension</text:span><text:span text:style-name="T262_6"><text:s/></text:span><text:span text:style-name="T262_7">from<text:s/></text:span><text:span text:style-name="T262_8">AGOA</text:span><text:span text:style-name="T262_9"><text:s/>scheme</text:span><text:span text:style-name="T262_10">,<text:s/>investor<text:s/>constraints,<text:s/>and<text:s/>operational<text:s/>bottlenecks.<text:s/>Across<text:s/>the<text:s/>sector,<text:s/>common<text:s/>challenges<text:s/>persist,<text:s/>including<text:s/>foreign<text:s/>exchange<text:s/>shortages,<text:s/>logistics<text:s/>inefficiencies,<text:s/>workforce<text:s/>issues,<text:s/>and<text:s/>reduced<text:s/>competitiveness<text:s/>from<text:s/>external<text:s/>shocks.</text:span><text:span text:style-name="T262_11"><text:s/></text:span><text:span text:style-name="T262_12">Overall,<text:s/>the<text:s/></text:span><text:span text:style-name="T262_13">SEZs<text:s/>are<text:s/>experiencing</text:span><text:span text:style-name="T262_14"><text:s/>solid<text:s/>upward<text:s/>momentum</text:span><text:span text:style-name="T262_15">,</text:span><text:span text:style-name="T262_16"><text:s/>but<text:s/></text:span><text:span text:style-name="T262_17">this<text:s/></text:span><text:span text:style-name="T262_18">remains<text:s/>uneven,<text:s/>with<text:s/>future<text:s/>growth<text:s/>dependent<text:s/>on<text:s/>addressing<text:s/>structural<text:s/>constraints<text:s/>and<text:s/>sustaining<text:s/>investor<text:s/>confidence.</text:span><text:span text:style-name="T262_19"><text:s/>T</text:span><text:span text:style-name="T262_20">he<text:s/></text:span><text:span text:style-name="T262_21">TAG</text:span><text:span text:style-name="T262_22"><text:s/>sector<text:s/>specifically</text:span><text:span text:style-name="T262_23"><text:s/></text:span><text:span text:style-name="T262_24">has<text:s/>shown<text:s/>strong<text:s/>overall<text:s/>resilience<text:s/>over<text:s/>the<text:s/>past<text:s/>year,<text:s/>with<text:s/>clear<text:s/>gains<text:s/>in<text:s/>exports<text:s/>and<text:s/>employment<text:s/>across<text:s/>most<text:s/>SEZs<text:s/>despite<text:s/>some<text:s/>uneven<text:s/>performance<text:s/>at<text:s/>park<text:s/>level</text:span><text:span text:style-name="T262_25">.</text:span><text:span text:style-name="T262_26"><text:s/></text:span></text:p>
      <text:p text:style-name="P263"><text:span text:style-name="T263_1">T</text:span><text:span text:style-name="T263_2">he<text:s/>programme’s<text:s/></text:span><text:span text:style-name="T263_3">support<text:s/>has<text:s/></text:span><text:span text:style-name="T263_4">con</text:span><text:span text:style-name="T263_5">tribut</text:span><text:span text:style-name="T263_6">ed</text:span><text:span text:style-name="T263_7"><text:s/>to<text:s/>t</text:span><text:span text:style-name="T263_8">his<text:s/>positive<text:s/>trend<text:s/></text:span><text:span text:style-name="T263_9">in<text:s/>IPs<text:s/>and<text:s/></text:span><text:span text:style-name="T263_10">the<text:s/></text:span><text:span text:style-name="T263_11">TAG<text:s/>sector</text:span><text:span text:style-name="T263_12">.</text:span><text:span text:style-name="T263_13"><text:s/></text:span><text:span text:style-name="T263_14">It<text:s/>provided</text:span><text:span text:style-name="T263_15"><text:s/>improved<text:s/>market<text:s/>linkages<text:s/>and<text:s/>participation<text:s/>in<text:s/>trade<text:s/>fairs,<text:s/>enabling<text:s/>firms<text:s/>to<text:s/>secure<text:s/>new<text:s/>orders.<text:s/></text:span><text:span text:style-name="T263_16">It<text:s/>also<text:s/>improved<text:s/>work<text:s/>conditions<text:s/>in</text:span><text:span text:style-name="T263_17"><text:s/>IP</text:span><text:span text:style-name="T263_18">s</text:span><text:span text:style-name="T263_19">,<text:s/></text:span><text:span text:style-name="T263_20">supported<text:s/>sustain</text:span><text:span text:style-name="T263_21">ability<text:s/>initiatives<text:s/>and<text:s/>promoted<text:s/>adoption<text:s/>of<text:s/>best<text:s/>practices<text:s/>which<text:s/>makes<text:s/></text:span><text:span text:style-name="T263_22">IPs<text:s/>and<text:s/>compan</text:span><text:span text:style-name="T263_23">ies<text:s/>more<text:s/>productive<text:s/>and<text:s/>attractive<text:s/>for<text:s/>buyers.<text:s/></text:span><text:span text:style-name="T263_24">The<text:s/></text:span><text:span text:style-name="T263_25">TAG</text:span><text:span text:style-name="T263_26"><text:s/>sector<text:s/>was<text:s/></text:span><text:span text:style-name="T263_27">a<text:s/>major</text:span><text:span text:style-name="T263_28"><text:s/>factor<text:s/>in<text:s/>the<text:s/>strong<text:s/>export<text:s/>growth<text:s/>story<text:s/>at<text:s/>Hawassa<text:s/>SEZ,<text:s/>as<text:s/>companies<text:s/>have<text:s/>diverted<text:s/>manufacturing<text:s/>to<text:s/>Ethiopia<text:s/>due<text:s/>to<text:s/></text:span><text:span text:style-name="T263_29">higher<text:s/></text:span><text:span text:style-name="T263_30">US<text:s/>tariffs<text:s/>on<text:s/>other<text:s/>TAG<text:s/>manufacturing<text:s/>countries<text:s/>such<text:s/>as<text:s/>Bangladesh.<text:s/>However,<text:s/>interviews<text:s/>held<text:s/>as<text:s/>part<text:s/>of<text:s/>the<text:s/>Annual<text:s/>Review<text:s/></text:span><text:span text:style-name="T263_31">also<text:s/>suggested</text:span><text:span text:style-name="T263_32"><text:s/>that<text:s/>the<text:s/>growth<text:s/>was<text:s/></text:span><text:span text:style-name="T263_33">partially</text:span><text:span text:style-name="T263_34"><text:s/>driven<text:s/>by<text:s/></text:span><text:span text:style-name="T263_35">emerging<text:s/></text:span><text:span text:style-name="T263_36">green<text:s/>tech</text:span><text:span text:style-name="T263_37">nology</text:span><text:span text:style-name="T263_38"><text:s/>sectors<text:s/>such<text:s/>as<text:s/>solar<text:s/>cell<text:s/>manufacturing.<text:s/></text:span></text:p>
      <text:p text:style-name="P264"/>
      <text:p text:style-name="P265"><text:span text:style-name="T265_1">Business<text:s/>environment<text:s/>constraints</text:span></text:p>
      <text:p text:style-name="P266"><text:span text:style-name="T266_1">Ethiopia’s<text:s/>manufacturing<text:s/>sector<text:s/>has<text:s/></text:span><text:span text:style-name="T266_2">advantages<text:s/>of<text:s/>low-cost<text:s/>labour,<text:s/>a<text:s/>large<text:s/>young<text:s/>workforce<text:s/>and<text:s/></text:span><text:span text:style-name="T266_3">IP</text:span><text:span text:style-name="T266_4">s</text:span><text:span text:style-name="T266_5"><text:s/>with<text:s/></text:span><text:span text:style-name="T266_6">good<text:s/>infrastructure</text:span><text:span text:style-name="T266_7">.<text:s/></text:span><text:span text:style-name="T266_8">However,<text:s/>several<text:s/>business<text:s/>environment<text:s/>constraints<text:s/>impact<text:s/>manufacturing<text:s/>investment<text:s/>in<text:s/>the<text:s/></text:span><text:span text:style-name="T266_9">TAG</text:span><text:span text:style-name="T266_10"><text:s/>subsector.<text:s/></text:span><text:span text:style-name="T266_11">Unpredictable<text:s/>regulatory<text:s/>and<text:s/>tax<text:s/>enforcement<text:s/>practices,<text:s/></text:span><text:span text:style-name="T266_12">f</text:span><text:span text:style-name="T266_13">oreign<text:s/>currency<text:s/>shortages</text:span><text:span text:style-name="T266_14">,<text:s/>high<text:s/>l</text:span><text:span text:style-name="T266_15">ogistics<text:s/>costs<text:s/>and<text:s/>lead<text:s/>times</text:span><text:span text:style-name="T266_16">,</text:span><text:span text:style-name="T266_17"><text:s/>inefficient<text:s/>customs<text:s/>processes</text:span><text:span text:style-name="T266_18">,</text:span><text:span text:style-name="T266_19"><text:s/></text:span><text:span text:style-name="T266_20">high<text:s/>labour<text:s/>turnover<text:s/>rates</text:span><text:span text:style-name="T266_21">,<text:s/></text:span><text:span text:style-name="T266_22">and<text:s/></text:span><text:span text:style-name="T266_23">ongoing<text:s/></text:span><text:span text:style-name="T266_24">conflict<text:s/>and</text:span><text:span text:style-name="T266_25"><text:s/>insecurity</text:span><text:span text:style-name="T266_26"><text:s/>pose<text:s/>serious<text:s/>threat<text:s/>to<text:s/>the<text:s/>continued<text:s/>growth<text:s/>of<text:s/>the<text:s/>sector.</text:span><text:span text:style-name="T266_27"><text:s/>The<text:s/>third<text:s/>pillar<text:s/>of<text:s/>the<text:s/>programme<text:s/></text:span><text:span text:style-name="T266_28">(output<text:s/>3)<text:s/>is<text:s/>focused<text:s/>on<text:s/>developing<text:s/>solutions<text:s/>to<text:s/>addressed<text:s/>some<text:s/>of<text:s/>these<text:s/>pressing<text:s/>challenges<text:s/>in<text:s/>collaboration<text:s/>with<text:s/></text:span><text:span text:style-name="T266_29">the<text:s/>government,<text:s/>investors<text:s/>and<text:s/>other<text:s/>development<text:s/>partners.</text:span></text:p>
      <text:p text:style-name="P267"/>
      <text:p text:style-name="P268"/>
      <text:p text:style-name="P269"><text:span text:style-name="T269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<text:p text:style-name="P270"/>
      <text:p text:style-name="P271"><text:span text:style-name="T271_1">Recommendation:<text:s/></text:span><text:span text:style-name="T271_2">The<text:s/>reviewer<text:s/>recommends<text:s/>reviewing<text:s/>whether<text:s/>the<text:s/>logframe<text:s/>targets<text:s/>are<text:s/>ambitious<text:s/>enough,<text:s/>given<text:s/>strong<text:s/>progress<text:s/>and<text:s/>government<text:s/>momentum.<text:s/>This<text:s/>should<text:s/>consider<text:s/>potential<text:s/>future<text:s/>UK<text:s/>budget<text:s/>reductions.<text:s/>FCDO<text:s/>and<text:s/>GIZ<text:s/>to<text:s/>agree<text:s/>an<text:s/>approach<text:s/>by<text:s/>December<text:s/>2025.</text:span></text:p>
      <text:p text:style-name="P272"><text:span text:style-name="T272_1">Progress</text:span><text:span text:style-name="T272_2">:<text:s/></text:span><text:span text:style-name="T272_3">Ongoing</text:span><text:span text:style-name="T272_4">.<text:s/>Given<text:s/>decisions<text:s/>around<text:s/>further<text:s/>budget<text:s/>cuts<text:s/>and<text:s/>early<text:s/>closure<text:s/>of<text:s/>the<text:s/>programme,<text:s/>a<text:s/>new<text:s/>logframe<text:s/>will<text:s/>be<text:s/>required<text:s/>to<text:s/>reflect<text:s/>the<text:s/>new<text:s/>project<text:s/>end<text:s/>in<text:s/>December<text:s/>2026.<text:s/>This<text:s/>will<text:s/>largely<text:s/>mean<text:s/>that<text:s/>logframe<text:s/>targets<text:s/>for<text:s/>March<text:s/>202</text:span><text:span text:style-name="T272_5">7</text:span><text:span text:style-name="T272_6"><text:s/>will<text:s/>apply<text:s/>to<text:s/>December<text:s/>2026.<text:s/></text:span></text:p>
      <text:p text:style-name="P273"/>
      <text:p text:style-name="P274"><text:span text:style-name="T274_1">Key<text:s/>lessons<text:s/>and<text:s/>recommendations<text:s/>for<text:s/>the<text:s/>year<text:s/>ahead<text:s/></text:span></text:p>
      <text:p text:style-name="P275"><text:span text:style-name="T275_1">The<text:s/>programme<text:s/></text:span><text:span text:style-name="T275_2">has<text:s/>helped<text:s/>companies<text:s/>to<text:s/></text:span><text:span text:style-name="T275_3">improve<text:s/>competitiveness,<text:s/>increase<text:s/>resilience<text:s/>to<text:s/>shocks<text:s/>and<text:s/>help<text:s/></text:span><text:span text:style-name="T275_4">maintain<text:s/>existing<text:s/>orders<text:s/>and<text:s/>secure<text:s/>new<text:s/>orders.<text:s/>This<text:s/>has<text:s/>been<text:s/>delivered<text:s/>through</text:span><text:span text:style-name="T275_5"><text:s/>targeted<text:s/>activities<text:s/>at<text:s/>firm<text:s/>level</text:span><text:span text:style-name="T275_6">,<text:s/></text:span><text:span text:style-name="T275_7">improved<text:s/>coordination<text:s/>mechanisms<text:s/>to<text:s/>handle<text:s/>issues<text:s/>for<text:s/>investors,<text:s/>and<text:s/>an<text:s/>airf</text:span><text:span text:style-name="T275_8">reight<text:s/>deal<text:s/>with<text:s/>Ethiopian<text:s/>airlines</text:span><text:span text:style-name="T275_9">.</text:span><text:span text:style-name="T275_10"><text:s/></text:span><text:span text:style-name="T275_11">However,<text:s/></text:span><text:span text:style-name="T275_12">given<text:s/>the<text:s/>wider<text:s/>business<text:s/>environment<text:s/>constraints</text:span><text:span text:style-name="T275_13"><text:s/>(</text:span><text:span text:style-name="T275_14">some<text:s/></text:span><text:span text:style-name="T275_15">that<text:s/></text:span><text:span text:style-name="T275_16">remain<text:s/>unaddressed)</text:span><text:span text:style-name="T275_17">,<text:s/></text:span><text:span text:style-name="T275_18">Ethiopia’s<text:s/>manufacturing<text:s/>exports<text:s/>remain<text:s/>modest<text:s/>at<text:s/></text:span><text:span text:style-name="T275_19">~</text:span><text:span text:style-name="T275_20">$</text:span><text:span text:style-name="T275_21">3</text:span><text:span text:style-name="T275_22">00m<text:s/>a<text:s/>year</text:span><text:span text:style-name="T275_23"><text:s/>and<text:s/>the<text:s/>contribution<text:s/>of<text:s/>the<text:s/>manufacturing<text:s/>sector<text:s/>to<text:s/>GDP<text:s/>has<text:s/>been<text:s/>stagnant<text:s/>at<text:s/>around<text:s/>4-5%<text:s/>of<text:s/>GDP</text:span><text:span text:style-name="T275_24">.<text:s/></text:span><text:span text:style-name="T275_25">Therefore,<text:s/>broader<text:s/>economic<text:s/>and<text:s/>policy<text:s/>barriers<text:s/>continue<text:s/>to<text:s/>impact-level<text:s/>progress</text:span><text:span text:style-name="T275_26">.</text:span><text:span text:style-name="T275_27"><text:s/>As<text:s/>a<text:s/>result</text:span><text:span text:style-name="T275_28">,</text:span><text:span text:style-name="T275_29"><text:s/>a<text:s/>decision<text:s/>was<text:s/>taken<text:s/>to<text:s/>exit<text:s/></text:span><text:span text:style-name="T275_30">from<text:s/></text:span><text:span text:style-name="T275_31">the<text:s/>programme<text:s/>by<text:s/>December<text:s/>202</text:span><text:span text:style-name="T275_32">6</text:span><text:span text:style-name="T275_33">.<text:s/>T</text:span><text:span text:style-name="T275_34">he<text:s/>logframe<text:s/>targets<text:s/>for<text:s/>March<text:s/></text:span><text:span text:style-name="T275_35">202</text:span><text:span text:style-name="T275_36">7</text:span><text:span text:style-name="T275_37"><text:s/>will<text:s/></text:span><text:span text:style-name="T275_38">however<text:s/></text:span><text:span text:style-name="T275_39">remain<text:s/>constant<text:s/>through<text:s/>to<text:s/>December<text:s/>2026.<text:s/></text:span></text:p>
      <text:p text:style-name="P276"/>
      <text:p text:style-name="P277"><text:span text:style-name="T277_1">Recommendations<text:s/>for<text:s/>the<text:s/>year<text:s/>ahead</text:span></text:p>
      <text:p text:style-name="P278"/>
      <text:p text:style-name="P279"><text:span text:style-name="T279_1">Recommendation<text:s/>1:</text:span><text:span text:style-name="T279_2"><text:s/>Given<text:s/>the<text:s/>decision<text:s/>to<text:s/>close<text:s/>the<text:s/>programme<text:s/>by<text:s/>end<text:s/>December<text:s/>202</text:span><text:span text:style-name="T279_3">6</text:span><text:span text:style-name="T279_4"><text:s/>and<text:s/></text:span><text:span text:style-name="T279_5">mainly</text:span><text:span text:style-name="T279_6"><text:s/>provide<text:s/>FY26/27<text:s/>budget<text:s/>towards<text:s/>activities<text:s/>that<text:s/>ensure<text:s/>a<text:s/>responsible<text:s/>closure,<text:s/></text:span><text:span text:style-name="T279_7">t</text:span><text:span text:style-name="T279_8">he<text:s/>programme<text:s/>team<text:s/></text:span><text:span text:style-name="T279_9">and<text:s/>implementing<text:s/>partner<text:s/></text:span><text:span text:style-name="T279_10">should<text:s/></text:span><text:span text:style-name="T279_11">aim<text:s/>to<text:s/></text:span><text:span text:style-name="T279_12">attain<text:s/></text:span><text:span text:style-name="T279_13">the<text:s/>logframe<text:s/>targets<text:s/></text:span><text:span text:style-name="T279_14">set<text:s/></text:span><text:span text:style-name="T279_15">for<text:s/></text:span><text:span text:style-name="T279_16">September<text:s/>2027</text:span><text:span text:style-name="T279_17"><text:s/></text:span><text:span text:style-name="T279_18">by<text:s/>the<text:s/>end<text:s/>of</text:span><text:span text:style-name="T279_19"><text:s/>December<text:s/>2026.</text:span></text:p>
      <text:p text:style-name="P280"><text:span text:style-name="T280_1"><text:s/></text:span><text:span text:style-name="T280_2"><text:line-break/></text:span><text:span text:style-name="T280_3">Justify<text:s/>whether<text:s/>the<text:s/>programme<text:s/>should<text:s/>continue,<text:s/>based<text:s/>on<text:s/>its<text:s/>own<text:s/>merits<text:s/>and<text:s/>in<text:s/>the<text:s/>context<text:s/>of<text:s/>the<text:s/>wider<text:s/>portfolio<text:s/></text:span></text:p>
      <text:p text:style-name="P281"/>
      <text:p text:style-name="P282"><text:span text:style-name="T282_1">The<text:s/>programme<text:s/></text:span><text:span text:style-name="T282_2">will<text:s/>close<text:s/>in<text:s/>December<text:s/>2026,<text:s/></text:span><text:span text:style-name="T282_3">9<text:s/>months<text:s/>earlier<text:s/>than<text:s/>planned<text:s/>in<text:s/>September<text:s/>2027.<text:s/>This<text:s/>decision<text:s/></text:span><text:span text:style-name="T282_4">was<text:s/>made</text:span><text:span text:style-name="T282_5"><text:s/>in<text:s/>the<text:s/>context<text:s/>of<text:s/></text:span><text:span text:style-name="T282_6">a<text:s/>strategic<text:s/>review<text:s/>of<text:s/>the<text:s/>UK’s<text:s/>economic<text:s/>development<text:s/>portfolio<text:s/>in<text:s/>Ethiopia<text:s/></text:span><text:span text:style-name="T282_7">in<text:s/>order<text:s/>to</text:span><text:span text:style-name="T282_8"><text:s/>align<text:s/>with<text:s/>a<text:s/>Modern<text:s/>Development<text:s/>Partnerships<text:s/>approach</text:span><text:span text:style-name="T282_9"><text:s/>and<text:s/></text:span><text:span text:style-name="T282_10">FCDO-wide<text:s/>budget<text:s/>cuts<text:s/>following<text:s/>the<text:s/>decision<text:s/>to<text:s/>cut<text:s/>ODA<text:s/>to<text:s/>0.</text:span><text:span text:style-name="T282_11">3%<text:s/>of<text:s/>GNI<text:s/></text:span><text:span text:style-name="T282_12">by<text:s/>2027</text:span><text:span text:style-name="T282_13">.<text:s/>The<text:s/>decision<text:s/>to<text:s/>close<text:s/>the<text:s/>programme<text:s/></text:span><text:span text:style-name="T282_14">was<text:s/>not<text:s/>made</text:span><text:span text:style-name="T282_15"><text:s/></text:span><text:span text:style-name="T282_16">as<text:s/>a<text:s/>result<text:s/>of</text:span><text:span text:style-name="T282_17"><text:s/></text:span><text:span text:style-name="T282_18">any</text:span><text:span text:style-name="T282_19"><text:s/>delivery</text:span><text:span text:style-name="T282_20"><text:s/>issues:<text:s/>the<text:s/>programme<text:s/>has<text:s/>shown<text:s/>flexibility<text:s/>to<text:s/>deliver<text:s/>impactful<text:s/>outcomes<text:s/>throughout<text:s/>the<text:s/>course<text:s/>of<text:s/>its<text:s/></text:span><text:span text:style-name="T282_21">implementation<text:s/>period</text:span><text:span text:style-name="T282_22">.<text:s/>However,<text:s/>the<text:s/>decision<text:s/>was<text:s/>taken<text:s/>to<text:s/>prioritise<text:s/>other<text:s/>elements<text:s/>of<text:s/>the<text:s/>Climate,<text:s/>Economic,<text:s/>Trade<text:s/>and<text:s/>Investment<text:s/>team’s<text:s/>ODA<text:s/>portfolio<text:s/>given<text:s/>those<text:s/>programmes<text:s/>are<text:s/>either<text:s/>working<text:s/>to<text:s/>support</text:span><text:span text:style-name="T282_23"><text:s/>macroeconomic<text:s/>stability<text:s/>and<text:s/>resilience,</text:span><text:span text:style-name="T282_24"><text:s/>which<text:s/>is<text:s/>the<text:s/>most<text:s/>fundamental<text:s/>layer<text:s/>of<text:s/>support<text:s/>provided<text:s/>by<text:s/>FCDO,</text:span><text:span text:style-name="T282_25"><text:s/>or<text:s/>that<text:s/>they<text:s/>support<text:s/>economic<text:s/>transformation<text:s/>at<text:s/></text:span><text:span text:style-name="T282_26">the<text:s/>higher<text:s/>business<text:s/>environment<text:s/>reform<text:s/>level,<text:s/>which<text:s/>provides<text:s/>greater<text:s/>value<text:s/>for<text:s/>money</text:span><text:span text:style-name="T282_27">.<text:s/></text:span><text:span text:style-name="T282_28">Another<text:s/>factor<text:s/>in<text:s/>the<text:s/>decision<text:s/>was<text:s/>due<text:s/>to<text:s/>the<text:s/>programme<text:s/>taking<text:s/>a<text:s/>strong<text:s/>focus<text:s/>on<text:s/>the<text:s/></text:span><text:span text:style-name="T282_29">TAG</text:span><text:span text:style-name="T282_30"><text:s/>sector,<text:s/>given<text:s/>its<text:s/>importance<text:s/>in<text:s/>job<text:s/>creation,<text:s/></text:span><text:span text:style-name="T282_31">in<text:s/>particular<text:s/>for</text:span><text:span text:style-name="T282_32"><text:s/>women.<text:s/>However,<text:s/></text:span><text:span text:style-name="T282_33">it<text:s/></text:span><text:span text:style-name="T282_34">has<text:s/>become</text:span><text:span text:style-name="T282_35"><text:s/>clear<text:s/>that<text:s/>the<text:s/></text:span><text:span text:style-name="T282_36">TAG</text:span><text:span text:style-name="T282_37"><text:s/>sector<text:s/>alone<text:s/>will<text:s/>not<text:s/>deliver<text:s/>economic<text:s/>transformation<text:s/>in<text:s/>Ethiopia</text:span><text:span text:style-name="T282_38">;</text:span><text:span text:style-name="T282_39"><text:s/>the<text:s/>Government<text:s/>is<text:s/>currently<text:s/>increasingly<text:s/>focused<text:s/>on<text:s/>high<text:s/>tech<text:s/>and<text:s/>green<text:s/>sectors<text:s/>such<text:s/>as<text:s/>solar<text:s/>cell<text:s/>manufacturing,<text:s/>as<text:s/>well<text:s/>as<text:s/>pharmaceutical<text:s/>manufacturing<text:s/>to<text:s/>meet<text:s/>national<text:s/>demand<text:s/>and<text:s/>increase<text:s/>health<text:s/>sovereignty.<text:s/>Therefore,<text:s/></text:span><text:span text:style-name="T282_40">aligning<text:s/>with<text:s/>FCDO’s<text:s/>shift<text:s/>to<text:s/>Modern<text:s/>Development<text:s/>Partnerships<text:s/>approach<text:s/></text:span><text:span text:style-name="T282_41">and<text:s/>reasons<text:s/>outlined<text:s/>above,<text:s/></text:span><text:span text:style-name="T282_42">a<text:s/>decision<text:s/></text:span><text:span text:style-name="T282_43">was<text:s/>taken</text:span><text:span text:style-name="T282_44"><text:s/>to<text:s/>support<text:s/>industriali</text:span><text:span text:style-name="T282_45">s</text:span><text:span text:style-name="T282_46">ation<text:s/>in<text:s/>a<text:s/>more<text:s/>sector-neutral<text:s/>way</text:span><text:span text:style-name="T282_47">.<text:s/></text:span><text:span text:style-name="T282_48">It<text:s/>should<text:s/></text:span><text:span text:style-name="T282_49">be<text:s/>noted</text:span><text:span text:style-name="T282_50"><text:s/>that<text:s/>the<text:s/>Sus</text:span><text:span text:style-name="T282_51">tainable<text:s/>Industrial<text:s/>Clusters<text:s/>II<text:s/>project<text:s/>will<text:s/>continue<text:s/>to<text:s/></text:span><text:span text:style-name="T282_52">be<text:s/>implemented</text:span><text:span text:style-name="T282_53"><text:s/>by<text:s/>GIZ<text:s/></text:span><text:span text:style-name="T282_54">with</text:span><text:span text:style-name="T282_55"><text:s/>to<text:s/>funding<text:s/>from<text:s/>the<text:s/>Government<text:s/>of<text:s/>Germany.<text:s/></text:span></text:p>
      <text:p text:style-name="P283"/>
      <text:p text:style-name="P284"><text:span text:style-name="T284_1">Delivery<text:s/>against<text:s/>the<text:s/>outputs<text:s/>and<text:s/>outcomes<text:s/>is<text:s/></text:span><text:span text:style-name="T284_2">strong,</text:span><text:span text:style-name="T284_3"><text:s/>and</text:span><text:span text:style-name="T284_4"><text:s/>the<text:s/>programme<text:s/>has<text:s/>met<text:s/>or<text:s/>exceeded<text:s/>expectations<text:s/>and<text:s/>demonstrates<text:s/></text:span><text:span text:style-name="T284_5">good<text:s/>value</text:span><text:span text:style-name="T284_6"><text:s/>for<text:s/>money.</text:span><text:span text:style-name="T284_7"><text:s/>The<text:s/>programme<text:s/>has<text:s/>built<text:s/>good<text:s/>momentum<text:s/>in<text:s/>delivering<text:s/>business<text:s/>environment<text:s/>easing<text:s/>with<text:s/>the<text:s/>government<text:s/>and<text:s/>has<text:s/>a<text:s/>good<text:s/></text:span><text:span text:style-name="T284_8">track<text:s/>record</text:span><text:span text:style-name="T284_9"><text:s/>of<text:s/>delivery<text:s/>for<text:s/>individual<text:s/>companies<text:s/>and<text:s/>each<text:s/>Industrial<text:s/>Park.<text:s/></text:span><text:span text:style-name="T284_10">The<text:s/>decision<text:s/>to<text:s/>cut<text:s/>the<text:s/>budget<text:s/>and<text:s/>exit<text:s/>the<text:s/>programme<text:s/>earlier<text:s/>than<text:s/>planned<text:s/>will<text:s/>mean<text:s/>that<text:s/>the<text:s/>programme<text:s/>is<text:s/>unable<text:s/>to<text:s/></text:span><text:span text:style-name="T284_11">increase<text:s/>its<text:s/>level<text:s/>of<text:s/>impact<text:s/>during<text:s/>this<text:s/>period<text:s/>of<text:s/>strong<text:s/>momentum.<text:s/></text:span><text:span text:style-name="T284_12">As<text:s/>part<text:s/>of<text:s/>a<text:s/>responsible<text:s/>exit,<text:s/>FCDO<text:s/>must<text:s/>commit<text:s/>funds<text:s/>to<text:s/>enable<text:s/>the<text:s/>responsible<text:s/>handover<text:s/>or<text:s/>conclusion<text:s/>of<text:s/>these<text:s/>activities.<text:s/></text:span></text:p>
      <text:p text:style-name="P285"/>
      <text:p text:style-name="P286"/>
      <text:h text:style-name="P287" text:outline-level="2"><text:span text:style-name="T287_1">C.<text:s/>DETAILED<text:s/>OUTPUT<text:s/>SCORING</text:span><text:span text:style-name="T287_2"><text:s/></text:span></text:h>
      <text:p text:style-name="P288"/>
      <table:table table:style-name="Table5"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row table:style-name="Row19">
          <table:table-cell table:style-name="Cell98">
            <text:p text:style-name="P289"><text:span text:style-name="T289_1">Output<text:s/>Title<text:s/></text:span></text:p>
          </table:table-cell>
          <table:table-cell table:style-name="Cell99" table:number-columns-spanned="4">
            <text:p text:style-name="P290"><text:span text:style-name="T290_1">Worker<text:s/>support<text:s/>systems<text:s/>in<text:s/>the<text:s/>selected<text:s/>industrial<text:s/>clusters<text:s/>are<text:s/>improved.</text:span></text:p>
          </table:table-cell>
          <table:covered-table-cell/>
          <table:covered-table-cell/>
          <table:covered-table-cell/>
        </table:table-row>
        <table:table-row table:style-name="Row20">
          <table:table-cell table:style-name="Cell100" table:number-columns-spanned="2">
            <text:p text:style-name="P291"><text:span text:style-name="T291_1">Output<text:s/>number:<text:s/></text:span></text:p>
          </table:table-cell>
          <table:covered-table-cell/>
          <table:table-cell table:style-name="Cell101">
            <text:p text:style-name="P292"><text:span text:style-name="T292_1">1</text:span></text:p>
          </table:table-cell>
          <table:table-cell table:style-name="Cell102">
            <text:p text:style-name="P293"><text:span text:style-name="T293_1">Output<text:s/>Score:<text:s/></text:span></text:p>
          </table:table-cell>
          <table:table-cell table:style-name="Cell103">
            <text:p text:style-name="P294"><text:span text:style-name="T294_1">A</text:span></text:p>
          </table:table-cell>
        </table:table-row>
        <table:table-row table:style-name="Row21">
          <table:table-cell table:style-name="Cell104" table:number-columns-spanned="2">
            <text:p text:style-name="P295"><text:span text:style-name="T295_1">Impact<text:s/>weighting<text:s/>(%):<text:s text:c="2"/></text:span></text:p>
          </table:table-cell>
          <table:covered-table-cell/>
          <table:table-cell table:style-name="Cell105">
            <text:p text:style-name="P296"><text:span text:style-name="T296_1">30%</text:span></text:p>
          </table:table-cell>
          <table:table-cell table:style-name="Cell106">
            <text:p text:style-name="P297"><text:span text:style-name="T297_1">Weighting<text:s/>revised<text:s/>since<text:s/>last<text:s/>AR?<text:s/></text:span></text:p>
          </table:table-cell>
          <table:table-cell table:style-name="Cell107">
            <text:p text:style-name="P298"><text:span text:style-name="T298_1">Up<text:s/>from<text:s/>25%</text:span></text:p>
          </table:table-cell>
        </table:table-row>
      </table:table>
      <text:p text:style-name="P299"/>
      <table:table table:style-name="Table6">
        <table:table-column table:style-name="Column26"/>
        <table:table-column table:style-name="Column27"/>
        <table:table-column table:style-name="Column28"/>
        <table:table-row table:style-name="Row22">
          <table:table-cell table:style-name="Cell108">
            <text:p text:style-name="P300"><text:span text:style-name="T300_1">Indicator(s)<text:s/>by<text:s/>programme<text:s/>end<text:s/>(September<text:s/>2027)</text:span></text:p>
          </table:table-cell>
          <table:table-cell table:style-name="Cell109">
            <text:p text:style-name="P301"><text:span text:style-name="T301_1">Milestone<text:s/>for<text:s/>March<text:s/></text:span><text:span text:style-name="T301_2">202</text:span><text:span text:style-name="T301_3">6</text:span></text:p>
          </table:table-cell>
          <table:table-cell table:style-name="Cell110">
            <text:p text:style-name="P302"><text:span text:style-name="T302_1">Progress<text:s/>against<text:s/>milestone<text:s/>(Oct<text:s/>2024<text:s/>–<text:s/>Mar<text:s/></text:span><text:span text:style-name="T302_2">202</text:span><text:span text:style-name="T302_3">6</text:span><text:span text:style-name="T302_4">)</text:span></text:p>
          </table:table-cell>
        </table:table-row>
        <table:table-row table:style-name="Row23">
          <table:table-cell table:style-name="Cell111">
            <text:p text:style-name="P303"><text:span text:style-name="T303_1">1.1<text:s/>-<text:s/>3,000<text:s/></text:span><text:span text:style-name="T303_2">female</text:span><text:span text:style-name="T303_3"><text:s/>workers<text:s/>in<text:s/>the<text:s/>Ethiopian<text:s/>manufacturing<text:s/>industry<text:s/>have<text:s/>used<text:s/>support<text:s/>services<text:s/>to<text:s/>improve<text:s/>their<text:s/>working<text:s/>conditions<text:s/>(from<text:s/>baseline<text:s/>of<text:s/>886).</text:span></text:p>
          </table:table-cell>
          <table:table-cell table:style-name="Cell112">
            <text:p text:style-name="P304"><text:span text:style-name="T304_1">1700</text:span></text:p>
          </table:table-cell>
          <table:table-cell table:style-name="Cell113">
            <text:p text:style-name="P305"><text:span text:style-name="T305_1">2946</text:span><text:span text:style-name="T305_2"><text:s/>(Exceeded)</text:span><text:span text:style-name="T305_3"><text:s/>–<text:s/>during<text:s/>this<text:s/>reporting<text:s/>period</text:span><text:span text:style-name="T305_4"><text:s/></text:span><text:span text:style-name="T305_5">1658</text:span><text:span text:style-name="T305_6"><text:s/>female<text:s/>workers<text:s/>used<text:s/>support<text:s/>services<text:s/>to<text:s/>improve<text:s/>their<text:s/>working<text:s/>conditions.</text:span><text:span text:style-name="T305_7"><text:s/>These<text:s/>figures<text:s/>are<text:s/>made<text:s/>up<text:s/>of<text:s/>the<text:s/>inception<text:s/>of<text:s/>Buna<text:s/>Tetu<text:s/>services<text:s/>in<text:s/>Adama<text:s/>(300<text:s/>female<text:s/>workers),<text:s/>sexual<text:s/>and<text:s/>reproduction<text:s/>health<text:s/>(SRH),<text:s/>anti-<text:s/>gender-based<text:s/>violence<text:s/>and<text:s/>harassment<text:s/>(GBVH)<text:s/>services<text:s/>(45<text:s/>workers),<text:s/>STOP-related<text:s/>interventions<text:s/>(539<text:s/>workers)<text:s/>and<text:s/>social<text:s/>dialogue<text:s/>engagements<text:s/>(262<text:s/>workers).</text:span></text:p>
          </table:table-cell>
        </table:table-row>
        <table:table-row table:style-name="Row24">
          <table:table-cell table:style-name="Cell114">
            <text:p text:style-name="P306"><text:span text:style-name="T306_1">1.2<text:s/>-<text:s/>Workers<text:s/>in<text:s/>the<text:s/>Ethiopian<text:s/>manufacturing<text:s/>sector<text:s/>have<text:s/>developed<text:s/>10<text:s/>approaches<text:s/>to<text:s/>improve<text:s/>their<text:s/>working<text:s/>and<text:s/>living<text:s/>conditions<text:s/>in<text:s/>collaboration<text:s/>with<text:s/>relevant<text:s/>stakeholders<text:s/>(from<text:s/>a<text:s/>baseline<text:s/>of<text:s/>5).</text:span></text:p>
          </table:table-cell>
          <table:table-cell table:style-name="Cell115">
            <text:p text:style-name="P307"><text:span text:style-name="T307_1">7</text:span></text:p>
          </table:table-cell>
          <table:table-cell table:style-name="Cell116">
            <text:p text:style-name="P308"><text:span text:style-name="T308_1">8<text:s/>(</text:span><text:span text:style-name="T308_2">Exceeded</text:span><text:span text:style-name="T308_3">)<text:s/></text:span><text:span text:style-name="T308_4">–<text:s/></text:span><text:span text:style-name="T308_5">three<text:s/>new<text:s/>approaches<text:s/>to<text:s/>improving<text:s/>working<text:s/>and<text:s/>living<text:s/>conditions<text:s/>have<text:s/>been<text:s/>developed<text:s/>during<text:s/>this<text:s/>reporting<text:s/>period.<text:s/></text:span><text:span text:style-name="T308_6">Combined<text:s/>with<text:s/>the<text:s/>baseline<text:s/>of<text:s/></text:span><text:span text:style-name="T308_7">5<text:s/>approached<text:s/>already<text:s/>devel</text:span><text:span text:style-name="T308_8">oped<text:s/>in<text:s/>2024/25<text:s/>FY,<text:s/></text:span><text:span text:style-name="T308_9">the<text:s/>milestone<text:s/></text:span><text:span text:style-name="T308_10">set<text:s/></text:span><text:span text:style-name="T308_11">for<text:s/></text:span><text:span text:style-name="T308_12">March<text:s/>2026<text:s/>has<text:s/>been<text:s/>exceeded.<text:s/></text:span><text:span text:style-name="T308_13"><text:s/></text:span></text:p>
          </table:table-cell>
        </table:table-row>
      </table:table>
      <text:p text:style-name="P309"/>
      <text:p text:style-name="P310"><text:span text:style-name="T310_1">NB:</text:span><text:span text:style-name="T310_2"><text:s/>Where<text:s/>possible,<text:s/>indicators<text:s/>are<text:s/>measured<text:s/>cumulatively<text:s/>and<text:s/>have<text:s/>been<text:s/>designed<text:s/>with<text:s/>a<text:s/>baseline<text:s/>figure<text:s/>for<text:s/>September<text:s/>2024<text:s/>that<text:s/>corresponds<text:s/>to<text:s/>actual<text:s/>results<text:s/>achieved<text:s/>at<text:s/>the<text:s/>end<text:s/>of<text:s/>the<text:s/>first<text:s/>phase<text:s/>of<text:s/>the<text:s/>programme<text:s/>(i.e.<text:s/>for<text:s/>the<text:s/>period<text:s/>until<text:s/>September<text:s/>2024).<text:s/>This<text:s/>is<text:s/>to<text:s/>enable<text:s/>cumulative<text:s/>tracking<text:s/>of<text:s/>results<text:s/>over<text:s/>the<text:s/>entire<text:s/>length<text:s/>of<text:s/>the<text:s/>programme<text:s/>(2020-2027)<text:s/>where<text:s/>indicators<text:s/>have<text:s/>stayed<text:s/>the<text:s/>same.<text:s text:c="2"/></text:span></text:p>
      <text:p text:style-name="P311"/>
      <text:p text:style-name="P312"><text:span text:style-name="T312_1">Briefly<text:s/>describe<text:s/>the<text:s/>output’s<text:s/>activities<text:s/>and<text:s/>provide<text:s/>supporting<text:s/>narrative<text:s/>for<text:s/>the<text:s/>score.<text:s/></text:span></text:p>
      <text:p text:style-name="P313"/>
      <text:p text:style-name="P314"><text:span text:style-name="T314_1">Quality</text:span><text:span text:style-name="T314_2"><text:s/>working<text:s/>and<text:s/>living<text:s/>conditions<text:s/>for<text:s/>workers<text:s/>are<text:s/>essential<text:s/>for<text:s/>worker<text:s/>welfare<text:s/>and<text:s/>are<text:s/>often<text:s/>the<text:s/>driver<text:s/>behind<text:s/>high<text:s/>turnover<text:s/>for<text:s/>companies<text:s/>within<text:s/>the<text:s/></text:span><text:span text:style-name="T314_3">IP</text:span><text:span text:style-name="T314_4">s</text:span><text:span text:style-name="T314_5">.<text:s/></text:span><text:span text:style-name="T314_6">This</text:span><text:span text:style-name="T314_7"><text:s/>is<text:s/>often<text:s/>a<text:s/>stipulation<text:s/>from<text:s/>buyers,<text:s/>especially<text:s/>those<text:s/>from<text:s/>the<text:s/>EU<text:s/>who<text:s/>are<text:s/>required<text:s/>to<text:s/>comply<text:s/>with<text:s/></text:span><text:span text:style-name="T314_8">the<text:s/>Corporate<text:s/>Sustainability<text:s/>Due<text:s/>Diligence<text:s/>Directive,<text:s/>which<text:s/></text:span><text:span text:style-name="T314_9">introduces<text:s/>legally<text:s/>binding<text:s/>requirements<text:s/>for<text:s/>companies<text:s/>to<text:s/></text:span><text:span text:style-name="T314_10">identify,<text:s/>prevent,<text:s/>mitigate<text:s/>and<text:s/>remediate<text:s/>adverse<text:s/>human<text:s/>rights<text:s/>and<text:s/>environmental<text:s/>impacts<text:s/>throughout<text:s/>their<text:s/>value<text:s/>chains</text:span><text:span text:style-name="T314_11"><text:s/>–<text:s/>specifically<text:s/>targeting<text:s/>the<text:s/>apparel<text:s/>sector<text:s/>due<text:s/>to<text:s/>its<text:s/>extensive<text:s/>and<text:s/>multi-tiered<text:s/>supply<text:s/>chains<text:s/></text:span><text:span text:style-name="T314_12">which<text:s/>often<text:s/>make<text:s/>it<text:s/>difficult<text:s/>to<text:s/>identify<text:s/>severe<text:s/>labour<text:s/>and<text:s/>environmental<text:s/>violations</text:span><text:span text:style-name="T314_13">.<text:s/></text:span><text:span text:style-name="T314_14">I</text:span><text:span text:style-name="T314_15">mprovements</text:span><text:span text:style-name="T314_16"><text:s/>in<text:s/>conditions<text:s/>are<text:s/></text:span><text:span text:style-name="T314_17">therefore<text:s/></text:span><text:span text:style-name="T314_18">essential<text:s/>both<text:s/>for<text:s/>worker<text:s/>welfare<text:s/>and<text:s/>the<text:s/>resilience<text:s/>of<text:s/>companies<text:s/>in<text:s/>the<text:s/>I</text:span><text:span text:style-name="T314_19">Ps<text:s/>through<text:s/></text:span><text:span text:style-name="T314_20">maintaining<text:s/>and<text:s/>securing<text:s/>orders</text:span><text:span text:style-name="T314_21">.<text:s/></text:span></text:p>
      <text:p text:style-name="P315"/>
      <text:p text:style-name="P316"><text:span text:style-name="T316_1">The<text:s/>programme<text:s/>completed<text:s/>a<text:s/>minimum<text:s/>wage<text:s/>study<text:s/>which<text:s/>ultimately<text:s/>provided<text:s/>evidence<text:s/>to<text:s/>inform<text:s/>high-level<text:s/>policy<text:s/>discussion<text:s/>at<text:s/>the<text:s/>parks.<text:s/>Resultingly,<text:s/>IPDC<text:s/>and<text:s/>EIC<text:s/>committed<text:s/>to<text:s/>piloting<text:s/>a<text:s/>minimum<text:s/>starting<text:s/>salaries<text:s/>at<text:s/>operator<text:s/>level<text:s/>in<text:s/>Hawassa<text:s/>and<text:s/>BL<text:s/>SEZ.<text:s/>The<text:s/>report<text:s/>indicated<text:s/>a<text:s/>minimum<text:s/>wage<text:s/>set<text:s/>at<text:s/>around<text:s/>5000<text:s/>–<text:s/>6000<text:s/>ETB<text:s/>per<text:s/>month.<text:s text:c="2"/>Many<text:s/>of<text:s/>the<text:s/>textile<text:s/>companies<text:s/>within<text:s/>the<text:s/>IPs<text:s/>cite<text:s/>that<text:s/>they<text:s/>have<text:s/>informally<text:s/>implemented<text:s/>a<text:s/>minimum<text:s/>wage,<text:s/>especially<text:s/>in<text:s/>reaction<text:s/>to<text:s/>social<text:s/>compliance<text:s/>requirements<text:s/>from<text:s/>new<text:s/>buyers,<text:s/>though<text:s/>IPDC<text:s/>reported<text:s/>that<text:s/>further<text:s/>sensitisation<text:s/>of<text:s/>companies<text:s/>is<text:s/>required<text:s/>before<text:s/>a<text:s/>minimum<text:s/>wage<text:s/>is<text:s/>adopted,<text:s/>and<text:s/>the<text:s/>current<text:s/>Strait<text:s/>of<text:s/>Hormuz<text:s/>crisis<text:s/>presents<text:s/>a<text:s/>challenge.<text:s/>The<text:s/>programme’s<text:s/>view<text:s/>is<text:s/>that<text:s/>pursuing<text:s/>a<text:s/>minimum<text:s/>wage<text:s/>at<text:s/>SEZ<text:s/>level<text:s/>is<text:s/>likely<text:s/>to<text:s/>be<text:s/>more<text:s/>productive<text:s/>than<text:s/>pursuing<text:s/>this<text:s/>at<text:s/>federal<text:s/>level,<text:s/>given<text:s/>lack<text:s/>of<text:s/>political<text:s/>appetite.<text:s/>However,<text:s/>further<text:s/>progress<text:s/>is<text:s/>required<text:s/>before<text:s/>a<text:s/>minimum<text:s/>wage<text:s/>is<text:s/>adopted<text:s/>at<text:s/>the<text:s/>park<text:s/>level<text:s/>in<text:s/>Hawassa<text:s/>and<text:s/>Bole<text:s/>Lemi,<text:s/>and<text:s/>then<text:s/>before<text:s/>this<text:s/>would<text:s/>be<text:s/>taken<text:s/>up<text:s/>at<text:s/>other<text:s/>IPs.</text:span><text:span text:style-name="T316_2"><text:s/></text:span></text:p>
      <text:p text:style-name="P317"><text:span text:style-name="T317_1">As<text:s/>a<text:s/>cumulative<text:s/></text:span><text:span text:style-name="T317_2">total,<text:s/></text:span><text:span text:style-name="T317_3">2946</text:span><text:span text:style-name="T317_4"><text:s/>female<text:s/>workers<text:s/>have<text:s/>used<text:s/>support<text:s/>services<text:s/></text:span><text:span text:style-name="T317_5">directly<text:s/>supported<text:s/>by<text:s/>the<text:s/>programme<text:s/></text:span><text:span text:style-name="T317_6">to<text:s/>improve<text:s/>their<text:s/>working<text:s/>conditions,<text:s/>exceeding<text:s/>the<text:s/>milestone<text:s/>target.<text:s/>During<text:s/>this<text:s/>period,</text:span><text:span text:style-name="T317_7"><text:s/></text:span><text:span text:style-name="T317_8">1658</text:span><text:span text:style-name="T317_9"><text:s/>workers</text:span><text:span text:style-name="T317_10"><text:s/>(</text:span><text:span text:style-name="T317_11">vast<text:s/>majority<text:s/>are<text:s/>women</text:span><text:span text:style-name="T317_12">)<text:s/>participated<text:s/>in<text:s/>trainings</text:span><text:span text:style-name="T317_13"><text:s/>provided<text:s/>through<text:s/>the<text:s/>programme</text:span><text:span text:style-name="T317_14">.</text:span><text:span text:style-name="T317_15"><text:s/></text:span><text:span text:style-name="T317_16">Key<text:s/>developments<text:s/>include<text:s/></text:span><text:span text:style-name="T317_17">the<text:s/>further<text:s/>development<text:s/>of<text:s/>the<text:s/>Hawassa-based<text:s/>workers’<text:s/>café<text:s/>and<text:s/>the<text:s/>establishment<text:s/>of<text:s/>a<text:s/>new<text:s/>workers’<text:s/>café<text:s/>in<text:s/>Adama<text:s/>IP</text:span><text:span text:style-name="T317_18">,<text:s/>reaching<text:s/>300<text:s/>workers</text:span><text:span text:style-name="T317_19"><text:s/>–<text:s/>land<text:s/>has<text:s/>been<text:s/>secured<text:s/>and<text:s/>the<text:s/>construction<text:s/>is<text:s/>95%<text:s/>complete</text:span><text:span text:style-name="T317_20">.</text:span><text:span text:style-name="T317_21"><text:s/></text:span><text:span text:style-name="T317_22">The<text:s/>workers’<text:s/>cafés<text:s/></text:span><text:span text:style-name="T317_23">provide<text:s/>medical<text:s/>and<text:s/>legal<text:s/>counselling,<text:s/>often<text:s/>partnering<text:s/>with<text:s/>local<text:s/>volunteer<text:s/>organisations,</text:span><text:span text:style-name="T317_24"><text:s/>trainings<text:s/>for<text:s/>cooperative<text:s/>leaders<text:s/>and<text:s/>members,<text:s/>and</text:span><text:span text:style-name="T317_25"><text:s/>a<text:s/>place<text:s/>to<text:s/>gather<text:s/>with<text:s/>relevant<text:s/>representatives<text:s/>to<text:s/>solve<text:s/>issues,<text:s/>such<text:s/>as<text:s/>robbery<text:s/>on<text:s/>the<text:s/>way<text:s/>to<text:s/>and<text:s/>from<text:s/>the<text:s/>IPs.</text:span><text:span text:style-name="T317_26"><text:s/></text:span><text:span text:style-name="T317_27">Sustainability<text:s/>has<text:s/>been<text:s/>built<text:s/>into<text:s/>the<text:s/></text:span><text:span text:style-name="T317_28">way<text:s/>the<text:s/></text:span><text:span text:style-name="T317_29">cafés<text:s/></text:span><text:span text:style-name="T317_30">were<text:s/></text:span><text:span text:style-name="T317_31">designed<text:s/></text:span><text:span text:style-name="T317_32">(they<text:s/>are<text:s/>meant<text:s/></text:span><text:span text:style-name="T317_33">to<text:s/>operate<text:s/>independent<text:s/>of<text:s/>the<text:s/>IP</text:span><text:span text:style-name="T317_34"><text:s/>or<text:s/>company<text:s/>support)<text:s/></text:span><text:span text:style-name="T317_35">by<text:s/>formally<text:s/>registering<text:s/></text:span><text:span text:style-name="T317_36">them<text:s/></text:span><text:span text:style-name="T317_37">as<text:s/>a</text:span><text:span text:style-name="T317_38"><text:s/></text:span><text:span text:style-name="T317_39">workers’<text:s/></text:span><text:span text:style-name="T317_40">cooperative</text:span><text:span text:style-name="T317_41">s</text:span><text:span text:style-name="T317_42"><text:s/>so<text:s/>that<text:s/>cooperative<text:s/>proceeds<text:s/>can<text:s/>continue<text:s/>to<text:s/>fund<text:s/>the<text:s/>café<text:s/>going<text:s/>forward.<text:s/>The<text:s/>Adama<text:s/>IP<text:s/></text:span><text:span text:style-name="T317_43">women’s<text:s/>cooperative<text:s/>is<text:s/>currently<text:s/></text:span><text:span text:style-name="T317_44">in<text:s/>the<text:s/>process<text:s/>of<text:s/>getting<text:s/></text:span><text:span text:style-name="T317_45">formalised,<text:s/>presenting<text:s/>a<text:s/>risk<text:s/>to<text:s/>sustainability,<text:s/>but<text:s/>plans<text:s/>are<text:s/>underway<text:s/>to<text:s/>do<text:s/>so.</text:span><text:span text:style-name="T317_46"><text:s/></text:span></text:p>
      <text:p text:style-name="P318"/>
      <text:p text:style-name="P319"><text:span text:style-name="T319_1">Three<text:s/>new<text:s/>approaches<text:s/>to<text:s/>improving<text:s/>working<text:s/>and<text:s/>living<text:s/>conditions<text:s/>have<text:s/>been<text:s/>developed<text:s/>during<text:s/>this<text:s/>reporting<text:s/>period.<text:s/>This<text:s/>includes<text:s/>integration<text:s/>of<text:s/>water,<text:s/>sanitation<text:s/>and<text:s/>hygiene<text:s/>services<text:s/>under<text:s/>the<text:s/>Buna<text:s/>Tetu<text:s/>(workers’<text:s/>café)<text:s/>in<text:s/>Hawassa,<text:s/>a<text:s/>key<text:s/>demand<text:s/>by<text:s/>workers;<text:s/>efforts<text:s/>to<text:s/>mitigate<text:s/>rising<text:s/>housing<text:s/>costs<text:s/>in<text:s/>Hawassa<text:s/>through<text:s/>the<text:s/>Kebele<text:s/>administration<text:s/>negotiations<text:s/>with<text:s/>landlords<text:s/>as<text:s/>a<text:s/>result<text:s/>of<text:s/>issues<text:s/>raised<text:s/>through<text:s/>the<text:s/>Buna<text:s/>Tetu<text:s/>advisory<text:s/>committee;<text:s/>and<text:s/>the<text:s/>establishment<text:s/>of<text:s/>the<text:s/>Afini<text:s/>Multi-Purpose<text:s/>Cooperative<text:s/>in<text:s/>Hawassa,<text:s/>which<text:s/>creates<text:s/>additional<text:s/>income<text:s/>opportunities<text:s/>for<text:s/>workers.</text:span></text:p>
      <text:p text:style-name="P320"/>
      <text:p text:style-name="P321"><text:span text:style-name="T321_1">Despite<text:s/>th</text:span><text:span text:style-name="T321_2">e<text:s/>above<text:s/>changes</text:span><text:span text:style-name="T321_3">,<text:s/>challenges<text:s/>to<text:s/>workers’<text:s/>conditions<text:s/>remain.<text:s/></text:span><text:span text:style-name="T321_4">85%<text:s/>of<text:s/>survey<text:s/>respondents<text:s/>acknowledged<text:s/>that<text:s/>wage<text:s/>increases<text:s/>are<text:s/>the<text:s/>most<text:s/>important<text:s/>factor<text:s/>they<text:s/>are<text:s/>considering<text:s/>when<text:s/>assessing<text:s/>workplace<text:s/>improvements:<text:s/>79%<text:s/>of<text:s/>respondents<text:s/>reported<text:s/>a<text:s/>salary<text:s/>increase<text:s/>in<text:s/>the<text:s/>past<text:s/>year,<text:s/>but<text:s/>these<text:s/>increases<text:s/>may<text:s/>be<text:s/>eroded<text:s/>due<text:s/>to<text:s/>ETB<text:s/>birr<text:s/>devaluation<text:s/>and<text:s/>continued<text:s/>high<text:s/>inflation.<text:s/></text:span><text:span text:style-name="T321_5"><text:s/></text:span><text:span text:style-name="T321_6">Whilst<text:s/>inflation<text:s/></text:span><text:span text:style-name="T321_7">in<text:s/>Ethiopia<text:s/>has<text:s/>reduced<text:s/>since<text:s/>its<text:s/>peak<text:s/>during<text:s/>2024,<text:s/>it<text:s/></text:span><text:span text:style-name="T321_8">remains</text:span><text:span text:style-name="T321_9"><text:s/>high<text:s/>at<text:s/>around<text:s/></text:span><text:span text:style-name="T321_10">9.4%<text:s/>(March<text:s/>2026),<text:s/></text:span><text:span text:style-name="T321_11">and<text:s/>the<text:s/></text:span><text:span text:style-name="T321_12">cost-of-living</text:span><text:span text:style-name="T321_13"><text:s/>pressures<text:s/>continue<text:s/>through<text:s/>high<text:s/></text:span><text:span text:style-name="T321_14">food<text:s/>and<text:s/>rent<text:s/>prices<text:s/></text:span><text:span text:style-name="T321_15">and<text:s/>the<text:s/>impact<text:s/>of<text:s/>currency<text:s/>depreciation<text:s/>on<text:s/>imported<text:s/>goods.</text:span><text:span text:style-name="T321_16"><text:s/></text:span></text:p>
      <text:p text:style-name="P322"/>
      <text:p text:style-name="P323"><text:span text:style-name="T323_1">During</text:span><text:span text:style-name="T323_2"><text:s/></text:span><text:span text:style-name="T323_3">the<text:s/>previous<text:s/></text:span><text:span text:style-name="T323_4">reporting<text:s/>period,<text:s/>the<text:s/>workers’<text:s/>grievance<text:s/>handling<text:s/>mechanism,<text:s/>and<text:s/>specifically<text:s/>the<text:s/>call<text:s/>centre<text:s/>operations<text:s/>in<text:s/>Hawassa<text:s/>and<text:s/>Bole<text:s/>Lemi<text:s/>IPs<text:s/>was<text:s/>stopped<text:s/>due<text:s/>to<text:s/>EIC<text:s/>being<text:s/>unable<text:s/>to<text:s/>replace<text:s/>(re<text:s/>hire)<text:s/>staff.<text:s/></text:span><text:span text:style-name="T323_5">Latest<text:s/>discussions<text:s/>with<text:s/>EIC<text:s/>have<text:s/>informed<text:s/>us<text:s/>that<text:s/>the<text:s/>call<text:s/>centre<text:s/>is<text:s/>being<text:s/>operated,<text:s/>but<text:s/>this<text:s/>is<text:s/>disrupted<text:s/>and<text:s/>inconsistent.</text:span><text:span text:style-name="T323_6"><text:s/>The</text:span><text:span text:style-name="T323_7"><text:s/></text:span><text:span text:style-name="T323_8">Accelerate<text:s/>programme<text:s/>and<text:s/>GIZ<text:s/>have<text:s/>in<text:s/>previous<text:s/>years<text:s/>made<text:s/>a<text:s/>conscious<text:s/>decision<text:s/>not<text:s/>to<text:s/>fund<text:s/>the</text:span><text:span text:style-name="T323_9"><text:s/>running<text:s/>of<text:s/>grievance<text:s/>handling<text:s/>centres<text:s/>of<text:s/>EIC<text:s/>(including<text:s/>a<text:s/>decision<text:s/>not<text:s/>to<text:s/>hire<text:s/>operators<text:s/></text:span><text:span text:style-name="T323_10">with</text:span><text:span text:style-name="T323_11"><text:s/>programme<text:s/>funds)<text:s/></text:span><text:span text:style-name="T323_12">because<text:s/>such<text:s/>interventions<text:s/></text:span><text:span text:style-name="T323_13">would<text:s/>not<text:s/>be</text:span><text:span text:style-name="T323_14"><text:s/>sustainable<text:s/>and<text:s/>should<text:s/></text:span><text:span text:style-name="T323_15">instead<text:s/></text:span><text:span text:style-name="T323_16">be<text:s/>owned<text:s/>by<text:s/>the<text:s/>IPDC<text:s/>or<text:s/>EIC.<text:s/></text:span></text:p>
      <text:p text:style-name="P324"/>
      <text:p text:style-name="P325"><text:span text:style-name="T325_1">Describe<text:s/>any<text:s/>changes<text:s/>to<text:s/>this<text:s/>output<text:s/>during<text:s/>the<text:s/>past<text:s/>year,<text:s/>and<text:s/>any<text:s/>planned<text:s/>changes<text:s/></text:span><text:span text:style-name="T325_2">as<text:s/>a<text:s/>result<text:s/>of</text:span><text:span text:style-name="T325_3"><text:s/>this<text:s/>review.<text:s/></text:span></text:p>
      <text:p text:style-name="P326"/>
      <text:p text:style-name="P327"><text:span text:style-name="T327_1">The<text:s/>overall<text:s/>objective<text:s/>of<text:s/>the<text:s/>output<text:s/>remained<text:s/>the<text:s/>same<text:s/>as<text:s/>the<text:s/>previous<text:s/>year</text:span><text:span text:style-name="T327_2">.</text:span></text:p>
      <text:p text:style-name="P328"/>
      <text:p text:style-name="P329"><text:span text:style-name="T329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<text:p text:style-name="P330"/>
      <text:p text:style-name="P331"><text:span text:style-name="T331_1">Progress<text:s/>against<text:s/>recommendations<text:s/>from<text:s/>last<text:s/>year’s<text:s/>annual<text:s/>review<text:s/></text:span></text:p>
      <text:p text:style-name="P332"/>
      <text:p text:style-name="P333"><text:span text:style-name="T333_1">Recommendation:</text:span><text:span text:style-name="T333_2"><text:s/>Call<text:s/>centres<text:s/>in<text:s/>Hawassa<text:s/>and<text:s/>other<text:s/>IPs<text:s/>which<text:s/>provide<text:s/>a<text:s/>mechanism<text:s/>for<text:s/>workers<text:s/>to<text:s/>anonymously<text:s/>report<text:s/>their<text:s/>grievances<text:s/>(including<text:s/>those<text:s/>related<text:s/>to<text:s/>SEAH)<text:s/>to<text:s/>EIC<text:s/>have<text:s/>either<text:s/>stopped<text:s/>working<text:s/>or<text:s/>are<text:s/>operating<text:s/>in<text:s/>a<text:s/>diminished<text:s/>capacity,<text:s/>partly<text:s/>because<text:s/>of<text:s/>the<text:s/>closure<text:s/>of<text:s/>Plan<text:s/>International’s<text:s/>programme<text:s/>that<text:s/>was<text:s/>funded<text:s/>by<text:s/>USAID.<text:s/>While<text:s/></text:span><text:span text:style-name="T333_3">the<text:s/></text:span><text:span text:style-name="T333_4">industrial<text:s/>peace<text:s/>directorate<text:s/></text:span><text:span text:style-name="T333_5">(that<text:s/>houses<text:s/>the<text:s/>grievance<text:s/>centre)<text:s/></text:span><text:span text:style-name="T333_6">continues<text:s/>to<text:s/>operate</text:span><text:span text:style-name="T333_7"><text:s/></text:span><text:span text:style-name="T333_8">under<text:s/>the<text:s/>jurisdiction<text:s/>of<text:s/>the<text:s/>EIC,<text:s/>they<text:s/>have<text:s/>not<text:s/>provided<text:s/>the<text:s/>funding<text:s/>or<text:s/>staff<text:s/>to<text:s/></text:span><text:span text:style-name="T333_9">it</text:span><text:span text:style-name="T333_10">,</text:span><text:span text:style-name="T333_11"><text:s/>in<text:s/>the<text:s/>absence<text:s/>of<text:s/>donors’<text:s/>support<text:s/></text:span><text:span text:style-name="T333_12">and<text:s/></text:span><text:span text:style-name="T333_13">due<text:s/>to<text:s/>an<text:s/>EIC-wide<text:s/>hiring<text:s/>freeze.<text:s/>This<text:s/>highlights<text:s/>the<text:s/>risk<text:s/>that<text:s/>support<text:s/>for<text:s/>worker<text:s/>welfare<text:s/>might<text:s/>cease<text:s/>once<text:s/>the<text:s/></text:span><text:span text:style-name="T333_14">Accelerate</text:span><text:span text:style-name="T333_15"><text:s/>programme<text:s/>closes<text:s/>due<text:s/>to<text:s/>a<text:s/>lack<text:s/>of<text:s/>capacity<text:s/>or<text:s/>momentum<text:s/>from<text:s/>government.<text:s/>Before<text:s/>the<text:s/>end<text:s/>of<text:s/>the<text:s/>programme,<text:s/>the<text:s/>review</text:span><text:span text:style-name="T333_16"><text:s/>team</text:span><text:span text:style-name="T333_17"><text:s/>recommends<text:s/>developing<text:s/>an<text:s/>exit<text:s/>strategy<text:s/>with<text:s/>government<text:s/>on<text:s/>worker<text:s/>welfare<text:s/>to<text:s/>take<text:s/>over<text:s/>the<text:s/>provision<text:s/>of<text:s/>worker<text:s/>welfare<text:s/>support.<text:s/></text:span></text:p>
      <text:p text:style-name="P334"><text:span text:style-name="T334_1">Progress:<text:s/></text:span><text:span text:style-name="T334_2">Ongoing</text:span><text:span text:style-name="T334_3">.<text:s/>Many<text:s/>of<text:s/>the<text:s/>relevant<text:s/>worker<text:s/>welfare<text:s/>activities<text:s/>have<text:s/>a<text:s/>clear<text:s/>sustainability<text:s/>plan.<text:s/>For<text:s/>example,<text:s/>the<text:s/>Buna<text:s/>Tetu<text:s/>(workers’<text:s/>café)<text:s/>is<text:s/>being<text:s/>developed<text:s/>to<text:s/>be<text:s/>able<text:s/>to<text:s/>be<text:s/>supported<text:s/>via<text:s/>workers’<text:s/>cooperatives,<text:s/>though<text:s/>formalisation<text:s/>of<text:s/>this<text:s/>cooperative<text:s/>in<text:s/>Adama<text:s/>IP<text:s/>is<text:s/>still<text:s/>required.<text:s/>The<text:s/>STOP<text:s/>programme<text:s/>activities<text:s/>will<text:s/>be<text:s/></text:span><text:span text:style-name="T334_4">ceased</text:span><text:span text:style-name="T334_5"><text:s/>at<text:s/>the<text:s/>end<text:s/>of<text:s/>the<text:s/></text:span><text:span text:style-name="T334_6">programme,</text:span><text:span text:style-name="T334_7"><text:s/>and<text:s/>we<text:s/>will<text:s/>work<text:s/>with<text:s/>GIZ<text:s/>in<text:s/>the<text:s/>remaining<text:s/>months<text:s/>of<text:s/>the<text:s/>programme<text:s/>to<text:s/>consider<text:s/>the<text:s/>exit<text:s/>strategy.<text:s/>The<text:s/>worker<text:s/>welfare<text:s/>activities<text:s/>implemented<text:s/>on<text:s/>a<text:s/>factory<text:s/>level<text:s/>have<text:s/>been<text:s/>implemented<text:s/>with<text:s/>clear<text:s/>expectations<text:s/>around<text:s/>continuation<text:s/>of<text:s/>activities<text:s/>from<text:s/>the<text:s/>company<text:s/>side,<text:s/>and<text:s/>the<text:s/>growing<text:s/>importance<text:s/>of<text:s/>this<text:s/>to<text:s/>buyer’s<text:s/>helps<text:s/>to<text:s/>continue<text:s/>momentum.<text:s/>However,<text:s/>further<text:s/>discussions<text:s/>are<text:s/>needed<text:s/>to<text:s/>understand<text:s/>how<text:s/>the<text:s/>park<text:s/>level<text:s/>worker<text:s/>welfare<text:s/></text:span><text:span text:style-name="T334_8">support<text:s/>(</text:span><text:span text:style-name="T334_9">e.g.<text:s/>grievance<text:s/>centres)<text:s/>will<text:s/>be<text:s/>continued.<text:s/></text:span><text:span text:style-name="T334_10"><text:s/></text:span></text:p>
      <text:p text:style-name="P335"/>
      <text:p text:style-name="P336"><text:span text:style-name="T336_1">Recommendation</text:span><text:span text:style-name="T336_2">:<text:s/></text:span><text:span text:style-name="T336_3">to<text:s/>complement<text:s/>recommendation<text:s/>4,<text:s/>the<text:s/>review</text:span><text:span text:style-name="T336_4"><text:s/>team</text:span><text:span text:style-name="T336_5"><text:s/>recommends<text:s/>that<text:s/>by<text:s/>March<text:s/>2026,<text:s/>the<text:s/>programme<text:s/>undertake<text:s/>an<text:s/>independent<text:s/>survey<text:s/>on<text:s/>the<text:s/>prevalence<text:s/>of<text:s/>SEAH<text:s/>instances<text:s/>within<text:s/>the<text:s/></text:span><text:span text:style-name="T336_6">IP</text:span><text:span text:style-name="T336_7">s.<text:s/>This<text:s/>can<text:s/>be<text:s/>used<text:s/>to<text:s/>assess<text:s/>the<text:s/>impact<text:s/>of<text:s/>worker<text:s/>welfare<text:s/>activities<text:s/>throughout<text:s/>the<text:s/>programme<text:s/>and<text:s/>to<text:s/>inform<text:s/>future<text:s/>programming,<text:s/>whether<text:s/>by<text:s/>the<text:s/>UK<text:s/>FCDO<text:s/>or<text:s/>other<text:s/>development<text:s/>partners.<text:s/>This<text:s/>survey<text:s/>should<text:s/>be<text:s/>designed<text:s/>in<text:s/>a<text:s/>way<text:s/>that<text:s/>is<text:s/>sensitive<text:s/>and<text:s/>protects<text:s/>workers’<text:s/>privacy,<text:s/>but<text:s/>key<text:s/>results<text:s/>should<text:s/>be<text:s/>sharable<text:s/>with<text:s/>the<text:s/>FCDO<text:s/>and<text:s/>government.<text:s/>It<text:s/>could<text:s/>include<text:s/>a<text:s/>survey<text:s/>of<text:s/>a<text:s/>sample<text:s/>workers<text:s/>across<text:s/>different<text:s/>IPs,<text:s/>to<text:s/>understand:<text:s/>1)<text:s/>the<text:s/>prevalence<text:s/>of<text:s/>SEAH,<text:s/>2)<text:s/>the<text:s/>reporting<text:s/>rate,<text:s/>3)<text:s/>the<text:s/>mechanisms<text:s/>through<text:s/>which<text:s/>this<text:s/>is<text:s/>reported<text:s/>(and<text:s/>the<text:s/>implications<text:s/>of<text:s/>the<text:s/>call<text:s/>centre<text:s/>closing),<text:s/>4)<text:s/>proposals<text:s/>for<text:s/>how<text:s/>to<text:s/>address<text:s/>safeguarding<text:s/>issues.<text:s/>Additionally,<text:s/>the<text:s/>programme<text:s/>could<text:s/>use<text:s/>the<text:s/>findings<text:s/>as<text:s/>a<text:s/>basis<text:s/>to<text:s/>initiate<text:s/>discussions<text:s/>with<text:s/>the<text:s/>relevant<text:s/>government<text:s/>authorities<text:s/>including<text:s/>the<text:s/>EIC,<text:s/>IPDC,<text:s/>and<text:s/>Ministry<text:s/>of<text:s/>Labor<text:s/>and<text:s/>Social<text:s/>Affairs<text:s/>(MOLSA)<text:s/>so<text:s/>that<text:s/>a<text:s/>sustainable<text:s/>grievance<text:s/>handling<text:s/>mechanism<text:s/>is<text:s/>put<text:s/>in<text:s/>place<text:s/>for<text:s/>workers<text:s/>(as<text:s/>part<text:s/>of<text:s/>recommendation<text:s/>4).<text:s/></text:span></text:p>
      <text:p text:style-name="P337"><text:span text:style-name="T337_1">Progress:<text:s/>Ongoing.<text:s/></text:span><text:span text:style-name="T337_2">The<text:s/>study<text:s/>has<text:s/>been<text:s/></text:span><text:span text:style-name="T337_3">conducted,</text:span><text:span text:style-name="T337_4"><text:s/>and<text:s/>first<text:s/>draft<text:s/>report<text:s/>is<text:s/>currently<text:s/>under<text:s/>revision<text:s/>before<text:s/>sharing<text:s/>with<text:s/>FCDO.<text:s/>Once<text:s/>the<text:s/>report<text:s/>has<text:s/>been<text:s/>finalised,<text:s/>FCDO<text:s/>will<text:s/>use<text:s/>this<text:s/>to<text:s/>guide<text:s/>discussions<text:s/>on<text:s/>ensuring<text:s/>a<text:s/>responsible<text:s/>exit,<text:s/>particular<text:s/>in<text:s/>relation<text:s/>to<text:s/>programme<text:s/>components<text:s/>regarding<text:s/>worker<text:s/>welfare.</text:span></text:p>
      <text:p text:style-name="P338"/>
      <text:p text:style-name="P339"><text:span text:style-name="T339_1">Recommendation</text:span><text:span text:style-name="T339_2">:<text:s/>the<text:s/>2023<text:s/>Annual<text:s/>Review<text:s/>and<text:s/>Due<text:s/>Diligence<text:s/>Assessment<text:s/>noted<text:s/>the<text:s/>importance<text:s/>of<text:s/>increased<text:s/>scrutiny<text:s/>from<text:s/>the<text:s/>FCDO<text:s/>team<text:s/>of<text:s/>the<text:s/>programme’s<text:s/>safeguarding<text:s/>risks,<text:s/>including<text:s/>through<text:s/>reinstating<text:s/>a<text:s/>Social<text:s/>Development<text:s/>Advisor<text:s/>(SDA)<text:s/>as<text:s/>part<text:s/>of<text:s/>the<text:s/>programme<text:s/>team.<text:s/>The<text:s/>reviewer<text:s/>notes<text:s/>that<text:s/>an<text:s/>SDA<text:s/>was<text:s/>allocated<text:s/>to<text:s/>the<text:s/>programme<text:s/>team<text:s/>in<text:s/>2023,<text:s/>but<text:s/>this<text:s/>staff<text:s/>member<text:s/>left<text:s/>the<text:s/>British<text:s/>Embassy<text:s/>Addis<text:s/>Ababa<text:s/>in<text:s/>May<text:s/>2025.<text:s/>The<text:s/>reviewer<text:s/>recommends<text:s/>immediately<text:s/>replacing<text:s/>the<text:s/>SDA<text:s/>on<text:s/>the<text:s/>team<text:s/>to<text:s/>ensure<text:s/>adequate<text:s/>programme<text:s/>management<text:s/>and<text:s/>advisory<text:s/>support.<text:s/>If<text:s/>this<text:s/>is<text:s/>not<text:s/>possible<text:s/>due<text:s/>to<text:s/>staff<text:s/>budget<text:s/>constraints,<text:s/>the<text:s/>programme<text:s/>team<text:s/>should<text:s/>escalate<text:s/>this<text:s/>as<text:s/>a<text:s/>risk<text:s/>for<text:s/>discussion<text:s/>to<text:s/>identify<text:s/>potential<text:s/>mitigating<text:s/>actions<text:s/>or<text:s/>formally<text:s/>accept<text:s/>this<text:s/>risk.<text:s/>This<text:s/>should<text:s/>be<text:s/>done<text:s/>by<text:s/>August<text:s/>2025.<text:s/></text:span></text:p>
      <text:p text:style-name="P340"><text:span text:style-name="T340_1">Progress:<text:s/></text:span><text:span text:style-name="T340_2">Ongoing</text:span><text:span text:style-name="T340_3">.<text:s/></text:span><text:span text:style-name="T340_4">It<text:s/>has<text:s/>not<text:s/>been<text:s/>possible<text:s/>to<text:s/>allocate<text:s/>dedicated<text:s/>Social<text:s/>Development<text:s/>Adviser<text:s/>support<text:s/>to<text:s/>the<text:s/>programme<text:s/>team<text:s/>due<text:s/>to<text:s/>wider<text:s/>decisions<text:s/>on<text:s/>staffing<text:s/>across<text:s/>the<text:s/>Embassy<text:s/>team<text:s/>and<text:s/>decisions<text:s/>regarding<text:s/>programme<text:s/>budget<text:s/>cuts.<text:s/>However,<text:s/>the<text:s/>programme<text:s/>team<text:s/>will<text:s/>engage<text:s/>dedicat</text:span><text:span text:style-name="T340_5">ed</text:span><text:span text:style-name="T340_6"><text:s/>Social<text:s/>Development<text:s/>Adviser<text:s/>support<text:s/>through<text:s/>the<text:s/>cadre<text:s/>to<text:s/>support<text:s/>proper<text:s/>implementation<text:s/>and<text:s/>handover<text:s/>of<text:s/>safeguarding<text:s/>activities<text:s/>before<text:s/>closure.<text:s/>GIZ<text:s/>has<text:s/>hired<text:s/></text:span><text:span text:style-name="T340_7">a<text:s/>dedicated</text:span><text:span text:style-name="T340_8"><text:s/>Social<text:s/>Protection<text:s/>Advisor<text:s/>who<text:s/></text:span><text:span text:style-name="T340_9">supports</text:span><text:span text:style-name="T340_10"><text:s/>the<text:s/>project's<text:s/>safeguarding<text:s/>work.<text:s/></text:span></text:p>
      <text:p text:style-name="P341"/>
      <text:p text:style-name="P342"><text:span text:style-name="T342_1">Key<text:s/>lessons<text:s/>and<text:s/>recommendations<text:s/>for<text:s/>the<text:s/>year<text:s/>ahead<text:s/></text:span></text:p>
      <text:p text:style-name="P343"><text:span text:style-name="T343_1">Key<text:s/>lessons<text:s/></text:span></text:p>
      <text:p text:style-name="P344"/>
      <text:p text:style-name="P345"><text:span text:style-name="T345_1">The<text:s/>worker<text:s/>welfare<text:s/>initiatives<text:s/>have<text:s/></text:span><text:span text:style-name="T345_2">been<text:s/>embedded<text:s/>widely<text:s/>across<text:s/>companies<text:s/>and<text:s/>through<text:s/>workers<text:s/>cooperatives</text:span><text:span text:style-name="T345_3"><text:s/>and<text:s/>take-up<text:s/>is<text:s/>strong</text:span><text:span text:style-name="T345_4">.<text:s/></text:span><text:span text:style-name="T345_5">Whilst<text:s/>these<text:s/>worker<text:s/>welfare<text:s/>initiatives<text:s/></text:span><text:span text:style-name="T345_6">are<text:s/>necessary<text:s/>and<text:s/></text:span><text:span text:style-name="T345_7">provide</text:span><text:span text:style-name="T345_8">d</text:span><text:span text:style-name="T345_9"><text:s/>significant<text:s/>progress</text:span><text:span text:style-name="T345_10">,<text:s/></text:span><text:span text:style-name="T345_11">they</text:span><text:span text:style-name="T345_12"><text:s/></text:span><text:span text:style-name="T345_13">are<text:s/></text:span><text:span text:style-name="T345_14">insufficient<text:s/>on<text:s/>their<text:s/>own</text:span><text:span text:style-name="T345_15">.</text:span><text:span text:style-name="T345_16"><text:s/></text:span><text:span text:style-name="T345_17">T</text:span><text:span text:style-name="T345_18">urnover<text:s/>at<text:s/>textiles<text:s/>and<text:s/>garments<text:s/>factories<text:s/>remains<text:s/>very<text:s/>high<text:s/>and<text:s/>worker<text:s/>salaries<text:s/>remain<text:s/></text:span><text:span text:style-name="T345_19">the<text:s/>biggest<text:s/>reported<text:s/>issue.</text:span><text:span text:style-name="T345_20"><text:s/>This<text:s/>indicates<text:s/>that</text:span><text:span text:style-name="T345_21"><text:s/>lasting<text:s/>impact<text:s/>depends<text:s/>on<text:s/>implementation<text:s/>of<text:s/>structural<text:s/>measures<text:s/>such<text:s/>as<text:s/></text:span><text:span text:style-name="T345_22">minimum<text:s/></text:span><text:span text:style-name="T345_23">wages,<text:s/>safeguarding<text:s/>systems,<text:s/>and<text:s/>government-owned<text:s/>grievance<text:s/>mechanisms.</text:span><text:span text:style-name="T345_24"><text:s/></text:span><text:span text:style-name="T345_25">Significant<text:s/>progress<text:s/>has<text:s/>been<text:s/>made<text:s/>on<text:s/>the<text:s/>minimum<text:s/>wage<text:s/>agreement,<text:s/>which<text:s/>could<text:s/>represent<text:s/>a<text:s/>material<text:s/>uplift<text:s/>for<text:s/>the<text:s/>lowest<text:s/>paid<text:s/>workers.<text:s/>However,<text:s/></text:span><text:span text:style-name="T345_26">results<text:s/>of<text:s/>this<text:s/>at<text:s/>Impact<text:s/>level<text:s/>will<text:s/>depend<text:s/>on<text:s/>the<text:s/>implementation.<text:s/></text:span></text:p>
      <text:p text:style-name="P346"/>
      <text:p text:style-name="P347"><text:span text:style-name="T347_1">Recommendations<text:s/>for<text:s/>the<text:s/>year<text:s/>ahead</text:span></text:p>
      <text:p text:style-name="P348"/>
      <text:p text:style-name="P349"><text:span text:style-name="T349_1">Recommendation<text:s/></text:span><text:span text:style-name="T349_2">2</text:span><text:span text:style-name="T349_3">:<text:s/></text:span><text:span text:style-name="T349_4">Building<text:s/>on<text:s/>the<text:s/>previous<text:s/>AR’s<text:s/>recommendation<text:s/>around<text:s/>a<text:s/>clear<text:s/>sustainability<text:s/>plan<text:s/>on<text:s/>worker<text:s/>welfare<text:s/>activities,<text:s/>and<text:s/>taking<text:s/>into<text:s/>account<text:s/>the<text:s/>results<text:s/>of<text:s/>the<text:s/>safeguarding<text:s/>survey<text:s/>–<text:s/>as<text:s/>part<text:s/>of<text:s/>the<text:s/>responsible<text:s/>exit<text:s/>of<text:s/>FCDO,<text:s/>the<text:s/>programme<text:s/>should<text:s/>continue<text:s/>to<text:s/>push<text:s/>for<text:s/>a<text:s/>sustainable<text:s/>government-led<text:s/>measures<text:s/>to<text:s/>tackle<text:s/>the<text:s/>worker<text:s/>welfare<text:s/>and<text:s/>safeguarding<text:s/>issues<text:s/>–<text:s/>including<text:s/>a<text:s/>proper<text:s/>implementation<text:s/>of<text:s/>the<text:s/>grievance<text:s/>centres,<text:s/>as<text:s/>a<text:s/>key<text:s/>independent<text:s/>mechanism<text:s/>for<text:s/>workers<text:s/>to<text:s/>report<text:s/>issues</text:span><text:span text:style-name="T349_5">.<text:s text:c="2"/></text:span><text:span text:style-name="T349_6">The<text:s/>programme<text:s/>team<text:s/>should<text:s/>engage<text:s/>dedicated<text:s/>Social<text:s/>Development<text:s/>Adviser<text:s/>resource<text:s/>to<text:s/>support<text:s/>with<text:s/>this.<text:s/>However,<text:s/>it<text:s/>should<text:s/>be<text:s/>noted<text:s/>that<text:s/>the<text:s/>responsibility<text:s/>for<text:s/>the<text:s/>grievance<text:s/>centres<text:s/>lies<text:s/>with<text:s/>EIC<text:s/>and<text:s/>IPDC.<text:s/>The<text:s/>programme<text:s/>should<text:s/>therefore<text:s/>focus<text:s/>on<text:s/>recommendations<text:s/>rather<text:s/>than<text:s/>trying<text:s/>to<text:s/>implement<text:s/>a<text:s/>solution<text:s/>outside<text:s/>of<text:s/>the<text:s/>EIC<text:s/>and<text:s/>IPDC<text:s/>governance<text:s/>structure.</text:span></text:p>
      <text:p text:style-name="P350"/>
      <text:p text:style-name="P351"/>
      <text:p text:style-name="P352"><text:span text:style-name="T352_1">Recommendation<text:s/></text:span><text:span text:style-name="T352_2">3</text:span><text:span text:style-name="T352_3">:<text:s/></text:span><text:span text:style-name="T352_4">As<text:s/>part<text:s/>of<text:s/>programme<text:s/>closure<text:s/>activities,<text:s/>it<text:s/>is<text:s/>important<text:s/>for<text:s/>the<text:s/>FCDO<text:s/>programme<text:s/>team<text:s/>to<text:s/>highlight<text:s/>the<text:s/>impact<text:s/>of<text:s/>the<text:s/>programme<text:s/>on<text:s/>improving</text:span><text:span text:style-name="T352_5"><text:s/>work</text:span><text:span text:style-name="T352_6"><text:s/>conditions<text:s/></text:span><text:span text:style-name="T352_7">in</text:span><text:span text:style-name="T352_8"><text:s/></text:span><text:span text:style-name="T352_9">IP</text:span><text:span text:style-name="T352_10">s,<text:s/></text:span><text:span text:style-name="T352_11">within</text:span><text:span text:style-name="T352_12"><text:s/>the<text:s/></text:span><text:span text:style-name="T352_13">TAG</text:span><text:span text:style-name="T352_14"><text:s/>sector</text:span><text:span text:style-name="T352_15">.</text:span><text:span text:style-name="T352_16"><text:s/></text:span><text:span text:style-name="T352_17">The<text:s/>reviewer<text:s/>recommends<text:s/></text:span><text:span text:style-name="T352_18">drawing</text:span><text:span text:style-name="T352_19"><text:s/>out<text:s/>lessons<text:s/>from<text:s/>implementations<text:s/>so<text:s/>far</text:span><text:span text:style-name="T352_20"><text:s/>and<text:s/>how<text:s/>the</text:span><text:span text:style-name="T352_21">y</text:span><text:span text:style-name="T352_22"><text:s/>can<text:s/>be<text:s/>embedded<text:s/>within<text:s/>the<text:s/>wider<text:s/>FCDO<text:s/>portfolio<text:s/>related<text:s/>to<text:s/>economic<text:s/>development<text:s/>and<text:s/>women’s<text:s/>economic<text:s/>empowerment</text:span><text:span text:style-name="T352_23">,<text:s/></text:span><text:span text:style-name="T352_24">as<text:s/>part<text:s/>of<text:s/>the<text:s/>programme’s<text:s/>closure<text:s/>report</text:span><text:span text:style-name="T352_25">.</text:span><text:span text:style-name="T352_26"><text:s/>It<text:s/>is<text:s/>recommended<text:s/>that<text:s/>this<text:s/>is<text:s/>done<text:s/>in<text:s/>partnership<text:s/>with<text:s/>the<text:s/>Women<text:s/>and<text:s/>Girls<text:s/>Community<text:s/>of<text:s/>Expertise,<text:s/>where<text:s/>possible.<text:s/></text:span></text:p>
      <text:p text:style-name="P353"/>
      <text:p text:style-name="P354"/>
      <table:table table:style-name="Table7"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row table:style-name="Row25">
          <table:table-cell table:style-name="Cell117">
            <text:p text:style-name="P355"><text:span text:style-name="T355_1">Output<text:s/>Title<text:s/></text:span></text:p>
          </table:table-cell>
          <table:table-cell table:style-name="Cell118" table:number-columns-spanned="4">
            <text:p text:style-name="P356"><text:span text:style-name="T356_1">Firms<text:s/>and<text:s/>industrial<text:s/>parks<text:s/>in<text:s/>Ethiopia<text:s/>have<text:s/>adapted<text:s/>their<text:s/>business<text:s/>practices<text:s/>to<text:s/>strengthen<text:s/>their<text:s/>resilience.</text:span></text:p>
          </table:table-cell>
          <table:covered-table-cell/>
          <table:covered-table-cell/>
          <table:covered-table-cell/>
        </table:table-row>
        <table:table-row table:style-name="Row26">
          <table:table-cell table:style-name="Cell119" table:number-columns-spanned="2">
            <text:p text:style-name="P357"><text:span text:style-name="T357_1">Output<text:s/>number:<text:s/></text:span></text:p>
          </table:table-cell>
          <table:covered-table-cell/>
          <table:table-cell table:style-name="Cell120">
            <text:p text:style-name="P358"><text:span text:style-name="T358_1">2</text:span></text:p>
          </table:table-cell>
          <table:table-cell table:style-name="Cell121">
            <text:p text:style-name="P359"><text:span text:style-name="T359_1">Output<text:s/>Score:<text:s/></text:span></text:p>
          </table:table-cell>
          <table:table-cell table:style-name="Cell122">
            <text:p text:style-name="P360"><text:span text:style-name="T360_1">A</text:span></text:p>
          </table:table-cell>
        </table:table-row>
        <table:table-row table:style-name="Row27">
          <table:table-cell table:style-name="Cell123" table:number-columns-spanned="2">
            <text:p text:style-name="P361"><text:span text:style-name="T361_1">Impact<text:s/>weighting<text:s/>(%):<text:s text:c="2"/></text:span></text:p>
          </table:table-cell>
          <table:covered-table-cell/>
          <table:table-cell table:style-name="Cell124">
            <text:p text:style-name="P362"><text:span text:style-name="T362_1">45%</text:span></text:p>
          </table:table-cell>
          <table:table-cell table:style-name="Cell125">
            <text:p text:style-name="P363"><text:span text:style-name="T363_1">Weighting<text:s/>revised<text:s/>since<text:s/>last<text:s/>AR?<text:s/></text:span></text:p>
          </table:table-cell>
          <table:table-cell table:style-name="Cell126">
            <text:p text:style-name="P364"><text:span text:style-name="T364_1">n/a</text:span></text:p>
          </table:table-cell>
        </table:table-row>
      </table:table>
      <text:p text:style-name="P365"/>
      <table:table table:style-name="Table8">
        <table:table-column table:style-name="Column34"/>
        <table:table-column table:style-name="Column35"/>
        <table:table-column table:style-name="Column36"/>
        <table:table-row table:style-name="Row28">
          <table:table-cell table:style-name="Cell127">
            <text:p text:style-name="P366"><text:span text:style-name="T366_1">Indicator<text:s/>targets<text:s/>for</text:span><text:span text:style-name="T366_2"><text:s/>programme<text:s/>end<text:s/>(</text:span><text:span text:style-name="T366_3">by<text:s/></text:span><text:span text:style-name="T366_4">September<text:s/>2027)</text:span></text:p>
          </table:table-cell>
          <table:table-cell table:style-name="Cell128">
            <text:p text:style-name="P367"><text:span text:style-name="T367_1">Milestone<text:s/>for<text:s/>March<text:s/>202</text:span><text:span text:style-name="T367_2">6</text:span></text:p>
          </table:table-cell>
          <table:table-cell table:style-name="Cell129">
            <text:p text:style-name="P368"><text:span text:style-name="T368_1">Progress<text:s/>against<text:s/>milestone<text:s/>(Oct<text:s/>2024<text:s/>–<text:s/>Mar<text:s/>2026)</text:span></text:p>
          </table:table-cell>
        </table:table-row>
        <table:table-row table:style-name="Row29">
          <table:table-cell table:style-name="Cell130">
            <text:p text:style-name="P369"><text:span text:style-name="T369_1">2.1<text:s/>-<text:s/>15<text:s/>manufacturers<text:s/>in<text:s/>Ethiopia<text:s/>have<text:s/>implemented<text:s/>measures<text:s/>to<text:s/>align<text:s/>their<text:s/>business<text:s/>practices<text:s/>with<text:s/>requirements<text:s/>of<text:s/>international<text:s/>markets<text:s/>(from<text:s/>a<text:s/>baseline<text:s/>of<text:s/>0).</text:span></text:p>
          </table:table-cell>
          <table:table-cell table:style-name="Cell131">
            <text:p text:style-name="P370"><text:span text:style-name="T370_1">8</text:span></text:p>
          </table:table-cell>
          <table:table-cell table:style-name="Cell132">
            <text:p text:style-name="P371"><text:span text:style-name="T371_1">1</text:span><text:span text:style-name="T371_2">3</text:span><text:span text:style-name="T371_3"><text:s/>(</text:span><text:span text:style-name="T371_4">Exceeded</text:span><text:span text:style-name="T371_5">)<text:s/></text:span><text:span text:style-name="T371_6">–</text:span><text:span text:style-name="T371_7"><text:s/>During<text:s/></text:span><text:span text:style-name="T371_8">the<text:s/>reporting<text:s/>period,1</text:span><text:span text:style-name="T371_9">3</text:span><text:span text:style-name="T371_10"><text:s/></text:span><text:span text:style-name="T371_11">manufacturers<text:s/>implemented<text:s/>measures<text:s/>to<text:s/>align<text:s/>their<text:s/>business<text:s/>practices<text:s/>with<text:s/>international<text:s/>standards,<text:s/>incl.<text:s/>through<text:s/>obtaining<text:s/>internationally<text:s/>recognised<text:s/>certificates,<text:s/>improving<text:s/>productivity<text:s/>performance</text:span><text:span text:style-name="T371_12">,<text:s/></text:span><text:span text:style-name="T371_13">strengthened<text:s/>quality<text:s/>control</text:span><text:span text:style-name="T371_14"><text:s/>and<text:s/>improved<text:s/>merchandising<text:s/>capacities</text:span><text:span text:style-name="T371_15">.<text:s/></text:span></text:p>
          </table:table-cell>
        </table:table-row>
        <table:table-row table:style-name="Row30">
          <table:table-cell table:style-name="Cell133">
            <text:p text:style-name="P372"><text:span text:style-name="T372_1">2.2<text:s/>-</text:span><text:span text:style-name="T372_2"><text:s/></text:span><text:span text:style-name="T372_3">250<text:s/>business<text:s/>linkages<text:s/>between<text:s/>companies<text:s/>and<text:s/>international<text:s/>buyers/<text:s/>IPs<text:s/>have<text:s/>been<text:s/>established<text:s/>(from<text:s/>a<text:s/>baseline<text:s/>of<text:s/>69).</text:span></text:p>
          </table:table-cell>
          <table:table-cell table:style-name="Cell134">
            <text:p text:style-name="P373"><text:span text:style-name="T373_1">130</text:span></text:p>
          </table:table-cell>
          <table:table-cell table:style-name="Cell135">
            <text:p text:style-name="P374"><text:span text:style-name="T374_1">133</text:span><text:span text:style-name="T374_2"><text:s/>(Exceeded)<text:s/></text:span><text:span text:style-name="T374_3">–<text:s/>During<text:s/>the<text:s/>reporting<text:s/>period,<text:s/></text:span><text:span text:style-name="T374_4">468</text:span><text:span text:style-name="T374_5"><text:s/>encounters<text:s/>between<text:s/>manufacturers<text:s/>in<text:s/>Ethiopia<text:s/>and<text:s/>international<text:s/>buyers<text:s/>were<text:s/>facilitated,<text:s/>of<text:s/>which<text:s/></text:span><text:span text:style-name="T374_6">99</text:span><text:span text:style-name="T374_7"><text:s/>resulted<text:s/>in<text:s/>price<text:s/>quotations<text:s/>and<text:s/></text:span><text:span text:style-name="T374_8">31</text:span><text:span text:style-name="T374_9"><text:s/>in<text:s/>exchange<text:s/>of<text:s/>samples.<text:s text:c="2"/></text:span><text:span text:style-name="T374_10">Only<text:s/>the<text:s/>latter<text:s/>(3</text:span><text:span text:style-name="T374_11">1</text:span><text:span text:style-name="T374_12">)<text:s/>is<text:s/>counted<text:s/>towards<text:s/>the<text:s/>indicator<text:s/>for<text:s/>this<text:s/>period,<text:s/>bringing<text:s/>the<text:s/>cumulative<text:s/>total<text:s/>to<text:s/>102<text:s/>business<text:s/>linkages<text:s/>as<text:s/>of<text:s/>March<text:s/>2025,<text:s/>which<text:s/>exceeds<text:s/>the<text:s/>target.<text:s/></text:span><text:span text:style-name="T374_13"><text:s/></text:span><text:span text:style-name="T374_14">Since<text:s/>this<text:s/>indicator<text:s/>is<text:s/>cumulative,<text:s/>this<text:s/>year’s<text:s/>results<text:s/>(</text:span><text:span text:style-name="T374_15">31</text:span><text:span text:style-name="T374_16">)<text:s/>were<text:s/>added<text:s/>to<text:s/>last<text:s/>year’s<text:s/>results<text:s/>(</text:span><text:span text:style-name="T374_17">102</text:span><text:span text:style-name="T374_18">),<text:s/>resulting<text:s/>in<text:s/>a<text:s/>total<text:s/>of<text:s/></text:span><text:span text:style-name="T374_19">133</text:span><text:span text:style-name="T374_20"><text:s/>business<text:s/>linkages.</text:span></text:p>
          </table:table-cell>
        </table:table-row>
        <table:table-row table:style-name="Row31">
          <table:table-cell table:style-name="Cell136">
            <text:p text:style-name="P375"><text:span text:style-name="T375_1">2.3<text:s/>-</text:span><text:span text:style-name="T375_2"><text:s/></text:span><text:span text:style-name="T375_3">Industrial<text:s/>parks<text:s/>have<text:s/>implemented<text:s/>14<text:s/>measures<text:s/>to<text:s/>align<text:s/>their<text:s/>operations<text:s/>with<text:s/>international<text:s/>requirements,<text:s/>of<text:s/>which<text:s/>1<text:s/>measure<text:s/>focuses<text:s/>on<text:s/>the<text:s/>mitigation<text:s/>of<text:s/>GHG<text:s/>emissions<text:s/>(from<text:s/>a<text:s/>baseline<text:s/>of<text:s/>9).</text:span></text:p>
          </table:table-cell>
          <table:table-cell table:style-name="Cell137">
            <text:p text:style-name="P376"><text:span text:style-name="T376_1">11</text:span></text:p>
          </table:table-cell>
          <table:table-cell table:style-name="Cell138">
            <text:p text:style-name="P377"><text:span text:style-name="T377_1">16</text:span><text:span text:style-name="T377_2"><text:s/>(</text:span><text:span text:style-name="T377_3">Exceeded</text:span><text:span text:style-name="T377_4">)</text:span><text:span text:style-name="T377_5"><text:s/>–<text:s/>during<text:s/>the<text:s/>reporting<text:s/>period,<text:s/></text:span><text:span text:style-name="T377_6">5</text:span><text:span text:style-name="T377_7"><text:s/></text:span><text:span text:style-name="T377_8">new<text:s/>measure</text:span><text:span text:style-name="T377_9">s</text:span><text:span text:style-name="T377_10"><text:s/></text:span><text:span text:style-name="T377_11">were<text:s/></text:span><text:span text:style-name="T377_12">implemented<text:s/>to<text:s/>align<text:s/>IP<text:s/>operations<text:s/>with<text:s/>international<text:s/>requirements,<text:s/>building<text:s/>on<text:s/>the<text:s/></text:span><text:span text:style-name="T377_13">9<text:s/></text:span><text:span text:style-name="T377_14">measures<text:s/>established<text:s/>as<text:s/>of<text:s/></text:span><text:span text:style-name="T377_15">June<text:s/></text:span><text:span text:style-name="T377_16">202</text:span><text:span text:style-name="T377_17">5</text:span><text:span text:style-name="T377_18">.<text:s/></text:span><text:span text:style-name="T377_19">This<text:s/>includes<text:s/></text:span><text:span text:style-name="T377_20">Hawassa<text:s/>IP<text:s/>securing<text:s/>2<text:s/>ISOs,<text:s/>rollout<text:s/>of<text:s/>computerised<text:s/>management<text:s/>systems<text:s/>at<text:s/>Bole<text:s/>Lemi,<text:s/>provision<text:s/>of<text:s/>lab<text:s/>equipment<text:s/>for<text:s/>Adama.<text:s/></text:span></text:p>
          </table:table-cell>
        </table:table-row>
      </table:table>
      <text:p text:style-name="P378"/>
      <text:p text:style-name="P379"><text:span text:style-name="T379_1">Briefly<text:s/>describe<text:s/>the<text:s/>output’s<text:s/>activities<text:s/>and<text:s/>provide<text:s/>supporting<text:s/>narrative<text:s/>for<text:s/>the<text:s/>score.<text:s/></text:span></text:p>
      <text:p text:style-name="P380"/>
      <text:p text:style-name="P381"><text:span text:style-name="T381_1">Building<text:s/>resilience<text:s/>in<text:s/>the<text:s/></text:span><text:span text:style-name="T381_2">IP</text:span><text:span text:style-name="T381_3">s<text:s/>has<text:s/>become<text:s/>increasingly<text:s/>important<text:s/>in<text:s/>the<text:s/>face<text:s/>of<text:s/>challenges<text:s/>to<text:s/>manufacturing<text:s/>in<text:s/>Ethiopia.<text:s/>With<text:s/>the</text:span><text:span text:style-name="T381_4"><text:s/>continued</text:span><text:span text:style-name="T381_5"><text:s/>suspension<text:s/>of<text:s/>AGOA<text:s/>and<text:s/>increase<text:s/>in<text:s/>local<text:s/>and<text:s/>international<text:s/>conflict,<text:s/>manufacturers<text:s/>in<text:s/>IPs<text:s/>face<text:s/>challenges<text:s/>securing<text:s/>and<text:s/>maintaining<text:s/>international<text:s/>buyers.<text:s/></text:span></text:p>
      <text:p text:style-name="P382"><text:span text:style-name="T382_1">The<text:s/>programme<text:s/>has<text:s/>built<text:s/>on<text:s/>the<text:s/>success<text:s/>of<text:s/>Phase<text:s/>1,<text:s/>by<text:s/>taking<text:s/>a<text:s/>‘broker’<text:s/>approach<text:s/>when<text:s/>facilitating<text:s/>links<text:s/>between<text:s/>manufacturers<text:s/>in<text:s/>Ethiopia<text:s/>and<text:s/>European<text:s/>buyers.<text:s/>This<text:s/>included<text:s/>hosting<text:s/>the<text:s/></text:span><text:span text:style-name="T382_2">third<text:s/></text:span><text:span text:style-name="T382_3">international<text:s/>buyer<text:s/>delegation<text:s/>at<text:s/>the<text:s/>Africa<text:s/>Sourcing<text:s/>Fashion<text:s/>Week<text:s/>in<text:s/>Addis<text:s/>Ababa<text:s/>and<text:s/>supporting<text:s/></text:span><text:span text:style-name="T382_4">25</text:span><text:span text:style-name="T382_5"><text:s/>manufacturers</text:span><text:span text:style-name="T382_6"><text:s/>and<text:s/>designers</text:span><text:span text:style-name="T382_7"><text:s/>to<text:s/>exhibit<text:s/>in<text:s/>the<text:s/>Made<text:s/>in<text:s/>Ethiopia<text:s/>pavilion</text:span><text:span text:style-name="T382_8">,<text:s/></text:span><text:span text:style-name="T382_9">The</text:span><text:span text:style-name="T382_10"><text:s/>programme<text:s/>continued<text:s/>to<text:s/>focus<text:s/>on<text:s/></text:span><text:span text:style-name="T382_11">diversifying<text:s/>buyers<text:s/>away<text:s/>from<text:s/>the<text:s/>USA<text:s/>(due<text:s/>to<text:s/>the<text:s/>AGOA<text:s/>suspension),<text:s/>towards<text:s/>European<text:s/>buyers<text:s/></text:span><text:span text:style-name="T382_12">,<text:s/>noting<text:s/>that<text:s/>order<text:s/>volumes<text:s/>tend<text:s/>to<text:s/>be<text:s/>smaller<text:s/>despite<text:s/>higher<text:s/>values<text:s/>per<text:s/>piece</text:span><text:span text:style-name="T382_13">.<text:s/></text:span></text:p>
      <text:p text:style-name="P383"/>
      <text:p text:style-name="P384"><text:span text:style-name="T384_1">European<text:s/>buyers<text:s/>also<text:s/>typically<text:s/>have<text:s/>higher<text:s/>environmental<text:s/>and<text:s/>social<text:s/>compliance<text:s/>standards.<text:s/>The<text:s/>programme<text:s/>has<text:s/>supported<text:s/></text:span><text:span text:style-name="T384_2">supported10<text:s/>companies<text:s/>(on<text:s/>top<text:s/>of<text:s/>the<text:s/>3<text:s/>companies<text:s/>supported<text:s/>during<text:s/>the<text:s/>previous<text:s/>reporting<text:s/>period)<text:s/>to<text:s/>implement<text:s/>changes<text:s/>to<text:s/>meet<text:s/>these<text:s/>standards</text:span><text:span text:style-name="T384_3">.</text:span><text:span text:style-name="T384_4"><text:s/></text:span><text:span text:style-name="T384_5">In<text:s/>addition<text:s/>to<text:s/>supporting<text:s/>companies<text:s/>get<text:s/></text:span><text:span text:style-name="T384_6">certification</text:span><text:span text:style-name="T384_7">s<text:s/>for<text:s/>standards,</text:span><text:span text:style-name="T384_8"><text:s/>the<text:s/>company<text:s/>upgrading<text:s/></text:span><text:span text:style-name="T384_9">support<text:s/></text:span><text:span text:style-name="T384_10">focus</text:span><text:span text:style-name="T384_11">es</text:span><text:span text:style-name="T384_12"><text:s/>on<text:s/>strengthening<text:s/>quality<text:s/>assurance<text:s/>system,<text:s/>merchandising<text:s/>capacity,<text:s/>HR<text:s/></text:span><text:span text:style-name="T384_13">and<text:s/></text:span><text:span text:style-name="T384_14">OSH<text:s/></text:span><text:span text:style-name="T384_15">m</text:span><text:span text:style-name="T384_16">ana</text:span><text:span text:style-name="T384_17">g</text:span><text:span text:style-name="T384_18">e</text:span><text:span text:style-name="T384_19">m</text:span><text:span text:style-name="T384_20">en</text:span><text:span text:style-name="T384_21">t,</text:span><text:span text:style-name="T384_22"><text:s/>…</text:span><text:span text:style-name="T384_23">etc</text:span><text:span text:style-name="T384_24"><text:s/>which<text:s/>result<text:s/>in</text:span><text:span text:style-name="T384_25"><text:s/>system<text:s/>strengthening<text:s/></text:span><text:span text:style-name="T384_26">and</text:span><text:span text:style-name="T384_27"><text:s/>sustainability</text:span><text:span text:style-name="T384_28">,<text:s/>even</text:span><text:span text:style-name="T384_29"><text:s/>after<text:s/></text:span><text:span text:style-name="T384_30">the<text:s/>programme’s<text:s/></text:span><text:span text:style-name="T384_31">advisory<text:s/></text:span><text:span text:style-name="T384_32">support<text:s/></text:span><text:span text:style-name="T384_33">ends.</text:span><text:span text:style-name="T384_34"><text:s/></text:span><text:span text:style-name="T384_35">This<text:s/>support<text:s/>has<text:s/>been<text:s/>highly<text:s/>valued,<text:s/>but<text:s/>there<text:s/></text:span><text:span text:style-name="T384_36">still<text:s/></text:span><text:span text:style-name="T384_37">is<text:s/>a<text:s/>risk<text:s/></text:span><text:span text:style-name="T384_38">the</text:span><text:span text:style-name="T384_39"><text:s/>sustainability<text:s/></text:span><text:span text:style-name="T384_40">certifications<text:s/></text:span><text:span text:style-name="T384_41">after</text:span><text:span text:style-name="T384_42"><text:s/>programme<text:s/>closure<text:s/></text:span><text:span text:style-name="T384_43">since</text:span><text:span text:style-name="T384_44"><text:s/></text:span><text:span text:style-name="T384_45">some<text:s/>of<text:s/>those</text:span><text:span text:style-name="T384_46"><text:s/>require<text:s/>annual<text:s/>renewing</text:span><text:span text:style-name="T384_47"><text:s/>by<text:s/>companies</text:span><text:span text:style-name="T384_48"><text:s/>(currently<text:s/>sourced<text:s/>and<text:s/>funded<text:s/>by<text:s/>the<text:s/>programme).<text:s/></text:span></text:p>
      <text:p text:style-name="P385"/>
      <text:p text:style-name="P386"><text:span text:style-name="T386_1">Forming<text:s/>business<text:s/>linkages<text:s/>between<text:s/>companies<text:s/>and<text:s/>international<text:s/>buyers<text:s/>can<text:s/>have<text:s/>a<text:s/>lead<text:s/>time<text:s/>of<text:s/>1-2<text:s/>years,<text:s/>from<text:s/>introduction<text:s/>to<text:s/>securing<text:s/>the<text:s/>deal.<text:s/></text:span><text:span text:style-name="T386_2">It<text:s/>is<text:s/>expected<text:s/>that<text:s/>additional<text:s/>results<text:s/>from<text:s/>this<text:s/>work<text:s/>may<text:s/></text:span><text:span text:style-name="T386_3">therefore<text:s/>be<text:s/>realised<text:s/></text:span><text:span text:style-name="T386_4">after<text:s/>programme<text:s/>closure.<text:s/></text:span></text:p>
      <text:p text:style-name="P387"/>
      <text:p text:style-name="P388"><text:span text:style-name="T388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<text:p text:style-name="P389"/>
      <text:p text:style-name="P390"><text:span text:style-name="T390_1">Changes<text:s/>to<text:s/>this<text:s/>output<text:s/>reflect<text:s/>the<text:s/>recommendations<text:s/>made<text:s/>in<text:s/>the<text:s/>previous<text:s/>year’s<text:s/>annual<text:s/>review,<text:s/>by<text:s/>improving<text:s/>the<text:s/>clarity<text:s/>of<text:s/>the<text:s/>indicators<text:s/>and<text:s/>reducing<text:s/>the<text:s/>number<text:s/>of<text:s/>areas<text:s/>of<text:s/>focus.<text:s/>Further,<text:s/>it<text:s/>reflects<text:s/>the<text:s/>broader<text:s/>refocus<text:s/>to<text:s/>building<text:s/>the<text:s/>sector’s<text:s/>resilience<text:s/>rather<text:s/>than<text:s/>significant<text:s/>expansion<text:s/>(noting<text:s/>the<text:s/>challenging<text:s/>operational<text:s/>context).<text:s/></text:span></text:p>
      <text:p text:style-name="P391"><text:span text:style-name="T391_1">The<text:s/>programme<text:s/>has<text:s/>successfully<text:s/>implemented<text:s/>the<text:s/>recommendations<text:s/>to<text:s/>continue<text:s/>supporting<text:s/>efforts<text:s/>to<text:s/>build<text:s/>market<text:s/>linkages<text:s/>with<text:s/>UK<text:s/>and<text:s/>European<text:s/>buyers<text:s/>and<text:s/>implementing<text:s/>new<text:s/>measures<text:s/>on<text:s/>standards<text:s/>and<text:s/>certifications<text:s/>for<text:s/>the<text:s/>UK<text:s/>market<text:s/>specifically.<text:s/>Another<text:s/></text:span><text:span text:style-name="T391_2">centrally<text:s/>managed<text:s/></text:span><text:span text:style-name="T391_3">FCDO<text:s/>programme,<text:s/>UKTP,<text:s/>has<text:s/>to<text:s/>date<text:s/>provided<text:s/>support<text:s/>to<text:s/>link<text:s/>companies<text:s/>with<text:s/>buyers<text:s/>in<text:s/>the<text:s/>UK.<text:s/>The<text:s/>Accelerate<text:s/>programme<text:s/>has<text:s/>therefore<text:s/>focused<text:s/>on<text:s/>buyers<text:s/>in<text:s/>other<text:s/>European<text:s/>countries<text:s/>to<text:s/>avoid<text:s/>duplication,<text:s/>but<text:s/>the<text:s/>UKTP<text:s/>programme</text:span><text:span text:style-name="T391_4"><text:s/>has<text:s/>also<text:s/></text:span><text:span text:style-name="T391_5">closed<text:s/>down</text:span><text:span text:style-name="T391_6"><text:s/></text:span><text:span text:style-name="T391_7">meaning<text:s/></text:span><text:span text:style-name="T391_8">the</text:span><text:span text:style-name="T391_9"><text:s/>support</text:span><text:span text:style-name="T391_10"><text:s/>around<text:s/>creating<text:s/>linkages<text:s/>with<text:s/>UK<text:s/>buyers<text:s/>will<text:s/>end<text:s/>when<text:s/>the<text:s/>programme<text:s/>closes</text:span><text:span text:style-name="T391_11">.<text:s/></text:span></text:p>
      <text:p text:style-name="P392"/>
      <text:p text:style-name="P393"><text:span text:style-name="T393_1">Progress<text:s/>against<text:s/>recommendations<text:s/>from<text:s/>last<text:s/>year’s<text:s/>annual<text:s/>review<text:s/></text:span></text:p>
      <text:p text:style-name="P394"><text:span text:style-name="T394_1">Recommendation</text:span><text:span text:style-name="T394_2">:<text:s/>The<text:s/>reviewer<text:s/>recommends<text:s/>a<text:s/>light<text:s/>touch<text:s/>analysis<text:s/>of<text:s/>data<text:s/>on<text:s/>manufacturers<text:s/>involved<text:s/>in<text:s/>buyer<text:s/>matchmaking<text:s/>to<text:s/>identify<text:s/>which<text:s/>businesses<text:s/>succeed<text:s/>and<text:s/>which<text:s/>need<text:s/>more<text:s/>support.<text:s/>This<text:s/>will<text:s/>help<text:s/>target<text:s/>services<text:s/>more<text:s/>effectively<text:s/>and<text:s/>should<text:s/>include<text:s/>lessons<text:s/>from<text:s/>the<text:s/>UK<text:s/>Trade<text:s/>Partnership<text:s/>programme.<text:s/>Complete<text:s/>this<text:s/>by<text:s/>October<text:s/>2025<text:s/>to<text:s/>inform<text:s/>future<text:s/>programming.<text:s/></text:span></text:p>
      <text:p text:style-name="P395"><text:span text:style-name="T395_1">Progress</text:span><text:span text:style-name="T395_2">.<text:s/></text:span><text:span text:style-name="T395_3">Completed</text:span><text:span text:style-name="T395_4">.<text:s/>A<text:s/>light<text:s/>touch<text:s/>analysis<text:s/>of<text:s/>data<text:s/>was<text:s/>finalised<text:s/>and<text:s/>shared<text:s/>with<text:s/>the<text:s/>UKTP<text:s/>programme<text:s/>(r</text:span><text:span text:style-name="T395_5">u</text:span><text:span text:style-name="T395_6">n<text:s/>through<text:s/>ITC).<text:s/></text:span><text:span text:style-name="T395_7">Discussions</text:span><text:span text:style-name="T395_8"><text:s/>between<text:s/>GIZ<text:s/>and<text:s/>ITC<text:s/>were<text:s/>held<text:s/>ahead<text:s/>of<text:s/>the<text:s/>buyers</text:span><text:span text:style-name="T395_9">’</text:span><text:span text:style-name="T395_10"><text:s/>delegation<text:s/>in<text:s/>October<text:s/>2025<text:s/>that<text:s/>GIZ<text:s/>and<text:s/>ITC<text:s/>co-developed<text:s/>to<text:s/>bring<text:s/>both<text:s/>EU<text:s/>and<text:s/>UK<text:s/>buyers<text:s/>to<text:s/>Ethiopia.<text:s/>As<text:s/>the<text:s/>UKTP<text:s/>programme<text:s/>with<text:s/>ITC<text:s/>concluded<text:s/>in<text:s/>March<text:s/>2026,<text:s/>GIZ<text:s/>attended<text:s/>relevant<text:s/>events<text:s/>to<text:s/>ensure<text:s/>a<text:s/>proper<text:s/>handover<text:s/>of<text:s/>UKTP/ITC<text:s/>contacts<text:s/>and<text:s/>activities.<text:s/></text:span></text:p>
      <text:p text:style-name="P396"/>
      <text:p text:style-name="P397"><text:span text:style-name="T397_1">Key<text:s/>lessons<text:s/>and<text:s/>recommendations<text:s/>for<text:s/>the<text:s/>year<text:s/>ahead<text:s/></text:span></text:p>
      <text:p text:style-name="P398"/>
      <text:p text:style-name="P399"><text:span text:style-name="T399_1">Various<text:s/>interventions<text:s/>to<text:s/>enable<text:s/>textile<text:s/>and<text:s/>garment<text:s/>factories<text:s/>as<text:s/>well<text:s/>as<text:s/>SEZs<text:s/>to<text:s/>strengthen<text:s/>their<text:s/>resilience<text:s/>were<text:s/>implemented<text:s/>during<text:s/>the<text:s/>reporting<text:s/>period</text:span><text:span text:style-name="T399_2"><text:s/>with<text:s/>a</text:span><text:span text:style-name="T399_3"><text:s/></text:span><text:span text:style-name="T399_4">focus<text:s/>on<text:s/>facilitating<text:s/>engagement<text:s/>with<text:s/>international<text:s/>buyers,<text:s/>designing<text:s/>and<text:s/>implementing<text:s/>company<text:s/>upgrading<text:s/>approaches<text:s/>and<text:s/>advising<text:s/>the<text:s/>SEZ<text:s/>managements.</text:span><text:span text:style-name="T399_5"><text:s/>The<text:s/>key<text:s/>lesson<text:s/>here<text:s/>was<text:s/>the</text:span><text:span text:style-name="T399_6"><text:s/>impac</text:span><text:span text:style-name="T399_7">t<text:s/>that<text:s/>a</text:span><text:span text:style-name="T399_8"><text:s/>targeted<text:s/>TA</text:span><text:span text:style-name="T399_9"><text:s/>can<text:s/>have<text:s/>on<text:s/>improving<text:s/>the<text:s/>performance<text:s/>of<text:s/>companies</text:span><text:span text:style-name="T399_10">.<text:s/>Because<text:s/>of<text:s/>the<text:s/>support,<text:s/>63%<text:s/>of<text:s/>supported<text:s/>companies<text:s/>reported<text:s/>that<text:s/>their<text:s/>production<text:s/>capacity<text:s/>has<text:s/>increased<text:s/>last<text:s/>year<text:s/>and<text:s/>that<text:s/>defect<text:s/>rates<text:s/>have<text:s/>decreased<text:s/>from<text:s/>7%<text:s/>in<text:s/>2025<text:s/>to<text:s/>4%<text:s/>in<text:s/>2026.<text:s/>The<text:s/>percentage<text:s/>of<text:s/>orders<text:s/>delivered<text:s/>on<text:s/>time<text:s/>increased<text:s/>from<text:s/>84%<text:s/>to<text:s/>86%.</text:span></text:p>
      <text:p text:style-name="P400"/>
      <text:p text:style-name="P401"><text:span text:style-name="T401_1">Recommendations<text:s/>for<text:s/>the<text:s/>year<text:s/>ahead<text:s/></text:span></text:p>
      <text:p text:style-name="P402"><text:span text:style-name="T402_1">Recommendation<text:s/>4:</text:span><text:span text:style-name="T402_2"><text:s/></text:span><text:span text:style-name="T402_3">The<text:s/>programme<text:s/></text:span><text:span text:style-name="T402_4">has<text:s/>been<text:s/>supporting<text:s/>companies<text:s/></text:span><text:span text:style-name="T402_5">to<text:s/>align<text:s/>their<text:s/>business<text:s/>practices<text:s/>with<text:s/>requirements<text:s/>of<text:s/>international<text:s/>markets</text:span><text:span text:style-name="T402_6"><text:s/>and</text:span><text:span text:style-name="T402_7"><text:s/></text:span><text:span text:style-name="T402_8">form</text:span><text:span text:style-name="T402_9"><text:s/>linkages<text:s/></text:span><text:span text:style-name="T402_10">with<text:s/></text:span><text:span text:style-name="T402_11">international<text:s/>buyers</text:span><text:span text:style-name="T402_12">.<text:s/>This<text:s/>support<text:s/>has<text:s/>been<text:s/>successful<text:s/>so<text:s/>far<text:s/>but<text:s/></text:span><text:span text:style-name="T402_13">cannot<text:s/>continue<text:s/>beyond<text:s/>September<text:s/>2027,<text:s/>when<text:s/>GIZ<text:s/>plans<text:s/>to<text:s/>close<text:s/>the<text:s/>programme.<text:s/></text:span><text:span text:style-name="T402_14">Therefore,<text:s/>the<text:s/>programme,<text:s/>in<text:s/>the<text:s/>remaining<text:s/>time,<text:s/>should<text:s/>focus<text:s/>on<text:s/></text:span><text:span text:style-name="T402_15">ensuring<text:s/>that<text:s/>companies<text:s/>are<text:s/>able<text:s/>to<text:s/>continue<text:s/></text:span><text:span text:style-name="T402_16">creating<text:s/>linkages<text:s/></text:span><text:span text:style-name="T402_17">and<text:s/>meeting<text:s/>international<text:s/></text:span><text:span text:style-name="T402_18">buyers’<text:s/>requirements<text:s/></text:span><text:span text:style-name="T402_19">on<text:s/>their<text:s/>own<text:s/>(without<text:s/>th</text:span><text:span text:style-name="T402_20">e<text:s/>support<text:s/>of<text:s/>the<text:s/>programme).<text:s/></text:span><text:span text:style-name="T402_21"><text:s/></text:span></text:p>
      <text:p text:style-name="P403"/>
      <table:table table:style-name="Table9">
        <table:table-column table:style-name="Column37"/>
        <table:table-column table:style-name="Column38"/>
        <table:table-column table:style-name="Column39"/>
        <table:table-column table:style-name="Column40"/>
        <table:table-column table:style-name="Column41"/>
        <table:table-row table:style-name="Row32">
          <table:table-cell table:style-name="Cell139">
            <text:p text:style-name="P404"><text:span text:style-name="T404_1">Output<text:s/>Title<text:s/></text:span></text:p>
          </table:table-cell>
          <table:table-cell table:style-name="Cell140" table:number-columns-spanned="4">
            <text:p text:style-name="P405"><text:span text:style-name="T405_1">Business<text:s/>environment<text:s/>constraints<text:s/>faced<text:s/>by<text:s/>manufacturers<text:s/>in<text:s/>IPs<text:s/>and<text:s/>surrounding<text:s/>clusters<text:s/>are<text:s/>eased.</text:span></text:p>
          </table:table-cell>
          <table:covered-table-cell/>
          <table:covered-table-cell/>
          <table:covered-table-cell/>
        </table:table-row>
        <table:table-row table:style-name="Row33">
          <table:table-cell table:style-name="Cell141" table:number-columns-spanned="2">
            <text:p text:style-name="P406"><text:span text:style-name="T406_1">Output<text:s/>number:<text:s/></text:span></text:p>
          </table:table-cell>
          <table:covered-table-cell/>
          <table:table-cell table:style-name="Cell142">
            <text:p text:style-name="P407"><text:span text:style-name="T407_1">3</text:span></text:p>
          </table:table-cell>
          <table:table-cell table:style-name="Cell143">
            <text:p text:style-name="P408"><text:span text:style-name="T408_1">Output<text:s/>Score:<text:s/></text:span></text:p>
          </table:table-cell>
          <table:table-cell table:style-name="Cell144">
            <text:p text:style-name="P409"><text:span text:style-name="T409_1">A</text:span></text:p>
          </table:table-cell>
        </table:table-row>
        <table:table-row table:style-name="Row34">
          <table:table-cell table:style-name="Cell145" table:number-columns-spanned="2">
            <text:p text:style-name="P410"><text:span text:style-name="T410_1">Impact<text:s/>weighting<text:s/>(%):<text:s text:c="2"/></text:span></text:p>
          </table:table-cell>
          <table:covered-table-cell/>
          <table:table-cell table:style-name="Cell146">
            <text:p text:style-name="P411"><text:span text:style-name="T411_1">25%</text:span></text:p>
          </table:table-cell>
          <table:table-cell table:style-name="Cell147">
            <text:p text:style-name="P412"><text:span text:style-name="T412_1">Weighting<text:s/>revised<text:s/>since<text:s/>last<text:s/>AR?<text:s/></text:span></text:p>
          </table:table-cell>
          <table:table-cell table:style-name="Cell148">
            <text:p text:style-name="P413"><text:span text:style-name="T413_1">n/a</text:span></text:p>
          </table:table-cell>
        </table:table-row>
      </table:table>
      <text:p text:style-name="P414"/>
      <table:table table:style-name="Table10">
        <table:table-column table:style-name="Column42"/>
        <table:table-column table:style-name="Column43"/>
        <table:table-column table:style-name="Column44"/>
        <table:table-row table:style-name="Row35">
          <table:table-cell table:style-name="Cell149">
            <text:p text:style-name="P415"><text:span text:style-name="T415_1">Indicator<text:s/>targets<text:s/>for<text:s/>programme<text:s/>end<text:s/>(by<text:s/>September<text:s/>2027)</text:span></text:p>
          </table:table-cell>
          <table:table-cell table:style-name="Cell150">
            <text:p text:style-name="P416"><text:span text:style-name="T416_1">Milestone<text:s/>for<text:s/>March<text:s/>2026</text:span></text:p>
          </table:table-cell>
          <table:table-cell table:style-name="Cell151">
            <text:p text:style-name="P417"><text:span text:style-name="T417_1">Progress<text:s/>against<text:s/>milestone<text:s/>(Oct<text:s/>2024<text:s/>–<text:s/>Mar<text:s/>2026)</text:span></text:p>
          </table:table-cell>
        </table:table-row>
        <table:table-row table:style-name="Row36">
          <table:table-cell table:style-name="Cell152">
            <text:p text:style-name="P418"><text:span text:style-name="T418_1">3.1<text:s/>-</text:span><text:span text:style-name="T418_2"><text:s/></text:span><text:span text:style-name="T418_3">6<text:s/>PPDs,<text:s/>evidence-based<text:s/>analyses<text:s/>and/or<text:s/>other<text:s/>instruments<text:s/>addressing<text:s/>challenges<text:s/>of<text:s/>textile<text:s/>and<text:s/>manufacturers<text:s/>in<text:s/>Ethiopia<text:s/>were<text:s/>completed<text:s/>(baseline<text:s/>zero).</text:span></text:p>
          </table:table-cell>
          <table:table-cell table:style-name="Cell153">
            <text:p text:style-name="P419"><text:span text:style-name="T419_1">1</text:span></text:p>
          </table:table-cell>
          <table:table-cell table:style-name="Cell154">
            <text:p text:style-name="P420"><text:span text:style-name="T420_1">7</text:span><text:span text:style-name="T420_2"><text:s/>(Exceeded)<text:s/></text:span><text:span text:style-name="T420_3">–<text:s/></text:span><text:span text:style-name="T420_4">This<text:s/>includes<text:s/>6<text:s/>additional<text:s/>instruments:<text:s/>airfreight<text:s/>analysis<text:s/>(1)<text:s/>and<text:s/>minimum<text:s/>wage<text:s/>study<text:s/>(2),<text:s/>multiple<text:s/>Public<text:s/>Private<text:s/>Dialogues<text:s/>(PPDs)<text:s/>(including<text:s/>April<text:s/>2025,<text:s/>FDI-PPD<text:s/>in<text:s/>March<text:s/>2026<text:s/>(3),<text:s/>and<text:s/>EIC–Hawassa<text:s/>SEZ<text:s/>engagement<text:s/>(4),<text:s/>the<text:s/>establishment<text:s/>of<text:s/>a<text:s/>FDI<text:s/>Secretariat<text:s/>including<text:s/>the<text:s/>development<text:s/>of<text:s/>the<text:s/>EIC<text:s/>PPD<text:s/>tracking<text:s/>tool<text:s/>(5),<text:s/>and<text:s/>sector-specific<text:s/>instruments<text:s/>such<text:s/>as<text:s/>the<text:s/>cotton<text:s/>marketing<text:s/>strategy<text:s/>(6).<text:s/>Together,<text:s/>these<text:s/>efforts<text:s/>strengthen<text:s/>structured<text:s/>dialogue,<text:s/>inform<text:s/>policy<text:s/>reform,<text:s/>and<text:s/>provide<text:s/>practical<text:s/>solutions<text:s/>to<text:s/>improve<text:s/>the<text:s/>sector’s<text:s/>business<text:s/>environment<text:s/>and<text:s/>competitiveness.</text:span></text:p>
          </table:table-cell>
        </table:table-row>
        <table:table-row table:style-name="Row37">
          <table:table-cell table:style-name="Cell155">
            <text:p text:style-name="P421"><text:span text:style-name="T421_1">3.2<text:s/>-</text:span><text:span text:style-name="T421_2"><text:s/></text:span><text:span text:style-name="T421_3">3<text:s/>solutions<text:s/>addressing<text:s/>challenges<text:s/>of<text:s/>(textile<text:s/>and<text:s/>garment)<text:s/>manufactures<text:s/>in<text:s/>Ethiopia<text:s/>were<text:s/>developed<text:s/>(baseline<text:s/>0).</text:span></text:p>
          </table:table-cell>
          <table:table-cell table:style-name="Cell156">
            <text:p text:style-name="P422"><text:span text:style-name="T422_1">1</text:span></text:p>
          </table:table-cell>
          <table:table-cell table:style-name="Cell157">
            <text:p text:style-name="P423"><text:span text:style-name="T423_1">2</text:span><text:span text:style-name="T423_2"><text:s/>(</text:span><text:span text:style-name="T423_3">Exceeded</text:span><text:span text:style-name="T423_4">)<text:s/></text:span><text:span text:style-name="T423_5">–<text:s/></text:span><text:span text:style-name="T423_6">Developed<text:s/>solutions<text:s/>are<text:s/></text:span><text:span text:style-name="T423_7">the</text:span><text:span text:style-name="T423_8"><text:s/></text:span><text:span text:style-name="T423_9">progress<text:s/>made<text:s/>on<text:s/>setting<text:s/>minimum<text:s/>wage<text:s/>in<text:s/>IPs<text:s/>following<text:s/>a<text:s/>comprehensive<text:s/>analy</text:span><text:span text:style-name="T423_10">sis<text:s/></text:span><text:span text:style-name="T423_11">done<text:s/>by<text:s/>the<text:s/>programme<text:s/>and<text:s/></text:span><text:span text:style-name="T423_12">strengthening<text:s/>of<text:s/>multi-stakeholder</text:span><text:span text:style-name="T423_13"><text:s/></text:span><text:span text:style-name="T423_14">dialogue<text:s/>platform</text:span><text:span text:style-name="T423_15"><text:s/></text:span><text:span text:style-name="T423_16">(</text:span><text:span text:style-name="T423_17">National<text:s/>Cotton<text:s/>Stakeholder<text:s/>Platform</text:span><text:span text:style-name="T423_18"><text:s/></text:span><text:span text:style-name="T423_19">-<text:s/></text:span><text:span text:style-name="T423_20">NCSP</text:span><text:span text:style-name="T423_21">)</text:span><text:span text:style-name="T423_22">.</text:span><text:span text:style-name="T423_23"><text:s/></text:span><text:span text:style-name="T423_24">The<text:s/>programme<text:s/>is<text:s/>now<text:s/>supporting<text:s/></text:span><text:span text:style-name="T423_25">piloting<text:s/></text:span><text:span text:style-name="T423_26">of<text:s/></text:span><text:span text:style-name="T423_27">a<text:s/>Minimum<text:s/>Wage<text:s/>at<text:s/>Hawassa<text:s/>and<text:s/>Bole<text:s/>Lemi<text:s/>IPs<text:s/>(the<text:s/>study<text:s/>has<text:s/>been<text:s/>completed<text:s/>and<text:s/>IPDC<text:s/>have<text:s/>now<text:s/>taken<text:s/>this<text:s/>up<text:s/></text:span><text:span text:style-name="T423_28">the<text:s/>initiative).<text:s/></text:span><text:span text:style-name="T423_29">Additionally,<text:s/>the<text:s/>programme<text:s/></text:span><text:span text:style-name="T423_30">developed<text:s/>an</text:span><text:span text:style-name="T423_31"><text:s/></text:span><text:span text:style-name="T423_32">Air<text:s/></text:span><text:span text:style-name="T423_33">Freight</text:span><text:span text:style-name="T423_34"><text:s/>deal<text:s/>with<text:s/>Ethiopian<text:s/>airlines</text:span><text:span text:style-name="T423_35"><text:s/></text:span><text:span text:style-name="T423_36">(started<text:s/>last<text:s/>year)<text:s/></text:span><text:span text:style-name="T423_37">and<text:s/></text:span><text:span text:style-name="T423_38">supported<text:s/></text:span><text:span text:style-name="T423_39">the<text:s/>establishment<text:s/>of<text:s/>the<text:s/></text:span><text:span text:style-name="T423_40">FDI</text:span><text:span text:style-name="T423_41"><text:s/>Secretariat<text:s/>(</text:span><text:span text:style-name="T423_42">staffed<text:s/>through<text:s/>embedded<text:s/>advisers<text:s/>within<text:s/>EIC)</text:span><text:span text:style-name="T423_43">.</text:span><text:span text:style-name="T423_44"><text:s/></text:span></text:p>
          </table:table-cell>
        </table:table-row>
      </table:table>
      <text:p text:style-name="P424"/>
      <text:p text:style-name="P425"><text:span text:style-name="T425_1">Briefly<text:s/>describe<text:s/>the<text:s/>output’s<text:s/>activities<text:s/>and<text:s/>provide<text:s/>supporting<text:s/>narrative<text:s/>for<text:s/>the<text:s/>score.<text:s/></text:span></text:p>
      <text:p text:style-name="P426"/>
      <text:p text:style-name="P427"><text:span text:style-name="T427_1">During<text:s/>the<text:s/>reporting<text:s/>period,<text:s/></text:span><text:span text:style-name="T427_2">activities<text:s/>under<text:s/>this<text:s/>output</text:span><text:span text:style-name="T427_3"><text:s/>focused<text:s/>on<text:s/>easing<text:s/>business<text:s/>environment<text:s/>constraints<text:s/>for<text:s/>textile<text:s/>and<text:s/>garment<text:s/>manufacturers<text:s/>in<text:s/>Ethiopia.<text:s/>Key<text:s/>activities<text:s/>included</text:span><text:span text:style-name="T427_4"><text:s/></text:span><text:span text:style-name="T427_5">deploying<text:s/>six<text:s/>instruments<text:s/>to<text:s/>achieve<text:s/>the<text:s/>goal<text:s/></text:span><text:span text:style-name="T427_6">such<text:s/>as<text:s/></text:span><text:span text:style-name="T427_7">finalising<text:s/></text:span><text:span text:style-name="T427_8">an<text:s/>airfreight<text:s/>analysis,<text:s/></text:span><text:span text:style-name="T427_9">conducting<text:s/>a<text:s/></text:span><text:span text:style-name="T427_10">minimum<text:s/>wage<text:s/>study,<text:s/></text:span><text:span text:style-name="T427_11">institutionalising<text:s/></text:span><text:span text:style-name="T427_12">PPDs,<text:s/>establishing<text:s/>an<text:s/>FDI<text:s/>Secretariat,<text:s/>and<text:s/>developing<text:s/>a<text:s/>cotton<text:s/>marketing<text:s/>strategy.</text:span><text:span text:style-name="T427_13"><text:s/>From<text:s/>these<text:s/>instruments,<text:s/>the<text:s/>programme<text:s/>d</text:span><text:span text:style-name="T427_14">eveloping<text:s/>two<text:s/>major<text:s/>solutions:<text:s/></text:span></text:p>
      <text:list text:style-name="LS57" xml:id="list17">
        <text:list-item>
          <text:p text:style-name="P428"><text:span text:style-name="T428_1">a<text:s/>comprehensive<text:s/>minimum<text:s/>wage<text:s/>study<text:s/>that<text:s/>catalysed<text:s/>policy<text:s/>dialogue<text:s/>and<text:s/>tripartite<text:s/>negotiations,<text:s/>and<text:s/></text:span></text:p>
        </text:list-item>
        <text:list-item>
          <text:p text:style-name="P429"><text:span text:style-name="T429_1">the<text:s/>strengthening<text:s/>of<text:s/>the<text:s/>National<text:s/>Cotton<text:s/>Stakeholder<text:s/>Platform<text:s/>(NCSP),<text:s/>which<text:s/>advanced<text:s/>consensus<text:s/>on<text:s/>cotton<text:s/>market<text:s/>reforms<text:s/>and<text:s/>improved<text:s/>value<text:s/>chain<text:s/>integration.</text:span></text:p>
        </text:list-item>
      </text:list>
      <text:p text:style-name="P430"><text:span text:style-name="T430_1">The<text:s/>output<text:s/>achieved<text:s/>its<text:s/>planned<text:s/>targets<text:s/>by<text:s/></text:span><text:span text:style-name="T430_2">exceedingly<text:s/></text:span><text:span text:style-name="T430_3">delivering<text:s/></text:span><text:span text:style-name="T430_4">against<text:s/>all<text:s/>targets</text:span><text:span text:style-name="T430_5">,<text:s/>directly<text:s/>addressing<text:s/>key<text:s/>sector<text:s/>challenges</text:span><text:span text:style-name="T430_6">.</text:span><text:span text:style-name="T430_7"><text:s/>These<text:s/>interventions<text:s/>have<text:s/>triggered<text:s/>policy<text:s/>dialogue,<text:s/>built<text:s/>consensus<text:s/>among<text:s/>stakeholders,<text:s/>and<text:s/>laid<text:s/>the<text:s/>groundwork<text:s/>for<text:s/>regulatory<text:s/>reforms,<text:s/>demonstrating<text:s/>strong<text:s/>progress<text:s/>and<text:s/>impact.<text:s/>The<text:s/>strategic<text:s/>prioritisation<text:s/>of<text:s/>activities,<text:s/>in<text:s/>line<text:s/>with<text:s/>FCDO<text:s/>recommendations,<text:s/>maximised<text:s/>the<text:s/>programme’s<text:s/>influence<text:s/>on<text:s/>the<text:s/>sector,<text:s/>justifying<text:s/>the<text:s/>given<text:s/>score<text:s/>of<text:s/>A.</text:span></text:p>
      <text:p text:style-name="P431"><text:span text:style-name="T431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<text:p text:style-name="P432"/>
      <text:p text:style-name="P433"/>
      <text:p text:style-name="P434"><text:span text:style-name="T434_1">Progress<text:s/>against<text:s/>recommendations<text:s/>from<text:s/>last<text:s/>year’s<text:s/>annual<text:s/>review<text:s/></text:span></text:p>
      <text:p text:style-name="P435"><text:span text:style-name="T435_1">Recommendation:</text:span><text:span text:style-name="T435_2"><text:s/>The<text:s/>reviewer<text:s/>recommends<text:s/>that<text:s/>FCDO<text:s/>and<text:s/>GIZ<text:s/>prioritise<text:s/>and<text:s/>strategically<text:s/>select<text:s/></text:span></text:p>
      <text:p text:style-name="P436"><text:span text:style-name="T436_1">activities<text:s/>under<text:s/>output<text:s/>3<text:s/>to<text:s/>maximise<text:s/>impact<text:s/>on<text:s/>the<text:s/>manufacturing<text:s/>sector,<text:s/>focusing<text:s/>on<text:s/>areas<text:s/>where</text:span><text:span text:style-name="T436_2"><text:s/>t</text:span><text:span text:style-name="T436_3">echnical<text:s/>assistance<text:s/>can<text:s/>drive<text:s/>real<text:s/>improvements.<text:s/>A<text:s/>more<text:s/>strategic<text:s/>approach<text:s/>to<text:s/>output<text:s/>3<text:s/>should<text:s/>be<text:s/></text:span></text:p>
      <text:p text:style-name="P437"><text:span text:style-name="T437_1">agreed<text:s/>by<text:s/>July<text:s/>2025<text:s/>and<text:s/>regularly<text:s/>reviewed.</text:span></text:p>
      <text:p text:style-name="P438"><text:span text:style-name="T438_1">Progress:</text:span><text:span text:style-name="T438_2"><text:s/></text:span><text:span text:style-name="T438_3">Completed</text:span><text:span text:style-name="T438_4">.<text:s/>FCDO<text:s/>programme<text:s/>team<text:s/>and<text:s/>GIZ</text:span><text:span text:style-name="T438_5"><text:s/>undertook<text:s/>a<text:s/>series<text:s/>of<text:s/>discussions<text:s/>to<text:s/>identify<text:s/></text:span><text:span text:style-name="T438_6">interventions<text:s/>(proposed<text:s/></text:span><text:span text:style-name="T438_7">solutions)<text:s/></text:span><text:span text:style-name="T438_8">that<text:s/>are<text:s/></text:span><text:span text:style-name="T438_9">most<text:s/>impactful<text:s/>and<text:s/></text:span><text:span text:style-name="T438_10">strategic<text:s/></text:span><text:span text:style-name="T438_11">to<text:s/>the<text:s/>improvement<text:s/>of<text:s/>the<text:s/></text:span><text:span text:style-name="T438_12">business<text:s/>environment<text:s/>constraints<text:s/></text:span><text:span text:style-name="T438_13">in</text:span><text:span text:style-name="T438_14"><text:s/>the</text:span><text:span text:style-name="T438_15"><text:s/>TAG<text:s/>sector.<text:s/></text:span><text:span text:style-name="T438_16">The<text:s/>team<text:s/>has<text:s/>focused<text:s/>on<text:s/>interventions<text:s/>that<text:s/>are<text:s/></text:span><text:span text:style-name="T438_17">within</text:span><text:span text:style-name="T438_18"><text:s/>the<text:s/>scope<text:s/>and<text:s/>capacity<text:s/>of<text:s/>the<text:s/>programme<text:s/>to<text:s/>change,<text:s/></text:span><text:span text:style-name="T438_19">avoiding<text:s/>targets<text:s/>such<text:s/>as<text:s/>implementation<text:s/>of<text:s/>policies<text:s/>or<text:s/>enactment<text:s/>of<text:s/>laws.<text:s/></text:span><text:span text:style-name="T438_20">Accordingly,<text:s/>easing<text:s/>the<text:s/>logistics<text:s/>challenge<text:s/>and<text:s/></text:span><text:span text:style-name="T438_21">addressing<text:s/>the<text:s/>lack<text:s/>of<text:s/>minimum<text:s/>wage<text:s/>in<text:s/>IPs<text:s/>were<text:s/>selected<text:s/>as<text:s/>the<text:s/>most<text:s/>important<text:s/>issues<text:s/>that<text:s/>the<text:s/>programme<text:s/>can<text:s/>have<text:s/>a<text:s/>direct<text:s/>impact<text:s/>on.<text:s/></text:span><text:span text:style-name="T438_22"><text:s/></text:span></text:p>
      <text:p text:style-name="P439"/>
      <text:p text:style-name="P440"><text:span text:style-name="T440_1">Recommendation</text:span><text:span text:style-name="T440_2">:<text:s/>To<text:s/>avoid<text:s/>ambiguity,<text:s/>the<text:s/>reviewer<text:s/>recommends<text:s/>the<text:s/>programme<text:s/>team<text:s/>should<text:s/></text:span></text:p>
      <text:p text:style-name="P441"><text:span text:style-name="T441_1">agree<text:s/>with<text:s/>GIZ<text:s/>at<text:s/>what<text:s/>point<text:s/>solutions<text:s/>‘developed’<text:s/>are<text:s/>sufficiently<text:s/>advanced<text:s/>to<text:s/>be<text:s/>counted<text:s/>against<text:s/>the<text:s/></text:span></text:p>
      <text:p text:style-name="P442"><text:span text:style-name="T442_1">indicator.<text:s/>This<text:s/>should<text:s/>be<text:s/>done<text:s/>before<text:s/>the<text:s/>next<text:s/>annual<text:s/>review,<text:s/>by<text:s/>October<text:s/>2025.</text:span></text:p>
      <text:p text:style-name="P443"><text:span text:style-name="T443_1">Progress</text:span><text:span text:style-name="T443_2">:</text:span><text:span text:style-name="T443_3"><text:s/></text:span><text:span text:style-name="T443_4">Completed</text:span><text:span text:style-name="T443_5">.</text:span><text:span text:style-name="T443_6"><text:s/></text:span><text:span text:style-name="T443_7"><text:s text:c="2"/></text:span></text:p>
      <text:p text:style-name="P444"><text:span text:style-name="T444_1">Key<text:s/>lessons<text:s/>and<text:s/>recommendations<text:s/>for<text:s/>the<text:s/>year<text:s/>ahead<text:s/></text:span></text:p>
      <text:p text:style-name="P445"/>
      <text:p text:style-name="P446"><text:span text:style-name="T446_1">Addressing<text:s/>systemic<text:s/>policy<text:s/>constraints<text:s/>such<text:s/>as<text:s/></text:span><text:span text:style-name="T446_2">minimum<text:s/></text:span><text:span text:style-name="T446_3">wage<text:s/>and<text:s/></text:span><text:span text:style-name="T446_4">improving<text:s/></text:span><text:span text:style-name="T446_5">cotton<text:s/>market</text:span><text:span text:style-name="T446_6"><text:s/></text:span><text:span text:style-name="T446_7">proved</text:span><text:span text:style-name="T446_8"><text:s/>to<text:s/>be</text:span><text:span text:style-name="T446_9"><text:s/>more<text:s/>impactful<text:s/>than<text:s/>isolated<text:s/>technical<text:s/>interventions,<text:s/>as<text:s/>these<text:s/>issues<text:s/>underpin<text:s/></text:span><text:span text:style-name="T446_10">the<text:s/>TAG<text:s/></text:span><text:span text:style-name="T446_11">sector</text:span><text:span text:style-name="T446_12">’s</text:span><text:span text:style-name="T446_13"><text:s/>competitiveness.</text:span><text:span text:style-name="T446_14"><text:s/>Additionally</text:span><text:span text:style-name="T446_15">,<text:s/>regular,<text:s/>evidence-based<text:s/>dialogues<text:s/>and<text:s/>multi-stakeholder<text:s/>platforms<text:s/>were<text:s/>effective<text:s/>in<text:s/>building<text:s/>consensus,<text:s/>catalysing<text:s/>policy<text:s/>discussions,<text:s/>and<text:s/>ensuring<text:s/>government<text:s/>buy-in.</text:span><text:span text:style-name="T446_16"><text:s/></text:span><text:span text:style-name="T446_17">Furthermore</text:span><text:span text:style-name="T446_18">,</text:span><text:span text:style-name="T446_19"><text:s/></text:span><text:span text:style-name="T446_20">evidence-based</text:span><text:span text:style-name="T446_21"><text:s/></text:span><text:span text:style-name="T446_22">a</text:span><text:span text:style-name="T446_23">pproaches<text:s/></text:span><text:span text:style-name="T446_24">have<text:s/></text:span><text:span text:style-name="T446_25">shown<text:s/>to<text:s/>g</text:span><text:span text:style-name="T446_26">ain<text:s/></text:span><text:span text:style-name="T446_27">t</text:span><text:span text:style-name="T446_28">raction</text:span><text:span text:style-name="T446_29"><text:s/>by<text:s/>stakeholders<text:s/>and<text:s/></text:span><text:span text:style-name="T446_30">engaging<text:s/>a<text:s/>broad<text:s/>range<text:s/>of<text:s/>actors,<text:s/>including<text:s/>government,<text:s/>industry,<text:s/>and<text:s/>international<text:s/>buyers,<text:s/>was<text:s/>vital<text:s/>for<text:s/>designing<text:s/>practical<text:s/>solutions<text:s/>and<text:s/>ensuring<text:s/>sustainability.</text:span></text:p>
      <text:p text:style-name="P447"/>
      <text:p text:style-name="P448"><text:span text:style-name="T448_1">Recommendations<text:s/>for<text:s/>the<text:s/>year<text:s/>ahead<text:s/></text:span></text:p>
      <text:p text:style-name="P449"/>
      <text:p text:style-name="P450"><text:span text:style-name="T450_1">Recommendation<text:s/>5:</text:span><text:span text:style-name="T450_2"><text:s/></text:span><text:span text:style-name="T450_3">The<text:s/>most<text:s/>important<text:s/>recommendation<text:s/>for<text:s/>the<text:s/>programme<text:s/>in<text:s/></text:span><text:span text:style-name="T450_4">its<text:s/>final<text:s/>year<text:s/>is<text:s/>to<text:s/>ensure<text:s/>that<text:s/></text:span><text:span text:style-name="T450_5">the<text:s/>resources<text:s/>spent<text:s/></text:span><text:span text:style-name="T450_6">on<text:s/>this<text:s/>output<text:s/>over<text:s/>the<text:s/>past<text:s/>years<text:s/>will<text:s/>have<text:s/>a<text:s/>continued<text:s/>impact<text:s/>and<text:s/></text:span><text:span text:style-name="T450_7">provide<text:s/>sustainable<text:s/>solutions<text:s/>to<text:s/>challenges.<text:s/></text:span><text:span text:style-name="T450_8">It<text:s/>will<text:s/>be<text:s/>important<text:s/>to<text:s/>ensure<text:s/></text:span><text:span text:style-name="T450_9">that<text:s/>there<text:s/>is<text:s/></text:span><text:span text:style-name="T450_10">continued<text:s/></text:span><text:span text:style-name="T450_11">buy-in<text:s/>from<text:s/>the<text:s/>government<text:s/>and<text:s/>other<text:s/>stakeholders</text:span><text:span text:style-name="T450_12"><text:s/>and<text:s/>that<text:s/>they<text:s/>are<text:s/>committed<text:s/>to<text:s/></text:span><text:span text:style-name="T450_13">improving<text:s/>bottlenecks<text:s/>is<text:s/>key.<text:s/></text:span></text:p>
      <text:p text:style-name="P451"/>
      <text:p text:style-name="P452"><text:span text:style-name="T452_1">Recommendation<text:s/></text:span><text:span text:style-name="T452_2">6</text:span><text:span text:style-name="T452_3">:<text:s/></text:span><text:span text:style-name="T452_4">Produce<text:s/>knowledge<text:s/></text:span><text:span text:style-name="T452_5">and<text:s/>communications<text:s/></text:span><text:span text:style-name="T452_6">products<text:s/>and<text:s/>lessons<text:s/>learned<text:s/></text:span><text:span text:style-name="T452_7">from<text:s/></text:span><text:span text:style-name="T452_8">implementing<text:s/>the<text:s/>programme<text:s/>with<text:s/>GIZ<text:s/>and<text:s/></text:span><text:span text:style-name="T452_9">supporting<text:s/>the<text:s/>manufacturing<text:s/>sector<text:s/>over<text:s/>the<text:s/>past<text:s/></text:span><text:span text:style-name="T452_10">5+<text:s/>years.</text:span></text:p>
      <text:p text:style-name="P453"><text:span text:style-name="T453_1"><text:s/></text:span></text:p>
      <text:h text:style-name="P454" text:outline-level="2"><text:span text:style-name="T454_1">D:<text:s/>VALUE<text:s/>FOR<text:s/>MONEY</text:span></text:h>
      <text:p text:style-name="P455"/>
      <text:p text:style-name="P456"><text:span text:style-name="T456_1">Key<text:s/>cost<text:s/>drivers<text:s/>and<text:s/>performance<text:s/></text:span></text:p>
      <text:p text:style-name="P457"/>
      <text:p text:style-name="P458"><text:span text:style-name="T458_1">Value<text:s/>for<text:s/>Money<text:s/>(VfM)<text:s/>has<text:s/>become<text:s/>increasingly<text:s/>central<text:s/>to<text:s/>the<text:s/>design</text:span><text:span text:style-name="T458_2"><text:s/>and</text:span><text:span text:style-name="T458_3"><text:s/>implementation<text:s/>of<text:s/></text:span><text:span text:style-name="T458_4">Accelerate<text:s/>programme<text:s/></text:span><text:span text:style-name="T458_5">d</text:span><text:span text:style-name="T458_6">riven<text:s/>by<text:s/>heightened<text:s/>accountability<text:s/>requirements,<text:s/>limited<text:s/>funding<text:s/>resources,<text:s/>and<text:s/>growing<text:s/>scrutiny</text:span><text:span text:style-name="T458_7"><text:s/>of<text:s/>ODA</text:span><text:span text:style-name="T458_8">.<text:s/></text:span><text:span text:style-name="T458_9">Rather<text:s/>than<text:s/>focusing<text:s/>solely<text:s/>on<text:s/>cost<text:s/>reduction,<text:s/></text:span><text:span text:style-name="T458_10">our</text:span><text:span text:style-name="T458_11"><text:s/>VfM<text:s/>approach<text:s/>integrates<text:s/>considerations<text:s/>of<text:s/>economy,<text:s/>efficiency,<text:s/>effectiveness,<text:s/>and<text:s/>equity<text:s/>to<text:s/>ensure<text:s/>that<text:s/>development<text:s/>interventions<text:s/>deliver<text:s/>sustainable<text:s/>and<text:s/>measurable<text:s/>impact.</text:span><text:span text:style-name="T458_12"><text:s/></text:span><text:span text:style-name="T458_13">The<text:s/>S.I.C.<text:s/>II<text:s/></text:span><text:span text:style-name="T458_14">(Accelerate)<text:s/></text:span><text:span text:style-name="T458_15">programme’s<text:s/>main<text:s/>cost<text:s/>drivers<text:s/>are<text:s/>staff<text:s/>costs</text:span><text:span text:style-name="T458_16"><text:s/></text:span><text:span text:style-name="T458_17">(both<text:s/>international<text:s/>and<text:s/>national<text:s/>advisors)</text:span><text:span text:style-name="T458_18">,<text:s/>grants<text:s/>and<text:s/>local<text:s/>subsidies,<text:s/>other<text:s/>direct<text:s/>costs,<text:s/>and<text:s/>indirect<text:s/>costs<text:s/>(overheads).<text:s/>The<text:s/>detailed<text:s/>budget<text:s/>breakdown<text:s/>over<text:s/>the<text:s/>implementation<text:s/>period<text:s/>is<text:s/>as<text:s/>follows:</text:span></text:p>
      <text:p text:style-name="P459"/>
      <table:table table:style-name="Table11">
        <table:table-column table:style-name="Column45"/>
        <table:table-column table:style-name="Column46"/>
        <table:table-row table:style-name="Row38">
          <table:table-cell table:style-name="Cell158">
            <text:p text:style-name="P460"><text:span text:style-name="T460_1">UK<text:s/>Budget<text:s/>Lines</text:span></text:p>
          </table:table-cell>
          <table:table-cell table:style-name="Cell159">
            <text:p text:style-name="P461"><text:span text:style-name="T461_1">Cost<text:s/>(0</text:span><text:span text:style-name="T461_2">4</text:span><text:span text:style-name="T461_3">/202</text:span><text:span text:style-name="T461_4">5</text:span><text:span text:style-name="T461_5"><text:s/>–<text:s/>03/202</text:span><text:span text:style-name="T461_6">6</text:span><text:span text:style-name="T461_7">)<text:s/>(GBP)</text:span></text:p>
          </table:table-cell>
        </table:table-row>
        <table:table-row table:style-name="Row39">
          <table:table-cell table:style-name="Cell160">
            <text:p text:style-name="P462"><text:span text:style-name="T462_1">Staff<text:s/>costs</text:span></text:p>
          </table:table-cell>
          <table:table-cell table:style-name="Cell161">
            <text:p text:style-name="P463"><text:span text:style-name="T463_1"><text:s/>2,017,869</text:span></text:p>
          </table:table-cell>
        </table:table-row>
        <table:table-row table:style-name="Row40">
          <table:table-cell table:style-name="Cell162">
            <text:p text:style-name="P464"><text:span text:style-name="T464_1">Grants<text:s/>and<text:s/>local<text:s/>subsidies</text:span></text:p>
          </table:table-cell>
          <table:table-cell table:style-name="Cell163">
            <text:p text:style-name="P465"><text:span text:style-name="T465_1"><text:s/></text:span><text:span text:style-name="T465_2">104,053</text:span></text:p>
          </table:table-cell>
        </table:table-row>
        <table:table-row table:style-name="Row41">
          <table:table-cell table:style-name="Cell164">
            <text:p text:style-name="P466"><text:span text:style-name="T466_1">Other<text:s/>direct<text:s/>costs</text:span></text:p>
          </table:table-cell>
          <table:table-cell table:style-name="Cell165">
            <text:p text:style-name="P467"><text:span text:style-name="T467_1"><text:s/></text:span><text:span text:style-name="T467_2">4</text:span><text:span text:style-name="T467_3">24,671</text:span></text:p>
          </table:table-cell>
        </table:table-row>
        <table:table-row table:style-name="Row42">
          <table:table-cell table:style-name="Cell166">
            <text:p text:style-name="P468"><text:span text:style-name="T468_1">Indirect<text:s/>costs<text:s/>(overheads)</text:span></text:p>
          </table:table-cell>
          <table:table-cell table:style-name="Cell167">
            <text:p text:style-name="P469"><text:span text:style-name="T469_1"><text:s/>456,152</text:span></text:p>
          </table:table-cell>
        </table:table-row>
        <table:table-row table:style-name="Row43">
          <table:table-cell table:style-name="Cell168">
            <text:p text:style-name="P470"><text:span text:style-name="T470_1">Travel<text:s/>costs</text:span></text:p>
          </table:table-cell>
          <table:table-cell table:style-name="Cell169">
            <text:p text:style-name="P471"><text:span text:style-name="T471_1"><text:s/></text:span><text:span text:style-name="T471_2">82,816</text:span></text:p>
          </table:table-cell>
        </table:table-row>
        <table:table-row table:style-name="Row44">
          <table:table-cell table:style-name="Cell170">
            <text:p text:style-name="P472"><text:span text:style-name="T472_1">Advanced<text:s/>training<text:s/>costs</text:span></text:p>
          </table:table-cell>
          <table:table-cell table:style-name="Cell171">
            <text:p text:style-name="P473"><text:span text:style-name="T473_1"><text:s/></text:span><text:span text:style-name="T473_2">20,992</text:span></text:p>
          </table:table-cell>
        </table:table-row>
        <table:table-row table:style-name="Row45">
          <table:table-cell table:style-name="Cell172">
            <text:p text:style-name="P474"><text:span text:style-name="T474_1">Equipment<text:s/>&amp;<text:s/>construction<text:s/>contracts</text:span></text:p>
          </table:table-cell>
          <table:table-cell table:style-name="Cell173">
            <text:p text:style-name="P475"><text:span text:style-name="T475_1"><text:s/>47,773</text:span></text:p>
          </table:table-cell>
        </table:table-row>
        <table:table-row table:style-name="Row46">
          <table:table-cell table:style-name="Cell174">
            <text:p text:style-name="P476"><text:span text:style-name="T476_1">VAT</text:span></text:p>
          </table:table-cell>
          <table:table-cell table:style-name="Cell175">
            <text:p text:style-name="P477"><text:span text:style-name="T477_1"><text:s/></text:span><text:span text:style-name="T477_2">538</text:span></text:p>
          </table:table-cell>
        </table:table-row>
        <table:table-row table:style-name="Row47">
          <table:table-cell table:style-name="Cell176">
            <text:p text:style-name="P478"><text:span text:style-name="T478_1">Total</text:span></text:p>
          </table:table-cell>
          <table:table-cell table:style-name="Cell177">
            <text:p text:style-name="P479"><text:span text:style-name="T479_1"><text:s/>3,154,865</text:span></text:p>
          </table:table-cell>
        </table:table-row>
      </table:table>
      <text:p text:style-name="P480"/>
      <text:p text:style-name="P481"><text:span text:style-name="T481_1">Staff<text:s/>costs<text:s/>remain<text:s/>the<text:s/>largest<text:s/>component,<text:s/>reflecting<text:s/>the<text:s/>in-house<text:s/>implementation<text:s/>approach<text:s/>adopted<text:s/>after<text:s/>previous<text:s/>budget<text:s/>cuts.<text:s/>The<text:s/>Finance,<text:s/>Admin<text:s/>and<text:s/>Contracting<text:s/>Team<text:s/>(FACT)<text:s/>at<text:s/>cluster<text:s/>level<text:s/>has<text:s/>played<text:s/>a<text:s/>central<text:s/>role<text:s/>in<text:s/>supporting<text:s/>operational<text:s/>efficiency<text:s/>by<text:s/>sharing<text:s/>administrative<text:s/>resources<text:s/>across<text:s/>multiple<text:s/>projects.</text:span><text:span text:style-name="T481_2"><text:s/></text:span><text:span text:style-name="T481_3">The<text:s/>programme<text:s/>has<text:s/>demonstrated<text:s/>strong<text:s/>performance,<text:s/>exceeding<text:s/>most<text:s/>output<text:s/>and<text:s/>outcome<text:s/>milestones<text:s/>despite<text:s/>a<text:s/>challenging<text:s/>operating<text:s/>environment.<text:s/>Notably,<text:s/>the<text:s/>project<text:s/>has<text:s/>mobilised<text:s/>additional<text:s/>funds,<text:s/>leveraged<text:s/>private<text:s/>sector<text:s/>partnerships,<text:s/>and<text:s/>implemented<text:s/>cost-saving<text:s/>measures<text:s/>such<text:s/>as<text:s/>digitalisation<text:s/>and<text:s/>resource<text:s/>sharing<text:s/>within<text:s/>the<text:s/>GIZ<text:s/>cluster<text:s/>system.</text:span></text:p>
      <text:p text:style-name="P482"/>
      <text:p text:style-name="P483"><text:span text:style-name="T483_1">VfM<text:s/>performance<text:s/>compared<text:s/>to<text:s/>the<text:s/>original<text:s/>VfM<text:s/>proposition<text:s/>in<text:s/>the<text:s/>business<text:s/>case<text:s/></text:span></text:p>
      <text:p text:style-name="P484"/>
      <text:p text:style-name="P485"><text:span text:style-name="T485_1">In<text:s/>2024,<text:s/>FCDO<text:s/>and<text:s/>BMZ<text:s/>agreed<text:s/>to<text:s/>update<text:s/></text:span><text:span text:style-name="T485_2">the<text:s/>programme’s<text:s/></text:span><text:span text:style-name="T485_3">Theory<text:s/>of<text:s/>Change<text:s/></text:span><text:span text:style-name="T485_4">and<text:s/>logframe<text:s/></text:span><text:span text:style-name="T485_5">for<text:s/>the<text:s/></text:span><text:span text:style-name="T485_6">no-cost<text:s/>extension<text:s/>period<text:s/>of<text:s/>Accelerate<text:s/>(</text:span><text:span text:style-name="T485_7">follow-on<text:s/>phase<text:s/>of<text:s/>S.I.C.,<text:s/>which<text:s/></text:span><text:span text:style-name="T485_8">is<text:s/>referred<text:s/>to<text:s/>as<text:s/>SIC<text:s/>II<text:s/>from<text:s/>BMZ/GIZ<text:s/>side).<text:s/></text:span><text:span text:style-name="T485_9">This<text:s/>new<text:s/>phase<text:s/></text:span><text:span text:style-name="T485_10">started<text:s/>in<text:s/>October<text:s/>2024</text:span><text:span text:style-name="T485_11"><text:s/>with<text:s/>the</text:span><text:span text:style-name="T485_12"><text:s/>aim</text:span><text:span text:style-name="T485_13"><text:s/>of</text:span><text:span text:style-name="T485_14"><text:s/>strengthening<text:s/>the<text:s/>resilience<text:s/>of<text:s/>the<text:s/>textile<text:s/>and<text:s/>garment<text:s/>sector,<text:s/>building<text:s/>on<text:s/>a<text:s/>market-driven<text:s/>approach.<text:s/>During<text:s/>2025/26</text:span><text:span text:style-name="T485_15"><text:s/>FY</text:span><text:span text:style-name="T485_16">,<text:s/>the<text:s/>project<text:s/>continued<text:s/>to<text:s/>implement<text:s/>cost-effective<text:s/>activities<text:s/>with<text:s/>additional<text:s/>funds<text:s/>from<text:s/>another<text:s/>GIZ-implemented<text:s/>project<text:s/>(the<text:s/>Sustainable<text:s/>Initiative<text:s/>for<text:s/>Jobs,<text:s/>SI-Jobs).<text:s/></text:span><text:span text:style-name="T485_17">The<text:s/>project<text:s/>continued<text:s/>to<text:s/>mobilise<text:s/>additional<text:s/>funds,<text:s/>e.g.<text:s/>in<text:s/>the<text:s/>form<text:s/>of<text:s/>a<text:s/>private<text:s/>sector<text:s/>partnership<text:s/>with</text:span><text:span text:style-name="T485_18"><text:s/></text:span><text:span text:style-name="T485_19">the<text:s/>German<text:s/>buyer<text:s/>Schöffel<text:s/>to<text:s/>implement<text:s/>a<text:s/>joint<text:s/>activity,<text:s/>increasing<text:s/>effectiveness<text:s/>and<text:s/>cost<text:s/>effectiveness.<text:s/></text:span></text:p>
      <text:p text:style-name="P486"/>
      <text:p text:style-name="P487"><text:span text:style-name="T487_1">The<text:s/>programme</text:span><text:span text:style-name="T487_2">’s<text:s/>revised<text:s/>logframe<text:s/>refocuses<text:s/>effort<text:s/>on<text:s/></text:span><text:span text:style-name="T487_3">three</text:span><text:span text:style-name="T487_4"><text:s/>pillars,<text:s/>responding<text:s/>to</text:span><text:span text:style-name="T487_5"><text:s/></text:span><text:span text:style-name="T487_6">the<text:s/></text:span><text:span text:style-name="T487_7">more<text:s/>challenging<text:s/>operational<text:s/>context<text:s/>than<text:s/>originally<text:s/>expected<text:s/>at<text:s/>inception<text:s/>due<text:s/>to<text:s/></text:span><text:span text:style-name="T487_8">continued</text:span><text:span text:style-name="T487_9"><text:s/>suspension<text:s/>of<text:s/></text:span><text:span text:style-name="T487_10">Ethiopia<text:s/>from<text:s/>the<text:s/></text:span><text:span text:style-name="T487_11">AGOA</text:span><text:span text:style-name="T487_12"><text:s/>scheme</text:span><text:span text:style-name="T487_13">,<text:s/>increased<text:s/>local<text:s/>and<text:s/>international<text:s/>conflict</text:span><text:span text:style-name="T487_14">,</text:span><text:span text:style-name="T487_15"><text:s/>reduced<text:s/>programme<text:s/>budget</text:span><text:span text:style-name="T487_16"><text:s/>due<text:s/>to<text:s/>wider<text:s/>ODA<text:s/>cuts</text:span><text:span text:style-name="T487_17"><text:s/>by<text:s/>FCDO</text:span><text:span text:style-name="T487_18"><text:s/>and<text:s/>other<text:s/>factors</text:span><text:span text:style-name="T487_19">.<text:s/>These<text:s/>shocks<text:s/>had<text:s/>previously<text:s/>reduced<text:s/>the<text:s/>overall<text:s/>effectiveness<text:s/>of<text:s/>the<text:s/>programme<text:s/>and<text:s/>resulted<text:s/>in<text:s/>a<text:s/>resetting<text:s/>of<text:s/>ambition<text:s/>to<text:s/>focus<text:s/>on<text:s/>supporting<text:s/>the<text:s/>resilience<text:s/>of<text:s/>the<text:s/>sector.<text:s/></text:span><text:span text:style-name="T487_20">However,<text:s/>during<text:s/>the<text:s/>re</text:span><text:span text:style-name="T487_21">view</text:span><text:span text:style-name="T487_22"><text:s/>period</text:span><text:span text:style-name="T487_23">,<text:s/>th</text:span><text:span text:style-name="T487_24">e</text:span><text:span text:style-name="T487_25"><text:s/>operational<text:s/>context<text:s/></text:span><text:span text:style-name="T487_26">continue</text:span><text:span text:style-name="T487_27">d</text:span><text:span text:style-name="T487_28"><text:s/>to<text:s/></text:span><text:span text:style-name="T487_29">improve</text:span><text:span text:style-name="T487_30"><text:s/>due<text:s/>to<text:s/></text:span><text:span text:style-name="T487_31">ongoing</text:span><text:span text:style-name="T487_32"><text:s/>implementation<text:s/>of<text:s/>macroeconomic<text:s/>reforms</text:span><text:span text:style-name="T487_33"><text:s/>and<text:s/>other<text:s/>factors<text:s/>such<text:s/>as<text:s/>the<text:s/></text:span><text:span text:style-name="T487_34">lower<text:s/>tariffs<text:s/>levied<text:s/></text:span><text:span text:style-name="T487_35">on<text:s/>Ethiopia<text:s/>by<text:s/>the<text:s/>new<text:s/></text:span><text:span text:style-name="T487_36">US</text:span><text:span text:style-name="T487_37"><text:s/>government,<text:s/>compared<text:s/>to<text:s/>other<text:s/>competing<text:s/>countries<text:s/>in<text:s/>the<text:s/>TAG<text:s/>sector</text:span><text:span text:style-name="T487_38">.</text:span></text:p>
      <text:p text:style-name="P488"><text:span text:style-name="T488_1">The<text:s/>programme</text:span><text:span text:style-name="T488_2"><text:s/>has<text:s/>a<text:s/>VfM<text:s/>strategy<text:s/>reported<text:s/>in<text:s/>bi-annual<text:s/>programme<text:s/>reports,<text:s/>including<text:s/>metrics<text:s/>for<text:s/>economy,<text:s/>efficiency,<text:s/>effectiveness,<text:s/>equity<text:s/>and<text:s/>cost<text:s/>effectiveness.<text:s/>These<text:s/></text:span><text:span text:style-name="T488_3">are<text:s/>summarized</text:span><text:span text:style-name="T488_4"><text:s/>below:<text:s/></text:span></text:p>
      <text:p text:style-name="P489"/>
      <text:p text:style-name="P490"/>
      <text:p text:style-name="P491"/>
      <text:p text:style-name="P492"/>
      <text:p text:style-name="P493"><text:span text:style-name="T493_1">Economy</text:span></text:p>
      <text:p text:style-name="P494"/>
      <text:p text:style-name="P495"><text:span text:style-name="T495_1">GIZ<text:s/>reports<text:s/>on<text:s/>economy<text:s/>measures,<text:s/>as<text:s/>set<text:s/>out<text:s/>in<text:s/>its<text:s/>annual<text:s/>report.<text:s/></text:span><text:span text:style-name="T495_2">Only<text:s/></text:span><text:span text:style-name="T495_3">2</text:span><text:span text:style-name="T495_4"><text:s/>out<text:s/>of<text:s/></text:span><text:span text:style-name="T495_5">5</text:span><text:span text:style-name="T495_6"><text:s/></text:span><text:span text:style-name="T495_7">targets<text:s/>for<text:s/></text:span><text:span text:style-name="T495_8">the<text:s/></text:span><text:span text:style-name="T495_9">economy<text:s/>measures</text:span><text:span text:style-name="T495_10"><text:s/>(metrics)</text:span><text:span text:style-name="T495_11"><text:s/>have<text:s/></text:span><text:span text:style-name="T495_12">been<text:s/>met</text:span><text:span text:style-name="T495_13"><text:s/>for<text:s/>this<text:s/>reporting<text:s/>year</text:span><text:span text:style-name="T495_14">,<text:s/>with<text:s/>the<text:s/>other<text:s/></text:span><text:span text:style-name="T495_15">three<text:s/>showing<text:s/></text:span><text:span text:style-name="T495_16">some</text:span><text:span text:style-name="T495_17"><text:s/>deviation</text:span><text:span text:style-name="T495_18">.<text:s/>The<text:s/>percentage<text:s/>of<text:s/>total<text:s/>funding<text:s/>on<text:s/>international<text:s/>and<text:s/>national<text:s/>long-term<text:s/>employment<text:s/>(LTE,<text:s/>which<text:s/>include<text:s/>travel<text:s/>costs)<text:s/>was<text:s/></text:span><text:span text:style-name="T495_19">substantially<text:s/>higher</text:span><text:span text:style-name="T495_20"><text:s/>than<text:s/>expected</text:span><text:span text:style-name="T495_21"><text:s/>at<text:s/>41%<text:s/></text:span><text:span text:style-name="T495_22">(</text:span><text:span text:style-name="T495_23">compared<text:s/>to<text:s/></text:span><text:span text:style-name="T495_24">the<text:s/>expected<text:s/></text:span><text:span text:style-name="T495_25">31%</text:span><text:span text:style-name="T495_26">)</text:span><text:span text:style-name="T495_27">.<text:s/></text:span><text:span text:style-name="T495_28">Consultant<text:s/>costs<text:s/>were</text:span><text:span text:style-name="T495_29"><text:s/>also</text:span><text:span text:style-name="T495_30"><text:s/>substantially<text:s/>higher<text:s/></text:span><text:span text:style-name="T495_31">than<text:s/>in</text:span><text:span text:style-name="T495_32"><text:s/>the<text:s/>reporting<text:s/>period<text:s/>(</text:span><text:span text:style-name="T495_33">29</text:span><text:span text:style-name="T495_34">%<text:s/>vs.<text:s/>18%)</text:span><text:span text:style-name="T495_35">.<text:s/>However,<text:s/>this<text:s/>is<text:s/>due<text:s/>to<text:s/>late<text:s/>settlements<text:s/>of<text:s/></text:span><text:span text:style-name="T495_36">Grants<text:s/>meaning<text:s/>they<text:s/>have<text:s/>not<text:s/>appeared<text:s/>in<text:s/>costs<text:s/>yet,<text:s/>affecting<text:s/>the<text:s/>total<text:s/>distribution<text:s/>of<text:s/>instruments<text:s/>–<text:s/>once<text:s/>factored<text:s/>in,<text:s/>distribution<text:s/>of<text:s/>costs<text:s/>would<text:s/>be<text:s/>approximately:<text:s/>32%<text:s/>International<text:s/>LTE<text:s/>&amp;<text:s/>national<text:s/>LTE<text:s/>(incl.<text:s/>travel<text:s/>costs)</text:span><text:span text:style-name="T495_37">,</text:span><text:span text:style-name="T495_38"><text:s/>23%<text:s/>Consultant<text:s/>Costs</text:span><text:span text:style-name="T495_39">,</text:span><text:span text:style-name="T495_40"><text:s/>25%<text:s/>Grants<text:s/>and<text:s/>Local<text:s/>Subsidies</text:span><text:span text:style-name="T495_41">,</text:span><text:span text:style-name="T495_42"><text:s/>1%<text:s/>HCD<text:s/>Measures</text:span><text:span text:style-name="T495_43">,<text:s/>and</text:span><text:span text:style-name="T495_44"><text:s/>2%<text:s/>Procurement<text:s/>of<text:s/>Equipment</text:span><text:span text:style-name="T495_45">.<text:s/></text:span></text:p>
      <text:p text:style-name="P496"><text:span text:style-name="T496_1">The<text:s/>average<text:s/>cost<text:s/>per<text:s/>GIZ<text:s/>seconded<text:s/>advisor<text:s/>is<text:s/>€195,117<text:s/>/<text:s/>10<text:s/>months<text:s/>(incl.<text:s/>salaries,<text:s/>travel,<text:s/>relocation,<text:s/></text:span><text:span text:style-name="T496_2">training)<text:s/>(</text:span><text:span text:style-name="T496_3">above<text:s/>the<text:s/>target<text:s/>indicator<text:s/></text:span><text:span text:style-name="T496_4">of<text:s/>€</text:span><text:span text:style-name="T496_5">165,500<text:s/>/<text:s/>year<text:s/>and<text:s/>for<text:s/>national<text:s/>staff<text:s/>€22.145<text:s/>EUR<text:s/>/<text:s/>10<text:s/>months<text:s/>(incl.<text:s/>salaries,<text:s/>travel,<text:s/>relocation,<text:s/>training).<text:s/>This<text:s/>cost<text:s/>for<text:s/>seconded<text:s/>advisers<text:s/>has<text:s/>increased<text:s/>from<text:s/>135,300/<text:s/>year<text:s/>for<text:s/>the<text:s/>April<text:s/>2024<text:s/>–<text:s/>March<text:s/>2025<text:s/>reporting<text:s/>year<text:s/>due<text:s/>to<text:s/>personal<text:s/>cost<text:s/>increases<text:s/></text:span><text:span text:style-name="T496_6">and<text:s/>increased</text:span><text:span text:style-name="T496_7"><text:s/>proportion<text:s/>of<text:s/>project<text:s/>leadership<text:s/>and<text:s/>management</text:span><text:span text:style-name="T496_8">.</text:span><text:span text:style-name="T496_9"><text:s/></text:span><text:span text:style-name="T496_10">Average<text:s/>fees<text:s/>for<text:s/>international<text:s/>consultants<text:s/>remain<text:s/>below<text:s/>targets<text:s/>(€750-778<text:s/>a<text:s/>day<text:s/>vs.<text:s/>the<text:s/>target<text:s/>of<text:s/>€900<text:s/>a<text:s/>day).</text:span><text:span text:style-name="T496_11"><text:s/></text:span><text:span text:style-name="T496_12">All<text:s/>procurement<text:s/>processes</text:span><text:span text:style-name="T496_13"><text:s/></text:span><text:span text:style-name="T496_14">comply<text:s/>with<text:s/>GIZ<text:s/>Processes<text:s/>and<text:s/>Rule</text:span><text:span text:style-name="T496_15">s<text:s/>as<text:s/>proven<text:s/>by<text:s/>GIZ<text:s/>internal<text:s/>audit<text:s/></text:span></text:p>
      <text:p text:style-name="P497"/>
      <text:p text:style-name="P498"><text:span text:style-name="T498_1">Efficiency</text:span></text:p>
      <text:p text:style-name="P499"/>
      <text:p text:style-name="P500"><text:span text:style-name="T500_1">The<text:s/>programme<text:s/>met<text:s/>its<text:s/>efficiency<text:s/>requirements<text:s/>for<text:s/>all<text:s/>three<text:s/>outputs,<text:s/>based<text:s/>on<text:s/>the<text:s/>consumption<text:s/>rate<text:s/>(</text:span><text:span text:style-name="T500_2">i.e.</text:span><text:span text:style-name="T500_3"><text:s/>use<text:s/>of<text:s/>budget<text:s/>allocated<text:s/>to<text:s/>each<text:s/>output).</text:span><text:span text:style-name="T500_4"><text:s/></text:span><text:span text:style-name="T500_5">As<text:s/></text:span><text:span text:style-name="T500_6">set</text:span><text:span text:style-name="T500_7"><text:s/>out<text:s/>in<text:s/>the<text:s/>VFM<text:s/>strategy</text:span><text:span text:style-name="T500_8"><text:s/>section<text:s/>of<text:s/>the<text:s/>programme’s<text:s/>annual<text:s/>report,<text:s/>t</text:span><text:span text:style-name="T500_9">he<text:s/>implementing<text:s/>partner<text:s/>uses<text:s/>an<text:s/>Efficiency<text:s/>Saving<text:s/>Approach<text:s/>(ESA)</text:span><text:span text:style-name="T500_10"><text:s/>which</text:span><text:span text:style-name="T500_11"><text:s/>aims<text:s/>to<text:s/>improve<text:s/>efficiency<text:s/>through<text:s/>measures<text:s/>such<text:s/>as<text:s/>flexible<text:s/>reallocation<text:s/>of<text:s/>resources<text:s/>in<text:s/>response<text:s/>to<text:s/>changing<text:s/>political-economic<text:s/>and<text:s/>security<text:s/>conditions<text:s/>and<text:s/>reducing<text:s/>transaction<text:s/>costs<text:s/>for<text:s/>staff<text:s/>and<text:s/>external<text:s/>consultants.<text:s/>As<text:s/>part<text:s/>of<text:s/>GIZ’s<text:s/>ESA,<text:s/>their<text:s/>Finance,<text:s/>Admin<text:s/>and<text:s/>Contracting<text:s/>Team<text:s/>(FACT)<text:s/></text:span><text:span text:style-name="T500_12">serve</text:span><text:span text:style-name="T500_13"><text:s/>multiple<text:s/>programmes<text:s/>by<text:s/>serving<text:s/>as<text:s/>an<text:s/>overarching<text:s/>structure.<text:s/>It<text:s/>increases<text:s/>the<text:s/>operational<text:s/>efficiency<text:s/>of<text:s/>administrative<text:s/>procedures<text:s/>of<text:s/>implementation,<text:s/>and<text:s/>shares<text:s/>operational<text:s/>costs<text:s/>across<text:s/>projects,<text:s/>reducing<text:s/>the<text:s/>overall<text:s/>cost<text:s/>for<text:s/>any<text:s/>individual<text:s/>programme.<text:s/></text:span></text:p>
      <text:p text:style-name="P501"/>
      <text:p text:style-name="P502"><text:span text:style-name="T502_1">A<text:s/></text:span><text:span text:style-name="T502_2">good<text:s/></text:span><text:span text:style-name="T502_3">example<text:s/>of<text:s/>how<text:s/></text:span><text:span text:style-name="T502_4">the<text:s/>programme<text:s/>met<text:s/></text:span><text:span text:style-name="T502_5">its<text:s/>economy<text:s/></text:span><text:span text:style-name="T502_6">requirements<text:s/>(</text:span><text:span text:style-name="T502_7">also<text:s/>contributing<text:s/>to<text:s/>economy,<text:s/>effectiveness<text:s/>and<text:s/>cost<text:s/>effectiveness<text:s/>instruments)</text:span><text:span text:style-name="T502_8"><text:s/>is<text:s/>the<text:s/>use<text:s/>of<text:s/>in-house<text:s/>advisory,<text:s/>management<text:s/>and<text:s/>implementation<text:s/></text:span><text:span text:style-name="T502_9">resources<text:s/>for<text:s/>different<text:s/>initiatives<text:s/>(interventions<text:s/>under<text:s/>different<text:s/>outputs)<text:s/></text:span><text:span text:style-name="T502_10">over<text:s/>the<text:s/>reporting<text:s/>period<text:s/></text:span><text:span text:style-name="T502_11">such<text:s/>as<text:s/>the<text:s/>air<text:s/>freight<text:s/>initiative<text:s/>which<text:s/>led<text:s/>to<text:s/>a<text:s/>deal<text:s/>being<text:s/>reached<text:s/>between<text:s/>supported<text:s/>companies<text:s/>and<text:s/>Ethiopian<text:s/>airlines.<text:s/></text:span><text:span text:style-name="T502_12">Similarly,<text:s/>GIZ<text:s/>used<text:s/>in-house<text:s/>personnel<text:s/>to<text:s/>provide<text:s/>technical<text:s/>support<text:s/>for<text:s/></text:span><text:span text:style-name="T502_13">EIC<text:s/>in<text:s/>organizing<text:s/>the<text:s/>2026<text:s/>Public-Private</text:span><text:span text:style-name="T502_14"><text:s/>Dialogue<text:s/>between<text:s/>GoE<text:s/>and<text:s/>investors.</text:span></text:p>
      <text:p text:style-name="P503"/>
      <text:p text:style-name="P504"><text:span text:style-name="T504_1">Effectiveness</text:span></text:p>
      <text:p text:style-name="P505"/>
      <text:p text:style-name="P506"><text:span text:style-name="T506_1">The<text:s/>programme<text:s/>met<text:s/></text:span><text:span text:style-name="T506_2">or<text:s/>exceeded<text:s/></text:span><text:span text:style-name="T506_3">all<text:s/>output<text:s/>and<text:s/>outcome<text:s/>targets<text:s/>for<text:s/>this<text:s/>reporting<text:s/>period,<text:s/>suggesting<text:s/>it<text:s/>has<text:s/>been<text:s/>effective<text:s/>against<text:s/>the<text:s/></text:span><text:span text:style-name="T506_4">indica</text:span><text:span text:style-name="T506_5">tors</text:span><text:span text:style-name="T506_6">.</text:span><text:span text:style-name="T506_7"><text:s/></text:span><text:span text:style-name="T506_8">As<text:s/>the<text:s/>programme<text:s/>will<text:s/></text:span><text:span text:style-name="T506_9">now<text:s/></text:span><text:span text:style-name="T506_10">close</text:span><text:span text:style-name="T506_11"><text:s/>earlier<text:s/>than<text:s/>planned</text:span><text:span text:style-name="T506_12"><text:s/>in<text:s/>December<text:s/>2026<text:s/>and<text:s/>budget<text:s/>for<text:s/>FY26/27<text:s/>will<text:s/>only<text:s/>be<text:s/>allocated<text:s/>for<text:s/>closure<text:s/>activities,<text:s/></text:span><text:span text:style-name="T506_13">the<text:s/>logframe<text:s/>will<text:s/>need<text:s/>to<text:s/>be<text:s/>amended<text:s/>so<text:s/>that<text:s/>the<text:s/>targets<text:s/></text:span><text:span text:style-name="T506_14">set<text:s/></text:span><text:span text:style-name="T506_15">for<text:s/></text:span><text:span text:style-name="T506_16">the<text:s/>end<text:s/>of<text:s/>the<text:s/>programme<text:s/></text:span><text:span text:style-name="T506_17">are<text:s/>brought<text:s/>forward<text:s/>to<text:s/>the<text:s/>end<text:s/>of<text:s/></text:span><text:span text:style-name="T506_18">December<text:s/>2026<text:s/>where<text:s/>possible</text:span><text:span text:style-name="T506_19">.<text:s/>The<text:s/>programme<text:s/>has<text:s/>met<text:s/>2/3<text:s/>of<text:s/>its<text:s/>impact<text:s/>indicators</text:span><text:span text:style-name="T506_20"><text:s/></text:span><text:span text:style-name="T506_21">for<text:s/>this<text:s/>reporting<text:s/>year.<text:s/></text:span><text:span text:style-name="T506_22">However,<text:s/>this</text:span><text:span text:style-name="T506_23"><text:s/>has<text:s/>been<text:s/></text:span><text:span text:style-name="T506_24">depend</text:span><text:span text:style-name="T506_25">ent<text:s/></text:span><text:span text:style-name="T506_26">on<text:s/>the<text:s/>wider<text:s/></text:span><text:span text:style-name="T506_27">political<text:s/>and<text:s/>economic<text:s/></text:span><text:span text:style-name="T506_28">context,<text:s/>which<text:s/>is<text:s/></text:span><text:span text:style-name="T506_29">to<text:s/>a<text:s/>large<text:s/>extent</text:span><text:span text:style-name="T506_30"><text:s/>outside<text:s/>the<text:s/>control<text:s/>of<text:s/>the<text:s/>programme.<text:s text:c="2"/></text:span></text:p>
      <text:p text:style-name="P507"/>
      <text:p text:style-name="P508"><text:span text:style-name="T508_1">During</text:span><text:span text:style-name="T508_2"><text:s/>the</text:span><text:span text:style-name="T508_3"><text:s/>prior</text:span><text:span text:style-name="T508_4"><text:s/>revision<text:s/>of<text:s/>the<text:s/>theory<text:s/>of<text:s/>change<text:s/>and<text:s/>logframe,<text:s/>the<text:s/>programme<text:s/>refocused<text:s/>efforts<text:s/>towards<text:s/>building<text:s/>the<text:s/>resilience<text:s/>of<text:s/>the<text:s/>sector<text:s/>to<text:s/>withstand<text:s/>shocks,<text:s/>while<text:s/>also<text:s/>supporting<text:s/>improvements<text:s/>to<text:s/>the<text:s/>business<text:s/>environment<text:s/>where<text:s/>possible<text:s/>through<text:s/>output<text:s/></text:span><text:span text:style-name="T508_5">3</text:span><text:span text:style-name="T508_6">.<text:s/>If<text:s/>achieved,<text:s/>addressing<text:s/>these<text:s/>challenges<text:s/>will<text:s/></text:span><text:span text:style-name="T508_7">likely<text:s/>have</text:span><text:span text:style-name="T508_8"><text:s/>the<text:s/>largest<text:s/>positive<text:s/>effect<text:s/>on<text:s/>the<text:s/>programme’s<text:s/>impact<text:s/>indicators.<text:s/>Further,<text:s/>there<text:s/>has<text:s/>been<text:s/>an<text:s/>alignment<text:s/>of<text:s/>activities<text:s/>across<text:s/>all<text:s/>three<text:s/>pillars,<text:s/></text:span><text:span text:style-name="T508_9">e.g.</text:span><text:span text:style-name="T508_10"><text:s/>aligning<text:s/>the<text:s/>focus<text:s/>on<text:s/>improving<text:s/>worker<text:s/>conditions<text:s/>and<text:s/>social<text:s/>compliance<text:s/>to<text:s/>the<text:s/>standards<text:s/>set<text:s/>by<text:s/>the<text:s/>European<text:s/>buyers<text:s/>facilitated<text:s/>through<text:s/>the<text:s/>buyer<text:s/>matchmaking<text:s/>process.<text:s/></text:span></text:p>
      <text:p text:style-name="P509"/>
      <text:p text:style-name="P510"><text:span text:style-name="T510_1">Cost<text:s/>effectiveness</text:span></text:p>
      <text:p text:style-name="P511"/>
      <text:p text:style-name="P512"><text:span text:style-name="T512_1">The<text:s/>programme<text:s/>demonstrates<text:s/>good<text:s/>cost-effectiveness<text:s/>as<text:s/></text:span><text:span text:style-name="T512_2">evidenced<text:s/>through<text:s/>the<text:s/>performance<text:s/>against<text:s/>output<text:s/>metrics.<text:s/></text:span><text:span text:style-name="T512_3">As<text:s/>the<text:s/>Sustainable<text:s/>Industrial<text:s/>Clusters<text:s/>II<text:s/></text:span><text:span text:style-name="T512_4">(Accelerate)<text:s/></text:span><text:span text:style-name="T512_5">is<text:s/>a<text:s/>joint<text:s/>programme<text:s/>funded<text:s/>by<text:s/>the<text:s/>UK<text:s/>and<text:s/>Germany,<text:s/></text:span><text:span text:style-name="T512_6">the<text:s/>impacts<text:s/>achieved<text:s/>are<text:s/>greater<text:s/>than<text:s/>the<text:s/>funding<text:s/>assigned<text:s/>from<text:s/>FCDO<text:s/>alone.<text:s/></text:span><text:span text:style-name="T512_7">GIZ<text:s/>seeks<text:s/>to<text:s/></text:span><text:span text:style-name="T512_8">mobilize</text:span><text:span text:style-name="T512_9"><text:s/>additional<text:s/>private<text:s/>and<text:s/>public<text:s/>resources<text:s/>for<text:s/>the<text:s/>programme</text:span><text:span text:style-name="T512_10">.<text:s/></text:span><text:span text:style-name="T512_11">The<text:s/>programme<text:s/>received<text:s/></text:span><text:span text:style-name="T512_12">€</text:span><text:span text:style-name="T512_13">5<text:s/></text:span><text:span text:style-name="T512_14">million<text:s/></text:span><text:span text:style-name="T512_15">in<text:s/>additional<text:s/>budget<text:s/>from<text:s/>the<text:s/>German<text:s/>government<text:s/>(via<text:s/>BMZ).</text:span><text:span text:style-name="T512_16"><text:s/>GIZ</text:span><text:span text:style-name="T512_17"><text:s/>also<text:s/>looks<text:s/>to<text:s/></text:span><text:span text:style-name="T512_18">mobilize</text:span><text:span text:style-name="T512_19"><text:s/>additional<text:s/>private<text:s/>resources<text:s/>and<text:s/>adopt<text:s/>cost<text:s/>sharing<text:s/>models<text:s/>where<text:s/>possible.<text:s/>For<text:s/>example,<text:s/>GIZ</text:span><text:span text:style-name="T512_20"><text:s/>partnered<text:s/>with<text:s/>WIDU,<text:s/>a<text:s/></text:span><text:span text:style-name="T512_21">programme<text:s/>designed<text:s/>to<text:s/>support<text:s/>micro<text:s/>and<text:s/>small<text:s/>enterprises<text:s/>through<text:s/>diaspora<text:s/>contributions,<text:s/></text:span><text:span text:style-name="T512_22">on<text:s/>a<text:s/>capacity<text:s/>building<text:s/>programme<text:s/>for<text:s/>women<text:s/>designers.<text:s/></text:span><text:span text:style-name="T512_23">A<text:s/>co-investment<text:s/>model,<text:s/>where<text:s/>each<text:s/>entrepreneur<text:s/>contributed<text:s/>40%<text:s/>(€2,000),<text:s/>strengthening<text:s/>ownership<text:s/>and<text:s/>commitment<text:s/>was<text:s/>established.<text:s/>€50,000<text:s/>were<text:s/>disbursed<text:s/>in<text:s/>grants<text:s/>to<text:s/>11<text:s/>businesses<text:s/>and<text:s/>€22,000<text:s/>leveraged<text:s/>through<text:s/>private<text:s/>co-investment</text:span><text:span text:style-name="T512_24">.<text:s/></text:span><text:span text:style-name="T512_25">Its<text:s/></text:span><text:span text:style-name="T512_26">mobilization</text:span><text:span text:style-name="T512_27"><text:s/>ratio<text:s/></text:span><text:span text:style-name="T512_28">(</text:span><text:span text:style-name="T512_29">mobilized</text:span><text:span text:style-name="T512_30"><text:s/>resources<text:s/>/<text:s/>invested<text:s/>resources</text:span><text:span text:style-name="T512_31">)</text:span><text:span text:style-name="T512_32"><text:s/>was<text:s/></text:span><text:span text:style-name="T512_33">less<text:s/>than<text:s/></text:span><text:span text:style-name="T512_34">1<text:s/></text:span><text:span text:style-name="T512_35">(about<text:s/>0.5)<text:s/></text:span><text:span text:style-name="T512_36">over<text:s/>the<text:s/>reporting<text:s/>period</text:span><text:span text:style-name="T512_37">,<text:s/>meaning<text:s/>the<text:s/>ratio<text:s/></text:span><text:span text:style-name="T512_38">can<text:s/></text:span><text:span text:style-name="T512_39">be<text:s/>improved</text:span><text:span text:style-name="T512_40">.<text:s/>A<text:s/>leverage<text:s/>ratio<text:s/>of<text:s/>&gt;</text:span><text:span text:style-name="T512_41"><text:s/></text:span><text:span text:style-name="T512_42">1<text:s/>indicates<text:s/></text:span><text:span text:style-name="T512_43">very</text:span><text:span text:style-name="T512_44"><text:s/></text:span><text:span text:style-name="T512_45">good</text:span><text:span text:style-name="T512_46"><text:s/>value<text:s/>for<text:s/>money.<text:s/></text:span><text:span text:style-name="T512_47">Cost-sharing<text:s/>models<text:s/></text:span><text:span text:style-name="T512_48">are<text:s/>used</text:span><text:span text:style-name="T512_49"><text:s/></text:span><text:span text:style-name="T512_50">when<text:s/>supporting<text:s/>companies<text:s/>to<text:s/>attend<text:s/>international<text:s/>trade<text:s/>fairs<text:s/>to<text:s/>secure<text:s/>new<text:s/>orders</text:span><text:span text:style-name="T512_51">:</text:span><text:span text:style-name="T512_52"><text:s/>companies<text:s/>pay<text:s/>for<text:s/>their<text:s/>travel<text:s/>costs<text:s/>whilst<text:s/>GIZ<text:s/>pays<text:s/>the<text:s/>costs<text:s/>of<text:s/>the</text:span><text:span text:style-name="T512_53"><text:s/>exhibition<text:s/>booth.</text:span><text:span text:style-name="T512_54"><text:s/></text:span></text:p>
      <text:p text:style-name="P513"/>
      <text:p text:style-name="P514"><text:span text:style-name="T514_1">Equity</text:span></text:p>
      <text:p text:style-name="P515"/>
      <text:p text:style-name="P516"><text:span text:style-name="T516_1">The<text:s/>programme<text:s/>has<text:s/>a<text:s/>strong<text:s/>focus<text:s/>on<text:s/>improving<text:s/>the<text:s/>working<text:s/>conditions<text:s/>of<text:s/>the<text:s/>employees<text:s/>in<text:s/>the<text:s/>IPs<text:s/>(Output<text:s/>1),</text:span><text:span text:style-name="T516_2"><text:s/>with<text:s/>a<text:s/>strong<text:s/>focus<text:s/>on<text:s/>equity<text:s/>of<text:s/>women,<text:s/>given<text:s/>more<text:s/>than</text:span><text:span text:style-name="T516_3"><text:s/>72</text:span><text:span text:style-name="T516_4">%</text:span><text:span text:style-name="T516_5"><text:s/>of<text:s/>workers</text:span><text:span text:style-name="T516_6"><text:s/></text:span><text:span text:style-name="T516_7">in<text:s/>supported<text:s/>industrial<text:s/>parks<text:s/>and<text:s/>companies<text:s/></text:span><text:span text:style-name="T516_8">are<text:s/>women.<text:s/>The<text:s/>programme<text:s/>focuses<text:s/>heavily<text:s/>on<text:s/>implementing</text:span><text:span text:style-name="T516_9"><text:s/>a<text:s/>minimum<text:s/>wage,</text:span><text:span text:style-name="T516_10"><text:s/>anti-SEAH<text:s/>awareness<text:s/>training,<text:s/>reporting<text:s/>mechanisms<text:s/>and<text:s/>prevention<text:s/>mechanisms</text:span><text:span text:style-name="T516_11">,<text:s/>and<text:s/>safe<text:s/>spaces<text:s/>for<text:s/>workers<text:s/>to<text:s/></text:span><text:span text:style-name="T516_12">collectively<text:s/>discuss<text:s/>concerns<text:s/>and<text:s/>receive<text:s/>support</text:span><text:span text:style-name="T516_13">.<text:s/></text:span><text:span text:style-name="T516_14">According<text:s/>to<text:s/>the<text:s/>factory<text:s/>survey,<text:s/>about<text:s/>64.7%<text:s/>female<text:s/>workers<text:s/></text:span><text:span text:style-name="T516_15">are</text:span><text:span text:style-name="T516_16"><text:s/></text:span><text:span text:style-name="T516_17">represented</text:span><text:span text:style-name="T516_18"><text:s/>in<text:s/>supervisory<text:s/>positions</text:span><text:span text:style-name="T516_19"><text:s/>and<text:s/></text:span><text:span text:style-name="T516_20">about<text:s/>42.9%<text:s/>female<text:s/>workers<text:s/></text:span><text:span text:style-name="T516_21">are</text:span><text:span text:style-name="T516_22"><text:s/></text:span><text:span text:style-name="T516_23">represented</text:span><text:span text:style-name="T516_24"><text:s/>in<text:s/>the<text:s/>executive<text:s/>and<text:s/>senior<text:s/>management<text:s/>leve</text:span><text:span text:style-name="T516_25">l.</text:span><text:span text:style-name="T516_26"><text:s/>Additionally,<text:s/></text:span><text:span text:style-name="T516_27">b</text:span><text:span text:style-name="T516_28">ased<text:s/>on<text:s/>the<text:s/>annual<text:s/>workers<text:s/>surveys,<text:s/>on<text:s/>average<text:s/>45.7%<text:s/>of<text:s/>the</text:span><text:span text:style-name="T516_29"><text:s/></text:span><text:span text:style-name="T516_30">female<text:s/>workers<text:s/>have<text:s/>used<text:s/>the<text:s/>available<text:s/>support<text:s/>system<text:s/>to<text:s/>improve</text:span><text:span text:style-name="T516_31"><text:s/></text:span><text:span text:style-name="T516_32">their<text:s/>working<text:s/>conditions.</text:span><text:span text:style-name="T516_33"><text:s/></text:span><text:span text:style-name="T516_34">In<text:s/>terms<text:s/>of<text:s/></text:span><text:span text:style-name="T516_35">programme<text:s/>support<text:s/></text:span><text:span text:style-name="T516_36">for</text:span><text:span text:style-name="T516_37"><text:s/>women<text:s/>engaged<text:s/>in<text:s/>manufacturing</text:span><text:span text:style-name="T516_38">/fashion<text:s/>sector,<text:s/></text:span><text:span text:style-name="T516_39">134<text:s/>fashion<text:s/>designers<text:s/>appl</text:span><text:span text:style-name="T516_40">ied</text:span><text:span text:style-name="T516_41"><text:s/>from<text:s/>across<text:s/>Ethiopia,<text:s/></text:span><text:span text:style-name="T516_42">to<text:s/>participate<text:s/>in<text:s/>Africa<text:s/>Sourcing<text:s/>and<text:s/>Fashion<text:s/>Week<text:s/>(ASFW)<text:s/>and<text:s/>related<text:s/>events</text:span><text:span text:style-name="T516_43"><text:s/></text:span><text:span text:style-name="T516_44">demonstrating<text:s/>growing<text:s/>momentum<text:s/>within<text:s/>the<text:s/>country’s<text:s/>fashion<text:s/>and<text:s/>creative<text:s/>sector.<text:s/></text:span><text:span text:style-name="T516_45">The<text:s/>ge</text:span><text:span text:style-name="T516_46">nder<text:s/>representation</text:span><text:span text:style-name="T516_47"><text:s/>of<text:s/>participants<text:s/>was:</text:span><text:span text:style-name="T516_48"><text:s/>84<text:s/>female<text:s/>and<text:s/>50<text:s/>male<text:s/>applicants,<text:s/>highlighting<text:s/>strong<text:s/>participation<text:s/>of<text:s/>women<text:s/>entrepreneurs.<text:s/></text:span><text:span text:style-name="T516_49">All<text:s/>the<text:s/>female<text:s/>applicants<text:s/>(</text:span><text:span text:style-name="T516_50">women-led</text:span><text:span text:style-name="T516_51"><text:s/>businesses)<text:s/>were</text:span><text:span text:style-name="T516_52"><text:s/>selected<text:s/></text:span><text:span text:style-name="T516_53">to<text:s/>participate</text:span><text:span text:style-name="T516_54">.<text:s/></text:span></text:p>
      <text:p text:style-name="P517"/>
      <text:p text:style-name="P518"><text:span text:style-name="T518_1">In<text:s/>terms<text:s/>of<text:s/>s</text:span><text:span text:style-name="T518_2">upport<text:s/>for<text:s/>Vulnerable<text:s/>Groups</text:span><text:span text:style-name="T518_3">,<text:s/></text:span><text:span text:style-name="T518_4">the<text:s/>programme<text:s/>has<text:s/>targeted<text:s/>interventions<text:s/>for<text:s/>women-led<text:s/>businesses<text:s/>and<text:s/>workers<text:s/>with<text:s/>disabilities<text:s/>(0.35%<text:s/>of<text:s/>jobs),<text:s/>although<text:s/>data<text:s/>on<text:s/>support<text:s/>service<text:s/>access<text:s/>for<text:s/>workers<text:s/>with<text:s/>disabilities<text:s/>is<text:s/>lacking.</text:span><text:span text:style-name="T518_5"><text:s/>On<text:s/>the<text:s/>programme’s<text:s/>g</text:span><text:span text:style-name="T518_6">eographical<text:s/></text:span><text:span text:style-name="T518_7">r</text:span><text:span text:style-name="T518_8">each</text:span><text:span text:style-name="T518_9">,</text:span><text:span text:style-name="T518_10"> </text:span><text:span text:style-name="T518_11">t</text:span><text:span text:style-name="T518_12">he<text:s/>programme<text:s/>has<text:s/>maintained<text:s/>operational<text:s/>continuity<text:s/>in<text:s/>conflict-affected<text:s/>regions</text:span><text:span text:style-name="T518_13"><text:s/>including<text:s/>Tigray<text:s/>and<text:s/>Amhara<text:s/>regions</text:span><text:span text:style-name="T518_14">,<text:s/>supporting<text:s/>inclusive<text:s/>economic<text:s/>recovery.</text:span></text:p>
      <text:p text:style-name="P519"/>
      <text:p text:style-name="P520"><text:span text:style-name="T520_1">Gender<text:s/>issues<text:s/>are<text:s/>a<text:s/>key<text:s/>component<text:s/>of<text:s/>this<text:s/>programme,<text:s/>in<text:s/>particular<text:s/>through<text:s/>the<text:s/>worker<text:s/>welfare<text:s/>component<text:s/>which<text:s/>seeks<text:s/></text:span><text:span text:style-name="T520_2">t</text:span><text:span text:style-name="T520_3">o<text:s/>better<text:s/>address<text:s/>the<text:s/>safeguarding<text:s/>risks<text:s/>for<text:s/>women<text:s/>working<text:s/>in<text:s/>the<text:s/>IPs<text:s/>and<text:s/>main,<text:s/>a</text:span><text:span text:style-name="T520_4"><text:s/>survey<text:s/>of<text:s/>workers<text:s/>was<text:s/>completed<text:s/>to<text:s/>get<text:s/>a<text:s/>better<text:s/>understanding<text:s/>of<text:s/>the<text:s/>prevalence<text:s/>of<text:s/>SEAH,<text:s/>as<text:s/>a<text:s/>result<text:s/>of<text:s/>a<text:s/>recommendation<text:s/>from<text:s/>the<text:s/>previous<text:s/>annual<text:s/>review.<text:s/></text:span><text:span text:style-name="T520_5">This<text:s/>survey<text:s/>will<text:s/>provide<text:s/>a<text:s/>stronger<text:s/>evidence<text:s/>base<text:s/>for<text:s/>action<text:s/>to<text:s/></text:span><text:span text:style-name="T520_6">be<text:s/>taken</text:span><text:span text:style-name="T520_7"><text:s/>at<text:s/>firm<text:s/>level<text:s/></text:span><text:span text:style-name="T520_8">and</text:span><text:span text:style-name="T520_9"><text:s/>at<text:s/>the<text:s/></text:span><text:span text:style-name="T520_10">IP</text:span><text:span text:style-name="T520_11"><text:s/>level.<text:s/>However,<text:s/></text:span><text:span text:style-name="T520_12">a<text:s/>response<text:s/>will<text:s/>depend<text:s/>on<text:s/>proper<text:s/>engagement<text:s/>and<text:s/>support<text:s/>from<text:s/>IP</text:span><text:span text:style-name="T520_13">D</text:span><text:span text:style-name="T520_14">C<text:s/>and<text:s/>EI</text:span><text:span text:style-name="T520_15">C</text:span><text:span text:style-name="T520_16"><text:s/></text:span><text:span text:style-name="T520_17">(see<text:s/>risk<text:s/>section<text:s/>for<text:s/>issues<text:s/>and<text:s/>recommendations).<text:s/></text:span></text:p>
      <text:p text:style-name="P521"/>
      <text:p text:style-name="P522"><text:span text:style-name="T522_1">Assessment<text:s/>of<text:s/>whether<text:s/>the<text:s/>programme<text:s/>continues<text:s/>to<text:s/>represent<text:s/>value<text:s/>for<text:s/>money</text:span></text:p>
      <text:p text:style-name="P523"/>
      <text:p text:style-name="P524"><text:span text:style-name="T524_1">The<text:s/></text:span><text:span text:style-name="T524_2">Accelerate<text:s/>(</text:span><text:span text:style-name="T524_3">S.I.C.<text:s/>II</text:span><text:span text:style-name="T524_4">)</text:span><text:span text:style-name="T524_5"><text:s/>programme<text:s/>demonstrates<text:s/>strong<text:s/>value<text:s/>for<text:s/>money<text:s/>across<text:s/>all<text:s/>five<text:s/>VfM<text:s/>dimensions.<text:s/>Key<text:s/>cost<text:s/>drivers<text:s/>are<text:s/>well<text:s/>managed,<text:s/>with<text:s/>robust<text:s/>compliance<text:s/>and<text:s/>resource<text:s/>optimisation.<text:s/>The<text:s/>programme<text:s/>is<text:s/>highly<text:s/>efficient<text:s/>and<text:s/>effective,<text:s/>exceeding<text:s/>most<text:s/>targets<text:s/>and<text:s/>leveraging<text:s/>additional<text:s/>resources.<text:s/>Cost-effectiveness<text:s/>is<text:s/>evident<text:s/>in<text:s/>the<text:s/>delivery<text:s/>of<text:s/>in-house<text:s/>solutions<text:s/>and<text:s/>co-investment<text:s/>models.<text:s/>Equity<text:s/>is<text:s/>a<text:s/>clear<text:s/>focus,<text:s/>particularly<text:s/>in<text:s/>gender<text:s/>inclusion<text:s/>and<text:s/>support<text:s/>for<text:s/>vulnerable<text:s/>groups.</text:span><text:span text:style-name="T524_6"><text:s/></text:span></text:p>
      <text:p text:style-name="P525"/>
      <text:p text:style-name="P526"/>
      <text:p text:style-name="P527"/>
      <text:p text:style-name="P528"/>
      <text:p text:style-name="P529"><text:span text:style-name="T529_1">E:<text:s/>RISK<text:s/></text:span></text:p>
      <text:p text:style-name="P530"/>
      <text:p text:style-name="P531"><text:span text:style-name="T531_1">Overview<text:s/>of<text:s/>risk<text:s/>management</text:span><text:span text:style-name="T531_2"><text:s/></text:span></text:p>
      <text:p text:style-name="P532"><text:span text:style-name="T532_1">The<text:s/>reviewer<text:s/>proposes<text:s/>no<text:s/>changes<text:s/>to<text:s/>the<text:s/>overall<text:s/>risk<text:s/>rating<text:s/>(Major)<text:s/>or<text:s/>individual<text:s/>level<text:s/>risk<text:s/>appetites.<text:s/></text:span></text:p>
      <text:p text:style-name="P533"/>
      <text:p text:style-name="P534"><text:span text:style-name="T534_1">The<text:s/>FCDO<text:s/>and<text:s/>GIZ<text:s/>each<text:s/>have<text:s/>their<text:s/>own<text:s/>system<text:s/>for<text:s/>monitoring<text:s/>risks.<text:s/>GIZ<text:s/>has<text:s/>a<text:s/>project-level<text:s/>robust<text:s/>risk<text:s/>management<text:s/>framework<text:s/>split<text:s/>into<text:s/>six<text:s/>categories:<text:s/>political,<text:s/>ecosystem,<text:s/>delivery,<text:s/>reputational,<text:s/>safeguarding,<text:s/>commercial.<text:s/>Safeguarding<text:s/>risks<text:s/>can<text:s/>include<text:s/>violation<text:s/>of<text:s/>human<text:s/>rights,<text:s/>labour<text:s/>standards<text:s/>and<text:s/>environmental<text:s/>laws,<text:s/>as<text:s/>well<text:s/>as<text:s/>unintended<text:s/>negative<text:s/>consequences<text:s/>related<text:s/>to<text:s/>occupational<text:s/>accidents,<text:s/>and<text:s/>environmental<text:s/>pollution.<text:s/>Mitigation<text:s/>measures<text:s/>and<text:s/>change<text:s/>in<text:s/>risk<text:s/>ratings<text:s/>are<text:s/>also<text:s/>reported<text:s/>on.<text:s/>GIZ<text:s/>have<text:s/>quarterly<text:s/>meetings<text:s/>with<text:s/>FCDO<text:s/>on<text:s/>risk,<text:s/>to<text:s/>update<text:s/>on<text:s/>key<text:s/>changes<text:s/>to<text:s/>risk<text:s/>and<text:s/>mitigation<text:s/>methods.</text:span><text:span text:style-name="T534_2"><text:s/></text:span><text:span text:style-name="T534_3">Although<text:s/>GIZ’s<text:s/>risk<text:s/>categories<text:s/>differ<text:s/>from<text:s/>those<text:s/>used<text:s/>by<text:s/>FCDO,<text:s/>discussions<text:s/>between<text:s/>the<text:s/>two<text:s/>ensure<text:s/>that<text:s/>all<text:s/>FCDO<text:s/>risk<text:s/>categories<text:s/>are<text:s/>adequately<text:s/>covered<text:s/>and<text:s/>monitored<text:s/>through<text:s/>these<text:s/>processes.</text:span></text:p>
      <text:p text:style-name="P535"/>
      <text:p text:style-name="P536"><text:span text:style-name="T536_1">FCDO’s<text:s/>risk<text:s/>register<text:s/>was<text:s/>last<text:s/>updated<text:s/>in<text:s/>May<text:s/>2026,<text:s/>and<text:s/>the<text:s/>programme<text:s/>team<text:s/>have<text:s/>been<text:s/>holding<text:s/>monthly<text:s/>internal<text:s/>meetings<text:s/>and<text:s/>quarterly<text:s/>meetings<text:s/>with<text:s/>partners<text:s/>to<text:s/>assess<text:s/>risk<text:s/>and<text:s/>update<text:s/>mitigation<text:s/>measures.<text:s/>Significant<text:s/>risks<text:s/>under<text:s/>safeguarding<text:s/>continue<text:s/>to<text:s/>be<text:s/>major<text:s/>risks<text:s/>due<text:s/>to<text:s/>high<text:s/>rates<text:s/>of<text:s/>Sexual<text:s/>Exploitation,<text:s/>Abuse,<text:s/>and<text:s/>Harassment<text:s/>(SEAH),<text:s/>weaknesses<text:s/>in<text:s/>SEAH<text:s/>reporting<text:s/>structures<text:s/>and<text:s/>limited<text:s/>government<text:s/>capacity<text:s/>or<text:s/>commitment<text:s/>to<text:s/>addressing<text:s/>SEAH.<text:s/>Although<text:s/>safeguarding<text:s/>risks<text:s/>remain<text:s/>high,<text:s/>mitigation<text:s/>measures<text:s/>continue<text:s/>to<text:s/>be<text:s/>implemented,<text:s/>and<text:s/>they<text:s/>remain<text:s/>within<text:s/>the<text:s/>set<text:s/>risk<text:s/>appetite</text:span><text:span text:style-name="T536_2"><text:s/>w</text:span><text:span text:style-name="T536_3">hich<text:s/>is<text:s/>receptive</text:span><text:span text:style-name="T536_4">.<text:s/></text:span><text:span text:style-name="T536_5">Financial<text:s/>and<text:s/>operational<text:s/>risks<text:s/>under<text:s/>the<text:s/>public<text:s/>service<text:s/>delivery<text:s/>and<text:s/>operations<text:s/>category<text:s/>have<text:s/>also<text:s/>increased<text:s/>due<text:s/>to<text:s/>uncertainty<text:s/>around<text:s/>FCDO<text:s/>budget<text:s/>allocations<text:s/>and<text:s/>the<text:s/>implications<text:s/>of<text:s/>ODA<text:s/>reductions,<text:s/>reflecting<text:s/>the<text:s/>potential<text:s/>for<text:s/>disruption<text:s/>to<text:s/>programme<text:s/>delivery<text:s/>and<text:s/>delays<text:s/>in<text:s/>implementation.<text:s/>At<text:s/>the<text:s/>same<text:s/>time,<text:s/>risks<text:s/>related<text:s/>to<text:s/>underspending<text:s/>have<text:s/>been<text:s/>updated<text:s/>following<text:s/>the<text:s/>frontloading<text:s/>of<text:s/>funds,<text:s/>with<text:s/>improved<text:s/>financial<text:s/>planning<text:s/>reducing<text:s/>the<text:s/>likelihood<text:s/>of<text:s/>underspend<text:s/>despite<text:s/>higher<text:s/>in-year<text:s/>spending.<text:s/>In<text:s/>the<text:s/>strategy<text:s/>and<text:s/>context<text:s/>category,<text:s/>political<text:s/>and<text:s/>macroeconomic<text:s/>risks<text:s/>remain<text:s/>significant,<text:s/>with<text:s/>reforms<text:s/>not<text:s/>yet<text:s/>fully<text:s/>reflected<text:s/>in<text:s/>improved<text:s/>outcomes<text:s/>for<text:s/></text:span><text:span text:style-name="T536_6">IP</text:span><text:span text:style-name="T536_7">s<text:s/>and<text:s/>continued<text:s/>instability<text:s/>in<text:s/>the<text:s/>operating<text:s/>environment.</text:span><text:span text:style-name="T536_8"><text:s/></text:span><text:span text:style-name="T536_9">These<text:s/>risks<text:s/>are<text:s/></text:span><text:span text:style-name="T536_10">partially</text:span><text:span text:style-name="T536_11"><text:s/></text:span><text:span text:style-name="T536_12">being<text:s/></text:span><text:span text:style-name="T536_13">mitigate</text:span><text:span text:style-name="T536_14">d</text:span><text:span text:style-name="T536_15"><text:s/>through<text:s/>continued<text:s/>UK<text:s/>support<text:s/>to<text:s/>the<text:s/>Government<text:s/>of<text:s/>Ethiopia’s<text:s/>reform<text:s/>programme<text:s/>and<text:s/>ongoing<text:s/>engagement<text:s/>with<text:s/>GIZ<text:s/>and<text:s/>investors<text:s/>to<text:s/>manage<text:s/>short-term<text:s/>impacts.<text:s/>Given<text:s/>the<text:s/>programme’s<text:s/>early<text:s/>closure<text:s/>by<text:s/>December<text:s/>2026,<text:s/>mitigation<text:s/>is<text:s/>focused<text:s/>on<text:s/>delivering<text:s/>priority<text:s/>results<text:s/>within<text:s/>the<text:s/>revised<text:s/>timeline</text:span><text:span text:style-name="T536_16">.</text:span><text:span text:style-name="T536_17"><text:s/></text:span><text:span text:style-name="T536_18">Finally,<text:s/>under<text:s/>policy<text:s/>and<text:s/>programme<text:s/>delivery,<text:s/>conflict<text:s/>remains<text:s/>a<text:s/>significant<text:s/>threat,<text:s/>affecting<text:s/>both<text:s/>programme<text:s/>operations<text:s/>in<text:s/>certain<text:s/>regions<text:s/>and<text:s/>the<text:s/>safety<text:s/>of<text:s/>personnel.</text:span></text:p>
      <text:p text:style-name="P537"/>
      <text:p text:style-name="P538"><text:span text:style-name="T538_1">Appropriate<text:s/>mitigation<text:s/>measures<text:s/>are<text:s/>in<text:s/>place<text:s/>to<text:s/>address<text:s/>these<text:s/>risks,<text:s/>with<text:s/>a<text:s/>strong<text:s/>emphasis<text:s/>on<text:s/>flexibility<text:s/>and<text:s/>adaptive<text:s/>programme<text:s/>management.<text:s/>As<text:s/>part<text:s/>of<text:s/>the<text:s/>response<text:s/>to<text:s/>budget<text:s/>uncertainty<text:s/>and<text:s/>ODA<text:s/>reductions,<text:s/>budgets<text:s/>were<text:s/>frontloaded,<text:s/>resulting<text:s/>in<text:s/>increased<text:s/>expenditure<text:s/>during<text:s/>the<text:s/>current<text:s/>period<text:s/>to<text:s/>maximise<text:s/>delivery<text:s/>against<text:s/>programme<text:s/>objectives.<text:s/>For<text:s/>subsequent<text:s/>periods,<text:s/>the<text:s/>programme<text:s/>has<text:s/>taken<text:s/>a<text:s/>more<text:s/>forward-looking<text:s/>approach<text:s/>by<text:s/>notifying<text:s/>implementing<text:s/>partners<text:s/>early<text:s/>and<text:s/>agreeing<text:s/>to<text:s/>prioritise<text:s/>essential<text:s/>activities,<text:s/>focusing<text:s/>resources<text:s/>on<text:s/>areas<text:s/>with<text:s/>the<text:s/>highest<text:s/>impact<text:s/>while<text:s/>reducing<text:s/>or<text:s/>deferring<text:s/>lower-priority<text:s/>interventions.<text:s/>Continued<text:s/>funding<text:s/>from<text:s/>the<text:s/>German<text:s/>government<text:s/>will<text:s/>support<text:s/>implementation<text:s/>in<text:s/>subsequent<text:s/>periods<text:s/>and<text:s/>help<text:s/>sustain<text:s/>delivery<text:s/>in<text:s/>priority<text:s/>areas<text:s/>despite<text:s/>reduced<text:s/>FCDO<text:s/>contributions,<text:s/>although<text:s/>ongoing<text:s/>uncertainty<text:s/>continues<text:s/>to<text:s/>pose<text:s/>challenges<text:s/>for<text:s/>longer-term<text:s/>planning.</text:span></text:p>
      <text:p text:style-name="P539"/>
      <text:p text:style-name="P540"><text:span text:style-name="T540_1">A<text:s/>key<text:s/>area<text:s/>of<text:s/>focus<text:s/>during<text:s/>the<text:s/>year<text:s/>has<text:s/>been<text:s/>strengthening<text:s/>safeguarding<text:s/>systems<text:s/>and<text:s/>improving<text:s/>understanding<text:s/>of<text:s/>the<text:s/>prevalence<text:s/>of<text:s/>SEAH<text:s/>across<text:s/></text:span><text:span text:style-name="T540_2">IP</text:span><text:span text:style-name="T540_3">s.<text:s/>In<text:s/>line<text:s/>with<text:s/>recommendations<text:s/>from<text:s/>the<text:s/>previous<text:s/>Annual<text:s/>Review,<text:s/>the<text:s/>programme<text:s/>conducted<text:s/>a<text:s/>survey<text:s/>on<text:s/>SEAH<text:s/>prevalence<text:s/>across<text:s/>the<text:s/>parks<text:s/>to<text:s/>generate<text:s/>more<text:s/>robust<text:s/>and<text:s/>systematic<text:s/>evidence.<text:s/>This<text:s/>represents<text:s/>an<text:s/>important<text:s/>step<text:s/>in<text:s/>addressing<text:s/>long-standing<text:s/>data<text:s/>gaps,<text:s/>which<text:s/>previously<text:s/>limited<text:s/>the<text:s/>programme’s<text:s/>ability<text:s/>to<text:s/>fully<text:s/>assess<text:s/>safeguarding<text:s/>risks<text:s/>and<text:s/>the<text:s/>effectiveness<text:s/>of<text:s/>mitigation<text:s/>measures.<text:s/>The<text:s/>findings<text:s/>from<text:s/>this<text:s/>survey<text:s/>will<text:s/>inform<text:s/>the<text:s/>design<text:s/>and<text:s/>prioritisation<text:s/>of<text:s/>safeguarding<text:s/>interventions<text:s/>going<text:s/>forward,<text:s/>including<text:s/>strengthening<text:s/>reporting<text:s/>mechanisms<text:s/>and<text:s/>engagement<text:s/>with<text:s/>stakeholders.<text:s/>They<text:s/>will<text:s/>also<text:s/>support<text:s/>a<text:s/>more<text:s/>structured<text:s/>approach<text:s/>to<text:s/>managing<text:s/>safeguarding<text:s/>risks<text:s/>during<text:s/>programme<text:s/>closure,<text:s/>ensuring<text:s/>that<text:s/>key<text:s/>risks<text:s/>are<text:s/>clearly<text:s/>understood<text:s/>and<text:s/>that<text:s/>appropriate<text:s/>measures<text:s/>are<text:s/>in<text:s/>place<text:s/>to<text:s/>mitigate<text:s/>them<text:s/>as<text:s/>the<text:s/>programme<text:s/>exits.</text:span><text:span text:style-name="T540_4"><text:s/>Additionally</text:span><text:span text:style-name="T540_5">,</text:span><text:span text:style-name="T540_6"><text:s/>following<text:s/>the<text:s/>departure<text:s/>of<text:s/>FCDO’s<text:s/>Social<text:s/>Development<text:s/>Advisor,<text:s/>GIZ<text:s/>allocated<text:s/>a<text:s/>Social<text:s/>Protection<text:s/>Advisor<text:s/>to<text:s/>support<text:s/>and<text:s/>steer<text:s/>safeguarding<text:s/>work<text:s/>within<text:s/>the<text:s/>programme.<text:s/>However,<text:s/>given<text:s/>the<text:s/>additional<text:s/>budget<text:s/>reductions,<text:s/>the<text:s/>programme<text:s/>may<text:s/>face<text:s/>constraints<text:s/>in<text:s/>prioritising<text:s/>this<text:s/>additional<text:s/>capacity<text:s/>going<text:s/>forward.</text:span><text:span text:style-name="T540_7"><text:s/></text:span><text:span text:style-name="T540_8">The<text:s/>programme’s<text:s/>safeguarding<text:s/>approach<text:s/>has<text:s/>already<text:s/>benefited<text:s/>from<text:s/>earlier<text:s/>inputs<text:s/>from<text:s/>both<text:s/>FCDO<text:s/>and<text:s/>GIZ<text:s/>social<text:s/>development<text:s/>advisors,<text:s/>and<text:s/>the<text:s/>current<text:s/>phase<text:s/>is<text:s/>focused<text:s/>on<text:s/>implementing<text:s/>these<text:s/>designed<text:s/>interventions<text:s/>while<text:s/>using<text:s/>the<text:s/>survey<text:s/>findings<text:s/>to<text:s/>inform<text:s/>prioritisation,<text:s/>strengthen<text:s/>reporting<text:s/>mechanisms,<text:s/>and<text:s/>guide<text:s/>engagement<text:s/>with<text:s/>stakeholders.<text:s/>This<text:s/>will<text:s/>also<text:s/>support<text:s/>a<text:s/>more<text:s/>structured<text:s/>approach<text:s/>to<text:s/>managing<text:s/>safeguarding<text:s/>risks<text:s/>during<text:s/>programme<text:s/>closure,<text:s/>ensuring<text:s/>that<text:s/>key<text:s/>risks<text:s/>are<text:s/>clearly<text:s/>understood<text:s/>and<text:s/>appropriately<text:s/>addressed<text:s/>as<text:s/>the<text:s/>programme<text:s/>exits.</text:span></text:p>
      <text:p text:style-name="P541"><text:span text:style-name="T541_1">A<text:s/>number<text:s/>of</text:span><text:span text:style-name="T541_2"><text:s/>other<text:s/>risks<text:s/>have<text:s/>also<text:s/>been<text:s/>updated<text:s/>over<text:s/>the<text:s/>year,<text:s/>although<text:s/>their<text:s/>overall<text:s/>structure<text:s/>has<text:s/>remained<text:s/>broadly<text:s/>consistent<text:s/>with<text:s/>the<text:s/>existing<text:s/>risk<text:s/>register.<text:s/>A<text:s/>new<text:s/>risk<text:s/>relating<text:s/>to<text:s/>potential<text:s/>non-compliance<text:s/>with<text:s/>FCDO<text:s/>guidelines<text:s/>has<text:s/>been<text:s/>introduced,<text:s/>reflecting<text:s/>the<text:s/>programme’s<text:s/>engagement<text:s/>with<text:s/>a<text:s/>limited<text:s/>number<text:s/>of<text:s/>Chinese<text:s/>companies,<text:s/>which<text:s/>is<text:s/>considered<text:s/>a<text:s/>low<text:s/>likelihood<text:s/>and<text:s/>low<text:s/>impact<text:s/>risk<text:s/>but<text:s/>requires<text:s/>ongoing<text:s/>monitoring.<text:s/></text:span><text:span text:style-name="T541_3">We<text:s/>have<text:s/>liaised<text:s/>with<text:s/>FCDO<text:s/>China<text:s/>expertise<text:s/>and<text:s/>are<text:s/>confident<text:s/>that<text:s/>our<text:s/>current<text:s/>approach<text:s/>is<text:s/>aligned<text:s/>with<text:s/>the<text:s/>FCDO’s<text:s/>policy<text:s/>on<text:s/>engagement<text:s/>with<text:s/>China.</text:span></text:p>
      <text:p text:style-name="P542"/>
      <text:p text:style-name="P543"><text:span text:style-name="T543_1">In<text:s/>addition,<text:s/>risks<text:s/>related<text:s/>to<text:s/>staffing<text:s/>and<text:s/>capacity<text:s/>have<text:s/>been<text:s/>updated<text:s/>following<text:s/>changes<text:s/>within<text:s/>the<text:s/>programme<text:s/>team,<text:s/>particularly<text:s/>gaps<text:s/>in<text:s/>safeguarding<text:s/>expertise,<text:s/>with<text:s/>mitigation<text:s/>measures<text:s/>put<text:s/>in<text:s/>place<text:s/>to<text:s/>strengthen<text:s/>knowledge<text:s/>management<text:s/>and<text:s/>secure<text:s/>additional<text:s/>technical<text:s/>support<text:s/>from<text:s/>the<text:s/>implementing<text:s/>partner.<text:s/>Macroeconomic<text:s/>and<text:s/>political<text:s/>risks<text:s/>continue<text:s/>to<text:s/>be<text:s/>closely<text:s/>monitored,<text:s/>with<text:s/>ongoing<text:s/>recognition<text:s/>that<text:s/>reforms<text:s/>are<text:s/>not<text:s/>yet<text:s/>fully<text:s/>translating<text:s/>into<text:s/>benefits<text:s/>for<text:s/></text:span><text:span text:style-name="T543_2">IP</text:span><text:span text:style-name="T543_3">s,<text:s/>while<text:s/>the<text:s/>political<text:s/>and<text:s/>security<text:s/>environment<text:s/>remains<text:s/>volatile.<text:s/>Overall,<text:s/>while<text:s/>these<text:s/>risks<text:s/>have<text:s/>not<text:s/>materially<text:s/>changed<text:s/>in<text:s/>the</text:span><text:span text:style-name="T543_4">ir<text:s/></text:span><text:span text:style-name="T543_5">classification,<text:s/>they<text:s/>continue<text:s/>to<text:s/>require<text:s/>active<text:s/>management<text:s/>to<text:s/>ensure<text:s/>they<text:s/>do<text:s/>not<text:s/>further<text:s/>escalate<text:s/>or<text:s/>undermine<text:s/>programme<text:s/>delivery.</text:span></text:p>
      <text:p text:style-name="P544"/>
      <text:p text:style-name="P545"><text:span text:style-name="T545_1">Progress<text:s/>against<text:s/>recommendations<text:s/>from<text:s/>last<text:s/>year’s<text:s/>annual<text:s/>review<text:s/></text:span></text:p>
      <text:p text:style-name="P546"/>
      <text:p text:style-name="P547"><text:span text:style-name="T547_1">Recommendation<text:s/>5:</text:span><text:span text:style-name="T547_2"><text:s/>The<text:s/>reviewer<text:s/>recommends<text:s/>engaging<text:s/>with<text:s/>IPDC<text:s/>and<text:s/>EIC<text:s/>to<text:s/>develop<text:s/>a<text:s/>plan<text:s/>for<text:s/>sustaining<text:s/>worker<text:s/>welfare<text:s/>support,<text:s/>including<text:s/>SEAH<text:s/>mechanisms,<text:s/>after<text:s/>the<text:s/>closure<text:s/>of<text:s/>the<text:s/>call<text:s/>centre.<text:s/></text:span></text:p>
      <text:p text:style-name="P548"><text:span text:style-name="T548_1">Progress<text:s/>(</text:span><text:span text:style-name="T548_2">Ongoing)</text:span><text:span text:style-name="T548_3"><text:s/></text:span><text:span text:style-name="T548_4">The<text:s/>study<text:s/></text:span><text:span text:style-name="T548_5">which<text:s/>was<text:s/>carried<text:s/>out<text:s/>by<text:s/></text:span><text:span text:style-name="T548_6">an<text:s/>independent<text:s/>firm<text:s/>(</text:span><text:span text:style-name="T548_7">C</text:span><text:span text:style-name="T548_8">enter<text:s/>for<text:s/></text:span><text:span text:style-name="T548_9">E</text:span><text:span text:style-name="T548_10">valuation<text:s/>and<text:s/></text:span><text:span text:style-name="T548_11">D</text:span><text:span text:style-name="T548_12">evelopment)<text:s/></text:span><text:span text:style-name="T548_13">has<text:s/>been<text:s/></text:span><text:span text:style-name="T548_14">co</text:span><text:span text:style-name="T548_15">mpleted</text:span><text:span text:style-name="T548_16">,</text:span><text:span text:style-name="T548_17"><text:s/>and<text:s/>first<text:s/>draft<text:s/>report<text:s/>is<text:s/>currently<text:s/>under<text:s/>revision<text:s/>before<text:s/></text:span><text:span text:style-name="T548_18">it<text:s/></text:span><text:span text:style-name="T548_19">is<text:s/></text:span><text:span text:style-name="T548_20">sha</text:span><text:span text:style-name="T548_21">red</text:span><text:span text:style-name="T548_22"><text:s/>with<text:s/></text:span><text:span text:style-name="T548_23">partners</text:span><text:span text:style-name="T548_24">.<text:s/>Once<text:s/>the<text:s/></text:span><text:span text:style-name="T548_25">survey<text:s/></text:span><text:span text:style-name="T548_26">report<text:s/>has<text:s/>been<text:s/>finalised,<text:s/></text:span><text:span text:style-name="T548_27">it<text:s/>will<text:s/>be<text:s/>used<text:s/>as<text:s/>an<text:s/>evidence<text:s/>base</text:span><text:span text:style-name="T548_28"><text:s/></text:span><text:span text:style-name="T548_29">for<text:s/>discussions<text:s/>with<text:s/>EIC</text:span><text:span text:style-name="T548_30">,<text:s/></text:span><text:span text:style-name="T548_31">IPDC<text:s/></text:span><text:span text:style-name="T548_32">and<text:s/>other<text:s/>government<text:s/>partners<text:s/></text:span><text:span text:style-name="T548_33">with<text:s/></text:span><text:span text:style-name="T548_34">regard</text:span><text:span text:style-name="T548_35">s<text:s/>to<text:s/>FCDO’s<text:s/>exit<text:s/>and<text:s/></text:span><text:span text:style-name="T548_36">handing<text:s/>over</text:span><text:span text:style-name="T548_37"><text:s/>of<text:s/>activities</text:span><text:span text:style-name="T548_38"><text:s/></text:span><text:span text:style-name="T548_39">to<text:s/>partners.<text:s/></text:span></text:p>
      <text:p text:style-name="P549"/>
      <text:p text:style-name="P550"><text:span text:style-name="T550_1">Recommendation<text:s/>6:</text:span><text:span text:style-name="T550_2"><text:s/>to<text:s/>address<text:s/>the<text:s/>data<text:s/>gap<text:s/>discussed<text:s/>above,<text:s/>the<text:s/>reviewer<text:s/>recommends<text:s/>that<text:s/>by<text:s/>March<text:s/>2026,<text:s/>the<text:s/>programme<text:s/>undertake<text:s/>an<text:s/>independent<text:s/>survey<text:s/>on<text:s/>the<text:s/>prevalence<text:s/>of<text:s/>SEAH<text:s/>instances<text:s/>within<text:s/>the<text:s/></text:span><text:span text:style-name="T550_3">IPs</text:span><text:span text:style-name="T550_4">.<text:s/>This<text:s/>can<text:s/>be<text:s/>used<text:s/>to<text:s/>assess<text:s/>the<text:s/>impact<text:s/>of<text:s/>worker<text:s/>welfare<text:s/>activities<text:s/>throughout<text:s/>the<text:s/>programme<text:s/>and<text:s/>to<text:s/>inform<text:s/>future<text:s/>programming,<text:s/>whether<text:s/>by<text:s/>the<text:s/>UK<text:s/>FCDO<text:s/>or<text:s/>other<text:s/>development<text:s/>partners</text:span></text:p>
      <text:p text:style-name="P551"><text:span text:style-name="T551_1">Progress<text:s/>(Completed</text:span><text:span text:style-name="T551_2">)</text:span><text:span text:style-name="T551_3"><text:s/></text:span><text:span text:style-name="T551_4">An<text:s/>independent<text:s/>survey<text:s/>on<text:s/>the<text:s/>prevalence<text:s/>of<text:s/>SEAH<text:s/>within<text:s/>the<text:s/></text:span><text:span text:style-name="T551_5">IP</text:span><text:span text:style-name="T551_6">s<text:s/>has<text:s/>been<text:s/>conducted</text:span><text:span text:style-name="T551_7"><text:s/>by</text:span><text:span text:style-name="T551_8"><text:s/></text:span><text:span text:style-name="T551_9">C</text:span><text:span text:style-name="T551_10">enter<text:s/>for<text:s/></text:span><text:span text:style-name="T551_11">E</text:span><text:span text:style-name="T551_12">valuation<text:s/>and<text:s/></text:span><text:span text:style-name="T551_13">D</text:span><text:span text:style-name="T551_14">evelopment</text:span><text:span text:style-name="T551_15">.<text:s/></text:span><text:span text:style-name="T551_16">The<text:s/>findings<text:s/>from<text:s/>this<text:s/>survey<text:s/>will<text:s/>be<text:s/>used<text:s/>to<text:s/>inform<text:s/></text:span><text:span text:style-name="T551_17">programme<text:s/>closure<text:s/>activities<text:s/>and<text:s/>sustainability<text:s/>of<text:s/></text:span><text:span text:style-name="T551_18">existing<text:s/>interventions<text:s/>whether<text:s/>by<text:s/>FCDO,</text:span><text:span text:style-name="T551_19"><text:s/>GIZ<text:s/>or<text:s/>other<text:s/>development<text:s/>partners.</text:span></text:p>
      <text:p text:style-name="P552"/>
      <text:p text:style-name="P553"><text:span text:style-name="T553_1">Key<text:s/>lessons<text:s/></text:span><text:span text:style-name="T553_2">and<text:s/>recommendations<text:s/>for<text:s/>the<text:s/>year<text:s/>ahead</text:span></text:p>
      <text:p text:style-name="P554"><text:span text:style-name="T554_1">Safeguarding<text:s/>continued<text:s/>to<text:s/>be<text:s/>a<text:s/>central<text:s/>risk<text:s/>area<text:s/>over<text:s/>the<text:s/>period,<text:s/>with<text:s/>clear<text:s/>progress<text:s/>made<text:s/>in<text:s/>moving<text:s/>towards<text:s/>a<text:s/>more<text:s/>evidence-based<text:s/>approach.<text:s/>The<text:s/>completion<text:s/>of<text:s/>the<text:s/>independent<text:s/>SEAH<text:s/>survey<text:s/>helps<text:s/>address<text:s/>the<text:s/>data<text:s/>gap<text:s/>identified<text:s/>in<text:s/>the<text:s/>previous<text:s/>year<text:s/>and<text:s/>provides<text:s/>a<text:s/>clearer<text:s/>understanding<text:s/>of<text:s/>risks<text:s/>across<text:s/></text:span><text:span text:style-name="T554_2">IP</text:span><text:span text:style-name="T554_3">s,<text:s/>reinforcing<text:s/>the<text:s/>importance<text:s/>of<text:s/>reliable<text:s/>data<text:s/>to<text:s/>guide<text:s/>interventions.<text:s/>Building<text:s/>on<text:s/>last<text:s/>year’s<text:s/>recommendations,<text:s/>the<text:s/>programme<text:s/></text:span><text:span text:style-name="T554_4">should</text:span><text:span text:style-name="T554_5"><text:s/>use<text:s/>these<text:s/>findings<text:s/>to<text:s/>inform<text:s/>engagement<text:s/>with<text:s/>IPDC<text:s/>and<text:s/>EIC,<text:s/>with<text:s/>a<text:s/>focus<text:s/>on<text:s/>strengthening<text:s/>systems<text:s/>and<text:s/>ensuring<text:s/>that<text:s/>ownership<text:s/>of<text:s/>worker<text:s/>welfare<text:s/>and<text:s/>SEAH-related<text:s/>mechanisms<text:s/>is<text:s/>gradually<text:s/>transferred<text:s/>to<text:s/>government<text:s/>counterparts<text:s/>as<text:s/>part<text:s/>of<text:s/>the<text:s/>exit<text:s/>process.</text:span></text:p>
      <text:p text:style-name="P555"/>
      <text:p text:style-name="P556"><text:span text:style-name="T556_1">Recommendations<text:s/>for<text:s/>the<text:s/>year<text:s/>ahead</text:span></text:p>
      <text:p text:style-name="P557"/>
      <text:p text:style-name="P558"><text:span text:style-name="T558_1">Recommendatio</text:span><text:span text:style-name="T558_2">n</text:span><text:span text:style-name="T558_3">:<text:s/></text:span><text:span text:style-name="T558_4">Building<text:s/>on<text:s/>the<text:s/>previous<text:s/>AR’s<text:s/>recommendation<text:s/>around<text:s/>a<text:s/>clear<text:s/>sustainability<text:s/>plan<text:s/>on<text:s/>worker<text:s/>welfare<text:s/>activities,<text:s/>and<text:s/>taking<text:s/>into<text:s/>account<text:s/>the<text:s/>results<text:s/>of<text:s/>the<text:s/>safeguarding<text:s/>survey<text:s/>–<text:s/>as<text:s/>part<text:s/>of<text:s/>the<text:s/>responsible<text:s/>exit<text:s/>of<text:s/>FCDO,<text:s/>the<text:s/>programme<text:s/>should<text:s/>continue<text:s/>to<text:s/>push<text:s/>for<text:s/>sustainable<text:s/>government-led<text:s/>measures<text:s/>to<text:s/>tackle<text:s/>the<text:s/>worker<text:s/>welfare<text:s/>and<text:s/>safeguarding<text:s/>issues<text:s/>–<text:s/>including<text:s/>a<text:s/>proper<text:s/>implementation<text:s/>of<text:s/>the<text:s/>grievance<text:s/>centres,<text:s/>as<text:s/>a<text:s/>key<text:s/>independent<text:s/>mechanism<text:s/>for<text:s/>workers<text:s/>to<text:s/>report<text:s/>issues</text:span><text:span text:style-name="T558_5">.<text:s text:c="2"/></text:span><text:span text:style-name="T558_6">GIZ<text:s/>should<text:s/>continue<text:s/>to<text:s/>utilise</text:span><text:span text:style-name="T558_7"><text:s/>its<text:s/>inhouse<text:s/></text:span><text:span text:style-name="T558_8">Social<text:s/>Protection<text:s/>A</text:span><text:span text:style-name="T558_9">dvis</text:span><text:span text:style-name="T558_10">e</text:span><text:span text:style-name="T558_11">r</text:span><text:span text:style-name="T558_12"><text:s/>to<text:s/>support<text:s/>with<text:s/>this</text:span><text:span text:style-name="T558_13"><text:s/>transition</text:span><text:span text:style-name="T558_14">.<text:s/>However,<text:s/>it<text:s/>should<text:s/>be<text:s/>noted<text:s/>that<text:s/>the<text:s/>responsibility<text:s/>for<text:s/></text:span><text:span text:style-name="T558_15">running<text:s/></text:span><text:span text:style-name="T558_16">the<text:s/>grievance<text:s/>centres<text:s/>lies<text:s/>with<text:s/>EIC<text:s/>and<text:s/>IPDC.<text:s/>The<text:s/>programme<text:s/>should<text:s/>therefore<text:s/>focus<text:s/>on<text:s/>recommendations<text:s/>rather<text:s/>than<text:s/>trying<text:s/>to<text:s/>implement<text:s/>a<text:s/>solution<text:s/>outside<text:s/>of<text:s/>the<text:s/>EIC<text:s/>and<text:s/>IPDC<text:s/>governance<text:s/>structure.</text:span></text:p>
      <text:p text:style-name="P559"/>
      <text:p text:style-name="P560"><text:span text:style-name="T560_1">F:<text:s/>PROGRAMME<text:s/>MANAGEMENT:<text:s/></text:span><text:bookmark-start text:name="_Hlk21353049"/><text:span text:style-name="T560_2">DELIVERY,<text:s/>COMMERCIAL<text:s/>&amp;<text:s/>FINANCIAL<text:s/>PERFORMANCE<text:s/></text:span><text:bookmark-end text:name="_Hlk21353049"/></text:p>
      <text:p text:style-name="P561"/>
      <text:p text:style-name="P562"><text:span text:style-name="T562_1">Summarise<text:s/>the<text:s/>performance<text:s/>of<text:s/>partners<text:s/>and<text:s/>FCDO,<text:s/>notably<text:s/>on<text:s/>commercial<text:s/>and<text:s/>financial<text:s/>issues.<text:s/></text:span></text:p>
      <text:p text:style-name="P563"/>
      <text:p text:style-name="P564"><text:span text:style-name="T564_1">Performance<text:s/>of<text:s/>Partners</text:span><text:span text:style-name="T564_2">  </text:span></text:p>
      <text:p text:style-name="P565"><text:span text:style-name="T565_1">Implementation<text:s/>of<text:s/>the<text:s/>programme<text:s/>has<text:s/>been<text:s/>strong<text:s/>over<text:s/>the<text:s/>reporting<text:s/>period.<text:s/>GIZ<text:s/>is<text:s/>the<text:s/>only<text:s/>implementing<text:s/>partner<text:s/>for<text:s/></text:span><text:span text:style-name="T565_2">the<text:s/></text:span><text:span text:style-name="T565_3">programme,<text:s/>which<text:s/>is<text:s/>co-funded<text:s/>by<text:s/>the<text:s/>German<text:s/>Federal<text:s/>Ministry<text:s/>for<text:s/>Economic<text:s/>Cooperation<text:s/>and<text:s/>Development<text:s/>(BMZ).</text:span><text:span text:style-name="T565_4"><text:s/></text:span><text:span text:style-name="T565_5">The<text:s/>programme<text:s/>has<text:s/>received<text:s/>a<text:s/>no-cost<text:s/>extension<text:s/>allowing<text:s/>it<text:s/>to<text:s/>operate<text:s/>until<text:s/>October<text:s/>2027.<text:s/>However,<text:s/>following<text:s/>changes<text:s/>in<text:s/>the<text:s/>funding<text:s/>environment,<text:s/>a<text:s/>decision<text:s/>was<text:s/>later<text:s/>made<text:s/>to<text:s/>exit<text:s/>the<text:s/>programme<text:s/>earlier.<text:s/>In<text:s/>early<text:s/>2025,<text:s/>in<text:s/>anticipation<text:s/>of<text:s/>FCDO’s<text:s/>potential<text:s/>budget<text:s/>reduction<text:s/>or<text:s/>early<text:s/>exit,<text:s/>it<text:s/>was<text:s/>agreed<text:s/>with<text:s/>the<text:s/>implementing<text:s/>partner<text:s/>to<text:s/>scale<text:s/>up<text:s/>activities<text:s/>during<text:s/>the<text:s/>current<text:s/>phase<text:s/>so<text:s/>that<text:s/>key<text:s/>programme<text:s/>targets<text:s/>could<text:s/>be<text:s/>achieved<text:s/>ahead<text:s/>of<text:s/>the<text:s/>final<text:s/>years.<text:s/>As<text:s/>a<text:s/>result,<text:s/>an<text:s/>MoU<text:s/>amendment<text:s/>was<text:s/>signed<text:s/>in<text:s/>September<text:s/>2025,<text:s/>increasing<text:s/>the<text:s/>allocation<text:s/>for<text:s/>the<text:s/>financial<text:s/>year<text:s/>from<text:s/>£2,125,000<text:s/>to<text:s/>£3,000,000<text:s/>and<text:s/>reducing<text:s/>the<text:s/>allocation<text:s/>for<text:s/>the<text:s/>final<text:s/>year<text:s/>to<text:s/>zero.<text:s/>Due<text:s/>to<text:s/>the<text:s/>higher<text:s/>level<text:s/>of<text:s/>disbursement<text:s/>during<text:s/>this<text:s/>period,<text:s/>funding<text:s/>from<text:s/>the<text:s/>German<text:s/>government<text:s/>has<text:s/>been<text:s/>retained<text:s/>for<text:s/>use<text:s/>in<text:s/>the<text:s/>remaining<text:s/>implementation<text:s/>period,<text:s/>as<text:s/>their<text:s/>financing<text:s/>continues<text:s/>until<text:s/>September<text:s/>2027.</text:span></text:p>
      <text:p text:style-name="P566"/>
      <text:p text:style-name="P567"><text:span text:style-name="T567_1">Following<text:s/>further<text:s/>budget<text:s/>reductions<text:s/>and<text:s/>a<text:s/>portfolio-level<text:s/>decision<text:s/>taken<text:s/>in<text:s/>late<text:s/>2025<text:s/>to<text:s/>exit<text:s/>the<text:s/>programme<text:s/>earlier,<text:s/>it<text:s/>has<text:s/>been<text:s/>agreed<text:s/>that<text:s/>the<text:s/>programme<text:s/>will<text:s/>now<text:s/>close<text:s/>by<text:s/>December<text:s/>2026.<text:s/>As<text:s/>part<text:s/>of<text:s/>this<text:s/>adjustment,<text:s/>the<text:s/>remaining<text:s/>allocation<text:s/>for<text:s/>the<text:s/>final<text:s/>financial<text:s/>year<text:s/>2026/27<text:s/>will<text:s/>be<text:s/>reduced<text:s/>to<text:s/>£300,000,<text:s/>which<text:s/>will<text:s/>mainly<text:s/>support<text:s/>programme<text:s/>closure<text:s/>activities<text:s/>from<text:s/>the<text:s/>UK<text:s/>side.<text:s/>A<text:s/>further<text:s/>MoU<text:s/>amendment<text:s/>is<text:s/>planned<text:s/>to<text:s/>reflect<text:s/>these<text:s/>changes,<text:s/>including<text:s/>the<text:s/>reduced<text:s/>budget<text:s/>for<text:s/>the<text:s/>final<text:s/>financial<text:s/>year<text:s/>and<text:s/>the<text:s/>upda</text:span><text:span text:style-name="T567_2">t</text:span><text:span text:style-name="T567_3">ed<text:s/>programme<text:s/>end<text:s/>date.</text:span></text:p>
      <text:p text:style-name="P568"><text:span text:style-name="T568_1">As<text:s/>part<text:s/>of<text:s/>the<text:s/>review,<text:s/>partners<text:s/>in<text:s/>the<text:s/>Ethiopian<text:s/>government,<text:s/>including<text:s/>IPDC,<text:s/>EIC<text:s/>and<text:s/>the<text:s/></text:span><text:span text:style-name="T568_2">MOI</text:span><text:span text:style-name="T568_3">,<text:s/>as<text:s/>well<text:s/>as<text:s/>investor<text:s/>associations,<text:s/>companies<text:s/>and<text:s/>downstream<text:s/>delivery<text:s/>partners<text:s/>such<text:s/>as<text:s/>CARE<text:s/>were<text:s/>consulted.<text:s/>Stakeholders<text:s/>expressed<text:s/>strong<text:s/>appreciation<text:s/>for<text:s/>the<text:s/>performance<text:s/>and<text:s/>delivery<text:s/>of<text:s/>GIZ,<text:s/>noting<text:s/>that<text:s/>the<text:s/>support<text:s/>provided<text:s/>was<text:s/>highly<text:s/>valuable.<text:s/>Companies<text:s/>reported<text:s/>that<text:s/>the<text:s/>approach<text:s/>used<text:s/>by<text:s/>GIZ,<text:s/>including<text:s/>embedded<text:s/>advisers,<text:s/>frequent<text:s/>on-site<text:s/>engagement<text:s/>and<text:s/>access<text:s/>to<text:s/>specialised<text:s/>technical<text:s/>expertise,<text:s/>ha</text:span><text:span text:style-name="T568_4">d<text:s/></text:span><text:span text:style-name="T568_5">delivered<text:s/>tangible<text:s/>results.<text:s/>This<text:s/>included<text:s/>enabling<text:s/>companies<text:s/>to<text:s/>secure<text:s/>export<text:s/>orders,<text:s/>improve<text:s/>compliance<text:s/>with<text:s/>international<text:s/>standards,<text:s/>and<text:s/>strengthen<text:s/>worker<text:s/>welfare<text:s/>practices<text:s/>through<text:s/>training<text:s/>and<text:s/>support.<text:s/>Overall,<text:s/>stakeholders<text:s/>highlighted<text:s/>that<text:s/>the<text:s/>programme<text:s/>has<text:s/>made<text:s/>a<text:s/>significant<text:s/>contribution<text:s/>to<text:s/>improving<text:s/>firm<text:s/>performance<text:s/>and<text:s/>working<text:s/>conditions<text:s/>within<text:s/>the<text:s/></text:span><text:span text:style-name="T568_6">IP</text:span><text:span text:style-name="T568_7">s.</text:span></text:p>
      <text:p text:style-name="P569"/>
      <text:p text:style-name="P570"><text:span text:style-name="T570_1">Delivery<text:s/>of<text:s/>the<text:s/>Programme</text:span></text:p>
      <text:p text:style-name="P571"><text:span text:style-name="T571_1">The<text:s/>programme<text:s/>was<text:s/>delivered<text:s/>through<text:s/>a<text:s/>structured<text:s/>approach<text:s/>involving<text:s/>fortnightly<text:s/>meetings<text:s/>between<text:s/>the<text:s/>FCDO<text:s/>and<text:s/>the<text:s/>GIZ<text:s/>project<text:s/>implementation<text:s/>team.<text:s/>These<text:s/>meetings,<text:s/>held<text:s/>twice<text:s/>a<text:s/>month,<text:s/>provided<text:s/>a<text:s/>platform<text:s/>to<text:s/>address<text:s/>financial<text:s/>matters,<text:s/>project<text:s/>management,<text:s/>and<text:s/>technical<text:s/>progress,<text:s/>contributing<text:s/>to<text:s/>a<text:s/>stronger<text:s/>shared<text:s/>understanding<text:s/>of<text:s/>the<text:s/>programme’s<text:s/>operations.<text:s/>The<text:s/>project<text:s/>risk<text:s/>register<text:s/>was<text:s/>reviewed<text:s/>and<text:s/>updated<text:s/>on<text:s/>a<text:s/>quarterly<text:s/>basis<text:s/>while<text:s/>the<text:s/>delivery<text:s/>chain<text:s/>map<text:s/>was<text:s/>reviewed<text:s/>and<text:s/>updated<text:s/></text:span><text:span text:style-name="T571_2">annually<text:s/>as<text:s/>specified<text:s/>in<text:s/>the<text:s/>MoU<text:s/>agreemen</text:span><text:span text:style-name="T571_3">t.<text:s/>The<text:s/>programme<text:s/>team<text:s/>participated<text:s/>in<text:s/>field<text:s/>visits<text:s/>and<text:s/>attended<text:s/>relevant<text:s/>meetings<text:s/>to<text:s/>gain<text:s/>a<text:s/>clear<text:s/>and<text:s/>informed<text:s/>understanding<text:s/>of<text:s/>programme<text:s/>activities.</text:span></text:p>
      <text:p text:style-name="P572"/>
      <text:p text:style-name="P573"><text:span text:style-name="T573_1">Financial<text:s/>Management</text:span><text:span text:style-name="T573_2">   </text:span></text:p>
      <text:p text:style-name="P574"><text:span text:style-name="T574_1">For<text:s/>the<text:s/>current<text:s/>reporting<text:s/>period,<text:s/>GIZ<text:s/>remains<text:s/>the<text:s/>sole<text:s/>implementing<text:s/>partner<text:s/>for<text:s/>the<text:s/>ACCELERATE<text:s/>programme.<text:s/></text:span><text:span text:style-name="T574_2">In<text:s/>2024,<text:s/>a<text:s/>no-cost<text:s/>extension<text:s/>was<text:s/>approved,<text:s/>allowing<text:s/>the<text:s/>programme<text:s/>to<text:s/>continue<text:s/>until<text:s/>October<text:s/>2027,<text:s/>with<text:s/>a<text:s/>total<text:s/>approved<text:s/>ceiling<text:s/>of<text:s/>£20,000,000<text:s/>under<text:s/>the<text:s/>no<text:s/>cost<text:s/>extension.<text:s/></text:span><text:span text:style-name="T574_3">In<text:s/>early<text:s/>2025,<text:s/>in<text:s/>anticipation<text:s/>of<text:s/></text:span><text:span text:style-name="T574_4">FCDO’s</text:span><text:span text:style-name="T574_5"><text:s/>possible<text:s/>early<text:s/>exit<text:s/>or<text:s/>significant<text:s/>reduction<text:s/>in<text:s/>funding<text:s/>in<text:s/>the<text:s/>later<text:s/>years,<text:s/>an<text:s/>agreement<text:s/>was<text:s/>reached<text:s/>with<text:s/>the<text:s/>implementing<text:s/>partner<text:s/>to<text:s/>scale<text:s/>up<text:s/>activities<text:s/>and<text:s/>deliver<text:s/>more<text:s/>interventions<text:s/>during<text:s/>the<text:s/>current<text:s/>period.<text:s/>This<text:s/>approach<text:s/>aimed<text:s/>to<text:s/>ensure<text:s/>that<text:s/>key<text:s/>programme<text:s/>targets<text:s/>are<text:s/>achieved<text:s/>ahead<text:s/>of<text:s/>the<text:s/>final<text:s/>phase<text:s/>of<text:s/>implementation.<text:s/></text:span><text:span text:style-name="T574_6">As<text:s/>a<text:s/>result,<text:s/>an<text:s/>MoU<text:s/>amendment<text:s/>was<text:s/>signed<text:s/>in<text:s/>September<text:s/>2025,<text:s/>increasing<text:s/>the<text:s/>allocation<text:s/>for<text:s/>financial<text:s/>year<text:s/>2025/26<text:s/>to<text:s/>£3,000,000<text:s/>from<text:s/>the<text:s/>previously<text:s/>planned<text:s/>£2,125,000,<text:s/>while<text:s/>reducing<text:s/>the<text:s/>final<text:s/>financial<text:s/>year<text:s/>allocation<text:s/>to<text:s/>zero.<text:s/>Due<text:s/>to<text:s/>this<text:s/>frontloading<text:s/>and<text:s/>the<text:s/>significant<text:s/>disbursement<text:s/>made<text:s/>during<text:s/>the<text:s/>year,<text:s/>some<text:s/>funds<text:s/>from<text:s/>the<text:s/>German<text:s/>government<text:s/>were<text:s/>preserved<text:s/>to<text:s/>support<text:s/>activities<text:s/>in<text:s/>the<text:s/>remaining<text:s/>implementation<text:s/>period,<text:s/>as<text:s/>their<text:s/>financing<text:s/>continues<text:s/>until<text:s/>September<text:s/>2027.<text:s/></text:span></text:p>
      <text:p text:style-name="P575"><text:span text:style-name="T575_1">Following<text:s/>further<text:s/>budget<text:s/>reductions<text:s/>and<text:s/>a<text:s/>portfolio-level<text:s/>decision<text:s/>taken<text:s/>in<text:s/>late<text:s/>2025<text:s/>to<text:s/>exit<text:s/>the<text:s/>programme<text:s/>earlier,<text:s/>it<text:s/>has<text:s/>been<text:s/>agreed<text:s/>that<text:s/>the<text:s/>programme<text:s/>will<text:s/>now<text:s/>close<text:s/>by<text:s/>December<text:s/>2026.<text:s/>As<text:s/>part<text:s/>of<text:s/>this<text:s/>adjustment,<text:s/>the<text:s/>remaining<text:s/>allocation<text:s/>for<text:s/>the<text:s/>final<text:s/>financial<text:s/>year<text:s/>2026/27<text:s/>will<text:s/>be<text:s/>reduced<text:s/>to<text:s/>£300,000,<text:s/>which<text:s/>will<text:s/>mainly<text:s/>support<text:s/>programme<text:s/>closure<text:s/>activities<text:s/>from<text:s/>the<text:s/>UK<text:s/>side.<text:s/>A<text:s/>further<text:s/>MoU<text:s/>amendment<text:s/>is<text:s/>planned<text:s/>to<text:s/>reflect<text:s/>these<text:s/>changes,<text:s/>including<text:s/>the<text:s/>reduced<text:s/>budget<text:s/>for<text:s/>the<text:s/>final<text:s/>financial<text:s/>year<text:s/>and<text:s/>the<text:s/>revised<text:s/>programme<text:s/>end<text:s/>date.</text:span></text:p>
      <text:p text:style-name="P576"><text:span text:style-name="T576_1">The<text:s/>payment<text:s/>mechanism<text:s/>used<text:s/>is<text:s/>advance<text:s/>payment.<text:s/>FCDO<text:s/>released<text:s/>disbursements<text:s/>based<text:s/>on<text:s/>the<text:s/>workplan,<text:s/>budget<text:s/>forecast,<text:s/>financial<text:s/>report<text:s/>and<text:s/>justification<text:s/>from<text:s/>the<text:s/>partner<text:s/>on<text:s/>the<text:s/>need<text:s/>of<text:s/>the<text:s/>advance<text:s/>payment.</text:span><text:span text:style-name="T576_2"><text:s/></text:span><text:span text:style-name="T576_3">The<text:s/>payment<text:s/>made<text:s/>during<text:s/>the<text:s/>Annual<text:s/>Review<text:s/>period<text:s/>(April<text:s/>2025<text:s/>–<text:s/>March<text:s/>2026)<text:s/>was<text:s/>£3,000,000,<text:s/>with<text:s/>disbursements<text:s/>made<text:s/>in<text:s/>two<text:s/>bi-annual<text:s/>tranches<text:s/>of<text:s/>£1,500,000<text:s/>each.<text:s/>This<text:s/>year,<text:s/>GIZ<text:s/>has<text:s/>provided<text:s/>a<text:s/>formal<text:s/>letter<text:s/>explaining<text:s/>that,<text:s/>due<text:s/>to<text:s/>global<text:s/>IT<text:s/>system<text:s/>changes<text:s/>in<text:s/>their<text:s/>organization,<text:s/>they<text:s/>were<text:s/>unable<text:s/>to<text:s/>generate<text:s/>a<text:s/>finance<text:s/>report<text:s/>beyond<text:s/>31<text:s/>December<text:s/>2025.<text:s/>However,<text:s/>they<text:s/>have<text:s/>confirmed<text:s/>that<text:s/>as<text:s/>of<text:s/>that<text:s/>date,<text:s/>86%<text:s/>of<text:s/>funds<text:s/>had<text:s/>been<text:s/>utilised<text:s/>and<text:s/>they<text:s/>estimate<text:s/>full<text:s/>utilisation<text:s/>by<text:s/>the<text:s/>end<text:s/>of<text:s/>the<text:s/>implementation<text:s/>period.</text:span></text:p>
      <text:p text:style-name="P577"/>
      <text:p text:style-name="P578"><text:span text:style-name="T578_1">As<text:s/>of<text:s/>31/12/2025,<text:s/>GIZ<text:s/>reported<text:s/>an<text:s/>overall<text:s/>budget<text:s/>utilisation<text:s/>rate<text:s/>of<text:s/>86%,<text:s/>equivalent<text:s/>to<text:s/>£2,580,000<text:s/>from<text:s/>the<text:s/>total<text:s/>disbursed<text:s/>£3,000,000.<text:s/>There<text:s/>has<text:s/>been<text:s/>strong<text:s/>financial<text:s/>management<text:s/>throughout<text:s/>the<text:s/>period,<text:s/>with<text:s/>issues<text:s/>identified<text:s/>and<text:s/>addressed<text:s/>early.<text:s/>GIZ<text:s/>flagged<text:s/>the<text:s/>limitation<text:s/>arising<text:s/>from<text:s/>their<text:s/>global<text:s/>IT<text:s/>system<text:s/>update<text:s/>in<text:s/>a<text:s/>timely<text:s/>manner<text:s/>and<text:s/>submitted<text:s/>a<text:s/>formal<text:s/>letter<text:s/>explaining<text:s/>the<text:s/>situation,<text:s/>which<text:s/>was<text:s/>reviewed<text:s/>and<text:s/>approved<text:s/>by<text:s/>the<text:s/>Programme<text:s/>Responsible<text:s/>Owner<text:s/>(PRO</text:span><text:span text:style-name="T578_2">).</text:span></text:p>
      <text:p text:style-name="P579"/>
      <text:p text:style-name="P580"><text:span text:style-name="T580_1">Due<text:s/>Diligence<text:s/>Assessment</text:span></text:p>
      <text:p text:style-name="P581"><text:span text:style-name="T581_1">There<text:s/>were<text:s/>eight<text:s/>recommendations<text:s/>in<text:s/>the<text:s/>2023<text:s/>DDA.<text:s/>Most<text:s/>major<text:s/>recommendations,<text:s/>including<text:s/>strengthening<text:s/>risk<text:s/>management<text:s/>processes,<text:s/>agreeing<text:s/>approaches<text:s/>to<text:s/>exchange<text:s/>rate<text:s/>fluctuations,<text:s/>improving<text:s/>safeguarding<text:s/>systems<text:s/>(including<text:s/>SEAH<text:s/>prevention),<text:s/>and<text:s/>enhancing<text:s/>accessibility<text:s/>of<text:s/>whistleblowing<text:s/>channels,<text:s/>have<text:s/>now<text:s/>been<text:s/>implemented<text:s/>or<text:s/>are<text:s/>well<text:s/>embedded<text:s/>in<text:s/>programme<text:s/>delivery.<text:s/>Remaining<text:s/>actions<text:s/>are<text:s/>limited<text:s/>and<text:s/>primarily<text:s/>relate<text:s/>to<text:s/>ongoing<text:s/>engagement<text:s/>with<text:s/>GIZ<text:s/>HQ<text:s/>and<text:s/>incremental<text:s/>improvements,<text:s/>such<text:s/>as<text:s/>finalising<text:s/>risk<text:s/>escalation<text:s/>practices<text:s/>and<text:s/>continuing<text:s/>to<text:s/>disseminate<text:s/>policies<text:s/>to<text:s/>staff<text:s/>and<text:s/>downstream<text:s/>partners.</text:span></text:p>
      <text:p text:style-name="P582"/>
      <text:p text:style-name="P583"><text:span text:style-name="T583_1">In<text:s/>2025/26,<text:s/>GIZ<text:s/>has<text:s/>continued<text:s/>to<text:s/>make<text:s/>steady<text:s/>progress<text:s/>in<text:s/>strengthening<text:s/>key<text:s/>risk<text:s/>management,<text:s/>safeguarding,<text:s/>and<text:s/>compliance<text:s/>processes.<text:s/>Risk<text:s/>management<text:s/>has<text:s/>been<text:s/>further<text:s/>embedded<text:s/>across<text:s/>the<text:s/>programme,<text:s/>with<text:s/>regular<text:s/>updates<text:s/>to<text:s/>the<text:s/>risk<text:s/>policy<text:s/>and<text:s/>continued<text:s/>dissemination<text:s/>to<text:s/>project<text:s/>staff<text:s/>and<text:s/>downstream<text:s/>partners,<text:s/>supported<text:s/>by<text:s/>internal<text:s/>platforms<text:s/>such<text:s/>as<text:s/>the<text:s/>IDA<text:s/>Country<text:s/>Page.<text:s/>Engagement<text:s/>with<text:s/>the<text:s/>HQ<text:s/>Risk<text:s/>Management<text:s/>Section<text:s/>has<text:s/>been<text:s/>maintained,<text:s/>and<text:s/>risk<text:s/>discussions<text:s/>with<text:s/>downstream<text:s/>partners<text:s/>have<text:s/>become<text:s/>more<text:s/>structured,<text:s/>particularly<text:s/>with<text:s/>priority<text:s/>partners<text:s/>such<text:s/>as<text:s/>CARE,<text:s/>although<text:s/>the<text:s/>finalisation<text:s/>of<text:s/>escalation<text:s/>trigger<text:s/>points<text:s/>remains<text:s/>ongoing.<text:s/>Approaches<text:s/>to<text:s/>managing<text:s/>exchange<text:s/>rate<text:s/>fluctuations<text:s/>have<text:s/>also<text:s/>been<text:s/>agreed,<text:s/>with<text:s/>the<text:s/>use<text:s/>of<text:s/>the<text:s/>InforEuro<text:s/>conversion<text:s/>rate<text:s/>and<text:s/>mechanisms<text:s/>in<text:s/>place<text:s/>to<text:s/>manage<text:s/>any<text:s/>resulting<text:s/>budget<text:s/>impacts.</text:span></text:p>
      <text:p text:style-name="P584"/>
      <text:p text:style-name="P585"/>
      <text:p text:style-name="P586"><text:span text:style-name="T586_1">Safeguarding<text:s/>and<text:s/>Counter<text:s/>Aid<text:s/>Diversion</text:span></text:p>
      <text:p text:style-name="P587"/>
      <text:p text:style-name="P588"><text:span text:style-name="T588_1">In<text:s/>2025/26,<text:s/>GIZ<text:s/>continues<text:s/>to<text:s/>demonstrate<text:s/>strong<text:s/>adherence<text:s/>to<text:s/>safeguarding<text:s/>and<text:s/>counter-aid<text:s/>diversion<text:s/>standards<text:s/>across<text:s/>the<text:s/>programme<text:s/>and<text:s/>its<text:s/>delivery<text:s/>chain.<text:s/>Building<text:s/>on<text:s/>the<text:s/>actions<text:s/>agreed<text:s/>in<text:s/>response<text:s/>to<text:s/>the<text:s/>2023<text:s/>DDA,<text:s/>further<text:s/>progress<text:s/>has<text:s/>been<text:s/>made<text:s/>in<text:s/>strengthening<text:s/>safeguarding<text:s/>and<text:s/>risk<text:s/>management<text:s/>systems.<text:s/>SEAH<text:s/>guidelines<text:s/>have<text:s/>been<text:s/>adopted<text:s/>and<text:s/>are<text:s/>being<text:s/>implemented<text:s/>through<text:s/>onboarding,<text:s/>refresher<text:s/>training<text:s/>sessions<text:s/>and<text:s/>integration<text:s/>into<text:s/>programme<text:s/>processes<text:s/>such<text:s/>as<text:s/>the<text:s/>Theory<text:s/>of<text:s/>Change.<text:s/>Awareness<text:s/>and<text:s/>accessibility<text:s/>of<text:s/>whistleblowing<text:s/>mechanisms<text:s/>have<text:s/>continued<text:s/>to<text:s/>improve,<text:s/>and<text:s/>safeguarding<text:s/>provisions,<text:s/>including<text:s/>anti-SEAH<text:s/>clauses,<text:s/>are<text:s/>now<text:s/>included<text:s/>in<text:s/>contractual<text:s/>arrangements.<text:s/>Risk<text:s/>management<text:s/>and<text:s/>compliance<text:s/>processes<text:s/>have<text:s/>also<text:s/>been<text:s/>strengthened,<text:s/>with<text:s/>more<text:s/>structured<text:s/>engagement<text:s/>with<text:s/>downstream<text:s/>partners<text:s/>and<text:s/>continued<text:s/>collaboration<text:s/>with<text:s/>GIZ<text:s/>HQ.<text:s/>In<text:s/>addition,<text:s/>safeguarding<text:s/>training<text:s/>continues<text:s/>to<text:s/>be<text:s/>delivered<text:s/>regularly,<text:s/>ensuring<text:s/>that<text:s/>awareness<text:s/>and<text:s/>compliance<text:s/>are<text:s/>maintained<text:s/>across<text:s/>the<text:s/>programme</text:span></text:p>
      <text:p text:style-name="P589"/>
      <text:p text:style-name="P590"><text:span text:style-name="T590_1">As<text:s/>part<text:s/>of<text:s/>routine<text:s/>programme<text:s/>management,<text:s/>the<text:s/>FCDO<text:s/>team<text:s/>regularly<text:s/>reviews<text:s/></text:span><text:span text:style-name="T590_2">relevant<text:s/>documents</text:span><text:span text:style-name="T590_3"><text:s/>before<text:s/>processing<text:s/>payments,<text:s/>holds<text:s/>fortnightly<text:s/>meetings<text:s/>with<text:s/>GIZ<text:s/>where<text:s/>any<text:s/>raised<text:s/>safeguarding<text:s/>and<text:s/>fraud<text:s/>concerns<text:s/>are<text:s/>discussed,<text:s/>and<text:s/>monitors<text:s/>implementation<text:s/>through<text:s/>GIZ’s<text:s/>annual<text:s/>and<text:s/>biannual<text:s/>reports.<text:s/>Obligations<text:s/>for<text:s/>reporting<text:s/>fraud<text:s/>and<text:s/>safeguarding<text:s/>concerns,<text:s/>along<text:s/>with<text:s/>available<text:s/>whistleblowing<text:s/>mechanisms,<text:s/>continue<text:s/>to<text:s/>be<text:s/>communicated<text:s/>to<text:s/>downstream<text:s/>partners.<text:s/>The<text:s/>Delivery<text:s/>Chain<text:s/>Map<text:s/>is<text:s/>kept<text:s/>up<text:s/>to<text:s/>date,<text:s/>and<text:s/>as<text:s/>of<text:s/>2026,<text:s/>no<text:s/>incidents<text:s/>of<text:s/>fraud<text:s/>have<text:s/>been<text:s/>reported<text:s/>to<text:s/>FCDO.<text:s/>The<text:s/>Delivery<text:s/>Chain<text:s/>Map<text:s/>(see<text:s/>below)<text:s/>is<text:s/>updated<text:s/>regularly,<text:s/>and<text:s/>there<text:s/>is<text:s/>no<text:s/>fraud<text:s/>reported<text:s/>to<text:s/>FCDO</text:span><text:span text:style-name="T590_4">.</text:span><text:span text:style-name="T590_5"><text:s/></text:span><text:span text:style-name="T590_6">In<text:s/>addition,<text:s/>GIZ<text:s/>provides<text:s/>confirmation<text:s/>through<text:s/>its<text:s/>reporting<text:s/>that<text:s/>all<text:s/>known,<text:s/>suspected,<text:s/>or<text:s/>actual<text:s/>cases<text:s/>of<text:s/>fraud<text:s/>and<text:s/>SEAH<text:s/>have<text:s/>been<text:s/>reported,<text:s/>including<text:s/>nil<text:s/>returns<text:s/>where<text:s/>applicable.</text:span></text:p>
      <text:p text:style-name="P591"/>
      <text:p text:style-name="P592"/>
      <text:p text:style-name="P593"><text:span text:style-name="T593_1">Additionally,<text:s/>a<text:s/>letter<text:s/>from<text:s/>FCDO<text:s/>was<text:s/>sent<text:s/>to<text:s/>all<text:s/>implementing<text:s/>partners<text:s/>setting<text:s/>out<text:s/>FCDO’s<text:s/>expectations<text:s/>and<text:s/>requirements<text:s/>on<text:s/>financial<text:s/>management,<text:s/>counter-fraud<text:s/>measures,<text:s/>and<text:s/>safeguarding<text:s/>against<text:s/>SEAH.<text:s/>Partners<text:s/>were<text:s/>requested<text:s/>to<text:s/>confirm<text:s/>receipt<text:s/>of<text:s/>the<text:s/>letter,<text:s/>confirm<text:s/>that<text:s/>these<text:s/>requirements<text:s/>had<text:s/>been<text:s/>communicated<text:s/>to<text:s/>their<text:s/>staff<text:s/>and<text:s/>downstream<text:s/>partners<text:s/>and<text:s/>that<text:s/>all<text:s/>known,<text:s/>suspected,<text:s/>or<text:s/>actual<text:s/>cases<text:s/>of<text:s/>fraud<text:s/>and<text:s/>SEAH<text:s/>had<text:s/>been<text:s/>reported<text:s/>to<text:s/>FCDO.<text:s/>GIZ<text:s/>has<text:s/>confirmed<text:s/>receipt<text:s/>of<text:s/>the<text:s/>letter<text:s/>and<text:s/>that<text:s/>these<text:s/>requirements<text:s/>have<text:s/>been<text:s/>shared<text:s/>with<text:s/>relevant<text:s/>staff<text:s/>and<text:s/>partners.<text:s/>These<text:s/>measures<text:s/>are<text:s/>aligned<text:s/>with<text:s/>biannual<text:s/>reporting<text:s/>requirements<text:s/>and<text:s/>are<text:s/>a<text:s/>condition<text:s/>for<text:s/>fund<text:s/>disbursement.</text:span></text:p>
      <text:p text:style-name="P594"/>
      <text:p text:style-name="P595"/>
      <text:p text:style-name="P596"><draw:frame svg:x="0cm" svg:y="0cm" svg:width="15.921cm" svg:height="11.049cm" draw:style-name="FR1" text:anchor-type="as-char" draw:z-index="0"><draw:image xlink:href="Pictures/image1.png" xlink:type="simple" xlink:show="embed" xlink:actuate="onLoad"/></draw:frame></text:p>
      <text:p text:style-name="P597"/>
      <text:p text:style-name="P598"><text:span text:style-name="T598_1">Asset<text:s/>Management:</text:span></text:p>
      <text:p text:style-name="P599"><text:span text:style-name="T599_1"><text:s/></text:span></text:p>
      <text:p text:style-name="P600"><text:span text:style-name="T600_1">The<text:s/>implementing<text:s/>partner<text:s/>shared<text:s/>an<text:s/>updated<text:s/>asset<text:s/>register<text:s/>in<text:s/>May<text:s/>202</text:span><text:span text:style-name="T600_2">6</text:span><text:span text:style-name="T600_3">.<text:s/>Responsibility<text:s/>for<text:s/>asset<text:s/>management<text:s/>lies<text:s/>with<text:s/>GIZ,<text:s/>and<text:s/>the<text:s/>organisation<text:s/>actively<text:s/>tracks,<text:s/>maintains,<text:s/>and<text:s/>reports<text:s/>on<text:s/>all<text:s/>assets<text:s/>in<text:s/>accordance<text:s/>with<text:s/>its<text:s/>internal<text:s/>procedures.<text:s/>Day-to-day<text:s/>oversight<text:s/>and<text:s/>compliance<text:s/>with<text:s/>asset<text:s/>management<text:s/>standards<text:s/>remain<text:s/>fully<text:s/>within<text:s/>GIZ’s<text:s/>operational<text:s/>responsibility</text:span><text:span text:style-name="T600_4">.</text:span><text:span text:style-name="T600_5"><text:s/>All<text:s/>assets<text:s/>were<text:s/>procured<text:s/>using<text:s/>pooled<text:s/>programme<text:s/>funds<text:s/>and<text:s/>remain<text:s/>under<text:s/>the<text:s/>ownership<text:s/>and<text:s/>management<text:s/>of<text:s/>the<text:s/>implementing<text:s/>partner,<text:s/>with<text:s/>no<text:s/>plans<text:s/>for<text:s/>FCDO<text:s/>to<text:s/>reclaim<text:s/>them.<text:s/>Consistent<text:s/>with<text:s/>programme<text:s/>objectives,<text:s/>assets<text:s/>are<text:s/>expected<text:s/>to<text:s/>remain<text:s/>with<text:s/>beneficiaries<text:s/>at<text:s/>the<text:s/>end<text:s/>of<text:s/>the<text:s/>programme.<text:s/>In<text:s/>line<text:s/>with<text:s/>PrOF<text:s/>requirements,<text:s/>planning<text:s/>for<text:s/>asset<text:s/>disposal<text:s/>has<text:s/>also<text:s/>been<text:s/>considered,<text:s/>and<text:s/>discussions<text:s/>are<text:s/>aligned<text:s/>with<text:s/>the<text:s/>agreed<text:s/>approach<text:s/>that<text:s/>assets<text:s/>will<text:s/>be<text:s/>retained<text:s/>by<text:s/>implementing<text:s/>partners<text:s/>and<text:s/>beneficiaries<text:s/>as<text:s/>part<text:s/>of<text:s/>a<text:s/>responsible<text:s/>and<text:s/>sustainable<text:s/>programme<text:s/>exit.</text:span></text:p>
      <text:p text:style-name="P601"/>
      <text:p text:style-name="P602"/>
      <text:p text:style-name="P603"><text:span text:style-name="T603_1">Audit:</text:span></text:p>
      <text:p text:style-name="P604"/>
      <text:p text:style-name="P605"><text:span text:style-name="T605_1">A<text:s/></text:span><text:span text:style-name="T605_2">December<text:s/>2025<text:s/>external<text:s/>audit<text:s/></text:span><text:span text:style-name="T605_3">of<text:s/>the<text:s/>programme<text:s/></text:span><text:span text:style-name="T605_4">confirmed<text:s/>that<text:s/>project<text:s/>funds<text:s/>were<text:s/>generally<text:s/>used<text:s/>appropriately<text:s/>and<text:s/>in<text:s/>line<text:s/>with<text:s/>the<text:s/>Memorandum<text:s/>of<text:s/>Understanding,<text:s/>without<text:s/>qualification<text:s/>to<text:s/>the<text:s/>audit<text:s/>opinion.<text:s/>A<text:s/>small<text:s/>number<text:s/>of<text:s/>procedural<text:s/>findings<text:s/>were<text:s/>identified,<text:s/>including<text:s/>deviations<text:s/>from<text:s/>internal<text:s/>control<text:s/>processes<text:s/>such<text:s/>as<text:s/>documentation<text:s/>requirements<text:s/>and<text:s/>application<text:s/>of<text:s/>the<text:s/>four-eyes<text:s/>principle,<text:s/>as<text:s/>well<text:s/>as<text:s/>variations<text:s/>in<text:s/>overhead<text:s/>rates<text:s/>across<text:s/>reporting<text:s/>periods.<text:s/>These<text:s/>variations<text:s/>reflect<text:s/>GIZ’s<text:s/>standard<text:s/>costing<text:s/>approach,<text:s/>where<text:s/>overhead<text:s/>percentages<text:s/>differ<text:s/>depending<text:s/>on<text:s/>the<text:s/>composition<text:s/>of<text:s/>direct<text:s/>costs<text:s/>in<text:s/>each<text:s/>period.<text:s/>GIZ<text:s/>has<text:s/>provided<text:s/>clarifications<text:s/>on<text:s/>all<text:s/>findings,<text:s/>including<text:s/>through<text:s/>formal<text:s/>communication,<text:s/>and<text:s/>no<text:s/>material<text:s/>financial<text:s/>irregularities<text:s/>were<text:s/>identified.<text:s/>The<text:s/>programme<text:s/>team<text:s/>continues<text:s/>to<text:s/>monitor<text:s/>financial<text:s/>compliance<text:s/>closely.</text:span></text:p>
      <text:p text:style-name="P606"/>
      <text:p text:style-name="P607"/>
      <text:p text:style-name="P608"><text:span text:style-name="T608_1">G:<text:s/>MONITORING,<text:s/>EVIDENCE<text:s/>AND<text:s/>LEARNING<text:s/></text:span></text:p>
      <text:p text:style-name="P609"/>
      <text:p text:style-name="P610"><text:span text:style-name="T610_1">Monitoring<text:s/>and<text:s/>Evaluation</text:span></text:p>
      <text:p text:style-name="P611"/>
      <text:p text:style-name="P612"><text:span text:style-name="T612_1">Project<text:s/>activities<text:s/>were<text:s/>chiefly<text:s/>monitored<text:s/>through<text:s/>biannual<text:s/>project-level<text:s/>reporting<text:s/>as<text:s/>well<text:s/>as<text:s/>fortnightly<text:s/>monthly<text:s/>meetings<text:s/></text:span><text:span text:style-name="T612_2">between<text:s/>the<text:s/>FCDO<text:s/>and<text:s/>the<text:s/>GIZ<text:s/>project<text:s/>implementation<text:s/>team.<text:s/>These<text:s/>meetings<text:s/>cover<text:s/>updates<text:s/>on<text:s/>output<text:s/>level<text:s/>activities,<text:s/>as<text:s/>well<text:s/>as<text:s/>core<text:s/>finance<text:s/>and<text:s/>project<text:s/>management<text:s/>and<text:s/>safeguarding.<text:s/>In<text:s/>addition<text:s/>to<text:s/>this<text:s/>core<text:s/>monitoring,<text:s/>additional<text:s/>monitoring<text:s/>took<text:s/>place<text:s/>through<text:s/>field<text:s/>visits.<text:s/>The<text:s/></text:span><text:span text:style-name="T612_3">SRO<text:s/>and<text:s/>programme<text:s/>manager<text:s/>conducted<text:s/>a<text:s/>field<text:s/>visit<text:s/>to<text:s/>Bole<text:s/>Lemi<text:s/>IP<text:s/>in<text:s/>October<text:s/>202</text:span><text:span text:style-name="T612_4">5</text:span><text:span text:style-name="T612_5"><text:s/>to<text:s/>accompany<text:s/>a<text:s/>delegation<text:s/>of<text:s/>buyers<text:s/>from<text:s/>the<text:s/>EU<text:s/>and<text:s/>UK<text:s/>to<text:s/>better<text:s/>understand<text:s/>the<text:s/>firm-level<text:s/>support<text:s/>provided<text:s/>under<text:s/>the<text:s/>programme.</text:span><text:span text:style-name="T612_6"><text:s/></text:span><text:span text:style-name="T612_7">A<text:s/>field<text:s/>visit<text:s/>to<text:s/>Hawassa<text:s/>was<text:s/>also<text:s/>conducted<text:s/>in<text:s/></text:span><text:span text:style-name="T612_8">the<text:s/>same<text:s/>month</text:span><text:span text:style-name="T612_9"><text:s/>which<text:s/>included<text:s/>the<text:s/>new<text:s/>FCDO<text:s/>Development<text:s/>Director.<text:s/></text:span></text:p>
      <text:p text:style-name="P613"/>
      <text:p text:style-name="P614"><text:span text:style-name="T614_1">As<text:s/>part<text:s/>of<text:s/>FCDO’s<text:s/>programme<text:s/>reporting<text:s/>cycle,<text:s/>the<text:s/>programme<text:s/>team<text:s/>commenced<text:s/>an<text:s/>annual<text:s/>review<text:s/>of<text:s/>the<text:s/>programme<text:s/>for<text:s/>the<text:s/>202</text:span><text:span text:style-name="T614_2">5</text:span><text:span text:style-name="T614_3">/2</text:span><text:span text:style-name="T614_4">6</text:span><text:span text:style-name="T614_5"><text:s/>period<text:s/>in<text:s/></text:span><text:span text:style-name="T614_6">April</text:span><text:span text:style-name="T614_7"><text:s/></text:span><text:span text:style-name="T614_8">202</text:span><text:span text:style-name="T614_9">6</text:span><text:span text:style-name="T614_10">.<text:s/>The<text:s/>team<text:s/>used<text:s/>the<text:s/>support<text:s/>of<text:s/>an<text:s/>external<text:s/>reviewer<text:s/>to<text:s/>get<text:s/>an<text:s/></text:span><text:span text:style-name="T614_11">additional</text:span><text:span text:style-name="T614_12"><text:s/>perspective<text:s/>on<text:s/>the<text:s/>implementation<text:s/>of<text:s/>the<text:s/>programme.<text:s/>The<text:s/>process<text:s/>included<text:s/>a<text:s/>desk<text:s/>review<text:s/>of<text:s/>key<text:s/>programme<text:s/>documents,<text:s/>meetings<text:s/>with<text:s/>key<text:s/>stakeholders<text:s/>(including<text:s/></text:span><text:span text:style-name="T614_13">EIC</text:span><text:span text:style-name="T614_14">,<text:s/></text:span><text:span text:style-name="T614_15">IPDC</text:span><text:span text:style-name="T614_16">,<text:s/></text:span><text:span text:style-name="T614_17">MOI</text:span><text:span text:style-name="T614_18">,<text:s/>Hawassa<text:s/>Industrial<text:s/>Park<text:s/>Investment<text:s/>Association)<text:s/>and<text:s/>a<text:s/>field<text:s/>visit<text:s/>to<text:s/>companies<text:s/>supported<text:s/>in<text:s/>the<text:s/></text:span><text:span text:style-name="T614_19">Bole<text:s/>Lemi<text:s/>and<text:s/>Hawassa</text:span><text:span text:style-name="T614_20"><text:s/></text:span><text:span text:style-name="T614_21">IP</text:span><text:span text:style-name="T614_22">s.<text:s/></text:span></text:p>
      <text:p text:style-name="P615"/>
      <text:p text:style-name="P616"><text:span text:style-name="T616_1">GIZ<text:s/>also<text:s/>has<text:s/>its<text:s/>own<text:s/>internal<text:s/>Monitoring,<text:s/>Evaluation,<text:s/>and<text:s/>Learning<text:s/>Strategy<text:s/>for<text:s/>the<text:s/>programme<text:s/>on<text:s/>which<text:s/>it<text:s/>reports<text:s/>to<text:s/>the<text:s/>German<text:s/>government<text:s/>(BMZ).<text:s/></text:span></text:p>
      <text:p text:style-name="P617"/>
      <text:p text:style-name="P618"><text:span text:style-name="T618_1">Evidence</text:span></text:p>
      <text:p text:style-name="P619"/>
      <text:p text:style-name="P620"><text:span text:style-name="T620_1">The<text:s/>business<text:s/>case<text:s/>for<text:s/>the<text:s/>programme<text:s/>provides<text:s/>significant<text:s/>evidence<text:s/>on<text:s/>the<text:s/>potential<text:s/>for<text:s/>export-led<text:s/>industrialisation<text:s/>to<text:s/>drive<text:s/>economic<text:s/>transformation,<text:s/>including<text:s/></text:span><text:span text:style-name="T620_2">labour-intensive</text:span><text:span text:style-name="T620_3"><text:s/>light<text:s/>manufacturing<text:s/>such<text:s/>as<text:s/>textiles<text:s/>and<text:s/>garments.<text:s/>This<text:s/>body<text:s/>of<text:s/>evidence<text:s/>remains<text:s/>strong<text:s/>and<text:s/>credible</text:span><text:span text:style-name="T620_4">.<text:s/>H</text:span><text:span text:style-name="T620_5">owever,<text:s/>there<text:s/>is<text:s/>no<text:s/>prescriptive<text:s/>or<text:s/>one-side<text:s/>approach<text:s/>to<text:s/>implementing<text:s/>industrialisation,<text:s/>which<text:s/>is<text:s/>highly<text:s/>political<text:s/>in<text:s/>nature.<text:s/>Given<text:s/>changes<text:s/>in<text:s/>the<text:s/>operating<text:s/>environment<text:s/>in<text:s/>the<text:s/>last<text:s/>few<text:s/>years,<text:s/>the<text:s/>programme<text:s/>has<text:s/>pivoted<text:s/>to<text:s/>focus<text:s/>more<text:s/>on<text:s/>the<text:s/>resilience<text:s/>of<text:s/>the<text:s/>sector,<text:s/>as<text:s/>an<text:s/>important<text:s/>provider<text:s/>for<text:s/>high<text:s/>quality<text:s/>jobs<text:s/>and<text:s/>exports<text:s/>for<text:s/>the<text:s/>country.<text:s/></text:span></text:p>
      <text:p text:style-name="P621"/>
      <text:p text:style-name="P622"><text:span text:style-name="T622_1">Learning</text:span></text:p>
      <text:p text:style-name="P623"/>
      <text:p text:style-name="P624"><text:span text:style-name="T624_1">The<text:s/>programme<text:s/>team<text:s/>undertakes<text:s/>regular<text:s/>meetings<text:s/>with<text:s/>GIZ,<text:s/>stakeholders<text:s/>in<text:s/>the<text:s/>public<text:s/>and<text:s/>private<text:s/>sector</text:span><text:span text:style-name="T624_2">,</text:span><text:span text:style-name="T624_3"><text:s/>and<text:s/>internal<text:s/>staff<text:s/>to<text:s/>update<text:s/>the<text:s/>evidence<text:s/>base<text:s/>and<text:s/>feed<text:s/>into<text:s/>the<text:s/>learning<text:s/>process<text:s/>of<text:s/>the<text:s/>programme.<text:s/>This<text:s/>includes<text:s/>regular<text:s/>informal<text:s/>gatherings<text:s/>of<text:s/>partners<text:s/>working<text:s/>on<text:s/>Ethiopia’s<text:s/>economic<text:s/>reforms<text:s/>to<text:s/>exchange<text:s/>insights<text:s/>on<text:s/>economic<text:s/>issues.<text:s/></text:span><text:span text:style-name="T624_4">The<text:s/>programme<text:s/>team<text:s/>also<text:s/>hosted<text:s/>a<text:s/>roundtable<text:s/>on<text:s/>the<text:s/>most<text:s/>effective<text:s/>way<text:s/>to<text:s/>support<text:s/>the<text:s/>real<text:s/>economy<text:s/>in<text:s/>Ethiopia<text:s/>and<text:s/>used<text:s/>this<text:s/>to<text:s/>develop<text:s/>a<text:s/>new<text:s/>strategy<text:s/>on<text:s/>supporting<text:s/>economic<text:s/>transformation<text:s/>and<text:s/>private-sector<text:s/>led<text:s/>growth.<text:s/></text:span><text:span text:style-name="T624_5">GIZ<text:s/>hold</text:span><text:span text:style-name="T624_6">s</text:span><text:span text:style-name="T624_7"><text:s/>Retrospective-Refine-Redefine<text:s/>(RRR)<text:s/>workshops<text:s/>every<text:s/>8<text:s/>weeks<text:s/>for<text:s/>all<text:s/>programmes<text:s/>they<text:s/>deliver.<text:s/>These<text:s/>discuss<text:s/>results<text:s/>of<text:s/>the<text:s/>previous<text:s/>sprint<text:s/>phase,<text:s/>plan<text:s/>objectives<text:s/>for<text:s/>the<text:s/>next<text:s/>8<text:s/>weeks<text:s/>and<text:s/>allow<text:s/>for<text:s/>learning<text:s/>and<text:s/>adaptations<text:s/>to<text:s/>be<text:s/>implemented<text:s/>given<text:s/>the<text:s/>volatile<text:s/>operational<text:s/>context.<text:s/></text:span><text:span text:style-name="T624_8">Consolidating<text:s/>and<text:s/>disseminating</text:span><text:span text:style-name="T624_9"><text:s/>learning<text:s/>from<text:s/>the<text:s/>programme<text:s/>will<text:s/>be<text:s/>especially<text:s/>important<text:s/></text:span><text:span text:style-name="T624_10">use<text:s/>of<text:s/>funds<text:s/>and<text:s/>resou</text:span><text:span text:style-name="T624_11">rces<text:s/>for<text:s/>the<text:s/>coming<text:s/>year,<text:s/>to<text:s/>ensure<text:s/>that<text:s/>the<text:s/>full<text:s/>extent<text:s/>of<text:s/>learning<text:s/>from<text:s/>programme<text:s/>activities<text:s/>is<text:s/>captured</text:span><text:span text:style-name="T624_12">.<text:s text:c="2"/></text:span><text:span text:style-name="T624_13"><text:s/></text:span></text:p>
      <text:p text:style-name="P625"/>
      <text:p text:style-name="P626"><text:span text:style-name="T626_1">Limited<text:s/>growth<text:s/>in<text:s/>manufacturing</text:span></text:p>
      <text:p text:style-name="P627"><text:span text:style-name="T627_1">Whilst<text:s/>Ethiopia’s<text:s/>economic<text:s/>growth<text:s/>is<text:s/>projected<text:s/>to<text:s/>be<text:s/>7.2%<text:s/>in<text:s/>2025,<text:s/>this<text:s/>isn’t<text:s/>being<text:s/>driven<text:s/>by<text:s/>the<text:s/>manufacturing<text:s/>sector.<text:s/></text:span><text:span text:style-name="T627_2">E</text:span><text:span text:style-name="T627_3">vidence<text:s/>suggests<text:s/>this<text:s/>is<text:s/>being<text:s/>driven<text:s/>by<text:s/>state-led<text:s/>investment<text:s/>and<text:s/>raw<text:s/>commodities<text:s/>(coffee<text:s/>and<text:s/>gold)</text:span><text:span text:style-name="T627_4"><text:s/>export</text:span><text:span text:style-name="T627_5">,<text:s/>suggesting<text:s/>less<text:s/>jobs-rich<text:s/>growth<text:s/>and<text:s/>explaining<text:s/>why<text:s/>poverty<text:s/>is<text:s/>increasing<text:s/>despite<text:s/>GDP<text:s/>increases.<text:s/>Exports<text:s/>from<text:s/>manufacturing<text:s/>in<text:s/>Ethiopia<text:s/>remain<text:s/>modest<text:s/>at<text:s/>around<text:s/>$100m<text:s/>per<text:s/>year,<text:s/>and<text:s/>the<text:s/>contribution<text:s/>of<text:s/>manufacturing<text:s/>to<text:s/>Ethiopia’s<text:s/>GDP<text:s/>figures<text:s/>has<text:s/>remained<text:s/>stagnant<text:s/>at<text:s/>around<text:s/>4-5%.<text:s/>This<text:s/>is<text:s/>driven<text:s/>by<text:s/>wider<text:s/>challenges<text:s/>in<text:s/>the<text:s/>operating<text:s/>environment:<text:s/>ongoing<text:s/>conflict<text:s/>and<text:s/>instability,<text:s/>foreign<text:s/>exchange<text:s/>shortages,<text:s/>and<text:s/>logistical<text:s/>inefficiencies.<text:s/></text:span><text:span text:style-name="T627_6">F</text:span><text:span text:style-name="T627_7">urthermore,<text:s/>whilst<text:s/>the<text:s/>Ethiopian<text:s/>government<text:s/>maintains<text:s/>that<text:s/>manufacturing<text:s/>growth<text:s/>and<text:s/>industrialisation<text:s/>remains<text:s/>a<text:s/>priority<text:s/>for,<text:s/>the<text:s/>textiles<text:s/>and<text:s/>garments<text:s/>sector<text:s/>is<text:s/>not<text:s/>the<text:s/>only<text:s/>way<text:s/>to<text:s/>achieve<text:s/>this<text:s/>and<text:s/>much<text:s/>of<text:s/>the<text:s/>attention<text:s/>within<text:s/>Ethiopia<text:s/>is<text:s/>currently<text:s/>on<text:s/>other<text:s/>sectors<text:s/>such<text:s/>as<text:s/>solar<text:s/>cell<text:s/>manufacturing.</text:span></text:p>
      <text:p text:style-name="P628"/>
      <text:p text:style-name="P629"><text:span text:style-name="T629_1">Progress<text:s/>against<text:s/>recommendations<text:s/>from<text:s/>last<text:s/>year’s<text:s/>annual<text:s/>review</text:span></text:p>
      <text:p text:style-name="P630"/>
      <text:p text:style-name="P631"><text:span text:style-name="T631_1">Recommendation:</text:span><text:span text:style-name="T631_2"><text:s/>The<text:s/>reviewer<text:s/>recommends<text:s/>that<text:s/>by<text:s/>October<text:s/>2026,<text:s/>the<text:s/>programme<text:s/>conducts<text:s/>an<text:s/>independent,<text:s/>sensitive<text:s/>survey<text:s/>on<text:s/>SEAH<text:s/>prevalence<text:s/>in<text:s/></text:span><text:span text:style-name="T631_3">IP</text:span><text:span text:style-name="T631_4">s<text:s/>to<text:s/>assess<text:s/>the<text:s/>impact<text:s/>of<text:s/>worker<text:s/>welfare<text:s/>activities<text:s/>and<text:s/>inform<text:s/>future<text:s/>programming.<text:s/>Key<text:s/>findings<text:s/>should<text:s/>be<text:s/>shareable<text:s/>with<text:s/>FCDO<text:s/>and<text:s/>government<text:s/>and<text:s/>used<text:s/>to<text:s/>support<text:s/>discussions<text:s/>on<text:s/>establishing<text:s/>a<text:s/>sustainable<text:s/>grievance<text:s/>mechanism.<text:s/>More<text:s/>details<text:s/>in<text:s/>section<text:s/>C.</text:span></text:p>
      <text:p text:style-name="P632"><text:span text:style-name="T632_1">Progress:<text:s/>Ongoing.<text:s/></text:span><text:span text:style-name="T632_2">The<text:s/>study<text:s/>has<text:s/>been<text:s/></text:span><text:span text:style-name="T632_3">conducted,</text:span><text:span text:style-name="T632_4"><text:s/>and<text:s/>first<text:s/>draft<text:s/>report<text:s/>is<text:s/>currently<text:s/>under<text:s/>revision<text:s/>before<text:s/>sharing<text:s/>with<text:s/>FCDO.<text:s/>Once<text:s/>the<text:s/>report<text:s/>has<text:s/>been<text:s/>finalised,<text:s/>FCDO<text:s/>will<text:s/>use<text:s/>this<text:s/>to<text:s/>guide<text:s/>discussions<text:s/>on<text:s/>ensuring<text:s/>a<text:s/>responsible<text:s/>exit,<text:s/>particular<text:s/>in<text:s/>relation<text:s/>to<text:s/>programme<text:s/>components<text:s/>regarding<text:s/>worker<text:s/>welfare.</text:span></text:p>
      <text:p text:style-name="P633"/>
      <text:p text:style-name="P634"><text:span text:style-name="T634_1">Recommendation:</text:span><text:span text:style-name="T634_2"><text:s/></text:span><text:span text:style-name="T634_3">The<text:s/>reviewer<text:s/>recommends<text:s/>a<text:s/>light<text:s/>touch<text:s/>analysis<text:s/>of<text:s/>data<text:s/>on<text:s/>manufacturers<text:s/>involved<text:s/>in<text:s/>buyer<text:s/>matchmaking<text:s/>to<text:s/>identify<text:s/>which<text:s/>businesses<text:s/>succeed<text:s/>and<text:s/>which<text:s/>need<text:s/>more<text:s/>support.<text:s/>This<text:s/>will<text:s/>help<text:s/>target<text:s/>services<text:s/>more<text:s/>effectively<text:s/>and<text:s/>should<text:s/>include<text:s/>lessons<text:s/>from<text:s/>the<text:s/>UK<text:s/>Trade<text:s/>Partnership<text:s/>programme.<text:s/>Complete<text:s/>this<text:s/>by<text:s/>October<text:s/>2025<text:s/>to<text:s/>inform<text:s/>future<text:s/>programming.<text:s/>More<text:s/>details<text:s/>in<text:s/>section<text:s/>C.</text:span></text:p>
      <text:p text:style-name="P635"><text:span text:style-name="T635_1">Progress</text:span><text:span text:style-name="T635_2">.<text:s/>Completed.<text:s/>A<text:s/>light<text:s/>touch<text:s/>analysis<text:s/>of<text:s/>data<text:s/>was<text:s/>finalised<text:s/>and<text:s/>shared<text:s/>with<text:s/>the<text:s/>UKTP<text:s/>programme<text:s/>(ran<text:s/>through<text:s/>ITC).<text:s/></text:span><text:span text:style-name="T635_3">Discussions</text:span><text:span text:style-name="T635_4"><text:s/>between<text:s/>GIZ<text:s/>and<text:s/>ITC<text:s/>were<text:s/>held<text:s/>ahead<text:s/>of<text:s/>the<text:s/>buyers</text:span><text:span text:style-name="T635_5">’</text:span><text:span text:style-name="T635_6"><text:s/>delegation<text:s/>in<text:s/>October<text:s/>2025<text:s/>that<text:s/>GIZ<text:s/>and<text:s/>ITC<text:s/>co-developed<text:s/>to<text:s/>bring<text:s/>both<text:s/>EU<text:s/>and<text:s/>UK<text:s/>buyers<text:s/>to<text:s/>Ethiopia.<text:s/>As<text:s/>the<text:s/>UKTP<text:s/>programme<text:s/>with<text:s/>ITC<text:s/>concluded<text:s/>in<text:s/>March<text:s/>2026,<text:s/>GIZ<text:s/>attended<text:s/>relevant<text:s/>events<text:s/>to<text:s/>ensure<text:s/>a<text:s/>proper<text:s/>handover<text:s/>of<text:s/>UKTP/ITC<text:s/>contacts<text:s/>and<text:s/>activities.<text:s/></text:span></text:p>
      <text:p text:style-name="P636"><text:span text:style-name="T636_1">Recommendation</text:span><text:span text:style-name="T636_2">:</text:span><text:span text:style-name="T636_3"><text:s/></text:span><text:span text:style-name="T636_4">As<text:s/>GIZ<text:s/>continues<text:s/>to<text:s/>lead<text:s/>direct<text:s/>engagement<text:s/>with<text:s/>key<text:s/>stakeholders,<text:s/>including<text:s/>government<text:s/>sectors,<text:s/>we<text:s/>recommend<text:s/>that<text:s/>FCDO<text:s/>be<text:s/>more<text:s/>actively<text:s/>included<text:s/>in<text:s/>these<text:s/></text:span><text:span text:style-name="T636_5">interactions</text:span><text:span text:style-name="T636_6"><text:s/>(where<text:s/>suitable).<text:s/>Involvement</text:span><text:span text:style-name="T636_7"><text:s/>in<text:s/>stakeholder<text:s/>engagements<text:s/>-<text:s/>such<text:s/>as<text:s/>joint<text:s/>meetings,<text:s/>workshops,<text:s/>or<text:s/>consultations<text:s/>-<text:s/>would<text:s/>enhance<text:s/>transparency,<text:s/>strengthen<text:s/>alignment<text:s/>on<text:s/>programme<text:s/>objectives,<text:s/>and<text:s/>support<text:s/>more<text:s/>coordinated<text:s/>delivery.<text:s/>We<text:s/>encourage<text:s/>GIZ<text:s/>to<text:s/>create<text:s/>opportunities<text:s/>for<text:s/>FCDO<text:s/>participation<text:s/>in<text:s/>these<text:s/>forums<text:s/>to<text:s/>ensure<text:s/>shared<text:s/>understanding<text:s/>and<text:s/>visibility<text:s/>across<text:s/>all<text:s/>levels<text:s/>of<text:s/>implementation.</text:span></text:p>
      <text:p text:style-name="P637"><text:span text:style-name="T637_1">Progress</text:span><text:span text:style-name="T637_2">:<text:s/></text:span><text:span text:style-name="T637_3">Ongoing.<text:s/>FCDO<text:s/>has<text:s/>been<text:s/>involved<text:s/>in<text:s/>several<text:s/>key<text:s/>stakeholder<text:s/>engagements<text:s/>this<text:s/>year,<text:s/>for<text:s/>example<text:s/>during<text:s/>the<text:s/>Buyer’s<text:s/>Delegation<text:s/>visit<text:s/>in<text:s/>October<text:s/>2025.<text:s/>However,<text:s/>focus<text:s/>will<text:s/>now<text:s/>shift<text:s/>to<text:s/>handling<text:s/>FCDO’s<text:s/>engagement<text:s/>whilst<text:s/>we<text:s/>prepare<text:s/>to<text:s/>exit<text:s/>the<text:s/>programme<text:s/>and<text:s/>ensuring<text:s/>that<text:s/>FCDO<text:s/>maintains<text:s/>constructive<text:s/>relationships<text:s/>with<text:s/>key<text:s/>programme<text:s/>stakeholders,<text:s/>in<text:s/>particular<text:s/>EIC,<text:s/>IPDC,<text:s/>and<text:s/></text:span><text:span text:style-name="T637_4">MOI</text:span><text:span text:style-name="T637_5">,<text:s/>to<text:s/>ensure<text:s/>that<text:s/>collaborations<text:s/>can<text:s/>continue<text:s/>through<text:s/>other<text:s/>relevant<text:s/>programmes<text:s/>and<text:s/>mechanisms.</text:span></text:p>
      <text:p text:style-name="P638"/>
      <text:p text:style-name="P639"><text:span text:style-name="T639_1">Key<text:s/>lessons<text:s/>and<text:s/>recommendations<text:s/>for<text:s/>the<text:s/>year<text:s/>ahead<text:s/></text:span></text:p>
      <text:p text:style-name="P640"/>
      <text:p text:style-name="P641"><text:span text:style-name="T641_1">Key<text:s/>lessons</text:span></text:p>
      <text:p text:style-name="P642"><text:span text:style-name="T642_1">Key<text:s/>lessons<text:s/>with<text:s/>regards<text:s/>to<text:s/>Monitoring,<text:s/>Evaluation<text:s/>and<text:s/>Learning<text:s/>during<text:s/>this<text:s/>period<text:s/></text:span><text:span text:style-name="T642_2">are<text:s/>that,<text:s/>now<text:s/>that<text:s/>the<text:s/>programme<text:s/>is<text:s/>in<text:s/>exit<text:s/>phase,<text:s/>there<text:s/>must<text:s/>be<text:s/>considerable<text:s/>efforts<text:s/>to<text:s/>capture<text:s/>learnings<text:s/>from<text:s/>the<text:s/>programme<text:s/>–<text:s/>to<text:s/>support<text:s/>future<text:s/>engagement<text:s/>on<text:s/>economic<text:s/>transformation<text:s/>and<text:s/>industrialisation<text:s/>within<text:s/>Ethiopia<text:s/>and<text:s/>other<text:s/>countries.<text:s/>The<text:s/>programme<text:s/>has<text:s/>had<text:s/>a<text:s/>front<text:s/>row<text:s/>seat<text:s/>to<text:s/>supporting<text:s/>industrialisation<text:s/>since<text:s/>its<text:s/>inception<text:s/>in<text:s/></text:span><text:span text:style-name="T642_3">2019</text:span><text:span text:style-name="T642_4">,<text:s/>following<text:s/>the<text:s/>development<text:s/>of<text:s/>IPDC<text:s/>in<text:s/>2014</text:span><text:span text:style-name="T642_5">.<text:s/></text:span></text:p>
      <text:p text:style-name="P643"/>
      <text:p text:style-name="P644"><text:span text:style-name="T644_1">Recommendations<text:s/>for<text:s/>the<text:s/>year<text:s/>ahead<text:s/></text:span></text:p>
      <text:p text:style-name="P645"/>
      <text:p text:style-name="P646"><text:span text:style-name="T646_1">Recommendation<text:s/>5:<text:s/></text:span><text:span text:style-name="T646_2">As<text:s/>part<text:s/>of<text:s/>a<text:s/>responsible<text:s/>exit,<text:s/>the<text:s/>FCDO<text:s/>programme<text:s/>team<text:s/>and<text:s/>senior<text:s/>development<text:s/>leadership<text:s/>should<text:s/>ensure<text:s/>to<text:s/>maintain<text:s/></text:span><text:span text:style-name="T646_3">constructive<text:s/>relationships<text:s/>with<text:s/>key<text:s/>programme<text:s/>stakeholders,<text:s/>in<text:s/>particular<text:s/>EIC,<text:s/>IPDC,<text:s/>and<text:s/></text:span><text:span text:style-name="T646_4">MOI</text:span><text:span text:style-name="T646_5">,<text:s/>to<text:s/>ensure<text:s/>that<text:s/>collaborations<text:s/>can<text:s/>continue<text:s/>through<text:s/>other<text:s/>relevant<text:s/>programmes<text:s/>and<text:s/>mechanisms.</text:span></text:p>
      <text:p text:style-name="P647"><text:span text:style-name="T647_1">Recommendation<text:s/>6:</text:span><text:span text:style-name="T647_2"><text:s/>As<text:s/>part<text:s/>of<text:s/>a<text:s/>responsible<text:s/>exit<text:s/>which<text:s/>maximises<text:s/>the<text:s/>learnings<text:s/>from<text:s/>the<text:s/>programme,<text:s/></text:span><text:span text:style-name="T647_3">activities<text:s/>for<text:s/>the<text:s/>next<text:s/>period<text:s/>should<text:s/>focus<text:s/>on<text:s/>consolidating<text:s/>learning<text:s/>from<text:s/>across<text:s/>the<text:s/>programme<text:s/>lifecycle<text:s/>and<text:s/></text:span><text:span text:style-name="T647_4">the<text:s/>programme<text:s/>team<text:s/>should<text:s/>consider<text:s/>a<text:s/>programme<text:s/>closure<text:s/>event<text:s/>with<text:s/>proper<text:s/>collection<text:s/>and<text:s/>dissemination<text:s/>of<text:s/></text:span><text:span text:style-name="T647_5">the</text:span><text:span text:style-name="T647_6"><text:s/>programme</text:span><text:span text:style-name="T647_7">’s</text:span><text:span text:style-name="T647_8"><text:s/>achievements<text:s/>and<text:s/>learnings</text:span><text:span text:style-name="T647_9">.<text:s/>This<text:s/>should<text:s/>be<text:s/>disseminated</text:span><text:span text:style-name="T647_10"><text:s/></text:span><text:span text:style-name="T647_11">across<text:s/>relevant<text:s/>stakeholders<text:s/>in<text:s/>Ethiopia<text:s/>but<text:s/>also<text:s/>across<text:s/>the<text:s/>wider<text:s/>FCDO<text:s/>network<text:s/>supporting<text:s/>economic/industrial<text:s/>transformation.<text:s/></text:span></text:p>
      <text:p text:style-name="P648"/>
      <table:table table:style-name="Table12">
        <table:table-column table:style-name="Column47"/>
        <table:table-column table:style-name="Column48"/>
        <table:table-column table:style-name="Column49"/>
        <table:table-column table:style-name="Column50"/>
        <table:table-row table:style-name="Row48">
          <table:table-cell table:style-name="Cell178">
            <text:p text:style-name="P649"><text:span text:style-name="T649_1">Date<text:s/>of<text:s/>last<text:s/>narrative<text:s/>financial<text:s/>report</text:span></text:p>
          </table:table-cell>
          <table:table-cell table:style-name="Cell179">
            <text:p text:style-name="P650"><text:span text:style-name="T650_1">March<text:s/>202</text:span><text:span text:style-name="T650_2">6</text:span></text:p>
          </table:table-cell>
          <table:table-cell table:style-name="Cell180">
            <text:p text:style-name="P651"><text:span text:style-name="T651_1">Date<text:s/>of<text:s/>last<text:s/>audited<text:s/>annual<text:s/>statement</text:span></text:p>
          </table:table-cell>
          <table:table-cell table:style-name="Cell181">
            <text:p text:style-name="P652"><text:span text:style-name="T652_1">Dec</text:span><text:span text:style-name="T652_2"><text:s/>202</text:span><text:span text:style-name="T652_3">5</text:span><text:span text:style-name="T652_4">  </text:span></text:p>
          </table:table-cell>
        </table:table-row>
      </table:table>
      <text:p text:style-name="P65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Calibri" svg:font-family="Calibri" style:font-pitch="variable" style:font-family-generic="swiss"/>
    <style:font-face style:name="Segoe UI" svg:font-family="Segoe UI" style:font-pitch="variable" style:font-family-generic="swiss"/>
    <style:font-face style:name="Yu Gothic Light" svg:font-family="Yu Gothic Light" style:font-pitch="variable" style:font-family-generic="swiss"/>
    <style:font-face style:name="Aptos Display" svg:font-family="Aptos Display" style:font-pitch="variable" style:font-family-generic="swiss"/>
    <style:font-face style:name="Aptos" svg:font-family="Aptos" style:font-pitch="variable" style:font-family-generic="swiss"/>
    <style:font-face style:name="游明朝" svg:font-family="游明朝"/>
  </office:font-face-decls>
  <office:styles>
    <style:default-style style:family="paragraph">
      <style:paragraph-properties style:text-autospace="none" fo:line-height="108%" fo:orphans="2" fo:widows="2" style:punctuation-wrap="simple" fo:hyphenation-ladder-count="no-limit" style:tab-stop-distance="1.27cm"/>
      <style:text-properties style:use-window-font-color="true" style:font-name="Calibri" fo:font-size="11pt" style:font-name-asian="Calibri" style:font-size-asian="11pt" style:font-name-complex="Arial" style:font-size-complex="11pt" fo:language="en" fo:language-asian="en" fo:language-complex="ar" fo:country="GB" fo:country-asian="GB" fo:country-complex="SA" fo:hyphenate="true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none" fo:line-height="100%" fo:orphans="2" fo:widows="2" style:punctuation-wrap="simple" fo:hyphenation-ladder-count="no-limit"/>
      <style:text-properties style:font-name="Arial" fo:font-size="12pt" style:font-name-asian="Times New Roman" style:font-size-asian="12pt" style:font-name-complex="Times New Roman" style:font-size-complex="12pt" style:letter-kerning="true"/>
    </style:style>
    <style:style style:name="Heading_20_2" style:display-name="Heading 2" style:family="paragraph" style:parent-style-name="Normal" style:default-outline-level="2">
      <style:paragraph-properties fo:margin-top="0.423cm"/>
      <style:text-properties fo:font-style="italic" style:font-style-asian="italic" fo:font-size="14pt" style:font-size-asian="14pt" style:font-size-complex="14pt" fo:font-weight="bold" style:font-weight-asian="bold"/>
    </style:style>
    <style:style style:name="Default_20_Paragraph_20_Font" style:display-name="Default Paragraph Font" style:family="text"/>
    <style:style style:name="No_20_List" style:display-name="No List" style:family="paragraph">
      <style:paragraph-properties style:text-autospace="none" fo:line-height="108%" style:punctuation-wrap="simple" fo:hyphenation-ladder-count="no-limit"/>
      <style:text-properties fo:font-size="11pt" style:font-size-asian="11pt" style:font-size-complex="11pt" style:letter-kerning="true"/>
    </style:style>
    <style:style style:name="No_20_List1" style:display-name="No List1" style:family="paragraph">
      <style:paragraph-properties style:text-autospace="none" fo:line-height="108%" fo:margin-bottom="0.282cm" style:punctuation-wrap="simple" fo:hyphenation-ladder-count="no-limit"/>
      <style:text-properties fo:font-size="11pt" style:font-size-asian="11pt" style:font-size-complex="11pt" style:letter-kerning="true"/>
    </style:style>
    <style:style style:name="Balloon_20_Text" style:display-name="Balloon Text" style:family="paragraph" style:parent-style-name="Normal">
      <style:text-properties style:font-name="Segoe UI" fo:font-size="9pt" style:font-size-asian="9pt" style:font-name-complex="Segoe UI" style:font-size-complex="9pt"/>
    </style:style>
    <style:style style:name="Balloon_20_Text_20_Char" style:display-name="Balloon Text Char" style:family="text" style:parent-style-name="Default_20_Paragraph_20_Font">
      <style:text-properties style:font-name="Segoe UI" fo:font-size="9pt" style:font-name-asian="Times New Roman" style:font-size-asian="9pt" style:font-name-complex="Segoe UI" style:font-size-complex="9pt"/>
    </style:style>
    <style:style style:name="List_20_Paragraph" style:display-name="List Paragraph" style:family="paragraph" style:parent-style-name="Normal">
      <style:paragraph-properties fo:margin-bottom="0.423cm" fo:margin-left="1.27cm"/>
      <style:text-properties style:font-size-complex="10pt"/>
    </style:style>
    <style:style style:name="List_20_Paragraph_20_Char" style:display-name="List Paragraph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0pt"/>
    </style:style>
    <style:style style:name="Heading_20_2_20_Char" style:display-name="Heading 2 Char" style:family="text" style:parent-style-name="Default_20_Paragraph_20_Font">
      <style:text-properties fo:font-style="italic" style:font-style-asian="italic" style:font-name="Arial" fo:font-size="14pt" style:font-name-asian="Times New Roman" style:font-size-asian="14pt" style:font-name-complex="Times New Roman" style:font-size-complex="14pt" fo:font-weight="bold" style:font-weight-asian="bold" style:letter-kerning="true"/>
    </style:style>
    <style:style style:name="Internet_20_link_20__28_user_29_" style:display-name="Internet link (user)" style:family="text" style:parent-style-name="Default_20_Paragraph_20_Font">
      <style:text-properties fo:color="#0563c1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Foot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text-properties fo:font-size="10pt" style:font-size-asian="10pt" style:font-size-complex="10pt"/>
    </style:style>
    <style:style style:name="Comment_20_Text_20_Char" style:display-name="Comment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Comment_20_Subject_20_Char" style:display-name="Comment Subject Char" style:family="text" style:parent-style-name="Comment_20_Text_20_Char">
      <style:text-properties style:font-name="Arial" fo:font-size="10pt" style:font-name-asian="Times New Roman" style:font-size-asian="10pt" style:font-name-complex="Times New Roman" style:font-size-complex="10pt" fo:font-weight="bold" style:font-weight-asian="bold" style:font-weight-complex="bold"/>
    </style:style>
    <style:style style:name="FollowedHyperlink" style:family="text" style:parent-style-name="Default_20_Paragraph_20_Font">
      <style:text-properties fo:color="#954f72" style:text-underline-style="solid" style:text-underline-color="font-color"/>
    </style:style>
    <style:style style:name="Smart_20_Link" style:display-name="Smart Link" style:family="text" style:parent-style-name="Default_20_Paragraph_20_Font">
      <style:text-properties fo:background-color="#f3f2f1" fo:color="#0000ff" style:text-underline-style="solid" style:text-underline-color="font-color"/>
    </style:style>
    <style:style style:name="Revision" style:family="paragraph">
      <style:paragraph-properties style:text-autospace="none" fo:line-height="100%" style:punctuation-wrap="simple" fo:hyphenation-ladder-count="no-limit"/>
      <style:text-properties style:font-name="Arial" fo:font-size="12pt" style:font-name-asian="Times New Roman" style:font-size-asian="12pt" style:font-name-complex="Times New Roman" style:font-size-complex="12pt" style:letter-kerning="true"/>
    </style:style>
    <style:style style:name="Mention" style:family="text" style:parent-style-name="Default_20_Paragraph_20_Font">
      <style:text-properties fo:background-color="#e1dfdd" fo:color="#2b579a"/>
    </style:style>
    <style:style style:name="Normal_20__28_Web_29_" style:display-name="Normal (Web)" style:family="paragraph" style:parent-style-name="Normal">
      <style:text-properties style:font-name="Times New Roman"/>
    </style:style>
    <style:style style:name="List5Level0" style:family="text">
      <style:text-properties style:font-name="Symbol"/>
    </style:style>
    <style:style style:name="List5Level1" style:family="text">
      <style:text-properties style:font-name="Symbol"/>
    </style:style>
    <style:style style:name="List5Level2" style:family="text">
      <style:text-properties style:font-name="Symbol"/>
    </style:style>
    <style:style style:name="List5Level3" style:family="text">
      <style:text-properties style:font-name="Symbol"/>
    </style:style>
    <style:style style:name="List5Level4" style:family="text">
      <style:text-properties style:font-name="Symbol"/>
    </style:style>
    <style:style style:name="List5Level5" style:family="text">
      <style:text-properties style:font-name="Symbol"/>
    </style:style>
    <style:style style:name="List5Level6" style:family="text">
      <style:text-properties style:font-name="Symbol"/>
    </style:style>
    <style:style style:name="List5Level7" style:family="text">
      <style:text-properties style:font-name="Symbol"/>
    </style:style>
    <style:style style:name="List5Level8" style:family="text">
      <style:text-properties style:font-name="Symbol"/>
    </style:style>
    <style:style style:name="List6Level0" style:family="text">
      <style:text-properties style:font-name="Symbol"/>
    </style:style>
    <style:style style:name="List6Level1" style:family="text">
      <style:text-properties style:font-name="Symbol"/>
    </style:style>
    <style:style style:name="List6Level2" style:family="text">
      <style:text-properties style:font-name="Symbol"/>
    </style:style>
    <style:style style:name="List6Level3" style:family="text">
      <style:text-properties style:font-name="Symbol"/>
    </style:style>
    <style:style style:name="List6Level4" style:family="text">
      <style:text-properties style:font-name="Symbol"/>
    </style:style>
    <style:style style:name="List6Level5" style:family="text">
      <style:text-properties style:font-name="Symbol"/>
    </style:style>
    <style:style style:name="List6Level6" style:family="text">
      <style:text-properties style:font-name="Symbol"/>
    </style:style>
    <style:style style:name="List6Level7" style:family="text">
      <style:text-properties style:font-name="Symbol"/>
    </style:style>
    <style:style style:name="List6Level8" style:family="text">
      <style:text-properties style:font-name="Symbol"/>
    </style:style>
    <style:style style:name="List7Level0" style:family="text">
      <style:text-properties style:font-name="Symbol"/>
    </style:style>
    <style:style style:name="List7Level1" style:family="text">
      <style:text-properties style:font-name="Symbol"/>
    </style:style>
    <style:style style:name="List7Level2" style:family="text">
      <style:text-properties style:font-name="Symbol"/>
    </style:style>
    <style:style style:name="List7Level3" style:family="text">
      <style:text-properties style:font-name="Symbol"/>
    </style:style>
    <style:style style:name="List7Level4" style:family="text">
      <style:text-properties style:font-name="Symbol"/>
    </style:style>
    <style:style style:name="List7Level5" style:family="text">
      <style:text-properties style:font-name="Symbol"/>
    </style:style>
    <style:style style:name="List7Level6" style:family="text">
      <style:text-properties style:font-name="Symbol"/>
    </style:style>
    <style:style style:name="List7Level7" style:family="text">
      <style:text-properties style:font-name="Symbol"/>
    </style:style>
    <style:style style:name="List7Level8" style:family="text">
      <style:text-properties style:font-name="Symbol"/>
    </style:style>
    <style:style style:name="List8Level0" style:family="text">
      <style:text-properties style:font-name="Symbol"/>
    </style:style>
    <style:style style:name="List8Level1" style:family="text">
      <style:text-properties style:font-name="Symbol"/>
    </style:style>
    <style:style style:name="List8Level2" style:family="text">
      <style:text-properties style:font-name="Symbol"/>
    </style:style>
    <style:style style:name="List8Level3" style:family="text">
      <style:text-properties style:font-name="Symbol"/>
    </style:style>
    <style:style style:name="List8Level4" style:family="text">
      <style:text-properties style:font-name="Symbol"/>
    </style:style>
    <style:style style:name="List8Level5" style:family="text">
      <style:text-properties style:font-name="Symbol"/>
    </style:style>
    <style:style style:name="List8Level6" style:family="text">
      <style:text-properties style:font-name="Symbol"/>
    </style:style>
    <style:style style:name="List8Level7" style:family="text">
      <style:text-properties style:font-name="Symbol"/>
    </style:style>
    <style:style style:name="List8Level8" style:family="text">
      <style:text-properties style:font-name="Symbol"/>
    </style:style>
    <style:style style:name="List9Level0" style:family="text">
      <style:text-properties style:font-name="Symbol"/>
    </style:style>
    <style:style style:name="List9Level1" style:family="text">
      <style:text-properties style:font-name="Symbol"/>
    </style:style>
    <style:style style:name="List9Level2" style:family="text">
      <style:text-properties style:font-name="Symbol"/>
    </style:style>
    <style:style style:name="List9Level3" style:family="text">
      <style:text-properties style:font-name="Symbol"/>
    </style:style>
    <style:style style:name="List9Level4" style:family="text">
      <style:text-properties style:font-name="Symbol"/>
    </style:style>
    <style:style style:name="List9Level5" style:family="text">
      <style:text-properties style:font-name="Symbol"/>
    </style:style>
    <style:style style:name="List9Level6" style:family="text">
      <style:text-properties style:font-name="Symbol"/>
    </style:style>
    <style:style style:name="List9Level7" style:family="text">
      <style:text-properties style:font-name="Symbol"/>
    </style:style>
    <style:style style:name="List9Level8" style:family="text">
      <style:text-properties style:font-name="Symbol"/>
    </style:style>
    <style:style style:name="List10Level0" style:family="text">
      <style:text-properties style:font-name="Symbol"/>
    </style:style>
    <style:style style:name="List10Level1" style:family="text">
      <style:text-properties style:font-name="Symbol"/>
    </style:style>
    <style:style style:name="List10Level2" style:family="text">
      <style:text-properties style:font-name="Symbol"/>
    </style:style>
    <style:style style:name="List10Level3" style:family="text">
      <style:text-properties style:font-name="Symbol"/>
    </style:style>
    <style:style style:name="List10Level4" style:family="text">
      <style:text-properties style:font-name="Symbol"/>
    </style:style>
    <style:style style:name="List10Level5" style:family="text">
      <style:text-properties style:font-name="Symbol"/>
    </style:style>
    <style:style style:name="List10Level6" style:family="text">
      <style:text-properties style:font-name="Symbol"/>
    </style:style>
    <style:style style:name="List10Level7" style:family="text">
      <style:text-properties style:font-name="Symbol"/>
    </style:style>
    <style:style style:name="List10Level8" style:family="text">
      <style:text-properties style:font-name="Symbol"/>
    </style:style>
    <style:style style:name="List11Level0" style:family="text">
      <style:text-properties style:font-name="Symbol"/>
    </style:style>
    <style:style style:name="List11Level1" style:family="text">
      <style:text-properties style:font-name="Symbol"/>
    </style:style>
    <style:style style:name="List11Level2" style:family="text">
      <style:text-properties style:font-name="Symbol"/>
    </style:style>
    <style:style style:name="List11Level3" style:family="text">
      <style:text-properties style:font-name="Symbol"/>
    </style:style>
    <style:style style:name="List11Level4" style:family="text">
      <style:text-properties style:font-name="Symbol"/>
    </style:style>
    <style:style style:name="List11Level5" style:family="text">
      <style:text-properties style:font-name="Symbol"/>
    </style:style>
    <style:style style:name="List11Level6" style:family="text">
      <style:text-properties style:font-name="Symbol"/>
    </style:style>
    <style:style style:name="List11Level7" style:family="text">
      <style:text-properties style:font-name="Symbol"/>
    </style:style>
    <style:style style:name="List11Level8" style:family="text">
      <style:text-properties style:font-name="Symbol"/>
    </style:style>
    <style:style style:name="List12Level0" style:family="text">
      <style:text-properties style:font-name="Symbol"/>
    </style:style>
    <style:style style:name="List12Level1" style:family="text">
      <style:text-properties style:font-name="Symbol"/>
    </style:style>
    <style:style style:name="List12Level2" style:family="text">
      <style:text-properties style:font-name="Symbol"/>
    </style:style>
    <style:style style:name="List12Level3" style:family="text">
      <style:text-properties style:font-name="Symbol"/>
    </style:style>
    <style:style style:name="List12Level4" style:family="text">
      <style:text-properties style:font-name="Symbol"/>
    </style:style>
    <style:style style:name="List12Level5" style:family="text">
      <style:text-properties style:font-name="Symbol"/>
    </style:style>
    <style:style style:name="List12Level6" style:family="text">
      <style:text-properties style:font-name="Symbol"/>
    </style:style>
    <style:style style:name="List12Level7" style:family="text">
      <style:text-properties style:font-name="Symbol"/>
    </style:style>
    <style:style style:name="List12Level8" style:family="text">
      <style:text-properties style:font-name="Symbol"/>
    </style:style>
    <style:style style:name="List13Level0" style:family="text">
      <style:text-properties style:font-name="Symbol"/>
    </style:style>
    <style:style style:name="List13Level1" style:family="text">
      <style:text-properties style:font-name="Symbol"/>
    </style:style>
    <style:style style:name="List13Level2" style:family="text">
      <style:text-properties style:font-name="Symbol"/>
    </style:style>
    <style:style style:name="List13Level3" style:family="text">
      <style:text-properties style:font-name="Symbol"/>
    </style:style>
    <style:style style:name="List13Level4" style:family="text">
      <style:text-properties style:font-name="Symbol"/>
    </style:style>
    <style:style style:name="List13Level5" style:family="text">
      <style:text-properties style:font-name="Symbol"/>
    </style:style>
    <style:style style:name="List13Level6" style:family="text">
      <style:text-properties style:font-name="Symbol"/>
    </style:style>
    <style:style style:name="List13Level7" style:family="text">
      <style:text-properties style:font-name="Symbol"/>
    </style:style>
    <style:style style:name="List13Level8" style:family="text">
      <style:text-properties style:font-name="Symbol"/>
    </style:style>
    <style:style style:name="List14Level0" style:family="text">
      <style:text-properties style:font-name="Symbol"/>
    </style:style>
    <style:style style:name="List14Level1" style:family="text">
      <style:text-properties style:font-name="Symbol"/>
    </style:style>
    <style:style style:name="List14Level2" style:family="text">
      <style:text-properties style:font-name="Symbol"/>
    </style:style>
    <style:style style:name="List14Level3" style:family="text">
      <style:text-properties style:font-name="Symbol"/>
    </style:style>
    <style:style style:name="List14Level4" style:family="text">
      <style:text-properties style:font-name="Symbol"/>
    </style:style>
    <style:style style:name="List14Level5" style:family="text">
      <style:text-properties style:font-name="Symbol"/>
    </style:style>
    <style:style style:name="List14Level6" style:family="text">
      <style:text-properties style:font-name="Symbol"/>
    </style:style>
    <style:style style:name="List14Level7" style:family="text">
      <style:text-properties style:font-name="Symbol"/>
    </style:style>
    <style:style style:name="List14Level8" style:family="text">
      <style:text-properties style:font-name="Symbol"/>
    </style:style>
    <style:style style:name="List15Level0" style:family="text">
      <style:text-properties style:font-name="Symbol"/>
    </style:style>
    <style:style style:name="List15Level1" style:family="text">
      <style:text-properties style:font-name="Symbol"/>
    </style:style>
    <style:style style:name="List15Level2" style:family="text">
      <style:text-properties style:font-name="Symbol"/>
    </style:style>
    <style:style style:name="List15Level3" style:family="text">
      <style:text-properties style:font-name="Symbol"/>
    </style:style>
    <style:style style:name="List15Level4" style:family="text">
      <style:text-properties style:font-name="Symbol"/>
    </style:style>
    <style:style style:name="List15Level5" style:family="text">
      <style:text-properties style:font-name="Symbol"/>
    </style:style>
    <style:style style:name="List15Level6" style:family="text">
      <style:text-properties style:font-name="Symbol"/>
    </style:style>
    <style:style style:name="List15Level7" style:family="text">
      <style:text-properties style:font-name="Symbol"/>
    </style:style>
    <style:style style:name="List15Level8" style:family="text">
      <style:text-properties style:font-name="Symbol"/>
    </style:style>
    <style:style style:name="List16Level0" style:family="text">
      <style:text-properties style:font-name="Symbol"/>
    </style:style>
    <style:style style:name="List16Level1" style:family="text">
      <style:text-properties style:font-name="Symbol"/>
    </style:style>
    <style:style style:name="List16Level2" style:family="text">
      <style:text-properties style:font-name="Symbol"/>
    </style:style>
    <style:style style:name="List16Level3" style:family="text">
      <style:text-properties style:font-name="Symbol"/>
    </style:style>
    <style:style style:name="List16Level4" style:family="text">
      <style:text-properties style:font-name="Symbol"/>
    </style:style>
    <style:style style:name="List16Level5" style:family="text">
      <style:text-properties style:font-name="Symbol"/>
    </style:style>
    <style:style style:name="List16Level6" style:family="text">
      <style:text-properties style:font-name="Symbol"/>
    </style:style>
    <style:style style:name="List16Level7" style:family="text">
      <style:text-properties style:font-name="Symbol"/>
    </style:style>
    <style:style style:name="List16Level8" style:family="text">
      <style:text-properties style:font-name="Symbol"/>
    </style:style>
    <style:style style:name="List17Level0" style:family="text">
      <style:text-properties style:font-name="Symbol"/>
    </style:style>
    <style:style style:name="List17Level1" style:family="text">
      <style:text-properties style:font-name="Symbol"/>
    </style:style>
    <style:style style:name="List17Level2" style:family="text">
      <style:text-properties style:font-name="Symbol"/>
    </style:style>
    <style:style style:name="List17Level3" style:family="text">
      <style:text-properties style:font-name="Symbol"/>
    </style:style>
    <style:style style:name="List17Level4" style:family="text">
      <style:text-properties style:font-name="Symbol"/>
    </style:style>
    <style:style style:name="List17Level5" style:family="text">
      <style:text-properties style:font-name="Symbol"/>
    </style:style>
    <style:style style:name="List17Level6" style:family="text">
      <style:text-properties style:font-name="Symbol"/>
    </style:style>
    <style:style style:name="List17Level7" style:family="text">
      <style:text-properties style:font-name="Symbol"/>
    </style:style>
    <style:style style:name="List17Level8" style:family="text">
      <style:text-properties style:font-name="Symbol"/>
    </style:style>
    <style:style style:name="List18Level0" style:family="text">
      <style:text-properties style:font-name="Symbol"/>
    </style:style>
    <style:style style:name="List18Level1" style:family="text">
      <style:text-properties style:font-name="Symbol"/>
    </style:style>
    <style:style style:name="List18Level2" style:family="text">
      <style:text-properties style:font-name="Symbol"/>
    </style:style>
    <style:style style:name="List18Level3" style:family="text">
      <style:text-properties style:font-name="Symbol"/>
    </style:style>
    <style:style style:name="List18Level4" style:family="text">
      <style:text-properties style:font-name="Symbol"/>
    </style:style>
    <style:style style:name="List18Level5" style:family="text">
      <style:text-properties style:font-name="Symbol"/>
    </style:style>
    <style:style style:name="List18Level6" style:family="text">
      <style:text-properties style:font-name="Symbol"/>
    </style:style>
    <style:style style:name="List18Level7" style:family="text">
      <style:text-properties style:font-name="Symbol"/>
    </style:style>
    <style:style style:name="List18Level8" style:family="text">
      <style:text-properties style:font-name="Symbol"/>
    </style:style>
    <style:style style:name="List19Level0" style:family="text">
      <style:text-properties style:font-name="Symbol"/>
    </style:style>
    <style:style style:name="List19Level1" style:family="text">
      <style:text-properties style:font-name="Symbol"/>
    </style:style>
    <style:style style:name="List19Level2" style:family="text">
      <style:text-properties style:font-name="Symbol"/>
    </style:style>
    <style:style style:name="List19Level3" style:family="text">
      <style:text-properties style:font-name="Symbol"/>
    </style:style>
    <style:style style:name="List19Level4" style:family="text">
      <style:text-properties style:font-name="Symbol"/>
    </style:style>
    <style:style style:name="List19Level5" style:family="text">
      <style:text-properties style:font-name="Symbol"/>
    </style:style>
    <style:style style:name="List19Level6" style:family="text">
      <style:text-properties style:font-name="Symbol"/>
    </style:style>
    <style:style style:name="List19Level7" style:family="text">
      <style:text-properties style:font-name="Symbol"/>
    </style:style>
    <style:style style:name="List19Level8" style:family="text">
      <style:text-properties style:font-name="Symbol"/>
    </style:style>
    <style:style style:name="List20Level0" style:family="text">
      <style:text-properties style:font-name="Symbol"/>
    </style:style>
    <style:style style:name="List20Level1" style:family="text">
      <style:text-properties style:font-name="Symbol"/>
    </style:style>
    <style:style style:name="List20Level2" style:family="text">
      <style:text-properties style:font-name="Symbol"/>
    </style:style>
    <style:style style:name="List20Level3" style:family="text">
      <style:text-properties style:font-name="Symbol"/>
    </style:style>
    <style:style style:name="List20Level4" style:family="text">
      <style:text-properties style:font-name="Symbol"/>
    </style:style>
    <style:style style:name="List20Level5" style:family="text">
      <style:text-properties style:font-name="Symbol"/>
    </style:style>
    <style:style style:name="List20Level6" style:family="text">
      <style:text-properties style:font-name="Symbol"/>
    </style:style>
    <style:style style:name="List20Level7" style:family="text">
      <style:text-properties style:font-name="Symbol"/>
    </style:style>
    <style:style style:name="List20Level8" style:family="text">
      <style:text-properties style:font-name="Symbol"/>
    </style:style>
    <style:style style:name="List21Level0" style:family="text">
      <style:text-properties style:font-name="Symbol"/>
    </style:style>
    <style:style style:name="List21Level1" style:family="text">
      <style:text-properties style:font-name="Symbol"/>
    </style:style>
    <style:style style:name="List21Level2" style:family="text">
      <style:text-properties style:font-name="Symbol"/>
    </style:style>
    <style:style style:name="List21Level3" style:family="text">
      <style:text-properties style:font-name="Symbol"/>
    </style:style>
    <style:style style:name="List21Level4" style:family="text">
      <style:text-properties style:font-name="Symbol"/>
    </style:style>
    <style:style style:name="List21Level5" style:family="text">
      <style:text-properties style:font-name="Symbol"/>
    </style:style>
    <style:style style:name="List21Level6" style:family="text">
      <style:text-properties style:font-name="Symbol"/>
    </style:style>
    <style:style style:name="List21Level7" style:family="text">
      <style:text-properties style:font-name="Symbol"/>
    </style:style>
    <style:style style:name="List21Level8" style:family="text">
      <style:text-properties style:font-name="Symbol"/>
    </style:style>
    <style:style style:name="List22Level0" style:family="text">
      <style:text-properties style:font-name="Symbol"/>
    </style:style>
    <style:style style:name="List22Level1" style:family="text">
      <style:text-properties style:font-name="Courier New" style:font-name-complex="Courier New"/>
    </style:style>
    <style:style style:name="List22Level2" style:family="text">
      <style:text-properties style:font-name="Wingdings"/>
    </style:style>
    <style:style style:name="List22Level3" style:family="text">
      <style:text-properties style:font-name="Symbol"/>
    </style:style>
    <style:style style:name="List22Level4" style:family="text">
      <style:text-properties style:font-name="Courier New" style:font-name-complex="Courier New"/>
    </style:style>
    <style:style style:name="List22Level5" style:family="text">
      <style:text-properties style:font-name="Wingdings"/>
    </style:style>
    <style:style style:name="List22Level6" style:family="text">
      <style:text-properties style:font-name="Symbol"/>
    </style:style>
    <style:style style:name="List22Level7" style:family="text">
      <style:text-properties style:font-name="Courier New" style:font-name-complex="Courier New"/>
    </style:style>
    <style:style style:name="List22Level8" style:family="text">
      <style:text-properties style:font-name="Wingdings"/>
    </style:style>
    <style:style style:name="List23Level0" style:family="text">
      <style:text-properties style:font-name="Symbol"/>
    </style:style>
    <style:style style:name="List23Level1" style:family="text">
      <style:text-properties style:font-name="Courier New"/>
    </style:style>
    <style:style style:name="List23Level2" style:family="text">
      <style:text-properties style:font-name="Wingdings"/>
    </style:style>
    <style:style style:name="List23Level3" style:family="text">
      <style:text-properties style:font-name="Symbol"/>
    </style:style>
    <style:style style:name="List23Level4" style:family="text">
      <style:text-properties style:font-name="Courier New"/>
    </style:style>
    <style:style style:name="List23Level5" style:family="text">
      <style:text-properties style:font-name="Wingdings"/>
    </style:style>
    <style:style style:name="List23Level6" style:family="text">
      <style:text-properties style:font-name="Symbol"/>
    </style:style>
    <style:style style:name="List23Level7" style:family="text">
      <style:text-properties style:font-name="Courier New"/>
    </style:style>
    <style:style style:name="List23Level8" style:family="text">
      <style:text-properties style:font-name="Wingdings"/>
    </style:style>
    <style:style style:name="List24Level0" style:family="text">
      <style:text-properties style:font-name="Symbol"/>
    </style:style>
    <style:style style:name="List24Level1" style:family="text">
      <style:text-properties style:font-name="Courier New"/>
    </style:style>
    <style:style style:name="List24Level2" style:family="text">
      <style:text-properties style:font-name="Wingdings"/>
    </style:style>
    <style:style style:name="List24Level3" style:family="text">
      <style:text-properties style:font-name="Symbol"/>
    </style:style>
    <style:style style:name="List24Level4" style:family="text">
      <style:text-properties style:font-name="Courier New"/>
    </style:style>
    <style:style style:name="List24Level5" style:family="text">
      <style:text-properties style:font-name="Wingdings"/>
    </style:style>
    <style:style style:name="List24Level6" style:family="text">
      <style:text-properties style:font-name="Symbol"/>
    </style:style>
    <style:style style:name="List24Level7" style:family="text">
      <style:text-properties style:font-name="Courier New"/>
    </style:style>
    <style:style style:name="List24Level8" style:family="text">
      <style:text-properties style:font-name="Wingdings"/>
    </style:style>
    <style:style style:name="List25Level0" style:family="text">
      <style:text-properties style:font-name="Symbol"/>
    </style:style>
    <style:style style:name="List25Level1" style:family="text">
      <style:text-properties style:font-name="Courier New"/>
    </style:style>
    <style:style style:name="List25Level2" style:family="text">
      <style:text-properties style:font-name="Wingdings"/>
    </style:style>
    <style:style style:name="List25Level3" style:family="text">
      <style:text-properties style:font-name="Symbol"/>
    </style:style>
    <style:style style:name="List25Level4" style:family="text">
      <style:text-properties style:font-name="Courier New"/>
    </style:style>
    <style:style style:name="List25Level5" style:family="text">
      <style:text-properties style:font-name="Wingdings"/>
    </style:style>
    <style:style style:name="List25Level6" style:family="text">
      <style:text-properties style:font-name="Symbol"/>
    </style:style>
    <style:style style:name="List25Level7" style:family="text">
      <style:text-properties style:font-name="Courier New"/>
    </style:style>
    <style:style style:name="List25Level8" style:family="text">
      <style:text-properties style:font-name="Wingdings"/>
    </style:style>
    <style:style style:name="List26Level0" style:family="text">
      <style:text-properties style:font-name="Symbol"/>
    </style:style>
    <style:style style:name="List26Level1" style:family="text">
      <style:text-properties style:font-name="Courier New" style:font-name-complex="Courier New"/>
    </style:style>
    <style:style style:name="List26Level2" style:family="text">
      <style:text-properties style:font-name="Wingdings"/>
    </style:style>
    <style:style style:name="List26Level3" style:family="text">
      <style:text-properties style:font-name="Symbol"/>
    </style:style>
    <style:style style:name="List26Level4" style:family="text">
      <style:text-properties style:font-name="Courier New" style:font-name-complex="Courier New"/>
    </style:style>
    <style:style style:name="List26Level5" style:family="text">
      <style:text-properties style:font-name="Wingdings"/>
    </style:style>
    <style:style style:name="List26Level6" style:family="text">
      <style:text-properties style:font-name="Symbol"/>
    </style:style>
    <style:style style:name="List26Level7" style:family="text">
      <style:text-properties style:font-name="Courier New" style:font-name-complex="Courier New"/>
    </style:style>
    <style:style style:name="List26Level8" style:family="text">
      <style:text-properties style:font-name="Wingdings"/>
    </style:style>
    <style:style style:name="List27Level0" style:family="text">
      <style:text-properties style:font-name="Symbol"/>
    </style:style>
    <style:style style:name="List27Level1" style:family="text">
      <style:text-properties style:font-name="Courier New" style:font-name-complex="Courier New"/>
    </style:style>
    <style:style style:name="List27Level2" style:family="text">
      <style:text-properties style:font-name="Wingdings"/>
    </style:style>
    <style:style style:name="List27Level3" style:family="text">
      <style:text-properties style:font-name="Symbol"/>
    </style:style>
    <style:style style:name="List27Level4" style:family="text">
      <style:text-properties style:font-name="Courier New" style:font-name-complex="Courier New"/>
    </style:style>
    <style:style style:name="List27Level5" style:family="text">
      <style:text-properties style:font-name="Wingdings"/>
    </style:style>
    <style:style style:name="List27Level6" style:family="text">
      <style:text-properties style:font-name="Symbol"/>
    </style:style>
    <style:style style:name="List27Level7" style:family="text">
      <style:text-properties style:font-name="Courier New" style:font-name-complex="Courier New"/>
    </style:style>
    <style:style style:name="List27Level8" style:family="text">
      <style:text-properties style:font-name="Wingdings"/>
    </style:style>
    <style:style style:name="List28Level0" style:family="text">
      <style:text-properties style:font-name="Symbol"/>
    </style:style>
    <style:style style:name="List28Level1" style:family="text">
      <style:text-properties style:font-name="Courier New" style:font-name-complex="Courier New"/>
    </style:style>
    <style:style style:name="List28Level2" style:family="text">
      <style:text-properties style:font-name="Wingdings"/>
    </style:style>
    <style:style style:name="List28Level3" style:family="text">
      <style:text-properties style:font-name="Symbol"/>
    </style:style>
    <style:style style:name="List28Level4" style:family="text">
      <style:text-properties style:font-name="Courier New" style:font-name-complex="Courier New"/>
    </style:style>
    <style:style style:name="List28Level5" style:family="text">
      <style:text-properties style:font-name="Wingdings"/>
    </style:style>
    <style:style style:name="List28Level6" style:family="text">
      <style:text-properties style:font-name="Symbol"/>
    </style:style>
    <style:style style:name="List28Level7" style:family="text">
      <style:text-properties style:font-name="Courier New" style:font-name-complex="Courier New"/>
    </style:style>
    <style:style style:name="List28Level8" style:family="text">
      <style:text-properties style:font-name="Wingdings"/>
    </style:style>
    <style:style style:name="List29Level0" style:family="text">
      <style:text-properties style:font-name="Symbol"/>
    </style:style>
    <style:style style:name="List29Level1" style:family="text">
      <style:text-properties style:font-name="Courier New" style:font-name-complex="Courier New"/>
    </style:style>
    <style:style style:name="List29Level2" style:family="text">
      <style:text-properties style:font-name="Wingdings"/>
    </style:style>
    <style:style style:name="List29Level3" style:family="text">
      <style:text-properties style:font-name="Symbol"/>
    </style:style>
    <style:style style:name="List29Level4" style:family="text">
      <style:text-properties style:font-name="Courier New" style:font-name-complex="Courier New"/>
    </style:style>
    <style:style style:name="List29Level5" style:family="text">
      <style:text-properties style:font-name="Wingdings"/>
    </style:style>
    <style:style style:name="List29Level6" style:family="text">
      <style:text-properties style:font-name="Symbol"/>
    </style:style>
    <style:style style:name="List29Level7" style:family="text">
      <style:text-properties style:font-name="Courier New" style:font-name-complex="Courier New"/>
    </style:style>
    <style:style style:name="List29Level8" style:family="text">
      <style:text-properties style:font-name="Wingdings"/>
    </style:style>
    <style:style style:name="List30Level0" style:family="text">
      <style:text-properties style:font-name="Symbol"/>
    </style:style>
    <style:style style:name="List30Level1" style:family="text">
      <style:text-properties style:font-name="Symbol"/>
    </style:style>
    <style:style style:name="List30Level2" style:family="text">
      <style:text-properties style:font-name="Wingdings"/>
    </style:style>
    <style:style style:name="List30Level3" style:family="text">
      <style:text-properties style:font-name="Symbol"/>
    </style:style>
    <style:style style:name="List30Level4" style:family="text">
      <style:text-properties style:font-name="Courier New" style:font-name-complex="Courier New"/>
    </style:style>
    <style:style style:name="List30Level5" style:family="text">
      <style:text-properties style:font-name="Wingdings"/>
    </style:style>
    <style:style style:name="List30Level6" style:family="text">
      <style:text-properties style:font-name="Symbol"/>
    </style:style>
    <style:style style:name="List30Level7" style:family="text">
      <style:text-properties style:font-name="Courier New" style:font-name-complex="Courier New"/>
    </style:style>
    <style:style style:name="List30Level8" style:family="text">
      <style:text-properties style:font-name="Wingdings"/>
    </style:style>
    <style:style style:name="List31Level0" style:family="text">
      <style:text-properties style:font-name="Symbol"/>
    </style:style>
    <style:style style:name="List31Level1" style:family="text">
      <style:text-properties style:font-name="Courier New" style:font-name-complex="Courier New"/>
    </style:style>
    <style:style style:name="List31Level2" style:family="text">
      <style:text-properties style:font-name="Wingdings"/>
    </style:style>
    <style:style style:name="List31Level3" style:family="text">
      <style:text-properties style:font-name="Symbol"/>
    </style:style>
    <style:style style:name="List31Level4" style:family="text">
      <style:text-properties style:font-name="Courier New" style:font-name-complex="Courier New"/>
    </style:style>
    <style:style style:name="List31Level5" style:family="text">
      <style:text-properties style:font-name="Wingdings"/>
    </style:style>
    <style:style style:name="List31Level6" style:family="text">
      <style:text-properties style:font-name="Symbol"/>
    </style:style>
    <style:style style:name="List31Level7" style:family="text">
      <style:text-properties style:font-name="Courier New" style:font-name-complex="Courier New"/>
    </style:style>
    <style:style style:name="List31Level8" style:family="text">
      <style:text-properties style:font-name="Wingdings"/>
    </style:style>
    <style:style style:name="List32Level0" style:family="text">
      <style:text-properties style:font-name-complex="Times New Roman"/>
    </style:style>
    <style:style style:name="List32Level1" style:family="text">
      <style:text-properties style:font-name="Symbol"/>
    </style:style>
    <style:style style:name="List32Level2" style:family="text">
      <style:text-properties style:font-name-complex="Times New Roman"/>
    </style:style>
    <style:style style:name="List32Level3" style:family="text">
      <style:text-properties style:font-name-complex="Times New Roman"/>
    </style:style>
    <style:style style:name="List32Level4" style:family="text">
      <style:text-properties style:font-name-complex="Times New Roman"/>
    </style:style>
    <style:style style:name="List32Level5" style:family="text">
      <style:text-properties style:font-name-complex="Times New Roman"/>
    </style:style>
    <style:style style:name="List32Level6" style:family="text">
      <style:text-properties style:font-name-complex="Times New Roman"/>
    </style:style>
    <style:style style:name="List32Level7" style:family="text">
      <style:text-properties style:font-name-complex="Times New Roman"/>
    </style:style>
    <style:style style:name="List32Level8" style:family="text">
      <style:text-properties style:font-name-complex="Times New Roman"/>
    </style:style>
    <style:style style:name="List33Level0" style:family="text">
      <style:text-properties style:font-name-complex="Times New Roman"/>
    </style:style>
    <style:style style:name="List33Level1" style:family="text">
      <style:text-properties style:font-name="Symbol"/>
    </style:style>
    <style:style style:name="List33Level2" style:family="text">
      <style:text-properties style:font-name="Wingdings"/>
    </style:style>
    <style:style style:name="List33Level3" style:family="text">
      <style:text-properties style:font-name-complex="Times New Roman"/>
    </style:style>
    <style:style style:name="List33Level4" style:family="text">
      <style:text-properties style:font-name-complex="Times New Roman"/>
    </style:style>
    <style:style style:name="List33Level5" style:family="text">
      <style:text-properties style:font-name-complex="Times New Roman"/>
    </style:style>
    <style:style style:name="List33Level6" style:family="text">
      <style:text-properties style:font-name-complex="Times New Roman"/>
    </style:style>
    <style:style style:name="List33Level7" style:family="text">
      <style:text-properties style:font-name-complex="Times New Roman"/>
    </style:style>
    <style:style style:name="List33Level8" style:family="text">
      <style:text-properties style:font-name-complex="Times New Roman"/>
    </style:style>
    <style:style style:name="List34Level0" style:family="text">
      <style:text-properties style:font-name="Symbol"/>
    </style:style>
    <style:style style:name="List34Level1" style:family="text">
      <style:text-properties style:font-name="Courier New" style:font-name-complex="Courier New"/>
    </style:style>
    <style:style style:name="List34Level2" style:family="text">
      <style:text-properties style:font-name="Wingdings"/>
    </style:style>
    <style:style style:name="List34Level3" style:family="text">
      <style:text-properties style:font-name="Symbol"/>
    </style:style>
    <style:style style:name="List34Level4" style:family="text">
      <style:text-properties style:font-name="Courier New" style:font-name-complex="Courier New"/>
    </style:style>
    <style:style style:name="List34Level5" style:family="text">
      <style:text-properties style:font-name="Wingdings"/>
    </style:style>
    <style:style style:name="List34Level6" style:family="text">
      <style:text-properties style:font-name="Symbol"/>
    </style:style>
    <style:style style:name="List34Level7" style:family="text">
      <style:text-properties style:font-name="Courier New" style:font-name-complex="Courier New"/>
    </style:style>
    <style:style style:name="List34Level8" style:family="text">
      <style:text-properties style:font-name="Wingdings"/>
    </style:style>
    <style:style style:name="List35Level0" style:family="text">
      <style:text-properties style:font-name="Arial" style:font-name-asian="Times New Roman" style:font-name-complex="Arial"/>
    </style:style>
    <style:style style:name="List35Level1" style:family="text">
      <style:text-properties style:font-name="Courier New" style:font-name-complex="Courier New"/>
    </style:style>
    <style:style style:name="List35Level2" style:family="text">
      <style:text-properties style:font-name="Wingdings"/>
    </style:style>
    <style:style style:name="List35Level3" style:family="text">
      <style:text-properties style:font-name="Symbol"/>
    </style:style>
    <style:style style:name="List35Level4" style:family="text">
      <style:text-properties style:font-name="Courier New" style:font-name-complex="Courier New"/>
    </style:style>
    <style:style style:name="List35Level5" style:family="text">
      <style:text-properties style:font-name="Wingdings"/>
    </style:style>
    <style:style style:name="List35Level6" style:family="text">
      <style:text-properties style:font-name="Symbol"/>
    </style:style>
    <style:style style:name="List35Level7" style:family="text">
      <style:text-properties style:font-name="Courier New" style:font-name-complex="Courier New"/>
    </style:style>
    <style:style style:name="List35Level8" style:family="text">
      <style:text-properties style:font-name="Wingdings"/>
    </style:style>
    <style:style style:name="List36Level0" style:family="text">
      <style:text-properties style:font-name="Symbol"/>
    </style:style>
    <style:style style:name="List36Level1" style:family="text">
      <style:text-properties style:font-name="Courier New" style:font-name-complex="Courier New"/>
    </style:style>
    <style:style style:name="List36Level2" style:family="text">
      <style:text-properties style:font-name="Wingdings"/>
    </style:style>
    <style:style style:name="List36Level3" style:family="text">
      <style:text-properties style:font-name="Symbol"/>
    </style:style>
    <style:style style:name="List36Level4" style:family="text">
      <style:text-properties style:font-name="Courier New" style:font-name-complex="Courier New"/>
    </style:style>
    <style:style style:name="List36Level5" style:family="text">
      <style:text-properties style:font-name="Wingdings"/>
    </style:style>
    <style:style style:name="List36Level6" style:family="text">
      <style:text-properties style:font-name="Symbol"/>
    </style:style>
    <style:style style:name="List36Level7" style:family="text">
      <style:text-properties style:font-name="Courier New" style:font-name-complex="Courier New"/>
    </style:style>
    <style:style style:name="List36Level8" style:family="text">
      <style:text-properties style:font-name="Wingdings"/>
    </style:style>
    <style:style style:name="List37Level0" style:family="text">
      <style:text-properties style:font-name="Symbol"/>
    </style:style>
    <style:style style:name="List37Level1" style:family="text">
      <style:text-properties style:font-name="Courier New" style:font-name-complex="Courier New"/>
    </style:style>
    <style:style style:name="List37Level2" style:family="text">
      <style:text-properties style:font-name="Wingdings"/>
    </style:style>
    <style:style style:name="List37Level3" style:family="text">
      <style:text-properties style:font-name="Symbol"/>
    </style:style>
    <style:style style:name="List37Level4" style:family="text">
      <style:text-properties style:font-name="Courier New" style:font-name-complex="Courier New"/>
    </style:style>
    <style:style style:name="List37Level5" style:family="text">
      <style:text-properties style:font-name="Wingdings"/>
    </style:style>
    <style:style style:name="List37Level6" style:family="text">
      <style:text-properties style:font-name="Symbol"/>
    </style:style>
    <style:style style:name="List37Level7" style:family="text">
      <style:text-properties style:font-name="Courier New" style:font-name-complex="Courier New"/>
    </style:style>
    <style:style style:name="List37Level8" style:family="text">
      <style:text-properties style:font-name="Wingdings"/>
    </style:style>
    <style:style style:name="List38Level0" style:family="text">
      <style:text-properties style:font-name="Symbol"/>
    </style:style>
    <style:style style:name="List38Level1" style:family="text">
      <style:text-properties style:font-name="Courier New" style:font-name-complex="Courier New"/>
    </style:style>
    <style:style style:name="List38Level2" style:family="text">
      <style:text-properties style:font-name="Wingdings"/>
    </style:style>
    <style:style style:name="List38Level3" style:family="text">
      <style:text-properties style:font-name="Symbol"/>
    </style:style>
    <style:style style:name="List38Level4" style:family="text">
      <style:text-properties style:font-name="Courier New" style:font-name-complex="Courier New"/>
    </style:style>
    <style:style style:name="List38Level5" style:family="text">
      <style:text-properties style:font-name="Wingdings"/>
    </style:style>
    <style:style style:name="List38Level6" style:family="text">
      <style:text-properties style:font-name="Symbol"/>
    </style:style>
    <style:style style:name="List38Level7" style:family="text">
      <style:text-properties style:font-name="Courier New" style:font-name-complex="Courier New"/>
    </style:style>
    <style:style style:name="List38Level8" style:family="text">
      <style:text-properties style:font-name="Wingdings"/>
    </style:style>
    <style:style style:name="List39Level0" style:family="text">
      <style:text-properties style:font-name="Symbol"/>
    </style:style>
    <style:style style:name="List39Level1" style:family="text">
      <style:text-properties style:font-name="Courier New" style:font-name-complex="Courier New"/>
    </style:style>
    <style:style style:name="List39Level2" style:family="text">
      <style:text-properties style:font-name="Wingdings"/>
    </style:style>
    <style:style style:name="List39Level3" style:family="text">
      <style:text-properties style:font-name="Symbol"/>
    </style:style>
    <style:style style:name="List39Level4" style:family="text">
      <style:text-properties style:font-name="Courier New" style:font-name-complex="Courier New"/>
    </style:style>
    <style:style style:name="List39Level5" style:family="text">
      <style:text-properties style:font-name="Wingdings"/>
    </style:style>
    <style:style style:name="List39Level6" style:family="text">
      <style:text-properties style:font-name="Symbol"/>
    </style:style>
    <style:style style:name="List39Level7" style:family="text">
      <style:text-properties style:font-name="Courier New" style:font-name-complex="Courier New"/>
    </style:style>
    <style:style style:name="List39Level8" style:family="text">
      <style:text-properties style:font-name="Wingdings"/>
    </style:style>
    <style:style style:name="List40Level0" style:family="text">
      <style:text-properties style:font-name="Symbol"/>
    </style:style>
    <style:style style:name="List40Level1" style:family="text">
      <style:text-properties style:font-name="Courier New" style:font-name-complex="Courier New"/>
    </style:style>
    <style:style style:name="List40Level2" style:family="text">
      <style:text-properties style:font-name="Wingdings"/>
    </style:style>
    <style:style style:name="List40Level3" style:family="text">
      <style:text-properties style:font-name="Symbol"/>
    </style:style>
    <style:style style:name="List40Level4" style:family="text">
      <style:text-properties style:font-name="Courier New" style:font-name-complex="Courier New"/>
    </style:style>
    <style:style style:name="List40Level5" style:family="text">
      <style:text-properties style:font-name="Wingdings"/>
    </style:style>
    <style:style style:name="List40Level6" style:family="text">
      <style:text-properties style:font-name="Symbol"/>
    </style:style>
    <style:style style:name="List40Level7" style:family="text">
      <style:text-properties style:font-name="Courier New" style:font-name-complex="Courier New"/>
    </style:style>
    <style:style style:name="List40Level8" style:family="text">
      <style:text-properties style:font-name="Wingdings"/>
    </style:style>
    <style:style style:name="List41Level0" style:family="text">
      <style:text-properties style:font-name="Symbol"/>
    </style:style>
    <style:style style:name="List41Level1" style:family="text">
      <style:text-properties style:font-name="Courier New" style:font-name-complex="Courier New"/>
    </style:style>
    <style:style style:name="List41Level2" style:family="text">
      <style:text-properties style:font-name="Wingdings"/>
    </style:style>
    <style:style style:name="List41Level3" style:family="text">
      <style:text-properties style:font-name="Symbol"/>
    </style:style>
    <style:style style:name="List41Level4" style:family="text">
      <style:text-properties style:font-name="Courier New" style:font-name-complex="Courier New"/>
    </style:style>
    <style:style style:name="List41Level5" style:family="text">
      <style:text-properties style:font-name="Wingdings"/>
    </style:style>
    <style:style style:name="List41Level6" style:family="text">
      <style:text-properties style:font-name="Symbol"/>
    </style:style>
    <style:style style:name="List41Level7" style:family="text">
      <style:text-properties style:font-name="Courier New" style:font-name-complex="Courier New"/>
    </style:style>
    <style:style style:name="List41Level8" style:family="text">
      <style:text-properties style:font-name="Wingdings"/>
    </style:style>
    <style:style style:name="List42Level0" style:family="text">
      <style:text-properties style:font-name="Symbol"/>
    </style:style>
    <style:style style:name="List42Level1" style:family="text">
      <style:text-properties style:font-name="Courier New" style:font-name-complex="Courier New"/>
    </style:style>
    <style:style style:name="List42Level2" style:family="text">
      <style:text-properties style:font-name="Wingdings"/>
    </style:style>
    <style:style style:name="List42Level3" style:family="text">
      <style:text-properties style:font-name="Symbol"/>
    </style:style>
    <style:style style:name="List42Level4" style:family="text">
      <style:text-properties style:font-name="Courier New" style:font-name-complex="Courier New"/>
    </style:style>
    <style:style style:name="List42Level5" style:family="text">
      <style:text-properties style:font-name="Wingdings"/>
    </style:style>
    <style:style style:name="List42Level6" style:family="text">
      <style:text-properties style:font-name="Symbol"/>
    </style:style>
    <style:style style:name="List42Level7" style:family="text">
      <style:text-properties style:font-name="Courier New" style:font-name-complex="Courier New"/>
    </style:style>
    <style:style style:name="List42Level8" style:family="text">
      <style:text-properties style:font-name="Wingdings"/>
    </style:style>
    <style:style style:name="List43Level0" style:family="text">
      <style:text-properties style:font-name="Symbol"/>
    </style:style>
    <style:style style:name="List43Level1" style:family="text">
      <style:text-properties style:font-name="Arial" style:font-name-asian="Times New Roman" style:font-name-complex="Arial"/>
    </style:style>
    <style:style style:name="List43Level2" style:family="text">
      <style:text-properties style:font-name="Wingdings"/>
    </style:style>
    <style:style style:name="List43Level3" style:family="text">
      <style:text-properties style:font-name="Symbol"/>
    </style:style>
    <style:style style:name="List43Level4" style:family="text">
      <style:text-properties style:font-name="Courier New" style:font-name-complex="Courier New"/>
    </style:style>
    <style:style style:name="List43Level5" style:family="text">
      <style:text-properties style:font-name="Wingdings"/>
    </style:style>
    <style:style style:name="List43Level6" style:family="text">
      <style:text-properties style:font-name="Symbol"/>
    </style:style>
    <style:style style:name="List43Level7" style:family="text">
      <style:text-properties style:font-name="Courier New" style:font-name-complex="Courier New"/>
    </style:style>
    <style:style style:name="List43Level8" style:family="text">
      <style:text-properties style:font-name="Wingdings"/>
    </style:style>
    <style:style style:name="List46Level0" style:family="text">
      <style:text-properties style:font-name="Symbol"/>
    </style:style>
    <style:style style:name="List46Level1" style:family="text">
      <style:text-properties style:font-name="Courier New" style:font-name-complex="Courier New"/>
    </style:style>
    <style:style style:name="List46Level2" style:family="text">
      <style:text-properties style:font-name="Wingdings"/>
    </style:style>
    <style:style style:name="List46Level3" style:family="text">
      <style:text-properties style:font-name="Symbol"/>
    </style:style>
    <style:style style:name="List46Level4" style:family="text">
      <style:text-properties style:font-name="Courier New" style:font-name-complex="Courier New"/>
    </style:style>
    <style:style style:name="List46Level5" style:family="text">
      <style:text-properties style:font-name="Wingdings"/>
    </style:style>
    <style:style style:name="List46Level6" style:family="text">
      <style:text-properties style:font-name="Symbol"/>
    </style:style>
    <style:style style:name="List46Level7" style:family="text">
      <style:text-properties style:font-name="Courier New" style:font-name-complex="Courier New"/>
    </style:style>
    <style:style style:name="List46Level8" style:family="text">
      <style:text-properties style:font-name="Wingdings"/>
    </style:style>
    <style:style style:name="List48Level0" style:family="text">
      <style:text-properties style:font-name="Symbol"/>
    </style:style>
    <style:style style:name="List49Level0" style:family="text">
      <style:text-properties style:font-name="Symbol"/>
    </style:style>
    <style:style style:name="List50Level0" style:family="text">
      <style:text-properties style:font-name="Symbol" fo:font-size="10pt" style:font-size-asian="10pt"/>
    </style:style>
    <style:style style:name="List50Level1" style:family="text">
      <style:text-properties style:font-name="Courier New" fo:font-size="10pt" style:font-size-asian="10pt"/>
    </style:style>
    <style:style style:name="List50Level2" style:family="text">
      <style:text-properties style:font-name="Wingdings" fo:font-size="10pt" style:font-size-asian="10pt"/>
    </style:style>
    <style:style style:name="List50Level3" style:family="text">
      <style:text-properties style:font-name="Wingdings" fo:font-size="10pt" style:font-size-asian="10pt"/>
    </style:style>
    <style:style style:name="List50Level4" style:family="text">
      <style:text-properties style:font-name="Wingdings" fo:font-size="10pt" style:font-size-asian="10pt"/>
    </style:style>
    <style:style style:name="List50Level5" style:family="text">
      <style:text-properties style:font-name="Wingdings" fo:font-size="10pt" style:font-size-asian="10pt"/>
    </style:style>
    <style:style style:name="List50Level6" style:family="text">
      <style:text-properties style:font-name="Wingdings" fo:font-size="10pt" style:font-size-asian="10pt"/>
    </style:style>
    <style:style style:name="List50Level7" style:family="text">
      <style:text-properties style:font-name="Wingdings" fo:font-size="10pt" style:font-size-asian="10pt"/>
    </style:style>
    <style:style style:name="List50Level8" style:family="text">
      <style:text-properties style:font-name="Wingdings" fo:font-size="10pt" style:font-size-asian="10pt"/>
    </style:style>
    <style:style style:name="LS1" style:family="paragraph" style:parent-style-name="No_20_List"/>
    <style:style style:name="LS2" style:family="paragraph" style:parent-style-name="No_20_List"/>
    <style:style style:name="LS3" style:family="paragraph" style:parent-style-name="No_20_List"/>
    <style:style style:name="LS4" style:family="paragraph" style:parent-style-name="No_20_List"/>
    <style:style style:name="LS5" style:family="paragraph" style:parent-style-name="No_20_List"/>
    <style:style style:name="LS6" style:family="paragraph" style:parent-style-name="No_20_List"/>
    <style:style style:name="LS7" style:family="paragraph" style:parent-style-name="No_20_List"/>
    <style:style style:name="LS8" style:family="paragraph" style:parent-style-name="No_20_List"/>
    <style:style style:name="LS9" style:family="paragraph" style:parent-style-name="No_20_List"/>
    <style:style style:name="LS10" style:family="paragraph" style:parent-style-name="No_20_List"/>
    <style:style style:name="LS11" style:family="paragraph" style:parent-style-name="No_20_List"/>
    <style:style style:name="LS12" style:family="paragraph" style:parent-style-name="No_20_List"/>
    <style:style style:name="LS13" style:family="paragraph" style:parent-style-name="No_20_List"/>
    <style:style style:name="LS14" style:family="paragraph" style:parent-style-name="No_20_List"/>
    <style:style style:name="LS15" style:family="paragraph" style:parent-style-name="No_20_List"/>
    <style:style style:name="LS16" style:family="paragraph" style:parent-style-name="No_20_List"/>
    <style:style style:name="LS17" style:family="paragraph" style:parent-style-name="No_20_List"/>
    <style:style style:name="LS18" style:family="paragraph" style:parent-style-name="No_20_List"/>
    <style:style style:name="LS19" style:family="paragraph" style:parent-style-name="No_20_List"/>
    <style:style style:name="LS20" style:family="paragraph" style:parent-style-name="No_20_List"/>
    <style:style style:name="LS21" style:family="paragraph" style:parent-style-name="No_20_List"/>
    <style:style style:name="LS22" style:family="paragraph" style:parent-style-name="No_20_List"/>
    <style:style style:name="LS23" style:family="paragraph" style:parent-style-name="No_20_List"/>
    <style:style style:name="LS24" style:family="paragraph" style:parent-style-name="No_20_List"/>
    <style:style style:name="LS25" style:family="paragraph" style:parent-style-name="No_20_List"/>
    <style:style style:name="LS26" style:family="paragraph" style:parent-style-name="No_20_List"/>
    <style:style style:name="LS27" style:family="paragraph" style:parent-style-name="No_20_List"/>
    <style:style style:name="LS28" style:family="paragraph" style:parent-style-name="No_20_List"/>
    <style:style style:name="LS29" style:family="paragraph" style:parent-style-name="No_20_List"/>
    <style:style style:name="LS30" style:family="paragraph" style:parent-style-name="No_20_List"/>
    <style:style style:name="LS31" style:family="paragraph" style:parent-style-name="No_20_List"/>
    <style:style style:name="LS32" style:family="paragraph" style:parent-style-name="No_20_List"/>
    <style:style style:name="LS33" style:family="paragraph" style:parent-style-name="No_20_List"/>
    <style:style style:name="LS34" style:family="paragraph" style:parent-style-name="No_20_List"/>
    <style:style style:name="LS35" style:family="paragraph" style:parent-style-name="No_20_List"/>
    <style:style style:name="LS36" style:family="paragraph" style:parent-style-name="No_20_List"/>
    <style:style style:name="LS37" style:family="paragraph" style:parent-style-name="No_20_List"/>
    <style:style style:name="LS38" style:family="paragraph" style:parent-style-name="No_20_List"/>
    <style:style style:name="LS39" style:family="paragraph" style:parent-style-name="No_20_List"/>
    <style:style style:name="LS40" style:family="paragraph" style:parent-style-name="No_20_List"/>
    <style:style style:name="LS41" style:family="paragraph" style:parent-style-name="No_20_List"/>
    <style:style style:name="LS42" style:family="paragraph" style:parent-style-name="No_20_List"/>
    <style:style style:name="LS43" style:family="paragraph" style:parent-style-name="No_20_List"/>
    <style:style style:name="LS44" style:family="paragraph" style:parent-style-name="No_20_List"/>
    <style:style style:name="LS45" style:family="paragraph" style:parent-style-name="No_20_List"/>
    <style:style style:name="LS46" style:family="paragraph" style:parent-style-name="No_20_List"/>
    <style:style style:name="LS47" style:family="paragraph" style:parent-style-name="No_20_List"/>
    <style:style style:name="LS48" style:family="paragraph" style:parent-style-name="No_20_List"/>
    <style:style style:name="LS49" style:family="paragraph" style:parent-style-name="No_20_List"/>
    <style:style style:name="LS50" style:family="paragraph" style:parent-style-name="No_20_List"/>
    <style:style style:name="font81" style:family="text" style:parent-style-name="Default_20_Paragraph_20_Font">
      <style:text-properties style:text-line-through-style="none" fo:font-style="normal" style:font-style-asian="normal" style:font-style-complex="normal" fo:color="#000000" style:font-name="Arial" fo:font-size="12pt" style:font-size-asian="12pt" style:font-name-complex="Arial" style:font-size-complex="12pt" fo:font-weight="normal" style:font-weight-asian="normal" style:font-weight-complex="normal" style:text-underline-style="none"/>
    </style:style>
    <style:style style:name="font71" style:family="text" style:parent-style-name="Default_20_Paragraph_20_Font">
      <style:text-properties style:text-line-through-style="none" fo:font-style="normal" style:font-style-asian="normal" style:font-style-complex="normal" fo:color="#000000" style:font-name="Arial" fo:font-size="10pt" style:font-size-asian="10pt" style:font-name-complex="Arial" style:font-size-complex="10pt" fo:font-weight="normal" style:font-weight-asian="normal" style:font-weight-complex="normal" style:text-underline-style="none"/>
    </style:style>
    <style:style style:name="Internet_20_link" style:display-name="Internet link" style:family="text" style:parent-style-name="Default_20_Paragraph_20_Font">
      <style:text-properties fo:color="#467886" style:text-underline-style="solid" style:text-underline-color="font-color"/>
    </style:style>
    <text:list-style style:name="LS1">
      <text:list-level-style-number style:num-format="1" text:style-name="List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3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3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3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3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3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3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3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3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4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4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4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4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4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4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4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4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5Level0_0" style:family="text" style:parent-style-name="LS5">
      <style:text-properties style:font-name="Symbol"/>
    </style:style>
    <style:style style:name="List5Level1_0" style:family="text" style:parent-style-name="LS5">
      <style:text-properties style:font-name="Symbol"/>
    </style:style>
    <style:style style:name="List5Level2_0" style:family="text" style:parent-style-name="LS5">
      <style:text-properties style:font-name="Symbol"/>
    </style:style>
    <style:style style:name="List5Level3_0" style:family="text" style:parent-style-name="LS5">
      <style:text-properties style:font-name="Symbol"/>
    </style:style>
    <style:style style:name="List5Level4_0" style:family="text" style:parent-style-name="LS5">
      <style:text-properties style:font-name="Symbol"/>
    </style:style>
    <style:style style:name="List5Level5_0" style:family="text" style:parent-style-name="LS5">
      <style:text-properties style:font-name="Symbol"/>
    </style:style>
    <style:style style:name="List5Level6_0" style:family="text" style:parent-style-name="LS5">
      <style:text-properties style:font-name="Symbol"/>
    </style:style>
    <style:style style:name="List5Level7_0" style:family="text" style:parent-style-name="LS5">
      <style:text-properties style:font-name="Symbol"/>
    </style:style>
    <style:style style:name="List5Level8_0" style:family="text" style:parent-style-name="LS5">
      <style:text-properties style:font-name="Symbol"/>
    </style:style>
    <text:list-style style:name="LS5">
      <text:list-level-style-bullet text:bullet-char="" text:style-name="List5Level0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5Level2" text:level="3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5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5Level4" text:level="5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5Level5" text:level="6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5Level6" text:level="7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5Level7" text:level="8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5Level8" text:level="9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</text:list-style>
    <style:style style:name="List6Level0_0" style:family="text" style:parent-style-name="LS6">
      <style:text-properties style:font-name="Symbol"/>
    </style:style>
    <style:style style:name="List6Level1_0" style:family="text" style:parent-style-name="LS6">
      <style:text-properties style:font-name="Symbol"/>
    </style:style>
    <style:style style:name="List6Level2_0" style:family="text" style:parent-style-name="LS6">
      <style:text-properties style:font-name="Symbol"/>
    </style:style>
    <style:style style:name="List6Level3_0" style:family="text" style:parent-style-name="LS6">
      <style:text-properties style:font-name="Symbol"/>
    </style:style>
    <style:style style:name="List6Level4_0" style:family="text" style:parent-style-name="LS6">
      <style:text-properties style:font-name="Symbol"/>
    </style:style>
    <style:style style:name="List6Level5_0" style:family="text" style:parent-style-name="LS6">
      <style:text-properties style:font-name="Symbol"/>
    </style:style>
    <style:style style:name="List6Level6_0" style:family="text" style:parent-style-name="LS6">
      <style:text-properties style:font-name="Symbol"/>
    </style:style>
    <style:style style:name="List6Level7_0" style:family="text" style:parent-style-name="LS6">
      <style:text-properties style:font-name="Symbol"/>
    </style:style>
    <style:style style:name="List6Level8_0" style:family="text" style:parent-style-name="LS6">
      <style:text-properties style:font-name="Symbol"/>
    </style:style>
    <text:list-style style:name="LS6">
      <text:list-level-style-bullet text:bullet-char="" text:style-name="List6Level0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6Level2" text:level="3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6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6Level4" text:level="5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6Level5" text:level="6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6Level6" text:level="7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6Level7" text:level="8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6Level8" text:level="9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</text:list-style>
    <style:style style:name="List7Level0_0" style:family="text" style:parent-style-name="LS7">
      <style:text-properties style:font-name="Symbol"/>
    </style:style>
    <style:style style:name="List7Level1_0" style:family="text" style:parent-style-name="LS7">
      <style:text-properties style:font-name="Symbol"/>
    </style:style>
    <style:style style:name="List7Level2_0" style:family="text" style:parent-style-name="LS7">
      <style:text-properties style:font-name="Symbol"/>
    </style:style>
    <style:style style:name="List7Level3_0" style:family="text" style:parent-style-name="LS7">
      <style:text-properties style:font-name="Symbol"/>
    </style:style>
    <style:style style:name="List7Level4_0" style:family="text" style:parent-style-name="LS7">
      <style:text-properties style:font-name="Symbol"/>
    </style:style>
    <style:style style:name="List7Level5_0" style:family="text" style:parent-style-name="LS7">
      <style:text-properties style:font-name="Symbol"/>
    </style:style>
    <style:style style:name="List7Level6_0" style:family="text" style:parent-style-name="LS7">
      <style:text-properties style:font-name="Symbol"/>
    </style:style>
    <style:style style:name="List7Level7_0" style:family="text" style:parent-style-name="LS7">
      <style:text-properties style:font-name="Symbol"/>
    </style:style>
    <style:style style:name="List7Level8_0" style:family="text" style:parent-style-name="LS7">
      <style:text-properties style:font-name="Symbol"/>
    </style:style>
    <text:list-style style:name="LS7">
      <text:list-level-style-bullet text:bullet-char="" text:style-name="List7Level0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7Level2" text:level="3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7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7Level4" text:level="5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7Level5" text:level="6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7Level6" text:level="7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7Level7" text:level="8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7Level8" text:level="9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</text:list-style>
    <style:style style:name="List8Level0_0" style:family="text" style:parent-style-name="LS8">
      <style:text-properties style:font-name="Symbol"/>
    </style:style>
    <style:style style:name="List8Level1_0" style:family="text" style:parent-style-name="LS8">
      <style:text-properties style:font-name="Symbol"/>
    </style:style>
    <style:style style:name="List8Level2_0" style:family="text" style:parent-style-name="LS8">
      <style:text-properties style:font-name="Symbol"/>
    </style:style>
    <style:style style:name="List8Level3_0" style:family="text" style:parent-style-name="LS8">
      <style:text-properties style:font-name="Symbol"/>
    </style:style>
    <style:style style:name="List8Level4_0" style:family="text" style:parent-style-name="LS8">
      <style:text-properties style:font-name="Symbol"/>
    </style:style>
    <style:style style:name="List8Level5_0" style:family="text" style:parent-style-name="LS8">
      <style:text-properties style:font-name="Symbol"/>
    </style:style>
    <style:style style:name="List8Level6_0" style:family="text" style:parent-style-name="LS8">
      <style:text-properties style:font-name="Symbol"/>
    </style:style>
    <style:style style:name="List8Level7_0" style:family="text" style:parent-style-name="LS8">
      <style:text-properties style:font-name="Symbol"/>
    </style:style>
    <style:style style:name="List8Level8_0" style:family="text" style:parent-style-name="LS8">
      <style:text-properties style:font-name="Symbol"/>
    </style:style>
    <text:list-style style:name="LS8">
      <text:list-level-style-bullet text:bullet-char="" text:style-name="List8Level0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8Level2" text:level="3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8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8Level4" text:level="5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8Level5" text:level="6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8Level6" text:level="7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8Level7" text:level="8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8Level8" text:level="9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</text:list-style>
    <style:style style:name="List9Level0_0" style:family="text" style:parent-style-name="LS9">
      <style:text-properties style:font-name="Symbol"/>
    </style:style>
    <style:style style:name="List9Level1_0" style:family="text" style:parent-style-name="LS9">
      <style:text-properties style:font-name="Symbol"/>
    </style:style>
    <style:style style:name="List9Level2_0" style:family="text" style:parent-style-name="LS9">
      <style:text-properties style:font-name="Symbol"/>
    </style:style>
    <style:style style:name="List9Level3_0" style:family="text" style:parent-style-name="LS9">
      <style:text-properties style:font-name="Symbol"/>
    </style:style>
    <style:style style:name="List9Level4_0" style:family="text" style:parent-style-name="LS9">
      <style:text-properties style:font-name="Symbol"/>
    </style:style>
    <style:style style:name="List9Level5_0" style:family="text" style:parent-style-name="LS9">
      <style:text-properties style:font-name="Symbol"/>
    </style:style>
    <style:style style:name="List9Level6_0" style:family="text" style:parent-style-name="LS9">
      <style:text-properties style:font-name="Symbol"/>
    </style:style>
    <style:style style:name="List9Level7_0" style:family="text" style:parent-style-name="LS9">
      <style:text-properties style:font-name="Symbol"/>
    </style:style>
    <style:style style:name="List9Level8_0" style:family="text" style:parent-style-name="LS9">
      <style:text-properties style:font-name="Symbol"/>
    </style:style>
    <text:list-style style:name="LS9">
      <text:list-level-style-bullet text:bullet-char="" text:style-name="List9Level0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9Level2" text:level="3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9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9Level4" text:level="5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9Level5" text:level="6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9Level6" text:level="7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9Level7" text:level="8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9Level8" text:level="9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</text:list-style>
    <style:style style:name="List10Level0_0" style:family="text" style:parent-style-name="LS10">
      <style:text-properties style:font-name="Symbol"/>
    </style:style>
    <style:style style:name="List10Level1_0" style:family="text" style:parent-style-name="LS10">
      <style:text-properties style:font-name="Symbol"/>
    </style:style>
    <style:style style:name="List10Level2_0" style:family="text" style:parent-style-name="LS10">
      <style:text-properties style:font-name="Symbol"/>
    </style:style>
    <style:style style:name="List10Level3_0" style:family="text" style:parent-style-name="LS10">
      <style:text-properties style:font-name="Symbol"/>
    </style:style>
    <style:style style:name="List10Level4_0" style:family="text" style:parent-style-name="LS10">
      <style:text-properties style:font-name="Symbol"/>
    </style:style>
    <style:style style:name="List10Level5_0" style:family="text" style:parent-style-name="LS10">
      <style:text-properties style:font-name="Symbol"/>
    </style:style>
    <style:style style:name="List10Level6_0" style:family="text" style:parent-style-name="LS10">
      <style:text-properties style:font-name="Symbol"/>
    </style:style>
    <style:style style:name="List10Level7_0" style:family="text" style:parent-style-name="LS10">
      <style:text-properties style:font-name="Symbol"/>
    </style:style>
    <style:style style:name="List10Level8_0" style:family="text" style:parent-style-name="LS10">
      <style:text-properties style:font-name="Symbol"/>
    </style:style>
    <text:list-style style:name="LS10">
      <text:list-level-style-bullet text:bullet-char="" text:style-name="List10Level0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0Level2" text:level="3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0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0Level4" text:level="5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0Level5" text:level="6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0Level6" text:level="7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0Level7" text:level="8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0Level8" text:level="9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</text:list-style>
    <style:style style:name="List11Level0_0" style:family="text" style:parent-style-name="LS11">
      <style:text-properties style:font-name="Symbol"/>
    </style:style>
    <style:style style:name="List11Level1_0" style:family="text" style:parent-style-name="LS11">
      <style:text-properties style:font-name="Symbol"/>
    </style:style>
    <style:style style:name="List11Level2_0" style:family="text" style:parent-style-name="LS11">
      <style:text-properties style:font-name="Symbol"/>
    </style:style>
    <style:style style:name="List11Level3_0" style:family="text" style:parent-style-name="LS11">
      <style:text-properties style:font-name="Symbol"/>
    </style:style>
    <style:style style:name="List11Level4_0" style:family="text" style:parent-style-name="LS11">
      <style:text-properties style:font-name="Symbol"/>
    </style:style>
    <style:style style:name="List11Level5_0" style:family="text" style:parent-style-name="LS11">
      <style:text-properties style:font-name="Symbol"/>
    </style:style>
    <style:style style:name="List11Level6_0" style:family="text" style:parent-style-name="LS11">
      <style:text-properties style:font-name="Symbol"/>
    </style:style>
    <style:style style:name="List11Level7_0" style:family="text" style:parent-style-name="LS11">
      <style:text-properties style:font-name="Symbol"/>
    </style:style>
    <style:style style:name="List11Level8_0" style:family="text" style:parent-style-name="LS11">
      <style:text-properties style:font-name="Symbol"/>
    </style:style>
    <text:list-style style:name="LS11">
      <text:list-level-style-bullet text:bullet-char="" text:style-name="List11Level0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1Level2" text:level="3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1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1Level4" text:level="5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1Level5" text:level="6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1Level6" text:level="7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1Level7" text:level="8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1Level8" text:level="9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</text:list-style>
    <style:style style:name="List12Level0_0" style:family="text" style:parent-style-name="LS12">
      <style:text-properties style:font-name="Symbol"/>
    </style:style>
    <style:style style:name="List12Level1_0" style:family="text" style:parent-style-name="LS12">
      <style:text-properties style:font-name="Symbol"/>
    </style:style>
    <style:style style:name="List12Level2_0" style:family="text" style:parent-style-name="LS12">
      <style:text-properties style:font-name="Symbol"/>
    </style:style>
    <style:style style:name="List12Level3_0" style:family="text" style:parent-style-name="LS12">
      <style:text-properties style:font-name="Symbol"/>
    </style:style>
    <style:style style:name="List12Level4_0" style:family="text" style:parent-style-name="LS12">
      <style:text-properties style:font-name="Symbol"/>
    </style:style>
    <style:style style:name="List12Level5_0" style:family="text" style:parent-style-name="LS12">
      <style:text-properties style:font-name="Symbol"/>
    </style:style>
    <style:style style:name="List12Level6_0" style:family="text" style:parent-style-name="LS12">
      <style:text-properties style:font-name="Symbol"/>
    </style:style>
    <style:style style:name="List12Level7_0" style:family="text" style:parent-style-name="LS12">
      <style:text-properties style:font-name="Symbol"/>
    </style:style>
    <style:style style:name="List12Level8_0" style:family="text" style:parent-style-name="LS12">
      <style:text-properties style:font-name="Symbol"/>
    </style:style>
    <text:list-style style:name="LS12">
      <text:list-level-style-bullet text:bullet-char="" text:style-name="List12Level0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2Level2" text:level="3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2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2Level4" text:level="5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2Level5" text:level="6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2Level6" text:level="7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2Level7" text:level="8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2Level8" text:level="9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</text:list-style>
    <style:style style:name="List13Level0_0" style:family="text" style:parent-style-name="LS13">
      <style:text-properties style:font-name="Symbol"/>
    </style:style>
    <style:style style:name="List13Level1_0" style:family="text" style:parent-style-name="LS13">
      <style:text-properties style:font-name="Symbol"/>
    </style:style>
    <style:style style:name="List13Level2_0" style:family="text" style:parent-style-name="LS13">
      <style:text-properties style:font-name="Symbol"/>
    </style:style>
    <style:style style:name="List13Level3_0" style:family="text" style:parent-style-name="LS13">
      <style:text-properties style:font-name="Symbol"/>
    </style:style>
    <style:style style:name="List13Level4_0" style:family="text" style:parent-style-name="LS13">
      <style:text-properties style:font-name="Symbol"/>
    </style:style>
    <style:style style:name="List13Level5_0" style:family="text" style:parent-style-name="LS13">
      <style:text-properties style:font-name="Symbol"/>
    </style:style>
    <style:style style:name="List13Level6_0" style:family="text" style:parent-style-name="LS13">
      <style:text-properties style:font-name="Symbol"/>
    </style:style>
    <style:style style:name="List13Level7_0" style:family="text" style:parent-style-name="LS13">
      <style:text-properties style:font-name="Symbol"/>
    </style:style>
    <style:style style:name="List13Level8_0" style:family="text" style:parent-style-name="LS13">
      <style:text-properties style:font-name="Symbol"/>
    </style:style>
    <text:list-style style:name="LS13">
      <text:list-level-style-bullet text:bullet-char="" text:style-name="List13Level0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3Level2" text:level="3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3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3Level4" text:level="5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3Level5" text:level="6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3Level6" text:level="7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3Level7" text:level="8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3Level8" text:level="9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</text:list-style>
    <style:style style:name="List14Level0_0" style:family="text" style:parent-style-name="LS14">
      <style:text-properties style:font-name="Symbol"/>
    </style:style>
    <style:style style:name="List14Level1_0" style:family="text" style:parent-style-name="LS14">
      <style:text-properties style:font-name="Symbol"/>
    </style:style>
    <style:style style:name="List14Level2_0" style:family="text" style:parent-style-name="LS14">
      <style:text-properties style:font-name="Symbol"/>
    </style:style>
    <style:style style:name="List14Level3_0" style:family="text" style:parent-style-name="LS14">
      <style:text-properties style:font-name="Symbol"/>
    </style:style>
    <style:style style:name="List14Level4_0" style:family="text" style:parent-style-name="LS14">
      <style:text-properties style:font-name="Symbol"/>
    </style:style>
    <style:style style:name="List14Level5_0" style:family="text" style:parent-style-name="LS14">
      <style:text-properties style:font-name="Symbol"/>
    </style:style>
    <style:style style:name="List14Level6_0" style:family="text" style:parent-style-name="LS14">
      <style:text-properties style:font-name="Symbol"/>
    </style:style>
    <style:style style:name="List14Level7_0" style:family="text" style:parent-style-name="LS14">
      <style:text-properties style:font-name="Symbol"/>
    </style:style>
    <style:style style:name="List14Level8_0" style:family="text" style:parent-style-name="LS14">
      <style:text-properties style:font-name="Symbol"/>
    </style:style>
    <text:list-style style:name="LS14">
      <text:list-level-style-bullet text:bullet-char="" text:style-name="List14Level0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4Level2" text:level="3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4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4Level4" text:level="5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4Level5" text:level="6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4Level6" text:level="7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4Level7" text:level="8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4Level8" text:level="9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</text:list-style>
    <style:style style:name="List15Level0_0" style:family="text" style:parent-style-name="LS15">
      <style:text-properties style:font-name="Symbol"/>
    </style:style>
    <style:style style:name="List15Level1_0" style:family="text" style:parent-style-name="LS15">
      <style:text-properties style:font-name="Symbol"/>
    </style:style>
    <style:style style:name="List15Level2_0" style:family="text" style:parent-style-name="LS15">
      <style:text-properties style:font-name="Symbol"/>
    </style:style>
    <style:style style:name="List15Level3_0" style:family="text" style:parent-style-name="LS15">
      <style:text-properties style:font-name="Symbol"/>
    </style:style>
    <style:style style:name="List15Level4_0" style:family="text" style:parent-style-name="LS15">
      <style:text-properties style:font-name="Symbol"/>
    </style:style>
    <style:style style:name="List15Level5_0" style:family="text" style:parent-style-name="LS15">
      <style:text-properties style:font-name="Symbol"/>
    </style:style>
    <style:style style:name="List15Level6_0" style:family="text" style:parent-style-name="LS15">
      <style:text-properties style:font-name="Symbol"/>
    </style:style>
    <style:style style:name="List15Level7_0" style:family="text" style:parent-style-name="LS15">
      <style:text-properties style:font-name="Symbol"/>
    </style:style>
    <style:style style:name="List15Level8_0" style:family="text" style:parent-style-name="LS15">
      <style:text-properties style:font-name="Symbol"/>
    </style:style>
    <text:list-style style:name="LS15">
      <text:list-level-style-bullet text:bullet-char="" text:style-name="List15Level0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5Level2" text:level="3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5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5Level4" text:level="5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5Level5" text:level="6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5Level6" text:level="7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5Level7" text:level="8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5Level8" text:level="9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</text:list-style>
    <style:style style:name="List16Level0_0" style:family="text" style:parent-style-name="LS16">
      <style:text-properties style:font-name="Symbol"/>
    </style:style>
    <style:style style:name="List16Level1_0" style:family="text" style:parent-style-name="LS16">
      <style:text-properties style:font-name="Symbol"/>
    </style:style>
    <style:style style:name="List16Level2_0" style:family="text" style:parent-style-name="LS16">
      <style:text-properties style:font-name="Symbol"/>
    </style:style>
    <style:style style:name="List16Level3_0" style:family="text" style:parent-style-name="LS16">
      <style:text-properties style:font-name="Symbol"/>
    </style:style>
    <style:style style:name="List16Level4_0" style:family="text" style:parent-style-name="LS16">
      <style:text-properties style:font-name="Symbol"/>
    </style:style>
    <style:style style:name="List16Level5_0" style:family="text" style:parent-style-name="LS16">
      <style:text-properties style:font-name="Symbol"/>
    </style:style>
    <style:style style:name="List16Level6_0" style:family="text" style:parent-style-name="LS16">
      <style:text-properties style:font-name="Symbol"/>
    </style:style>
    <style:style style:name="List16Level7_0" style:family="text" style:parent-style-name="LS16">
      <style:text-properties style:font-name="Symbol"/>
    </style:style>
    <style:style style:name="List16Level8_0" style:family="text" style:parent-style-name="LS16">
      <style:text-properties style:font-name="Symbol"/>
    </style:style>
    <text:list-style style:name="LS16">
      <text:list-level-style-bullet text:bullet-char="" text:style-name="List16Level0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6Level2" text:level="3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6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6Level4" text:level="5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6Level5" text:level="6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6Level6" text:level="7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6Level7" text:level="8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6Level8" text:level="9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</text:list-style>
    <style:style style:name="List17Level0_0" style:family="text" style:parent-style-name="LS17">
      <style:text-properties style:font-name="Symbol"/>
    </style:style>
    <style:style style:name="List17Level1_0" style:family="text" style:parent-style-name="LS17">
      <style:text-properties style:font-name="Symbol"/>
    </style:style>
    <style:style style:name="List17Level2_0" style:family="text" style:parent-style-name="LS17">
      <style:text-properties style:font-name="Symbol"/>
    </style:style>
    <style:style style:name="List17Level3_0" style:family="text" style:parent-style-name="LS17">
      <style:text-properties style:font-name="Symbol"/>
    </style:style>
    <style:style style:name="List17Level4_0" style:family="text" style:parent-style-name="LS17">
      <style:text-properties style:font-name="Symbol"/>
    </style:style>
    <style:style style:name="List17Level5_0" style:family="text" style:parent-style-name="LS17">
      <style:text-properties style:font-name="Symbol"/>
    </style:style>
    <style:style style:name="List17Level6_0" style:family="text" style:parent-style-name="LS17">
      <style:text-properties style:font-name="Symbol"/>
    </style:style>
    <style:style style:name="List17Level7_0" style:family="text" style:parent-style-name="LS17">
      <style:text-properties style:font-name="Symbol"/>
    </style:style>
    <style:style style:name="List17Level8_0" style:family="text" style:parent-style-name="LS17">
      <style:text-properties style:font-name="Symbol"/>
    </style:style>
    <text:list-style style:name="LS17">
      <text:list-level-style-bullet text:bullet-char="" text:style-name="List17Level0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7Level2" text:level="3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7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7Level4" text:level="5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7Level5" text:level="6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7Level6" text:level="7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7Level7" text:level="8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7Level8" text:level="9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</text:list-style>
    <style:style style:name="List18Level0_0" style:family="text" style:parent-style-name="LS18">
      <style:text-properties style:font-name="Symbol"/>
    </style:style>
    <style:style style:name="List18Level1_0" style:family="text" style:parent-style-name="LS18">
      <style:text-properties style:font-name="Symbol"/>
    </style:style>
    <style:style style:name="List18Level2_0" style:family="text" style:parent-style-name="LS18">
      <style:text-properties style:font-name="Symbol"/>
    </style:style>
    <style:style style:name="List18Level3_0" style:family="text" style:parent-style-name="LS18">
      <style:text-properties style:font-name="Symbol"/>
    </style:style>
    <style:style style:name="List18Level4_0" style:family="text" style:parent-style-name="LS18">
      <style:text-properties style:font-name="Symbol"/>
    </style:style>
    <style:style style:name="List18Level5_0" style:family="text" style:parent-style-name="LS18">
      <style:text-properties style:font-name="Symbol"/>
    </style:style>
    <style:style style:name="List18Level6_0" style:family="text" style:parent-style-name="LS18">
      <style:text-properties style:font-name="Symbol"/>
    </style:style>
    <style:style style:name="List18Level7_0" style:family="text" style:parent-style-name="LS18">
      <style:text-properties style:font-name="Symbol"/>
    </style:style>
    <style:style style:name="List18Level8_0" style:family="text" style:parent-style-name="LS18">
      <style:text-properties style:font-name="Symbol"/>
    </style:style>
    <text:list-style style:name="LS18">
      <text:list-level-style-bullet text:bullet-char="" text:style-name="List18Level0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8Level2" text:level="3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8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8Level4" text:level="5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8Level5" text:level="6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8Level6" text:level="7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8Level7" text:level="8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8Level8" text:level="9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</text:list-style>
    <style:style style:name="List19Level0_0" style:family="text" style:parent-style-name="LS19">
      <style:text-properties style:font-name="Symbol"/>
    </style:style>
    <style:style style:name="List19Level1_0" style:family="text" style:parent-style-name="LS19">
      <style:text-properties style:font-name="Symbol"/>
    </style:style>
    <style:style style:name="List19Level2_0" style:family="text" style:parent-style-name="LS19">
      <style:text-properties style:font-name="Symbol"/>
    </style:style>
    <style:style style:name="List19Level3_0" style:family="text" style:parent-style-name="LS19">
      <style:text-properties style:font-name="Symbol"/>
    </style:style>
    <style:style style:name="List19Level4_0" style:family="text" style:parent-style-name="LS19">
      <style:text-properties style:font-name="Symbol"/>
    </style:style>
    <style:style style:name="List19Level5_0" style:family="text" style:parent-style-name="LS19">
      <style:text-properties style:font-name="Symbol"/>
    </style:style>
    <style:style style:name="List19Level6_0" style:family="text" style:parent-style-name="LS19">
      <style:text-properties style:font-name="Symbol"/>
    </style:style>
    <style:style style:name="List19Level7_0" style:family="text" style:parent-style-name="LS19">
      <style:text-properties style:font-name="Symbol"/>
    </style:style>
    <style:style style:name="List19Level8_0" style:family="text" style:parent-style-name="LS19">
      <style:text-properties style:font-name="Symbol"/>
    </style:style>
    <text:list-style style:name="LS19">
      <text:list-level-style-bullet text:bullet-char="" text:style-name="List19Level0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9Level2" text:level="3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9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9Level4" text:level="5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9Level5" text:level="6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9Level6" text:level="7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9Level7" text:level="8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19Level8" text:level="9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</text:list-style>
    <style:style style:name="List20Level0_0" style:family="text" style:parent-style-name="LS20">
      <style:text-properties style:font-name="Symbol"/>
    </style:style>
    <style:style style:name="List20Level1_0" style:family="text" style:parent-style-name="LS20">
      <style:text-properties style:font-name="Symbol"/>
    </style:style>
    <style:style style:name="List20Level2_0" style:family="text" style:parent-style-name="LS20">
      <style:text-properties style:font-name="Symbol"/>
    </style:style>
    <style:style style:name="List20Level3_0" style:family="text" style:parent-style-name="LS20">
      <style:text-properties style:font-name="Symbol"/>
    </style:style>
    <style:style style:name="List20Level4_0" style:family="text" style:parent-style-name="LS20">
      <style:text-properties style:font-name="Symbol"/>
    </style:style>
    <style:style style:name="List20Level5_0" style:family="text" style:parent-style-name="LS20">
      <style:text-properties style:font-name="Symbol"/>
    </style:style>
    <style:style style:name="List20Level6_0" style:family="text" style:parent-style-name="LS20">
      <style:text-properties style:font-name="Symbol"/>
    </style:style>
    <style:style style:name="List20Level7_0" style:family="text" style:parent-style-name="LS20">
      <style:text-properties style:font-name="Symbol"/>
    </style:style>
    <style:style style:name="List20Level8_0" style:family="text" style:parent-style-name="LS20">
      <style:text-properties style:font-name="Symbol"/>
    </style:style>
    <text:list-style style:name="LS20">
      <text:list-level-style-bullet text:bullet-char="" text:style-name="List20Level0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2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20Level2" text:level="3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20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20Level4" text:level="5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20Level5" text:level="6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20Level6" text:level="7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20Level7" text:level="8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20Level8" text:level="9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</text:list-style>
    <style:style style:name="List21Level0_0" style:family="text" style:parent-style-name="LS21">
      <style:text-properties style:font-name="Symbol"/>
    </style:style>
    <style:style style:name="List21Level1_0" style:family="text" style:parent-style-name="LS21">
      <style:text-properties style:font-name="Symbol"/>
    </style:style>
    <style:style style:name="List21Level2_0" style:family="text" style:parent-style-name="LS21">
      <style:text-properties style:font-name="Symbol"/>
    </style:style>
    <style:style style:name="List21Level3_0" style:family="text" style:parent-style-name="LS21">
      <style:text-properties style:font-name="Symbol"/>
    </style:style>
    <style:style style:name="List21Level4_0" style:family="text" style:parent-style-name="LS21">
      <style:text-properties style:font-name="Symbol"/>
    </style:style>
    <style:style style:name="List21Level5_0" style:family="text" style:parent-style-name="LS21">
      <style:text-properties style:font-name="Symbol"/>
    </style:style>
    <style:style style:name="List21Level6_0" style:family="text" style:parent-style-name="LS21">
      <style:text-properties style:font-name="Symbol"/>
    </style:style>
    <style:style style:name="List21Level7_0" style:family="text" style:parent-style-name="LS21">
      <style:text-properties style:font-name="Symbol"/>
    </style:style>
    <style:style style:name="List21Level8_0" style:family="text" style:parent-style-name="LS21">
      <style:text-properties style:font-name="Symbol"/>
    </style:style>
    <text:list-style style:name="LS21">
      <text:list-level-style-bullet text:bullet-char="" text:style-name="List21Level0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2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21Level2" text:level="3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21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21Level4" text:level="5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21Level5" text:level="6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21Level6" text:level="7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21Level7" text:level="8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21Level8" text:level="9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</text:list-style>
    <style:style style:name="List22Level0_0" style:family="text" style:parent-style-name="LS22">
      <style:text-properties style:font-name="Symbol"/>
    </style:style>
    <style:style style:name="List22Level1_0" style:family="text" style:parent-style-name="LS22">
      <style:text-properties style:font-name="Courier New" style:font-name-complex="Courier New"/>
    </style:style>
    <style:style style:name="List22Level2_0" style:family="text" style:parent-style-name="LS22">
      <style:text-properties style:font-name="Wingdings"/>
    </style:style>
    <style:style style:name="List22Level3_0" style:family="text" style:parent-style-name="LS22">
      <style:text-properties style:font-name="Symbol"/>
    </style:style>
    <style:style style:name="List22Level4_0" style:family="text" style:parent-style-name="LS22">
      <style:text-properties style:font-name="Courier New" style:font-name-complex="Courier New"/>
    </style:style>
    <style:style style:name="List22Level5_0" style:family="text" style:parent-style-name="LS22">
      <style:text-properties style:font-name="Wingdings"/>
    </style:style>
    <style:style style:name="List22Level6_0" style:family="text" style:parent-style-name="LS22">
      <style:text-properties style:font-name="Symbol"/>
    </style:style>
    <style:style style:name="List22Level7_0" style:family="text" style:parent-style-name="LS22">
      <style:text-properties style:font-name="Courier New" style:font-name-complex="Courier New"/>
    </style:style>
    <style:style style:name="List22Level8_0" style:family="text" style:parent-style-name="LS22">
      <style:text-properties style:font-name="Wingdings"/>
    </style:style>
    <text:list-style style:name="LS22">
      <text:list-level-style-bullet text:bullet-char="" text:style-name="List2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22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22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22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22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22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23Level0_0" style:family="text" style:parent-style-name="LS23">
      <style:text-properties style:font-name="Symbol"/>
    </style:style>
    <style:style style:name="List23Level1_0" style:family="text" style:parent-style-name="LS23">
      <style:text-properties style:font-name="Courier New"/>
    </style:style>
    <style:style style:name="List23Level2_0" style:family="text" style:parent-style-name="LS23">
      <style:text-properties style:font-name="Wingdings"/>
    </style:style>
    <style:style style:name="List23Level3_0" style:family="text" style:parent-style-name="LS23">
      <style:text-properties style:font-name="Symbol"/>
    </style:style>
    <style:style style:name="List23Level4_0" style:family="text" style:parent-style-name="LS23">
      <style:text-properties style:font-name="Courier New"/>
    </style:style>
    <style:style style:name="List23Level5_0" style:family="text" style:parent-style-name="LS23">
      <style:text-properties style:font-name="Wingdings"/>
    </style:style>
    <style:style style:name="List23Level6_0" style:family="text" style:parent-style-name="LS23">
      <style:text-properties style:font-name="Symbol"/>
    </style:style>
    <style:style style:name="List23Level7_0" style:family="text" style:parent-style-name="LS23">
      <style:text-properties style:font-name="Courier New"/>
    </style:style>
    <style:style style:name="List23Level8_0" style:family="text" style:parent-style-name="LS23">
      <style:text-properties style:font-name="Wingdings"/>
    </style:style>
    <text:list-style style:name="LS23">
      <text:list-level-style-bullet text:bullet-char="" text:style-name="List2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4Level0_0" style:family="text" style:parent-style-name="LS24">
      <style:text-properties style:font-name="Symbol"/>
    </style:style>
    <style:style style:name="List24Level1_0" style:family="text" style:parent-style-name="LS24">
      <style:text-properties style:font-name="Courier New"/>
    </style:style>
    <style:style style:name="List24Level2_0" style:family="text" style:parent-style-name="LS24">
      <style:text-properties style:font-name="Wingdings"/>
    </style:style>
    <style:style style:name="List24Level3_0" style:family="text" style:parent-style-name="LS24">
      <style:text-properties style:font-name="Symbol"/>
    </style:style>
    <style:style style:name="List24Level4_0" style:family="text" style:parent-style-name="LS24">
      <style:text-properties style:font-name="Courier New"/>
    </style:style>
    <style:style style:name="List24Level5_0" style:family="text" style:parent-style-name="LS24">
      <style:text-properties style:font-name="Wingdings"/>
    </style:style>
    <style:style style:name="List24Level6_0" style:family="text" style:parent-style-name="LS24">
      <style:text-properties style:font-name="Symbol"/>
    </style:style>
    <style:style style:name="List24Level7_0" style:family="text" style:parent-style-name="LS24">
      <style:text-properties style:font-name="Courier New"/>
    </style:style>
    <style:style style:name="List24Level8_0" style:family="text" style:parent-style-name="LS24">
      <style:text-properties style:font-name="Wingdings"/>
    </style:style>
    <text:list-style style:name="LS24">
      <text:list-level-style-bullet text:bullet-char="·" text:style-name="List2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5Level0_0" style:family="text" style:parent-style-name="LS25">
      <style:text-properties style:font-name="Symbol"/>
    </style:style>
    <style:style style:name="List25Level1_0" style:family="text" style:parent-style-name="LS25">
      <style:text-properties style:font-name="Courier New"/>
    </style:style>
    <style:style style:name="List25Level2_0" style:family="text" style:parent-style-name="LS25">
      <style:text-properties style:font-name="Wingdings"/>
    </style:style>
    <style:style style:name="List25Level3_0" style:family="text" style:parent-style-name="LS25">
      <style:text-properties style:font-name="Symbol"/>
    </style:style>
    <style:style style:name="List25Level4_0" style:family="text" style:parent-style-name="LS25">
      <style:text-properties style:font-name="Courier New"/>
    </style:style>
    <style:style style:name="List25Level5_0" style:family="text" style:parent-style-name="LS25">
      <style:text-properties style:font-name="Wingdings"/>
    </style:style>
    <style:style style:name="List25Level6_0" style:family="text" style:parent-style-name="LS25">
      <style:text-properties style:font-name="Symbol"/>
    </style:style>
    <style:style style:name="List25Level7_0" style:family="text" style:parent-style-name="LS25">
      <style:text-properties style:font-name="Courier New"/>
    </style:style>
    <style:style style:name="List25Level8_0" style:family="text" style:parent-style-name="LS25">
      <style:text-properties style:font-name="Wingdings"/>
    </style:style>
    <text:list-style style:name="LS25">
      <text:list-level-style-bullet text:bullet-char="" text:style-name="List2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6Level0_0" style:family="text" style:parent-style-name="LS26">
      <style:text-properties style:font-name="Symbol"/>
    </style:style>
    <style:style style:name="List26Level1_0" style:family="text" style:parent-style-name="LS26">
      <style:text-properties style:font-name="Courier New" style:font-name-complex="Courier New"/>
    </style:style>
    <style:style style:name="List26Level2_0" style:family="text" style:parent-style-name="LS26">
      <style:text-properties style:font-name="Wingdings"/>
    </style:style>
    <style:style style:name="List26Level3_0" style:family="text" style:parent-style-name="LS26">
      <style:text-properties style:font-name="Symbol"/>
    </style:style>
    <style:style style:name="List26Level4_0" style:family="text" style:parent-style-name="LS26">
      <style:text-properties style:font-name="Courier New" style:font-name-complex="Courier New"/>
    </style:style>
    <style:style style:name="List26Level5_0" style:family="text" style:parent-style-name="LS26">
      <style:text-properties style:font-name="Wingdings"/>
    </style:style>
    <style:style style:name="List26Level6_0" style:family="text" style:parent-style-name="LS26">
      <style:text-properties style:font-name="Symbol"/>
    </style:style>
    <style:style style:name="List26Level7_0" style:family="text" style:parent-style-name="LS26">
      <style:text-properties style:font-name="Courier New" style:font-name-complex="Courier New"/>
    </style:style>
    <style:style style:name="List26Level8_0" style:family="text" style:parent-style-name="LS26">
      <style:text-properties style:font-name="Wingdings"/>
    </style:style>
    <text:list-style style:name="LS26">
      <text:list-level-style-bullet text:bullet-char="" text:style-name="List2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7Level0_0" style:family="text" style:parent-style-name="LS27">
      <style:text-properties style:font-name="Symbol"/>
    </style:style>
    <style:style style:name="List27Level1_0" style:family="text" style:parent-style-name="LS27">
      <style:text-properties style:font-name="Courier New" style:font-name-complex="Courier New"/>
    </style:style>
    <style:style style:name="List27Level2_0" style:family="text" style:parent-style-name="LS27">
      <style:text-properties style:font-name="Wingdings"/>
    </style:style>
    <style:style style:name="List27Level3_0" style:family="text" style:parent-style-name="LS27">
      <style:text-properties style:font-name="Symbol"/>
    </style:style>
    <style:style style:name="List27Level4_0" style:family="text" style:parent-style-name="LS27">
      <style:text-properties style:font-name="Courier New" style:font-name-complex="Courier New"/>
    </style:style>
    <style:style style:name="List27Level5_0" style:family="text" style:parent-style-name="LS27">
      <style:text-properties style:font-name="Wingdings"/>
    </style:style>
    <style:style style:name="List27Level6_0" style:family="text" style:parent-style-name="LS27">
      <style:text-properties style:font-name="Symbol"/>
    </style:style>
    <style:style style:name="List27Level7_0" style:family="text" style:parent-style-name="LS27">
      <style:text-properties style:font-name="Courier New" style:font-name-complex="Courier New"/>
    </style:style>
    <style:style style:name="List27Level8_0" style:family="text" style:parent-style-name="LS27">
      <style:text-properties style:font-name="Wingdings"/>
    </style:style>
    <text:list-style style:name="LS27">
      <text:list-level-style-bullet text:bullet-char="" text:style-name="List2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8Level0_0" style:family="text" style:parent-style-name="LS28">
      <style:text-properties style:font-name="Symbol"/>
    </style:style>
    <style:style style:name="List28Level1_0" style:family="text" style:parent-style-name="LS28">
      <style:text-properties style:font-name="Courier New" style:font-name-complex="Courier New"/>
    </style:style>
    <style:style style:name="List28Level2_0" style:family="text" style:parent-style-name="LS28">
      <style:text-properties style:font-name="Wingdings"/>
    </style:style>
    <style:style style:name="List28Level3_0" style:family="text" style:parent-style-name="LS28">
      <style:text-properties style:font-name="Symbol"/>
    </style:style>
    <style:style style:name="List28Level4_0" style:family="text" style:parent-style-name="LS28">
      <style:text-properties style:font-name="Courier New" style:font-name-complex="Courier New"/>
    </style:style>
    <style:style style:name="List28Level5_0" style:family="text" style:parent-style-name="LS28">
      <style:text-properties style:font-name="Wingdings"/>
    </style:style>
    <style:style style:name="List28Level6_0" style:family="text" style:parent-style-name="LS28">
      <style:text-properties style:font-name="Symbol"/>
    </style:style>
    <style:style style:name="List28Level7_0" style:family="text" style:parent-style-name="LS28">
      <style:text-properties style:font-name="Courier New" style:font-name-complex="Courier New"/>
    </style:style>
    <style:style style:name="List28Level8_0" style:family="text" style:parent-style-name="LS28">
      <style:text-properties style:font-name="Wingdings"/>
    </style:style>
    <text:list-style style:name="LS28">
      <text:list-level-style-bullet text:bullet-char="" text:style-name="List2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9Level0_0" style:family="text" style:parent-style-name="LS29">
      <style:text-properties style:font-name="Symbol"/>
    </style:style>
    <style:style style:name="List29Level1_0" style:family="text" style:parent-style-name="LS29">
      <style:text-properties style:font-name="Courier New" style:font-name-complex="Courier New"/>
    </style:style>
    <style:style style:name="List29Level2_0" style:family="text" style:parent-style-name="LS29">
      <style:text-properties style:font-name="Wingdings"/>
    </style:style>
    <style:style style:name="List29Level3_0" style:family="text" style:parent-style-name="LS29">
      <style:text-properties style:font-name="Symbol"/>
    </style:style>
    <style:style style:name="List29Level4_0" style:family="text" style:parent-style-name="LS29">
      <style:text-properties style:font-name="Courier New" style:font-name-complex="Courier New"/>
    </style:style>
    <style:style style:name="List29Level5_0" style:family="text" style:parent-style-name="LS29">
      <style:text-properties style:font-name="Wingdings"/>
    </style:style>
    <style:style style:name="List29Level6_0" style:family="text" style:parent-style-name="LS29">
      <style:text-properties style:font-name="Symbol"/>
    </style:style>
    <style:style style:name="List29Level7_0" style:family="text" style:parent-style-name="LS29">
      <style:text-properties style:font-name="Courier New" style:font-name-complex="Courier New"/>
    </style:style>
    <style:style style:name="List29Level8_0" style:family="text" style:parent-style-name="LS29">
      <style:text-properties style:font-name="Wingdings"/>
    </style:style>
    <text:list-style style:name="LS29">
      <text:list-level-style-bullet text:bullet-char="" text:style-name="List2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0Level0_0" style:family="text" style:parent-style-name="LS30">
      <style:text-properties style:font-name="Symbol"/>
    </style:style>
    <style:style style:name="List30Level1_0" style:family="text" style:parent-style-name="LS30">
      <style:text-properties style:font-name="Symbol"/>
    </style:style>
    <style:style style:name="List30Level2_0" style:family="text" style:parent-style-name="LS30">
      <style:text-properties style:font-name="Wingdings"/>
    </style:style>
    <style:style style:name="List30Level3_0" style:family="text" style:parent-style-name="LS30">
      <style:text-properties style:font-name="Symbol"/>
    </style:style>
    <style:style style:name="List30Level4_0" style:family="text" style:parent-style-name="LS30">
      <style:text-properties style:font-name="Courier New" style:font-name-complex="Courier New"/>
    </style:style>
    <style:style style:name="List30Level5_0" style:family="text" style:parent-style-name="LS30">
      <style:text-properties style:font-name="Wingdings"/>
    </style:style>
    <style:style style:name="List30Level6_0" style:family="text" style:parent-style-name="LS30">
      <style:text-properties style:font-name="Symbol"/>
    </style:style>
    <style:style style:name="List30Level7_0" style:family="text" style:parent-style-name="LS30">
      <style:text-properties style:font-name="Courier New" style:font-name-complex="Courier New"/>
    </style:style>
    <style:style style:name="List30Level8_0" style:family="text" style:parent-style-name="LS30">
      <style:text-properties style:font-name="Wingdings"/>
    </style:style>
    <text:list-style style:name="LS30">
      <text:list-level-style-bullet text:bullet-char="" text:style-name="List3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3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" text:style-name="List3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1Level0_0" style:family="text" style:parent-style-name="LS31">
      <style:text-properties style:font-name="Symbol"/>
    </style:style>
    <style:style style:name="List31Level1_0" style:family="text" style:parent-style-name="LS31">
      <style:text-properties style:font-name="Courier New" style:font-name-complex="Courier New"/>
    </style:style>
    <style:style style:name="List31Level2_0" style:family="text" style:parent-style-name="LS31">
      <style:text-properties style:font-name="Wingdings"/>
    </style:style>
    <style:style style:name="List31Level3_0" style:family="text" style:parent-style-name="LS31">
      <style:text-properties style:font-name="Symbol"/>
    </style:style>
    <style:style style:name="List31Level4_0" style:family="text" style:parent-style-name="LS31">
      <style:text-properties style:font-name="Courier New" style:font-name-complex="Courier New"/>
    </style:style>
    <style:style style:name="List31Level5_0" style:family="text" style:parent-style-name="LS31">
      <style:text-properties style:font-name="Wingdings"/>
    </style:style>
    <style:style style:name="List31Level6_0" style:family="text" style:parent-style-name="LS31">
      <style:text-properties style:font-name="Symbol"/>
    </style:style>
    <style:style style:name="List31Level7_0" style:family="text" style:parent-style-name="LS31">
      <style:text-properties style:font-name="Courier New" style:font-name-complex="Courier New"/>
    </style:style>
    <style:style style:name="List31Level8_0" style:family="text" style:parent-style-name="LS31">
      <style:text-properties style:font-name="Wingdings"/>
    </style:style>
    <text:list-style style:name="LS31">
      <text:list-level-style-bullet text:bullet-char="" text:style-name="List3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2Level0_0" style:family="text" style:parent-style-name="LS32">
      <style:text-properties style:font-name-complex="Times New Roman"/>
    </style:style>
    <style:style style:name="List32Level1_0" style:family="text" style:parent-style-name="LS32">
      <style:text-properties style:font-name="Symbol"/>
    </style:style>
    <style:style style:name="List32Level2_0" style:family="text" style:parent-style-name="LS32">
      <style:text-properties style:font-name-complex="Times New Roman"/>
    </style:style>
    <style:style style:name="List32Level3_0" style:family="text" style:parent-style-name="LS32">
      <style:text-properties style:font-name-complex="Times New Roman"/>
    </style:style>
    <style:style style:name="List32Level4_0" style:family="text" style:parent-style-name="LS32">
      <style:text-properties style:font-name-complex="Times New Roman"/>
    </style:style>
    <style:style style:name="List32Level5_0" style:family="text" style:parent-style-name="LS32">
      <style:text-properties style:font-name-complex="Times New Roman"/>
    </style:style>
    <style:style style:name="List32Level6_0" style:family="text" style:parent-style-name="LS32">
      <style:text-properties style:font-name-complex="Times New Roman"/>
    </style:style>
    <style:style style:name="List32Level7_0" style:family="text" style:parent-style-name="LS32">
      <style:text-properties style:font-name-complex="Times New Roman"/>
    </style:style>
    <style:style style:name="List32Level8_0" style:family="text" style:parent-style-name="LS32">
      <style:text-properties style:font-name-complex="Times New Roman"/>
    </style:style>
    <text:list-style style:name="LS32">
      <text:list-level-style-number style:num-format="1" text:style-name="List3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bullet text:bullet-char="" text:style-name="List32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number style:num-format="i" text:style-name="List32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  <style:text-properties style:font-name-complex="Times New Roman"/>
      </text:list-level-style-number>
      <text:list-level-style-number style:num-format="1" text:style-name="List32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-complex="Times New Roman"/>
      </text:list-level-style-number>
      <text:list-level-style-number style:num-format="a" text:style-name="List32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-complex="Times New Roman"/>
      </text:list-level-style-number>
      <text:list-level-style-number style:num-format="i" text:style-name="List32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  <style:text-properties style:font-name-complex="Times New Roman"/>
      </text:list-level-style-number>
      <text:list-level-style-number style:num-format="1" text:style-name="List32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-complex="Times New Roman"/>
      </text:list-level-style-number>
      <text:list-level-style-number style:num-format="a" text:style-name="List32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-complex="Times New Roman"/>
      </text:list-level-style-number>
      <text:list-level-style-number style:num-format="i" text:style-name="List32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  <style:text-properties style:font-name-complex="Times New Roman"/>
      </text:list-level-style-number>
    </text:list-style>
    <style:style style:name="List33Level0_0" style:family="text" style:parent-style-name="LS33">
      <style:text-properties style:font-name-complex="Times New Roman"/>
    </style:style>
    <style:style style:name="List33Level1_0" style:family="text" style:parent-style-name="LS33">
      <style:text-properties style:font-name="Symbol"/>
    </style:style>
    <style:style style:name="List33Level2_0" style:family="text" style:parent-style-name="LS33">
      <style:text-properties style:font-name="Wingdings"/>
    </style:style>
    <style:style style:name="List33Level3_0" style:family="text" style:parent-style-name="LS33">
      <style:text-properties style:font-name-complex="Times New Roman"/>
    </style:style>
    <style:style style:name="List33Level4_0" style:family="text" style:parent-style-name="LS33">
      <style:text-properties style:font-name-complex="Times New Roman"/>
    </style:style>
    <style:style style:name="List33Level5_0" style:family="text" style:parent-style-name="LS33">
      <style:text-properties style:font-name-complex="Times New Roman"/>
    </style:style>
    <style:style style:name="List33Level6_0" style:family="text" style:parent-style-name="LS33">
      <style:text-properties style:font-name-complex="Times New Roman"/>
    </style:style>
    <style:style style:name="List33Level7_0" style:family="text" style:parent-style-name="LS33">
      <style:text-properties style:font-name-complex="Times New Roman"/>
    </style:style>
    <style:style style:name="List33Level8_0" style:family="text" style:parent-style-name="LS33">
      <style:text-properties style:font-name-complex="Times New Roman"/>
    </style:style>
    <text:list-style style:name="LS33">
      <text:list-level-style-number style:num-format="1" text:style-name="List3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bullet text:bullet-char="" text:style-name="List33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" text:style-name="List33Level2" text:level="3">
        <style:list-level-properties text:space-before="2.858cm" text:min-label-width="0.318cm" fo:text-align="start" text:list-level-position-and-space-mode="label-alignment">
          <style:list-level-label-alignment text:label-followed-by="listtab" fo:margin-left="3.175cm" fo:text-indent="-0.318cm"/>
        </style:list-level-properties>
        <style:text-properties style:font-name="Wingdings"/>
      </text:list-level-style-bullet>
      <text:list-level-style-number style:num-format="1" text:style-name="List33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-complex="Times New Roman"/>
      </text:list-level-style-number>
      <text:list-level-style-number style:num-format="a" text:style-name="List33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-complex="Times New Roman"/>
      </text:list-level-style-number>
      <text:list-level-style-number style:num-format="i" text:style-name="List33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  <style:text-properties style:font-name-complex="Times New Roman"/>
      </text:list-level-style-number>
      <text:list-level-style-number style:num-format="1" text:style-name="List33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-complex="Times New Roman"/>
      </text:list-level-style-number>
      <text:list-level-style-number style:num-format="a" text:style-name="List33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-complex="Times New Roman"/>
      </text:list-level-style-number>
      <text:list-level-style-number style:num-format="i" text:style-name="List33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  <style:text-properties style:font-name-complex="Times New Roman"/>
      </text:list-level-style-number>
    </text:list-style>
    <style:style style:name="List34Level0_0" style:family="text" style:parent-style-name="LS34">
      <style:text-properties style:font-name="Symbol"/>
    </style:style>
    <style:style style:name="List34Level1_0" style:family="text" style:parent-style-name="LS34">
      <style:text-properties style:font-name="Courier New" style:font-name-complex="Courier New"/>
    </style:style>
    <style:style style:name="List34Level2_0" style:family="text" style:parent-style-name="LS34">
      <style:text-properties style:font-name="Wingdings"/>
    </style:style>
    <style:style style:name="List34Level3_0" style:family="text" style:parent-style-name="LS34">
      <style:text-properties style:font-name="Symbol"/>
    </style:style>
    <style:style style:name="List34Level4_0" style:family="text" style:parent-style-name="LS34">
      <style:text-properties style:font-name="Courier New" style:font-name-complex="Courier New"/>
    </style:style>
    <style:style style:name="List34Level5_0" style:family="text" style:parent-style-name="LS34">
      <style:text-properties style:font-name="Wingdings"/>
    </style:style>
    <style:style style:name="List34Level6_0" style:family="text" style:parent-style-name="LS34">
      <style:text-properties style:font-name="Symbol"/>
    </style:style>
    <style:style style:name="List34Level7_0" style:family="text" style:parent-style-name="LS34">
      <style:text-properties style:font-name="Courier New" style:font-name-complex="Courier New"/>
    </style:style>
    <style:style style:name="List34Level8_0" style:family="text" style:parent-style-name="LS34">
      <style:text-properties style:font-name="Wingdings"/>
    </style:style>
    <text:list-style style:name="LS34">
      <text:list-level-style-bullet text:bullet-char="" text:style-name="List3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5Level0_0" style:family="text" style:parent-style-name="LS35">
      <style:text-properties style:font-name="Arial" style:font-name-asian="Times New Roman" style:font-name-complex="Arial"/>
    </style:style>
    <style:style style:name="List35Level1_0" style:family="text" style:parent-style-name="LS35">
      <style:text-properties style:font-name="Courier New" style:font-name-complex="Courier New"/>
    </style:style>
    <style:style style:name="List35Level2_0" style:family="text" style:parent-style-name="LS35">
      <style:text-properties style:font-name="Wingdings"/>
    </style:style>
    <style:style style:name="List35Level3_0" style:family="text" style:parent-style-name="LS35">
      <style:text-properties style:font-name="Symbol"/>
    </style:style>
    <style:style style:name="List35Level4_0" style:family="text" style:parent-style-name="LS35">
      <style:text-properties style:font-name="Courier New" style:font-name-complex="Courier New"/>
    </style:style>
    <style:style style:name="List35Level5_0" style:family="text" style:parent-style-name="LS35">
      <style:text-properties style:font-name="Wingdings"/>
    </style:style>
    <style:style style:name="List35Level6_0" style:family="text" style:parent-style-name="LS35">
      <style:text-properties style:font-name="Symbol"/>
    </style:style>
    <style:style style:name="List35Level7_0" style:family="text" style:parent-style-name="LS35">
      <style:text-properties style:font-name="Courier New" style:font-name-complex="Courier New"/>
    </style:style>
    <style:style style:name="List35Level8_0" style:family="text" style:parent-style-name="LS35">
      <style:text-properties style:font-name="Wingdings"/>
    </style:style>
    <text:list-style style:name="LS35">
      <text:list-level-style-bullet text:bullet-char="-" text:style-name="List3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3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6Level0_0" style:family="text" style:parent-style-name="LS36">
      <style:text-properties style:font-name="Symbol"/>
    </style:style>
    <style:style style:name="List36Level1_0" style:family="text" style:parent-style-name="LS36">
      <style:text-properties style:font-name="Courier New" style:font-name-complex="Courier New"/>
    </style:style>
    <style:style style:name="List36Level2_0" style:family="text" style:parent-style-name="LS36">
      <style:text-properties style:font-name="Wingdings"/>
    </style:style>
    <style:style style:name="List36Level3_0" style:family="text" style:parent-style-name="LS36">
      <style:text-properties style:font-name="Symbol"/>
    </style:style>
    <style:style style:name="List36Level4_0" style:family="text" style:parent-style-name="LS36">
      <style:text-properties style:font-name="Courier New" style:font-name-complex="Courier New"/>
    </style:style>
    <style:style style:name="List36Level5_0" style:family="text" style:parent-style-name="LS36">
      <style:text-properties style:font-name="Wingdings"/>
    </style:style>
    <style:style style:name="List36Level6_0" style:family="text" style:parent-style-name="LS36">
      <style:text-properties style:font-name="Symbol"/>
    </style:style>
    <style:style style:name="List36Level7_0" style:family="text" style:parent-style-name="LS36">
      <style:text-properties style:font-name="Courier New" style:font-name-complex="Courier New"/>
    </style:style>
    <style:style style:name="List36Level8_0" style:family="text" style:parent-style-name="LS36">
      <style:text-properties style:font-name="Wingdings"/>
    </style:style>
    <text:list-style style:name="LS36">
      <text:list-level-style-bullet text:bullet-char="" text:style-name="List3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7Level0_0" style:family="text" style:parent-style-name="LS37">
      <style:text-properties style:font-name="Symbol"/>
    </style:style>
    <style:style style:name="List37Level1_0" style:family="text" style:parent-style-name="LS37">
      <style:text-properties style:font-name="Courier New" style:font-name-complex="Courier New"/>
    </style:style>
    <style:style style:name="List37Level2_0" style:family="text" style:parent-style-name="LS37">
      <style:text-properties style:font-name="Wingdings"/>
    </style:style>
    <style:style style:name="List37Level3_0" style:family="text" style:parent-style-name="LS37">
      <style:text-properties style:font-name="Symbol"/>
    </style:style>
    <style:style style:name="List37Level4_0" style:family="text" style:parent-style-name="LS37">
      <style:text-properties style:font-name="Courier New" style:font-name-complex="Courier New"/>
    </style:style>
    <style:style style:name="List37Level5_0" style:family="text" style:parent-style-name="LS37">
      <style:text-properties style:font-name="Wingdings"/>
    </style:style>
    <style:style style:name="List37Level6_0" style:family="text" style:parent-style-name="LS37">
      <style:text-properties style:font-name="Symbol"/>
    </style:style>
    <style:style style:name="List37Level7_0" style:family="text" style:parent-style-name="LS37">
      <style:text-properties style:font-name="Courier New" style:font-name-complex="Courier New"/>
    </style:style>
    <style:style style:name="List37Level8_0" style:family="text" style:parent-style-name="LS37">
      <style:text-properties style:font-name="Wingdings"/>
    </style:style>
    <text:list-style style:name="LS37">
      <text:list-level-style-bullet text:bullet-char="" text:style-name="List3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8Level0_0" style:family="text" style:parent-style-name="LS38">
      <style:text-properties style:font-name="Symbol"/>
    </style:style>
    <style:style style:name="List38Level1_0" style:family="text" style:parent-style-name="LS38">
      <style:text-properties style:font-name="Courier New" style:font-name-complex="Courier New"/>
    </style:style>
    <style:style style:name="List38Level2_0" style:family="text" style:parent-style-name="LS38">
      <style:text-properties style:font-name="Wingdings"/>
    </style:style>
    <style:style style:name="List38Level3_0" style:family="text" style:parent-style-name="LS38">
      <style:text-properties style:font-name="Symbol"/>
    </style:style>
    <style:style style:name="List38Level4_0" style:family="text" style:parent-style-name="LS38">
      <style:text-properties style:font-name="Courier New" style:font-name-complex="Courier New"/>
    </style:style>
    <style:style style:name="List38Level5_0" style:family="text" style:parent-style-name="LS38">
      <style:text-properties style:font-name="Wingdings"/>
    </style:style>
    <style:style style:name="List38Level6_0" style:family="text" style:parent-style-name="LS38">
      <style:text-properties style:font-name="Symbol"/>
    </style:style>
    <style:style style:name="List38Level7_0" style:family="text" style:parent-style-name="LS38">
      <style:text-properties style:font-name="Courier New" style:font-name-complex="Courier New"/>
    </style:style>
    <style:style style:name="List38Level8_0" style:family="text" style:parent-style-name="LS38">
      <style:text-properties style:font-name="Wingdings"/>
    </style:style>
    <text:list-style style:name="LS38">
      <text:list-level-style-bullet text:bullet-char="" text:style-name="List38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38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38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38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38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38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39Level0_0" style:family="text" style:parent-style-name="LS39">
      <style:text-properties style:font-name="Symbol"/>
    </style:style>
    <style:style style:name="List39Level1_0" style:family="text" style:parent-style-name="LS39">
      <style:text-properties style:font-name="Courier New" style:font-name-complex="Courier New"/>
    </style:style>
    <style:style style:name="List39Level2_0" style:family="text" style:parent-style-name="LS39">
      <style:text-properties style:font-name="Wingdings"/>
    </style:style>
    <style:style style:name="List39Level3_0" style:family="text" style:parent-style-name="LS39">
      <style:text-properties style:font-name="Symbol"/>
    </style:style>
    <style:style style:name="List39Level4_0" style:family="text" style:parent-style-name="LS39">
      <style:text-properties style:font-name="Courier New" style:font-name-complex="Courier New"/>
    </style:style>
    <style:style style:name="List39Level5_0" style:family="text" style:parent-style-name="LS39">
      <style:text-properties style:font-name="Wingdings"/>
    </style:style>
    <style:style style:name="List39Level6_0" style:family="text" style:parent-style-name="LS39">
      <style:text-properties style:font-name="Symbol"/>
    </style:style>
    <style:style style:name="List39Level7_0" style:family="text" style:parent-style-name="LS39">
      <style:text-properties style:font-name="Courier New" style:font-name-complex="Courier New"/>
    </style:style>
    <style:style style:name="List39Level8_0" style:family="text" style:parent-style-name="LS39">
      <style:text-properties style:font-name="Wingdings"/>
    </style:style>
    <text:list-style style:name="LS39">
      <text:list-level-style-bullet text:bullet-char="" text:style-name="List39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39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9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39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39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9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39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39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9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40Level0_0" style:family="text" style:parent-style-name="LS40">
      <style:text-properties style:font-name="Symbol"/>
    </style:style>
    <style:style style:name="List40Level1_0" style:family="text" style:parent-style-name="LS40">
      <style:text-properties style:font-name="Courier New" style:font-name-complex="Courier New"/>
    </style:style>
    <style:style style:name="List40Level2_0" style:family="text" style:parent-style-name="LS40">
      <style:text-properties style:font-name="Wingdings"/>
    </style:style>
    <style:style style:name="List40Level3_0" style:family="text" style:parent-style-name="LS40">
      <style:text-properties style:font-name="Symbol"/>
    </style:style>
    <style:style style:name="List40Level4_0" style:family="text" style:parent-style-name="LS40">
      <style:text-properties style:font-name="Courier New" style:font-name-complex="Courier New"/>
    </style:style>
    <style:style style:name="List40Level5_0" style:family="text" style:parent-style-name="LS40">
      <style:text-properties style:font-name="Wingdings"/>
    </style:style>
    <style:style style:name="List40Level6_0" style:family="text" style:parent-style-name="LS40">
      <style:text-properties style:font-name="Symbol"/>
    </style:style>
    <style:style style:name="List40Level7_0" style:family="text" style:parent-style-name="LS40">
      <style:text-properties style:font-name="Courier New" style:font-name-complex="Courier New"/>
    </style:style>
    <style:style style:name="List40Level8_0" style:family="text" style:parent-style-name="LS40">
      <style:text-properties style:font-name="Wingdings"/>
    </style:style>
    <text:list-style style:name="LS40">
      <text:list-level-style-bullet text:bullet-char="" text:style-name="List4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40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0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40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40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0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40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40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0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41Level0_0" style:family="text" style:parent-style-name="LS41">
      <style:text-properties style:font-name="Symbol"/>
    </style:style>
    <style:style style:name="List41Level1_0" style:family="text" style:parent-style-name="LS41">
      <style:text-properties style:font-name="Courier New" style:font-name-complex="Courier New"/>
    </style:style>
    <style:style style:name="List41Level2_0" style:family="text" style:parent-style-name="LS41">
      <style:text-properties style:font-name="Wingdings"/>
    </style:style>
    <style:style style:name="List41Level3_0" style:family="text" style:parent-style-name="LS41">
      <style:text-properties style:font-name="Symbol"/>
    </style:style>
    <style:style style:name="List41Level4_0" style:family="text" style:parent-style-name="LS41">
      <style:text-properties style:font-name="Courier New" style:font-name-complex="Courier New"/>
    </style:style>
    <style:style style:name="List41Level5_0" style:family="text" style:parent-style-name="LS41">
      <style:text-properties style:font-name="Wingdings"/>
    </style:style>
    <style:style style:name="List41Level6_0" style:family="text" style:parent-style-name="LS41">
      <style:text-properties style:font-name="Symbol"/>
    </style:style>
    <style:style style:name="List41Level7_0" style:family="text" style:parent-style-name="LS41">
      <style:text-properties style:font-name="Courier New" style:font-name-complex="Courier New"/>
    </style:style>
    <style:style style:name="List41Level8_0" style:family="text" style:parent-style-name="LS41">
      <style:text-properties style:font-name="Wingdings"/>
    </style:style>
    <text:list-style style:name="LS41">
      <text:list-level-style-bullet text:bullet-char="" text:style-name="List4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41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1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41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41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1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41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41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1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42Level0_0" style:family="text" style:parent-style-name="LS42">
      <style:text-properties style:font-name="Symbol"/>
    </style:style>
    <style:style style:name="List42Level1_0" style:family="text" style:parent-style-name="LS42">
      <style:text-properties style:font-name="Courier New" style:font-name-complex="Courier New"/>
    </style:style>
    <style:style style:name="List42Level2_0" style:family="text" style:parent-style-name="LS42">
      <style:text-properties style:font-name="Wingdings"/>
    </style:style>
    <style:style style:name="List42Level3_0" style:family="text" style:parent-style-name="LS42">
      <style:text-properties style:font-name="Symbol"/>
    </style:style>
    <style:style style:name="List42Level4_0" style:family="text" style:parent-style-name="LS42">
      <style:text-properties style:font-name="Courier New" style:font-name-complex="Courier New"/>
    </style:style>
    <style:style style:name="List42Level5_0" style:family="text" style:parent-style-name="LS42">
      <style:text-properties style:font-name="Wingdings"/>
    </style:style>
    <style:style style:name="List42Level6_0" style:family="text" style:parent-style-name="LS42">
      <style:text-properties style:font-name="Symbol"/>
    </style:style>
    <style:style style:name="List42Level7_0" style:family="text" style:parent-style-name="LS42">
      <style:text-properties style:font-name="Courier New" style:font-name-complex="Courier New"/>
    </style:style>
    <style:style style:name="List42Level8_0" style:family="text" style:parent-style-name="LS42">
      <style:text-properties style:font-name="Wingdings"/>
    </style:style>
    <text:list-style style:name="LS42">
      <text:list-level-style-bullet text:bullet-char="" text:style-name="List4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42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2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42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42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2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42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42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2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43Level0_0" style:family="text" style:parent-style-name="LS43">
      <style:text-properties style:font-name="Symbol"/>
    </style:style>
    <style:style style:name="List43Level1_0" style:family="text" style:parent-style-name="LS43">
      <style:text-properties style:font-name="Arial" style:font-name-asian="Times New Roman" style:font-name-complex="Arial"/>
    </style:style>
    <style:style style:name="List43Level2_0" style:family="text" style:parent-style-name="LS43">
      <style:text-properties style:font-name="Wingdings"/>
    </style:style>
    <style:style style:name="List43Level3_0" style:family="text" style:parent-style-name="LS43">
      <style:text-properties style:font-name="Symbol"/>
    </style:style>
    <style:style style:name="List43Level4_0" style:family="text" style:parent-style-name="LS43">
      <style:text-properties style:font-name="Courier New" style:font-name-complex="Courier New"/>
    </style:style>
    <style:style style:name="List43Level5_0" style:family="text" style:parent-style-name="LS43">
      <style:text-properties style:font-name="Wingdings"/>
    </style:style>
    <style:style style:name="List43Level6_0" style:family="text" style:parent-style-name="LS43">
      <style:text-properties style:font-name="Symbol"/>
    </style:style>
    <style:style style:name="List43Level7_0" style:family="text" style:parent-style-name="LS43">
      <style:text-properties style:font-name="Courier New" style:font-name-complex="Courier New"/>
    </style:style>
    <style:style style:name="List43Level8_0" style:family="text" style:parent-style-name="LS43">
      <style:text-properties style:font-name="Wingdings"/>
    </style:style>
    <text:list-style style:name="LS43">
      <text:list-level-style-bullet text:bullet-char="" text:style-name="List4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•" text:style-name="List4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" text:style-name="List4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44">
      <text:list-level-style-number style:num-format="1" text:style-name="List4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44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44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44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44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44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44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44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44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45">
      <text:list-level-style-number style:num-format="1" text:style-name="List4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4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4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4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4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4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4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4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4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46Level0_0" style:family="text" style:parent-style-name="LS46">
      <style:text-properties style:font-name="Symbol"/>
    </style:style>
    <style:style style:name="List46Level1_0" style:family="text" style:parent-style-name="LS46">
      <style:text-properties style:font-name="Courier New" style:font-name-complex="Courier New"/>
    </style:style>
    <style:style style:name="List46Level2_0" style:family="text" style:parent-style-name="LS46">
      <style:text-properties style:font-name="Wingdings"/>
    </style:style>
    <style:style style:name="List46Level3_0" style:family="text" style:parent-style-name="LS46">
      <style:text-properties style:font-name="Symbol"/>
    </style:style>
    <style:style style:name="List46Level4_0" style:family="text" style:parent-style-name="LS46">
      <style:text-properties style:font-name="Courier New" style:font-name-complex="Courier New"/>
    </style:style>
    <style:style style:name="List46Level5_0" style:family="text" style:parent-style-name="LS46">
      <style:text-properties style:font-name="Wingdings"/>
    </style:style>
    <style:style style:name="List46Level6_0" style:family="text" style:parent-style-name="LS46">
      <style:text-properties style:font-name="Symbol"/>
    </style:style>
    <style:style style:name="List46Level7_0" style:family="text" style:parent-style-name="LS46">
      <style:text-properties style:font-name="Courier New" style:font-name-complex="Courier New"/>
    </style:style>
    <style:style style:name="List46Level8_0" style:family="text" style:parent-style-name="LS46">
      <style:text-properties style:font-name="Wingdings"/>
    </style:style>
    <text:list-style style:name="LS46">
      <text:list-level-style-bullet text:bullet-char="" text:style-name="List4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47">
      <text:list-level-style-number style:num-format="1" text:style-name="List4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47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47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47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47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47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47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47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47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48Level0_0" style:family="text" style:parent-style-name="LS48">
      <style:text-properties style:font-name="Symbol"/>
    </style:style>
    <text:list-style style:name="LS48">
      <text:list-level-style-bullet text:bullet-char="" text:style-name="List48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number style:num-format="a" text:style-name="List48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48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48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48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48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48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48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48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49Level0_0" style:family="text" style:parent-style-name="LS49">
      <style:text-properties style:font-name="Symbol"/>
    </style:style>
    <text:list-style style:name="LS49">
      <text:list-level-style-bullet text:bullet-char="" text:style-name="List49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number style:num-format="a" text:style-name="List49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49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49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49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49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49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49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49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50Level0_0" style:family="text" style:parent-style-name="LS50">
      <style:text-properties style:font-name="Symbol" fo:font-size="10pt" style:font-size-asian="10pt"/>
    </style:style>
    <style:style style:name="List50Level1_0" style:family="text" style:parent-style-name="LS50">
      <style:text-properties style:font-name="Courier New" fo:font-size="10pt" style:font-size-asian="10pt"/>
    </style:style>
    <style:style style:name="List50Level2_0" style:family="text" style:parent-style-name="LS50">
      <style:text-properties style:font-name="Wingdings" fo:font-size="10pt" style:font-size-asian="10pt"/>
    </style:style>
    <style:style style:name="List50Level3_0" style:family="text" style:parent-style-name="LS50">
      <style:text-properties style:font-name="Wingdings" fo:font-size="10pt" style:font-size-asian="10pt"/>
    </style:style>
    <style:style style:name="List50Level4_0" style:family="text" style:parent-style-name="LS50">
      <style:text-properties style:font-name="Wingdings" fo:font-size="10pt" style:font-size-asian="10pt"/>
    </style:style>
    <style:style style:name="List50Level5_0" style:family="text" style:parent-style-name="LS50">
      <style:text-properties style:font-name="Wingdings" fo:font-size="10pt" style:font-size-asian="10pt"/>
    </style:style>
    <style:style style:name="List50Level6_0" style:family="text" style:parent-style-name="LS50">
      <style:text-properties style:font-name="Wingdings" fo:font-size="10pt" style:font-size-asian="10pt"/>
    </style:style>
    <style:style style:name="List50Level7_0" style:family="text" style:parent-style-name="LS50">
      <style:text-properties style:font-name="Wingdings" fo:font-size="10pt" style:font-size-asian="10pt"/>
    </style:style>
    <style:style style:name="List50Level8_0" style:family="text" style:parent-style-name="LS50">
      <style:text-properties style:font-name="Wingdings" fo:font-size="10pt" style:font-size-asian="10pt"/>
    </style:style>
    <text:list-style style:name="LS50">
      <text:list-level-style-bullet text:bullet-char="" text:style-name="List5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5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5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text:list-style style:name="LS51">
      <text:list-level-style-number style:num-format="1" text:style-name="List5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5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5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5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5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5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5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5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5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52">
      <text:list-level-style-number style:num-format="1" text:style-name="List5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52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52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52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52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52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52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52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52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53">
      <text:list-level-style-number style:num-format="1" text:style-name="List5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5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53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5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5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5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5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5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5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54Level0" style:family="text" style:parent-style-name="LS22">
      <style:text-properties style:font-name="Symbol"/>
    </style:style>
    <style:style style:name="List54Level1" style:family="text" style:parent-style-name="LS22">
      <style:text-properties style:font-name="Courier New" style:font-name-complex="Courier New"/>
    </style:style>
    <style:style style:name="List54Level2" style:family="text" style:parent-style-name="LS22">
      <style:text-properties style:font-name="Wingdings"/>
    </style:style>
    <style:style style:name="List54Level3" style:family="text" style:parent-style-name="LS22">
      <style:text-properties style:font-name="Symbol"/>
    </style:style>
    <style:style style:name="List54Level4" style:family="text" style:parent-style-name="LS22">
      <style:text-properties style:font-name="Courier New" style:font-name-complex="Courier New"/>
    </style:style>
    <style:style style:name="List54Level5" style:family="text" style:parent-style-name="LS22">
      <style:text-properties style:font-name="Wingdings"/>
    </style:style>
    <style:style style:name="List54Level6" style:family="text" style:parent-style-name="LS22">
      <style:text-properties style:font-name="Symbol"/>
    </style:style>
    <style:style style:name="List54Level7" style:family="text" style:parent-style-name="LS22">
      <style:text-properties style:font-name="Courier New" style:font-name-complex="Courier New"/>
    </style:style>
    <style:style style:name="List54Level8" style:family="text" style:parent-style-name="LS22">
      <style:text-properties style:font-name="Wingdings"/>
    </style:style>
    <text:list-style style:name="LS54">
      <text:list-level-style-bullet text:bullet-char="" text:style-name="List5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54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4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54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54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4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54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54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4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text:list-style style:name="LS55">
      <text:list-level-style-number style:num-format="1" text:style-name="List5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55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55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55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55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55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55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55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55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56Level0" style:family="text">
      <style:text-properties style:font-name="Symbol"/>
    </style:style>
    <style:style style:name="List56Level1" style:family="text">
      <style:text-properties style:font-name="Courier New" style:font-name-complex="Courier New"/>
    </style:style>
    <style:style style:name="List56Level2" style:family="text">
      <style:text-properties style:font-name="Wingdings"/>
    </style:style>
    <style:style style:name="List56Level3" style:family="text">
      <style:text-properties style:font-name="Symbol"/>
    </style:style>
    <style:style style:name="List56Level4" style:family="text">
      <style:text-properties style:font-name="Courier New" style:font-name-complex="Courier New"/>
    </style:style>
    <style:style style:name="List56Level5" style:family="text">
      <style:text-properties style:font-name="Wingdings"/>
    </style:style>
    <style:style style:name="List56Level6" style:family="text">
      <style:text-properties style:font-name="Symbol"/>
    </style:style>
    <style:style style:name="List56Level7" style:family="text">
      <style:text-properties style:font-name="Courier New" style:font-name-complex="Courier New"/>
    </style:style>
    <style:style style:name="List56Level8" style:family="text">
      <style:text-properties style:font-name="Wingdings"/>
    </style:style>
    <text:list-style style:name="LS56">
      <text:list-level-style-bullet text:bullet-char="" text:style-name="List56Level0" text:level="1">
        <style:list-level-properties text:space-before="0.746cm" text:min-label-width="0.635cm" fo:text-align="start" text:list-level-position-and-space-mode="label-alignment">
          <style:list-level-label-alignment text:label-followed-by="listtab" fo:margin-left="1.381cm" fo:text-indent="-0.635cm"/>
        </style:list-level-properties>
        <style:text-properties style:font-name="Symbol"/>
      </text:list-level-style-bullet>
      <text:list-level-style-bullet text:bullet-char="o" text:style-name="List56Level1" text:level="2">
        <style:list-level-properties text:space-before="2.016cm" text:min-label-width="0.635cm" fo:text-align="start" text:list-level-position-and-space-mode="label-alignment">
          <style:list-level-label-alignment text:label-followed-by="listtab" fo:margin-left="2.651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6Level2" text:level="3">
        <style:list-level-properties text:space-before="3.286cm" text:min-label-width="0.635cm" fo:text-align="start" text:list-level-position-and-space-mode="label-alignment">
          <style:list-level-label-alignment text:label-followed-by="listtab" fo:margin-left="3.921cm" fo:text-indent="-0.635cm"/>
        </style:list-level-properties>
        <style:text-properties style:font-name="Wingdings"/>
      </text:list-level-style-bullet>
      <text:list-level-style-bullet text:bullet-char="" text:style-name="List56Level3" text:level="4">
        <style:list-level-properties text:space-before="4.556cm" text:min-label-width="0.635cm" fo:text-align="start" text:list-level-position-and-space-mode="label-alignment">
          <style:list-level-label-alignment text:label-followed-by="listtab" fo:margin-left="5.191cm" fo:text-indent="-0.635cm"/>
        </style:list-level-properties>
        <style:text-properties style:font-name="Symbol"/>
      </text:list-level-style-bullet>
      <text:list-level-style-bullet text:bullet-char="o" text:style-name="List56Level4" text:level="5">
        <style:list-level-properties text:space-before="5.826cm" text:min-label-width="0.635cm" fo:text-align="start" text:list-level-position-and-space-mode="label-alignment">
          <style:list-level-label-alignment text:label-followed-by="listtab" fo:margin-left="6.461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6Level5" text:level="6">
        <style:list-level-properties text:space-before="7.096cm" text:min-label-width="0.635cm" fo:text-align="start" text:list-level-position-and-space-mode="label-alignment">
          <style:list-level-label-alignment text:label-followed-by="listtab" fo:margin-left="7.731cm" fo:text-indent="-0.635cm"/>
        </style:list-level-properties>
        <style:text-properties style:font-name="Wingdings"/>
      </text:list-level-style-bullet>
      <text:list-level-style-bullet text:bullet-char="" text:style-name="List56Level6" text:level="7">
        <style:list-level-properties text:space-before="8.366cm" text:min-label-width="0.635cm" fo:text-align="start" text:list-level-position-and-space-mode="label-alignment">
          <style:list-level-label-alignment text:label-followed-by="listtab" fo:margin-left="9.001cm" fo:text-indent="-0.635cm"/>
        </style:list-level-properties>
        <style:text-properties style:font-name="Symbol"/>
      </text:list-level-style-bullet>
      <text:list-level-style-bullet text:bullet-char="o" text:style-name="List56Level7" text:level="8">
        <style:list-level-properties text:space-before="9.636cm" text:min-label-width="0.635cm" fo:text-align="start" text:list-level-position-and-space-mode="label-alignment">
          <style:list-level-label-alignment text:label-followed-by="listtab" fo:margin-left="10.271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6Level8" text:level="9">
        <style:list-level-properties text:space-before="10.906cm" text:min-label-width="0.635cm" fo:text-align="start" text:list-level-position-and-space-mode="label-alignment">
          <style:list-level-label-alignment text:label-followed-by="listtab" fo:margin-left="11.541cm" fo:text-indent="-0.635cm"/>
        </style:list-level-properties>
        <style:text-properties style:font-name="Wingdings"/>
      </text:list-level-style-bullet>
    </text:list-style>
    <text:list-style style:name="LS57">
      <text:list-level-style-number style:num-format="1" text:style-name="List57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5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57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5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5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57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5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5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57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58Level0" style:family="text">
      <style:text-properties style:font-name="Arial" style:font-name-asian="Times New Roman" style:font-name-complex="Arial"/>
    </style:style>
    <style:style style:name="List58Level1" style:family="text">
      <style:text-properties style:font-name="Courier New" style:font-name-complex="Courier New"/>
    </style:style>
    <style:style style:name="List58Level2" style:family="text">
      <style:text-properties style:font-name="Wingdings"/>
    </style:style>
    <style:style style:name="List58Level3" style:family="text">
      <style:text-properties style:font-name="Symbol"/>
    </style:style>
    <style:style style:name="List58Level4" style:family="text">
      <style:text-properties style:font-name="Courier New" style:font-name-complex="Courier New"/>
    </style:style>
    <style:style style:name="List58Level5" style:family="text">
      <style:text-properties style:font-name="Wingdings"/>
    </style:style>
    <style:style style:name="List58Level6" style:family="text">
      <style:text-properties style:font-name="Symbol"/>
    </style:style>
    <style:style style:name="List58Level7" style:family="text">
      <style:text-properties style:font-name="Courier New" style:font-name-complex="Courier New"/>
    </style:style>
    <style:style style:name="List58Level8" style:family="text">
      <style:text-properties style:font-name="Wingdings"/>
    </style:style>
    <text:list-style style:name="LS58">
      <text:list-level-style-bullet text:bullet-char="-" text:style-name="List5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5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9Level0" style:family="text">
      <style:text-properties style:font-name="Symbol" fo:font-size="10pt" style:font-size-asian="10pt"/>
    </style:style>
    <style:style style:name="List59Level1" style:family="text">
      <style:text-properties style:font-name="Symbol" fo:font-size="10pt" style:font-size-asian="10pt"/>
    </style:style>
    <style:style style:name="List59Level2" style:family="text">
      <style:text-properties style:font-name="Symbol" fo:font-size="10pt" style:font-size-asian="10pt"/>
    </style:style>
    <style:style style:name="List59Level3" style:family="text">
      <style:text-properties style:font-name="Symbol" fo:font-size="10pt" style:font-size-asian="10pt"/>
    </style:style>
    <style:style style:name="List59Level4" style:family="text">
      <style:text-properties style:font-name="Symbol" fo:font-size="10pt" style:font-size-asian="10pt"/>
    </style:style>
    <style:style style:name="List59Level5" style:family="text">
      <style:text-properties style:font-name="Symbol" fo:font-size="10pt" style:font-size-asian="10pt"/>
    </style:style>
    <style:style style:name="List59Level6" style:family="text">
      <style:text-properties style:font-name="Symbol" fo:font-size="10pt" style:font-size-asian="10pt"/>
    </style:style>
    <style:style style:name="List59Level7" style:family="text">
      <style:text-properties style:font-name="Symbol" fo:font-size="10pt" style:font-size-asian="10pt"/>
    </style:style>
    <style:style style:name="List59Level8" style:family="text">
      <style:text-properties style:font-name="Symbol" fo:font-size="10pt" style:font-size-asian="10pt"/>
    </style:style>
    <text:list-style style:name="LS59">
      <text:list-level-style-bullet text:bullet-char="" text:style-name="List5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5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49cm" fo:padding-bottom="0cm" fo:margin-bottom="1.249cm" fo:padding-left="0cm" fo:margin-left="2.54cm" fo:padding-right="0cm" fo:margin-right="2.54cm"/>
      <style:header-style>
        <style:header-footer-properties fo:min-height="0.002cm" style:dynamic-spacing="true"/>
      </style:header-style>
      <style:footer-style>
        <style:header-footer-properties fo:min-height="0.002cm" style:dynamic-spacing="true"/>
      </style:footer-style>
    </style:page-layout>
    <style:style style:name="P1" style:family="paragraph" style:parent-style-name="Normal" style:master-page-name="Standard">
      <style:paragraph-properties fo:line-height="108%"/>
      <style:text-properties fo:font-size="11pt" style:font-size-asian="11pt" style:font-size-complex="11pt" fo:font-weight="bold" style:font-weight-asian="bold"/>
    </style:style>
    <style:style style:name="P2" style:family="paragraph" style:parent-style-name="Normal">
      <style:paragraph-properties fo:line-height="108%"/>
    </style:style>
  </office:automatic-styles>
  <office:master-styles>
    <style:master-page style:name="Standard" style:page-layout-name="pm1">
      <style:header>
        <text:p text:style-name="P1"/>
      </style:header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Annual Review</dc:title>
    <meta:initial-creator>Feven Melaku</meta:initial-creator>
    <meta:creation-date>2026-06-25T07:41:00</meta:creation-date>
    <dc:creator>Biruh Gemeda</dc:creator>
    <dc:date>2026-07-01T17:06:00</dc:date>
    <meta:editing-cycles>240</meta:editing-cycles>
    <meta:editing-duration>PT47H47M</meta:editing-duration>
    <meta:document-statistic meta:page-count="28" meta:paragraph-count="224" meta:row-count="797" meta:word-count="16791" meta:character-count="112276" meta:non-whitespace-character-count="95709"/>
    <meta:user-defined meta:name="Business Document Type">Annual review</meta:user-defined>
    <meta:user-defined meta:name="ClassificationContentMarkingFooterFontProps">#000000,10,Calibri</meta:user-defined>
    <meta:user-defined meta:name="ClassificationContentMarkingFooterShapeIds">5,6,7</meta:user-defined>
    <meta:user-defined meta:name="ClassificationContentMarkingFooterText">OFFICIAL</meta:user-defined>
    <meta:user-defined meta:name="ClassificationContentMarkingHeaderFontProps">#000000,10,Calibri</meta:user-defined>
    <meta:user-defined meta:name="ClassificationContentMarkingHeaderShapeIds">2,3,4</meta:user-defined>
    <meta:user-defined meta:name="ClassificationContentMarkingHeaderText">OFFICIAL</meta:user-defined>
    <meta:user-defined meta:name="ContentTypeId">0x010100A9E804AD2130B047BEB1B1355903FA590700B96720570873DC41949884CE3847F5C8</meta:user-defined>
    <meta:user-defined meta:name="MSIP_Label_9e9cc48d-6fba-4c12-9882-137473def580_ActionId">d4919ea7-280d-4e60-8528-17827166ba9a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Privileged</meta:user-defined>
    <meta:user-defined meta:name="MSIP_Label_9e9cc48d-6fba-4c12-9882-137473def580_Name">Official</meta:user-defined>
    <meta:user-defined meta:name="MSIP_Label_9e9cc48d-6fba-4c12-9882-137473def580_SetDate">2022-06-19T02:53:36Z</meta:user-defined>
    <meta:user-defined meta:name="MSIP_Label_9e9cc48d-6fba-4c12-9882-137473def580_SiteId">d3a2d0d3-7cc8-4f52-bbf9-85bd43d94279</meta:user-defined>
    <meta:user-defined meta:name="MSIP_Label_e4c996da-17fa-4fc5-8989-2758fb4cf86b_ActionId">919708a4-416e-499e-8edc-0000a189eb48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6-16T13:10:56Z</meta:user-defined>
    <meta:user-defined meta:name="MSIP_Label_e4c996da-17fa-4fc5-8989-2758fb4cf86b_SiteId">cdf709af-1a18-4c74-bd93-6d14a64d73b3</meta:user-defined>
  </office:meta>
</office:document-meta>
</file>