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center" fo:margin-top="0cm"/>
    </style:style>
    <style:style style:name="T1_1" style:family="text">
      <style:text-properties fo:font-style="normal" style:font-style-asian="normal"/>
    </style:style>
    <style:style style:name="T1_2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5.743cm"/>
    </style:style>
    <style:style style:name="Column2" style:family="table-column">
      <style:table-column-properties style:column-width="5.001cm"/>
    </style:style>
    <style:style style:name="Column3" style:family="table-column">
      <style:table-column-properties style:column-width="5.159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81cm"/>
    </style:style>
    <style:style style:name="Column5" style:family="table-column">
      <style:table-column-properties style:column-width="1.951cm"/>
    </style:style>
    <style:style style:name="Column6" style:family="table-column">
      <style:table-column-properties style:column-width="1.951cm"/>
    </style:style>
    <style:style style:name="Column7" style:family="table-column">
      <style:table-column-properties style:column-width="1.951cm"/>
    </style:style>
    <style:style style:name="Column8" style:family="table-column">
      <style:table-column-properties style:column-width="1.247cm"/>
    </style:style>
    <style:style style:name="Column9" style:family="table-column">
      <style:table-column-properties style:column-width="1.247cm"/>
    </style:style>
    <style:style style:name="Column10" style:family="table-column">
      <style:table-column-properties style:column-width="1.249cm"/>
    </style:style>
    <style:style style:name="Column11" style:family="table-column">
      <style:table-column-properties style:column-width="1.249cm"/>
    </style:style>
    <style:style style:name="Column12" style:family="table-column">
      <style:table-column-properties style:column-width="1.249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FR1" style:family="graphic" style:parent-style-name="Normal">
      <style:graphic-properties draw:stroke="solid" svg:stroke-width="0.018cm" svg:stroke-color="#000000" draw:fill-color="#b3c6e7" fo:background-color="#b3c6e7" fo:border-top="#000000 0.018cm solid" fo:margin-top="0.127cm" fo:border-bottom="#000000 0.018cm solid" fo:margin-bottom="0.127cm" fo:border-left="#000000 0.018cm solid" fo:margin-left="0.318cm" fo:border-right="#000000 0.018cm solid" fo:margin-right="0.318cm" style:horizontal-pos="righ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>
      <style:text-properties fo:font-size="14pt" style:font-size-asian="14pt" style:font-size-complex="14pt" fo:font-weight="bold" style:font-weight-asian="bold" style:font-weight-complex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/>
    <style:style style:name="T4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4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44" style:family="paragraph" style:parent-style-name="Normal">
      <style:paragraph-properties fo:line-height="100%" fo:margin-bottom="0cm"/>
    </style:style>
    <style:style style:name="T44_1" style:family="text"/>
    <style:style style:name="T44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style:font-weight-complex="bold"/>
    </style:style>
    <style:style style:name="P47" style:family="paragraph" style:parent-style-name="Normal">
      <style:paragraph-properties fo:margin-top="0.423cm"/>
    </style:style>
    <style:style style:name="T47_1" style:family="text">
      <style:text-properties fo:font-size="11pt" style:font-size-asian="11pt" style:font-size-complex="11pt" fo:font-weight="bold" style:font-weight-asian="bold"/>
    </style:style>
    <style:style style:name="P48" style:family="paragraph" style:parent-style-name="Normal">
      <style:paragraph-properties fo:margin-top="0.071cm" fo:margin-bottom="0.071cm"/>
      <style:text-properties fo:font-size="4pt" style:font-size-asian="4pt" style:font-name-complex="Arial" style:font-size-complex="4pt"/>
    </style:style>
    <style:style style:name="P49" style:family="paragraph" style:parent-style-name="Normal"/>
    <style:style style:name="T49_1" style:family="text">
      <style:text-properties fo:font-size="11pt" style:font-name-asian="Arial" style:font-size-asian="11pt" style:font-name-complex="Arial" style:font-size-complex="11pt"/>
    </style:style>
    <style:style style:name="P50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51" style:family="paragraph" style:parent-style-name="Normal"/>
    <style:style style:name="T51_1" style:family="text">
      <style:text-properties fo:font-size="11pt" style:font-name-asian="Arial" style:font-size-asian="11pt" style:font-name-complex="Arial" style:font-size-complex="11pt"/>
    </style:style>
    <style:style style:name="T51_2" style:family="text">
      <style:text-properties fo:font-size="11pt" style:font-name-asian="Arial" style:font-size-asian="11pt" style:font-name-complex="Arial" style:font-size-complex="11pt"/>
    </style:style>
    <style:style style:name="T51_3" style:family="text">
      <style:text-properties fo:font-size="11pt" style:font-name-asian="Arial" style:font-size-asian="11pt" style:font-name-complex="Arial" style:font-size-complex="11pt"/>
    </style:style>
    <style:style style:name="T51_4" style:family="text">
      <style:text-properties fo:font-size="11pt" style:font-name-asian="Arial" style:font-size-asian="11pt" style:font-name-complex="Arial" style:font-size-complex="11pt"/>
    </style:style>
    <style:style style:name="P52" style:family="paragraph" style:parent-style-name="Normal">
      <style:text-properties fo:background-color="#ffff00" fo:font-size="11pt" style:font-name-asian="Arial" style:font-size-asian="11pt" style:font-name-complex="Arial" style:font-size-complex="11pt" style:font-weight-complex="bold"/>
    </style:style>
    <style:style style:name="P53" style:family="paragraph" style:parent-style-name="Normal"/>
    <style:style style:name="T53_1" style:family="text">
      <style:text-properties fo:font-size="11pt" style:font-size-asian="11pt" style:font-name-complex="Arial" style:font-size-complex="11pt" style:font-weight-complex="bold"/>
    </style:style>
    <style:style style:name="T53_2" style:family="text">
      <style:text-properties fo:font-size="11pt" style:font-size-asian="11pt" style:font-name-complex="Arial" style:font-size-complex="11pt" style:font-weight-complex="bold"/>
    </style:style>
    <style:style style:name="T53_3" style:family="text">
      <style:text-properties fo:font-size="11pt" style:font-size-asian="11pt" style:font-name-complex="Arial" style:font-size-complex="11pt" style:font-weight-complex="bold"/>
    </style:style>
    <style:style style:name="T53_4" style:family="text">
      <style:text-properties fo:font-size="11pt" style:font-size-asian="11pt" style:font-name-complex="Arial" style:font-size-complex="11pt" fo:language-asian="en" fo:country-asian="GB"/>
    </style:style>
    <style:style style:name="T53_5" style:family="text">
      <style:text-properties fo:font-size="11pt" style:font-size-asian="11pt" style:font-name-complex="Arial" style:font-size-complex="11pt" fo:language-asian="en" fo:country-asian="GB"/>
    </style:style>
    <style:style style:name="T53_6" style:family="text">
      <style:text-properties fo:font-size="11pt" style:font-size-asian="11pt" style:font-name-complex="Arial" style:font-size-complex="11pt" fo:language-asian="en" fo:country-asian="GB"/>
    </style:style>
    <style:style style:name="P54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55" style:family="paragraph" style:parent-style-name="Normal"/>
    <style:style style:name="T55_1" style:family="text">
      <style:text-properties fo:font-size="11pt" style:font-size-asian="11pt" style:font-name-complex="Arial" style:font-size-complex="11pt" fo:language-asian="en" fo:country-asian="GB"/>
    </style:style>
    <style:style style:name="T55_2" style:family="text">
      <style:text-properties fo:font-size="11pt" style:font-size-asian="11pt" style:font-name-complex="Arial" style:font-size-complex="11pt" fo:language-asian="en" fo:country-asian="GB"/>
    </style:style>
    <style:style style:name="T55_3" style:family="text">
      <style:text-properties fo:font-size="11pt" style:font-size-asian="11pt" style:font-name-complex="Arial" style:font-size-complex="11pt" fo:language-asian="en" fo:country-asian="GB"/>
    </style:style>
    <style:style style:name="P56" style:family="paragraph" style:parent-style-name="List_20_Paragraph">
      <style:paragraph-properties fo:margin-bottom="0cm" fo:margin-left="0.751cm"/>
      <style:text-properties fo:font-size="11pt" style:font-name-asian="Arial" style:font-size-asian="11pt" style:font-name-complex="Arial" style:font-size-complex="11pt"/>
    </style:style>
    <style:style style:name="T56_1" style:family="text">
      <style:text-properties fo:font-size="11pt" style:font-name-asian="Arial" style:font-size-asian="11pt" style:font-name-complex="Arial" style:font-size-complex="11pt"/>
    </style:style>
    <style:style style:name="T56_2" style:family="text">
      <style:text-properties fo:font-size="11pt" style:font-name-asian="Arial" style:font-size-asian="11pt" style:font-name-complex="Arial" style:font-size-complex="11pt"/>
    </style:style>
    <style:style style:name="T56_3" style:family="text">
      <style:text-properties fo:font-size="11pt" style:font-name-asian="Arial" style:font-size-asian="11pt" style:font-name-complex="Arial" style:font-size-complex="11pt"/>
    </style:style>
    <style:style style:name="T56_4" style:family="text">
      <style:text-properties fo:font-size="11pt" style:font-name-asian="Arial" style:font-size-asian="11pt" style:font-name-complex="Arial" style:font-size-complex="11pt"/>
    </style:style>
    <style:style style:name="T56_5" style:family="text">
      <style:text-properties fo:font-size="11pt" style:font-name-asian="Arial" style:font-size-asian="11pt" style:font-name-complex="Arial" style:font-size-complex="11pt"/>
    </style:style>
    <style:style style:name="T56_6" style:family="text">
      <style:text-properties fo:font-size="11pt" style:font-name-asian="Arial" style:font-size-asian="11pt" style:font-name-complex="Arial" style:font-size-complex="11pt"/>
    </style:style>
    <style:style style:name="T56_7" style:family="text">
      <style:text-properties fo:font-size="11pt" style:font-name-asian="Arial" style:font-size-asian="11pt" style:font-name-complex="Arial" style:font-size-complex="11pt"/>
    </style:style>
    <style:style style:name="T56_8" style:family="text">
      <style:text-properties fo:font-size="11pt" style:font-name-asian="Arial" style:font-size-asian="11pt" style:font-name-complex="Arial" style:font-size-complex="11pt"/>
    </style:style>
    <style:style style:name="T56_9" style:family="text">
      <style:text-properties fo:font-size="11pt" style:font-name-asian="Arial" style:font-size-asian="11pt" style:font-name-complex="Arial" style:font-size-complex="11pt"/>
    </style:style>
    <style:style style:name="T56_10" style:family="text">
      <style:text-properties fo:font-size="11pt" style:font-name-asian="Arial" style:font-size-asian="11pt" style:font-name-complex="Arial" style:font-size-complex="11pt"/>
    </style:style>
    <style:style style:name="P57" style:family="paragraph" style:parent-style-name="List_20_Paragraph">
      <style:paragraph-properties fo:margin-bottom="0cm" fo:margin-left="0.751cm"/>
      <style:text-properties fo:font-size="11pt" style:font-name-asian="Arial" style:font-size-asian="11pt" style:font-name-complex="Arial" style:font-size-complex="11pt"/>
    </style:style>
    <style:style style:name="T57_1" style:family="text">
      <style:text-properties fo:font-size="11pt" style:font-name-asian="Arial" style:font-size-asian="11pt" style:font-name-complex="Arial" style:font-size-complex="11pt"/>
    </style:style>
    <style:style style:name="T57_2" style:family="text">
      <style:text-properties fo:font-size="11pt" style:font-name-asian="Arial" style:font-size-asian="11pt" style:font-name-complex="Arial" style:font-size-complex="11pt"/>
    </style:style>
    <style:style style:name="T57_3" style:family="text">
      <style:text-properties fo:font-size="11pt" style:font-name-asian="Arial" style:font-size-asian="11pt" style:font-name-complex="Arial" style:font-size-complex="11pt"/>
    </style:style>
    <style:style style:name="P58" style:family="paragraph" style:parent-style-name="List_20_Paragraph">
      <style:paragraph-properties fo:margin-bottom="0cm" fo:margin-left="0.751cm"/>
      <style:text-properties fo:font-size="11pt" style:font-name-asian="Arial" style:font-size-asian="11pt" style:font-name-complex="Arial" style:font-size-complex="11pt"/>
    </style:style>
    <style:style style:name="T58_1" style:family="text">
      <style:text-properties fo:font-size="11pt" style:font-name-asian="Arial" style:font-size-asian="11pt" style:font-name-complex="Arial" style:font-size-complex="11pt"/>
    </style:style>
    <style:style style:name="T58_2" style:family="text">
      <style:text-properties fo:font-size="11pt" style:font-name-asian="Arial" style:font-size-asian="11pt" style:font-name-complex="Arial" style:font-size-complex="11pt"/>
    </style:style>
    <style:style style:name="T58_3" style:family="text">
      <style:text-properties fo:font-size="11pt" style:font-name-asian="Arial" style:font-size-asian="11pt" style:font-name-complex="Arial" style:font-size-complex="11pt"/>
    </style:style>
    <style:style style:name="P59" style:family="paragraph" style:parent-style-name="List_20_Paragraph">
      <style:paragraph-properties fo:margin-left="0.751cm"/>
      <style:text-properties fo:font-size="11pt" style:font-name-asian="Arial" style:font-size-asian="11pt" style:font-name-complex="Arial" style:font-size-complex="11pt"/>
    </style:style>
    <style:style style:name="T59_1" style:family="text">
      <style:text-properties fo:font-size="11pt" style:font-name-asian="Arial" style:font-size-asian="11pt" style:font-name-complex="Arial" style:font-size-complex="11pt"/>
    </style:style>
    <style:style style:name="T59_2" style:family="text">
      <style:text-properties fo:font-size="11pt" style:font-name-asian="Arial" style:font-size-asian="11pt" style:font-name-complex="Arial" style:font-size-complex="11pt"/>
    </style:style>
    <style:style style:name="T59_3" style:family="text">
      <style:text-properties fo:font-size="11pt" style:font-name-asian="Arial" style:font-size-asian="11pt" style:font-name-complex="Arial" style:font-size-complex="11pt"/>
    </style:style>
    <style:style style:name="T59_4" style:family="text">
      <style:text-properties fo:font-size="11pt" style:font-name-asian="Arial" style:font-size-asian="11pt" style:font-name-complex="Arial" style:font-size-complex="11pt"/>
    </style:style>
    <style:style style:name="T59_5" style:family="text">
      <style:text-properties fo:font-size="11pt" style:font-name-asian="Arial" style:font-size-asian="11pt" style:font-name-complex="Arial" style:font-size-complex="11pt"/>
    </style:style>
    <style:style style:name="T59_6" style:family="text">
      <style:text-properties fo:font-size="11pt" style:font-name-asian="Arial" style:font-size-asian="11pt" style:font-name-complex="Arial" style:font-size-complex="11pt"/>
    </style:style>
    <style:style style:name="T59_7" style:family="text">
      <style:text-properties fo:font-size="11pt" style:font-name-asian="Arial" style:font-size-asian="11pt" style:font-name-complex="Arial" style:font-size-complex="11pt"/>
    </style:style>
    <style:style style:name="P60" style:family="paragraph" style:parent-style-name="Normal">
      <style:paragraph-properties fo:margin-top="0.212cm" fo:margin-bottom="0.212cm"/>
    </style:style>
    <style:style style:name="FR2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61" style:family="paragraph" style:parent-style-name="Normal"/>
    <style:style style:name="T61_1" style:family="text">
      <style:text-properties fo:font-size="10pt" style:font-size-asian="10pt" style:font-size-complex="10pt" fo:font-weight="bold" style:font-weight-asian="bold" style:font-weight-complex="bold"/>
    </style:style>
    <style:style style:name="T61_2" style:family="text">
      <style:text-properties fo:font-size="10pt" style:font-size-asian="10pt" style:font-size-complex="10pt" fo:font-weight="bold" style:font-weight-asian="bold" style:font-weight-complex="bold"/>
    </style:style>
    <style:style style:name="T61_3" style:family="text">
      <style:text-properties fo:font-size="10pt" style:font-size-asian="10pt" style:font-size-complex="10pt" fo:font-weight="bold" style:font-weight-asian="bold" style:font-weight-complex="bold"/>
    </style:style>
    <style:style style:name="P62" style:family="paragraph" style:parent-style-name="List_20_Paragraph">
      <style:paragraph-properties fo:text-indent="-0.63cm" fo:margin-top="0cm" fo:margin-bottom="0cm"/>
      <style:text-properties fo:font-size="10pt" style:font-size-asian="10pt"/>
    </style:style>
    <style:style style:name="T62_1" style:family="text">
      <style:text-properties fo:font-size="10pt" style:font-size-asian="10pt" fo:font-weight="bold" style:font-weight-asian="bold" style:font-weight-complex="bold"/>
    </style:style>
    <style:style style:name="T62_2" style:family="text">
      <style:text-properties fo:font-size="10pt" style:font-size-asian="10pt"/>
    </style:style>
    <style:style style:name="P63" style:family="paragraph" style:parent-style-name="List_20_Paragraph">
      <style:paragraph-properties fo:text-indent="-0.63cm" fo:margin-top="0cm" fo:margin-bottom="0cm"/>
      <style:text-properties fo:font-size="10pt" style:font-size-asian="10pt"/>
    </style:style>
    <style:style style:name="T63_1" style:family="text">
      <style:text-properties fo:font-size="10pt" style:font-size-asian="10pt" fo:font-weight="bold" style:font-weight-asian="bold" style:font-weight-complex="bold"/>
    </style:style>
    <style:style style:name="T63_2" style:family="text">
      <style:text-properties fo:font-size="10pt" style:font-size-asian="10pt"/>
    </style:style>
    <style:style style:name="T63_3" style:family="text">
      <style:text-properties fo:font-size="10pt" style:font-size-asian="10pt"/>
    </style:style>
    <style:style style:name="T63_4" style:family="text">
      <style:text-properties fo:font-size="10pt" style:font-size-asian="10pt"/>
    </style:style>
    <style:style style:name="T63_5" style:family="text">
      <style:text-properties fo:font-size="10pt" style:font-size-asian="10pt"/>
    </style:style>
    <style:style style:name="T63_6" style:family="text">
      <style:text-properties fo:font-size="10pt" style:font-size-asian="10pt"/>
    </style:style>
    <style:style style:name="T63_7" style:family="text">
      <style:text-properties fo:font-size="10pt" style:font-size-asian="10pt"/>
    </style:style>
    <style:style style:name="T63_8" style:family="text">
      <style:text-properties fo:font-size="10pt" style:font-size-asian="10pt"/>
    </style:style>
    <style:style style:name="P64" style:family="paragraph" style:parent-style-name="List_20_Paragraph">
      <style:paragraph-properties fo:text-indent="-0.63cm" fo:margin-top="0cm" fo:margin-bottom="0cm"/>
      <style:text-properties fo:font-size="10pt" style:font-size-asian="10pt"/>
    </style:style>
    <style:style style:name="T64_1" style:family="text">
      <style:text-properties fo:font-size="10pt" style:font-size-asian="10pt" fo:font-weight="bold" style:font-weight-asian="bold" style:font-weight-complex="bold"/>
    </style:style>
    <style:style style:name="T64_2" style:family="text">
      <style:text-properties fo:font-size="10pt" style:font-size-asian="10pt"/>
    </style:style>
    <style:style style:name="P65" style:family="paragraph" style:parent-style-name="List_20_Paragraph">
      <style:paragraph-properties fo:text-indent="-0.63cm" fo:margin-top="0cm" fo:margin-bottom="0cm"/>
      <style:text-properties fo:font-size="10pt" style:font-size-asian="10pt"/>
    </style:style>
    <style:style style:name="T65_1" style:family="text">
      <style:text-properties fo:font-size="10pt" style:font-size-asian="10pt" fo:font-weight="bold" style:font-weight-asian="bold" style:font-weight-complex="bold"/>
    </style:style>
    <style:style style:name="T65_2" style:family="text">
      <style:text-properties fo:font-size="10pt" style:font-size-asian="10pt"/>
    </style:style>
    <style:style style:name="P66" style:family="paragraph" style:parent-style-name="List_20_Paragraph">
      <style:paragraph-properties fo:text-indent="-0.63cm" fo:margin-top="0cm" fo:margin-bottom="0cm"/>
      <style:text-properties fo:font-size="10pt" style:font-size-asian="10pt"/>
    </style:style>
    <style:style style:name="T66_1" style:family="text">
      <style:text-properties fo:font-size="10pt" style:font-size-asian="10pt" fo:font-weight="bold" style:font-weight-asian="bold" style:font-weight-complex="bold"/>
    </style:style>
    <style:style style:name="T66_2" style:family="text">
      <style:text-properties fo:font-size="10pt" style:font-size-asian="10pt" fo:font-weight="bold" style:font-weight-asian="bold" style:font-weight-complex="bold"/>
    </style:style>
    <style:style style:name="T66_3" style:family="text">
      <style:text-properties fo:font-size="10pt" style:font-size-asian="10pt" fo:font-weight="bold" style:font-weight-asian="bold" style:font-weight-complex="bold"/>
    </style:style>
    <style:style style:name="T66_4" style:family="text">
      <style:text-properties fo:font-size="10pt" style:font-size-asian="10pt"/>
    </style:style>
    <style:style style:name="P67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_2" style:family="text">
      <style:text-properties fo:font-size="11pt" style:font-size-asian="11pt" style:font-name-complex="Arial" style:font-size-complex="11pt"/>
    </style:style>
    <style:style style:name="T67_3" style:family="text" style:parent-style-name="Normal">
      <style:text-properties fo:font-size="11pt" style:font-size-asian="11pt" style:font-name-complex="Arial" style:font-size-complex="11pt" fo:language-asian="en" fo:country-asian="GB"/>
    </style:style>
    <style:style style:name="P68" style:family="paragraph" style:parent-style-name="Footnote_20_text"/>
    <style:style style:name="T68_1" style:family="text"/>
    <style:style style:name="T68_2" style:family="text"/>
    <style:style style:name="T68_3" style:family="text" style:parent-style-name="Internet_20_link"/>
    <style:style style:name="P69" style:family="paragraph" style:parent-style-name="Footnote_20_text"/>
    <style:style style:name="T69_1" style:family="text">
      <style:text-properties fo:font-size="11pt" style:font-size-asian="11pt" style:font-name-complex="Arial" style:font-size-complex="11pt"/>
    </style:style>
    <style:style style:name="P70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71" style:family="paragraph" style:parent-style-name="Normal"/>
    <style:style style:name="T71_1" style:family="text">
      <style:text-properties fo:font-size="11pt" style:font-name-asian="Arial" style:font-size-asian="11pt" style:font-name-complex="Arial" style:font-size-complex="11pt"/>
    </style:style>
    <style:style style:name="T71_2" style:family="text">
      <style:text-properties fo:font-size="11pt" style:font-name-asian="Arial" style:font-size-asian="11pt" style:font-name-complex="Arial" style:font-size-complex="11pt"/>
    </style:style>
    <style:style style:name="T71_3" style:family="text">
      <style:text-properties fo:font-size="11pt" style:font-name-asian="Arial" style:font-size-asian="11pt" style:font-name-complex="Arial" style:font-size-complex="11pt"/>
    </style:style>
    <style:style style:name="T71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71_5" style:family="text">
      <style:text-properties fo:font-size="11pt" style:font-name-asian="Arial" style:font-size-asian="11pt" style:font-name-complex="Arial" style:font-size-complex="11pt"/>
    </style:style>
    <style:style style:name="P72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T72_1" style:family="text">
      <style:text-properties fo:font-size="11pt" style:font-name-asian="Arial" style:font-size-asian="11pt" style:font-name-complex="Arial" style:font-size-complex="11pt"/>
    </style:style>
    <style:style style:name="T72_2" style:family="text">
      <style:text-properties fo:font-size="11pt" style:font-size-asian="11pt" style:font-name-complex="Arial" style:font-size-complex="11pt"/>
    </style:style>
    <style:style style:name="P73" style:family="paragraph" style:parent-style-name="List_20_Paragraph">
      <style:paragraph-properties fo:margin-bottom="0cm" fo:margin-left="0.635cm"/>
      <style:text-properties fo:font-size="11pt" style:font-name-asian="Arial" style:font-size-asian="11pt" style:font-name-complex="Arial" style:font-size-complex="11pt" fo:language="en" fo:country="US"/>
    </style:style>
    <style:style style:name="T73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73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73_3" style:family="text">
      <style:text-properties fo:font-size="11pt" style:font-name-asian="Arial" style:font-size-asian="11pt" style:font-name-complex="Arial" style:font-size-complex="11pt" fo:language="en" fo:country="US"/>
    </style:style>
    <style:style style:name="P74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T74_1" style:family="text">
      <style:text-properties fo:font-size="11pt" style:font-size-asian="11pt" style:font-name-complex="Arial" style:font-size-complex="11pt"/>
    </style:style>
    <style:style style:name="P75" style:family="paragraph" style:parent-style-name="Normal">
      <style:paragraph-properties fo:margin-top="0.071cm"/>
    </style:style>
    <style:style style:name="T75_1" style:family="text">
      <style:text-properties fo:font-size="11pt" style:font-size-asian="11pt" style:font-size-complex="11pt" fo:font-weight="bold" style:font-weight-asian="bold" style:font-weight-complex="bold"/>
    </style:style>
    <style:style style:name="P76" style:family="paragraph" style:parent-style-name="Normal">
      <style:paragraph-properties fo:margin-top="0.071cm" fo:margin-bottom="0.071cm"/>
      <style:text-properties fo:font-size="11pt" style:font-size-asian="11pt" style:font-size-complex="11pt" fo:font-weight="bold" style:font-weight-asian="bold" style:font-weight-complex="bold"/>
    </style:style>
    <style:style style:name="P77" style:family="paragraph" style:parent-style-name="List_20_Paragraph">
      <style:paragraph-properties fo:margin-bottom="0.212cm"/>
      <style:text-properties fo:font-size="11pt" style:font-size-asian="11pt" style:font-size-complex="11pt"/>
    </style:style>
    <style:style style:name="T77_1" style:family="text">
      <style:text-properties fo:font-size="11pt" style:font-size-asian="11pt" style:font-size-complex="11pt"/>
    </style:style>
    <style:style style:name="P78" style:family="paragraph" style:parent-style-name="List_20_Paragraph">
      <style:paragraph-properties fo:margin-bottom="0.212cm"/>
      <style:text-properties fo:font-size="11pt" style:font-size-asian="11pt" style:font-size-complex="11pt"/>
    </style:style>
    <style:style style:name="T78_1" style:family="text">
      <style:text-properties fo:font-size="11pt" style:font-size-asian="11pt" style:font-size-complex="11pt"/>
    </style:style>
    <style:style style:name="T78_2" style:family="text">
      <style:text-properties fo:font-size="11pt" style:font-size-asian="11pt" style:font-size-complex="11pt"/>
    </style:style>
    <style:style style:name="T78_3" style:family="text">
      <style:text-properties fo:font-size="11pt" style:font-size-asian="11pt" style:font-size-complex="11pt"/>
    </style:style>
    <style:style style:name="P79" style:family="paragraph" style:parent-style-name="List_20_Paragraph">
      <style:paragraph-properties fo:margin-bottom="0.212cm"/>
      <style:text-properties fo:font-size="11pt" style:font-size-asian="11pt" style:font-size-complex="11pt"/>
    </style:style>
    <style:style style:name="T79_1" style:family="text">
      <style:text-properties fo:font-size="11pt" style:font-size-asian="11pt" style:font-size-complex="11pt"/>
    </style:style>
    <style:style style:name="P8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1" style:family="paragraph" style:parent-style-name="Normal"/>
    <style:style style:name="T8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2" style:family="paragraph" style:parent-style-name="Normal">
      <style:text-properties fo:color="#2f5496" fo:font-size="10pt" style:font-size-asian="10pt" style:font-name-complex="Arial" style:font-size-complex="10pt"/>
    </style:style>
    <style:style style:name="P83" style:family="paragraph" style:parent-style-name="Normal">
      <style:paragraph-properties fo:margin-top="0.071cm"/>
    </style:style>
    <style:style style:name="T83_1" style:family="text">
      <style:text-properties fo:font-size="11pt" style:font-size-asian="11pt" style:font-size-complex="11pt" style:font-weight-complex="bold"/>
    </style:style>
    <style:style style:name="T83_2" style:family="text">
      <style:text-properties fo:font-size="11pt" style:font-size-asian="11pt" style:font-size-complex="11pt" style:font-weight-complex="bold"/>
    </style:style>
    <style:style style:name="T83_3" style:family="text">
      <style:text-properties fo:font-size="11pt" style:font-size-asian="11pt" style:font-size-complex="11pt" style:font-weight-complex="bold"/>
    </style:style>
    <style:style style:name="T83_4" style:family="text">
      <style:text-properties fo:font-size="11pt" style:font-size-asian="11pt" style:font-size-complex="11pt"/>
    </style:style>
    <style:style style:name="P84" style:family="paragraph" style:parent-style-name="Normal">
      <style:paragraph-properties fo:margin-top="0.071cm" fo:margin-bottom="0.071cm"/>
      <style:text-properties fo:font-size="11pt" style:font-size-asian="11pt" style:font-size-complex="11pt" style:font-weight-complex="bold"/>
    </style:style>
    <style:style style:name="P85" style:family="paragraph" style:parent-style-name="Normal"/>
    <style:style style:name="FR3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righ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86" style:family="paragraph" style:parent-style-name="List_20_Paragraph"/>
    <style:style style:name="T86_1" style:family="text">
      <style:text-properties fo:font-size="10pt" style:font-name-asian="Arial" style:font-size-asian="10pt" style:font-name-complex="Arial"/>
    </style:style>
    <style:style style:name="T86_2" style:family="text">
      <style:text-properties fo:font-size="10pt" style:font-name-asian="Arial" style:font-size-asian="10pt" style:font-name-complex="Arial"/>
    </style:style>
    <style:style style:name="T86_3" style:family="text">
      <style:text-properties fo:font-size="10pt" style:font-name-asian="Arial" style:font-size-asian="10pt" style:font-name-complex="Arial"/>
    </style:style>
    <style:style style:name="T86_4" style:family="text">
      <style:text-properties fo:font-size="10pt" style:font-name-asian="Arial" style:font-size-asian="10pt" style:font-name-complex="Arial"/>
    </style:style>
    <style:style style:name="T86_5" style:family="text"/>
    <style:style style:name="T86_6" style:family="text" style:parent-style-name="Internet_20_link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86_7" style:family="text">
      <style:text-properties fo:font-size="10pt" style:font-name-asian="Arial" style:font-size-asian="10pt" style:font-name-complex="Arial"/>
    </style:style>
    <style:style style:name="T86_8" style:family="text">
      <style:text-properties fo:font-size="10pt" style:font-name-asian="Arial" style:font-size-asian="10pt" style:font-name-complex="Arial"/>
    </style:style>
    <style:style style:name="T86_9" style:family="text">
      <style:text-properties fo:font-size="10pt" style:font-name-asian="Arial" style:font-size-asian="10pt" style:font-name-complex="Arial"/>
    </style:style>
    <style:style style:name="T86_10" style:family="text">
      <style:text-properties fo:font-size="10pt" style:font-name-asian="Arial" style:font-size-asian="10pt" style:font-name-complex="Arial"/>
    </style:style>
    <style:style style:name="T86_11" style:family="text">
      <style:text-properties fo:font-size="10pt" style:font-name-asian="Arial" style:font-size-asian="10pt" style:font-name-complex="Arial"/>
    </style:style>
    <style:style style:name="T86_12" style:family="text">
      <style:text-properties fo:font-size="10pt" style:font-name-asian="Arial" style:font-size-asian="10pt" style:font-name-complex="Arial"/>
    </style:style>
    <style:style style:name="T86_13" style:family="text">
      <style:text-properties fo:font-size="10pt" style:font-name-asian="Arial" style:font-size-asian="10pt" style:font-name-complex="Arial"/>
    </style:style>
    <style:style style:name="T86_14" style:family="text">
      <style:text-properties fo:font-size="10pt" style:font-name-asian="Arial" style:font-size-asian="10pt" style:font-name-complex="Arial"/>
    </style:style>
    <style:style style:name="T86_15" style:family="text">
      <style:text-properties fo:font-size="10pt" style:font-name-asian="Arial" style:font-size-asian="10pt" style:font-name-complex="Arial"/>
    </style:style>
    <style:style style:name="P87" style:family="paragraph" style:parent-style-name="List_20_Paragraph">
      <style:paragraph-properties fo:margin-top="0cm" fo:margin-bottom="0cm"/>
    </style:style>
    <style:style style:name="T87_1" style:family="text">
      <style:text-properties fo:font-size="10pt" style:font-size-asian="10pt"/>
    </style:style>
    <style:style style:name="T87_2" style:family="text">
      <style:text-properties fo:font-size="10pt" style:font-size-asian="10pt"/>
    </style:style>
    <style:style style:name="T87_3" style:family="text"/>
    <style:style style:name="T87_4" style:family="text" style:parent-style-name="Internet_20_link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87_5" style:family="text">
      <style:text-properties fo:font-size="10pt" style:font-size-asian="10pt"/>
    </style:style>
    <style:style style:name="T87_6" style:family="text">
      <style:text-properties fo:font-size="10pt" style:font-size-asian="10pt"/>
    </style:style>
    <style:style style:name="T87_7" style:family="text">
      <style:text-properties fo:font-size="10pt" style:font-name-asian="Arial" style:font-size-asian="10pt" style:font-name-complex="Arial"/>
    </style:style>
    <style:style style:name="T87_8" style:family="text">
      <style:text-properties fo:font-size="10pt" style:font-name-asian="Arial" style:font-size-asian="10pt" style:font-name-complex="Arial"/>
    </style:style>
    <style:style style:name="T87_9" style:family="text">
      <style:text-properties fo:font-size="10pt" style:font-name-asian="Arial" style:font-size-asian="10pt" style:font-name-complex="Arial"/>
    </style:style>
    <style:style style:name="T87_10" style:family="text">
      <style:text-properties fo:font-size="10pt" style:font-name-asian="Arial" style:font-size-asian="10pt" style:font-name-complex="Arial"/>
    </style:style>
    <style:style style:name="T87_11" style:family="text">
      <style:text-properties fo:font-size="10pt" style:font-name-asian="Arial" style:font-size-asian="10pt" style:font-name-complex="Arial"/>
    </style:style>
    <style:style style:name="T87_12" style:family="text">
      <style:text-properties fo:font-size="10pt" style:font-name-asian="Arial" style:font-size-asian="10pt" style:font-name-complex="Arial"/>
    </style:style>
    <style:style style:name="T87_13" style:family="text">
      <style:text-properties fo:font-size="10pt" style:font-name-asian="Arial" style:font-size-asian="10pt" style:font-name-complex="Arial"/>
    </style:style>
    <style:style style:name="T87_14" style:family="text">
      <style:text-properties fo:font-size="10pt" style:font-name-asian="Arial" style:font-size-asian="10pt" style:font-name-complex="Arial"/>
    </style:style>
    <style:style style:name="T87_15" style:family="text">
      <style:text-properties fo:font-size="10pt" style:font-name-asian="Arial" style:font-size-asian="10pt" style:font-name-complex="Arial"/>
    </style:style>
    <style:style style:name="T87_16" style:family="text">
      <style:text-properties fo:font-size="10pt" style:font-name-asian="Arial" style:font-size-asian="10pt" style:font-name-complex="Arial"/>
    </style:style>
    <style:style style:name="T87_17" style:family="text">
      <style:text-properties fo:font-size="10pt" style:font-name-asian="Arial" style:font-size-asian="10pt" style:font-name-complex="Arial"/>
    </style:style>
    <style:style style:name="T87_18" style:family="text">
      <style:text-properties fo:font-size="10pt" style:font-name-asian="Arial" style:font-size-asian="10pt" style:font-name-complex="Arial"/>
    </style:style>
    <style:style style:name="T87_19" style:family="text">
      <style:text-properties fo:font-size="10pt" style:font-name-asian="Arial" style:font-size-asian="10pt" style:font-name-complex="Arial"/>
    </style:style>
    <style:style style:name="T87_20" style:family="text">
      <style:text-properties fo:font-size="10pt" style:font-name-asian="Arial" style:font-size-asian="10pt" style:font-name-complex="Arial"/>
    </style:style>
    <style:style style:name="T87_21" style:family="text">
      <style:text-properties fo:font-size="10pt" style:font-name-asian="Arial" style:font-size-asian="10pt" style:font-name-complex="Arial"/>
    </style:style>
    <style:style style:name="T87_22" style:family="text">
      <style:text-properties fo:font-size="10pt" style:font-name-asian="Arial" style:font-size-asian="10pt" style:font-name-complex="Arial"/>
    </style:style>
    <style:style style:name="T87_23" style:family="text">
      <style:text-properties fo:font-size="10pt" style:font-name-asian="Arial" style:font-size-asian="10pt" style:font-name-complex="Arial"/>
    </style:style>
    <style:style style:name="T87_24" style:family="text">
      <style:text-properties fo:font-size="10pt" style:font-name-asian="Arial" style:font-size-asian="10pt" style:font-name-complex="Arial"/>
    </style:style>
    <style:style style:name="T87_25" style:family="text">
      <style:text-properties fo:font-size="10pt" style:font-name-asian="Arial" style:font-size-asian="10pt" style:font-name-complex="Arial"/>
    </style:style>
    <style:style style:name="T87_26" style:family="text">
      <style:text-properties fo:font-size="10pt" style:font-name-asian="Arial" style:font-size-asian="10pt" style:font-name-complex="Arial"/>
    </style:style>
    <style:style style:name="T87_27" style:family="text">
      <style:text-properties fo:font-size="10pt" style:font-name-asian="Arial" style:font-size-asian="10pt" style:font-name-complex="Arial"/>
    </style:style>
    <style:style style:name="T87_28" style:family="text">
      <style:text-properties fo:font-size="10pt" style:font-name-asian="Arial" style:font-size-asian="10pt" style:font-name-complex="Arial"/>
    </style:style>
    <style:style style:name="P88" style:family="paragraph" style:parent-style-name="List_20_Paragraph">
      <style:paragraph-properties fo:margin-top="0cm" fo:margin-bottom="0cm"/>
    </style:style>
    <style:style style:name="T88_1" style:family="text">
      <style:text-properties fo:font-size="10pt" style:font-name-asian="Arial" style:font-size-asian="10pt" style:font-name-complex="Arial"/>
    </style:style>
    <style:style style:name="T88_2" style:family="text">
      <style:text-properties fo:font-size="10pt" style:font-name-asian="Arial" style:font-size-asian="10pt" style:font-name-complex="Arial"/>
    </style:style>
    <style:style style:name="T88_3" style:family="text">
      <style:text-properties fo:font-size="10pt" style:font-name-asian="Arial" style:font-size-asian="10pt" style:font-name-complex="Arial"/>
    </style:style>
    <style:style style:name="T88_4" style:family="text">
      <style:text-properties fo:font-size="10pt" style:font-name-asian="Arial" style:font-size-asian="10pt" style:font-name-complex="Arial"/>
    </style:style>
    <style:style style:name="T88_5" style:family="text"/>
    <style:style style:name="T88_6" style:family="text" style:parent-style-name="Internet_20_link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88_7" style:family="text" style:parent-style-name="Internet_20_link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88_8" style:family="text">
      <style:text-properties fo:font-size="10pt" style:font-name-asian="Arial" style:font-size-asian="10pt" style:font-name-complex="Arial"/>
    </style:style>
    <style:style style:name="T88_9" style:family="text">
      <style:text-properties fo:font-size="10pt" style:font-name-asian="Arial" style:font-size-asian="10pt" style:font-name-complex="Arial"/>
    </style:style>
    <style:style style:name="T88_10" style:family="text">
      <style:text-properties fo:font-size="10pt" style:font-name-asian="Arial" style:font-size-asian="10pt" style:font-name-complex="Arial"/>
    </style:style>
    <style:style style:name="T88_11" style:family="text">
      <style:text-properties fo:font-size="10pt" style:font-name-asian="Arial" style:font-size-asian="10pt" style:font-name-complex="Arial"/>
    </style:style>
    <style:style style:name="T88_12" style:family="text">
      <style:text-properties fo:font-size="10pt" style:font-name-asian="Arial" style:font-size-asian="10pt" style:font-name-complex="Arial"/>
    </style:style>
    <style:style style:name="T88_13" style:family="text">
      <style:text-properties fo:font-size="10pt" style:font-name-asian="Arial" style:font-size-asian="10pt" style:font-name-complex="Arial"/>
    </style:style>
    <style:style style:name="T88_14" style:family="text">
      <style:text-properties fo:font-size="10pt" style:font-name-asian="Arial" style:font-size-asian="10pt" style:font-name-complex="Arial"/>
    </style:style>
    <style:style style:name="T88_15" style:family="text">
      <style:text-properties fo:font-size="10pt" style:font-name-asian="Arial" style:font-size-asian="10pt" style:font-name-complex="Arial"/>
    </style:style>
    <style:style style:name="T88_16" style:family="text">
      <style:text-properties fo:font-size="10pt" style:font-name-asian="Arial" style:font-size-asian="10pt" style:font-name-complex="Arial"/>
    </style:style>
    <style:style style:name="T88_17" style:family="text">
      <style:text-properties fo:font-size="11pt" style:font-size-asian="11pt" style:font-size-complex="11pt" fo:font-weight="bold" style:font-weight-asian="bold" style:font-weight-complex="bold"/>
    </style:style>
    <style:style style:name="T88_18" style:family="text">
      <style:text-properties fo:font-size="11pt" style:font-size-asian="11pt" style:font-size-complex="11pt"/>
    </style:style>
    <style:style style:name="T88_19" style:family="text">
      <style:text-properties fo:font-size="11pt" style:font-size-asian="11pt" style:font-size-complex="11pt"/>
    </style:style>
    <style:style style:name="T88_20" style:family="text">
      <style:text-properties fo:font-size="11pt" style:font-size-asian="11pt" style:font-size-complex="11pt"/>
    </style:style>
    <style:style style:name="T88_21" style:family="text">
      <style:text-properties fo:font-size="11pt" style:font-size-asian="11pt" style:font-size-complex="11pt"/>
    </style:style>
    <style:style style:name="T88_22" style:family="text">
      <style:text-properties fo:font-size="11pt" style:font-size-asian="11pt" style:font-size-complex="11pt"/>
    </style:style>
    <style:style style:name="T88_23" style:family="text">
      <style:text-properties fo:font-size="11pt" style:font-size-asian="11pt" style:font-size-complex="11pt"/>
    </style:style>
    <style:style style:name="T88_24" style:family="text">
      <style:text-properties fo:font-size="11pt" style:font-size-asian="11pt" style:font-size-complex="11pt"/>
    </style:style>
    <style:style style:name="P89" style:family="paragraph" style:parent-style-name="Normal">
      <style:paragraph-properties fo:margin-top="0.071cm"/>
      <style:text-properties fo:font-size="11pt" style:font-size-asian="11pt" style:font-size-complex="11pt" fo:font-weight="bold" style:font-weight-asian="bold"/>
    </style:style>
    <style:style style:name="P90" style:family="paragraph" style:parent-style-name="Normal">
      <style:paragraph-properties fo:margin-top="0.071cm"/>
    </style:style>
    <style:style style:name="T90_1" style:family="text">
      <style:text-properties fo:font-size="11pt" style:font-size-asian="11pt" style:font-size-complex="11pt" fo:font-weight="bold" style:font-weight-asian="bold"/>
    </style:style>
    <style:style style:name="T90_2" style:family="text">
      <style:text-properties fo:font-size="11pt" style:font-size-asian="11pt" style:font-size-complex="11pt" fo:font-weight="bold" style:font-weight-asian="bold"/>
    </style:style>
    <style:style style:name="T90_3" style:family="text">
      <style:text-properties fo:font-size="11pt" style:font-size-asian="11pt" style:font-size-complex="11pt" fo:font-weight="bold" style:font-weight-asian="bold"/>
    </style:style>
    <style:style style:name="T90_4" style:family="text">
      <style:text-properties fo:font-size="11pt" style:font-size-asian="11pt" style:font-size-complex="11pt" fo:font-weight="bold" style:font-weight-asian="bold"/>
    </style:style>
    <style:style style:name="T90_5" style:family="text">
      <style:text-properties fo:font-size="11pt" style:font-size-asian="11pt" style:font-size-complex="11pt" style:font-weight-complex="bold"/>
    </style:style>
    <style:style style:name="T90_6" style:family="text">
      <style:text-properties fo:font-size="11pt" style:font-size-asian="11pt" style:font-size-complex="11pt" style:font-weight-complex="bold"/>
    </style:style>
    <style:style style:name="T90_7" style:family="text">
      <style:text-properties fo:font-size="11pt" style:font-size-asian="11pt" style:font-size-complex="11pt" style:font-weight-complex="bold"/>
    </style:style>
    <style:style style:name="T90_8" style:family="text">
      <style:text-properties fo:font-size="11pt" style:font-size-asian="11pt" style:font-size-complex="11pt" style:font-weight-complex="bold"/>
    </style:style>
    <style:style style:name="T90_9" style:family="text">
      <style:text-properties fo:font-size="11pt" style:font-size-asian="11pt" style:font-size-complex="11pt" style:font-weight-complex="bold"/>
    </style:style>
    <style:style style:name="T90_10" style:family="text">
      <style:text-properties fo:font-size="11pt" style:font-size-asian="11pt" style:font-size-complex="11pt" style:font-weight-complex="bold"/>
    </style:style>
    <style:style style:name="T90_11" style:family="text">
      <style:text-properties fo:font-size="11pt" style:font-size-asian="11pt" style:font-size-complex="11pt" style:font-weight-complex="bold"/>
    </style:style>
    <style:style style:name="T90_12" style:family="text">
      <style:text-properties fo:font-size="11pt" style:font-size-asian="11pt" style:font-size-complex="11pt" style:font-weight-complex="bold"/>
    </style:style>
    <style:style style:name="T90_13" style:family="text">
      <style:text-properties fo:font-size="11pt" style:font-size-asian="11pt" style:font-size-complex="11pt" style:font-weight-complex="bold"/>
    </style:style>
    <style:style style:name="T90_14" style:family="text">
      <style:text-properties fo:font-size="11pt" style:font-size-asian="11pt" style:font-size-complex="11pt" style:font-weight-complex="bold"/>
    </style:style>
    <style:style style:name="T90_15" style:family="text">
      <style:text-properties fo:font-size="11pt" style:font-size-asian="11pt" style:font-size-complex="11pt" style:font-weight-complex="bold"/>
    </style:style>
    <style:style style:name="T90_16" style:family="text">
      <style:text-properties fo:font-size="11pt" style:font-size-asian="11pt" style:font-size-complex="11pt" style:font-weight-complex="bold"/>
    </style:style>
    <style:style style:name="T90_17" style:family="text">
      <style:text-properties fo:font-size="11pt" style:font-size-asian="11pt" style:font-size-complex="11pt" style:font-weight-complex="bold"/>
    </style:style>
    <style:style style:name="T90_18" style:family="text">
      <style:text-properties fo:font-size="11pt" style:font-size-asian="11pt" style:font-size-complex="11pt" style:font-weight-complex="bold"/>
    </style:style>
    <style:style style:name="T90_19" style:family="text">
      <style:text-properties fo:font-size="11pt" style:font-size-asian="11pt" style:font-size-complex="11pt" style:font-weight-complex="bold"/>
    </style:style>
    <style:style style:name="T90_20" style:family="text">
      <style:text-properties fo:font-size="11pt" style:font-size-asian="11pt" style:font-size-complex="11pt" style:font-weight-complex="bold"/>
    </style:style>
    <style:style style:name="T90_21" style:family="text"/>
    <style:style style:name="T90_22" style:family="text" style:parent-style-name="Internet_20_link">
      <style:text-properties fo:font-size="11pt" style:font-size-asian="11pt" style:font-size-complex="11pt" style:font-weight-complex="bold"/>
    </style:style>
    <style:style style:name="T90_23" style:family="text">
      <style:text-properties fo:font-size="11pt" style:font-size-asian="11pt" style:font-size-complex="11pt" style:font-weight-complex="bold"/>
    </style:style>
    <style:style style:name="T90_24" style:family="text"/>
    <style:style style:name="T90_25" style:family="text" style:parent-style-name="Internet_20_link">
      <style:text-properties fo:font-size="11pt" style:font-size-asian="11pt" style:font-size-complex="11pt" style:font-weight-complex="bold"/>
    </style:style>
    <style:style style:name="T90_26" style:family="text">
      <style:text-properties fo:font-size="11pt" style:font-size-asian="11pt" style:font-size-complex="11pt" style:font-weight-complex="bold"/>
    </style:style>
    <style:style style:name="P91" style:family="paragraph" style:parent-style-name="Normal">
      <style:paragraph-properties fo:margin-top="0.071cm" fo:margin-bottom="0.071cm"/>
      <style:text-properties fo:font-size="11pt" style:font-size-asian="11pt" style:font-size-complex="11pt" style:font-weight-complex="bold"/>
    </style:style>
    <style:style style:name="P92" style:family="paragraph" style:parent-style-name="Normal"/>
    <style:style style:name="T92_1" style:family="text">
      <style:text-properties fo:font-size="11pt" style:font-size-asian="11pt" style:font-name-complex="Arial" style:font-size-complex="11pt" fo:language-asian="en" fo:country-asian="GB" style:font-weight-complex="bold"/>
    </style:style>
    <style:style style:name="T92_2" style:family="text">
      <style:text-properties fo:font-size="11pt" style:font-size-asian="11pt" style:font-name-complex="Arial" style:font-size-complex="11pt" fo:language-asian="en" fo:country-asian="GB" style:font-weight-complex="bold"/>
    </style:style>
    <style:style style:name="T92_3" style:family="text">
      <style:text-properties fo:font-size="11pt" style:font-size-asian="11pt" style:font-name-complex="Arial" style:font-size-complex="11pt" fo:language-asian="en" fo:country-asian="GB" style:font-weight-complex="bold"/>
    </style:style>
    <style:style style:name="T92_4" style:family="text">
      <style:text-properties fo:font-size="11pt" style:font-size-asian="11pt" style:font-name-complex="Arial" style:font-size-complex="11pt" fo:language-asian="en" fo:country-asian="GB" style:font-weight-complex="bold"/>
    </style:style>
    <style:style style:name="T92_5" style:family="text">
      <style:text-properties fo:font-size="11pt" style:font-size-asian="11pt" style:font-name-complex="Arial" style:font-size-complex="11pt" fo:language-asian="en" fo:country-asian="GB"/>
    </style:style>
    <style:style style:name="T92_6" style:family="text">
      <style:text-properties fo:font-size="11pt" style:font-size-asian="11pt" style:font-name-complex="Arial" style:font-size-complex="11pt" fo:language-asian="en" fo:country-asian="GB" style:font-weight-complex="bold"/>
    </style:style>
    <style:style style:name="T92_7" style:family="text">
      <style:text-properties fo:font-size="11pt" style:font-size-asian="11pt" style:font-size-complex="11pt"/>
    </style:style>
    <style:style style:name="T92_8" style:family="text">
      <style:text-properties fo:font-size="11pt" style:font-size-asian="11pt" style:font-size-complex="11pt"/>
    </style:style>
    <style:style style:name="T92_9" style:family="text">
      <style:text-properties fo:font-size="11pt" style:font-size-asian="11pt" style:font-size-complex="11pt"/>
    </style:style>
    <style:style style:name="T92_10" style:family="text">
      <style:text-properties fo:font-size="11pt" style:font-size-asian="11pt" style:font-size-complex="11pt"/>
    </style:style>
    <style:style style:name="T92_11" style:family="text">
      <style:text-properties fo:font-size="11pt" style:font-size-asian="11pt" style:font-size-complex="11pt"/>
    </style:style>
    <style:style style:name="T92_12" style:family="text">
      <style:text-properties fo:font-size="11pt" style:font-size-asian="11pt" style:font-size-complex="11pt"/>
    </style:style>
    <style:style style:name="T92_13" style:family="text">
      <style:text-properties fo:font-size="11pt" style:font-size-asian="11pt" style:font-size-complex="11pt"/>
    </style:style>
    <style:style style:name="T92_14" style:family="text">
      <style:text-properties fo:font-size="11pt" style:font-size-asian="11pt" style:font-size-complex="11pt"/>
    </style:style>
    <style:style style:name="T92_15" style:family="text">
      <style:text-properties fo:font-size="11pt" style:font-size-asian="11pt" style:font-size-complex="11pt"/>
    </style:style>
    <style:style style:name="T92_16" style:family="text">
      <style:text-properties fo:font-size="11pt" style:font-size-asian="11pt" style:font-size-complex="11pt"/>
    </style:style>
    <style:style style:name="T92_17" style:family="text">
      <style:text-properties fo:font-size="11pt" style:font-size-asian="11pt" style:font-name-complex="Arial" style:font-size-complex="11pt" fo:language-asian="en" fo:country-asian="GB" style:font-weight-complex="bold"/>
    </style:style>
    <style:style style:name="P93" style:family="paragraph" style:parent-style-name="Normal">
      <style:paragraph-properties fo:margin-top="0.071cm"/>
      <style:text-properties fo:font-size="11pt" style:font-size-asian="11pt" style:font-size-complex="11pt" style:font-weight-complex="bold"/>
    </style:style>
    <style:style style:name="P94" style:family="paragraph" style:parent-style-name="Normal">
      <style:paragraph-properties fo:margin-top="0.071cm"/>
    </style:style>
    <style:style style:name="T94_1" style:family="text">
      <style:text-properties fo:font-size="11pt" style:font-size-asian="11pt" style:font-size-complex="11pt" style:font-weight-complex="bold"/>
    </style:style>
    <style:style style:name="T94_2" style:family="text">
      <style:text-properties fo:font-size="11pt" style:font-size-asian="11pt" style:font-size-complex="11pt" style:font-weight-complex="bold"/>
    </style:style>
    <style:style style:name="T94_3" style:family="text">
      <style:text-properties fo:font-size="11pt" style:font-size-asian="11pt" style:font-size-complex="11pt" style:font-weight-complex="bold"/>
    </style:style>
    <style:style style:name="T94_4" style:family="text">
      <style:text-properties fo:font-size="11pt" style:font-size-asian="11pt" style:font-size-complex="11pt" style:font-weight-complex="bold"/>
    </style:style>
    <style:style style:name="T94_5" style:family="text">
      <style:text-properties fo:font-size="11pt" style:font-size-asian="11pt" style:font-size-complex="11pt" style:font-weight-complex="bold"/>
    </style:style>
    <style:style style:name="T94_6" style:family="text">
      <style:text-properties fo:font-size="11pt" style:font-size-asian="11pt" style:font-size-complex="11pt" style:font-weight-complex="bold"/>
    </style:style>
    <style:style style:name="T94_7" style:family="text">
      <style:text-properties fo:font-size="11pt" style:font-size-asian="11pt" style:font-size-complex="11pt" style:font-weight-complex="bold"/>
    </style:style>
    <style:style style:name="T94_8" style:family="text">
      <style:text-properties fo:font-size="11pt" style:font-size-asian="11pt" style:font-size-complex="11pt" style:font-weight-complex="bold"/>
    </style:style>
    <style:style style:name="T94_9" style:family="text">
      <style:text-properties fo:font-size="11pt" style:font-size-asian="11pt" style:font-size-complex="11pt" style:font-weight-complex="bold"/>
    </style:style>
    <style:style style:name="P95" style:family="paragraph" style:parent-style-name="Normal">
      <style:paragraph-properties fo:margin-top="0.071cm"/>
    </style:style>
    <style:style style:name="FR4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center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96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96_1" style:family="text">
      <style:text-properties fo:font-size="10pt" style:font-size-asian="10pt"/>
    </style:style>
    <style:style style:name="T96_2" style:family="text">
      <style:text-properties fo:font-size="10pt" style:font-size-asian="10pt" fo:font-weight="bold" style:font-weight-asian="bold" style:font-weight-complex="bold"/>
    </style:style>
    <style:style style:name="T96_3" style:family="text">
      <style:text-properties fo:font-size="10pt" style:font-size-asian="10pt" fo:font-weight="bold" style:font-weight-asian="bold" style:font-weight-complex="bold"/>
    </style:style>
    <style:style style:name="T96_4" style:family="text">
      <style:text-properties fo:font-size="10pt" style:font-size-asian="10pt" fo:font-weight="bold" style:font-weight-asian="bold" style:font-weight-complex="bold"/>
    </style:style>
    <style:style style:name="T96_5" style:family="text">
      <style:text-properties fo:font-size="10pt" style:font-size-asian="10pt" fo:font-weight="bold" style:font-weight-asian="bold" style:font-weight-complex="bold"/>
    </style:style>
    <style:style style:name="T96_6" style:family="text">
      <style:text-properties fo:font-size="10pt" style:font-size-asian="10pt"/>
    </style:style>
    <style:style style:name="T96_7" style:family="text">
      <style:text-properties fo:font-size="10pt" style:font-size-asian="10pt"/>
    </style:style>
    <style:style style:name="P97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97_1" style:family="text">
      <style:text-properties fo:font-size="10pt" style:font-size-asian="10pt"/>
    </style:style>
    <style:style style:name="T97_2" style:family="text">
      <style:text-properties fo:font-size="10pt" style:font-size-asian="10pt" fo:font-weight="bold" style:font-weight-asian="bold" style:font-weight-complex="bold"/>
    </style:style>
    <style:style style:name="T97_3" style:family="text">
      <style:text-properties fo:font-size="10pt" style:font-size-asian="10pt"/>
    </style:style>
    <style:style style:name="T97_4" style:family="text">
      <style:text-properties fo:font-size="10pt" style:font-size-asian="10pt" fo:font-weight="bold" style:font-weight-asian="bold" style:font-weight-complex="bold"/>
    </style:style>
    <style:style style:name="T97_5" style:family="text">
      <style:text-properties fo:font-size="10pt" style:font-size-asian="10pt"/>
    </style:style>
    <style:style style:name="T97_6" style:family="text">
      <style:text-properties fo:font-size="10pt" style:font-size-asian="10pt"/>
    </style:style>
    <style:style style:name="T97_7" style:family="text">
      <style:text-properties fo:font-size="10pt" style:font-size-asian="10pt"/>
    </style:style>
    <style:style style:name="T97_8" style:family="text">
      <style:text-properties fo:font-size="10pt" style:font-size-asian="10pt"/>
    </style:style>
    <style:style style:name="T97_9" style:family="text">
      <style:text-properties fo:font-size="10pt" style:font-size-asian="10pt"/>
    </style:style>
    <style:style style:name="T97_10" style:family="text">
      <style:text-properties fo:font-size="10pt" style:font-size-asian="10pt" fo:font-weight="bold" style:font-weight-asian="bold" style:font-weight-complex="bold"/>
    </style:style>
    <style:style style:name="T97_11" style:family="text">
      <style:text-properties fo:font-size="10pt" style:font-size-asian="10pt" fo:font-weight="bold" style:font-weight-asian="bold" style:font-weight-complex="bold"/>
    </style:style>
    <style:style style:name="T97_12" style:family="text">
      <style:text-properties fo:font-size="10pt" style:font-size-asian="10pt" fo:font-weight="bold" style:font-weight-asian="bold" style:font-weight-complex="bold"/>
    </style:style>
    <style:style style:name="T97_13" style:family="text">
      <style:text-properties fo:font-size="10pt" style:font-size-asian="10pt"/>
    </style:style>
    <style:style style:name="T97_14" style:family="text">
      <style:text-properties fo:font-size="10pt" style:font-size-asian="10pt" fo:font-weight="bold" style:font-weight-asian="bold" style:font-weight-complex="bold"/>
    </style:style>
    <style:style style:name="T97_15" style:family="text">
      <style:text-properties fo:font-size="10pt" style:font-size-asian="10pt" fo:font-weight="bold" style:font-weight-asian="bold" style:font-weight-complex="bold"/>
    </style:style>
    <style:style style:name="T97_16" style:family="text">
      <style:text-properties fo:font-size="10pt" style:font-size-asian="10pt"/>
    </style:style>
    <style:style style:name="P98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98_1" style:family="text">
      <style:text-properties fo:font-size="10pt" style:font-size-asian="10pt"/>
    </style:style>
    <style:style style:name="T98_2" style:family="text">
      <style:text-properties fo:font-size="10pt" style:font-size-asian="10pt" fo:font-weight="bold" style:font-weight-asian="bold" style:font-weight-complex="bold"/>
    </style:style>
    <style:style style:name="T98_3" style:family="text">
      <style:text-properties fo:font-size="10pt" style:font-size-asian="10pt" fo:font-weight="bold" style:font-weight-asian="bold" style:font-weight-complex="bold"/>
    </style:style>
    <style:style style:name="T98_4" style:family="text">
      <style:text-properties fo:font-size="10pt" style:font-size-asian="10pt" fo:font-weight="bold" style:font-weight-asian="bold" style:font-weight-complex="bold"/>
    </style:style>
    <style:style style:name="T98_5" style:family="text">
      <style:text-properties fo:font-size="10pt" style:font-size-asian="10pt" fo:font-weight="bold" style:font-weight-asian="bold" style:font-weight-complex="bold"/>
    </style:style>
    <style:style style:name="T98_6" style:family="text">
      <style:text-properties fo:font-size="10pt" style:font-size-asian="10pt"/>
    </style:style>
    <style:style style:name="T98_7" style:family="text">
      <style:text-properties fo:font-size="10pt" style:font-size-asian="10pt"/>
    </style:style>
    <style:style style:name="P99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99_1" style:family="text">
      <style:text-properties fo:font-size="10pt" style:font-size-asian="10pt" style:font-size-complex="11pt"/>
    </style:style>
    <style:style style:name="T99_2" style:family="text">
      <style:text-properties fo:font-size="10pt" style:font-size-asian="10pt" style:font-size-complex="11pt"/>
    </style:style>
    <style:style style:name="T99_3" style:family="text">
      <style:text-properties fo:font-size="10pt" style:font-size-asian="10pt" style:font-size-complex="11pt"/>
    </style:style>
    <style:style style:name="T99_4" style:family="text">
      <style:text-properties fo:font-size="10pt" style:font-size-asian="10pt" style:font-size-complex="11pt"/>
    </style:style>
    <style:style style:name="T99_5" style:family="text">
      <style:text-properties fo:font-size="10pt" style:font-size-asian="10pt" style:font-size-complex="11pt"/>
    </style:style>
    <style:style style:name="T99_6" style:family="text">
      <style:text-properties fo:font-size="10pt" style:font-size-asian="10pt" style:font-size-complex="11pt"/>
    </style:style>
    <style:style style:name="T99_7" style:family="text">
      <style:text-properties fo:font-size="10pt" style:font-size-asian="10pt" style:font-size-complex="11pt" fo:font-weight="bold" style:font-weight-asian="bold" style:font-weight-complex="bold"/>
    </style:style>
    <style:style style:name="T99_8" style:family="text">
      <style:text-properties fo:font-size="10pt" style:font-size-asian="10pt" style:font-size-complex="11pt" fo:font-weight="bold" style:font-weight-asian="bold" style:font-weight-complex="bold"/>
    </style:style>
    <style:style style:name="T99_9" style:family="text">
      <style:text-properties fo:font-size="10pt" style:font-size-asian="10pt" style:font-size-complex="11pt" fo:font-weight="bold" style:font-weight-asian="bold" style:font-weight-complex="bold"/>
    </style:style>
    <style:style style:name="T99_10" style:family="text">
      <style:text-properties fo:font-size="10pt" style:font-size-asian="10pt" style:font-size-complex="11pt" fo:font-weight="bold" style:font-weight-asian="bold" style:font-weight-complex="bold"/>
    </style:style>
    <style:style style:name="T99_11" style:family="text">
      <style:text-properties fo:font-size="10pt" style:font-size-asian="10pt" style:font-size-complex="11pt" fo:font-weight="bold" style:font-weight-asian="bold" style:font-weight-complex="bold"/>
    </style:style>
    <style:style style:name="T99_12" style:family="text">
      <style:text-properties fo:font-size="10pt" style:font-size-asian="10pt" style:font-size-complex="11pt" fo:font-weight="bold" style:font-weight-asian="bold" style:font-weight-complex="bold"/>
    </style:style>
    <style:style style:name="T99_13" style:family="text">
      <style:text-properties fo:font-size="10pt" style:font-size-asian="10pt" style:font-size-complex="11pt" fo:font-weight="bold" style:font-weight-asian="bold" style:font-weight-complex="bold"/>
    </style:style>
    <style:style style:name="T99_14" style:family="text">
      <style:text-properties fo:font-size="10pt" style:font-size-asian="10pt" style:font-size-complex="11pt"/>
    </style:style>
    <style:style style:name="T99_15" style:family="text">
      <style:text-properties fo:font-size="10pt" style:font-size-asian="10pt" style:font-size-complex="11pt"/>
    </style:style>
    <style:style style:name="T99_16" style:family="text">
      <style:text-properties fo:font-size="10pt" style:font-size-asian="10pt" style:font-size-complex="11pt"/>
    </style:style>
    <style:style style:name="T99_17" style:family="text">
      <style:text-properties fo:font-size="10pt" style:font-size-asian="10pt" style:font-size-complex="11pt"/>
    </style:style>
    <style:style style:name="P100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100_1" style:family="text">
      <style:text-properties fo:font-size="10pt" style:font-size-asian="10pt"/>
    </style:style>
    <style:style style:name="T100_2" style:family="text">
      <style:text-properties fo:font-size="10pt" style:font-size-asian="10pt" fo:font-weight="bold" style:font-weight-asian="bold"/>
    </style:style>
    <style:style style:name="T100_3" style:family="text">
      <style:text-properties fo:font-size="10pt" style:font-size-asian="10pt" fo:font-weight="bold" style:font-weight-asian="bold"/>
    </style:style>
    <style:style style:name="T100_4" style:family="text">
      <style:text-properties fo:font-size="10pt" style:font-size-asian="10pt" fo:font-weight="bold" style:font-weight-asian="bold"/>
    </style:style>
    <style:style style:name="T100_5" style:family="text">
      <style:text-properties fo:font-size="10pt" style:font-size-asian="10pt" fo:font-weight="bold" style:font-weight-asian="bold"/>
    </style:style>
    <style:style style:name="T100_6" style:family="text">
      <style:text-properties fo:font-size="10pt" style:font-size-asian="10pt" fo:font-weight="bold" style:font-weight-asian="bold"/>
    </style:style>
    <style:style style:name="T100_7" style:family="text">
      <style:text-properties fo:font-size="10pt" style:font-size-asian="10pt"/>
    </style:style>
    <style:style style:name="T100_8" style:family="text">
      <style:text-properties fo:font-size="10pt" style:font-size-asian="10pt"/>
    </style:style>
    <style:style style:name="T100_9" style:family="text">
      <style:text-properties fo:font-size="10pt" style:font-size-asian="10pt"/>
    </style:style>
    <style:style style:name="T100_10" style:family="text">
      <style:text-properties fo:font-size="10pt" style:font-size-asian="10pt"/>
    </style:style>
    <style:style style:name="T100_11" style:family="text">
      <style:text-properties fo:font-size="10pt" style:font-size-asian="10pt"/>
    </style:style>
    <style:style style:name="T100_12" style:family="text">
      <style:text-properties fo:font-size="10pt" style:font-size-asian="10pt"/>
    </style:style>
    <style:style style:name="P101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101_1" style:family="text">
      <style:text-properties fo:font-size="10pt" style:font-size-asian="10pt" fo:font-weight="bold" style:font-weight-asian="bold" style:font-weight-complex="bold"/>
    </style:style>
    <style:style style:name="T101_2" style:family="text">
      <style:text-properties fo:font-size="10pt" style:font-size-asian="10pt"/>
    </style:style>
    <style:style style:name="P102" style:family="paragraph" style:parent-style-name="List_20_Paragraph">
      <style:paragraph-properties fo:margin-top="0cm" fo:margin-bottom="0cm" fo:margin-left="0.635cm"/>
      <style:text-properties fo:font-size="10pt" style:font-size-asian="10pt"/>
    </style:style>
    <style:style style:name="T102_1" style:family="text">
      <style:text-properties fo:font-size="10pt" style:font-size-asian="10pt" fo:font-weight="bold" style:font-weight-asian="bold" style:font-weight-complex="bold"/>
    </style:style>
    <style:style style:name="T102_2" style:family="text">
      <style:text-properties fo:font-size="10pt" style:font-size-asian="10pt" fo:font-weight="bold" style:font-weight-asian="bold" style:font-weight-complex="bold"/>
    </style:style>
    <style:style style:name="T102_3" style:family="text">
      <style:text-properties fo:font-size="10pt" style:font-size-asian="10pt" fo:font-weight="bold" style:font-weight-asian="bold"/>
    </style:style>
    <style:style style:name="T102_4" style:family="text">
      <style:text-properties fo:font-size="10pt" style:font-size-asian="10pt"/>
    </style:style>
    <style:style style:name="T102_5" style:family="text">
      <style:text-properties fo:font-size="10pt" style:font-size-asian="10pt"/>
    </style:style>
    <style:style style:name="T102_6" style:family="text">
      <style:text-properties fo:font-size="10pt" style:font-size-asian="10pt"/>
    </style:style>
    <style:style style:name="T102_7" style:family="text">
      <style:text-properties fo:font-size="10pt" style:font-size-asian="10pt"/>
    </style:style>
    <style:style style:name="P103" style:family="paragraph" style:parent-style-name="Normal">
      <style:text-properties fo:font-size="10pt" style:font-size-asian="10pt"/>
    </style:style>
    <style:style style:name="T103_1" style:family="text">
      <style:text-properties fo:font-size="11pt" style:font-size-asian="11pt" style:font-size-complex="11pt" fo:font-weight="bold" style:font-weight-asian="bold" style:font-weight-complex="bold"/>
    </style:style>
    <style:style style:name="T103_2" style:family="text">
      <style:text-properties fo:font-size="11pt" style:font-size-asian="11pt" style:font-size-complex="11pt"/>
    </style:style>
    <style:style style:name="T103_3" style:family="text">
      <style:text-properties fo:font-size="11pt" style:font-size-asian="11pt" style:font-size-complex="11pt" fo:font-weight="bold" style:font-weight-asian="bold" style:font-weight-complex="bold"/>
    </style:style>
    <style:style style:name="T103_4" style:family="text">
      <style:text-properties fo:font-size="11pt" style:font-size-asian="11pt" style:font-size-complex="11pt"/>
    </style:style>
    <style:style style:name="T103_5" style:family="text">
      <style:text-properties fo:font-size="11pt" style:font-size-asian="11pt" style:font-size-complex="11pt"/>
    </style:style>
    <style:style style:name="P104" style:family="paragraph" style:parent-style-name="Normal">
      <style:paragraph-properties fo:margin-top="0.071cm"/>
      <style:text-properties fo:font-size="11pt" style:font-size-asian="11pt" style:font-size-complex="11pt" fo:font-weight="bold" style:font-weight-asian="bold"/>
    </style:style>
    <style:style style:name="P105" style:family="paragraph" style:parent-style-name="Normal">
      <style:paragraph-properties fo:margin-top="0.071cm"/>
    </style:style>
    <style:style style:name="T105_1" style:family="text">
      <style:text-properties fo:font-size="11pt" style:font-size-asian="11pt" style:font-size-complex="11pt" fo:font-weight="bold" style:font-weight-asian="bold"/>
    </style:style>
    <style:style style:name="T105_2" style:family="text">
      <style:text-properties fo:font-size="11pt" style:font-size-asian="11pt" style:font-size-complex="11pt" style:font-weight-complex="bold"/>
    </style:style>
    <style:style style:name="T105_3" style:family="text">
      <style:text-properties fo:font-size="11pt" style:font-size-asian="11pt" style:font-size-complex="11pt" fo:font-weight="bold" style:font-weight-asian="bold"/>
    </style:style>
    <style:style style:name="T105_4" style:family="text">
      <style:text-properties fo:font-size="11pt" style:font-size-asian="11pt" style:font-size-complex="11pt" style:font-weight-complex="bold"/>
    </style:style>
    <style:style style:name="T105_5" style:family="text">
      <style:text-properties fo:font-size="11pt" style:font-size-asian="11pt" style:font-size-complex="11pt" style:font-weight-complex="bold"/>
    </style:style>
    <style:style style:name="T105_6" style:family="text">
      <style:text-properties fo:font-size="11pt" style:font-size-asian="11pt" style:font-size-complex="11pt" style:font-weight-complex="bold"/>
    </style:style>
    <style:style style:name="P106" style:family="paragraph" style:parent-style-name="Normal">
      <style:paragraph-properties fo:margin-top="0.071cm" fo:margin-bottom="0.071cm"/>
      <style:text-properties fo:font-size="4pt" style:font-size-asian="4pt" style:font-size-complex="4pt" style:font-weight-complex="bold"/>
    </style:style>
    <style:style style:name="P107" style:family="paragraph" style:parent-style-name="Normal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  <style:text-properties fo:font-size="5pt" style:font-size-asian="5pt" style:font-size-complex="5pt" style:font-weight-complex="bold" style:text-underline-style="solid" style:text-underline-color="font-color"/>
    </style:style>
    <style:style style:name="P108" style:family="paragraph" style:parent-style-name="Normal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08_1" style:family="text">
      <style:text-properties fo:font-size="10pt" style:font-size-asian="10pt" style:font-weight-complex="bold" style:text-underline-style="solid" style:text-underline-color="font-color"/>
    </style:style>
    <style:style style:name="P109" style:family="paragraph" style:parent-style-name="Normal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  <style:text-properties fo:font-size="5pt" style:font-size-asian="5pt" style:font-size-complex="5pt" style:font-weight-complex="bold" style:text-underline-style="solid" style:text-underline-color="font-color"/>
    </style:style>
    <style:style style:name="P110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0_1" style:family="text">
      <style:text-properties fo:font-size="10pt" style:font-size-asian="10pt" style:font-weight-complex="bold"/>
    </style:style>
    <style:style style:name="T110_2" style:family="text">
      <style:text-properties fo:font-size="10pt" style:font-size-asian="10pt" style:font-weight-complex="bold"/>
    </style:style>
    <style:style style:name="T110_3" style:family="text">
      <style:text-properties fo:font-size="10pt" style:font-size-asian="10pt" style:font-weight-complex="bold"/>
    </style:style>
    <style:style style:name="T110_4" style:family="text">
      <style:text-properties fo:font-size="10pt" style:font-size-asian="10pt" style:font-weight-complex="bold"/>
    </style:style>
    <style:style style:name="T110_5" style:family="text">
      <style:text-properties fo:font-size="10pt" style:font-size-asian="10pt" style:font-weight-complex="bold"/>
    </style:style>
    <style:style style:name="T110_6" style:family="text">
      <style:text-properties fo:font-size="10pt" style:font-size-asian="10pt" style:font-weight-complex="bold"/>
    </style:style>
    <style:style style:name="T110_7" style:family="text">
      <style:text-properties fo:font-size="10pt" style:font-size-asian="10pt" style:font-weight-complex="bold"/>
    </style:style>
    <style:style style:name="T110_8" style:family="text">
      <style:text-properties fo:font-size="10pt" style:font-size-asian="10pt" style:font-weight-complex="bold"/>
    </style:style>
    <style:style style:name="T110_9" style:family="text">
      <style:text-properties fo:font-size="10pt" style:font-size-asian="10pt" style:font-weight-complex="bold"/>
    </style:style>
    <style:style style:name="T110_10" style:family="text">
      <style:text-properties fo:font-size="10pt" style:font-size-asian="10pt" style:font-weight-complex="bold"/>
    </style:style>
    <style:style style:name="T110_11" style:family="text">
      <style:text-properties fo:font-size="10pt" style:font-size-asian="10pt" style:font-weight-complex="bold"/>
    </style:style>
    <style:style style:name="T110_12" style:family="text">
      <style:text-properties fo:font-size="10pt" style:font-size-asian="10pt" style:font-weight-complex="bold"/>
    </style:style>
    <style:style style:name="T110_13" style:family="text">
      <style:text-properties fo:font-size="10pt" style:font-size-asian="10pt" style:font-weight-complex="bold"/>
    </style:style>
    <style:style style:name="T110_14" style:family="text">
      <style:text-properties fo:font-size="10pt" style:font-size-asian="10pt" fo:font-weight="bold" style:font-weight-asian="bold"/>
    </style:style>
    <style:style style:name="T110_15" style:family="text">
      <style:text-properties fo:font-size="10pt" style:font-size-asian="10pt" fo:font-weight="bold" style:font-weight-asian="bold"/>
    </style:style>
    <style:style style:name="T110_16" style:family="text">
      <style:text-properties fo:font-size="10pt" style:font-size-asian="10pt" fo:font-weight="bold" style:font-weight-asian="bold"/>
    </style:style>
    <style:style style:name="T110_17" style:family="text">
      <style:text-properties fo:font-size="10pt" style:font-size-asian="10pt" fo:font-weight="bold" style:font-weight-asian="bold"/>
    </style:style>
    <style:style style:name="T110_18" style:family="text">
      <style:text-properties fo:font-size="10pt" style:font-size-asian="10pt" fo:font-weight="bold" style:font-weight-asian="bold"/>
    </style:style>
    <style:style style:name="T110_19" style:family="text">
      <style:text-properties fo:font-size="10pt" style:font-size-asian="10pt" fo:font-weight="bold" style:font-weight-asian="bold"/>
    </style:style>
    <style:style style:name="T110_20" style:family="text">
      <style:text-properties fo:font-size="10pt" style:font-size-asian="10pt" fo:font-weight="bold" style:font-weight-asian="bold"/>
    </style:style>
    <style:style style:name="T110_21" style:family="text">
      <style:text-properties fo:font-size="10pt" style:font-size-asian="10pt" fo:font-weight="bold" style:font-weight-asian="bold"/>
    </style:style>
    <style:style style:name="T110_22" style:family="text">
      <style:text-properties fo:font-size="10pt" style:font-size-asian="10pt" fo:font-weight="bold" style:font-weight-asian="bold"/>
    </style:style>
    <style:style style:name="T110_23" style:family="text">
      <style:text-properties fo:font-size="10pt" style:font-size-asian="10pt" fo:font-weight="bold" style:font-weight-asian="bold"/>
    </style:style>
    <style:style style:name="T110_24" style:family="text">
      <style:text-properties fo:font-size="10pt" style:font-size-asian="10pt" fo:font-weight="bold" style:font-weight-asian="bold"/>
    </style:style>
    <style:style style:name="T110_25" style:family="text">
      <style:text-properties fo:font-size="10pt" style:font-size-asian="10pt" fo:font-weight="bold" style:font-weight-asian="bold"/>
    </style:style>
    <style:style style:name="T110_26" style:family="text">
      <style:text-properties fo:font-size="10pt" style:font-size-asian="10pt" fo:font-weight="bold" style:font-weight-asian="bold"/>
    </style:style>
    <style:style style:name="T110_27" style:family="text">
      <style:text-properties fo:font-size="10pt" style:font-size-asian="10pt" fo:font-weight="bold" style:font-weight-asian="bold"/>
    </style:style>
    <style:style style:name="T110_28" style:family="text">
      <style:text-properties fo:font-size="10pt" style:font-size-asian="10pt" fo:font-weight="bold" style:font-weight-asian="bold"/>
    </style:style>
    <style:style style:name="T110_29" style:family="text">
      <style:text-properties fo:font-size="10pt" style:font-size-asian="10pt" fo:font-weight="bold" style:font-weight-asian="bold"/>
    </style:style>
    <style:style style:name="T110_30" style:family="text">
      <style:text-properties fo:font-size="10pt" style:font-size-asian="10pt" fo:font-weight="bold" style:font-weight-asian="bold"/>
    </style:style>
    <style:style style:name="T110_31" style:family="text">
      <style:text-properties fo:font-size="10pt" style:font-size-asian="10pt" fo:font-weight="bold" style:font-weight-asian="bold"/>
    </style:style>
    <style:style style:name="T110_32" style:family="text">
      <style:text-properties fo:font-size="10pt" style:font-size-asian="10pt" style:font-weight-complex="bold"/>
    </style:style>
    <style:style style:name="T110_33" style:family="text">
      <style:text-properties fo:font-size="10pt" style:font-size-asian="10pt"/>
    </style:style>
    <style:style style:name="T110_34" style:family="text">
      <style:text-properties fo:font-size="10pt" style:font-size-asian="10pt"/>
    </style:style>
    <style:style style:name="T110_35" style:family="text">
      <style:text-properties fo:font-size="10pt" style:font-size-asian="10pt" style:font-weight-complex="bold"/>
    </style:style>
    <style:style style:name="T110_36" style:family="text">
      <style:text-properties fo:font-size="10pt" style:font-size-asian="10pt" style:font-weight-complex="bold"/>
    </style:style>
    <style:style style:name="T110_37" style:family="text">
      <style:text-properties fo:font-size="10pt" style:font-size-asian="10pt" style:font-weight-complex="bold"/>
    </style:style>
    <style:style style:name="T110_38" style:family="text">
      <style:text-properties fo:font-size="10pt" style:font-size-asian="10pt" style:font-weight-complex="bold"/>
    </style:style>
    <style:style style:name="T110_39" style:family="text">
      <style:text-properties fo:font-size="10pt" style:font-size-asian="10pt"/>
    </style:style>
    <style:style style:name="T110_40" style:family="text">
      <style:text-properties fo:font-size="10pt" style:font-size-asian="10pt" style:font-weight-complex="bold"/>
    </style:style>
    <style:style style:name="T110_41" style:family="text" style:parent-style-name="List_20_Paragraph">
      <style:text-properties fo:font-size="10pt" style:font-size-asian="10pt" style:font-weight-complex="bold"/>
    </style:style>
    <style:style style:name="P111" style:family="paragraph" style:parent-style-name="Footnote_20_text"/>
    <style:style style:name="T111_1" style:family="text">
      <style:text-properties fo:font-size="9pt" style:font-size-asian="9pt" style:font-size-complex="9pt"/>
    </style:style>
    <style:style style:name="T111_2" style:family="text"/>
    <style:style style:name="T111_3" style:family="text">
      <style:text-properties fo:color="#0000ff" fo:font-size="9pt" style:font-size-asian="9pt" style:font-size-complex="9pt" style:text-underline-style="solid" style:text-underline-color="font-color"/>
    </style:style>
    <style:style style:name="T111_4" style:family="text">
      <style:text-properties fo:color="#0000ff" fo:font-size="9pt" style:font-size-asian="9pt" style:font-size-complex="9pt" style:text-underline-style="solid" style:text-underline-color="font-color"/>
    </style:style>
    <style:style style:name="T111_5" style:family="text">
      <style:text-properties fo:font-size="10pt" style:font-size-asian="10pt" style:font-weight-complex="bold"/>
    </style:style>
    <style:style style:name="P112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2_1" style:family="text">
      <style:text-properties fo:font-size="10pt" style:font-size-asian="10pt" style:font-name-complex="Arial" fo:font-weight="bold" style:font-weight-asian="bold" style:font-weight-complex="bold"/>
    </style:style>
    <style:style style:name="T112_2" style:family="text">
      <style:text-properties fo:font-size="10pt" style:font-size-asian="10pt" style:font-name-complex="Arial" fo:font-weight="bold" style:font-weight-asian="bold" style:font-weight-complex="bold"/>
    </style:style>
    <style:style style:name="T112_3" style:family="text">
      <style:text-properties fo:font-size="10pt" style:font-size-asian="10pt" style:font-name-complex="Arial"/>
    </style:style>
    <style:style style:name="T112_4" style:family="text">
      <style:text-properties fo:font-size="10pt" style:font-size-asian="10pt" style:font-name-complex="Arial"/>
    </style:style>
    <style:style style:name="P113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3_1" style:family="text" style:parent-style-name="Strong">
      <style:text-properties fo:font-size="10pt" style:font-size-asian="10pt" style:font-name-complex="Arial"/>
    </style:style>
    <style:style style:name="T113_2" style:family="text" style:parent-style-name="Strong">
      <style:text-properties fo:font-size="10pt" style:font-size-asian="10pt" style:font-name-complex="Arial"/>
    </style:style>
    <style:style style:name="T113_3" style:family="text" style:parent-style-name="Strong">
      <style:text-properties fo:font-size="10pt" style:font-size-asian="10pt" style:font-name-complex="Arial" fo:font-weight="normal" style:font-weight-asian="normal" style:font-weight-complex="normal"/>
    </style:style>
    <style:style style:name="T113_4" style:family="text" style:parent-style-name="Strong">
      <style:text-properties fo:font-size="10pt" style:font-size-asian="10pt" style:font-name-complex="Arial"/>
    </style:style>
    <style:style style:name="T113_5" style:family="text">
      <style:text-properties fo:font-size="10pt" style:font-size-asian="10pt" style:font-name-complex="Arial"/>
    </style:style>
    <style:style style:name="T113_6" style:family="text">
      <style:text-properties fo:font-size="10pt" style:font-size-asian="10pt" style:font-name-complex="Arial"/>
    </style:style>
    <style:style style:name="T113_7" style:family="text">
      <style:text-properties fo:font-size="10pt" style:font-size-asian="10pt" style:font-name-complex="Arial"/>
    </style:style>
    <style:style style:name="T113_8" style:family="text">
      <style:text-properties fo:font-size="10pt" style:font-size-asian="10pt" style:font-name-complex="Arial"/>
    </style:style>
    <style:style style:name="T113_9" style:family="text">
      <style:text-properties fo:font-size="10pt" style:font-size-asian="10pt" style:font-name-complex="Arial"/>
    </style:style>
    <style:style style:name="T113_10" style:family="text">
      <style:text-properties fo:font-size="10pt" style:font-size-asian="10pt" style:font-name-complex="Arial"/>
    </style:style>
    <style:style style:name="P114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4_1" style:family="text" style:parent-style-name="Strong">
      <style:text-properties fo:font-size="10pt" style:font-size-asian="10pt" style:font-name-complex="Arial" fo:font-weight="normal" style:font-weight-asian="normal" style:font-weight-complex="normal"/>
    </style:style>
    <style:style style:name="T114_2" style:family="text">
      <style:text-properties fo:font-size="10pt" style:font-size-asian="10pt" style:font-name-complex="Arial"/>
    </style:style>
    <style:style style:name="T114_3" style:family="text" style:parent-style-name="Strong">
      <style:text-properties fo:font-size="10pt" style:font-size-asian="10pt" style:font-name-complex="Arial"/>
    </style:style>
    <style:style style:name="T114_4" style:family="text">
      <style:text-properties fo:font-size="10pt" style:font-size-asian="10pt" style:font-name-complex="Arial"/>
    </style:style>
    <style:style style:name="T114_5" style:family="text">
      <style:text-properties fo:font-size="10pt" style:font-size-asian="10pt" style:font-name-complex="Arial"/>
    </style:style>
    <style:style style:name="T114_6" style:family="text">
      <style:text-properties fo:font-size="10pt" style:font-size-asian="10pt" style:font-name-complex="Arial"/>
    </style:style>
    <style:style style:name="T114_7" style:family="text">
      <style:text-properties fo:font-size="10pt" style:font-size-asian="10pt" style:font-name-complex="Arial"/>
    </style:style>
    <style:style style:name="P115" style:family="paragraph" style:parent-style-name="Normal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5_1" style:family="text">
      <style:text-properties fo:font-size="10pt" style:font-size-asian="10pt" style:font-size-complex="10pt" style:font-weight-complex="bold" style:text-underline-style="solid" style:text-underline-color="font-color"/>
    </style:style>
    <style:style style:name="P116" style:family="paragraph" style:parent-style-name="Normal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  <style:text-properties fo:font-size="10pt" style:font-size-asian="10pt" style:font-size-complex="10pt" style:font-weight-complex="bold" style:text-underline-style="solid" style:text-underline-color="font-color"/>
    </style:style>
    <style:style style:name="P117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7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10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1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1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1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14" style:family="text">
      <style:text-properties fo:font-size="10pt" style:font-name-asian="Arial" style:font-size-asian="10pt" style:font-name-complex="Arial"/>
    </style:style>
    <style:style style:name="T117_15" style:family="text">
      <style:text-properties fo:font-size="10pt" style:font-name-asian="Arial" style:font-size-asian="10pt" style:font-name-complex="Arial"/>
    </style:style>
    <style:style style:name="T117_16" style:family="text">
      <style:text-properties fo:font-size="10pt" style:font-name-asian="Arial" style:font-size-asian="10pt" style:font-name-complex="Arial"/>
    </style:style>
    <style:style style:name="T117_17" style:family="text">
      <style:text-properties fo:font-size="10pt" style:font-name-asian="Arial" style:font-size-asian="10pt" style:font-name-complex="Arial"/>
    </style:style>
    <style:style style:name="P118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8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8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8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8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8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8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8_7" style:family="text">
      <style:text-properties fo:font-size="10pt" style:font-name-asian="Arial" style:font-size-asian="10pt" style:font-name-complex="Arial"/>
    </style:style>
    <style:style style:name="T118_8" style:family="text">
      <style:text-properties fo:font-size="10pt" style:font-name-asian="Arial" style:font-size-asian="10pt" style:font-name-complex="Arial"/>
    </style:style>
    <style:style style:name="T118_9" style:family="text">
      <style:text-properties fo:font-size="10pt" style:font-name-asian="Arial" style:font-size-asian="10pt" style:font-name-complex="Arial"/>
    </style:style>
    <style:style style:name="T118_10" style:family="text">
      <style:text-properties fo:font-size="10pt" style:font-name-asian="Arial" style:font-size-asian="10pt" style:font-name-complex="Arial"/>
    </style:style>
    <style:style style:name="P119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19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9_2" style:family="text">
      <style:text-properties fo:font-size="10pt" style:font-name-asian="Arial" style:font-size-asian="10pt" style:font-name-complex="Arial"/>
    </style:style>
    <style:style style:name="P120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20_1" style:family="text">
      <style:text-properties fo:font-size="10pt" style:font-name-asian="Arial" style:font-size-asian="10pt" style:font-name-complex="Arial"/>
    </style:style>
    <style:style style:name="T120_2" style:family="text">
      <style:text-properties fo:font-size="10pt" style:font-name-asian="Arial" style:font-size-asian="10pt" style:font-name-complex="Arial"/>
    </style:style>
    <style:style style:name="T120_3" style:family="text">
      <style:text-properties fo:font-size="10pt" style:font-name-asian="Arial" style:font-size-asian="10pt" style:font-name-complex="Arial"/>
    </style:style>
    <style:style style:name="T120_4" style:family="text">
      <style:text-properties fo:font-size="10pt" style:font-name-asian="Arial" style:font-size-asian="10pt" style:font-name-complex="Arial"/>
    </style:style>
    <style:style style:name="T120_5" style:family="text">
      <style:text-properties fo:font-size="10pt" style:font-name-asian="Arial" style:font-size-asian="10pt" style:font-name-complex="Arial"/>
    </style:style>
    <style:style style:name="T120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0_7" style:family="text">
      <style:text-properties fo:font-size="10pt" style:font-name-asian="Arial" style:font-size-asian="10pt" style:font-name-complex="Arial"/>
    </style:style>
    <style:style style:name="P121" style:family="paragraph" style:parent-style-name="List_20_Paragraph">
      <style:paragraph-properties fo:padding-top="0.035cm" fo:border-top="#000000 0.018cm solid" fo:padding-bottom="0.388cm" fo:border-bottom="#000000 0.018cm solid" fo:padding-left="0.459cm" fo:border-left="#000000 0.018cm solid" fo:padding-right="0.141cm" fo:border-right="#000000 0.018cm solid"/>
    </style:style>
    <style:style style:name="T121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10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1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1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1_13" style:family="text">
      <style:text-properties fo:font-size="10pt" style:font-name-asian="Arial" style:font-size-asian="10pt" style:font-name-complex="Arial"/>
    </style:style>
    <style:style style:name="T121_14" style:family="text">
      <style:text-properties fo:font-size="10pt" style:font-name-asian="Arial" style:font-size-asian="10pt" style:font-name-complex="Arial"/>
    </style:style>
    <style:style style:name="T121_15" style:family="text">
      <style:text-properties fo:font-size="10pt" style:font-name-asian="Arial" style:font-size-asian="10pt" style:font-name-complex="Arial"/>
    </style:style>
    <style:style style:name="T121_16" style:family="text">
      <style:text-properties fo:font-size="11pt" style:font-name-asian="Arial" style:font-size-asian="11pt" style:font-name-complex="Arial" style:font-size-complex="11pt"/>
    </style:style>
    <style:style style:name="P122" style:family="paragraph" style:parent-style-name="Normal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123" style:family="paragraph" style:parent-style-name="Normal"/>
    <style:style style:name="T123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123_2" style:family="text">
      <style:text-properties fo:font-size="11pt" style:font-size-asian="11pt" style:font-name-complex="Arial" style:font-size-complex="11pt" fo:language-asian="en" fo:country-asian="GB" style:font-weight-complex="bold"/>
    </style:style>
    <style:style style:name="T123_3" style:family="text">
      <style:text-properties fo:font-size="11pt" style:font-size-asian="11pt" style:font-size-complex="11pt"/>
    </style:style>
    <style:style style:name="T123_4" style:family="text">
      <style:text-properties fo:font-size="11pt" style:font-size-asian="11pt" style:font-size-complex="11pt"/>
    </style:style>
    <style:style style:name="T123_5" style:family="text">
      <style:text-properties fo:font-size="11pt" style:font-size-asian="11pt" style:font-size-complex="11pt"/>
    </style:style>
    <style:style style:name="T123_6" style:family="text">
      <style:text-properties fo:font-size="11pt" style:font-size-asian="11pt" style:font-size-complex="11pt"/>
    </style:style>
    <style:style style:name="P124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125" style:family="paragraph" style:parent-style-name="Normal">
      <style:paragraph-properties fo:margin-top="0.071cm" fo:margin-bottom="0.071cm"/>
    </style:style>
    <style:style style:name="T12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5_2" style:family="text">
      <style:text-properties fo:font-size="11pt" style:font-name-asian="Arial" style:font-size-asian="11pt" style:font-name-complex="Arial" style:font-size-complex="11pt"/>
    </style:style>
    <style:style style:name="T125_3" style:family="text">
      <style:text-properties fo:font-size="11pt" style:font-name-asian="Arial" style:font-size-asian="11pt" style:font-name-complex="Arial" style:font-size-complex="11pt"/>
    </style:style>
    <style:style style:name="T125_4" style:family="text"/>
    <style:style style:name="T125_5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125_6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125_7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125_8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25_9" style:family="text">
      <style:text-properties fo:font-size="11pt" style:font-name-asian="Arial" style:font-size-asian="11pt" style:font-name-complex="Arial" style:font-size-complex="11pt"/>
    </style:style>
    <style:style style:name="T125_10" style:family="text">
      <style:text-properties fo:font-size="11pt" style:font-name-asian="Arial" style:font-size-asian="11pt" style:font-name-complex="Arial" style:font-size-complex="11pt"/>
    </style:style>
    <style:style style:name="T125_11" style:family="text">
      <style:text-properties fo:font-size="11pt" style:font-name-asian="Arial" style:font-size-asian="11pt" style:font-name-complex="Arial" style:font-size-complex="11pt"/>
    </style:style>
    <style:style style:name="T125_12" style:family="text">
      <style:text-properties fo:font-size="11pt" style:font-name-asian="Arial" style:font-size-asian="11pt" style:font-name-complex="Arial" style:font-size-complex="11pt"/>
    </style:style>
    <style:style style:name="T125_13" style:family="text">
      <style:text-properties fo:font-size="11pt" style:font-name-asian="Arial" style:font-size-asian="11pt" style:font-name-complex="Arial" style:font-size-complex="11pt"/>
    </style:style>
    <style:style style:name="T125_14" style:family="text">
      <style:text-properties fo:font-size="11pt" style:font-name-asian="Arial" style:font-size-asian="11pt" style:font-name-complex="Arial" style:font-size-complex="11pt"/>
    </style:style>
    <style:style style:name="T125_15" style:family="text">
      <style:text-properties fo:font-size="11pt" style:font-name-asian="Arial" style:font-size-asian="11pt" style:font-name-complex="Arial" style:font-size-complex="11pt"/>
    </style:style>
    <style:style style:name="T125_16" style:family="text">
      <style:text-properties fo:font-size="11pt" style:font-name-asian="Arial" style:font-size-asian="11pt" style:font-name-complex="Arial" style:font-size-complex="11pt"/>
    </style:style>
    <style:style style:name="T125_17" style:family="text">
      <style:text-properties fo:font-size="11pt" style:font-name-asian="Arial" style:font-size-asian="11pt" style:font-name-complex="Arial" style:font-size-complex="11pt"/>
    </style:style>
    <style:style style:name="T125_18" style:family="text">
      <style:text-properties fo:font-size="11pt" style:font-name-asian="Arial" style:font-size-asian="11pt" style:font-name-complex="Arial" style:font-size-complex="11pt"/>
    </style:style>
    <style:style style:name="T125_19" style:family="text">
      <style:text-properties fo:font-size="11pt" style:font-name-asian="Arial" style:font-size-asian="11pt" style:font-name-complex="Arial" style:font-size-complex="11pt"/>
    </style:style>
    <style:style style:name="T125_20" style:family="text">
      <style:text-properties fo:font-size="11pt" style:font-name-asian="Arial" style:font-size-asian="11pt" style:font-name-complex="Arial" style:font-size-complex="11pt"/>
    </style:style>
    <style:style style:name="T125_21" style:family="text">
      <style:text-properties fo:font-size="11pt" style:font-name-asian="Arial" style:font-size-asian="11pt" style:font-name-complex="Arial" style:font-size-complex="11pt"/>
    </style:style>
    <style:style style:name="T125_22" style:family="text">
      <style:text-properties fo:font-size="11pt" style:font-name-asian="Arial" style:font-size-asian="11pt" style:font-name-complex="Arial" style:font-size-complex="11pt"/>
    </style:style>
    <style:style style:name="T125_23" style:family="text">
      <style:text-properties fo:font-size="11pt" style:font-name-asian="Arial" style:font-size-asian="11pt" style:font-name-complex="Arial" style:font-size-complex="11pt"/>
    </style:style>
    <style:style style:name="T125_24" style:family="text">
      <style:text-properties fo:font-size="11pt" style:font-name-asian="Arial" style:font-size-asian="11pt" style:font-name-complex="Arial" style:font-size-complex="11pt"/>
    </style:style>
    <style:style style:name="T125_25" style:family="text">
      <style:text-properties fo:font-size="11pt" style:font-name-asian="Arial" style:font-size-asian="11pt" style:font-name-complex="Arial" style:font-size-complex="11pt"/>
    </style:style>
    <style:style style:name="T125_26" style:family="text">
      <style:text-properties fo:font-size="11pt" style:font-name-asian="Arial" style:font-size-asian="11pt" style:font-name-complex="Arial" style:font-size-complex="11pt"/>
    </style:style>
    <style:style style:name="T125_27" style:family="text">
      <style:text-properties fo:font-size="11pt" style:font-name-asian="Arial" style:font-size-asian="11pt" style:font-name-complex="Arial" style:font-size-complex="11pt"/>
    </style:style>
    <style:style style:name="T125_28" style:family="text">
      <style:text-properties fo:font-size="11pt" style:font-name-asian="Arial" style:font-size-asian="11pt" style:font-name-complex="Arial" style:font-size-complex="11pt"/>
    </style:style>
    <style:style style:name="T125_29" style:family="text">
      <style:text-properties fo:font-size="11pt" style:font-name-asian="Arial" style:font-size-asian="11pt" style:font-name-complex="Arial" style:font-size-complex="11pt"/>
    </style:style>
    <style:style style:name="T125_30" style:family="text">
      <style:text-properties fo:font-size="11pt" style:font-name-asian="Arial" style:font-size-asian="11pt" style:font-name-complex="Arial" style:font-size-complex="11pt"/>
    </style:style>
    <style:style style:name="T125_31" style:family="text">
      <style:text-properties fo:font-size="11pt" style:font-name-asian="Arial" style:font-size-asian="11pt" style:font-name-complex="Arial" style:font-size-complex="11pt"/>
    </style:style>
    <style:style style:name="T125_32" style:family="text">
      <style:text-properties fo:font-size="11pt" style:font-name-asian="Arial" style:font-size-asian="11pt" style:font-name-complex="Arial" style:font-size-complex="11pt"/>
    </style:style>
    <style:style style:name="P126" style:family="paragraph" style:parent-style-name="Normal">
      <style:text-properties fo:background-color="#ffff00" fo:font-size="11pt" style:font-size-asian="11pt" style:font-size-complex="11pt" style:font-weight-complex="bold"/>
    </style:style>
    <style:style style:name="P127" style:family="paragraph" style:parent-style-name="Normal">
      <style:paragraph-properties fo:margin-top="0.071cm"/>
    </style:style>
    <style:style style:name="T127_1" style:family="text">
      <style:text-properties fo:font-size="11pt" style:font-size-asian="11pt" style:font-size-complex="11pt" fo:font-weight="bold" style:font-weight-asian="bold"/>
    </style:style>
    <style:style style:name="T127_2" style:family="text">
      <style:text-properties fo:font-size="11pt" style:font-size-asian="11pt" style:font-name-complex="Arial" style:font-size-complex="11pt" fo:language-asian="en" fo:country-asian="GB"/>
    </style:style>
    <style:style style:name="T127_3" style:family="text">
      <style:text-properties fo:font-size="11pt" style:font-size-asian="11pt" style:font-name-complex="Arial" style:font-size-complex="11pt" fo:language-asian="en" fo:country-asian="GB"/>
    </style:style>
    <style:style style:name="T127_4" style:family="text">
      <style:text-properties fo:font-size="11pt" style:font-size-asian="11pt" style:font-name-complex="Arial" style:font-size-complex="11pt" fo:language-asian="en" fo:country-asian="GB"/>
    </style:style>
    <style:style style:name="T127_5" style:family="text">
      <style:text-properties fo:font-size="11pt" style:font-size-asian="11pt" style:font-name-complex="Arial" style:font-size-complex="11pt" fo:language-asian="en" fo:country-asian="GB"/>
    </style:style>
    <style:style style:name="T127_6" style:family="text">
      <style:text-properties fo:font-size="11pt" style:font-size-asian="11pt" style:font-name-complex="Arial" style:font-size-complex="11pt" fo:language-asian="en" fo:country-asian="GB"/>
    </style:style>
    <style:style style:name="T127_7" style:family="text">
      <style:text-properties fo:font-size="11pt" style:font-size-asian="11pt" style:font-name-complex="Arial" style:font-size-complex="11pt" fo:language-asian="en" fo:country-asian="GB"/>
    </style:style>
    <style:style style:name="T127_8" style:family="text">
      <style:text-properties fo:font-size="11pt" style:font-size-asian="11pt" style:font-name-complex="Arial" style:font-size-complex="11pt" fo:language-asian="en" fo:country-asian="GB"/>
    </style:style>
    <style:style style:name="T127_9" style:family="text">
      <style:text-properties fo:font-size="11pt" style:font-size-asian="11pt" style:font-name-complex="Arial" style:font-size-complex="11pt" fo:language-asian="en" fo:country-asian="GB"/>
    </style:style>
    <style:style style:name="T127_10" style:family="text">
      <style:text-properties fo:font-size="11pt" style:font-size-asian="11pt" style:font-name-complex="Arial" style:font-size-complex="11pt" fo:language-asian="en" fo:country-asian="GB"/>
    </style:style>
    <style:style style:name="T127_11" style:family="text">
      <style:text-properties fo:font-size="11pt" style:font-size-asian="11pt" style:font-name-complex="Arial" style:font-size-complex="11pt" fo:language-asian="en" fo:country-asian="GB"/>
    </style:style>
    <style:style style:name="T127_12" style:family="text">
      <style:text-properties fo:font-size="11pt" style:font-size-asian="11pt" style:font-name-complex="Arial" style:font-size-complex="11pt" fo:language-asian="en" fo:country-asian="GB"/>
    </style:style>
    <style:style style:name="T127_13" style:family="text">
      <style:text-properties fo:font-size="11pt" style:font-size-asian="11pt" style:font-name-complex="Arial" style:font-size-complex="11pt" fo:language-asian="en" fo:country-asian="GB"/>
    </style:style>
    <style:style style:name="T127_14" style:family="text">
      <style:text-properties fo:font-size="11pt" style:font-size-asian="11pt" style:font-size-complex="11pt" style:font-weight-complex="bold"/>
    </style:style>
    <style:style style:name="T127_15" style:family="text">
      <style:text-properties fo:font-size="11pt" style:font-size-asian="11pt" style:font-size-complex="11pt" style:font-weight-complex="bold"/>
    </style:style>
    <style:style style:name="T127_16" style:family="text">
      <style:text-properties fo:font-size="11pt" style:font-size-asian="11pt" style:font-size-complex="11pt" style:font-weight-complex="bold"/>
    </style:style>
    <style:style style:name="T127_17" style:family="text">
      <style:text-properties fo:font-size="11pt" style:font-size-asian="11pt" style:font-size-complex="11pt" style:font-weight-complex="bold"/>
    </style:style>
    <style:style style:name="T127_18" style:family="text">
      <style:text-properties fo:font-size="11pt" style:font-size-asian="11pt" style:font-size-complex="11pt" style:font-weight-complex="bold"/>
    </style:style>
    <style:style style:name="T127_19" style:family="text">
      <style:text-properties fo:font-size="11pt" style:font-size-asian="11pt" style:font-size-complex="11pt" style:font-weight-complex="bold"/>
    </style:style>
    <style:style style:name="P128" style:family="paragraph" style:parent-style-name="Normal">
      <style:paragraph-properties fo:margin-top="0.071cm"/>
      <style:text-properties fo:font-size="11pt" style:font-size-asian="11pt" style:font-size-complex="11pt" fo:font-weight="bold" style:font-weight-asian="bold"/>
    </style:style>
    <style:style style:name="P129" style:family="paragraph" style:parent-style-name="Normal">
      <style:paragraph-properties fo:margin-top="0.071cm"/>
    </style:style>
    <style:style style:name="T129_1" style:family="text">
      <style:text-properties fo:font-size="11pt" style:font-size-asian="11pt" style:font-size-complex="11pt" fo:font-weight="bold" style:font-weight-asian="bold"/>
    </style:style>
    <style:style style:name="T129_2" style:family="text">
      <style:text-properties fo:font-size="11pt" style:font-size-asian="11pt" style:font-size-complex="11pt" style:font-weight-complex="bold"/>
    </style:style>
    <style:style style:name="T129_3" style:family="text">
      <style:text-properties fo:font-size="11pt" style:font-size-asian="11pt" style:font-size-complex="11pt" style:font-weight-complex="bold"/>
    </style:style>
    <style:style style:name="T129_4" style:family="text">
      <style:text-properties fo:font-size="11pt" style:font-size-asian="11pt" style:font-size-complex="11pt" style:font-weight-complex="bold"/>
    </style:style>
    <style:style style:name="T129_5" style:family="text">
      <style:text-properties fo:font-size="11pt" style:font-size-asian="11pt" style:font-size-complex="11pt" style:font-weight-complex="bold"/>
    </style:style>
    <style:style style:name="T129_6" style:family="text">
      <style:text-properties fo:font-size="11pt" style:font-size-asian="11pt" style:font-size-complex="11pt" style:font-weight-complex="bold"/>
    </style:style>
    <style:style style:name="T129_7" style:family="text">
      <style:text-properties fo:font-size="11pt" style:font-size-asian="11pt" style:font-size-complex="11pt" style:font-weight-complex="bold"/>
    </style:style>
    <style:style style:name="T129_8" style:family="text">
      <style:text-properties fo:font-size="11pt" style:font-size-asian="11pt" style:font-size-complex="11pt" style:font-weight-complex="bold"/>
    </style:style>
    <style:style style:name="T129_9" style:family="text">
      <style:text-properties fo:font-size="11pt" style:font-size-asian="11pt" style:font-size-complex="11pt" style:font-weight-complex="bold"/>
    </style:style>
    <style:style style:name="T129_10" style:family="text">
      <style:text-properties fo:font-size="11pt" style:font-size-asian="11pt" style:font-size-complex="11pt" style:font-weight-complex="bold"/>
    </style:style>
    <style:style style:name="T129_11" style:family="text">
      <style:text-properties fo:font-size="11pt" style:font-size-asian="11pt" style:font-size-complex="11pt" style:font-weight-complex="bold"/>
    </style:style>
    <style:style style:name="T129_12" style:family="text">
      <style:text-properties fo:font-size="11pt" style:font-size-asian="11pt" style:font-size-complex="11pt" style:font-weight-complex="bold"/>
    </style:style>
    <style:style style:name="T129_13" style:family="text">
      <style:text-properties fo:font-size="11pt" style:font-size-asian="11pt" style:font-size-complex="11pt" style:font-weight-complex="bold"/>
    </style:style>
    <style:style style:name="T129_14" style:family="text">
      <style:text-properties fo:font-size="11pt" style:font-size-asian="11pt" style:font-size-complex="11pt" style:font-weight-complex="bold"/>
    </style:style>
    <style:style style:name="T129_15" style:family="text">
      <style:text-properties fo:font-size="11pt" style:font-size-asian="11pt" style:font-size-complex="11pt" style:font-weight-complex="bold"/>
    </style:style>
    <style:style style:name="T129_16" style:family="text">
      <style:text-properties fo:font-size="11pt" style:font-size-asian="11pt" style:font-size-complex="11pt" style:font-weight-complex="bold"/>
    </style:style>
    <style:style style:name="T129_17" style:family="text">
      <style:text-properties fo:font-size="11pt" style:font-size-asian="11pt" style:font-size-complex="11pt" style:font-weight-complex="bold"/>
    </style:style>
    <style:style style:name="T129_18" style:family="text">
      <style:text-properties fo:font-size="11pt" style:font-size-asian="11pt" style:font-size-complex="11pt" style:font-weight-complex="bold"/>
    </style:style>
    <style:style style:name="T129_19" style:family="text">
      <style:text-properties fo:font-size="11pt" style:font-size-asian="11pt" style:font-size-complex="11pt" style:font-weight-complex="bold"/>
    </style:style>
    <style:style style:name="T129_20" style:family="text">
      <style:text-properties fo:font-size="11pt" style:font-size-asian="11pt" style:font-size-complex="11pt" style:font-weight-complex="bold"/>
    </style:style>
    <style:style style:name="T129_21" style:family="text">
      <style:text-properties fo:font-size="11pt" style:font-size-asian="11pt" style:font-size-complex="11pt" style:font-weight-complex="bold"/>
    </style:style>
    <style:style style:name="P130" style:family="paragraph" style:parent-style-name="Normal">
      <style:paragraph-properties fo:margin-top="0.071cm"/>
      <style:text-properties fo:font-size="11pt" style:font-size-asian="11pt" style:font-size-complex="11pt" style:font-weight-complex="bold"/>
    </style:style>
    <style:style style:name="P131" style:family="paragraph" style:parent-style-name="Normal">
      <style:paragraph-properties fo:margin-top="0.071cm"/>
    </style:style>
    <style:style style:name="T131_1" style:family="text">
      <style:text-properties fo:font-size="11pt" style:font-size-asian="11pt" style:font-size-complex="11pt" fo:font-weight="bold" style:font-weight-asian="bold"/>
    </style:style>
    <style:style style:name="T131_2" style:family="text">
      <style:text-properties fo:font-size="11pt" style:font-size-asian="11pt" style:font-size-complex="11pt" style:font-weight-complex="bold"/>
    </style:style>
    <style:style style:name="T131_3" style:family="text">
      <style:text-properties fo:font-size="11pt" style:font-size-asian="11pt" style:font-size-complex="11pt" style:font-weight-complex="bold"/>
    </style:style>
    <style:style style:name="T131_4" style:family="text">
      <style:text-properties fo:font-size="11pt" style:font-size-asian="11pt" style:font-size-complex="11pt" style:font-weight-complex="bold"/>
    </style:style>
    <style:style style:name="T131_5" style:family="text">
      <style:text-properties fo:font-size="11pt" style:font-size-asian="11pt" style:font-size-complex="11pt" style:font-weight-complex="bold"/>
    </style:style>
    <style:style style:name="T131_6" style:family="text">
      <style:text-properties fo:font-size="11pt" style:font-size-asian="11pt" style:font-size-complex="11pt" style:font-weight-complex="bold"/>
    </style:style>
    <style:style style:name="T131_7" style:family="text">
      <style:text-properties fo:font-size="11pt" style:font-size-asian="11pt" style:font-size-complex="11pt" style:font-weight-complex="bold"/>
    </style:style>
    <style:style style:name="T131_8" style:family="text">
      <style:text-properties fo:font-size="11pt" style:font-size-asian="11pt" style:font-size-complex="11pt" style:font-weight-complex="bold"/>
    </style:style>
    <style:style style:name="T131_9" style:family="text">
      <style:text-properties fo:font-size="11pt" style:font-size-asian="11pt" style:font-size-complex="11pt" style:font-weight-complex="bold"/>
    </style:style>
    <style:style style:name="T131_10" style:family="text">
      <style:text-properties fo:font-size="11pt" style:font-size-asian="11pt" style:font-size-complex="11pt" style:font-weight-complex="bold"/>
    </style:style>
    <style:style style:name="T131_11" style:family="text">
      <style:text-properties fo:font-size="11pt" style:font-size-asian="11pt" style:font-size-complex="11pt" style:font-weight-complex="bold"/>
    </style:style>
    <style:style style:name="T131_12" style:family="text">
      <style:text-properties fo:font-size="11pt" style:font-size-asian="11pt" style:font-size-complex="11pt" style:font-weight-complex="bold"/>
    </style:style>
    <style:style style:name="T131_13" style:family="text">
      <style:text-properties fo:font-size="11pt" style:font-size-asian="11pt" style:font-size-complex="11pt" style:font-weight-complex="bold"/>
    </style:style>
    <style:style style:name="T131_14" style:family="text">
      <style:text-properties fo:font-size="11pt" style:font-size-asian="11pt" style:font-size-complex="11pt" style:font-weight-complex="bold"/>
    </style:style>
    <style:style style:name="T131_15" style:family="text">
      <style:text-properties fo:font-size="11pt" style:font-size-asian="11pt" style:font-size-complex="11pt" style:font-weight-complex="bold"/>
    </style:style>
    <style:style style:name="T131_16" style:family="text">
      <style:text-properties fo:font-size="11pt" style:font-size-asian="11pt" style:font-size-complex="11pt" style:font-weight-complex="bold"/>
    </style:style>
    <style:style style:name="T131_17" style:family="text">
      <style:text-properties fo:font-size="11pt" style:font-size-asian="11pt" style:font-size-complex="11pt" style:font-weight-complex="bold"/>
    </style:style>
    <style:style style:name="T131_18" style:family="text">
      <style:text-properties fo:font-size="11pt" style:font-size-asian="11pt" style:font-size-complex="11pt" style:font-weight-complex="bold"/>
    </style:style>
    <style:style style:name="T131_19" style:family="text">
      <style:text-properties fo:font-size="11pt" style:font-size-asian="11pt" style:font-size-complex="11pt" style:font-weight-complex="bold"/>
    </style:style>
    <style:style style:name="T131_20" style:family="text">
      <style:text-properties fo:font-size="11pt" style:font-size-asian="11pt" style:font-size-complex="11pt" style:font-weight-complex="bold"/>
    </style:style>
    <style:style style:name="T131_21" style:family="text">
      <style:text-properties fo:font-size="11pt" style:font-size-asian="11pt" style:font-size-complex="11pt" style:font-weight-complex="bold"/>
    </style:style>
    <style:style style:name="T131_22" style:family="text">
      <style:text-properties fo:font-size="11pt" style:font-size-asian="11pt" style:font-size-complex="11pt" style:font-weight-complex="bold"/>
    </style:style>
    <style:style style:name="T131_23" style:family="text">
      <style:text-properties fo:font-size="11pt" style:font-size-asian="11pt" style:font-size-complex="11pt" style:font-weight-complex="bold"/>
    </style:style>
    <style:style style:name="T131_24" style:family="text">
      <style:text-properties fo:font-size="11pt" style:font-size-asian="11pt" style:font-size-complex="11pt" style:font-weight-complex="bold"/>
    </style:style>
    <style:style style:name="T131_25" style:family="text">
      <style:text-properties fo:font-size="11pt" style:font-size-asian="11pt" style:font-size-complex="11pt" style:font-weight-complex="bold"/>
    </style:style>
    <style:style style:name="T131_26" style:family="text">
      <style:text-properties fo:font-size="11pt" style:font-size-asian="11pt" style:font-size-complex="11pt" style:font-weight-complex="bold"/>
    </style:style>
    <style:style style:name="T131_27" style:family="text">
      <style:text-properties fo:font-size="11pt" style:font-size-asian="11pt" style:font-size-complex="11pt" style:font-weight-complex="bold"/>
    </style:style>
    <style:style style:name="T131_28" style:family="text">
      <style:text-properties fo:font-size="11pt" style:font-size-asian="11pt" style:font-size-complex="11pt" style:font-weight-complex="bold"/>
    </style:style>
    <style:style style:name="T131_29" style:family="text">
      <style:text-properties fo:font-size="11pt" style:font-size-asian="11pt" style:font-size-complex="11pt" style:font-weight-complex="bold"/>
    </style:style>
    <style:style style:name="T131_30" style:family="text">
      <style:text-properties fo:font-size="11pt" style:font-size-asian="11pt" style:font-size-complex="11pt" style:font-weight-complex="bold"/>
    </style:style>
    <style:style style:name="T131_31" style:family="text">
      <style:text-properties fo:font-size="11pt" style:font-size-asian="11pt" style:font-size-complex="11pt" style:font-weight-complex="bold"/>
    </style:style>
    <style:style style:name="T131_32" style:family="text">
      <style:text-properties fo:font-size="11pt" style:font-size-asian="11pt" style:font-size-complex="11pt" style:font-weight-complex="bold"/>
    </style:style>
    <style:style style:name="T131_33" style:family="text">
      <style:text-properties fo:font-size="11pt" style:font-size-asian="11pt" style:font-size-complex="11pt" style:font-weight-complex="bold"/>
    </style:style>
    <style:style style:name="T131_34" style:family="text">
      <style:text-properties fo:font-size="11pt" style:font-size-asian="11pt" style:font-size-complex="11pt" style:font-weight-complex="bold"/>
    </style:style>
    <style:style style:name="T131_35" style:family="text">
      <style:text-properties fo:font-size="11pt" style:font-size-asian="11pt" style:font-size-complex="11pt" style:font-weight-complex="bold"/>
    </style:style>
    <style:style style:name="T131_36" style:family="text">
      <style:text-properties fo:font-size="11pt" style:font-size-asian="11pt" style:font-size-complex="11pt" style:font-weight-complex="bold"/>
    </style:style>
    <style:style style:name="T131_37" style:family="text">
      <style:text-properties fo:font-size="11pt" style:font-size-asian="11pt" style:font-size-complex="11pt" style:font-weight-complex="bold"/>
    </style:style>
    <style:style style:name="T131_38" style:family="text">
      <style:text-properties fo:font-size="11pt" style:font-size-asian="11pt" style:font-size-complex="11pt" style:font-weight-complex="bold"/>
    </style:style>
    <style:style style:name="T131_39" style:family="text">
      <style:text-properties fo:font-size="11pt" style:font-size-asian="11pt" style:font-size-complex="11pt" style:font-weight-complex="bold"/>
    </style:style>
    <style:style style:name="T131_40" style:family="text">
      <style:text-properties fo:font-size="11pt" style:font-size-asian="11pt" style:font-size-complex="11pt" style:font-weight-complex="bold"/>
    </style:style>
    <style:style style:name="T131_41" style:family="text">
      <style:text-properties fo:font-size="11pt" style:font-size-asian="11pt" style:font-size-complex="11pt" style:font-weight-complex="bold"/>
    </style:style>
    <style:style style:name="T131_42" style:family="text">
      <style:text-properties fo:font-size="11pt" style:font-size-asian="11pt" style:font-size-complex="11pt" style:font-weight-complex="bold"/>
    </style:style>
    <style:style style:name="T131_43" style:family="text">
      <style:text-properties fo:font-size="11pt" style:font-size-asian="11pt" style:font-size-complex="11pt" style:font-weight-complex="bold"/>
    </style:style>
    <style:style style:name="T131_44" style:family="text">
      <style:text-properties fo:font-size="11pt" style:font-size-asian="11pt" style:font-size-complex="11pt" style:font-weight-complex="bold"/>
    </style:style>
    <style:style style:name="T131_45" style:family="text">
      <style:text-properties fo:font-size="11pt" style:font-size-asian="11pt" style:font-size-complex="11pt" style:font-weight-complex="bold"/>
    </style:style>
    <style:style style:name="T131_46" style:family="text">
      <style:text-properties fo:font-size="11pt" style:font-size-asian="11pt" style:font-size-complex="11pt" style:font-weight-complex="bold"/>
    </style:style>
    <style:style style:name="T131_47" style:family="text">
      <style:text-properties fo:font-size="11pt" style:font-size-asian="11pt" style:font-size-complex="11pt" style:font-weight-complex="bold"/>
    </style:style>
    <style:style style:name="T131_48" style:family="text">
      <style:text-properties fo:font-size="11pt" style:font-size-asian="11pt" style:font-size-complex="11pt" style:font-weight-complex="bold"/>
    </style:style>
    <style:style style:name="T131_49" style:family="text">
      <style:text-properties fo:font-size="11pt" style:font-size-asian="11pt" style:font-size-complex="11pt" style:font-weight-complex="bold"/>
    </style:style>
    <style:style style:name="T131_50" style:family="text">
      <style:text-properties fo:font-size="11pt" style:font-size-asian="11pt" style:font-size-complex="11pt" style:font-weight-complex="bold"/>
    </style:style>
    <style:style style:name="T131_51" style:family="text">
      <style:text-properties fo:font-size="11pt" style:font-size-asian="11pt" style:font-size-complex="11pt" style:font-weight-complex="bold"/>
    </style:style>
    <style:style style:name="T131_52" style:family="text">
      <style:text-properties fo:font-size="11pt" style:font-size-asian="11pt" style:font-size-complex="11pt" style:font-weight-complex="bold"/>
    </style:style>
    <style:style style:name="T131_53" style:family="text">
      <style:text-properties fo:font-size="11pt" style:font-size-asian="11pt" style:font-size-complex="11pt" style:font-weight-complex="bold"/>
    </style:style>
    <style:style style:name="T131_54" style:family="text">
      <style:text-properties fo:font-size="11pt" style:font-size-asian="11pt" style:font-size-complex="11pt" style:font-weight-complex="bold"/>
    </style:style>
    <style:style style:name="T131_55" style:family="text">
      <style:text-properties fo:font-size="11pt" style:font-size-asian="11pt" style:font-size-complex="11pt" style:font-weight-complex="bold"/>
    </style:style>
    <style:style style:name="T131_56" style:family="text">
      <style:text-properties fo:font-size="11pt" style:font-size-asian="11pt" style:font-size-complex="11pt" style:font-weight-complex="bold"/>
    </style:style>
    <style:style style:name="T131_57" style:family="text">
      <style:text-properties fo:font-size="11pt" style:font-size-asian="11pt" style:font-size-complex="11pt" style:font-weight-complex="bold"/>
    </style:style>
    <style:style style:name="T131_58" style:family="text">
      <style:text-properties fo:font-size="11pt" style:font-size-asian="11pt" style:font-size-complex="11pt" style:font-weight-complex="bold"/>
    </style:style>
    <style:style style:name="T131_59" style:family="text">
      <style:text-properties fo:font-size="11pt" style:font-size-asian="11pt" style:font-size-complex="11pt" style:font-weight-complex="bold"/>
    </style:style>
    <style:style style:name="T131_60" style:family="text">
      <style:text-properties fo:font-size="11pt" style:font-size-asian="11pt" style:font-size-complex="11pt" style:font-weight-complex="bold"/>
    </style:style>
    <style:style style:name="T131_61" style:family="text">
      <style:text-properties fo:font-size="11pt" style:font-size-asian="11pt" style:font-size-complex="11pt" style:font-weight-complex="bold"/>
    </style:style>
    <style:style style:name="T131_62" style:family="text">
      <style:text-properties fo:font-size="11pt" style:font-size-asian="11pt" style:font-size-complex="11pt" style:font-weight-complex="bold"/>
    </style:style>
    <style:style style:name="T131_63" style:family="text">
      <style:text-properties fo:font-size="11pt" style:font-size-asian="11pt" style:font-size-complex="11pt" style:font-weight-complex="bold"/>
    </style:style>
    <style:style style:name="T131_64" style:family="text">
      <style:text-properties fo:font-size="11pt" style:font-size-asian="11pt" style:font-size-complex="11pt" style:font-weight-complex="bold"/>
    </style:style>
    <style:style style:name="T131_65" style:family="text">
      <style:text-properties fo:font-size="11pt" style:font-size-asian="11pt" style:font-size-complex="11pt"/>
    </style:style>
    <style:style style:name="P132" style:family="paragraph" style:parent-style-name="Normal">
      <style:paragraph-properties fo:margin-top="0.071cm" fo:margin-bottom="0.071cm"/>
      <style:text-properties fo:font-size="11pt" style:font-size-asian="11pt" style:font-size-complex="11pt" style:font-weight-complex="bold"/>
    </style:style>
    <style:style style:name="P133" style:family="paragraph" style:parent-style-name="Normal"/>
    <style:style style:name="FR5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34" style:family="paragraph" style:parent-style-name="Normal">
      <style:paragraph-properties fo:text-align="justify" fo:margin-top="0cm" fo:margin-bottom="0cm"/>
    </style:style>
    <style:style style:name="T134_1" style:family="text">
      <style:text-properties fo:font-size="10pt" style:font-size-asian="10pt" style:font-size-complex="10pt" fo:font-weight="bold" style:font-weight-asian="bold" style:font-weight-complex="bold"/>
    </style:style>
    <style:style style:name="P135" style:family="paragraph" style:parent-style-name="Normal">
      <style:paragraph-properties fo:text-align="justify" fo:margin-top="0cm" fo:margin-bottom="0cm"/>
    </style:style>
    <style:style style:name="T135_1" style:family="text">
      <style:text-properties fo:font-size="10pt" style:font-size-asian="10pt" style:font-size-complex="10pt"/>
    </style:style>
    <style:style style:name="T135_2" style:family="text">
      <style:text-properties fo:font-size="10pt" style:font-size-asian="10pt" style:font-size-complex="10pt"/>
    </style:style>
    <style:style style:name="T135_3" style:family="text">
      <style:text-properties fo:font-size="10pt" style:font-size-asian="10pt" style:font-size-complex="10pt"/>
    </style:style>
    <style:style style:name="T135_4" style:family="text">
      <style:text-properties fo:font-size="10pt" style:font-size-asian="10pt" style:font-size-complex="10pt"/>
    </style:style>
    <style:style style:name="T135_5" style:family="text">
      <style:text-properties fo:font-size="10pt" style:font-size-asian="10pt" style:font-size-complex="10pt"/>
    </style:style>
    <style:style style:name="T135_6" style:family="text">
      <style:text-properties fo:font-size="10pt" style:font-size-asian="10pt" style:font-size-complex="10pt"/>
    </style:style>
    <style:style style:name="T135_7" style:family="text">
      <style:text-properties fo:font-size="10pt" style:font-size-asian="10pt" style:font-size-complex="10pt"/>
    </style:style>
    <style:style style:name="P136" style:family="paragraph" style:parent-style-name="Normal">
      <style:paragraph-properties fo:text-align="justify" fo:margin-top="0cm" fo:margin-bottom="0cm"/>
      <style:text-properties fo:font-size="10pt" style:font-size-asian="10pt" style:font-size-complex="10pt"/>
    </style:style>
    <style:style style:name="P137" style:family="paragraph" style:parent-style-name="Normal">
      <style:paragraph-properties fo:text-align="justify" fo:margin-top="0cm" fo:margin-bottom="0cm"/>
    </style:style>
    <style:style style:name="T137_1" style:family="text">
      <style:text-properties fo:font-size="10pt" style:font-size-asian="10pt" style:font-size-complex="10pt" fo:font-weight="bold" style:font-weight-asian="bold" style:font-weight-complex="bold"/>
    </style:style>
    <style:style style:name="T137_2" style:family="text">
      <style:text-properties fo:font-size="10pt" style:font-size-asian="10pt" style:font-size-complex="10pt" fo:font-weight="bold" style:font-weight-asian="bold" style:font-weight-complex="bold"/>
    </style:style>
    <style:style style:name="T137_3" style:family="text">
      <style:text-properties fo:font-size="10pt" style:font-size-asian="10pt" style:font-size-complex="10pt"/>
    </style:style>
    <style:style style:name="T137_4" style:family="text">
      <style:text-properties fo:font-size="10pt" style:font-size-asian="10pt" style:font-size-complex="10pt"/>
    </style:style>
    <style:style style:name="T137_5" style:family="text">
      <style:text-properties fo:font-size="10pt" style:font-size-asian="10pt" style:font-size-complex="10pt"/>
    </style:style>
    <style:style style:name="T137_6" style:family="text">
      <style:text-properties fo:font-size="10pt" style:font-size-asian="10pt" style:font-size-complex="10pt"/>
    </style:style>
    <style:style style:name="T137_7" style:family="text">
      <style:text-properties fo:font-size="10pt" style:font-size-asian="10pt" style:font-size-complex="10pt"/>
    </style:style>
    <style:style style:name="T137_8" style:family="text">
      <style:text-properties fo:font-size="10pt" style:font-size-asian="10pt" style:font-size-complex="10pt"/>
    </style:style>
    <style:style style:name="T137_9" style:family="text">
      <style:text-properties fo:font-size="10pt" style:font-size-asian="10pt" style:font-size-complex="10pt"/>
    </style:style>
    <style:style style:name="T137_10" style:family="text">
      <style:text-properties fo:font-size="10pt" style:font-size-asian="10pt" style:font-size-complex="10pt"/>
    </style:style>
    <style:style style:name="T137_11" style:family="text">
      <style:text-properties fo:font-size="10pt" style:font-size-asian="10pt" style:font-size-complex="10pt"/>
    </style:style>
    <style:style style:name="T137_12" style:family="text">
      <style:text-properties fo:font-size="10pt" style:font-size-asian="10pt" style:font-size-complex="10pt"/>
    </style:style>
    <style:style style:name="T137_13" style:family="text">
      <style:text-properties fo:font-size="10pt" style:font-size-asian="10pt" style:font-size-complex="10pt"/>
    </style:style>
    <style:style style:name="T137_14" style:family="text">
      <style:text-properties fo:font-size="10pt" style:font-size-asian="10pt" style:font-size-complex="10pt"/>
    </style:style>
    <style:style style:name="T137_15" style:family="text">
      <style:text-properties fo:font-size="10pt" style:font-size-asian="10pt" style:font-size-complex="10pt"/>
    </style:style>
    <style:style style:name="T137_16" style:family="text">
      <style:text-properties fo:font-size="10pt" style:font-size-asian="10pt" style:font-size-complex="10pt"/>
    </style:style>
    <style:style style:name="T137_17" style:family="text">
      <style:text-properties fo:font-size="10pt" style:font-size-asian="10pt" style:font-size-complex="10pt"/>
    </style:style>
    <style:style style:name="T137_18" style:family="text">
      <style:text-properties fo:font-size="10pt" style:font-size-asian="10pt" style:font-size-complex="10pt"/>
    </style:style>
    <style:style style:name="T137_19" style:family="text">
      <style:text-properties fo:font-size="10pt" style:font-size-asian="10pt" style:font-size-complex="10pt"/>
    </style:style>
    <style:style style:name="T137_20" style:family="text">
      <style:text-properties fo:font-size="10pt" style:font-size-asian="10pt" style:font-size-complex="10pt"/>
    </style:style>
    <style:style style:name="T137_21" style:family="text">
      <style:text-properties fo:font-size="10pt" style:font-size-asian="10pt" style:font-size-complex="10pt"/>
    </style:style>
    <style:style style:name="T137_22" style:family="text">
      <style:text-properties fo:font-size="10pt" style:font-size-asian="10pt" style:font-size-complex="10pt"/>
    </style:style>
    <style:style style:name="T137_23" style:family="text">
      <style:text-properties fo:font-size="11pt" style:font-size-asian="11pt" style:font-size-complex="11pt" fo:font-weight="bold" style:font-weight-asian="bold"/>
    </style:style>
    <style:style style:name="T137_24" style:family="text">
      <style:text-properties fo:font-size="11pt" style:font-size-asian="11pt" style:font-size-complex="11pt" fo:font-weight="bold" style:font-weight-asian="bold"/>
    </style:style>
    <style:style style:name="T137_25" style:family="text">
      <style:text-properties fo:font-size="11pt" style:font-size-asian="11pt" style:font-size-complex="11pt" fo:font-weight="bold" style:font-weight-asian="bold"/>
    </style:style>
    <style:style style:name="T137_26" style:family="text">
      <style:text-properties fo:font-size="11pt" style:font-size-asian="11pt" style:font-size-complex="11pt" fo:font-weight="bold" style:font-weight-asian="bold"/>
    </style:style>
    <style:style style:name="T137_27" style:family="text">
      <style:text-properties fo:font-size="11pt" style:font-size-asian="11pt" style:font-size-complex="11pt" fo:font-weight="bold" style:font-weight-asian="bold"/>
    </style:style>
    <style:style style:name="P138" style:family="paragraph" style:parent-style-name="Normal">
      <style:paragraph-properties fo:margin-top="0.071cm" fo:margin-bottom="0.071cm"/>
    </style:style>
    <style:style style:name="T138_1" style:family="text">
      <style:text-properties fo:font-size="11pt" style:font-size-asian="11pt" style:font-size-complex="11pt" fo:font-weight="bold" style:font-weight-asian="bold"/>
    </style:style>
    <style:style style:name="T138_2" style:family="text">
      <style:text-properties fo:font-size="11pt" style:font-size-asian="11pt" style:font-size-complex="11pt" style:font-weight-complex="bold"/>
    </style:style>
    <style:style style:name="T138_3" style:family="text">
      <style:text-properties fo:font-size="11pt" style:font-size-asian="11pt" style:font-size-complex="11pt" style:font-weight-complex="bold"/>
    </style:style>
    <style:style style:name="T138_4" style:family="text">
      <style:text-properties fo:font-size="11pt" style:font-size-asian="11pt" style:font-size-complex="11pt" style:font-weight-complex="bold"/>
    </style:style>
    <style:style style:name="T138_5" style:family="text">
      <style:text-properties fo:font-size="11pt" style:font-size-asian="11pt" style:font-size-complex="11pt" style:font-weight-complex="bold"/>
    </style:style>
    <style:style style:name="T138_6" style:family="text">
      <style:text-properties fo:font-size="11pt" style:font-size-asian="11pt" style:font-size-complex="11pt" style:font-weight-complex="bold"/>
    </style:style>
    <style:style style:name="T138_7" style:family="text">
      <style:text-properties fo:font-size="11pt" style:font-size-asian="11pt" style:font-size-complex="11pt" style:font-weight-complex="bold"/>
    </style:style>
    <style:style style:name="T138_8" style:family="text">
      <style:text-properties fo:font-size="11pt" style:font-size-asian="11pt" style:font-size-complex="11pt" style:font-weight-complex="bold"/>
    </style:style>
    <style:style style:name="T138_9" style:family="text">
      <style:text-properties fo:font-size="11pt" style:font-size-asian="11pt" style:font-size-complex="11pt" style:font-weight-complex="bold"/>
    </style:style>
    <style:style style:name="T138_10" style:family="text">
      <style:text-properties fo:font-size="11pt" style:font-size-asian="11pt" style:font-size-complex="11pt" style:font-weight-complex="bold"/>
    </style:style>
    <style:style style:name="T138_11" style:family="text">
      <style:text-properties fo:font-size="11pt" style:font-size-asian="11pt" style:font-size-complex="11pt" style:font-weight-complex="bold"/>
    </style:style>
    <style:style style:name="T138_12" style:family="text">
      <style:text-properties fo:font-size="11pt" style:font-size-asian="11pt" style:font-size-complex="11pt" style:font-weight-complex="bold"/>
    </style:style>
    <style:style style:name="T138_13" style:family="text">
      <style:text-properties fo:font-size="11pt" style:font-size-asian="11pt" style:font-size-complex="11pt" style:font-weight-complex="bold"/>
    </style:style>
    <style:style style:name="T138_14" style:family="text">
      <style:text-properties fo:font-size="11pt" style:font-size-asian="11pt" style:font-size-complex="11pt" style:font-weight-complex="bold"/>
    </style:style>
    <style:style style:name="T138_15" style:family="text">
      <style:text-properties fo:font-size="11pt" style:font-size-asian="11pt" style:font-size-complex="11pt" style:font-weight-complex="bold"/>
    </style:style>
    <style:style style:name="T138_16" style:family="text">
      <style:text-properties fo:font-size="11pt" style:font-size-asian="11pt" style:font-size-complex="11pt" style:font-weight-complex="bold"/>
    </style:style>
    <style:style style:name="T138_17" style:family="text">
      <style:text-properties fo:font-size="11pt" style:font-size-asian="11pt" style:font-size-complex="11pt" style:font-weight-complex="bold"/>
    </style:style>
    <style:style style:name="T138_18" style:family="text">
      <style:text-properties fo:font-size="11pt" style:font-size-asian="11pt" style:font-size-complex="11pt" style:font-weight-complex="bold"/>
    </style:style>
    <style:style style:name="T138_19" style:family="text">
      <style:text-properties fo:font-size="11pt" style:font-size-asian="11pt" style:font-size-complex="11pt" style:font-weight-complex="bold"/>
    </style:style>
    <style:style style:name="T138_20" style:family="text">
      <style:text-properties fo:font-size="11pt" style:font-size-asian="11pt" style:font-size-complex="11pt" style:font-weight-complex="bold"/>
    </style:style>
    <style:style style:name="T138_21" style:family="text">
      <style:text-properties fo:font-size="11pt" style:font-size-asian="11pt" style:font-size-complex="11pt" style:font-weight-complex="bold"/>
    </style:style>
    <style:style style:name="T138_22" style:family="text">
      <style:text-properties fo:font-size="11pt" style:font-size-asian="11pt" style:font-size-complex="11pt" style:font-weight-complex="bold"/>
    </style:style>
    <style:style style:name="T138_23" style:family="text">
      <style:text-properties fo:font-size="11pt" style:font-size-asian="11pt" style:font-size-complex="11pt" style:font-weight-complex="bold"/>
    </style:style>
    <style:style style:name="T138_24" style:family="text">
      <style:text-properties fo:font-size="11pt" style:font-size-asian="11pt" style:font-size-complex="11pt" style:font-weight-complex="bold"/>
    </style:style>
    <style:style style:name="T138_25" style:family="text">
      <style:text-properties fo:font-size="11pt" style:font-size-asian="11pt" style:font-size-complex="11pt" style:font-weight-complex="bold"/>
    </style:style>
    <style:style style:name="T138_26" style:family="text">
      <style:text-properties fo:font-size="11pt" style:font-size-asian="11pt" style:font-size-complex="11pt" style:font-weight-complex="bold"/>
    </style:style>
    <style:style style:name="T138_27" style:family="text">
      <style:text-properties fo:font-size="11pt" style:font-size-asian="11pt" style:font-size-complex="11pt" style:font-weight-complex="bold"/>
    </style:style>
    <style:style style:name="T138_28" style:family="text">
      <style:text-properties fo:font-size="11pt" style:font-size-asian="11pt" style:font-size-complex="11pt" style:font-weight-complex="bold"/>
    </style:style>
    <style:style style:name="T138_29" style:family="text">
      <style:text-properties fo:font-size="11pt" style:font-size-asian="11pt" style:font-size-complex="11pt" style:font-weight-complex="bold"/>
    </style:style>
    <style:style style:name="T138_30" style:family="text">
      <style:text-properties fo:font-size="11pt" style:font-size-asian="11pt" style:font-size-complex="11pt" style:font-weight-complex="bold"/>
    </style:style>
    <style:style style:name="T138_31" style:family="text">
      <style:text-properties fo:font-size="11pt" style:font-size-asian="11pt" style:font-size-complex="11pt" style:font-weight-complex="bold"/>
    </style:style>
    <style:style style:name="T138_32" style:family="text">
      <style:text-properties fo:font-size="11pt" style:font-size-asian="11pt" style:font-size-complex="11pt" style:font-weight-complex="bold"/>
    </style:style>
    <style:style style:name="T138_33" style:family="text">
      <style:text-properties fo:font-size="11pt" style:font-size-asian="11pt" style:font-size-complex="11pt" style:font-weight-complex="bold"/>
    </style:style>
    <style:style style:name="T138_34" style:family="text">
      <style:text-properties fo:font-size="11pt" style:font-size-asian="11pt" style:font-size-complex="11pt" style:font-weight-complex="bold"/>
    </style:style>
    <style:style style:name="T138_35" style:family="text">
      <style:text-properties fo:font-size="11pt" style:font-size-asian="11pt" style:font-size-complex="11pt" style:font-weight-complex="bold"/>
    </style:style>
    <style:style style:name="T138_36" style:family="text">
      <style:text-properties fo:font-size="11pt" style:font-size-asian="11pt" style:font-size-complex="11pt" style:font-weight-complex="bold"/>
    </style:style>
    <style:style style:name="T138_37" style:family="text">
      <style:text-properties fo:font-size="11pt" style:font-size-asian="11pt" style:font-size-complex="11pt" style:font-weight-complex="bold"/>
    </style:style>
    <style:style style:name="T138_38" style:family="text">
      <style:text-properties fo:font-size="11pt" style:font-size-asian="11pt" style:font-size-complex="11pt" style:font-weight-complex="bold"/>
    </style:style>
    <style:style style:name="T138_39" style:family="text">
      <style:text-properties fo:font-size="11pt" style:font-size-asian="11pt" style:font-size-complex="11pt" style:font-weight-complex="bold"/>
    </style:style>
    <style:style style:name="T138_40" style:family="text">
      <style:text-properties fo:font-size="11pt" style:font-size-asian="11pt" style:font-size-complex="11pt" style:font-weight-complex="bold"/>
    </style:style>
    <style:style style:name="T138_41" style:family="text">
      <style:text-properties fo:font-size="11pt" style:font-size-asian="11pt" style:font-size-complex="11pt" style:font-weight-complex="bold"/>
    </style:style>
    <style:style style:name="T138_42" style:family="text">
      <style:text-properties fo:font-size="11pt" style:font-size-asian="11pt" style:font-size-complex="11pt" style:font-weight-complex="bold"/>
    </style:style>
    <style:style style:name="T138_43" style:family="text">
      <style:text-properties fo:font-size="11pt" style:font-size-asian="11pt" style:font-size-complex="11pt" style:font-weight-complex="bold"/>
    </style:style>
    <style:style style:name="T138_44" style:family="text">
      <style:text-properties fo:font-size="11pt" style:font-size-asian="11pt" style:font-size-complex="11pt" style:font-weight-complex="bold"/>
    </style:style>
    <style:style style:name="T138_45" style:family="text">
      <style:text-properties fo:font-size="11pt" style:font-size-asian="11pt" style:font-size-complex="11pt" style:font-weight-complex="bold"/>
    </style:style>
    <style:style style:name="T138_46" style:family="text">
      <style:text-properties fo:font-size="11pt" style:font-size-asian="11pt" style:font-size-complex="11pt" style:font-weight-complex="bold"/>
    </style:style>
    <style:style style:name="T138_47" style:family="text">
      <style:text-properties fo:font-size="11pt" style:font-size-asian="11pt" style:font-size-complex="11pt" style:font-weight-complex="bold"/>
    </style:style>
    <style:style style:name="T138_48" style:family="text">
      <style:text-properties fo:font-size="11pt" style:font-size-asian="11pt" style:font-size-complex="11pt" style:font-weight-complex="bold"/>
    </style:style>
    <style:style style:name="T138_49" style:family="text">
      <style:text-properties fo:font-size="11pt" style:font-size-asian="11pt" style:font-size-complex="11pt" style:font-weight-complex="bold"/>
    </style:style>
    <style:style style:name="T138_50" style:family="text">
      <style:text-properties fo:font-size="11pt" style:font-size-asian="11pt" style:font-size-complex="11pt" style:font-weight-complex="bold"/>
    </style:style>
    <style:style style:name="T138_51" style:family="text">
      <style:text-properties fo:font-size="11pt" style:font-size-asian="11pt" style:font-size-complex="11pt" style:font-weight-complex="bold"/>
    </style:style>
    <style:style style:name="T138_52" style:family="text">
      <style:text-properties fo:font-size="11pt" style:font-size-asian="11pt" style:font-size-complex="11pt" style:font-weight-complex="bold"/>
    </style:style>
    <style:style style:name="T138_53" style:family="text">
      <style:text-properties fo:font-size="11pt" style:font-size-asian="11pt" style:font-size-complex="11pt" style:font-weight-complex="bold"/>
    </style:style>
    <style:style style:name="T138_54" style:family="text">
      <style:text-properties fo:font-size="11pt" style:font-size-asian="11pt" style:font-size-complex="11pt" style:font-weight-complex="bold"/>
    </style:style>
    <style:style style:name="T138_55" style:family="text">
      <style:text-properties fo:font-size="11pt" style:font-size-asian="11pt" style:font-size-complex="11pt" style:font-weight-complex="bold"/>
    </style:style>
    <style:style style:name="T138_56" style:family="text">
      <style:text-properties fo:font-size="11pt" style:font-size-asian="11pt" style:font-size-complex="11pt" style:font-weight-complex="bold"/>
    </style:style>
    <style:style style:name="T138_57" style:family="text">
      <style:text-properties fo:font-size="11pt" style:font-size-asian="11pt" style:font-size-complex="11pt" style:font-weight-complex="bold"/>
    </style:style>
    <style:style style:name="T138_58" style:family="text">
      <style:text-properties fo:font-size="11pt" style:font-size-asian="11pt" style:font-size-complex="11pt" style:font-weight-complex="bold"/>
    </style:style>
    <style:style style:name="T138_59" style:family="text">
      <style:text-properties fo:font-size="11pt" style:font-size-asian="11pt" style:font-size-complex="11pt" style:font-weight-complex="bold"/>
    </style:style>
    <style:style style:name="T138_60" style:family="text">
      <style:text-properties fo:font-size="11pt" style:font-size-asian="11pt" style:font-size-complex="11pt" style:font-weight-complex="bold"/>
    </style:style>
    <style:style style:name="T138_61" style:family="text">
      <style:text-properties fo:font-size="11pt" style:font-size-asian="11pt" style:font-size-complex="11pt" style:font-weight-complex="bold"/>
    </style:style>
    <style:style style:name="T138_62" style:family="text">
      <style:text-properties fo:font-size="11pt" style:font-size-asian="11pt" style:font-size-complex="11pt" style:font-weight-complex="bold"/>
    </style:style>
    <style:style style:name="T138_63" style:family="text">
      <style:text-properties fo:font-size="11pt" style:font-size-asian="11pt" style:font-size-complex="11pt" style:font-weight-complex="bold"/>
    </style:style>
    <style:style style:name="T138_64" style:family="text">
      <style:text-properties fo:font-size="11pt" style:font-size-asian="11pt" style:font-size-complex="11pt" style:font-weight-complex="bold"/>
    </style:style>
    <style:style style:name="T138_65" style:family="text">
      <style:text-properties fo:font-size="11pt" style:font-size-asian="11pt" style:font-size-complex="11pt" style:font-weight-complex="bold"/>
    </style:style>
    <style:style style:name="T138_66" style:family="text">
      <style:text-properties fo:font-size="11pt" style:font-size-asian="11pt" style:font-size-complex="11pt" style:font-weight-complex="bold"/>
    </style:style>
    <style:style style:name="T138_67" style:family="text">
      <style:text-properties fo:font-size="11pt" style:font-size-asian="11pt" style:font-size-complex="11pt" style:font-weight-complex="bold"/>
    </style:style>
    <style:style style:name="T138_68" style:family="text">
      <style:text-properties fo:font-size="11pt" style:font-size-asian="11pt" style:font-size-complex="11pt" style:font-weight-complex="bold"/>
    </style:style>
    <style:style style:name="T138_69" style:family="text">
      <style:text-properties fo:font-size="11pt" style:font-size-asian="11pt" style:font-size-complex="11pt" style:font-weight-complex="bold"/>
    </style:style>
    <style:style style:name="P139" style:family="paragraph" style:parent-style-name="Normal">
      <style:text-properties fo:font-size="11pt" style:font-size-asian="11pt" style:font-size-complex="11pt" fo:language="en" fo:font-weight="bold" style:font-weight-asian="bold"/>
    </style:style>
    <style:style style:name="P14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40_1" style:family="text">
      <style:text-properties fo:font-size="11pt" style:font-size-asian="11pt" style:font-size-complex="11pt" fo:font-weight="bold" style:font-weight-asian="bold" style:font-weight-complex="bold"/>
    </style:style>
    <style:style style:name="P141" style:family="paragraph" style:parent-style-name="Normal">
      <style:paragraph-properties>
        <style:tab-stops>
          <style:tab-stop style:type="left" style:leader-style="none" style:position="0.25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142" style:family="paragraph" style:parent-style-name="List_20_Paragraph">
      <style:paragraph-properties fo:line-height="108%" fo:margin-bottom="0.282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142_1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2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3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4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6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7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8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2_9" style:family="text">
      <style:text-properties fo:font-size="11pt" style:font-name-asian="Arial" style:font-size-asian="11pt" style:font-name-complex="Arial" style:font-size-complex="11pt" style:font-weight-complex="bold"/>
    </style:style>
    <style:style style:name="P143" style:family="paragraph" style:parent-style-name="List_20_Paragraph">
      <style:paragraph-properties>
        <style:tab-stops>
          <style:tab-stop style:type="left" style:leader-style="none" style:position="-1.0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143_1" style:family="text">
      <style:text-properties fo:font-size="11pt" style:font-size-asian="11pt" style:font-name-complex="Arial" style:font-size-complex="11pt" style:font-weight-complex="bold"/>
    </style:style>
    <style:style style:name="T143_2" style:family="text">
      <style:text-properties fo:font-size="11pt" style:font-size-asian="11pt" style:font-name-complex="Arial" style:font-size-complex="11pt" style:font-weight-complex="bold"/>
    </style:style>
    <style:style style:name="T143_3" style:family="text">
      <style:text-properties fo:font-size="11pt" style:font-size-asian="11pt" style:font-name-complex="Arial" style:font-size-complex="11pt" style:font-weight-complex="bold"/>
    </style:style>
    <style:style style:name="T143_4" style:family="text">
      <style:text-properties fo:font-size="11pt" style:font-size-asian="11pt" style:font-name-complex="Arial" style:font-size-complex="11pt" style:font-weight-complex="bold"/>
    </style:style>
    <style:style style:name="T143_5" style:family="text">
      <style:text-properties fo:font-size="11pt" style:font-size-asian="11pt" style:font-name-complex="Arial" style:font-size-complex="11pt" style:font-weight-complex="bold"/>
    </style:style>
    <style:style style:name="T143_6" style:family="text">
      <style:text-properties fo:font-size="11pt" style:font-size-asian="11pt" style:font-name-complex="Arial" style:font-size-complex="11pt" style:font-weight-complex="bold"/>
    </style:style>
    <style:style style:name="T143_7" style:family="text">
      <style:text-properties fo:font-size="11pt" style:font-size-asian="11pt" style:font-name-complex="Arial" style:font-size-complex="11pt" style:font-weight-complex="bold"/>
    </style:style>
    <style:style style:name="T143_8" style:family="text">
      <style:text-properties fo:font-size="11pt" style:font-size-asian="11pt" style:font-name-complex="Arial" style:font-size-complex="11pt" style:font-weight-complex="bold"/>
    </style:style>
    <style:style style:name="T143_9" style:family="text">
      <style:text-properties fo:font-size="11pt" style:font-size-asian="11pt" style:font-name-complex="Arial" style:font-size-complex="11pt" style:font-weight-complex="bold"/>
    </style:style>
    <style:style style:name="T143_10" style:family="text">
      <style:text-properties fo:font-size="11pt" style:font-size-asian="11pt" style:font-name-complex="Arial" style:font-size-complex="11pt" style:font-weight-complex="bold"/>
    </style:style>
    <style:style style:name="T143_11" style:family="text">
      <style:text-properties fo:font-size="11pt" style:font-size-asian="11pt" style:font-name-complex="Arial" style:font-size-complex="11pt" style:font-weight-complex="bold"/>
    </style:style>
    <style:style style:name="T143_12" style:family="text">
      <style:text-properties fo:font-size="11pt" style:font-size-asian="11pt" style:font-name-complex="Arial" style:font-size-complex="11pt" style:font-weight-complex="bold"/>
    </style:style>
    <style:style style:name="T143_13" style:family="text">
      <style:text-properties fo:font-size="11pt" style:font-size-asian="11pt" style:font-name-complex="Arial" style:font-size-complex="11pt" style:font-weight-complex="bold"/>
    </style:style>
    <style:style style:name="T143_14" style:family="text">
      <style:text-properties fo:font-size="11pt" style:font-size-asian="11pt" style:font-name-complex="Arial" style:font-size-complex="11pt" style:font-weight-complex="bold"/>
    </style:style>
    <style:style style:name="T143_15" style:family="text">
      <style:text-properties fo:font-size="11pt" style:font-size-asian="11pt" style:font-name-complex="Arial" style:font-size-complex="11pt" style:font-weight-complex="bold"/>
    </style:style>
    <style:style style:name="T143_16" style:family="text">
      <style:text-properties fo:font-size="11pt" style:font-size-asian="11pt" style:font-name-complex="Arial" style:font-size-complex="11pt" style:font-weight-complex="bold"/>
    </style:style>
    <style:style style:name="P144" style:family="paragraph" style:parent-style-name="List_20_Paragraph">
      <style:paragraph-properties style:line-height-at-least="0.529cm"/>
      <style:text-properties fo:font-size="11pt" style:font-size-asian="11pt" style:font-name-complex="Arial" style:font-size-complex="11pt" style:font-weight-complex="bold"/>
    </style:style>
    <style:style style:name="T144_1" style:family="text">
      <style:text-properties fo:font-size="11pt" style:font-size-asian="11pt" style:font-name-complex="Arial" style:font-size-complex="11pt" style:font-weight-complex="bold"/>
    </style:style>
    <style:style style:name="T144_2" style:family="text">
      <style:text-properties fo:font-size="11pt" style:font-size-asian="11pt" style:font-name-complex="Arial" style:font-size-complex="11pt" style:font-weight-complex="bold"/>
    </style:style>
    <style:style style:name="T144_3" style:family="text">
      <style:text-properties fo:font-size="11pt" style:font-size-asian="11pt" style:font-name-complex="Arial" style:font-size-complex="11pt" style:font-weight-complex="bold"/>
    </style:style>
    <style:style style:name="T144_4" style:family="text">
      <style:text-properties fo:font-size="11pt" style:font-size-asian="11pt" style:font-name-complex="Arial" style:font-size-complex="11pt" style:font-weight-complex="bold"/>
    </style:style>
    <style:style style:name="T144_5" style:family="text">
      <style:text-properties fo:font-size="11pt" style:font-size-asian="11pt" style:font-name-complex="Arial" style:font-size-complex="11pt" style:font-weight-complex="bold"/>
    </style:style>
    <style:style style:name="T144_6" style:family="text">
      <style:text-properties fo:font-size="11pt" style:font-size-asian="11pt" style:font-name-complex="Arial" style:font-size-complex="11pt" style:font-weight-complex="bold"/>
    </style:style>
    <style:style style:name="T144_7" style:family="text">
      <style:text-properties fo:font-size="11pt" style:font-size-asian="11pt" style:font-name-complex="Arial" style:font-size-complex="11pt" style:font-weight-complex="bold"/>
    </style:style>
    <style:style style:name="T144_8" style:family="text">
      <style:text-properties fo:font-size="11pt" style:font-name-asian="Arial" style:font-size-asian="11pt" style:font-name-complex="Arial" style:font-size-complex="11pt" style:font-weight-complex="bold"/>
    </style:style>
    <style:style style:name="P145" style:family="paragraph" style:parent-style-name="List_20_Paragraph">
      <style:paragraph-properties fo:line-height="108%" fo:margin-bottom="0.282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45_1" style:family="text">
      <style:text-properties fo:font-size="11pt" style:font-size-asian="11pt" style:font-name-complex="Arial" style:font-size-complex="11pt"/>
    </style:style>
    <style:style style:name="T145_2" style:family="text">
      <style:text-properties fo:font-size="11pt" style:font-size-asian="11pt" style:font-name-complex="Arial" style:font-size-complex="11pt"/>
    </style:style>
    <style:style style:name="T145_3" style:family="text">
      <style:text-properties fo:font-size="11pt" style:font-size-asian="11pt" style:font-name-complex="Arial" style:font-size-complex="11pt"/>
    </style:style>
    <style:style style:name="T145_4" style:family="text">
      <style:text-properties fo:font-size="11pt" style:font-size-asian="11pt" style:font-name-complex="Arial" style:font-size-complex="11pt"/>
    </style:style>
    <style:style style:name="T145_5" style:family="text">
      <style:text-properties fo:font-size="11pt" style:font-size-asian="11pt" style:font-name-complex="Arial" style:font-size-complex="11pt"/>
    </style:style>
    <style:style style:name="T145_6" style:family="text">
      <style:text-properties fo:font-size="11pt" style:font-size-asian="11pt" style:font-name-complex="Arial" style:font-size-complex="11pt"/>
    </style:style>
    <style:style style:name="T145_7" style:family="text">
      <style:text-properties fo:font-size="11pt" style:font-size-asian="11pt" style:font-name-complex="Arial" style:font-size-complex="11pt"/>
    </style:style>
    <style:style style:name="T145_8" style:family="text">
      <style:text-properties fo:font-size="11pt" style:font-size-asian="11pt" style:font-name-complex="Arial" style:font-size-complex="11pt"/>
    </style:style>
    <style:style style:name="T145_9" style:family="text">
      <style:text-properties fo:font-size="11pt" style:font-size-asian="11pt" style:font-name-complex="Arial" style:font-size-complex="11pt"/>
    </style:style>
    <style:style style:name="T145_10" style:family="text">
      <style:text-properties fo:font-size="11pt" style:font-size-asian="11pt" style:font-name-complex="Arial" style:font-size-complex="11pt"/>
    </style:style>
    <style:style style:name="T145_11" style:family="text">
      <style:text-properties fo:font-size="11pt" style:font-size-asian="11pt" style:font-name-complex="Arial" style:font-size-complex="11pt"/>
    </style:style>
    <style:style style:name="T145_12" style:family="text">
      <style:text-properties fo:font-size="11pt" style:font-size-asian="11pt" style:font-name-complex="Arial" style:font-size-complex="11pt"/>
    </style:style>
    <style:style style:name="T145_13" style:family="text">
      <style:text-properties fo:font-size="11pt" style:font-size-asian="11pt" style:font-name-complex="Arial" style:font-size-complex="11pt"/>
    </style:style>
    <style:style style:name="T145_14" style:family="text">
      <style:text-properties fo:font-size="11pt" style:font-size-asian="11pt" style:font-name-complex="Arial" style:font-size-complex="11pt"/>
    </style:style>
    <style:style style:name="T145_15" style:family="text">
      <style:text-properties fo:font-size="11pt" style:font-size-asian="11pt" style:font-name-complex="Arial" style:font-size-complex="11pt"/>
    </style:style>
    <style:style style:name="T145_16" style:family="text">
      <style:text-properties fo:font-size="11pt" style:font-size-asian="11pt" style:font-name-complex="Arial" style:font-size-complex="11pt"/>
    </style:style>
    <style:style style:name="T145_17" style:family="text">
      <style:text-properties fo:font-size="11pt" style:font-size-asian="11pt" style:font-name-complex="Arial" style:font-size-complex="11pt"/>
    </style:style>
    <style:style style:name="T145_18" style:family="text">
      <style:text-properties fo:font-size="11pt" style:font-size-asian="11pt" style:font-name-complex="Arial" style:font-size-complex="11pt"/>
    </style:style>
    <style:style style:name="T145_19" style:family="text">
      <style:text-properties fo:font-size="11pt" style:font-size-asian="11pt" style:font-name-complex="Arial" style:font-size-complex="11pt"/>
    </style:style>
    <style:style style:name="T145_20" style:family="text">
      <style:text-properties fo:font-size="11pt" style:font-size-asian="11pt" style:font-name-complex="Arial" style:font-size-complex="11pt"/>
    </style:style>
    <style:style style:name="T145_21" style:family="text">
      <style:text-properties fo:font-size="11pt" style:font-size-asian="11pt" style:font-name-complex="Arial" style:font-size-complex="11pt"/>
    </style:style>
    <style:style style:name="P146" style:family="paragraph" style:parent-style-name="List_20_Paragraph">
      <style:paragraph-properties fo:line-height="108%" fo:margin-bottom="0.282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/>
    </style:style>
    <style:style style:name="T146_1" style:family="text">
      <style:text-properties fo:font-size="11pt" style:font-size-asian="11pt" style:font-name-complex="Arial" style:font-size-complex="11pt"/>
    </style:style>
    <style:style style:name="T146_2" style:family="text">
      <style:text-properties fo:font-size="11pt" style:font-size-asian="11pt" style:font-name-complex="Arial" style:font-size-complex="11pt"/>
    </style:style>
    <style:style style:name="T146_3" style:family="text">
      <style:text-properties fo:font-size="11pt" style:font-size-asian="11pt" style:font-name-complex="Arial" style:font-size-complex="11pt"/>
    </style:style>
    <style:style style:name="T146_4" style:family="text">
      <style:text-properties fo:font-size="11pt" style:font-size-asian="11pt" style:font-name-complex="Arial" style:font-size-complex="11pt"/>
    </style:style>
    <style:style style:name="T146_5" style:family="text">
      <style:text-properties fo:font-size="11pt" style:font-size-asian="11pt" style:font-name-complex="Arial" style:font-size-complex="11pt"/>
    </style:style>
    <style:style style:name="T146_6" style:family="text">
      <style:text-properties fo:font-size="11pt" style:font-size-asian="11pt" style:font-name-complex="Arial" style:font-size-complex="11pt"/>
    </style:style>
    <style:style style:name="T146_7" style:family="text">
      <style:text-properties fo:font-size="11pt" style:font-size-asian="11pt" style:font-name-complex="Arial" style:font-size-complex="11pt"/>
    </style:style>
    <style:style style:name="T146_8" style:family="text">
      <style:text-properties fo:font-size="11pt" style:font-size-asian="11pt" style:font-name-complex="Arial" style:font-size-complex="11pt"/>
    </style:style>
    <style:style style:name="T146_9" style:family="text">
      <style:text-properties fo:font-size="11pt" style:font-size-asian="11pt" style:font-name-complex="Arial" style:font-size-complex="11pt"/>
    </style:style>
    <style:style style:name="T146_10" style:family="text">
      <style:text-properties fo:font-size="11pt" style:font-size-asian="11pt" style:font-name-complex="Arial" style:font-size-complex="11pt"/>
    </style:style>
    <style:style style:name="T146_11" style:family="text">
      <style:text-properties fo:font-size="11pt" style:font-size-asian="11pt" style:font-name-complex="Arial" style:font-size-complex="11pt"/>
    </style:style>
    <style:style style:name="T146_12" style:family="text">
      <style:text-properties fo:font-size="11pt" style:font-size-asian="11pt" style:font-name-complex="Arial" style:font-size-complex="11pt"/>
    </style:style>
    <style:style style:name="T146_13" style:family="text">
      <style:text-properties fo:font-size="11pt" style:font-size-asian="11pt" style:font-name-complex="Arial" style:font-size-complex="11pt"/>
    </style:style>
    <style:style style:name="T146_14" style:family="text">
      <style:text-properties fo:font-size="11pt" style:font-size-asian="11pt" style:font-name-complex="Arial" style:font-size-complex="11pt"/>
    </style:style>
    <style:style style:name="T146_15" style:family="text">
      <style:text-properties fo:font-size="11pt" style:font-size-asian="11pt" style:font-name-complex="Arial" style:font-size-complex="11pt"/>
    </style:style>
    <style:style style:name="T146_16" style:family="text">
      <style:text-properties fo:font-size="11pt" style:font-size-asian="11pt" style:font-name-complex="Arial" style:font-size-complex="11pt"/>
    </style:style>
    <style:style style:name="T146_17" style:family="text">
      <style:text-properties fo:font-size="11pt" style:font-size-asian="11pt" style:font-name-complex="Arial" style:font-size-complex="11pt"/>
    </style:style>
    <style:style style:name="T146_18" style:family="text">
      <style:text-properties fo:font-size="11pt" style:font-size-asian="11pt" style:font-name-complex="Arial" style:font-size-complex="11pt"/>
    </style:style>
    <style:style style:name="T146_19" style:family="text">
      <style:text-properties fo:font-size="11pt" style:font-size-asian="11pt" style:font-name-complex="Arial" style:font-size-complex="11pt"/>
    </style:style>
    <style:style style:name="T146_20" style:family="text">
      <style:text-properties fo:font-size="11pt" style:font-size-asian="11pt" style:font-name-complex="Arial" style:font-size-complex="11pt"/>
    </style:style>
    <style:style style:name="T146_21" style:family="text">
      <style:text-properties fo:font-size="11pt" style:font-size-asian="11pt" style:font-name-complex="Arial" style:font-size-complex="11pt"/>
    </style:style>
    <style:style style:name="T146_22" style:family="text">
      <style:text-properties fo:font-size="11pt" style:font-size-asian="11pt" style:font-name-complex="Arial" style:font-size-complex="11pt"/>
    </style:style>
    <style:style style:name="T146_23" style:family="text">
      <style:text-properties fo:font-size="11pt" style:font-size-asian="11pt" style:font-name-complex="Arial" style:font-size-complex="11pt"/>
    </style:style>
    <style:style style:name="T146_24" style:family="text">
      <style:text-properties fo:font-size="11pt" style:font-size-asian="11pt" style:font-name-complex="Arial" style:font-size-complex="11pt"/>
    </style:style>
    <style:style style:name="T146_25" style:family="text">
      <style:text-properties fo:font-size="11pt" style:font-size-asian="11pt" style:font-name-complex="Arial" style:font-size-complex="11pt"/>
    </style:style>
    <style:style style:name="T146_26" style:family="text">
      <style:text-properties fo:font-size="11pt" style:font-size-asian="11pt" style:font-name-complex="Arial" style:font-size-complex="11pt"/>
    </style:style>
    <style:style style:name="P147" style:family="paragraph" style:parent-style-name="List_20_Paragraph">
      <style:paragraph-properties fo:line-height="108%" fo:margin-bottom="0.282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47_1" style:family="text">
      <style:text-properties fo:font-size="11pt" style:font-size-asian="11pt" style:font-name-complex="Arial" style:font-size-complex="11pt"/>
    </style:style>
    <style:style style:name="T147_2" style:family="text">
      <style:text-properties fo:font-size="11pt" style:font-size-asian="11pt" style:font-name-complex="Arial" style:font-size-complex="11pt"/>
    </style:style>
    <style:style style:name="T147_3" style:family="text">
      <style:text-properties fo:font-size="11pt" style:font-size-asian="11pt" style:font-name-complex="Arial" style:font-size-complex="11pt" style:font-weight-complex="bold"/>
    </style:style>
    <style:style style:name="T147_4" style:family="text">
      <style:text-properties fo:font-size="11pt" style:font-size-asian="11pt" style:font-name-complex="Arial" style:font-size-complex="11pt"/>
    </style:style>
    <style:style style:name="T147_5" style:family="text">
      <style:text-properties fo:font-size="11pt" style:font-size-asian="11pt" style:font-name-complex="Arial" style:font-size-complex="11pt"/>
    </style:style>
    <style:style style:name="T147_6" style:family="text">
      <style:text-properties fo:font-size="11pt" style:font-size-asian="11pt" style:font-name-complex="Arial" style:font-size-complex="11pt" style:font-weight-complex="bold"/>
    </style:style>
    <style:style style:name="T147_7" style:family="text">
      <style:text-properties fo:font-size="11pt" style:font-size-asian="11pt" style:font-name-complex="Arial" style:font-size-complex="11pt" style:font-weight-complex="bold"/>
    </style:style>
    <style:style style:name="T147_8" style:family="text">
      <style:text-properties fo:font-size="11pt" style:font-size-asian="11pt" style:font-name-complex="Arial" style:font-size-complex="11pt" style:font-weight-complex="bold"/>
    </style:style>
    <style:style style:name="T147_9" style:family="text">
      <style:text-properties fo:font-size="11pt" style:font-size-asian="11pt" style:font-name-complex="Arial" style:font-size-complex="11pt" style:font-weight-complex="bold"/>
    </style:style>
    <style:style style:name="T147_10" style:family="text">
      <style:text-properties fo:font-size="11pt" style:font-size-asian="11pt" style:font-name-complex="Arial" style:font-size-complex="11pt" style:font-weight-complex="bold"/>
    </style:style>
    <style:style style:name="T147_11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7_12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7_13" style:family="text">
      <style:text-properties fo:font-size="11pt" style:font-name-asian="Arial" style:font-size-asian="11pt" style:font-name-complex="Arial" style:font-size-complex="11pt" style:font-weight-complex="bold"/>
    </style:style>
    <style:style style:name="T147_14" style:family="text">
      <style:text-properties fo:font-size="11pt" style:font-name-asian="Arial" style:font-size-asian="11pt" style:font-name-complex="Arial" style:font-size-complex="11pt" style:font-weight-complex="bold"/>
    </style:style>
    <style:style style:name="P148" style:family="paragraph" style:parent-style-name="List_20_Paragraph">
      <style:text-properties fo:font-size="11pt" style:font-size-asian="11pt" style:font-size-complex="11pt"/>
    </style:style>
    <style:style style:name="T148_1" style:family="text">
      <style:text-properties fo:font-size="11pt" style:font-size-asian="11pt" style:font-size-complex="11pt"/>
    </style:style>
    <style:style style:name="T148_2" style:family="text">
      <style:text-properties fo:font-size="11pt" style:font-size-asian="11pt" style:font-size-complex="11pt"/>
    </style:style>
    <style:style style:name="T148_3" style:family="text">
      <style:text-properties fo:font-size="11pt" style:font-size-asian="11pt" style:font-size-complex="11pt"/>
    </style:style>
    <style:style style:name="P149" style:family="paragraph" style:parent-style-name="List_20_Paragraph">
      <style:paragraph-properties fo:line-height="108%" fo:margin-bottom="0.282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150" style:family="paragraph" style:parent-style-name="List_20_Paragraph">
      <style:paragraph-properties fo:line-height="108%" fo:margin-bottom="0.282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/>
    </style:style>
    <style:style style:name="P151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152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52_1" style:family="text">
      <style:text-properties fo:font-style="normal" style:font-style-asian="normal"/>
    </style:style>
    <style:style style:name="P15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54" style:family="paragraph" style:parent-style-name="Normal"/>
    <style:style style:name="T15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4_2" style:family="text"/>
    <style:style style:name="T154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4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56" style:family="paragraph" style:parent-style-name="Normal"/>
    <style:style style:name="T156_1" style:family="text">
      <style:text-properties fo:font-size="11pt" style:font-size-asian="11pt" style:font-name-complex="Arial" style:font-size-complex="11pt"/>
    </style:style>
    <style:style style:name="T156_2" style:family="text">
      <style:text-properties fo:font-size="11pt" style:font-size-asian="11pt" style:font-name-complex="Arial" style:font-size-complex="11pt"/>
    </style:style>
    <style:style style:name="T156_3" style:family="text">
      <style:text-properties fo:font-size="11pt" style:font-size-asian="11pt" style:font-name-complex="Arial" style:font-size-complex="11pt"/>
    </style:style>
    <style:style style:name="T156_4" style:family="text">
      <style:text-properties fo:font-size="11pt" style:font-size-asian="11pt" style:font-name-complex="Arial" style:font-size-complex="11pt"/>
    </style:style>
    <style:style style:name="T156_5" style:family="text">
      <style:text-properties fo:font-size="11pt" style:font-size-asian="11pt" style:font-name-complex="Arial" style:font-size-complex="11pt"/>
    </style:style>
    <style:style style:name="P15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8" style:family="paragraph" style:parent-style-name="Normal"/>
    <style:style style:name="T1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8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8_4" style:family="text">
      <style:text-properties fo:font-size="11pt" style:font-size-asian="11pt" style:font-name-complex="Arial" style:font-size-complex="11pt" fo:font-weight="bold" style:font-weight-asian="bold"/>
    </style:style>
    <style:style style:name="P159" style:family="paragraph" style:parent-style-name="Normal">
      <style:text-properties fo:background-color="#ffff00" fo:color="#000000" fo:font-size="10pt" style:font-size-asian="10pt" style:font-size-complex="10pt"/>
    </style:style>
    <style:style style:name="P160" style:family="paragraph" style:parent-style-name="Normal">
      <style:paragraph-properties>
        <style:tab-stops>
          <style:tab-stop style:type="left" style:leader-style="none" style:position="0.25cm"/>
        </style:tab-stops>
      </style:paragraph-properties>
    </style:style>
    <style:style style:name="T160_1" style:family="text">
      <style:text-properties fo:font-size="11pt" style:font-size-asian="11pt" style:font-size-complex="11pt" style:font-weight-complex="bold"/>
    </style:style>
    <style:style style:name="T160_2" style:family="text"/>
    <style:style style:name="T160_3" style:family="text" style:parent-style-name="Internet_20_link">
      <style:text-properties fo:font-size="11pt" style:font-size-asian="11pt" style:font-size-complex="11pt" style:font-weight-complex="bold"/>
    </style:style>
    <style:style style:name="T160_4" style:family="text">
      <style:text-properties fo:font-size="11pt" style:font-size-asian="11pt" style:font-size-complex="11pt" style:font-weight-complex="bold"/>
    </style:style>
    <style:style style:name="P161" style:family="paragraph" style:parent-style-name="Normal">
      <style:paragraph-properties>
        <style:tab-stops>
          <style:tab-stop style:type="left" style:leader-style="none" style:position="0.25cm"/>
        </style:tab-stops>
      </style:paragraph-properties>
      <style:text-properties fo:font-size="11pt" style:font-size-asian="11pt" style:font-size-complex="11pt" style:font-weight-complex="bold"/>
    </style:style>
    <style:style style:name="P162" style:family="paragraph" style:parent-style-name="Normal">
      <style:paragraph-properties>
        <style:tab-stops>
          <style:tab-stop style:type="left" style:leader-style="none" style:position="0.25cm"/>
        </style:tab-stops>
      </style:paragraph-properties>
    </style:style>
    <style:style style:name="T162_1" style:family="text">
      <style:text-properties fo:font-size="11pt" style:font-size-asian="11pt" style:font-size-complex="11pt" style:font-weight-complex="bold"/>
    </style:style>
    <style:style style:name="T162_2" style:family="text">
      <style:text-properties fo:font-size="11pt" style:font-size-asian="11pt" style:font-size-complex="11pt" style:font-weight-complex="bold"/>
    </style:style>
    <style:style style:name="T162_3" style:family="text">
      <style:text-properties fo:font-size="11pt" style:font-size-asian="11pt" style:font-size-complex="11pt" style:font-weight-complex="bold"/>
    </style:style>
    <style:style style:name="P163" style:family="paragraph" style:parent-style-name="Normal">
      <style:text-properties fo:color="#2f5496" style:font-name-complex="Arial" style:font-size-complex="11pt" fo:font-weight="bold" style:font-weight-asian="bold"/>
    </style:style>
    <style:style style:name="P164" style:family="paragraph" style:parent-style-name="Normal"/>
    <style:style style:name="T164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65" style:family="paragraph" style:parent-style-name="Normal">
      <style:text-properties fo:font-size="11pt" style:font-size-asian="11pt" style:font-name-complex="Arial" style:font-size-complex="11pt"/>
    </style:style>
    <style:style style:name="P166" style:family="paragraph" style:parent-style-name="Normal"/>
    <style:style style:name="T166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66_2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66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66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66_5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66_6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66_7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167" style:family="paragraph" style:parent-style-name="Normal">
      <style:text-properties fo:font-size="11pt" style:font-size-asian="11pt" style:font-name-complex="Arial" style:font-size-complex="11pt" fo:language="en" fo:language-asian="en" fo:country="US" fo:country-asian="GB"/>
    </style:style>
    <style:style style:name="P168" style:family="paragraph" style:parent-style-name="Normal"/>
    <style:style style:name="T168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168_2" style:family="text">
      <style:text-properties fo:font-size="11pt" style:font-size-asian="11pt" style:font-name-complex="Arial" style:font-size-complex="11pt" fo:language-asian="en" fo:country-asian="GB"/>
    </style:style>
    <style:style style:name="T168_3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169" style:family="paragraph" style:parent-style-name="Normal">
      <style:text-properties fo:font-size="11pt" style:font-size-asian="11pt" style:font-name-complex="Arial" style:font-size-complex="11pt" fo:language="en" fo:language-asian="en" fo:country="US" fo:country-asian="GB"/>
    </style:style>
    <style:style style:name="P170" style:family="paragraph" style:parent-style-name="Normal">
      <style:text-properties fo:font-size="11pt" style:font-size-asian="11pt" style:font-name-complex="Arial" style:font-size-complex="11pt" fo:language="en" fo:language-asian="en" fo:country="US" fo:country-asian="GB"/>
    </style:style>
    <style:style style:name="P171" style:family="paragraph" style:parent-style-name="Normal">
      <style:text-properties fo:font-size="11pt" style:font-size-asian="11pt" style:font-name-complex="Arial" style:font-size-complex="11pt" fo:language="en" fo:language-asian="en" fo:country="US" fo:country-asian="GB"/>
    </style:style>
    <style:style style:name="P172" style:family="paragraph" style:parent-style-name="Normal">
      <style:text-properties fo:font-size="11pt" style:font-size-asian="11pt" style:font-name-complex="Arial" style:font-size-complex="11pt" fo:language="en" fo:language-asian="en" fo:country="US" fo:country-asian="GB"/>
    </style:style>
    <style:style style:name="P173" style:family="paragraph" style:parent-style-name="Normal">
      <style:text-properties fo:font-size="11pt" style:font-size-asian="11pt" style:font-name-complex="Arial" style:font-size-complex="11pt" fo:language="en" fo:language-asian="en" fo:country="US" fo:country-asian="GB"/>
    </style:style>
    <style:style style:name="P174" style:family="paragraph" style:parent-style-name="Normal">
      <style:text-properties fo:font-size="11pt" style:font-size-asian="11pt" style:font-name-complex="Arial" style:font-size-complex="11pt" fo:language="en" fo:language-asian="en" fo:country="US" fo:country-asian="GB"/>
    </style:style>
    <style:style style:name="P17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76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7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77_1" style:family="text">
      <style:text-properties fo:font-style="normal" style:font-style-asian="normal"/>
    </style:style>
    <style:style style:name="T177_2" style:family="text">
      <style:text-properties fo:font-style="normal" style:font-style-asian="normal"/>
    </style:style>
    <style:style style:name="P178" style:family="paragraph" style:parent-style-name="Normal">
      <style:text-properties fo:font-size="11pt" style:font-size-asian="11pt" style:font-size-complex="11pt"/>
    </style:style>
    <style:style style:name="Table4" style:family="table">
      <style:table-properties table:align="left" style:width="16.503cm" fo:margin-left="-0.259cm"/>
    </style:style>
    <style:style style:name="Column15" style:family="table-column">
      <style:table-column-properties style:column-width="3.013cm"/>
    </style:style>
    <style:style style:name="Column16" style:family="table-column">
      <style:table-column-properties style:column-width="1.087cm"/>
    </style:style>
    <style:style style:name="Column17" style:family="table-column">
      <style:table-column-properties style:column-width="1.653cm"/>
    </style:style>
    <style:style style:name="Column18" style:family="table-column">
      <style:table-column-properties style:column-width="5.791cm"/>
    </style:style>
    <style:style style:name="Column19" style:family="table-column">
      <style:table-column-properties style:column-width="4.96cm"/>
    </style:style>
    <style:style style:name="Row9" style:family="table-row">
      <style:table-row-properties style:min-row-height="0.863cm"/>
    </style:style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10" style:family="table-row">
      <style:table-row-properties style:min-row-height="0.612cm"/>
    </style:style>
    <style:style style:name="Cell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1" style:family="table-row">
      <style:table-row-properties style:min-row-height="0.609cm"/>
    </style:style>
    <style:style style:name="Cell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8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9" style:family="paragraph" style:parent-style-name="Normal">
      <style:text-properties fo:font-weight="bold" style:font-weight-asian="bold"/>
    </style:style>
    <style:style style:name="Table5" style:family="table">
      <style:table-properties table:align="left" style:width="16.494cm" fo:margin-left="0cm"/>
    </style:style>
    <style:style style:name="Column20" style:family="table-column">
      <style:table-column-properties style:column-width="4.48cm"/>
    </style:style>
    <style:style style:name="Column21" style:family="table-column">
      <style:table-column-properties style:column-width="3.263cm"/>
    </style:style>
    <style:style style:name="Column22" style:family="table-column">
      <style:table-column-properties style:column-width="8.751cm"/>
    </style:style>
    <style:style style:name="Row12" style:family="table-row">
      <style:table-row-properties style:min-row-height="0.482cm"/>
    </style:style>
    <style:style style:name="Cell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6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9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0_6" style:family="text" style:parent-style-name="Normal">
      <style:text-properties fo:font-size="10pt" style:font-size-asian="10pt" style:font-name-complex="Arial" style:font-size-complex="10pt"/>
    </style:style>
    <style:style style:name="P201" style:family="paragraph" style:parent-style-name="Footnote_20_text"/>
    <style:style style:name="T201_1" style:family="text"/>
    <style:style style:name="T201_2" style:family="text">
      <style:text-properties fo:font-style="italic" style:font-style-asian="italic" style:font-style-complex="italic"/>
    </style:style>
    <style:style style:name="T201_3" style:family="text"/>
    <style:style style:name="T201_4" style:family="text">
      <style:text-properties fo:font-style="italic" style:font-style-asian="italic" style:font-style-complex="italic"/>
    </style:style>
    <style:style style:name="T201_5" style:family="text"/>
    <style:style style:name="T201_6" style:family="text">
      <style:text-properties fo:font-style="italic" style:font-style-asian="italic" style:font-style-complex="italic"/>
    </style:style>
    <style:style style:name="T201_7" style:family="text"/>
    <style:style style:name="T201_8" style:family="text"/>
    <style:style style:name="T201_9" style:family="text"/>
    <style:style style:name="T201_10" style:family="text"/>
    <style:style style:name="T201_11" style:family="text">
      <style:text-properties fo:language="en" fo:country="US"/>
    </style:style>
    <style:style style:name="T201_12" style:family="text">
      <style:text-properties fo:language="en" fo:country="US"/>
    </style:style>
    <style:style style:name="T201_13" style:family="text">
      <style:text-properties fo:language="en" fo:country="US"/>
    </style:style>
    <style:style style:name="P202" style:family="paragraph" style:parent-style-name="Footnote_20_text"/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5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6_2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6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20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T20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 style:font-weight-complex="bold"/>
    </style:style>
    <style:style style:name="P21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" style:family="table-row"/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100%" fo:margin-bottom="0cm"/>
    </style:style>
    <style:style style:name="T2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5" style:family="paragraph" style:parent-style-name="Normal">
      <style:paragraph-properties fo:line-height="100%" fo:margin-bottom="0cm"/>
    </style:style>
    <style:style style:name="T2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100%" fo:margin-bottom="0cm"/>
    </style:style>
    <style:style style:name="T2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2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2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2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2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3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3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1" style:family="paragraph" style:parent-style-name="Normal">
      <style:paragraph-properties fo:line-height="100%" fo:margin-bottom="0cm"/>
    </style:style>
    <style:style style:name="T2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3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2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3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" style:family="table-row"/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5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5" style:family="paragraph" style:parent-style-name="Normal">
      <style:paragraph-properties fo:text-align="justify"/>
    </style:style>
    <style:style style:name="T25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57" style:family="paragraph" style:parent-style-name="Normal">
      <style:paragraph-properties fo:margin-top="0.071cm" fo:margin-bottom="0.071cm"/>
    </style:style>
    <style:style style:name="T257_1" style:family="text">
      <style:text-properties fo:font-size="11pt" style:font-size-asian="11pt" style:font-size-complex="11pt" style:font-weight-complex="bold"/>
    </style:style>
    <style:style style:name="T257_2" style:family="text">
      <style:text-properties fo:font-size="11pt" style:font-size-asian="11pt" style:font-size-complex="11pt" style:font-weight-complex="bold"/>
    </style:style>
    <style:style style:name="T257_3" style:family="text">
      <style:text-properties fo:font-size="11pt" style:font-size-asian="11pt" style:font-size-complex="11pt" style:font-weight-complex="bold"/>
    </style:style>
    <style:style style:name="T257_4" style:family="text">
      <style:text-properties fo:font-size="11pt" style:font-size-asian="11pt" style:font-size-complex="11pt" style:font-weight-complex="bold"/>
    </style:style>
    <style:style style:name="P25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fo:font-size="11pt" style:font-size-asian="11pt" style:font-size-complex="11pt" fo:font-weight="bold" style:font-weight-asian="bold"/>
    </style:style>
    <style:style style:name="T259_2" style:family="text">
      <style:text-properties fo:font-size="11pt" style:font-size-asian="11pt" style:font-size-complex="11pt" fo:font-weight="bold" style:font-weight-asian="bold"/>
    </style:style>
    <style:style style:name="T259_3" style:family="text">
      <style:text-properties fo:font-size="11pt" style:font-size-asian="11pt" style:font-size-complex="11pt" fo:font-weight="bold" style:font-weight-asian="bold"/>
    </style:style>
    <style:style style:name="T259_4" style:family="text">
      <style:text-properties fo:font-size="11pt" style:font-size-asian="11pt" style:font-size-complex="11pt" fo:font-weight="bold" style:font-weight-asian="bold"/>
    </style:style>
    <style:style style:name="T259_5" style:family="text">
      <style:text-properties fo:font-size="11pt" style:font-size-asian="11pt" style:font-size-complex="11pt" fo:font-weight="bold" style:font-weight-asian="bold"/>
    </style:style>
    <style:style style:name="P260" style:family="paragraph" style:parent-style-name="Normal">
      <style:text-properties fo:font-size="10pt" style:font-size-asian="10pt" style:font-name-complex="Arial" style:font-size-complex="10pt"/>
    </style:style>
    <style:style style:name="P261" style:family="paragraph" style:parent-style-name="Normal"/>
    <style:style style:name="T261_1" style:family="text">
      <style:text-properties fo:font-size="11pt" style:font-size-asian="11pt" style:font-size-complex="11pt" style:font-weight-complex="bold"/>
    </style:style>
    <style:style style:name="P262" style:family="paragraph" style:parent-style-name="Normal">
      <style:text-properties fo:font-size="10pt" style:font-size-asian="10pt" style:font-name-complex="Arial" style:font-size-complex="10pt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4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65" style:family="paragraph" style:parent-style-name="Normal"/>
    <style:style style:name="T265_1" style:family="text">
      <style:text-properties fo:font-size="11pt" style:font-size-asian="11pt" style:font-name-complex="Arial" style:font-size-complex="11pt"/>
    </style:style>
    <style:style style:name="T265_2" style:family="text">
      <style:text-properties fo:font-size="11pt" style:font-size-asian="11pt" style:font-name-complex="Arial" style:font-size-complex="11pt"/>
    </style:style>
    <style:style style:name="P26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7" style:family="paragraph" style:parent-style-name="Normal"/>
    <style:style style:name="T2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8" style:family="paragraph" style:parent-style-name="Normal">
      <style:text-properties fo:color="#2f5496" fo:font-size="10pt" style:font-size-asian="10pt" style:font-size-complex="11pt"/>
    </style:style>
    <style:style style:name="P269" style:family="paragraph" style:parent-style-name="Normal">
      <style:paragraph-properties fo:line-height="108%" fo:margin-top="0.423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269_1" style:family="text">
      <style:text-properties fo:font-size="11pt" style:font-size-asian="11pt" style:font-size-complex="11pt" fo:font-weight="bold" style:font-weight-asian="bold" style:font-weight-complex="bold"/>
    </style:style>
    <style:style style:name="T269_2" style:family="text">
      <style:text-properties fo:font-size="11pt" style:font-size-asian="11pt" style:font-size-complex="11pt" fo:font-weight="bold" style:font-weight-asian="bold" style:font-weight-complex="bold"/>
    </style:style>
    <style:style style:name="T269_3" style:family="text">
      <style:text-properties fo:font-size="11pt" style:font-size-asian="11pt" style:font-size-complex="11pt" fo:font-weight="bold" style:font-weight-asian="bold" style:font-weight-complex="bold"/>
    </style:style>
    <style:style style:name="T269_4" style:family="text">
      <style:text-properties fo:font-size="11pt" style:font-size-asian="11pt" style:font-size-complex="11pt"/>
    </style:style>
    <style:style style:name="T269_5" style:family="text">
      <style:text-properties fo:font-size="11pt" style:font-name-asian="Arial" style:font-size-asian="11pt" style:font-name-complex="Arial" style:font-size-complex="11pt" style:font-weight-complex="bold"/>
    </style:style>
    <style:style style:name="P270" style:family="paragraph" style:parent-style-name="Normal">
      <style:paragraph-properties fo:margin-top="0.423cm">
        <style:tab-stops>
          <style:tab-stop style:type="left" style:leader-style="none" style:position="0.25cm"/>
        </style:tab-stops>
      </style:paragraph-properties>
    </style:style>
    <style:style style:name="T270_1" style:family="text">
      <style:text-properties fo:font-size="11pt" style:font-size-asian="11pt" style:font-size-complex="11pt" fo:font-weight="bold" style:font-weight-asian="bold" style:font-weight-complex="bold"/>
    </style:style>
    <style:style style:name="T270_2" style:family="text">
      <style:text-properties fo:font-size="11pt" style:font-size-asian="11pt" style:font-size-complex="11pt" fo:font-weight="bold" style:font-weight-asian="bold" style:font-weight-complex="bold"/>
    </style:style>
    <style:style style:name="T270_3" style:family="text">
      <style:text-properties fo:font-size="11pt" style:font-size-asian="11pt" style:font-size-complex="11pt" fo:font-weight="bold" style:font-weight-asian="bold" style:font-weight-complex="bold"/>
    </style:style>
    <style:style style:name="T270_4" style:family="text">
      <style:text-properties fo:font-size="11pt" style:font-size-asian="11pt" style:font-size-complex="11pt"/>
    </style:style>
    <style:style style:name="T270_5" style:family="text">
      <style:text-properties fo:font-size="11pt" style:font-size-asian="11pt" style:font-name-complex="Arial" style:font-size-complex="11pt" style:font-weight-complex="bold"/>
    </style:style>
    <style:style style:name="P271" style:family="paragraph" style:parent-style-name="Normal">
      <style:paragraph-properties style:line-height-at-least="0.529cm" fo:margin-top="0.423cm"/>
    </style:style>
    <style:style style:name="T271_1" style:family="text">
      <style:text-properties fo:font-size="11pt" style:font-size-asian="11pt" style:font-size-complex="11pt" fo:font-weight="bold" style:font-weight-asian="bold" style:font-weight-complex="bold"/>
    </style:style>
    <style:style style:name="T271_2" style:family="text">
      <style:text-properties fo:font-size="11pt" style:font-size-asian="11pt" style:font-size-complex="11pt" fo:font-weight="bold" style:font-weight-asian="bold" style:font-weight-complex="bold"/>
    </style:style>
    <style:style style:name="T271_3" style:family="text">
      <style:text-properties fo:font-size="11pt" style:font-size-asian="11pt" style:font-size-complex="11pt" fo:font-weight="bold" style:font-weight-asian="bold" style:font-weight-complex="bold"/>
    </style:style>
    <style:style style:name="T271_4" style:family="text">
      <style:text-properties fo:font-size="11pt" style:font-size-asian="11pt" style:font-size-complex="11pt"/>
    </style:style>
    <style:style style:name="T271_5" style:family="text">
      <style:text-properties fo:font-size="11pt" style:font-size-asian="11pt" style:font-name-complex="Arial" style:font-size-complex="11pt" style:font-weight-complex="bold"/>
    </style:style>
    <style:style style:name="T271_6" style:family="text">
      <style:text-properties fo:font-size="11pt" style:font-size-asian="11pt" style:font-name-complex="Arial" style:font-size-complex="11pt" style:font-weight-complex="bold"/>
    </style:style>
    <style:style style:name="T271_7" style:family="text">
      <style:text-properties fo:font-size="11pt" style:font-size-asian="11pt" style:font-name-complex="Arial" style:font-size-complex="11pt" style:font-weight-complex="bold"/>
    </style:style>
    <style:style style:name="T271_8" style:family="text">
      <style:text-properties fo:font-size="11pt" style:font-name-asian="Arial" style:font-size-asian="11pt" style:font-name-complex="Arial" style:font-size-complex="11pt" style:font-weight-complex="bold"/>
    </style:style>
    <style:style style:name="P272" style:family="paragraph" style:parent-style-name="Normal">
      <style:paragraph-properties style:line-height-at-least="0.529cm" fo:margin-top="0.423cm"/>
    </style:style>
    <style:style style:name="T272_1" style:family="text">
      <style:text-properties fo:font-size="11pt" style:font-size-asian="11pt" style:font-size-complex="11pt" fo:font-weight="bold" style:font-weight-asian="bold" style:font-weight-complex="bold"/>
    </style:style>
    <style:style style:name="T272_2" style:family="text">
      <style:text-properties fo:font-size="11pt" style:font-size-asian="11pt" style:font-size-complex="11pt"/>
    </style:style>
    <style:style style:name="T272_3" style:family="text">
      <style:text-properties fo:font-size="11pt" style:font-size-asian="11pt" style:font-name-complex="Arial" style:font-size-complex="11pt"/>
    </style:style>
    <style:style style:name="P273" style:family="paragraph" style:parent-style-name="Normal">
      <style:paragraph-properties fo:line-height="108%" fo:margin-top="0.423cm" fo:margin-bottom="0.28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color="#2f5496" fo:font-size="10pt" style:font-size-asian="10pt" style:font-size-complex="11pt"/>
    </style:style>
    <style:style style:name="P274" style:family="paragraph" style:parent-style-name="Normal">
      <style:text-properties fo:color="#2f5496" fo:font-size="10pt" style:font-size-asian="10pt" style:font-size-complex="11pt"/>
    </style:style>
    <style:style style:name="Table6" style:family="table">
      <style:table-properties table:align="left" style:width="16.503cm" fo:margin-left="-0.259cm"/>
    </style:style>
    <style:style style:name="Column23" style:family="table-column">
      <style:table-column-properties style:column-width="3.013cm"/>
    </style:style>
    <style:style style:name="Column24" style:family="table-column">
      <style:table-column-properties style:column-width="1.087cm"/>
    </style:style>
    <style:style style:name="Column25" style:family="table-column">
      <style:table-column-properties style:column-width="1.653cm"/>
    </style:style>
    <style:style style:name="Column26" style:family="table-column">
      <style:table-column-properties style:column-width="5.791cm"/>
    </style:style>
    <style:style style:name="Column27" style:family="table-column">
      <style:table-column-properties style:column-width="4.96cm"/>
    </style:style>
    <style:style style:name="Row20" style:family="table-row">
      <style:table-row-properties style:min-row-height="0.863cm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1" style:family="table-row">
      <style:table-row-properties style:min-row-height="0.612cm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>
      <style:table-row-properties style:min-row-height="0.609cm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8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85" style:family="paragraph" style:parent-style-name="Normal">
      <style:text-properties fo:color="#2f5496" fo:font-size="10pt" style:font-size-asian="10pt" style:font-size-complex="11pt"/>
    </style:style>
    <style:style style:name="Table7" style:family="table">
      <style:table-properties table:align="left" style:width="16.494cm" fo:margin-left="0cm"/>
    </style:style>
    <style:style style:name="Column28" style:family="table-column">
      <style:table-column-properties style:column-width="4.992cm"/>
    </style:style>
    <style:style style:name="Column29" style:family="table-column">
      <style:table-column-properties style:column-width="3.251cm"/>
    </style:style>
    <style:style style:name="Column30" style:family="table-column">
      <style:table-column-properties style:column-width="8.251cm"/>
    </style:style>
    <style:style style:name="Row23" style:family="table-row">
      <style:table-row-properties style:min-row-height="0.482cm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9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5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9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6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0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0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7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0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4" style:family="paragraph" style:parent-style-name="Normal">
      <style:text-properties fo:font-size="10pt" style:font-size-asian="10pt" style:font-size-complex="11pt"/>
    </style:style>
    <style:style style:name="P305" style:family="paragraph" style:parent-style-name="Normal">
      <style:text-properties fo:font-size="10pt" style:font-size-asian="10pt" style:font-size-complex="11pt"/>
    </style:style>
    <style:style style:name="P306" style:family="paragraph" style:parent-style-name="Normal"/>
    <style:style style:name="T306_1" style:family="text">
      <style:text-properties fo:font-size="11pt" style:font-size-asian="11pt" style:font-size-complex="11pt" fo:font-weight="bold" style:font-weight-asian="bold"/>
    </style:style>
    <style:style style:name="T306_2" style:family="text">
      <style:text-properties fo:font-size="11pt" style:font-size-asian="11pt" style:font-size-complex="11pt"/>
    </style:style>
    <style:style style:name="P307" style:family="paragraph" style:parent-style-name="Normal"/>
    <style:style style:name="T307_1" style:family="text">
      <style:text-properties fo:font-size="11pt" style:font-size-asian="11pt" style:font-size-complex="11pt"/>
    </style:style>
    <style:style style:name="P308" style:family="paragraph" style:parent-style-name="Normal"/>
    <style:style style:name="T308_1" style:family="text">
      <style:text-properties fo:font-size="11pt" style:font-size-asian="11pt" style:font-size-complex="11pt"/>
    </style:style>
    <style:style style:name="T308_2" style:family="text">
      <style:text-properties fo:font-size="11pt" style:font-size-asian="11pt" style:font-size-complex="11pt"/>
    </style:style>
    <style:style style:name="T308_3" style:family="text">
      <style:text-properties fo:font-size="11pt" style:font-size-asian="11pt" style:font-size-complex="11pt"/>
    </style:style>
    <style:style style:name="T308_4" style:family="text">
      <style:text-properties fo:font-size="11pt" style:font-size-asian="11pt" style:font-size-complex="11pt"/>
    </style:style>
    <style:style style:name="T308_5" style:family="text">
      <style:text-properties fo:font-size="11pt" style:font-size-asian="11pt" style:font-size-complex="11pt"/>
    </style:style>
    <style:style style:name="T308_6" style:family="text">
      <style:text-properties fo:font-size="11pt" style:font-size-asian="11pt" style:font-size-complex="11pt"/>
    </style:style>
    <style:style style:name="T308_7" style:family="text">
      <style:text-properties fo:font-size="11pt" style:font-size-asian="11pt" style:font-size-complex="11pt"/>
    </style:style>
    <style:style style:name="T308_8" style:family="text">
      <style:text-properties fo:font-size="11pt" style:font-size-asian="11pt" style:font-size-complex="11pt"/>
    </style:style>
    <style:style style:name="T308_9" style:family="text">
      <style:text-properties fo:font-size="11pt" style:font-size-asian="11pt" style:font-size-complex="11pt"/>
    </style:style>
    <style:style style:name="T308_10" style:family="text">
      <style:text-properties fo:font-size="11pt" style:font-size-asian="11pt" style:font-size-complex="11pt"/>
    </style:style>
    <style:style style:name="T308_11" style:family="text">
      <style:text-properties fo:font-size="11pt" style:font-size-asian="11pt" style:font-size-complex="11pt"/>
    </style:style>
    <style:style style:name="T308_12" style:family="text">
      <style:text-properties fo:font-size="11pt" style:font-size-asian="11pt" style:font-size-complex="11pt"/>
    </style:style>
    <style:style style:name="T308_13" style:family="text">
      <style:text-properties fo:font-size="11pt" style:font-size-asian="11pt" style:font-size-complex="11pt"/>
    </style:style>
    <style:style style:name="P309" style:family="paragraph" style:parent-style-name="Normal"/>
    <style:style style:name="T309_1" style:family="text">
      <style:text-properties fo:font-size="11pt" style:font-size-asian="11pt" style:font-size-complex="11pt"/>
    </style:style>
    <style:style style:name="P310" style:family="paragraph" style:parent-style-name="Normal"/>
    <style:style style:name="T310_1" style:family="text">
      <style:text-properties fo:font-size="11pt" style:font-size-asian="11pt" style:font-size-complex="11pt" fo:font-weight="bold" style:font-weight-asian="bold"/>
    </style:style>
    <style:style style:name="P311" style:family="paragraph" style:parent-style-name="Normal"/>
    <style:style style:name="T311_1" style:family="text">
      <style:text-properties fo:font-size="11pt" style:font-size-asian="11pt" style:font-size-complex="11pt"/>
    </style:style>
    <style:style style:name="P312" style:family="paragraph" style:parent-style-name="Normal"/>
    <style:style style:name="T312_1" style:family="text">
      <style:text-properties fo:font-size="11pt" style:font-size-asian="11pt" style:font-name-complex="Arial" style:font-size-complex="11pt"/>
    </style:style>
    <style:style style:name="T312_2" style:family="text">
      <style:text-properties fo:font-size="11pt" style:font-size-asian="11pt" style:font-name-complex="Arial" style:font-size-complex="11pt"/>
    </style:style>
    <style:style style:name="T312_3" style:family="text">
      <style:text-properties fo:font-size="11pt" style:font-size-asian="11pt" style:font-name-complex="Arial" style:font-size-complex="11pt"/>
    </style:style>
    <style:style style:name="T312_4" style:family="text">
      <style:text-properties fo:font-size="11pt" style:font-size-asian="11pt" style:font-name-complex="Arial" style:font-size-complex="11pt"/>
    </style:style>
    <style:style style:name="T312_5" style:family="text">
      <style:text-properties fo:font-size="11pt" style:font-size-asian="11pt" style:font-name-complex="Arial" style:font-size-complex="11pt"/>
    </style:style>
    <style:style style:name="T312_6" style:family="text">
      <style:text-properties fo:font-size="11pt" style:font-size-asian="11pt" style:font-name-complex="Arial" style:font-size-complex="11pt"/>
    </style:style>
    <style:style style:name="T312_7" style:family="text">
      <style:text-properties fo:font-size="11pt" style:font-size-asian="11pt" style:font-name-complex="Arial" style:font-size-complex="11pt"/>
    </style:style>
    <style:style style:name="T312_8" style:family="text">
      <style:text-properties fo:font-size="11pt" style:font-size-asian="11pt" style:font-name-complex="Arial" style:font-size-complex="11pt"/>
    </style:style>
    <style:style style:name="T312_9" style:family="text">
      <style:text-properties fo:font-size="11pt" style:font-size-asian="11pt" style:font-name-complex="Arial" style:font-size-complex="11pt"/>
    </style:style>
    <style:style style:name="T312_10" style:family="text">
      <style:text-properties fo:font-size="11pt" style:font-size-asian="11pt" style:font-name-complex="Arial" style:font-size-complex="11pt"/>
    </style:style>
    <style:style style:name="T312_11" style:family="text">
      <style:text-properties fo:font-size="11pt" style:font-size-asian="11pt" style:font-name-complex="Arial" style:font-size-complex="11pt"/>
    </style:style>
    <style:style style:name="T312_12" style:family="text">
      <style:text-properties fo:font-size="11pt" style:font-size-asian="11pt" style:font-name-complex="Arial" style:font-size-complex="11pt"/>
    </style:style>
    <style:style style:name="T312_13" style:family="text">
      <style:text-properties fo:font-size="11pt" style:font-size-asian="11pt" style:font-name-complex="Arial" style:font-size-complex="11pt"/>
    </style:style>
    <style:style style:name="T312_14" style:family="text">
      <style:text-properties fo:font-size="11pt" style:font-size-asian="11pt" style:font-name-complex="Arial" style:font-size-complex="11pt"/>
    </style:style>
    <style:style style:name="T312_15" style:family="text">
      <style:text-properties fo:font-size="11pt" style:font-size-asian="11pt" style:font-name-complex="Arial" style:font-size-complex="11pt"/>
    </style:style>
    <style:style style:name="T312_16" style:family="text">
      <style:text-properties fo:font-size="11pt" style:font-size-asian="11pt" style:font-name-complex="Arial" style:font-size-complex="11pt"/>
    </style:style>
    <style:style style:name="T312_17" style:family="text">
      <style:text-properties fo:font-size="11pt" style:font-size-asian="11pt" style:font-name-complex="Arial" style:font-size-complex="11pt"/>
    </style:style>
    <style:style style:name="T312_18" style:family="text">
      <style:text-properties fo:font-size="11pt" style:font-size-asian="11pt" style:font-name-complex="Arial" style:font-size-complex="11pt"/>
    </style:style>
    <style:style style:name="T312_19" style:family="text">
      <style:text-properties fo:font-size="11pt" style:font-size-asian="11pt" style:font-name-complex="Arial" style:font-size-complex="11pt"/>
    </style:style>
    <style:style style:name="T312_20" style:family="text">
      <style:text-properties fo:font-size="11pt" style:font-size-asian="11pt" style:font-name-complex="Arial" style:font-size-complex="11pt"/>
    </style:style>
    <style:style style:name="T312_21" style:family="text">
      <style:text-properties fo:font-size="11pt" style:font-size-asian="11pt" style:font-name-complex="Arial" style:font-size-complex="11pt"/>
    </style:style>
    <style:style style:name="T312_22" style:family="text">
      <style:text-properties fo:font-size="11pt" style:font-size-asian="11pt" style:font-name-complex="Arial" style:font-size-complex="11pt"/>
    </style:style>
    <style:style style:name="T312_23" style:family="text">
      <style:text-properties fo:font-size="11pt" style:font-size-asian="11pt" style:font-name-complex="Arial" style:font-size-complex="11pt"/>
    </style:style>
    <style:style style:name="P313" style:family="paragraph" style:parent-style-name="Normal"/>
    <style:style style:name="T313_1" style:family="text">
      <style:text-properties fo:font-size="11pt" style:font-size-asian="11pt" style:font-size-complex="11pt"/>
    </style:style>
    <style:style style:name="P314" style:family="paragraph" style:parent-style-name="Normal"/>
    <style:style style:name="T314_1" style:family="text">
      <style:text-properties fo:font-size="11pt" style:font-size-asian="11pt" style:font-size-complex="11pt" fo:font-weight="bold" style:font-weight-asian="bold"/>
    </style:style>
    <style:style style:name="P315" style:family="paragraph" style:parent-style-name="Normal"/>
    <style:style style:name="T315_1" style:family="text">
      <style:text-properties fo:font-size="11pt" style:font-size-asian="11pt" style:font-size-complex="11pt"/>
    </style:style>
    <style:style style:name="P316" style:family="paragraph" style:parent-style-name="Normal">
      <style:paragraph-properties fo:line-height="108%" fo:margin-bottom="0.28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16_1" style:family="text">
      <style:text-properties fo:font-size="11pt" style:font-size-asian="11pt" style:font-size-complex="11pt" fo:font-weight="bold" style:font-weight-asian="bold" style:font-weight-complex="bold"/>
    </style:style>
    <style:style style:name="T316_2" style:family="text">
      <style:text-properties fo:font-size="11pt" style:font-size-asian="11pt" style:font-size-complex="11pt" fo:font-weight="bold" style:font-weight-asian="bold" style:font-weight-complex="bold"/>
    </style:style>
    <style:style style:name="T316_3" style:family="text">
      <style:text-properties fo:font-size="11pt" style:font-size-asian="11pt" style:font-size-complex="11pt" fo:font-weight="bold" style:font-weight-asian="bold" style:font-weight-complex="bold"/>
    </style:style>
    <style:style style:name="T316_4" style:family="text">
      <style:text-properties fo:font-size="11pt" style:font-size-asian="11pt" style:font-size-complex="11pt"/>
    </style:style>
    <style:style style:name="T316_5" style:family="text">
      <style:text-properties fo:font-size="11pt" style:font-size-asian="11pt" style:font-name-complex="Arial" style:font-size-complex="11pt"/>
    </style:style>
    <style:style style:name="T316_6" style:family="text">
      <style:text-properties fo:font-size="11pt" style:font-size-asian="11pt" style:font-name-complex="Arial" style:font-size-complex="11pt"/>
    </style:style>
    <style:style style:name="T316_7" style:family="text">
      <style:text-properties fo:font-size="11pt" style:font-size-asian="11pt" style:font-name-complex="Arial" style:font-size-complex="11pt"/>
    </style:style>
    <style:style style:name="T316_8" style:family="text">
      <style:text-properties fo:font-size="11pt" style:font-size-asian="11pt" style:font-name-complex="Arial" style:font-size-complex="11pt"/>
    </style:style>
    <style:style style:name="T316_9" style:family="text">
      <style:text-properties fo:font-size="11pt" style:font-size-asian="11pt" style:font-name-complex="Arial" style:font-size-complex="11pt"/>
    </style:style>
    <style:style style:name="T316_10" style:family="text">
      <style:text-properties fo:font-size="11pt" style:font-size-asian="11pt" style:font-name-complex="Arial" style:font-size-complex="11pt"/>
    </style:style>
    <style:style style:name="T316_11" style:family="text">
      <style:text-properties fo:font-size="11pt" style:font-size-asian="11pt" style:font-name-complex="Arial" style:font-size-complex="11pt"/>
    </style:style>
    <style:style style:name="T316_12" style:family="text">
      <style:text-properties fo:font-size="11pt" style:font-size-asian="11pt" style:font-name-complex="Arial" style:font-size-complex="11pt"/>
    </style:style>
    <style:style style:name="T316_13" style:family="text">
      <style:text-properties fo:font-size="11pt" style:font-size-asian="11pt" style:font-name-complex="Arial" style:font-size-complex="11pt"/>
    </style:style>
    <style:style style:name="T316_14" style:family="text">
      <style:text-properties fo:font-size="11pt" style:font-size-asian="11pt" style:font-name-complex="Arial" style:font-size-complex="11pt"/>
    </style:style>
    <style:style style:name="T316_15" style:family="text">
      <style:text-properties fo:font-size="11pt" style:font-size-asian="11pt" style:font-name-complex="Arial" style:font-size-complex="11pt"/>
    </style:style>
    <style:style style:name="P317" style:family="paragraph" style:parent-style-name="Normal">
      <style:paragraph-properties fo:line-height="108%" fo:margin-bottom="0.28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17_1" style:family="text">
      <style:text-properties fo:font-size="11pt" style:font-size-asian="11pt" style:font-size-complex="11pt" fo:font-weight="bold" style:font-weight-asian="bold" style:font-weight-complex="bold"/>
    </style:style>
    <style:style style:name="T317_2" style:family="text">
      <style:text-properties fo:font-size="11pt" style:font-size-asian="11pt" style:font-size-complex="11pt" fo:font-weight="bold" style:font-weight-asian="bold" style:font-weight-complex="bold"/>
    </style:style>
    <style:style style:name="T317_3" style:family="text">
      <style:text-properties fo:font-size="11pt" style:font-size-asian="11pt" style:font-size-complex="11pt" fo:font-weight="bold" style:font-weight-asian="bold" style:font-weight-complex="bold"/>
    </style:style>
    <style:style style:name="T317_4" style:family="text">
      <style:text-properties fo:font-size="11pt" style:font-size-asian="11pt" style:font-size-complex="11pt"/>
    </style:style>
    <style:style style:name="T317_5" style:family="text">
      <style:text-properties fo:font-size="11pt" style:font-size-asian="11pt" style:font-name-complex="Arial" style:font-size-complex="11pt"/>
    </style:style>
    <style:style style:name="T317_6" style:family="text">
      <style:text-properties fo:font-size="11pt" style:font-size-asian="11pt" style:font-name-complex="Arial" style:font-size-complex="11pt" style:font-weight-complex="bold"/>
    </style:style>
    <style:style style:name="T317_7" style:family="text">
      <style:text-properties fo:font-size="11pt" style:font-name-asian="Arial" style:font-size-asian="11pt" style:font-name-complex="Arial" style:font-size-complex="11pt" style:font-weight-complex="bold"/>
    </style:style>
    <style:style style:name="P318" style:family="paragraph" style:parent-style-name="Normal">
      <style:paragraph-properties fo:line-height="108%" fo:margin-bottom="0.28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name-asian="Arial" style:font-size-asian="11pt" style:font-name-complex="Arial" style:font-size-complex="11pt" style:font-weight-complex="bold"/>
    </style:style>
    <style:style style:name="P319" style:family="paragraph" style:parent-style-name="Normal">
      <style:paragraph-properties fo:line-height="108%" fo:margin-bottom="0.28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320" style:family="paragraph" style:parent-style-name="Normal">
      <style:text-properties fo:font-size="11pt" style:font-size-asian="11pt" style:font-size-complex="11pt"/>
    </style:style>
    <style:style style:name="Table8" style:family="table">
      <style:table-properties table:align="left" style:width="16.503cm" fo:margin-left="-0.259cm"/>
    </style:style>
    <style:style style:name="Column31" style:family="table-column">
      <style:table-column-properties style:column-width="3.013cm"/>
    </style:style>
    <style:style style:name="Column32" style:family="table-column">
      <style:table-column-properties style:column-width="1.087cm"/>
    </style:style>
    <style:style style:name="Column33" style:family="table-column">
      <style:table-column-properties style:column-width="1.653cm"/>
    </style:style>
    <style:style style:name="Column34" style:family="table-column">
      <style:table-column-properties style:column-width="5.791cm"/>
    </style:style>
    <style:style style:name="Column35" style:family="table-column">
      <style:table-column-properties style:column-width="4.96cm"/>
    </style:style>
    <style:style style:name="Row28" style:family="table-row">
      <style:table-row-properties style:min-row-height="0.863cm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9" style:family="table-row">
      <style:table-row-properties style:min-row-height="0.612cm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0.609cm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1" style:family="paragraph" style:parent-style-name="Normal">
      <style:text-properties fo:font-size="10pt" style:font-size-asian="10pt" style:font-size-complex="11pt"/>
    </style:style>
    <style:style style:name="P332" style:family="paragraph" style:parent-style-name="Normal">
      <style:text-properties fo:color="#2f5496" fo:font-size="10pt" style:font-size-asian="10pt" style:font-size-complex="11pt"/>
    </style:style>
    <style:style style:name="P333" style:family="paragraph" style:parent-style-name="Normal">
      <style:text-properties fo:font-size="10pt" style:font-size-asian="10pt" style:font-size-complex="11pt"/>
    </style:style>
    <style:style style:name="Table9" style:family="table">
      <style:table-properties table:align="left" style:width="16.494cm" fo:margin-left="0cm"/>
    </style:style>
    <style:style style:name="Column36" style:family="table-column">
      <style:table-column-properties style:column-width="6.493cm"/>
    </style:style>
    <style:style style:name="Column37" style:family="table-column">
      <style:table-column-properties style:column-width="3.5cm"/>
    </style:style>
    <style:style style:name="Column38" style:family="table-column">
      <style:table-column-properties style:column-width="6.502cm"/>
    </style:style>
    <style:style style:name="Row31" style:family="table-row">
      <style:table-row-properties style:min-row-height="0.482cm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4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3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4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4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34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5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2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2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2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50_2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51" style:family="paragraph" style:parent-style-name="Normal"/>
    <style:style style:name="T351_1" style:family="text">
      <style:text-properties fo:font-size="11pt" style:font-size-asian="11pt" style:font-size-complex="11pt" fo:font-weight="bold" style:font-weight-asian="bold"/>
    </style:style>
    <style:style style:name="P352" style:family="paragraph" style:parent-style-name="Normal"/>
    <style:style style:name="T352_1" style:family="text">
      <style:text-properties fo:font-size="11pt" style:font-size-asian="11pt" style:font-size-complex="11pt"/>
    </style:style>
    <style:style style:name="P353" style:family="paragraph" style:parent-style-name="Normal">
      <style:paragraph-properties fo:margin-top="0.071cm"/>
    </style:style>
    <style:style style:name="T353_1" style:family="text">
      <style:text-properties fo:font-size="11pt" style:font-size-asian="11pt" style:font-size-complex="11pt" fo:font-weight="bold" style:font-weight-asian="bold"/>
    </style:style>
    <style:style style:name="T353_2" style:family="text">
      <style:text-properties fo:font-size="11pt" style:font-size-asian="11pt" style:font-size-complex="11pt"/>
    </style:style>
    <style:style style:name="T353_3" style:family="text">
      <style:text-properties fo:font-size="11pt" style:font-size-asian="11pt" style:font-size-complex="11pt"/>
    </style:style>
    <style:style style:name="T353_4" style:family="text">
      <style:text-properties fo:font-size="11pt" style:font-size-asian="11pt" style:font-size-complex="11pt"/>
    </style:style>
    <style:style style:name="T353_5" style:family="text">
      <style:text-properties fo:font-size="11pt" style:font-size-asian="11pt" style:font-size-complex="11pt"/>
    </style:style>
    <style:style style:name="T353_6" style:family="text">
      <style:text-properties fo:font-size="11pt" style:font-size-asian="11pt" style:font-size-complex="11pt"/>
    </style:style>
    <style:style style:name="T353_7" style:family="text">
      <style:text-properties fo:font-size="11pt" style:font-size-asian="11pt" style:font-size-complex="11pt"/>
    </style:style>
    <style:style style:name="T353_8" style:family="text">
      <style:text-properties fo:font-size="11pt" style:font-size-asian="11pt" style:font-size-complex="11pt"/>
    </style:style>
    <style:style style:name="T353_9" style:family="text">
      <style:text-properties fo:font-size="11pt" style:font-size-asian="11pt" style:font-size-complex="11pt"/>
    </style:style>
    <style:style style:name="T353_10" style:family="text">
      <style:text-properties fo:font-size="11pt" style:font-size-asian="11pt" style:font-size-complex="11pt"/>
    </style:style>
    <style:style style:name="T353_11" style:family="text">
      <style:text-properties fo:font-size="11pt" style:font-size-asian="11pt" style:font-size-complex="11pt"/>
    </style:style>
    <style:style style:name="T353_12" style:family="text">
      <style:text-properties fo:font-size="11pt" style:font-size-asian="11pt" style:font-size-complex="11pt"/>
    </style:style>
    <style:style style:name="T353_13" style:family="text">
      <style:text-properties fo:font-size="11pt" style:font-size-asian="11pt" style:font-size-complex="11pt"/>
    </style:style>
    <style:style style:name="T353_14" style:family="text">
      <style:text-properties fo:font-size="11pt" style:font-size-asian="11pt" style:font-size-complex="11pt" style:font-weight-complex="bold"/>
    </style:style>
    <style:style style:name="T353_15" style:family="text">
      <style:text-properties fo:font-size="11pt" style:font-size-asian="11pt" style:font-size-complex="11pt" style:font-weight-complex="bold"/>
    </style:style>
    <style:style style:name="T353_16" style:family="text">
      <style:text-properties fo:font-size="11pt" style:font-size-asian="11pt" style:font-size-complex="11pt"/>
    </style:style>
    <style:style style:name="T353_17" style:family="text">
      <style:text-properties fo:font-size="11pt" style:font-size-asian="11pt" style:font-size-complex="11pt"/>
    </style:style>
    <style:style style:name="T353_18" style:family="text">
      <style:text-properties fo:font-size="11pt" style:font-size-asian="11pt" style:font-size-complex="11pt"/>
    </style:style>
    <style:style style:name="T353_19" style:family="text">
      <style:text-properties fo:font-size="11pt" style:font-size-asian="11pt" style:font-size-complex="11pt"/>
    </style:style>
    <style:style style:name="T353_20" style:family="text">
      <style:text-properties fo:font-size="11pt" style:font-size-asian="11pt" style:font-size-complex="11pt"/>
    </style:style>
    <style:style style:name="P354" style:family="paragraph" style:parent-style-name="Normal">
      <style:paragraph-properties fo:margin-top="0.071cm"/>
      <style:text-properties fo:font-size="11pt" style:font-size-asian="11pt" style:font-size-complex="11pt"/>
    </style:style>
    <style:style style:name="P355" style:family="paragraph" style:parent-style-name="Normal">
      <style:paragraph-properties fo:margin-top="0.071cm"/>
    </style:style>
    <style:style style:name="T355_1" style:family="text">
      <style:text-properties fo:font-size="11pt" style:font-size-asian="11pt" style:font-size-complex="11pt"/>
    </style:style>
    <style:style style:name="T355_2" style:family="text">
      <style:text-properties fo:font-size="11pt" style:font-size-asian="11pt" style:font-size-complex="11pt"/>
    </style:style>
    <style:style style:name="T355_3" style:family="text">
      <style:text-properties fo:font-size="11pt" style:font-size-asian="11pt" style:font-size-complex="11pt"/>
    </style:style>
    <style:style style:name="T355_4" style:family="text">
      <style:text-properties fo:font-size="11pt" style:font-size-asian="11pt" style:font-size-complex="11pt"/>
    </style:style>
    <style:style style:name="T355_5" style:family="text">
      <style:text-properties fo:font-size="11pt" style:font-size-asian="11pt" style:font-size-complex="11pt"/>
    </style:style>
    <style:style style:name="T355_6" style:family="text">
      <style:text-properties fo:font-size="11pt" style:font-size-asian="11pt" style:font-size-complex="11pt"/>
    </style:style>
    <style:style style:name="T355_7" style:family="text">
      <style:text-properties fo:font-size="11pt" style:font-size-asian="11pt" style:font-size-complex="11pt"/>
    </style:style>
    <style:style style:name="T355_8" style:family="text">
      <style:text-properties fo:font-size="11pt" style:font-size-asian="11pt" style:font-size-complex="11pt"/>
    </style:style>
    <style:style style:name="T355_9" style:family="text">
      <style:text-properties fo:font-size="11pt" style:font-size-asian="11pt" style:font-size-complex="11pt"/>
    </style:style>
    <style:style style:name="T355_10" style:family="text">
      <style:text-properties fo:font-size="11pt" style:font-size-asian="11pt" style:font-size-complex="11pt"/>
    </style:style>
    <style:style style:name="T355_11" style:family="text">
      <style:text-properties fo:font-size="11pt" style:font-size-asian="11pt" style:font-size-complex="11pt"/>
    </style:style>
    <style:style style:name="T355_12" style:family="text">
      <style:text-properties fo:font-size="11pt" style:font-size-asian="11pt" style:font-size-complex="11pt"/>
    </style:style>
    <style:style style:name="T355_13" style:family="text">
      <style:text-properties fo:font-size="11pt" style:font-size-asian="11pt" style:font-size-complex="11pt"/>
    </style:style>
    <style:style style:name="T355_14" style:family="text">
      <style:text-properties fo:font-size="11pt" style:font-size-asian="11pt" style:font-size-complex="11pt"/>
    </style:style>
    <style:style style:name="T355_15" style:family="text">
      <style:text-properties fo:font-size="11pt" style:font-size-asian="11pt" style:font-size-complex="11pt"/>
    </style:style>
    <style:style style:name="T355_16" style:family="text">
      <style:text-properties fo:font-size="11pt" style:font-size-asian="11pt" style:font-size-complex="11pt"/>
    </style:style>
    <style:style style:name="T355_17" style:family="text">
      <style:text-properties fo:font-size="11pt" style:font-size-asian="11pt" style:font-size-complex="11pt"/>
    </style:style>
    <style:style style:name="T355_18" style:family="text">
      <style:text-properties fo:font-size="11pt" style:font-size-asian="11pt" style:font-size-complex="11pt"/>
    </style:style>
    <style:style style:name="P356" style:family="paragraph" style:parent-style-name="Normal">
      <style:paragraph-properties fo:margin-top="0.071cm"/>
      <style:text-properties fo:background-color="#ffff00" fo:font-size="11pt" style:font-size-asian="11pt" style:font-size-complex="11pt" style:font-weight-complex="bold"/>
    </style:style>
    <style:style style:name="P357" style:family="paragraph" style:parent-style-name="Normal">
      <style:paragraph-properties fo:margin-top="0.071cm"/>
    </style:style>
    <style:style style:name="T357_1" style:family="text">
      <style:text-properties fo:font-size="11pt" style:font-size-asian="11pt" style:font-size-complex="11pt" fo:font-weight="bold" style:font-weight-asian="bold"/>
    </style:style>
    <style:style style:name="T357_2" style:family="text">
      <style:text-properties fo:font-size="11pt" style:font-size-asian="11pt" style:font-size-complex="11pt"/>
    </style:style>
    <style:style style:name="T357_3" style:family="text">
      <style:text-properties fo:font-size="11pt" style:font-size-asian="11pt" style:font-size-complex="11pt"/>
    </style:style>
    <style:style style:name="T357_4" style:family="text">
      <style:text-properties fo:font-size="11pt" style:font-size-asian="11pt" style:font-size-complex="11pt"/>
    </style:style>
    <style:style style:name="T357_5" style:family="text">
      <style:text-properties fo:font-size="11pt" style:font-size-asian="11pt" style:font-size-complex="11pt"/>
    </style:style>
    <style:style style:name="T357_6" style:family="text">
      <style:text-properties fo:font-size="11pt" style:font-size-asian="11pt" style:font-size-complex="11pt"/>
    </style:style>
    <style:style style:name="T357_7" style:family="text">
      <style:text-properties fo:font-size="11pt" style:font-size-asian="11pt" style:font-size-complex="11pt"/>
    </style:style>
    <style:style style:name="T357_8" style:family="text">
      <style:text-properties fo:font-size="11pt" style:font-size-asian="11pt" style:font-size-complex="11pt"/>
    </style:style>
    <style:style style:name="T357_9" style:family="text">
      <style:text-properties fo:font-size="11pt" style:font-size-asian="11pt" style:font-size-complex="11pt"/>
    </style:style>
    <style:style style:name="T357_10" style:family="text">
      <style:text-properties fo:font-size="11pt" style:font-size-asian="11pt" style:font-size-complex="11pt"/>
    </style:style>
    <style:style style:name="T357_11" style:family="text">
      <style:text-properties fo:font-size="11pt" style:font-size-asian="11pt" style:font-size-complex="11pt"/>
    </style:style>
    <style:style style:name="T357_12" style:family="text">
      <style:text-properties fo:font-size="11pt" style:font-size-asian="11pt" style:font-size-complex="11pt"/>
    </style:style>
    <style:style style:name="T357_13" style:family="text">
      <style:text-properties fo:font-size="11pt" style:font-size-asian="11pt" style:font-size-complex="11pt"/>
    </style:style>
    <style:style style:name="T357_14" style:family="text">
      <style:text-properties fo:font-size="11pt" style:font-size-asian="11pt" style:font-size-complex="11pt"/>
    </style:style>
    <style:style style:name="T357_15" style:family="text">
      <style:text-properties fo:font-size="11pt" style:font-size-asian="11pt" style:font-size-complex="11pt"/>
    </style:style>
    <style:style style:name="T357_16" style:family="text">
      <style:text-properties fo:font-size="11pt" style:font-size-asian="11pt" style:font-size-complex="11pt"/>
    </style:style>
    <style:style style:name="T357_17" style:family="text">
      <style:text-properties fo:font-size="11pt" style:font-size-asian="11pt" style:font-size-complex="11pt"/>
    </style:style>
    <style:style style:name="T357_18" style:family="text">
      <style:text-properties fo:font-size="11pt" style:font-size-asian="11pt" style:font-size-complex="11pt"/>
    </style:style>
    <style:style style:name="T357_19" style:family="text">
      <style:text-properties fo:font-size="11pt" style:font-size-asian="11pt" style:font-size-complex="11pt"/>
    </style:style>
    <style:style style:name="T357_20" style:family="text">
      <style:text-properties fo:font-size="11pt" style:font-size-asian="11pt" style:font-size-complex="11pt"/>
    </style:style>
    <style:style style:name="T357_21" style:family="text">
      <style:text-properties fo:font-size="11pt" style:font-size-asian="11pt" style:font-size-complex="11pt"/>
    </style:style>
    <style:style style:name="T357_22" style:family="text">
      <style:text-properties fo:font-size="11pt" style:font-size-asian="11pt" style:font-size-complex="11pt"/>
    </style:style>
    <style:style style:name="T357_23" style:family="text">
      <style:text-properties fo:font-size="11pt" style:font-size-asian="11pt" style:font-size-complex="11pt"/>
    </style:style>
    <style:style style:name="T357_24" style:family="text">
      <style:text-properties fo:font-size="11pt" style:font-size-asian="11pt" style:font-size-complex="11pt"/>
    </style:style>
    <style:style style:name="T357_25" style:family="text">
      <style:text-properties fo:font-size="11pt" style:font-size-asian="11pt" style:font-size-complex="11pt"/>
    </style:style>
    <style:style style:name="T357_26" style:family="text">
      <style:text-properties fo:font-size="11pt" style:font-size-asian="11pt" style:font-size-complex="11pt"/>
    </style:style>
    <style:style style:name="T357_27" style:family="text">
      <style:text-properties fo:font-size="11pt" style:font-size-asian="11pt" style:font-size-complex="11pt"/>
    </style:style>
    <style:style style:name="T357_28" style:family="text">
      <style:text-properties fo:font-size="11pt" style:font-size-asian="11pt" style:font-size-complex="11pt"/>
    </style:style>
    <style:style style:name="T357_29" style:family="text">
      <style:text-properties fo:font-size="11pt" style:font-size-asian="11pt" style:font-size-complex="11pt"/>
    </style:style>
    <style:style style:name="P358" style:family="paragraph" style:parent-style-name="Normal">
      <style:paragraph-properties fo:margin-top="0.071cm"/>
      <style:text-properties fo:font-size="11pt" style:font-size-asian="11pt" style:font-size-complex="11pt"/>
    </style:style>
    <style:style style:name="P359" style:family="paragraph" style:parent-style-name="Normal">
      <style:paragraph-properties fo:margin-top="0.071cm"/>
    </style:style>
    <style:style style:name="T359_1" style:family="text">
      <style:text-properties fo:font-size="11pt" style:font-size-asian="11pt" style:font-size-complex="11pt"/>
    </style:style>
    <style:style style:name="T359_2" style:family="text">
      <style:text-properties fo:font-size="11pt" style:font-size-asian="11pt" style:font-size-complex="11pt"/>
    </style:style>
    <style:style style:name="T359_3" style:family="text">
      <style:text-properties fo:font-size="11pt" style:font-size-asian="11pt" style:font-size-complex="11pt"/>
    </style:style>
    <style:style style:name="T359_4" style:family="text">
      <style:text-properties fo:font-size="11pt" style:font-size-asian="11pt" style:font-size-complex="11pt"/>
    </style:style>
    <style:style style:name="T359_5" style:family="text">
      <style:text-properties fo:font-size="11pt" style:font-size-asian="11pt" style:font-size-complex="11pt"/>
    </style:style>
    <style:style style:name="T359_6" style:family="text">
      <style:text-properties fo:font-size="11pt" style:font-size-asian="11pt" style:font-size-complex="11pt"/>
    </style:style>
    <style:style style:name="T359_7" style:family="text">
      <style:text-properties fo:font-size="11pt" style:font-size-asian="11pt" style:font-size-complex="11pt"/>
    </style:style>
    <style:style style:name="T359_8" style:family="text">
      <style:text-properties fo:font-size="11pt" style:font-size-asian="11pt" style:font-size-complex="11pt"/>
    </style:style>
    <style:style style:name="T359_9" style:family="text">
      <style:text-properties fo:font-size="11pt" style:font-size-asian="11pt" style:font-size-complex="11pt"/>
    </style:style>
    <style:style style:name="T359_10" style:family="text">
      <style:text-properties fo:font-size="11pt" style:font-size-asian="11pt" style:font-size-complex="11pt"/>
    </style:style>
    <style:style style:name="T359_11" style:family="text">
      <style:text-properties fo:font-size="11pt" style:font-size-asian="11pt" style:font-size-complex="11pt"/>
    </style:style>
    <style:style style:name="T359_12" style:family="text">
      <style:text-properties fo:font-size="11pt" style:font-size-asian="11pt" style:font-size-complex="11pt"/>
    </style:style>
    <style:style style:name="T359_13" style:family="text">
      <style:text-properties fo:font-size="11pt" style:font-size-asian="11pt" style:font-size-complex="11pt"/>
    </style:style>
    <style:style style:name="T359_14" style:family="text">
      <style:text-properties fo:font-size="11pt" style:font-size-asian="11pt" style:font-size-complex="11pt"/>
    </style:style>
    <style:style style:name="T359_15" style:family="text">
      <style:text-properties fo:font-size="11pt" style:font-size-asian="11pt" style:font-size-complex="11pt"/>
    </style:style>
    <style:style style:name="T359_16" style:family="text">
      <style:text-properties fo:font-size="11pt" style:font-size-asian="11pt" style:font-size-complex="11pt"/>
    </style:style>
    <style:style style:name="T359_17" style:family="text">
      <style:text-properties fo:font-size="11pt" style:font-size-asian="11pt" style:font-size-complex="11pt"/>
    </style:style>
    <style:style style:name="T359_18" style:family="text">
      <style:text-properties fo:font-size="11pt" style:font-size-asian="11pt" style:font-size-complex="11pt"/>
    </style:style>
    <style:style style:name="T359_19" style:family="text">
      <style:text-properties fo:font-size="11pt" style:font-size-asian="11pt" style:font-size-complex="11pt"/>
    </style:style>
    <style:style style:name="T359_20" style:family="text">
      <style:text-properties fo:font-size="11pt" style:font-size-asian="11pt" style:font-size-complex="11pt"/>
    </style:style>
    <style:style style:name="T359_21" style:family="text">
      <style:text-properties fo:font-size="11pt" style:font-size-asian="11pt" style:font-size-complex="11pt"/>
    </style:style>
    <style:style style:name="T359_22" style:family="text">
      <style:text-properties fo:font-size="11pt" style:font-size-asian="11pt" style:font-size-complex="11pt"/>
    </style:style>
    <style:style style:name="T359_23" style:family="text">
      <style:text-properties fo:font-size="11pt" style:font-size-asian="11pt" style:font-size-complex="11pt"/>
    </style:style>
    <style:style style:name="T359_24" style:family="text">
      <style:text-properties fo:font-size="11pt" style:font-size-asian="11pt" style:font-size-complex="11pt"/>
    </style:style>
    <style:style style:name="T359_25" style:family="text">
      <style:text-properties fo:font-size="11pt" style:font-size-asian="11pt" style:font-size-complex="11pt"/>
    </style:style>
    <style:style style:name="T359_26" style:family="text">
      <style:text-properties fo:font-size="11pt" style:font-size-asian="11pt" style:font-size-complex="11pt"/>
    </style:style>
    <style:style style:name="T359_27" style:family="text">
      <style:text-properties fo:font-size="11pt" style:font-size-asian="11pt" style:font-size-complex="11pt"/>
    </style:style>
    <style:style style:name="T359_28" style:family="text">
      <style:text-properties fo:font-size="11pt" style:font-size-asian="11pt" style:font-size-complex="11pt"/>
    </style:style>
    <style:style style:name="T359_29" style:family="text">
      <style:text-properties fo:font-size="11pt" style:font-size-asian="11pt" style:font-size-complex="11pt"/>
    </style:style>
    <style:style style:name="T359_30" style:family="text">
      <style:text-properties fo:font-size="11pt" style:font-size-asian="11pt" style:font-size-complex="11pt"/>
    </style:style>
    <style:style style:name="T359_31" style:family="text">
      <style:text-properties fo:font-size="11pt" style:font-size-asian="11pt" style:font-size-complex="11pt"/>
    </style:style>
    <style:style style:name="T359_32" style:family="text">
      <style:text-properties fo:font-size="11pt" style:font-size-asian="11pt" style:font-size-complex="11pt"/>
    </style:style>
    <style:style style:name="T359_33" style:family="text">
      <style:text-properties fo:font-size="11pt" style:font-size-asian="11pt" style:font-size-complex="11pt"/>
    </style:style>
    <style:style style:name="T359_34" style:family="text">
      <style:text-properties fo:font-size="11pt" style:font-size-asian="11pt" style:font-size-complex="11pt"/>
    </style:style>
    <style:style style:name="T359_35" style:family="text">
      <style:text-properties fo:font-size="11pt" style:font-size-asian="11pt" style:font-size-complex="11pt"/>
    </style:style>
    <style:style style:name="T359_36" style:family="text">
      <style:text-properties fo:font-size="11pt" style:font-size-asian="11pt" style:font-size-complex="11pt"/>
    </style:style>
    <style:style style:name="T359_37" style:family="text">
      <style:text-properties fo:font-size="11pt" style:font-size-asian="11pt" style:font-size-complex="11pt"/>
    </style:style>
    <style:style style:name="T359_38" style:family="text">
      <style:text-properties fo:font-size="11pt" style:font-size-asian="11pt" style:font-size-complex="11pt"/>
    </style:style>
    <style:style style:name="T359_39" style:family="text">
      <style:text-properties fo:font-size="11pt" style:font-size-asian="11pt" style:font-size-complex="11pt"/>
    </style:style>
    <style:style style:name="T359_40" style:family="text">
      <style:text-properties fo:font-size="11pt" style:font-size-asian="11pt" style:font-size-complex="11pt"/>
    </style:style>
    <style:style style:name="T359_41" style:family="text">
      <style:text-properties fo:font-size="11pt" style:font-size-asian="11pt" style:font-size-complex="11pt"/>
    </style:style>
    <style:style style:name="T359_42" style:family="text">
      <style:text-properties fo:font-size="11pt" style:font-size-asian="11pt" style:font-size-complex="11pt"/>
    </style:style>
    <style:style style:name="T359_43" style:family="text">
      <style:text-properties fo:font-size="11pt" style:font-size-asian="11pt" style:font-size-complex="11pt"/>
    </style:style>
    <style:style style:name="T359_44" style:family="text">
      <style:text-properties fo:font-size="11pt" style:font-size-asian="11pt" style:font-size-complex="11pt"/>
    </style:style>
    <style:style style:name="T359_45" style:family="text">
      <style:text-properties fo:font-size="11pt" style:font-size-asian="11pt" style:font-size-complex="11pt"/>
    </style:style>
    <style:style style:name="P360" style:family="paragraph" style:parent-style-name="Normal">
      <style:paragraph-properties fo:margin-top="0.071cm"/>
      <style:text-properties fo:font-size="11pt" style:font-size-asian="11pt" style:font-size-complex="11pt"/>
    </style:style>
    <style:style style:name="P361" style:family="paragraph" style:parent-style-name="Normal">
      <style:paragraph-properties fo:margin-top="0.071cm"/>
    </style:style>
    <style:style style:name="T361_1" style:family="text">
      <style:text-properties fo:font-size="11pt" style:font-size-asian="11pt" style:font-size-complex="11pt"/>
    </style:style>
    <style:style style:name="T361_2" style:family="text">
      <style:text-properties fo:font-size="11pt" style:font-size-asian="11pt" style:font-size-complex="11pt"/>
    </style:style>
    <style:style style:name="T361_3" style:family="text">
      <style:text-properties fo:font-size="11pt" style:font-size-asian="11pt" style:font-size-complex="11pt"/>
    </style:style>
    <style:style style:name="P362" style:family="paragraph" style:parent-style-name="Normal">
      <style:paragraph-properties fo:margin-top="0.071cm"/>
      <style:text-properties fo:font-size="11pt" style:font-size-asian="11pt" style:font-size-complex="11pt"/>
    </style:style>
    <style:style style:name="P363" style:family="paragraph" style:parent-style-name="Normal">
      <style:paragraph-properties fo:margin-top="0.071cm" fo:margin-bottom="0.071cm"/>
    </style:style>
    <style:style style:name="T363_1" style:family="text">
      <style:text-properties fo:font-size="11pt" style:font-size-asian="11pt" style:font-size-complex="11pt"/>
    </style:style>
    <style:style style:name="T363_2" style:family="text">
      <style:text-properties fo:font-size="11pt" style:font-size-asian="11pt" style:font-size-complex="11pt"/>
    </style:style>
    <style:style style:name="T363_3" style:family="text">
      <style:text-properties fo:font-size="11pt" style:font-size-asian="11pt" style:font-size-complex="11pt"/>
    </style:style>
    <style:style style:name="T363_4" style:family="text">
      <style:text-properties fo:font-size="11pt" style:font-size-asian="11pt" style:font-size-complex="11pt"/>
    </style:style>
    <style:style style:name="T363_5" style:family="text">
      <style:text-properties fo:font-size="11pt" style:font-size-asian="11pt" style:font-size-complex="11pt"/>
    </style:style>
    <style:style style:name="T363_6" style:family="text">
      <style:text-properties fo:font-size="11pt" style:font-size-asian="11pt" style:font-size-complex="11pt"/>
    </style:style>
    <style:style style:name="T363_7" style:family="text">
      <style:text-properties fo:font-size="11pt" style:font-size-asian="11pt" style:font-size-complex="11pt"/>
    </style:style>
    <style:style style:name="T363_8" style:family="text">
      <style:text-properties fo:font-size="11pt" style:font-size-asian="11pt" style:font-size-complex="11pt"/>
    </style:style>
    <style:style style:name="T363_9" style:family="text">
      <style:text-properties fo:font-size="11pt" style:font-size-asian="11pt" style:font-size-complex="11pt"/>
    </style:style>
    <style:style style:name="P364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365" style:family="paragraph" style:parent-style-name="Normal"/>
    <style:style style:name="T365_1" style:family="text">
      <style:text-properties fo:font-size="11pt" style:font-size-asian="11pt" style:font-size-complex="11pt" fo:font-weight="bold" style:font-weight-asian="bold"/>
    </style:style>
    <style:style style:name="P366" style:family="paragraph" style:parent-style-name="Normal">
      <style:text-properties fo:font-size="11pt" style:font-size-asian="11pt" style:font-size-complex="11pt"/>
    </style:style>
    <style:style style:name="P367" style:family="paragraph" style:parent-style-name="Normal"/>
    <style:style style:name="T367_1" style:family="text">
      <style:text-properties fo:font-size="11pt" style:font-size-asian="11pt" style:font-name-complex="Arial" style:font-size-complex="11pt"/>
    </style:style>
    <style:style style:name="P368" style:family="paragraph" style:parent-style-name="Normal">
      <style:text-properties fo:font-size="11pt" style:font-size-asian="11pt" style:font-name-complex="Arial" style:font-size-complex="11pt"/>
    </style:style>
    <style:style style:name="P369" style:family="paragraph" style:parent-style-name="Normal"/>
    <style:style style:name="T369_1" style:family="text">
      <style:text-properties fo:font-size="11pt" style:font-size-asian="11pt" style:font-name-complex="Arial" style:font-size-complex="11pt"/>
    </style:style>
    <style:style style:name="T369_2" style:family="text">
      <style:text-properties fo:font-size="11pt" style:font-size-asian="11pt" style:font-name-complex="Arial" style:font-size-complex="11pt"/>
    </style:style>
    <style:style style:name="T369_3" style:family="text">
      <style:text-properties fo:font-size="11pt" style:font-size-asian="11pt" style:font-name-complex="Arial" style:font-size-complex="11pt"/>
    </style:style>
    <style:style style:name="T369_4" style:family="text">
      <style:text-properties fo:font-size="11pt" style:font-size-asian="11pt" style:font-name-complex="Arial" style:font-size-complex="11pt"/>
    </style:style>
    <style:style style:name="T369_5" style:family="text">
      <style:text-properties fo:font-size="11pt" style:font-size-asian="11pt" style:font-name-complex="Arial" style:font-size-complex="11pt"/>
    </style:style>
    <style:style style:name="T369_6" style:family="text">
      <style:text-properties fo:font-size="11pt" style:font-size-asian="11pt" style:font-name-complex="Arial" style:font-size-complex="11pt"/>
    </style:style>
    <style:style style:name="T369_7" style:family="text">
      <style:text-properties fo:font-size="11pt" style:font-size-asian="11pt" style:font-name-complex="Arial" style:font-size-complex="11pt"/>
    </style:style>
    <style:style style:name="T369_8" style:family="text">
      <style:text-properties fo:font-size="11pt" style:font-size-asian="11pt" style:font-name-complex="Arial" style:font-size-complex="11pt"/>
    </style:style>
    <style:style style:name="T369_9" style:family="text">
      <style:text-properties fo:font-size="11pt" style:font-size-asian="11pt" style:font-name-complex="Arial" style:font-size-complex="11pt"/>
    </style:style>
    <style:style style:name="T369_10" style:family="text">
      <style:text-properties fo:font-size="11pt" style:font-size-asian="11pt" style:font-name-complex="Arial" style:font-size-complex="11pt"/>
    </style:style>
    <style:style style:name="T369_11" style:family="text">
      <style:text-properties fo:font-size="11pt" style:font-size-asian="11pt" style:font-name-complex="Arial" style:font-size-complex="11pt"/>
    </style:style>
    <style:style style:name="T369_12" style:family="text">
      <style:text-properties fo:font-size="11pt" style:font-size-asian="11pt" style:font-name-complex="Arial" style:font-size-complex="11pt"/>
    </style:style>
    <style:style style:name="T369_13" style:family="text">
      <style:text-properties fo:font-size="11pt" style:font-size-asian="11pt" style:font-name-complex="Arial" style:font-size-complex="11pt"/>
    </style:style>
    <style:style style:name="T369_14" style:family="text">
      <style:text-properties fo:font-size="11pt" style:font-size-asian="11pt" style:font-name-complex="Arial" style:font-size-complex="11pt"/>
    </style:style>
    <style:style style:name="T369_15" style:family="text">
      <style:text-properties fo:font-size="11pt" style:font-size-asian="11pt" style:font-name-complex="Arial" style:font-size-complex="11pt"/>
    </style:style>
    <style:style style:name="T369_16" style:family="text">
      <style:text-properties fo:font-size="11pt" style:font-size-asian="11pt" style:font-name-complex="Arial" style:font-size-complex="11pt"/>
    </style:style>
    <style:style style:name="P370" style:family="paragraph" style:parent-style-name="Normal">
      <style:text-properties fo:font-size="11pt" style:font-size-asian="11pt" style:font-name-complex="Arial" style:font-size-complex="11pt"/>
    </style:style>
    <style:style style:name="P371" style:family="paragraph" style:parent-style-name="Normal"/>
    <style:style style:name="T371_1" style:family="text">
      <style:text-properties fo:font-size="11pt" style:font-size-asian="11pt" style:font-size-complex="11pt" fo:font-weight="bold" style:font-weight-asian="bold"/>
    </style:style>
    <style:style style:name="P372" style:family="paragraph" style:parent-style-name="Normal"/>
    <style:style style:name="T372_1" style:family="text">
      <style:text-properties fo:font-size="11pt" style:font-size-asian="11pt" style:font-size-complex="11pt"/>
    </style:style>
    <style:style style:name="P373" style:family="paragraph" style:parent-style-name="Normal"/>
    <style:style style:name="T373_1" style:family="text">
      <style:text-properties fo:font-size="11pt" style:font-size-asian="11pt" style:font-size-complex="11pt"/>
    </style:style>
    <style:style style:name="P374" style:family="paragraph" style:parent-style-name="Normal">
      <style:text-properties fo:font-size="11pt" style:font-size-asian="11pt" style:font-size-complex="11pt"/>
    </style:style>
    <style:style style:name="P375" style:family="paragraph" style:parent-style-name="Normal"/>
    <style:style style:name="T375_1" style:family="text">
      <style:text-properties fo:font-size="11pt" style:font-size-asian="11pt" style:font-size-complex="11pt" fo:font-weight="bold" style:font-weight-asian="bold" style:font-weight-complex="bold"/>
    </style:style>
    <style:style style:name="T375_2" style:family="text">
      <style:text-properties fo:font-size="11pt" style:font-size-asian="11pt" style:font-size-complex="11pt"/>
    </style:style>
    <style:style style:name="T375_3" style:family="text">
      <style:text-properties fo:font-size="11pt" style:font-size-asian="11pt" style:font-size-complex="11pt"/>
    </style:style>
    <style:style style:name="P376" style:family="paragraph" style:parent-style-name="Normal"/>
    <style:style style:name="T376_1" style:family="text">
      <style:text-properties fo:font-size="11pt" style:font-size-asian="11pt" style:font-size-complex="11pt"/>
    </style:style>
    <style:style style:name="P377" style:family="paragraph" style:parent-style-name="Normal">
      <style:text-properties fo:font-size="11pt" style:font-size-asian="11pt" style:font-size-complex="11pt"/>
    </style:style>
    <style:style style:name="P378" style:family="paragraph" style:parent-style-name="Normal">
      <style:text-properties fo:font-size="11pt" style:font-size-asian="11pt" style:font-size-complex="11pt"/>
    </style:style>
    <style:style style:name="P379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379_1" style:family="text">
      <style:text-properties fo:font-style="normal" style:font-style-asian="normal"/>
    </style:style>
    <style:style style:name="P38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81" style:family="paragraph" style:parent-style-name="Normal"/>
    <style:style style:name="T381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382" style:family="paragraph" style:parent-style-name="Normal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383" style:family="paragraph" style:parent-style-name="Normal"/>
    <style:style style:name="T383_1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T383_2" style:family="text"/>
    <style:style style:name="T383_3" style:family="text" style:parent-style-name="Internet_20_link">
      <style:text-properties fo:font-size="11pt" style:font-size-asian="11pt" style:font-name-complex="Arial" style:font-size-complex="11pt" fo:language="en" fo:language-asian="en" fo:country="US" fo:country-asian="GB"/>
    </style:style>
    <style:style style:name="T383_4" style:family="text">
      <style:text-properties fo:font-size="11pt" style:font-size-asian="11pt" style:font-name-complex="Arial" style:font-size-complex="11pt" fo:language="en" fo:language-asian="en" fo:country="US" fo:country-asian="GB"/>
    </style:style>
    <style:style style:name="P384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Table10" style:family="table">
      <style:table-properties table:align="left" style:width="16.244cm" fo:margin-left="0cm"/>
    </style:style>
    <style:style style:name="Column39" style:family="table-column">
      <style:table-column-properties style:column-width="2.48cm"/>
    </style:style>
    <style:style style:name="Column40" style:family="table-column">
      <style:table-column-properties style:column-width="13.764cm"/>
    </style:style>
    <style:style style:name="Row34" style:family="table-row"/>
    <style:style style:name="Cell116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break-before="page"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1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35" style:family="table-row"/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9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9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-asian="GB" fo:country-complex="SA" fo:font-weight="bold" style:font-weight-asian="bold"/>
    </style:style>
    <style:style style:name="T3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-asian="GB" fo:country-complex="SA"/>
    </style:style>
    <style:style style:name="T39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-asian="GB" fo:country-complex="SA"/>
    </style:style>
    <style:style style:name="T39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-asian="GB" fo:country-complex="SA"/>
    </style:style>
    <style:style style:name="T39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4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5" style:family="paragraph" style:parent-style-name="Normal">
      <style:paragraph-properties fo:text-indent="-0.635cm" fo:line-height="100%" fo:margin-bottom="0cm" fo:margin-left="0.635cm"/>
    </style:style>
    <style:style style:name="T3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2" style:family="text"/>
    <style:style style:name="T39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9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/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8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0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1" style:family="paragraph" style:parent-style-name="Normal">
      <style:paragraph-properties fo:text-indent="-0.635cm" fo:line-height="100%" fo:margin-bottom="0cm" fo:margin-left="0.635cm"/>
    </style:style>
    <style:style style:name="T4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6" style:family="text"/>
    <style:style style:name="T401_7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01_8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01_9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01_10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01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2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3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4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4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4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4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4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1_4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9" style:family="table-row"/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List_20_Paragraph">
      <style:paragraph-properties fo:text-indent="-0.635cm" fo:line-height="100%" fo:margin-bottom="0.423cm" fo:margin-left="0.635cm"/>
    </style:style>
    <style:style style:name="T4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2" style:family="text"/>
    <style:style style:name="T40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4" style:family="paragraph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405" style:family="paragraph" style:parent-style-name="Normal"/>
    <style:style style:name="T405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406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407" style:family="paragraph" style:parent-style-name="Normal"/>
    <style:style style:name="T407_1" style:family="text">
      <style:text-properties fo:font-size="11pt" style:font-size-asian="11pt" style:font-name-complex="Arial" style:font-size-complex="11pt" fo:language-asian="en" fo:country-asian="GB"/>
    </style:style>
    <style:style style:name="P408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409" style:family="paragraph" style:parent-style-name="Normal">
      <style:text-properties fo:font-size="10pt" style:font-size-asian="10pt" style:font-size-complex="11pt"/>
    </style:style>
    <style:style style:name="P41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10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410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411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12" style:family="paragraph" style:parent-style-name="Normal"/>
    <style:style style:name="T412_1" style:family="text">
      <style:text-properties fo:font-size="11pt" style:font-size-asian="11pt" style:font-size-complex="11pt" fo:font-weight="bold" style:font-weight-asian="bold" style:font-weight-complex="bold"/>
    </style:style>
    <style:style style:name="T412_2" style:family="text">
      <style:text-properties fo:font-size="11pt" style:font-size-asian="11pt" style:font-size-complex="11pt" fo:font-weight="bold" style:font-weight-asian="bold" style:font-weight-complex="bold"/>
    </style:style>
    <style:style style:name="T412_3" style:family="text">
      <style:text-properties fo:font-size="11pt" style:font-size-asian="11pt" style:font-name-complex="Arial" style:font-size-complex="11pt"/>
    </style:style>
    <style:style style:name="P413" style:family="paragraph" style:parent-style-name="Normal">
      <style:text-properties fo:font-size="11pt" style:font-size-asian="11pt" style:font-name-complex="Arial" style:font-size-complex="11pt"/>
    </style:style>
    <style:style style:name="P414" style:family="paragraph" style:parent-style-name="Normal"/>
    <style:style style:name="T414_1" style:family="text">
      <style:text-properties fo:font-size="11pt" style:font-size-asian="11pt" style:font-name-complex="Arial" style:font-size-complex="11pt"/>
    </style:style>
    <style:style style:name="T414_2" style:family="text">
      <style:text-properties fo:font-size="11pt" style:font-size-asian="11pt" style:font-name-complex="Arial" style:font-size-complex="11pt"/>
    </style:style>
    <style:style style:name="T414_3" style:family="text">
      <style:text-properties fo:font-size="11pt" style:font-size-asian="11pt" style:font-name-complex="Arial" style:font-size-complex="11pt" fo:font-weight="bold" style:font-weight-asian="bold"/>
    </style:style>
    <style:style style:name="T414_4" style:family="text">
      <style:text-properties fo:font-size="11pt" style:font-size-asian="11pt" style:font-name-complex="Arial" style:font-size-complex="11pt"/>
    </style:style>
    <style:style style:name="P415" style:family="paragraph" style:parent-style-name="Normal">
      <style:text-properties fo:font-size="11pt" style:font-size-asian="11pt" style:font-name-complex="Arial" style:font-size-complex="11pt"/>
    </style:style>
    <style:style style:name="P416" style:family="paragraph" style:parent-style-name="Normal"/>
    <style:style style:name="T416_1" style:family="text">
      <style:text-properties fo:font-size="11pt" style:font-size-asian="11pt" style:font-name-complex="Arial" style:font-size-complex="11pt"/>
    </style:style>
    <style:style style:name="T416_2" style:family="text">
      <style:text-properties fo:font-size="11pt" style:font-size-asian="11pt" style:font-name-complex="Arial" style:font-size-complex="11pt"/>
    </style:style>
    <style:style style:name="T416_3" style:family="text"/>
    <style:style style:name="T416_4" style:family="text" style:parent-style-name="Internet_20_link">
      <style:text-properties fo:font-size="11pt" style:font-size-asian="11pt" style:font-name-complex="Arial" style:font-size-complex="11pt"/>
    </style:style>
    <style:style style:name="T416_5" style:family="text">
      <style:text-properties fo:font-size="11pt" style:font-size-asian="11pt" style:font-name-complex="Arial" style:font-size-complex="11pt"/>
    </style:style>
    <style:style style:name="T416_6" style:family="text">
      <style:text-properties fo:font-size="11pt" style:font-size-asian="11pt" style:font-name-complex="Arial" style:font-size-complex="11pt"/>
    </style:style>
    <style:style style:name="T416_7" style:family="text"/>
    <style:style style:name="T416_8" style:family="text" style:parent-style-name="Internet_20_link">
      <style:text-properties fo:font-size="11pt" style:font-size-asian="11pt" style:font-name-complex="Arial" style:font-size-complex="11pt"/>
    </style:style>
    <style:style style:name="T416_9" style:family="text">
      <style:text-properties fo:font-size="11pt" style:font-size-asian="11pt" style:font-name-complex="Arial" style:font-size-complex="11pt"/>
    </style:style>
    <style:style style:name="T416_10" style:family="text">
      <style:text-properties fo:font-size="11pt" style:font-size-asian="11pt" style:font-name-complex="Arial" style:font-size-complex="11pt"/>
    </style:style>
    <style:style style:name="T416_11" style:family="text">
      <style:text-properties fo:font-size="11pt" style:font-size-asian="11pt" style:font-name-complex="Arial" style:font-size-complex="11pt"/>
    </style:style>
    <style:style style:name="T416_12" style:family="text">
      <style:text-properties fo:font-size="11pt" style:font-size-asian="11pt" style:font-name-complex="Arial" style:font-size-complex="11pt"/>
    </style:style>
    <style:style style:name="T416_13" style:family="text">
      <style:text-properties fo:font-size="11pt" style:font-size-asian="11pt" style:font-name-complex="Arial" style:font-size-complex="11pt"/>
    </style:style>
    <style:style style:name="T416_14" style:family="text">
      <style:text-properties fo:font-size="11pt" style:font-size-asian="11pt" style:font-name-complex="Arial" style:font-size-complex="11pt"/>
    </style:style>
    <style:style style:name="T416_15" style:family="text">
      <style:text-properties fo:font-size="11pt" style:font-size-asian="11pt" style:font-name-complex="Arial" style:font-size-complex="11pt"/>
    </style:style>
    <style:style style:name="T416_16" style:family="text">
      <style:text-properties fo:font-size="11pt" style:font-size-asian="11pt" style:font-name-complex="Arial" style:font-size-complex="11pt"/>
    </style:style>
    <style:style style:name="T416_17" style:family="text">
      <style:text-properties fo:font-size="11pt" style:font-size-asian="11pt" style:font-name-complex="Arial" style:font-size-complex="11pt"/>
    </style:style>
    <style:style style:name="T416_18" style:family="text">
      <style:text-properties fo:font-size="11pt" style:font-size-asian="11pt" style:font-name-complex="Arial" style:font-size-complex="11pt"/>
    </style:style>
    <style:style style:name="T416_19" style:family="text">
      <style:text-properties fo:font-size="11pt" style:font-size-asian="11pt" style:font-name-complex="Arial" style:font-size-complex="11pt"/>
    </style:style>
    <style:style style:name="T416_20" style:family="text">
      <style:text-properties fo:font-size="11pt" style:font-size-asian="11pt" style:font-name-complex="Arial" style:font-size-complex="11pt"/>
    </style:style>
    <style:style style:name="T416_21" style:family="text">
      <style:text-properties fo:font-size="11pt" style:font-size-asian="11pt" style:font-name-complex="Arial" style:font-size-complex="11pt"/>
    </style:style>
    <style:style style:name="T416_22" style:family="text">
      <style:text-properties fo:font-size="11pt" style:font-size-asian="11pt" style:font-name-complex="Arial" style:font-size-complex="11pt"/>
    </style:style>
    <style:style style:name="P417" style:family="paragraph" style:parent-style-name="Normal">
      <style:text-properties fo:font-size="11pt" style:font-size-asian="11pt" style:font-name-complex="Arial" style:font-size-complex="11pt"/>
    </style:style>
    <style:style style:name="P418" style:family="paragraph" style:parent-style-name="Normal"/>
    <style:style style:name="T418_1" style:family="text">
      <style:text-properties fo:font-size="11pt" style:font-size-asian="11pt" style:font-name-complex="Arial" style:font-size-complex="11pt"/>
    </style:style>
    <style:style style:name="T418_2" style:family="text">
      <style:text-properties fo:font-size="11pt" style:font-size-asian="11pt" style:font-name-complex="Arial" style:font-size-complex="11pt"/>
    </style:style>
    <style:style style:name="T418_3" style:family="text">
      <style:text-properties fo:font-size="11pt" style:font-size-asian="11pt" style:font-name-complex="Arial" style:font-size-complex="11pt"/>
    </style:style>
    <style:style style:name="T418_4" style:family="text">
      <style:text-properties fo:font-size="11pt" style:font-size-asian="11pt" style:font-name-complex="Arial" style:font-size-complex="11pt"/>
    </style:style>
    <style:style style:name="T418_5" style:family="text">
      <style:text-properties fo:font-size="11pt" style:font-size-asian="11pt" style:font-name-complex="Arial" style:font-size-complex="11pt"/>
    </style:style>
    <style:style style:name="T418_6" style:family="text">
      <style:text-properties fo:font-size="11pt" style:font-size-asian="11pt" style:font-name-complex="Arial" style:font-size-complex="11pt"/>
    </style:style>
    <style:style style:name="T418_7" style:family="text">
      <style:text-properties fo:font-size="11pt" style:font-size-asian="11pt" style:font-name-complex="Arial" style:font-size-complex="11pt"/>
    </style:style>
    <style:style style:name="T418_8" style:family="text">
      <style:text-properties fo:font-size="11pt" style:font-size-asian="11pt" style:font-name-complex="Arial" style:font-size-complex="11pt"/>
    </style:style>
    <style:style style:name="T418_9" style:family="text">
      <style:text-properties fo:font-size="11pt" style:font-size-asian="11pt" style:font-name-complex="Arial" style:font-size-complex="11pt"/>
    </style:style>
    <style:style style:name="T418_10" style:family="text">
      <style:text-properties fo:font-size="11pt" style:font-size-asian="11pt" style:font-name-complex="Arial" style:font-size-complex="11pt"/>
    </style:style>
    <style:style style:name="T418_11" style:family="text">
      <style:text-properties fo:font-size="11pt" style:font-size-asian="11pt" style:font-name-complex="Arial" style:font-size-complex="11pt"/>
    </style:style>
    <style:style style:name="T418_12" style:family="text">
      <style:text-properties fo:font-size="11pt" style:font-size-asian="11pt" style:font-name-complex="Arial" style:font-size-complex="11pt"/>
    </style:style>
    <style:style style:name="T418_13" style:family="text">
      <style:text-properties fo:font-size="11pt" style:font-size-asian="11pt" style:font-name-complex="Arial" style:font-size-complex="11pt"/>
    </style:style>
    <style:style style:name="T418_14" style:family="text">
      <style:text-properties fo:font-size="11pt" style:font-size-asian="11pt" style:font-name-complex="Arial" style:font-size-complex="11pt"/>
    </style:style>
    <style:style style:name="T418_15" style:family="text">
      <style:text-properties fo:font-size="11pt" style:font-size-asian="11pt" style:font-name-complex="Arial" style:font-size-complex="11pt"/>
    </style:style>
    <style:style style:name="T418_16" style:family="text">
      <style:text-properties fo:font-size="11pt" style:font-size-asian="11pt" style:font-name-complex="Arial" style:font-size-complex="11pt"/>
    </style:style>
    <style:style style:name="T418_17" style:family="text"/>
    <style:style style:name="T418_18" style:family="text" style:parent-style-name="Internet_20_link">
      <style:text-properties fo:font-size="11pt" style:font-size-asian="11pt" style:font-name-complex="Arial" style:font-size-complex="11pt"/>
    </style:style>
    <style:style style:name="T418_19" style:family="text">
      <style:text-properties fo:font-size="11pt" style:font-size-asian="11pt" style:font-name-complex="Arial" style:font-size-complex="11pt"/>
    </style:style>
    <style:style style:name="T418_20" style:family="text">
      <style:text-properties fo:font-size="11pt" style:font-size-asian="11pt" style:font-name-complex="Arial" style:font-size-complex="11pt"/>
    </style:style>
    <style:style style:name="T418_21" style:family="text">
      <style:text-properties fo:font-size="11pt" style:font-size-asian="11pt" style:font-name-complex="Arial" style:font-size-complex="11pt"/>
    </style:style>
    <style:style style:name="T418_22" style:family="text">
      <style:text-properties fo:font-size="11pt" style:font-size-asian="11pt" style:font-name-complex="Arial" style:font-size-complex="11pt"/>
    </style:style>
    <style:style style:name="T418_23" style:family="text">
      <style:text-properties fo:font-size="11pt" style:font-size-asian="11pt" style:font-name-complex="Arial" style:font-size-complex="11pt"/>
    </style:style>
    <style:style style:name="T418_24" style:family="text">
      <style:text-properties fo:font-size="11pt" style:font-size-asian="11pt" style:font-name-complex="Arial" style:font-size-complex="11pt"/>
    </style:style>
    <style:style style:name="T418_25" style:family="text">
      <style:text-properties fo:font-size="11pt" style:font-size-asian="11pt" style:font-name-complex="Arial" style:font-size-complex="11pt"/>
    </style:style>
    <style:style style:name="T418_26" style:family="text">
      <style:text-properties fo:font-size="11pt" style:font-size-asian="11pt" style:font-name-complex="Arial" style:font-size-complex="11pt"/>
    </style:style>
    <style:style style:name="T418_27" style:family="text">
      <style:text-properties fo:font-size="11pt" style:font-size-asian="11pt" style:font-name-complex="Arial" style:font-size-complex="11pt"/>
    </style:style>
    <style:style style:name="T418_28" style:family="text">
      <style:text-properties fo:font-size="11pt" style:font-size-asian="11pt" style:font-name-complex="Arial" style:font-size-complex="11pt"/>
    </style:style>
    <style:style style:name="T418_29" style:family="text">
      <style:text-properties fo:font-size="11pt" style:font-size-asian="11pt" style:font-name-complex="Arial" style:font-size-complex="11pt"/>
    </style:style>
    <style:style style:name="T418_30" style:family="text">
      <style:text-properties fo:font-size="11pt" style:font-size-asian="11pt" style:font-name-complex="Arial" style:font-size-complex="11pt"/>
    </style:style>
    <style:style style:name="T418_31" style:family="text">
      <style:text-properties fo:font-size="11pt" style:font-size-asian="11pt" style:font-name-complex="Arial" style:font-size-complex="11pt"/>
    </style:style>
    <style:style style:name="T418_32" style:family="text">
      <style:text-properties fo:font-size="11pt" style:font-size-asian="11pt" style:font-name-complex="Arial" style:font-size-complex="11pt"/>
    </style:style>
    <style:style style:name="T418_33" style:family="text">
      <style:text-properties fo:font-size="11pt" style:font-size-asian="11pt" style:font-name-complex="Arial" style:font-size-complex="11pt"/>
    </style:style>
    <style:style style:name="T418_34" style:family="text">
      <style:text-properties fo:font-size="11pt" style:font-size-asian="11pt" style:font-name-complex="Arial" style:font-size-complex="11pt"/>
    </style:style>
    <style:style style:name="T418_35" style:family="text">
      <style:text-properties fo:font-size="11pt" style:font-size-asian="11pt" style:font-name-complex="Arial" style:font-size-complex="11pt"/>
    </style:style>
    <style:style style:name="T418_36" style:family="text">
      <style:text-properties fo:font-size="11pt" style:font-size-asian="11pt" style:font-name-complex="Arial" style:font-size-complex="11pt"/>
    </style:style>
    <style:style style:name="P419" style:family="paragraph" style:parent-style-name="Normal">
      <style:text-properties fo:font-size="11pt" style:font-size-asian="11pt" style:font-name-complex="Arial" style:font-size-complex="11pt"/>
    </style:style>
    <style:style style:name="P420" style:family="paragraph" style:parent-style-name="Normal"/>
    <style:style style:name="T4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1" style:family="paragraph" style:parent-style-name="Normal">
      <style:text-properties fo:font-size="11pt" style:font-size-asian="11pt" style:font-name-complex="Arial" style:font-size-complex="11pt"/>
    </style:style>
    <style:style style:name="P422" style:family="paragraph" style:parent-style-name="Normal"/>
    <style:style style:name="T422_1" style:family="text">
      <style:text-properties fo:font-size="11pt" style:font-size-asian="11pt" style:font-name-complex="Arial" style:font-size-complex="11pt"/>
    </style:style>
    <style:style style:name="P423" style:family="paragraph" style:parent-style-name="Normal">
      <style:text-properties fo:font-size="11pt" style:font-size-asian="11pt" style:font-name-complex="Arial" style:font-size-complex="11pt"/>
    </style:style>
    <style:style style:name="P424" style:family="paragraph" style:parent-style-name="Normal"/>
    <style:style style:name="T424_1" style:family="text">
      <style:text-properties fo:font-size="11pt" style:font-size-asian="11pt" style:font-name-complex="Arial" style:font-size-complex="11pt"/>
    </style:style>
    <style:style style:name="P425" style:family="paragraph" style:parent-style-name="Normal">
      <style:text-properties fo:font-size="11pt" style:font-size-asian="11pt" style:font-name-complex="Arial" style:font-size-complex="11pt"/>
    </style:style>
    <style:style style:name="P426" style:family="paragraph" style:parent-style-name="Normal"/>
    <style:style style:name="T426_1" style:family="text">
      <style:text-properties fo:font-size="11pt" style:font-size-asian="11pt" style:font-name-complex="Arial" style:font-size-complex="11pt"/>
    </style:style>
    <style:style style:name="T426_2" style:family="text">
      <style:text-properties fo:font-size="11pt" style:font-size-asian="11pt" style:font-name-complex="Arial" style:font-size-complex="11pt"/>
    </style:style>
    <style:style style:name="T426_3" style:family="text">
      <style:text-properties fo:font-size="11pt" style:font-size-asian="11pt" style:font-name-complex="Arial" style:font-size-complex="11pt"/>
    </style:style>
    <style:style style:name="T426_4" style:family="text">
      <style:text-properties fo:font-size="11pt" style:font-size-asian="11pt" style:font-name-complex="Arial" style:font-size-complex="11pt"/>
    </style:style>
    <style:style style:name="T426_5" style:family="text">
      <style:text-properties fo:font-size="11pt" style:font-size-asian="11pt" style:font-name-complex="Arial" style:font-size-complex="11pt"/>
    </style:style>
    <style:style style:name="T426_6" style:family="text">
      <style:text-properties fo:font-size="11pt" style:font-size-asian="11pt" style:font-name-complex="Arial" style:font-size-complex="11pt"/>
    </style:style>
    <style:style style:name="T426_7" style:family="text">
      <style:text-properties fo:font-size="11pt" style:font-size-asian="11pt" style:font-name-complex="Arial" style:font-size-complex="11pt"/>
    </style:style>
    <style:style style:name="T426_8" style:family="text">
      <style:text-properties fo:font-size="11pt" style:font-size-asian="11pt" style:font-name-complex="Arial" style:font-size-complex="11pt"/>
    </style:style>
    <style:style style:name="T426_9" style:family="text">
      <style:text-properties fo:font-size="11pt" style:font-size-asian="11pt" style:font-name-complex="Arial" style:font-size-complex="11pt"/>
    </style:style>
    <style:style style:name="T426_10" style:family="text">
      <style:text-properties fo:font-size="11pt" style:font-size-asian="11pt" style:font-name-complex="Arial" style:font-size-complex="11pt"/>
    </style:style>
    <style:style style:name="T426_11" style:family="text">
      <style:text-properties fo:font-size="11pt" style:font-size-asian="11pt" style:font-name-complex="Arial" style:font-size-complex="11pt"/>
    </style:style>
    <style:style style:name="P427" style:family="paragraph" style:parent-style-name="Normal">
      <style:text-properties fo:font-size="11pt" style:font-size-asian="11pt" style:font-name-complex="Arial" style:font-size-complex="11pt"/>
    </style:style>
    <style:style style:name="P428" style:family="paragraph" style:parent-style-name="Normal">
      <style:text-properties fo:font-size="10pt" style:font-size-asian="10pt" style:font-size-complex="10pt" style:font-weight-complex="bold"/>
    </style:style>
    <style:style style:name="P42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29_1" style:family="text">
      <style:text-properties fo:font-size="14pt" style:font-size-asian="14pt" style:font-size-complex="11pt" fo:font-weight="bold" style:font-weight-asian="bold"/>
    </style:style>
    <style:style style:name="T429_2" style:family="text">
      <style:text-properties fo:font-size="14pt" style:font-size-asian="14pt" style:font-size-complex="11pt" fo:font-weight="bold" style:font-weight-asian="bold"/>
    </style:style>
    <style:style style:name="P43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31" style:family="paragraph" style:parent-style-name="Normal"/>
    <style:style style:name="T4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3" style:family="paragraph" style:parent-style-name="Normal"/>
    <style:style style:name="T433_1" style:family="text">
      <style:text-properties fo:font-size="11pt" style:font-size-asian="11pt" style:font-size-complex="11pt"/>
    </style:style>
    <style:style style:name="T433_2" style:family="text">
      <style:text-properties fo:font-size="11pt" style:font-size-asian="11pt" style:font-size-complex="11pt"/>
    </style:style>
    <style:style style:name="T433_3" style:family="text">
      <style:text-properties fo:font-size="11pt" style:font-size-asian="11pt" style:font-size-complex="11pt"/>
    </style:style>
    <style:style style:name="T433_4" style:family="text">
      <style:text-properties fo:font-size="11pt" style:font-size-asian="11pt" style:font-size-complex="11pt"/>
    </style:style>
    <style:style style:name="T433_5" style:family="text">
      <style:text-properties fo:font-size="11pt" style:font-size-asian="11pt" style:font-size-complex="11pt"/>
    </style:style>
    <style:style style:name="T433_6" style:family="text">
      <style:text-properties fo:font-size="11pt" style:font-size-asian="11pt" style:font-size-complex="11pt"/>
    </style:style>
    <style:style style:name="T433_7" style:family="text">
      <style:text-properties fo:font-size="11pt" style:font-size-asian="11pt" style:font-size-complex="11pt"/>
    </style:style>
    <style:style style:name="T433_8" style:family="text">
      <style:text-properties fo:font-size="11pt" style:font-size-asian="11pt" style:font-size-complex="11pt"/>
    </style:style>
    <style:style style:name="T433_9" style:family="text">
      <style:text-properties fo:font-size="11pt" style:font-size-asian="11pt" style:font-size-complex="11pt"/>
    </style:style>
    <style:style style:name="P434" style:family="paragraph" style:parent-style-name="Normal">
      <style:text-properties fo:font-size="11pt" style:font-size-asian="11pt" style:font-size-complex="11pt"/>
    </style:style>
    <style:style style:name="P435" style:family="paragraph" style:parent-style-name="Normal"/>
    <style:style style:name="T435_1" style:family="text">
      <style:text-properties fo:font-size="11pt" style:font-size-asian="11pt" style:font-size-complex="11pt"/>
    </style:style>
    <style:style style:name="T435_2" style:family="text">
      <style:text-properties fo:font-size="11pt" style:font-size-asian="11pt" style:font-size-complex="11pt"/>
    </style:style>
    <style:style style:name="T435_3" style:family="text">
      <style:text-properties fo:font-size="11pt" style:font-size-asian="11pt" style:font-size-complex="11pt"/>
    </style:style>
    <style:style style:name="T435_4" style:family="text">
      <style:text-properties fo:font-size="11pt" style:font-size-asian="11pt" style:font-size-complex="11pt"/>
    </style:style>
    <style:style style:name="T435_5" style:family="text">
      <style:text-properties fo:font-size="11pt" style:font-size-asian="11pt" style:font-size-complex="11pt"/>
    </style:style>
    <style:style style:name="T435_6" style:family="text">
      <style:text-properties fo:font-size="11pt" style:font-size-asian="11pt" style:font-size-complex="11pt"/>
    </style:style>
    <style:style style:name="T435_7" style:family="text">
      <style:text-properties fo:font-size="11pt" style:font-size-asian="11pt" style:font-size-complex="11pt"/>
    </style:style>
    <style:style style:name="T435_8" style:family="text">
      <style:text-properties fo:font-size="11pt" style:font-size-asian="11pt" style:font-size-complex="11pt"/>
    </style:style>
    <style:style style:name="T435_9" style:family="text">
      <style:text-properties fo:font-size="11pt" style:font-size-asian="11pt" style:font-size-complex="11pt"/>
    </style:style>
    <style:style style:name="T435_10" style:family="text">
      <style:text-properties fo:font-size="11pt" style:font-size-asian="11pt" style:font-size-complex="11pt"/>
    </style:style>
    <style:style style:name="T435_11" style:family="text">
      <style:text-properties fo:font-size="11pt" style:font-size-asian="11pt" style:font-size-complex="11pt"/>
    </style:style>
    <style:style style:name="T435_12" style:family="text">
      <style:text-properties fo:font-size="11pt" style:font-size-asian="11pt" style:font-size-complex="11pt"/>
    </style:style>
    <style:style style:name="P436" style:family="paragraph" style:parent-style-name="Normal">
      <style:text-properties fo:font-size="11pt" style:font-size-asian="11pt" style:font-size-complex="11pt"/>
    </style:style>
    <style:style style:name="P437" style:family="paragraph" style:parent-style-name="Normal"/>
    <style:style style:name="T437_1" style:family="text">
      <style:text-properties fo:font-size="11pt" style:font-size-asian="11pt" style:font-size-complex="11pt"/>
    </style:style>
    <style:style style:name="T437_2" style:family="text">
      <style:text-properties fo:font-size="11pt" style:font-size-asian="11pt" style:font-size-complex="11pt"/>
    </style:style>
    <style:style style:name="T437_3" style:family="text">
      <style:text-properties fo:font-size="11pt" style:font-size-asian="11pt" style:font-size-complex="11pt"/>
    </style:style>
    <style:style style:name="T437_4" style:family="text">
      <style:text-properties fo:font-size="11pt" style:font-size-asian="11pt" style:font-size-complex="11pt"/>
    </style:style>
    <style:style style:name="T437_5" style:family="text">
      <style:text-properties fo:font-size="11pt" style:font-size-asian="11pt" style:font-size-complex="11pt"/>
    </style:style>
    <style:style style:name="P438" style:family="paragraph" style:parent-style-name="Normal">
      <style:text-properties fo:font-size="11pt" style:font-size-asian="11pt" style:font-size-complex="11pt"/>
    </style:style>
    <style:style style:name="P439" style:family="paragraph" style:parent-style-name="List_20_Paragraph">
      <style:text-properties fo:font-size="11pt" style:font-size-asian="11pt" style:font-size-complex="11pt"/>
    </style:style>
    <style:style style:name="T439_1" style:family="text">
      <style:text-properties fo:font-size="11pt" style:font-size-asian="11pt" style:font-size-complex="11pt"/>
    </style:style>
    <style:style style:name="T439_2" style:family="text">
      <style:text-properties fo:font-size="11pt" style:font-size-asian="11pt" style:font-size-complex="11pt"/>
    </style:style>
    <style:style style:name="T439_3" style:family="text">
      <style:text-properties fo:font-size="11pt" style:font-size-asian="11pt" style:font-size-complex="11pt"/>
    </style:style>
    <style:style style:name="T439_4" style:family="text">
      <style:text-properties fo:font-size="11pt" style:font-size-asian="11pt" style:font-size-complex="11pt"/>
    </style:style>
    <style:style style:name="T439_5" style:family="text">
      <style:text-properties fo:font-size="11pt" style:font-size-asian="11pt" style:font-size-complex="11pt"/>
    </style:style>
    <style:style style:name="P440" style:family="paragraph" style:parent-style-name="List_20_Paragraph">
      <style:text-properties fo:font-size="11pt" style:font-size-asian="11pt" style:font-size-complex="11pt"/>
    </style:style>
    <style:style style:name="T440_1" style:family="text">
      <style:text-properties fo:font-size="11pt" style:font-size-asian="11pt" style:font-size-complex="11pt"/>
    </style:style>
    <style:style style:name="T440_2" style:family="text">
      <style:text-properties fo:font-size="11pt" style:font-size-asian="11pt" style:font-size-complex="11pt"/>
    </style:style>
    <style:style style:name="T440_3" style:family="text">
      <style:text-properties fo:font-size="11pt" style:font-size-asian="11pt" style:font-size-complex="11pt"/>
    </style:style>
    <style:style style:name="T440_4" style:family="text">
      <style:text-properties fo:font-size="11pt" style:font-size-asian="11pt" style:font-size-complex="11pt"/>
    </style:style>
    <style:style style:name="T440_5" style:family="text">
      <style:text-properties fo:font-size="11pt" style:font-size-asian="11pt" style:font-size-complex="11pt"/>
    </style:style>
    <style:style style:name="P441" style:family="paragraph" style:parent-style-name="List_20_Paragraph">
      <style:text-properties fo:font-size="11pt" style:font-size-asian="11pt" style:font-size-complex="11pt"/>
    </style:style>
    <style:style style:name="T441_1" style:family="text">
      <style:text-properties fo:font-size="11pt" style:font-size-asian="11pt" style:font-size-complex="11pt"/>
    </style:style>
    <style:style style:name="T441_2" style:family="text">
      <style:text-properties fo:font-size="11pt" style:font-size-asian="11pt" style:font-size-complex="11pt"/>
    </style:style>
    <style:style style:name="T441_3" style:family="text">
      <style:text-properties fo:font-size="11pt" style:font-size-asian="11pt" style:font-size-complex="11pt"/>
    </style:style>
    <style:style style:name="T441_4" style:family="text">
      <style:text-properties fo:font-size="11pt" style:font-size-asian="11pt" style:font-size-complex="11pt"/>
    </style:style>
    <style:style style:name="T441_5" style:family="text">
      <style:text-properties fo:font-size="11pt" style:font-size-asian="11pt" style:font-size-complex="11pt"/>
    </style:style>
    <style:style style:name="P442" style:family="paragraph" style:parent-style-name="List_20_Paragraph">
      <style:text-properties fo:font-size="11pt" style:font-size-asian="11pt" style:font-size-complex="11pt"/>
    </style:style>
    <style:style style:name="T442_1" style:family="text">
      <style:text-properties fo:font-size="11pt" style:font-size-asian="11pt" style:font-size-complex="11pt"/>
    </style:style>
    <style:style style:name="T442_2" style:family="text">
      <style:text-properties fo:font-size="11pt" style:font-size-asian="11pt" style:font-size-complex="11pt"/>
    </style:style>
    <style:style style:name="FR6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442_3" style:family="text">
      <style:text-properties fo:font-size="11pt" style:font-size-asian="11pt" style:font-size-complex="11pt"/>
    </style:style>
    <style:style style:name="P443" style:family="paragraph" style:parent-style-name="Normal"/>
    <style:style style:name="T443_1" style:family="text">
      <style:text-properties fo:font-size="11pt" style:font-size-asian="11pt" style:font-size-complex="11pt"/>
    </style:style>
    <style:style style:name="T443_2" style:family="text">
      <style:text-properties fo:font-size="11pt" style:font-size-asian="11pt" style:font-size-complex="11pt"/>
    </style:style>
    <style:style style:name="T443_3" style:family="text">
      <style:text-properties fo:font-size="11pt" style:font-size-asian="11pt" style:font-size-complex="11pt"/>
    </style:style>
    <style:style style:name="T443_4" style:family="text">
      <style:text-properties fo:font-size="11pt" style:font-size-asian="11pt" style:font-size-complex="11pt"/>
    </style:style>
    <style:style style:name="T443_5" style:family="text">
      <style:text-properties fo:font-size="11pt" style:font-size-asian="11pt" style:font-size-complex="11pt"/>
    </style:style>
    <style:style style:name="P444" style:family="paragraph" style:parent-style-name="Normal">
      <style:text-properties fo:font-size="11pt" style:font-size-asian="11pt" style:font-size-complex="11pt"/>
    </style:style>
    <style:style style:name="P445" style:family="paragraph" style:parent-style-name="List_20_Paragraph">
      <style:text-properties fo:font-size="11pt" style:font-size-asian="11pt" style:font-size-complex="11pt"/>
    </style:style>
    <style:style style:name="T445_1" style:family="text">
      <style:text-properties fo:font-size="11pt" style:font-size-asian="11pt" style:font-size-complex="11pt"/>
    </style:style>
    <style:style style:name="P446" style:family="paragraph" style:parent-style-name="List_20_Paragraph">
      <style:text-properties fo:font-size="11pt" style:font-size-asian="11pt" style:font-size-complex="11pt"/>
    </style:style>
    <style:style style:name="T446_1" style:family="text">
      <style:text-properties fo:font-size="11pt" style:font-size-asian="11pt" style:font-size-complex="11pt"/>
    </style:style>
    <style:style style:name="T446_2" style:family="text">
      <style:text-properties fo:font-size="11pt" style:font-size-asian="11pt" style:font-size-complex="11pt"/>
    </style:style>
    <style:style style:name="T446_3" style:family="text">
      <style:text-properties fo:font-size="11pt" style:font-size-asian="11pt" style:font-size-complex="11pt"/>
    </style:style>
    <style:style style:name="T446_4" style:family="text">
      <style:text-properties fo:font-size="11pt" style:font-size-asian="11pt" style:font-size-complex="11pt"/>
    </style:style>
    <style:style style:name="T446_5" style:family="text">
      <style:text-properties fo:font-size="11pt" style:font-size-asian="11pt" style:font-size-complex="11pt"/>
    </style:style>
    <style:style style:name="P447" style:family="paragraph" style:parent-style-name="Normal"/>
    <style:style style:name="T447_1" style:family="text">
      <style:text-properties fo:font-size="11pt" style:font-size-asian="11pt" style:font-size-complex="11pt" fo:font-weight="bold" style:font-weight-asian="bold"/>
    </style:style>
    <style:style style:name="P44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9" style:family="paragraph" style:parent-style-name="Normal"/>
    <style:style style:name="T449_1" style:family="text">
      <style:text-properties fo:font-size="11pt" style:font-size-asian="11pt" style:font-size-complex="11pt"/>
    </style:style>
    <style:style style:name="T449_2" style:family="text">
      <style:text-properties fo:font-size="11pt" style:font-size-asian="11pt" style:font-size-complex="11pt"/>
    </style:style>
    <style:style style:name="T449_3" style:family="text">
      <style:text-properties fo:font-size="11pt" style:font-size-asian="11pt" style:font-size-complex="11pt"/>
    </style:style>
    <style:style style:name="T449_4" style:family="text">
      <style:text-properties fo:font-size="11pt" style:font-size-asian="11pt" style:font-size-complex="11pt"/>
    </style:style>
    <style:style style:name="T449_5" style:family="text">
      <style:text-properties fo:font-size="11pt" style:font-size-asian="11pt" style:font-size-complex="11pt"/>
    </style:style>
    <style:style style:name="T449_6" style:family="text">
      <style:text-properties fo:font-size="11pt" style:font-size-asian="11pt" style:font-size-complex="11pt"/>
    </style:style>
    <style:style style:name="T449_7" style:family="text">
      <style:text-properties fo:font-size="11pt" style:font-size-asian="11pt" style:font-size-complex="11pt"/>
    </style:style>
    <style:style style:name="T449_8" style:family="text">
      <style:text-properties fo:font-size="11pt" style:font-size-asian="11pt" style:font-size-complex="11pt"/>
    </style:style>
    <style:style style:name="T449_9" style:family="text">
      <style:text-properties fo:font-size="11pt" style:font-size-asian="11pt" style:font-size-complex="11pt"/>
    </style:style>
    <style:style style:name="T449_10" style:family="text">
      <style:text-properties fo:font-size="11pt" style:font-size-asian="11pt" style:font-size-complex="11pt"/>
    </style:style>
    <style:style style:name="T449_11" style:family="text">
      <style:text-properties fo:font-size="11pt" style:font-size-asian="11pt" style:font-size-complex="11pt"/>
    </style:style>
    <style:style style:name="T449_12" style:family="text">
      <style:text-properties fo:font-size="11pt" style:font-size-asian="11pt" style:font-size-complex="11pt"/>
    </style:style>
    <style:style style:name="T449_13" style:family="text">
      <style:text-properties fo:font-size="11pt" style:font-size-asian="11pt" style:font-size-complex="11pt"/>
    </style:style>
    <style:style style:name="T449_14" style:family="text">
      <style:text-properties fo:font-size="11pt" style:font-size-asian="11pt" style:font-size-complex="11pt"/>
    </style:style>
    <style:style style:name="T449_15" style:family="text">
      <style:text-properties fo:font-size="11pt" style:font-size-asian="11pt" style:font-size-complex="11pt"/>
    </style:style>
    <style:style style:name="T449_16" style:family="text">
      <style:text-properties fo:font-size="11pt" style:font-size-asian="11pt" style:font-size-complex="11pt"/>
    </style:style>
    <style:style style:name="T449_17" style:family="text">
      <style:text-properties fo:font-size="11pt" style:font-size-asian="11pt" style:font-size-complex="11pt"/>
    </style:style>
    <style:style style:name="T449_18" style:family="text">
      <style:text-properties fo:font-size="11pt" style:font-size-asian="11pt" style:font-size-complex="11pt"/>
    </style:style>
    <style:style style:name="T449_19" style:family="text">
      <style:text-properties fo:font-size="11pt" style:font-size-asian="11pt" style:font-size-complex="11pt"/>
    </style:style>
    <style:style style:name="T449_20" style:family="text">
      <style:text-properties fo:font-size="11pt" style:font-size-asian="11pt" style:font-size-complex="11pt"/>
    </style:style>
    <style:style style:name="T449_21" style:family="text">
      <style:text-properties fo:font-size="11pt" style:font-size-asian="11pt" style:font-size-complex="11pt"/>
    </style:style>
    <style:style style:name="T449_22" style:family="text">
      <style:text-properties fo:font-size="11pt" style:font-size-asian="11pt" style:font-size-complex="11pt"/>
    </style:style>
    <style:style style:name="T449_23" style:family="text">
      <style:text-properties fo:font-size="11pt" style:font-size-asian="11pt" style:font-size-complex="11pt"/>
    </style:style>
    <style:style style:name="T449_24" style:family="text">
      <style:text-properties fo:font-size="11pt" style:font-size-asian="11pt" style:font-size-complex="11pt"/>
    </style:style>
    <style:style style:name="P450" style:family="paragraph" style:parent-style-name="Normal">
      <style:text-properties fo:font-size="11pt" style:font-size-asian="11pt" style:font-size-complex="11pt"/>
    </style:style>
    <style:style style:name="P451" style:family="paragraph" style:parent-style-name="Normal"/>
    <style:style style:name="T451_1" style:family="text">
      <style:text-properties fo:font-size="11pt" style:font-size-asian="11pt" style:font-size-complex="11pt"/>
    </style:style>
    <style:style style:name="T451_2" style:family="text">
      <style:text-properties fo:font-size="11pt" style:font-size-asian="11pt" style:font-size-complex="11pt"/>
    </style:style>
    <style:style style:name="T451_3" style:family="text">
      <style:text-properties fo:font-size="11pt" style:font-size-asian="11pt" style:font-size-complex="11pt"/>
    </style:style>
    <style:style style:name="T451_4" style:family="text">
      <style:text-properties fo:font-size="11pt" style:font-size-asian="11pt" style:font-size-complex="11pt"/>
    </style:style>
    <style:style style:name="T451_5" style:family="text">
      <style:text-properties fo:font-size="11pt" style:font-size-asian="11pt" style:font-size-complex="11pt"/>
    </style:style>
    <style:style style:name="T451_6" style:family="text">
      <style:text-properties fo:font-size="11pt" style:font-size-asian="11pt" style:font-size-complex="11pt"/>
    </style:style>
    <style:style style:name="T451_7" style:family="text">
      <style:text-properties fo:font-size="11pt" style:font-size-asian="11pt" style:font-size-complex="11pt"/>
    </style:style>
    <style:style style:name="T451_8" style:family="text">
      <style:text-properties fo:font-size="11pt" style:font-size-asian="11pt" style:font-size-complex="11pt"/>
    </style:style>
    <style:style style:name="T451_9" style:family="text">
      <style:text-properties fo:font-size="11pt" style:font-size-asian="11pt" style:font-size-complex="11pt"/>
    </style:style>
    <style:style style:name="T451_10" style:family="text">
      <style:text-properties fo:font-size="11pt" style:font-size-asian="11pt" style:font-size-complex="11pt"/>
    </style:style>
    <style:style style:name="T451_11" style:family="text">
      <style:text-properties fo:font-size="11pt" style:font-size-asian="11pt" style:font-size-complex="11pt"/>
    </style:style>
    <style:style style:name="P452" style:family="paragraph" style:parent-style-name="Normal">
      <style:text-properties fo:font-size="11pt" style:font-size-asian="11pt" style:font-size-complex="11pt"/>
    </style:style>
    <style:style style:name="P453" style:family="paragraph" style:parent-style-name="Normal"/>
    <style:style style:name="T453_1" style:family="text">
      <style:text-properties fo:font-size="11pt" style:font-size-asian="11pt" style:font-size-complex="11pt"/>
    </style:style>
    <style:style style:name="T453_2" style:family="text">
      <style:text-properties fo:font-size="11pt" style:font-size-asian="11pt" style:font-size-complex="11pt"/>
    </style:style>
    <style:style style:name="T453_3" style:family="text">
      <style:text-properties fo:font-size="11pt" style:font-size-asian="11pt" style:font-size-complex="11pt"/>
    </style:style>
    <style:style style:name="T453_4" style:family="text">
      <style:text-properties fo:font-size="11pt" style:font-size-asian="11pt" style:font-size-complex="11pt"/>
    </style:style>
    <style:style style:name="T453_5" style:family="text">
      <style:text-properties fo:font-size="11pt" style:font-size-asian="11pt" style:font-size-complex="11pt"/>
    </style:style>
    <style:style style:name="T453_6" style:family="text">
      <style:text-properties fo:font-size="11pt" style:font-size-asian="11pt" style:font-size-complex="11pt"/>
    </style:style>
    <style:style style:name="T453_7" style:family="text">
      <style:text-properties fo:font-size="11pt" style:font-size-asian="11pt" style:font-size-complex="11pt"/>
    </style:style>
    <style:style style:name="T453_8" style:family="text">
      <style:text-properties fo:font-size="11pt" style:font-size-asian="11pt" style:font-size-complex="11pt"/>
    </style:style>
    <style:style style:name="T453_9" style:family="text">
      <style:text-properties fo:font-size="11pt" style:font-size-asian="11pt" style:font-size-complex="11pt"/>
    </style:style>
    <style:style style:name="T453_10" style:family="text">
      <style:text-properties fo:font-size="11pt" style:font-size-asian="11pt" style:font-size-complex="11pt"/>
    </style:style>
    <style:style style:name="T453_11" style:family="text">
      <style:text-properties fo:font-size="11pt" style:font-size-asian="11pt" style:font-size-complex="11pt"/>
    </style:style>
    <style:style style:name="T453_12" style:family="text">
      <style:text-properties fo:font-size="11pt" style:font-size-asian="11pt" style:font-size-complex="11pt"/>
    </style:style>
    <style:style style:name="T453_13" style:family="text">
      <style:text-properties fo:font-size="11pt" style:font-size-asian="11pt" style:font-size-complex="11pt"/>
    </style:style>
    <style:style style:name="T453_14" style:family="text">
      <style:text-properties fo:font-size="11pt" style:font-size-asian="11pt" style:font-size-complex="11pt"/>
    </style:style>
    <style:style style:name="T453_15" style:family="text">
      <style:text-properties fo:font-size="11pt" style:font-size-asian="11pt" style:font-size-complex="11pt"/>
    </style:style>
    <style:style style:name="T453_16" style:family="text">
      <style:text-properties fo:font-size="11pt" style:font-size-asian="11pt" style:font-size-complex="11pt"/>
    </style:style>
    <style:style style:name="T453_17" style:family="text">
      <style:text-properties fo:font-size="11pt" style:font-size-asian="11pt" style:font-size-complex="11pt"/>
    </style:style>
    <style:style style:name="T453_18" style:family="text">
      <style:text-properties fo:font-size="11pt" style:font-size-asian="11pt" style:font-size-complex="11pt"/>
    </style:style>
    <style:style style:name="P454" style:family="paragraph" style:parent-style-name="Normal">
      <style:text-properties fo:font-size="11pt" style:font-size-asian="11pt" style:font-size-complex="11pt"/>
    </style:style>
    <style:style style:name="P455" style:family="paragraph" style:parent-style-name="Normal">
      <style:text-properties fo:font-size="11pt" style:font-size-asian="11pt" style:font-size-complex="11pt"/>
    </style:style>
    <style:style style:name="P456" style:family="paragraph" style:parent-style-name="Normal">
      <style:text-properties fo:font-size="11pt" style:font-size-asian="11pt" style:font-size-complex="11pt"/>
    </style:style>
    <style:style style:name="P457" style:family="paragraph" style:parent-style-name="Normal">
      <style:text-properties fo:font-size="11pt" style:font-size-asian="11pt" style:font-size-complex="11pt"/>
    </style:style>
    <style:style style:name="P458" style:family="paragraph" style:parent-style-name="Normal">
      <style:text-properties fo:font-size="11pt" style:font-size-asian="11pt" style:font-size-complex="11pt"/>
    </style:style>
    <style:style style:name="P459" style:family="paragraph" style:parent-style-name="Normal"/>
    <style:style style:name="T459_1" style:family="text">
      <style:text-properties fo:font-size="11pt" style:font-size-asian="11pt" style:font-size-complex="11pt" fo:font-weight="bold" style:font-weight-asian="bold" style:font-weight-complex="bold"/>
    </style:style>
    <style:style style:name="T459_2" style:family="text">
      <style:text-properties fo:font-size="11pt" style:font-size-asian="11pt" style:font-size-complex="11pt" fo:font-weight="bold" style:font-weight-asian="bold" style:font-weight-complex="bold"/>
    </style:style>
    <style:style style:name="P460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61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461_1" style:family="text"/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62" style:family="paragraph" style:parent-style-name="Normal">
      <style:text-properties fo:font-size="11pt" style:font-size-asian="11pt" style:font-size-complex="11pt"/>
    </style:style>
    <style:style style:name="P463" style:family="paragraph" style:parent-style-name="Normal"/>
    <style:style style:name="T463_1" style:family="text">
      <style:text-properties fo:font-size="11pt" style:font-size-asian="11pt" style:font-size-complex="11pt" fo:font-weight="bold" style:font-weight-asian="bold"/>
    </style:style>
    <style:style style:name="T463_2" style:family="text">
      <style:text-properties fo:font-size="11pt" style:font-size-asian="11pt" style:font-size-complex="11pt" fo:font-weight="bold" style:font-weight-asian="bold"/>
    </style:style>
    <style:style style:name="T463_3" style:family="text">
      <style:text-properties fo:font-size="11pt" style:font-size-asian="11pt" style:font-size-complex="11pt" fo:font-weight="bold" style:font-weight-asian="bold"/>
    </style:style>
    <style:style style:name="T463_4" style:family="text">
      <style:text-properties fo:font-size="11pt" style:font-size-asian="11pt" style:font-size-complex="11pt" fo:font-weight="bold" style:font-weight-asian="bold"/>
    </style:style>
    <style:style style:name="T463_5" style:family="text">
      <style:text-properties fo:font-size="11pt" style:font-size-asian="11pt" style:font-size-complex="11pt" fo:font-weight="bold" style:font-weight-asian="bold"/>
    </style:style>
    <style:style style:name="T463_6" style:family="text">
      <style:text-properties fo:font-size="11pt" style:font-size-asian="11pt" style:font-size-complex="11pt" fo:font-weight="bold" style:font-weight-asian="bold"/>
    </style:style>
    <style:style style:name="P464" style:family="paragraph" style:parent-style-name="Normal">
      <style:text-properties fo:font-size="11pt" style:font-size-asian="11pt" style:font-size-complex="11pt" fo:font-weight="bold" style:font-weight-asian="bold"/>
    </style:style>
    <style:style style:name="P465" style:family="paragraph" style:parent-style-name="Normal">
      <style:text-properties fo:font-size="11pt" style:font-size-asian="11pt" style:font-size-complex="11pt" fo:font-weight="bold" style:font-weight-asian="bold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66" style:family="paragraph" style:parent-style-name="Normal">
      <style:text-properties fo:font-size="11pt" style:font-size-asian="11pt" style:font-size-complex="11pt" fo:font-weight="bold" style:font-weight-asian="bold"/>
    </style:style>
    <style:style style:name="P467" style:family="paragraph" style:parent-style-name="Normal"/>
    <style:style style:name="T467_1" style:family="text">
      <style:text-properties fo:font-size="11pt" style:font-size-asian="11pt" style:font-size-complex="11pt" fo:font-weight="bold" style:font-weight-asian="bold"/>
    </style:style>
    <style:style style:name="T467_2" style:family="text">
      <style:text-properties fo:font-size="11pt" style:font-size-asian="11pt" style:font-size-complex="11pt" fo:font-weight="bold" style:font-weight-asian="bold"/>
    </style:style>
    <style:style style:name="T467_3" style:family="text">
      <style:text-properties fo:font-size="11pt" style:font-size-asian="11pt" style:font-size-complex="11pt" fo:font-weight="bold" style:font-weight-asian="bold"/>
    </style:style>
    <style:style style:name="P468" style:family="paragraph" style:parent-style-name="Normal">
      <style:text-properties fo:font-size="11pt" style:font-size-asian="11pt" style:font-size-complex="11pt" fo:font-weight="bold" style:font-weight-asian="bold"/>
    </style:style>
    <style:style style:name="P469" style:family="paragraph" style:parent-style-name="Normal">
      <style:text-properties fo:font-size="11pt" style:font-size-asian="11pt" style:font-size-complex="11pt" fo:font-weight="bold" style:font-weight-asian="bold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70" style:family="paragraph" style:parent-style-name="Normal">
      <style:text-properties fo:font-size="11pt" style:font-size-asian="11pt" style:font-size-complex="11pt" fo:font-weight="bold" style:font-weight-asian="bold"/>
    </style:style>
    <style:style style:name="P471" style:family="paragraph" style:parent-style-name="Normal">
      <style:text-properties fo:font-size="11pt" style:font-size-asian="11pt" style:font-size-complex="11pt"/>
    </style:style>
    <style:style style:name="P472" style:family="paragraph" style:parent-style-name="Normal">
      <style:text-properties fo:font-size="11pt" style:font-size-asian="11pt" style:font-size-complex="11pt"/>
    </style:style>
    <style:style style:name="P473" style:family="paragraph" style:parent-style-name="Normal">
      <style:text-properties fo:font-style="italic" style:font-style-asian="italic" fo:font-size="11pt" style:font-size-asian="11pt" style:font-size-complex="11pt"/>
    </style:style>
    <style:style style:name="P474" style:family="paragraph" style:parent-style-name="Normal">
      <style:text-properties fo:font-style="italic" style:font-style-asian="italic" fo:font-size="11pt" style:font-size-asian="11pt" style:font-size-complex="11pt"/>
    </style:style>
    <style:style style:name="P475" style:family="paragraph" style:parent-style-name="Normal">
      <style:text-properties fo:font-style="italic" style:font-style-asian="italic" fo:font-size="11pt" style:font-size-asian="11pt" style:font-size-complex="11pt"/>
    </style:style>
    <style:style style:name="P476" style:family="paragraph" style:parent-style-name="Normal">
      <style:text-properties fo:font-size="10pt" style:font-size-asian="10pt" style:font-size-complex="10pt" style:font-weight-complex="bold"/>
    </style:style>
    <style:style style:name="P477" style:family="paragraph" style:parent-style-name="Normal"/>
    <style:style style:name="T477_1" style:family="text">
      <style:text-properties fo:font-size="11pt" style:font-size-asian="11pt" style:font-size-complex="11pt" fo:font-weight="bold" style:font-weight-asian="bold"/>
    </style:style>
    <style:style style:name="P478" style:family="paragraph" style:parent-style-name="Normal">
      <style:text-properties fo:font-size="11pt" style:font-size-asian="11pt" style:font-size-complex="11pt" fo:font-weight="bold" style:font-weight-asian="bold"/>
    </style:style>
    <style:style style:name="P479" style:family="paragraph" style:parent-style-name="Normal"/>
    <style:style style:name="T479_1" style:family="text">
      <style:text-properties fo:font-size="11pt" style:font-size-asian="11pt" style:font-size-complex="11pt"/>
    </style:style>
    <style:style style:name="T479_2" style:family="text">
      <style:text-properties fo:font-size="11pt" style:font-size-asian="11pt" style:font-size-complex="11pt"/>
    </style:style>
    <style:style style:name="T479_3" style:family="text">
      <style:text-properties fo:font-size="11pt" style:font-size-asian="11pt" style:font-size-complex="11pt"/>
    </style:style>
    <style:style style:name="T479_4" style:family="text">
      <style:text-properties fo:font-size="11pt" style:font-size-asian="11pt" style:font-size-complex="11pt"/>
    </style:style>
    <style:style style:name="T479_5" style:family="text">
      <style:text-properties fo:font-size="11pt" style:font-size-asian="11pt" style:font-size-complex="11pt"/>
    </style:style>
    <style:style style:name="T479_6" style:family="text">
      <style:text-properties fo:font-size="11pt" style:font-size-asian="11pt" style:font-size-complex="11pt"/>
    </style:style>
    <style:style style:name="T479_7" style:family="text">
      <style:text-properties fo:font-size="11pt" style:font-size-asian="11pt" style:font-size-complex="11pt"/>
    </style:style>
    <style:style style:name="T479_8" style:family="text">
      <style:text-properties fo:font-size="11pt" style:font-size-asian="11pt" style:font-size-complex="11pt"/>
    </style:style>
    <style:style style:name="T479_9" style:family="text">
      <style:text-properties fo:font-size="11pt" style:font-size-asian="11pt" style:font-size-complex="11pt"/>
    </style:style>
    <style:style style:name="T479_10" style:family="text">
      <style:text-properties fo:font-size="11pt" style:font-size-asian="11pt" style:font-size-complex="11pt"/>
    </style:style>
    <style:style style:name="T479_11" style:family="text">
      <style:text-properties fo:font-size="11pt" style:font-size-asian="11pt" style:font-size-complex="11pt"/>
    </style:style>
    <style:style style:name="P480" style:family="paragraph" style:parent-style-name="Normal">
      <style:text-properties fo:font-size="11pt" style:font-size-asian="11pt" style:font-size-complex="11pt"/>
    </style:style>
    <style:style style:name="P481" style:family="paragraph" style:parent-style-name="Normal"/>
    <style:style style:name="T481_1" style:family="text">
      <style:text-properties fo:font-size="11pt" style:font-size-asian="11pt" style:font-size-complex="11pt"/>
    </style:style>
    <style:style style:name="T481_2" style:family="text">
      <style:text-properties fo:font-size="11pt" style:font-size-asian="11pt" style:font-size-complex="11pt"/>
    </style:style>
    <style:style style:name="T481_3" style:family="text">
      <style:text-properties fo:font-size="11pt" style:font-size-asian="11pt" style:font-size-complex="11pt"/>
    </style:style>
    <style:style style:name="T481_4" style:family="text">
      <style:text-properties fo:font-size="11pt" style:font-size-asian="11pt" style:font-size-complex="11pt"/>
    </style:style>
    <style:style style:name="P482" style:family="paragraph" style:parent-style-name="Normal">
      <style:text-properties fo:font-size="11pt" style:font-size-asian="11pt" style:font-size-complex="11pt"/>
    </style:style>
    <style:style style:name="P483" style:family="paragraph" style:parent-style-name="Normal"/>
    <style:style style:name="T483_1" style:family="text">
      <style:text-properties fo:font-size="11pt" style:font-size-asian="11pt" style:font-size-complex="11pt"/>
    </style:style>
    <style:style style:name="T483_2" style:family="text">
      <style:text-properties fo:font-size="11pt" style:font-size-asian="11pt" style:font-size-complex="11pt"/>
    </style:style>
    <style:style style:name="T483_3" style:family="text">
      <style:text-properties fo:font-size="11pt" style:font-size-asian="11pt" style:font-size-complex="11pt"/>
    </style:style>
    <style:style style:name="P484" style:family="paragraph" style:parent-style-name="Normal">
      <style:text-properties fo:font-size="11pt" style:font-size-asian="11pt" style:font-size-complex="11pt"/>
    </style:style>
    <style:style style:name="P485" style:family="paragraph" style:parent-style-name="Normal"/>
    <style:style style:name="T485_1" style:family="text">
      <style:text-properties fo:font-size="11pt" style:font-size-asian="11pt" style:font-size-complex="11pt"/>
    </style:style>
    <style:style style:name="T485_2" style:family="text">
      <style:text-properties fo:font-size="11pt" style:font-size-asian="11pt" style:font-size-complex="11pt"/>
    </style:style>
    <style:style style:name="T485_3" style:family="text">
      <style:text-properties fo:font-size="11pt" style:font-size-asian="11pt" style:font-size-complex="11pt"/>
    </style:style>
    <style:style style:name="T485_4" style:family="text">
      <style:text-properties fo:font-size="11pt" style:font-size-asian="11pt" style:font-size-complex="11pt"/>
    </style:style>
    <style:style style:name="T485_5" style:family="text">
      <style:text-properties fo:font-size="11pt" style:font-size-asian="11pt" style:font-size-complex="11pt"/>
    </style:style>
    <style:style style:name="P486" style:family="paragraph" style:parent-style-name="Normal">
      <style:text-properties fo:font-size="11pt" style:font-size-asian="11pt" style:font-size-complex="11pt"/>
    </style:style>
    <style:style style:name="P487" style:family="paragraph" style:parent-style-name="Normal"/>
    <style:style style:name="T487_1" style:family="text">
      <style:text-properties fo:font-size="11pt" style:font-size-asian="11pt" style:font-size-complex="11pt" fo:font-weight="bold" style:font-weight-asian="bold" style:font-weight-complex="bold"/>
    </style:style>
    <style:style style:name="P488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89" style:family="paragraph" style:parent-style-name="Normal"/>
    <style:style style:name="T489_1" style:family="text">
      <style:text-properties fo:font-size="11pt" style:font-size-asian="11pt" style:font-size-complex="11pt"/>
    </style:style>
    <style:style style:name="T489_2" style:family="text">
      <style:text-properties fo:font-size="11pt" style:font-size-asian="11pt" style:font-size-complex="11pt"/>
    </style:style>
    <style:style style:name="T489_3" style:family="text">
      <style:text-properties fo:font-size="11pt" style:font-size-asian="11pt" style:font-size-complex="11pt"/>
    </style:style>
    <style:style style:name="T489_4" style:family="text">
      <style:text-properties fo:font-size="11pt" style:font-size-asian="11pt" style:font-size-complex="11pt"/>
    </style:style>
    <style:style style:name="T489_5" style:family="text">
      <style:text-properties fo:font-size="11pt" style:font-size-asian="11pt" style:font-size-complex="11pt"/>
    </style:style>
    <style:style style:name="T489_6" style:family="text">
      <style:text-properties fo:font-size="11pt" style:font-size-asian="11pt" style:font-size-complex="11pt"/>
    </style:style>
    <style:style style:name="T489_7" style:family="text">
      <style:text-properties fo:font-size="11pt" style:font-size-asian="11pt" style:font-size-complex="11pt"/>
    </style:style>
    <style:style style:name="T489_8" style:family="text">
      <style:text-properties fo:font-size="11pt" style:font-size-asian="11pt" style:font-size-complex="11pt"/>
    </style:style>
    <style:style style:name="T489_9" style:family="text">
      <style:text-properties fo:font-size="11pt" style:font-size-asian="11pt" style:font-size-complex="11pt"/>
    </style:style>
    <style:style style:name="T489_10" style:family="text">
      <style:text-properties fo:font-size="11pt" style:font-size-asian="11pt" style:font-size-complex="11pt"/>
    </style:style>
    <style:style style:name="T489_11" style:family="text">
      <style:text-properties fo:font-size="11pt" style:font-size-asian="11pt" style:font-size-complex="11pt"/>
    </style:style>
    <style:style style:name="T489_12" style:family="text">
      <style:text-properties fo:font-size="11pt" style:font-size-asian="11pt" style:font-size-complex="11pt"/>
    </style:style>
    <style:style style:name="T489_13" style:family="text">
      <style:text-properties fo:font-size="11pt" style:font-size-asian="11pt" style:font-size-complex="11pt"/>
    </style:style>
    <style:style style:name="T489_14" style:family="text">
      <style:text-properties fo:font-size="11pt" style:font-size-asian="11pt" style:font-size-complex="11pt"/>
    </style:style>
    <style:style style:name="T489_15" style:family="text">
      <style:text-properties fo:font-size="11pt" style:font-size-asian="11pt" style:font-size-complex="11pt"/>
    </style:style>
    <style:style style:name="T489_16" style:family="text">
      <style:text-properties fo:font-size="11pt" style:font-size-asian="11pt" style:font-size-complex="11pt"/>
    </style:style>
    <style:style style:name="T489_17" style:family="text">
      <style:text-properties fo:font-size="11pt" style:font-size-asian="11pt" style:font-size-complex="11pt"/>
    </style:style>
    <style:style style:name="T489_18" style:family="text">
      <style:text-properties fo:font-size="11pt" style:font-size-asian="11pt" style:font-size-complex="11pt"/>
    </style:style>
    <style:style style:name="T489_19" style:family="text">
      <style:text-properties fo:font-size="11pt" style:font-size-asian="11pt" style:font-size-complex="11pt"/>
    </style:style>
    <style:style style:name="T489_20" style:family="text">
      <style:text-properties fo:font-size="11pt" style:font-size-asian="11pt" style:font-size-complex="11pt"/>
    </style:style>
    <style:style style:name="T489_21" style:family="text">
      <style:text-properties fo:font-size="11pt" style:font-size-asian="11pt" style:font-size-complex="11pt"/>
    </style:style>
    <style:style style:name="T489_22" style:family="text">
      <style:text-properties fo:font-size="11pt" style:font-size-asian="11pt" style:font-size-complex="11pt"/>
    </style:style>
    <style:style style:name="T489_23" style:family="text">
      <style:text-properties fo:font-size="11pt" style:font-size-asian="11pt" style:font-size-complex="11pt"/>
    </style:style>
    <style:style style:name="T489_24" style:family="text">
      <style:text-properties fo:font-size="11pt" style:font-size-asian="11pt" style:font-size-complex="11pt"/>
    </style:style>
    <style:style style:name="P490" style:family="paragraph" style:parent-style-name="Normal">
      <style:text-properties fo:font-size="11pt" style:font-size-asian="11pt" style:font-size-complex="11pt"/>
    </style:style>
    <style:style style:name="P491" style:family="paragraph" style:parent-style-name="Normal"/>
    <style:style style:name="T4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3" style:family="paragraph" style:parent-style-name="List_20_Paragraph">
      <style:text-properties fo:font-size="11pt" style:font-size-asian="11pt" style:font-name-complex="Arial" style:font-size-complex="11pt"/>
    </style:style>
    <style:style style:name="T493_1" style:family="text">
      <style:text-properties fo:font-size="11pt" style:font-size-asian="11pt" style:font-name-complex="Arial" style:font-size-complex="11pt"/>
    </style:style>
    <style:style style:name="P494" style:family="paragraph" style:parent-style-name="List_20_Paragraph">
      <style:text-properties fo:font-size="11pt" style:font-size-asian="11pt" style:font-name-complex="Arial" style:font-size-complex="11pt"/>
    </style:style>
    <style:style style:name="T494_1" style:family="text">
      <style:text-properties fo:font-size="11pt" style:font-size-asian="11pt" style:font-name-complex="Arial" style:font-size-complex="11pt"/>
    </style:style>
    <style:style style:name="T494_2" style:family="text">
      <style:text-properties fo:font-size="11pt" style:font-size-asian="11pt" style:font-name-complex="Arial" style:font-size-complex="11pt"/>
    </style:style>
    <style:style style:name="T494_3" style:family="text">
      <style:text-properties fo:font-size="11pt" style:font-size-asian="11pt" style:font-name-complex="Arial" style:font-size-complex="11pt"/>
    </style:style>
    <style:style style:name="T494_4" style:family="text">
      <style:text-properties fo:font-size="11pt" style:font-size-asian="11pt" style:font-name-complex="Arial" style:font-size-complex="11pt"/>
    </style:style>
    <style:style style:name="T494_5" style:family="text">
      <style:text-properties fo:font-size="11pt" style:font-size-asian="11pt" style:font-name-complex="Arial" style:font-size-complex="11pt"/>
    </style:style>
    <style:style style:name="T494_6" style:family="text">
      <style:text-properties fo:font-size="11pt" style:font-size-asian="11pt" style:font-name-complex="Arial" style:font-size-complex="11pt"/>
    </style:style>
    <style:style style:name="P495" style:family="paragraph" style:parent-style-name="List_20_Paragraph">
      <style:text-properties fo:font-size="11pt" style:font-size-asian="11pt" style:font-name-complex="Arial" style:font-size-complex="11pt"/>
    </style:style>
    <style:style style:name="T495_1" style:family="text">
      <style:text-properties fo:font-size="11pt" style:font-size-asian="11pt" style:font-name-complex="Arial" style:font-size-complex="11pt"/>
    </style:style>
    <style:style style:name="P496" style:family="paragraph" style:parent-style-name="List_20_Paragraph"/>
    <style:style style:name="T496_1" style:family="text">
      <style:text-properties fo:font-size="11pt" style:font-size-asian="11pt" style:font-name-complex="Arial" style:font-size-complex="11pt"/>
    </style:style>
    <style:style style:name="T496_2" style:family="text">
      <style:text-properties fo:font-size="11pt" style:font-size-asian="11pt" style:font-name-complex="Arial" style:font-size-complex="11pt"/>
    </style:style>
    <style:style style:name="T496_3" style:family="text">
      <style:text-properties fo:font-size="11pt" style:font-size-asian="11pt" style:font-name-complex="Arial" style:font-size-complex="11pt"/>
    </style:style>
    <style:style style:name="T496_4" style:family="text">
      <style:text-properties fo:font-size="11pt" style:font-size-asian="11pt" style:font-name-complex="Arial" style:font-size-complex="11pt"/>
    </style:style>
    <style:style style:name="T496_5" style:family="text">
      <style:text-properties fo:font-size="11pt" style:font-size-asian="11pt" style:font-name-complex="Arial" style:font-size-complex="11pt"/>
    </style:style>
    <style:style style:name="T496_6" style:family="text">
      <style:text-properties fo:font-size="11pt" style:font-size-asian="11pt" style:font-name-complex="Arial" style:font-size-complex="11pt"/>
    </style:style>
    <style:style style:name="T496_7" style:family="text">
      <style:text-properties fo:font-size="11pt" style:font-size-asian="11pt" style:font-name-complex="Arial" style:font-size-complex="11pt"/>
    </style:style>
    <style:style style:name="T496_8" style:family="text">
      <style:text-properties fo:font-size="11pt" style:font-size-asian="11pt" style:font-name-complex="Arial" style:font-size-complex="11pt"/>
    </style:style>
    <style:style style:name="T496_9" style:family="text">
      <style:text-properties fo:font-size="11pt" style:font-size-asian="11pt" style:font-name-complex="Arial" style:font-size-complex="11pt"/>
    </style:style>
    <style:style style:name="T496_10" style:family="text">
      <style:text-properties fo:font-size="11pt" style:font-size-asian="11pt" style:font-name-complex="Arial" style:font-size-complex="11pt"/>
    </style:style>
    <style:style style:name="T496_11" style:family="text">
      <style:text-properties fo:font-size="11pt" style:font-size-asian="11pt" style:font-name-complex="Arial" style:font-size-complex="11pt"/>
    </style:style>
    <style:style style:name="T496_12" style:family="text">
      <style:text-properties fo:font-size="11pt" style:font-size-asian="11pt" style:font-name-complex="Arial" style:font-size-complex="11pt"/>
    </style:style>
    <style:style style:name="T496_13" style:family="text">
      <style:text-properties fo:font-size="11pt" style:font-size-asian="11pt" style:font-name-complex="Arial" style:font-size-complex="11pt"/>
    </style:style>
    <style:style style:name="T496_14" style:family="text">
      <style:text-properties fo:font-size="11pt" style:font-size-asian="11pt" style:font-name-complex="Arial" style:font-size-complex="11pt"/>
    </style:style>
    <style:style style:name="T496_15" style:family="text">
      <style:text-properties fo:font-size="11pt" style:font-size-asian="11pt" style:font-name-complex="Arial" style:font-size-complex="11pt"/>
    </style:style>
    <style:style style:name="T496_16" style:family="text">
      <style:text-properties fo:font-size="11pt" style:font-size-asian="11pt" style:font-name-complex="Arial" style:font-size-complex="11pt"/>
    </style:style>
    <style:style style:name="T496_17" style:family="text">
      <style:text-properties fo:font-size="11pt" style:font-size-asian="11pt" style:font-name-complex="Arial" style:font-size-complex="11pt"/>
    </style:style>
    <style:style style:name="T496_18" style:family="text">
      <style:text-properties fo:font-size="11pt" style:font-size-asian="11pt" style:font-name-complex="Arial" style:font-size-complex="11pt"/>
    </style:style>
    <style:style style:name="T496_19" style:family="text">
      <style:text-properties fo:font-size="11pt" style:font-size-asian="11pt" style:font-name-complex="Arial" style:font-size-complex="11pt"/>
    </style:style>
    <style:style style:name="T496_20" style:family="text">
      <style:text-properties fo:font-size="11pt" style:font-size-asian="11pt" style:font-name-complex="Arial" style:font-size-complex="11pt"/>
    </style:style>
    <style:style style:name="T496_21" style:family="text">
      <style:text-properties fo:font-size="11pt" style:font-size-asian="11pt" style:font-name-complex="Arial" style:font-size-complex="11pt"/>
    </style:style>
    <style:style style:name="T496_22" style:family="text">
      <style:text-properties fo:font-size="11pt" style:font-size-asian="11pt" style:font-name-complex="Arial" style:font-size-complex="11pt"/>
    </style:style>
    <style:style style:name="T496_23" style:family="text"/>
    <style:style style:name="T496_24" style:family="text" style:parent-style-name="Internet_20_link">
      <style:text-properties fo:font-size="11pt" style:font-size-asian="11pt" style:font-name-complex="Arial" style:font-size-complex="11pt"/>
    </style:style>
    <style:style style:name="T496_25" style:family="text">
      <style:text-properties fo:font-size="11pt" style:font-size-asian="11pt" style:font-name-complex="Arial" style:font-size-complex="11pt"/>
    </style:style>
    <style:style style:name="T496_26" style:family="text">
      <style:text-properties fo:font-size="11pt" style:font-size-asian="11pt" style:font-name-complex="Arial" style:font-size-complex="11pt"/>
    </style:style>
    <style:style style:name="T496_27" style:family="text">
      <style:text-properties fo:font-size="11pt" style:font-size-asian="11pt" style:font-name-complex="Arial" style:font-size-complex="11pt"/>
    </style:style>
    <style:style style:name="T496_28" style:family="text">
      <style:text-properties fo:font-size="11pt" style:font-size-asian="11pt" style:font-name-complex="Arial" style:font-size-complex="11pt"/>
    </style:style>
    <style:style style:name="T496_29" style:family="text">
      <style:text-properties fo:font-size="11pt" style:font-size-asian="11pt" style:font-name-complex="Arial" style:font-size-complex="11pt"/>
    </style:style>
    <style:style style:name="T496_30" style:family="text">
      <style:text-properties fo:font-size="11pt" style:font-size-asian="11pt" style:font-name-complex="Arial" style:font-size-complex="11pt"/>
    </style:style>
    <style:style style:name="P497" style:family="paragraph" style:parent-style-name="List_20_Paragraph">
      <style:text-properties fo:font-size="11pt" style:font-size-asian="11pt" style:font-name-complex="Arial" style:font-size-complex="11pt"/>
    </style:style>
    <style:style style:name="T497_1" style:family="text">
      <style:text-properties fo:font-size="11pt" style:font-size-asian="11pt" style:font-name-complex="Arial" style:font-size-complex="11pt"/>
    </style:style>
    <style:style style:name="T497_2" style:family="text">
      <style:text-properties fo:font-size="11pt" style:font-size-asian="11pt" style:font-name-complex="Arial" style:font-size-complex="11pt"/>
    </style:style>
    <style:style style:name="T497_3" style:family="text">
      <style:text-properties fo:font-size="11pt" style:font-size-asian="11pt" style:font-name-complex="Arial" style:font-size-complex="11pt"/>
    </style:style>
    <style:style style:name="T497_4" style:family="text">
      <style:text-properties fo:font-size="11pt" style:font-size-asian="11pt" style:font-name-complex="Arial" style:font-size-complex="11pt"/>
    </style:style>
    <style:style style:name="T497_5" style:family="text">
      <style:text-properties fo:font-size="11pt" style:font-size-asian="11pt" style:font-name-complex="Arial" style:font-size-complex="11pt"/>
    </style:style>
    <style:style style:name="T497_6" style:family="text">
      <style:text-properties fo:font-size="11pt" style:font-size-asian="11pt" style:font-name-complex="Arial" style:font-size-complex="11pt"/>
    </style:style>
    <style:style style:name="T497_7" style:family="text">
      <style:text-properties fo:font-size="11pt" style:font-size-asian="11pt" style:font-name-complex="Arial" style:font-size-complex="11pt"/>
    </style:style>
    <style:style style:name="T497_8" style:family="text">
      <style:text-properties fo:font-size="11pt" style:font-size-asian="11pt" style:font-name-complex="Arial" style:font-size-complex="11pt"/>
    </style:style>
    <style:style style:name="T497_9" style:family="text">
      <style:text-properties fo:font-size="11pt" style:font-size-asian="11pt" style:font-name-complex="Arial" style:font-size-complex="11pt"/>
    </style:style>
    <style:style style:name="T497_10" style:family="text">
      <style:text-properties fo:font-size="11pt" style:font-size-asian="11pt" style:font-name-complex="Arial" style:font-size-complex="11pt"/>
    </style:style>
    <style:style style:name="P498" style:family="paragraph" style:parent-style-name="List_20_Paragraph"/>
    <style:style style:name="T498_1" style:family="text">
      <style:text-properties fo:font-size="11pt" style:font-size-asian="11pt" style:font-name-complex="Arial" style:font-size-complex="11pt"/>
    </style:style>
    <style:style style:name="T498_2" style:family="text">
      <style:text-properties fo:font-size="11pt" style:font-size-asian="11pt" style:font-name-complex="Arial" style:font-size-complex="11pt"/>
    </style:style>
    <style:style style:name="T498_3" style:family="text"/>
    <style:style style:name="T498_4" style:family="text" style:parent-style-name="Internet_20_link">
      <style:text-properties fo:font-size="11pt" style:font-size-asian="11pt" style:font-name-complex="Arial" style:font-size-complex="11pt"/>
    </style:style>
    <style:style style:name="T498_5" style:family="text">
      <style:text-properties fo:font-size="11pt" style:font-size-asian="11pt" style:font-name-complex="Arial" style:font-size-complex="11pt"/>
    </style:style>
    <style:style style:name="T498_6" style:family="text">
      <style:text-properties fo:font-size="11pt" style:font-size-asian="11pt" style:font-name-complex="Arial" style:font-size-complex="11pt"/>
    </style:style>
    <style:style style:name="T498_7" style:family="text">
      <style:text-properties fo:font-size="11pt" style:font-size-asian="11pt" style:font-name-complex="Arial" style:font-size-complex="11pt"/>
    </style:style>
    <style:style style:name="T498_8" style:family="text"/>
    <style:style style:name="T498_9" style:family="text" style:parent-style-name="Internet_20_link">
      <style:text-properties fo:font-size="11pt" style:font-size-asian="11pt" style:font-name-complex="Arial" style:font-size-complex="11pt"/>
    </style:style>
    <style:style style:name="T498_10" style:family="text">
      <style:text-properties fo:font-size="11pt" style:font-size-asian="11pt" style:font-name-complex="Arial" style:font-size-complex="11pt"/>
    </style:style>
    <style:style style:name="P499" style:family="paragraph" style:parent-style-name="Normal">
      <style:text-properties fo:font-size="10pt" style:font-size-asian="10pt"/>
    </style:style>
    <style:style style:name="P500" style:family="paragraph" style:parent-style-name="Normal">
      <style:text-properties fo:font-size="10pt" style:font-size-asian="10pt"/>
    </style:style>
    <style:style style:name="P501" style:family="paragraph" style:parent-style-name="Normal">
      <style:text-properties fo:font-size="10pt" style:font-size-asian="10pt"/>
    </style:style>
    <style:style style:name="P502" style:family="paragraph" style:parent-style-name="Normal">
      <style:text-properties fo:font-size="10pt" style:font-size-asian="10pt"/>
    </style:style>
    <style:style style:name="P503" style:family="paragraph" style:parent-style-name="Normal">
      <style:text-properties fo:font-size="10pt" style:font-size-asian="10pt"/>
    </style:style>
    <style:style style:name="P504" style:family="paragraph" style:parent-style-name="Normal">
      <style:text-properties fo:font-size="10pt" style:font-size-asian="10pt"/>
    </style:style>
    <style:style style:name="P505" style:family="paragraph" style:parent-style-name="Normal">
      <style:text-properties fo:font-size="10pt" style:font-size-asian="10pt"/>
    </style:style>
    <style:style style:name="P506" style:family="paragraph" style:parent-style-name="Normal">
      <style:text-properties fo:font-size="10pt" style:font-size-asian="10pt"/>
    </style:style>
    <style:style style:name="P507" style:family="paragraph" style:parent-style-name="Normal">
      <style:text-properties fo:font-size="10pt" style:font-size-asian="10pt"/>
    </style:style>
    <style:style style:name="P508" style:family="paragraph" style:parent-style-name="Normal">
      <style:text-properties fo:font-size="10pt" style:font-size-asian="10pt"/>
    </style:style>
    <style:style style:name="P50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09_1" style:family="text">
      <style:text-properties fo:font-size="14pt" style:font-size-asian="14pt" style:font-size-complex="11pt" fo:font-weight="bold" style:font-weight-asian="bold"/>
    </style:style>
    <style:style style:name="T509_2" style:family="text">
      <style:text-properties fo:font-size="14pt" style:font-size-asian="14pt" style:font-size-complex="11pt" fo:font-weight="bold" style:font-weight-asian="bold"/>
    </style:style>
    <style:style style:name="T509_3" style:family="text">
      <style:text-properties fo:font-size="14pt" style:font-size-asian="14pt" style:font-size-complex="11pt" fo:font-weight="bold" style:font-weight-asian="bold"/>
    </style:style>
    <style:style style:name="P510" style:family="paragraph" style:parent-style-name="Normal">
      <style:text-properties fo:font-size="10pt" style:font-size-asian="10pt" style:font-size-complex="11pt" style:font-weight-complex="bold"/>
    </style:style>
    <style:style style:name="P511" style:family="paragraph" style:parent-style-name="Normal">
      <style:paragraph-properties fo:text-align="justify"/>
    </style:style>
    <style:style style:name="T511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512" style:family="paragraph" style:parent-style-name="Normal">
      <style:text-properties fo:font-size="11pt" style:font-size-asian="11pt" style:font-size-complex="11pt" style:font-weight-complex="bold"/>
    </style:style>
    <style:style style:name="P513" style:family="paragraph" style:parent-style-name="Normal"/>
    <style:style style:name="T513_1" style:family="text">
      <style:text-properties fo:font-size="11pt" style:font-size-asian="11pt" style:font-size-complex="11pt"/>
    </style:style>
    <style:style style:name="T513_2" style:family="text">
      <style:text-properties fo:font-size="11pt" style:font-size-asian="11pt" style:font-size-complex="11pt"/>
    </style:style>
    <style:style style:name="T513_3" style:family="text">
      <style:text-properties fo:font-size="11pt" style:font-size-asian="11pt" style:font-size-complex="11pt"/>
    </style:style>
    <style:style style:name="T513_4" style:family="text">
      <style:text-properties fo:font-size="11pt" style:font-size-asian="11pt" style:font-size-complex="11pt"/>
    </style:style>
    <style:style style:name="T513_5" style:family="text">
      <style:text-properties fo:font-size="11pt" style:font-size-asian="11pt" style:font-size-complex="11pt"/>
    </style:style>
    <style:style style:name="T513_6" style:family="text">
      <style:text-properties fo:font-size="11pt" style:font-size-asian="11pt" style:font-size-complex="11pt"/>
    </style:style>
    <style:style style:name="T513_7" style:family="text">
      <style:text-properties fo:font-size="11pt" style:font-size-asian="11pt" style:font-size-complex="11pt"/>
    </style:style>
    <style:style style:name="P514" style:family="paragraph" style:parent-style-name="Normal">
      <style:text-properties fo:font-size="11pt" style:font-size-asian="11pt" style:font-size-complex="11pt"/>
    </style:style>
    <style:style style:name="P515" style:family="paragraph" style:parent-style-name="Annotation_20_text">
      <style:paragraph-properties fo:text-align="justify"/>
    </style:style>
    <style:style style:name="T515_1" style:family="text">
      <style:text-properties fo:font-size="11pt" style:font-size-asian="11pt" style:font-name-complex="Arial" style:font-size-complex="11pt"/>
    </style:style>
    <style:style style:name="T515_2" style:family="text">
      <style:text-properties fo:font-size="11pt" style:font-size-asian="11pt" style:font-name-complex="Arial" style:font-size-complex="11pt"/>
    </style:style>
    <style:style style:name="T515_3" style:family="text">
      <style:text-properties fo:font-size="11pt" style:font-size-asian="11pt" style:font-name-complex="Arial" style:font-size-complex="11pt"/>
    </style:style>
    <style:style style:name="T515_4" style:family="text">
      <style:text-properties fo:font-size="11pt" style:font-size-asian="11pt" style:font-name-complex="Arial" style:font-size-complex="11pt"/>
    </style:style>
    <style:style style:name="P516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517" style:family="paragraph" style:parent-style-name="Annotation_20_text">
      <style:paragraph-properties fo:text-align="justify"/>
    </style:style>
    <style:style style:name="T517_1" style:family="text">
      <style:text-properties fo:font-size="11pt" style:font-size-asian="11pt" style:font-name-complex="Arial" style:font-size-complex="11pt"/>
    </style:style>
    <style:style style:name="T517_2" style:family="text">
      <style:text-properties fo:font-size="11pt" style:font-size-asian="11pt" style:font-name-complex="Arial" style:font-size-complex="11pt"/>
    </style:style>
    <style:style style:name="T517_3" style:family="text">
      <style:text-properties fo:font-size="11pt" style:font-size-asian="11pt" style:font-name-complex="Arial" style:font-size-complex="11pt"/>
    </style:style>
    <style:style style:name="P518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519" style:family="paragraph" style:parent-style-name="Annotation_20_text">
      <style:paragraph-properties fo:text-align="justify"/>
    </style:style>
    <style:style style:name="T519_1" style:family="text">
      <style:text-properties fo:font-size="11pt" style:font-size-asian="11pt" style:font-name-complex="Arial" style:font-size-complex="11pt"/>
    </style:style>
    <style:style style:name="P520" style:family="paragraph" style:parent-style-name="Annotation_20_text">
      <style:paragraph-properties fo:text-align="justify"/>
      <style:text-properties fo:font-size="11pt" style:font-size-asian="11pt" style:font-name-complex="Arial" style:font-size-complex="11pt"/>
    </style:style>
    <style:style style:name="P521" style:family="paragraph" style:parent-style-name="Annotation_20_text">
      <style:paragraph-properties fo:text-align="justify"/>
    </style:style>
    <style:style style:name="T521_1" style:family="text">
      <style:text-properties fo:font-size="11pt" style:font-size-asian="11pt" style:font-name-complex="Arial" style:font-size-complex="11pt"/>
    </style:style>
    <style:style style:name="P522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523" style:family="paragraph" style:parent-style-name="Normal"/>
    <style:style style:name="T523_1" style:family="text">
      <style:text-properties fo:color="#000000" fo:font-size="11pt" style:font-size-asian="11pt" style:font-name-complex="Arial" style:font-size-complex="11pt"/>
    </style:style>
    <style:style style:name="T523_2" style:family="text">
      <style:text-properties fo:color="#000000" fo:font-size="11pt" style:font-size-asian="11pt" style:font-name-complex="Arial" style:font-size-complex="11pt"/>
    </style:style>
    <style:style style:name="T523_3" style:family="text">
      <style:text-properties fo:color="#000000" fo:font-size="11pt" style:font-size-asian="11pt" style:font-name-complex="Arial" style:font-size-complex="11pt"/>
    </style:style>
    <style:style style:name="T523_4" style:family="text">
      <style:text-properties fo:color="#000000" fo:font-size="11pt" style:font-size-asian="11pt" style:font-name-complex="Arial" style:font-size-complex="11pt"/>
    </style:style>
    <style:style style:name="T523_5" style:family="text">
      <style:text-properties fo:color="#000000" fo:font-size="11pt" style:font-size-asian="11pt" style:font-name-complex="Arial" style:font-size-complex="11pt"/>
    </style:style>
    <style:style style:name="T523_6" style:family="text">
      <style:text-properties fo:color="#000000" fo:font-size="11pt" style:font-size-asian="11pt" style:font-name-complex="Arial" style:font-size-complex="11pt"/>
    </style:style>
    <style:style style:name="T523_7" style:family="text">
      <style:text-properties fo:color="#000000" fo:font-size="11pt" style:font-size-asian="11pt" style:font-name-complex="Arial" style:font-size-complex="11pt"/>
    </style:style>
    <style:style style:name="T523_8" style:family="text">
      <style:text-properties fo:color="#000000" fo:font-size="11pt" style:font-size-asian="11pt" style:font-name-complex="Arial" style:font-size-complex="11pt"/>
    </style:style>
    <style:style style:name="T523_9" style:family="text">
      <style:text-properties fo:color="#000000" fo:font-size="11pt" style:font-size-asian="11pt" style:font-name-complex="Arial" style:font-size-complex="11pt"/>
    </style:style>
    <style:style style:name="T523_10" style:family="text">
      <style:text-properties fo:color="#000000" fo:font-size="11pt" style:font-size-asian="11pt" style:font-name-complex="Arial" style:font-size-complex="11pt"/>
    </style:style>
    <style:style style:name="T523_11" style:family="text">
      <style:text-properties fo:color="#000000" fo:font-size="11pt" style:font-size-asian="11pt" style:font-name-complex="Arial" style:font-size-complex="11pt"/>
    </style:style>
    <style:style style:name="T523_12" style:family="text">
      <style:text-properties fo:color="#000000" fo:font-size="11pt" style:font-size-asian="11pt" style:font-name-complex="Arial" style:font-size-complex="11pt"/>
    </style:style>
    <style:style style:name="T523_13" style:family="text">
      <style:text-properties fo:color="#000000" fo:font-size="11pt" style:font-size-asian="11pt" style:font-name-complex="Arial" style:font-size-complex="11pt"/>
    </style:style>
    <style:style style:name="T523_14" style:family="text">
      <style:text-properties fo:color="#000000" fo:font-size="11pt" style:font-size-asian="11pt" style:font-name-complex="Arial" style:font-size-complex="11pt"/>
    </style:style>
    <style:style style:name="T523_15" style:family="text">
      <style:text-properties fo:color="#000000" fo:font-size="11pt" style:font-size-asian="11pt" style:font-name-complex="Arial" style:font-size-complex="11pt"/>
    </style:style>
    <style:style style:name="T523_16" style:family="text">
      <style:text-properties fo:color="#000000" fo:font-size="11pt" style:font-size-asian="11pt" style:font-name-complex="Arial" style:font-size-complex="11pt"/>
    </style:style>
    <style:style style:name="T523_17" style:family="text">
      <style:text-properties fo:color="#000000" fo:font-size="11pt" style:font-size-asian="11pt" style:font-name-complex="Arial" style:font-size-complex="11pt"/>
    </style:style>
    <style:style style:name="T523_18" style:family="text">
      <style:text-properties fo:color="#000000" fo:font-size="11pt" style:font-size-asian="11pt" style:font-name-complex="Arial" style:font-size-complex="11pt"/>
    </style:style>
    <style:style style:name="T523_19" style:family="text">
      <style:text-properties fo:color="#000000" fo:font-size="11pt" style:font-size-asian="11pt" style:font-name-complex="Arial" style:font-size-complex="11pt"/>
    </style:style>
    <style:style style:name="T523_20" style:family="text">
      <style:text-properties fo:color="#000000" fo:font-size="11pt" style:font-size-asian="11pt" style:font-name-complex="Arial" style:font-size-complex="11pt"/>
    </style:style>
    <style:style style:name="T523_21" style:family="text">
      <style:text-properties fo:color="#000000" fo:font-size="11pt" style:font-size-asian="11pt" style:font-name-complex="Arial" style:font-size-complex="11pt"/>
    </style:style>
    <style:style style:name="T523_22" style:family="text">
      <style:text-properties fo:color="#000000" fo:font-size="11pt" style:font-size-asian="11pt" style:font-name-complex="Arial" style:font-size-complex="11pt"/>
    </style:style>
    <style:style style:name="T523_23" style:family="text">
      <style:text-properties fo:color="#000000" fo:font-size="11pt" style:font-size-asian="11pt" style:font-name-complex="Arial" style:font-size-complex="11pt"/>
    </style:style>
    <style:style style:name="T523_24" style:family="text">
      <style:text-properties fo:color="#000000" fo:font-size="11pt" style:font-size-asian="11pt" style:font-name-complex="Arial" style:font-size-complex="11pt"/>
    </style:style>
    <style:style style:name="T523_25" style:family="text">
      <style:text-properties fo:color="#000000" fo:font-size="11pt" style:font-size-asian="11pt" style:font-name-complex="Arial" style:font-size-complex="11pt"/>
    </style:style>
    <style:style style:name="T523_26" style:family="text">
      <style:text-properties fo:color="#000000" fo:font-size="11pt" style:font-size-asian="11pt" style:font-name-complex="Arial" style:font-size-complex="11pt"/>
    </style:style>
    <style:style style:name="P524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525" style:family="paragraph" style:parent-style-name="Annotation_20_text">
      <style:paragraph-properties fo:text-align="justify"/>
    </style:style>
    <style:style style:name="T525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526" style:family="paragraph" style:parent-style-name="Normal">
      <style:text-properties fo:font-size="11pt" style:font-size-asian="11pt" style:font-size-complex="11pt" style:font-weight-complex="bold"/>
    </style:style>
    <style:style style:name="P527" style:family="paragraph" style:parent-style-name="Normal"/>
    <style:style style:name="T527_1" style:family="text">
      <style:text-properties fo:font-size="11pt" style:font-size-asian="11pt" style:font-size-complex="11pt"/>
    </style:style>
    <style:style style:name="T527_2" style:family="text">
      <style:text-properties fo:font-size="11pt" style:font-size-asian="11pt" style:font-size-complex="11pt" style:font-weight-complex="bold"/>
    </style:style>
    <style:style style:name="T527_3" style:family="text">
      <style:text-properties fo:font-size="11pt" style:font-size-asian="11pt" style:font-size-complex="11pt"/>
    </style:style>
    <style:style style:name="T527_4" style:family="text">
      <style:text-properties fo:font-size="11pt" style:font-size-asian="11pt" style:font-size-complex="11pt" style:font-weight-complex="bold"/>
    </style:style>
    <style:style style:name="T527_5" style:family="text">
      <style:text-properties fo:font-size="11pt" style:font-size-asian="11pt" style:font-size-complex="11pt" style:font-weight-complex="bold"/>
    </style:style>
    <style:style style:name="T527_6" style:family="text">
      <style:text-properties fo:font-size="11pt" style:font-size-asian="11pt" style:font-size-complex="11pt"/>
    </style:style>
    <style:style style:name="P528" style:family="paragraph" style:parent-style-name="Normal">
      <style:text-properties fo:font-size="11pt" style:font-size-asian="11pt" style:font-size-complex="11pt"/>
    </style:style>
    <style:style style:name="P529" style:family="paragraph" style:parent-style-name="Normal"/>
    <style:style style:name="T529_1" style:family="text">
      <style:text-properties fo:font-size="11pt" style:font-size-asian="11pt" style:font-size-complex="11pt"/>
    </style:style>
    <style:style style:name="P530" style:family="paragraph" style:parent-style-name="Annotation_20_text">
      <style:paragraph-properties fo:text-align="justify"/>
      <style:text-properties fo:color="#000000" fo:font-size="11pt" style:font-size-asian="11pt" style:font-name-complex="Arial" style:font-size-complex="11pt"/>
    </style:style>
    <style:style style:name="P531" style:family="paragraph" style:parent-style-name="Annotation_20_text">
      <style:paragraph-properties fo:text-align="justify"/>
    </style:style>
    <style:style style:name="T531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532" style:family="paragraph" style:parent-style-name="Normal">
      <style:text-properties fo:font-size="11pt" style:font-size-asian="11pt" style:font-size-complex="11pt" style:font-weight-complex="bold"/>
    </style:style>
    <style:style style:name="P533" style:family="paragraph" style:parent-style-name="Normal"/>
    <style:style style:name="T533_1" style:family="text">
      <style:text-properties fo:font-size="11pt" style:font-size-asian="11pt" style:font-size-complex="11pt"/>
    </style:style>
    <style:style style:name="P534" style:family="paragraph" style:parent-style-name="Normal">
      <style:text-properties fo:font-size="11pt" style:font-size-asian="11pt" style:font-size-complex="11pt"/>
    </style:style>
    <style:style style:name="P535" style:family="paragraph" style:parent-style-name="Normal"/>
    <style:style style:name="T535_1" style:family="text">
      <style:text-properties fo:font-size="11pt" style:font-size-asian="11pt" style:font-size-complex="11pt"/>
    </style:style>
    <style:style style:name="P536" style:family="paragraph" style:parent-style-name="Normal">
      <style:text-properties fo:font-size="11pt" style:font-size-asian="11pt" style:font-size-complex="11pt"/>
    </style:style>
    <style:style style:name="P537" style:family="paragraph" style:parent-style-name="Normal"/>
    <style:style style:name="T537_1" style:family="text">
      <style:text-properties fo:font-size="11pt" style:font-size-asian="11pt" style:font-size-complex="11pt"/>
    </style:style>
    <style:style style:name="T537_2" style:family="text">
      <style:text-properties fo:font-size="11pt" style:font-size-asian="11pt" style:font-size-complex="11pt" style:font-weight-complex="bold"/>
    </style:style>
    <style:style style:name="P538" style:family="paragraph" style:parent-style-name="Normal"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6.252cm" fo:margin-left="-0.009cm"/>
    </style:style>
    <style:style style:name="Column41" style:family="table-column">
      <style:table-column-properties style:column-width="3.501cm"/>
    </style:style>
    <style:style style:name="Column42" style:family="table-column">
      <style:table-column-properties style:column-width="4cm"/>
    </style:style>
    <style:style style:name="Column43" style:family="table-column">
      <style:table-column-properties style:column-width="3.251cm"/>
    </style:style>
    <style:style style:name="Column44" style:family="table-column">
      <style:table-column-properties style:column-width="5.5cm"/>
    </style:style>
    <style:style style:name="Row40" style:family="table-row"/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00%" fo:margin-bottom="0cm"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4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/>
    <style:style style:name="T544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45" style:family="paragraph" style:parent-style-name="Normal">
      <style:paragraph-properties fo:line-height="100%" fo:margin-bottom="0cm"/>
    </style:style>
    <style:style style:name="T545_1" style:family="text"/>
    <style:style style:name="T545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46" style:family="paragraph" style:parent-style-name="Normal">
      <style:paragraph-properties fo:line-height="100%" fo:margin-bottom="0cm"/>
    </style:style>
    <style:style style:name="T546_1" style:family="text"/>
    <style:style style:name="T546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47" style:family="paragraph" style:parent-style-name="Normal">
      <style:paragraph-properties fo:line-height="100%" fo:margin-bottom="0cm"/>
    </style:style>
    <style:style style:name="T547_1" style:family="text"/>
    <style:style style:name="T547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48" style:family="paragraph" style:parent-style-name="Normal">
      <style:paragraph-properties fo:line-height="100%" fo:margin-bottom="0cm"/>
    </style:style>
    <style:style style:name="T548_1" style:family="text"/>
    <style:style style:name="T548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49" style:family="paragraph" style:parent-style-name="Normal">
      <style:paragraph-properties fo:line-height="100%" fo:margin-bottom="0cm"/>
    </style:style>
    <style:style style:name="T549_1" style:family="text"/>
    <style:style style:name="T549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0" style:family="paragraph" style:parent-style-name="Normal">
      <style:paragraph-properties fo:line-height="100%" fo:margin-bottom="0cm"/>
    </style:style>
    <style:style style:name="T550_1" style:family="text"/>
    <style:style style:name="T550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1" style:family="paragraph" style:parent-style-name="Normal">
      <style:paragraph-properties fo:line-height="100%" fo:margin-bottom="0cm"/>
    </style:style>
    <style:style style:name="T551_1" style:family="text"/>
    <style:style style:name="T551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2" style:family="paragraph" style:parent-style-name="Normal">
      <style:paragraph-properties fo:line-height="100%" fo:margin-bottom="0cm"/>
    </style:style>
    <style:style style:name="T552_1" style:family="text"/>
    <style:style style:name="T552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3" style:family="paragraph" style:parent-style-name="Normal">
      <style:paragraph-properties fo:line-height="100%" fo:margin-bottom="0cm"/>
    </style:style>
    <style:style style:name="T553_1" style:family="text"/>
    <style:style style:name="T553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4" style:family="paragraph" style:parent-style-name="Normal">
      <style:paragraph-properties fo:line-height="100%" fo:margin-bottom="0cm"/>
    </style:style>
    <style:style style:name="T554_1" style:family="text"/>
    <style:style style:name="T554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5" style:family="paragraph" style:parent-style-name="Normal">
      <style:paragraph-properties fo:line-height="100%" fo:margin-bottom="0cm"/>
    </style:style>
    <style:style style:name="T555_1" style:family="text"/>
    <style:style style:name="T555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6" style:family="paragraph" style:parent-style-name="Normal">
      <style:paragraph-properties fo:line-height="100%" fo:margin-bottom="0cm"/>
    </style:style>
    <style:style style:name="T556_1" style:family="text"/>
    <style:style style:name="T556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7" style:family="paragraph" style:parent-style-name="Normal">
      <style:paragraph-properties fo:line-height="100%" fo:margin-bottom="0cm"/>
    </style:style>
    <style:style style:name="T557_1" style:family="text"/>
    <style:style style:name="T557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8" style:family="paragraph" style:parent-style-name="Normal">
      <style:paragraph-properties fo:line-height="100%" fo:margin-bottom="0cm"/>
    </style:style>
    <style:style style:name="T558_1" style:family="text"/>
    <style:style style:name="T558_2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559" style:family="paragraph" style:parent-style-name="Normal"/>
    <style:style style:name="P560" style:family="paragraph" style:parent-style-name="Normal"/>
    <style:style style:name="T560_1" style:family="text">
      <style:text-properties fo:font-size="11pt" style:font-size-asian="11pt" style:font-size-complex="11pt" fo:font-weight="bold" style:font-weight-asian="bold"/>
    </style:style>
    <style:style style:name="P561" style:family="paragraph" style:parent-style-name="Normal">
      <style:text-properties fo:font-size="5pt" style:font-size-asian="5pt" style:font-size-complex="5pt"/>
    </style:style>
    <style:style style:name="P562" style:family="paragraph" style:parent-style-name="Normal"/>
    <style:style style:name="T562_1" style:family="text"/>
    <style:style style:name="T562_2" style:family="text" style:parent-style-name="Internet_20_link">
      <style:text-properties fo:font-size="11pt" style:font-size-asian="11pt" style:font-name-complex="Arial" style:font-size-complex="11pt"/>
    </style:style>
    <style:style style:name="T562_3" style:family="text">
      <style:text-properties fo:color="#000000" fo:font-size="11pt" style:font-size-asian="11pt" style:font-name-complex="Arial" style:font-size-complex="11pt"/>
    </style:style>
    <style:style style:name="P563" style:family="paragraph" style:parent-style-name="Normal"/>
    <style:style style:name="T563_1" style:family="text"/>
    <style:style style:name="T563_2" style:family="text" style:parent-style-name="Internet_20_link">
      <style:text-properties fo:font-size="11pt" style:font-size-asian="11pt" style:font-name-complex="Arial" style:font-size-complex="11pt"/>
    </style:style>
    <style:style style:name="P564" style:family="paragraph" style:parent-style-name="Normal"/>
    <style:style style:name="T564_1" style:family="text"/>
    <style:style style:name="T564_2" style:family="text" style:parent-style-name="Internet_20_link">
      <style:text-properties fo:font-size="11pt" style:font-size-asian="11pt" style:font-name-complex="Arial" style:font-size-complex="11pt"/>
    </style:style>
    <style:style style:name="T564_3" style:family="text">
      <style:text-properties fo:color="#000000" fo:font-size="11pt" style:font-size-asian="11pt" style:font-name-complex="Arial" style:font-size-complex="11pt"/>
    </style:style>
    <style:style style:name="P565" style:family="paragraph" style:parent-style-name="Normal"/>
    <style:style style:name="T565_1" style:family="text"/>
    <style:style style:name="T565_2" style:family="text" style:parent-style-name="Internet_20_link">
      <style:text-properties fo:font-size="11pt" style:font-size-asian="11pt" style:font-name-complex="Arial" style:font-size-complex="11pt"/>
    </style:style>
    <style:style style:name="T565_3" style:family="text">
      <style:text-properties fo:color="#000000" fo:font-size="11pt" style:font-size-asian="11pt" style:font-name-complex="Arial" style:font-size-complex="11pt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color="#000000" fo:font-size="11pt" style:font-size-asian="11pt" style:font-name-complex="Arial" style:font-size-complex="11pt"/>
    </style:style>
    <style:style style:name="T566_2" style:family="text">
      <style:text-properties fo:font-size="11pt" style:font-size-asian="11pt" style:font-size-complex="11pt"/>
    </style:style>
    <style:style style:name="T566_3" style:family="text"/>
    <style:style style:name="T566_4" style:family="text" style:parent-style-name="Internet_20_link">
      <style:text-properties fo:font-size="11pt" style:font-size-asian="11pt" style:font-size-complex="11pt"/>
    </style:style>
    <style:style style:name="T566_5" style:family="text">
      <style:text-properties fo:font-size="11pt" style:font-size-asian="11pt" style:font-size-complex="11pt"/>
    </style:style>
    <style:style style:name="T566_6" style:family="text"/>
    <style:style style:name="T566_7" style:family="text" style:parent-style-name="Internet_20_link">
      <style:text-properties fo:font-size="11pt" style:font-size-asian="11pt" style:font-size-complex="11pt"/>
    </style:style>
    <style:style style:name="T566_8" style:family="text">
      <style:text-properties fo:font-size="11pt" style:font-size-asian="11pt" style:font-size-complex="11pt"/>
    </style:style>
    <style:style style:name="T566_9" style:family="text">
      <style:text-properties fo:color="#000000" fo:font-size="11pt" style:font-size-asian="11pt" style:font-name-complex="Arial" style:font-size-complex="11pt"/>
    </style:style>
    <style:style style:name="T566_10" style:family="text"/>
    <style:style style:name="T566_11" style:family="text" style:parent-style-name="Internet_20_link">
      <style:text-properties fo:font-size="11pt" style:font-size-asian="11pt" style:font-name-complex="Arial" style:font-size-complex="11pt"/>
    </style:style>
    <style:style style:name="T566_12" style:family="text" style:parent-style-name="Internet_20_link">
      <style:text-properties fo:font-size="11pt" style:font-size-asian="11pt" style:font-name-complex="Arial" style:font-size-complex="11pt"/>
    </style:style>
    <style:style style:name="T566_13" style:family="text" style:parent-style-name="Internet_20_link">
      <style:text-properties fo:font-size="11pt" style:font-size-asian="11pt" style:font-name-complex="Arial" style:font-size-complex="11pt"/>
    </style:style>
    <style:style style:name="T566_14" style:family="text">
      <style:text-properties fo:color="#000000" fo:font-size="11pt" style:font-size-asian="11pt" style:font-name-complex="Arial" style:font-size-complex="11pt"/>
    </style:style>
    <style:style style:name="P567" style:family="paragraph" style:parent-style-name="Normal"/>
    <style:style style:name="T567_1" style:family="text"/>
    <style:style style:name="T567_2" style:family="text" style:parent-style-name="Internet_20_link">
      <style:text-properties fo:font-size="11pt" style:font-size-asian="11pt" style:font-name-complex="Arial" style:font-size-complex="11pt"/>
    </style:style>
    <style:style style:name="T567_3" style:family="text">
      <style:text-properties fo:color="#000000" fo:font-size="11pt" style:font-size-asian="11pt" style:font-name-complex="Arial" style:font-size-complex="11pt"/>
    </style:style>
    <style:style style:name="P568" style:family="paragraph" style:parent-style-name="Normal"/>
    <style:style style:name="T568_1" style:family="text"/>
    <style:style style:name="T568_2" style:family="text" style:parent-style-name="Internet_20_link">
      <style:text-properties fo:font-size="11pt" style:font-size-asian="11pt" style:font-name-complex="Arial" style:font-size-complex="11pt"/>
    </style:style>
    <style:style style:name="T568_3" style:family="text">
      <style:text-properties fo:color="#000000" fo:font-size="11pt" style:font-size-asian="11pt" style:font-name-complex="Arial" style:font-size-complex="11pt"/>
    </style:style>
    <style:style style:name="P569" style:family="paragraph" style:parent-style-name="Normal"/>
    <style:style style:name="T569_1" style:family="text"/>
    <style:style style:name="T569_2" style:family="text">
      <style:text-properties fo:color="#0000ff" fo:font-size="11pt" style:font-size-asian="11pt" style:font-size-complex="11pt" style:text-underline-style="solid" style:text-underline-color="font-color"/>
    </style:style>
    <style:style style:name="P570" style:family="paragraph" style:parent-style-name="Normal"/>
    <style:style style:name="T570_1" style:family="text"/>
    <style:style style:name="T570_2" style:family="text" style:parent-style-name="Internet_20_link">
      <style:text-properties fo:font-size="11pt" style:font-size-asian="11pt" style:font-size-complex="11pt"/>
    </style:style>
    <style:style style:name="P571" style:family="paragraph" style:parent-style-name="Normal"/>
    <style:style style:name="P572" style:family="paragraph" style:parent-style-name="Normal"/>
    <style:style style:name="P573" style:family="paragraph" style:parent-style-name="Normal"/>
    <style:style style:name="P574" style:family="paragraph" style:parent-style-name="Normal"/>
    <style:style style:name="P575" style:family="paragraph" style:parent-style-name="Normal"/>
    <style:style style:name="P576" style:family="paragraph" style:parent-style-name="Normal"/>
    <style:style style:name="P577" style:family="paragraph" style:parent-style-name="Normal"/>
    <style:style style:name="P578" style:family="paragraph" style:parent-style-name="Normal"/>
    <style:style style:name="P579" style:family="paragraph" style:parent-style-name="Normal"/>
    <style:style style:name="P580" style:family="paragraph" style:parent-style-name="Normal"/>
    <style:style style:name="P581" style:family="paragraph" style:parent-style-name="Normal"/>
    <style:style style:name="P582" style:family="paragraph" style:parent-style-name="Normal"/>
    <style:style style:name="P583" style:family="paragraph" style:parent-style-name="Normal"/>
    <style:style style:name="P584" style:family="paragraph" style:parent-style-name="Normal"/>
    <style:style style:name="P585" style:family="paragraph" style:parent-style-name="Normal"/>
    <style:style style:name="P586" style:family="paragraph" style:parent-style-name="Normal"/>
    <style:style style:name="P587" style:family="paragraph" style:parent-style-name="Normal"/>
    <style:style style:name="P588" style:family="paragraph" style:parent-style-name="Normal"/>
    <style:style style:name="P589" style:family="paragraph" style:parent-style-name="Normal"/>
    <style:style style:name="P590" style:family="paragraph" style:parent-style-name="Normal"/>
    <style:style style:name="P591" style:family="paragraph" style:parent-style-name="Normal"/>
    <style:style style:name="P592" style:family="paragraph" style:parent-style-name="Normal">
      <style:paragraph-properties fo:text-align="center" fo:line-height="108%" fo:margin-bottom="0.282cm"/>
    </style:style>
    <style:style style:name="T592_1" style:family="text">
      <style:text-properties fo:font-size="11pt" style:font-size-asian="11pt" style:font-name-complex="Arial" style:font-size-complex="11pt" fo:language="fr" fo:country="FR" fo:font-weight="bold" style:font-weight-asian="bold"/>
    </style:style>
    <style:style style:name="T592_2" style:family="text">
      <style:text-properties fo:font-size="11pt" style:font-size-asian="11pt" style:font-name-complex="Arial" style:font-size-complex="11pt" fo:language="fr" fo:country="FR" fo:font-weight="bold" style:font-weight-asian="bold"/>
    </style:style>
    <style:style style:name="Table12" style:family="table">
      <style:table-properties table:align="center" style:width="10.631cm" fo:margin-left="2.644cm"/>
    </style:style>
    <style:style style:name="Column45" style:family="table-column">
      <style:table-column-properties style:column-width="7.181cm"/>
    </style:style>
    <style:style style:name="Column46" style:family="table-column">
      <style:table-column-properties style:column-width="3.45cm"/>
    </style:style>
    <style:style style:name="Row41" style:family="table-row">
      <style:table-row-properties style:min-row-height="0.508cm"/>
    </style:style>
    <style:style style:name="Cell132" style:family="table-cell">
      <style:table-cell-properties fo:background-color="#b4c6e7" style:vertical-align="bottom" fo:border-top="#000000 0.018cm solid" fo:padding-left="0.19cm" fo:border-left="#000000 0.018cm solid" fo:padding-right="0.19cm" fo:wrap-option="no-wrap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3" style:family="table-cell">
      <style:table-cell-properties fo:background-color="#b4c6e7" style:vertical-align="bottom" fo:border-top="#000000 0.018cm solid" fo:padding-left="0.19cm" fo:padding-right="0.19cm" fo:border-right="#000000 0.018cm solid" fo:wrap-option="no-wrap"/>
    </style:style>
    <style:style style:name="P594" style:family="paragraph" style:parent-style-name="Normal">
      <style:paragraph-properties fo:line-height="100%" fo:margin-bottom="0cm"/>
    </style:style>
    <style:style style:name="T59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>
      <style:table-row-properties style:min-row-height="0.508cm"/>
    </style:style>
    <style:style style:name="Cell134" style:family="table-cell">
      <style:table-cell-properties style:vertical-align="bottom" fo:padding-left="0.19cm" fo:border-left="#000000 0.018cm solid" fo:padding-right="0.19cm" fo:wrap-option="no-wrap"/>
    </style:style>
    <style:style style:name="P595" style:family="paragraph" style:parent-style-name="Normal">
      <style:paragraph-properties fo:line-height="100%" fo:margin-bottom="0cm"/>
    </style:style>
    <style:style style:name="T59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5" style:family="table-cell">
      <style:table-cell-properties style:vertical-align="bottom" fo:padding-left="0.19cm" fo:padding-right="0.19cm" fo:border-right="#000000 0.018cm solid" fo:wrap-option="no-wrap"/>
    </style:style>
    <style:style style:name="P596" style:family="paragraph" style:parent-style-name="Normal">
      <style:paragraph-properties fo:line-height="100%" fo:margin-bottom="0cm"/>
    </style:style>
    <style:style style:name="T59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min-row-height="0.508cm"/>
    </style:style>
    <style:style style:name="Cell136" style:family="table-cell">
      <style:table-cell-properties style:vertical-align="bottom" fo:padding-left="0.19cm" fo:border-left="#000000 0.018cm solid" fo:padding-right="0.19cm" fo:wrap-option="no-wrap"/>
    </style:style>
    <style:style style:name="P597" style:family="paragraph" style:parent-style-name="Normal">
      <style:paragraph-properties fo:line-height="100%" fo:margin-bottom="0cm"/>
    </style:style>
    <style:style style:name="T59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7" style:family="table-cell">
      <style:table-cell-properties style:vertical-align="bottom" fo:padding-left="0.19cm" fo:padding-right="0.19cm" fo:border-right="#000000 0.018cm solid" fo:wrap-option="no-wrap"/>
    </style:style>
    <style:style style:name="P598" style:family="paragraph" style:parent-style-name="Normal">
      <style:paragraph-properties fo:line-height="100%" fo:margin-bottom="0cm"/>
    </style:style>
    <style:style style:name="T59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508cm"/>
    </style:style>
    <style:style style:name="Cell138" style:family="table-cell">
      <style:table-cell-properties style:vertical-align="bottom" fo:padding-left="0.19cm" fo:border-left="#000000 0.018cm solid" fo:padding-right="0.19cm" fo:wrap-option="no-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9" style:family="table-cell">
      <style:table-cell-properties style:vertical-align="bottom" fo:padding-left="0.19cm" fo:padding-right="0.19cm" fo:border-right="#000000 0.018cm solid" fo:wrap-option="no-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>
      <style:table-row-properties style:min-row-height="0.508cm"/>
    </style:style>
    <style:style style:name="Cell140" style:family="table-cell">
      <style:table-cell-properties style:vertical-align="bottom" fo:padding-left="0.19cm" fo:border-left="#000000 0.018cm solid" fo:padding-right="0.19cm" fo:wrap-option="no-wrap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1" style:family="table-cell">
      <style:table-cell-properties style:vertical-align="bottom" fo:padding-left="0.19cm" fo:padding-right="0.19cm" fo:border-right="#000000 0.018cm solid" fo:wrap-option="no-wrap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>
      <style:table-row-properties style:min-row-height="0.508cm"/>
    </style:style>
    <style:style style:name="Cell142" style:family="table-cell">
      <style:table-cell-properties style:vertical-align="bottom" fo:padding-left="0.19cm" fo:border-left="#000000 0.018cm solid" fo:padding-right="0.19cm" fo:wrap-option="no-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3" style:family="table-cell">
      <style:table-cell-properties style:vertical-align="bottom" fo:padding-left="0.19cm" fo:padding-right="0.19cm" fo:border-right="#000000 0.018cm solid" fo:wrap-option="no-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min-row-height="0.508cm"/>
    </style:style>
    <style:style style:name="Cell144" style:family="table-cell">
      <style:table-cell-properties style:vertical-align="bottom" fo:padding-left="0.19cm" fo:border-left="#000000 0.018cm solid" fo:padding-right="0.19cm" fo:wrap-option="no-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style:vertical-align="bottom" fo:padding-left="0.19cm" fo:padding-right="0.19cm" fo:border-right="#000000 0.018cm solid" fo:wrap-option="no-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min-row-height="0.508cm"/>
    </style:style>
    <style:style style:name="Cell146" style:family="table-cell">
      <style:table-cell-properties style:vertical-align="bottom" fo:padding-left="0.19cm" fo:border-left="#000000 0.018cm solid" fo:padding-right="0.19cm" fo:wrap-option="no-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7" style:family="table-cell">
      <style:table-cell-properties style:vertical-align="bottom" fo:padding-left="0.19cm" fo:padding-right="0.19cm" fo:border-right="#000000 0.018cm solid" fo:wrap-option="no-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9" style:family="table-row">
      <style:table-row-properties style:min-row-height="0.508cm"/>
    </style:style>
    <style:style style:name="Cell148" style:family="table-cell">
      <style:table-cell-properties style:vertical-align="bottom" fo:padding-left="0.19cm" fo:border-left="#000000 0.018cm solid" fo:padding-right="0.19cm" fo:wrap-option="no-wrap"/>
    </style:style>
    <style:style style:name="P609" style:family="paragraph" style:parent-style-name="Normal">
      <style:paragraph-properties fo:line-height="100%" fo:margin-bottom="0cm"/>
    </style:style>
    <style:style style:name="T60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9" style:family="table-cell">
      <style:table-cell-properties style:vertical-align="bottom" fo:padding-left="0.19cm" fo:padding-right="0.19cm" fo:border-right="#000000 0.018cm solid" fo:wrap-option="no-wrap"/>
    </style:style>
    <style:style style:name="P610" style:family="paragraph" style:parent-style-name="Normal">
      <style:paragraph-properties fo:line-height="100%" fo:margin-bottom="0cm"/>
    </style:style>
    <style:style style:name="T61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0" style:family="table-row">
      <style:table-row-properties style:min-row-height="0.508cm"/>
    </style:style>
    <style:style style:name="Cell150" style:family="table-cell">
      <style:table-cell-properties style:vertical-align="bottom" fo:padding-left="0.19cm" fo:border-left="#000000 0.018cm solid" fo:padding-right="0.19cm" fo:wrap-option="no-wrap"/>
    </style:style>
    <style:style style:name="P611" style:family="paragraph" style:parent-style-name="Normal">
      <style:paragraph-properties fo:line-height="100%" fo:margin-bottom="0cm"/>
    </style:style>
    <style:style style:name="T61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bottom" fo:padding-left="0.19cm" fo:padding-right="0.19cm" fo:border-right="#000000 0.018cm solid" fo:wrap-option="no-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1" style:family="table-row">
      <style:table-row-properties style:min-row-height="0.508cm"/>
    </style:style>
    <style:style style:name="Cell152" style:family="table-cell">
      <style:table-cell-properties style:vertical-align="bottom" fo:padding-left="0.19cm" fo:border-left="#000000 0.018cm solid" fo:padding-right="0.19cm" fo:wrap-option="no-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style:vertical-align="bottom" fo:padding-left="0.19cm" fo:padding-right="0.19cm" fo:border-right="#000000 0.018cm solid" fo:wrap-option="no-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2" style:family="table-row">
      <style:table-row-properties style:min-row-height="0.508cm"/>
    </style:style>
    <style:style style:name="Cell154" style:family="table-cell">
      <style:table-cell-properties style:vertical-align="bottom" fo:padding-left="0.19cm" fo:border-left="#000000 0.018cm solid" fo:padding-right="0.19cm" fo:wrap-option="no-wrap"/>
    </style:style>
    <style:style style:name="P615" style:family="paragraph" style:parent-style-name="Normal">
      <style:paragraph-properties fo:line-height="100%" fo:margin-bottom="0cm"/>
    </style:style>
    <style:style style:name="T61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bottom" fo:padding-left="0.19cm" fo:padding-right="0.19cm" fo:border-right="#000000 0.018cm solid" fo:wrap-option="no-wrap"/>
    </style:style>
    <style:style style:name="P616" style:family="paragraph" style:parent-style-name="Normal">
      <style:paragraph-properties fo:line-height="100%" fo:margin-bottom="0cm"/>
    </style:style>
    <style:style style:name="T61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3" style:family="table-row">
      <style:table-row-properties style:min-row-height="0.508cm"/>
    </style:style>
    <style:style style:name="Cell156" style:family="table-cell">
      <style:table-cell-properties style:vertical-align="bottom" fo:padding-left="0.19cm" fo:border-left="#000000 0.018cm solid" fo:padding-right="0.19cm" fo:wrap-option="no-wrap"/>
    </style:style>
    <style:style style:name="P617" style:family="paragraph" style:parent-style-name="Normal">
      <style:paragraph-properties fo:line-height="100%" fo:margin-bottom="0cm"/>
    </style:style>
    <style:style style:name="T61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bottom" fo:padding-left="0.19cm" fo:padding-right="0.19cm" fo:border-right="#000000 0.018cm solid" fo:wrap-option="no-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4" style:family="table-row">
      <style:table-row-properties style:min-row-height="0.508cm"/>
    </style:style>
    <style:style style:name="Cell158" style:family="table-cell">
      <style:table-cell-properties style:vertical-align="bottom" fo:padding-left="0.19cm" fo:border-left="#000000 0.018cm solid" fo:padding-right="0.19cm" fo:wrap-option="no-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9" style:family="table-cell">
      <style:table-cell-properties style:vertical-align="bottom" fo:padding-left="0.19cm" fo:padding-right="0.19cm" fo:border-right="#000000 0.018cm solid" fo:wrap-option="no-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5" style:family="table-row">
      <style:table-row-properties style:min-row-height="0.508cm"/>
    </style:style>
    <style:style style:name="Cell160" style:family="table-cell">
      <style:table-cell-properties style:vertical-align="bottom" fo:padding-left="0.19cm" fo:border-left="#000000 0.018cm solid" fo:padding-right="0.19cm" fo:wrap-option="no-wrap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bottom" fo:padding-left="0.19cm" fo:padding-right="0.19cm" fo:border-right="#000000 0.018cm solid" fo:wrap-option="no-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6" style:family="table-row">
      <style:table-row-properties style:min-row-height="0.508cm"/>
    </style:style>
    <style:style style:name="Cell162" style:family="table-cell">
      <style:table-cell-properties style:vertical-align="bottom" fo:padding-left="0.19cm" fo:border-left="#000000 0.018cm solid" fo:padding-right="0.19cm" fo:wrap-option="no-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3" style:family="table-cell">
      <style:table-cell-properties style:vertical-align="bottom" fo:padding-left="0.19cm" fo:padding-right="0.19cm" fo:border-right="#000000 0.018cm solid" fo:wrap-option="no-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7" style:family="table-row">
      <style:table-row-properties style:min-row-height="0.508cm"/>
    </style:style>
    <style:style style:name="Cell164" style:family="table-cell">
      <style:table-cell-properties style:vertical-align="bottom" fo:padding-left="0.19cm" fo:border-left="#000000 0.018cm solid" fo:padding-right="0.19cm" fo:wrap-option="no-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style:vertical-align="bottom" fo:padding-left="0.19cm" fo:padding-right="0.19cm" fo:border-right="#000000 0.018cm solid" fo:wrap-option="no-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8" style:family="table-row">
      <style:table-row-properties style:min-row-height="0.508cm"/>
    </style:style>
    <style:style style:name="Cell166" style:family="table-cell">
      <style:table-cell-properties style:vertical-align="bottom" fo:padding-left="0.19cm" fo:border-left="#000000 0.018cm solid" fo:padding-right="0.19cm" fo:wrap-option="no-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7" style:family="table-cell">
      <style:table-cell-properties style:vertical-align="bottom" fo:padding-left="0.19cm" fo:padding-right="0.19cm" fo:border-right="#000000 0.018cm solid" fo:wrap-option="no-wrap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9" style:family="table-row">
      <style:table-row-properties style:min-row-height="0.508cm"/>
    </style:style>
    <style:style style:name="Cell168" style:family="table-cell">
      <style:table-cell-properties style:vertical-align="bottom" fo:padding-left="0.19cm" fo:border-left="#000000 0.018cm solid" fo:padding-right="0.19cm" fo:wrap-option="no-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9" style:family="table-cell">
      <style:table-cell-properties style:vertical-align="bottom" fo:padding-left="0.19cm" fo:padding-right="0.19cm" fo:border-right="#000000 0.018cm solid" fo:wrap-option="no-wrap"/>
    </style:style>
    <style:style style:name="P630" style:family="paragraph" style:parent-style-name="Normal">
      <style:paragraph-properties fo:line-height="100%" fo:margin-bottom="0cm"/>
    </style:style>
    <style:style style:name="T63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0" style:family="table-row">
      <style:table-row-properties style:min-row-height="0.508cm"/>
    </style:style>
    <style:style style:name="Cell170" style:family="table-cell">
      <style:table-cell-properties style:vertical-align="bottom" fo:padding-left="0.19cm" fo:border-left="#000000 0.018cm solid" fo:padding-right="0.19cm" fo:wrap-option="no-wrap"/>
    </style:style>
    <style:style style:name="P631" style:family="paragraph" style:parent-style-name="Normal">
      <style:paragraph-properties fo:line-height="100%" fo:margin-bottom="0cm"/>
    </style:style>
    <style:style style:name="T63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bottom" fo:padding-left="0.19cm" fo:padding-right="0.19cm" fo:border-right="#000000 0.018cm solid" fo:wrap-option="no-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1" style:family="table-row">
      <style:table-row-properties style:min-row-height="0.508cm"/>
    </style:style>
    <style:style style:name="Cell172" style:family="table-cell">
      <style:table-cell-properties style:vertical-align="bottom" fo:padding-left="0.19cm" fo:border-left="#000000 0.018cm solid" fo:padding-right="0.19cm" fo:wrap-option="no-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3" style:family="table-cell">
      <style:table-cell-properties style:vertical-align="bottom" fo:padding-left="0.19cm" fo:padding-right="0.19cm" fo:border-right="#000000 0.018cm solid" fo:wrap-option="no-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2" style:family="table-row">
      <style:table-row-properties style:min-row-height="0.508cm"/>
    </style:style>
    <style:style style:name="Cell174" style:family="table-cell">
      <style:table-cell-properties style:vertical-align="bottom" fo:padding-left="0.19cm" fo:border-left="#000000 0.018cm solid" fo:padding-right="0.19cm" fo:wrap-option="no-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5" style:family="table-cell">
      <style:table-cell-properties style:vertical-align="bottom" fo:padding-left="0.19cm" fo:padding-right="0.19cm" fo:border-right="#000000 0.018cm solid" fo:wrap-option="no-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3" style:family="table-row">
      <style:table-row-properties style:min-row-height="0.508cm"/>
    </style:style>
    <style:style style:name="Cell176" style:family="table-cell">
      <style:table-cell-properties fo:background-color="#b4c6e7" style:vertical-align="bottom" fo:border-bottom="#000000 0.018cm solid" fo:padding-left="0.19cm" fo:border-left="#000000 0.018cm solid" fo:padding-right="0.19cm" fo:wrap-option="no-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7" style:family="table-cell">
      <style:table-cell-properties fo:background-color="#b4c6e7" style:vertical-align="bottom" fo:border-bottom="#000000 0.018cm solid" fo:padding-left="0.19cm" fo:padding-right="0.19cm" fo:border-right="#000000 0.018cm solid" fo:wrap-option="no-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639" style:family="paragraph" style:parent-style-name="Normal" style:master-page-name="MasterPage1"/>
    <style:style style:name="T639_1" style:family="text">
      <style:text-properties fo:font-size="11pt" style:font-size-asian="11pt" style:font-size-complex="11pt" fo:font-weight="bold" style:font-weight-asian="bold"/>
    </style:style>
    <style:style style:name="T639_2" style:family="text">
      <style:text-properties fo:font-size="11pt" style:font-size-asian="11pt" style:font-size-complex="11pt" fo:font-weight="bold" style:font-weight-asian="bold"/>
    </style:style>
    <style:style style:name="FR12" style:family="graphic" style:parent-style-name="Normal">
      <style:graphic-properties draw:stroke="none" draw:fill="none" fo:border-top="none" fo:border-bottom="none" fo:border-left="none" fo:border-right="none" fo:clip="rect(0.961cm 0cm 0cm 0cm)" style:flow-with-text="false" style:run-through="foreground" draw:auto-grow-height="false" draw:auto-grow-width="false"/>
    </style:style>
    <style:style style:name="P640" style:family="paragraph" style:parent-style-name="Normal"/>
    <style:style style:name="T640_1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640_2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640_3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640_4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640_5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640_6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640_7" style:family="text">
      <style:text-properties fo:color="#000000" fo:font-size="11pt" style:font-size-asian="11pt" style:font-name-complex="Arial" style:font-size-complex="11pt" fo:language-asian="en" fo:country-asian="GB"/>
    </style:style>
    <style:style style:name="P641" style:family="paragraph" style:parent-style-name="Normal">
      <style:paragraph-properties fo:line-height="108%" fo:margin-bottom="0.282cm"/>
    </style:style>
    <style:style style:name="T641_1" style:family="text">
      <style:text-properties fo:font-size="11pt" style:font-name-asian="Calibri" style:font-size-asian="11pt" style:font-name-complex="Arial" style:font-size-complex="11pt" style:text-underline-style="solid" style:text-underline-color="font-color"/>
    </style:style>
    <style:style style:name="Table13" style:family="table">
      <style:table-properties table:align="left" style:width="27.003cm" fo:margin-left="-0.009cm"/>
    </style:style>
    <style:style style:name="Column47" style:family="table-column">
      <style:table-column-properties style:column-width="6.996cm"/>
    </style:style>
    <style:style style:name="Column48" style:family="table-column">
      <style:table-column-properties style:column-width="5.995cm"/>
    </style:style>
    <style:style style:name="Column49" style:family="table-column">
      <style:table-column-properties style:column-width="1.515cm"/>
    </style:style>
    <style:style style:name="Column50" style:family="table-column">
      <style:table-column-properties style:column-width="1.739cm"/>
    </style:style>
    <style:style style:name="Column51" style:family="table-column">
      <style:table-column-properties style:column-width="1.75cm"/>
    </style:style>
    <style:style style:name="Column52" style:family="table-column">
      <style:table-column-properties style:column-width="1.512cm"/>
    </style:style>
    <style:style style:name="Column53" style:family="table-column">
      <style:table-column-properties style:column-width="5.186cm"/>
    </style:style>
    <style:style style:name="Column54" style:family="table-column">
      <style:table-column-properties style:column-width="2.311cm"/>
    </style:style>
    <style:style style:name="Row64" style:family="table-row">
      <style:table-row-properties style:min-row-height="1.005cm"/>
    </style:style>
    <style:style style:name="Cell178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ffffff 0.018cm solid" fo:wrap-option="wrap"/>
    </style:style>
    <style:style style:name="P642" style:family="paragraph" style:parent-style-name="Normal">
      <style:paragraph-properties fo:text-indent="0.282cm" fo:line-height="100%" fo:margin-bottom="0cm"/>
    </style:style>
    <style:style style:name="T64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179" style:family="table-cell">
      <style:table-cell-properties fo:background-color="#b4c6e7" style:vertical-align="middle" fo:border-top="#000000 0.018cm solid" fo:border-bottom="#000000 0.018cm solid" fo:padding-left="0.19cm" fo:padding-right="0.19cm" fo:border-right="#ffffff 0.018cm solid" fo:wrap-option="wrap"/>
    </style:style>
    <style:style style:name="P643" style:family="paragraph" style:parent-style-name="Normal">
      <style:paragraph-properties fo:text-indent="0.282cm" fo:line-height="100%" fo:margin-bottom="0cm"/>
    </style:style>
    <style:style style:name="T64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180" style:family="table-cell">
      <style:table-cell-properties fo:background-color="#b4c6e7" style:vertical-align="middle" fo:border-top="#000000 0.018cm solid" fo:border-bottom="#000000 0.018cm solid" fo:padding-left="0.19cm" fo:border-left="#ffffff 0.018cm solid" fo:padding-right="0.19cm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181" style:family="table-cell">
      <style:table-cell-properties fo:background-color="#b4c6e7" style:vertical-align="middle" fo:border-top="#000000 0.018cm solid" fo:border-bottom="#000000 0.018cm solid" fo:padding-left="0.19cm" fo:border-left="#ffffff 0.018cm solid" fo:padding-right="0.19cm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182" style:family="table-cell">
      <style:table-cell-properties fo:background-color="#b4c6e7" style:vertical-align="middle" fo:border-top="#000000 0.018cm solid" fo:border-bottom="#000000 0.018cm solid" fo:padding-left="0.19cm" fo:border-left="#ffffff 0.018cm solid" fo:padding-right="0.19cm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183" style:family="table-cell">
      <style:table-cell-properties fo:background-color="#b4c6e7" style:vertical-align="middle" fo:border-top="#000000 0.018cm solid" fo:border-bottom="#000000 0.018cm solid" fo:padding-left="0.19cm" fo:border-left="#ffffff 0.018cm solid" fo:padding-right="0.19cm" fo:border-right="#ffffff 0.018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184" style:family="table-cell">
      <style:table-cell-properties fo:background-color="#b4c6e7" style:vertical-align="middle" fo:border-top="#000000 0.018cm solid" fo:border-bottom="#000000 0.018cm solid" fo:padding-left="0.19cm" fo:padding-right="0.19cm" fo:border-right="#ffffff 0.018cm solid" fo:wrap-option="wrap"/>
    </style:style>
    <style:style style:name="P648" style:family="paragraph" style:parent-style-name="Normal">
      <style:paragraph-properties fo:text-indent="0.282cm" fo:line-height="100%" fo:margin-bottom="0cm"/>
    </style:style>
    <style:style style:name="T64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185" style:family="table-cell">
      <style:table-cell-properties fo:background-color="#b4c6e7" style:vertical-align="middle" fo:border-bottom="#000000 0.018cm solid" fo:padding-left="0.19cm" fo:padding-right="0.19cm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Row65" style:family="table-row">
      <style:table-row-properties style:min-row-height="0.923cm"/>
    </style:style>
    <style:style style:name="Cell18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51_2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51_3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8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8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90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9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92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6" style:family="paragraph" style:parent-style-name="Normal">
      <style:paragraph-properties fo:line-height="100%" fo:margin-bottom="0cm"/>
    </style:style>
    <style:style style:name="T656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9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7" style:family="paragraph" style:parent-style-name="Normal">
      <style:paragraph-properties fo:line-height="100%" fo:margin-bottom="0cm"/>
    </style:style>
    <style:style style:name="T657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Row66" style:family="table-row">
      <style:table-row-properties style:min-row-height="1.037cm"/>
    </style:style>
    <style:style style:name="Cell19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line-height="100%" fo:margin-bottom="0cm"/>
    </style:style>
    <style:style style:name="T658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59" style:family="paragraph" style:parent-style-name="Normal">
      <style:paragraph-properties fo:line-height="100%" fo:margin-bottom="0cm"/>
    </style:style>
    <style:style style:name="T659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0" style:family="paragraph" style:parent-style-name="Normal">
      <style:paragraph-properties fo:line-height="100%" fo:margin-bottom="0cm"/>
    </style:style>
    <style:style style:name="T660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9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98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19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3" style:family="paragraph" style:parent-style-name="Normal">
      <style:paragraph-properties fo:line-height="100%" fo:margin-bottom="0cm"/>
    </style:style>
    <style:style style:name="T663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00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4" style:family="paragraph" style:parent-style-name="Normal">
      <style:paragraph-properties fo:line-height="100%" fo:margin-bottom="0cm"/>
    </style:style>
    <style:style style:name="T664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0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5" style:family="paragraph" style:parent-style-name="Normal">
      <style:paragraph-properties fo:line-height="100%" fo:margin-bottom="0cm"/>
    </style:style>
    <style:style style:name="T665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Row67" style:family="table-row">
      <style:table-row-properties style:min-row-height="1.152cm"/>
    </style:style>
    <style:style style:name="Cell20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line-height="100%" fo:margin-bottom="0cm"/>
    </style:style>
    <style:style style:name="T666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7" style:family="paragraph" style:parent-style-name="Normal">
      <style:paragraph-properties fo:line-height="100%" fo:margin-bottom="0cm"/>
    </style:style>
    <style:style style:name="T667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4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8" style:family="paragraph" style:parent-style-name="Normal">
      <style:paragraph-properties fo:line-height="100%" fo:margin-bottom="0cm"/>
    </style:style>
    <style:style style:name="T668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0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69" style:family="paragraph" style:parent-style-name="Normal">
      <style:paragraph-properties fo:line-height="100%" fo:margin-bottom="0cm"/>
    </style:style>
    <style:style style:name="T669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0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0" style:family="paragraph" style:parent-style-name="Normal">
      <style:paragraph-properties fo:line-height="100%" fo:margin-bottom="0cm"/>
    </style:style>
    <style:style style:name="T670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0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1" style:family="paragraph" style:parent-style-name="Normal">
      <style:paragraph-properties fo:line-height="100%" fo:margin-bottom="0cm"/>
    </style:style>
    <style:style style:name="T671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08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2" style:family="paragraph" style:parent-style-name="Normal">
      <style:paragraph-properties fo:line-height="100%" fo:margin-bottom="0cm"/>
    </style:style>
    <style:style style:name="T672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09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3" style:family="paragraph" style:parent-style-name="Normal">
      <style:paragraph-properties fo:line-height="100%" fo:margin-bottom="0cm"/>
    </style:style>
    <style:style style:name="T673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Row68" style:family="table-row">
      <style:table-row-properties style:min-row-height="1.353cm"/>
    </style:style>
    <style:style style:name="Cell21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line-height="100%" fo:margin-bottom="0cm"/>
    </style:style>
    <style:style style:name="T674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1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5" style:family="paragraph" style:parent-style-name="Normal">
      <style:paragraph-properties fo:line-height="100%" fo:margin-bottom="0cm"/>
    </style:style>
    <style:style style:name="T675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12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6" style:family="paragraph" style:parent-style-name="Normal">
      <style:paragraph-properties fo:line-height="100%" fo:margin-bottom="0cm"/>
    </style:style>
    <style:style style:name="T676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13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cm"/>
    </style:style>
    <style:style style:name="T677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14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8" style:family="paragraph" style:parent-style-name="Normal">
      <style:paragraph-properties fo:line-height="100%" fo:margin-bottom="0cm"/>
    </style:style>
    <style:style style:name="T678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1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79" style:family="paragraph" style:parent-style-name="Normal">
      <style:paragraph-properties fo:line-height="100%" fo:margin-bottom="0cm"/>
    </style:style>
    <style:style style:name="T679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16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80" style:family="paragraph" style:parent-style-name="Normal">
      <style:paragraph-properties fo:line-height="100%" fo:margin-bottom="0cm"/>
    </style:style>
    <style:style style:name="T680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1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P682" style:family="paragraph" style:parent-style-name="Normal">
      <style:text-properties fo:color="#000000" fo:font-size="10pt" style:font-size-asian="10pt" style:font-name-complex="Arial" style:font-size-complex="10pt" fo:language-asian="en" fo:country-asian="GB" style:font-weight-complex="bold" style:text-underline-style="solid" style:text-underline-color="font-color"/>
    </style:style>
    <style:style style:name="P683" style:family="paragraph" style:parent-style-name="Normal"/>
    <style:style style:name="T683_1" style:family="text">
      <style:text-properties fo:color="#000000" fo:font-size="11pt" style:font-size-asian="11pt" style:font-name-complex="Arial" style:font-size-complex="11pt" fo:language-asian="en" fo:country-asian="GB" style:text-underline-style="solid" style:text-underline-color="font-color"/>
    </style:style>
    <style:style style:name="Table14" style:family="table">
      <style:table-properties table:align="left" style:width="27.206cm" fo:margin-left="0cm"/>
    </style:style>
    <style:style style:name="Column55" style:family="table-column">
      <style:table-column-properties style:column-width="6.992cm" style:use-optimal-column-width="false"/>
    </style:style>
    <style:style style:name="Column56" style:family="table-column">
      <style:table-column-properties style:column-width="6.001cm" style:use-optimal-column-width="false"/>
    </style:style>
    <style:style style:name="Column57" style:family="table-column">
      <style:table-column-properties style:column-width="1.501cm" style:use-optimal-column-width="false"/>
    </style:style>
    <style:style style:name="Column58" style:family="table-column">
      <style:table-column-properties style:column-width="1.75cm" style:use-optimal-column-width="false"/>
    </style:style>
    <style:style style:name="Column59" style:family="table-column">
      <style:table-column-properties style:column-width="1.75cm" style:use-optimal-column-width="false"/>
    </style:style>
    <style:style style:name="Column60" style:family="table-column">
      <style:table-column-properties style:column-width="1.501cm" style:use-optimal-column-width="false"/>
    </style:style>
    <style:style style:name="Column61" style:family="table-column">
      <style:table-column-properties style:column-width="5.251cm" style:use-optimal-column-width="false"/>
    </style:style>
    <style:style style:name="Column62" style:family="table-column">
      <style:table-column-properties style:column-width="2.461cm" style:use-optimal-column-width="false"/>
    </style:style>
    <style:style style:name="Row69" style:family="table-row">
      <style:table-row-properties style:min-row-height="1.199cm" style:use-optimal-row-height="false"/>
    </style:style>
    <style:style style:name="Cell218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line-height="100%" fo:margin-bottom="0cm"/>
    </style:style>
    <style:style style:name="T68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19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paragraph-properties fo:line-height="100%" fo:margin-bottom="0cm"/>
    </style:style>
    <style:style style:name="T68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20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line-height="100%" fo:margin-bottom="0cm"/>
    </style:style>
    <style:style style:name="T68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21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line-height="100%" fo:margin-bottom="0cm"/>
    </style:style>
    <style:style style:name="T68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22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23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paragraph-properties fo:line-height="100%" fo:margin-bottom="0cm"/>
    </style:style>
    <style:style style:name="T68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24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line-height="100%" fo:margin-bottom="0cm"/>
    </style:style>
    <style:style style:name="T69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Cell225" style:family="table-cell">
      <style:table-cell-properties fo:background-color="#b4c6e7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/>
    </style:style>
    <style:style style:name="Row70" style:family="table-row">
      <style:table-row-properties style:use-optimal-row-height="fals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line-height="100%" fo:margin-bottom="0cm"/>
    </style:style>
    <style:style style:name="T698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T698_2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3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fo:color="#242424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Row71" style:family="table-row">
      <style:table-row-properties style:use-optimal-row-height="fals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>
      <style:paragraph-properties fo:line-height="100%" fo:margin-bottom="0cm"/>
    </style:style>
    <style:style style:name="T700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paragraph-properties fo:line-height="100%" fo:margin-bottom="0cm"/>
    </style:style>
    <style:style style:name="T701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701_2" style:family="text">
      <style:text-properties style:text-position="sub 58%"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701_3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>
      <style:paragraph-properties fo:line-height="100%" fo:margin-bottom="0cm"/>
    </style:style>
    <style:style style:name="T702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paragraph-properties fo:line-height="100%" fo:margin-bottom="0cm"/>
    </style:style>
    <style:style style:name="T703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>
      <style:paragraph-properties fo:line-height="100%" fo:margin-bottom="0cm"/>
    </style:style>
    <style:style style:name="T704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paragraph-properties fo:line-height="100%" fo:margin-bottom="0cm"/>
    </style:style>
    <style:style style:name="T705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paragraph-properties fo:line-height="100%" fo:margin-bottom="0cm"/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Row72" style:family="table-row">
      <style:table-row-properties style:use-optimal-row-height="fals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>
      <style:paragraph-properties fo:line-height="100%" fo:margin-bottom="0cm"/>
    </style:style>
    <style:style style:name="T708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708_2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paragraph-properties fo:line-height="100%" fo:margin-bottom="0cm"/>
    </style:style>
    <style:style style:name="T709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709_2" style:family="text">
      <style:text-properties fo:font-style="italic" style:font-style-asian="italic"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709_3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>
      <style:paragraph-properties fo:line-height="100%" fo:margin-bottom="0cm"/>
    </style:style>
    <style:style style:name="T710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">
      <style:paragraph-properties fo:line-height="100%" fo:margin-bottom="0cm"/>
    </style:style>
    <style:style style:name="T711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>
      <style:paragraph-properties fo:line-height="100%" fo:margin-bottom="0cm"/>
    </style:style>
    <style:style style:name="T712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>
      <style:paragraph-properties fo:line-height="100%" fo:margin-bottom="0cm"/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Row73" style:family="table-row">
      <style:table-row-properties style:use-optimal-row-height="fals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paragraph-properties fo:line-height="100%" fo:margin-bottom="0cm"/>
    </style:style>
    <style:style style:name="T721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line-height="100%" fo:margin-bottom="0cm"/>
    </style:style>
    <style:style style:name="T722_1" style:family="text"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paragraph-properties fo:line-height="100%" fo:margin-bottom="0cm"/>
      <style:text-properties fo:color="#000000" style:font-name="Arial" fo:font-size="7pt" style:font-name-asian="Times New Roman" style:font-size-asian="7pt" style:font-name-complex="Arial" style:font-size-complex="7pt" fo:language="en" fo:language-asian="en" fo:language-complex="ar" fo:country="GB" fo:country-asian="GB" fo:country-complex="SA"/>
    </style:style>
    <style:style style:name="P724" style:family="paragraph" style:parent-style-name="Normal"/>
  </office:automatic-styles>
  <office:body>
    <office:text>
      <text:section text:style-name="S1" text:name="S1">
        <text:h text:style-name="P1" text:outline-level="2"><text:span text:style-name="T1_1"><text:s/></text:span><text:span text:style-name="T1_2">Annual<text:s/>Review<text:s/>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/></text:span><text:span text:style-name="T3_2">Developing<text:s/>science<text:s/>and<text:s/>technology<text:s/>solutions<text:s/>to<text:s/>the<text:s/>global<text:s/>food<text:s/>security<text:s/>and<text:s/>climate<text:s/>crisis<text:s/>with<text:s/>CGIAR<text:s/>(2023-</text:span><text:span text:style-name="T3_3">30</text:span><text:span text:style-name="T3_4">)</text:span><text:span text:style-name="T3_5"><text:s/></text:span><text:span text:style-name="T3_6"><text:s/>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text:s/></text:span><text:span text:style-name="T4_2">£186,000,000</text:span></text:p>
            </table:table-cell>
            <table:covered-table-cell/>
            <table:table-cell table:style-name="Cell3">
              <text:p text:style-name="P5"><text:span text:style-name="T5_1">Review<text:s/></text:span><text:span text:style-name="T5_2">d</text:span><text:span text:style-name="T5_3">ate:<text:s/></text:span><text:span text:style-name="T5_4">August<text:s/>2026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Code:<text:s/></text:span><text:span text:style-name="T6_2">300671</text:span></text:p>
              <text:p text:style-name="P7"/>
            </table:table-cell>
            <table:table-cell table:style-name="Cell5">
              <text:p text:style-name="P8"><text:span text:style-name="T8_1">AMP<text:s/>start<text:s/>d</text:span><text:span text:style-name="T8_2">ate:</text:span><text:span text:style-name="T8_3"><text:s/></text:span><text:span text:style-name="T8_4">09/08/2024</text:span></text:p>
            </table:table-cell>
            <table:table-cell table:style-name="Cell6">
              <text:p text:style-name="P9"><text:span text:style-name="T9_1">AMP<text:s/>end<text:s/>d</text:span><text:span text:style-name="T9_2">ate:</text:span><text:span text:style-name="T9_3"><text:s/></text:span><text:span text:style-name="T9_4">31/03/2030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24</text:span></text:p>
            </table:table-cell>
            <table:table-cell table:style-name="Cell9">
              <text:p text:style-name="P14"><text:span text:style-name="T14_1">2025</text:span></text:p>
            </table:table-cell>
            <table:table-cell table:style-name="Cell10">
              <text:p text:style-name="P15"><text:span text:style-name="T15_1">2026</text:span></text:p>
            </table:table-cell>
            <table:table-cell table:style-name="Cell11">
              <text:p text:style-name="P16"/>
            </table:table-cell>
            <table:table-cell table:style-name="Cell12">
              <text:p text:style-name="P17"/>
            </table:table-cell>
            <table:table-cell table:style-name="Cell13">
              <text:p text:style-name="P18"/>
            </table:table-cell>
            <table:table-cell table:style-name="Cell14">
              <text:p text:style-name="P19"/>
            </table:table-cell>
            <table:table-cell table:style-name="Cell15">
              <text:p text:style-name="P20"/>
            </table:table-cell>
          </table:table-row>
          <table:table-row table:style-name="Row5">
            <table:table-cell table:style-name="Cell16">
              <text:p text:style-name="P21"><text:span text:style-name="T21_1">Overall<text:s/>Output<text:s/>Score</text:span></text:p>
            </table:table-cell>
            <table:table-cell table:style-name="Cell17">
              <text:p text:style-name="P22"><text:span text:style-name="T22_1">A</text:span></text:p>
            </table:table-cell>
            <table:table-cell table:style-name="Cell18">
              <text:p text:style-name="P23"><text:span text:style-name="T23_1">A</text:span></text:p>
            </table:table-cell>
            <table:table-cell table:style-name="Cell19">
              <text:p text:style-name="P24"><text:span text:style-name="T24_1">A</text:span></text:p>
            </table:table-cell>
            <table:table-cell table:style-name="Cell20">
              <text:p text:style-name="P25"/>
            </table:table-cell>
            <table:table-cell table:style-name="Cell21">
              <text:p text:style-name="P26"/>
            </table:table-cell>
            <table:table-cell table:style-name="Cell22">
              <text:p text:style-name="P27"/>
            </table:table-cell>
            <table:table-cell table:style-name="Cell23">
              <text:p text:style-name="P28"/>
            </table:table-cell>
            <table:table-cell table:style-name="Cell24">
              <text:p text:style-name="P29"/>
            </table:table-cell>
          </table:table-row>
          <table:table-row table:style-name="Row6">
            <table:table-cell table:style-name="Cell25">
              <text:p text:style-name="P30"><text:span text:style-name="T30_1">Overall<text:s/>programme<text:s/>risk<text:s/>rating</text:span></text:p>
            </table:table-cell>
            <table:table-cell table:style-name="Cell26">
              <text:p text:style-name="P31"><text:span text:style-name="T31_1">Moderate</text:span></text:p>
            </table:table-cell>
            <table:table-cell table:style-name="Cell27">
              <text:p text:style-name="P32"><text:span text:style-name="T32_1">Moderate</text:span></text:p>
            </table:table-cell>
            <table:table-cell table:style-name="Cell28">
              <text:p text:style-name="P33"><text:span text:style-name="T33_1">Moderate</text:span></text:p>
            </table:table-cell>
            <table:table-cell table:style-name="Cell29">
              <text:p text:style-name="P34"/>
            </table:table-cell>
            <table:table-cell table:style-name="Cell30">
              <text:p text:style-name="P35"/>
            </table:table-cell>
            <table:table-cell table:style-name="Cell31">
              <text:p text:style-name="P36"/>
            </table:table-cell>
            <table:table-cell table:style-name="Cell32">
              <text:p text:style-name="P37"/>
            </table:table-cell>
            <table:table-cell table:style-name="Cell33">
              <text:p text:style-name="P38"/>
            </table:table-cell>
          </table:table-row>
        </table:table>
        <text:p text:style-name="P39"><draw:frame svg:x="-0.018cm" svg:y="2.612cm" svg:width="15.893cm" svg:height="0.864cm" draw:style-name="FR1" text:anchor-type="char" draw:z-index="8"><draw:text-box><text:p text:style-name="P40"><text:span text:style-name="T40_1">A.<text:s/>SUMMARY<text:s/>AND<text:s/>OVERVIEW</text:span></text:p></draw:text-box></draw:frame></text:p>
        <table:table table:style-name="Table3">
          <table:table-column table:style-name="Column13"/>
          <table:table-column table:style-name="Column14"/>
          <table:table-row table:style-name="Row7">
            <table:table-cell table:style-name="Cell34">
              <text:p text:style-name="P41"><text:span text:style-name="T41_1">DevTracker<text:s/>Link<text:s/>to<text:s/>Business<text:s/>Case:<text:s/></text:span></text:p>
            </table:table-cell>
            <table:table-cell table:style-name="Cell35">
              <text:p text:style-name="P42"><text:span text:style-name="T42_1"><text:a xlink:type="simple" xlink:href="https://iati.fcdo.gov.uk/iati_documents/D0004135.odt"><text:span text:style-name="T42_2">Business<text:s/>case</text:span></text:a></text:span></text:p>
              <text:p text:style-name="P43"><text:span text:style-name="T43_1"><text:a xlink:type="simple" xlink:href="https://iati.fcdo.gov.uk/iati_documents/D0004136.odt"><text:span text:style-name="T43_2">Business<text:s/>case<text:s/>addendum</text:span><text:span text:style-name="T43_3"><text:s/>(no.<text:s/>1<text:s/>/<text:s/>2024)</text:span></text:a></text:span></text:p>
              <text:p text:style-name="P44"><text:span text:style-name="T44_1"><text:a xlink:type="simple" xlink:href="https://iati.fcdo.gov.uk/iati_documents/S30067115.odt"><text:span text:style-name="T44_2">Business<text:s/>case<text:s/>addendum<text:s/>(no.<text:s/>2<text:s/>/<text:s/>2025)</text:span></text:a></text:span></text:p>
            </table:table-cell>
          </table:table-row>
          <table:table-row table:style-name="Row8">
            <table:table-cell table:style-name="Cell36">
              <text:p text:style-name="P45"><text:span text:style-name="T45_1">DevTracker<text:s/>Link<text:s/>to<text:s/></text:span><text:span text:style-name="T45_2">results<text:s/>framework</text:span><text:span text:style-name="T45_3">:<text:s/></text:span></text:p>
            </table:table-cell>
            <table:table-cell table:style-name="Cell37">
              <text:p text:style-name="P46"/>
            </table:table-cell>
          </table:table-row>
        </table:table>
        <text:p text:style-name="P47"><text:span text:style-name="T47_1">Description<text:s/>of<text:s/>programme</text:span></text:p>
        <text:p text:style-name="P48"/>
        <text:p text:style-name="P49"><text:span text:style-name="T49_1">The<text:s/>world<text:s/>is<text:s/>falling<text:s/>behind<text:s/>on<text:s/>its<text:s/>targets<text:s/>for<text:s/>climate,<text:s/>nature,<text:s/>and<text:s/>human<text:s/>well-being—and<text:s/>transforming<text:s/>the<text:s/>food<text:s/>system<text:s/>is<text:s/>a<text:s/>critical<text:s/>lever<text:s/>for<text:s/>achieving<text:s/>global<text:s/>goals.<text:s/>Food<text:s/>production<text:s/>is<text:s/>not<text:s/>only<text:s/>highly<text:s/>vulnerable<text:s/>to<text:s/>climate<text:s/>change,<text:s/>but<text:s/>it<text:s/>is<text:s/>also<text:s/>the<text:s/>second-largest<text:s/>source<text:s/>of<text:s/>greenhouse<text:s/>gas<text:s/>emissions<text:s/>after<text:s/>the<text:s/>energy<text:s/>sector.<text:s/>Moreover,<text:s/>food<text:s/>systems<text:s/>are<text:s/>the<text:s/>leading<text:s/>driver<text:s/>of<text:s/>biodiversity<text:s/>loss,<text:s/>consume<text:s/>over<text:s/>80%<text:s/>of<text:s/>the<text:s/>world’s<text:s/>freshwater<text:s/>resources,<text:s/>and<text:s/>are<text:s/>increasingly<text:s/>threatened<text:s/>by<text:s/>water<text:s/>scarcity<text:s/>in<text:s/>many<text:s/>vulnerable<text:s/>regions.</text:span></text:p>
        <text:p text:style-name="P50"/>
        <text:p text:style-name="P51"><text:span text:style-name="T51_1">Around</text:span><text:span text:style-name="T51_2"><text:s/>2</text:span><text:span text:style-name="T51_3">.3</text:span><text:span text:style-name="T51_4"><text:s/>billion<text:s/>people<text:s/>face<text:s/>moderate<text:s/>to<text:s/>severe<text:s/>food<text:s/>insecurity—a<text:s/>number<text:s/>that<text:s/>has<text:s/>risen<text:s/>steadily<text:s/>since<text:s/>2015.<text:s/>In<text:s/>Africa,<text:s/>over<text:s/>85%<text:s/>of<text:s/>the<text:s/>population<text:s/>cannot<text:s/>afford<text:s/>a<text:s/>healthy<text:s/>diet,<text:s/>while<text:s/>in<text:s/>South<text:s/>Asia,<text:s/>the<text:s/>figure<text:s/>stands<text:s/>at<text:s/>70%.<text:s/>Gender<text:s/>inequality<text:s/>in<text:s/>food<text:s/>access<text:s/>is<text:s/>also<text:s/>worsening:<text:s/>32%<text:s/>of<text:s/>women<text:s/>globally<text:s/>are<text:s/>moderately<text:s/>or<text:s/>severely<text:s/>food<text:s/>insecure,<text:s/>compared<text:s/>to<text:s/>28%<text:s/>of<text:s/>men.</text:span></text:p>
        <text:p text:style-name="P52"/>
        <text:p text:style-name="P53"><text:span text:style-name="T53_1">CGIAR<text:s/>is<text:s/>the<text:s/>world’s<text:s/>leading<text:s/>agricultural<text:s/>and<text:s/>food<text:s/>science<text:s/>and<text:s/>innovation<text:s/>organisation<text:s/>with<text:s/>an<text:s/>unmatched<text:s/>track-record<text:s/>of<text:s/>global<text:s/>impact<text:s/>going<text:s/>back<text:s/>50<text:s/>years.<text:s/>Its<text:s/>mission<text:s/>is<text:s/>to<text:s/></text:span><text:bookmark-start text:name="_Hlk121227586"/><text:span text:style-name="T53_2">deliver<text:s/>cutting<text:s/>edge<text:s/>technology<text:s/>and<text:s/>evidence-based<text:s/>solutions<text:s/>that<text:s/>advance<text:s/>the<text:s/>transformation<text:s/>of<text:s/>food,<text:s/>land,<text:s/>and<text:s/>water<text:s/>systems<text:s/>in<text:s/>a<text:s/>climate<text:s/>crisis.</text:span><text:bookmark-end text:name="_Hlk121227586"/><text:span text:style-name="T53_3"><text:s/></text:span><text:span text:style-name="T53_4">CGIAR-developed<text:s/>crop<text:s/>varieties<text:s/>are<text:s/>grown<text:s/>on<text:s/>over<text:s/>200<text:s/>million<text:s/>ha<text:s/>in<text:s/>developing<text:s/>countries,<text:s/>representing<text:s/>60%<text:s/>of<text:s/>the<text:s/>total<text:s/>area<text:s/>sown<text:s/>to<text:s/>modern<text:s/>varieties.</text:span><text:span text:style-name="T53_5"><text:s/>The<text:s/>UK<text:s/>has<text:s/>funded<text:s/>CGIAR<text:s/>research<text:s/>and<text:s/>contributed<text:s/>to<text:s/>the<text:s/>development<text:s/>of<text:s/>the<text:s/>multilateral<text:s/>approach<text:s/>and<text:s/>governance<text:s/>over<text:s/>many<text:s/>decades.</text:span><text:span text:style-name="T53_6"><text:s/></text:span></text:p>
        <text:p text:style-name="P54"/>
        <text:p text:style-name="P55"><text:span text:style-name="T55_1">The<text:s/>overall<text:s/>goal<text:s/>of<text:s/>th</text:span><text:span text:style-name="T55_2">is<text:s/>FCDO</text:span><text:span text:style-name="T55_3"><text:s/>programme<text:s/>is<text:s/>to<text:s/>contribute<text:s/>to<text:s/>the<text:s/>delivery<text:s/>of<text:s/>the<text:s/>high-level<text:s/>targets<text:s/>set<text:s/>out<text:s/>in<text:s/>the<text:s/>CGIAR<text:s/>2030<text:s/>Strategy<text:s/>(Box<text:s/>1).<text:s/>The<text:s/>UK’s<text:s/>contribution<text:s/>to<text:s/>these<text:s/>goals<text:s/>will<text:s/>be<text:s/>achieved<text:s/>by:</text:span></text:p>
        <text:list text:style-name="LS6" xml:id="list0">
          <text:list-item>
            <text:p text:style-name="P56"><text:span text:style-name="T56_1">Working<text:s/>with<text:s/>other<text:s/>funders<text:s/>to<text:s/>s</text:span><text:span text:style-name="T56_2">trengthen<text:s/>the<text:s/></text:span><text:span text:style-name="T56_3">integrated<text:s/>partnership</text:span><text:span text:style-name="T56_4"><text:s/></text:span><text:span text:style-name="T56_5">model<text:s/>and<text:s/>provide<text:s/>strategic<text:s/>oversight<text:s/>of</text:span><text:span text:style-name="T56_6"><text:s/>a<text:s/>high-impact<text:s/></text:span><text:span text:style-name="T56_7">R&amp;D<text:s/></text:span><text:span text:style-name="T56_8">portfolio<text:s/>that<text:s/>it<text:s/>would<text:s/>be<text:s/>impossible<text:s/>to<text:s/></text:span><text:span text:style-name="T56_9">achieve</text:span><text:span text:style-name="T56_10"><text:s/>using<text:s/>UK<text:s/>funding<text:s/>alone</text:span></text:p>
          </text:list-item>
          <text:list-item>
            <text:p text:style-name="P57"><text:span text:style-name="T57_1">Accelerating<text:s/>the<text:s/>development<text:s/>of<text:s/>innovations<text:s/>and<text:s/>evidence<text:s/>on<text:s/>what<text:s/>works<text:s/>that<text:s/>can<text:s/>be<text:s/>scaled<text:s/>to<text:s/></text:span><text:span text:style-name="T57_2">reach<text:s/>millions<text:s/>of<text:s/>people<text:s/>in<text:s/>Africa<text:s/></text:span><text:span text:style-name="T57_3">and<text:s/>Asia.</text:span></text:p>
          </text:list-item>
          <text:list-item>
            <text:p text:style-name="P58"><text:span text:style-name="T58_1">Catalysing<text:s/>new<text:s/>international<text:s/>science<text:s/>partnerships<text:s/>that<text:s/>leverage<text:s/>the<text:s/>UK’s<text:s/>advanced<text:s/>science<text:s/>capability<text:s/></text:span><text:span text:style-name="T58_2">in<text:s/>key<text:s/>areas<text:s/></text:span><text:span text:style-name="T58_3">to<text:s/>accelerate<text:s/>R&amp;D<text:s/>solutions<text:s/>to<text:s/>global<text:s/>challenges.</text:span></text:p>
          </text:list-item>
          <text:list-item>
            <text:p text:style-name="P59"><text:span text:style-name="T59_1">Equipping<text:s/>FCDO<text:s/>with<text:s/>high-quality,<text:s/>demand-driven<text:s/>analysis</text:span><text:span text:style-name="T59_2">;<text:s/></text:span><text:span text:style-name="T59_3">evidence-based<text:s/>polic</text:span><text:span text:style-name="T59_4">y<text:s/>advice;</text:span><text:span text:style-name="T59_5"><text:s/>and<text:s/>innovations<text:s/>to<text:s/>strengthen<text:s/>the<text:s/>impact<text:s/>of<text:s/>FCDO<text:s/>programmes<text:s/>and<text:s/>diploma</text:span><text:span text:style-name="T59_6">tic<text:s/>engagement</text:span><text:span text:style-name="T59_7">.</text:span></text:p>
          </text:list-item>
        </text:list>
        <text:p text:style-name="P60"><draw:frame svg:x="-0.026cm" svg:y="0.786cm" svg:width="16.642cm" svg:height="7.02cm" draw:style-name="FR2" text:anchor-type="char" draw:z-index="0"><draw:text-box><text:p text:style-name="P61"><text:span text:style-name="T61_1">Working<text:s/>with<text:s/>others,<text:s/>the<text:s/>CGIAR<text:s/>will<text:s/>contribute<text:s/>to<text:s/>the<text:s/>following<text:s/>collective<text:s/>global<text:s/>targets<text:s/>for<text:s/>transformation<text:s/>of<text:s/>food,<text:s/>land<text:s/>and<text:s/>water<text:s/>systems</text:span><text:span text:style-name="T61_2">:<text:s/></text:span><text:span text:style-name="T61_3"><text:tab/></text:span></text:p><text:list text:style-name="LS7" xml:id="list4"><text:list-item><text:p text:style-name="P62"><text:span text:style-name="T62_1">Climate<text:s/>Adaptation:</text:span><text:span text:style-name="T62_2"><text:s/>Equip<text:s/>500<text:s/>million<text:s/>small-scale<text:s/>producers<text:s/>to<text:s/>be<text:s/>more<text:s/>resilient<text:s/>to<text:s/>climate<text:s/>shocks,<text:s/>with<text:s/>climate<text:s/>adaptation<text:s/>solutions<text:s/>available<text:s/>through<text:s/>national<text:s/>innovation<text:s/>systems</text:span></text:p></text:list-item><text:list-item><text:p text:style-name="P63"><text:span text:style-name="T63_1">Environmental<text:s/>health<text:s/>and<text:s/>biodiversity:</text:span><text:span text:style-name="T63_2"><text:s/>Stay<text:s/>within<text:s/>planetary<text:s/>and<text:s/>regional<text:s/>environmental<text:s/>boundaries</text:span><text:span text:style-name="T63_3">,<text:s/>including<text:s/>consumptive<text:s/>water<text:s/>use<text:s/>in<text:s/>food<text:s/>production<text:s/>and<text:s/>fertiliser<text:s/>use,<text:s/></text:span><text:span text:style-name="T63_4">zero<text:s/>net<text:s/>deforestation</text:span><text:span text:style-name="T63_5">,<text:s/>and<text:s/></text:span><text:span text:style-name="T63_6">maintaining</text:span><text:span text:style-name="T63_7"><text:s/></text:span><text:span text:style-name="T63_8">the<text:s/>genetic<text:s/>diversity<text:s/>of<text:s/>seeds,<text:s/>cultivated<text:s/>plants<text:s/>and<text:s/>farmed<text:s/>and<text:s/>domesticated<text:s/>animals<text:s/>and<text:s/>their<text:s/>related<text:s/>wild<text:s/>species.</text:span></text:p></text:list-item><text:list-item><text:p text:style-name="P64"><text:span text:style-name="T64_1">Food<text:s/>security<text:s/>and<text:s/>nutrition:</text:span><text:span text:style-name="T64_2"><text:s/>End<text:s/>hunger<text:s/>for<text:s/>all<text:s/>and<text:s/>enable<text:s/>affordable<text:s/>healthy<text:s/>diets<text:s/>for<text:s/>the<text:s/>3<text:s/>billion<text:s/>people<text:s/>who<text:s/>do<text:s/>not<text:s/>currently<text:s/>have<text:s/>access<text:s/>to<text:s/>safe<text:s/>and<text:s/>nutritious<text:s/>food</text:span></text:p></text:list-item><text:list-item><text:p text:style-name="P65"><text:span text:style-name="T65_1">Poverty<text:s/>reduction:</text:span><text:span text:style-name="T65_2"><text:s/>Lift<text:s/>at<text:s/>least<text:s/>500<text:s/>million<text:s/>people<text:s/>living<text:s/>in<text:s/>rural<text:s/>areas<text:s/>above<text:s/>the<text:s/>extreme<text:s/>poverty<text:s/>line<text:s/>of<text:s/>US<text:s/>$1.90<text:s/>per<text:s/>day<text:s/>(2011<text:s/>PPP).</text:span></text:p></text:list-item><text:list-item><text:p text:style-name="P66"><text:span text:style-name="T66_1">Women<text:s/>and<text:s/></text:span><text:span text:style-name="T66_2">g</text:span><text:span text:style-name="T66_3">irls:</text:span><text:span text:style-name="T66_4"><text:s text:c="2"/>Close<text:s/>the<text:s/>gender<text:s/>gap<text:s/>in<text:s/>rights<text:s/>to<text:s/>economic<text:s/>resources,<text:s/>access<text:s/>to<text:s/>ownership<text:s/>and<text:s/>control<text:s/>over<text:s/>land<text:s/>and<text:s/>natural<text:s/>resources<text:s/>for<text:s/>over<text:s/>500<text:s/>million<text:s/>women<text:s/>who<text:s/>work<text:s/>in<text:s/>food,<text:s/>land<text:s/>and<text:s/>water<text:s/>systems.</text:span></text:p></text:list-item></text:list><text:p text:style-name="P67"/></draw:text-box></draw:frame><text:span text:style-name="T67_1">Box<text:s/>1:</text:span><text:span text:style-name="T67_2"><text:s/>Collective<text:s/>Global<text:s/>2030<text:s/>Targets:</text:span><text:span text:style-name="T67_3"><text:note text:note-class="footnote"><text:note-citation/><text:note-body><text:p text:style-name="P68"><text:span text:style-name="T68_1"><text:s/></text:span><text:span text:style-name="T68_2"><text:a xlink:type="simple" xlink:href="https://eur03.safelinks.protection.outlook.com/?url=https%3A%2F%2Fcgspace.cgiar.org%2Fitems%2Ff5fb41f0-6ea8-4583-b96d-b72a3fc96187&amp;data=05%7C02%7Claura.munro%40fcdo.gov.uk%7C0b886a16f2e942fcbef408ddc47dc70f%7Cd3a2d0d37cc84f52bbf985bd43d94279%7C0%7C0%7C638882767060246569%7CUnknown%7CTWFpbGZsb3d8eyJFbXB0eU1hcGkiOnRydWUsIlYiOiIwLjAuMDAwMCIsIlAiOiJXaW4zMiIsIkFOIjoiTWFpbCIsIldUIjoyfQ%3D%3D%7C0%7C%7C%7C&amp;sdata=sLpGc%2Bh65LShdG1pYdhLeZGOrGvHILJRftftnBabm7I%3D&amp;reserved=0"><text:span text:style-name="T68_3">https://cgspace.cgiar.org/items/f5fb41f0-6ea8-4583-b96d-b72a3fc96187</text:span></text:a></text:span></text:p><text:p text:style-name="P69"/></text:note-body></text:note></text:span><text:span text:style-name="T69_1"><text:s/></text:span></text:p>
        <text:p text:style-name="P70"/>
        <text:p text:style-name="P71"><text:span text:style-name="T71_1">The<text:s/></text:span><text:span text:style-name="T71_2">objectives<text:s/>of<text:s/>the<text:s/>FCDO<text:s/>programme<text:s/></text:span><text:span text:style-name="T71_3">will<text:s/>be<text:s/>achieved<text:s/>through<text:s/>three<text:s/>interlinked<text:s/></text:span><text:span text:style-name="T71_4">Outputs</text:span><text:span text:style-name="T71_5">:</text:span></text:p>
        <text:list text:style-name="LS9" xml:id="list9">
          <text:list-item>
            <text:p text:style-name="P72"><text:span text:style-name="T72_1">Output<text:s/>1.</text:span><text:span text:style-name="T72_2"><text:s/>Knowledge,<text:s/>evidence,<text:s/>and<text:s/>innovations<text:s/>developed<text:s/>and<text:s/>delivered<text:s/>through<text:s/>CGIAR<text:s/>Research<text:s/>Initiatives<text:s/>to<text:s/>support<text:s/>the<text:s/>five<text:s/>impact<text:s/>areas.</text:span></text:p>
          </text:list-item>
        </text:list>
        <text:list text:style-name="LS8" xml:id="list10">
          <text:list-item>
            <text:p text:style-name="P73"><text:span text:style-name="T73_1">Output<text:s/>2.<text:s/>CGIAR<text:s/>operational<text:s/>effectiveness<text:s/>and<text:s/>efficiency<text:s/>of<text:s/>CGIAR<text:s/>improved<text:s/>through<text:s/>progressive<text:s/>governance<text:s/>reforms<text:s/>and<text:s/>t</text:span><text:span text:style-name="T73_2">h</text:span><text:span text:style-name="T73_3">rough<text:s/>enhanced<text:s/>management<text:s/>of<text:s/>research<text:s/>and<text:s/>innovation.</text:span></text:p>
          </text:list-item>
          <text:list-item>
            <text:p text:style-name="P74"><text:span text:style-name="T74_1">Output<text:s/>3.<text:s/>Enhanced<text:s/>partnerships<text:s/>with<text:s/>UK<text:s/>Science<text:s/>and<text:s/>technical<text:s/>support<text:s/>for<text:s/>FCDO<text:s/>delivery</text:span></text:p>
          </text:list-item>
        </text:list>
        <text:p text:style-name="P75"><text:span text:style-name="T75_1">About<text:s/>changes<text:s/>to<text:s/>UK<text:s/>ODA</text:span></text:p>
        <text:p text:style-name="P76"/>
        <text:list text:style-name="LS1" xml:id="list12">
          <text:list-item>
            <text:p text:style-name="P77"><text:span text:style-name="T77_1">At<text:s/>this<text:s/>time<text:s/>of<text:s/>profound<text:s/>change,<text:s/>with<text:s/>conflicts<text:s/>overseas<text:s/>undermining<text:s/>security<text:s/>and<text:s/>prosperity,<text:s/>the<text:s/>UK<text:s/>Prime<text:s/>Minister<text:s/>has<text:s/>taken<text:s/>the<text:s/>difficult<text:s/>decision<text:s/>to<text:s/>increase<text:s/>spending<text:s/>on<text:s/>defence<text:s/>to<text:s/>2.5%<text:s/>of<text:s/>GDP<text:s/>from<text:s/>2027,<text:s/>funded<text:s/>by<text:s/>reducing<text:s/>the<text:s/>UK’s<text:s/>Official<text:s/>Development<text:s/>Assistance<text:s/>(ODA)<text:s/>and<text:s/>reinvesting<text:s/>it<text:s/>into<text:s/>defence.<text:s/>The<text:s/>ODA<text:s/>budget<text:s/>will<text:s/>be<text:s/>gradually<text:s/>reduced<text:s/>to<text:s/>the<text:s/>equivalent<text:s/>of<text:s/>0.3%<text:s/>of<text:s/>GNI<text:s/>by<text:s/>2027,<text:s/>to<text:s/>help<text:s/>smooth<text:s/>the<text:s/>transition.<text:s text:c="2"/></text:span></text:p>
          </text:list-item>
          <text:list-item>
            <text:p text:style-name="P78"><text:span text:style-name="T78_1">The<text:s/>UK<text:s/>remains<text:s/>fully<text:s/>committed<text:s/>to<text:s/>playing<text:s/>a<text:s/>globally<text:s/>significant<text:s/>role<text:s/>in<text:s/>humanitarian<text:s/>aid<text:s/>and<text:s/>development.<text:s/>The<text:s/>transition<text:s/>to<text:s/>spending<text:s/>0.3%<text:s/>of<text:s/>GNI<text:s/>on<text:s/>ODA<text:s/>will<text:s/>require<text:s/>significant<text:s/>shifts,<text:s/>building<text:s/>on<text:s/>those<text:s/>already<text:s/>underway<text:s/>as<text:s/>the<text:s/>government<text:s/>implements<text:s/>its<text:s/>modernised<text:s/>approach<text:s/>to<text:s/>development,<text:s/>which<text:s/>centres<text:s/>on<text:s/>establishing<text:s/>long-term<text:s/>partnerships<text:s/>based<text:s/>on<text:s/>mutual<text:s/>interests<text:s/>and<text:s/>respect.</text:span><text:span text:style-name="T78_2"><text:s/></text:span><text:span text:style-name="T78_3">We<text:s/>remain<text:s/>committed<text:s/>to<text:s/>spending<text:s/>0.7%<text:s/>of<text:s/>GNI<text:s/>on<text:s/>ODA<text:s/>when<text:s/>fiscal<text:s/>circumstances<text:s/>allow.<text:s/></text:span></text:p>
          </text:list-item>
          <text:list-item>
            <text:p text:style-name="P79"><text:span text:style-name="T79_1">ODA<text:s/>allocations<text:s/>and<text:s/>the<text:s/>impact<text:s/>on<text:s/>programmes<text:s/>are<text:s/>being<text:s/>worked<text:s/>through<text:s/>based<text:s/>on<text:s/>various<text:s/>factors,<text:s/>including<text:s/>impact<text:s/>assessments.<text:s/>We<text:s/>will<text:s/>be<text:s/>taking<text:s/>a<text:s/>rigorous<text:s/>approach<text:s/>to<text:s/>ensure<text:s/>all<text:s/>ODA<text:s/>delivers<text:s/>value<text:s/>for<text:s/>money<text:s/>and<text:s/>maximises<text:s/>the<text:s/>impact<text:s/>of<text:s/>our<text:s/>work<text:s/>to<text:s/>best<text:s/>support<text:s/>the<text:s/>people<text:s/>it<text:s/>benefits,<text:s/>including<text:s/>those<text:s/>in<text:s/>humanitarian<text:s/>crises.</text:span></text:p>
          </text:list-item>
        </text:list>
        <text:p text:style-name="P80"/>
        <text:p text:style-name="P81"><text:span text:style-name="T81_1">Summary<text:s/>supporting<text:s/>narrative<text:s/>for<text:s/>the<text:s/>overall<text:s/>score<text:s/>in<text:s/>this<text:s/>review<text:s/></text:span></text:p>
        <text:p text:style-name="P82"/>
        <text:p text:style-name="P83"><text:span text:style-name="T83_1">2025<text:s/>is<text:s/>the<text:s/>third<text:s/>year<text:s/>of<text:s/>this<text:s/>seven-year<text:s/>programme,<text:s/>building<text:s/>on<text:s/>past<text:s/>phases<text:s/>of<text:s/>support<text:s/>to<text:s/>CGIAR.<text:s/>New<text:s/>evidence<text:s/>of<text:s/>CGIAR<text:s/>impacts<text:s/></text:span><text:span text:style-name="T83_2">has</text:span><text:span text:style-name="T83_3"><text:s/>been<text:s/>published<text:s/>in<text:s/>the<text:s/>past<text:s/>year<text:s/>(see<text:s/>Box<text:s/>2).<text:s/>Building<text:s/>on<text:s/>long-term<text:s/>investments<text:s/>in<text:s/>R&amp;D<text:s/>pipelines,<text:s/>annual<text:s/>results<text:s/>have<text:s/>also<text:s/>been<text:s/>achieved<text:s/>(highlights<text:s/>in<text:s/>Box<text:s/>3<text:s/>and<text:s/>selected<text:s/>examples<text:s/>in<text:s/>Box<text:s/>4).<text:s/>The<text:s/>programme<text:s/>is<text:s/>on<text:s/>track<text:s/>across<text:s/>all<text:s/>outputs<text:s/>and<text:s/></text:span><text:span text:style-name="T83_4">scores<text:s/>an<text:s/>A<text:s/>for<text:s/>this<text:s/>annual<text:s/>review.</text:span></text:p>
        <text:p text:style-name="P84"/>
        <text:p text:style-name="P85"><draw:frame svg:x="-0.026cm" svg:y="0.771cm" svg:width="15.953cm" svg:height="8.513cm" draw:style-name="FR3" text:anchor-type="char" draw:z-index="2"><draw:text-box><text:list text:style-name="LS11" xml:id="list15"><text:list-item><text:p text:style-name="P86"><text:span text:style-name="T86_1">A</text:span><text:span text:style-name="T86_2"><text:s/>SPIA</text:span><text:span text:style-name="T86_3"><text:s/>study<text:s/>estimates<text:s/>the</text:span><text:span text:style-name="T86_4"><text:s/></text:span><text:span text:style-name="T86_5"><text:a xlink:type="simple" xlink:href="https://iaes.cgiar.org/spia/publications/returns-investment-roi-select-cgiar-innovations"><text:span text:style-name="T86_6">economic<text:s/>returns<text:s/>from<text:s/>four<text:s/>CGIAR<text:s/>innovations</text:span></text:a></text:span><text:span text:style-name="T86_7"><text:s/>with<text:s/></text:span><text:span text:style-name="T86_8">documented<text:s/>reach,<text:s/>cost<text:s/>data,<text:s/>and<text:s/>prior<text:s/>causal<text:s/>evidence.<text:s/></text:span><text:span text:style-name="T86_9">Three<text:s/>of<text:s/>the<text:s/>four<text:s/>innovations</text:span><text:span text:style-name="T86_10"><text:s/>(index-based<text:s/>livestock<text:s/>insurance,<text:s/>axial<text:s/>flow<text:s/>pumps,<text:s/>and<text:s/></text:span><text:span text:style-name="T86_11">drought-tolerant<text:s/>maize)</text:span><text:span text:style-name="T86_12"><text:s/>are<text:s/>classified<text:s/>by<text:s/>SPIA<text:s/>as<text:s/>Big<text:s/>Wins<text:s/></text:span><text:span text:style-name="T86_13">with<text:s/>returns<text:s/></text:span><text:span text:style-name="T86_14">between<text:s/>$7-42.5<text:s/>for<text:s/>each<text:s/>$1<text:s/>invested,<text:s/></text:span><text:span text:style-name="T86_15">sufficient<text:s/>to<text:s/>justify<text:s/>wider<text:s/>portfolio<text:s/>investment.</text:span></text:p></text:list-item><text:list-item><text:p text:style-name="P87"><text:span text:style-name="T87_1">An<text:s/>IFPRI<text:s/>discussion<text:s/>paper</text:span><text:span text:style-name="T87_2"><text:s/>reviews<text:s/>country<text:s/></text:span><text:span text:style-name="T87_3"><text:a xlink:type="simple" xlink:href="https://cgspace.cgiar.org/items/ceccc613-b8e5-47d6-84ff-ba3ced218409"><text:span text:style-name="T87_4">Outcomes<text:s/>and<text:s/>Impacts<text:s/>of<text:s/>CGIAR<text:s/>Research<text:s/>Initiatives<text:s/>in<text:s/>Kenya<text:s/>from<text:s/>2022<text:s/>to<text:s/>2024</text:span></text:a></text:span><text:span text:style-name="T87_5">.<text:s/></text:span><text:span text:style-name="T87_6">This<text:s/>includes</text:span><text:span text:style-name="T87_7"><text:s/></text:span><text:span text:style-name="T87_8">scaled<text:s/>innovations<text:s/></text:span><text:span text:style-name="T87_9">with<text:s/>wide<text:s/>reach</text:span><text:span text:style-name="T87_10">,<text:s/></text:span><text:span text:style-name="T87_11">cataly</text:span><text:span text:style-name="T87_12">sing</text:span><text:span text:style-name="T87_13"><text:s/>improvements<text:s/>in<text:s/>seed<text:s/>systems,<text:s/>facilitat</text:span><text:span text:style-name="T87_14">ing</text:span><text:span text:style-name="T87_15"><text:s/>refinements<text:s/>in<text:s/>agronomic<text:s/>techniques,<text:s/>and<text:s/>encourag</text:span><text:span text:style-name="T87_16">ing</text:span><text:span text:style-name="T87_17"><text:s/>the<text:s/>adoption<text:s/>of<text:s/>climate-resilient,<text:s/>sustainable<text:s/>farming<text:s/>practices<text:s/>and<text:s/>technologies.<text:s/>These<text:s/>contributions<text:s/>have<text:s/>paved<text:s/>the<text:s/>way<text:s/>for<text:s/>increasing<text:s/>crop<text:s/>productivity,<text:s/>while</text:span><text:span text:style-name="T87_18"><text:s/>also<text:s/></text:span><text:span text:style-name="T87_19">supporting<text:s/>key<text:s/>livestock<text:s/>innovations</text:span><text:span text:style-name="T87_20"><text:s/>that</text:span><text:span text:style-name="T87_21"><text:s/></text:span><text:span text:style-name="T87_22">enhance<text:s/>food<text:s/>safety<text:s/>and<text:s/>bolster<text:s/>the<text:s/>resilience</text:span><text:span text:style-name="T87_23"><text:s/>of<text:s/></text:span><text:span text:style-name="T87_24">pastoral</text:span><text:span text:style-name="T87_25"><text:s/>communities</text:span><text:span text:style-name="T87_26">.</text:span><text:span text:style-name="T87_27"><text:s/>Yet,<text:s/>important<text:s/>gaps<text:s/>persist.<text:s/>Activities<text:s/>are<text:s/>concentrated<text:s/>in<text:s/>easily<text:s/>reached<text:s/>areas<text:s/>rather<text:s/>than<text:s/>being<text:s/>spread<text:s/>across<text:s/>all<text:s/>agro-ecological<text:s/>zones,<text:s/>and<text:s/>outcomes<text:s/>are<text:s/>recorded<text:s/>in<text:s/>an<text:s/>isolated<text:s/>way</text:span><text:span text:style-name="T87_28">.</text:span></text:p></text:list-item><text:list-item><text:p text:style-name="P88"><text:span text:style-name="T88_1">A<text:s/></text:span><text:span text:style-name="T88_2">new</text:span><text:span text:style-name="T88_3"><text:s/></text:span><text:span text:style-name="T88_4">study<text:s/>on<text:s/></text:span><text:span text:style-name="T88_5"><text:a xlink:type="simple" xlink:href="https://doi.org/10.3389/fsufs.2025.1585410"><text:span text:style-name="T88_6">adoption<text:s/>and<text:s/></text:span><text:span text:style-name="T88_7">impacts<text:s/>of<text:s/>improved<text:s/>forage<text:s/>grasses<text:s/>in<text:s/>Uganda</text:span></text:a></text:span><text:span text:style-name="T88_8"><text:s/>found<text:s/>that<text:s/>f</text:span><text:span text:style-name="T88_9">eeding<text:s/>improved<text:s/>forage<text:s/>grasses<text:s/>to<text:s/>dairy<text:s/>cows<text:s/>increased<text:s/>daily<text:s/>milk<text:s/>yield<text:s/>per<text:s/>cow<text:s/>by<text:s/>13<text:s/>percent.<text:s/>The<text:s/>average<text:s/>treatment<text:s/>effect<text:s/>on<text:s/>the<text:s/>treated<text:s/>corresponds<text:s/>to<text:s/>an<text:s/>increase<text:s/>in<text:s/>dairy<text:s/>income<text:s/>of<text:s/>97<text:s/>percent</text:span><text:span text:style-name="T88_10">.</text:span><text:span text:style-name="T88_11"><text:s/></text:span><text:span text:style-name="T88_12">H</text:span><text:span text:style-name="T88_13">ousehold<text:s/>income<text:s/>increased<text:s/>by<text:s/>18.2<text:s/>percent,<text:s/>and<text:s/>household<text:s/>dietary<text:s/>diversity<text:s/>increased<text:s/>by<text:s/>0.9<text:s/>food<text:s/></text:span><text:span text:style-name="T88_14">types</text:span><text:span text:style-name="T88_15"><text:s/></text:span><text:span text:style-name="T88_16">on<text:s/>average.</text:span></text:p></text:list-item></text:list></draw:text-box></draw:frame><text:span text:style-name="T88_17">Box<text:s/>2:</text:span><text:span text:style-name="T88_18"><text:s/></text:span><text:span text:style-name="T88_19">Selected<text:s/></text:span><text:span text:style-name="T88_20">CGIAR<text:s/></text:span><text:span text:style-name="T88_21">i</text:span><text:span text:style-name="T88_22">mpact<text:s/></text:span><text:span text:style-name="T88_23">e</text:span><text:span text:style-name="T88_24">vidence<text:s/>reported<text:s/>in<text:s/>this<text:s/>year</text:span></text:p>
        <text:p text:style-name="P89"/>
        <text:p text:style-name="P90"><text:span text:style-name="T90_1">2025-2030<text:s/></text:span><text:span text:style-name="T90_2">CGIAR</text:span><text:span text:style-name="T90_3"><text:s/>Science<text:s/>Portfolio</text:span><text:span text:style-name="T90_4">:</text:span><text:span text:style-name="T90_5"><text:s/>FCDO</text:span><text:span text:style-name="T90_6"><text:s/>202</text:span><text:span text:style-name="T90_7">5</text:span><text:span text:style-name="T90_8"><text:s/>funding<text:s/></text:span><text:span text:style-name="T90_9">wa</text:span><text:span text:style-name="T90_10">s<text:s/>allocated<text:s/>(designated)<text:s/>to<text:s/>specific<text:s/>research<text:s/></text:span><text:span text:style-name="T90_11">programmes</text:span><text:span text:style-name="T90_12"><text:s/>selected<text:s/>on<text:s/>the<text:s/>basis<text:s/>of<text:s/>their<text:s/>relevance<text:s/>to<text:s/>FCDO<text:s/>priorities<text:s/>and<text:s/>the<text:s/>quality<text:s/>of<text:s/>science.<text:s/>A<text:s/>full<text:s/>list<text:s/>of<text:s/>allocations<text:s/>is<text:s/>set<text:s/>out<text:s/>in<text:s/>Annex<text:s/>1.<text:s/>In<text:s/>202</text:span><text:span text:style-name="T90_13">5</text:span><text:span text:style-name="T90_14">,</text:span><text:span text:style-name="T90_15"><text:s/>CGIAR<text:s/>reported<text:s/>significant<text:s/>delivery<text:s/>of<text:s/>research<text:s/>outputs<text:s/>through<text:s/></text:span><text:span text:style-name="T90_16">the<text:s/>CGIAR<text:s/>202</text:span><text:span text:style-name="T90_17">5</text:span><text:span text:style-name="T90_18"><text:s/>Annual<text:s/>report</text:span><text:span text:style-name="T90_19">,</text:span><text:span text:style-name="T90_20"><text:s/></text:span><text:span text:style-name="T90_21"><text:a xlink:type="simple" xlink:href="https://www.cgiar.org/publications?f%5b0%5d=collections_name:CGIAR+2030+Annual+Technical+Reports"><text:span text:style-name="T90_22">programme<text:s/>technical<text:s/>reports</text:span></text:a></text:span><text:span text:style-name="T90_23">,<text:s/>and<text:s/>the<text:s/></text:span><text:span text:style-name="T90_24"><text:a xlink:type="simple" xlink:href="https://www.cgiar.org/food-security-impact/results-dashboard/"><text:span text:style-name="T90_25">CGIAR<text:s/>Results<text:s/>Dashboard</text:span></text:a></text:span><text:span text:style-name="T90_26">.<text:s/></text:span></text:p>
        <text:p text:style-name="P91"/>
        <text:p text:style-name="P92"><text:span text:style-name="T92_1">An<text:s/>important<text:s/>focus<text:s/>in<text:s/>202</text:span><text:span text:style-name="T92_2">5</text:span><text:span text:style-name="T92_3"><text:s/>was<text:s/>the<text:s/></text:span><text:span text:style-name="T92_4">prioritisation<text:s/>of</text:span><text:span text:style-name="T92_5"><text:s/>research<text:s/>activities<text:s/>in<text:s/>the<text:s/>new<text:s/>science<text:s/>and<text:s/>innovation<text:s/>portfolio<text:s/>for<text:s/>2025-2030</text:span><text:span text:style-name="T92_6">.</text:span><text:span text:style-name="T92_7"><text:s/></text:span><text:span text:style-name="T92_8">A</text:span><text:span text:style-name="T92_9">ll<text:s/>Programs<text:s/>and<text:s/>Accelerators<text:s/>reviewed<text:s/>their<text:s/>geographic<text:s/>and<text:s/>thematic<text:s/>priorities</text:span><text:span text:style-name="T92_10">,<text:s/>focusing<text:s/>on<text:s/>packages<text:s/>of<text:s/>deliverables<text:s/>that<text:s/>maximise<text:s/>the<text:s/>portfolio’s<text:s/>global<text:s/>impact</text:span><text:span text:style-name="T92_11">.</text:span><text:span text:style-name="T92_12"><text:s/></text:span><text:span text:style-name="T92_13">As<text:s/>a<text:s/>result<text:s/>of<text:s/>the<text:s/>geographic<text:s/>prioritisation<text:s/>effort,<text:s/>the<text:s/>total<text:s/>list<text:s/>of<text:s/>priority<text:s/>countries<text:s/>for<text:s/>impact<text:s/>contribution<text:s/>(‘geographies<text:s/>served’)<text:s/></text:span><text:span text:style-name="T92_14">was<text:s/>reduced<text:s/>to<text:s/></text:span><text:span text:style-name="T92_15">57</text:span><text:span text:style-name="T92_16"><text:s/>countries</text:span><text:span text:style-name="T92_17">.</text:span></text:p>
        <text:p text:style-name="P93"/>
        <text:p text:style-name="P94"><text:span text:style-name="T94_1">Aggregate<text:s/>results<text:s/>are<text:s/>presented</text:span><text:span text:style-name="T94_2"><text:s/></text:span><text:span text:style-name="T94_3">in<text:s/></text:span><text:span text:style-name="T94_4">Box<text:s/></text:span><text:span text:style-name="T94_5">3<text:s/>and<text:s/>selected<text:s/>examples<text:s/>are<text:s/>presented<text:s/>in<text:s/>Box<text:s/>4.<text:s/></text:span><text:span text:style-name="T94_6">These<text:s/>results<text:s/>draw<text:s/>on<text:s/>available<text:s/>evidence<text:s/>from<text:s/>the<text:s/>pooled-fund<text:s/>portfolio<text:s/>and,<text:s/>in<text:s/></text:span><text:span text:style-name="T94_7">selected</text:span><text:span text:style-name="T94_8"><text:s/>cases,<text:s/>large<text:s/>bilateral<text:s/>projects.<text:s/></text:span><text:span text:style-name="T94_9">Only<text:s/>a<text:s/>subset<text:s/>of<text:s/>these<text:s/>results<text:s/>can<text:s/>be<text:s/>attributed<text:s/>to<text:s/>FCDO<text:s/>support;<text:s/>FCDO<text:s/>is<text:s/>one<text:s/>of<text:s/>many<text:s/>funders<text:s/>of<text:s/>the<text:s/>CGIAR<text:s/>and<text:s/>provides<text:s/>strategic<text:s/>oversight<text:s/>of<text:s/>the<text:s/>pooled-fund<text:s/>portfolio<text:s/>through<text:s/>its<text:s/>seat<text:s/>on<text:s/>the<text:s/>Council<text:s/>and<text:s/>various<text:s/>committees.<text:s/></text:span></text:p>
        <text:p text:style-name="P95"><draw:frame svg:x="-0.026cm" svg:y="0.654cm" svg:width="16.993cm" svg:height="9.292cm" draw:style-name="FR4" text:anchor-type="char" draw:z-index="4"><draw:text-box><text:list text:style-name="LS10" xml:id="list18"><text:list-item><text:p text:style-name="P96"><text:span text:style-name="T96_1">In<text:s/>2025,<text:s/>CGIAR<text:s/>reported<text:s/></text:span><text:span text:style-name="T96_2">456<text:s/>innovations<text:s/>in<text:s/>use</text:span><text:span text:style-name="T96_3">,<text:s/>reaching<text:s/>over<text:s/>50</text:span><text:span text:style-name="T96_4"><text:s/>m</text:span><text:span text:style-name="T96_5">illion<text:s/>farmers,<text:s/>extension<text:s/>agents,<text:s/>policy<text:s/>actors<text:s/>and<text:s/>other<text:s/>users</text:span><text:span text:style-name="T96_6">.<text:s/></text:span><text:span text:style-name="T96_7">CGIAR-supported<text:s/>innovations<text:s/>include<text:s/>crop<text:s/>varieties,<text:s/>agronomic<text:s/>practices,<text:s/>tools<text:s/>and<text:s/>social<text:s/>innovations<text:s/>being<text:s/>applied<text:s/>by<text:s/>farmers,<text:s/>evidence<text:s/>influencing<text:s/>policy,<text:s/>among<text:s/>others.</text:span></text:p></text:list-item><text:list-item><text:p text:style-name="P97"><text:span text:style-name="T97_1">CGIAR<text:s/>research<text:s/>and<text:s/>innovation<text:s/>informed<text:s/></text:span><text:span text:style-name="T97_2">82</text:span><text:span text:style-name="T97_3"><text:s/></text:span><text:span text:style-name="T97_4">policy<text:s/>changes</text:span><text:span text:style-name="T97_5"><text:s/></text:span><text:span text:style-name="T97_6">across<text:s/>41<text:s/>countries<text:s/></text:span><text:span text:style-name="T97_7">and<text:s/></text:span><text:span text:style-name="T97_8">more<text:s/></text:span><text:span text:style-name="T97_9">than<text:s/></text:span><text:span text:style-name="T97_10">$</text:span><text:span text:style-name="T97_11">4.8<text:s/>billion</text:span><text:span text:style-name="T97_12"><text:s/>in</text:span><text:span text:style-name="T97_13"><text:s/></text:span><text:span text:style-name="T97_14">investments</text:span><text:span text:style-name="T97_15">.</text:span><text:span text:style-name="T97_16"><text:s/></text:span></text:p></text:list-item><text:list-item><text:p text:style-name="P98"><text:span text:style-name="T98_1">CGIAR<text:s/>Genebanks<text:s/>provided<text:s/>more<text:s/>than<text:s/></text:span><text:span text:style-name="T98_2">43,424</text:span><text:span text:style-name="T98_3"><text:s/>germplasm<text:s/>samples<text:s/>in<text:s/></text:span><text:span text:style-name="T98_4">78</text:span><text:span text:style-name="T98_5"><text:s/>countries</text:span><text:span text:style-name="T98_6"><text:s/>to<text:s/>help<text:s/>advance<text:s/>breeding<text:s/>and<text:s/>germplasm<text:s/>multiplication<text:s/>efforts</text:span><text:span text:style-name="T98_7">.</text:span></text:p></text:list-item><text:list-item><text:p text:style-name="P99"><text:span text:style-name="T99_1">More<text:s/>than<text:s/>22<text:s/>million</text:span><text:span text:style-name="T99_2"><text:s/></text:span><text:span text:style-name="T99_3">farmers,<text:s/>extension<text:s/>agents<text:s/>and<text:s/>policy<text:s/>actors</text:span><text:span text:style-name="T99_4"><text:s/>us</text:span><text:span text:style-name="T99_5">ed</text:span><text:span text:style-name="T99_6"><text:s/></text:span><text:span text:style-name="T99_7">CGIAR</text:span><text:span text:style-name="T99_8">-related</text:span><text:span text:style-name="T99_9"><text:s/>innovations<text:s/></text:span><text:span text:style-name="T99_10">to<text:s/></text:span><text:span text:style-name="T99_11">respond<text:s/>to<text:s/></text:span><text:span text:style-name="T99_12">climate<text:s/>change</text:span><text:span text:style-name="T99_13"><text:s/></text:span><text:span text:style-name="T99_14">(estimated<text:s/>71%<text:s/>relate<text:s/>to<text:s/>adaptation<text:s/>and<text:s/>29%<text:s/></text:span><text:span text:style-name="T99_15">for</text:span><text:span text:style-name="T99_16"><text:s/>mitigation</text:span><text:span text:style-name="T99_17">).</text:span></text:p></text:list-item><text:list-item><text:p text:style-name="P100"><text:span text:style-name="T100_1">Of<text:s/>all<text:s/>CGIAR<text:s/></text:span><text:span text:style-name="T100_2">outcomes<text:s/>reported<text:s/>in<text:s/>202</text:span><text:span text:style-name="T100_3">5</text:span><text:span text:style-name="T100_4">,<text:s/></text:span><text:span text:style-name="T100_5">51</text:span><text:span text:style-name="T100_6"><text:s/>percent<text:s/>related<text:s/>to<text:s/>gender<text:s/>equality</text:span><text:span text:style-name="T100_7"><text:s/>(</text:span><text:span text:style-name="T100_8">9</text:span><text:span text:style-name="T100_9"><text:s/>percent<text:s/>“principal”<text:s/>and<text:s/>4</text:span><text:span text:style-name="T100_10">2</text:span><text:span text:style-name="T100_11"><text:s/>percent<text:s/>“significant”).<text:s/>Almost<text:s/>half<text:s/>of<text:s/>the<text:s/>reported<text:s/>outcomes<text:s/>on<text:s/>gender<text:s/>equality<text:s/>were<text:s/></text:span><text:span text:style-name="T100_12">innovation<text:s/>use<text:s/>results,<text:s/>including<text:s/>the<text:s/>application<text:s/>of<text:s/>gender-responsive<text:s/>agronomic<text:s/>practices,<text:s/>biocontrol<text:s/>agents,<text:s/>or<text:s/>advisory<text:s/>services,<text:s/>and<text:s/>some<text:s/>seed<text:s/>distributions.<text:s/></text:span></text:p></text:list-item><text:list-item><text:p text:style-name="P101"><text:span text:style-name="T101_1">CGIAR-NARES<text:s/>breeding<text:s/>efforts<text:s/>delivered<text:s/>96<text:s/>new<text:s/>climate-resilient<text:s/>varieties</text:span><text:span text:style-name="T101_2"><text:s/>across<text:s/>barley,<text:s/>beans,<text:s/>chickpea,<text:s/>forages,<text:s/>groundnut,<text:s/>lentil,<text:s/>maize,<text:s/>millet,<text:s/>rice,<text:s/>and<text:s/>wheat.<text:s/>These<text:s/>are<text:s/>relevant<text:s/>to<text:s/>an<text:s/>estimated<text:s/>82<text:s/>million<text:s/>hectares<text:s/>where<text:s/>21<text:s/>to<text:s/>93<text:s/>million<text:s/>people<text:s/>are<text:s/>affected<text:s/>by<text:s/>stresses<text:s/>like<text:s/>drought,<text:s/>flooding,<text:s/>heat<text:s/>and<text:s/>salinity.</text:span></text:p></text:list-item><text:list-item><text:p text:style-name="P102"><text:span text:style-name="T102_1">244<text:s/></text:span><text:span text:style-name="T102_2">CGIAR<text:s/>innovations</text:span><text:span text:style-name="T102_3"><text:s/>reached<text:s/>level<text:s/>9<text:s/>and<text:s/>were<text:s/>classified<text:s/>as<text:s/>“proven<text:s/>innovations”,</text:span><text:span text:style-name="T102_4"><text:s/>i.e.<text:s/>they<text:s/>were<text:s/>validated<text:s/>as<text:s/>reaching<text:s/>specific<text:s/>impacts<text:s/>in<text:s/>uncontrolled<text:s/>settings.<text:s/></text:span><text:span text:style-name="T102_5">Level<text:s/>9<text:s/>innovations<text:s/></text:span><text:span text:style-name="T102_6">are</text:span><text:span text:style-name="T102_7"><text:s/>incorporated<text:s/>into<text:s/>a<text:s/>clearinghouse<text:s/>model<text:s/>for<text:s/>investors<text:s/>through<text:s/>the<text:s/>scaling<text:s/>programme<text:s/>from<text:s/>2025.</text:span></text:p></text:list-item></text:list><text:p text:style-name="P103"/></draw:text-box></draw:frame><text:span text:style-name="T103_1">Box<text:s/>3:<text:s/></text:span><text:span text:style-name="T103_2">Headline</text:span><text:span text:style-name="T103_3"><text:s/></text:span><text:span text:style-name="T103_4">results<text:s/>achieved<text:s/>in<text:s/>202</text:span><text:span text:style-name="T103_5">5</text:span></text:p>
        <text:p text:style-name="P104"/>
        <text:p text:style-name="P105"><text:span text:style-name="T105_1">Box<text:s/>4:<text:s/></text:span><text:span text:style-name="T105_2">Selected</text:span><text:span text:style-name="T105_3"><text:s/></text:span><text:span text:style-name="T105_4">examples<text:s/>of<text:s/>new<text:s/>CGIAR<text:s/>innovations</text:span><text:span text:style-name="T105_5"><text:s/>and<text:s/></text:span><text:span text:style-name="T105_6">contributions<text:s/>to<text:s/>policy<text:s/>outcomes</text:span></text:p>
        <text:p text:style-name="P106"/>
        <text:p text:style-name="P107"/>
        <text:p text:style-name="P108"><text:span text:style-name="T108_1">Examples<text:s/>of<text:s/>advancements<text:s/>in<text:s/>innovation<text:s/>development<text:s/>and<text:s/>use:</text:span></text:p>
        <text:p text:style-name="P109"/>
        <text:list text:style-name="LS12" xml:id="list25">
          <text:list-item>
            <text:p text:style-name="P110"><text:span text:style-name="T110_1">Data<text:s/></text:span><text:span text:style-name="T110_2">drives<text:s/>breeding<text:s/>outcomes</text:span><text:span text:style-name="T110_3"><text:s/></text:span><text:span text:style-name="T110_4">but<text:s/>it<text:s/>is<text:s/>not<text:s/>always<text:s/>easily<text:s/>available.</text:span><text:span text:style-name="T110_5"><text:s/></text:span><text:span text:style-name="T110_6">In<text:s/>2025</text:span><text:span text:style-name="T110_7">,</text:span><text:span text:style-name="T110_8"><text:s/></text:span><text:span text:style-name="T110_9">CGIAR<text:s/></text:span><text:span text:style-name="T110_10">(B4T<text:s/>and<text:s/>Digital<text:s/>Accelerator)</text:span><text:span text:style-name="T110_11"><text:s/></text:span><text:span text:style-name="T110_12">developed</text:span><text:span text:style-name="T110_13"><text:s/></text:span><text:span text:style-name="T110_14">F</text:span><text:span text:style-name="T110_15">air</text:span><text:span text:style-name="T110_16">g</text:span><text:span text:style-name="T110_17">round</text:span><text:span text:style-name="T110_18">s</text:span><text:span text:style-name="T110_19">,</text:span><text:span text:style-name="T110_20"><text:s/>a<text:s/>single</text:span><text:span text:style-name="T110_21"><text:s/></text:span><text:span text:style-name="T110_22">open<text:s/>access<text:s/></text:span><text:span text:style-name="T110_23">data<text:s/>platform</text:span><text:span text:style-name="T110_24"><text:s/>that<text:s/></text:span><text:span text:style-name="T110_25">integrates</text:span><text:span text:style-name="T110_26"><text:s/></text:span><text:span text:style-name="T110_27">pheno</text:span><text:span text:style-name="T110_28">mic</text:span><text:span text:style-name="T110_29">,<text:s/>drone</text:span><text:span text:style-name="T110_30"><text:s/></text:span><text:span text:style-name="T110_31">and<text:s/>genomic<text:s/>data</text:span><text:span text:style-name="T110_32">,</text:span><text:span text:style-name="T110_33"><text:s/></text:span><text:span text:style-name="T110_34">enabling</text:span><text:span text:style-name="T110_35"><text:s/>researchers<text:s/></text:span><text:span text:style-name="T110_36">to</text:span><text:span text:style-name="T110_37"><text:s/>plug<text:s/>it<text:s/>into<text:s/>AI<text:s/>and<text:s/>machine<text:s/>learning<text:s/>applications<text:s/>straight<text:s/>away</text:span><text:span text:style-name="T110_38">.</text:span><text:span text:style-name="T110_39"><text:s/></text:span><text:span text:style-name="T110_40">By<text:s/>making<text:s/>data<text:s/>accessible,<text:s/>interoperable,<text:s/>and<text:s/>actionable,<text:s/>Fairgrounds<text:s/>has<text:s/>the<text:s/>potential<text:s/>to<text:s/>accelerate<text:s/>crop<text:s/>improvement<text:s/>worldwide.</text:span><text:span text:style-name="T110_41"><text:note text:note-class="footnote"><text:note-citation/><text:note-body><text:p text:style-name="P111"><text:span text:style-name="T111_1"><text:s/></text:span><text:span text:style-name="T111_2"><text:a xlink:type="simple" xlink:href="https://link.springer.com/article/10.1186/s13007-020-00625-1"><text:span text:style-name="T111_3">An<text:s/>example<text:s/>of<text:s/>the<text:s/>work<text:s/>that<text:s/>Fairground<text:s/>covers<text:s/>is<text:s/>machine</text:span><text:span text:style-name="T111_4"><text:s/>learning<text:s/>for<text:s/>high-throughput<text:s/>field<text:s/>phenotyping<text:s/>and<text:s/>image<text:s/>processing<text:s/>provides<text:s/>insight<text:s/>into<text:s/>the<text:s/>association<text:s/>of<text:s/>above<text:s/>and<text:s/>below-ground<text:s/>traits<text:s/>in<text:s/>cassava<text:s/>(Manihot<text:s/>esculenta<text:s/>Crantz)<text:s/>|<text:s/>Plant<text:s/>Methods<text:s/>|<text:s/>Springer<text:s/>Nature<text:s/>Link</text:span></text:a></text:span></text:p></text:note-body></text:note></text:span><text:span text:style-name="T111_5"><text:s/></text:span></text:p>
          </text:list-item>
          <text:list-item>
            <text:p text:style-name="P112"><text:span text:style-name="T112_1">Zinc-biofortified<text:s/>wheat<text:s/></text:span><text:span text:style-name="T112_2">in<text:s/>Pakistan</text:span><text:span text:style-name="T112_3"><text:s/></text:span><text:span text:style-name="T112_4">scaled<text:s/>from<text:s/>64,000<text:s/>ha<text:s/>(2019)<text:s/>to<text:s/>3.1<text:s/>million<text:s/>hectares<text:s/>(2023),<text:s/>reaching<text:s/>3.3<text:s/>million<text:s/>farming<text:s/>households<text:s/>and<text:s/>20<text:s/>million<text:s/>consumers.</text:span></text:p>
          </text:list-item>
          <text:list-item>
            <text:p text:style-name="P113"><text:span text:style-name="T113_1">AKILIMO<text:s/>—<text:s/>Digital<text:s/>Agricultural<text:s/>Advisory<text:s/>Platform,<text:s/>Nigeri</text:span><text:span text:style-name="T113_2">a,<text:s/></text:span><text:span text:style-name="T113_3">a<text:s/>new</text:span><text:span text:style-name="T113_4"><text:s/></text:span><text:span text:style-name="T113_5">A</text:span><text:span text:style-name="T113_6">I-powered<text:s/>digital<text:s/>advisory<text:s/>system</text:span><text:span text:style-name="T113_7">,</text:span><text:span text:style-name="T113_8"><text:s/>provid</text:span><text:span text:style-name="T113_9">ed</text:span><text:span text:style-name="T113_10"><text:s/>nearly<text:s/>240,000<text:s/>smallholder<text:s/>farmers<text:s/>in<text:s/>Nigeria<text:s/>with<text:s/>personalised<text:s/>crop<text:s/>management<text:s/>and<text:s/>market<text:s/>guidance<text:s/>at<text:s/>scale.</text:span></text:p>
          </text:list-item>
          <text:list-item>
            <text:p text:style-name="P114"><text:span text:style-name="T114_1">S</text:span><text:span text:style-name="T114_2">atellite-triggered<text:s/></text:span><text:span text:style-name="T114_3">Index-Based<text:s/>Livestock<text:s/>Insurance</text:span><text:span text:style-name="T114_4"><text:s/></text:span><text:span text:style-name="T114_5">was<text:s/></text:span><text:span text:style-name="T114_6">delivered<text:s/>through<text:s/>private<text:s/>insurers,<text:s/>protecting<text:s/>160,000<text:s/>pastoralists<text:s/></text:span><text:span text:style-name="T114_7">in<text:s/>Ethiopia,<text:s/>Kenya<text:s/>and<text:s/>Somalia.</text:span></text:p>
          </text:list-item>
        </text:list>
        <text:p text:style-name="P115"><text:span text:style-name="T115_1">Examples<text:s/>of<text:s/>CGIAR<text:s/>research<text:s/>in<text:s/>policy<text:s/>uptake:</text:span></text:p>
        <text:p text:style-name="P116"/>
        <text:list text:style-name="LS12" xml:id="list29">
          <text:list-item>
            <text:p text:style-name="P117"><text:span text:style-name="T117_1">CGIAR<text:s/></text:span><text:span text:style-name="T117_2">nexus<text:s/></text:span><text:span text:style-name="T117_3">guidance<text:s/>on<text:s/></text:span><text:span text:style-name="T117_4">coheren</text:span><text:span text:style-name="T117_5">t</text:span><text:span text:style-name="T117_6"><text:s/>approaches<text:s/>to<text:s/></text:span><text:span text:style-name="T117_7">food,<text:s/>energy<text:s/>and<text:s/>water<text:s/></text:span><text:span text:style-name="T117_8">objectives</text:span><text:span text:style-name="T117_9"><text:s/></text:span><text:span text:style-name="T117_10">was</text:span><text:span text:style-name="T117_11"><text:s/></text:span><text:span text:style-name="T117_12">integrated<text:s/>in<text:s/></text:span><text:span text:style-name="T117_13">Niger<text:s/>Basin<text:s/>Authority<text:s/>2026–2030<text:s/>Operational<text:s/>Plan</text:span><text:span text:style-name="T117_14">.<text:s/>Th</text:span><text:span text:style-name="T117_15">is<text:s/>is<text:s/>the</text:span><text:span text:style-name="T117_16"><text:s/>first<text:s/>resource<text:s/>management<text:s/>policy<text:s/>of<text:s/>its<text:s/>kind<text:s/>adopted<text:s/>by<text:s/>an<text:s/>intergovernmental<text:s/>body<text:s/>for<text:s/>integrated<text:s/>transboundary<text:s/>basin<text:s/>management,<text:s/>benefiting<text:s/>over<text:s/>160<text:s/>million<text:s/>people<text:s/>across<text:s/>nine<text:s/>West<text:s/>African<text:s/>countries</text:span><text:span text:style-name="T117_17">.</text:span></text:p>
          </text:list-item>
          <text:list-item>
            <text:p text:style-name="P118"><text:span text:style-name="T118_1">CGIAR<text:s/></text:span><text:span text:style-name="T118_2">CCAFS<text:s/>research<text:s/>on<text:s/>low-</text:span><text:span text:style-name="T118_3">emission<text:s/>dairy<text:s/>business<text:s/>models<text:s/>inform</text:span><text:span text:style-name="T118_4">ed</text:span><text:span text:style-name="T118_5"><text:s/></text:span><text:span text:style-name="T118_6">first-ever<text:s/>GCF<text:s/>livestock<text:s/>investment</text:span><text:span text:style-name="T118_7"><text:s/>(</text:span><text:span text:style-name="T118_8">USD<text:s/>358<text:s/>Million<text:s/>DaIMA<text:s/>Dairy<text:s/>Climate<text:s/>Investment<text:s/>in<text:s/>East<text:s/>Africa</text:span><text:span text:style-name="T118_9">)</text:span><text:span text:style-name="T118_10">,<text:s/>directly<text:s/>benefiting<text:s/>2.5<text:s/>million<text:s/>rural<text:s/>people<text:s/>and<text:s/>indirectly<text:s/>reaching<text:s/>15<text:s/>million<text:s/>across<text:s/>the<text:s/>dairy<text:s/>value<text:s/>chain.<text:s/></text:span></text:p>
          </text:list-item>
          <text:list-item>
            <text:p text:style-name="P119"><text:span text:style-name="T119_1">CGIAR<text:s/>supported<text:s/>the<text:s/>Government<text:s/>of<text:s/>Tanzania<text:s/>to<text:s/>develop<text:s/>and<text:s/>endorse<text:s/>the<text:s/>Tanzania<text:s/>Seed<text:s/>Sector<text:s/>Development<text:s/>Strategy</text:span><text:span text:style-name="T119_2">,<text:s/>a<text:s/>national<text:s/>policy<text:s/>framework<text:s/>to<text:s/>modernize<text:s/>the<text:s/>seed<text:s/>sector,<text:s/>strengthen<text:s/>climate<text:s/>resilience,<text:s/>and<text:s/>expand<text:s/>private<text:s/>sector<text:s/>participation.<text:s/>The<text:s/>strategy<text:s/>sets<text:s/>clear<text:s/>goals<text:s/>to<text:s/>double<text:s/>the<text:s/>area<text:s/>under<text:s/>improved<text:s/>seed<text:s/>and<text:s/>significantly<text:s/>expand<text:s/>agro-dealer<text:s/>networks<text:s/>by<text:s/>2030,<text:s/>with<text:s/>an<text:s/>estimated<text:s/>implementation<text:s/>cost<text:s/>of<text:s/>USD<text:s/>300<text:s/>million.</text:span></text:p>
          </text:list-item>
          <text:list-item>
            <text:p text:style-name="P120"><text:span text:style-name="T120_1">A<text:s/>m</text:span><text:span text:style-name="T120_2">ulti-stakeholder<text:s/>group<text:s/></text:span><text:span text:style-name="T120_3">including<text:s/>CGIAR</text:span><text:span text:style-name="T120_4"><text:s/>scientists</text:span><text:span text:style-name="T120_5"><text:s/>worked<text:s/>with<text:s/></text:span><text:span text:style-name="T120_6">Ethiopia's<text:s/>Ministry<text:s/>of<text:s/>Agriculture<text:s/>to<text:s/>develop<text:s/>the<text:s/>country's<text:s/>first<text:s/>national<text:s/>agroecology<text:s/>strategy</text:span><text:span text:style-name="T120_7"><text:s/>addressing<text:s/>land<text:s/>degradation,<text:s/>climate<text:s/>vulnerability,<text:s/>and<text:s/>food<text:s/>insecurity.<text:s/></text:span></text:p>
          </text:list-item>
          <text:list-item>
            <text:p text:style-name="P121"><text:span text:style-name="T121_1">CGIAR–WFP<text:s/></text:span><text:span text:style-name="T121_2">e</text:span><text:span text:style-name="T121_3">vidence<text:s/></text:span><text:span text:style-name="T121_4">i</text:span><text:span text:style-name="T121_5">nform</text:span><text:span text:style-name="T121_6">ed</text:span><text:span text:style-name="T121_7"><text:s/></text:span><text:span text:style-name="T121_8">r</text:span><text:span text:style-name="T121_9">edesign<text:s/>of<text:s/></text:span><text:span text:style-name="T121_10">the<text:s/></text:span><text:span text:style-name="T121_11">Baxnaano<text:s/>Social<text:s/>Protection<text:s/>Programme</text:span><text:span text:style-name="T121_12">,<text:s/></text:span><text:span text:style-name="T121_13">Somalia's<text:s/>flagship<text:s/>national<text:s/>safety<text:s/>net</text:span><text:span text:style-name="T121_14">.<text:s/>This<text:s/></text:span><text:span text:style-name="T121_15">is<text:s/>shaping<text:s/>the<text:s/>government's<text:s/>next<text:s/>phase<text:s/>with<text:s/>stronger<text:s/>linkages<text:s/>to<text:s/>health,<text:s/>education,<text:s/>and<text:s/>WASH<text:s/>—<text:s/>in<text:s/>one<text:s/>of<text:s/>the<text:s/>world's<text:s/>most<text:s/>fragile<text:s/>contexts.</text:span><text:span text:style-name="T121_16"><text:s/></text:span></text:p>
          </text:list-item>
        </text:list>
        <text:p text:style-name="P122"/>
        <text:p text:style-name="P123"><text:span text:style-name="T123_1">Global<text:s/>engagement<text:s/>and<text:s/>leadership</text:span><text:span text:style-name="T123_2">:<text:s/></text:span><text:span text:style-name="T123_3">In<text:s/>2025,<text:s/>CGIAR’s<text:s/>global<text:s/>leadership<text:s/>engagement<text:s/>supported<text:s/>the<text:s/>integration<text:s/>of<text:s/>science<text:s/>into<text:s/>policy,<text:s/>finance<text:s/>and<text:s/>climate<text:s/>decision</text:span><text:span text:style-name="T123_4">‑making<text:s/>across<text:s/>major<text:s/>international<text:s/>platforms.<text:s/>Senior<text:s/>leaders<text:s/>engaged<text:s/>in<text:s/>high</text:span><text:span text:style-name="T123_5">‑level<text:s/>dialogues,<text:s/>including<text:s/>the<text:s/>African<text:s/>Food<text:s/>Systems<text:s/>Forum<text:s/>(AFSF<text:s/>2025),<text:s/>World<text:s/>Bank<text:s/>Spring<text:s/>Meetings,<text:s/>UNGA,<text:s/>and<text:s/>COP30,<text:s/>informing<text:s/>discussions<text:s/>on<text:s/>food<text:s/>systems<text:s/>transformation,<text:s/>climate<text:s/>adaptation<text:s/>and<text:s/>resilience<text:s/>with<text:s/>independent<text:s/>research<text:s/>evidence.<text:s/>Across<text:s/>these<text:s/>fora,<text:s/>CGIAR<text:s/>reinforced<text:s/>the<text:s/>role<text:s/>of<text:s/>research<text:s/>in<text:s/>addressing<text:s/>food<text:s/>insecurity<text:s/>and<text:s/>climate<text:s/>risks,<text:s/>including<text:s/>in<text:s/>fragile<text:s/>and<text:s/>conflict</text:span><text:span text:style-name="T123_6">‑affected<text:s/>settings.</text:span></text:p>
        <text:p text:style-name="P124"/>
        <text:p text:style-name="P125"><text:span text:style-name="T125_1">Conflict<text:s/>and<text:s/>Fragility</text:span><text:span text:style-name="T125_2">:<text:s/></text:span><text:span text:style-name="T125_3">In<text:s/>2025,<text:s/></text:span><text:span text:style-name="T125_4"><text:a xlink:type="simple" xlink:href="https://cgspace.cgiar.org/items/a3b81af5-b84f-4c65-998b-fb0320d2c58e/full"><text:span text:style-name="T125_5">a<text:s/>Review<text:s/>of<text:s/>CGIAR’s<text:s/>Engagement<text:s/>in<text:s/></text:span><text:span text:style-name="T125_6">Conflict<text:s/>and<text:s/>Fragility</text:span><text:span text:style-name="T125_7">,</text:span></text:a></text:span><text:span text:style-name="T125_8"><text:s/></text:span><text:span text:style-name="T125_9">promoted<text:s/>by<text:s/>FCDO,<text:s/></text:span><text:span text:style-name="T125_10">provided<text:s/>a<text:s/>clear<text:s/>strategic<text:s/>diagnosis<text:s/>and<text:s/>set<text:s/>of<text:s/>recommendations<text:s/>for<text:s/>strengthening<text:s/>the<text:s/>system’s<text:s/>role<text:s/>in<text:s/>fragile<text:s/>and<text:s/>conflict-affected<text:s/>settings<text:s/>(FCAS).<text:s/></text:span><text:span text:style-name="T125_11">With</text:span><text:span text:style-name="T125_12"><text:s/>FCDO<text:s/>support</text:span><text:span text:style-name="T125_13">,</text:span><text:span text:style-name="T125_14"><text:s/></text:span><text:span text:style-name="T125_15">CGIAR<text:s/>will<text:s/></text:span><text:span text:style-name="T125_16">build<text:s/>on</text:span><text:span text:style-name="T125_17"><text:s/></text:span><text:span text:style-name="T125_18">these<text:s/>recommendations<text:s/>in<text:s/>a<text:s/>practical<text:s/></text:span><text:span text:style-name="T125_19">FCAS<text:s/>Operational<text:s/>Strategy,<text:s/>providing<text:s/>a<text:s/>roadmap<text:s/>for<text:s/>implementation<text:s/>across<text:s/>the<text:s/>CGIAR<text:s/>system</text:span><text:span text:style-name="T125_20">.<text:s/>Anchored<text:s/>within<text:s/>the<text:s/>Frontiers<text:s/>Food<text:s/>Systems<text:s/>Think<text:s/>Tank<text:s/>(</text:span><text:span text:style-name="T125_21">Food<text:s/>Frontiers<text:s/>and<text:s/>Security<text:s/>Programme,<text:s/></text:span><text:span text:style-name="T125_22">AOW1),<text:s/>the<text:s/>2026<text:s/>phase<text:s/>will<text:s/>focus<text:s/>on<text:s/>operationalising<text:s/>a<text:s/>coherent<text:s/>approach<text:s/>to<text:s/>FCAS<text:s/>engagement<text:s/>across<text:s/>all<text:s/>CGIAR<text:s/>Cent</text:span><text:span text:style-name="T125_23">res</text:span><text:span text:style-name="T125_24">:<text:s/>establishing<text:s/>governance,<text:s/></text:span><text:span text:style-name="T125_25">identi</text:span><text:span text:style-name="T125_26">fying<text:s/>best<text:s/>practices,<text:s/></text:span><text:span text:style-name="T125_27">strengthening<text:s/>strategic<text:s/>alignment,<text:s/>and<text:s/>defining<text:s/>consistent<text:s/>ways<text:s/>of<text:s/>working<text:s/>in<text:s/>FCAS<text:s/>settings<text:s/>across<text:s/>CGIAR.<text:s/>In<text:s/>parallel,<text:s/>the<text:s/></text:span><text:span text:style-name="T125_28">Operational<text:s/>Strategy</text:span><text:span text:style-name="T125_29"><text:s/>will<text:s/>clarify<text:s/>CGIAR’s<text:s/>comparative<text:s/>advantage<text:s/>in<text:s/>FCAS</text:span><text:span text:style-name="T125_30"><text:s/>by<text:s/></text:span><text:span text:style-name="T125_31">identifying<text:s/>where<text:s/>the<text:s/>system<text:s/>adds<text:s/>the<text:s/>greatest<text:s/>value,<text:s/>how<text:s/>different<text:s/>components<text:s/>contribute,<text:s/>and<text:s/>which<text:s/>strategic<text:s/>partnerships<text:s/>and<text:s/>capabilities<text:s/>are<text:s/>required<text:s/>to<text:s/>deliver<text:s/>impact<text:s/>at<text:s/>scale.</text:span><text:span text:style-name="T125_32"><text:s text:c="2"/></text:span></text:p>
        <text:p text:style-name="P126"/>
        <text:p text:style-name="P127"><text:span text:style-name="T127_1">Finance</text:span><text:span text:style-name="T127_2">:<text:s/></text:span><text:span text:style-name="T127_3">CGIAR<text:s/>revenue<text:s/>was<text:s/></text:span><text:span text:style-name="T127_4">US$</text:span><text:span text:style-name="T127_5">889<text:s/>m</text:span><text:span text:style-name="T127_6">illion<text:s/></text:span><text:span text:style-name="T127_7">in<text:s/>2025<text:s/></text:span><text:span text:style-name="T127_8">(</text:span><text:span text:style-name="T127_9">declining<text:s/>from<text:s/></text:span><text:span text:style-name="T127_10">US$</text:span><text:span text:style-name="T127_11">1.05<text:s/>billion</text:span><text:span text:style-name="T127_12"><text:s/>in<text:s/>2024).<text:s/></text:span><text:span text:style-name="T127_13"><text:s/></text:span><text:span text:style-name="T127_14">B</text:span><text:span text:style-name="T127_15">udget</text:span><text:span text:style-name="T127_16"><text:s/>fluctuations</text:span><text:span text:style-name="T127_17"><text:s/>highlight<text:s/>the<text:s/>critical<text:s/>need<text:s/>for<text:s/>the<text:s/>CGIAR<text:s/>portfolio<text:s/>to<text:s/>remain<text:s/>focused,<text:s/>impactful<text:s/>and<text:s/>agile<text:s/>in<text:s/>the<text:s/>current<text:s/>global<text:s/>context.<text:s/></text:span><text:span text:style-name="T127_18">M</text:span><text:span text:style-name="T127_19">ore<text:s/>detailed<text:s/>financial<text:s/>analysis<text:s/>is<text:s/>included<text:s/>in<text:s/>Section<text:s/>F.</text:span></text:p>
        <text:p text:style-name="P128"/>
        <text:p text:style-name="P129"><text:span text:style-name="T129_1">Governance:<text:s/></text:span><text:span text:style-name="T129_2">CGIAR<text:s/>made<text:s/>good<text:s/>progress<text:s/></text:span><text:span text:style-name="T129_3">towards<text:s/>a<text:s/>more<text:s/>integrated<text:s/>and<text:s/>accountable<text:s/>partnership<text:s/>model</text:span><text:span text:style-name="T129_4"><text:s/>this<text:s/>year</text:span><text:span text:style-name="T129_5">.<text:s/></text:span><text:span text:style-name="T129_6">A<text:s/>new<text:s/></text:span><text:span text:style-name="T129_7">governance</text:span><text:span text:style-name="T129_8"><text:s/></text:span><text:span text:style-name="T129_9">structure<text:s/>was<text:s/>approved,<text:s/>incorporating<text:s/>CGIAR<text:s/>Centre<text:s/>Board<text:s/>Chairs<text:s/></text:span><text:span text:style-name="T129_10">and<text:s/></text:span><text:span text:style-name="T129_11">several<text:s/>independent<text:s/>members</text:span><text:span text:style-name="T129_12"><text:s/>in<text:s/>the<text:s/>CGIAR<text:s/>Board</text:span><text:span text:style-name="T129_13">.</text:span><text:span text:style-name="T129_14"><text:s/></text:span><text:span text:style-name="T129_15">The<text:s/>Escalation<text:s/>Framework</text:span><text:span text:style-name="T129_16"><text:s/>was<text:s/>approved<text:s/>and</text:span><text:span text:style-name="T129_17"><text:s/>implementation<text:s/>of<text:s/>the<text:s/>Risk<text:s/>&amp;<text:s/>Oversight<text:s/>Plan<text:s/></text:span><text:span text:style-name="T129_18">continued</text:span><text:span text:style-name="T129_19">.<text:s/>These<text:s/>changes<text:s/>should<text:s/>improve<text:s/>visibility<text:s/>of<text:s/>risks<text:s/>and<text:s/>strengthen<text:s/>system-wide<text:s/>oversight.<text:s/></text:span><text:span text:style-name="T129_20">F</text:span><text:span text:style-name="T129_21">urther<text:s/>work<text:s/>is<text:s/>required<text:s/>to<text:s/>ensure<text:s/>that<text:s/>new<text:s/>governance<text:s/>arrangements<text:s/>deliver<text:s/>greater<text:s/>clarity<text:s/>of<text:s/>roles<text:s/>and<text:s/>responsibilities,<text:s/>effective<text:s/>accountability,<text:s/>and<text:s/>timely<text:s/>decision-making,<text:s/>particularly<text:s/>as<text:s/>CGIAR<text:s/>undertakes<text:s/>portfolio<text:s/>prioritisation<text:s/>and<text:s/>adapts<text:s/>to<text:s/>a<text:s/>more<text:s/>challenging<text:s/>funding<text:s/>landscape.</text:span></text:p>
        <text:p text:style-name="P130"/>
        <text:p text:style-name="P131"><text:span text:style-name="T131_1">Leveraging<text:s/>UK<text:s/>science:<text:s/></text:span><text:span text:style-name="T131_2">In<text:s/>202</text:span><text:span text:style-name="T131_3">5</text:span><text:span text:style-name="T131_4">,</text:span><text:span text:style-name="T131_5"><text:s/>the<text:s/>FCDO<text:s/></text:span><text:span text:style-name="T131_6">Technology</text:span><text:span text:style-name="T131_7"><text:s/>and<text:s/></text:span><text:span text:style-name="T131_8">Innovation</text:span><text:span text:style-name="T131_9"><text:s/>Unit<text:s/>all</text:span><text:span text:style-name="T131_10">ocated<text:s/>£1.2m<text:s/></text:span><text:span text:style-name="T131_11">to<text:s/>support<text:s/></text:span><text:span text:style-name="T131_12">two</text:span><text:span text:style-name="T131_13"><text:s/>new</text:span><text:span text:style-name="T131_14"><text:s/></text:span><text:span text:style-name="T131_15">UK-CGIAR<text:s/></text:span><text:span text:style-name="T131_16">grants</text:span><text:span text:style-name="T131_17"><text:s/>from</text:span><text:span text:style-name="T131_18"><text:s/>the<text:s/>A</text:span><text:span text:style-name="T131_19">I<text:s/>for<text:s/></text:span><text:span text:style-name="T131_20">Development</text:span><text:span text:style-name="T131_21"><text:s/>programme</text:span><text:span text:style-name="T131_22">.</text:span><text:span text:style-name="T131_23"><text:s/>The</text:span><text:span text:style-name="T131_24"><text:s/></text:span><text:span text:style-name="T131_25">projects</text:span><text:span text:style-name="T131_26"><text:s/></text:span><text:span text:style-name="T131_27">utilise<text:s/></text:span><text:span text:style-name="T131_28">the<text:s/>UK-CGIAR<text:s/>centre<text:s/>standard<text:s/>grant<text:s/>management<text:s/>system<text:s/>developed<text:s/>by<text:s/>this<text:s/>programme</text:span><text:span text:style-name="T131_29">,<text:s/>linking</text:span><text:span text:style-name="T131_30"><text:s/>UK<text:s/>research<text:s/>groups,<text:s/>CGIAR<text:s/>research</text:span><text:span text:style-name="T131_31"><text:s/>centres<text:s/>and<text:s/>developing<text:s/>country<text:s/>partners.<text:s/></text:span><text:span text:style-name="T131_32">The<text:s/>two<text:s/>projects</text:span><text:span text:style-name="T131_33"><text:s/>will<text:s/>accelerate<text:s/>crop<text:s/>breeding<text:s/>by<text:s/></text:span><text:span text:style-name="T131_34">deploying<text:s/>AI<text:s/>tools</text:span><text:span text:style-name="T131_35"><text:s/>developed<text:s/>by<text:s/>elite<text:s/>UK<text:s/>partners</text:span><text:span text:style-name="T131_36"><text:s/>(Box<text:s/>5)</text:span><text:span text:style-name="T131_37">.</text:span><text:span text:style-name="T131_38"><text:s/>With<text:s/></text:span><text:span text:style-name="T131_39">funding</text:span><text:span text:style-name="T131_40"><text:s/></text:span><text:span text:style-name="T131_41">now</text:span><text:span text:style-name="T131_42"><text:s/>secured<text:s/>from<text:s/>two<text:s/>additional<text:s/>sources<text:s/>(TIU<text:s/>and<text:s/>UKRI)</text:span><text:span text:style-name="T131_43">,</text:span><text:span text:style-name="T131_44"><text:s/></text:span><text:span text:style-name="T131_45">the<text:s/>centre<text:s/>continues<text:s/></text:span><text:span text:style-name="T131_46">to<text:s/></text:span><text:span text:style-name="T131_47">demonstrate<text:s/>its</text:span><text:span text:style-name="T131_48"><text:s/></text:span><text:span text:style-name="T131_49">agility</text:span><text:span text:style-name="T131_50"><text:s/>and<text:s/>responsiveness<text:s/></text:span><text:span text:style-name="T131_51">to</text:span><text:span text:style-name="T131_52"><text:s/>FCDO<text:s/></text:span><text:span text:style-name="T131_53">priorities</text:span><text:span text:style-name="T131_54"><text:s/></text:span><text:span text:style-name="T131_55">and<text:s/>its<text:s/></text:span><text:span text:style-name="T131_56">ability</text:span><text:span text:style-name="T131_57"><text:s/>to<text:s/>bring<text:s/>in<text:s/></text:span><text:span text:style-name="T131_58">new<text:s/>sources<text:s/>of<text:s/>funding<text:s/>to<text:s/>CGIAR</text:span><text:span text:style-name="T131_59">.<text:s/></text:span><text:span text:style-name="T131_60"><text:s/>A<text:s/>full<text:s/></text:span><text:span text:style-name="T131_61">list<text:s/>of<text:s/>UK-CGIAR</text:span><text:span text:style-name="T131_62"><text:s/>projects<text:s/></text:span><text:span text:style-name="T131_63">underway<text:s/>is<text:s/>in<text:s/>Annex<text:s/></text:span><text:span text:style-name="T131_64">3</text:span><text:span text:style-name="T131_65">.</text:span></text:p>
        <text:p text:style-name="P132"/>
        <text:p text:style-name="P133"><draw:frame svg:x="-0.026cm" svg:y="0.896cm" svg:width="15.69cm" svg:height="5.062cm" draw:style-name="FR5" text:anchor-type="char" draw:z-index="6"><draw:text-box><text:p text:style-name="P134"><text:span text:style-name="T134_1">GAIN-RT:<text:s/>Genetic<text:s/>acceleration<text:s/>through<text:s/>artificial<text:s/>intelligence<text:s/>for<text:s/>root<text:s/>and<text:s/>tuber<text:s/>crops</text:span></text:p><text:p text:style-name="P135"><text:span text:style-name="T135_1">This<text:s/>project</text:span><text:span text:style-name="T135_2"><text:s/></text:span><text:span text:style-name="T135_3">utilise</text:span><text:span text:style-name="T135_4">s</text:span><text:span text:style-name="T135_5"><text:s/>AI<text:s/>to<text:s/>improve<text:s/>breeding<text:s/>efficiency,<text:s/>disease<text:s/>resilience<text:s/>and<text:s/>quality<text:s/>stability<text:s/>in<text:s/>genetically<text:s/>complex<text:s/>root<text:s/>and<text:s/>tuber<text:s/>crops,<text:s/>with<text:s/>a<text:s/>focus<text:s/>on<text:s/>potato<text:s/>and<text:s/>sweet<text:s/>potato.<text:s/>The<text:s/>project<text:s/></text:span><text:span text:style-name="T135_6">is<text:s/>a<text:s/></text:span><text:span text:style-name="T135_7">collaboration<text:s/>between<text:s/>the<text:s/>International<text:s/>Potato<text:s/>Center<text:s/>(CIP),<text:s/>the<text:s/>James<text:s/>Hutton<text:s/>Institute<text:s/>(JHI)<text:s/>and<text:s/>national<text:s/>agricultural<text:s/>research<text:s/>system<text:s/>partners<text:s/>in<text:s/>Kenya.</text:span></text:p><text:p text:style-name="P136"/><text:p text:style-name="P137"><text:span text:style-name="T137_1">TEAM-AI:<text:s/>Tools<text:s/>for<text:s/>evaluating<text:s/>and<text:s/>accelerating<text:s/>meaningful<text:s/>AI<text:s/>adoption<text:s/>in<text:s/>public<text:s/>plant<text:s/>breeding</text:span><text:span text:style-name="T137_2">:<text:s/></text:span><text:span text:style-name="T137_3">TEAM-AI<text:s/></text:span><text:span text:style-name="T137_4">is<text:s/></text:span><text:span text:style-name="T137_5">develop</text:span><text:span text:style-name="T137_6">ing</text:span><text:span text:style-name="T137_7"><text:s/>and<text:s/>deploy</text:span><text:span text:style-name="T137_8">ing<text:s/></text:span><text:span text:style-name="T137_9">an<text:s/>AI<text:s/>decision-support<text:s/>tool<text:s/>and<text:s/>a<text:s/>shared<text:s/>operational<text:s/>workflow<text:s/>to<text:s/>enable<text:s/>meaningful<text:s/>adoption</text:span><text:span text:style-name="T137_10"><text:s/>of<text:s/>AI</text:span><text:span text:style-name="T137_11"><text:s/>within<text:s/>the<text:s/>large,<text:s/>complex<text:s/>datasets<text:s/>used<text:s/>across<text:s/>CGIAR-NARES<text:s/>breeding<text:s/>networks.<text:s/>The<text:s/>project<text:s/></text:span><text:span text:style-name="T137_12">is<text:s/>a<text:s/></text:span><text:span text:style-name="T137_13">collaboration<text:s/>between<text:s/>the<text:s/>Roslin<text:s/>Institute<text:s/></text:span><text:span text:style-name="T137_14">(</text:span><text:span text:style-name="T137_15">University<text:s/>of<text:s/>Edinburgh</text:span><text:span text:style-name="T137_16">)</text:span><text:span text:style-name="T137_17">,</text:span><text:span text:style-name="T137_18"><text:s/></text:span><text:span text:style-name="T137_19">CGIAR-</text:span><text:span text:style-name="T137_20">CIMMYT,<text:s/>and</text:span><text:span text:style-name="T137_21"><text:s/>the<text:s/>Breeding<text:s/>for<text:s/>Tomorrow<text:s/>Programme</text:span><text:span text:style-name="T137_22">.</text:span></text:p></draw:text-box></draw:frame><text:span text:style-name="T137_23">Box<text:s/>5:<text:s/></text:span><text:span text:style-name="T137_24">UK-CGIAR<text:s/></text:span><text:span text:style-name="T137_25">Centre<text:s/></text:span><text:span text:style-name="T137_26">Research<text:s/>on<text:s/>a</text:span><text:span text:style-name="T137_27">rtificial<text:s/>intelligence<text:s/>and<text:s/>crop<text:s/>breeding:</text:span></text:p>
        <text:p text:style-name="P138"><text:span text:style-name="T138_1">VACS:</text:span><text:span text:style-name="T138_2"><text:s/></text:span><text:span text:style-name="T138_3">The<text:s/>programme<text:s/>has<text:s/></text:span><text:span text:style-name="T138_4">continued<text:s/>to<text:s/>make<text:s/>good<text:s/>progress<text:s/>in<text:s/></text:span><text:span text:style-name="T138_5">working<text:s/>with<text:s/>NARS<text:s/>partners<text:s/>to</text:span><text:span text:style-name="T138_6"><text:s/></text:span><text:span text:style-name="T138_7">develop<text:s/>new<text:s/></text:span><text:span text:style-name="T138_8">productive<text:s/>and<text:s/>resilient<text:s/>varieties<text:s/>of<text:s/>the<text:s/>seven<text:s/>VACS<text:s/>crops<text:s/>that<text:s/>meet<text:s/>farmer<text:s/>demand.<text:s/>Crops<text:s/>were<text:s/>identified<text:s/>through<text:s/>modelling<text:s/>of<text:s/></text:span><text:span text:style-name="T138_9">agronomic<text:s/>performance</text:span><text:span text:style-name="T138_10"><text:s/>against<text:s/>future<text:s/>climate<text:s/>projections<text:s/>by<text:s/>AgMIP.</text:span><text:span text:style-name="T138_11"><text:s/>Crop<text:s/>profiles<text:s/>were<text:s/></text:span><text:span text:style-name="T138_12">identified</text:span><text:span text:style-name="T138_13"><text:s/>through<text:s/>collaborative<text:s/>assessments<text:s/>led<text:s/>by<text:s/>the<text:s/>CGIAR</text:span><text:span text:style-name="T138_14"><text:s/>B4T<text:s/></text:span><text:span text:style-name="T138_15">Market<text:s/>Intelligence</text:span><text:span text:style-name="T138_16"><text:s/>team</text:span><text:span text:style-name="T138_17">.<text:s/></text:span><text:span text:style-name="T138_18">Each<text:s/></text:span><text:span text:style-name="T138_19">of<text:s/>the<text:s/>seven<text:s/></text:span><text:span text:style-name="T138_20">crops</text:span><text:span text:style-name="T138_21"><text:s/>has<text:s/>a<text:s/>specific<text:s/></text:span><text:span text:style-name="T138_22">detailed<text:s/></text:span><text:span text:style-name="T138_23">workplan</text:span><text:span text:style-name="T138_24"><text:s/>which<text:s/>is<text:s/>based<text:s/>on<text:s/>the<text:s/>state<text:s/>of<text:s/>knowledge</text:span><text:span text:style-name="T138_25"><text:s/>of<text:s/>the<text:s/>crops<text:s/>itself</text:span><text:span text:style-name="T138_26">,<text:s/>the<text:s/>capacity<text:s/>of<text:s/>the<text:s/>breeding<text:s/>teams,<text:s/>and<text:s/>the<text:s/>characteristics<text:s/>of<text:s/>the<text:s/></text:span><text:span text:style-name="T138_27">plant.<text:s/></text:span><text:span text:style-name="T138_28">This<text:s/>year<text:s/>all<text:s/>crops<text:s/>have<text:s/>progressed<text:s/>toward<text:s/>varietal<text:s/>release</text:span><text:span text:style-name="T138_29">,<text:s/></text:span><text:span text:style-name="T138_30">with<text:s/>the</text:span><text:span text:style-name="T138_31"><text:s/></text:span><text:span text:style-name="T138_32">selection<text:s/>and<text:s/>genotyping<text:s/></text:span><text:span text:style-name="T138_33">of<text:s/></text:span><text:span text:style-name="T138_34">diverse<text:s/></text:span><text:span text:style-name="T138_35">populations<text:s/>for<text:s/>preferred<text:s/>characteristics</text:span><text:span text:style-name="T138_36"><text:s/></text:span><text:span text:style-name="T138_37">an</text:span><text:span text:style-name="T138_38">d<text:s/>new<text:s/>tra</text:span><text:span text:style-name="T138_39">its,</text:span><text:span text:style-name="T138_40"><text:s/></text:span><text:span text:style-name="T138_41">the<text:s/>roll<text:s/>out<text:s/>of<text:s/></text:span><text:span text:style-name="T138_42">the<text:s/></text:span><text:span text:style-name="T138_43">E</text:span><text:span text:style-name="T138_44">nterprise<text:s/>Breeding<text:s/>System</text:span><text:span text:style-name="T138_45"><text:s/></text:span><text:span text:style-name="T138_46">across<text:s/>national<text:s/>partners,<text:s/>the</text:span><text:span text:style-name="T138_47"><text:s/></text:span><text:span text:style-name="T138_48">establish</text:span><text:span text:style-name="T138_49">ment<text:s/>of<text:s/>elite<text:s/></text:span><text:span text:style-name="T138_50">populations</text:span><text:span text:style-name="T138_51"><text:s/></text:span><text:span text:style-name="T138_52">for<text:s/></text:span><text:span text:style-name="T138_53">se</text:span><text:span text:style-name="T138_54">lection</text:span><text:span text:style-name="T138_55"><text:s/>and<text:s/>crossing<text:s/>programmes</text:span><text:span text:style-name="T138_56"><text:s/>and<text:s/></text:span><text:span text:style-name="T138_57">the<text:s/>initi</text:span><text:span text:style-name="T138_58">ation<text:s/>of<text:s/></text:span><text:span text:style-name="T138_59">multilocation</text:span><text:span text:style-name="T138_60"><text:s/></text:span><text:span text:style-name="T138_61">performance<text:s/>trials.<text:s/></text:span><text:span text:style-name="T138_62">Five</text:span><text:span text:style-name="T138_63"><text:s/></text:span><text:span text:style-name="T138_64">varieties</text:span><text:span text:style-name="T138_65"><text:s/>(amaranth<text:s/>and<text:s/>finger<text:s/>millet)</text:span><text:span text:style-name="T138_66"><text:s/>have<text:s/>been<text:s/>submitted<text:s/></text:span><text:span text:style-name="T138_67">for<text:s/>DUS<text:s/>assessment<text:s/>and<text:s/></text:span><text:span text:style-name="T138_68">national<text:s/>approva</text:span><text:span text:style-name="T138_69">l<text:s/>in<text:s/>Tanzania<text:s/>and<text:s/>Uganda.<text:s/></text:span></text:p>
        <text:p text:style-name="P139"/>
        <text:p text:style-name="P140"><text:span text:style-name="T140_1">Major<text:s/>lessons<text:s/>and<text:s/>recommendations<text:s/>for<text:s/>the<text:s/>year<text:s/>ahead<text:s/></text:span></text:p>
        <text:p text:style-name="P141"/>
        <text:list text:style-name="LS21" xml:id="list34">
          <text:list-item>
            <text:p text:style-name="P142"><text:span text:style-name="T142_1">D</text:span><text:span text:style-name="T142_2">emonstrate<text:s/>how</text:span><text:span text:style-name="T142_3"><text:s/></text:span><text:span text:style-name="T142_4">the<text:s/>portfolio</text:span><text:span text:style-name="T142_5"><text:s/>prioritises<text:s/></text:span><text:span text:style-name="T142_6">households<text:s/>that<text:s/>need<text:s/>CGIAR<text:s/>research<text:s/>the<text:s/>most,<text:s/>including<text:s/>low-income<text:s/>households<text:s/>in<text:s/>low-income<text:s/>countries,<text:s/></text:span><text:span text:style-name="T142_7">fragile<text:s/>and<text:s/>conflict-affected<text:s/>settings</text:span><text:span text:style-name="T142_8"><text:s/>[Global<text:s/>Leadership<text:s/>Team,<text:s/>October<text:s/>2026]<text:s/></text:span><text:span text:style-name="T142_9"><text:s/></text:span></text:p>
          </text:list-item>
          <text:list-item>
            <text:p text:style-name="P143"><text:span text:style-name="T143_1">Link</text:span><text:span text:style-name="T143_2"><text:s/>2030<text:s/></text:span><text:span text:style-name="T143_3">outcome<text:s/></text:span><text:span text:style-name="T143_4">targets<text:s/></text:span><text:span text:style-name="T143_5">to</text:span><text:span text:style-name="T143_6"><text:s/>the<text:s/>five<text:s/>impact<text:s/>areas,<text:s/>and<text:s/></text:span><text:span text:style-name="T143_7">clarify</text:span><text:span text:style-name="T143_8"><text:s/></text:span><text:span text:style-name="T143_9">how</text:span><text:span text:style-name="T143_10"><text:s/>packages<text:s/>of<text:s/>deliverables<text:s/>map<text:s/>against<text:s/>the<text:s/>impact<text:s/>areas<text:s/></text:span><text:span text:style-name="T143_11">for</text:span><text:span text:style-name="T143_12"><text:s/>2027<text:s/></text:span><text:span text:style-name="T143_13">activities</text:span><text:span text:style-name="T143_14"><text:s/>onwards</text:span><text:span text:style-name="T143_15"><text:s/></text:span><text:span text:style-name="T143_16">[Global<text:s/>Leadership<text:s/>Team,<text:s/>October<text:s/>2026]</text:span></text:p>
          </text:list-item>
          <text:list-item>
            <text:p text:style-name="P144"><text:span text:style-name="T144_1">Assess</text:span><text:span text:style-name="T144_2"><text:s/>coherence<text:s/></text:span><text:span text:style-name="T144_3">on<text:s/>key<text:s/>themes<text:s/></text:span><text:span text:style-name="T144_4">across<text:s/>the<text:s/>portfolio,<text:s/>including<text:s/>digital/AI</text:span><text:span text:style-name="T144_5">,<text:s/>and<text:s/>B4T/Sustainable<text:s/>Farming</text:span><text:span text:style-name="T144_6">/Multifunctional<text:s/>Landscapes</text:span><text:span text:style-name="T144_7"><text:s/></text:span><text:span text:style-name="T144_8">[Global<text:s/>Leadership<text:s/>Team,<text:s/>December<text:s/>2026]<text:s text:c="2"/></text:span></text:p>
          </text:list-item>
          <text:list-item>
            <text:p text:style-name="P145"><text:span text:style-name="T145_1">Clarify<text:s/></text:span><text:span text:style-name="T145_2">how<text:s/></text:span><text:span text:style-name="T145_3">innovation<text:s/>pipeline</text:span><text:span text:style-name="T145_4"><text:s/>health</text:span><text:span text:style-name="T145_5"><text:s/></text:span><text:span text:style-name="T145_6">is<text:s/>measured<text:s/>and<text:s/>managed</text:span><text:span text:style-name="T145_7"><text:s/>(</text:span><text:span text:style-name="T145_8">including<text:s/></text:span><text:span text:style-name="T145_9">through</text:span><text:span text:style-name="T145_10"><text:s/></text:span><text:span text:style-name="T145_11">new<text:s/>indicators<text:s/>that<text:s/>assess<text:s/></text:span><text:span text:style-name="T145_12">balance<text:s/></text:span><text:span text:style-name="T145_13">and</text:span><text:span text:style-name="T145_14"><text:s/>progress<text:s/></text:span><text:span text:style-name="T145_15">across</text:span><text:span text:style-name="T145_16"><text:s/>the<text:s/></text:span><text:span text:style-name="T145_17">TRLs</text:span><text:span text:style-name="T145_18">)<text:s/></text:span><text:span text:style-name="T145_19">[Global<text:s/>Lea</text:span><text:span text:style-name="T145_20">d</text:span><text:span text:style-name="T145_21">ership<text:s/>Team,<text:s/>December<text:s/>2026]</text:span></text:p>
          </text:list-item>
          <text:list-item>
            <text:p text:style-name="P146"><text:span text:style-name="T146_1">Complete<text:s/>a<text:s/></text:span><text:span text:style-name="T146_2">review<text:s/></text:span><text:span text:style-name="T146_3">of<text:s/>impact<text:s/>assessment<text:s/>within<text:s/>CGIAR<text:s/>and<text:s/>develop<text:s/></text:span><text:span text:style-name="T146_4">recommendations<text:s/>for<text:s/></text:span><text:span text:style-name="T146_5">a<text:s/></text:span><text:span text:style-name="T146_6">coherent<text:s/>standard</text:span><text:span text:style-name="T146_7"><text:s/>of<text:s/>impact<text:s/></text:span><text:span text:style-name="T146_8">assessment</text:span><text:span text:style-name="T146_9"><text:s/>that<text:s/>in</text:span><text:span text:style-name="T146_10">tegrates</text:span><text:span text:style-name="T146_11"><text:s/>PPU,<text:s/>SPIA/IAES<text:s/>and<text:s/></text:span><text:span text:style-name="T146_12">Centres<text:s/></text:span><text:span text:style-name="T146_13">within<text:s/>a<text:s/>single<text:s/>framework</text:span><text:span text:style-name="T146_14">,<text:s/>which<text:s/>increases<text:s/>the<text:s/>overall<text:s/>value<text:s/>of<text:s/>investment<text:s/>in<text:s/>impact<text:s/>assessment,<text:s/>and<text:s/>protects</text:span><text:span text:style-name="T146_15"><text:s/>the<text:s/>generation<text:s/>of<text:s/></text:span><text:span text:style-name="T146_16">high</text:span><text:span text:style-name="T146_17">-</text:span><text:span text:style-name="T146_18">quality<text:s/>evidence</text:span><text:span text:style-name="T146_19"><text:s/></text:span><text:span text:style-name="T146_20">[</text:span><text:span text:style-name="T146_21">SIMEC</text:span><text:span text:style-name="T146_22"><text:s/>&amp;<text:s/>Global<text:s/>Leadership<text:s/>Team</text:span><text:span text:style-name="T146_23">,<text:s/></text:span><text:span text:style-name="T146_24">June<text:s/>2027</text:span><text:span text:style-name="T146_25">]</text:span><text:span text:style-name="T146_26">.</text:span></text:p>
          </text:list-item>
          <text:list-item>
            <text:p text:style-name="P147"><text:span text:style-name="T147_1">Advance</text:span><text:span text:style-name="T147_2"><text:s/>governance<text:s/></text:span><text:span text:style-name="T147_3">implementation</text:span><text:span text:style-name="T147_4">,<text:s/>including</text:span><text:span text:style-name="T147_5"><text:s/></text:span><text:span text:style-name="T147_6">c</text:span><text:span text:style-name="T147_7">omplet</text:span><text:span text:style-name="T147_8">ion</text:span><text:span text:style-name="T147_9"><text:s/>of<text:s/>the<text:s/>Risk<text:s/>&amp;<text:s/>Oversight<text:s/>Plan</text:span><text:span text:style-name="T147_10"><text:s/>and<text:s/></text:span><text:span text:style-name="T147_11">the<text:s/>Escalation<text:s/>Framework<text:s/></text:span><text:span text:style-name="T147_12">[Global<text:s/>Leadership<text:s/>Team,<text:s/></text:span><text:span text:style-name="T147_13">December</text:span><text:span text:style-name="T147_14"><text:s/>2026]<text:s/></text:span></text:p>
          </text:list-item>
          <text:list-item>
            <text:p text:style-name="P148"><text:span text:style-name="T148_1">Complete<text:s/>a<text:s/>review<text:s/>of<text:s/>the<text:s/>UK-CGIAR<text:s/>centre<text:s/>operations,<text:s/>management/governance<text:s/>and<text:s/>test<text:s/>the<text:s/>underlying<text:s/>assumptions,<text:s/>for<text:s/>the<text:s/>centre.<text:s/>Include<text:s/>an<text:s/>assessment<text:s/>of<text:s/>the<text:s/>way<text:s/>in<text:s/>which<text:s/>priorities<text:s/>have<text:s/>been<text:s/>selected,<text:s/>including<text:s/>engagement<text:s/>with<text:s/>UK<text:s/>elite<text:s/>science<text:s/>[UK-CGIAR<text:s/>Centre,<text:s/></text:span><text:span text:style-name="T148_2">December</text:span><text:span text:style-name="T148_3"><text:s/>2026]</text:span></text:p>
          </text:list-item>
        </text:list>
        <text:p text:style-name="P149"/>
        <text:p text:style-name="P150"/>
        <text:p text:style-name="P151"/>
        <text:h text:style-name="P152" text:outline-level="2"><text:span text:style-name="T152_1">B:<text:s/>THEORY<text:s/>OF<text:s/>CHANGE<text:s/>AND<text:s/>PROGRESS<text:s/>TOWARDS<text:s/>OUTCOMES</text:span></text:h>
        <text:p text:style-name="P153"/>
        <text:p text:style-name="P154"><text:span text:style-name="T154_1">Summarise<text:s/>the<text:s/>programme’s<text:s/></text:span><text:span text:style-name="T154_2"><text:a xlink:type="simple" xlink:href="https://fcogovuk.sharepoint.com/teams/prof/_layouts/15/Doc.aspx?OR=teams&amp;action=edit&amp;sourcedoc=%7bE730D961-222B-456A-A1B3-DE32308F404E%7d"><text:span text:style-name="T154_3">theory<text:s/>of<text:s/>change</text:span></text:a></text:span><text:span text:style-name="T154_4">,<text:s/>including<text:s/>any<text:s/>changes<text:s/>to<text:s/>outcome<text:s/>and<text:s/>impact<text:s/>indicators<text:s/>from<text:s/>the<text:s/>original<text:s/>business<text:s/>case.<text:s/></text:span></text:p>
        <text:p text:style-name="P155"/>
        <text:p text:style-name="P156"><text:span text:style-name="T156_1">No<text:s/></text:span><text:span text:style-name="T156_2">change<text:s/>to<text:s/>the<text:s/>Theory<text:s/>of<text:s/>Change<text:s/>approved<text:s/>in<text:s/>2023</text:span><text:span text:style-name="T156_3"><text:s/>(See</text:span><text:span text:style-name="T156_4"><text:s/>Annex<text:s/>2</text:span><text:span text:style-name="T156_5">)</text:span></text:p>
        <text:p text:style-name="P157"/>
        <text:p text:style-name="P158"><text:span text:style-name="T158_1">Describe<text:s/>where<text:s/>the<text:s/>programme<text:s/>is<text:s/>on/off<text:s/>track<text:s/>to<text:s/>contribute<text:s/>to<text:s/>the<text:s/>expected<text:s/></text:span><text:span text:style-name="T158_2">outcome</text:span><text:span text:style-name="T158_3">s<text:s/>and<text:s/>impact.<text:s/>What<text:s/>action<text:s/>is<text:s/>planned<text:s/>in<text:s/></text:span><text:span text:style-name="T158_4">the<text:s/>year<text:s/>ahead?</text:span></text:p>
        <text:p text:style-name="P159"/>
        <text:p text:style-name="P160"><text:span text:style-name="T160_1">The<text:s/>programme<text:s/>is<text:s/>on<text:s/>track<text:s/>to<text:s/>contribute<text:s/>to<text:s/>all<text:s/>expected<text:s/>outcomes.<text:s/>While<text:s/>the<text:s/>multilateral<text:s/>budget<text:s/>has<text:s/>declined,<text:s/>a<text:s/>prioritisation<text:s/>exercise<text:s/>for<text:s/>the<text:s/>25-30<text:s/>portfolio<text:s/>has<text:s/>focused<text:s/>on<text:s/>activities<text:s/>with<text:s/>the<text:s/>highest<text:s/>impact<text:s/>potential<text:s/>and<text:s/>for<text:s/>which<text:s/>there<text:s/>is<text:s/>strong<text:s/>beneficiary<text:s/>demand.<text:s/>Moreover,<text:s/>CG<text:s/>innovations<text:s/>are<text:s/>now<text:s/>tracked<text:s/>using<text:s/>the<text:s/></text:span><text:span text:style-name="T160_2"><text:a xlink:type="simple" xlink:href="https://www.scalingreadiness.org/calculator/"><text:span text:style-name="T160_3">technology<text:s/>readiness<text:s/>level</text:span></text:a></text:span><text:span text:style-name="T160_4"><text:s/>index,<text:s/>ensuring<text:s/>the<text:s/>most<text:s/>promising<text:s/>innovations<text:s/>are<text:s/>prioritised.<text:s text:c="2"/>The<text:s/>new<text:s/>scaling<text:s/>programme<text:s/>for<text:s/>2025-2030<text:s/>has<text:s/>been<text:s/>designed<text:s/>to<text:s/>strengthen<text:s/>access<text:s/>to<text:s/>CG<text:s/>innovations<text:s/>and<text:s/>ensure<text:s/>pathways<text:s/>to<text:s/>scale.<text:s/></text:span></text:p>
        <text:p text:style-name="P161"/>
        <text:p text:style-name="P162"><text:span text:style-name="T162_1">The<text:s/>theory<text:s/>of<text:s/>change<text:s/>will<text:s/>remain<text:s/>under<text:s/>review<text:s/>in<text:s/>the<text:s/>coming<text:s/>year<text:s/>to<text:s/>ensure<text:s/>the<text:s/>programme<text:s/>continues<text:s/>to<text:s/>remain<text:s/></text:span><text:span text:style-name="T162_2">impactful<text:s/>and<text:s/>agile</text:span><text:span text:style-name="T162_3"><text:s/>in<text:s/>the<text:s/>context<text:s/>of<text:s/>declining<text:s/>budgets<text:s/>and<text:s/>the<text:s/>current<text:s/>geopolitical<text:s/>context.</text:span></text:p>
        <text:p text:style-name="P163"/>
        <text:p text:style-name="P164"><text:span text:style-name="T164_1">Justify<text:s/>whether<text:s/>the<text:s/>programme<text:s/>should<text:s/>continue,<text:s/>based<text:s/>on<text:s/>its<text:s/>own<text:s/>merits<text:s/>and<text:s/>in<text:s/>the<text:s/>context<text:s/>of<text:s/>the<text:s/>wider<text:s/>portfolio</text:span></text:p>
        <text:p text:style-name="P165"/>
        <text:p text:style-name="P166"><text:span text:style-name="T166_1">Based<text:s/>on<text:s/></text:span><text:span text:style-name="T166_2">the</text:span><text:span text:style-name="T166_3"><text:s/>outcome</text:span><text:span text:style-name="T166_4">,<text:s/></text:span><text:span text:style-name="T166_5">output,<text:s/>theory<text:s/>of<text:s/>change<text:s/>and<text:s/>VfM<text:s/>analysis,<text:s/>there<text:s/>is<text:s/>strong<text:s/>evidence<text:s/>that<text:s/>the<text:s/>programme<text:s/>continues<text:s/>to<text:s/>represent<text:s/>good<text:s/>value<text:s/>for<text:s/>money</text:span><text:span text:style-name="T166_6"><text:s/>and<text:s/>delivers<text:s/>on<text:s/>the<text:s/>UK’s<text:s/>development<text:s/>objectives,<text:s/>including<text:s/>climate<text:s/>and<text:s/>nature<text:s/>(providing<text:s/>a<text:s/>significant<text:s/>contribution<text:s/>to<text:s/>ICF<text:s/>results);<text:s/>preventing<text:s/>humanitarian<text:s/>need,<text:s/>global<text:s/>health<text:s/>and<text:s/>growth</text:span><text:span text:style-name="T166_7">.</text:span></text:p>
        <text:p text:style-name="P167"/>
        <text:p text:style-name="P168"><text:span text:style-name="T168_1">In<text:s/>a<text:s/>low-ODA<text:s/>world,<text:s/></text:span><text:span text:style-name="T168_2">the<text:s/>CGIAR’s<text:s/>multilateral<text:s/>approach<text:s/>to<text:s/>advancing<text:s/>research<text:s/>and<text:s/>development<text:s/>(R&amp;D)<text:s/>solutions<text:s/>provides<text:s/>significant<text:s/>value<text:s/>for<text:s/>money<text:s/>and<text:s/>serves<text:s/>as<text:s/>a<text:s/>crucial<text:s/>pathway<text:s/>to<text:s/>achieving<text:s/>solutions<text:s/>with<text:s/>aligned<text:s/>partners</text:span><text:span text:style-name="T168_3">.<text:s/></text:span></text:p>
        <text:p text:style-name="P169"/>
        <text:p text:style-name="P170"/>
        <text:p text:style-name="P171"/>
        <text:p text:style-name="P172"/>
        <text:p text:style-name="P173"/>
        <text:p text:style-name="P174"/>
        <text:p text:style-name="P175"/>
        <text:p text:style-name="P176"/>
        <text:h text:style-name="P177" text:outline-level="2"><text:span text:style-name="T177_1">C.</text:span><text:span text:style-name="T177_2"><text:s/>DETAILED<text:s/>OUTPUT<text:s/>SCORING</text:span></text:h>
        <text:p text:style-name="P178"/>
        <table:table table:style-name="Table4"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row table:style-name="Row9">
            <table:table-cell table:style-name="Cell38">
              <text:p text:style-name="P179"><text:span text:style-name="T179_1">Output<text:s/>Title<text:s/></text:span></text:p>
            </table:table-cell>
            <table:table-cell table:style-name="Cell39" table:number-columns-spanned="4">
              <text:p text:style-name="P180"><text:span text:style-name="T180_1">Knowledge,<text:s/>evidence,<text:s/>and<text:s/>innovations<text:s/>developed<text:s/>and<text:s/>delivered<text:s/>to<text:s/>support<text:s/>the<text:s/>five<text:s/>impact<text:s/>areas</text:span></text:p>
            </table:table-cell>
            <table:covered-table-cell/>
            <table:covered-table-cell/>
            <table:covered-table-cell/>
          </table:table-row>
          <table:table-row table:style-name="Row10">
            <table:table-cell table:style-name="Cell40" table:number-columns-spanned="2">
              <text:p text:style-name="P181"><text:span text:style-name="T181_1">Output<text:s/>number:<text:s/></text:span></text:p>
            </table:table-cell>
            <table:covered-table-cell/>
            <table:table-cell table:style-name="Cell41">
              <text:p text:style-name="P182"><text:span text:style-name="T182_1">1</text:span></text:p>
            </table:table-cell>
            <table:table-cell table:style-name="Cell42">
              <text:p text:style-name="P183"><text:span text:style-name="T183_1">Output<text:s/>Score:<text:s/></text:span></text:p>
            </table:table-cell>
            <table:table-cell table:style-name="Cell43">
              <text:p text:style-name="P184"><text:span text:style-name="T184_1">A</text:span></text:p>
            </table:table-cell>
          </table:table-row>
          <table:table-row table:style-name="Row11">
            <table:table-cell table:style-name="Cell44" table:number-columns-spanned="2">
              <text:p text:style-name="P185"><text:span text:style-name="T185_1">Impact<text:s/>weighting<text:s/>(%):<text:s text:c="2"/></text:span></text:p>
            </table:table-cell>
            <table:covered-table-cell/>
            <table:table-cell table:style-name="Cell45">
              <text:p text:style-name="P186"><text:span text:style-name="T186_1">40</text:span></text:p>
            </table:table-cell>
            <table:table-cell table:style-name="Cell46">
              <text:p text:style-name="P187"><text:span text:style-name="T187_1">W</text:span><text:span text:style-name="T187_2">eighting<text:s/>revised<text:s/>since<text:s/>last<text:s/>AR?<text:s/></text:span></text:p>
            </table:table-cell>
            <table:table-cell table:style-name="Cell47">
              <text:p text:style-name="P188"><text:span text:style-name="T188_1">No</text:span></text:p>
            </table:table-cell>
          </table:table-row>
        </table:table>
        <text:p text:style-name="P189"/>
        <table:table table:style-name="Table5">
          <table:table-column table:style-name="Column20"/>
          <table:table-column table:style-name="Column21"/>
          <table:table-column table:style-name="Column22"/>
          <table:table-row table:style-name="Row12">
            <table:table-cell table:style-name="Cell48">
              <text:p text:style-name="P190"><text:span text:style-name="T190_1">Indicator(s)</text:span></text:p>
            </table:table-cell>
            <table:table-cell table:style-name="Cell49">
              <text:p text:style-name="P191"><text:span text:style-name="T191_1">Milestone(s)<text:s/>for<text:s/>this<text:s/>review</text:span></text:p>
            </table:table-cell>
            <table:table-cell table:style-name="Cell50">
              <text:p text:style-name="P192"><text:span text:style-name="T192_1">Progress<text:s/></text:span></text:p>
            </table:table-cell>
          </table:table-row>
          <table:table-row table:style-name="Row13">
            <table:table-cell table:style-name="Cell51">
              <text:p text:style-name="P193"><text:span text:style-name="T193_1">Number<text:s/>of<text:s/></text:span><text:span text:style-name="T193_2">new<text:s/>or<text:s/>improved<text:s/>crop<text:s/>varieties</text:span><text:span text:style-name="T193_3"><text:s/>co-developed<text:s/>with<text:s/>national<text:s/>partners<text:s/>registered<text:s/>for<text:s/>release<text:s/>by<text:s/>national<text:s/>authorities<text:s/>that<text:s/>are<text:s/>more<text:s/>productive,<text:s/>nutritious<text:s/>and/or<text:s/>resistant<text:s/>to<text:s/>biotic<text:s/>and<text:s/>abiotic<text:s/>stress</text:span></text:p>
            </table:table-cell>
            <table:table-cell table:style-name="Cell52">
              <text:p text:style-name="P194"><text:span text:style-name="T194_1">Number<text:s/>of<text:s/>varieties<text:s/>registered:<text:s/>145</text:span></text:p>
              <text:p text:style-name="P195"/>
            </table:table-cell>
            <table:table-cell table:style-name="Cell53">
              <text:p text:style-name="P196"><text:span text:style-name="T196_1">Achieved</text:span><text:span text:style-name="T196_2">.</text:span><text:span text:style-name="T196_3"><text:s/></text:span><text:span text:style-name="T196_4">In<text:s/>2025,<text:s/>145<text:s/></text:span><text:span text:style-name="T196_5">CGIAR-related</text:span><text:span text:style-name="T196_6"><text:s/>varieties<text:s/>were<text:s/></text:span><text:span text:style-name="T196_7">released<text:s/>by<text:s/>74<text:s/>partners,<text:s/>spanning<text:s/>179<text:s/>market<text:s/>segments</text:span><text:span text:style-name="T196_8">.</text:span><text:span text:style-name="T196_9"><text:s/>Among<text:s/>these<text:s/>varieties,<text:s/>81%<text:s/>were<text:s/>improved<text:s/>for<text:s/>climate<text:s/>resilience.<text:s/>14%<text:s/>were<text:s/>biofortified<text:s/>with<text:s/>iron,<text:s/>zinc<text:s/>or<text:s/>provitamin<text:s/>A<text:s/>and<text:s/>directed<text:s/>to<text:s/>lower<text:s/>malnutrition<text:s/>among<text:s/>women<text:s/>and<text:s/>children.<text:s/>4%<text:s/>were<text:s/>aimed<text:s/>at<text:s/>reducing<text:s/>cooking<text:s/>time<text:s/>which<text:s/>also<text:s/>has<text:s/>a<text:s/>gender<text:s/>differential<text:s/>impact.<text:s/>By<text:s/></text:span><text:span text:style-name="T196_10">analysing</text:span><text:span text:style-name="T196_11"><text:s/>the<text:s/>Market<text:s/>Segments<text:s/>affiliated<text:s/>with<text:s/>the<text:s/>variety<text:s/>releases,<text:s/>the<text:s/>benefit<text:s/>arising<text:s/>from<text:s/>these<text:s/>variety<text:s/>releases<text:s/>can<text:s/>be<text:s/>projected<text:s/>for<text:s/>117<text:s/>out<text:s/>of<text:s/>145<text:s/>varieties.<text:s/>The<text:s/>varieties<text:s/>are<text:s/>adapted<text:s/>to<text:s/>111<text:s/>million<text:s/>hectares,<text:s/>where:<text:s/>(i)<text:s/>16.5<text:s/>million<text:s/>people<text:s/>with<text:s/>incomes<text:s/>below<text:s/>$2.15<text:s/>live;<text:s/>(ii)<text:s/>5.9<text:s/>and<text:s/>8.7<text:s/>million<text:s/>disability<text:s/>adjusted<text:s/>live<text:s/>years<text:s/>(DALYs)<text:s/>are<text:s/>lost<text:s/>due<text:s/>to<text:s/>chronic<text:s/>and<text:s/>hidden<text:s/>hunger,<text:s/>respectively;<text:s/>(iii)<text:s/>114<text:s/>million,<text:s/>138<text:s/>million,<text:s/>148<text:s/>million,<text:s/>74<text:s/>million<text:s/>34<text:s/>million<text:s/>people<text:s/>are<text:s/>exposed<text:s/></text:span><text:span text:style-name="T196_12">to</text:span><text:span text:style-name="T196_13"><text:s/>down-side<text:s/>risks<text:s/>due<text:s/>to<text:s/>changed<text:s/>rainfall,<text:s/>drought,<text:s/>flooding,<text:s/>high<text:s/>growing<text:s/>season<text:s/>temperatures<text:s/>and<text:s/>salinity.</text:span></text:p>
            </table:table-cell>
          </table:table-row>
          <table:table-row table:style-name="Row14">
            <table:table-cell table:style-name="Cell54">
              <text:p text:style-name="P197"><text:span text:style-name="T197_1">Number<text:s/>of<text:s/>innovations<text:s/>developed</text:span><text:span text:style-name="T197_2">,<text:s/>including<text:s/>products,<text:s/>technologies,<text:s/>services<text:s/>and<text:s/>institutional<text:s/>arrangements<text:s/>with<text:s/>high<text:s/>potential<text:s/>to<text:s/>achieve<text:s/>positive<text:s/>impacts<text:s/>at<text:s/>scale.</text:span></text:p>
            </table:table-cell>
            <table:table-cell table:style-name="Cell55">
              <text:p text:style-name="P198"><text:span text:style-name="T198_1">Increase<text:s/>in<text:s/>the<text:s/>number<text:s/>of<text:s/>innovations<text:s/>developed<text:s/>and<text:s/>scaled</text:span><text:span text:style-name="T198_2">,<text:s/>relative<text:s/>to<text:s/>the<text:s/>previous<text:s/>year</text:span><text:span text:style-name="T198_3">.</text:span></text:p>
              <text:p text:style-name="P199"/>
            </table:table-cell>
            <table:table-cell table:style-name="Cell56">
              <text:p text:style-name="P200"><text:span text:style-name="T200_1">Achieved.<text:s/></text:span><text:span text:style-name="T200_2">In<text:s/>2025,<text:s/>CGIAR's<text:s/>active<text:s/>innovation<text:s/>portfolio<text:s/>covered<text:s/>1,580<text:s/>innovation<text:s/>results<text:s/>(including<text:s/>1150<text:s/>innovations<text:s/>under<text:s/>development,<text:s/>and<text:s/>430<text:s/>innovations<text:s/>in<text:s/>use)<text:s/>63%<text:s/>were<text:s/>incremental<text:s/>innovations;<text:s/>24%<text:s/>were<text:s/>radical<text:s/>innovations;<text:s/>10%<text:s/>were<text:s/>disruptive<text:s/>innovations<text:s/>and<text:s/>4%<text:s/></text:span><text:span text:style-name="T200_3">were<text:s/>o</text:span><text:span text:style-name="T200_4">ther</text:span><text:span text:style-name="T200_5">.</text:span><text:span text:style-name="T200_6"><text:note text:note-class="footnote"><text:note-citation/><text:note-body><text:p text:style-name="P201"><text:span text:style-name="T201_1"><text:s/></text:span><text:span text:style-name="T201_2">Incremental<text:s/>innovations</text:span><text:span text:style-name="T201_3"><text:s/>are<text:s/>innovations<text:s/>that<text:s/>already<text:s/>exist<text:s/>and<text:s/>undergo<text:s/>constant,<text:s/>steady<text:s/>progress<text:s/>and<text:s/>improvement.<text:s/></text:span><text:span text:style-name="T201_4">Radical<text:s/>innovations</text:span><text:span text:style-name="T201_5"><text:s/>are<text:s/>new<text:s/>and<text:s/>replace<text:s/>existing<text:s/>products,<text:s/>systems,<text:s/>services<text:s/>and/or<text:s/>policies<text:s/>but<text:s/>do<text:s/>not<text:s/>cause<text:s/>or<text:s/>require<text:s/>major<text:s/>reconfiguration<text:s/>of<text:s/>farming,<text:s/>market<text:s/>and/or<text:s/>policy/business<text:s/>models.<text:s/></text:span><text:span text:style-name="T201_6">Disruptive<text:s/>innovations</text:span><text:span text:style-name="T201_7"><text:s/>are<text:s/>new<text:s/>and<text:s/>cause<text:s/>or<text:s/>require<text:s/>major<text:s/>reconfiguration<text:s/>of<text:s/>farming,<text:s/>market<text:s/>and/or<text:s/>policy/business<text:s/>models.</text:span><text:span text:style-name="T201_8"><text:s/>One<text:s/>example<text:s/>of<text:s/>a<text:s/>disruptive<text:s/>innovation<text:s/></text:span><text:span text:style-name="T201_9">under<text:s/>development<text:s/>is<text:s/>a<text:s/></text:span><text:span text:style-name="T201_10">r</text:span><text:span text:style-name="T201_11">edesign</text:span><text:span text:style-name="T201_12"><text:s/>of</text:span><text:span text:style-name="T201_13"><text:s/>coastal<text:s/>polder<text:s/>farming<text:s/>in<text:s/>Bangladesh<text:s/>to<text:s/>double<text:s/>cropping<text:s/>seasons,<text:s/>improving<text:s/>climate<text:s/>resilience<text:s/>and<text:s/>food<text:s/>security<text:s/>in<text:s/>delta<text:s/>communities.</text:span></text:p><text:p text:style-name="P202"/></text:note-body></text:note></text:span></text:p>
              <text:p text:style-name="P203"><text:span text:style-name="T203_1">Late-stage<text:s/>innovations<text:s/>(Readiness<text:s/>Levels<text:s/>7–9)<text:s/>now<text:s/>represent<text:s/>47%<text:s/>of<text:s/>the<text:s/>portfolio,<text:s/>up<text:s/>from<text:s/>34%<text:s/>in<text:s/>2022,<text:s/>while<text:s/>early-stage<text:s/>innovations<text:s/>(Readiness<text:s/>Levels<text:s/>0–3)<text:s/>declined<text:s/>from<text:s/>35%<text:s/>to<text:s/>20%.<text:s text:c="2"/>The<text:s/>number<text:s/>of<text:s/>discontinued<text:s/>innovations<text:s/>rose<text:s/>from<text:s/>48<text:s/>in<text:s/>2023<text:s/>to<text:s/>373<text:s/>in<text:s/>2025<text:s/>(17%<text:s/>of<text:s/>reported<text:s/>results),<text:s/></text:span><text:span text:style-name="T203_2">signalling</text:span><text:span text:style-name="T203_3"><text:s/>active<text:s/>prioriti</text:span><text:span text:style-name="T203_4">s</text:span><text:span text:style-name="T203_5">ation<text:s/>and<text:s/>quality<text:s/>control<text:s/>within<text:s/>the<text:s/>portfolio.</text:span></text:p>
            </table:table-cell>
          </table:table-row>
          <table:table-row table:style-name="Row15">
            <table:table-cell table:style-name="Cell57">
              <text:p text:style-name="P204"><text:span text:style-name="T204_1">Number<text:s/>of<text:s/>innovations<text:s/>tagged<text:s/>with<text:s/>OECD<text:s/>DAC<text:s/>marker<text:s/>for<text:s/>Gender<text:s/>(Significant<text:s/>or<text:s/></text:span><text:span text:style-name="T204_2">Princip</text:span><text:span text:style-name="T204_3">al</text:span><text:span text:style-name="T204_4">)</text:span></text:p>
            </table:table-cell>
            <table:table-cell table:style-name="Cell58">
              <text:p text:style-name="P205"><text:span text:style-name="T205_1">Increase<text:s/>in<text:s/>the<text:s/>proportion<text:s/>of<text:s/>innovations<text:s/>with<text:s/>the<text:s/>Gender<text:s/>marker<text:s/>during<text:s/>the<text:s/>new<text:s/>2025-30<text:s/>Portfolio</text:span></text:p>
            </table:table-cell>
            <table:table-cell table:style-name="Cell59">
              <text:p text:style-name="P206"><text:span text:style-name="T206_1">Achieved.<text:s/></text:span><text:span text:style-name="T206_2">43</text:span><text:span text:style-name="T206_3">%<text:s/></text:span><text:span text:style-name="T206_4">of<text:s/>outputs<text:s/>addressed<text:s/>gender<text:s/>equality<text:s/>as<text:s/>a<text:s/>significant<text:s/>(3</text:span><text:span text:style-name="T206_5">6%</text:span><text:span text:style-name="T206_6">)<text:s/>or<text:s/>principal<text:s/>(7</text:span><text:span text:style-name="T206_7">%</text:span><text:span text:style-name="T206_8">)<text:s/>objective<text:s/></text:span><text:span text:style-name="T206_9">–<text:s/>compared<text:s/>to<text:s/>42%<text:s/>in<text:s/>2024.</text:span><text:span text:style-name="T206_10"><text:s/>One</text:span><text:span text:style-name="T206_11"><text:s/>princip</text:span><text:span text:style-name="T206_12">al</text:span><text:span text:style-name="T206_13"><text:s/>example<text:s/>in<text:s/>Kenya</text:span><text:span text:style-name="T206_14"><text:s/>includes</text:span><text:span text:style-name="T206_15"><text:s/></text:span><text:span text:style-name="T206_16">testing<text:s/>of<text:s/></text:span><text:span text:style-name="T206_17">a</text:span><text:span text:style-name="T206_18"><text:s/>structured<text:s/>community<text:s/>dialogue</text:span><text:span text:style-name="T206_19"><text:s/>with<text:s/>gender-transformative<text:s/>framing<text:s/></text:span><text:span text:style-name="T206_20">that<text:s/></text:span><text:span text:style-name="T206_21">enabl</text:span><text:span text:style-name="T206_22">ed</text:span><text:span text:style-name="T206_23"><text:s/>equitable<text:s/>participation<text:s/>in<text:s/>locally-led<text:s/>adaptation<text:s/>in<text:s/></text:span><text:span text:style-name="T206_24">the</text:span><text:span text:style-name="T206_25"><text:s/>Baringo<text:s/>County</text:span><text:span text:style-name="T206_26">.</text:span><text:span text:style-name="T206_27"><text:s/></text:span></text:p>
            </table:table-cell>
          </table:table-row>
          <table:table-row table:style-name="Row16">
            <table:table-cell table:style-name="Cell60">
              <text:p text:style-name="P207"><text:span text:style-name="T207_1">Number<text:s/>of<text:s/>innovations<text:s/>tagged<text:s/>with<text:s/>OECD<text:s/>DAC<text:s/>marker<text:s/>for<text:s/>Climate<text:s/>(Significant<text:s/>or<text:s/></text:span><text:span text:style-name="T207_2">Princip</text:span><text:span text:style-name="T207_3">al</text:span><text:span text:style-name="T207_4">)</text:span></text:p>
            </table:table-cell>
            <table:table-cell table:style-name="Cell61">
              <text:p text:style-name="P208"><text:span text:style-name="T208_1">Increase<text:s/>in<text:s/>the<text:s/>proportion<text:s/>of<text:s/>innovations<text:s/>with<text:s/>the<text:s/>Climate<text:s/>marker<text:s/>during<text:s/>the<text:s/>new<text:s/>2025-30<text:s/>Portfolio.</text:span></text:p>
            </table:table-cell>
            <table:table-cell table:style-name="Cell62">
              <text:p text:style-name="P209"><text:span text:style-name="T209_1">Achieved</text:span><text:span text:style-name="T209_2">.<text:s/></text:span><text:span text:style-name="T209_3">63<text:s/>percent<text:s/>of<text:s/>CGIAR<text:s/>outputs<text:s/>were<text:s/>tagged<text:s/>as<text:s/>climate<text:s/>“significant”<text:s/>(40<text:s/>percent)<text:s/>or<text:s/>“principal”<text:s/>(23<text:s/>percent).<text:s/></text:span><text:span text:style-name="T209_4">Compared</text:span><text:span text:style-name="T209_5"><text:s/>to<text:s/>62<text:s/>percent<text:s/>registered<text:s/>in<text:s/>2024.</text:span><text:span text:style-name="T209_6"><text:s/>One<text:s/>principal<text:s/>example<text:s/>was<text:s/>a<text:s/></text:span><text:span text:style-name="T209_7">validated<text:s/>measurement<text:s/>tool<text:s/>quantifying<text:s/>household<text:s/>energy<text:s/>poverty<text:s/>in<text:s/>low-income<text:s/>settings,<text:s/>enabling<text:s/>evidence-based<text:s/>energy<text:s/>and<text:s/>climate<text:s/>policy</text:span><text:span text:style-name="T209_8"><text:s/>in</text:span><text:span text:style-name="T209_9"><text:s/>Ethiopia<text:s/>and<text:s/>Uganda</text:span><text:span text:style-name="T209_10">.</text:span></text:p>
              <text:p text:style-name="P210"/>
            </table:table-cell>
          </table:table-row>
          <table:table-row table:style-name="Row17">
            <table:table-cell table:style-name="Cell63">
              <text:p text:style-name="P211"><text:span text:style-name="T211_1">Number<text:s/>of<text:s/>peer-reviewed<text:s/>publications<text:s/>(including<text:s/>open<text:s/>access<text:s/>rates)</text:span></text:p>
            </table:table-cell>
            <table:table-cell table:style-name="Cell64">
              <text:p text:style-name="P212"><text:span text:style-name="T212_1">Increase<text:s/>in<text:s/>the<text:s/>number<text:s/>of<text:s/>peer-reviewed<text:s/>knowledge<text:s/>products.</text:span></text:p>
            </table:table-cell>
            <table:table-cell table:style-name="Cell65">
              <text:p text:style-name="P213"><text:span text:style-name="T213_1">Achieved.<text:s/></text:span><text:span text:style-name="T213_2">783<text:s/>journal<text:s/>articles<text:s/>in<text:s/>2025<text:s/>(compared<text:s/>to<text:s/>770<text:s/>in<text:s/>2024).<text:s text:c="2"/></text:span></text:p>
              <text:p text:style-name="P214"/>
              <text:p text:style-name="P215"><text:span text:style-name="T215_1">Of<text:s/>the<text:s/>3,143<text:s/>CGIAR<text:s/>knowledge<text:s/>products<text:s/>produced<text:s/>in<text:s/>2025</text:span><text:span text:style-name="T215_2">,</text:span><text:span text:style-name="T215_3"><text:s/>92%<text:s/>were<text:s/>open<text:s/>access.</text:span></text:p>
            </table:table-cell>
          </table:table-row>
          <table:table-row table:style-name="Row18">
            <table:table-cell table:style-name="Cell66">
              <text:p text:style-name="P216"><text:span text:style-name="T216_1">Gene-editing:<text:s/>CGIAR<text:s/>centres<text:s/>applying<text:s/>new<text:s/>precis</text:span><text:span text:style-name="T216_2">i</text:span><text:span text:style-name="T216_3">on<text:s/>breeding<text:s/>technology<text:s/>(conventional<text:s/></text:span><text:span text:style-name="T216_4">Crispr</text:span><text:span text:style-name="T216_5"><text:s/>cas-9<text:s/>and<text:s/>prime<text:s/>editing)<text:s/>to<text:s/>address<text:s/>critical<text:s/>con</text:span><text:span text:style-name="T216_6">s</text:span><text:span text:style-name="T216_7">traints<text:s/>to<text:s/>staple<text:s/>crop<text:s/>productivity.<text:s/>5<text:s/>new<text:s/>gene-edited<text:s/>crop<text:s/>products<text:s/>developed,<text:s/>tested<text:s/>and<text:s/></text:span><text:span text:style-name="T216_8">validated<text:s/>as<text:s/>transgene-free.<text:s/>2<text:s/>crops<text:s/>available<text:s/>for<text:s/>deployment.<text:s/></text:span></text:p>
              <text:p text:style-name="P217"><text:span text:style-name="T217_1">1.<text:s/>PVY-resistant<text:s/>potatoes</text:span></text:p>
              <text:p text:style-name="P218"><text:span text:style-name="T218_1">2.<text:s/>Transgene-free<text:s/>banana<text:s/>wilt-resistant<text:s/>banana</text:span></text:p>
              <text:p text:style-name="P219"><text:span text:style-name="T219_1">3.<text:s/>Cassava<text:s/>varieties<text:s/>resistant<text:s/>to<text:s/>Cassava<text:s/>Bacterial<text:s/>Blight</text:span></text:p>
              <text:p text:style-name="P220"><text:span text:style-name="T220_1">4.<text:s/>Rice<text:s/>with<text:s/>improved<text:s/>resource<text:s/>efficiency<text:s/>in<text:s/>under<text:s/>low-input<text:s/>conditions.</text:span></text:p>
              <text:p text:style-name="P221"><text:span text:style-name="T221_1">5.<text:s/>Wheat<text:s/>more<text:s/>resistant<text:s/>to<text:s/>rust<text:s/>and<text:s/>powdery<text:s/>mildew</text:span></text:p>
            </table:table-cell>
            <table:table-cell table:style-name="Cell67">
              <text:p text:style-name="P222"><text:span text:style-name="T222_1">5<text:s/>products<text:s/>under<text:s/>development:<text:s text:c="2"/>Cassava:<text:s/>Edited<text:s/>plants<text:s/>display<text:s/>moderate<text:s/>resistance<text:s/></text:span></text:p>
              <text:p text:style-name="P223"><text:span text:style-name="T223_1">Wheat:<text:s/>Generate<text:s/>knockout<text:s/>lines<text:s/>and<text:s/>test<text:s/>under<text:s/>confined<text:s/>trials</text:span></text:p>
              <text:p text:style-name="P224"><text:span text:style-name="T224_1">Potato:<text:s/>constructs<text:s/>generated<text:s/>through<text:s/>prime<text:s/>editing<text:s/>progressed<text:s/>for<text:s/>testing.<text:s/></text:span></text:p>
              <text:p text:style-name="P225"><text:span text:style-name="T225_1">Banana:<text:s/>Generate<text:s/>banana<text:s/>plants<text:s/>that<text:s/>have<text:s/>been<text:s/>edited<text:s/>to<text:s/>disable<text:s/>susceptibility<text:s/>genes</text:span></text:p>
              <text:p text:style-name="P226"><text:span text:style-name="T226_1">Rice:<text:s/>Generate<text:s/>transgene<text:s/>free<text:s/>rice<text:s/>(Asian<text:s/>and<text:s/>African)<text:s/>with<text:s/>significantly<text:s/>improved<text:s/>performance<text:s/>under<text:s/>low<text:s/>N<text:s/>conditions.</text:span></text:p>
            </table:table-cell>
            <table:table-cell table:style-name="Cell68">
              <text:p text:style-name="P227"><text:span text:style-name="T227_1">Achiev</text:span><text:span text:style-name="T227_2">ed</text:span><text:span text:style-name="T227_3">:<text:s/></text:span></text:p>
              <text:p text:style-name="P228"><text:span text:style-name="T228_1">Validation<text:s/>of<text:s/></text:span><text:span text:style-name="T228_2">5<text:s/></text:span><text:span text:style-name="T228_3">edited<text:s/>lines<text:s/>in<text:s/>either<text:s/>greenhouse<text:s/>trials<text:s/>or<text:s/>in-vitro</text:span><text:span text:style-name="T228_4">:</text:span><text:span text:style-name="T228_5"><text:s/></text:span></text:p>
              <text:p text:style-name="P229"><text:span text:style-name="T229_1">PVY<text:s/>resistant<text:s/></text:span><text:span text:style-name="T229_2">potatoes</text:span><text:span text:style-name="T229_3">:</text:span><text:span text:style-name="T229_4"><text:s/>constructs<text:s/></text:span><text:span text:style-name="T229_5">edited<text:s/>to<text:s/>match<text:s/>the<text:s/>natural<text:s/>EVA-1<text:s/></text:span><text:span text:style-name="T229_6">resistance<text:s/></text:span><text:span text:style-name="T229_7">gene<text:s/></text:span><text:span text:style-name="T229_8">validated</text:span><text:span text:style-name="T229_9">.</text:span></text:p>
              <text:p text:style-name="P230"><text:span text:style-name="T230_1">Banana</text:span><text:span text:style-name="T230_2">-wilt<text:s/>resistant<text:s/>bana</text:span><text:span text:style-name="T230_3">na</text:span><text:span text:style-name="T230_4"><text:s/></text:span><text:span text:style-name="T230_5">validated<text:s/>in<text:s/>greenhouse<text:s/>tr</text:span><text:span text:style-name="T230_6">i</text:span><text:span text:style-name="T230_7">als<text:s/>and<text:s/></text:span><text:span text:style-name="T230_8">submitted<text:s/>for<text:s/></text:span><text:span text:style-name="T230_9">approval<text:s/>as<text:s/>a<text:s/>non-transgenic<text:s/>crop<text:s/>in<text:s/>Kenya.</text:span></text:p>
              <text:p text:style-name="P231"><text:span text:style-name="T231_1">C</text:span><text:span text:style-name="T231_2">assava</text:span><text:span text:style-name="T231_3">:</text:span><text:span text:style-name="T231_4"><text:s/>Edited<text:s/>cassava<text:s/>has<text:s/></text:span><text:span text:style-name="T231_5">demonstrated</text:span><text:span text:style-name="T231_6"><text:s/>moderate<text:s/>resistance<text:s/>to<text:s/>bacterial<text:s/>wilt<text:s/></text:span><text:span text:style-name="T231_7">in</text:span><text:span text:style-name="T231_8">-vitro</text:span><text:span text:style-name="T231_9">.</text:span></text:p>
              <text:p text:style-name="P232"><text:span text:style-name="T232_1">Rice</text:span><text:span text:style-name="T232_2">:<text:s/></text:span><text:span text:style-name="T232_3">Gene-</text:span><text:span text:style-name="T232_4">edited</text:span><text:span text:style-name="T232_5"><text:s/>Asian<text:s/>and<text:s/>African</text:span><text:span text:style-name="T232_6"><text:s/></text:span><text:span text:style-name="T232_7">rice<text:s/></text:span><text:span text:style-name="T232_8">v</text:span><text:span text:style-name="T232_9">arieties<text:s/>d</text:span><text:span text:style-name="T232_10">emonstrating<text:s/>significantly<text:s/>improved<text:s/>performance<text:s/></text:span><text:span text:style-name="T232_11">under<text:s/>low<text:s/>N<text:s/></text:span><text:span text:style-name="T232_12">have<text:s/>been<text:s/>validated</text:span><text:span text:style-name="T232_13"><text:s/>in<text:s/></text:span><text:span text:style-name="T232_14">confined<text:s/></text:span><text:span text:style-name="T232_15">field<text:s/>trials</text:span><text:span text:style-name="T232_16"><text:s/>and<text:s/>validated<text:s/>as<text:s/>non-GM<text:s/></text:span><text:span text:style-name="T232_17">plants</text:span><text:span text:style-name="T232_18">.<text:s/></text:span></text:p>
              <text:p text:style-name="P233"><text:span text:style-name="T233_1">Wheat</text:span><text:span text:style-name="T233_2">:<text:s/></text:span><text:span text:style-name="T233_3">E</text:span><text:span text:style-name="T233_4">dited<text:s/></text:span><text:span text:style-name="T233_5">plants</text:span><text:span text:style-name="T233_6"><text:s/>showed<text:s/>moderate<text:s/>resistance<text:s/>to<text:s/></text:span><text:span text:style-name="T233_7">fungal<text:s/>disease</text:span><text:span text:style-name="T233_8"><text:s/>in<text:s/>greenhouse<text:s/>trials.<text:s/></text:span></text:p>
              <text:p text:style-name="P234"/>
              <text:p text:style-name="P235"/>
            </table:table-cell>
          </table:table-row>
          <table:table-row table:style-name="Row19">
            <table:table-cell table:style-name="Cell69">
              <text:p text:style-name="P236"><text:span text:style-name="T236_1">VACS:<text:s/>The<text:s/>development<text:s/>of<text:s/>farmer<text:s/>selected<text:s/>varieties<text:s/>of<text:s/>marginalised<text:s/>opportunity<text:s/>crops<text:s/>by<text:s/>applying<text:s/>modern<text:s/>genomic<text:s/>selection<text:s/>approaches.</text:span></text:p>
              <text:p text:style-name="P237"><text:span text:style-name="T237_1">1.<text:s/>High<text:s/>performing<text:s/>new<text:s/>varieties<text:s/>meeting<text:s/>farmer<text:s/>demand<text:s/>developed<text:s/></text:span></text:p>
              <text:p text:style-name="P238"><text:span text:style-name="T238_1">2.<text:s/>Seeds<text:s/>of<text:s/>new<text:s/>varieties<text:s/>available<text:s/>to<text:s/>farmers</text:span></text:p>
              <text:p text:style-name="P239"><text:span text:style-name="T239_1">3.<text:s/>Links<text:s/>to<text:s/>markets<text:s/>developed</text:span></text:p>
              <text:p text:style-name="P240"><text:span text:style-name="T240_1">4.<text:s/>New<text:s/>knowledge<text:s/>generated</text:span></text:p>
              <text:p text:style-name="P241"><text:span text:style-name="T241_1">5.<text:s/>Genomics<text:s/>and<text:s/>Trait<text:s/>Genetics</text:span></text:p>
            </table:table-cell>
            <table:table-cell table:style-name="Cell70">
              <text:p text:style-name="P242"><text:span text:style-name="T242_1">African<text:s/>led<text:s/>breeding<text:s/>teams<text:s/>esta</text:span><text:span text:style-name="T242_2">b</text:span><text:span text:style-name="T242_3">lished<text:s/>for<text:s/>seven<text:s/>crops<text:s/>including<text:s/>a<text:s/>mix<text:s/>of<text:s/>national<text:s/>(NARS),<text:s/>CGIAR<text:s/>and<text:s/>other<text:s/>ARI<text:s/>partners.<text:s/>Key<text:s/>breeding<text:s/>targets<text:s/>id</text:span><text:span text:style-name="T242_4">en</text:span><text:span text:style-name="T242_5">tified<text:s/>through<text:s/>participatory<text:s/>s</text:span><text:span text:style-name="T242_6">e</text:span><text:span text:style-name="T242_7">lection<text:s/>with<text:s/>national<text:s/>partners.<text:s/>TPPs<text:s/>set<text:s/>for<text:s/>all<text:s/>seven<text:s/>crops</text:span></text:p>
            </table:table-cell>
            <table:table-cell table:style-name="Cell71">
              <text:p text:style-name="P243"><text:span text:style-name="T243_1">Achiev</text:span><text:span text:style-name="T243_2">ed</text:span><text:span text:style-name="T243_3">:</text:span><text:span text:style-name="T243_4"><text:s/></text:span><text:span text:style-name="T243_5">7<text:s/>breeding<text:s/>teams<text:s/>have<text:s/>been<text:s/>established<text:s/>comprising<text:s/>a<text:s/>mix<text:s/>of<text:s/>NARS<text:s/>partners<text:s/>and<text:s/>international<text:s/>centres<text:s/>(CGIAR<text:s/>and<text:s/>non-CGIAR)</text:span><text:span text:style-name="T243_6">.</text:span></text:p>
              <text:p text:style-name="P244"/>
              <text:p text:style-name="P245"><text:span text:style-name="T245_1">Breeding</text:span><text:span text:style-name="T245_2"><text:s/>targets</text:span><text:span text:style-name="T245_3"><text:s/></text:span><text:span text:style-name="T245_4">(TPPs)</text:span><text:span text:style-name="T245_5"><text:s/>have<text:s/>been<text:s/></text:span><text:span text:style-name="T245_6">established</text:span><text:span text:style-name="T245_7"><text:s/></text:span><text:span text:style-name="T245_8">through</text:span><text:span text:style-name="T245_9"><text:s/></text:span><text:span text:style-name="T245_10">demand<text:s/>assessment<text:s/>with<text:s/>farmers<text:s/>and<text:s/>consumers.<text:s/></text:span></text:p>
              <text:p text:style-name="P246"/>
              <text:p text:style-name="P247"><text:span text:style-name="T247_1">Breeding<text:s/></text:span><text:span text:style-name="T247_2">populations</text:span><text:span text:style-name="T247_3"><text:s/>have<text:s/>been<text:s/></text:span><text:span text:style-name="T247_4">established</text:span><text:span text:style-name="T247_5"><text:s/></text:span><text:span text:style-name="T247_6">using<text:s/>diversity<text:s/>from<text:s/>across<text:s/>Africa,<text:s/>genotyping<text:s/>and<text:s/>phenotyping<text:s/>is<text:s/>underway</text:span></text:p>
              <text:p text:style-name="P248"/>
              <text:p text:style-name="P249"><text:span text:style-name="T249_1">Breeding</text:span><text:span text:style-name="T249_2"><text:s/>resources<text:s/></text:span><text:span text:style-name="T249_3">strengthened</text:span><text:span text:style-name="T249_4"><text:s/></text:span><text:span text:style-name="T249_5">and<text:s/>modernised.<text:s/>EBS<text:s/>has<text:s/>been<text:s/>roiled<text:s/>out<text:s/>across<text:s/>the<text:s/>7<text:s/>programmes.</text:span></text:p>
              <text:p text:style-name="P250"/>
              <text:p text:style-name="P251"><text:span text:style-name="T251_1">Multi</text:span><text:span text:style-name="T251_2">-location<text:s/>field</text:span><text:span text:style-name="T251_3"><text:s/>trial</text:span><text:span text:style-name="T251_4">s</text:span><text:span text:style-name="T251_5"><text:s/></text:span><text:span text:style-name="T251_6">are<text:s/></text:span><text:span text:style-name="T251_7">underway<text:s/>for<text:s/></text:span><text:span text:style-name="T251_8">4<text:s/>crops.<text:s/></text:span></text:p>
              <text:p text:style-name="P252"/>
            </table:table-cell>
          </table:table-row>
        </table:table>
        <text:p text:style-name="P253"/>
        <text:p text:style-name="P254"/>
        <text:p text:style-name="P255"><text:span text:style-name="T255_1">Briefly<text:s/>describe<text:s/>the<text:s/>output’s<text:s/>activities<text:s/>and<text:s/>provide<text:s/>supporting<text:s/>narrative<text:s/>for<text:s/>the<text:s/>score.</text:span></text:p>
        <text:p text:style-name="P256"/>
        <text:p text:style-name="P257"><text:span text:style-name="T257_1">Selected<text:s/>results<text:s/>achieved<text:s/>by<text:s/>the<text:s/>pooled<text:s/>portfolio<text:s/>are<text:s/>captured<text:s/>in<text:s/>the<text:s/>table<text:s/>above,<text:s/>including<text:s/>number<text:s/>of<text:s/>new<text:s/>crop<text:s/>varieties<text:s/>registered,<text:s/>number<text:s/>of<text:s/>innovations<text:s/>developed<text:s/>overall<text:s/>(and<text:s/>with<text:s/>gender<text:s/>and<text:s/>climate<text:s/>specific<text:s/>objectives),<text:s/>and<text:s/>number<text:s/>of<text:s/>publications.<text:s/>The<text:s/>table<text:s/>also<text:s/>highlights<text:s/>progress<text:s/>made<text:s/>on<text:s/>the<text:s/>genome<text:s/>editing<text:s/>bilateral<text:s/>project</text:span><text:span text:style-name="T257_2"><text:s/>and</text:span><text:span text:style-name="T257_3"><text:s/>VACS<text:s/>initiative.</text:span><text:span text:style-name="T257_4"><text:s/></text:span></text:p>
        <text:p text:style-name="P258"/>
        <text:p text:style-name="P259"><text:span text:style-name="T259_1">Describe<text:s/>any<text:s/>changes</text:span><text:span text:style-name="T259_2"><text:s/>to</text:span><text:span text:style-name="T259_3"><text:s/>this<text:s/>output</text:span><text:span text:style-name="T259_4"><text:s/>during<text:s/>the<text:s/>past<text:s/>year</text:span><text:span text:style-name="T259_5">,<text:s/>and<text:s/>any<text:s/>planned<text:s/>changes<text:s/>as<text:s/>a<text:s/>result<text:s/>of<text:s/>this<text:s/>review.</text:span></text:p>
        <text:p text:style-name="P260"/>
        <text:p text:style-name="P261"><text:span text:style-name="T261_1">Annual<text:s/>milestones<text:s/>were<text:s/>set<text:s/>for<text:s/>the<text:s/>next<text:s/>annual<text:s/>review.</text:span></text:p>
        <text:p text:style-name="P262"/>
        <text:p text:style-name="P263"><text:span text:style-name="T263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p text:style-name="P264"/>
        <text:p text:style-name="P265"><text:span text:style-name="T265_1">Good<text:s/>progress<text:s/>was<text:s/>made<text:s/>in<text:s/>responding<text:s/>to<text:s/>the<text:s/>2025<text:s/>Annual<text:s/>Review<text:s/>recommendations.<text:s/>CGIAR<text:s/>undertook<text:s/>a<text:s/>major<text:s/>portfolio<text:s/>prioritisation<text:s/>exercise<text:s/>and<text:s/>developed<text:s/>a<text:s/>more<text:s/>focused<text:s/>2025–2030<text:s/>portfolio<text:s/>with<text:s/>clearer<text:s/>geographic<text:s/>and<text:s/>thematic<text:s/>priorities,<text:s/>while<text:s/>also<text:s/>making<text:s/>progress<text:s/>towards<text:s/>defining<text:s/>longer-term<text:s/>targets,<text:s/>milestones<text:s/>and<text:s/>annual<text:s/>delivery<text:s/>plans<text:s/>linked<text:s/>to<text:s/>available<text:s/>resources.<text:s/>This<text:s/>process<text:s/>strengthened<text:s/>FCDO's<text:s/>ability<text:s/>to<text:s/>assess<text:s/>portfolio<text:s/>performance<text:s/>and<text:s/>strategic<text:s/>trade-offs<text:s/>in<text:s/>a<text:s/>constrained<text:s/>funding<text:s/>environment.<text:s/>Further<text:s/>work<text:s/>is<text:s/>needed<text:s/>to<text:s/>fully<text:s/>embed<text:s/>the<text:s/>new<text:s/>performance<text:s/>framework,<text:s/></text:span><text:span text:style-name="T265_2">as<text:s/>set<text:s/>out<text:s/>in<text:s/>the<text:s/>recommendations<text:s/>below.</text:span></text:p>
        <text:p text:style-name="P266"/>
        <text:p text:style-name="P267"><text:span text:style-name="T267_1">Recommendations<text:s/>for<text:s/>the<text:s/>year<text:s/>ahead</text:span></text:p>
        <text:p text:style-name="P268"/>
        <text:p text:style-name="P269"><text:span text:style-name="T269_1">Recommendation<text:s/></text:span><text:span text:style-name="T269_2">1</text:span><text:span text:style-name="T269_3">:</text:span><text:span text:style-name="T269_4"><text:s/></text:span><text:span text:style-name="T269_5">Demonstrate<text:s/>how<text:s/>the<text:s/>portfolio<text:s/>prioritises<text:s/>households<text:s/>that<text:s/>need<text:s/>CGIAR<text:s/>research<text:s/>the<text:s/>most,<text:s/>including<text:s/>low-income<text:s/>households<text:s/>in<text:s/>low-income<text:s/>countries,<text:s/>fragile<text:s/>and<text:s/>conflict-affected<text:s/>settings<text:s/>[Global<text:s/>Leadership<text:s/>Team,<text:s/>October<text:s/>2026]<text:s text:c="2"/></text:span></text:p>
        <text:p text:style-name="P270"><text:span text:style-name="T270_1">Recommendation<text:s/></text:span><text:span text:style-name="T270_2">2</text:span><text:span text:style-name="T270_3">:</text:span><text:span text:style-name="T270_4"><text:s/></text:span><text:span text:style-name="T270_5">Link<text:s/>2030<text:s/>outcome<text:s/>targets<text:s/>to<text:s/>the<text:s/>five<text:s/>impact<text:s/>areas,<text:s/>and<text:s/>clarify<text:s/>how<text:s/>packages<text:s/>of<text:s/>deliverables<text:s/>map<text:s/>against<text:s/>the<text:s/>impact<text:s/>areas<text:s/>for<text:s/>2027<text:s/>activities<text:s/>onwards<text:s/>[Global<text:s/>Leadership<text:s/>Team,<text:s/>October<text:s/>2026]</text:span></text:p>
        <text:p text:style-name="P271"><text:span text:style-name="T271_1">Recommendation<text:s/></text:span><text:span text:style-name="T271_2">3</text:span><text:span text:style-name="T271_3">:</text:span><text:span text:style-name="T271_4"><text:s/></text:span><text:span text:style-name="T271_5">Assess<text:s/>coherence<text:s/>on<text:s/>key<text:s/>themes<text:s/>across<text:s/>the<text:s/>portfolio,<text:s/>including<text:s/>digital/AI,<text:s/>and<text:s/>B4T/Sustainable<text:s/>Farming</text:span><text:span text:style-name="T271_6">/Multifunctional<text:s/>Landscapes</text:span><text:span text:style-name="T271_7"><text:s/></text:span><text:span text:style-name="T271_8">[Global<text:s/>Leadership<text:s/>Team,<text:s/>December<text:s/>2026]<text:s text:c="2"/></text:span></text:p>
        <text:p text:style-name="P272"><text:span text:style-name="T272_1">Recommendation<text:s/>4:</text:span><text:span text:style-name="T272_2"><text:s/></text:span><text:span text:style-name="T272_3">Clarify<text:s/>how<text:s/>innovation<text:s/>pipeline<text:s/>health<text:s/>is<text:s/>measured<text:s/>and<text:s/>managed<text:s/>(including<text:s/>through<text:s/>new<text:s/>indicators<text:s/>that<text:s/>assess<text:s/>balance<text:s/>and<text:s/>progress<text:s/>across<text:s/>the<text:s/>TRLs)<text:s/>[Global<text:s/>Leadership<text:s/>Team,<text:s/>December<text:s/>2026]</text:span></text:p>
        <text:p text:style-name="P273"/>
        <text:p text:style-name="P274"/>
        <table:table table:style-name="Table6"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row table:style-name="Row20">
            <table:table-cell table:style-name="Cell72">
              <text:p text:style-name="P275"><text:span text:style-name="T275_1">Output<text:s/>Title<text:s/></text:span></text:p>
            </table:table-cell>
            <table:table-cell table:style-name="Cell73" table:number-columns-spanned="4">
              <text:p text:style-name="P276"><text:span text:style-name="T276_1">CGIAR<text:s/>operational<text:s/>effectiveness<text:s/>and<text:s/>efficiency<text:s/>of<text:s/>CGIAR<text:s/>improved<text:s/>through<text:s/>progressive<text:s/>governance<text:s/>reforms<text:s/>and<text:s/>through<text:s/>enhanced<text:s/>management<text:s/>of<text:s/>research<text:s/>and<text:s/>innovation.</text:span></text:p>
            </table:table-cell>
            <table:covered-table-cell/>
            <table:covered-table-cell/>
            <table:covered-table-cell/>
          </table:table-row>
          <table:table-row table:style-name="Row21">
            <table:table-cell table:style-name="Cell74" table:number-columns-spanned="2">
              <text:p text:style-name="P277"><text:span text:style-name="T277_1">Output<text:s/>number:<text:s/></text:span></text:p>
            </table:table-cell>
            <table:covered-table-cell/>
            <table:table-cell table:style-name="Cell75">
              <text:p text:style-name="P278"><text:span text:style-name="T278_1">2</text:span></text:p>
            </table:table-cell>
            <table:table-cell table:style-name="Cell76">
              <text:p text:style-name="P279"><text:span text:style-name="T279_1">Output<text:s/>Score:<text:s/></text:span></text:p>
            </table:table-cell>
            <table:table-cell table:style-name="Cell77">
              <text:p text:style-name="P280"><text:span text:style-name="T280_1">A</text:span></text:p>
            </table:table-cell>
          </table:table-row>
          <table:table-row table:style-name="Row22">
            <table:table-cell table:style-name="Cell78" table:number-columns-spanned="2">
              <text:p text:style-name="P281"><text:span text:style-name="T281_1">Impact<text:s/>weighting<text:s/>(%):<text:s text:c="2"/></text:span></text:p>
            </table:table-cell>
            <table:covered-table-cell/>
            <table:table-cell table:style-name="Cell79">
              <text:p text:style-name="P282"><text:span text:style-name="T282_1">40</text:span></text:p>
            </table:table-cell>
            <table:table-cell table:style-name="Cell80">
              <text:p text:style-name="P283"><text:span text:style-name="T283_1">W</text:span><text:span text:style-name="T283_2">eighting<text:s/>revised<text:s/>since<text:s/>last<text:s/>AR?<text:s/></text:span></text:p>
            </table:table-cell>
            <table:table-cell table:style-name="Cell81">
              <text:p text:style-name="P284"><text:span text:style-name="T284_1">No</text:span></text:p>
            </table:table-cell>
          </table:table-row>
        </table:table>
        <text:p text:style-name="P285"/>
        <table:table table:style-name="Table7">
          <table:table-column table:style-name="Column28"/>
          <table:table-column table:style-name="Column29"/>
          <table:table-column table:style-name="Column30"/>
          <table:table-row table:style-name="Row23">
            <table:table-cell table:style-name="Cell82">
              <text:p text:style-name="P286"><text:span text:style-name="T286_1">Indicator(s)</text:span></text:p>
            </table:table-cell>
            <table:table-cell table:style-name="Cell83">
              <text:p text:style-name="P287"><text:span text:style-name="T287_1">Milestone(s)<text:s/>for<text:s/>this<text:s/>review</text:span></text:p>
            </table:table-cell>
            <table:table-cell table:style-name="Cell84">
              <text:p text:style-name="P288"><text:span text:style-name="T288_1">Progress<text:s/></text:span></text:p>
            </table:table-cell>
          </table:table-row>
          <table:table-row table:style-name="Row24">
            <table:table-cell table:style-name="Cell85">
              <text:p text:style-name="P289"><text:span text:style-name="T289_1">Strengthened<text:s/>oversight<text:s/>and<text:s/>funding<text:s/>mechanisms<text:s/>driving<text:s/>prioritisation<text:s/>of<text:s/>research<text:s/>to<text:s/>ensure<text:s/>that<text:s/>the<text:s/>CGIAR<text:s/>resources<text:s/>are<text:s/>focused<text:s/>on<text:s/>major<text:s/>threats<text:s/>and<text:s/>opportunities<text:s/>for<text:s/>R&amp;D</text:span></text:p>
            </table:table-cell>
            <table:table-cell table:style-name="Cell86">
              <text:p text:style-name="P290"><text:span text:style-name="T290_1">Prioritisation<text:s/>exercise<text:s/>completed,<text:s/>enabling<text:s/>refinement<text:s/>of<text:s/>2026<text:s/>activities<text:s/>and</text:span><text:span text:style-name="T290_2"><text:s/></text:span><text:span text:style-name="T290_3">deliverables</text:span></text:p>
            </table:table-cell>
            <table:table-cell table:style-name="Cell87">
              <text:p text:style-name="P291"><text:span text:style-name="T291_1">Achieved</text:span><text:span text:style-name="T291_2">.<text:s/>CGIAR<text:s/>completed<text:s/>a<text:s/>major<text:s/>portfolio<text:s/>prioritisation<text:s/>exercise<text:s/>during<text:s/>the<text:s/>reporting<text:s/>period,<text:s/>providing<text:s/>a<text:s/>more<text:s/>rigorous<text:s/>basis<text:s/>for<text:s/>allocating<text:s/>resources<text:s/>across<text:s/>the<text:s/>2025–2030<text:s/>portfolio.<text:s/>The<text:s/>exercise<text:s/>led<text:s/>to<text:s/>a<text:s/>sharper<text:s/>geographic<text:s/>focus,<text:s/>greater<text:s/>emphasis<text:s/>on<text:s/>projected<text:s/>impact,<text:s/>and<text:s/>a<text:s/>more<text:s/>competitive<text:s/>process<text:s/>for<text:s/>selecting<text:s/>2026<text:s/>activities<text:s/>and<text:s/>deliverables,<text:s/>helping<text:s/>ensure<text:s/>limited<text:s/>resources<text:s/>are<text:s/>directed<text:s/>towards<text:s/>the<text:s/>highest-priority<text:s/>threats<text:s/>and<text:s/>opportunities.<text:s/>The<text:s/>outcomes<text:s/>of<text:s/>this<text:s/>exercise<text:s/>have<text:s/>informed<text:s/>refinement<text:s/>of<text:s/>the<text:s/>2026<text:s/>portfolio<text:s/>and<text:s/>strengthened<text:s/>FCDO's<text:s/>ability<text:s/>to<text:s/>assess<text:s/>strategic<text:s/>trade-offs<text:s/>and<text:s/>value<text:s/>for<text:s/>money<text:s/>in<text:s/>a<text:s/>more<text:s/>constrained<text:s/>funding<text:s/>environment.<text:s/></text:span></text:p>
              <text:p text:style-name="P292"/>
            </table:table-cell>
          </table:table-row>
          <table:table-row table:style-name="Row25">
            <table:table-cell table:style-name="Cell88">
              <text:p text:style-name="P293"><text:span text:style-name="T293_1">Improved<text:s/>management<text:s/>of<text:s/>research<text:s/>using<text:s/>results-based<text:s/>management<text:s/>and<text:s/>effective<text:s/>evaluation</text:span></text:p>
            </table:table-cell>
            <table:table-cell table:style-name="Cell89">
              <text:p text:style-name="P294"><text:span text:style-name="T294_1">Completion<text:s/>of<text:s/>ISDC<text:s/>review,<text:s/>PORB<text:s/>with<text:s/>results<text:s/>for<text:s/>each<text:s/>Package<text:s/>of<text:s/>Deliverables</text:span></text:p>
            </table:table-cell>
            <table:table-cell table:style-name="Cell90">
              <text:p text:style-name="P295"><text:span text:style-name="T295_1">Achieved</text:span><text:span text:style-name="T295_2">.<text:s/>CGIAR<text:s/>continued<text:s/>to<text:s/>strengthen<text:s/>its<text:s/>results-based<text:s/>management<text:s/>approach<text:s/>through<text:s/>the<text:s/>development<text:s/>of<text:s/>clearer<text:s/>performance<text:s/>frameworks<text:s/>and<text:s/>reporting<text:s/>arrangements<text:s/>for<text:s/>the<text:s/>new<text:s/>2025–2030<text:s/>portfolio.<text:s/>Progress<text:s/>was<text:s/>made<text:s/>in<text:s/>defining<text:s/>objectives,<text:s/>targets<text:s/>and<text:s/>expected<text:s/>results<text:s/>at<text:s/>the<text:s/>level<text:s/>of<text:s/>individual<text:s/>programmes<text:s/>and<text:s/>packages<text:s/>of<text:s/>deliverables,<text:s/>improving<text:s/>transparency<text:s/>over<text:s/>what<text:s/>CGIAR<text:s/>funding<text:s/>is<text:s/>expected<text:s/>to<text:s/>achieve<text:s/>and<text:s/>how<text:s/>progress<text:s/>will<text:s/>be<text:s/>assessed.<text:s/></text:span></text:p>
              <text:p text:style-name="P296"/>
              <text:p text:style-name="P297"/>
            </table:table-cell>
          </table:table-row>
          <table:table-row table:style-name="Row26">
            <table:table-cell table:style-name="Cell91">
              <text:p text:style-name="P298"><text:span text:style-name="T298_1">Strengthened<text:s/>governance<text:s/>arrangements<text:s/>across<text:s/>CGIAR<text:s/>balancing<text:s/>centre<text:s/>priorities<text:s/>with<text:s/>system-wide<text:s/>risk<text:s/>and<text:s/>programme<text:s/>management<text:s/>framework</text:span></text:p>
            </table:table-cell>
            <table:table-cell table:style-name="Cell92">
              <text:p text:style-name="P299"><text:span text:style-name="T299_1">Approval<text:s/>of<text:s/>the<text:s/>Escalation<text:s/>Framework</text:span></text:p>
            </table:table-cell>
            <table:table-cell table:style-name="Cell93">
              <text:p text:style-name="P300"><text:span text:style-name="T300_1">Achieved</text:span><text:span text:style-name="T300_2">.<text:s/>The<text:s/>Escalation<text:s/>Framework<text:s/>was<text:s/>finalised<text:s/>and<text:s/>approved<text:s/>in<text:s/>December<text:s/>2025.<text:s/>Implementation<text:s/></text:span><text:span text:style-name="T300_3">in<text:s/>2026</text:span><text:span text:style-name="T300_4"><text:s/>is</text:span><text:span text:style-name="T300_5"><text:s/>critical<text:s/>to<text:s/>ensure<text:s/>the<text:s/>framework<text:s/>delivers<text:s/>on<text:s/>its<text:s/>objectives.</text:span></text:p>
            </table:table-cell>
          </table:table-row>
          <table:table-row table:style-name="Row27">
            <table:table-cell table:style-name="Cell94">
              <text:p text:style-name="P301"><text:span text:style-name="T301_1">Sustained<text:s/>improvement<text:s/>in<text:s/>the<text:s/>capacity<text:s/>of<text:s/>the<text:s/>CGIAR<text:s/>to<text:s/>carry<text:s/>out<text:s/>research<text:s/>responsibly<text:s/>in<text:s/>FCAS<text:s/>and<text:s/>deliver<text:s/>innovations<text:s/>suited<text:s/>for<text:s/>FCAS</text:span></text:p>
            </table:table-cell>
            <table:table-cell table:style-name="Cell95">
              <text:p text:style-name="P302"><text:span text:style-name="T302_1">Completion<text:s/>of<text:s/>the<text:s/>FCAS<text:s/>review</text:span></text:p>
            </table:table-cell>
            <table:table-cell table:style-name="Cell96">
              <text:p text:style-name="P303"><text:span text:style-name="T303_1">Achieved</text:span><text:span text:style-name="T303_2">.<text:s/>A<text:s/>stocktake<text:s/>review<text:s/>of<text:s/>CGIAR’s<text:s/>engagement<text:s/>in<text:s/>fragility<text:s/>and<text:s/>conflict<text:s/>was<text:s/>completed<text:s/>in<text:s/>October<text:s/>2025.<text:s/>Findings<text:s/>were<text:s/>presented<text:s/>to<text:s/>the<text:s/>Global<text:s/>Science<text:s/>Team<text:s/>and<text:s/>Management.<text:s/>The<text:s/>2025<text:s/>review<text:s/>will<text:s/>form<text:s/>the<text:s/>baseline<text:s/>for<text:s/>a<text:s/>new<text:s/>FCAS<text:s/>Operational<text:s/>Strategy<text:s/>and<text:s/>improvements<text:s/>in<text:s/>CGIAR’s<text:s/>engagement<text:s/>in<text:s/>FCAS.</text:span></text:p>
            </table:table-cell>
          </table:table-row>
        </table:table>
        <text:p text:style-name="P304"/>
        <text:p text:style-name="P305"/>
        <text:p text:style-name="P306"><text:span text:style-name="T306_1">Briefly<text:s/>describe<text:s/>the<text:s/>output’s<text:s/>activities<text:s/>and<text:s/>provide<text:s/>supporting<text:s/>narrative<text:s/>for<text:s/>the<text:s/>score. </text:span><text:span text:style-name="T306_2"> </text:span></text:p>
        <text:p text:style-name="P307"><text:span text:style-name="T307_1"> </text:span></text:p>
        <text:p text:style-name="P308"><text:span text:style-name="T308_1">As<text:s/>set<text:s/>out</text:span><text:span text:style-name="T308_2"><text:s/>in<text:s/>the<text:s/>table<text:s/>above</text:span><text:span text:style-name="T308_3">,<text:s/>a</text:span><text:span text:style-name="T308_4">ll<text:s/></text:span><text:span text:style-name="T308_5">milestones<text:s/>were<text:s/>achieved.<text:s/></text:span><text:span text:style-name="T308_6">This<text:s/>provides<text:s/>a<text:s/>strong<text:s/>foundation<text:s/>for<text:s/>activities<text:s/>in<text:s/></text:span><text:span text:style-name="T308_7">2026</text:span><text:span text:style-name="T308_8">,<text:s/>including<text:s/>further</text:span><text:span text:style-name="T308_9"><text:s/>improvements<text:s/>in<text:s/>research<text:s/>management,<text:s/>governance</text:span><text:span text:style-name="T308_10"><text:s/>reform</text:span><text:span text:style-name="T308_11">,<text:s/>and<text:s/>FCAS<text:s/></text:span><text:span text:style-name="T308_12">operations.</text:span><text:span text:style-name="T308_13"> </text:span></text:p>
        <text:p text:style-name="P309"><text:span text:style-name="T309_1"> </text:span></text:p>
        <text:p text:style-name="P310"><text:span text:style-name="T310_1">Describe<text:s/>any<text:s/>changes to this<text:s/>output during<text:s/>the<text:s/>past<text:s/>year,<text:s/>and<text:s/>any<text:s/>planned<text:s/>changes<text:s/>as<text:s/>a<text:s/>result<text:s/>of<text:s/>this<text:s/>review. </text:span></text:p>
        <text:p text:style-name="P311"><text:span text:style-name="T311_1"> </text:span></text:p>
        <text:p text:style-name="P312"><text:span text:style-name="T312_1">The<text:s/></text:span><text:span text:style-name="T312_2">“Improved<text:s/>overhead<text:s/>costs<text:s/>for<text:s/>the<text:s/>CGIAR<text:s/>system”<text:s/></text:span><text:span text:style-name="T312_3">indicator<text:s/></text:span><text:span text:style-name="T312_4">was<text:s/></text:span><text:span text:style-name="T312_5">removed<text:s/>from<text:s/>the<text:s/>logframe,<text:s/>as<text:s/>the<text:s/>overhead<text:s/>costs<text:s/>have<text:s/>remained<text:s/>at<text:s/>a<text:s/>reasonable<text:s/>level<text:s/>for<text:s/></text:span><text:span text:style-name="T312_6">several<text:s/></text:span><text:span text:style-name="T312_7">years</text:span><text:span text:style-name="T312_8">,</text:span><text:span text:style-name="T312_9"><text:s/></text:span><text:span text:style-name="T312_10">and<text:s/></text:span><text:span text:style-name="T312_11">this<text:s/></text:span><text:span text:style-name="T312_12">remains</text:span><text:span text:style-name="T312_13"><text:s/>tracked<text:s/>in<text:s/>other<text:s/></text:span><text:span text:style-name="T312_14">AR<text:s/></text:span><text:span text:style-name="T312_15">sections.<text:s/></text:span><text:span text:style-name="T312_16">A<text:s/>new<text:s/>indicator<text:s/>on<text:s/>“Sustained<text:s/>improvement<text:s/>in<text:s/>the<text:s/>capacity<text:s/>of<text:s/>the<text:s/>CGIAR<text:s/>to<text:s/>carry<text:s/>out<text:s/>research<text:s/>responsibly<text:s/>in<text:s/>FCAS<text:s/>and<text:s/>deliver<text:s/>innovations<text:s/>suited<text:s/>for<text:s/>FCAS</text:span><text:span text:style-name="T312_17">”</text:span><text:span text:style-name="T312_18"><text:s/>was<text:s/>included.</text:span><text:span text:style-name="T312_19"><text:s/></text:span><text:span text:style-name="T312_20">Annual<text:s/>m</text:span><text:span text:style-name="T312_21">ilestones<text:s/></text:span><text:span text:style-name="T312_22">were<text:s/>also<text:s/>set<text:s/></text:span><text:span text:style-name="T312_23">for<text:s/>the<text:s/>next<text:s/>annual<text:s/>review.<text:s/></text:span></text:p>
        <text:p text:style-name="P313"><text:span text:style-name="T313_1"> </text:span></text:p>
        <text:p text:style-name="P314"><text:span text:style-name="T314_1">Progress<text:s/>on<text:s/>recommendations<text:s/>from<text:s/>the<text:s/>previous<text:s/>AR<text:s/>(if<text:s/>completed),<text:s/>lessons<text:s/>learned<text:s/>this<text:s/>year<text:s/>and<text:s/>recommendations<text:s/>for<text:s/>the<text:s/>year<text:s/>ahead </text:span></text:p>
        <text:p text:style-name="P315"><text:span text:style-name="T315_1"> </text:span></text:p>
        <text:p text:style-name="P316"><text:span text:style-name="T316_1">Recommendation<text:s/></text:span><text:span text:style-name="T316_2">5</text:span><text:span text:style-name="T316_3">:</text:span><text:span text:style-name="T316_4"><text:s/></text:span><text:span text:style-name="T316_5">Complete<text:s/>a<text:s/>review<text:s/>of<text:s/>impact<text:s/>assessment<text:s/>within<text:s/>CGIAR<text:s/>and<text:s/>develop<text:s/></text:span><text:span text:style-name="T316_6">recommendations<text:s/>for<text:s/></text:span><text:span text:style-name="T316_7">a<text:s/></text:span><text:span text:style-name="T316_8">coherent<text:s/>standard</text:span><text:span text:style-name="T316_9"><text:s/>of<text:s/>impact<text:s/>assessment<text:s/>that<text:s/>integrates<text:s/>PPU,<text:s/>SPIA/IAES<text:s/>and<text:s/>Centres<text:s/>within<text:s/>a<text:s/>single<text:s/>framework</text:span><text:span text:style-name="T316_10">,<text:s/>which<text:s/>increases<text:s/>the<text:s/>overall<text:s/>value<text:s/>of<text:s/>investment<text:s/>in<text:s/>impact<text:s/>assessment,<text:s/>and<text:s/>protects<text:s/>the<text:s/>generation<text:s/>of<text:s/>high-quality<text:s/>evidence</text:span><text:span text:style-name="T316_11"><text:s/></text:span><text:span text:style-name="T316_12">[SIMEC</text:span><text:span text:style-name="T316_13"><text:s/>&amp;<text:s/></text:span><text:span text:style-name="T316_14">Global<text:s/>Leadership<text:s/>Team</text:span><text:span text:style-name="T316_15">,<text:s/>June<text:s/>2027].</text:span></text:p>
        <text:p text:style-name="P317"><text:span text:style-name="T317_1">Recommendation<text:s/></text:span><text:span text:style-name="T317_2">6</text:span><text:span text:style-name="T317_3">:</text:span><text:span text:style-name="T317_4"><text:s/></text:span><text:span text:style-name="T317_5">Advance<text:s/>governance<text:s/>implementation,<text:s/>including<text:s/></text:span><text:span text:style-name="T317_6">completion<text:s/>of<text:s/>the<text:s/>Risk<text:s/>&amp;<text:s/>Oversight<text:s/>Plan<text:s/>and<text:s/></text:span><text:span text:style-name="T317_7">the<text:s/>Escalation<text:s/>Framework<text:s/>[Global<text:s/>Leadership<text:s/>Team,<text:s/>December<text:s/>2026]<text:s/></text:span></text:p>
        <text:p text:style-name="P318"/>
        <text:p text:style-name="P319"/>
        <text:p text:style-name="P320"/>
        <table:table table:style-name="Table8"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row table:style-name="Row28">
            <table:table-cell table:style-name="Cell97">
              <text:p text:style-name="P321"><text:span text:style-name="T321_1">Output<text:s/>Title<text:s/></text:span></text:p>
            </table:table-cell>
            <table:table-cell table:style-name="Cell98" table:number-columns-spanned="4">
              <text:p text:style-name="P322"><text:span text:style-name="T322_1">Enhanced<text:s/>partnerships<text:s/>with<text:s/>UK<text:s/>Science<text:s/>and<text:s/>technical<text:s/>support<text:s/>for<text:s/>FCDO<text:s/>posts</text:span></text:p>
            </table:table-cell>
            <table:covered-table-cell/>
            <table:covered-table-cell/>
            <table:covered-table-cell/>
          </table:table-row>
          <table:table-row table:style-name="Row29">
            <table:table-cell table:style-name="Cell99" table:number-columns-spanned="2">
              <text:p text:style-name="P323"><text:span text:style-name="T323_1">Output<text:s/>number:<text:s/></text:span></text:p>
            </table:table-cell>
            <table:covered-table-cell/>
            <table:table-cell table:style-name="Cell100">
              <text:p text:style-name="P324"><text:span text:style-name="T324_1">3</text:span></text:p>
            </table:table-cell>
            <table:table-cell table:style-name="Cell101">
              <text:p text:style-name="P325"><text:span text:style-name="T325_1">Output<text:s/>Score:<text:s/></text:span></text:p>
            </table:table-cell>
            <table:table-cell table:style-name="Cell102">
              <text:p text:style-name="P326"><text:span text:style-name="T326_1">A</text:span></text:p>
            </table:table-cell>
          </table:table-row>
          <table:table-row table:style-name="Row30">
            <table:table-cell table:style-name="Cell103" table:number-columns-spanned="2">
              <text:p text:style-name="P327"><text:span text:style-name="T327_1">Impact<text:s/>weighting<text:s/>(%):<text:s text:c="2"/></text:span></text:p>
            </table:table-cell>
            <table:covered-table-cell/>
            <table:table-cell table:style-name="Cell104">
              <text:p text:style-name="P328"><text:span text:style-name="T328_1">20</text:span></text:p>
            </table:table-cell>
            <table:table-cell table:style-name="Cell105">
              <text:p text:style-name="P329"><text:span text:style-name="T329_1">W</text:span><text:span text:style-name="T329_2">eighting<text:s/>revised<text:s/>since<text:s/>last<text:s/>AR?<text:s/></text:span></text:p>
            </table:table-cell>
            <table:table-cell table:style-name="Cell106">
              <text:p text:style-name="P330"><text:span text:style-name="T330_1">No</text:span></text:p>
            </table:table-cell>
          </table:table-row>
        </table:table>
        <text:p text:style-name="P331"/>
        <text:p text:style-name="P332"/>
        <text:p text:style-name="P333"/>
        <table:table table:style-name="Table9">
          <table:table-column table:style-name="Column36"/>
          <table:table-column table:style-name="Column37"/>
          <table:table-column table:style-name="Column38"/>
          <table:table-row table:style-name="Row31">
            <table:table-cell table:style-name="Cell107">
              <text:p text:style-name="P334"><text:span text:style-name="T334_1">Indicator(s)</text:span></text:p>
            </table:table-cell>
            <table:table-cell table:style-name="Cell108">
              <text:p text:style-name="P335"><text:span text:style-name="T335_1">Milestone(s)<text:s/>for<text:s/>this<text:s/>review</text:span></text:p>
            </table:table-cell>
            <table:table-cell table:style-name="Cell109">
              <text:p text:style-name="P336"><text:span text:style-name="T336_1">Progress<text:s/></text:span></text:p>
            </table:table-cell>
          </table:table-row>
          <table:table-row table:style-name="Row32">
            <table:table-cell table:style-name="Cell110">
              <text:p text:style-name="P337"><text:span text:style-name="T337_1">1.</text:span><text:span text:style-name="T337_2"><text:s/></text:span><text:span text:style-name="T337_3">The<text:s/>UK<text:s/>CGIAR<text:s/>Centre<text:s/>for<text:s/>Science<text:s/>Collaboration<text:s/>is<text:s/>established<text:s/>with<text:s/>a<text:s/>functioning<text:s/>governance<text:s/>and<text:s/>management<text:s/>model<text:s/>able<text:s/>to<text:s/>identify<text:s/>and<text:s/>fund<text:s/>high<text:s/>quality<text:s/>research<text:s/>collaborations.</text:span></text:p>
              <text:p text:style-name="P338"><text:span text:style-name="T338_1">2.</text:span><text:span text:style-name="T338_2"><text:s/></text:span><text:span text:style-name="T338_3">Number<text:s/>of<text:s/>collaborative<text:s/>grants<text:s/>made<text:s/>to<text:s/>new<text:s/>and<text:s/>existing<text:s/>collaborative<text:s/>research<text:s/>partnerships<text:s/>between<text:s/>UK<text:s/>elite<text:s/>universities,<text:s/>CGIAR<text:s/>centres<text:s/>and<text:s/>developing<text:s/>country<text:s/>partners,<text:s/>aligned<text:s/>with<text:s/>UK<text:s/>science<text:s/>priorities.</text:span></text:p>
              <text:p text:style-name="P339"><text:span text:style-name="T339_1">3.</text:span><text:span text:style-name="T339_2"><text:s/></text:span><text:span text:style-name="T339_3">New<text:s/>funding<text:s/>secured<text:s/>to<text:s/>support<text:s/>the<text:s/>centre’s<text:s/>operations<text:s/>from<text:s/>outside<text:s/>the<text:s/>core<text:s/>CGIAR<text:s/>grant.<text:s/></text:span></text:p>
              <text:p text:style-name="P340"><text:span text:style-name="T340_1">4.</text:span><text:span text:style-name="T340_2"><text:s/></text:span><text:span text:style-name="T340_3">Number<text:s/>of<text:s/>research<text:s/>publications<text:s/>and<text:s/>other<text:s/>outputs<text:s/>generated<text:s/>through<text:s/>the<text:s/>research<text:s/>partnerships.</text:span></text:p>
            </table:table-cell>
            <table:table-cell table:style-name="Cell111">
              <text:p text:style-name="P341"><text:span text:style-name="T341_1">7<text:s/>grants<text:s/>made<text:s/>to<text:s/>new<text:s/>and<text:s/>existing<text:s/>collaborative<text:s/>research<text:s/>partnerships<text:s/>between<text:s/>UK<text:s/>elite<text:s/>universities,<text:s/>CGIAR<text:s/>centres<text:s/>and<text:s/>developing<text:s/>country<text:s/>partners,<text:s/>aligned<text:s/>with<text:s/>UK<text:s/>science<text:s/>priorities.<text:s/></text:span></text:p>
              <text:p text:style-name="P342"><text:span text:style-name="T342_1">Co-funding<text:s/>secured<text:s/>from<text:s/>UKRI<text:s/>and<text:s/>from<text:s/>the<text:s/>FCDO<text:s/>RED<text:s/>non-ODA<text:s/>budget</text:span></text:p>
              <text:p text:style-name="P343"/>
            </table:table-cell>
            <table:table-cell table:style-name="Cell112">
              <text:p text:style-name="P344"><text:span text:style-name="T344_1">Achieved</text:span><text:span text:style-name="T344_2">.</text:span><text:span text:style-name="T344_3"><text:s/></text:span><text:span text:style-name="T344_4">9</text:span><text:span text:style-name="T344_5"><text:s/></text:span><text:span text:style-name="T344_6">grants</text:span><text:span text:style-name="T344_7"><text:s/>made<text:s/>to<text:s/>UK-CGIAR<text:s/>partnerships</text:span><text:span text:style-name="T344_8">.</text:span></text:p>
              <text:p text:style-name="P345"><text:span text:style-name="T345_1">New<text:s/></text:span><text:span text:style-name="T345_2">commission<text:s/>on<text:s/>AI<text:s/>supported<text:s/>crop<text:s/>breeding<text:s/></text:span><text:span text:style-name="T345_3">completed.<text:s/></text:span></text:p>
              <text:p text:style-name="P346"><text:span text:style-name="T346_1">Co</text:span><text:span text:style-name="T346_2">-</text:span><text:span text:style-name="T346_3">funding<text:s/>from<text:s/>UKRI<text:s/>and</text:span><text:span text:style-name="T346_4"><text:s/>FCDO-TIU<text:s/>secured.</text:span></text:p>
              <text:p text:style-name="P347"><text:span text:style-name="T347_1">Non-ODA<text:s/>secured.<text:s/></text:span><text:span text:style-name="T347_2"><text:s/></text:span></text:p>
            </table:table-cell>
          </table:table-row>
          <table:table-row table:style-name="Row33">
            <table:table-cell table:style-name="Cell113">
              <text:p text:style-name="P348"><text:span text:style-name="T348_1">Number<text:s/>of<text:s/>FCDO-IFPRI<text:s/>technical<text:s/>support<text:s/>products<text:s/>with<text:s/>evidence<text:s/>of<text:s/>(informal)<text:s/>policy<text:s/>uptake<text:s/>(includes<text:s/>IFPRI<text:s/>analytical<text:s/>response<text:s/>and<text:s/>country<text:s/>action<text:s/>plans)</text:span></text:p>
            </table:table-cell>
            <table:table-cell table:style-name="Cell114">
              <text:p text:style-name="P349"><text:span text:style-name="T349_1">Refine<text:s/>IFPRI<text:s/>drawdown<text:s/>offer,<text:s/>develop<text:s/>action<text:s/>plans<text:s/>to<text:s/>support<text:s/>policy<text:s/>influencing.<text:s/></text:span><text:span text:style-name="T349_2">T</text:span><text:span text:style-name="T349_3">echnical</text:span><text:span text:style-name="T349_4"><text:s/>support<text:s/>products:<text:s/>UK<text:s/>Benefits<text:s/>of<text:s/>CGIAR</text:span></text:p>
            </table:table-cell>
            <table:table-cell table:style-name="Cell115">
              <text:p text:style-name="P350"><text:span text:style-name="T350_1">Achieved</text:span><text:span text:style-name="T350_2">.</text:span><text:span text:style-name="T350_3"><text:s/></text:span><text:span text:style-name="T350_4">IFPRI<text:s/>delivered<text:s/></text:span><text:span text:style-name="T350_5">(i)<text:s/></text:span><text:span text:style-name="T350_6">f</text:span><text:span text:style-name="T350_7">ive<text:s/>webinars<text:s/></text:span><text:span text:style-name="T350_8">with<text:s/>a<text:s/>wide<text:s/>reach<text:s/>across<text:s/>FCDO<text:s/>and<text:s/>selected<text:s/>HMG<text:s/>partners</text:span><text:span text:style-name="T350_9">;<text:s/>(ii)<text:s/></text:span><text:span text:style-name="T350_10">IFPRI-FCDO<text:s/>country<text:s/>action<text:s/>plans<text:s/></text:span><text:span text:style-name="T350_11">developed<text:s/></text:span><text:span text:style-name="T350_12">with<text:s/></text:span><text:span text:style-name="T350_13">four<text:s/></text:span><text:span text:style-name="T350_14">FCDO<text:s/>posts</text:span><text:span text:style-name="T350_15">;<text:s/>(iii)<text:s/>f</text:span><text:span text:style-name="T350_16">our<text:s/>pilot<text:s/>review<text:s/>papers</text:span><text:span text:style-name="T350_17"><text:s/></text:span><text:span text:style-name="T350_18">on<text:s/></text:span><text:span text:style-name="T350_19">livelihoods<text:s/>interventions<text:s/>in<text:s/>FCAS<text:s/>as<text:s/>part<text:s/>of<text:s/>a<text:s/>‘Best<text:s/>Buy’<text:s/>technical<text:s/>support<text:s/>project</text:span><text:span text:style-name="T350_20">;<text:s/>and<text:s/>(iv)</text:span><text:span text:style-name="T350_21"><text:s/>a<text:s/>paper<text:s/>documenting<text:s/>the<text:s/>b</text:span><text:span text:style-name="T350_22">enefits<text:s/>of<text:s/>CGIAR<text:s/>research<text:s/></text:span><text:span text:style-name="T350_23">to<text:s/>the<text:s/>UK<text:s/>public.</text:span></text:p>
            </table:table-cell>
          </table:table-row>
        </table:table>
        <text:p text:style-name="P351"><text:span text:style-name="T351_1">Briefly<text:s/>describe<text:s/>the<text:s/>output’s<text:s/>activities<text:s/>and<text:s/>provide<text:s/>supporting<text:s/>narrative<text:s/>for<text:s/>the<text:s/>score. </text:span></text:p>
        <text:p text:style-name="P352"><text:span text:style-name="T352_1"> </text:span></text:p>
        <text:p text:style-name="P353"><text:span text:style-name="T353_1">UK-CGIAR<text:s/>centre</text:span><text:span text:style-name="T353_2">:<text:s/>The<text:s/>centre<text:s/>has<text:s/>allocated<text:s/>all<text:s/>available<text:s/>funding<text:s/>this<text:s/>year<text:s/>and<text:s/>awarded<text:s/></text:span><text:span text:style-name="T353_3">9</text:span><text:span text:style-name="T353_4"><text:s/>grants<text:s/>to<text:s/>research<text:s/>collaborations<text:s/>between<text:s/>UK<text:s/>research<text:s/>groups,<text:s/>CGIAR<text:s/>research<text:s/>centres<text:s/>and<text:s/>developing<text:s/>country<text:s/>partners</text:span><text:span text:style-name="T353_5"><text:s/>(</text:span><text:span text:style-name="T353_6">Annex<text:s/></text:span><text:span text:style-name="T353_7">3</text:span><text:span text:style-name="T353_8">)</text:span><text:span text:style-name="T353_9">.<text:s/></text:span><text:span text:style-name="T353_10">All<text:s/>current<text:s/>projects<text:s/>are<text:s/>on<text:s/>track<text:s/>to<text:s/>deliver<text:s/>against<text:s/>their<text:s/>science<text:s/>objectives.<text:s/></text:span><text:span text:style-name="T353_11">Two<text:s/></text:span><text:span text:style-name="T353_12">grants</text:span><text:span text:style-name="T353_13"><text:s/>have<text:s/>been<text:s/></text:span><text:span text:style-name="T353_14">issue</text:span><text:span text:style-name="T353_15">d</text:span><text:span text:style-name="T353_16"><text:s/>to<text:s/></text:span><text:span text:style-name="T353_17">support<text:s/>the<text:s/>deployment<text:s/>of<text:s/>advanced<text:s/>AI<text:s/>tools<text:s/>in<text:s/>CGIAR<text:s/>crop<text:s/>breeding<text:s/>programmes<text:s/>following<text:s/>a<text:s/>successful<text:s/>bid<text:s/></text:span><text:span text:style-name="T353_18">for<text:s/>TIU<text:s/>funding<text:s/>from<text:s/>their<text:s/>AI<text:s/>for<text:s/>Development<text:s/>project</text:span><text:span text:style-name="T353_19">,<text:s/>highlighting<text:s/>the<text:s/>ability<text:s/>of<text:s/>the<text:s/>centre<text:s/>to<text:s/>rapidly<text:s/>pivot<text:s/>toward<text:s/>new<text:s/>opportunities<text:s/>and<text:s/>priorities.</text:span><text:span text:style-name="T353_20"><text:s/></text:span></text:p>
        <text:p text:style-name="P354"/>
        <text:p text:style-name="P355"><text:span text:style-name="T355_1">A<text:s/>review<text:s/></text:span><text:span text:style-name="T355_2">of<text:s/>the<text:s/>Centre’s<text:s/>operations<text:s/>is<text:s/>underway<text:s/>to<text:s/>test<text:s/>the<text:s/>assumptions<text:s/>underpinning<text:s/>its<text:s/>operations<text:s/>and<text:s/>design<text:s/>and<text:s/>test<text:s/></text:span><text:span text:style-name="T355_3">whether<text:s/>it<text:s/>is<text:s/>delivering<text:s/>against<text:s/>its<text:s/>design<text:s/>objectives.<text:s/></text:span><text:span text:style-name="T355_4">Work<text:s/>is<text:s/>underway<text:s/>to<text:s/>identify<text:s/>new<text:s/>priorities<text:s/>for<text:s/>investment</text:span><text:span text:style-name="T355_5">,</text:span><text:span text:style-name="T355_6"><text:s/>but<text:s/>no<text:s/>new<text:s/>calls<text:s/>are<text:s/>envisaged<text:s/>until<text:s/>the<text:s/>review<text:s/>is<text:s/>completed.</text:span><text:span text:style-name="T355_7"><text:s/></text:span><text:span text:style-name="T355_8">A<text:s/></text:span><text:span text:style-name="T355_9">workshop<text:s/>organised<text:s/>by<text:s/>one<text:s/>of<text:s/>the<text:s/></text:span><text:span text:style-name="T355_10">UK-CGIAR<text:s/>projects<text:s/>explored<text:s/>the<text:s/>challenges<text:s/>o</text:span><text:span text:style-name="T355_11">f<text:s/>the<text:s/>regulation<text:s/>of<text:s/></text:span><text:span text:style-name="T355_12">precision</text:span><text:span text:style-name="T355_13"><text:s/>breedi</text:span><text:span text:style-name="T355_14">ng<text:s/>technology<text:s/>with<text:s/>UK<text:s/></text:span><text:span text:style-name="T355_15">(Defra<text:s/>and<text:s/>UKRI)<text:s/></text:span><text:span text:style-name="T355_16">and<text:s/></text:span><text:span text:style-name="T355_17">developing</text:span><text:span text:style-name="T355_18"><text:s/>country<text:s/>partners.<text:s/></text:span></text:p>
        <text:p text:style-name="P356"/>
        <text:p text:style-name="P357"><text:span text:style-name="T357_1">CGIAR<text:s/>Technical<text:s/>Support<text:s/>to<text:s/>FCDO</text:span><text:span text:style-name="T357_2">:<text:s/></text:span><text:span text:style-name="T357_3">FCDO<text:s/>maintained<text:s/>an</text:span><text:span text:style-name="T357_4"><text:s/></text:span><text:span text:style-name="T357_5">MoU<text:s/>with<text:s/>IFPRI<text:s/></text:span><text:span text:style-name="T357_6">to<text:s/>provide<text:s/></text:span><text:span text:style-name="T357_7">a</text:span><text:span text:style-name="T357_8">n<text:s/></text:span><text:span text:style-name="T357_9">evidence<text:s/></text:span><text:span text:style-name="T357_10">and<text:s/>analysis<text:s/></text:span><text:span text:style-name="T357_11">service<text:s/>for<text:s/>FCDO</text:span><text:span text:style-name="T357_12">,</text:span><text:span text:style-name="T357_13"><text:s/>includ</text:span><text:span text:style-name="T357_14">ing</text:span><text:span text:style-name="T357_15"><text:s/>L&amp;D<text:s/>sessions<text:s/>and<text:s/>a<text:s/>call-down<text:s/>component<text:s/>to<text:s/>respond<text:s/>to<text:s/>short</text:span><text:span text:style-name="T357_16">-</text:span><text:span text:style-name="T357_17">term<text:s/></text:span><text:span text:style-name="T357_18">technical<text:s/></text:span><text:span text:style-name="T357_19">requests<text:s/>in<text:s/>IFPRI’s<text:s/>core<text:s/>area</text:span><text:span text:style-name="T357_20">s</text:span><text:span text:style-name="T357_21"><text:s/>of<text:s/>expertise</text:span><text:span text:style-name="T357_22">.</text:span><text:span text:style-name="T357_23"><text:s/></text:span><text:span text:style-name="T357_24">Recognising<text:s/>the<text:s/>breadth<text:s/>and<text:s/>depth<text:s/>of<text:s/>CGIAR<text:s/>expertise<text:s/>with<text:s/>direct<text:s/>relevance<text:s/>to<text:s/>FCDO’s<text:s/></text:span><text:span text:style-name="T357_25">development<text:s/>and<text:s/>diplomatic<text:s/>priorities</text:span><text:span text:style-name="T357_26">,<text:s/>t</text:span><text:span text:style-name="T357_27">he<text:s/>draw-down<text:s/>service<text:s/>has<text:s/>been<text:s/>incorporated<text:s/>into<text:s/>the<text:s/>evidence<text:s/>offer<text:s/>of<text:s/>FCDO’s<text:s/>Communities<text:s/>of<text:s/>Expertise<text:s/>on<text:s/>Accelerating<text:s/>Climate<text:s/>Transition,<text:s/>and<text:s/></text:span><text:span text:style-name="T357_28">Growth</text:span><text:span text:style-name="T357_29">,<text:s/>Jobs,<text:s/>and<text:s/>Trade.</text:span></text:p>
        <text:p text:style-name="P358"/>
        <text:p text:style-name="P359"><text:span text:style-name="T359_1">Five<text:s/></text:span><text:span text:style-name="T359_2">IFPRI</text:span><text:span text:style-name="T359_3"><text:s/>webinars<text:s/>to<text:s/>FCDO<text:s/>and<text:s/>selected<text:s/>HMG<text:s/>partners<text:s/></text:span><text:span text:style-name="T359_4">received</text:span><text:span text:style-name="T359_5"><text:s/>wide<text:s/>attendance<text:s/></text:span><text:span text:style-name="T359_6">on<text:s/>topics<text:s/>including<text:s/></text:span><text:span text:style-name="T359_7">food<text:s/>crisis<text:s/>prediction,<text:s/></text:span><text:span text:style-name="T359_8">the<text:s/>global<text:s/>agricultural<text:s/>market<text:s/>outlook,<text:s/>gender,<text:s/></text:span><text:span text:style-name="T359_9">and<text:s/>the<text:s/>impacts<text:s/>of<text:s/>the<text:s/>Iran<text:s/>war<text:s/>on<text:s/>global<text:s/>food<text:s/>security.<text:s/></text:span><text:span text:style-name="T359_10">IFPRI<text:s/></text:span><text:span text:style-name="T359_11">also<text:s/></text:span><text:span text:style-name="T359_12">developed<text:s/>papers<text:s/></text:span><text:span text:style-name="T359_13">in<text:s/>response<text:s/>to<text:s/>FCDO<text:s/>requests</text:span><text:span text:style-name="T359_14"><text:s/>including</text:span><text:span text:style-name="T359_15"><text:s/>on<text:s/>rice<text:s/>stocks<text:s/>in<text:s/>ASEAN</text:span><text:span text:style-name="T359_16"><text:s/>and</text:span><text:span text:style-name="T359_17"><text:s/></text:span><text:span text:style-name="T359_18">evidence<text:s/></text:span><text:span text:style-name="T359_19">reviews<text:s/></text:span><text:span text:style-name="T359_20">on<text:s/>livelihoods<text:s/></text:span><text:span text:style-name="T359_21">interventions<text:s/>in<text:s/>FCAS</text:span><text:span text:style-name="T359_22">.<text:s/>IFPRI<text:s/>responded<text:s/>to<text:s/></text:span><text:span text:style-name="T359_23">request</text:span><text:span text:style-name="T359_24">s<text:s/>for<text:s/>rapid</text:span><text:span text:style-name="T359_25"><text:s/></text:span><text:span text:style-name="T359_26">analysis<text:s/></text:span><text:span text:style-name="T359_27">o</text:span><text:span text:style-name="T359_28">f</text:span><text:span text:style-name="T359_29"><text:s/>the<text:s/>impacts<text:s/>of<text:s/></text:span><text:span text:style-name="T359_30">the<text:s/>Iran<text:s/>war<text:s/>on<text:s/>food<text:s/>security<text:s/>and<text:s/>poverty<text:s/>in<text:s/>developing<text:s/>countries</text:span><text:span text:style-name="T359_31"><text:s/>through<text:s/></text:span><text:span text:style-name="T359_32">bespoke<text:s/>briefings<text:s/>and<text:s/></text:span><text:span text:style-name="T359_33">public<text:s/></text:span><text:span text:style-name="T359_34">blogs</text:span><text:span text:style-name="T359_35">.<text:s/>F</text:span><text:span text:style-name="T359_36">ollowing<text:s/></text:span><text:span text:style-name="T359_37">publication<text:s/>of<text:s/>the<text:s/>blogs,</text:span><text:span text:style-name="T359_38"><text:s/>six<text:s/></text:span><text:span text:style-name="T359_39">countries</text:span><text:span text:style-name="T359_40">’<text:s/>governments<text:s/></text:span><text:span text:style-name="T359_41">have<text:s/>directly<text:s/>requested<text:s/>policy<text:s/>support<text:s/>from<text:s/>CGIAR<text:s/>through<text:s/>the<text:s/>Policy<text:s/></text:span><text:span text:style-name="T359_42">Innovations<text:s/>Science<text:s/></text:span><text:span text:style-name="T359_43">Programme</text:span><text:span text:style-name="T359_44">.</text:span><text:span text:style-name="T359_45"><text:s/></text:span></text:p>
        <text:p text:style-name="P360"/>
        <text:p text:style-name="P361"><text:span text:style-name="T361_1">IFPRI<text:s/>country<text:s/>teams<text:s/>worked<text:s/>with<text:s/>four<text:s/>Posts<text:s/>(Ethiopia,<text:s/>Malawi,<text:s/>Myanmar,<text:s/>Uganda)<text:s/>to<text:s/>develop<text:s/>twelve-month<text:s/>joint<text:s/>IFPRI-FCDO<text:s/>action<text:s/>plans<text:s/>that<text:s/>target<text:s/>timely<text:s/>influencing<text:s/>opportunities<text:s/>for<text:s/>evidence-based<text:s/>policy<text:s/>recommendations.<text:s/>IFPRI<text:s/>and<text:s/>Posts<text:s/>collaborated<text:s/>to<text:s/>identify<text:s/>host<text:s/>country<text:s/>programmes,<text:s/>decisions,<text:s/>and<text:s/>convening<text:s/>opportunities<text:s/>for<text:s/>support,<text:s/>including<text:s/>the<text:s/>roll<text:s/>out<text:s/>of<text:s/>Productive<text:s/>Safety<text:s/>Net<text:s/>Project<text:s/>-<text:s/>Phase<text:s/>6<text:s/>in<text:s/>Ethiopia<text:s/>and<text:s/>anticipatory<text:s/>action<text:s/>for<text:s/>El<text:s/>Nino<text:s/>in<text:s/>Malawi</text:span><text:span text:style-name="T361_2"><text:s/>which<text:s/>will<text:s/>be<text:s/>addressed<text:s/>throughout<text:s/>2026</text:span><text:span text:style-name="T361_3">.</text:span></text:p>
        <text:p text:style-name="P362"/>
        <text:p text:style-name="P363"><text:span text:style-name="T363_1">IFPRI<text:s/>delivered<text:s/>a<text:s/>paper<text:s/></text:span><text:span text:style-name="T363_2">estimating<text:s/></text:span><text:span text:style-name="T363_3">the<text:s/>benefits<text:s/>of<text:s/>CGIAR<text:s/>research<text:s/>to<text:s/>British<text:s/>farmers,<text:s/>exporters,<text:s/>and<text:s/>consumers</text:span><text:span text:style-name="T363_4">.<text:s/>Th</text:span><text:span text:style-name="T363_5">is<text:s/>paper</text:span><text:span text:style-name="T363_6"><text:s/></text:span><text:span text:style-name="T363_7">encouraged<text:s/>at<text:s/>least<text:s/>four<text:s/>other<text:s/>funders<text:s/>to<text:s/>undertake<text:s/>similar<text:s/>work.<text:s/>The<text:s/>findings<text:s/>have<text:s/>been<text:s/>featured<text:s/>in<text:s/></text:span><text:span text:style-name="T363_8">the<text:s/></text:span><text:span text:style-name="T363_9">UK<text:s/>press,<text:s/>supporting<text:s/>understanding<text:s/>of<text:s/>how<text:s/>ODA<text:s/>investments<text:s/>deliver<text:s/>mutual<text:s/>benefits<text:s/>to<text:s/>the<text:s/>UK<text:s/>public.</text:span></text:p>
        <text:p text:style-name="P364"/>
        <text:p text:style-name="P365"><text:span text:style-name="T365_1">Describe<text:s/>any<text:s/>changes to this<text:s/>output during<text:s/>the<text:s/>past<text:s/>year,<text:s/>and<text:s/>any<text:s/>planned<text:s/>changes<text:s/>as<text:s/>a<text:s/>result<text:s/>of<text:s/>this<text:s/>review. </text:span></text:p>
        <text:p text:style-name="P366"/>
        <text:p text:style-name="P367"><text:span text:style-name="T367_1">Annual<text:s/>milestones<text:s/>were<text:s/>set<text:s/>for<text:s/>the<text:s/>next<text:s/>annual<text:s/>review.<text:s/></text:span></text:p>
        <text:p text:style-name="P368"/>
        <text:p text:style-name="P369"><text:span text:style-name="T369_1">The<text:s/>IFPRI<text:s/></text:span><text:span text:style-name="T369_2">draw-down<text:s/>offer<text:s/></text:span><text:span text:style-name="T369_3">was<text:s/>extended</text:span><text:span text:style-name="T369_4"><text:s/></text:span><text:span text:style-name="T369_5">to</text:span><text:span text:style-name="T369_6"><text:s/>incorporate</text:span><text:span text:style-name="T369_7"><text:s/></text:span><text:span text:style-name="T369_8">new<text:s/></text:span><text:span text:style-name="T369_9">projects<text:s/>including<text:s/>the<text:s/>IFPRI-FCDO<text:s/>country<text:s/>action<text:s/>plans</text:span><text:span text:style-name="T369_10">,<text:s/></text:span><text:span text:style-name="T369_11">support<text:s/>for<text:s/>a<text:s/></text:span><text:span text:style-name="T369_12">Best<text:s/>Buys<text:s/>evidence<text:s/>review<text:s/>on<text:s/>livelihoods<text:s/>interventions<text:s/>in<text:s/>FCAS</text:span><text:span text:style-name="T369_13">,<text:s/>and<text:s/></text:span><text:span text:style-name="T369_14">modelling<text:s/>of<text:s/></text:span><text:span text:style-name="T369_15">the<text:s/>risk<text:s/>of<text:s/>multiple<text:s/>breadbasket<text:s/>failure<text:s/>jointly<text:s/>commissioned<text:s/>with<text:s/>HMT<text:s/>and<text:s/>Defra</text:span><text:span text:style-name="T369_16">.</text:span></text:p>
        <text:p text:style-name="P370"/>
        <text:p text:style-name="P371"><text:span text:style-name="T371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p text:style-name="P372"><text:span text:style-name="T372_1"> </text:span></text:p>
        <text:p text:style-name="P373"><text:span text:style-name="T373_1">The<text:s/>UK-CGIAR<text:s/>Centre<text:s/>Secretariat<text:s/>is<text:s/>conducting<text:s/>a<text:s/>review<text:s/>of<text:s/>current<text:s/>partnerships<text:s/>and<text:s/>an<text:s/>analysis<text:s/>of<text:s/>UK<text:s/>and<text:s/>CGIAR<text:s/>science<text:s/>strengths<text:s/>to<text:s/>identify<text:s/>new<text:s/>thematic<text:s/>priorities.<text:s/>This<text:s/>work<text:s/>has<text:s/>been<text:s/>expanded<text:s/>to<text:s/>a<text:s/>more<text:s/>comprehensive<text:s/>review<text:s/>of<text:s/>the<text:s/>Centre<text:s/>in<text:s/>2026<text:s/>and<text:s/>will<text:s/>be<text:s/>completed<text:s/>by<text:s/>October<text:s/>2026.<text:s/></text:span></text:p>
        <text:p text:style-name="P374"/>
        <text:p text:style-name="P375"><text:span text:style-name="T375_1">Recommendation<text:s/>7:</text:span><text:span text:style-name="T375_2"><text:s/></text:span><text:span text:style-name="T375_3">Complete<text:s/>a<text:s/>review<text:s/>of<text:s/>the<text:s/>UK-CGIAR<text:s/>centre<text:s/>operations,<text:s/>management/governance<text:s/>and<text:s/>test<text:s/>the<text:s/>underlying<text:s/>assumptions,<text:s/>for<text:s/>the<text:s/>centre.<text:s/>Include<text:s/>an<text:s/>assessment<text:s/>of<text:s/>the<text:s/>way<text:s/>in<text:s/>which<text:s/>priorities<text:s/>have<text:s/>been<text:s/>selected,<text:s/>including<text:s/>engagement<text:s/>with<text:s/>UK<text:s/>elite<text:s/>science<text:s/>[UK-CGIAR<text:s/>Centre,<text:s/>December<text:s/>2026]</text:span></text:p>
        <text:p text:style-name="P376"><text:span text:style-name="T376_1"> </text:span></text:p>
        <text:p text:style-name="P377"/>
        <text:p text:style-name="P378"/>
        <text:h text:style-name="P379" text:outline-level="2"><text:span text:style-name="T379_1">D:<text:s/>VALUE<text:s/>FOR<text:s/>MONEY</text:span></text:h>
        <text:p text:style-name="P380"/>
        <text:p text:style-name="P381"><text:span text:style-name="T381_1">VfM<text:s/>performance<text:s/>compared<text:s/>to<text:s/>the<text:s/>original<text:s/>VfM<text:s/>proposition<text:s/>in<text:s/>the<text:s/>business<text:s/>case<text:s/></text:span></text:p>
        <text:p text:style-name="P382"/>
        <text:p text:style-name="P383"><text:span text:style-name="T383_1">The<text:s/>VFM<text:s/>case<text:s/>for<text:s/>this<text:s/>programme<text:s/>has<text:s/>not<text:s/>materially<text:s/>changed<text:s/>since<text:s/>the<text:s/>Business<text:s/>Case<text:s/>stage<text:s/>in<text:s/>2023;<text:s/>the<text:s/></text:span><text:span text:style-name="T383_2"><text:a xlink:type="simple" xlink:href="https://iati.fcdo.gov.uk/iati_documents/D0004135.odt"><text:span text:style-name="T383_3">Business<text:s/>Case</text:span></text:a></text:span><text:span text:style-name="T383_4"><text:s/>sets<text:s/>out<text:s/>numerous<text:s/>examples<text:s/>of<text:s/>CGIAR<text:s/>innovation<text:s/>leading<text:s/>to<text:s/>enhanced<text:s/>crop<text:s/>yields,<text:s/>improved<text:s/>nutrition,<text:s/>higher<text:s/>incomes<text:s/>for<text:s/>farmers,<text:s/>and<text:s/>reductions<text:s/>in<text:s/>carbon<text:s/>emissions,<text:s/>among<text:s/>many<text:s/>other<text:s/>benefits.</text:span></text:p>
        <text:p text:style-name="P384"/>
        <table:table table:style-name="Table10">
          <table:table-column table:style-name="Column39"/>
          <table:table-column table:style-name="Column40"/>
          <table:table-row table:style-name="Row34">
            <table:table-cell table:style-name="Cell116">
              <text:p text:style-name="P385"><text:span text:style-name="T385_1">5</text:span><text:span text:style-name="T385_2"><text:s/>Es</text:span></text:p>
            </table:table-cell>
            <table:table-cell table:style-name="Cell117">
              <text:p text:style-name="P386"><text:span text:style-name="T386_1">Summary<text:s/>of<text:s/>performance</text:span></text:p>
            </table:table-cell>
          </table:table-row>
          <table:table-row table:style-name="Row35">
            <table:table-cell table:style-name="Cell118">
              <text:p text:style-name="P387"><text:span text:style-name="T387_1">Economy</text:span></text:p>
            </table:table-cell>
            <table:table-cell table:style-name="Cell119">
              <text:list text:style-name="LS5" xml:id="list41">
                <text:list-item>
                  <text:p text:style-name="P388"><text:span text:style-name="T388_1">CGIAR<text:s/>centre<text:s/>overhead<text:s/>of<text:s/>17%<text:s/>(average<text:s/>across<text:s/>11<text:s/>centres)<text:s/>plus<text:s/>2%<text:s/>additional<text:s/>funding<text:s/>for<text:s/>the<text:s/>system<text:s/>entities<text:s/>represents<text:s/>good<text:s/>value<text:s/>for<text:s/>money.<text:s/>The<text:s/>17<text:s/>+<text:s/>2%<text:s/>is<text:s/>levied<text:s/>against<text:s/>all<text:s/>funding<text:s/>and<text:s/>the<text:s/>recovery<text:s/>rate<text:s/>of<text:s/>these<text:s/>overheads<text:s/>is<text:s/>good,<text:s/>approaching<text:s/>90%.<text:s/>As<text:s/>set<text:s/>out<text:s/>above,<text:s/>reviews<text:s/>have<text:s/>found<text:s/>a<text:s/>core<text:s/>overhead<text:s/>cost<text:s/>for<text:s/>research<text:s/>grant<text:s/>management<text:s/>of<text:s/>between<text:s/>10-20%<text:s/>with<text:s/>additional<text:s/>costs<text:s/>embedded<text:s/>within<text:s/>grants<text:s/>themselves.<text:s/>The<text:s/>cost<text:s/>of<text:s/>managing<text:s/>grants<text:s/>within<text:s/>CGIAR<text:s/>is<text:s/>broadly<text:s/>comparable<text:s/>with<text:s/>the<text:s/>costs<text:s/>levied<text:s/>through<text:s/>our<text:s/>bilateral<text:s/>grants,<text:s/>and<text:s/>if<text:s/>embedded<text:s/>costs<text:s/>are<text:s/>considered,<text:s/>then<text:s/>it<text:s/>is<text:s/>lower.</text:span></text:p>
                </text:list-item>
                <text:list-item>
                  <text:p text:style-name="P389"><text:span text:style-name="T389_1">The<text:s/>Cost<text:s/>Sharing<text:s/>Percentage<text:s/>(CSP)<text:s/>allows<text:s/>funders<text:s/>to<text:s/>equitably<text:s/>share<text:s/>the<text:s/>non-research<text:s/>cost<text:s/>burden<text:s/>(that<text:s/>is<text:s/>the<text:s/>cost<text:s/>associated<text:s/>with<text:s/>running<text:s/>the<text:s/>System<text:s/>Organisation).<text:s/>Currently<text:s/>the<text:s/>CSP<text:s/>is<text:s/>set<text:s/>at<text:s/>a<text:s/>rate<text:s/>of<text:s/>2%<text:s/>for<text:s/>all<text:s/>CGIAR<text:s/>funding<text:s/>representing<text:s/>good<text:s/>VFM.</text:span></text:p>
                </text:list-item>
                <text:list-item>
                  <text:p text:style-name="P390"><text:span text:style-name="T390_1">Science<text:s/>Management</text:span><text:span text:style-name="T390_2"><text:s/>costs<text:s/>have<text:s/>been<text:s/>reduced<text:s/>by<text:s/></text:span><text:span text:style-name="T390_3">52</text:span><text:span text:style-name="T390_4">%<text:s/>since<text:s/>2024<text:s/>-<text:s/>these<text:s/>represent<text:s/>administrative<text:s/>costs<text:s/>linked<text:s/>to<text:s/>the<text:s/>delivery<text:s/>of<text:s/>CGIAR<text:s/>programmes.</text:span></text:p>
                </text:list-item>
                <text:list-item>
                  <text:p text:style-name="P391"><text:span text:style-name="T391_1">Business<text:s/>Functions</text:span><text:span text:style-name="T391_2"><text:s/>costs<text:s/>reduced<text:s/>by<text:s/></text:span><text:span text:style-name="T391_3">25</text:span><text:span text:style-name="T391_4">%<text:s/>since<text:s/>2024<text:s/>–<text:s/>these<text:s/>encompass<text:s/>the<text:s/></text:span><text:span text:style-name="T391_5">Office<text:s/>of<text:s/>the<text:s/>Executive<text:s/>Managing<text:s/>Director<text:s/>(EMD),<text:s/>and<text:s/>Deputy<text:s/>EMD<text:s/>and<text:s/>associated<text:s/>teams<text:s/>including<text:s/>Business<text:s/>Operations<text:s/>and<text:s/>Finance,<text:s/>Communications<text:s/>and<text:s/>Advocacy,<text:s/>Donor<text:s/>Relations<text:s/>&amp;<text:s/>Business<text:s/>Development,<text:s/>Legal<text:s/>Affairs,<text:s/>Strategic<text:s/>Planning<text:s/>&amp;<text:s/>Risk,<text:s/>Gender<text:s/>Diversity<text:s/>and<text:s/>Inclusion,<text:s/>and<text:s/>People<text:s/>and<text:s/>Culture.</text:span></text:p>
                </text:list-item>
              </text:list>
            </table:table-cell>
          </table:table-row>
          <table:table-row table:style-name="Row36">
            <table:table-cell table:style-name="Cell120">
              <text:p text:style-name="P392"><text:span text:style-name="T392_1">Efficiency</text:span></text:p>
            </table:table-cell>
            <table:table-cell table:style-name="Cell121">
              <text:list text:style-name="LS2" xml:id="list45">
                <text:list-item>
                  <text:p text:style-name="P393"><text:bookmark-start text:name="_Hlk86246527"/><text:span text:style-name="T393_1">This<text:s/>programme<text:s/>provides<text:s/>around<text:s/>7%<text:s/>of<text:s/>all<text:s/>CGIAR<text:s/>funding<text:s/>(202</text:span><text:span text:style-name="T393_2">5</text:span><text:span text:style-name="T393_3">),<text:s/>and<text:s/>around<text:s/>11%<text:s/>of<text:s/>pooled<text:s/>funding,<text:s/>but<text:s/>we<text:s/>leverage<text:s/>our<text:s/>investment<text:s/>to<text:s/>directly<text:s/>influence<text:s/>the<text:s/>governance<text:s/>and<text:s/>management<text:s/>of<text:s/>CGIAR<text:s/>in<text:s/>line<text:s/>with<text:s/>FCDO’s<text:s/>multilateral<text:s/>reform<text:s/>agenda.<text:s/>The<text:s/>UK<text:s/>has<text:s/>been<text:s/>able<text:s/>to<text:s/>influence<text:s/>CGIAR<text:s/>in<text:s/>the<text:s/>past,<text:s/>to<text:s/>bring<text:s/>about<text:s/>significant<text:s/>restructuring<text:s/>and<text:s/>reform</text:span><text:span text:style-name="T393_4">,</text:span><text:span text:style-name="T393_5"><text:s/>and<text:s/>we<text:s/>retain<text:s/>a<text:s/>leading<text:s/>role<text:s/>in<text:s/>shaping<text:s/>the<text:s/>future<text:s/>direction<text:s/>of<text:s/>international<text:s/>agriculture<text:s/>R&amp;D,<text:s/>building<text:s/>UK<text:s/>leadership<text:s/>within<text:s/>CGIAR<text:s/>and<text:s/>strengthening<text:s/>links<text:s/>with<text:s/>UK<text:s/>organisations</text:span><text:bookmark-end text:name="_Hlk86246527"/><text:span text:style-name="T393_6">.</text:span></text:p>
                </text:list-item>
                <text:list-item>
                  <text:p text:style-name="P394"><text:span text:style-name="T394_1">Management<text:s/>and<text:s/>administrative<text:s/>costs<text:s/>are<text:s/>proportionately<text:s/>low.<text:s/></text:span><text:span text:style-name="T394_2">By<text:s/>using<text:s/></text:span><text:span text:style-name="T394_3">the<text:s/></text:span><text:span text:style-name="T394_4">CGIAR<text:s/>fund</text:span><text:span text:style-name="T394_5">,</text:span><text:span text:style-name="T394_6"><text:s/>we<text:s/>can<text:s/>limit<text:s/>our<text:s/>own<text:s/>management<text:s/>costs<text:s/>and<text:s/>target<text:s/>our<text:s/>technical<text:s/>inputs<text:s/>to<text:s/>driving<text:s/>the<text:s/>performance<text:s/>of<text:s/>CGIAR<text:s/>as<text:s/>whole,<text:s/>rather<text:s/>than<text:s/>managing<text:s/>small-scale,<text:s/>short-term<text:s/>grants.</text:span></text:p>
                </text:list-item>
                <text:list-item>
                  <text:p text:style-name="P395"><text:span text:style-name="T395_1">An<text:s/>independent<text:s/></text:span><text:span text:style-name="T395_2"><text:a xlink:type="simple" xlink:href="https://cgspace.cgiar.org/server/api/core/bitstreams/6ea397d7-b38d-41b5-994d-f5346573d8c8/content"><text:span text:style-name="T395_3">bibliometric<text:s/>analysis</text:span></text:a></text:span><text:span text:style-name="T395_4"><text:s/>of<text:s/>CGIAR<text:s/>publications<text:s/>from<text:s/></text:span><text:span text:style-name="T395_5">202</text:span><text:span text:style-name="T395_6">6</text:span><text:span text:style-name="T395_7"><text:s/>shows<text:s/>the<text:s/>CGIAR<text:s/>produces<text:s/>more<text:s/>high-quality<text:s/>peer-reviewed<text:s/>publications<text:s/>than<text:s/>other<text:s/>comparable<text:s/>organisations.</text:span></text:p>
                </text:list-item>
              </text:list>
            </table:table-cell>
          </table:table-row>
          <table:table-row table:style-name="Row37">
            <table:table-cell table:style-name="Cell122">
              <text:p text:style-name="P396"><text:span text:style-name="T396_1">Effectiveness</text:span></text:p>
            </table:table-cell>
            <table:table-cell table:style-name="Cell123">
              <text:list text:style-name="LS3" xml:id="list48">
                <text:list-item>
                  <text:p text:style-name="P397"><text:span text:style-name="T397_1">This<text:s/>programme<text:s/>is<text:s/>highly<text:s/>effective.<text:s/>Refer<text:s/>to<text:s/>Box<text:s/>2<text:s/></text:span><text:span text:style-name="T397_2">and</text:span><text:span text:style-name="T397_3"><text:s/>3<text:s/>for<text:s/>examples<text:s/>related<text:s/>to<text:s/>the<text:s/>Effectiveness<text:s/>criteria.</text:span></text:p>
                </text:list-item>
              </text:list>
            </table:table-cell>
          </table:table-row>
          <table:table-row table:style-name="Row38">
            <table:table-cell table:style-name="Cell124">
              <text:p text:style-name="P398"><text:span text:style-name="T398_1">Equity</text:span></text:p>
            </table:table-cell>
            <table:table-cell table:style-name="Cell125">
              <text:list text:style-name="LS4" xml:id="list49">
                <text:list-item>
                  <text:p text:style-name="P399"><text:span text:style-name="T399_1">This<text:s/>programme<text:s/>is<text:s/>compliant<text:s/>with<text:s/>the<text:s/>Gender<text:s/>Equality<text:s/>Act.<text:s/>Gender<text:s/>results<text:s/>are<text:s/>tracked<text:s/>as<text:s/>a<text:s/>key<text:s/>indicator<text:s/>under<text:s/>Output<text:s/>1</text:span><text:span text:style-name="T399_2"><text:s/>and<text:s/>is<text:s/>included<text:s/>in</text:span><text:span text:style-name="T399_3"><text:s/>one<text:s/>of<text:s/>the<text:s/>five<text:s/>impact<text:s/>areas</text:span><text:span text:style-name="T399_4">.<text:s/></text:span><text:span text:style-name="T399_5">T</text:span><text:span text:style-name="T399_6">he<text:s/>Gender<text:s/>Accelerator<text:s/></text:span><text:span text:style-name="T399_7">aims<text:s/>to<text:s/>strengthen<text:s/>gender<text:s/>outcomes</text:span><text:span text:style-name="T399_8"><text:s/>in<text:s/>the<text:s/>25-30<text:s/>portfolio.</text:span></text:p>
                </text:list-item>
                <text:list-item>
                  <text:p text:style-name="P400"><text:span text:style-name="T400_1">Of<text:s/>all<text:s/>CGIAR<text:s/></text:span><text:span text:style-name="T400_2">outcomes<text:s/>reported<text:s/>in<text:s/>2025,<text:s/>51<text:s/>percent<text:s/>related<text:s/>to<text:s/>gender<text:s/>equality</text:span><text:span text:style-name="T400_3"><text:s/>(9<text:s/>percent<text:s/>“principal”<text:s/>and<text:s/>42<text:s/>percent<text:s/>“significant”).<text:s/>Almost<text:s/>half<text:s/>of<text:s/>the<text:s/>reported<text:s/>outcomes<text:s/>on<text:s/>gender<text:s/>equality<text:s/>were<text:s/>innovation<text:s/>use<text:s/>results,<text:s/>including<text:s/>the<text:s/>application<text:s/>of<text:s/>gender-responsive<text:s/>agronomic<text:s/>practices,<text:s/>biocontrol<text:s/>agents,<text:s/>or<text:s/>advisory<text:s/>services,<text:s/>and<text:s/>some<text:s/>seed<text:s/>distributions.<text:s/></text:span></text:p>
                </text:list-item>
                <text:list-item>
                  <text:p text:style-name="P401"><text:span text:style-name="T401_1">CGIAR<text:s/>conducted<text:s/>an<text:s/>internal<text:s/></text:span><text:span text:style-name="T401_2">review</text:span><text:span text:style-name="T401_3"><text:s/>of<text:s/>the<text:s/>CGIAR<text:s/>research<text:s/>portfolio<text:s/>to</text:span><text:span text:style-name="T401_4"><text:s/>assess<text:s/></text:span><text:span text:style-name="T401_5">its<text:s/>contribution<text:s/>to<text:s/>the<text:s/></text:span><text:span text:style-name="T401_6"><text:a xlink:type="simple" xlink:href="https://www.oecd.org/en/data/dashboards/official-development-assistance-by-policy-objective.html"><text:span text:style-name="T401_7">OEC</text:span><text:span text:style-name="T401_8">D<text:s/>D</text:span><text:span text:style-name="T401_9">evelopment<text:s/>Assistance<text:s/>Committee<text:s/></text:span><text:span text:style-name="T401_10">policy<text:s/>markers</text:span></text:a></text:span><text:span text:style-name="T401_11">.</text:span><text:span text:style-name="T401_12"><text:s/></text:span><text:span text:style-name="T401_13">12<text:s/>of<text:s/>13<text:s/>Programs<text:s/>and<text:s/>Accelerators<text:s/>target<text:s/>Gender<text:s/>as<text:s/>Princip</text:span><text:span text:style-name="T401_14">al</text:span><text:span text:style-name="T401_15"><text:s/>or<text:s/>Significant</text:span><text:span text:style-name="T401_16">.<text:s/>The<text:s/>Gender<text:s/></text:span><text:span text:style-name="T401_17">Equality<text:s/>and<text:s/>Inclusion<text:s/>Accelerator</text:span><text:span text:style-name="T401_18"><text:s/></text:span><text:span text:style-name="T401_19">is<text:s/>the</text:span><text:span text:style-name="T401_20"><text:s/></text:span><text:span text:style-name="T401_21">only<text:s/></text:span><text:span text:style-name="T401_22">programme<text:s/>that<text:s/>includes</text:span><text:span text:style-name="T401_23"><text:s/>the<text:s/>Disability<text:s/>Inclusion<text:s/>marker</text:span><text:span text:style-name="T401_24"><text:s/>as<text:s/>a<text:s/></text:span><text:span text:style-name="T401_25">significant</text:span><text:span text:style-name="T401_26"><text:s/>objective</text:span><text:span text:style-name="T401_27">;<text:s/>however,<text:s/>it<text:s/>supports<text:s/></text:span><text:span text:style-name="T401_28">the<text:s/>wider<text:s/>portfolio,<text:s/>which<text:s/>includes<text:s/></text:span><text:span text:style-name="T401_29">many<text:s/>disability<text:s/>inclusive<text:s/>agriculture<text:s/>projects.</text:span><text:span text:style-name="T401_30"><text:s/></text:span><text:span text:style-name="T401_31">CGIAR</text:span><text:span text:style-name="T401_32"><text:s/></text:span><text:span text:style-name="T401_33">do<text:s/>not</text:span><text:span text:style-name="T401_34"><text:s/></text:span><text:span text:style-name="T401_35">monitor<text:s/></text:span><text:span text:style-name="T401_36">the<text:s/>portfolio’s<text:s/></text:span><text:span text:style-name="T401_37">delivery<text:s/>against<text:s/>the<text:s/>Disability<text:s/></text:span><text:span text:style-name="T401_38">Inclusion<text:s/></text:span><text:span text:style-name="T401_39">marker<text:s/></text:span><text:span text:style-name="T401_40">on<text:s/>an<text:s/>ongoing<text:s/>basis</text:span><text:span text:style-name="T401_41">,<text:s/>with<text:s/>this<text:s/>review<text:s/>being<text:s/>a<text:s/>one-</text:span><text:span text:style-name="T401_42">off<text:s/>exercise</text:span><text:span text:style-name="T401_43"><text:s/>–this<text:s/>is<text:s/>an<text:s/>area<text:s/>for<text:s/>further<text:s/></text:span><text:span text:style-name="T401_44">discussion<text:s/>in<text:s/>the<text:s/>coming<text:s/>year</text:span><text:span text:style-name="T401_45">.</text:span></text:p>
                </text:list-item>
              </text:list>
            </table:table-cell>
          </table:table-row>
          <table:table-row table:style-name="Row39">
            <table:table-cell table:style-name="Cell126">
              <text:p text:style-name="P402"><text:span text:style-name="T402_1">Cost-effectiveness</text:span></text:p>
            </table:table-cell>
            <table:table-cell table:style-name="Cell127">
              <text:list text:style-name="LS4" xml:id="list52">
                <text:list-item>
                  <text:p text:style-name="P403"><text:span text:style-name="T403_1">A<text:s/>new</text:span><text:span text:style-name="T403_2"><text:a xlink:type="simple" xlink:href="https://iaes.cgiar.org/spia/publications/estimating-returns-investment-select-cgiar-innovations"><text:span text:style-name="T403_3"><text:s/>study</text:span></text:a></text:span><text:span text:style-name="T403_4"><text:s/>from<text:s/></text:span><text:span text:style-name="T403_5">SPIA</text:span><text:span text:style-name="T403_6"><text:s/></text:span><text:span text:style-name="T403_7">estimated<text:s/>the<text:s/>returns<text:s/>on<text:s/>investment<text:s/>for<text:s/>four<text:s/>CGIAR<text:s/>innovations<text:s/></text:span><text:span text:style-name="T403_8">and</text:span><text:span text:style-name="T403_9"><text:s/></text:span><text:span text:style-name="T403_10">found<text:s/>positive<text:s/>returns<text:s/></text:span><text:span text:style-name="T403_11">across<text:s/></text:span><text:span text:style-name="T403_12">all<text:s/>four.<text:s/>Using<text:s/>constant<text:s/>2022<text:s/>USD<text:s/>and<text:s/>median<text:s/>ROI<text:s/>estimates,<text:s/>every<text:s/>US$1<text:s/>invested<text:s/>generated<text:s/>US$42.5<text:s/>for<text:s/>axial<text:s/>flow<text:s/>pumps<text:s/>in<text:s/>Bangladesh,<text:s/>US$7.6<text:s/>for<text:s/>drought-tolerant<text:s/>maize<text:s/>in<text:s/>Ethiopia,<text:s/>US$7.1<text:s/>for<text:s/>index-based<text:s/>livestock<text:s/>insurance<text:s/>in<text:s/>Kenya<text:s/>and<text:s/>Ethiopia,<text:s/>and<text:s/>US$1.5<text:s/>for<text:s/>flood-tolerant<text:s/>rice<text:s/>varieties<text:s/>in<text:s/>Bangladesh.</text:span></text:p>
                </text:list-item>
              </text:list>
            </table:table-cell>
          </table:table-row>
        </table:table>
        <text:p text:style-name="P404"/>
        <text:p text:style-name="P405"><text:span text:style-name="T405_1">Assessment<text:s/>of<text:s/>whether<text:s/>the<text:s/>programme<text:s/>continues<text:s/>to<text:s/>represent<text:s/>value<text:s/>for<text:s/>money</text:span></text:p>
        <text:p text:style-name="P406"/>
        <text:p text:style-name="P407"><text:span text:style-name="T407_1">The<text:s/>programme<text:s/>continues<text:s/>to<text:s/>generate<text:s/>compelling<text:s/>value<text:s/>for<text:s/>money<text:s/>evidence<text:s/>in<text:s/>support<text:s/>of<text:s/>sustained<text:s/>investment<text:s/>in<text:s/>the<text:s/>CGIAR<text:s/>research<text:s/>system.<text:s/>As<text:s/>set<text:s/>out<text:s/>in<text:s/>this<text:s/>review,<text:s/>CGIAR<text:s/>research<text:s/>delivers<text:s/>strong<text:s/>returns<text:s/>on<text:s/>investment,<text:s/>and<text:s/>the<text:s/>UK's<text:s/>seat<text:s/>on<text:s/>the<text:s/>Council<text:s/>provides<text:s/>significant<text:s/>strategic<text:s/>influence<text:s/>over<text:s/>CGIAR's<text:s/>overall<text:s/>direction<text:s/>—<text:s/>a<text:s/>level<text:s/>of<text:s/>leverage<text:s/>that<text:s/>is<text:s/>disproportionately<text:s/>high<text:s/>relative<text:s/>to<text:s/>the<text:s/>UK's<text:s/>modest<text:s/>financial<text:s/>contribution<text:s/>as<text:s/>a<text:s/>share<text:s/>of<text:s/>the<text:s/>total<text:s/>CGIAR<text:s/>budget.<text:s/>On<text:s/>this<text:s/>basis,<text:s/>we<text:s/>judge<text:s/>the<text:s/>value<text:s/>for<text:s/>money<text:s/>case<text:s/>originally<text:s/>set<text:s/>out<text:s/>in<text:s/>the<text:s/>Business<text:s/>Case<text:s/>to<text:s/>remain<text:s/>valid,<text:s/>and<text:s/>the<text:s/>programme<text:s/>continues<text:s/>to<text:s/>offer<text:s/>excellent<text:s/>value<text:s/>for<text:s/>money<text:s/>overall.</text:span></text:p>
        <text:p text:style-name="P408"/>
        <text:p text:style-name="P409"/>
        <text:p text:style-name="P410"><text:span text:style-name="T410_1">E</text:span><text:span text:style-name="T410_2">:<text:s/>RISK</text:span></text:p>
        <text:p text:style-name="P411"/>
        <text:p text:style-name="P412"><text:span text:style-name="T412_1">Overview<text:s/>of<text:s/></text:span><text:span text:style-name="T412_2">risk<text:s/>management</text:span><text:span text:style-name="T412_3"><text:s/></text:span></text:p>
        <text:p text:style-name="P413"/>
        <text:p text:style-name="P414"><text:span text:style-name="T414_1">This<text:s/>programme<text:s/>has<text:s/>a<text:s/>risk<text:s/></text:span><text:span text:style-name="T414_2">level<text:s/>of<text:s/></text:span><text:span text:style-name="T414_3">Moderate</text:span><text:span text:style-name="T414_4">,<text:s/>unchanged<text:s/>since<text:s/>the<text:s/>last<text:s/>Annual<text:s/>Review.</text:span></text:p>
        <text:p text:style-name="P415"/>
        <text:p text:style-name="P416"><text:span text:style-name="T416_1">CGIAR<text:s/>has<text:s/>a<text:s/>comprehensive</text:span><text:span text:style-name="T416_2"><text:s/></text:span><text:span text:style-name="T416_3"><text:a xlink:type="simple" xlink:href="https://cgspace.cgiar.org/server/api/core/bitstreams/c4aaa9e3-cad9-42b7-a3cc-d72447fa3418/content"><text:span text:style-name="T416_4">Risk<text:s/>Management<text:s/>Framework</text:span></text:a></text:span><text:span text:style-name="T416_5">,<text:s/></text:span><text:span text:style-name="T416_6">which<text:s/>outlines<text:s/>the<text:s/>system<text:s/>and<text:s/>principles<text:s/>for<text:s/>risk<text:s/>management<text:s/>within<text:s/>the<text:s/>CGIAR<text:s/>and<text:s/>its<text:s/>Centres.<text:s/>The<text:s/></text:span><text:span text:style-name="T416_7"><text:a xlink:type="simple" xlink:href="https://cgspace.cgiar.org/server/api/core/bitstreams/b7225326-c023-4419-9bc5-40b6ccb6201a/content"><text:span text:style-name="T416_8">Risk<text:s/>Appetite<text:s/>Statement</text:span></text:a></text:span><text:span text:style-name="T416_9"><text:s/>balances<text:s/>reputational<text:s/>and<text:s/>operational<text:s/>risks,<text:s/>with<text:s/>the<text:s/>need<text:s/>to<text:s/>drive<text:s/>transformative<text:s/>innovation<text:s/>through<text:s/>a<text:s/>balanced<text:s/>portfolio<text:s/>of<text:s/>research<text:s/>and<text:s/>development<text:s/>and<text:s/>which<text:s/>allows<text:s/>for<text:s/>both<text:s/>high<text:s/>and<text:s/>low<text:s/>risk<text:s/>R&amp;</text:span><text:span text:style-name="T416_10">D<text:s/>–<text:s/>this<text:s/>is<text:s/>broadly<text:s/>aligned<text:s/>with<text:s/>FCDO</text:span><text:span text:style-name="T416_11">’s<text:s/>risk<text:s/>appetite.</text:span><text:span text:style-name="T416_12"><text:s/></text:span><text:span text:style-name="T416_13">Ea</text:span><text:span text:style-name="T416_14">ch<text:s/>CGIAR<text:s/></text:span><text:span text:style-name="T416_15">C</text:span><text:span text:style-name="T416_16">entre<text:s/>has<text:s/>risk<text:s/>frameworks<text:s/>appropriate<text:s/>for<text:s/>their<text:s/>contexts</text:span><text:span text:style-name="T416_17">,<text:s/>with<text:s/></text:span><text:span text:style-name="T416_18">risks<text:s/>specific<text:s/>to<text:s/>each<text:s/>Centre<text:s/>held</text:span><text:span text:style-name="T416_19"><text:s/>and<text:s/>managed</text:span><text:span text:style-name="T416_20"><text:s/>at<text:s/></text:span><text:span text:style-name="T416_21">Centre<text:s/></text:span><text:span text:style-name="T416_22">level.</text:span></text:p>
        <text:p text:style-name="P417"/>
        <text:p text:style-name="P418"><text:span text:style-name="T418_1">Previous<text:s/>reviews<text:s/>have<text:s/></text:span><text:span text:style-name="T418_2">noted</text:span><text:span text:style-name="T418_3"><text:s/></text:span><text:span text:style-name="T418_4">issues<text:s/>with<text:s/>CGIAR’s<text:s/></text:span><text:span text:style-name="T418_5">approach<text:s/>to<text:s/>handling<text:s/>cases<text:s/>of<text:s/></text:span><text:span text:style-name="T418_6">financial<text:s/>irregularity,<text:s/>fraud,<text:s/>safeguarding,<text:s/>and<text:s/>staff<text:s/>conduct</text:span><text:span text:style-name="T418_7"><text:s/></text:span><text:span text:style-name="T418_8">–<text:s/>namely<text:s/>that<text:s/>cases<text:s/>at<text:s/>Centre<text:s/>level<text:s/>may</text:span><text:span text:style-name="T418_9"><text:s/>not<text:s/></text:span><text:span text:style-name="T418_10">be<text:s/></text:span><text:span text:style-name="T418_11">escalated<text:s/>appropriatel</text:span><text:span text:style-name="T418_12">y<text:s/>due<text:s/>to<text:s/>a<text:s/>varying<text:s/>and<text:s/>fragmented<text:s/>approach<text:s/>to<text:s/>reporting</text:span><text:span text:style-name="T418_13"><text:s/>across<text:s/>the<text:s/>Centres.<text:s/></text:span><text:span text:style-name="T418_14">The<text:s/></text:span><text:span text:style-name="T418_15">newly<text:s/>established</text:span><text:span text:style-name="T418_16"><text:s/></text:span><text:span text:style-name="T418_17"><text:a xlink:type="simple" xlink:href="https://cgspace.cgiar.org/server/api/core/bitstreams/4bc3e93a-9cec-48a1-a3c5-748e46da61be/content"><text:span text:style-name="T418_18">Escalation<text:s/>Framework</text:span></text:a></text:span><text:span text:style-name="T418_19">,<text:s/></text:span><text:span text:style-name="T418_20">approved<text:s/>in</text:span><text:span text:style-name="T418_21"><text:s/>December</text:span><text:span text:style-name="T418_22"><text:s/>2025,</text:span><text:span text:style-name="T418_23"><text:s/>seeks<text:s/>to<text:s/>address<text:s/>this<text:s/>issue<text:s/>by<text:s/></text:span><text:span text:style-name="T418_24">developing</text:span><text:span text:style-name="T418_25"><text:s/></text:span><text:span text:style-name="T418_26">a<text:s/>shared<text:s/></text:span><text:span text:style-name="T418_27">approach</text:span><text:span text:style-name="T418_28"><text:s/>to<text:s/></text:span><text:span text:style-name="T418_29">handling<text:s/>such<text:s/>cases.</text:span><text:span text:style-name="T418_30"><text:s/>Implementation<text:s/>is<text:s/>underway</text:span><text:span text:style-name="T418_31">,<text:s/>and<text:s/></text:span><text:span text:style-name="T418_32">an</text:span><text:span text:style-name="T418_33"><text:s/>update</text:span><text:span text:style-name="T418_34"><text:s/>is</text:span><text:span text:style-name="T418_35"><text:s/>due<text:s/>in<text:s/>October<text:s/>2026</text:span><text:span text:style-name="T418_36">.</text:span></text:p>
        <text:p text:style-name="P419"/>
        <text:p text:style-name="P420"><text:span text:style-name="T420_1">Changes<text:s/>to<text:s/>risk<text:s/></text:span><text:span text:style-name="T420_2">exposure/levels<text:s/>over<text:s/>review<text:s/>period</text:span></text:p>
        <text:p text:style-name="P421"/>
        <text:p text:style-name="P422"><text:span text:style-name="T422_1">Over<text:s/>the<text:s/>past<text:s/>year,<text:s/>CGIAR<text:s/>has<text:s/>faced<text:s/>increasing<text:s/>external<text:s/>risk<text:s/>pressures—driven<text:s/>by<text:s/>funding<text:s/>volatility,<text:s/>geopolitical<text:s/>instability,<text:s/>climate<text:s/>shocks,<text:s/>and<text:s/>heightened<text:s/>policy<text:s/>sensitivity—while<text:s/>internal<text:s/>delivery<text:s/>and<text:s/>governance<text:s/>risks<text:s/>have<text:s/>stabilised<text:s/>as<text:s/>programmes<text:s/>matured.<text:s/></text:span></text:p>
        <text:p text:style-name="P423"/>
        <text:p text:style-name="P424"><text:span text:style-name="T424_1">Delivery<text:s/>has<text:s/>broadly<text:s/>remained<text:s/>within<text:s/>risk<text:s/>appetite,<text:s/>but<text:s/>under<text:s/>sustained<text:s/>pressure.<text:s/>Key<text:s/>constraints<text:s/>include<text:s/>funding<text:s/>limitations,<text:s/>geopolitical<text:s/>access<text:s/>issues,<text:s/>and<text:s/>gaps<text:s/>in<text:s/>specialised<text:s/>capabilities<text:s/>(e.g.<text:s/>MELIA,<text:s/>scaling,<text:s/>digital,<text:s/>gender),<text:s/>which<text:s/>have<text:s/>slowed<text:s/>progress<text:s/>and<text:s/>extended<text:s/>timelines<text:s/>for<text:s/>uptake<text:s/>and<text:s/>impact.</text:span></text:p>
        <text:p text:style-name="P425"/>
        <text:p text:style-name="P426"><text:span text:style-name="T426_1">Risk<text:s/>management<text:s/>has<text:s/>become<text:s/>more<text:s/>proactive<text:s/>and<text:s/>integrated<text:s/>into<text:s/>planning<text:s/>and<text:s/>decision-making,<text:s/>supported<text:s/>by<text:s/>a<text:s/>full<text:s/>year<text:s/>of<text:s/>operating<text:s/>under<text:s/>the<text:s/>new<text:s/></text:span><text:span text:style-name="T426_2">portfolio</text:span><text:span text:style-name="T426_3">.<text:s/></text:span><text:span text:style-name="T426_4">CGIAR<text:s/>has<text:s/>strengthened<text:s/>adaptive<text:s/>management,<text:s/>reprioritised<text:s/>portfolios,</text:span><text:span text:style-name="T426_5"><text:s/>initiated<text:s/>efforts<text:s/>to</text:span><text:span text:style-name="T426_6"><text:s/>diversif</text:span><text:span text:style-name="T426_7">y</text:span><text:span text:style-name="T426_8"><text:s/>funding<text:s/>and<text:s/>partnerships,<text:s/>and<text:s/>improved<text:s/>scenario<text:s/>planning.</text:span><text:span text:style-name="T426_9"><text:s/></text:span><text:span text:style-name="T426_10">Looking<text:s/>ahead,<text:s/>further<text:s/>progress<text:s/></text:span><text:span text:style-name="T426_11">will<text:s/>require<text:s/>earlier<text:s/>prioritisation<text:s/>under<text:s/>constrained<text:s/>resources,<text:s/>stronger<text:s/>protection<text:s/>of<text:s/>critical<text:s/>capabilities,<text:s/>clearer<text:s/>alignment<text:s/>between<text:s/>ambition<text:s/>and<text:s/>capacity,<text:s/>and<text:s/>explicit<text:s/>choices<text:s/>on<text:s/>what<text:s/>not<text:s/>to<text:s/>pursue<text:s/>to<text:s/>stay<text:s/>within<text:s/>risk<text:s/>appetite.</text:span></text:p>
        <text:p text:style-name="P427"/>
        <text:p text:style-name="P428"/>
        <text:p text:style-name="P429"><text:span text:style-name="T429_1">F:<text:s/>PROGRAMME<text:s/>MANAGEMENT:<text:s/></text:span><text:bookmark-start text:name="_Hlk21353049"/><text:span text:style-name="T429_2">DELIVERY,<text:s/>COMMERCIAL<text:s/>&amp;<text:s/>FINANCIAL<text:s/>PERFORMANCE</text:span><text:bookmark-end text:name="_Hlk21353049"/></text:p>
        <text:p text:style-name="P430"/>
        <text:p text:style-name="P431"><text:span text:style-name="T431_1">Summarise<text:s/>the<text:s/>performance<text:s/>of<text:s/>partners<text:s/>and<text:s/>FCDO,<text:s/>notably<text:s/>on<text:s/>commercial<text:s/>and<text:s/>financial<text:s/>issues.</text:span></text:p>
        <text:p text:style-name="P432"/>
        <text:p text:style-name="P433"><text:span text:style-name="T433_1">The<text:s/>programme<text:s/>is<text:s/>on<text:s/>track<text:s/>and<text:s/>achieving<text:s/>its<text:s/>milestones<text:s/>across<text:s/>each<text:s/>output.<text:s/>FCDO<text:s/>contributed<text:s/>£</text:span><text:span text:style-name="T433_2">2</text:span><text:span text:style-name="T433_3">0</text:span><text:span text:style-name="T433_4">,</text:span><text:span text:style-name="T433_5">2</text:span><text:span text:style-name="T433_6">00,000</text:span><text:span text:style-name="T433_7"><text:s/>to<text:s/></text:span><text:span text:style-name="T433_8">2025<text:s/>portfolio<text:s/>activities</text:span><text:span text:style-name="T433_9"><text:s/>via<text:s/>Window<text:s/>1<text:s/>(Designated)<text:s/>funding.</text:span></text:p>
        <text:p text:style-name="P434"/>
        <text:p text:style-name="P435"><text:span text:style-name="T435_1">All<text:s/>FCDO<text:s/>contributions<text:s/>were<text:s/>channelled<text:s/>into<text:s/>the<text:s/>CGIAR<text:s/>Research<text:s/></text:span><text:span text:style-name="T435_2">Programmes</text:span><text:span text:style-name="T435_3"><text:s/>and<text:s/></text:span><text:span text:style-name="T435_4">Accelerators</text:span><text:span text:style-name="T435_5"><text:s/></text:span><text:span text:style-name="T435_6">judged<text:s/>to<text:s/>be<text:s/>the<text:s/>strongest<text:s/>performers<text:s/>and<text:s/>the<text:s/>most<text:s/>closely<text:s/>aligned<text:s/>with<text:s/>UK<text:s/>and<text:s/>FCDO<text:s/>priorities,<text:s/>in<text:s/>line<text:s/>with<text:s/>a<text:s/>pre-agreed<text:s/>allocation<text:s/>methodology.<text:s/>This<text:s/>methodology<text:s/>draws<text:s/>on<text:s/>an<text:s/>internal<text:s/>scoring<text:s/>approach<text:s/>that<text:s/>weighs<text:s/>relevance,<text:s/>delivery<text:s/>performance,<text:s/>and<text:s/>the<text:s/>funding<text:s/>gap<text:s/>against<text:s/>each<text:s/></text:span><text:span text:style-name="T435_7">Programme</text:span><text:span text:style-name="T435_8"><text:s/>or<text:s/>Platform's<text:s/>approved<text:s/>annual<text:s/>budget.<text:s/>Allocations<text:s/>also<text:s/>incorporate<text:s/>a<text:s/>2%<text:s/>cost-sharing<text:s/>contribution<text:s/>towards</text:span><text:span text:style-name="T435_9"><text:s/>the</text:span><text:span text:style-name="T435_10"><text:s/>CGIAR<text:s/>System,<text:s/>together<text:s/>with<text:s/>an<text:s/>indirect<text:s/>cost<text:s/>recovery<text:s/></text:span><text:span text:style-name="T435_11">rate</text:span><text:span text:style-name="T435_12"><text:s/>to<text:s/>meet<text:s/>the<text:s/>overhead<text:s/>costs<text:s/>of<text:s/>the<text:s/>individual<text:s/>research<text:s/>centres.</text:span></text:p>
        <text:p text:style-name="P436"/>
        <text:p text:style-name="P437"><text:span text:style-name="T437_1">This<text:s/>programme<text:s/>also<text:s/>funds<text:s/>several<text:s/>projects<text:s/></text:span><text:span text:style-name="T437_2">outside</text:span><text:span text:style-name="T437_3"><text:s/>the<text:s/></text:span><text:span text:style-name="T437_4">2025-2030<text:s/>Science<text:s/>Portfolio</text:span><text:span text:style-name="T437_5">:</text:span></text:p>
        <text:p text:style-name="P438"/>
        <text:list text:style-name="LS13" xml:id="list53">
          <text:list-item>
            <text:p text:style-name="P439"><text:span text:style-name="T439_1">ASEAN<text:s/>Innovate<text:s/>for<text:s/>Food<text:s/>Regional<text:s/>Program<text:s/>with<text:s/>the<text:s/>International<text:s/>Rice<text:s/>Research<text:s/>Institute<text:s/>(IRRI):<text:s/>£</text:span><text:span text:style-name="T439_2">495,000</text:span><text:span text:style-name="T439_3"><text:s/>in<text:s/>202</text:span><text:span text:style-name="T439_4">5/26</text:span><text:span text:style-name="T439_5"><text:s/>(final<text:s/>payment,<text:s/>project<text:s/>ended<text:s/>March<text:s/>2026)</text:span></text:p>
          </text:list-item>
          <text:list-item>
            <text:p text:style-name="P440"><text:span text:style-name="T440_1">Accelerating<text:s/>Crop<text:s/>Improvement<text:s/>Through<text:s/>Genome<text:s/>Editing<text:s/>project<text:s/>with<text:s/>IRRI:<text:s/>£666,666<text:s/>in<text:s/>202</text:span><text:span text:style-name="T440_2">5</text:span><text:span text:style-name="T440_3">/</text:span><text:span text:style-name="T440_4">26</text:span><text:span text:style-name="T440_5"><text:s/>(final<text:s/>payment,<text:s/>project<text:s/>ended<text:s/>March<text:s/>2026)</text:span></text:p>
          </text:list-item>
          <text:list-item>
            <text:p text:style-name="P441"><text:span text:style-name="T441_1">IFPRI<text:s/>Policy<text:s/>Advice<text:s/>&amp;<text:s/>Learning<text:s/>Seminars:<text:s/>£</text:span><text:span text:style-name="T441_2">12</text:span><text:span text:style-name="T441_3">6,975</text:span><text:span text:style-name="T441_4"><text:s/>in<text:s/>202</text:span><text:span text:style-name="T441_5">5/26</text:span></text:p>
          </text:list-item>
          <text:list-item>
            <text:p text:style-name="P442"><text:span text:style-name="T442_1">IFPRI<text:s/>-<text:s/>Country<text:s/>Office<text:s/>Food<text:s/>Security<text:s/>Advice<text:s/>&amp;<text:s/>Analysis</text:span><text:span text:style-name="T442_2">:<text:s/>£350,000</text:span><draw:frame svg:x="0cm" svg:y="0cm" svg:width="0.132cm" svg:height="0.265cm" draw:style-name="FR6" text:anchor-type="as-char" draw:z-index="0"><draw:image xlink:href="Pictures/image1.png" xlink:type="simple" xlink:show="embed" xlink:actuate="onLoad"/></draw:frame><text:span text:style-name="T442_3">in<text:s/>2025/26</text:span></text:p>
          </text:list-item>
        </text:list>
        <text:p text:style-name="P443"><text:span text:style-name="T443_1">Additionally,</text:span><text:span text:style-name="T443_2"><text:s/>in<text:s/>the<text:s/>review<text:s/>period</text:span><text:span text:style-name="T443_3"><text:s/>the<text:s/>programme<text:s/>budget<text:s/>fund</text:span><text:span text:style-name="T443_4">ed</text:span><text:span text:style-name="T443_5">:</text:span></text:p>
        <text:p text:style-name="P444"/>
        <text:list text:style-name="LS14" xml:id="list57">
          <text:list-item>
            <text:p text:style-name="P445"><text:span text:style-name="T445_1">Programme<text:s/>funded<text:s/>post<text:s/>to<text:s/>strengthen<text:s/>technical<text:s/>support<text:s/>for<text:s/>FCDO<text:s/>Posts,<text:s/>ongoing.</text:span></text:p>
          </text:list-item>
          <text:list-item>
            <text:p text:style-name="P446"><text:span text:style-name="T446_1">The<text:s/>secondment<text:s/>of<text:s/>an<text:s/>FCDO<text:s/>Adviser<text:s/>into<text:s/>the<text:s/>CGIAR<text:s/>System<text:s/>Offic</text:span><text:span text:style-name="T446_2">e<text:s/>–<text:s/>secondment<text:s/></text:span><text:span text:style-name="T446_3">end</text:span><text:span text:style-name="T446_4">ed</text:span><text:span text:style-name="T446_5"><text:s/>December<text:s/>2025.</text:span></text:p>
          </text:list-item>
        </text:list>
        <text:p text:style-name="P447"><text:span text:style-name="T447_1">Overview<text:s/>of<text:s/>CGIAR<text:s/>finances</text:span></text:p>
        <text:p text:style-name="P448"/>
        <text:p text:style-name="P449"><text:span text:style-name="T449_1">The<text:s/>overview<text:s/>of<text:s/>CGIAR<text:s/>System<text:s/>financing<text:s/>illustrated<text:s/>below<text:s/>is<text:s/></text:span><text:span text:style-name="T449_2">based<text:s/>on<text:s/>provisional<text:s/>figures<text:s/>provided<text:s/>by<text:s/>CGIAR;<text:s/>2025<text:s/></text:span><text:span text:style-name="T449_3">data<text:s/>is</text:span><text:span text:style-name="T449_4"><text:s/>still<text:s/>to<text:s/>b</text:span><text:span text:style-name="T449_5">e<text:s/>finalised<text:s/>across<text:s/>the<text:s/>Centres</text:span><text:span text:style-name="T449_6">.</text:span><text:span text:style-name="T449_7"><text:s/>In<text:s/>202</text:span><text:span text:style-name="T449_8">5</text:span><text:span text:style-name="T449_9">,<text:s/>CGIAR<text:s/>received<text:s/>revenue<text:s/>of<text:s/>US<text:s/>$</text:span><text:span text:style-name="T449_10">88</text:span><text:span text:style-name="T449_11">9</text:span><text:span text:style-name="T449_12"><text:s/>million,<text:s/></text:span><text:span text:style-name="T449_13">down<text:s/>from<text:s/></text:span><text:span text:style-name="T449_14">$1.05<text:s/></text:span><text:span text:style-name="T449_15">billion</text:span><text:span text:style-name="T449_16"><text:s/>in<text:s/>2024<text:s/>(</text:span><text:span text:style-name="T449_17">-</text:span><text:span text:style-name="T449_18">15</text:span><text:span text:style-name="T449_19">%).</text:span><text:span text:style-name="T449_20"><text:s/>Figure<text:s/>1<text:s/>shows<text:s/>a<text:s/>comparison<text:s/>of<text:s/>202</text:span><text:span text:style-name="T449_21">5</text:span><text:span text:style-name="T449_22"><text:s/></text:span><text:span text:style-name="T449_23">funding<text:s/>to<text:s/>2024</text:span><text:span text:style-name="T449_24">,<text:s/>broken<text:s/>down<text:s/>by<text:s/>funding<text:s/>mechanism.<text:s/></text:span></text:p>
        <text:p text:style-name="P450"/>
        <text:p text:style-name="P451"><text:span text:style-name="T451_1">Figure<text:s/>2<text:s/>shows<text:s/>trend<text:s/>analysis<text:s/>of<text:s/>historic<text:s/>CGIAR<text:s/>funding<text:s/>levels<text:s/>since<text:s/></text:span><text:span text:style-name="T451_2">2012.</text:span><text:span text:style-name="T451_3"><text:s/></text:span><text:span text:style-name="T451_4">CGIAR<text:s/>faces<text:s/>a<text:s/>more<text:s/>constrained<text:s/>funding<text:s/>environment<text:s/>in<text:s/>the<text:s/></text:span><text:span text:style-name="T451_5">short-to-medium<text:s/>term</text:span><text:span text:style-name="T451_6"><text:s/>as<text:s/>donors<text:s/></text:span><text:span text:style-name="T451_7">reduce<text:s/>commitments;<text:s/>the<text:s/>CGIAR<text:s/>is<text:s/></text:span><text:span text:style-name="T451_8">prioritising<text:s/></text:span><text:span text:style-name="T451_9">its<text:s/>programming<text:s/>based<text:s/>on<text:s/>this<text:s/>new<text:s/></text:span><text:span text:style-name="T451_10">reality</text:span><text:span text:style-name="T451_11">.</text:span></text:p>
        <text:p text:style-name="P452"/>
        <text:p text:style-name="P453"><text:span text:style-name="T453_1">Expenses<text:s/></text:span><text:span text:style-name="T453_2">in<text:s/>2025<text:s/>totalled<text:s/>$902<text:s/>million,<text:s/>resulting<text:s/>in<text:s/>a<text:s/>net<text:s/>deficit<text:s/>of<text:s/></text:span><text:span text:style-name="T453_3">-$13.67<text:s/>million.</text:span><text:span text:style-name="T453_4"><text:s/>Expenses<text:s/></text:span><text:span text:style-name="T453_5">decreased</text:span><text:span text:style-name="T453_6"><text:s/>by</text:span><text:span text:style-name="T453_7"><text:s/>13.6%,<text:s/>broadly<text:s/>in<text:s/>line<text:s/>with<text:s/>the<text:s/>15%<text:s/>decrease<text:s/>in<text:s/>revenue.</text:span><text:span text:style-name="T453_8"><text:s/></text:span><text:span text:style-name="T453_9">Figure<text:s/>3</text:span><text:span text:style-name="T453_10"><text:s/>shows<text:s/>a<text:s/>comparison<text:s/>of<text:s/>expenses<text:s/>by<text:s/></text:span><text:span text:style-name="T453_11">category;</text:span><text:span text:style-name="T453_12"><text:s/>the<text:s/></text:span><text:span text:style-name="T453_13">overhead<text:s/>percentage<text:s/></text:span><text:span text:style-name="T453_14">has<text:s/>remained</text:span><text:span text:style-name="T453_15"><text:s/>around<text:s/>the<text:s/>same<text:s/>level<text:s/>of<text:s/>18</text:span><text:span text:style-name="T453_16"><text:s/>to<text:s/></text:span><text:span text:style-name="T453_17">19%<text:s/>throughout<text:s/>this<text:s/>programme</text:span><text:span text:style-name="T453_18">.</text:span></text:p>
        <text:p text:style-name="P454"/>
        <text:p text:style-name="P455"/>
        <text:p text:style-name="P456"/>
        <text:p text:style-name="P457"/>
        <text:p text:style-name="P458"/>
        <text:p text:style-name="P459"><text:span text:style-name="T459_1">Figure<text:s/>1.<text:s/></text:span><text:span text:style-name="T459_2">CGIAR<text:s/>revenue<text:s/>by<text:s/>source<text:s/>of<text:s/>funding,<text:s/>2025<text:s/>and<text:s/>2024</text:span></text:p>
        <text:p text:style-name="P460"/>
        <text:p text:style-name="P461"><draw:frame svg:x="0cm" svg:y="0cm" svg:width="7.62cm" svg:height="6.562cm" draw:style-name="FR7" text:anchor-type="as-char" draw:z-index="0"><draw:image xlink:href="Pictures/image2.png" xlink:type="simple" xlink:show="embed" xlink:actuate="onLoad"/></draw:frame><text:span text:style-name="T461_1"><text:s/></text:span><draw:frame svg:x="0cm" svg:y="0cm" svg:width="7.673cm" svg:height="6.509cm" draw:style-name="FR8" text:anchor-type="as-char" draw:z-index="0"><draw:image xlink:href="Pictures/image3.png" xlink:type="simple" xlink:show="embed" xlink:actuate="onLoad"/></draw:frame></text:p>
        <text:p text:style-name="P462"/>
        <text:p text:style-name="P463"><text:span text:style-name="T463_1">Figure<text:s/>2.<text:s/>CGIAR<text:s/>System<text:s/>revenu</text:span><text:span text:style-name="T463_2">e</text:span><text:span text:style-name="T463_3">,<text:s/>20</text:span><text:span text:style-name="T463_4">12</text:span><text:span text:style-name="T463_5">–202</text:span><text:span text:style-name="T463_6">5</text:span></text:p>
        <text:p text:style-name="P464"/>
        <text:p text:style-name="P465"><draw:frame svg:x="0cm" svg:y="0cm" svg:width="15.399cm" svg:height="6.139cm" draw:style-name="FR9" text:anchor-type="as-char" draw:z-index="0"><draw:image xlink:href="Pictures/image4.png" xlink:type="simple" xlink:show="embed" xlink:actuate="onLoad"/></draw:frame></text:p>
        <text:p text:style-name="P466"/>
        <text:p text:style-name="P467"><text:span text:style-name="T467_1">Figure<text:s/>3.<text:s/></text:span><text:span text:style-name="T467_2">CGIAR<text:s/>e</text:span><text:span text:style-name="T467_3">xpenditure<text:s/>by<text:s/>category</text:span></text:p>
        <text:p text:style-name="P468"/>
        <text:p text:style-name="P469"><draw:frame svg:x="0cm" svg:y="0cm" svg:width="7.726cm" svg:height="6.457cm" draw:style-name="FR10" text:anchor-type="as-char" draw:z-index="0"><draw:image xlink:href="Pictures/image5.png" xlink:type="simple" xlink:show="embed" xlink:actuate="onLoad"/></draw:frame><draw:frame svg:x="0cm" svg:y="0cm" svg:width="7.62cm" svg:height="6.456cm" draw:style-name="FR11" text:anchor-type="as-char" draw:z-index="0"><draw:image xlink:href="Pictures/image6.png" xlink:type="simple" xlink:show="embed" xlink:actuate="onLoad"/></draw:frame></text:p>
        <text:p text:style-name="P470"/>
        <text:p text:style-name="P471"/>
        <text:p text:style-name="P472"/>
        <text:p text:style-name="P473"/>
        <text:p text:style-name="P474"/>
        <text:p text:style-name="P475"/>
        <text:p text:style-name="P476"/>
        <text:p text:style-name="P477"><text:span text:style-name="T477_1">Overview<text:s/>of<text:s/>UK-CGIAR<text:s/>Centre<text:s/>finances</text:span></text:p>
        <text:p text:style-name="P478"/>
        <text:p text:style-name="P479"><text:span text:style-name="T479_1">FCDO<text:s/>commissions<text:s/>CABI<text:s/>to<text:s/>host<text:s/>and<text:s/>operate<text:s/>the<text:s/>Secretariat<text:s/>of<text:s/>the<text:s/>UK–CGIAR<text:s/>Centre.<text:s/>Secretariat<text:s/>funding<text:s/>is<text:s/>non-ODA,<text:s/>totalling<text:s/>approximately<text:s/>£650,000<text:s/>per<text:s/>financial<text:s/>yea</text:span><text:span text:style-name="T479_2">r<text:s/>–<text:s/>this<text:s/>funding<text:s/>has<text:s/>previously<text:s/>been<text:s/></text:span><text:span text:style-name="T479_3">disbursed<text:s/>through<text:s/>a<text:s/>separate<text:s/>programme<text:s/>(301601)</text:span><text:span text:style-name="T479_4">,</text:span><text:span text:style-name="T479_5"><text:s/>but<text:s/></text:span><text:span text:style-name="T479_6">it</text:span><text:span text:style-name="T479_7"><text:s/>is<text:s/>managed<text:s/>and<text:s/>reported<text:s/>under<text:s/>this<text:s/>programme</text:span><text:span text:style-name="T479_8">.<text:s/>From<text:s/>FY26/27</text:span><text:span text:style-name="T479_9">,</text:span><text:span text:style-name="T479_10"><text:s/>the<text:s/>non-ODA<text:s/></text:span><text:span text:style-name="T479_11">spend<text:s/>will<text:s/>be<text:s/>disbursed<text:s/>through<text:s/>this<text:s/>programme.</text:span></text:p>
        <text:p text:style-name="P480"/>
        <text:p text:style-name="P481"><text:span text:style-name="T481_1">2025/26<text:s/>was<text:s/>the<text:s/>final<text:s/>year<text:s/>of<text:s/>the<text:s/>Centre’s<text:s/>Round<text:s/>1<text:s/>projects<text:s/>(refer<text:s/>to<text:s/>Output<text:s/>3<text:s/>for<text:s/>project<text:s/>details)</text:span><text:span text:style-name="T481_2">.<text:s/>Funding<text:s/>has<text:s/>been<text:s/>fully<text:s/>disbursed<text:s/>for<text:s/>these<text:s/>projects,<text:s/>with<text:s/></text:span><text:span text:style-name="T481_3">£2.25m<text:s/>paid<text:s/>in<text:s/>25/26,<text:s/>and<text:s/>£6.1m<text:s/>overall<text:s/>over<text:s/>the<text:s/>three<text:s/>years</text:span><text:span text:style-name="T481_4"><text:s/>of<text:s/>the<text:s/>projects.</text:span></text:p>
        <text:p text:style-name="P482"/>
        <text:p text:style-name="P483"><text:span text:style-name="T483_1">This<text:s/>was<text:s/>also<text:s/>the<text:s/>first<text:s/>year<text:s/>of<text:s/>the<text:s/>Centre’s<text:s/>Round<text:s/>2<text:s/>projects,<text:s/></text:span><text:span text:style-name="T483_2">which<text:s/>are<text:s/>being<text:s/>co-funded<text:s/>by<text:s/>BBSRC.<text:s/>£644k<text:s/>was<text:s/>paid<text:s/></text:span><text:span text:style-name="T483_3">in<text:s/>25/26,<text:s/>with<text:s/>another<text:s/>£1.13m<text:s/>forecast<text:s/>across<text:s/>the<text:s/>remaining<text:s/>two<text:s/>years<text:s/>of<text:s/>the<text:s/>projects.</text:span></text:p>
        <text:p text:style-name="P484"/>
        <text:p text:style-name="P485"><text:span text:style-name="T485_1">As<text:s/>Secretariat<text:s/>for<text:s/>the<text:s/>Centre,<text:s/>CABI<text:s/>oversees<text:s/>the<text:s/>budget<text:s/>management<text:s/>of<text:s/>the<text:s/>projects</text:span><text:span text:style-name="T485_2">.<text:s/></text:span><text:span text:style-name="T485_3">S</text:span><text:span text:style-name="T485_4">pend<text:s/>so<text:s/>far<text:s/>has<text:s/>been<text:s/>in<text:s/>line<text:s/>with<text:s/>forecasts</text:span><text:span text:style-name="T485_5">,<text:s/>with<text:s/>no<text:s/>significant<text:s/>under<text:s/>or<text:s/>over-spending<text:s/>reported.</text:span></text:p>
        <text:p text:style-name="P486"/>
        <text:p text:style-name="P487"><text:span text:style-name="T487_1">Due<text:s/>Diligence<text:s/>Assessment<text:s/>and<text:s/>Recommendations</text:span></text:p>
        <text:p text:style-name="P488"/>
        <text:p text:style-name="P489"><text:span text:style-name="T489_1">The<text:s/>programme<text:s/>team<text:s/>carried<text:s/>out<text:s/>a<text:s/></text:span><text:span text:style-name="T489_2">Due<text:s/>Diligence<text:s/>Assessment<text:s/>of<text:s/>the<text:s/>CGIAR<text:s/>in<text:s/>late<text:s/>2025</text:span><text:span text:style-name="T489_3">,<text:s/>which<text:s/>assessed<text:s/></text:span><text:span text:style-name="T489_4">whether<text:s/></text:span><text:span text:style-name="T489_5">CGIAR<text:s/>has<text:s/>the<text:s/></text:span><text:span text:style-name="T489_6">technical<text:s/>capability,<text:s/>capacity,<text:s/>and<text:s/>financial<text:s/>stability<text:s/>to<text:s/>deliver<text:s/>our<text:s/>programmes<text:s/>effectively<text:s/>and<text:s/>efficiently</text:span><text:span text:style-name="T489_7">.<text:s/></text:span><text:span text:style-name="T489_8">The<text:s/>assessment<text:s/>concluded</text:span><text:span text:style-name="T489_9"><text:s/>that<text:s/>the<text:s/>CGIAR<text:s/></text:span><text:span text:style-name="T489_10">remains<text:s/>a<text:s/>reliable</text:span><text:span text:style-name="T489_11"><text:s/>partner,<text:s/>able<text:s/>to<text:s/></text:span><text:span text:style-name="T489_12">deliver<text:s/>high<text:s/>quality<text:s/>programming</text:span><text:span text:style-name="T489_13"><text:s/>using</text:span><text:span text:style-name="T489_14"><text:s/>UK<text:s/>taxpayer<text:s/>funding</text:span><text:span text:style-name="T489_15">,</text:span><text:span text:style-name="T489_16"><text:s/>with</text:span><text:span text:style-name="T489_17">in<text:s/>manageable<text:s/></text:span><text:span text:style-name="T489_18">risk<text:s/></text:span><text:span text:style-name="T489_19">levels.<text:s/>Several<text:s/></text:span><text:span text:style-name="T489_20">recommendations<text:s/>were<text:s/>made</text:span><text:span text:style-name="T489_21"><text:s/>(</text:span><text:span text:style-name="T489_22">all<text:s/>Minor<text:s/>and<text:s/>Moderate,<text:s/>on<text:s/>a<text:s/>scale<text:s/>of<text:s/>Minor<text:s/>/<text:s/>Moderate<text:s/>/<text:s/>Major<text:s/>/<text:s/>Severe</text:span><text:span text:style-name="T489_23">)</text:span><text:span text:style-name="T489_24">,<text:s/>which<text:s/>the<text:s/>programme<text:s/>team<text:s/>is<text:s/>working<text:s/>with<text:s/>CGIAR<text:s/>colleagues<text:s/>to<text:s/>action.</text:span></text:p>
        <text:p text:style-name="P490"/>
        <text:p text:style-name="P491"><text:span text:style-name="T491_1">Compliance<text:s/>with<text:s/>FCDO<text:s/>Requirements</text:span></text:p>
        <text:p text:style-name="P492"/>
        <text:list text:style-name="LS25" xml:id="list59">
          <text:list-item>
            <text:p text:style-name="P493"><text:span text:style-name="T493_1">Gender<text:s/>Equality<text:s/>Act<text:s/>and<text:s/>Equality<text:s/>Act<text:s/>2010:<text:s/>The<text:s/>programme<text:s/>is<text:s/>compliant<text:s/>with<text:s/>the<text:s/>International<text:s/>Development<text:s/>(Gender<text:s/>Equality)<text:s/>Act<text:s/>2014.</text:span></text:p>
          </text:list-item>
          <text:list-item>
            <text:p text:style-name="P494"><text:span text:style-name="T494_1">IATI:<text:s/></text:span><text:span text:style-name="T494_2">T</text:span><text:span text:style-name="T494_3">he<text:s/>programme<text:s/>is<text:s/>IATI<text:s/></text:span><text:span text:style-name="T494_4">compliant</text:span><text:span text:style-name="T494_5"><text:s/>and<text:s/>publishes<text:s/>data<text:s/>under<text:s/>the<text:s/>identifier<text:s/></text:span><text:span text:style-name="T494_6"><text:line-break/>GB-GOV-1-300671</text:span></text:p>
          </text:list-item>
          <text:list-item>
            <text:p text:style-name="P495"><text:span text:style-name="T495_1">Branding:<text:s/>Publications<text:s/>to<text:s/>date<text:s/>have<text:s/>complied<text:s/>with<text:s/>FCDO<text:s/>Branding<text:s/>Guidance,<text:s/>featuring<text:s/>the<text:s/>UK<text:s/>International<text:s/>Development<text:s/>logo<text:s/>where<text:s/>appropriate.</text:span></text:p>
          </text:list-item>
          <text:list-item>
            <text:p text:style-name="P496"><text:span text:style-name="T496_1">R4D</text:span><text:span text:style-name="T496_2">:<text:s/></text:span><text:span text:style-name="T496_3">G</text:span><text:span text:style-name="T496_4">iven<text:s/>the<text:s/>high<text:s/>volume<text:s/>of<text:s/>research<text:s/>publications<text:s/>produced<text:s/>by<text:s/>the<text:s/>CGIAR<text:s/>(an<text:s/>average<text:s/>of<text:s/>over<text:s/>7</text:span><text:span text:style-name="T496_5">5</text:span><text:span text:style-name="T496_6">00<text:s/>per<text:s/>year<text:s/>in<text:s/>the<text:s/>last<text:s/>5<text:s/>years)</text:span><text:span text:style-name="T496_7"><text:s/></text:span><text:span text:style-name="T496_8">and<text:s/>the<text:s/></text:span><text:span text:style-name="T496_9">pooled<text:s/>funding<text:s/>format<text:s/>making<text:s/>it<text:s/>difficult<text:s/>to<text:s/></text:span><text:span text:style-name="T496_10">determin</text:span><text:span text:style-name="T496_11">e</text:span><text:span text:style-name="T496_12"><text:s/>which<text:s/></text:span><text:span text:style-name="T496_13">specific<text:s/></text:span><text:span text:style-name="T496_14">publications<text:s/></text:span><text:span text:style-name="T496_15">were<text:s/>linked<text:s/>to</text:span><text:span text:style-name="T496_16"><text:s/>UK<text:s/>funding,<text:s/></text:span><text:span text:style-name="T496_17">this<text:s/>programme<text:s/>has<text:s/>not<text:s/>published<text:s/>to<text:s/>R4D</text:span><text:span text:style-name="T496_18"><text:s/>on<text:s/>a<text:s/>regular<text:s/>basis.</text:span><text:span text:style-name="T496_19"><text:s/>CGIAR<text:s/>publish</text:span><text:span text:style-name="T496_20">es</text:span><text:span text:style-name="T496_21"><text:s/>all<text:s/>its<text:s/>research<text:s/></text:span><text:span text:style-name="T496_22">on<text:s/>its<text:s/></text:span><text:span text:style-name="T496_23"><text:a xlink:type="simple" xlink:href="https://www.cgiar.org/publications"><text:span text:style-name="T496_24">publications<text:s/>portal</text:span></text:a></text:span><text:span text:style-name="T496_25">,<text:s/>with<text:s/>its<text:s/>archive<text:s/>going<text:s/>back<text:s/>to<text:s/>the<text:s/>1970s,<text:s/>so</text:span><text:span text:style-name="T496_26"><text:s/></text:span><text:span text:style-name="T496_27">there<text:s/>are<text:s/>no<text:s/>concerns<text:s/>about<text:s/>the<text:s/>transparency</text:span><text:span text:style-name="T496_28"><text:s/>or<text:s/>availability</text:span><text:span text:style-name="T496_29"><text:s/>of<text:s/></text:span><text:span text:style-name="T496_30">its<text:s/>research.</text:span></text:p>
          </text:list-item>
          <text:list-item>
            <text:p text:style-name="P497"><text:span text:style-name="T497_1">Asset<text:s/>register:</text:span><text:span text:style-name="T497_2"><text:s/></text:span><text:span text:style-name="T497_3">as<text:s/>our<text:s/>funding<text:s/>is<text:s/>pooled<text:s/>with<text:s/>other<text:s/>funders,<text:s/></text:span><text:span text:style-name="T497_4">FCDO<text:s/>does<text:s/>not<text:s/>track</text:span><text:span text:style-name="T497_5"><text:s/></text:span><text:span text:style-name="T497_6">assets<text:s/>purchased<text:s/></text:span><text:span text:style-name="T497_7">under<text:s/></text:span><text:span text:style-name="T497_8">the<text:s/></text:span><text:span text:style-name="T497_9">Science</text:span><text:span text:style-name="T497_10"><text:s/>Programmes<text:s/>&amp;<text:s/>Accelerators.<text:s/></text:span></text:p>
          </text:list-item>
          <text:list-item>
            <text:p text:style-name="P498"><text:span text:style-name="T498_1">Open<text:s/>Access:<text:s/></text:span><text:span text:style-name="T498_2">CGIAR<text:s/>is<text:s/>committed<text:s/>to<text:s/>Open<text:s/>Access<text:s/>and<text:s/>publishes<text:s/>its<text:s/>research<text:s/>publicly<text:s/>via<text:s/>its<text:s/></text:span><text:span text:style-name="T498_3"><text:a xlink:type="simple" xlink:href="https://www.cgiar.org/publications"><text:span text:style-name="T498_4">publications<text:s/>portal</text:span></text:a></text:span><text:span text:style-name="T498_5">.<text:s/></text:span><text:span text:style-name="T498_6">CGIAR’s</text:span><text:span text:style-name="T498_7"><text:s/>Open<text:s/>Access<text:s/>policy<text:s/>is<text:s/></text:span><text:span text:style-name="T498_8"><text:a xlink:type="simple" xlink:href="https://www.cgiar.org/how-we-work/open-access"><text:span text:style-name="T498_9">here</text:span></text:a></text:span><text:span text:style-name="T498_10">.</text:span></text:p>
          </text:list-item>
        </text:list>
        <text:p text:style-name="P499"/>
        <text:p text:style-name="P500"/>
        <text:p text:style-name="P501"/>
        <text:p text:style-name="P502"/>
        <text:p text:style-name="P503"/>
        <text:p text:style-name="P504"/>
        <text:p text:style-name="P505"/>
        <text:p text:style-name="P506"/>
        <text:p text:style-name="P507"/>
        <text:p text:style-name="P508"/>
        <text:p text:style-name="P509"><text:span text:style-name="T509_1">G</text:span><text:span text:style-name="T509_2">:<text:s/></text:span><text:span text:style-name="T509_3">MONITORING,<text:s/>EVIDENCE<text:s/>AND<text:s/>LEARNING</text:span></text:p>
        <text:p text:style-name="P510"/>
        <text:p text:style-name="P511"><text:span text:style-name="T511_1">Monitoring<text:s/>and<text:s/>Evaluation</text:span></text:p>
        <text:p text:style-name="P512"/>
        <text:p text:style-name="P513"><text:span text:style-name="T513_1">CGIAR<text:s/>has<text:s/></text:span><text:span text:style-name="T513_2">completed</text:span><text:span text:style-name="T513_3"><text:s/>the<text:s/>first<text:s/>full<text:s/>reporting<text:s/>cycle<text:s/>under<text:s/>the<text:s/>Technical<text:s/>Reporting<text:s/>Arrangement<text:s/>(2025–30),<text:s/></text:span><text:span text:style-name="T513_4">aiming<text:s/>to<text:s/></text:span><text:span text:style-name="T513_5">improv</text:span><text:span text:style-name="T513_6">e</text:span><text:span text:style-name="T513_7"><text:s/>coherence<text:s/>between<text:s/>Theories<text:s/>of<text:s/>Change,<text:s/>results<text:s/>frameworks,<text:s/>budgets<text:s/>and<text:s/>technical<text:s/>reporting.<text:s/>This<text:s/>has<text:s/>enabled<text:s/>clearer<text:s/>links<text:s/>from<text:s/>outputs<text:s/>to<text:s/>impacts<text:s/>and<text:s/>strengthened<text:s/>the<text:s/>connection<text:s/>between<text:s/>investment<text:s/>and<text:s/>results.<text:s/></text:span></text:p>
        <text:p text:style-name="P514"/>
        <text:p text:style-name="P515"><text:span text:style-name="T515_1">The<text:s/>CGIAR</text:span><text:span text:style-name="T515_2"><text:s/>estimated<text:s/>projected<text:s/>benefits<text:s/>for<text:s/>all<text:s/>eight<text:s/>Science<text:s/>Programs<text:s/>and<text:s/>the<text:s/>Scaling<text:s/>for<text:s/>Impact<text:s/>Program<text:s/>using<text:s/>IFPRI’s<text:s/>foresight<text:s/>modelling<text:s/>framework,<text:s/>benchmarked<text:s/>against<text:s/>a<text:s/>‘without<text:s/>CGIAR’<text:s/>reference<text:s/>scenario,<text:s/>across<text:s/>indicators<text:s/>spanning<text:s/>income,<text:s/>food<text:s/>security,<text:s/>nutrition,<text:s/>gender<text:s/>equity,<text:s/>climate<text:s/>resilience,<text:s/>and<text:s/>water<text:s/>productivity.<text:s/>For<text:s/>the<text:s/>first<text:s/>time,<text:s/>these<text:s/>projections<text:s/>directly<text:s/>drove<text:s/>resource<text:s/>allocation<text:s/>decisions,<text:s/>placing<text:s/>impact<text:s/>at<text:s/>the<text:s/>centre<text:s/>of<text:s/>prioriti</text:span><text:span text:style-name="T515_3">s</text:span><text:span text:style-name="T515_4">ation.<text:s/></text:span></text:p>
        <text:p text:style-name="P516"/>
        <text:p text:style-name="P517"><text:span text:style-name="T517_1">Four<text:s/>years<text:s/>of<text:s/>data<text:s/>show<text:s/></text:span><text:span text:style-name="T517_2">the<text:s/>CGIAR<text:s/>pooled</text:span><text:span text:style-name="T517_3"><text:s/>portfolio<text:s/>shifting<text:s/>toward<text:s/>delivery.<text:s/>Late-stage<text:s/>innovations<text:s/>(Innovation<text:s/>Readiness<text:s/>Levels<text:s/>7–9)<text:s/>now<text:s/>account<text:s/>for<text:s/>47%<text:s/>of<text:s/>the<text:s/>portfolio,<text:s/>up<text:s/>from<text:s/>34%<text:s/>in<text:s/>2022,<text:s/>while<text:s/>early-stage<text:s/>(IRLs<text:s/>0–3)<text:s/>declined<text:s/>from<text:s/>35%<text:s/>to<text:s/>20%.<text:s/>Innovation<text:s/>portfolio<text:s/>balance<text:s/>needs<text:s/>to<text:s/>be<text:s/>monitored<text:s/>closely<text:s/>to<text:s/>ensure<text:s/>both<text:s/>short-<text:s/>and<text:s/>long-term<text:s/>innovation<text:s/>delivery.</text:span></text:p>
        <text:p text:style-name="P518"/>
        <text:p text:style-name="P519"><text:span text:style-name="T519_1">Discontinuations<text:s/>rose<text:s/>from<text:s/>48<text:s/>in<text:s/>2023<text:s/>to<text:s/>373<text:s/>in<text:s/>2025<text:s/>(17%<text:s/>of<text:s/>results),<text:s/>reflecting<text:s/>active<text:s/>prioritization.<text:s/>Closer<text:s/>integration<text:s/>between<text:s/>innovation<text:s/>data,<text:s/>Theories<text:s/>of<text:s/>Change,<text:s/>and<text:s/>projected<text:s/>benefits<text:s/>will<text:s/>further<text:s/>strengthen<text:s/>the<text:s/>link<text:s/>between<text:s/>the<text:s/>innovation<text:s/>pipeline,<text:s/>investment<text:s/>prioritization,<text:s/>and<text:s/>CGIAR’s<text:s/>targets.</text:span></text:p>
        <text:p text:style-name="P520"/>
        <text:p text:style-name="P521"><text:span text:style-name="T521_1">Programs<text:s/>and<text:s/>Accelerators<text:s/>applied<text:s/>evidence-informed<text:s/>adaptive<text:s/>management<text:s/>to<text:s/>reflect<text:s/>systematically<text:s/>on<text:s/>results<text:s/>and<text:s/>generate<text:s/>learnings<text:s/>to<text:s/>inform<text:s/>the<text:s/>adaptation<text:s/>of<text:s/>their<text:s/>2026<text:s/>plans.<text:s/>In<text:s/>response<text:s/>to<text:s/>governance<text:s/>feedback,<text:s/>Theories<text:s/>of<text:s/>Change<text:s/>were<text:s/>revised<text:s/>to<text:s/>sharpen<text:s/>causal<text:s/>logic,<text:s/>geographic<text:s/>focus<text:s/>was<text:s/>narrowed<text:s/>from<text:s/>100+<text:s/>to<text:s/>57<text:s/>priority<text:s/>countries,<text:s/>Areas<text:s/>of<text:s/>Work<text:s/>were<text:s/>streamlined,<text:s/>and<text:s/>risk<text:s/>management<text:s/>was<text:s/>more<text:s/>proactively<text:s/>embedded<text:s/>across<text:s/>planning<text:s/>cycles.</text:span></text:p>
        <text:p text:style-name="P522"/>
        <text:p text:style-name="P523"><text:span text:style-name="T523_1">The<text:s/>Annual<text:s/>Review<text:s/>was<text:s/>carried<text:s/>out<text:s/>by<text:s/>the<text:s/>programme<text:s/>PRO,<text:s/>Deputy<text:s/>Programme<text:s/>Manager<text:s/>and<text:s/>Lead<text:s/>Advisers.<text:s/></text:span><text:span text:style-name="T523_2">The<text:s/></text:span><text:span text:style-name="T523_3">FCDO<text:s/>team<text:s/>was<text:s/>in<text:s/>regular<text:s/>contact<text:s/>with<text:s/>CGIAR</text:span><text:span text:style-name="T523_4"><text:s/>throughout<text:s/>the<text:s/>year</text:span><text:span text:style-name="T523_5"><text:s/>and<text:s/>attended<text:s/>two<text:s/>in-person<text:s/>CGIAR<text:s/>System<text:s/>Council<text:s/>meetings<text:s/>in<text:s/></text:span><text:span text:style-name="T523_6">Abu<text:s/>Dhabi</text:span><text:span text:style-name="T523_7"><text:s/>(SC2</text:span><text:span text:style-name="T523_8">3</text:span><text:span text:style-name="T523_9">,<text:s/>December<text:s/>202</text:span><text:span text:style-name="T523_10">5</text:span><text:span text:style-name="T523_11">)<text:s/>and<text:s/></text:span><text:span text:style-name="T523_12">Antalya</text:span><text:span text:style-name="T523_13"><text:s/>(SC</text:span><text:span text:style-name="T523_14">24</text:span><text:span text:style-name="T523_15">,<text:s/>June<text:s/>202</text:span><text:span text:style-name="T523_16">6</text:span><text:span text:style-name="T523_17">),<text:s/>in<text:s/>addition<text:s/>to<text:s/></text:span><text:span text:style-name="T523_18">regular<text:s/></text:span><text:span text:style-name="T523_19">System<text:s/>Council<text:s/></text:span><text:span text:style-name="T523_20">meetings</text:span><text:span text:style-name="T523_21"><text:s/>and<text:s/>drop-in<text:s/>sessions.<text:s/>FCDO<text:s/>also<text:s/></text:span><text:span text:style-name="T523_22">participated<text:s/>in</text:span><text:span text:style-name="T523_23"><text:s/>the<text:s/>CGIAR<text:s/>Strategy,<text:s/>Impact<text:s/>Monitoring<text:s/>and<text:s/>Evaluation<text:s/>Committee<text:s/>and<text:s/>the<text:s/>Nominations<text:s/>Committee,<text:s/>which<text:s/>met<text:s/>multiple<text:s/>times<text:s/>during<text:s/>the<text:s/>year.<text:s/>The<text:s/>Annual<text:s/>Review<text:s/>team<text:s/>drew<text:s/>upon<text:s/>the</text:span><text:span text:style-name="T523_24"><text:s/>key<text:s/></text:span><text:span text:style-name="T523_25">sources</text:span><text:span text:style-name="T523_26"><text:s/>listed<text:s/>below<text:s/>when<text:s/>drafting<text:s/>this<text:s/>review.</text:span></text:p>
        <text:p text:style-name="P524"/>
        <text:p text:style-name="P525"><text:span text:style-name="T525_1">Evidence</text:span></text:p>
        <text:p text:style-name="P526"/>
        <text:p text:style-name="P527"><text:span text:style-name="T527_1">CGIAR<text:s/>has<text:s/>strengthened<text:s/>the<text:s/>use<text:s/>of<text:s/>forward-looking,<text:s/>quantified<text:s/>evidence<text:s/>to<text:s/>guide<text:s/>strategic<text:s/>decisions.<text:s/>Projected<text:s/>benefits,<text:s/>estimated<text:s/>using<text:s/>modelling<text:s/>across<text:s/>key<text:s/>outcomes</text:span><text:span text:style-name="T527_2">,</text:span><text:span text:style-name="T527_3"><text:s/>are<text:s/>now<text:s/>informing<text:s/>resource<text:s/></text:span><text:span text:style-name="T527_4">allocation</text:span><text:span text:style-name="T527_5">s</text:span><text:span text:style-name="T527_6">,<text:s/>with<text:s/>funding<text:s/>directed<text:s/>in<text:s/>proportion<text:s/>to<text:s/>expected<text:s/>long-term<text:s/>impact.<text:s/>This<text:s/>represents<text:s/>a<text:s/>shift<text:s/>toward<text:s/>placing<text:s/>impact<text:s/>evidence<text:s/>at<text:s/>the<text:s/>centre<text:s/>of<text:s/>prioritisation.<text:s/></text:span></text:p>
        <text:p text:style-name="P528"/>
        <text:p text:style-name="P529"><text:span text:style-name="T529_1">The<text:s/>projections<text:s/>suggest<text:s/>significant<text:s/>potential<text:s/>development<text:s/>gains,<text:s/>though<text:s/>gaps<text:s/>remain<text:s/>in<text:s/>capturing<text:s/>some<text:s/>system-wide<text:s/>effects.<text:s/>CGIAR<text:s/>is<text:s/>therefore<text:s/>continuing<text:s/>to<text:s/>refine<text:s/>indicators,<text:s/>improve<text:s/>modelling<text:s/>and<text:s/>link<text:s/>projections<text:s/>to<text:s/>different<text:s/>funding<text:s/>scenarios.</text:span></text:p>
        <text:p text:style-name="P530"/>
        <text:p text:style-name="P531"><text:span text:style-name="T531_1">Learning</text:span></text:p>
        <text:p text:style-name="P532"/>
        <text:p text:style-name="P533"><text:span text:style-name="T533_1">CGIAR<text:s/>has<text:s/>embedded<text:s/>more<text:s/>structured<text:s/>learning<text:s/>processes<text:s/>through<text:s/>its<text:s/>adaptive<text:s/>management<text:s/>approach,<text:s/>using<text:s/>evidence<text:s/>to<text:s/>inform<text:s/>continuous<text:s/>improvement.<text:s/>Programmes<text:s/>have<text:s/>applied<text:s/>learning<text:s/>to<text:s/>revise<text:s/>Theories<text:s/>of<text:s/>Change,<text:s/>strengthen<text:s/>causal<text:s/>logic,<text:s/>narrow<text:s/>geographic<text:s/>focus,<text:s/>and<text:s/>streamline<text:s/>areas<text:s/>of<text:s/>work.</text:span></text:p>
        <text:p text:style-name="P534"/>
        <text:p text:style-name="P535"><text:span text:style-name="T535_1">Learning<text:s/>has<text:s/>also<text:s/>been<text:s/>institutionalised<text:s/>through<text:s/>Management<text:s/>Response<text:s/>Actions<text:s/>linked<text:s/>to<text:s/>independent<text:s/>evaluations,<text:s/>which<text:s/>are<text:s/>tracked,<text:s/>reviewed<text:s/>and<text:s/>prioritised<text:s/>to<text:s/>ensure<text:s/>relevance<text:s/>and<text:s/>alignment<text:s/>with<text:s/>the<text:s/>portfolio.</text:span></text:p>
        <text:p text:style-name="P536"/>
        <text:p text:style-name="P537"><text:span text:style-name="T537_1">Key<text:s/>lessons<text:s/>have<text:s/>highlighted<text:s/>uneven<text:s/>embedding<text:s/>of<text:s/>cross-cutting<text:s/>priorities,<text:s/>including<text:s/>gender<text:s/>equity<text:s/>and<text:s/>inclusion,<text:s/>prompting<text:s/>further<text:s/>organisational<text:s/>review<text:s/>and<text:s/>follow-up<text:s/>actions.<text:s/>Looking<text:s/>ahead,<text:s/>priorities<text:s/>include<text:s/>strengthening<text:s/>the<text:s/>integration<text:s/>between<text:s/>evidence,<text:s/>planning<text:s/>and<text:s/>resourcing,<text:s/>improving<text:s/>the<text:s/>completeness<text:s/>and<text:s/>quality<text:s/>of<text:s/>reporting,<text:s/>and<text:s/>ensuring<text:s/>that<text:s/>learning<text:s/>translates<text:s/>into<text:s/>clearer<text:s/>prioritisation</text:span><text:span text:style-name="T537_2">.</text:span></text:p>
        <text:p text:style-name="P538"/>
        <table:table table:style-name="Table11">
          <table:table-column table:style-name="Column41"/>
          <table:table-column table:style-name="Column42"/>
          <table:table-column table:style-name="Column43"/>
          <table:table-column table:style-name="Column44"/>
          <table:table-row table:style-name="Row40">
            <table:table-cell table:style-name="Cell128">
              <text:p text:style-name="P539"><text:span text:style-name="T539_1">Date<text:s/>of<text:s/>last<text:s/>narrative<text:s/>financial<text:s/>report</text:span></text:p>
            </table:table-cell>
            <table:table-cell table:style-name="Cell129">
              <text:p text:style-name="P540"><text:span text:style-name="T540_1">CGIAR<text:s/>Financial<text:s/>dashboards<text:s/>last<text:s/>updated<text:s/>August<text:s/>2025<text:s/>(covering<text:s/>CY<text:s/>2024)</text:span></text:p>
              <text:p text:style-name="P541"/>
              <text:p text:style-name="P542"><text:span text:style-name="T542_1">Due<text:s/>to<text:s/>be<text:s/>updated<text:s/>for<text:s/>CY<text:s/>2025<text:s/>in<text:s/>September<text:s/>2026.</text:span></text:p>
            </table:table-cell>
            <table:table-cell table:style-name="Cell130">
              <text:p text:style-name="P543"><text:span text:style-name="T543_1">Date<text:s/>of<text:s/>last<text:s/>audited<text:s/>annual<text:s/>statement</text:span></text:p>
            </table:table-cell>
            <table:table-cell table:style-name="Cell131">
              <text:p text:style-name="P544"><text:span text:style-name="T544_1"><text:a xlink:type="simple" xlink:href="https://cgspace.cgiar.org/server/api/core/bitstreams/42c2050e-80b5-4003-ab7d-a1eeef818ed1/content"><text:span text:style-name="T544_2">CGIAR<text:s/>–<text:s/>June<text:s/>2026</text:span></text:a></text:span></text:p>
              <text:p text:style-name="P545"><text:span text:style-name="T545_1"><text:a xlink:type="simple" xlink:href="https://cgspace.cgiar.org/bitstreams/311d6cdc-16ed-4b3f-9644-8df4acdc6a95/download"><text:span text:style-name="T545_2">CIP<text:s/>–<text:s/>June<text:s/>2025</text:span></text:a></text:span></text:p>
              <text:p text:style-name="P546"><text:span text:style-name="T546_1"><text:a xlink:type="simple" xlink:href="https://cgspace.cgiar.org/handle/10568/175373"><text:span text:style-name="T546_2">ILRI<text:s/>–<text:s/>June<text:s/>2025</text:span></text:a></text:span></text:p>
              <text:p text:style-name="P547"><text:span text:style-name="T547_1"><text:a xlink:type="simple" xlink:href="https://storage.googleapis.com/cgiarorg/2025/07/IITA-2024-IFRS-Financial-Statements.pdf"><text:span text:style-name="T547_2">IITA<text:s/>–<text:s/>June<text:s/>2025</text:span></text:a></text:span></text:p>
              <text:p text:style-name="P548"><text:span text:style-name="T548_1"><text:a xlink:type="simple" xlink:href="https://storage.googleapis.com/cgiarorg/2025/07/2024-AUDITED-FINANCIAL-STATEMENTS-AFRICA-RICE-CENTER-EN.pdf"><text:span text:style-name="T548_2">AfricaRice<text:s/>–<text:s/>June<text:s/>2025</text:span></text:a></text:span></text:p>
              <text:p text:style-name="P549"><text:span text:style-name="T549_1"><text:a xlink:type="simple" xlink:href="https://mel.cgiar.org/reporting/downloadmelspace/hash/631e910c3e6c867258ddfe441fe77d15/v/97425d9e9a23f54d0ae603fdb40dcfad"><text:span text:style-name="T549_2">ICARDA<text:s/>–<text:s/>July<text:s/>2026</text:span></text:a></text:span></text:p>
              <text:p text:style-name="P550"><text:span text:style-name="T550_1"><text:a xlink:type="simple" xlink:href="https://publuu.com/flip-book/202449/2511293/page/1"><text:span text:style-name="T550_2">ICRISAT<text:s/>–<text:s/>May<text:s/>2026</text:span></text:a></text:span></text:p>
              <text:p text:style-name="P551"><text:span text:style-name="T551_1"><text:a xlink:type="simple" xlink:href="https://cgspace.cgiar.org/server/api/core/bitstreams/03d18440-8719-466b-9a8d-9448427de54a/content"><text:span text:style-name="T551_2">IFPRI<text:s/>–<text:s/>June<text:s/>2025</text:span></text:a></text:span></text:p>
              <text:p text:style-name="P552"><text:span text:style-name="T552_1"><text:a xlink:type="simple" xlink:href="https://hdl.handle.net/10883/35822"><text:span text:style-name="T552_2">CIMMYT<text:s/>–<text:s/>July<text:s/>2025</text:span></text:a></text:span></text:p>
              <text:p text:style-name="P553"><text:span text:style-name="T553_1"><text:a xlink:type="simple" xlink:href="https://storage.googleapis.com/cgiarorg/2025/06/2024-CIAT_Financial_Statements_06_13_25.pdf"><text:span text:style-name="T553_2">CIAT<text:s/>–<text:s/>June<text:s/>2025</text:span></text:a></text:span></text:p>
              <text:p text:style-name="P554"><text:span text:style-name="T554_1"><text:a xlink:type="simple" xlink:href="https://storage.googleapis.com/cgiarorg/2025/06/2024_Bioversity_Financial_Statements_06_13_25.pdf"><text:span text:style-name="T554_2">Bioversity<text:s/>–<text:s/>June<text:s/>2025</text:span></text:a></text:span></text:p>
              <text:p text:style-name="P555"><text:span text:style-name="T555_1"><text:a xlink:type="simple" xlink:href="http://books.irri.org/AR2024_audited-financial-statements.pdf"><text:span text:style-name="T555_2">IRRI<text:s/>–<text:s/>June<text:s/>2025</text:span></text:a></text:span></text:p>
              <text:p text:style-name="P556"><text:span text:style-name="T556_1"><text:a xlink:type="simple" xlink:href="https://cgspace.cgiar.org/bitstreams/b008ecff-9377-4ae6-80d5-3b494d306f5d/download"><text:span text:style-name="T556_2">IWMI<text:s/>–<text:s/>June<text:s/>2026</text:span></text:a></text:span></text:p>
              <text:p text:style-name="P557"><text:span text:style-name="T557_1"><text:a xlink:type="simple" xlink:href="https://hdl.handle.net/20.500.12348/6516"><text:span text:style-name="T557_2">World<text:s/>Fish<text:s/>–<text:s/>July<text:s/>2025</text:span></text:a></text:span></text:p>
              <text:p text:style-name="P558"><text:span text:style-name="T558_1"><text:a xlink:type="simple" xlink:href="https://www.cgiar.org/food-security-impact/finance-reports/"><text:span text:style-name="T558_2">https://www.cgiar.org/food-security-impact/finance-reports/</text:span></text:a></text:span></text:p>
            </table:table-cell>
          </table:table-row>
        </table:table>
        <text:p text:style-name="P559"/>
        <text:p text:style-name="P560"><text:span text:style-name="T560_1">Key<text:s/>Sources<text:s/>for<text:s/>this<text:s/>Annual<text:s/>Review</text:span></text:p>
        <text:p text:style-name="P561"/>
        <text:list text:style-name="LS15" xml:id="list65">
          <text:list-item>
            <text:p text:style-name="P562"><text:span text:style-name="T562_1"><text:a xlink:type="simple" office:target-frame-name="_blank" xlink:href="https://www.cgiar.org/food-security-impact/finance-reports/dashboard/"><text:span text:style-name="T562_2">CGIAR<text:s/>Financial<text:s/>Report<text:s/>Dashboard</text:span></text:a></text:span><text:span text:style-name="T562_3"> </text:span></text:p>
          </text:list-item>
        </text:list>
        <text:list text:style-name="LS16" xml:id="list66">
          <text:list-item>
            <text:p text:style-name="P563"><text:span text:style-name="T563_1"><text:a xlink:type="simple" xlink:href="https://cgspace.cgiar.org/collections/c956bab0-955d-4d11-8cd8-ec0646d666d7/search"><text:span text:style-name="T563_2">CGIAR<text:s/>2030<text:s/>Annual<text:s/>Technical<text:s/>Reports<text:s/>and<text:s/>Briefs</text:span></text:a></text:span></text:p>
          </text:list-item>
          <text:list-item>
            <text:p text:style-name="P564"><text:span text:style-name="T564_1"><text:a xlink:type="simple" office:target-frame-name="_blank" xlink:href="https://cgspace.cgiar.org/server/api/core/bitstreams/8aa699f3-1099-4d0d-af47-9892a0604f55/content?authentication-token=eyJhbGciOiJIUzI1NiJ9.eyJlaWQiOiI2NjVlOTAxZS00OGNiLTRlYmEtOGMzZi1kMGVjNDMxNzNkZDQiLCJzZyI6W10sImF1dGhlbnRpY2F0aW9uTWV0aG9kIjoicGFzc3dvcmQiLCJleHAiOjE3MzM1ODAzOTd9.kiKKOV7F05wemIxZhZobZxGuIxQ2BCVcoD9T8sCWg5A"><text:span text:style-name="T564_2">CGIAR<text:s/>System<text:s/>Organisation<text:s/>Charter</text:span></text:a></text:span><text:span text:style-name="T564_3">  </text:span></text:p>
          </text:list-item>
        </text:list>
        <text:list text:style-name="LS17" xml:id="list68">
          <text:list-item>
            <text:p text:style-name="P565"><text:span text:style-name="T565_1"><text:a xlink:type="simple" office:target-frame-name="_blank" xlink:href="https://cgspace.cgiar.org/items/f5fb41f0-6ea8-4583-b96d-b72a3fc96187"><text:span text:style-name="T565_2">CGIAR<text:s/>2030<text:s/>Research<text:s/>and<text:s/>Innovation<text:s/>Strategy:<text:s/>Transforming<text:s/>food,<text:s/>land,<text:s/>and<text:s/>water<text:s/>systems<text:s/>in<text:s/>a<text:s/>climate<text:s/>crisis<text:s/></text:span></text:a></text:span><text:span text:style-name="T565_3"><text:s/></text:span></text:p>
          </text:list-item>
        </text:list>
        <text:list text:style-name="LS18" xml:id="list69">
          <text:list-item>
            <text:p text:style-name="P566"><text:span text:style-name="T566_1">Documents<text:s/>&amp;<text:s/>minutes<text:s/>from<text:s/>System<text:s/>Council</text:span><text:span text:style-name="T566_2"><text:s/></text:span><text:span text:style-name="T566_3"><text:a xlink:type="simple" xlink:href="https://www.cgiar.org/meeting-document/23rd-cgiar-system-council-meeting"><text:span text:style-name="T566_4">23</text:span></text:a></text:span><text:span text:style-name="T566_5"><text:s/>and<text:s/></text:span><text:span text:style-name="T566_6"><text:a xlink:type="simple" xlink:href="https://www.cgiar.org/meeting-document/24th-cgiar-system-council-meeting"><text:span text:style-name="T566_7">24</text:span></text:a></text:span><text:span text:style-name="T566_8">,</text:span><text:span text:style-name="T566_9"><text:s/>and<text:s/>the<text:s/></text:span><text:span text:style-name="T566_10"><text:a xlink:type="simple" office:target-frame-name="_blank" xlink:href="https://www.cgiar.org/how-we-work/governance/system-council/system-council-decision-register/"><text:span text:style-name="T566_11">SC<text:s/>Deci</text:span><text:bookmark-start text:name="_Hlt234846292"/><text:bookmark-start text:name="_Hlt234846293"/><text:span text:style-name="T566_12">s</text:span><text:bookmark-end text:name="_Hlt234846292"/><text:bookmark-end text:name="_Hlt234846293"/><text:span text:style-name="T566_13">ion<text:s/>Register</text:span></text:a></text:span><text:span text:style-name="T566_14">.</text:span></text:p>
          </text:list-item>
        </text:list>
        <text:list text:style-name="LS19" xml:id="list70">
          <text:list-item>
            <text:p text:style-name="P567"><text:span text:style-name="T567_1"><text:a xlink:type="simple" office:target-frame-name="_blank" xlink:href="https://www.cgiar.org/research/investment-prospectus/"><text:span text:style-name="T567_2">CGIAR<text:s/>Investment<text:s/>Prospectus<text:s/>2022–2024</text:span></text:a></text:span><text:span text:style-name="T567_3"> </text:span></text:p>
          </text:list-item>
        </text:list>
        <text:list text:style-name="LS20" xml:id="list71">
          <text:list-item>
            <text:p text:style-name="P568"><text:span text:style-name="T568_1"><text:a xlink:type="simple" office:target-frame-name="_blank" xlink:href="https://iati.fcdo.gov.uk/iati_documents/15754477.odt"><text:span text:style-name="T568_2">CGIAR<text:s/>Business<text:s/>Case<text:s/>2023–<text:s/>2026</text:span></text:a></text:span><text:span text:style-name="T568_3"> </text:span></text:p>
          </text:list-item>
          <text:list-item>
            <text:p text:style-name="P569"><text:span text:style-name="T569_1"><text:a xlink:type="simple" xlink:href="https://www.cabi.org/uk-cgiar-centre/"><text:span text:style-name="T569_2">The<text:s/>UK-CGIAR<text:s/>Centre<text:s/>-<text:s/>CABI.org</text:span></text:a></text:span></text:p>
          </text:list-item>
          <text:list-item>
            <text:p text:style-name="P570"><text:span text:style-name="T570_1"><text:a xlink:type="simple" xlink:href="https://cgspace.cgiar.org/server/api/core/bitstreams/97caff48-08fe-4a1b-a899-d0f8a7a97a44/content"><text:span text:style-name="T570_2">A<text:s/>Review<text:s/>of<text:s/>CGIAR’s<text:s/>Engagement<text:s/>in<text:s/>Fragility<text:s/>and<text:s/>Conflict<text:s/>-<text:s/>2025</text:span></text:a></text:span></text:p>
          </text:list-item>
        </text:list>
        <text:p text:style-name="P571"/>
        <text:p text:style-name="P572"/>
        <text:p text:style-name="P573"/>
        <text:p text:style-name="P574"/>
        <text:p text:style-name="P575"/>
        <text:p text:style-name="P576"/>
        <text:p text:style-name="P577"/>
        <text:p text:style-name="P578"/>
        <text:p text:style-name="P579"/>
        <text:p text:style-name="P580"/>
        <text:p text:style-name="P581"/>
        <text:p text:style-name="P582"/>
        <text:p text:style-name="P583"/>
        <text:p text:style-name="P584"/>
        <text:p text:style-name="P585"/>
        <text:p text:style-name="P586"/>
        <text:p text:style-name="P587"/>
        <text:p text:style-name="P588"/>
        <text:p text:style-name="P589"/>
        <text:p text:style-name="P590"/>
        <text:p text:style-name="P591"/>
        <text:p text:style-name="P592"><text:span text:style-name="T592_1">Annex<text:s/>1<text:s/>–<text:s/>2025<text:s/>allocations<text:s/>to<text:s/>CGIAR<text:s/>Science<text:s/>Port</text:span><text:span text:style-name="T592_2">folio</text:span></text:p>
        <table:table table:style-name="Table12">
          <table:table-column table:style-name="Column45"/>
          <table:table-column table:style-name="Column46"/>
          <table:table-row table:style-name="Row41">
            <table:table-cell table:style-name="Cell132">
              <text:p text:style-name="P593"><text:span text:style-name="T593_1">Programme/Accelerator</text:span></text:p>
            </table:table-cell>
            <table:table-cell table:style-name="Cell133">
              <text:p text:style-name="P594"><text:span text:style-name="T594_1">Allocation<text:s/>(GBP)</text:span></text:p>
            </table:table-cell>
          </table:table-row>
          <table:table-row table:style-name="Row42">
            <table:table-cell table:style-name="Cell134">
              <text:p text:style-name="P595"><text:span text:style-name="T595_1">Better<text:s/>Diets<text:s/>and<text:s/>Nutrition</text:span></text:p>
            </table:table-cell>
            <table:table-cell table:style-name="Cell135">
              <text:p text:style-name="P596"><text:span text:style-name="T596_1">2.1m</text:span></text:p>
            </table:table-cell>
          </table:table-row>
          <table:table-row table:style-name="Row43">
            <table:table-cell table:style-name="Cell136">
              <text:p text:style-name="P597"><text:span text:style-name="T597_1">Breeding<text:s/>for<text:s/>Tomorrow</text:span></text:p>
            </table:table-cell>
            <table:table-cell table:style-name="Cell137">
              <text:p text:style-name="P598"><text:span text:style-name="T598_1">5.9m</text:span></text:p>
            </table:table-cell>
          </table:table-row>
          <table:table-row table:style-name="Row44">
            <table:table-cell table:style-name="Cell138">
              <text:p text:style-name="P599"><text:span text:style-name="T599_1">Climate<text:s/>Action</text:span></text:p>
            </table:table-cell>
            <table:table-cell table:style-name="Cell139">
              <text:p text:style-name="P600"><text:span text:style-name="T600_1">1.4m</text:span></text:p>
            </table:table-cell>
          </table:table-row>
          <table:table-row table:style-name="Row45">
            <table:table-cell table:style-name="Cell140">
              <text:p text:style-name="P601"><text:span text:style-name="T601_1">Food<text:s/>Frontiers<text:s/>and<text:s/>Security</text:span></text:p>
            </table:table-cell>
            <table:table-cell table:style-name="Cell141">
              <text:p text:style-name="P602"><text:span text:style-name="T602_1">0.9m</text:span></text:p>
            </table:table-cell>
          </table:table-row>
          <table:table-row table:style-name="Row46">
            <table:table-cell table:style-name="Cell142">
              <text:p text:style-name="P603"><text:span text:style-name="T603_1"><text:s text:c="3"/>AW2<text:s/>Food<text:s/>Frontiers</text:span></text:p>
            </table:table-cell>
            <table:table-cell table:style-name="Cell143">
              <text:p text:style-name="P604"><text:span text:style-name="T604_1">0.9m</text:span></text:p>
            </table:table-cell>
          </table:table-row>
          <table:table-row table:style-name="Row47">
            <table:table-cell table:style-name="Cell144">
              <text:p text:style-name="P605"><text:span text:style-name="T605_1">Gender<text:s/>Equality<text:s/>and<text:s/>Inclusion</text:span></text:p>
            </table:table-cell>
            <table:table-cell table:style-name="Cell145">
              <text:p text:style-name="P606"><text:span text:style-name="T606_1">1.6m</text:span></text:p>
            </table:table-cell>
          </table:table-row>
          <table:table-row table:style-name="Row48">
            <table:table-cell table:style-name="Cell146">
              <text:p text:style-name="P607"><text:span text:style-name="T607_1">Multifunctional<text:s/>Landscapes</text:span></text:p>
            </table:table-cell>
            <table:table-cell table:style-name="Cell147">
              <text:p text:style-name="P608"><text:span text:style-name="T608_1">0.6m</text:span></text:p>
            </table:table-cell>
          </table:table-row>
          <table:table-row table:style-name="Row49">
            <table:table-cell table:style-name="Cell148">
              <text:p text:style-name="P609"><text:span text:style-name="T609_1">Policy<text:s/>Innovations</text:span></text:p>
            </table:table-cell>
            <table:table-cell table:style-name="Cell149">
              <text:p text:style-name="P610"><text:span text:style-name="T610_1">1.7m</text:span></text:p>
            </table:table-cell>
          </table:table-row>
          <table:table-row table:style-name="Row50">
            <table:table-cell table:style-name="Cell150">
              <text:p text:style-name="P611"><text:span text:style-name="T611_1"><text:s text:c="3"/>AW1<text:s/>Policy<text:s/>Innovations</text:span></text:p>
            </table:table-cell>
            <table:table-cell table:style-name="Cell151">
              <text:p text:style-name="P612"><text:span text:style-name="T612_1">0.3m</text:span></text:p>
            </table:table-cell>
          </table:table-row>
          <table:table-row table:style-name="Row51">
            <table:table-cell table:style-name="Cell152">
              <text:p text:style-name="P613"><text:span text:style-name="T613_1"><text:s text:c="3"/>AW2<text:s/>Policy<text:s/>Innovations</text:span></text:p>
            </table:table-cell>
            <table:table-cell table:style-name="Cell153">
              <text:p text:style-name="P614"><text:span text:style-name="T614_1">0.3m</text:span></text:p>
            </table:table-cell>
          </table:table-row>
          <table:table-row table:style-name="Row52">
            <table:table-cell table:style-name="Cell154">
              <text:p text:style-name="P615"><text:span text:style-name="T615_1"><text:s text:c="3"/>AW5<text:s/>Policy<text:s/>Innovations</text:span></text:p>
            </table:table-cell>
            <table:table-cell table:style-name="Cell155">
              <text:p text:style-name="P616"><text:span text:style-name="T616_1">0.9m</text:span></text:p>
            </table:table-cell>
          </table:table-row>
          <table:table-row table:style-name="Row53">
            <table:table-cell table:style-name="Cell156">
              <text:p text:style-name="P617"><text:span text:style-name="T617_1"><text:s text:c="3"/>AW6<text:s/>Policy<text:s/>Innovations</text:span></text:p>
            </table:table-cell>
            <table:table-cell table:style-name="Cell157">
              <text:p text:style-name="P618"><text:span text:style-name="T618_1">0.3m</text:span></text:p>
            </table:table-cell>
          </table:table-row>
          <table:table-row table:style-name="Row54">
            <table:table-cell table:style-name="Cell158">
              <text:p text:style-name="P619"><text:span text:style-name="T619_1">Portfolio</text:span></text:p>
            </table:table-cell>
            <table:table-cell table:style-name="Cell159">
              <text:p text:style-name="P620"><text:span text:style-name="T620_1">1.0m</text:span></text:p>
            </table:table-cell>
          </table:table-row>
          <table:table-row table:style-name="Row55">
            <table:table-cell table:style-name="Cell160">
              <text:p text:style-name="P621"><text:span text:style-name="T621_1"><text:s text:c="3"/>Portfolio<text:s/>-<text:s/>SPIA</text:span></text:p>
            </table:table-cell>
            <table:table-cell table:style-name="Cell161">
              <text:p text:style-name="P622"><text:span text:style-name="T622_1">1.0m</text:span></text:p>
            </table:table-cell>
          </table:table-row>
          <table:table-row table:style-name="Row56">
            <table:table-cell table:style-name="Cell162">
              <text:p text:style-name="P623"><text:span text:style-name="T623_1">Scaling<text:s/>for<text:s/>Impact</text:span></text:p>
            </table:table-cell>
            <table:table-cell table:style-name="Cell163">
              <text:p text:style-name="P624"><text:span text:style-name="T624_1">2.2m</text:span></text:p>
            </table:table-cell>
          </table:table-row>
          <table:table-row table:style-name="Row57">
            <table:table-cell table:style-name="Cell164">
              <text:p text:style-name="P625"><text:span text:style-name="T625_1"><text:s text:c="3"/>AW4<text:s/>Scaling<text:s/>for<text:s/>Impact</text:span></text:p>
            </table:table-cell>
            <table:table-cell table:style-name="Cell165">
              <text:p text:style-name="P626"><text:span text:style-name="T626_1">1.1m</text:span></text:p>
            </table:table-cell>
          </table:table-row>
          <table:table-row table:style-name="Row58">
            <table:table-cell table:style-name="Cell166">
              <text:p text:style-name="P627"><text:span text:style-name="T627_1"><text:s text:c="3"/>AW5<text:s/>Scaling<text:s/>for<text:s/>Impact</text:span></text:p>
            </table:table-cell>
            <table:table-cell table:style-name="Cell167">
              <text:p text:style-name="P628"><text:span text:style-name="T628_1">1.1m</text:span></text:p>
            </table:table-cell>
          </table:table-row>
          <table:table-row table:style-name="Row59">
            <table:table-cell table:style-name="Cell168">
              <text:p text:style-name="P629"><text:span text:style-name="T629_1">Sustainable<text:s/>Animal<text:s/>and<text:s/>Aquatic<text:s/>Foods</text:span></text:p>
            </table:table-cell>
            <table:table-cell table:style-name="Cell169">
              <text:p text:style-name="P630"><text:span text:style-name="T630_1">0.7m</text:span></text:p>
            </table:table-cell>
          </table:table-row>
          <table:table-row table:style-name="Row60">
            <table:table-cell table:style-name="Cell170">
              <text:p text:style-name="P631"><text:span text:style-name="T631_1"><text:s text:c="3"/>AW1<text:s/>Animal<text:s/>and<text:s/>Aquatic</text:span></text:p>
            </table:table-cell>
            <table:table-cell table:style-name="Cell171">
              <text:p text:style-name="P632"><text:span text:style-name="T632_1">0.35m</text:span></text:p>
            </table:table-cell>
          </table:table-row>
          <table:table-row table:style-name="Row61">
            <table:table-cell table:style-name="Cell172">
              <text:p text:style-name="P633"><text:span text:style-name="T633_1"><text:s text:c="3"/>AW4<text:s/>Animal<text:s/>and<text:s/>Aquatic</text:span></text:p>
            </table:table-cell>
            <table:table-cell table:style-name="Cell173">
              <text:p text:style-name="P634"><text:span text:style-name="T634_1">0.35m</text:span></text:p>
            </table:table-cell>
          </table:table-row>
          <table:table-row table:style-name="Row62">
            <table:table-cell table:style-name="Cell174">
              <text:p text:style-name="P635"><text:span text:style-name="T635_1">Sustainable<text:s/>Farming</text:span></text:p>
            </table:table-cell>
            <table:table-cell table:style-name="Cell175">
              <text:p text:style-name="P636"><text:span text:style-name="T636_1">2.1m</text:span></text:p>
            </table:table-cell>
          </table:table-row>
          <table:table-row table:style-name="Row63">
            <table:table-cell table:style-name="Cell176">
              <text:p text:style-name="P637"><text:span text:style-name="T637_1">Total</text:span></text:p>
            </table:table-cell>
            <table:table-cell table:style-name="Cell177">
              <text:p text:style-name="P638"><text:span text:style-name="T638_1">20.2m</text:span></text:p>
            </table:table-cell>
          </table:table-row>
        </table:table>
      </text:section>
      <text:section text:style-name="S2" text:name="S2">
        <text:p text:style-name="P639"><text:span text:style-name="T639_1">Annex<text:s/>2</text:span><text:span text:style-name="T639_2"><text:s/>–<text:s/>Theory<text:s/>of<text:s/>Change</text:span><draw:frame svg:x="0cm" svg:y="0cm" svg:width="27.012cm" svg:height="15.452cm" draw:style-name="FR12" text:anchor-type="as-char" draw:z-index="0"><draw:image xlink:href="Pictures/image7.png" xlink:type="simple" xlink:show="embed" xlink:actuate="onLoad"/><svg:desc>A screenshot of a computer screen

Description automatically generated</svg:desc></draw:frame></text:p>
        <text:p text:style-name="P640"><text:span text:style-name="T640_1">Annex<text:s/></text:span><text:span text:style-name="T640_2">3</text:span><text:span text:style-name="T640_3">:<text:s/></text:span><text:span text:style-name="T640_4">Projects<text:s/>Commissioned<text:s/>through<text:s/>the<text:s/>UK-CGIAR<text:s/>Cent</text:span><text:span text:style-name="T640_5">r</text:span><text:span text:style-name="T640_6">e<text:s/>for<text:s/>Science<text:s/>Collaboration</text:span><text:span text:style-name="T640_7"><text:s/></text:span></text:p>
        <text:p text:style-name="P641"><text:span text:style-name="T641_1">Round<text:s/>1<text:s/>Projects</text:span></text:p>
        <table:table table:style-name="Table13">
          <table:table-column table:style-name="Column47"/>
          <table:table-column table:style-name="Column48"/>
          <table:table-column table:style-name="Column49"/>
          <table:table-column table:style-name="Column50"/>
          <table:table-column table:style-name="Column51"/>
          <table:table-column table:style-name="Column52"/>
          <table:table-column table:style-name="Column53"/>
          <table:table-column table:style-name="Column54"/>
          <table:table-row table:style-name="Row64">
            <table:table-cell table:style-name="Cell178">
              <text:p text:style-name="P642"><text:span text:style-name="T642_1">Research<text:s/>Portfolio</text:span></text:p>
            </table:table-cell>
            <table:table-cell table:style-name="Cell179">
              <text:p text:style-name="P643"><text:span text:style-name="T643_1">Project<text:s/>Title</text:span></text:p>
            </table:table-cell>
            <table:table-cell table:style-name="Cell180">
              <text:p text:style-name="P644"><text:span text:style-name="T644_1">CGIAR<text:s/>Lead<text:s/>Centre</text:span></text:p>
            </table:table-cell>
            <table:table-cell table:style-name="Cell181">
              <text:p text:style-name="P645"><text:span text:style-name="T645_1">Other<text:s/>CGIAR<text:s/>partners</text:span></text:p>
            </table:table-cell>
            <table:table-cell table:style-name="Cell182">
              <text:p text:style-name="P646"><text:span text:style-name="T646_1">UK<text:s/>Lead</text:span></text:p>
            </table:table-cell>
            <table:table-cell table:style-name="Cell183">
              <text:p text:style-name="P647"><text:span text:style-name="T647_1">Other<text:s/>UK<text:s/>partners</text:span></text:p>
            </table:table-cell>
            <table:table-cell table:style-name="Cell184">
              <text:p text:style-name="P648"><text:span text:style-name="T648_1">NARS</text:span></text:p>
            </table:table-cell>
            <table:table-cell table:style-name="Cell185">
              <text:p text:style-name="P649"><text:span text:style-name="T649_1">Intervention<text:s/>location</text:span></text:p>
            </table:table-cell>
          </table:table-row>
          <table:table-row table:style-name="Row65">
            <table:table-cell table:style-name="Cell186">
              <text:p text:style-name="P650"><text:span text:style-name="T650_1">Research<text:s/>Area<text:s/>1:<text:s/>Confronting<text:s/>climate<text:s/>change<text:s/>and<text:s/>environmental<text:s/>degradation<text:s/>through<text:s/>sustainable<text:s/>crop<text:s/>management<text:s/>and<text:s/>climate-smart<text:s/>agronomic<text:s/>practices</text:span></text:p>
            </table:table-cell>
            <table:table-cell table:style-name="Cell187">
              <text:p text:style-name="P651"><text:span text:style-name="T651_1">iSPARK<text:s/>-<text:s/>innovation<text:s/>in<text:s/>sustain</text:span><text:span text:style-name="T651_2">a</text:span><text:span text:style-name="T651_3">bility,<text:s/>policy,<text:s/>adaptation<text:s/>and<text:s/>resilience<text:s/>in<text:s/>Kenya</text:span></text:p>
            </table:table-cell>
            <table:table-cell table:style-name="Cell188">
              <text:p text:style-name="P652"><text:span text:style-name="T652_1">CIAT</text:span></text:p>
            </table:table-cell>
            <table:table-cell table:style-name="Cell189">
              <text:p text:style-name="P653"><text:span text:style-name="T653_1">IITA</text:span></text:p>
            </table:table-cell>
            <table:table-cell table:style-name="Cell190">
              <text:p text:style-name="P654"><text:span text:style-name="T654_1">University<text:s/>of<text:s/>Leeds</text:span></text:p>
            </table:table-cell>
            <table:table-cell table:style-name="Cell191">
              <text:p text:style-name="P655"><text:span text:style-name="T655_1"> </text:span></text:p>
            </table:table-cell>
            <table:table-cell table:style-name="Cell192">
              <text:p text:style-name="P656"><text:span text:style-name="T656_1">KALRO</text:span></text:p>
            </table:table-cell>
            <table:table-cell table:style-name="Cell193">
              <text:p text:style-name="P657"><text:span text:style-name="T657_1">Kenya</text:span></text:p>
            </table:table-cell>
          </table:table-row>
          <table:table-row table:style-name="Row66">
            <table:table-cell table:style-name="Cell194">
              <text:p text:style-name="P658"><text:span text:style-name="T658_1">Research<text:s/>Area<text:s/>2:<text:s/>Crop<text:s/>Genetic<text:s/>Improvement<text:s/>for<text:s/>future<text:s/>climate<text:s/>resilience</text:span></text:p>
            </table:table-cell>
            <table:table-cell table:style-name="Cell195">
              <text:p text:style-name="P659"><text:span text:style-name="T659_1">Leveraging<text:s/>genetic<text:s/>innovations<text:s/>for<text:s/>accelerated<text:s/>breeding<text:s/>of<text:s/>climate<text:s/>resilient<text:s/>and<text:s/>nutritious<text:s/>crops<text:s text:c="2"/></text:span></text:p>
            </table:table-cell>
            <table:table-cell table:style-name="Cell196">
              <text:p text:style-name="P660"><text:span text:style-name="T660_1">ICARDA<text:s/></text:span></text:p>
            </table:table-cell>
            <table:table-cell table:style-name="Cell197">
              <text:p text:style-name="P661"><text:span text:style-name="T661_1">CIMMYT</text:span></text:p>
            </table:table-cell>
            <table:table-cell table:style-name="Cell198">
              <text:p text:style-name="P662"><text:span text:style-name="T662_1">John<text:s/>Innes<text:s/>Centre</text:span></text:p>
            </table:table-cell>
            <table:table-cell table:style-name="Cell199">
              <text:p text:style-name="P663"><text:span text:style-name="T663_1">University<text:s/>of<text:s/>East<text:s/>Anglia</text:span></text:p>
            </table:table-cell>
            <table:table-cell table:style-name="Cell200">
              <text:p text:style-name="P664"><text:span text:style-name="T664_1">KALRO<text:s/>(Kenya),<text:s/>ARC<text:s/>(Egypt),<text:s/>QAU<text:s/>(Pakistan),<text:s/>AGIS<text:s/>-<text:s/>Shenzhen</text:span></text:p>
            </table:table-cell>
            <table:table-cell table:style-name="Cell201">
              <text:p text:style-name="P665"><text:span text:style-name="T665_1">Kenya,<text:s/>Egypt<text:s/>Pakistan,<text:s/>China</text:span></text:p>
            </table:table-cell>
          </table:table-row>
          <table:table-row table:style-name="Row67">
            <table:table-cell table:style-name="Cell202">
              <text:p text:style-name="P666"><text:span text:style-name="T666_1">Research<text:s/>Area<text:s/>3:<text:s/>Enhancing<text:s/>Nutrition</text:span></text:p>
            </table:table-cell>
            <table:table-cell table:style-name="Cell203">
              <text:p text:style-name="P667"><text:span text:style-name="T667_1">Fruits<text:s/>and<text:s/>Vegetables<text:s/>for<text:s/>Sustainable<text:s/>Healthy<text:s/>Diets<text:s/>(FRESH-EN<text:s/>UP)</text:span></text:p>
            </table:table-cell>
            <table:table-cell table:style-name="Cell204">
              <text:p text:style-name="P668"><text:span text:style-name="T668_1">IFPRI</text:span></text:p>
            </table:table-cell>
            <table:table-cell table:style-name="Cell205">
              <text:p text:style-name="P669"><text:span text:style-name="T669_1"> </text:span></text:p>
            </table:table-cell>
            <table:table-cell table:style-name="Cell206">
              <text:p text:style-name="P670"><text:span text:style-name="T670_1">LSHTM</text:span></text:p>
            </table:table-cell>
            <table:table-cell table:style-name="Cell207">
              <text:p text:style-name="P671"><text:span text:style-name="T671_1"> </text:span></text:p>
            </table:table-cell>
            <table:table-cell table:style-name="Cell208">
              <text:p text:style-name="P672"><text:span text:style-name="T672_1">Sokoine<text:s/>University<text:s/>of<text:s/>Agriculture<text:s/>(SUA),<text:s/>Tanzania</text:span></text:p>
            </table:table-cell>
            <table:table-cell table:style-name="Cell209">
              <text:p text:style-name="P673"><text:span text:style-name="T673_1">Tanzania</text:span></text:p>
            </table:table-cell>
          </table:table-row>
          <table:table-row table:style-name="Row68">
            <table:table-cell table:style-name="Cell210">
              <text:p text:style-name="P674"><text:span text:style-name="T674_1">Research<text:s/>Area<text:s/>4:<text:s text:c="2"/>Livestock<text:s/>improvement,<text:s/>animal<text:s/>health,<text:s/>nutrition<text:s/>and<text:s/>welfare</text:span></text:p>
            </table:table-cell>
            <table:table-cell table:style-name="Cell211">
              <text:p text:style-name="P675"><text:span text:style-name="T675_1">Defining<text:s/>new<text:s/>phenotypes<text:s/>for<text:s/>forage<text:s/>and<text:s/>crop<text:s/>by-products<text:s/>improvement<text:s/>based<text:s/>on<text:s/>rumen<text:s/>function<text:s/>and<text:s/>greenhouse<text:s/>gas<text:s/>(GHG)<text:s/>emissions.</text:span></text:p>
            </table:table-cell>
            <table:table-cell table:style-name="Cell212">
              <text:p text:style-name="P676"><text:span text:style-name="T676_1">ILRI</text:span></text:p>
            </table:table-cell>
            <table:table-cell table:style-name="Cell213">
              <text:p text:style-name="P677"><text:span text:style-name="T677_1"> </text:span></text:p>
            </table:table-cell>
            <table:table-cell table:style-name="Cell214">
              <text:p text:style-name="P678"><text:span text:style-name="T678_1">SRUC</text:span></text:p>
            </table:table-cell>
            <table:table-cell table:style-name="Cell215">
              <text:p text:style-name="P679"><text:span text:style-name="T679_1"> </text:span></text:p>
            </table:table-cell>
            <table:table-cell table:style-name="Cell216">
              <text:p text:style-name="P680"><text:span text:style-name="T680_1"> </text:span></text:p>
            </table:table-cell>
            <table:table-cell table:style-name="Cell217">
              <text:p text:style-name="P681"><text:span text:style-name="T681_1">Relationship<text:s/>development<text:s/>-<text:s/>UK<text:s/>-<text:s/>Ethiopia<text:s/>-<text:s/>Kenya</text:span></text:p>
            </table:table-cell>
          </table:table-row>
        </table:table>
        <text:p text:style-name="P682"/>
        <text:p text:style-name="P683"><text:span text:style-name="T683_1">Round<text:s/>2<text:s/>projects</text:span></text:p>
        <table:table table:style-name="Table14">
          <table:table-column table:style-name="Column55"/>
          <table:table-column table:style-name="Column56"/>
          <table:table-column table:style-name="Column57"/>
          <table:table-column table:style-name="Column58"/>
          <table:table-column table:style-name="Column59"/>
          <table:table-column table:style-name="Column60"/>
          <table:table-column table:style-name="Column61"/>
          <table:table-column table:style-name="Column62"/>
          <table:table-row table:style-name="Row69">
            <table:table-cell table:style-name="Cell218">
              <text:p text:style-name="P684"><text:span text:style-name="T684_1">Programme<text:s/>Portfolio</text:span></text:p>
            </table:table-cell>
            <table:table-cell table:style-name="Cell219">
              <text:p text:style-name="P685"><text:span text:style-name="T685_1">Project<text:s/>Title</text:span></text:p>
            </table:table-cell>
            <table:table-cell table:style-name="Cell220">
              <text:p text:style-name="P686"><text:span text:style-name="T686_1">CGIAR<text:s/>Lead<text:s/>Centre</text:span></text:p>
            </table:table-cell>
            <table:table-cell table:style-name="Cell221">
              <text:p text:style-name="P687"><text:span text:style-name="T687_1">Other<text:s/>CGIAR<text:s/>partners</text:span></text:p>
            </table:table-cell>
            <table:table-cell table:style-name="Cell222">
              <text:p text:style-name="P688"><text:span text:style-name="T688_1">UK<text:s/>Lead</text:span></text:p>
            </table:table-cell>
            <table:table-cell table:style-name="Cell223">
              <text:p text:style-name="P689"><text:span text:style-name="T689_1">Other<text:s/>UK<text:s/>partners</text:span></text:p>
            </table:table-cell>
            <table:table-cell table:style-name="Cell224">
              <text:p text:style-name="P690"><text:span text:style-name="T690_1">NARS</text:span></text:p>
            </table:table-cell>
            <table:table-cell table:style-name="Cell225">
              <text:p text:style-name="P691"><text:span text:style-name="T691_1">Intervention<text:s/>location</text:span></text:p>
            </table:table-cell>
          </table:table-row>
          <table:table-row table:style-name="Row70">
            <table:table-cell table:style-name="Cell226">
              <text:p text:style-name="P692"><text:span text:style-name="T692_1">Research<text:s/>Area<text:s/>1:<text:s/>Confronting<text:s/>climate<text:s/>change<text:s/>through<text:s/>sustainable<text:s/>crop<text:s/>management<text:s/>and<text:s/>climate-smart<text:s/>agronomic<text:s/>practices</text:span></text:p>
            </table:table-cell>
            <table:table-cell table:style-name="Cell227">
              <text:p text:style-name="P693"><text:span text:style-name="T693_1">A<text:s/>Climate-Smart<text:s/>Agronomy<text:s/>Vision<text:s/>for<text:s/>Adapted<text:s/>Crops<text:s/>and<text:s/>Soils<text:s/>(AgVACS).<text:s/>Supporting<text:s/>smallholder<text:s/>farmer<text:s/>decision<text:s/>making<text:s/>through<text:s/>participatory<text:s/>experimental-modelling<text:s/>networks<text:s/>in<text:s/>West<text:s/>Africa</text:span></text:p>
            </table:table-cell>
            <table:table-cell table:style-name="Cell228">
              <text:p text:style-name="P694"><text:span text:style-name="T694_1">IITA</text:span></text:p>
            </table:table-cell>
            <table:table-cell table:style-name="Cell229">
              <text:p text:style-name="P695"><text:span text:style-name="T695_1">ABC</text:span></text:p>
            </table:table-cell>
            <table:table-cell table:style-name="Cell230">
              <text:p text:style-name="P696"><text:span text:style-name="T696_1">Rothamsted</text:span></text:p>
            </table:table-cell>
            <table:table-cell table:style-name="Cell231">
              <text:p text:style-name="P697"><text:span text:style-name="T697_1">University<text:s/>of<text:s/>Nottingham,<text:s/>University<text:s/>of<text:s/>Warwick</text:span></text:p>
            </table:table-cell>
            <table:table-cell table:style-name="Cell232">
              <text:p text:style-name="P698"><text:span text:style-name="T698_1">University<text:s/>Kano<text:s/></text:span><text:span text:style-name="T698_2"><text:line-break/>Savanna<text:s/>Agricultural<text:s/>Research<text:s/>Institute<text:s/>Tamale,<text:s/>Ghana</text:span></text:p>
            </table:table-cell>
            <table:table-cell table:style-name="Cell233">
              <text:p text:style-name="P699"><text:span text:style-name="T699_1">Ghana<text:s/>and<text:s/>Nigeria</text:span></text:p>
            </table:table-cell>
          </table:table-row>
          <table:table-row table:style-name="Row71">
            <table:table-cell table:style-name="Cell234">
              <text:p text:style-name="P700"><text:span text:style-name="T700_1">Research<text:s/>Area<text:s/>2:<text:s/>Crop<text:s/>Genetic<text:s/>Improvement<text:s/>for<text:s/>future<text:s/>climate<text:s/>resilience</text:span></text:p>
            </table:table-cell>
            <table:table-cell table:style-name="Cell235">
              <text:p text:style-name="P701"><text:span text:style-name="T701_1">Deciphering<text:s/>the<text:s/>root-soil<text:s/>interface<text:s/>to<text:s/>develop<text:s/>efficient<text:s/>N</text:span><text:span text:style-name="T701_2">2</text:span><text:span text:style-name="T701_3"><text:s/>fixing,<text:s/>climate-smart<text:s/>pigeon<text:s/>pea<text:s/>cultivars<text:s/>with<text:s/>improved<text:s/>yields</text:span></text:p>
            </table:table-cell>
            <table:table-cell table:style-name="Cell236">
              <text:p text:style-name="P702"><text:span text:style-name="T702_1">ICRISAT</text:span></text:p>
            </table:table-cell>
            <table:table-cell table:style-name="Cell237">
              <text:p text:style-name="P703"><text:span text:style-name="T703_1">CIMMYT</text:span></text:p>
            </table:table-cell>
            <table:table-cell table:style-name="Cell238">
              <text:p text:style-name="P704"><text:span text:style-name="T704_1">Nottingham</text:span></text:p>
            </table:table-cell>
            <table:table-cell table:style-name="Cell239">
              <text:p text:style-name="P705"><text:span text:style-name="T705_1"> </text:span></text:p>
            </table:table-cell>
            <table:table-cell table:style-name="Cell240">
              <text:p text:style-name="P706"><text:span text:style-name="T706_1">KALRO,<text:s/>Agricultural<text:s/>Research<text:s/>Institute<text:s/>of<text:s/>Mozambique<text:s/>(IIAM),<text:s/>Tanzania<text:s/>Agricultural<text:s/>Research<text:s/>Institute,<text:s/>Chitedze<text:s/>Agricultural<text:s/>Research<text:s/>Station,<text:s/>Malawi,<text:s/>Indian<text:s/>Institute<text:s/>of<text:s/>pulses<text:s/>research<text:s/>(IIPR),<text:s/>University<text:s/>of<text:s/>Agricultural<text:s/>Sciences<text:s/>(India),<text:s/>Acharya<text:s/>Ranga<text:s/>Agricultural<text:s/>University<text:s/>(India)</text:span></text:p>
            </table:table-cell>
            <table:table-cell table:style-name="Cell241">
              <text:p text:style-name="P707"/>
            </table:table-cell>
          </table:table-row>
          <table:table-row table:style-name="Row72">
            <table:table-cell table:style-name="Cell242">
              <text:p text:style-name="P708"><text:span text:style-name="T708_1">Research<text:s/>Area<text:s/>3:<text:s/>Enhancing</text:span><text:span text:style-name="T708_2"><text:s/>Nutrition</text:span></text:p>
            </table:table-cell>
            <table:table-cell table:style-name="Cell243">
              <text:p text:style-name="P709"><text:span text:style-name="T709_1">Genetic<text:s/>Improvement<text:s/>of<text:s/>Bambara<text:s/>Groundnut<text:s/></text:span><text:span text:style-name="T709_2">(Vigna<text:s/>subterranea</text:span><text:span text:style-name="T709_3">)<text:s/>for<text:s/>Future<text:s/>Nutrition<text:s/>and<text:s/>Climate<text:s/>Resilience</text:span></text:p>
            </table:table-cell>
            <table:table-cell table:style-name="Cell244">
              <text:p text:style-name="P710"><text:span text:style-name="T710_1">IITA</text:span></text:p>
            </table:table-cell>
            <table:table-cell table:style-name="Cell245">
              <text:p text:style-name="P711"><text:span text:style-name="T711_1">ICRISAT</text:span></text:p>
            </table:table-cell>
            <table:table-cell table:style-name="Cell246">
              <text:p text:style-name="P712"><text:span text:style-name="T712_1">Cambridge</text:span></text:p>
            </table:table-cell>
            <table:table-cell table:style-name="Cell247">
              <text:p text:style-name="P713"><text:span text:style-name="T713_1">NIAB</text:span></text:p>
            </table:table-cell>
            <table:table-cell table:style-name="Cell248">
              <text:p text:style-name="P714"><text:span text:style-name="T714_1">University<text:s/>of<text:s/>KwaZulu-Natal<text:s/>(KZN),<text:s/>University<text:s/>of<text:s/>Nottingham</text:span></text:p>
            </table:table-cell>
            <table:table-cell table:style-name="Cell249">
              <text:p text:style-name="P715"/>
            </table:table-cell>
          </table:table-row>
          <table:table-row table:style-name="Row73">
            <table:table-cell table:style-name="Cell250">
              <text:p text:style-name="P716"><text:span text:style-name="T716_1">Research<text:s/>Area<text:s/>4:<text:s text:c="2"/>Livestock<text:s/>improvement,<text:s/>animal,<text:s/>nutrition<text:s/>and<text:s/>welfare</text:span></text:p>
            </table:table-cell>
            <table:table-cell table:style-name="Cell251">
              <text:p text:style-name="P717"><text:span text:style-name="T717_1">Defining<text:s/>new<text:s/>phenotypes<text:s/>for<text:s/>forage<text:s/>and<text:s/>crop<text:s/>by-products<text:s/>improvement<text:s/>based<text:s/>on<text:s/>rumen<text:s/>function<text:s/>and<text:s/>greenhouse<text:s/>gas<text:s/>(GHG)<text:s/>emissions.</text:span></text:p>
            </table:table-cell>
            <table:table-cell table:style-name="Cell252">
              <text:p text:style-name="P718"><text:span text:style-name="T718_1">ILRI</text:span></text:p>
            </table:table-cell>
            <table:table-cell table:style-name="Cell253">
              <text:p text:style-name="P719"><text:span text:style-name="T719_1"> </text:span></text:p>
            </table:table-cell>
            <table:table-cell table:style-name="Cell254">
              <text:p text:style-name="P720"><text:span text:style-name="T720_1">SRUC</text:span></text:p>
            </table:table-cell>
            <table:table-cell table:style-name="Cell255">
              <text:p text:style-name="P721"><text:span text:style-name="T721_1"> </text:span></text:p>
            </table:table-cell>
            <table:table-cell table:style-name="Cell256">
              <text:p text:style-name="P722"><text:span text:style-name="T722_1">Ethiopia<text:s/>Institute<text:s/>of<text:s/>Agricultural<text:s/>Research<text:s/>(EIAR)</text:span></text:p>
            </table:table-cell>
            <table:table-cell table:style-name="Cell257">
              <text:p text:style-name="P723"/>
            </table:table-cell>
          </table:table-row>
        </table:table>
        <text:p text:style-name="P72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font-claude-response-body" style:family="paragraph" style:parent-style-name="Normal">
      <style:paragraph-properties fo:margin-top="0.494cm" fo:margin-bottom="0.494cm"/>
      <style:text-properties style:font-name="Times New Roman" fo:language="en" fo:country="US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7.502cm" text:min-label-width="0.635cm" fo:text-align="start" text:list-level-position-and-space-mode="label-alignment">
          <style:list-level-label-alignment text:label-followed-by="listtab" fo:margin-left="8.13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8.772cm" text:min-label-width="0.635cm" fo:text-align="start" text:list-level-position-and-space-mode="label-alignment">
          <style:list-level-label-alignment text:label-followed-by="listtab" fo:margin-left="9.407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10.042cm" text:min-label-width="0.635cm" fo:text-align="start" text:list-level-position-and-space-mode="label-alignment">
          <style:list-level-label-alignment text:label-followed-by="listtab" fo:margin-left="10.677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11.312cm" text:min-label-width="0.635cm" fo:text-align="start" text:list-level-position-and-space-mode="label-alignment">
          <style:list-level-label-alignment text:label-followed-by="listtab" fo:margin-left="11.947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12.582cm" text:min-label-width="0.635cm" fo:text-align="start" text:list-level-position-and-space-mode="label-alignment">
          <style:list-level-label-alignment text:label-followed-by="listtab" fo:margin-left="13.217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13.852cm" text:min-label-width="0.635cm" fo:text-align="start" text:list-level-position-and-space-mode="label-alignment">
          <style:list-level-label-alignment text:label-followed-by="listtab" fo:margin-left="14.487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15.122cm" text:min-label-width="0.635cm" fo:text-align="start" text:list-level-position-and-space-mode="label-alignment">
          <style:list-level-label-alignment text:label-followed-by="listtab" fo:margin-left="15.757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16.392cm" text:min-label-width="0.635cm" fo:text-align="start" text:list-level-position-and-space-mode="label-alignment">
          <style:list-level-label-alignment text:label-followed-by="listtab" fo:margin-left="17.027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7.662cm" text:min-label-width="0.635cm" fo:text-align="start" text:list-level-position-and-space-mode="label-alignment">
          <style:list-level-label-alignment text:label-followed-by="listtab" fo:margin-left="18.297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723cm" text:min-label-width="0.635cm" fo:text-align="start" text:list-level-position-and-space-mode="label-alignment">
          <style:list-level-label-alignment text:label-followed-by="listtab" fo:margin-left="1.358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93cm" text:min-label-width="0.635cm" fo:text-align="start" text:list-level-position-and-space-mode="label-alignment">
          <style:list-level-label-alignment text:label-followed-by="listtab" fo:margin-left="2.62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263cm" text:min-label-width="0.635cm" fo:text-align="start" text:list-level-position-and-space-mode="label-alignment">
          <style:list-level-label-alignment text:label-followed-by="listtab" fo:margin-left="3.898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533cm" text:min-label-width="0.635cm" fo:text-align="start" text:list-level-position-and-space-mode="label-alignment">
          <style:list-level-label-alignment text:label-followed-by="listtab" fo:margin-left="5.16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803cm" text:min-label-width="0.635cm" fo:text-align="start" text:list-level-position-and-space-mode="label-alignment">
          <style:list-level-label-alignment text:label-followed-by="listtab" fo:margin-left="6.43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7.073cm" text:min-label-width="0.635cm" fo:text-align="start" text:list-level-position-and-space-mode="label-alignment">
          <style:list-level-label-alignment text:label-followed-by="listtab" fo:margin-left="7.708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343cm" text:min-label-width="0.635cm" fo:text-align="start" text:list-level-position-and-space-mode="label-alignment">
          <style:list-level-label-alignment text:label-followed-by="listtab" fo:margin-left="8.978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613cm" text:min-label-width="0.635cm" fo:text-align="start" text:list-level-position-and-space-mode="label-alignment">
          <style:list-level-label-alignment text:label-followed-by="listtab" fo:margin-left="10.24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883cm" text:min-label-width="0.635cm" fo:text-align="start" text:list-level-position-and-space-mode="label-alignment">
          <style:list-level-label-alignment text:label-followed-by="listtab" fo:margin-left="11.518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style:font-name="Symbol" fo:font-size="10pt" style:font-size-asian="10pt"/>
    </style:style>
    <style:style style:name="List15Level2" style:family="text">
      <style:text-properties style:font-name="Symbol" fo:font-size="10pt" style:font-size-asian="10pt"/>
    </style:style>
    <style:style style:name="List15Level3" style:family="text">
      <style:text-properties style:font-name="Symbol" fo:font-size="10pt" style:font-size-asian="10pt"/>
    </style:style>
    <style:style style:name="List15Level4" style:family="text">
      <style:text-properties style:font-name="Symbol" fo:font-size="10pt" style:font-size-asian="10pt"/>
    </style:style>
    <style:style style:name="List15Level5" style:family="text">
      <style:text-properties style:font-name="Symbol" fo:font-size="10pt" style:font-size-asian="10pt"/>
    </style:style>
    <style:style style:name="List15Level6" style:family="text">
      <style:text-properties style:font-name="Symbol" fo:font-size="10pt" style:font-size-asian="10pt"/>
    </style:style>
    <style:style style:name="List15Level7" style:family="text">
      <style:text-properties style:font-name="Symbol" fo:font-size="10pt" style:font-size-asian="10pt"/>
    </style:style>
    <style:style style:name="List15Level8" style:family="text">
      <style:text-properties style:font-name="Symbol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6Level0" style:family="text">
      <style:text-properties style:font-name="Symbol" fo:font-size="10pt" style:font-size-asian="10pt"/>
    </style:style>
    <style:style style:name="List16Level1" style:family="text">
      <style:text-properties style:font-name="Symbol" fo:font-size="10pt" style:font-size-asian="10pt"/>
    </style:style>
    <style:style style:name="List16Level2" style:family="text">
      <style:text-properties style:font-name="Symbol" fo:font-size="10pt" style:font-size-asian="10pt"/>
    </style:style>
    <style:style style:name="List16Level3" style:family="text">
      <style:text-properties style:font-name="Symbol" fo:font-size="10pt" style:font-size-asian="10pt"/>
    </style:style>
    <style:style style:name="List16Level4" style:family="text">
      <style:text-properties style:font-name="Symbol" fo:font-size="10pt" style:font-size-asian="10pt"/>
    </style:style>
    <style:style style:name="List16Level5" style:family="text">
      <style:text-properties style:font-name="Symbol" fo:font-size="10pt" style:font-size-asian="10pt"/>
    </style:style>
    <style:style style:name="List16Level6" style:family="text">
      <style:text-properties style:font-name="Symbol" fo:font-size="10pt" style:font-size-asian="10pt"/>
    </style:style>
    <style:style style:name="List16Level7" style:family="text">
      <style:text-properties style:font-name="Symbol" fo:font-size="10pt" style:font-size-asian="10pt"/>
    </style:style>
    <style:style style:name="List16Level8" style:family="text">
      <style:text-properties style:font-name="Symbol" fo:font-size="10pt" style:font-size-asian="10pt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7Level0" style:family="text">
      <style:text-properties style:font-name="Symbol" fo:font-size="10pt" style:font-size-asian="10pt"/>
    </style:style>
    <style:style style:name="List17Level1" style:family="text">
      <style:text-properties style:font-name="Symbol" fo:font-size="10pt" style:font-size-asian="10pt"/>
    </style:style>
    <style:style style:name="List17Level2" style:family="text">
      <style:text-properties style:font-name="Symbol" fo:font-size="10pt" style:font-size-asian="10pt"/>
    </style:style>
    <style:style style:name="List17Level3" style:family="text">
      <style:text-properties style:font-name="Symbol" fo:font-size="10pt" style:font-size-asian="10pt"/>
    </style:style>
    <style:style style:name="List17Level4" style:family="text">
      <style:text-properties style:font-name="Symbol" fo:font-size="10pt" style:font-size-asian="10pt"/>
    </style:style>
    <style:style style:name="List17Level5" style:family="text">
      <style:text-properties style:font-name="Symbol" fo:font-size="10pt" style:font-size-asian="10pt"/>
    </style:style>
    <style:style style:name="List17Level6" style:family="text">
      <style:text-properties style:font-name="Symbol" fo:font-size="10pt" style:font-size-asian="10pt"/>
    </style:style>
    <style:style style:name="List17Level7" style:family="text">
      <style:text-properties style:font-name="Symbol" fo:font-size="10pt" style:font-size-asian="10pt"/>
    </style:style>
    <style:style style:name="List17Level8" style:family="text">
      <style:text-properties style:font-name="Symbol" fo:font-size="10pt" style:font-size-asian="10pt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style:font-name="Symbol" fo:font-size="10pt" style:font-size-asian="10pt"/>
    </style:style>
    <style:style style:name="List18Level2" style:family="text">
      <style:text-properties style:font-name="Symbol" fo:font-size="10pt" style:font-size-asian="10pt"/>
    </style:style>
    <style:style style:name="List18Level3" style:family="text">
      <style:text-properties style:font-name="Symbol" fo:font-size="10pt" style:font-size-asian="10pt"/>
    </style:style>
    <style:style style:name="List18Level4" style:family="text">
      <style:text-properties style:font-name="Symbol" fo:font-size="10pt" style:font-size-asian="10pt"/>
    </style:style>
    <style:style style:name="List18Level5" style:family="text">
      <style:text-properties style:font-name="Symbol" fo:font-size="10pt" style:font-size-asian="10pt"/>
    </style:style>
    <style:style style:name="List18Level6" style:family="text">
      <style:text-properties style:font-name="Symbol" fo:font-size="10pt" style:font-size-asian="10pt"/>
    </style:style>
    <style:style style:name="List18Level7" style:family="text">
      <style:text-properties style:font-name="Symbol" fo:font-size="10pt" style:font-size-asian="10pt"/>
    </style:style>
    <style:style style:name="List18Level8" style:family="text">
      <style:text-properties style:font-name="Symbol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9Level0" style:family="text">
      <style:text-properties style:font-name="Symbol" fo:font-size="10pt" style:font-size-asian="10pt"/>
    </style:style>
    <style:style style:name="List19Level1" style:family="text">
      <style:text-properties style:font-name="Symbol" fo:font-size="10pt" style:font-size-asian="10pt"/>
    </style:style>
    <style:style style:name="List19Level2" style:family="text">
      <style:text-properties style:font-name="Symbol" fo:font-size="10pt" style:font-size-asian="10pt"/>
    </style:style>
    <style:style style:name="List19Level3" style:family="text">
      <style:text-properties style:font-name="Symbol" fo:font-size="10pt" style:font-size-asian="10pt"/>
    </style:style>
    <style:style style:name="List19Level4" style:family="text">
      <style:text-properties style:font-name="Symbol" fo:font-size="10pt" style:font-size-asian="10pt"/>
    </style:style>
    <style:style style:name="List19Level5" style:family="text">
      <style:text-properties style:font-name="Symbol" fo:font-size="10pt" style:font-size-asian="10pt"/>
    </style:style>
    <style:style style:name="List19Level6" style:family="text">
      <style:text-properties style:font-name="Symbol" fo:font-size="10pt" style:font-size-asian="10pt"/>
    </style:style>
    <style:style style:name="List19Level7" style:family="text">
      <style:text-properties style:font-name="Symbol" fo:font-size="10pt" style:font-size-asian="10pt"/>
    </style:style>
    <style:style style:name="List19Level8" style:family="text">
      <style:text-properties style:font-name="Symbol" fo:font-size="10pt" style:font-size-asian="10pt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0Level0" style:family="text">
      <style:text-properties style:font-name="Symbol" fo:font-size="10pt" style:font-size-asian="10pt"/>
    </style:style>
    <style:style style:name="List20Level1" style:family="text">
      <style:text-properties style:font-name="Symbol" fo:font-size="10pt" style:font-size-asian="10pt"/>
    </style:style>
    <style:style style:name="List20Level2" style:family="text">
      <style:text-properties style:font-name="Symbol" fo:font-size="10pt" style:font-size-asian="10pt"/>
    </style:style>
    <style:style style:name="List20Level3" style:family="text">
      <style:text-properties style:font-name="Symbol" fo:font-size="10pt" style:font-size-asian="10pt"/>
    </style:style>
    <style:style style:name="List20Level4" style:family="text">
      <style:text-properties style:font-name="Symbol" fo:font-size="10pt" style:font-size-asian="10pt"/>
    </style:style>
    <style:style style:name="List20Level5" style:family="text">
      <style:text-properties style:font-name="Symbol" fo:font-size="10pt" style:font-size-asian="10pt"/>
    </style:style>
    <style:style style:name="List20Level6" style:family="text">
      <style:text-properties style:font-name="Symbol" fo:font-size="10pt" style:font-size-asian="10pt"/>
    </style:style>
    <style:style style:name="List20Level7" style:family="text">
      <style:text-properties style:font-name="Symbol" fo:font-size="10pt" style:font-size-asian="10pt"/>
    </style:style>
    <style:style style:name="List20Level8" style:family="text">
      <style:text-properties style:font-name="Symbol" fo:font-size="10pt" style:font-size-asian="10pt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Symbol"/>
    </style:style>
    <style:style style:name="List22Level2" style:family="text">
      <style:text-properties style:font-name="Symbol"/>
    </style:style>
    <style:style style:name="List22Level3" style:family="text">
      <style:text-properties style:font-name="Symbol"/>
    </style:style>
    <style:style style:name="List22Level4" style:family="text">
      <style:text-properties style:font-name="Symbol"/>
    </style:style>
    <style:style style:name="List22Level5" style:family="text">
      <style:text-properties style:font-name="Symbol"/>
    </style:style>
    <style:style style:name="List22Level6" style:family="text">
      <style:text-properties style:font-name="Symbol"/>
    </style:style>
    <style:style style:name="List22Level7" style:family="text">
      <style:text-properties style:font-name="Symbol"/>
    </style:style>
    <style:style style:name="List22Level8" style:family="text">
      <style:text-properties style:font-name="Symbol"/>
    </style:style>
    <text:list-style style:name="LS22">
      <text:list-level-style-bullet text:bullet-char="" text:style-name="List2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3" text:level="4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4" text:level="5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5" text:level="6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6" text:level="7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7" text:level="8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2Level8" text:level="9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Symbol"/>
    </style:style>
    <style:style style:name="List23Level2" style:family="text">
      <style:text-properties style:font-name="Symbol"/>
    </style:style>
    <style:style style:name="List23Level3" style:family="text">
      <style:text-properties style:font-name="Symbol"/>
    </style:style>
    <style:style style:name="List23Level4" style:family="text">
      <style:text-properties style:font-name="Symbol"/>
    </style:style>
    <style:style style:name="List23Level5" style:family="text">
      <style:text-properties style:font-name="Symbol"/>
    </style:style>
    <style:style style:name="List23Level6" style:family="text">
      <style:text-properties style:font-name="Symbol"/>
    </style:style>
    <style:style style:name="List23Level7" style:family="text">
      <style:text-properties style:font-name="Symbol"/>
    </style:style>
    <style:style style:name="List23Level8" style:family="text">
      <style:text-properties style:font-name="Symbol"/>
    </style:style>
    <text:list-style style:name="LS23">
      <text:list-level-style-bullet text:bullet-char="" text:style-name="List23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3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Symbol"/>
    </style:style>
    <style:style style:name="List24Level2" style:family="text">
      <style:text-properties style:font-name="Symbol"/>
    </style:style>
    <style:style style:name="List24Level3" style:family="text">
      <style:text-properties style:font-name="Symbol"/>
    </style:style>
    <style:style style:name="List24Level4" style:family="text">
      <style:text-properties style:font-name="Symbol"/>
    </style:style>
    <style:style style:name="List24Level5" style:family="text">
      <style:text-properties style:font-name="Symbol"/>
    </style:style>
    <style:style style:name="List24Level6" style:family="text">
      <style:text-properties style:font-name="Symbol"/>
    </style:style>
    <style:style style:name="List24Level7" style:family="text">
      <style:text-properties style:font-name="Symbol"/>
    </style:style>
    <style:style style:name="List24Level8" style:family="text">
      <style:text-properties style:font-name="Symbol"/>
    </style:style>
    <text:list-style style:name="LS24">
      <text:list-level-style-bullet text:bullet-char="" text:style-name="List2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3" text:level="4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4" text:level="5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5" text:level="6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6" text:level="7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7" text:level="8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4Level8" text:level="9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54cm" fo:padding-right="0cm" fo:margin-right="2.54cm"/>
      <style:header-style>
        <style:header-footer-properties fo:min-height="0cm" style:dynamic-spacing="true"/>
      </style:header-style>
      <style:footer-style>
        <style:header-footer-properties fo:min-height="0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2">
      <style:page-layout-properties style:print-orientation="landscape" fo:page-width="29.7cm" fo:page-height="21.001cm" fo:padding-top="0cm" fo:margin-top="1.251cm" fo:padding-bottom="0cm" fo:margin-bottom="1.251cm" fo:padding-left="0cm" fo:margin-left="1.251cm" fo:padding-right="0cm" fo:margin-right="1.251cm"/>
      <style:header-style>
        <style:header-footer-properties fo:min-height="1.289cm" style:dynamic-spacing="true"/>
      </style:header-style>
      <style:footer-style>
        <style:header-footer-properties fo:min-height="1.289cm" style:dynamic-spacing="true"/>
      </style:footer-style>
    </style:page-layout>
    <style:style style:name="P5" style:family="paragraph" style:parent-style-name="Header"/>
    <style:style style:name="FR3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7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2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6"><draw:text-box fo:min-height="1.233cm"><text:p text:style-name="P4"><text:span text:style-name="T4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5"><draw:frame svg:x="0cm" svg:y="0.002cm" svg:width="1.233cm" svg:height="1.233cm" draw:style-name="FR3" text:anchor-type="char" draw:z-index="2"><draw:text-box fo:min-height="1.233cm"><text:p text:style-name="P6"><text:span text:style-name="T6_1">OFFICIAL</text:span></text:p></draw:text-box><svg:desc>OFFICIAL</svg:desc></draw:frame></text:p>
      </style:header>
      <style:footer>
        <text:p text:style-name="P7"><draw:frame svg:x="0cm" svg:y="0.002cm" svg:width="1.233cm" svg:height="1.233cm" draw:style-name="FR4" text:anchor-type="char" draw:z-index="6"><draw:text-box fo:min-height="1.233cm"><text:p text:style-name="P8"><text:span text:style-name="T8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CGIAR 300671 Annual Review 2026</dc:title>
    <meta:initial-creator/>
    <meta:creation-date>2021-02-28T09:21:00</meta:creation-date>
    <dc:creator>James Thomson</dc:creator>
    <dc:date>2026-08-18T09:20:00</dc:date>
    <meta:editing-cycles>997</meta:editing-cycles>
    <meta:editing-duration>PT23H15M</meta:editing-duration>
    <meta:document-statistic meta:page-count="23" meta:paragraph-count="126" meta:row-count="448" meta:word-count="9450" meta:character-count="63193" meta:non-whitespace-character-count="53869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5BFA4C8C3F120745A51F8A38BE100EBA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