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P2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5.493cm"/>
    </style:style>
    <style:style style:name="Column2" style:family="table-column">
      <style:table-column-properties style:column-width="5.251cm"/>
    </style:style>
    <style:style style:name="Column3" style:family="table-column">
      <style:table-column-properties style:column-width="5.159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721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Arial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1pt" style:font-name-asian="Arial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9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10" style:family="paragraph" style:parent-style-name="Normal"/>
    <style:style style:name="T1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2.692cm"/>
    </style:style>
    <style:style style:name="Column5" style:family="table-column">
      <style:table-column-properties style:column-width="1.632cm"/>
    </style:style>
    <style:style style:name="Column6" style:family="table-column">
      <style:table-column-properties style:column-width="1.524cm"/>
    </style:style>
    <style:style style:name="Column7" style:family="table-column">
      <style:table-column-properties style:column-width="1.524cm"/>
    </style:style>
    <style:style style:name="Column8" style:family="table-column">
      <style:table-column-properties style:column-width="1.524cm"/>
    </style:style>
    <style:style style:name="Column9" style:family="table-column">
      <style:table-column-properties style:column-width="1.418cm"/>
    </style:style>
    <style:style style:name="Column10" style:family="table-column">
      <style:table-column-properties style:column-width="1.416cm"/>
    </style:style>
    <style:style style:name="Column11" style:family="table-column">
      <style:table-column-properties style:column-width="1.513cm"/>
    </style:style>
    <style:style style:name="Column12" style:family="table-column">
      <style:table-column-properties style:column-width="1.251cm"/>
    </style:style>
    <style:style style:name="Column13" style:family="table-column">
      <style:table-column-properties style:column-width="1.409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039cm" fo:margin-bottom="0cm"/>
    </style:style>
    <style:style style:name="T1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line-height-at-least="0.039cm" fo:margin-bottom="0cm"/>
    </style:style>
    <style:style style:name="T1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style:line-height-at-least="0.039cm" fo:margin-bottom="0cm"/>
    </style:style>
    <style:style style:name="T1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style:line-height-at-least="0.039cm" fo:margin-bottom="0cm"/>
    </style:style>
    <style:style style:name="T1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5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style:line-height-at-least="0.039cm" fo:margin-bottom="0cm"/>
    </style:style>
    <style:style style:name="T2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line-height-at-least="0.039cm" fo:margin-bottom="0cm"/>
    </style:style>
    <style:style style:name="T2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line-height-at-least="0.039cm" fo:margin-bottom="0cm"/>
    </style:style>
    <style:style style:name="T2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.039cm" fo:margin-bottom="0cm"/>
    </style:style>
    <style:style style:name="T2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.039cm" fo:margin-bottom="0cm"/>
    </style:style>
    <style:style style:name="T3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.039cm" fo:margin-bottom="0cm"/>
    </style:style>
    <style:style style:name="T3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.039cm" fo:margin-bottom="0cm"/>
    </style:style>
    <style:style style:name="T3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.039cm" fo:margin-bottom="0cm"/>
    </style:style>
    <style:style style:name="T3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</style:style>
    <style:style style:name="T3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41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4" style:family="table-column">
      <style:table-column-properties style:column-width="7.001cm"/>
    </style:style>
    <style:style style:name="Column15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15%" fo:margin-bottom="0.282cm"/>
    </style:style>
    <style:style style:name="T43_1" style:family="text"/>
    <style:style style:name="T43_2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P44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8" style:family="table-row">
      <style:table-row-properties style:min-row-height="0.711cm"/>
    </style:style>
    <style:style style:name="Cell3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15%" fo:margin-bottom="0.282cm"/>
    </style:style>
    <style:style style:name="T46_1" style:family="text"/>
    <style:style style:name="T46_2" style:family="text" style:parent-style-name="Internet_20_link">
      <style:text-properties fo:color="#4472c4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P47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48" style:family="paragraph" style:parent-style-name="Normal">
      <style:paragraph-properties fo:line-height="108%" fo:margin-bottom="0.282cm"/>
    </style:style>
    <style:style style:name="T4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49" style:family="paragraph" style:parent-style-name="Normal_20__28_Web_29_">
      <style:paragraph-properties fo:text-align="justify"/>
    </style:style>
    <style:style style:name="T49_1" style:family="text">
      <style:text-properties style:font-name="Arial" fo:font-size="11pt" style:font-name-asian="Arial" style:font-size-asian="11pt" style:font-name-complex="Arial" style:font-size-complex="11pt"/>
    </style:style>
    <style:style style:name="T49_2" style:family="text">
      <style:text-properties style:font-name="Arial" fo:font-size="11pt" style:font-name-asian="Arial" style:font-size-asian="11pt" style:font-name-complex="Arial" style:font-size-complex="11pt"/>
    </style:style>
    <style:style style:name="T49_3" style:family="text">
      <style:text-properties style:font-name="Arial" fo:font-size="11pt" style:font-name-asian="Arial" style:font-size-asian="11pt" style:font-name-complex="Arial" style:font-size-complex="11pt"/>
    </style:style>
    <style:style style:name="T49_4" style:family="text">
      <style:text-properties style:font-name="Arial" fo:font-size="11pt" style:font-name-asian="Arial" style:font-size-asian="11pt" style:font-name-complex="Arial" style:font-size-complex="11pt"/>
    </style:style>
    <style:style style:name="T49_5" style:family="text">
      <style:text-properties style:font-name="Arial" fo:font-size="11pt" style:font-name-asian="Arial" style:font-size-asian="11pt" style:font-name-complex="Arial" style:font-size-complex="11pt"/>
    </style:style>
    <style:style style:name="T49_6" style:family="text">
      <style:text-properties style:font-name="Arial" fo:font-size="11pt" style:font-name-asian="Arial" style:font-size-asian="11pt" style:font-name-complex="Arial" style:font-size-complex="11pt"/>
    </style:style>
    <style:style style:name="T49_7" style:family="text">
      <style:text-properties style:font-name="Arial" fo:font-size="11pt" style:font-name-asian="Arial" style:font-size-asian="11pt" style:font-name-complex="Arial" style:font-size-complex="11pt"/>
    </style:style>
    <style:style style:name="T49_8" style:family="text">
      <style:text-properties style:font-name="Arial" fo:font-size="11pt" style:font-name-asian="Arial" style:font-size-asian="11pt" style:font-name-complex="Arial" style:font-size-complex="11pt"/>
    </style:style>
    <style:style style:name="T49_9" style:family="text">
      <style:text-properties style:font-name="Arial" fo:font-size="11pt" style:font-name-asian="Arial" style:font-size-asian="11pt" style:font-name-complex="Arial" style:font-size-complex="11pt"/>
    </style:style>
    <style:style style:name="T49_10" style:family="text">
      <style:text-properties style:font-name="Arial" fo:font-size="11pt" style:font-name-asian="Arial" style:font-size-asian="11pt" style:font-name-complex="Arial" style:font-size-complex="11pt"/>
    </style:style>
    <style:style style:name="T49_11" style:family="text">
      <style:text-properties style:font-name="Arial" fo:font-size="11pt" style:font-name-asian="Arial" style:font-size-asian="11pt" style:font-name-complex="Arial" style:font-size-complex="11pt"/>
    </style:style>
    <style:style style:name="T49_12" style:family="text">
      <style:text-properties style:font-name="Arial" fo:font-size="11pt" style:font-name-asian="Arial" style:font-size-asian="11pt" style:font-name-complex="Arial" style:font-size-complex="11pt"/>
    </style:style>
    <style:style style:name="T49_13" style:family="text">
      <style:text-properties style:font-name="Arial" fo:font-size="11pt" style:font-name-asian="Arial" style:font-size-asian="11pt" style:font-name-complex="Arial" style:font-size-complex="11pt"/>
    </style:style>
    <style:style style:name="T49_14" style:family="text">
      <style:text-properties style:font-name="Arial" fo:font-size="11pt" style:font-name-asian="Arial" style:font-size-asian="11pt" style:font-name-complex="Arial" style:font-size-complex="11pt"/>
    </style:style>
    <style:style style:name="T49_15" style:family="text">
      <style:text-properties style:font-name="Arial" fo:font-size="11pt" style:font-name-asian="Arial" style:font-size-asian="11pt" style:font-name-complex="Arial" style:font-size-complex="11pt"/>
    </style:style>
    <style:style style:name="P50" style:family="paragraph" style:parent-style-name="Normal_20__28_Web_29_">
      <style:paragraph-properties fo:text-align="justify"/>
    </style:style>
    <style:style style:name="T50_1" style:family="text">
      <style:text-properties style:font-name="Arial" fo:font-size="11pt" style:font-name-asian="Arial" style:font-size-asian="11pt" style:font-name-complex="Arial" style:font-size-complex="11pt"/>
    </style:style>
    <style:style style:name="T50_2" style:family="text">
      <style:text-properties style:font-name="Arial" fo:font-size="11pt" style:font-name-asian="Arial" style:font-size-asian="11pt" style:font-name-complex="Arial" style:font-size-complex="11pt"/>
    </style:style>
    <style:style style:name="T50_3" style:family="text">
      <style:text-properties style:font-name="Arial" fo:font-size="11pt" style:font-name-asian="Arial" style:font-size-asian="11pt" style:font-name-complex="Arial" style:font-size-complex="11pt"/>
    </style:style>
    <style:style style:name="T50_4" style:family="text">
      <style:text-properties style:font-name="Arial" fo:font-size="11pt" style:font-name-asian="Arial" style:font-size-asian="11pt" style:font-name-complex="Arial" style:font-size-complex="11pt"/>
    </style:style>
    <style:style style:name="T50_5" style:family="text" style:parent-style-name="Strong">
      <style:text-properties style:font-name="Arial" fo:font-size="11pt" style:font-name-asian="Arial" style:font-size-asian="11pt" style:font-name-complex="Arial" style:font-size-complex="11pt" fo:font-weight="normal" style:font-weight-asian="normal"/>
    </style:style>
    <style:style style:name="T50_6" style:family="text" style:parent-style-name="Strong">
      <style:text-properties style:font-name="Arial" fo:font-size="11pt" style:font-name-asian="Arial" style:font-size-asian="11pt" style:font-name-complex="Arial" style:font-size-complex="11pt" fo:font-weight="normal" style:font-weight-asian="normal"/>
    </style:style>
    <style:style style:name="T50_7" style:family="text" style:parent-style-name="Strong">
      <style:text-properties style:font-name="Arial" fo:font-size="11pt" style:font-name-asian="Arial" style:font-size-asian="11pt" style:font-name-complex="Arial" style:font-size-complex="11pt" fo:font-weight="normal" style:font-weight-asian="normal"/>
    </style:style>
    <style:style style:name="T50_8" style:family="text" style:parent-style-name="Strong">
      <style:text-properties style:font-name="Arial" fo:font-size="11pt" style:font-name-asian="Arial" style:font-size-asian="11pt" style:font-name-complex="Arial" style:font-size-complex="11pt" fo:font-weight="normal" style:font-weight-asian="normal"/>
    </style:style>
    <style:style style:name="T50_9" style:family="text">
      <style:text-properties style:font-name="Arial" fo:font-size="11pt" style:font-name-asian="Arial" style:font-size-asian="11pt" style:font-name-complex="Arial" style:font-size-complex="11pt"/>
    </style:style>
    <style:style style:name="T50_10" style:family="text">
      <style:text-properties style:font-name="Arial" fo:font-size="11pt" style:font-name-asian="Arial" style:font-size-asian="11pt" style:font-name-complex="Arial" style:font-size-complex="11pt"/>
    </style:style>
    <style:style style:name="T50_11" style:family="text">
      <style:text-properties style:font-name="Arial" fo:font-size="11pt" style:font-name-asian="Arial" style:font-size-asian="11pt" style:font-name-complex="Arial" style:font-size-complex="11pt"/>
    </style:style>
    <style:style style:name="T50_12" style:family="text">
      <style:text-properties style:font-name="Arial" fo:font-size="11pt" style:font-name-asian="Arial" style:font-size-asian="11pt" style:font-name-complex="Arial" style:font-size-complex="11pt"/>
    </style:style>
    <style:style style:name="T50_13" style:family="text">
      <style:text-properties style:font-name="Arial" fo:font-size="11pt" style:font-name-asian="Arial" style:font-size-asian="11pt" style:font-name-complex="Arial" style:font-size-complex="11pt"/>
    </style:style>
    <style:style style:name="T50_14" style:family="text">
      <style:text-properties style:font-name="Arial" fo:font-size="11pt" style:font-name-asian="Arial" style:font-size-asian="11pt" style:font-name-complex="Arial" style:font-size-complex="11pt"/>
    </style:style>
    <style:style style:name="T50_15" style:family="text">
      <style:text-properties style:font-name="Arial" fo:font-size="11pt" style:font-name-asian="Arial" style:font-size-asian="11pt" style:font-name-complex="Arial" style:font-size-complex="11pt"/>
    </style:style>
    <style:style style:name="T50_16" style:family="text">
      <style:text-properties style:font-name="Arial" fo:font-size="11pt" style:font-name-asian="Arial" style:font-size-asian="11pt" style:font-name-complex="Arial" style:font-size-complex="11pt"/>
    </style:style>
    <style:style style:name="T50_17" style:family="text">
      <style:text-properties style:font-name="Arial" fo:font-size="11pt" style:font-name-asian="Arial" style:font-size-asian="11pt" style:font-name-complex="Arial" style:font-size-complex="11pt"/>
    </style:style>
    <style:style style:name="T50_18" style:family="text">
      <style:text-properties style:font-name="Arial" fo:font-size="11pt" style:font-name-asian="Arial" style:font-size-asian="11pt" style:font-name-complex="Arial" style:font-size-complex="11pt"/>
    </style:style>
    <style:style style:name="T50_19" style:family="text">
      <style:text-properties style:font-name="Arial" fo:font-size="11pt" style:font-name-asian="Arial" style:font-size-asian="11pt" style:font-name-complex="Arial" style:font-size-complex="11pt"/>
    </style:style>
    <style:style style:name="T50_20" style:family="text">
      <style:text-properties style:font-name="Arial" fo:font-size="11pt" style:font-name-asian="Arial" style:font-size-asian="11pt" style:font-name-complex="Arial" style:font-size-complex="11pt"/>
    </style:style>
    <style:style style:name="T50_21" style:family="text">
      <style:text-properties style:font-name="Arial" fo:font-size="11pt" style:font-name-asian="Arial" style:font-size-asian="11pt" style:font-name-complex="Arial" style:font-size-complex="11pt"/>
    </style:style>
    <style:style style:name="T50_22" style:family="text">
      <style:text-properties style:font-name="Arial" fo:font-size="11pt" style:font-name-asian="Arial" style:font-size-asian="11pt" style:font-name-complex="Arial" style:font-size-complex="11pt"/>
    </style:style>
    <style:style style:name="T50_23" style:family="text">
      <style:text-properties style:font-name="Arial" fo:font-size="11pt" style:font-name-asian="Arial" style:font-size-asian="11pt" style:font-name-complex="Arial" style:font-size-complex="11pt"/>
    </style:style>
    <style:style style:name="T50_24" style:family="text">
      <style:text-properties style:font-name="Arial" fo:font-size="11pt" style:font-name-asian="Arial" style:font-size-asian="11pt" style:font-name-complex="Arial" style:font-size-complex="11pt"/>
    </style:style>
    <style:style style:name="T50_25" style:family="text">
      <style:text-properties style:font-name="Arial" fo:font-size="11pt" style:font-name-asian="Arial" style:font-size-asian="11pt" style:font-name-complex="Arial" style:font-size-complex="11pt"/>
    </style:style>
    <style:style style:name="T50_26" style:family="text">
      <style:text-properties style:font-name="Arial" fo:font-size="11pt" style:font-name-asian="Arial" style:font-size-asian="11pt" style:font-name-complex="Arial" style:font-size-complex="11pt"/>
    </style:style>
    <style:style style:name="T50_27" style:family="text">
      <style:text-properties style:font-name="Arial" fo:font-size="11pt" style:font-name-asian="Arial" style:font-size-asian="11pt" style:font-name-complex="Arial" style:font-size-complex="11pt"/>
    </style:style>
    <style:style style:name="T50_28" style:family="text">
      <style:text-properties style:font-name="Arial" fo:font-size="11pt" style:font-name-asian="Arial" style:font-size-asian="11pt" style:font-name-complex="Arial" style:font-size-complex="11pt"/>
    </style:style>
    <style:style style:name="T50_29" style:family="text">
      <style:text-properties style:font-name="Arial" fo:font-size="11pt" style:font-name-asian="Arial" style:font-size-asian="11pt" style:font-name-complex="Arial" style:font-size-complex="11pt"/>
    </style:style>
    <style:style style:name="T50_30" style:family="text">
      <style:text-properties style:font-name="Arial" fo:font-size="11pt" style:font-name-asian="Arial" style:font-size-asian="11pt" style:font-name-complex="Arial" style:font-size-complex="11pt"/>
    </style:style>
    <style:style style:name="T50_31" style:family="text">
      <style:text-properties style:font-name="Arial" fo:font-size="11pt" style:font-name-asian="Arial" style:font-size-asian="11pt" style:font-name-complex="Arial" style:font-size-complex="11pt"/>
    </style:style>
    <style:style style:name="T50_32" style:family="text">
      <style:text-properties style:font-name="Arial" fo:font-size="11pt" style:font-name-asian="Arial" style:font-size-asian="11pt" style:font-name-complex="Arial" style:font-size-complex="11pt"/>
    </style:style>
    <style:style style:name="T50_33" style:family="text">
      <style:text-properties style:font-name="Arial" fo:font-size="11pt" style:font-name-asian="Arial" style:font-size-asian="11pt" style:font-name-complex="Arial" style:font-size-complex="11pt"/>
    </style:style>
    <style:style style:name="P51" style:family="paragraph" style:parent-style-name="Normal_20__28_Web_29_">
      <style:paragraph-properties fo:text-align="justify" fo:margin-top="0.011cm"/>
    </style:style>
    <style:style style:name="T5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1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2" style:family="paragraph" style:parent-style-name="Normal_20__28_Web_29_">
      <style:paragraph-properties fo:text-align="justify" fo:margin-top="0.011cm"/>
      <style:text-properties style:font-name="Arial" fo:font-size="11pt" style:font-name-asian="Arial" style:font-size-asian="11pt" style:font-name-complex="Arial" style:font-size-complex="11pt"/>
    </style:style>
    <style:style style:name="T52_1" style:family="text">
      <style:text-properties style:font-name="Arial" fo:font-size="11pt" style:font-name-asian="Arial" style:font-size-asian="11pt" style:font-name-complex="Arial" style:font-size-complex="11pt"/>
    </style:style>
    <style:style style:name="T52_2" style:family="text">
      <style:text-properties style:font-name="Arial" fo:font-size="11pt" style:font-name-asian="Arial" style:font-size-asian="11pt" style:font-name-complex="Arial" style:font-size-complex="11pt"/>
    </style:style>
    <style:style style:name="T52_3" style:family="text">
      <style:text-properties style:font-name="Arial" fo:font-size="11pt" style:font-name-asian="Arial" style:font-size-asian="11pt" style:font-name-complex="Arial" style:font-size-complex="11pt"/>
    </style:style>
    <style:style style:name="P53" style:family="paragraph" style:parent-style-name="Normal_20__28_Web_29_">
      <style:paragraph-properties fo:text-align="justify" fo:margin-top="0.011cm"/>
      <style:text-properties style:font-name="Arial" fo:font-size="11pt" style:font-name-asian="Arial" style:font-size-asian="11pt" style:font-name-complex="Arial" style:font-size-complex="11pt"/>
    </style:style>
    <style:style style:name="T53_1" style:family="text">
      <style:text-properties style:font-name="Arial" fo:font-size="11pt" style:font-name-asian="Arial" style:font-size-asian="11pt" style:font-name-complex="Arial" style:font-size-complex="11pt"/>
    </style:style>
    <style:style style:name="T53_2" style:family="text">
      <style:text-properties style:font-name="Arial" fo:font-size="11pt" style:font-name-asian="Arial" style:font-size-asian="11pt" style:font-name-complex="Arial" style:font-size-complex="11pt"/>
    </style:style>
    <style:style style:name="T53_3" style:family="text">
      <style:text-properties style:font-name="Arial" fo:font-size="11pt" style:font-name-asian="Arial" style:font-size-asian="11pt" style:font-name-complex="Arial" style:font-size-complex="11pt"/>
    </style:style>
    <style:style style:name="T53_4" style:family="text">
      <style:text-properties style:font-name="Arial" fo:font-size="11pt" style:font-name-asian="Arial" style:font-size-asian="11pt" style:font-name-complex="Arial" style:font-size-complex="11pt"/>
    </style:style>
    <style:style style:name="T53_5" style:family="text">
      <style:text-properties style:font-name="Arial" fo:font-size="11pt" style:font-name-asian="Arial" style:font-size-asian="11pt" style:font-name-complex="Arial" style:font-size-complex="11pt"/>
    </style:style>
    <style:style style:name="P54" style:family="paragraph" style:parent-style-name="Normal_20__28_Web_29_">
      <style:paragraph-properties fo:text-align="justify" fo:margin-top="0.011cm"/>
      <style:text-properties style:font-name="Arial" fo:font-size="11pt" style:font-name-asian="Arial" style:font-size-asian="11pt" style:font-name-complex="Arial" style:font-size-complex="11pt"/>
    </style:style>
    <style:style style:name="T54_1" style:family="text">
      <style:text-properties style:font-name="Arial" fo:font-size="11pt" style:font-name-asian="Arial" style:font-size-asian="11pt" style:font-name-complex="Arial" style:font-size-complex="11pt"/>
    </style:style>
    <style:style style:name="T54_2" style:family="text">
      <style:text-properties style:font-name="Arial" fo:font-size="11pt" style:font-name-asian="Arial" style:font-size-asian="11pt" style:font-name-complex="Arial" style:font-size-complex="11pt"/>
    </style:style>
    <style:style style:name="T54_3" style:family="text">
      <style:text-properties style:font-name="Arial" fo:font-size="11pt" style:font-name-asian="Arial" style:font-size-asian="11pt" style:font-name-complex="Arial" style:font-size-complex="11pt"/>
    </style:style>
    <style:style style:name="T54_4" style:family="text">
      <style:text-properties style:font-name="Arial" fo:font-size="11pt" style:font-name-asian="Arial" style:font-size-asian="11pt" style:font-name-complex="Arial" style:font-size-complex="11pt"/>
    </style:style>
    <style:style style:name="T54_5" style:family="text">
      <style:text-properties style:font-name="Arial" fo:font-size="11pt" style:font-name-asian="Arial" style:font-size-asian="11pt" style:font-name-complex="Arial" style:font-size-complex="11pt"/>
    </style:style>
    <style:style style:name="T54_6" style:family="text">
      <style:text-properties style:font-name="Arial" fo:font-size="11pt" style:font-name-asian="Arial" style:font-size-asian="11pt" style:font-name-complex="Arial" style:font-size-complex="11pt"/>
    </style:style>
    <style:style style:name="T54_7" style:family="text">
      <style:text-properties style:font-name="Arial" fo:font-size="11pt" style:font-name-asian="Arial" style:font-size-asian="11pt" style:font-name-complex="Arial" style:font-size-complex="11pt"/>
    </style:style>
    <style:style style:name="T54_8" style:family="text">
      <style:text-properties style:font-name="Arial" fo:font-size="11pt" style:font-name-asian="Arial" style:font-size-asian="11pt" style:font-name-complex="Arial" style:font-size-complex="11pt"/>
    </style:style>
    <style:style style:name="T54_9" style:family="text">
      <style:text-properties style:font-name="Arial" fo:font-size="11pt" style:font-name-asian="Arial" style:font-size-asian="11pt" style:font-name-complex="Arial" style:font-size-complex="11pt"/>
    </style:style>
    <style:style style:name="T54_10" style:family="text">
      <style:text-properties style:font-name="Arial" fo:font-size="11pt" style:font-name-asian="Arial" style:font-size-asian="11pt" style:font-name-complex="Arial" style:font-size-complex="11pt"/>
    </style:style>
    <style:style style:name="T54_11" style:family="text">
      <style:text-properties style:font-name="Arial" fo:font-size="11pt" style:font-name-asian="Arial" style:font-size-asian="11pt" style:font-name-complex="Arial" style:font-size-complex="11pt"/>
    </style:style>
    <style:style style:name="T54_12" style:family="text">
      <style:text-properties style:font-name="Arial" fo:font-size="11pt" style:font-name-asian="Arial" style:font-size-asian="11pt" style:font-name-complex="Arial" style:font-size-complex="11pt"/>
    </style:style>
    <style:style style:name="T54_13" style:family="text">
      <style:text-properties style:font-name="Arial" fo:font-size="11pt" style:font-name-asian="Arial" style:font-size-asian="11pt" style:font-name-complex="Arial" style:font-size-complex="11pt"/>
    </style:style>
    <style:style style:name="T54_14" style:family="text">
      <style:text-properties style:font-name="Arial" fo:font-size="11pt" style:font-name-asian="Arial" style:font-size-asian="11pt" style:font-name-complex="Arial" style:font-size-complex="11pt"/>
    </style:style>
    <style:style style:name="P55" style:family="paragraph" style:parent-style-name="Normal_20__28_Web_29_">
      <style:paragraph-properties fo:text-align="justify" fo:margin-top="0.011cm"/>
    </style:style>
    <style:style style:name="T5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5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5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5_4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6" style:family="paragraph" style:parent-style-name="Normal_20__28_Web_29_">
      <style:paragraph-properties fo:text-align="justify" fo:margin-top="0.011cm"/>
      <style:text-properties style:font-name="Arial" fo:font-size="11pt" style:font-name-asian="Arial" style:font-size-asian="11pt" style:font-name-complex="Arial" style:font-size-complex="11pt"/>
    </style:style>
    <style:style style:name="T56_1" style:family="text">
      <style:text-properties style:font-name="Arial" fo:font-size="11pt" style:font-name-asian="Arial" style:font-size-asian="11pt" style:font-name-complex="Arial" style:font-size-complex="11pt"/>
    </style:style>
    <style:style style:name="T56_2" style:family="text">
      <style:text-properties style:font-name="Arial" fo:font-size="11pt" style:font-name-asian="Arial" style:font-size-asian="11pt" style:font-name-complex="Arial" style:font-size-complex="11pt"/>
    </style:style>
    <style:style style:name="T56_3" style:family="text">
      <style:text-properties style:font-name="Arial" fo:font-size="11pt" style:font-name-asian="Arial" style:font-size-asian="11pt" style:font-name-complex="Arial" style:font-size-complex="11pt"/>
    </style:style>
    <style:style style:name="T56_4" style:family="text">
      <style:text-properties style:font-name="Arial" fo:font-size="11pt" style:font-name-asian="Arial" style:font-size-asian="11pt" style:font-name-complex="Arial" style:font-size-complex="11pt"/>
    </style:style>
    <style:style style:name="T56_5" style:family="text">
      <style:text-properties style:font-name="Arial" fo:font-size="11pt" style:font-name-asian="Arial" style:font-size-asian="11pt" style:font-name-complex="Arial" style:font-size-complex="11pt"/>
    </style:style>
    <style:style style:name="T56_6" style:family="text">
      <style:text-properties style:font-name="Arial" fo:font-size="11pt" style:font-name-asian="Arial" style:font-size-asian="11pt" style:font-name-complex="Arial" style:font-size-complex="11pt"/>
    </style:style>
    <style:style style:name="T56_7" style:family="text">
      <style:text-properties style:font-name="Arial" fo:font-size="11pt" style:font-name-asian="Arial" style:font-size-asian="11pt" style:font-name-complex="Arial" style:font-size-complex="11pt"/>
    </style:style>
    <style:style style:name="P57" style:family="paragraph" style:parent-style-name="Normal_20__28_Web_29_">
      <style:paragraph-properties fo:text-align="justify" fo:margin-top="0.011cm"/>
    </style:style>
    <style:style style:name="T57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_4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8" style:family="paragraph" style:parent-style-name="Normal_20__28_Web_29_">
      <style:paragraph-properties fo:text-align="justify" fo:margin-top="0.011cm" fo:margin-bottom="0.011cm"/>
      <style:text-properties style:font-name="Arial" fo:font-size="11pt" style:font-name-asian="Arial" style:font-size-asian="11pt" style:font-name-complex="Arial" style:font-size-complex="11pt"/>
    </style:style>
    <style:style style:name="T58_1" style:family="text">
      <style:text-properties style:font-name="Arial" fo:font-size="11pt" style:font-name-asian="Arial" style:font-size-asian="11pt" style:font-name-complex="Arial" style:font-size-complex="11pt"/>
    </style:style>
    <style:style style:name="T58_2" style:family="text">
      <style:text-properties style:font-name="Arial" fo:font-size="11pt" style:font-name-asian="Arial" style:font-size-asian="11pt" style:font-name-complex="Arial" style:font-size-complex="11pt"/>
    </style:style>
    <style:style style:name="T58_3" style:family="text">
      <style:text-properties style:font-name="Arial" fo:font-size="11pt" style:font-name-asian="Arial" style:font-size-asian="11pt" style:font-name-complex="Arial" style:font-size-complex="11pt"/>
    </style:style>
    <style:style style:name="T58_4" style:family="text">
      <style:text-properties style:font-name="Arial" fo:font-size="11pt" style:font-name-asian="Arial" style:font-size-asian="11pt" style:font-name-complex="Arial" style:font-size-complex="11pt"/>
    </style:style>
    <style:style style:name="P59" style:family="paragraph" style:parent-style-name="Normal_20__28_Web_29_">
      <style:paragraph-properties fo:text-align="justify"/>
    </style:style>
    <style:style style:name="T59_1" style:family="text">
      <style:text-properties style:font-name="Arial" fo:font-size="11pt" style:font-name-asian="Arial" style:font-size-asian="11pt" style:font-name-complex="Arial" style:font-size-complex="11pt"/>
    </style:style>
    <style:style style:name="T59_2" style:family="text">
      <style:text-properties style:font-name="Arial" fo:font-size="11pt" style:font-name-asian="Arial" style:font-size-asian="11pt" style:font-name-complex="Arial" style:font-size-complex="11pt"/>
    </style:style>
    <style:style style:name="T59_3" style:family="text">
      <style:text-properties style:font-name="Arial" fo:font-size="11pt" style:font-name-asian="Arial" style:font-size-asian="11pt" style:font-name-complex="Arial" style:font-size-complex="11pt"/>
    </style:style>
    <style:style style:name="T59_4" style:family="text">
      <style:text-properties style:font-name="Arial" fo:font-size="11pt" style:font-name-asian="Arial" style:font-size-asian="11pt" style:font-name-complex="Arial" style:font-size-complex="11pt"/>
    </style:style>
    <style:style style:name="T59_5" style:family="text">
      <style:text-properties style:font-name="Arial" fo:font-size="11pt" style:font-name-asian="Arial" style:font-size-asian="11pt" style:font-name-complex="Arial" style:font-size-complex="11pt"/>
    </style:style>
    <style:style style:name="T59_6" style:family="text">
      <style:text-properties style:font-name="Arial" fo:font-size="11pt" style:font-name-asian="Arial" style:font-size-asian="11pt" style:font-name-complex="Arial" style:font-size-complex="11pt"/>
    </style:style>
    <style:style style:name="T59_7" style:family="text">
      <style:text-properties style:font-name="Arial" fo:font-size="11pt" style:font-name-asian="Arial" style:font-size-asian="11pt" style:font-name-complex="Arial" style:font-size-complex="11pt"/>
    </style:style>
    <style:style style:name="T59_8" style:family="text">
      <style:text-properties style:font-name="Arial" fo:font-size="11pt" style:font-name-asian="Arial" style:font-size-asian="11pt" style:font-name-complex="Arial" style:font-size-complex="11pt"/>
    </style:style>
    <style:style style:name="T59_9" style:family="text">
      <style:text-properties style:font-name="Arial" fo:font-size="11pt" style:font-name-asian="Arial" style:font-size-asian="11pt" style:font-name-complex="Arial" style:font-size-complex="11pt"/>
    </style:style>
    <style:style style:name="T59_10" style:family="text">
      <style:text-properties style:font-name="Arial" fo:font-size="11pt" style:font-name-asian="Arial" style:font-size-asian="11pt" style:font-name-complex="Arial" style:font-size-complex="11pt"/>
    </style:style>
    <style:style style:name="T59_11" style:family="text">
      <style:text-properties style:font-name="Arial" fo:font-size="11pt" style:font-name-asian="Arial" style:font-size-asian="11pt" style:font-name-complex="Arial" style:font-size-complex="11pt"/>
    </style:style>
    <style:style style:name="T59_12" style:family="text">
      <style:text-properties style:font-name="Arial" fo:font-size="11pt" style:font-name-asian="Arial" style:font-size-asian="11pt" style:font-name-complex="Arial" style:font-size-complex="11pt"/>
    </style:style>
    <style:style style:name="T59_13" style:family="text">
      <style:text-properties style:font-name="Arial" fo:font-size="11pt" style:font-name-asian="Arial" style:font-size-asian="11pt" style:font-name-complex="Arial" style:font-size-complex="11pt"/>
    </style:style>
    <style:style style:name="T59_14" style:family="text">
      <style:text-properties style:font-name="Arial" fo:font-size="11pt" style:font-name-asian="Arial" style:font-size-asian="11pt" style:font-name-complex="Arial" style:font-size-complex="11pt"/>
    </style:style>
    <style:style style:name="T59_15" style:family="text">
      <style:text-properties style:font-name="Arial" fo:font-size="11pt" style:font-name-asian="Arial" style:font-size-asian="11pt" style:font-name-complex="Arial" style:font-size-complex="11pt"/>
    </style:style>
    <style:style style:name="T59_16" style:family="text">
      <style:text-properties style:font-name="Arial" fo:font-size="11pt" style:font-name-asian="Arial" style:font-size-asian="11pt" style:font-name-complex="Arial" style:font-size-complex="11pt"/>
    </style:style>
    <style:style style:name="T59_17" style:family="text">
      <style:text-properties style:font-name="Arial" fo:font-size="11pt" style:font-name-asian="Arial" style:font-size-asian="11pt" style:font-name-complex="Arial" style:font-size-complex="11pt"/>
    </style:style>
    <style:style style:name="T59_18" style:family="text">
      <style:text-properties style:font-name="Arial" fo:font-size="11pt" style:font-name-asian="Arial" style:font-size-asian="11pt" style:font-name-complex="Arial" style:font-size-complex="11pt"/>
    </style:style>
    <style:style style:name="T59_19" style:family="text">
      <style:text-properties style:font-name="Arial" fo:font-size="11pt" style:font-name-asian="Arial" style:font-size-asian="11pt" style:font-name-complex="Arial" style:font-size-complex="11pt"/>
    </style:style>
    <style:style style:name="T59_20" style:family="text">
      <style:text-properties style:font-name="Arial" fo:font-size="11pt" style:font-name-asian="Arial" style:font-size-asian="11pt" style:font-name-complex="Arial" style:font-size-complex="11pt"/>
    </style:style>
    <style:style style:name="T59_21" style:family="text">
      <style:text-properties style:font-name="Arial" fo:font-size="11pt" style:font-name-asian="Arial" style:font-size-asian="11pt" style:font-name-complex="Arial" style:font-size-complex="11pt"/>
    </style:style>
    <style:style style:name="T59_22" style:family="text">
      <style:text-properties style:font-name="Arial" fo:font-size="11pt" style:font-name-asian="Arial" style:font-size-asian="11pt" style:font-name-complex="Arial" style:font-size-complex="11pt"/>
    </style:style>
    <style:style style:name="T59_23" style:family="text">
      <style:text-properties style:font-name="Arial" fo:font-size="11pt" style:font-name-asian="Arial" style:font-size-asian="11pt" style:font-name-complex="Arial" style:font-size-complex="11pt"/>
    </style:style>
    <style:style style:name="T59_24" style:family="text">
      <style:text-properties style:font-name="Arial" fo:font-size="11pt" style:font-name-asian="Arial" style:font-size-asian="11pt" style:font-name-complex="Arial" style:font-size-complex="11pt"/>
    </style:style>
    <style:style style:name="T59_25" style:family="text">
      <style:text-properties style:font-name="Arial" fo:font-size="11pt" style:font-name-asian="Arial" style:font-size-asian="11pt" style:font-name-complex="Arial" style:font-size-complex="11pt"/>
    </style:style>
    <style:style style:name="T59_26" style:family="text">
      <style:text-properties style:font-name="Arial" fo:font-size="11pt" style:font-name-asian="Arial" style:font-size-asian="11pt" style:font-name-complex="Arial" style:font-size-complex="11pt"/>
    </style:style>
    <style:style style:name="T59_27" style:family="text">
      <style:text-properties style:font-name="Arial" fo:font-size="11pt" style:font-name-asian="Arial" style:font-size-asian="11pt" style:font-name-complex="Arial" style:font-size-complex="11pt"/>
    </style:style>
    <style:style style:name="T59_28" style:family="text">
      <style:text-properties style:font-name="Arial" fo:font-size="11pt" style:font-name-asian="Arial" style:font-size-asian="11pt" style:font-name-complex="Arial" style:font-size-complex="11pt"/>
    </style:style>
    <style:style style:name="P60" style:family="paragraph" style:parent-style-name="Normal"/>
    <style:style style:name="T6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61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4" style:family="table">
      <style:table-properties table:align="left" style:width="15.886cm" fo:margin-left="0cm"/>
    </style:style>
    <style:style style:name="Column16" style:family="table-column">
      <style:table-column-properties style:column-width="12.368cm"/>
    </style:style>
    <style:style style:name="Column17" style:family="table-column">
      <style:table-column-properties style:column-width="1.746cm"/>
    </style:style>
    <style:style style:name="Column18" style:family="table-column">
      <style:table-column-properties style:column-width="1.771cm"/>
    </style:style>
    <style:style style:name="Row9" style:family="table-row">
      <style:table-row-properties style:min-row-height="0.529cm"/>
    </style:style>
    <style:style style:name="Cell41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62" style:family="paragraph" style:parent-style-name="Normal">
      <style:paragraph-properties fo:line-height="100%" fo:margin-bottom="0.254cm"/>
    </style:style>
    <style:style style:name="T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2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63" style:family="paragraph" style:parent-style-name="Normal">
      <style:paragraph-properties fo:line-height="100%" fo:margin-bottom="0.254cm"/>
    </style:style>
    <style:style style:name="T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3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64" style:family="paragraph" style:parent-style-name="Normal">
      <style:paragraph-properties fo:line-height="100%" fo:margin-bottom="0.254cm"/>
    </style:style>
    <style:style style:name="T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>
      <style:table-row-properties style:min-row-height="0.529cm"/>
    </style:style>
    <style:style style:name="Cell44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65" style:family="paragraph" style:parent-style-name="Normal">
      <style:paragraph-properties fo:line-height="100%" fo:margin-bottom="0cm"/>
    </style:style>
    <style:style style:name="T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5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66" style:family="paragraph" style:parent-style-name="Normal">
      <style:paragraph-properties fo:line-height="100%" fo:margin-bottom="0.254cm"/>
    </style:style>
    <style:style style:name="T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67" style:family="paragraph" style:parent-style-name="Normal">
      <style:paragraph-properties fo:line-height="100%" fo:margin-bottom="0.254cm"/>
    </style:style>
    <style:style style:name="T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0.529cm"/>
    </style:style>
    <style:style style:name="Cell47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68" style:family="paragraph" style:parent-style-name="Normal">
      <style:paragraph-properties fo:line-height="100%" fo:margin-bottom="0.254cm"/>
    </style:style>
    <style:style style:name="T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6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68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69" style:family="paragraph" style:parent-style-name="Normal">
      <style:paragraph-properties fo:line-height="100%" fo:margin-bottom="0.254cm"/>
    </style:style>
    <style:style style:name="T6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0" style:family="paragraph" style:parent-style-name="Normal">
      <style:paragraph-properties fo:line-height="100%" fo:margin-bottom="0.254cm"/>
    </style:style>
    <style:style style:name="T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0.529cm"/>
    </style:style>
    <style:style style:name="Cell50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1" style:family="paragraph" style:parent-style-name="Normal">
      <style:paragraph-properties fo:line-height="100%" fo:margin-bottom="0cm"/>
    </style:style>
    <style:style style:name="T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1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2" style:family="paragraph" style:parent-style-name="Normal">
      <style:paragraph-properties fo:line-height="100%" fo:margin-bottom="0.254cm"/>
    </style:style>
    <style:style style:name="T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3" style:family="paragraph" style:parent-style-name="Normal">
      <style:paragraph-properties fo:line-height="100%" fo:margin-bottom="0.254cm"/>
    </style:style>
    <style:style style:name="T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0.529cm"/>
    </style:style>
    <style:style style:name="Cell53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4" style:family="paragraph" style:parent-style-name="Normal">
      <style:paragraph-properties fo:line-height="100%" fo:margin-bottom="0.254cm"/>
    </style:style>
    <style:style style:name="T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4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4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4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4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5" style:family="paragraph" style:parent-style-name="Normal">
      <style:paragraph-properties fo:line-height="100%" fo:margin-bottom="0.254cm"/>
    </style:style>
    <style:style style:name="T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6" style:family="paragraph" style:parent-style-name="Normal">
      <style:paragraph-properties fo:line-height="100%" fo:margin-bottom="0.254cm"/>
    </style:style>
    <style:style style:name="T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4" style:family="table-row">
      <style:table-row-properties style:min-row-height="0.529cm"/>
    </style:style>
    <style:style style:name="Cell56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7" style:family="paragraph" style:parent-style-name="Normal">
      <style:paragraph-properties fo:line-height="100%" fo:margin-bottom="0cm"/>
    </style:style>
    <style:style style:name="T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7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8" style:family="paragraph" style:parent-style-name="Normal">
      <style:paragraph-properties fo:line-height="100%" fo:margin-bottom="0cm"/>
    </style:style>
    <style:style style:name="T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79" style:family="paragraph" style:parent-style-name="Normal">
      <style:paragraph-properties fo:line-height="100%" fo:margin-bottom="0cm"/>
    </style:style>
    <style:style style:name="T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>
      <style:table-row-properties style:min-row-height="0.529cm"/>
    </style:style>
    <style:style style:name="Cell59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0" style:family="paragraph" style:parent-style-name="Normal">
      <style:paragraph-properties fo:line-height="100%" fo:margin-bottom="0cm"/>
    </style:style>
    <style:style style:name="T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8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1" style:family="paragraph" style:parent-style-name="Normal">
      <style:paragraph-properties fo:line-height="100%" fo:margin-bottom="0cm"/>
    </style:style>
    <style:style style:name="T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2" style:family="paragraph" style:parent-style-name="Normal">
      <style:paragraph-properties fo:line-height="100%" fo:margin-bottom="0cm"/>
    </style:style>
    <style:style style:name="T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6" style:family="table-row">
      <style:table-row-properties style:min-row-height="0.529cm"/>
    </style:style>
    <style:style style:name="Cell62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3" style:family="paragraph" style:parent-style-name="Normal">
      <style:paragraph-properties fo:line-height="100%" fo:margin-bottom="0cm"/>
    </style:style>
    <style:style style:name="T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8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83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4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Cell63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5" style:family="paragraph" style:parent-style-name="Normal">
      <style:paragraph-properties fo:line-height="100%" fo:margin-bottom="0cm"/>
    </style:style>
    <style:style style:name="T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4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6" style:family="paragraph" style:parent-style-name="Normal">
      <style:paragraph-properties fo:line-height="100%" fo:margin-bottom="0cm"/>
    </style:style>
    <style:style style:name="T86_1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17" style:family="table-row">
      <style:table-row-properties style:min-row-height="0.529cm"/>
    </style:style>
    <style:style style:name="Cell65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7" style:family="paragraph" style:parent-style-name="Normal">
      <style:paragraph-properties fo:line-height="100%" fo:margin-bottom="0.254cm"/>
    </style:style>
    <style:style style:name="T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6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8" style:family="paragraph" style:parent-style-name="Normal">
      <style:paragraph-properties fo:line-height="100%" fo:margin-bottom="0.254cm"/>
    </style:style>
    <style:style style:name="T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7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89" style:family="paragraph" style:parent-style-name="Normal">
      <style:paragraph-properties fo:line-height="100%" fo:margin-bottom="0.254cm"/>
    </style:style>
    <style:style style:name="T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90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9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92" style:family="paragraph" style:parent-style-name="Normal">
      <style:paragraph-properties fo:line-height="108%" fo:margin-bottom="0.282cm"/>
    </style:style>
    <style:style style:name="T92_1" style:family="text">
      <style:text-properties fo:font-size="11pt" style:font-name-asian="Arial" style:font-size-asian="11pt" style:font-name-complex="Arial" style:font-size-complex="11pt"/>
    </style:style>
    <style:style style:name="T92_2" style:family="text">
      <style:text-properties fo:font-size="11pt" style:font-name-asian="Arial" style:font-size-asian="11pt" style:font-name-complex="Arial" style:font-size-complex="11pt"/>
    </style:style>
    <style:style style:name="T92_3" style:family="text">
      <style:text-properties fo:font-size="11pt" style:font-name-asian="Arial" style:font-size-asian="11pt" style:font-name-complex="Arial" style:font-size-complex="11pt"/>
    </style:style>
    <style:style style:name="T92_4" style:family="text">
      <style:text-properties fo:font-size="11pt" style:font-name-asian="Arial" style:font-size-asian="11pt" style:font-name-complex="Arial" style:font-size-complex="11pt"/>
    </style:style>
    <style:style style:name="T92_5" style:family="text">
      <style:text-properties fo:font-size="11pt" style:font-name-asian="Arial" style:font-size-asian="11pt" style:font-name-complex="Arial" style:font-size-complex="11pt"/>
    </style:style>
    <style:style style:name="T92_6" style:family="text">
      <style:text-properties fo:font-size="11pt" style:font-name-asian="Arial" style:font-size-asian="11pt" style:font-name-complex="Arial" style:font-size-complex="11pt"/>
    </style:style>
    <style:style style:name="T92_7" style:family="text">
      <style:text-properties fo:font-size="11pt" style:font-name-asian="Arial" style:font-size-asian="11pt" style:font-name-complex="Arial" style:font-size-complex="11pt"/>
    </style:style>
    <style:style style:name="T92_8" style:family="text">
      <style:text-properties fo:font-size="11pt" style:font-name-asian="Arial" style:font-size-asian="11pt" style:font-name-complex="Arial" style:font-size-complex="11pt"/>
    </style:style>
    <style:style style:name="T92_9" style:family="text">
      <style:text-properties fo:font-size="11pt" style:font-name-asian="Arial" style:font-size-asian="11pt" style:font-name-complex="Arial" style:font-size-complex="11pt"/>
    </style:style>
    <style:style style:name="T92_10" style:family="text">
      <style:text-properties fo:font-size="11pt" style:font-name-asian="Arial" style:font-size-asian="11pt" style:font-name-complex="Arial" style:font-size-complex="11pt"/>
    </style:style>
    <style:style style:name="P93" style:family="paragraph" style:parent-style-name="Normal">
      <style:paragraph-properties fo:line-height="108%" fo:margin-bottom="0.282cm"/>
    </style:style>
    <style:style style:name="T93_1" style:family="text">
      <style:text-properties fo:font-size="11pt" style:font-name-asian="Arial" style:font-size-asian="11pt" style:font-name-complex="Arial" style:font-size-complex="11pt"/>
    </style:style>
    <style:style style:name="T93_2" style:family="text">
      <style:text-properties fo:font-size="11pt" style:font-name-asian="Arial" style:font-size-asian="11pt" style:font-name-complex="Arial" style:font-size-complex="11pt"/>
    </style:style>
    <style:style style:name="T93_3" style:family="text">
      <style:text-properties fo:font-size="11pt" style:font-name-asian="Arial" style:font-size-asian="11pt" style:font-name-complex="Arial" style:font-size-complex="11pt"/>
    </style:style>
    <style:style style:name="T93_4" style:family="text">
      <style:text-properties fo:font-size="11pt" style:font-name-asian="Arial" style:font-size-asian="11pt" style:font-name-complex="Arial" style:font-size-complex="11pt"/>
    </style:style>
    <style:style style:name="T93_5" style:family="text">
      <style:text-properties fo:font-size="11pt" style:font-name-asian="Arial" style:font-size-asian="11pt" style:font-name-complex="Arial" style:font-size-complex="11pt"/>
    </style:style>
    <style:style style:name="T93_6" style:family="text">
      <style:text-properties fo:font-size="11pt" style:font-name-asian="Arial" style:font-size-asian="11pt" style:font-name-complex="Arial" style:font-size-complex="11pt"/>
    </style:style>
    <style:style style:name="T93_7" style:family="text">
      <style:text-properties fo:font-size="11pt" style:font-name-asian="Arial" style:font-size-asian="11pt" style:font-name-complex="Arial" style:font-size-complex="11pt"/>
    </style:style>
    <style:style style:name="T93_8" style:family="text">
      <style:text-properties fo:font-size="11pt" style:font-name-asian="Arial" style:font-size-asian="11pt" style:font-name-complex="Arial" style:font-size-complex="11pt"/>
    </style:style>
    <style:style style:name="T93_9" style:family="text">
      <style:text-properties fo:font-size="11pt" style:font-name-asian="Arial" style:font-size-asian="11pt" style:font-name-complex="Arial" style:font-size-complex="11pt"/>
    </style:style>
    <style:style style:name="T93_10" style:family="text">
      <style:text-properties fo:font-size="11pt" style:font-name-asian="Arial" style:font-size-asian="11pt" style:font-name-complex="Arial" style:font-size-complex="11pt"/>
    </style:style>
    <style:style style:name="P94" style:family="paragraph" style:parent-style-name="Normal">
      <style:paragraph-properties fo:line-height="108%" fo:margin-bottom="0.282cm"/>
    </style:style>
    <style:style style:name="T94_1" style:family="text">
      <style:text-properties fo:font-size="11pt" style:font-name-asian="Arial" style:font-size-asian="11pt" style:font-name-complex="Arial" style:font-size-complex="11pt"/>
    </style:style>
    <style:style style:name="T94_2" style:family="text">
      <style:text-properties fo:font-size="11pt" style:font-name-asian="Arial" style:font-size-asian="11pt" style:font-name-complex="Arial" style:font-size-complex="11pt"/>
    </style:style>
    <style:style style:name="T94_3" style:family="text">
      <style:text-properties fo:font-size="11pt" style:font-name-asian="Arial" style:font-size-asian="11pt" style:font-name-complex="Arial" style:font-size-complex="11pt"/>
    </style:style>
    <style:style style:name="T94_4" style:family="text">
      <style:text-properties fo:font-size="11pt" style:font-name-asian="Arial" style:font-size-asian="11pt" style:font-name-complex="Arial" style:font-size-complex="11pt"/>
    </style:style>
    <style:style style:name="T94_5" style:family="text">
      <style:text-properties fo:font-size="11pt" style:font-name-asian="Arial" style:font-size-asian="11pt" style:font-name-complex="Arial" style:font-size-complex="11pt"/>
    </style:style>
    <style:style style:name="T94_6" style:family="text">
      <style:text-properties fo:font-size="11pt" style:font-name-asian="Arial" style:font-size-asian="11pt" style:font-name-complex="Arial" style:font-size-complex="11pt"/>
    </style:style>
    <style:style style:name="T94_7" style:family="text">
      <style:text-properties fo:font-size="11pt" style:font-name-asian="Arial" style:font-size-asian="11pt" style:font-name-complex="Arial" style:font-size-complex="11pt"/>
    </style:style>
    <style:style style:name="T94_8" style:family="text">
      <style:text-properties fo:font-size="11pt" style:font-name-asian="Arial" style:font-size-asian="11pt" style:font-name-complex="Arial" style:font-size-complex="11pt"/>
    </style:style>
    <style:style style:name="T94_9" style:family="text">
      <style:text-properties fo:font-size="11pt" style:font-name-asian="Arial" style:font-size-asian="11pt" style:font-name-complex="Arial" style:font-size-complex="11pt"/>
    </style:style>
    <style:style style:name="T94_10" style:family="text">
      <style:text-properties fo:font-size="11pt" style:font-name-asian="Arial" style:font-size-asian="11pt" style:font-name-complex="Arial" style:font-size-complex="11pt"/>
    </style:style>
    <style:style style:name="T94_11" style:family="text">
      <style:text-properties fo:font-size="11pt" style:font-name-asian="Arial" style:font-size-asian="11pt" style:font-name-complex="Arial" style:font-size-complex="11pt"/>
    </style:style>
    <style:style style:name="T94_12" style:family="text">
      <style:text-properties fo:font-size="11pt" style:font-name-asian="Arial" style:font-size-asian="11pt" style:font-name-complex="Arial" style:font-size-complex="11pt"/>
    </style:style>
    <style:style style:name="T94_13" style:family="text">
      <style:text-properties fo:font-size="11pt" style:font-name-asian="Arial" style:font-size-asian="11pt" style:font-name-complex="Arial" style:font-size-complex="11pt"/>
    </style:style>
    <style:style style:name="T94_14" style:family="text">
      <style:text-properties fo:font-size="11pt" style:font-name-asian="Arial" style:font-size-asian="11pt" style:font-name-complex="Arial" style:font-size-complex="11pt"/>
    </style:style>
    <style:style style:name="T94_15" style:family="text">
      <style:text-properties fo:font-size="11pt" style:font-name-asian="Arial" style:font-size-asian="11pt" style:font-name-complex="Arial" style:font-size-complex="11pt"/>
    </style:style>
    <style:style style:name="T94_16" style:family="text">
      <style:text-properties fo:font-size="11pt" style:font-name-asian="Arial" style:font-size-asian="11pt" style:font-name-complex="Arial" style:font-size-complex="11pt"/>
    </style:style>
    <style:style style:name="P95" style:family="paragraph" style:parent-style-name="Normal">
      <style:paragraph-properties fo:line-height="108%" fo:margin-bottom="0.282cm"/>
    </style:style>
    <style:style style:name="T95_1" style:family="text">
      <style:text-properties fo:font-size="11pt" style:font-name-asian="Arial" style:font-size-asian="11pt" style:font-name-complex="Arial" style:font-size-complex="11pt"/>
    </style:style>
    <style:style style:name="T95_2" style:family="text">
      <style:text-properties fo:font-size="11pt" style:font-name-asian="Arial" style:font-size-asian="11pt" style:font-name-complex="Arial" style:font-size-complex="11pt"/>
    </style:style>
    <style:style style:name="P96" style:family="paragraph" style:parent-style-name="Normal">
      <style:paragraph-properties fo:line-height="108%" fo:margin-bottom="0.282cm"/>
    </style:style>
    <style:style style:name="T96_1" style:family="text">
      <style:text-properties fo:font-size="11pt" style:font-name-asian="Arial" style:font-size-asian="11pt" style:font-name-complex="Arial" style:font-size-complex="11pt"/>
    </style:style>
    <style:style style:name="T96_2" style:family="text">
      <style:text-properties fo:font-size="11pt" style:font-name-asian="Arial" style:font-size-asian="11pt" style:font-name-complex="Arial" style:font-size-complex="11pt"/>
    </style:style>
    <style:style style:name="T96_3" style:family="text">
      <style:text-properties fo:font-size="11pt" style:font-name-asian="Arial" style:font-size-asian="11pt" style:font-name-complex="Arial" style:font-size-complex="11pt"/>
    </style:style>
    <style:style style:name="T96_4" style:family="text">
      <style:text-properties fo:font-size="11pt" style:font-name-asian="Arial" style:font-size-asian="11pt" style:font-name-complex="Arial" style:font-size-complex="11pt"/>
    </style:style>
    <style:style style:name="T96_5" style:family="text">
      <style:text-properties fo:font-size="11pt" style:font-name-asian="Arial" style:font-size-asian="11pt" style:font-name-complex="Arial" style:font-size-complex="11pt"/>
    </style:style>
    <style:style style:name="T96_6" style:family="text">
      <style:text-properties fo:font-size="11pt" style:font-name-asian="Arial" style:font-size-asian="11pt" style:font-name-complex="Arial" style:font-size-complex="11pt"/>
    </style:style>
    <style:style style:name="T96_7" style:family="text">
      <style:text-properties fo:font-size="11pt" style:font-name-asian="Arial" style:font-size-asian="11pt" style:font-name-complex="Arial" style:font-size-complex="11pt"/>
    </style:style>
    <style:style style:name="T96_8" style:family="text">
      <style:text-properties fo:font-size="11pt" style:font-name-asian="Arial" style:font-size-asian="11pt" style:font-name-complex="Arial" style:font-size-complex="11pt"/>
    </style:style>
    <style:style style:name="T96_9" style:family="text">
      <style:text-properties fo:font-size="11pt" style:font-name-asian="Arial" style:font-size-asian="11pt" style:font-name-complex="Arial" style:font-size-complex="11pt"/>
    </style:style>
    <style:style style:name="T96_10" style:family="text">
      <style:text-properties fo:font-size="11pt" style:font-name-asian="Arial" style:font-size-asian="11pt" style:font-name-complex="Arial" style:font-size-complex="11pt"/>
    </style:style>
    <style:style style:name="T96_11" style:family="text">
      <style:text-properties fo:font-size="11pt" style:font-name-asian="Arial" style:font-size-asian="11pt" style:font-name-complex="Arial" style:font-size-complex="11pt"/>
    </style:style>
    <style:style style:name="T96_12" style:family="text">
      <style:text-properties fo:font-size="11pt" style:font-name-asian="Arial" style:font-size-asian="11pt" style:font-name-complex="Arial" style:font-size-complex="11pt"/>
    </style:style>
    <style:style style:name="T96_13" style:family="text">
      <style:text-properties fo:font-size="11pt" style:font-name-asian="Arial" style:font-size-asian="11pt" style:font-name-complex="Arial" style:font-size-complex="11pt"/>
    </style:style>
    <style:style style:name="T96_14" style:family="text">
      <style:text-properties fo:font-size="11pt" style:font-name-asian="Arial" style:font-size-asian="11pt" style:font-name-complex="Arial" style:font-size-complex="11pt"/>
    </style:style>
    <style:style style:name="T96_15" style:family="text">
      <style:text-properties fo:font-size="11pt" style:font-name-asian="Arial" style:font-size-asian="11pt" style:font-name-complex="Arial" style:font-size-complex="11pt"/>
    </style:style>
    <style:style style:name="P9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97_1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P98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99" style:family="paragraph" style:parent-style-name="Normal"/>
    <style:style style:name="T9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9_2" style:family="text"/>
    <style:style style:name="T99_3" style:family="text" style:parent-style-name="Internet_20_link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9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00" style:family="paragraph" style:parent-style-name="Normal_20__28_Web_29_">
      <style:paragraph-properties fo:text-align="justify"/>
    </style:style>
    <style:style style:name="T100_1" style:family="text">
      <style:text-properties style:font-name="Arial" fo:font-size="11pt" style:font-size-asian="11pt" style:font-name-complex="Arial" style:font-size-complex="11pt"/>
    </style:style>
    <style:style style:name="T100_2" style:family="text">
      <style:text-properties style:font-name="Arial" fo:font-size="11pt" style:font-size-asian="11pt" style:font-name-complex="Arial" style:font-size-complex="11pt"/>
    </style:style>
    <style:style style:name="T100_3" style:family="text">
      <style:text-properties style:font-name="Arial" fo:font-size="11pt" style:font-size-asian="11pt" style:font-name-complex="Arial" style:font-size-complex="11pt"/>
    </style:style>
    <style:style style:name="T100_4" style:family="text">
      <style:text-properties style:font-name="Arial" fo:font-size="11pt" style:font-size-asian="11pt" style:font-name-complex="Arial" style:font-size-complex="11pt"/>
    </style:style>
    <style:style style:name="P101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01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01_2" style:family="text">
      <style:text-properties fo:color="#000000" fo:font-size="11pt" style:font-name-asian="Arial" style:font-size-asian="11pt" style:font-name-complex="Arial" style:font-size-complex="11pt"/>
    </style:style>
    <style:style style:name="T101_3" style:family="text">
      <style:text-properties fo:color="#000000" fo:font-size="11pt" style:font-name-asian="Arial" style:font-size-asian="11pt" style:font-name-complex="Arial" style:font-size-complex="11pt"/>
    </style:style>
    <style:style style:name="T101_4" style:family="text">
      <style:text-properties fo:color="#000000" fo:font-size="11pt" style:font-name-asian="Arial" style:font-size-asian="11pt" style:font-name-complex="Arial" style:font-size-complex="11pt"/>
    </style:style>
    <style:style style:name="T101_5" style:family="text">
      <style:text-properties fo:color="#000000" fo:font-size="11pt" style:font-name-asian="Arial" style:font-size-asian="11pt" style:font-name-complex="Arial" style:font-size-complex="11pt"/>
    </style:style>
    <style:style style:name="T101_6" style:family="text">
      <style:text-properties fo:color="#000000" fo:font-size="11pt" style:font-name-asian="Arial" style:font-size-asian="11pt" style:font-name-complex="Arial" style:font-size-complex="11pt"/>
    </style:style>
    <style:style style:name="T101_7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02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03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03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03_2" style:family="text">
      <style:text-properties fo:color="#000000" fo:font-size="11pt" style:font-name-asian="Arial" style:font-size-asian="11pt" style:font-name-complex="Arial" style:font-size-complex="11pt"/>
    </style:style>
    <style:style style:name="T103_3" style:family="text">
      <style:text-properties fo:color="#000000" fo:font-size="11pt" style:font-name-asian="Arial" style:font-size-asian="11pt" style:font-name-complex="Arial" style:font-size-complex="11pt"/>
    </style:style>
    <style:style style:name="T103_4" style:family="text">
      <style:text-properties fo:color="#000000" fo:font-size="11pt" style:font-name-asian="Arial" style:font-size-asian="11pt" style:font-name-complex="Arial" style:font-size-complex="11pt"/>
    </style:style>
    <style:style style:name="T103_5" style:family="text">
      <style:text-properties fo:color="#000000" fo:font-size="11pt" style:font-name-asian="Arial" style:font-size-asian="11pt" style:font-name-complex="Arial" style:font-size-complex="11pt"/>
    </style:style>
    <style:style style:name="T103_6" style:family="text">
      <style:text-properties fo:color="#000000" fo:font-size="11pt" style:font-name-asian="Arial" style:font-size-asian="11pt" style:font-name-complex="Arial" style:font-size-complex="11pt"/>
    </style:style>
    <style:style style:name="T103_7" style:family="text">
      <style:text-properties fo:color="#000000" fo:font-size="11pt" style:font-name-asian="Arial" style:font-size-asian="11pt" style:font-name-complex="Arial" style:font-size-complex="11pt"/>
    </style:style>
    <style:style style:name="T103_8" style:family="text">
      <style:text-properties fo:color="#000000" fo:font-size="11pt" style:font-name-asian="Arial" style:font-size-asian="11pt" style:font-name-complex="Arial" style:font-size-complex="11pt"/>
    </style:style>
    <style:style style:name="T103_9" style:family="text">
      <style:text-properties fo:color="#000000" fo:font-size="11pt" style:font-name-asian="Arial" style:font-size-asian="11pt" style:font-name-complex="Arial" style:font-size-complex="11pt"/>
    </style:style>
    <style:style style:name="T103_10" style:family="text">
      <style:text-properties fo:color="#000000" fo:font-size="11pt" style:font-name-asian="Arial" style:font-size-asian="11pt" style:font-name-complex="Arial" style:font-size-complex="11pt"/>
    </style:style>
    <style:style style:name="T103_11" style:family="text">
      <style:text-properties fo:color="#000000" fo:font-size="11pt" style:font-name-asian="Arial" style:font-size-asian="11pt" style:font-name-complex="Arial" style:font-size-complex="11pt"/>
    </style:style>
    <style:style style:name="T103_12" style:family="text">
      <style:text-properties fo:color="#000000" fo:font-size="11pt" style:font-name-asian="Arial" style:font-size-asian="11pt" style:font-name-complex="Arial" style:font-size-complex="11pt"/>
    </style:style>
    <style:style style:name="T103_13" style:family="text">
      <style:text-properties fo:color="#000000" fo:font-size="11pt" style:font-name-asian="Arial" style:font-size-asian="11pt" style:font-name-complex="Arial" style:font-size-complex="11pt"/>
    </style:style>
    <style:style style:name="T103_14" style:family="text">
      <style:text-properties fo:color="#000000" fo:font-size="11pt" style:font-name-asian="Arial" style:font-size-asian="11pt" style:font-name-complex="Arial" style:font-size-complex="11pt"/>
    </style:style>
    <style:style style:name="T103_15" style:family="text">
      <style:text-properties fo:color="#000000" fo:font-size="11pt" style:font-name-asian="Arial" style:font-size-asian="11pt" style:font-name-complex="Arial" style:font-size-complex="11pt"/>
    </style:style>
    <style:style style:name="T103_16" style:family="text">
      <style:text-properties fo:color="#000000" fo:font-size="11pt" style:font-name-asian="Arial" style:font-size-asian="11pt" style:font-name-complex="Arial" style:font-size-complex="11pt"/>
    </style:style>
    <style:style style:name="T103_17" style:family="text">
      <style:text-properties fo:color="#000000" fo:font-size="11pt" style:font-name-asian="Arial" style:font-size-asian="11pt" style:font-name-complex="Arial" style:font-size-complex="11pt"/>
    </style:style>
    <style:style style:name="T103_18" style:family="text">
      <style:text-properties fo:color="#000000" fo:font-size="11pt" style:font-name-asian="Arial" style:font-size-asian="11pt" style:font-name-complex="Arial" style:font-size-complex="11pt"/>
    </style:style>
    <style:style style:name="T103_19" style:family="text">
      <style:text-properties fo:color="#000000" fo:font-size="11pt" style:font-name-asian="Arial" style:font-size-asian="11pt" style:font-name-complex="Arial" style:font-size-complex="11pt"/>
    </style:style>
    <style:style style:name="T103_20" style:family="text">
      <style:text-properties fo:color="#000000" fo:font-size="11pt" style:font-name-asian="Arial" style:font-size-asian="11pt" style:font-name-complex="Arial" style:font-size-complex="11pt"/>
    </style:style>
    <style:style style:name="P104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05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05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05_2" style:family="text">
      <style:text-properties fo:color="#000000" fo:font-size="11pt" style:font-name-asian="Arial" style:font-size-asian="11pt" style:font-name-complex="Arial" style:font-size-complex="11pt"/>
    </style:style>
    <style:style style:name="P106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07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07_3" style:family="text">
      <style:text-properties fo:font-size="11pt" style:font-name-asian="Arial" style:font-size-asian="11pt" style:font-name-complex="Arial" style:font-size-complex="11pt"/>
    </style:style>
    <style:style style:name="T107_4" style:family="text">
      <style:text-properties fo:font-size="11pt" style:font-name-asian="Arial" style:font-size-asian="11pt" style:font-name-complex="Arial" style:font-size-complex="11pt"/>
    </style:style>
    <style:style style:name="T107_5" style:family="text">
      <style:text-properties fo:font-size="11pt" style:font-name-asian="Arial" style:font-size-asian="11pt" style:font-name-complex="Arial" style:font-size-complex="11pt"/>
    </style:style>
    <style:style style:name="T107_6" style:family="text">
      <style:text-properties fo:font-size="11pt" style:font-name-asian="Arial" style:font-size-asian="11pt" style:font-name-complex="Arial" style:font-size-complex="11pt"/>
    </style:style>
    <style:style style:name="T107_7" style:family="text">
      <style:text-properties fo:font-size="11pt" style:font-name-asian="Arial" style:font-size-asian="11pt" style:font-name-complex="Arial" style:font-size-complex="11pt"/>
    </style:style>
    <style:style style:name="T107_8" style:family="text">
      <style:text-properties fo:font-size="11pt" style:font-name-asian="Arial" style:font-size-asian="11pt" style:font-name-complex="Arial" style:font-size-complex="11pt"/>
    </style:style>
    <style:style style:name="T107_9" style:family="text">
      <style:text-properties fo:font-size="11pt" style:font-name-asian="Arial" style:font-size-asian="11pt" style:font-name-complex="Arial" style:font-size-complex="11pt"/>
    </style:style>
    <style:style style:name="T107_10" style:family="text">
      <style:text-properties fo:font-size="11pt" style:font-name-asian="Arial" style:font-size-asian="11pt" style:font-name-complex="Arial" style:font-size-complex="11pt"/>
    </style:style>
    <style:style style:name="T107_11" style:family="text">
      <style:text-properties fo:font-size="11pt" style:font-name-asian="Arial" style:font-size-asian="11pt" style:font-name-complex="Arial" style:font-size-complex="11pt"/>
    </style:style>
    <style:style style:name="T107_12" style:family="text">
      <style:text-properties fo:font-size="11pt" style:font-name-asian="Arial" style:font-size-asian="11pt" style:font-name-complex="Arial" style:font-size-complex="11pt"/>
    </style:style>
    <style:style style:name="T107_13" style:family="text">
      <style:text-properties fo:font-size="11pt" style:font-name-asian="Arial" style:font-size-asian="11pt" style:font-name-complex="Arial" style:font-size-complex="11pt"/>
    </style:style>
    <style:style style:name="T107_14" style:family="text">
      <style:text-properties fo:font-size="11pt" style:font-name-asian="Arial" style:font-size-asian="11pt" style:font-name-complex="Arial" style:font-size-complex="11pt"/>
    </style:style>
    <style:style style:name="T107_15" style:family="text">
      <style:text-properties fo:font-size="11pt" style:font-name-asian="Arial" style:font-size-asian="11pt" style:font-name-complex="Arial" style:font-size-complex="11pt"/>
    </style:style>
    <style:style style:name="T107_16" style:family="text">
      <style:text-properties fo:font-size="11pt" style:font-name-asian="Arial" style:font-size-asian="11pt" style:font-name-complex="Arial" style:font-size-complex="11pt"/>
    </style:style>
    <style:style style:name="T107_17" style:family="text">
      <style:text-properties fo:font-size="11pt" style:font-name-asian="Arial" style:font-size-asian="11pt" style:font-name-complex="Arial" style:font-size-complex="11pt"/>
    </style:style>
    <style:style style:name="T107_18" style:family="text">
      <style:text-properties fo:font-size="11pt" style:font-name-asian="Arial" style:font-size-asian="11pt" style:font-name-complex="Arial" style:font-size-complex="11pt"/>
    </style:style>
    <style:style style:name="T107_19" style:family="text" style:parent-style-name="Normal">
      <style:text-properties fo:font-size="11pt" style:font-name-asian="Arial" style:font-size-asian="11pt" style:font-name-complex="Arial" style:font-size-complex="11pt"/>
    </style:style>
    <style:style style:name="P108" style:family="paragraph" style:parent-style-name="Footnote_20_text"/>
    <style:style style:name="T108_1" style:family="text"/>
    <style:style style:name="T108_2" style:family="text">
      <style:text-properties fo:font-size="9pt" style:font-size-asian="9pt" style:font-size-complex="9pt"/>
    </style:style>
    <style:style style:name="T108_3" style:family="text">
      <style:text-properties fo:font-size="9pt" style:font-name-asian="Arial" style:font-size-asian="9pt" style:font-name-complex="Arial" style:font-size-complex="9pt"/>
    </style:style>
    <style:style style:name="T108_4" style:family="text">
      <style:text-properties fo:font-size="9pt" style:font-name-asian="Arial" style:font-size-asian="9pt" style:font-name-complex="Arial" style:font-size-complex="9pt"/>
    </style:style>
    <style:style style:name="T108_5" style:family="text">
      <style:text-properties fo:font-size="9pt" style:font-name-asian="Arial" style:font-size-asian="9pt" style:font-name-complex="Arial" style:font-size-complex="9pt"/>
    </style:style>
    <style:style style:name="T108_6" style:family="text">
      <style:text-properties fo:font-size="9pt" style:font-name-asian="Arial" style:font-size-asian="9pt" style:font-name-complex="Arial" style:font-size-complex="9pt"/>
    </style:style>
    <style:style style:name="T108_7" style:family="text">
      <style:text-properties fo:font-size="9pt" style:font-name-asian="Arial" style:font-size-asian="9pt" style:font-name-complex="Arial" style:font-size-complex="9pt"/>
    </style:style>
    <style:style style:name="T108_8" style:family="text">
      <style:text-properties fo:font-size="9pt" style:font-name-asian="Arial" style:font-size-asian="9pt" style:font-name-complex="Arial" style:font-size-complex="9pt"/>
    </style:style>
    <style:style style:name="T108_9" style:family="text">
      <style:text-properties fo:font-size="11pt" style:font-name-asian="Arial" style:font-size-asian="11pt" style:font-name-complex="Arial" style:font-size-complex="11pt"/>
    </style:style>
    <style:style style:name="P10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fo:font-size="11pt" style:font-name-asian="Arial" style:font-size-asian="11pt" style:font-name-complex="Arial" style:font-size-complex="11pt"/>
    </style:style>
    <style:style style:name="T110_2" style:family="text">
      <style:text-properties fo:font-size="11pt" style:font-name-asian="Arial" style:font-size-asian="11pt" style:font-name-complex="Arial" style:font-size-complex="11pt"/>
    </style:style>
    <style:style style:name="T110_3" style:family="text">
      <style:text-properties fo:font-size="11pt" style:font-name-asian="Arial" style:font-size-asian="11pt" style:font-name-complex="Arial" style:font-size-complex="11pt"/>
    </style:style>
    <style:style style:name="T110_4" style:family="text">
      <style:text-properties fo:font-size="11pt" style:font-name-asian="Arial" style:font-size-asian="11pt" style:font-name-complex="Arial" style:font-size-complex="11pt"/>
    </style:style>
    <style:style style:name="T110_5" style:family="text">
      <style:text-properties fo:font-size="11pt" style:font-name-asian="Arial" style:font-size-asian="11pt" style:font-name-complex="Arial" style:font-size-complex="11pt"/>
    </style:style>
    <style:style style:name="T110_6" style:family="text">
      <style:text-properties fo:font-size="11pt" style:font-name-asian="Arial" style:font-size-asian="11pt" style:font-name-complex="Arial" style:font-size-complex="11pt"/>
    </style:style>
    <style:style style:name="T110_7" style:family="text">
      <style:text-properties fo:font-size="11pt" style:font-name-asian="Arial" style:font-size-asian="11pt" style:font-name-complex="Arial" style:font-size-complex="11pt"/>
    </style:style>
    <style:style style:name="T110_8" style:family="text">
      <style:text-properties fo:font-size="11pt" style:font-name-asian="Arial" style:font-size-asian="11pt" style:font-name-complex="Arial" style:font-size-complex="11pt"/>
    </style:style>
    <style:style style:name="T110_9" style:family="text">
      <style:text-properties fo:font-size="11pt" style:font-name-asian="Arial" style:font-size-asian="11pt" style:font-name-complex="Arial" style:font-size-complex="11pt"/>
    </style:style>
    <style:style style:name="T110_10" style:family="text">
      <style:text-properties fo:font-size="11pt" style:font-name-asian="Arial" style:font-size-asian="11pt" style:font-name-complex="Arial" style:font-size-complex="11pt"/>
    </style:style>
    <style:style style:name="T110_11" style:family="text">
      <style:text-properties fo:font-size="11pt" style:font-name-asian="Arial" style:font-size-asian="11pt" style:font-name-complex="Arial" style:font-size-complex="11pt"/>
    </style:style>
    <style:style style:name="T110_12" style:family="text">
      <style:text-properties fo:font-size="11pt" style:font-name-asian="Arial" style:font-size-asian="11pt" style:font-name-complex="Arial" style:font-size-complex="11pt"/>
    </style:style>
    <style:style style:name="T110_13" style:family="text">
      <style:text-properties fo:font-size="11pt" style:font-name-asian="Arial" style:font-size-asian="11pt" style:font-name-complex="Arial" style:font-size-complex="11pt"/>
    </style:style>
    <style:style style:name="T110_14" style:family="text">
      <style:text-properties fo:font-size="11pt" style:font-name-asian="Arial" style:font-size-asian="11pt" style:font-name-complex="Arial" style:font-size-complex="11pt"/>
    </style:style>
    <style:style style:name="T110_15" style:family="text">
      <style:text-properties fo:font-size="11pt" style:font-name-asian="Arial" style:font-size-asian="11pt" style:font-name-complex="Arial" style:font-size-complex="11pt"/>
    </style:style>
    <style:style style:name="T110_16" style:family="text">
      <style:text-properties fo:font-size="11pt" style:font-name-asian="Arial" style:font-size-asian="11pt" style:font-name-complex="Arial" style:font-size-complex="11pt"/>
    </style:style>
    <style:style style:name="T110_17" style:family="text">
      <style:text-properties fo:font-size="11pt" style:font-name-asian="Arial" style:font-size-asian="11pt" style:font-name-complex="Arial" style:font-size-complex="11pt"/>
    </style:style>
    <style:style style:name="T110_18" style:family="text">
      <style:text-properties fo:font-size="11pt" style:font-name-asian="Arial" style:font-size-asian="11pt" style:font-name-complex="Arial" style:font-size-complex="11pt"/>
    </style:style>
    <style:style style:name="P111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12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12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13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13_1" style:family="text">
      <style:text-properties fo:font-size="11pt" style:font-name-asian="Arial" style:font-size-asian="11pt" style:font-name-complex="Arial" style:font-size-complex="11pt"/>
    </style:style>
    <style:style style:name="T113_2" style:family="text">
      <style:text-properties fo:font-size="11pt" style:font-name-asian="Arial" style:font-size-asian="11pt" style:font-name-complex="Arial" style:font-size-complex="11pt"/>
    </style:style>
    <style:style style:name="T113_3" style:family="text">
      <style:text-properties fo:font-size="11pt" style:font-name-asian="Arial" style:font-size-asian="11pt" style:font-name-complex="Arial" style:font-size-complex="11pt"/>
    </style:style>
    <style:style style:name="T113_4" style:family="text">
      <style:text-properties fo:font-size="11pt" style:font-name-asian="Arial" style:font-size-asian="11pt" style:font-name-complex="Arial" style:font-size-complex="11pt"/>
    </style:style>
    <style:style style:name="P114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P115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15_1" style:family="text">
      <style:text-properties fo:font-size="11pt" style:font-name-asian="Arial" style:font-size-asian="11pt" style:font-name-complex="Arial" style:font-size-complex="11pt"/>
    </style:style>
    <style:style style:name="T115_2" style:family="text">
      <style:text-properties fo:font-size="11pt" style:font-name-asian="Arial" style:font-size-asian="11pt" style:font-name-complex="Arial" style:font-size-complex="11pt"/>
    </style:style>
    <style:style style:name="T115_3" style:family="text">
      <style:text-properties fo:font-size="11pt" style:font-name-asian="Arial" style:font-size-asian="11pt" style:font-name-complex="Arial" style:font-size-complex="11pt"/>
    </style:style>
    <style:style style:name="T115_4" style:family="text">
      <style:text-properties fo:font-size="11pt" style:font-name-asian="Arial" style:font-size-asian="11pt" style:font-name-complex="Arial" style:font-size-complex="11pt"/>
    </style:style>
    <style:style style:name="T115_5" style:family="text">
      <style:text-properties fo:font-size="11pt" style:font-name-asian="Arial" style:font-size-asian="11pt" style:font-name-complex="Arial" style:font-size-complex="11pt"/>
    </style:style>
    <style:style style:name="T115_6" style:family="text">
      <style:text-properties fo:font-size="11pt" style:font-name-asian="Arial" style:font-size-asian="11pt" style:font-name-complex="Arial" style:font-size-complex="11pt"/>
    </style:style>
    <style:style style:name="T115_7" style:family="text">
      <style:text-properties fo:font-size="11pt" style:font-name-asian="Arial" style:font-size-asian="11pt" style:font-name-complex="Arial" style:font-size-complex="11pt"/>
    </style:style>
    <style:style style:name="T115_8" style:family="text">
      <style:text-properties fo:font-size="11pt" style:font-name-asian="Arial" style:font-size-asian="11pt" style:font-name-complex="Arial" style:font-size-complex="11pt"/>
    </style:style>
    <style:style style:name="T115_9" style:family="text">
      <style:text-properties fo:font-size="11pt" style:font-name-asian="Arial" style:font-size-asian="11pt" style:font-name-complex="Arial" style:font-size-complex="11pt"/>
    </style:style>
    <style:style style:name="T115_10" style:family="text">
      <style:text-properties fo:font-size="11pt" style:font-name-asian="Arial" style:font-size-asian="11pt" style:font-name-complex="Arial" style:font-size-complex="11pt"/>
    </style:style>
    <style:style style:name="P116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P117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17_1" style:family="text">
      <style:text-properties fo:font-size="11pt" style:font-name-asian="Arial" style:font-size-asian="11pt" style:font-name-complex="Arial" style:font-size-complex="11pt"/>
    </style:style>
    <style:style style:name="T117_2" style:family="text">
      <style:text-properties fo:font-size="11pt" style:font-name-asian="Arial" style:font-size-asian="11pt" style:font-name-complex="Arial" style:font-size-complex="11pt"/>
    </style:style>
    <style:style style:name="T117_3" style:family="text">
      <style:text-properties fo:font-size="11pt" style:font-name-asian="Arial" style:font-size-asian="11pt" style:font-name-complex="Arial" style:font-size-complex="11pt"/>
    </style:style>
    <style:style style:name="T117_4" style:family="text">
      <style:text-properties fo:font-size="11pt" style:font-name-asian="Arial" style:font-size-asian="11pt" style:font-name-complex="Arial" style:font-size-complex="11pt"/>
    </style:style>
    <style:style style:name="T117_5" style:family="text">
      <style:text-properties fo:font-size="11pt" style:font-name-asian="Arial" style:font-size-asian="11pt" style:font-name-complex="Arial" style:font-size-complex="11pt"/>
    </style:style>
    <style:style style:name="T117_6" style:family="text">
      <style:text-properties fo:font-size="11pt" style:font-name-asian="Arial" style:font-size-asian="11pt" style:font-name-complex="Arial" style:font-size-complex="11pt"/>
    </style:style>
    <style:style style:name="T117_7" style:family="text">
      <style:text-properties fo:font-size="11pt" style:font-name-asian="Arial" style:font-size-asian="11pt" style:font-name-complex="Arial" style:font-size-complex="11pt"/>
    </style:style>
    <style:style style:name="T117_8" style:family="text">
      <style:text-properties fo:font-size="11pt" style:font-name-asian="Arial" style:font-size-asian="11pt" style:font-name-complex="Arial" style:font-size-complex="11pt"/>
    </style:style>
    <style:style style:name="T117_9" style:family="text">
      <style:text-properties fo:font-size="11pt" style:font-name-asian="Arial" style:font-size-asian="11pt" style:font-name-complex="Arial" style:font-size-complex="11pt"/>
    </style:style>
    <style:style style:name="P118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119" style:family="paragraph" style:parent-style-name="Normal"/>
    <style:style style:name="T11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9_2" style:family="text">
      <style:text-properties fo:font-size="11pt" style:font-name-asian="Arial" style:font-size-asian="11pt" style:font-name-complex="Arial" style:font-size-complex="11pt"/>
    </style:style>
    <style:style style:name="P120" style:family="paragraph" style:parent-style-name="Normal">
      <style:text-properties fo:background-color="#ffff00" fo:color="#000000" fo:font-size="11pt" style:font-name-asian="Arial" style:font-size-asian="11pt" style:font-name-complex="Arial" style:font-size-complex="11pt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1_3" style:family="text">
      <style:text-properties fo:font-size="11pt" style:font-name-asian="Arial" style:font-size-asian="11pt" style:font-name-complex="Arial" style:font-size-complex="11pt"/>
    </style:style>
    <style:style style:name="T121_4" style:family="text">
      <style:text-properties fo:font-size="11pt" style:font-name-asian="Arial" style:font-size-asian="11pt" style:font-name-complex="Arial" style:font-size-complex="11pt"/>
    </style:style>
    <style:style style:name="T121_5" style:family="text">
      <style:text-properties fo:font-size="11pt" style:font-name-asian="Arial" style:font-size-asian="11pt" style:font-name-complex="Arial" style:font-size-complex="11pt"/>
    </style:style>
    <style:style style:name="T121_6" style:family="text">
      <style:text-properties fo:font-size="11pt" style:font-name-asian="Arial" style:font-size-asian="11pt" style:font-name-complex="Arial" style:font-size-complex="11pt"/>
    </style:style>
    <style:style style:name="T121_7" style:family="text">
      <style:text-properties fo:font-size="11pt" style:font-name-asian="Arial" style:font-size-asian="11pt" style:font-name-complex="Arial" style:font-size-complex="11pt"/>
    </style:style>
    <style:style style:name="T121_8" style:family="text">
      <style:text-properties fo:font-size="11pt" style:font-name-asian="Arial" style:font-size-asian="11pt" style:font-name-complex="Arial" style:font-size-complex="11pt"/>
    </style:style>
    <style:style style:name="T121_9" style:family="text">
      <style:text-properties fo:font-size="11pt" style:font-name-asian="Arial" style:font-size-asian="11pt" style:font-name-complex="Arial" style:font-size-complex="11pt"/>
    </style:style>
    <style:style style:name="T121_10" style:family="text">
      <style:text-properties fo:font-size="11pt" style:font-name-asian="Arial" style:font-size-asian="11pt" style:font-name-complex="Arial" style:font-size-complex="11pt"/>
    </style:style>
    <style:style style:name="T121_11" style:family="text">
      <style:text-properties fo:font-size="11pt" style:font-name-asian="Arial" style:font-size-asian="11pt" style:font-name-complex="Arial" style:font-size-complex="11pt"/>
    </style:style>
    <style:style style:name="T121_12" style:family="text">
      <style:text-properties fo:font-size="11pt" style:font-name-asian="Arial" style:font-size-asian="11pt" style:font-name-complex="Arial" style:font-size-complex="11pt"/>
    </style:style>
    <style:style style:name="T121_13" style:family="text">
      <style:text-properties fo:font-size="11pt" style:font-name-asian="Arial" style:font-size-asian="11pt" style:font-name-complex="Arial" style:font-size-complex="11pt"/>
    </style:style>
    <style:style style:name="T121_14" style:family="text">
      <style:text-properties fo:font-size="11pt" style:font-name-asian="Arial" style:font-size-asian="11pt" style:font-name-complex="Arial" style:font-size-complex="11pt"/>
    </style:style>
    <style:style style:name="T121_15" style:family="text">
      <style:text-properties fo:font-size="11pt" style:font-name-asian="Arial" style:font-size-asian="11pt" style:font-name-complex="Arial" style:font-size-complex="11pt"/>
    </style:style>
    <style:style style:name="T121_16" style:family="text">
      <style:text-properties fo:font-size="11pt" style:font-name-asian="Arial" style:font-size-asian="11pt" style:font-name-complex="Arial" style:font-size-complex="11pt"/>
    </style:style>
    <style:style style:name="T121_17" style:family="text">
      <style:text-properties fo:font-size="11pt" style:font-name-asian="Arial" style:font-size-asian="11pt" style:font-name-complex="Arial" style:font-size-complex="11pt"/>
    </style:style>
    <style:style style:name="T121_18" style:family="text">
      <style:text-properties fo:font-size="11pt" style:font-name-asian="Arial" style:font-size-asian="11pt" style:font-name-complex="Arial" style:font-size-complex="11pt"/>
    </style:style>
    <style:style style:name="T121_19" style:family="text">
      <style:text-properties fo:font-size="11pt" style:font-name-asian="Arial" style:font-size-asian="11pt" style:font-name-complex="Arial" style:font-size-complex="11pt"/>
    </style:style>
    <style:style style:name="T121_20" style:family="text">
      <style:text-properties fo:font-size="11pt" style:font-name-asian="Arial" style:font-size-asian="11pt" style:font-name-complex="Arial" style:font-size-complex="11pt"/>
    </style:style>
    <style:style style:name="T121_21" style:family="text">
      <style:text-properties fo:font-size="11pt" style:font-name-asian="Arial" style:font-size-asian="11pt" style:font-name-complex="Arial" style:font-size-complex="11pt"/>
    </style:style>
    <style:style style:name="T121_22" style:family="text">
      <style:text-properties fo:font-size="11pt" style:font-name-asian="Arial" style:font-size-asian="11pt" style:font-name-complex="Arial" style:font-size-complex="11pt"/>
    </style:style>
    <style:style style:name="T121_23" style:family="text">
      <style:text-properties fo:font-size="11pt" style:font-name-asian="Arial" style:font-size-asian="11pt" style:font-name-complex="Arial" style:font-size-complex="11pt"/>
    </style:style>
    <style:style style:name="T121_24" style:family="text">
      <style:text-properties fo:font-size="11pt" style:font-name-asian="Arial" style:font-size-asian="11pt" style:font-name-complex="Arial" style:font-size-complex="11pt"/>
    </style:style>
    <style:style style:name="T121_25" style:family="text">
      <style:text-properties fo:font-size="11pt" style:font-name-asian="Arial" style:font-size-asian="11pt" style:font-name-complex="Arial" style:font-size-complex="11pt"/>
    </style:style>
    <style:style style:name="T121_26" style:family="text">
      <style:text-properties fo:font-size="11pt" style:font-name-asian="Arial" style:font-size-asian="11pt" style:font-name-complex="Arial" style:font-size-complex="11pt"/>
    </style:style>
    <style:style style:name="T121_27" style:family="text">
      <style:text-properties fo:font-size="11pt" style:font-name-asian="Arial" style:font-size-asian="11pt" style:font-name-complex="Arial" style:font-size-complex="11pt"/>
    </style:style>
    <style:style style:name="T121_28" style:family="text">
      <style:text-properties fo:font-size="11pt" style:font-name-asian="Arial" style:font-size-asian="11pt" style:font-name-complex="Arial" style:font-size-complex="11pt"/>
    </style:style>
    <style:style style:name="T121_29" style:family="text">
      <style:text-properties fo:font-size="11pt" style:font-name-asian="Arial" style:font-size-asian="11pt" style:font-name-complex="Arial" style:font-size-complex="11pt"/>
    </style:style>
    <style:style style:name="T121_30" style:family="text">
      <style:text-properties fo:font-size="11pt" style:font-name-asian="Arial" style:font-size-asian="11pt" style:font-name-complex="Arial" style:font-size-complex="11pt"/>
    </style:style>
    <style:style style:name="T121_31" style:family="text">
      <style:text-properties fo:font-size="11pt" style:font-name-asian="Arial" style:font-size-asian="11pt" style:font-name-complex="Arial" style:font-size-complex="11pt"/>
    </style:style>
    <style:style style:name="T121_32" style:family="text">
      <style:text-properties fo:font-size="11pt" style:font-name-asian="Arial" style:font-size-asian="11pt" style:font-name-complex="Arial" style:font-size-complex="11pt"/>
    </style:style>
    <style:style style:name="T121_33" style:family="text">
      <style:text-properties fo:font-size="11pt" style:font-name-asian="Arial" style:font-size-asian="11pt" style:font-name-complex="Arial" style:font-size-complex="11pt"/>
    </style:style>
    <style:style style:name="T121_34" style:family="text">
      <style:text-properties fo:font-size="11pt" style:font-name-asian="Arial" style:font-size-asian="11pt" style:font-name-complex="Arial" style:font-size-complex="11pt"/>
    </style:style>
    <style:style style:name="T121_35" style:family="text">
      <style:text-properties fo:font-size="11pt" style:font-name-asian="Arial" style:font-size-asian="11pt" style:font-name-complex="Arial" style:font-size-complex="11pt"/>
    </style:style>
    <style:style style:name="T121_36" style:family="text">
      <style:text-properties fo:font-size="11pt" style:font-name-asian="Arial" style:font-size-asian="11pt" style:font-name-complex="Arial" style:font-size-complex="11pt"/>
    </style:style>
    <style:style style:name="T121_37" style:family="text">
      <style:text-properties fo:font-size="11pt" style:font-name-asian="Arial" style:font-size-asian="11pt" style:font-name-complex="Arial" style:font-size-complex="11pt"/>
    </style:style>
    <style:style style:name="T121_38" style:family="text">
      <style:text-properties fo:font-size="11pt" style:font-name-asian="Arial" style:font-size-asian="11pt" style:font-name-complex="Arial" style:font-size-complex="11pt"/>
    </style:style>
    <style:style style:name="T121_39" style:family="text">
      <style:text-properties fo:font-size="11pt" style:font-name-asian="Arial" style:font-size-asian="11pt" style:font-name-complex="Arial" style:font-size-complex="11pt"/>
    </style:style>
    <style:style style:name="T121_40" style:family="text">
      <style:text-properties fo:font-size="11pt" style:font-name-asian="Arial" style:font-size-asian="11pt" style:font-name-complex="Arial" style:font-size-complex="11pt"/>
    </style:style>
    <style:style style:name="T121_41" style:family="text">
      <style:text-properties fo:font-size="11pt" style:font-name-asian="Arial" style:font-size-asian="11pt" style:font-name-complex="Arial" style:font-size-complex="11pt"/>
    </style:style>
    <style:style style:name="T121_42" style:family="text">
      <style:text-properties fo:font-size="11pt" style:font-name-asian="Arial" style:font-size-asian="11pt" style:font-name-complex="Arial" style:font-size-complex="11pt"/>
    </style:style>
    <style:style style:name="T121_43" style:family="text">
      <style:text-properties fo:font-size="11pt" style:font-name-asian="Arial" style:font-size-asian="11pt" style:font-name-complex="Arial" style:font-size-complex="11pt"/>
    </style:style>
    <style:style style:name="T121_44" style:family="text">
      <style:text-properties fo:font-size="11pt" style:font-name-asian="Arial" style:font-size-asian="11pt" style:font-name-complex="Arial" style:font-size-complex="11pt"/>
    </style:style>
    <style:style style:name="T121_45" style:family="text">
      <style:text-properties fo:font-size="11pt" style:font-name-asian="Arial" style:font-size-asian="11pt" style:font-name-complex="Arial" style:font-size-complex="11pt"/>
    </style:style>
    <style:style style:name="T121_46" style:family="text">
      <style:text-properties fo:font-size="11pt" style:font-name-asian="Arial" style:font-size-asian="11pt" style:font-name-complex="Arial" style:font-size-complex="11pt"/>
    </style:style>
    <style:style style:name="T121_47" style:family="text">
      <style:text-properties fo:font-size="11pt" style:font-name-asian="Arial" style:font-size-asian="11pt" style:font-name-complex="Arial" style:font-size-complex="11pt"/>
    </style:style>
    <style:style style:name="T121_48" style:family="text">
      <style:text-properties fo:font-size="11pt" style:font-name-asian="Arial" style:font-size-asian="11pt" style:font-name-complex="Arial" style:font-size-complex="11pt"/>
    </style:style>
    <style:style style:name="T121_49" style:family="text">
      <style:text-properties fo:font-size="11pt" style:font-name-asian="Arial" style:font-size-asian="11pt" style:font-name-complex="Arial" style:font-size-complex="11pt"/>
    </style:style>
    <style:style style:name="T121_50" style:family="text">
      <style:text-properties fo:font-size="11pt" style:font-name-asian="Arial" style:font-size-asian="11pt" style:font-name-complex="Arial" style:font-size-complex="11pt"/>
    </style:style>
    <style:style style:name="T121_51" style:family="text">
      <style:text-properties fo:font-size="11pt" style:font-name-asian="Arial" style:font-size-asian="11pt" style:font-name-complex="Arial" style:font-size-complex="11pt"/>
    </style:style>
    <style:style style:name="T121_52" style:family="text">
      <style:text-properties fo:font-size="11pt" style:font-name-asian="Arial" style:font-size-asian="11pt" style:font-name-complex="Arial" style:font-size-complex="11pt"/>
    </style:style>
    <style:style style:name="T121_53" style:family="text">
      <style:text-properties fo:font-size="11pt" style:font-name-asian="Arial" style:font-size-asian="11pt" style:font-name-complex="Arial" style:font-size-complex="11pt"/>
    </style:style>
    <style:style style:name="T121_54" style:family="text">
      <style:text-properties fo:font-size="11pt" style:font-name-asian="Arial" style:font-size-asian="11pt" style:font-name-complex="Arial" style:font-size-complex="11pt"/>
    </style:style>
    <style:style style:name="T121_55" style:family="text">
      <style:text-properties fo:font-size="11pt" style:font-name-asian="Arial" style:font-size-asian="11pt" style:font-name-complex="Arial" style:font-size-complex="11pt"/>
    </style:style>
    <style:style style:name="T121_56" style:family="text">
      <style:text-properties fo:font-size="11pt" style:font-name-asian="Arial" style:font-size-asian="11pt" style:font-name-complex="Arial" style:font-size-complex="11pt"/>
    </style:style>
    <style:style style:name="T121_57" style:family="text">
      <style:text-properties fo:font-size="11pt" style:font-name-asian="Arial" style:font-size-asian="11pt" style:font-name-complex="Arial" style:font-size-complex="11pt"/>
    </style:style>
    <style:style style:name="T121_58" style:family="text">
      <style:text-properties fo:font-size="11pt" style:font-name-asian="Arial" style:font-size-asian="11pt" style:font-name-complex="Arial" style:font-size-complex="11pt"/>
    </style:style>
    <style:style style:name="T121_59" style:family="text">
      <style:text-properties fo:font-size="11pt" style:font-name-asian="Arial" style:font-size-asian="11pt" style:font-name-complex="Arial" style:font-size-complex="11pt"/>
    </style:style>
    <style:style style:name="T121_60" style:family="text">
      <style:text-properties fo:font-size="11pt" style:font-name-asian="Arial" style:font-size-asian="11pt" style:font-name-complex="Arial" style:font-size-complex="11pt"/>
    </style:style>
    <style:style style:name="T121_61" style:family="text">
      <style:text-properties fo:font-size="11pt" style:font-name-asian="Arial" style:font-size-asian="11pt" style:font-name-complex="Arial" style:font-size-complex="11pt"/>
    </style:style>
    <style:style style:name="T121_62" style:family="text">
      <style:text-properties fo:font-size="11pt" style:font-name-asian="Arial" style:font-size-asian="11pt" style:font-name-complex="Arial" style:font-size-complex="11pt"/>
    </style:style>
    <style:style style:name="T121_63" style:family="text">
      <style:text-properties fo:font-size="11pt" style:font-name-asian="Arial" style:font-size-asian="11pt" style:font-name-complex="Arial" style:font-size-complex="11pt"/>
    </style:style>
    <style:style style:name="T121_64" style:family="text">
      <style:text-properties fo:font-size="11pt" style:font-name-asian="Arial" style:font-size-asian="11pt" style:font-name-complex="Arial" style:font-size-complex="11pt"/>
    </style:style>
    <style:style style:name="T121_65" style:family="text">
      <style:text-properties fo:font-size="11pt" style:font-name-asian="Arial" style:font-size-asian="11pt" style:font-name-complex="Arial" style:font-size-complex="11pt"/>
    </style:style>
    <style:style style:name="T121_66" style:family="text">
      <style:text-properties fo:font-size="11pt" style:font-name-asian="Arial" style:font-size-asian="11pt" style:font-name-complex="Arial" style:font-size-complex="11pt"/>
    </style:style>
    <style:style style:name="T121_67" style:family="text">
      <style:text-properties fo:font-size="11pt" style:font-name-asian="Arial" style:font-size-asian="11pt" style:font-name-complex="Arial" style:font-size-complex="11pt"/>
    </style:style>
    <style:style style:name="T121_68" style:family="text">
      <style:text-properties fo:font-size="11pt" style:font-name-asian="Arial" style:font-size-asian="11pt" style:font-name-complex="Arial" style:font-size-complex="11pt"/>
    </style:style>
    <style:style style:name="P122" style:family="paragraph" style:parent-style-name="Normal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3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3_3" style:family="text">
      <style:text-properties fo:font-size="11pt" style:font-name-asian="Arial" style:font-size-asian="11pt" style:font-name-complex="Arial" style:font-size-complex="11pt"/>
    </style:style>
    <style:style style:name="T123_4" style:family="text">
      <style:text-properties fo:font-size="11pt" style:font-name-asian="Arial" style:font-size-asian="11pt" style:font-name-complex="Arial" style:font-size-complex="11pt"/>
    </style:style>
    <style:style style:name="T123_5" style:family="text">
      <style:text-properties fo:font-size="11pt" style:font-name-asian="Arial" style:font-size-asian="11pt" style:font-name-complex="Arial" style:font-size-complex="11pt"/>
    </style:style>
    <style:style style:name="T123_6" style:family="text">
      <style:text-properties fo:font-size="11pt" style:font-name-asian="Arial" style:font-size-asian="11pt" style:font-name-complex="Arial" style:font-size-complex="11pt"/>
    </style:style>
    <style:style style:name="T123_7" style:family="text">
      <style:text-properties fo:font-size="11pt" style:font-name-asian="Arial" style:font-size-asian="11pt" style:font-name-complex="Arial" style:font-size-complex="11pt"/>
    </style:style>
    <style:style style:name="T123_8" style:family="text">
      <style:text-properties fo:font-size="11pt" style:font-name-asian="Arial" style:font-size-asian="11pt" style:font-name-complex="Arial" style:font-size-complex="11pt"/>
    </style:style>
    <style:style style:name="T123_9" style:family="text">
      <style:text-properties fo:font-size="11pt" style:font-name-asian="Arial" style:font-size-asian="11pt" style:font-name-complex="Arial" style:font-size-complex="11pt"/>
    </style:style>
    <style:style style:name="T123_10" style:family="text">
      <style:text-properties fo:font-size="11pt" style:font-name-asian="Arial" style:font-size-asian="11pt" style:font-name-complex="Arial" style:font-size-complex="11pt"/>
    </style:style>
    <style:style style:name="T123_11" style:family="text">
      <style:text-properties fo:font-size="11pt" style:font-name-asian="Arial" style:font-size-asian="11pt" style:font-name-complex="Arial" style:font-size-complex="11pt"/>
    </style:style>
    <style:style style:name="T123_12" style:family="text">
      <style:text-properties fo:font-size="11pt" style:font-name-asian="Arial" style:font-size-asian="11pt" style:font-name-complex="Arial" style:font-size-complex="11pt"/>
    </style:style>
    <style:style style:name="T123_13" style:family="text">
      <style:text-properties fo:font-size="11pt" style:font-name-asian="Arial" style:font-size-asian="11pt" style:font-name-complex="Arial" style:font-size-complex="11pt"/>
    </style:style>
    <style:style style:name="T123_14" style:family="text">
      <style:text-properties fo:font-size="11pt" style:font-name-asian="Arial" style:font-size-asian="11pt" style:font-name-complex="Arial" style:font-size-complex="11pt"/>
    </style:style>
    <style:style style:name="T123_15" style:family="text">
      <style:text-properties fo:font-size="11pt" style:font-name-asian="Arial" style:font-size-asian="11pt" style:font-name-complex="Arial" style:font-size-complex="11pt"/>
    </style:style>
    <style:style style:name="T123_16" style:family="text">
      <style:text-properties fo:font-size="11pt" style:font-name-asian="Arial" style:font-size-asian="11pt" style:font-name-complex="Arial" style:font-size-complex="11pt"/>
    </style:style>
    <style:style style:name="T123_17" style:family="text">
      <style:text-properties fo:font-size="11pt" style:font-name-asian="Arial" style:font-size-asian="11pt" style:font-name-complex="Arial" style:font-size-complex="11pt"/>
    </style:style>
    <style:style style:name="T123_18" style:family="text">
      <style:text-properties fo:font-size="11pt" style:font-name-asian="Arial" style:font-size-asian="11pt" style:font-name-complex="Arial" style:font-size-complex="11pt"/>
    </style:style>
    <style:style style:name="T123_19" style:family="text">
      <style:text-properties fo:font-size="11pt" style:font-name-asian="Arial" style:font-size-asian="11pt" style:font-name-complex="Arial" style:font-size-complex="11pt"/>
    </style:style>
    <style:style style:name="T123_20" style:family="text">
      <style:text-properties fo:font-size="11pt" style:font-name-asian="Arial" style:font-size-asian="11pt" style:font-name-complex="Arial" style:font-size-complex="11pt"/>
    </style:style>
    <style:style style:name="P124" style:family="paragraph" style:parent-style-name="Normal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5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5_3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5_4" style:family="text">
      <style:text-properties fo:color="#000000" fo:font-size="11pt" style:font-name-asian="Arial" style:font-size-asian="11pt" style:font-name-complex="Arial" style:font-size-complex="11pt"/>
    </style:style>
    <style:style style:name="T125_5" style:family="text">
      <style:text-properties fo:color="#000000" fo:font-size="11pt" style:font-name-asian="Arial" style:font-size-asian="11pt" style:font-name-complex="Arial" style:font-size-complex="11pt"/>
    </style:style>
    <style:style style:name="T125_6" style:family="text">
      <style:text-properties fo:color="#000000" fo:font-size="11pt" style:font-name-asian="Arial" style:font-size-asian="11pt" style:font-name-complex="Arial" style:font-size-complex="11pt"/>
    </style:style>
    <style:style style:name="T125_7" style:family="text">
      <style:text-properties fo:color="#000000" fo:font-size="11pt" style:font-name-asian="Arial" style:font-size-asian="11pt" style:font-name-complex="Arial" style:font-size-complex="11pt"/>
    </style:style>
    <style:style style:name="T125_8" style:family="text">
      <style:text-properties fo:color="#000000" fo:font-size="11pt" style:font-name-asian="Arial" style:font-size-asian="11pt" style:font-name-complex="Arial" style:font-size-complex="11pt"/>
    </style:style>
    <style:style style:name="T125_9" style:family="text">
      <style:text-properties fo:color="#000000" fo:font-size="11pt" style:font-name-asian="Arial" style:font-size-asian="11pt" style:font-name-complex="Arial" style:font-size-complex="11pt"/>
    </style:style>
    <style:style style:name="T125_10" style:family="text">
      <style:text-properties fo:color="#000000" fo:font-size="11pt" style:font-name-asian="Arial" style:font-size-asian="11pt" style:font-name-complex="Arial" style:font-size-complex="11pt"/>
    </style:style>
    <style:style style:name="T125_11" style:family="text">
      <style:text-properties fo:color="#000000" fo:font-size="11pt" style:font-name-asian="Arial" style:font-size-asian="11pt" style:font-name-complex="Arial" style:font-size-complex="11pt"/>
    </style:style>
    <style:style style:name="T125_12" style:family="text">
      <style:text-properties fo:color="#000000" fo:font-size="11pt" style:font-name-asian="Arial" style:font-size-asian="11pt" style:font-name-complex="Arial" style:font-size-complex="11pt"/>
    </style:style>
    <style:style style:name="T125_13" style:family="text">
      <style:text-properties fo:color="#000000" fo:font-size="11pt" style:font-name-asian="Arial" style:font-size-asian="11pt" style:font-name-complex="Arial" style:font-size-complex="11pt"/>
    </style:style>
    <style:style style:name="T125_14" style:family="text">
      <style:text-properties fo:color="#000000" fo:font-size="11pt" style:font-name-asian="Arial" style:font-size-asian="11pt" style:font-name-complex="Arial" style:font-size-complex="11pt"/>
    </style:style>
    <style:style style:name="T125_15" style:family="text">
      <style:text-properties fo:color="#000000" fo:font-size="11pt" style:font-name-asian="Arial" style:font-size-asian="11pt" style:font-name-complex="Arial" style:font-size-complex="11pt"/>
    </style:style>
    <style:style style:name="T125_16" style:family="text">
      <style:text-properties fo:color="#000000" fo:font-size="11pt" style:font-name-asian="Arial" style:font-size-asian="11pt" style:font-name-complex="Arial" style:font-size-complex="11pt"/>
    </style:style>
    <style:style style:name="T125_17" style:family="text">
      <style:text-properties fo:color="#000000" fo:font-size="11pt" style:font-name-asian="Arial" style:font-size-asian="11pt" style:font-name-complex="Arial" style:font-size-complex="11pt"/>
    </style:style>
    <style:style style:name="T125_18" style:family="text">
      <style:text-properties fo:color="#000000" fo:font-size="11pt" style:font-name-asian="Arial" style:font-size-asian="11pt" style:font-name-complex="Arial" style:font-size-complex="11pt"/>
    </style:style>
    <style:style style:name="T125_19" style:family="text">
      <style:text-properties fo:color="#000000" fo:font-size="11pt" style:font-name-asian="Arial" style:font-size-asian="11pt" style:font-name-complex="Arial" style:font-size-complex="11pt"/>
    </style:style>
    <style:style style:name="T125_20" style:family="text">
      <style:text-properties fo:font-size="11pt" style:font-name-asian="Arial" style:font-size-asian="11pt" style:font-name-complex="Arial" style:font-size-complex="11pt"/>
    </style:style>
    <style:style style:name="T125_21" style:family="text">
      <style:text-properties fo:font-size="11pt" style:font-name-asian="Arial" style:font-size-asian="11pt" style:font-name-complex="Arial" style:font-size-complex="11pt"/>
    </style:style>
    <style:style style:name="T125_22" style:family="text">
      <style:text-properties fo:font-size="11pt" style:font-name-asian="Arial" style:font-size-asian="11pt" style:font-name-complex="Arial" style:font-size-complex="11pt"/>
    </style:style>
    <style:style style:name="T125_23" style:family="text">
      <style:text-properties fo:font-size="11pt" style:font-name-asian="Arial" style:font-size-asian="11pt" style:font-name-complex="Arial" style:font-size-complex="11pt"/>
    </style:style>
    <style:style style:name="T125_24" style:family="text">
      <style:text-properties fo:font-size="11pt" style:font-name-asian="Arial" style:font-size-asian="11pt" style:font-name-complex="Arial" style:font-size-complex="11pt"/>
    </style:style>
    <style:style style:name="T125_25" style:family="text">
      <style:text-properties fo:font-size="11pt" style:font-name-asian="Arial" style:font-size-asian="11pt" style:font-name-complex="Arial" style:font-size-complex="11pt"/>
    </style:style>
    <style:style style:name="T125_26" style:family="text">
      <style:text-properties fo:font-size="11pt" style:font-name-asian="Arial" style:font-size-asian="11pt" style:font-name-complex="Arial" style:font-size-complex="11pt"/>
    </style:style>
    <style:style style:name="T125_27" style:family="text">
      <style:text-properties fo:font-size="11pt" style:font-name-asian="Arial" style:font-size-asian="11pt" style:font-name-complex="Arial" style:font-size-complex="11pt"/>
    </style:style>
    <style:style style:name="T125_28" style:family="text">
      <style:text-properties fo:font-size="11pt" style:font-name-asian="Arial" style:font-size-asian="11pt" style:font-name-complex="Arial" style:font-size-complex="11pt"/>
    </style:style>
    <style:style style:name="T125_29" style:family="text">
      <style:text-properties fo:font-size="11pt" style:font-name-asian="Arial" style:font-size-asian="11pt" style:font-name-complex="Arial" style:font-size-complex="11pt"/>
    </style:style>
    <style:style style:name="T125_30" style:family="text">
      <style:text-properties fo:font-size="11pt" style:font-name-asian="Arial" style:font-size-asian="11pt" style:font-name-complex="Arial" style:font-size-complex="11pt"/>
    </style:style>
    <style:style style:name="T125_31" style:family="text">
      <style:text-properties fo:font-size="11pt" style:font-name-asian="Arial" style:font-size-asian="11pt" style:font-name-complex="Arial" style:font-size-complex="11pt"/>
    </style:style>
    <style:style style:name="T125_32" style:family="text">
      <style:text-properties fo:font-size="11pt" style:font-name-asian="Arial" style:font-size-asian="11pt" style:font-name-complex="Arial" style:font-size-complex="11pt"/>
    </style:style>
    <style:style style:name="T125_33" style:family="text">
      <style:text-properties fo:font-size="11pt" style:font-name-asian="Arial" style:font-size-asian="11pt" style:font-name-complex="Arial" style:font-size-complex="11pt"/>
    </style:style>
    <style:style style:name="T125_34" style:family="text">
      <style:text-properties fo:font-size="11pt" style:font-name-asian="Arial" style:font-size-asian="11pt" style:font-name-complex="Arial" style:font-size-complex="11pt"/>
    </style:style>
    <style:style style:name="T125_35" style:family="text">
      <style:text-properties fo:font-size="11pt" style:font-name-asian="Arial" style:font-size-asian="11pt" style:font-name-complex="Arial" style:font-size-complex="11pt"/>
    </style:style>
    <style:style style:name="T125_36" style:family="text">
      <style:text-properties fo:font-size="11pt" style:font-name-asian="Arial" style:font-size-asian="11pt" style:font-name-complex="Arial" style:font-size-complex="11pt"/>
    </style:style>
    <style:style style:name="T125_37" style:family="text">
      <style:text-properties fo:font-size="11pt" style:font-name-asian="Arial" style:font-size-asian="11pt" style:font-name-complex="Arial" style:font-size-complex="11pt"/>
    </style:style>
    <style:style style:name="T125_38" style:family="text">
      <style:text-properties fo:font-size="11pt" style:font-name-asian="Arial" style:font-size-asian="11pt" style:font-name-complex="Arial" style:font-size-complex="11pt"/>
    </style:style>
    <style:style style:name="T125_39" style:family="text">
      <style:text-properties fo:font-size="11pt" style:font-name-asian="Arial" style:font-size-asian="11pt" style:font-name-complex="Arial" style:font-size-complex="11pt"/>
    </style:style>
    <style:style style:name="T125_40" style:family="text">
      <style:text-properties fo:font-size="11pt" style:font-name-asian="Arial" style:font-size-asian="11pt" style:font-name-complex="Arial" style:font-size-complex="11pt"/>
    </style:style>
    <style:style style:name="T125_41" style:family="text">
      <style:text-properties fo:font-size="11pt" style:font-name-asian="Arial" style:font-size-asian="11pt" style:font-name-complex="Arial" style:font-size-complex="11pt"/>
    </style:style>
    <style:style style:name="T125_42" style:family="text">
      <style:text-properties fo:font-size="11pt" style:font-name-asian="Arial" style:font-size-asian="11pt" style:font-name-complex="Arial" style:font-size-complex="11pt"/>
    </style:style>
    <style:style style:name="T125_43" style:family="text">
      <style:text-properties fo:font-size="11pt" style:font-name-asian="Arial" style:font-size-asian="11pt" style:font-name-complex="Arial" style:font-size-complex="11pt"/>
    </style:style>
    <style:style style:name="T125_44" style:family="text">
      <style:text-properties fo:font-size="11pt" style:font-name-asian="Arial" style:font-size-asian="11pt" style:font-name-complex="Arial" style:font-size-complex="11pt"/>
    </style:style>
    <style:style style:name="T125_45" style:family="text">
      <style:text-properties fo:font-size="11pt" style:font-name-asian="Arial" style:font-size-asian="11pt" style:font-name-complex="Arial" style:font-size-complex="11pt"/>
    </style:style>
    <style:style style:name="T125_46" style:family="text">
      <style:text-properties fo:font-size="11pt" style:font-name-asian="Arial" style:font-size-asian="11pt" style:font-name-complex="Arial" style:font-size-complex="11pt"/>
    </style:style>
    <style:style style:name="T125_47" style:family="text">
      <style:text-properties fo:font-size="11pt" style:font-name-asian="Arial" style:font-size-asian="11pt" style:font-name-complex="Arial" style:font-size-complex="11pt"/>
    </style:style>
    <style:style style:name="P126" style:family="paragraph" style:parent-style-name="Normal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7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7_3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7_4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7_5" style:family="text">
      <style:text-properties fo:font-size="11pt" style:font-name-asian="Arial" style:font-size-asian="11pt" style:font-name-complex="Arial" style:font-size-complex="11pt"/>
    </style:style>
    <style:style style:name="T127_6" style:family="text">
      <style:text-properties fo:font-size="11pt" style:font-name-asian="Arial" style:font-size-asian="11pt" style:font-name-complex="Arial" style:font-size-complex="11pt"/>
    </style:style>
    <style:style style:name="T127_7" style:family="text">
      <style:text-properties fo:font-size="11pt" style:font-name-asian="Arial" style:font-size-asian="11pt" style:font-name-complex="Arial" style:font-size-complex="11pt"/>
    </style:style>
    <style:style style:name="T127_8" style:family="text">
      <style:text-properties fo:font-size="11pt" style:font-name-asian="Arial" style:font-size-asian="11pt" style:font-name-complex="Arial" style:font-size-complex="11pt"/>
    </style:style>
    <style:style style:name="T127_9" style:family="text">
      <style:text-properties fo:font-size="11pt" style:font-name-asian="Arial" style:font-size-asian="11pt" style:font-name-complex="Arial" style:font-size-complex="11pt"/>
    </style:style>
    <style:style style:name="T127_10" style:family="text" style:parent-style-name="Normal">
      <style:text-properties fo:font-size="11pt" style:font-name-asian="Arial" style:font-size-asian="11pt" style:font-name-complex="Arial" style:font-size-complex="11pt"/>
    </style:style>
    <style:style style:name="P128" style:family="paragraph" style:parent-style-name="Footnote_20_text"/>
    <style:style style:name="T128_1" style:family="text"/>
    <style:style style:name="T128_2" style:family="text">
      <style:text-properties fo:font-size="9pt" style:font-name-asian="Arial" style:font-size-asian="9pt" style:font-name-complex="Arial" style:font-size-complex="9pt"/>
    </style:style>
    <style:style style:name="P129" style:family="paragraph" style:parent-style-name="Normal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30" style:family="paragraph" style:parent-style-name="Normal">
      <style:paragraph-properties fo:text-align="justify" fo:margin-bottom="0.282cm"/>
    </style:style>
    <style:style style:name="T130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30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30_3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30_4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30_5" style:family="text">
      <style:text-properties fo:font-size="11pt" style:font-name-asian="Arial" style:font-size-asian="11pt" style:font-name-complex="Arial" style:font-size-complex="11pt"/>
    </style:style>
    <style:style style:name="T130_6" style:family="text">
      <style:text-properties fo:font-size="11pt" style:font-name-asian="Arial" style:font-size-asian="11pt" style:font-name-complex="Arial" style:font-size-complex="11pt"/>
    </style:style>
    <style:style style:name="T130_7" style:family="text">
      <style:text-properties fo:font-size="11pt" style:font-name-asian="Arial" style:font-size-asian="11pt" style:font-name-complex="Arial" style:font-size-complex="11pt"/>
    </style:style>
    <style:style style:name="T130_8" style:family="text">
      <style:text-properties fo:font-size="11pt" style:font-name-asian="Arial" style:font-size-asian="11pt" style:font-name-complex="Arial" style:font-size-complex="11pt"/>
    </style:style>
    <style:style style:name="T130_9" style:family="text">
      <style:text-properties fo:font-size="11pt" style:font-name-asian="Arial" style:font-size-asian="11pt" style:font-name-complex="Arial" style:font-size-complex="11pt"/>
    </style:style>
    <style:style style:name="T130_10" style:family="text">
      <style:text-properties fo:font-size="11pt" style:font-name-asian="Arial" style:font-size-asian="11pt" style:font-name-complex="Arial" style:font-size-complex="11pt"/>
    </style:style>
    <style:style style:name="T130_11" style:family="text">
      <style:text-properties fo:font-size="11pt" style:font-name-asian="Arial" style:font-size-asian="11pt" style:font-name-complex="Arial" style:font-size-complex="11pt"/>
    </style:style>
    <style:style style:name="T130_12" style:family="text">
      <style:text-properties fo:font-size="11pt" style:font-name-asian="Arial" style:font-size-asian="11pt" style:font-name-complex="Arial" style:font-size-complex="11pt"/>
    </style:style>
    <style:style style:name="T130_13" style:family="text">
      <style:text-properties fo:font-size="11pt" style:font-name-asian="Arial" style:font-size-asian="11pt" style:font-name-complex="Arial" style:font-size-complex="11pt"/>
    </style:style>
    <style:style style:name="T130_14" style:family="text">
      <style:text-properties fo:font-size="11pt" style:font-name-asian="Arial" style:font-size-asian="11pt" style:font-name-complex="Arial" style:font-size-complex="11pt"/>
    </style:style>
    <style:style style:name="T130_15" style:family="text">
      <style:text-properties fo:font-size="11pt" style:font-name-asian="Arial" style:font-size-asian="11pt" style:font-name-complex="Arial" style:font-size-complex="11pt"/>
    </style:style>
    <style:style style:name="T130_16" style:family="text">
      <style:text-properties fo:font-size="11pt" style:font-name-asian="Arial" style:font-size-asian="11pt" style:font-name-complex="Arial" style:font-size-complex="11pt"/>
    </style:style>
    <style:style style:name="T130_17" style:family="text">
      <style:text-properties fo:font-size="11pt" style:font-name-asian="Arial" style:font-size-asian="11pt" style:font-name-complex="Arial" style:font-size-complex="11pt"/>
    </style:style>
    <style:style style:name="T130_18" style:family="text">
      <style:text-properties fo:font-size="11pt" style:font-name-asian="Arial" style:font-size-asian="11pt" style:font-name-complex="Arial" style:font-size-complex="11pt"/>
    </style:style>
    <style:style style:name="T130_19" style:family="text">
      <style:text-properties fo:font-size="11pt" style:font-name-asian="Arial" style:font-size-asian="11pt" style:font-name-complex="Arial" style:font-size-complex="11pt"/>
    </style:style>
    <style:style style:name="T130_20" style:family="text">
      <style:text-properties fo:font-size="11pt" style:font-name-asian="Arial" style:font-size-asian="11pt" style:font-name-complex="Arial" style:font-size-complex="11pt"/>
    </style:style>
    <style:style style:name="T130_21" style:family="text">
      <style:text-properties fo:font-size="11pt" style:font-name-asian="Arial" style:font-size-asian="11pt" style:font-name-complex="Arial" style:font-size-complex="11pt"/>
    </style:style>
    <style:style style:name="T130_22" style:family="text">
      <style:text-properties fo:font-size="11pt" style:font-name-asian="Arial" style:font-size-asian="11pt" style:font-name-complex="Arial" style:font-size-complex="11pt"/>
    </style:style>
    <style:style style:name="T130_23" style:family="text">
      <style:text-properties fo:font-size="11pt" style:font-name-asian="Arial" style:font-size-asian="11pt" style:font-name-complex="Arial" style:font-size-complex="11pt"/>
    </style:style>
    <style:style style:name="T130_24" style:family="text">
      <style:text-properties fo:font-size="11pt" style:font-name-asian="Arial" style:font-size-asian="11pt" style:font-name-complex="Arial" style:font-size-complex="11pt"/>
    </style:style>
    <style:style style:name="T130_25" style:family="text">
      <style:text-properties fo:font-size="11pt" style:font-name-asian="Arial" style:font-size-asian="11pt" style:font-name-complex="Arial" style:font-size-complex="11pt"/>
    </style:style>
    <style:style style:name="T130_26" style:family="text">
      <style:text-properties fo:font-size="11pt" style:font-name-asian="Arial" style:font-size-asian="11pt" style:font-name-complex="Arial" style:font-size-complex="11pt"/>
    </style:style>
    <style:style style:name="P131" style:family="paragraph" style:parent-style-name="Normal">
      <style:paragraph-properties fo:text-align="justify" fo:margin-bottom="0.282cm"/>
    </style:style>
    <style:style style:name="T131_1" style:family="text">
      <style:text-properties fo:font-size="11pt" style:font-name-asian="Arial" style:font-size-asian="11pt" style:font-name-complex="Arial" style:font-size-complex="11pt"/>
    </style:style>
    <style:style style:name="P132" style:family="paragraph" style:parent-style-name="Normal"/>
    <style:style style:name="T132_1" style:family="text">
      <style:text-properties fo:font-size="11pt" style:font-name-asian="Arial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133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134" style:family="paragraph" style:parent-style-name="Normal"/>
    <style:style style:name="T134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134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134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134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134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134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134_7" style:family="text">
      <style:text-properties fo:font-size="11pt" style:font-name-asian="Arial" style:font-size-asian="11pt" style:font-name-complex="Arial" style:font-size-complex="11pt"/>
    </style:style>
    <style:style style:name="T134_8" style:family="text">
      <style:text-properties fo:font-size="11pt" style:font-name-asian="Arial" style:font-size-asian="11pt" style:font-name-complex="Arial" style:font-size-complex="11pt"/>
    </style:style>
    <style:style style:name="P135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13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36_1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T136_2" style:family="text">
      <style:text-properties fo:font-style="normal" style:font-style-asian="normal" fo:font-size="11pt" style:font-name-asian="Arial" style:font-size-asian="11pt" style:font-name-complex="Arial" style:font-size-complex="11pt" fo:font-weight="normal" style:font-weight-asian="normal"/>
    </style:style>
    <style:style style:name="Table5" style:family="table">
      <style:table-properties table:align="left" style:width="16.503cm" fo:margin-left="-0.259cm"/>
    </style:style>
    <style:style style:name="Column19" style:family="table-column">
      <style:table-column-properties style:column-width="3.013cm"/>
    </style:style>
    <style:style style:name="Column20" style:family="table-column">
      <style:table-column-properties style:column-width="1.489cm"/>
    </style:style>
    <style:style style:name="Column21" style:family="table-column">
      <style:table-column-properties style:column-width="1.251cm"/>
    </style:style>
    <style:style style:name="Column22" style:family="table-column">
      <style:table-column-properties style:column-width="6.251cm"/>
    </style:style>
    <style:style style:name="Column23" style:family="table-column">
      <style:table-column-properties style:column-width="4.5cm"/>
    </style:style>
    <style:style style:name="Row18" style:family="table-row">
      <style:table-row-properties style:min-row-height="0.863cm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6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100%" fo:margin-bottom="0cm"/>
    </style:style>
    <style:style style:name="T1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38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19" style:family="table-row">
      <style:table-row-properties style:min-row-height="0.612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100%" fo:margin-bottom="0cm"/>
    </style:style>
    <style:style style:name="T1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100%" fo:margin-bottom="0cm"/>
    </style:style>
    <style:style style:name="T1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100%" fo:margin-bottom="0cm"/>
    </style:style>
    <style:style style:name="T142_1" style:family="text">
      <style:text-properties fo:font-style="italic" style:font-style-asian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42_2" style:family="text">
      <style:text-properties fo:font-style="italic" style:font-style-asian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0" style:family="table-row">
      <style:table-row-properties style:min-row-height="0.609cm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47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6" style:family="table">
      <style:table-properties table:align="left" style:width="16.494cm" fo:margin-left="0cm"/>
    </style:style>
    <style:style style:name="Column24" style:family="table-column">
      <style:table-column-properties style:column-width="8.493cm"/>
    </style:style>
    <style:style style:name="Column25" style:family="table-column">
      <style:table-column-properties style:column-width="3.5cm"/>
    </style:style>
    <style:style style:name="Column26" style:family="table-column">
      <style:table-column-properties style:column-width="4.501cm"/>
    </style:style>
    <style:style style:name="Row21" style:family="table-row">
      <style:table-row-properties style:min-row-height="0.482cm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100%" fo:margin-bottom="0cm"/>
    </style:style>
    <style:style style:name="T15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2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style:line-height-at-least="0.039cm" fo:margin-bottom="0cm"/>
    </style:style>
    <style:style style:name="T15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3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3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3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3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5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5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3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style:line-height-at-least="0.039cm" fo:margin-bottom="0cm"/>
    </style:style>
    <style:style style:name="T15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6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6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64_2" style:family="text">
      <style:text-properties fo:font-size="11pt" style:font-name-asian="Arial" style:font-size-asian="11pt" style:font-name-complex="Arial" style:font-size-complex="11pt"/>
    </style:style>
    <style:style style:name="T164_3" style:family="text">
      <style:text-properties fo:font-size="11pt" style:font-name-asian="Arial" style:font-size-asian="11pt" style:font-name-complex="Arial" style:font-size-complex="11pt"/>
    </style:style>
    <style:style style:name="T164_4" style:family="text">
      <style:text-properties fo:font-size="11pt" style:font-name-asian="Arial" style:font-size-asian="11pt" style:font-name-complex="Arial" style:font-size-complex="11pt"/>
    </style:style>
    <style:style style:name="T164_5" style:family="text">
      <style:text-properties fo:font-size="11pt" style:font-name-asian="Arial" style:font-size-asian="11pt" style:font-name-complex="Arial" style:font-size-complex="11pt"/>
    </style:style>
    <style:style style:name="T164_6" style:family="text">
      <style:text-properties fo:font-size="11pt" style:font-name-asian="Arial" style:font-size-asian="11pt" style:font-name-complex="Arial" style:font-size-complex="11pt"/>
    </style:style>
    <style:style style:name="T164_7" style:family="text">
      <style:text-properties fo:font-size="11pt" style:font-name-asian="Arial" style:font-size-asian="11pt" style:font-name-complex="Arial" style:font-size-complex="11pt"/>
    </style:style>
    <style:style style:name="T164_8" style:family="text">
      <style:text-properties fo:font-size="11pt" style:font-name-asian="Arial" style:font-size-asian="11pt" style:font-name-complex="Arial" style:font-size-complex="11pt"/>
    </style:style>
    <style:style style:name="T164_9" style:family="text">
      <style:text-properties fo:font-size="11pt" style:font-name-asian="Arial" style:font-size-asian="11pt" style:font-name-complex="Arial" style:font-size-complex="11pt"/>
    </style:style>
    <style:style style:name="T164_10" style:family="text">
      <style:text-properties fo:font-size="11pt" style:font-name-asian="Arial" style:font-size-asian="11pt" style:font-name-complex="Arial" style:font-size-complex="11pt"/>
    </style:style>
    <style:style style:name="P16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fo:font-size="11pt" style:font-name-asian="Arial" style:font-size-asian="11pt" style:font-name-complex="Arial" style:font-size-complex="11pt"/>
    </style:style>
    <style:style style:name="T166_2" style:family="text">
      <style:text-properties fo:font-size="11pt" style:font-name-asian="Arial" style:font-size-asian="11pt" style:font-name-complex="Arial" style:font-size-complex="11pt"/>
    </style:style>
    <style:style style:name="T166_3" style:family="text">
      <style:text-properties fo:font-size="11pt" style:font-name-asian="Arial" style:font-size-asian="11pt" style:font-name-complex="Arial" style:font-size-complex="11pt"/>
    </style:style>
    <style:style style:name="T166_4" style:family="text">
      <style:text-properties fo:font-size="11pt" style:font-name-asian="Arial" style:font-size-asian="11pt" style:font-name-complex="Arial" style:font-size-complex="11pt"/>
    </style:style>
    <style:style style:name="T166_5" style:family="text">
      <style:text-properties fo:font-size="11pt" style:font-name-asian="Arial" style:font-size-asian="11pt" style:font-name-complex="Arial" style:font-size-complex="11pt"/>
    </style:style>
    <style:style style:name="T166_6" style:family="text">
      <style:text-properties fo:font-size="11pt" style:font-name-asian="Arial" style:font-size-asian="11pt" style:font-name-complex="Arial" style:font-size-complex="11pt"/>
    </style:style>
    <style:style style:name="T166_7" style:family="text">
      <style:text-properties fo:font-size="11pt" style:font-name-asian="Arial" style:font-size-asian="11pt" style:font-name-complex="Arial" style:font-size-complex="11pt"/>
    </style:style>
    <style:style style:name="T166_8" style:family="text">
      <style:text-properties fo:font-size="11pt" style:font-name-asian="Arial" style:font-size-asian="11pt" style:font-name-complex="Arial" style:font-size-complex="11pt"/>
    </style:style>
    <style:style style:name="P16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68_2" style:family="text">
      <style:text-properties fo:font-size="11pt" style:font-name-asian="Arial" style:font-size-asian="11pt" style:font-name-complex="Arial" style:font-size-complex="11pt"/>
    </style:style>
    <style:style style:name="T168_3" style:family="text">
      <style:text-properties fo:font-size="11pt" style:font-name-asian="Arial" style:font-size-asian="11pt" style:font-name-complex="Arial" style:font-size-complex="11pt"/>
    </style:style>
    <style:style style:name="T168_4" style:family="text">
      <style:text-properties fo:font-size="11pt" style:font-name-asian="Arial" style:font-size-asian="11pt" style:font-name-complex="Arial" style:font-size-complex="11pt"/>
    </style:style>
    <style:style style:name="T168_5" style:family="text">
      <style:text-properties fo:font-size="11pt" style:font-name-asian="Arial" style:font-size-asian="11pt" style:font-name-complex="Arial" style:font-size-complex="11pt"/>
    </style:style>
    <style:style style:name="T168_6" style:family="text">
      <style:text-properties fo:font-size="11pt" style:font-name-asian="Arial" style:font-size-asian="11pt" style:font-name-complex="Arial" style:font-size-complex="11pt"/>
    </style:style>
    <style:style style:name="T168_7" style:family="text">
      <style:text-properties fo:font-size="11pt" style:font-name-asian="Arial" style:font-size-asian="11pt" style:font-name-complex="Arial" style:font-size-complex="11pt"/>
    </style:style>
    <style:style style:name="T168_8" style:family="text">
      <style:text-properties fo:font-size="11pt" style:font-name-asian="Arial" style:font-size-asian="11pt" style:font-name-complex="Arial" style:font-size-complex="11pt"/>
    </style:style>
    <style:style style:name="T168_9" style:family="text">
      <style:text-properties fo:font-size="11pt" style:font-name-asian="Arial" style:font-size-asian="11pt" style:font-name-complex="Arial" style:font-size-complex="11pt"/>
    </style:style>
    <style:style style:name="P169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70_2" style:family="text">
      <style:text-properties fo:font-size="11pt" style:font-name-asian="Arial" style:font-size-asian="11pt" style:font-name-complex="Arial" style:font-size-complex="11pt"/>
    </style:style>
    <style:style style:name="T170_3" style:family="text">
      <style:text-properties fo:font-size="11pt" style:font-name-asian="Arial" style:font-size-asian="11pt" style:font-name-complex="Arial" style:font-size-complex="11pt"/>
    </style:style>
    <style:style style:name="P171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72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72_3" style:family="text">
      <style:text-properties fo:font-size="11pt" style:font-name-asian="Arial" style:font-size-asian="11pt" style:font-name-complex="Arial" style:font-size-complex="11pt"/>
    </style:style>
    <style:style style:name="T172_4" style:family="text">
      <style:text-properties fo:font-size="11pt" style:font-name-asian="Arial" style:font-size-asian="11pt" style:font-name-complex="Arial" style:font-size-complex="11pt"/>
    </style:style>
    <style:style style:name="T172_5" style:family="text">
      <style:text-properties fo:font-size="11pt" style:font-name-asian="Arial" style:font-size-asian="11pt" style:font-name-complex="Arial" style:font-size-complex="11pt"/>
    </style:style>
    <style:style style:name="P17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fo:font-size="11pt" style:font-name-asian="Arial" style:font-size-asian="11pt" style:font-name-complex="Arial" style:font-size-complex="11pt"/>
    </style:style>
    <style:style style:name="T174_2" style:family="text">
      <style:text-properties fo:font-size="11pt" style:font-name-asian="Arial" style:font-size-asian="11pt" style:font-name-complex="Arial" style:font-size-complex="11pt"/>
    </style:style>
    <style:style style:name="T174_3" style:family="text">
      <style:text-properties fo:font-size="11pt" style:font-name-asian="Arial" style:font-size-asian="11pt" style:font-name-complex="Arial" style:font-size-complex="11pt"/>
    </style:style>
    <style:style style:name="T174_4" style:family="text">
      <style:text-properties fo:font-size="11pt" style:font-name-asian="Arial" style:font-size-asian="11pt" style:font-name-complex="Arial" style:font-size-complex="11pt"/>
    </style:style>
    <style:style style:name="T174_5" style:family="text">
      <style:text-properties fo:font-size="11pt" style:font-name-asian="Arial" style:font-size-asian="11pt" style:font-name-complex="Arial" style:font-size-complex="11pt"/>
    </style:style>
    <style:style style:name="T174_6" style:family="text">
      <style:text-properties fo:font-size="11pt" style:font-name-asian="Arial" style:font-size-asian="11pt" style:font-name-complex="Arial" style:font-size-complex="11pt"/>
    </style:style>
    <style:style style:name="T174_7" style:family="text">
      <style:text-properties fo:font-size="11pt" style:font-name-asian="Arial" style:font-size-asian="11pt" style:font-name-complex="Arial" style:font-size-complex="11pt"/>
    </style:style>
    <style:style style:name="P175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Table7" style:family="table">
      <style:table-properties table:align="left" style:width="16.424cm" fo:margin-left="-0.259cm"/>
    </style:style>
    <style:style style:name="Column27" style:family="table-column">
      <style:table-column-properties style:column-width="2.976cm"/>
    </style:style>
    <style:style style:name="Column28" style:family="table-column">
      <style:table-column-properties style:column-width="1.055cm"/>
    </style:style>
    <style:style style:name="Column29" style:family="table-column">
      <style:table-column-properties style:column-width="1.626cm"/>
    </style:style>
    <style:style style:name="Column30" style:family="table-column">
      <style:table-column-properties style:column-width="5.673cm"/>
    </style:style>
    <style:style style:name="Column31" style:family="table-column">
      <style:table-column-properties style:column-width="5.094cm"/>
    </style:style>
    <style:style style:name="Row24" style:family="table-row">
      <style:table-row-properties style:min-row-height="0.863cm"/>
    </style:style>
    <style:style style:name="Cell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7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78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5" style:family="table-row">
      <style:table-row-properties style:min-row-height="0.612cm"/>
    </style:style>
    <style:style style:name="Cell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fo:font-style="italic" style:font-style-asian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6" style:family="table-row">
      <style:table-row-properties style:min-row-height="0.609cm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87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8" style:family="table">
      <style:table-properties table:align="left" style:width="16.369cm" fo:margin-left="-0.259cm"/>
    </style:style>
    <style:style style:name="Column32" style:family="table-column">
      <style:table-column-properties style:column-width="6.038cm"/>
    </style:style>
    <style:style style:name="Column33" style:family="table-column">
      <style:table-column-properties style:column-width="2.505cm"/>
    </style:style>
    <style:style style:name="Column34" style:family="table-column">
      <style:table-column-properties style:column-width="7.826cm"/>
    </style:style>
    <style:style style:name="Row27" style:family="table-row">
      <style:table-row-properties style:min-row-height="0.482cm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8" style:family="table-row">
      <style:table-row-properties style:min-row-height="0.529cm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9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9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9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9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9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9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9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9" style:family="table-row">
      <style:table-row-properties style:min-row-height="0.529cm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9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0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0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0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0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09_2" style:family="text">
      <style:text-properties fo:font-size="11pt" style:font-name-asian="Arial" style:font-size-asian="11pt" style:font-name-complex="Arial" style:font-size-complex="11pt"/>
    </style:style>
    <style:style style:name="T209_3" style:family="text">
      <style:text-properties fo:font-size="11pt" style:font-name-asian="Arial" style:font-size-asian="11pt" style:font-name-complex="Arial" style:font-size-complex="11pt"/>
    </style:style>
    <style:style style:name="T209_4" style:family="text">
      <style:text-properties fo:font-size="11pt" style:font-name-asian="Arial" style:font-size-asian="11pt" style:font-name-complex="Arial" style:font-size-complex="11pt"/>
    </style:style>
    <style:style style:name="T209_5" style:family="text">
      <style:text-properties fo:font-size="11pt" style:font-name-asian="Arial" style:font-size-asian="11pt" style:font-name-complex="Arial" style:font-size-complex="11pt"/>
    </style:style>
    <style:style style:name="T209_6" style:family="text">
      <style:text-properties fo:font-size="11pt" style:font-name-asian="Arial" style:font-size-asian="11pt" style:font-name-complex="Arial" style:font-size-complex="11pt"/>
    </style:style>
    <style:style style:name="T209_7" style:family="text">
      <style:text-properties fo:font-size="11pt" style:font-name-asian="Arial" style:font-size-asian="11pt" style:font-name-complex="Arial" style:font-size-complex="11pt"/>
    </style:style>
    <style:style style:name="T209_8" style:family="text">
      <style:text-properties fo:font-size="11pt" style:font-name-asian="Arial" style:font-size-asian="11pt" style:font-name-complex="Arial" style:font-size-complex="11pt"/>
    </style:style>
    <style:style style:name="T209_9" style:family="text">
      <style:text-properties fo:font-size="11pt" style:font-name-asian="Arial" style:font-size-asian="11pt" style:font-name-complex="Arial" style:font-size-complex="11pt"/>
    </style:style>
    <style:style style:name="T209_10" style:family="text">
      <style:text-properties fo:font-size="11pt" style:font-name-asian="Arial" style:font-size-asian="11pt" style:font-name-complex="Arial" style:font-size-complex="11pt"/>
    </style:style>
    <style:style style:name="P21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11_2" style:family="text">
      <style:text-properties fo:font-size="11pt" style:font-name-asian="Arial" style:font-size-asian="11pt" style:font-name-complex="Arial" style:font-size-complex="11pt"/>
    </style:style>
    <style:style style:name="P212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213" style:family="paragraph" style:parent-style-name="Normal">
      <style:paragraph-properties fo:text-align="justify"/>
    </style:style>
    <style:style style:name="T21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13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13_3" style:family="text">
      <style:text-properties fo:font-size="11pt" style:font-name-asian="Arial" style:font-size-asian="11pt" style:font-name-complex="Arial" style:font-size-complex="11pt"/>
    </style:style>
    <style:style style:name="T213_4" style:family="text">
      <style:text-properties fo:font-size="11pt" style:font-name-asian="Arial" style:font-size-asian="11pt" style:font-name-complex="Arial" style:font-size-complex="11pt"/>
    </style:style>
    <style:style style:name="T213_5" style:family="text">
      <style:text-properties fo:font-size="11pt" style:font-name-asian="Arial" style:font-size-asian="11pt" style:font-name-complex="Arial" style:font-size-complex="11pt"/>
    </style:style>
    <style:style style:name="P21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9" style:family="table">
      <style:table-properties table:align="left" style:width="16.163cm" fo:margin-left="-0.259cm"/>
    </style:style>
    <style:style style:name="Column35" style:family="table-column">
      <style:table-column-properties style:column-width="2.976cm"/>
    </style:style>
    <style:style style:name="Column36" style:family="table-column">
      <style:table-column-properties style:column-width="1.526cm"/>
    </style:style>
    <style:style style:name="Column37" style:family="table-column">
      <style:table-column-properties style:column-width="1.501cm"/>
    </style:style>
    <style:style style:name="Column38" style:family="table-column">
      <style:table-column-properties style:column-width="6.5cm"/>
    </style:style>
    <style:style style:name="Column39" style:family="table-column">
      <style:table-column-properties style:column-width="3.66cm"/>
    </style:style>
    <style:style style:name="Row30" style:family="table-row">
      <style:table-row-properties style:min-row-height="0.517cm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100%" fo:margin-bottom="0cm"/>
    </style:style>
    <style:style style:name="T2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6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6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6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6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1" style:family="table-row">
      <style:table-row-properties style:min-row-height="0.612cm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>
      <style:table-row-properties style:min-row-height="0.609cm"/>
    </style:style>
    <style:style style:name="Cell1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100%" fo:margin-bottom="0cm"/>
    </style:style>
    <style:style style:name="T2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25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0" style:family="table">
      <style:table-properties table:align="left" style:width="15.903cm" fo:margin-left="0cm"/>
    </style:style>
    <style:style style:name="Column40" style:family="table-column">
      <style:table-column-properties style:column-width="2.776cm"/>
    </style:style>
    <style:style style:name="Column41" style:family="table-column">
      <style:table-column-properties style:column-width="6.038cm"/>
    </style:style>
    <style:style style:name="Column42" style:family="table-column">
      <style:table-column-properties style:column-width="7.089cm"/>
    </style:style>
    <style:style style:name="Row33" style:family="table-row">
      <style:table-row-properties style:min-row-height="0.482cm"/>
    </style:style>
    <style:style style:name="Cell1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4" style:family="table-row">
      <style:table-row-properties style:min-row-height="0.529cm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indent="-0.635cm" fo:line-height="100%" fo:margin-bottom="0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2" style:family="paragraph" style:parent-style-name="Normal">
      <style:paragraph-properties fo:text-indent="-0.635cm" fo:line-height="100%" fo:margin-bottom="0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3" style:family="paragraph" style:parent-style-name="Normal">
      <style:paragraph-properties fo:text-indent="-0.635cm" fo:line-height="100%" fo:margin-bottom="0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4" style:family="paragraph" style:parent-style-name="Normal">
      <style:paragraph-properties fo:text-indent="-0.635cm" fo:line-height="100%" fo:margin-bottom="0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36" style:family="paragraph" style:parent-style-name="Normal">
      <style:paragraph-properties fo:text-indent="-0.635cm" fo:line-height="100%" fo:margin-bottom="0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7" style:family="paragraph" style:parent-style-name="Normal">
      <style:paragraph-properties fo:text-indent="-0.635cm" fo:line-height="100%" fo:margin-bottom="0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8" style:family="paragraph" style:parent-style-name="Normal">
      <style:paragraph-properties fo:text-indent="-0.635cm" fo:line-height="100%" fo:margin-bottom="0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40" style:family="paragraph" style:parent-style-name="Normal">
      <style:paragraph-properties fo:text-indent="-0.635cm" fo:line-height="100%" fo:margin-bottom="0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242" style:family="paragraph" style:parent-style-name="Normal">
      <style:paragraph-properties fo:text-align="justify"/>
    </style:style>
    <style:style style:name="T24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42_2" style:family="text">
      <style:text-properties fo:font-size="11pt" style:font-name-asian="Arial" style:font-size-asian="11pt" style:font-name-complex="Arial" style:font-size-complex="11pt"/>
    </style:style>
    <style:style style:name="T242_3" style:family="text">
      <style:text-properties fo:font-size="11pt" style:font-name-asian="Arial" style:font-size-asian="11pt" style:font-name-complex="Arial" style:font-size-complex="11pt"/>
    </style:style>
    <style:style style:name="T242_4" style:family="text">
      <style:text-properties fo:font-size="11pt" style:font-name-asian="Arial" style:font-size-asian="11pt" style:font-name-complex="Arial" style:font-size-complex="11pt"/>
    </style:style>
    <style:style style:name="T242_5" style:family="text">
      <style:text-properties fo:font-size="11pt" style:font-name-asian="Arial" style:font-size-asian="11pt" style:font-name-complex="Arial" style:font-size-complex="11pt"/>
    </style:style>
    <style:style style:name="T242_6" style:family="text">
      <style:text-properties fo:font-size="11pt" style:font-name-asian="Arial" style:font-size-asian="11pt" style:font-name-complex="Arial" style:font-size-complex="11pt"/>
    </style:style>
    <style:style style:name="P24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44_2" style:family="text">
      <style:text-properties fo:font-size="11pt" style:font-name-asian="Arial" style:font-size-asian="11pt" style:font-name-complex="Arial" style:font-size-complex="11pt"/>
    </style:style>
    <style:style style:name="T244_3" style:family="text">
      <style:text-properties fo:font-size="11pt" style:font-name-asian="Arial" style:font-size-asian="11pt" style:font-name-complex="Arial" style:font-size-complex="11pt"/>
    </style:style>
    <style:style style:name="P245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246" style:family="paragraph" style:parent-style-name="Normal">
      <style:paragraph-properties fo:text-align="justify"/>
    </style:style>
    <style:style style:name="T246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46_2" style:family="text">
      <style:text-properties fo:font-size="11pt" style:font-name-asian="Arial" style:font-size-asian="11pt" style:font-name-complex="Arial" style:font-size-complex="11pt"/>
    </style:style>
    <style:style style:name="T246_3" style:family="text">
      <style:text-properties fo:font-size="11pt" style:font-name-asian="Arial" style:font-size-asian="11pt" style:font-name-complex="Arial" style:font-size-complex="11pt"/>
    </style:style>
    <style:style style:name="P247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Table11" style:family="table">
      <style:table-properties table:align="left" style:width="16.163cm" fo:margin-left="-0.259cm"/>
    </style:style>
    <style:style style:name="Column43" style:family="table-column">
      <style:table-column-properties style:column-width="2.977cm"/>
    </style:style>
    <style:style style:name="Column44" style:family="table-column">
      <style:table-column-properties style:column-width="1.774cm"/>
    </style:style>
    <style:style style:name="Column45" style:family="table-column">
      <style:table-column-properties style:column-width="1.75cm"/>
    </style:style>
    <style:style style:name="Column46" style:family="table-column">
      <style:table-column-properties style:column-width="6.502cm"/>
    </style:style>
    <style:style style:name="Column47" style:family="table-column">
      <style:table-column-properties style:column-width="3.159cm"/>
    </style:style>
    <style:style style:name="Row35" style:family="table-row">
      <style:table-row-properties style:min-row-height="0.863cm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2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4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49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6" style:family="table-row">
      <style:table-row-properties style:min-row-height="0.612cm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7" style:family="table-row">
      <style:table-row-properties style:min-row-height="0.609cm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58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2" style:family="table">
      <style:table-properties table:align="left" style:width="15.903cm" fo:margin-left="0cm"/>
    </style:style>
    <style:style style:name="Column48" style:family="table-column">
      <style:table-column-properties style:column-width="3.623cm"/>
    </style:style>
    <style:style style:name="Column49" style:family="table-column">
      <style:table-column-properties style:column-width="5.278cm"/>
    </style:style>
    <style:style style:name="Column50" style:family="table-column">
      <style:table-column-properties style:column-width="7.003cm"/>
    </style:style>
    <style:style style:name="Row38" style:family="table-row">
      <style:table-row-properties style:min-row-height="0.482cm"/>
    </style:style>
    <style:style style:name="Cell1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9" style:family="table-row">
      <style:table-row-properties style:min-row-height="0.582cm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4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10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3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6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4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1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4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4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18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4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4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4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0" style:family="table-row">
      <style:table-row-properties style:min-row-height="0.529cm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6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7_4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6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1" style:family="table-row">
      <style:table-row-properties style:min-row-height="0.529cm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6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00%" fo:margin-bottom="0cm"/>
    </style:style>
    <style:style style:name="T2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0_2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7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0_4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7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71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00%" fo:margin-bottom="0cm"/>
    </style:style>
    <style:style style:name="T2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7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2_4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7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2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72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2_8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272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2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72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73" style:family="paragraph" style:parent-style-name="Normal"/>
    <style:style style:name="P274" style:family="paragraph" style:parent-style-name="Normal">
      <style:paragraph-properties fo:text-align="justify"/>
    </style:style>
    <style:style style:name="T27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74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74_3" style:family="text">
      <style:text-properties fo:color="#000000" fo:font-size="11pt" style:font-name-asian="Arial" style:font-size-asian="11pt" style:font-name-complex="Arial" style:font-size-complex="11pt"/>
    </style:style>
    <style:style style:name="T274_4" style:family="text">
      <style:text-properties fo:color="#000000" fo:font-size="11pt" style:font-name-asian="Arial" style:font-size-asian="11pt" style:font-name-complex="Arial" style:font-size-complex="11pt"/>
    </style:style>
    <style:style style:name="T274_5" style:family="text">
      <style:text-properties fo:color="#000000" fo:font-size="11pt" style:font-name-asian="Arial" style:font-size-asian="11pt" style:font-name-complex="Arial" style:font-size-complex="11pt"/>
    </style:style>
    <style:style style:name="T274_6" style:family="text">
      <style:text-properties fo:color="#000000" fo:font-size="11pt" style:font-name-asian="Arial" style:font-size-asian="11pt" style:font-name-complex="Arial" style:font-size-complex="11pt"/>
    </style:style>
    <style:style style:name="T274_7" style:family="text">
      <style:text-properties fo:color="#000000" fo:font-size="11pt" style:font-name-asian="Arial" style:font-size-asian="11pt" style:font-name-complex="Arial" style:font-size-complex="11pt"/>
    </style:style>
    <style:style style:name="T274_8" style:family="text">
      <style:text-properties fo:color="#000000" fo:font-size="11pt" style:font-name-asian="Arial" style:font-size-asian="11pt" style:font-name-complex="Arial" style:font-size-complex="11pt"/>
    </style:style>
    <style:style style:name="T274_9" style:family="text">
      <style:text-properties fo:color="#000000" fo:font-size="11pt" style:font-name-asian="Arial" style:font-size-asian="11pt" style:font-name-complex="Arial" style:font-size-complex="11pt"/>
    </style:style>
    <style:style style:name="T274_10" style:family="text">
      <style:text-properties fo:color="#000000" fo:font-size="11pt" style:font-name-asian="Arial" style:font-size-asian="11pt" style:font-name-complex="Arial" style:font-size-complex="11pt"/>
    </style:style>
    <style:style style:name="T274_11" style:family="text">
      <style:text-properties fo:color="#000000" fo:font-size="11pt" style:font-name-asian="Arial" style:font-size-asian="11pt" style:font-name-complex="Arial" style:font-size-complex="11pt"/>
    </style:style>
    <style:style style:name="T274_12" style:family="text">
      <style:text-properties fo:color="#000000" fo:font-size="11pt" style:font-name-asian="Arial" style:font-size-asian="11pt" style:font-name-complex="Arial" style:font-size-complex="11pt"/>
    </style:style>
    <style:style style:name="T274_13" style:family="text">
      <style:text-properties fo:color="#000000" fo:font-size="11pt" style:font-name-asian="Arial" style:font-size-asian="11pt" style:font-name-complex="Arial" style:font-size-complex="11pt"/>
    </style:style>
    <style:style style:name="P275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276" style:family="paragraph" style:parent-style-name="Normal">
      <style:paragraph-properties fo:text-align="justify"/>
    </style:style>
    <style:style style:name="T276_1" style:family="text">
      <style:text-properties fo:font-size="11pt" style:font-name-asian="Arial" style:font-size-asian="11pt" style:font-name-complex="Arial" style:font-size-complex="11pt"/>
    </style:style>
    <style:style style:name="T276_2" style:family="text">
      <style:text-properties fo:font-size="11pt" style:font-name-asian="Arial" style:font-size-asian="11pt" style:font-name-complex="Arial" style:font-size-complex="11pt"/>
    </style:style>
    <style:style style:name="T276_3" style:family="text">
      <style:text-properties fo:font-size="11pt" style:font-name-asian="Arial" style:font-size-asian="11pt" style:font-name-complex="Arial" style:font-size-complex="11pt"/>
    </style:style>
    <style:style style:name="T276_4" style:family="text">
      <style:text-properties fo:font-size="11pt" style:font-name-asian="Arial" style:font-size-asian="11pt" style:font-name-complex="Arial" style:font-size-complex="11pt"/>
    </style:style>
    <style:style style:name="T276_5" style:family="text">
      <style:text-properties fo:font-size="11pt" style:font-name-asian="Arial" style:font-size-asian="11pt" style:font-name-complex="Arial" style:font-size-complex="11pt"/>
    </style:style>
    <style:style style:name="T276_6" style:family="text">
      <style:text-properties fo:font-size="11pt" style:font-name-asian="Arial" style:font-size-asian="11pt" style:font-name-complex="Arial" style:font-size-complex="11pt"/>
    </style:style>
    <style:style style:name="T276_7" style:family="text">
      <style:text-properties fo:font-size="11pt" style:font-name-asian="Arial" style:font-size-asian="11pt" style:font-name-complex="Arial" style:font-size-complex="11pt"/>
    </style:style>
    <style:style style:name="T276_8" style:family="text">
      <style:text-properties fo:font-size="11pt" style:font-name-asian="Arial" style:font-size-asian="11pt" style:font-name-complex="Arial" style:font-size-complex="11pt"/>
    </style:style>
    <style:style style:name="T276_9" style:family="text">
      <style:text-properties fo:font-size="11pt" style:font-name-asian="Arial" style:font-size-asian="11pt" style:font-name-complex="Arial" style:font-size-complex="11pt"/>
    </style:style>
    <style:style style:name="T276_10" style:family="text">
      <style:text-properties fo:font-size="11pt" style:font-name-asian="Arial" style:font-size-asian="11pt" style:font-name-complex="Arial" style:font-size-complex="11pt"/>
    </style:style>
    <style:style style:name="T276_11" style:family="text">
      <style:text-properties fo:font-size="11pt" style:font-name-asian="Arial" style:font-size-asian="11pt" style:font-name-complex="Arial" style:font-size-complex="11pt"/>
    </style:style>
    <style:style style:name="T276_12" style:family="text">
      <style:text-properties fo:font-size="11pt" style:font-name-asian="Arial" style:font-size-asian="11pt" style:font-name-complex="Arial" style:font-size-complex="11pt"/>
    </style:style>
    <style:style style:name="T276_13" style:family="text">
      <style:text-properties fo:font-size="11pt" style:font-name-asian="Arial" style:font-size-asian="11pt" style:font-name-complex="Arial" style:font-size-complex="11pt"/>
    </style:style>
    <style:style style:name="T276_14" style:family="text">
      <style:text-properties fo:font-size="11pt" style:font-name-asian="Arial" style:font-size-asian="11pt" style:font-name-complex="Arial" style:font-size-complex="11pt"/>
    </style:style>
    <style:style style:name="T276_15" style:family="text">
      <style:text-properties fo:font-size="11pt" style:font-name-asian="Arial" style:font-size-asian="11pt" style:font-name-complex="Arial" style:font-size-complex="11pt"/>
    </style:style>
    <style:style style:name="T276_16" style:family="text">
      <style:text-properties fo:font-size="11pt" style:font-name-asian="Arial" style:font-size-asian="11pt" style:font-name-complex="Arial" style:font-size-complex="11pt"/>
    </style:style>
    <style:style style:name="T276_17" style:family="text">
      <style:text-properties fo:font-size="11pt" style:font-name-asian="Arial" style:font-size-asian="11pt" style:font-name-complex="Arial" style:font-size-complex="11pt"/>
    </style:style>
    <style:style style:name="T276_18" style:family="text">
      <style:text-properties fo:font-size="11pt" style:font-name-asian="Arial" style:font-size-asian="11pt" style:font-name-complex="Arial" style:font-size-complex="11pt"/>
    </style:style>
    <style:style style:name="T276_19" style:family="text">
      <style:text-properties fo:font-size="11pt" style:font-name-asian="Arial" style:font-size-asian="11pt" style:font-name-complex="Arial" style:font-size-complex="11pt"/>
    </style:style>
    <style:style style:name="T276_20" style:family="text">
      <style:text-properties fo:font-size="11pt" style:font-name-asian="Arial" style:font-size-asian="11pt" style:font-name-complex="Arial" style:font-size-complex="11pt"/>
    </style:style>
    <style:style style:name="T276_21" style:family="text">
      <style:text-properties fo:font-size="11pt" style:font-name-asian="Arial" style:font-size-asian="11pt" style:font-name-complex="Arial" style:font-size-complex="11pt"/>
    </style:style>
    <style:style style:name="T276_22" style:family="text">
      <style:text-properties fo:font-size="11pt" style:font-name-asian="Arial" style:font-size-asian="11pt" style:font-name-complex="Arial" style:font-size-complex="11pt"/>
    </style:style>
    <style:style style:name="T276_23" style:family="text">
      <style:text-properties fo:font-size="11pt" style:font-name-asian="Arial" style:font-size-asian="11pt" style:font-name-complex="Arial" style:font-size-complex="11pt"/>
    </style:style>
    <style:style style:name="T276_24" style:family="text">
      <style:text-properties fo:font-size="11pt" style:font-name-asian="Arial" style:font-size-asian="11pt" style:font-name-complex="Arial" style:font-size-complex="11pt"/>
    </style:style>
    <style:style style:name="T276_25" style:family="text">
      <style:text-properties fo:font-size="11pt" style:font-name-asian="Arial" style:font-size-asian="11pt" style:font-name-complex="Arial" style:font-size-complex="11pt"/>
    </style:style>
    <style:style style:name="T276_26" style:family="text">
      <style:text-properties fo:font-size="11pt" style:font-name-asian="Arial" style:font-size-asian="11pt" style:font-name-complex="Arial" style:font-size-complex="11pt"/>
    </style:style>
    <style:style style:name="T276_27" style:family="text">
      <style:text-properties fo:font-size="11pt" style:font-name-asian="Arial" style:font-size-asian="11pt" style:font-name-complex="Arial" style:font-size-complex="11pt"/>
    </style:style>
    <style:style style:name="T276_28" style:family="text">
      <style:text-properties fo:font-size="11pt" style:font-name-asian="Arial" style:font-size-asian="11pt" style:font-name-complex="Arial" style:font-size-complex="11pt"/>
    </style:style>
    <style:style style:name="T276_29" style:family="text">
      <style:text-properties fo:font-size="11pt" style:font-name-asian="Arial" style:font-size-asian="11pt" style:font-name-complex="Arial" style:font-size-complex="11pt"/>
    </style:style>
    <style:style style:name="P27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ize="11pt" style:font-name-asian="Arial" style:font-size-asian="11pt" style:font-name-complex="Arial" style:font-size-complex="11pt"/>
    </style:style>
    <style:style style:name="T278_2" style:family="text">
      <style:text-properties fo:font-size="11pt" style:font-name-asian="Arial" style:font-size-asian="11pt" style:font-name-complex="Arial" style:font-size-complex="11pt"/>
    </style:style>
    <style:style style:name="T278_3" style:family="text">
      <style:text-properties fo:font-size="11pt" style:font-name-asian="Arial" style:font-size-asian="11pt" style:font-name-complex="Arial" style:font-size-complex="11pt"/>
    </style:style>
    <style:style style:name="T278_4" style:family="text">
      <style:text-properties fo:font-size="11pt" style:font-name-asian="Arial" style:font-size-asian="11pt" style:font-name-complex="Arial" style:font-size-complex="11pt"/>
    </style:style>
    <style:style style:name="T278_5" style:family="text">
      <style:text-properties fo:font-size="11pt" style:font-name-asian="Arial" style:font-size-asian="11pt" style:font-name-complex="Arial" style:font-size-complex="11pt"/>
    </style:style>
    <style:style style:name="T278_6" style:family="text">
      <style:text-properties fo:font-size="11pt" style:font-name-asian="Arial" style:font-size-asian="11pt" style:font-name-complex="Arial" style:font-size-complex="11pt"/>
    </style:style>
    <style:style style:name="T278_7" style:family="text">
      <style:text-properties fo:font-size="11pt" style:font-name-asian="Arial" style:font-size-asian="11pt" style:font-name-complex="Arial" style:font-size-complex="11pt"/>
    </style:style>
    <style:style style:name="T278_8" style:family="text">
      <style:text-properties fo:font-size="11pt" style:font-name-asian="Arial" style:font-size-asian="11pt" style:font-name-complex="Arial" style:font-size-complex="11pt"/>
    </style:style>
    <style:style style:name="T278_9" style:family="text">
      <style:text-properties fo:font-size="11pt" style:font-name-asian="Arial" style:font-size-asian="11pt" style:font-name-complex="Arial" style:font-size-complex="11pt"/>
    </style:style>
    <style:style style:name="P27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80_2" style:family="text">
      <style:text-properties fo:font-size="11pt" style:font-name-asian="Arial" style:font-size-asian="11pt" style:font-name-complex="Arial" style:font-size-complex="11pt"/>
    </style:style>
    <style:style style:name="P281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82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82_3" style:family="text">
      <style:text-properties fo:font-size="11pt" style:font-name-asian="Arial" style:font-size-asian="11pt" style:font-name-complex="Arial" style:font-size-complex="11pt"/>
    </style:style>
    <style:style style:name="T282_4" style:family="text">
      <style:text-properties fo:font-size="11pt" style:font-name-asian="Arial" style:font-size-asian="11pt" style:font-name-complex="Arial" style:font-size-complex="11pt"/>
    </style:style>
    <style:style style:name="T282_5" style:family="text">
      <style:text-properties fo:font-size="11pt" style:font-name-asian="Arial" style:font-size-asian="11pt" style:font-name-complex="Arial" style:font-size-complex="11pt"/>
    </style:style>
    <style:style style:name="T282_6" style:family="text">
      <style:text-properties fo:font-size="11pt" style:font-name-asian="Arial" style:font-size-asian="11pt" style:font-name-complex="Arial" style:font-size-complex="11pt"/>
    </style:style>
    <style:style style:name="T282_7" style:family="text">
      <style:text-properties fo:font-size="11pt" style:font-name-asian="Arial" style:font-size-asian="11pt" style:font-name-complex="Arial" style:font-size-complex="11pt"/>
    </style:style>
    <style:style style:name="T282_8" style:family="text">
      <style:text-properties fo:font-size="11pt" style:font-name-asian="Arial" style:font-size-asian="11pt" style:font-name-complex="Arial" style:font-size-complex="11pt"/>
    </style:style>
    <style:style style:name="P28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84" style:family="paragraph" style:parent-style-name="Normal">
      <style:paragraph-properties fo:text-align="justify"/>
    </style:style>
    <style:style style:name="T284_1" style:family="text">
      <style:text-properties fo:font-size="11pt" style:font-name-asian="Arial" style:font-size-asian="11pt" style:font-name-complex="Arial" style:font-size-complex="11pt"/>
    </style:style>
    <style:style style:name="P285" style:family="paragraph" style:parent-style-name="Normal">
      <style:paragraph-properties fo:break-before="page" fo:line-height="108%" fo:margin-bottom="0.282cm"/>
    </style:style>
    <style:style style:name="P28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13" style:family="table">
      <style:table-properties table:align="left" style:width="16.163cm" fo:margin-left="-0.259cm"/>
    </style:style>
    <style:style style:name="Column51" style:family="table-column">
      <style:table-column-properties style:column-width="2.752cm"/>
    </style:style>
    <style:style style:name="Column52" style:family="table-column">
      <style:table-column-properties style:column-width="2cm"/>
    </style:style>
    <style:style style:name="Column53" style:family="table-column">
      <style:table-column-properties style:column-width="1.75cm"/>
    </style:style>
    <style:style style:name="Column54" style:family="table-column">
      <style:table-column-properties style:column-width="6.251cm"/>
    </style:style>
    <style:style style:name="Column55" style:family="table-column">
      <style:table-column-properties style:column-width="3.41cm"/>
    </style:style>
    <style:style style:name="Row42" style:family="table-row">
      <style:table-row-properties style:min-row-height="0.529cm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10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8_1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3" style:family="table-row">
      <style:table-row-properties style:min-row-height="0.612cm"/>
    </style:style>
    <style:style style:name="Cell1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4" style:family="table-row">
      <style:table-row-properties style:min-row-height="0.609cm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9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9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97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4" style:family="table">
      <style:table-properties table:align="left" style:width="16.163cm" fo:margin-left="-0.259cm"/>
    </style:style>
    <style:style style:name="Column56" style:family="table-column">
      <style:table-column-properties style:column-width="4.002cm"/>
    </style:style>
    <style:style style:name="Column57" style:family="table-column">
      <style:table-column-properties style:column-width="5.249cm"/>
    </style:style>
    <style:style style:name="Column58" style:family="table-column">
      <style:table-column-properties style:column-width="6.911cm"/>
    </style:style>
    <style:style style:name="Row45" style:family="table-row">
      <style:table-row-properties style:min-row-height="0.482cm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6" style:family="table-row">
      <style:table-row-properties style:min-row-height="0.529cm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0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0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0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0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7" style:family="table-row">
      <style:table-row-properties style:min-row-height="0.529cm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0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0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0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8" style:family="table-row">
      <style:table-row-properties style:min-row-height="0.529cm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0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9" style:family="table-row">
      <style:table-row-properties style:min-row-height="0.529cm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0" style:family="table-row">
      <style:table-row-properties style:min-row-height="3.889cm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4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1" style:family="table-row">
      <style:table-row-properties style:min-row-height="0.529cm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7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2" style:family="table-row">
      <style:table-row-properties style:min-row-height="0.529cm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2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3" style:family="table-row">
      <style:table-row-properties style:min-row-height="0.529cm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2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4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4" style:family="table-row">
      <style:table-row-properties style:min-row-height="0.529cm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5" style:family="table-row">
      <style:table-row-properties style:min-row-height="0.529cm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0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0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0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0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3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1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1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6" style:family="table-row">
      <style:table-row-properties style:min-row-height="0.529cm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3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3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3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3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7" style:family="table-row">
      <style:table-row-properties style:min-row-height="0.635cm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6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7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3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9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8" style:family="table-row">
      <style:table-row-properties style:min-row-height="0.635cm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4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9" style:family="table-row">
      <style:table-row-properties style:min-row-height="0.635cm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4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5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5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46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60" style:family="table-row">
      <style:table-row-properties style:min-row-height="0.635cm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8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4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34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34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Row61" style:family="table-row">
      <style:table-row-properties style:min-row-height="0.529cm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5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354" style:family="paragraph" style:parent-style-name="Normal">
      <style:paragraph-properties fo:text-align="justify"/>
    </style:style>
    <style:style style:name="T35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54_2" style:family="text">
      <style:text-properties fo:font-size="11pt" style:font-name-asian="Arial" style:font-size-asian="11pt" style:font-name-complex="Arial" style:font-size-complex="11pt"/>
    </style:style>
    <style:style style:name="T354_3" style:family="text">
      <style:text-properties fo:font-size="11pt" style:font-name-asian="Arial" style:font-size-asian="11pt" style:font-name-complex="Arial" style:font-size-complex="11pt"/>
    </style:style>
    <style:style style:name="P35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56" style:family="paragraph" style:parent-style-name="Normal">
      <style:paragraph-properties fo:text-align="justify"/>
    </style:style>
    <style:style style:name="T356_1" style:family="text">
      <style:text-properties fo:font-size="11pt" style:font-name-asian="Arial" style:font-size-asian="11pt" style:font-name-complex="Arial" style:font-size-complex="11pt"/>
    </style:style>
    <style:style style:name="T356_2" style:family="text">
      <style:text-properties fo:font-size="11pt" style:font-name-asian="Arial" style:font-size-asian="11pt" style:font-name-complex="Arial" style:font-size-complex="11pt"/>
    </style:style>
    <style:style style:name="T356_3" style:family="text">
      <style:text-properties fo:font-size="11pt" style:font-name-asian="Arial" style:font-size-asian="11pt" style:font-name-complex="Arial" style:font-size-complex="11pt"/>
    </style:style>
    <style:style style:name="T356_4" style:family="text">
      <style:text-properties fo:font-size="11pt" style:font-name-asian="Arial" style:font-size-asian="11pt" style:font-name-complex="Arial" style:font-size-complex="11pt"/>
    </style:style>
    <style:style style:name="T356_5" style:family="text">
      <style:text-properties fo:font-size="11pt" style:font-name-asian="Arial" style:font-size-asian="11pt" style:font-name-complex="Arial" style:font-size-complex="11pt"/>
    </style:style>
    <style:style style:name="T356_6" style:family="text">
      <style:text-properties fo:font-size="11pt" style:font-name-asian="Arial" style:font-size-asian="11pt" style:font-name-complex="Arial" style:font-size-complex="11pt"/>
    </style:style>
    <style:style style:name="T356_7" style:family="text">
      <style:text-properties fo:font-size="11pt" style:font-name-asian="Arial" style:font-size-asian="11pt" style:font-name-complex="Arial" style:font-size-complex="11pt"/>
    </style:style>
    <style:style style:name="T356_8" style:family="text">
      <style:text-properties fo:font-size="11pt" style:font-name-asian="Arial" style:font-size-asian="11pt" style:font-name-complex="Arial" style:font-size-complex="11pt"/>
    </style:style>
    <style:style style:name="T356_9" style:family="text">
      <style:text-properties fo:font-size="11pt" style:font-name-asian="Arial" style:font-size-asian="11pt" style:font-name-complex="Arial" style:font-size-complex="11pt"/>
    </style:style>
    <style:style style:name="T356_10" style:family="text">
      <style:text-properties fo:font-size="11pt" style:font-name-asian="Arial" style:font-size-asian="11pt" style:font-name-complex="Arial" style:font-size-complex="11pt"/>
    </style:style>
    <style:style style:name="P35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58" style:family="paragraph" style:parent-style-name="Normal">
      <style:paragraph-properties fo:text-align="justify"/>
    </style:style>
    <style:style style:name="T358_1" style:family="text">
      <style:text-properties fo:font-size="11pt" style:font-name-asian="Arial" style:font-size-asian="11pt" style:font-name-complex="Arial" style:font-size-complex="11pt"/>
    </style:style>
    <style:style style:name="T358_2" style:family="text">
      <style:text-properties fo:font-size="11pt" style:font-name-asian="Arial" style:font-size-asian="11pt" style:font-name-complex="Arial" style:font-size-complex="11pt"/>
    </style:style>
    <style:style style:name="T358_3" style:family="text">
      <style:text-properties fo:font-size="11pt" style:font-name-asian="Arial" style:font-size-asian="11pt" style:font-name-complex="Arial" style:font-size-complex="11pt"/>
    </style:style>
    <style:style style:name="T358_4" style:family="text">
      <style:text-properties fo:font-size="11pt" style:font-name-asian="Arial" style:font-size-asian="11pt" style:font-name-complex="Arial" style:font-size-complex="11pt"/>
    </style:style>
    <style:style style:name="T358_5" style:family="text">
      <style:text-properties fo:font-size="11pt" style:font-name-asian="Arial" style:font-size-asian="11pt" style:font-name-complex="Arial" style:font-size-complex="11pt"/>
    </style:style>
    <style:style style:name="T358_6" style:family="text">
      <style:text-properties fo:font-size="11pt" style:font-name-asian="Arial" style:font-size-asian="11pt" style:font-name-complex="Arial" style:font-size-complex="11pt"/>
    </style:style>
    <style:style style:name="T358_7" style:family="text">
      <style:text-properties fo:font-size="11pt" style:font-name-asian="Arial" style:font-size-asian="11pt" style:font-name-complex="Arial" style:font-size-complex="11pt"/>
    </style:style>
    <style:style style:name="T358_8" style:family="text">
      <style:text-properties fo:font-size="11pt" style:font-name-asian="Arial" style:font-size-asian="11pt" style:font-name-complex="Arial" style:font-size-complex="11pt"/>
    </style:style>
    <style:style style:name="T358_9" style:family="text">
      <style:text-properties fo:font-size="11pt" style:font-name-asian="Arial" style:font-size-asian="11pt" style:font-name-complex="Arial" style:font-size-complex="11pt"/>
    </style:style>
    <style:style style:name="T358_10" style:family="text">
      <style:text-properties fo:font-size="11pt" style:font-name-asian="Arial" style:font-size-asian="11pt" style:font-name-complex="Arial" style:font-size-complex="11pt"/>
    </style:style>
    <style:style style:name="T358_11" style:family="text">
      <style:text-properties fo:font-size="11pt" style:font-name-asian="Arial" style:font-size-asian="11pt" style:font-name-complex="Arial" style:font-size-complex="11pt"/>
    </style:style>
    <style:style style:name="T358_12" style:family="text">
      <style:text-properties fo:font-size="11pt" style:font-name-asian="Arial" style:font-size-asian="11pt" style:font-name-complex="Arial" style:font-size-complex="11pt"/>
    </style:style>
    <style:style style:name="T358_13" style:family="text">
      <style:text-properties fo:font-size="11pt" style:font-name-asian="Arial" style:font-size-asian="11pt" style:font-name-complex="Arial" style:font-size-complex="11pt"/>
    </style:style>
    <style:style style:name="T358_14" style:family="text">
      <style:text-properties fo:font-size="11pt" style:font-name-asian="Arial" style:font-size-asian="11pt" style:font-name-complex="Arial" style:font-size-complex="11pt"/>
    </style:style>
    <style:style style:name="T358_15" style:family="text">
      <style:text-properties fo:font-size="11pt" style:font-name-asian="Arial" style:font-size-asian="11pt" style:font-name-complex="Arial" style:font-size-complex="11pt"/>
    </style:style>
    <style:style style:name="T358_16" style:family="text">
      <style:text-properties fo:font-size="11pt" style:font-name-asian="Arial" style:font-size-asian="11pt" style:font-name-complex="Arial" style:font-size-complex="11pt"/>
    </style:style>
    <style:style style:name="T358_17" style:family="text">
      <style:text-properties fo:font-size="11pt" style:font-name-asian="Arial" style:font-size-asian="11pt" style:font-name-complex="Arial" style:font-size-complex="11pt"/>
    </style:style>
    <style:style style:name="T358_18" style:family="text">
      <style:text-properties fo:font-size="11pt" style:font-name-asian="Arial" style:font-size-asian="11pt" style:font-name-complex="Arial" style:font-size-complex="11pt"/>
    </style:style>
    <style:style style:name="T358_19" style:family="text">
      <style:text-properties fo:font-size="11pt" style:font-name-asian="Arial" style:font-size-asian="11pt" style:font-name-complex="Arial" style:font-size-complex="11pt"/>
    </style:style>
    <style:style style:name="P35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60" style:family="paragraph" style:parent-style-name="Normal">
      <style:paragraph-properties fo:text-align="justify"/>
    </style:style>
    <style:style style:name="T360_1" style:family="text">
      <style:text-properties fo:font-size="11pt" style:font-name-asian="Arial" style:font-size-asian="11pt" style:font-name-complex="Arial" style:font-size-complex="11pt"/>
    </style:style>
    <style:style style:name="P36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62" style:family="paragraph" style:parent-style-name="Normal">
      <style:paragraph-properties fo:text-align="justify"/>
    </style:style>
    <style:style style:name="T36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62_2" style:family="text">
      <style:text-properties fo:font-size="11pt" style:font-name-asian="Arial" style:font-size-asian="11pt" style:font-name-complex="Arial" style:font-size-complex="11pt"/>
    </style:style>
    <style:style style:name="P363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364" style:family="paragraph" style:parent-style-name="Normal">
      <style:paragraph-properties fo:text-align="justify"/>
    </style:style>
    <style:style style:name="T36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64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64_3" style:family="text">
      <style:text-properties fo:font-size="11pt" style:font-name-asian="Arial" style:font-size-asian="11pt" style:font-name-complex="Arial" style:font-size-complex="11pt"/>
    </style:style>
    <style:style style:name="T364_4" style:family="text">
      <style:text-properties fo:font-size="11pt" style:font-name-asian="Arial" style:font-size-asian="11pt" style:font-name-complex="Arial" style:font-size-complex="11pt"/>
    </style:style>
    <style:style style:name="T364_5" style:family="text">
      <style:text-properties fo:font-size="11pt" style:font-name-asian="Arial" style:font-size-asian="11pt" style:font-name-complex="Arial" style:font-size-complex="11pt"/>
    </style:style>
    <style:style style:name="T364_6" style:family="text">
      <style:text-properties fo:font-size="11pt" style:font-name-asian="Arial" style:font-size-asian="11pt" style:font-name-complex="Arial" style:font-size-complex="11pt"/>
    </style:style>
    <style:style style:name="T364_7" style:family="text">
      <style:text-properties fo:font-size="11pt" style:font-name-asian="Arial" style:font-size-asian="11pt" style:font-name-complex="Arial" style:font-size-complex="11pt"/>
    </style:style>
    <style:style style:name="T364_8" style:family="text">
      <style:text-properties fo:font-size="11pt" style:font-name-asian="Arial" style:font-size-asian="11pt" style:font-name-complex="Arial" style:font-size-complex="11pt"/>
    </style:style>
    <style:style style:name="T364_9" style:family="text">
      <style:text-properties fo:font-size="11pt" style:font-name-asian="Arial" style:font-size-asian="11pt" style:font-name-complex="Arial" style:font-size-complex="11pt"/>
    </style:style>
    <style:style style:name="T364_10" style:family="text">
      <style:text-properties fo:font-size="11pt" style:font-name-asian="Arial" style:font-size-asian="11pt" style:font-name-complex="Arial" style:font-size-complex="11pt"/>
    </style:style>
    <style:style style:name="T364_11" style:family="text">
      <style:text-properties fo:font-size="11pt" style:font-name-asian="Arial" style:font-size-asian="11pt" style:font-name-complex="Arial" style:font-size-complex="11pt"/>
    </style:style>
    <style:style style:name="P36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66" style:family="paragraph" style:parent-style-name="Normal">
      <style:paragraph-properties fo:text-align="justify"/>
    </style:style>
    <style:style style:name="T366_1" style:family="text">
      <style:text-properties fo:font-size="11pt" style:font-name-asian="Arial" style:font-size-asian="11pt" style:font-name-complex="Arial" style:font-size-complex="11pt"/>
    </style:style>
    <style:style style:name="T366_2" style:family="text">
      <style:text-properties fo:font-size="11pt" style:font-name-asian="Arial" style:font-size-asian="11pt" style:font-name-complex="Arial" style:font-size-complex="11pt"/>
    </style:style>
    <style:style style:name="P367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67_1" style:family="text">
      <style:text-properties fo:font-size="11pt" style:font-name-asian="Arial" style:font-size-asian="11pt" style:font-name-complex="Arial" style:font-size-complex="11pt"/>
    </style:style>
    <style:style style:name="T367_2" style:family="text">
      <style:text-properties fo:font-size="11pt" style:font-name-asian="Arial" style:font-size-asian="11pt" style:font-name-complex="Arial" style:font-size-complex="11pt"/>
    </style:style>
    <style:style style:name="T367_3" style:family="text">
      <style:text-properties fo:font-size="11pt" style:font-name-asian="Arial" style:font-size-asian="11pt" style:font-name-complex="Arial" style:font-size-complex="11pt"/>
    </style:style>
    <style:style style:name="T367_4" style:family="text">
      <style:text-properties fo:font-size="11pt" style:font-name-asian="Arial" style:font-size-asian="11pt" style:font-name-complex="Arial" style:font-size-complex="11pt"/>
    </style:style>
    <style:style style:name="T367_5" style:family="text">
      <style:text-properties fo:font-size="11pt" style:font-name-asian="Arial" style:font-size-asian="11pt" style:font-name-complex="Arial" style:font-size-complex="11pt"/>
    </style:style>
    <style:style style:name="T367_6" style:family="text">
      <style:text-properties fo:font-size="11pt" style:font-name-asian="Arial" style:font-size-asian="11pt" style:font-name-complex="Arial" style:font-size-complex="11pt"/>
    </style:style>
    <style:style style:name="T367_7" style:family="text">
      <style:text-properties fo:font-size="11pt" style:font-name-asian="Arial" style:font-size-asian="11pt" style:font-name-complex="Arial" style:font-size-complex="11pt"/>
    </style:style>
    <style:style style:name="T367_8" style:family="text">
      <style:text-properties fo:font-size="11pt" style:font-name-asian="Arial" style:font-size-asian="11pt" style:font-name-complex="Arial" style:font-size-complex="11pt"/>
    </style:style>
    <style:style style:name="T367_9" style:family="text">
      <style:text-properties fo:font-size="11pt" style:font-name-asian="Arial" style:font-size-asian="11pt" style:font-name-complex="Arial" style:font-size-complex="11pt"/>
    </style:style>
    <style:style style:name="P368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68_1" style:family="text">
      <style:text-properties fo:font-size="11pt" style:font-name-asian="Arial" style:font-size-asian="11pt" style:font-name-complex="Arial" style:font-size-complex="11pt"/>
    </style:style>
    <style:style style:name="P369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69_1" style:family="text">
      <style:text-properties fo:font-size="11pt" style:font-name-asian="Arial" style:font-size-asian="11pt" style:font-name-complex="Arial" style:font-size-complex="11pt"/>
    </style:style>
    <style:style style:name="T369_2" style:family="text">
      <style:text-properties fo:font-size="11pt" style:font-name-asian="Arial" style:font-size-asian="11pt" style:font-name-complex="Arial" style:font-size-complex="11pt"/>
    </style:style>
    <style:style style:name="P37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70_1" style:family="text">
      <style:text-properties fo:font-size="11pt" style:font-name-asian="Arial" style:font-size-asian="11pt" style:font-name-complex="Arial" style:font-size-complex="11pt"/>
    </style:style>
    <style:style style:name="P371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15" style:family="table">
      <style:table-properties table:align="left" style:width="16.163cm" fo:margin-left="-0.259cm"/>
    </style:style>
    <style:style style:name="Column59" style:family="table-column">
      <style:table-column-properties style:column-width="2.974cm"/>
    </style:style>
    <style:style style:name="Column60" style:family="table-column">
      <style:table-column-properties style:column-width="1.528cm"/>
    </style:style>
    <style:style style:name="Column61" style:family="table-column">
      <style:table-column-properties style:column-width="1.501cm"/>
    </style:style>
    <style:style style:name="Column62" style:family="table-column">
      <style:table-column-properties style:column-width="6.249cm"/>
    </style:style>
    <style:style style:name="Column63" style:family="table-column">
      <style:table-column-properties style:column-width="3.911cm"/>
    </style:style>
    <style:style style:name="Row62" style:family="table-row">
      <style:table-row-properties style:min-row-height="0.863cm"/>
    </style:style>
    <style:style style:name="Cell2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3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63" style:family="table-row">
      <style:table-row-properties style:min-row-height="0.612cm"/>
    </style:style>
    <style:style style:name="Cell2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fo:font-style="italic" style:font-style-asian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4" style:family="table-row">
      <style:table-row-properties style:min-row-height="0.609cm"/>
    </style:style>
    <style:style style:name="Cell2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82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6" style:family="table">
      <style:table-properties table:align="left" style:width="16.413cm" fo:margin-left="-0.51cm"/>
    </style:style>
    <style:style style:name="Column64" style:family="table-column">
      <style:table-column-properties style:column-width="4.002cm"/>
    </style:style>
    <style:style style:name="Column65" style:family="table-column">
      <style:table-column-properties style:column-width="5.5cm"/>
    </style:style>
    <style:style style:name="Column66" style:family="table-column">
      <style:table-column-properties style:column-width="6.911cm"/>
    </style:style>
    <style:style style:name="Row65" style:family="table-row">
      <style:table-row-properties style:min-row-height="0.482cm"/>
    </style:style>
    <style:style style:name="Cell2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6" style:family="table-row">
      <style:table-row-properties style:min-row-height="1.588cm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8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8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9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9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9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9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9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9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67" style:family="table-row">
      <style:table-row-properties style:min-row-height="0.529cm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9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9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68" style:family="table-row">
      <style:table-row-properties style:min-row-height="0.529cm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0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0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0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69" style:family="table-row">
      <style:table-row-properties style:min-row-height="3.572cm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0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0" style:family="table-row">
      <style:table-row-properties style:min-row-height="4.392cm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0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10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1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1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07_1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1" style:family="table-row">
      <style:table-row-properties style:min-row-height="0.529cm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0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1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00%" fo:margin-bottom="0cm"/>
    </style:style>
    <style:style style:name="T41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1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2" style:family="table-row">
      <style:table-row-properties style:min-row-height="0.926cm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1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3" style:family="table-row">
      <style:table-row-properties style:min-row-height="0.529cm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00%" fo:margin-bottom="0cm"/>
    </style:style>
    <style:style style:name="T4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1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1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4" style:family="table-row">
      <style:table-row-properties style:min-row-height="0.529cm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2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00%" fo:margin-bottom="0cm"/>
    </style:style>
    <style:style style:name="T4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2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5" style:family="table-row">
      <style:table-row-properties style:min-row-height="0.529cm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line-height="100%" fo:margin-bottom="0cm"/>
    </style:style>
    <style:style style:name="T4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2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26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2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line-height="100%" fo:margin-bottom="0cm"/>
    </style:style>
    <style:style style:name="T4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line-height="100%" fo:margin-bottom="0cm"/>
    </style:style>
    <style:style style:name="T4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2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2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2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6" style:family="table-row">
      <style:table-row-properties style:min-row-height="0.529cm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3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3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7" style:family="table-row">
      <style:table-row-properties style:min-row-height="0.529cm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35_2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35_3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 fo:font-weight="bold" style:font-weight-asian="bold" style:font-weight-complex="bold"/>
    </style:style>
    <style:style style:name="T436_2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36_3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36_4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36_5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36_6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T436_7" style:family="text">
      <style:text-properties style:font-name="Arial" fo:font-size="10.5pt" style:font-name-asian="Arial" style:font-size-asian="10.5pt" style:font-name-complex="Arial" style:font-size-complex="10.5pt" fo:language="en" fo:language-asian="en" fo:language-complex="ar" fo:country="GB" fo:country-asian="GB" fo:country-complex="SA"/>
    </style:style>
    <style:style style:name="Row78" style:family="table-row">
      <style:table-row-properties style:min-row-height="0.529cm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3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3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79" style:family="table-row">
      <style:table-row-properties style:min-row-height="0.529cm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4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2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0" style:family="table-row">
      <style:table-row-properties style:min-row-height="0.529cm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4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4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4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48" style:family="paragraph" style:parent-style-name="Normal">
      <style:paragraph-properties fo:text-align="justify"/>
    </style:style>
    <style:style style:name="T448_1" style:family="text">
      <style:text-properties fo:font-size="11pt" style:font-name-asian="Arial" style:font-size-asian="11pt" style:font-name-complex="Arial" style:font-size-complex="11pt"/>
    </style:style>
    <style:style style:name="T448_2" style:family="text">
      <style:text-properties fo:font-size="11pt" style:font-name-asian="Arial" style:font-size-asian="11pt" style:font-name-complex="Arial" style:font-size-complex="11pt"/>
    </style:style>
    <style:style style:name="T448_3" style:family="text">
      <style:text-properties fo:font-size="11pt" style:font-name-asian="Arial" style:font-size-asian="11pt" style:font-name-complex="Arial" style:font-size-complex="11pt"/>
    </style:style>
    <style:style style:name="T448_4" style:family="text">
      <style:text-properties fo:font-size="11pt" style:font-name-asian="Arial" style:font-size-asian="11pt" style:font-name-complex="Arial" style:font-size-complex="11pt"/>
    </style:style>
    <style:style style:name="T448_5" style:family="text">
      <style:text-properties fo:font-size="11pt" style:font-name-asian="Arial" style:font-size-asian="11pt" style:font-name-complex="Arial" style:font-size-complex="11pt"/>
    </style:style>
    <style:style style:name="T448_6" style:family="text">
      <style:text-properties fo:font-size="11pt" style:font-name-asian="Arial" style:font-size-asian="11pt" style:font-name-complex="Arial" style:font-size-complex="11pt"/>
    </style:style>
    <style:style style:name="P44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50" style:family="paragraph" style:parent-style-name="Normal">
      <style:paragraph-properties fo:text-align="justify"/>
    </style:style>
    <style:style style:name="T450_1" style:family="text">
      <style:text-properties fo:font-size="11pt" style:font-name-asian="Arial" style:font-size-asian="11pt" style:font-name-complex="Arial" style:font-size-complex="11pt"/>
    </style:style>
    <style:style style:name="T450_2" style:family="text" style:parent-style-name="Normal">
      <style:text-properties fo:font-size="11pt" style:font-name-asian="Arial" style:font-size-asian="11pt" style:font-name-complex="Arial" style:font-size-complex="11pt"/>
    </style:style>
    <style:style style:name="P451" style:family="paragraph" style:parent-style-name="Footnote_20_text"/>
    <style:style style:name="T451_1" style:family="text"/>
    <style:style style:name="T451_2" style:family="text"/>
    <style:style style:name="T451_3" style:family="text"/>
    <style:style style:name="T451_4" style:family="text">
      <style:text-properties fo:font-size="9pt" style:font-size-asian="9pt" style:font-size-complex="9pt"/>
    </style:style>
    <style:style style:name="T451_5" style:family="text">
      <style:text-properties fo:font-size="11pt" style:font-name-asian="Arial" style:font-size-asian="11pt" style:font-name-complex="Arial" style:font-size-complex="11pt"/>
    </style:style>
    <style:style style:name="T451_6" style:family="text">
      <style:text-properties fo:font-size="11pt" style:font-name-asian="Arial" style:font-size-asian="11pt" style:font-name-complex="Arial" style:font-size-complex="11pt"/>
    </style:style>
    <style:style style:name="T451_7" style:family="text">
      <style:text-properties fo:font-size="11pt" style:font-name-asian="Arial" style:font-size-asian="11pt" style:font-name-complex="Arial" style:font-size-complex="11pt"/>
    </style:style>
    <style:style style:name="T451_8" style:family="text">
      <style:text-properties fo:font-size="11pt" style:font-name-asian="Arial" style:font-size-asian="11pt" style:font-name-complex="Arial" style:font-size-complex="11pt"/>
    </style:style>
    <style:style style:name="T451_9" style:family="text">
      <style:text-properties fo:font-size="11pt" style:font-name-asian="Arial" style:font-size-asian="11pt" style:font-name-complex="Arial" style:font-size-complex="11pt"/>
    </style:style>
    <style:style style:name="T451_10" style:family="text">
      <style:text-properties fo:font-size="11pt" style:font-name-asian="Arial" style:font-size-asian="11pt" style:font-name-complex="Arial" style:font-size-complex="11pt"/>
    </style:style>
    <style:style style:name="P45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53" style:family="paragraph" style:parent-style-name="Normal">
      <style:paragraph-properties fo:text-align="justify"/>
    </style:style>
    <style:style style:name="T453_1" style:family="text">
      <style:text-properties fo:font-size="11pt" style:font-name-asian="Arial" style:font-size-asian="11pt" style:font-name-complex="Arial" style:font-size-complex="11pt"/>
    </style:style>
    <style:style style:name="T453_2" style:family="text">
      <style:text-properties fo:font-size="11pt" style:font-name-asian="Arial" style:font-size-asian="11pt" style:font-name-complex="Arial" style:font-size-complex="11pt"/>
    </style:style>
    <style:style style:name="T453_3" style:family="text">
      <style:text-properties fo:font-size="11pt" style:font-name-asian="Arial" style:font-size-asian="11pt" style:font-name-complex="Arial" style:font-size-complex="11pt"/>
    </style:style>
    <style:style style:name="T453_4" style:family="text">
      <style:text-properties fo:font-size="11pt" style:font-name-asian="Arial" style:font-size-asian="11pt" style:font-name-complex="Arial" style:font-size-complex="11pt"/>
    </style:style>
    <style:style style:name="T453_5" style:family="text">
      <style:text-properties fo:font-size="11pt" style:font-name-asian="Arial" style:font-size-asian="11pt" style:font-name-complex="Arial" style:font-size-complex="11pt"/>
    </style:style>
    <style:style style:name="P45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55" style:family="paragraph" style:parent-style-name="Normal">
      <style:paragraph-properties fo:text-align="justify"/>
    </style:style>
    <style:style style:name="T455_1" style:family="text">
      <style:text-properties fo:font-size="11pt" style:font-name-asian="Arial" style:font-size-asian="11pt" style:font-name-complex="Arial" style:font-size-complex="11pt"/>
    </style:style>
    <style:style style:name="T455_2" style:family="text">
      <style:text-properties fo:font-size="11pt" style:font-name-asian="Arial" style:font-size-asian="11pt" style:font-name-complex="Arial" style:font-size-complex="11pt"/>
    </style:style>
    <style:style style:name="T455_3" style:family="text">
      <style:text-properties fo:font-size="11pt" style:font-name-asian="Arial" style:font-size-asian="11pt" style:font-name-complex="Arial" style:font-size-complex="11pt"/>
    </style:style>
    <style:style style:name="T455_4" style:family="text">
      <style:text-properties fo:font-size="11pt" style:font-name-asian="Arial" style:font-size-asian="11pt" style:font-name-complex="Arial" style:font-size-complex="11pt"/>
    </style:style>
    <style:style style:name="T455_5" style:family="text">
      <style:text-properties fo:font-size="11pt" style:font-name-asian="Arial" style:font-size-asian="11pt" style:font-name-complex="Arial" style:font-size-complex="11pt"/>
    </style:style>
    <style:style style:name="T455_6" style:family="text">
      <style:text-properties fo:font-size="11pt" style:font-name-asian="Arial" style:font-size-asian="11pt" style:font-name-complex="Arial" style:font-size-complex="11pt"/>
    </style:style>
    <style:style style:name="T455_7" style:family="text">
      <style:text-properties fo:font-size="11pt" style:font-name-asian="Arial" style:font-size-asian="11pt" style:font-name-complex="Arial" style:font-size-complex="11pt"/>
    </style:style>
    <style:style style:name="P45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57" style:family="paragraph" style:parent-style-name="Normal">
      <style:paragraph-properties fo:text-align="justify"/>
    </style:style>
    <style:style style:name="T457_1" style:family="text">
      <style:text-properties fo:font-size="11pt" style:font-name-asian="Arial" style:font-size-asian="11pt" style:font-name-complex="Arial" style:font-size-complex="11pt"/>
    </style:style>
    <style:style style:name="T457_2" style:family="text">
      <style:text-properties fo:font-size="11pt" style:font-name-asian="Arial" style:font-size-asian="11pt" style:font-name-complex="Arial" style:font-size-complex="11pt"/>
    </style:style>
    <style:style style:name="T457_3" style:family="text">
      <style:text-properties fo:font-size="11pt" style:font-name-asian="Arial" style:font-size-asian="11pt" style:font-name-complex="Arial" style:font-size-complex="11pt"/>
    </style:style>
    <style:style style:name="T457_4" style:family="text">
      <style:text-properties fo:font-size="11pt" style:font-name-asian="Arial" style:font-size-asian="11pt" style:font-name-complex="Arial" style:font-size-complex="11pt"/>
    </style:style>
    <style:style style:name="P45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59" style:family="paragraph" style:parent-style-name="Normal">
      <style:paragraph-properties fo:text-align="justify"/>
    </style:style>
    <style:style style:name="T459_1" style:family="text">
      <style:text-properties fo:font-size="11pt" style:font-name-asian="Arial" style:font-size-asian="11pt" style:font-name-complex="Arial" style:font-size-complex="11pt"/>
    </style:style>
    <style:style style:name="T459_2" style:family="text">
      <style:text-properties fo:font-size="11pt" style:font-name-asian="Arial" style:font-size-asian="11pt" style:font-name-complex="Arial" style:font-size-complex="11pt"/>
    </style:style>
    <style:style style:name="T459_3" style:family="text">
      <style:text-properties fo:font-size="11pt" style:font-name-asian="Arial" style:font-size-asian="11pt" style:font-name-complex="Arial" style:font-size-complex="11pt"/>
    </style:style>
    <style:style style:name="T459_4" style:family="text">
      <style:text-properties fo:font-size="11pt" style:font-name-asian="Arial" style:font-size-asian="11pt" style:font-name-complex="Arial" style:font-size-complex="11pt"/>
    </style:style>
    <style:style style:name="T459_5" style:family="text">
      <style:text-properties fo:font-size="11pt" style:font-name-asian="Arial" style:font-size-asian="11pt" style:font-name-complex="Arial" style:font-size-complex="11pt"/>
    </style:style>
    <style:style style:name="T459_6" style:family="text" style:parent-style-name="Normal">
      <style:text-properties fo:font-size="11pt" style:font-name-asian="Arial" style:font-size-asian="11pt" style:font-name-complex="Arial" style:font-size-complex="11pt"/>
    </style:style>
    <style:style style:name="P460" style:family="paragraph" style:parent-style-name="Footnote_20_text"/>
    <style:style style:name="T460_1" style:family="text">
      <style:text-properties fo:font-size="9pt" style:font-size-asian="9pt" style:font-size-complex="9pt"/>
    </style:style>
    <style:style style:name="T460_2" style:family="text">
      <style:text-properties fo:font-size="11pt" style:font-name-asian="Arial" style:font-size-asian="11pt" style:font-name-complex="Arial" style:font-size-complex="11pt"/>
    </style:style>
    <style:style style:name="P46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62" style:family="paragraph" style:parent-style-name="Normal">
      <style:paragraph-properties fo:text-align="justify"/>
    </style:style>
    <style:style style:name="T462_1" style:family="text">
      <style:text-properties fo:font-size="11pt" style:font-name-asian="Arial" style:font-size-asian="11pt" style:font-name-complex="Arial" style:font-size-complex="11pt"/>
    </style:style>
    <style:style style:name="T462_2" style:family="text">
      <style:text-properties fo:font-size="11pt" style:font-name-asian="Arial" style:font-size-asian="11pt" style:font-name-complex="Arial" style:font-size-complex="11pt"/>
    </style:style>
    <style:style style:name="T462_3" style:family="text">
      <style:text-properties fo:font-size="11pt" style:font-name-asian="Arial" style:font-size-asian="11pt" style:font-name-complex="Arial" style:font-size-complex="11pt"/>
    </style:style>
    <style:style style:name="P46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64" style:family="paragraph" style:parent-style-name="Normal">
      <style:paragraph-properties fo:text-align="justify"/>
    </style:style>
    <style:style style:name="T464_1" style:family="text">
      <style:text-properties fo:font-size="11pt" style:font-name-asian="Arial" style:font-size-asian="11pt" style:font-name-complex="Arial" style:font-size-complex="11pt"/>
    </style:style>
    <style:style style:name="T464_2" style:family="text">
      <style:text-properties fo:font-size="11pt" style:font-name-asian="Arial" style:font-size-asian="11pt" style:font-name-complex="Arial" style:font-size-complex="11pt"/>
    </style:style>
    <style:style style:name="T464_3" style:family="text">
      <style:text-properties fo:font-size="11pt" style:font-name-asian="Arial" style:font-size-asian="11pt" style:font-name-complex="Arial" style:font-size-complex="11pt"/>
    </style:style>
    <style:style style:name="T464_4" style:family="text">
      <style:text-properties fo:font-size="11pt" style:font-name-asian="Arial" style:font-size-asian="11pt" style:font-name-complex="Arial" style:font-size-complex="11pt"/>
    </style:style>
    <style:style style:name="T464_5" style:family="text">
      <style:text-properties fo:font-size="11pt" style:font-name-asian="Arial" style:font-size-asian="11pt" style:font-name-complex="Arial" style:font-size-complex="11pt"/>
    </style:style>
    <style:style style:name="T464_6" style:family="text">
      <style:text-properties fo:font-size="11pt" style:font-name-asian="Arial" style:font-size-asian="11pt" style:font-name-complex="Arial" style:font-size-complex="11pt"/>
    </style:style>
    <style:style style:name="T464_7" style:family="text">
      <style:text-properties fo:font-size="11pt" style:font-name-asian="Arial" style:font-size-asian="11pt" style:font-name-complex="Arial" style:font-size-complex="11pt"/>
    </style:style>
    <style:style style:name="T464_8" style:family="text">
      <style:text-properties fo:font-size="11pt" style:font-name-asian="Arial" style:font-size-asian="11pt" style:font-name-complex="Arial" style:font-size-complex="11pt"/>
    </style:style>
    <style:style style:name="T464_9" style:family="text">
      <style:text-properties fo:font-size="11pt" style:font-name-asian="Arial" style:font-size-asian="11pt" style:font-name-complex="Arial" style:font-size-complex="11pt"/>
    </style:style>
    <style:style style:name="P46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66" style:family="paragraph" style:parent-style-name="Normal">
      <style:paragraph-properties fo:text-align="justify"/>
    </style:style>
    <style:style style:name="T466_1" style:family="text">
      <style:text-properties fo:font-size="11pt" style:font-name-asian="Arial" style:font-size-asian="11pt" style:font-name-complex="Arial" style:font-size-complex="11pt"/>
    </style:style>
    <style:style style:name="T466_2" style:family="text">
      <style:text-properties fo:font-size="11pt" style:font-name-asian="Arial" style:font-size-asian="11pt" style:font-name-complex="Arial" style:font-size-complex="11pt"/>
    </style:style>
    <style:style style:name="T466_3" style:family="text">
      <style:text-properties fo:font-size="11pt" style:font-name-asian="Arial" style:font-size-asian="11pt" style:font-name-complex="Arial" style:font-size-complex="11pt"/>
    </style:style>
    <style:style style:name="T466_4" style:family="text">
      <style:text-properties fo:font-size="11pt" style:font-name-asian="Arial" style:font-size-asian="11pt" style:font-name-complex="Arial" style:font-size-complex="11pt"/>
    </style:style>
    <style:style style:name="T466_5" style:family="text">
      <style:text-properties fo:font-size="11pt" style:font-name-asian="Arial" style:font-size-asian="11pt" style:font-name-complex="Arial" style:font-size-complex="11pt"/>
    </style:style>
    <style:style style:name="T466_6" style:family="text">
      <style:text-properties fo:font-size="11pt" style:font-name-asian="Arial" style:font-size-asian="11pt" style:font-name-complex="Arial" style:font-size-complex="11pt"/>
    </style:style>
    <style:style style:name="T466_7" style:family="text">
      <style:text-properties fo:font-size="11pt" style:font-name-asian="Arial" style:font-size-asian="11pt" style:font-name-complex="Arial" style:font-size-complex="11pt"/>
    </style:style>
    <style:style style:name="T466_8" style:family="text">
      <style:text-properties fo:font-size="11pt" style:font-name-asian="Arial" style:font-size-asian="11pt" style:font-name-complex="Arial" style:font-size-complex="11pt"/>
    </style:style>
    <style:style style:name="T466_9" style:family="text">
      <style:text-properties fo:font-size="11pt" style:font-name-asian="Arial" style:font-size-asian="11pt" style:font-name-complex="Arial" style:font-size-complex="11pt"/>
    </style:style>
    <style:style style:name="T466_10" style:family="text">
      <style:text-properties fo:font-size="11pt" style:font-name-asian="Arial" style:font-size-asian="11pt" style:font-name-complex="Arial" style:font-size-complex="11pt"/>
    </style:style>
    <style:style style:name="P46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68" style:family="paragraph" style:parent-style-name="Normal">
      <style:paragraph-properties fo:text-align="justify"/>
    </style:style>
    <style:style style:name="T468_1" style:family="text">
      <style:text-properties fo:font-size="11pt" style:font-name-asian="Arial" style:font-size-asian="11pt" style:font-name-complex="Arial" style:font-size-complex="11pt"/>
    </style:style>
    <style:style style:name="T468_2" style:family="text">
      <style:text-properties fo:font-size="11pt" style:font-name-asian="Arial" style:font-size-asian="11pt" style:font-name-complex="Arial" style:font-size-complex="11pt"/>
    </style:style>
    <style:style style:name="T468_3" style:family="text">
      <style:text-properties fo:font-size="11pt" style:font-name-asian="Arial" style:font-size-asian="11pt" style:font-name-complex="Arial" style:font-size-complex="11pt"/>
    </style:style>
    <style:style style:name="P46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70" style:family="paragraph" style:parent-style-name="Normal">
      <style:paragraph-properties fo:text-align="justify"/>
    </style:style>
    <style:style style:name="T47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470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470_3" style:family="text">
      <style:text-properties fo:font-size="11pt" style:font-name-asian="Arial" style:font-size-asian="11pt" style:font-name-complex="Arial" style:font-size-complex="11pt"/>
    </style:style>
    <style:style style:name="T470_4" style:family="text">
      <style:text-properties fo:font-size="11pt" style:font-name-asian="Arial" style:font-size-asian="11pt" style:font-name-complex="Arial" style:font-size-complex="11pt"/>
    </style:style>
    <style:style style:name="T470_5" style:family="text">
      <style:text-properties fo:font-size="11pt" style:font-name-asian="Arial" style:font-size-asian="11pt" style:font-name-complex="Arial" style:font-size-complex="11pt"/>
    </style:style>
    <style:style style:name="T470_6" style:family="text">
      <style:text-properties fo:font-size="11pt" style:font-name-asian="Arial" style:font-size-asian="11pt" style:font-name-complex="Arial" style:font-size-complex="11pt"/>
    </style:style>
    <style:style style:name="T470_7" style:family="text">
      <style:text-properties fo:font-size="11pt" style:font-name-asian="Arial" style:font-size-asian="11pt" style:font-name-complex="Arial" style:font-size-complex="11pt"/>
    </style:style>
    <style:style style:name="T470_8" style:family="text">
      <style:text-properties fo:font-size="11pt" style:font-name-asian="Arial" style:font-size-asian="11pt" style:font-name-complex="Arial" style:font-size-complex="11pt"/>
    </style:style>
    <style:style style:name="T470_9" style:family="text">
      <style:text-properties fo:font-size="11pt" style:font-name-asian="Arial" style:font-size-asian="11pt" style:font-name-complex="Arial" style:font-size-complex="11pt"/>
    </style:style>
    <style:style style:name="P471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472" style:family="paragraph" style:parent-style-name="Normal">
      <style:paragraph-properties fo:text-align="justify"/>
    </style:style>
    <style:style style:name="T47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472_2" style:family="text">
      <style:text-properties fo:font-size="11pt" style:font-name-asian="Arial" style:font-size-asian="11pt" style:font-name-complex="Arial" style:font-size-complex="11pt"/>
    </style:style>
    <style:style style:name="P47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74" style:family="paragraph" style:parent-style-name="Normal">
      <style:paragraph-properties fo:text-align="justify"/>
    </style:style>
    <style:style style:name="T474_1" style:family="text">
      <style:text-properties fo:font-size="11pt" style:font-name-asian="Arial" style:font-size-asian="11pt" style:font-name-complex="Arial" style:font-size-complex="11pt"/>
    </style:style>
    <style:style style:name="T474_2" style:family="text">
      <style:text-properties fo:font-size="11pt" style:font-name-asian="Arial" style:font-size-asian="11pt" style:font-name-complex="Arial" style:font-size-complex="11pt"/>
    </style:style>
    <style:style style:name="P47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17" style:family="table">
      <style:table-properties table:align="left" style:width="16.163cm" fo:margin-left="-0.259cm"/>
    </style:style>
    <style:style style:name="Column67" style:family="table-column">
      <style:table-column-properties style:column-width="2.977cm"/>
    </style:style>
    <style:style style:name="Column68" style:family="table-column">
      <style:table-column-properties style:column-width="1.524cm"/>
    </style:style>
    <style:style style:name="Column69" style:family="table-column">
      <style:table-column-properties style:column-width="1.501cm"/>
    </style:style>
    <style:style style:name="Column70" style:family="table-column">
      <style:table-column-properties style:column-width="6.249cm"/>
    </style:style>
    <style:style style:name="Column71" style:family="table-column">
      <style:table-column-properties style:column-width="3.911cm"/>
    </style:style>
    <style:style style:name="Row81" style:family="table-row">
      <style:table-row-properties style:min-row-height="0.863cm"/>
    </style:style>
    <style:style style:name="Cell2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line-height="100%" fo:margin-bottom="0cm"/>
    </style:style>
    <style:style style:name="T4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6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line-height="100%" fo:margin-bottom="0cm"/>
    </style:style>
    <style:style style:name="T4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7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2" style:family="table-row">
      <style:table-row-properties style:min-row-height="0.612cm"/>
    </style:style>
    <style:style style:name="Cell2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fo:font-style="italic" style:font-style-asian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83" style:family="table-row">
      <style:table-row-properties style:min-row-height="0.609cm"/>
    </style:style>
    <style:style style:name="Cell2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line-height="100%" fo:margin-bottom="0cm"/>
    </style:style>
    <style:style style:name="T4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line-height="100%" fo:margin-bottom="0cm"/>
    </style:style>
    <style:style style:name="T4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line-height="100%" fo:margin-bottom="0cm"/>
    </style:style>
    <style:style style:name="T4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86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8" style:family="table">
      <style:table-properties table:align="left" style:width="16.163cm" fo:margin-left="-0.259cm"/>
    </style:style>
    <style:style style:name="Column72" style:family="table-column">
      <style:table-column-properties style:column-width="5.002cm"/>
    </style:style>
    <style:style style:name="Column73" style:family="table-column">
      <style:table-column-properties style:column-width="5.249cm"/>
    </style:style>
    <style:style style:name="Column74" style:family="table-column">
      <style:table-column-properties style:column-width="5.911cm"/>
    </style:style>
    <style:style style:name="Row84" style:family="table-row">
      <style:table-row-properties style:min-row-height="0.482cm"/>
    </style:style>
    <style:style style:name="Cell2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line-height="100%" fo:margin-bottom="0cm"/>
    </style:style>
    <style:style style:name="T4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line-height="100%" fo:margin-bottom="0cm"/>
    </style:style>
    <style:style style:name="T4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cm"/>
    </style:style>
    <style:style style:name="T4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85" style:family="table-row">
      <style:table-row-properties style:min-row-height="0.529cm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line-height="100%" fo:margin-bottom="0cm"/>
    </style:style>
    <style:style style:name="T4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3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7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6" style:family="table-row">
      <style:table-row-properties style:min-row-height="0.529cm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8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00" style:family="paragraph" style:parent-style-name="Normal">
      <style:paragraph-properties fo:line-height="100%" fo:margin-bottom="0cm"/>
    </style:style>
    <style:style style:name="T50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0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7" style:family="table-row">
      <style:table-row-properties style:min-row-height="0.529cm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02" style:family="paragraph" style:parent-style-name="Normal">
      <style:paragraph-properties fo:line-height="100%" fo:margin-bottom="0cm"/>
    </style:style>
    <style:style style:name="T50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03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04" style:family="paragraph" style:parent-style-name="Normal">
      <style:paragraph-properties fo:text-align="justify" fo:line-height="100%" fo:margin-bottom="0.423cm"/>
    </style:style>
    <style:style style:name="T50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8" style:family="table-row">
      <style:table-row-properties style:min-row-height="0.529cm"/>
    </style:style>
    <style:style style:name="Cell285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06" style:family="paragraph" style:parent-style-name="Normal">
      <style:paragraph-properties fo:line-height="100%" fo:margin-bottom="0cm"/>
    </style:style>
    <style:style style:name="T50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0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508" style:family="paragraph" style:parent-style-name="Normal">
      <style:paragraph-properties fo:line-height="100%" fo:margin-bottom="0cm"/>
    </style:style>
    <style:style style:name="T50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9" style:family="table-row">
      <style:table-row-properties style:min-row-height="0.529cm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line-height="100%" fo:margin-top="0.423cm" fo:margin-bottom="0.423cm"/>
    </style:style>
    <style:style style:name="T50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0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2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0" style:family="table-row">
      <style:table-row-properties style:min-row-height="0.529cm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00%" fo:margin-bottom="0cm"/>
    </style:style>
    <style:style style:name="T5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line-height="100%" fo:margin-bottom="0cm"/>
    </style:style>
    <style:style style:name="T5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1" style:family="table-row">
      <style:table-row-properties style:min-row-height="0.968cm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00%" fo:margin-top="0.423cm" fo:margin-bottom="0.423cm"/>
    </style:style>
    <style:style style:name="T5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1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18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1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2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paragraph-properties fo:line-height="100%" fo:margin-bottom="0cm"/>
    </style:style>
    <style:style style:name="T5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2" style:family="table-row">
      <style:table-row-properties style:min-row-height="0.529cm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24" style:family="paragraph" style:parent-style-name="Normal">
      <style:paragraph-properties fo:line-height="100%" fo:margin-bottom="0cm"/>
    </style:style>
    <style:style style:name="T5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3" style:family="table-row">
      <style:table-row-properties style:min-row-height="0.529cm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00%" fo:margin-bottom="0cm"/>
    </style:style>
    <style:style style:name="T5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00%" fo:margin-bottom="0cm"/>
    </style:style>
    <style:style style:name="T5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9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9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529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3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531" style:family="paragraph" style:parent-style-name="Normal">
      <style:paragraph-properties fo:text-align="justify" fo:margin-bottom="0.282cm"/>
    </style:style>
    <style:style style:name="T53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31_2" style:family="text">
      <style:text-properties fo:font-size="11pt" style:font-name-asian="Arial" style:font-size-asian="11pt" style:font-name-complex="Arial" style:font-size-complex="11pt"/>
    </style:style>
    <style:style style:name="T531_3" style:family="text">
      <style:text-properties fo:font-size="11pt" style:font-name-asian="Arial" style:font-size-asian="11pt" style:font-name-complex="Arial" style:font-size-complex="11pt"/>
    </style:style>
    <style:style style:name="T531_4" style:family="text">
      <style:text-properties fo:font-size="11pt" style:font-name-asian="Arial" style:font-size-asian="11pt" style:font-name-complex="Arial" style:font-size-complex="11pt"/>
    </style:style>
    <style:style style:name="T531_5" style:family="text">
      <style:text-properties fo:font-size="11pt" style:font-name-asian="Arial" style:font-size-asian="11pt" style:font-name-complex="Arial" style:font-size-complex="11pt"/>
    </style:style>
    <style:style style:name="T531_6" style:family="text">
      <style:text-properties fo:font-size="11pt" style:font-name-asian="Arial" style:font-size-asian="11pt" style:font-name-complex="Arial" style:font-size-complex="11pt"/>
    </style:style>
    <style:style style:name="T531_7" style:family="text">
      <style:text-properties fo:font-size="11pt" style:font-name-asian="Arial" style:font-size-asian="11pt" style:font-name-complex="Arial" style:font-size-complex="11pt"/>
    </style:style>
    <style:style style:name="T531_8" style:family="text">
      <style:text-properties fo:font-size="11pt" style:font-name-asian="Arial" style:font-size-asian="11pt" style:font-name-complex="Arial" style:font-size-complex="11pt"/>
    </style:style>
    <style:style style:name="T531_9" style:family="text">
      <style:text-properties fo:font-size="11pt" style:font-name-asian="Arial" style:font-size-asian="11pt" style:font-name-complex="Arial" style:font-size-complex="11pt"/>
    </style:style>
    <style:style style:name="T531_10" style:family="text">
      <style:text-properties fo:font-size="11pt" style:font-name-asian="Arial" style:font-size-asian="11pt" style:font-name-complex="Arial" style:font-size-complex="11pt"/>
    </style:style>
    <style:style style:name="P532" style:family="paragraph" style:parent-style-name="Normal">
      <style:paragraph-properties fo:text-align="justify" fo:margin-bottom="0.282cm"/>
    </style:style>
    <style:style style:name="T532_1" style:family="text">
      <style:text-properties fo:font-size="11pt" style:font-name-asian="Arial" style:font-size-asian="11pt" style:font-name-complex="Arial" style:font-size-complex="11pt"/>
    </style:style>
    <style:style style:name="T532_2" style:family="text">
      <style:text-properties fo:font-size="11pt" style:font-name-asian="Arial" style:font-size-asian="11pt" style:font-name-complex="Arial" style:font-size-complex="11pt"/>
    </style:style>
    <style:style style:name="T532_3" style:family="text">
      <style:text-properties fo:font-size="11pt" style:font-name-asian="Arial" style:font-size-asian="11pt" style:font-name-complex="Arial" style:font-size-complex="11pt"/>
    </style:style>
    <style:style style:name="T532_4" style:family="text">
      <style:text-properties fo:font-size="11pt" style:font-name-asian="Arial" style:font-size-asian="11pt" style:font-name-complex="Arial" style:font-size-complex="11pt"/>
    </style:style>
    <style:style style:name="T532_5" style:family="text">
      <style:text-properties fo:font-size="11pt" style:font-name-asian="Arial" style:font-size-asian="11pt" style:font-name-complex="Arial" style:font-size-complex="11pt"/>
    </style:style>
    <style:style style:name="T532_6" style:family="text">
      <style:text-properties fo:font-size="11pt" style:font-name-asian="Arial" style:font-size-asian="11pt" style:font-name-complex="Arial" style:font-size-complex="11pt"/>
    </style:style>
    <style:style style:name="T532_7" style:family="text">
      <style:text-properties fo:font-size="11pt" style:font-name-asian="Arial" style:font-size-asian="11pt" style:font-name-complex="Arial" style:font-size-complex="11pt"/>
    </style:style>
    <style:style style:name="T532_8" style:family="text">
      <style:text-properties fo:font-size="11pt" style:font-name-asian="Arial" style:font-size-asian="11pt" style:font-name-complex="Arial" style:font-size-complex="11pt"/>
    </style:style>
    <style:style style:name="P533" style:family="paragraph" style:parent-style-name="Normal">
      <style:paragraph-properties fo:text-align="justify"/>
    </style:style>
    <style:style style:name="T53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33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33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33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33_5" style:family="text">
      <style:text-properties fo:font-size="11pt" style:font-name-asian="Arial" style:font-size-asian="11pt" style:font-name-complex="Arial" style:font-size-complex="11pt"/>
    </style:style>
    <style:style style:name="T533_6" style:family="text">
      <style:text-properties fo:font-size="11pt" style:font-name-asian="Arial" style:font-size-asian="11pt" style:font-name-complex="Arial" style:font-size-complex="11pt"/>
    </style:style>
    <style:style style:name="T533_7" style:family="text">
      <style:text-properties fo:font-size="11pt" style:font-name-asian="Arial" style:font-size-asian="11pt" style:font-name-complex="Arial" style:font-size-complex="11pt"/>
    </style:style>
    <style:style style:name="T533_8" style:family="text">
      <style:text-properties fo:font-size="11pt" style:font-name-asian="Arial" style:font-size-asian="11pt" style:font-name-complex="Arial" style:font-size-complex="11pt"/>
    </style:style>
    <style:style style:name="T533_9" style:family="text">
      <style:text-properties fo:font-size="11pt" style:font-name-asian="Arial" style:font-size-asian="11pt" style:font-name-complex="Arial" style:font-size-complex="11pt"/>
    </style:style>
    <style:style style:name="T533_10" style:family="text">
      <style:text-properties fo:font-size="11pt" style:font-name-asian="Arial" style:font-size-asian="11pt" style:font-name-complex="Arial" style:font-size-complex="11pt"/>
    </style:style>
    <style:style style:name="T533_11" style:family="text">
      <style:text-properties fo:font-size="11pt" style:font-name-asian="Arial" style:font-size-asian="11pt" style:font-name-complex="Arial" style:font-size-complex="11pt"/>
    </style:style>
    <style:style style:name="P53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35" style:family="paragraph" style:parent-style-name="Normal">
      <style:paragraph-properties fo:text-align="justify"/>
    </style:style>
    <style:style style:name="T535_1" style:family="text">
      <style:text-properties fo:font-size="11pt" style:font-name-asian="Arial" style:font-size-asian="11pt" style:font-name-complex="Arial" style:font-size-complex="11pt"/>
    </style:style>
    <style:style style:name="T535_2" style:family="text">
      <style:text-properties fo:font-size="11pt" style:font-name-asian="Arial" style:font-size-asian="11pt" style:font-name-complex="Arial" style:font-size-complex="11pt"/>
    </style:style>
    <style:style style:name="T535_3" style:family="text">
      <style:text-properties fo:font-size="11pt" style:font-name-asian="Arial" style:font-size-asian="11pt" style:font-name-complex="Arial" style:font-size-complex="11pt"/>
    </style:style>
    <style:style style:name="T535_4" style:family="text">
      <style:text-properties fo:font-size="11pt" style:font-name-asian="Arial" style:font-size-asian="11pt" style:font-name-complex="Arial" style:font-size-complex="11pt"/>
    </style:style>
    <style:style style:name="T535_5" style:family="text">
      <style:text-properties fo:font-size="11pt" style:font-name-asian="Arial" style:font-size-asian="11pt" style:font-name-complex="Arial" style:font-size-complex="11pt"/>
    </style:style>
    <style:style style:name="T535_6" style:family="text">
      <style:text-properties fo:font-size="11pt" style:font-name-asian="Arial" style:font-size-asian="11pt" style:font-name-complex="Arial" style:font-size-complex="11pt"/>
    </style:style>
    <style:style style:name="T535_7" style:family="text">
      <style:text-properties fo:font-size="11pt" style:font-name-asian="Arial" style:font-size-asian="11pt" style:font-name-complex="Arial" style:font-size-complex="11pt"/>
    </style:style>
    <style:style style:name="T535_8" style:family="text">
      <style:text-properties fo:font-size="11pt" style:font-name-asian="Arial" style:font-size-asian="11pt" style:font-name-complex="Arial" style:font-size-complex="11pt"/>
    </style:style>
    <style:style style:name="T535_9" style:family="text">
      <style:text-properties fo:font-size="11pt" style:font-name-asian="Arial" style:font-size-asian="11pt" style:font-name-complex="Arial" style:font-size-complex="11pt"/>
    </style:style>
    <style:style style:name="T535_10" style:family="text">
      <style:text-properties fo:font-size="11pt" style:font-name-asian="Arial" style:font-size-asian="11pt" style:font-name-complex="Arial" style:font-size-complex="11pt"/>
    </style:style>
    <style:style style:name="T535_11" style:family="text">
      <style:text-properties fo:font-size="11pt" style:font-name-asian="Arial" style:font-size-asian="11pt" style:font-name-complex="Arial" style:font-size-complex="11pt"/>
    </style:style>
    <style:style style:name="P53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537" style:family="paragraph" style:parent-style-name="Normal">
      <style:paragraph-properties fo:text-align="justify"/>
    </style:style>
    <style:style style:name="T537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37_2" style:family="text">
      <style:text-properties fo:font-size="11pt" style:font-name-asian="Arial" style:font-size-asian="11pt" style:font-name-complex="Arial" style:font-size-complex="11pt"/>
    </style:style>
    <style:style style:name="T537_3" style:family="text">
      <style:text-properties fo:font-size="11pt" style:font-name-asian="Arial" style:font-size-asian="11pt" style:font-name-complex="Arial" style:font-size-complex="11pt"/>
    </style:style>
    <style:style style:name="T537_4" style:family="text">
      <style:text-properties fo:font-size="11pt" style:font-name-asian="Arial" style:font-size-asian="11pt" style:font-name-complex="Arial" style:font-size-complex="11pt"/>
    </style:style>
    <style:style style:name="T537_5" style:family="text">
      <style:text-properties fo:font-size="11pt" style:font-name-asian="Arial" style:font-size-asian="11pt" style:font-name-complex="Arial" style:font-size-complex="11pt"/>
    </style:style>
    <style:style style:name="T537_6" style:family="text">
      <style:text-properties fo:font-size="11pt" style:font-name-asian="Arial" style:font-size-asian="11pt" style:font-name-complex="Arial" style:font-size-complex="11pt"/>
    </style:style>
    <style:style style:name="T537_7" style:family="text">
      <style:text-properties fo:font-size="11pt" style:font-name-asian="Arial" style:font-size-asian="11pt" style:font-name-complex="Arial" style:font-size-complex="11pt"/>
    </style:style>
    <style:style style:name="T537_8" style:family="text">
      <style:text-properties fo:font-size="11pt" style:font-name-asian="Arial" style:font-size-asian="11pt" style:font-name-complex="Arial" style:font-size-complex="11pt"/>
    </style:style>
    <style:style style:name="T537_9" style:family="text">
      <style:text-properties fo:font-size="11pt" style:font-name-asian="Arial" style:font-size-asian="11pt" style:font-name-complex="Arial" style:font-size-complex="11pt"/>
    </style:style>
    <style:style style:name="T537_10" style:family="text">
      <style:text-properties fo:font-size="11pt" style:font-name-asian="Arial" style:font-size-asian="11pt" style:font-name-complex="Arial" style:font-size-complex="11pt"/>
    </style:style>
    <style:style style:name="T537_11" style:family="text">
      <style:text-properties fo:font-size="11pt" style:font-name-asian="Arial" style:font-size-asian="11pt" style:font-name-complex="Arial" style:font-size-complex="11pt"/>
    </style:style>
    <style:style style:name="T537_12" style:family="text">
      <style:text-properties fo:font-size="11pt" style:font-name-asian="Arial" style:font-size-asian="11pt" style:font-name-complex="Arial" style:font-size-complex="11pt"/>
    </style:style>
    <style:style style:name="T537_13" style:family="text">
      <style:text-properties fo:font-size="11pt" style:font-name-asian="Arial" style:font-size-asian="11pt" style:font-name-complex="Arial" style:font-size-complex="11pt"/>
    </style:style>
    <style:style style:name="T537_14" style:family="text">
      <style:text-properties fo:font-size="11pt" style:font-name-asian="Arial" style:font-size-asian="11pt" style:font-name-complex="Arial" style:font-size-complex="11pt"/>
    </style:style>
    <style:style style:name="T537_15" style:family="text">
      <style:text-properties fo:font-size="11pt" style:font-name-asian="Arial" style:font-size-asian="11pt" style:font-name-complex="Arial" style:font-size-complex="11pt"/>
    </style:style>
    <style:style style:name="T537_16" style:family="text">
      <style:text-properties fo:font-size="11pt" style:font-name-asian="Arial" style:font-size-asian="11pt" style:font-name-complex="Arial" style:font-size-complex="11pt"/>
    </style:style>
    <style:style style:name="P538" style:family="paragraph" style:parent-style-name="List_20_Paragraph">
      <style:paragraph-properties fo:text-align="justify" fo:margin-left="0.501cm"/>
      <style:text-properties fo:font-size="11pt" style:font-name-asian="Arial" style:font-size-asian="11pt" style:font-name-complex="Arial" style:font-size-complex="11pt"/>
    </style:style>
    <style:style style:name="T538_1" style:family="text">
      <style:text-properties fo:font-size="11pt" style:font-name-asian="Arial" style:font-size-asian="11pt" style:font-name-complex="Arial" style:font-size-complex="11pt"/>
    </style:style>
    <style:style style:name="T538_2" style:family="text">
      <style:text-properties fo:font-size="11pt" style:font-name-asian="Arial" style:font-size-asian="11pt" style:font-name-complex="Arial" style:font-size-complex="11pt"/>
    </style:style>
    <style:style style:name="T538_3" style:family="text">
      <style:text-properties fo:font-size="11pt" style:font-name-asian="Arial" style:font-size-asian="11pt" style:font-name-complex="Arial" style:font-size-complex="11pt"/>
    </style:style>
    <style:style style:name="T538_4" style:family="text">
      <style:text-properties fo:font-size="11pt" style:font-name-asian="Arial" style:font-size-asian="11pt" style:font-name-complex="Arial" style:font-size-complex="11pt"/>
    </style:style>
    <style:style style:name="T538_5" style:family="text">
      <style:text-properties fo:font-size="11pt" style:font-name-asian="Arial" style:font-size-asian="11pt" style:font-name-complex="Arial" style:font-size-complex="11pt"/>
    </style:style>
    <style:style style:name="T538_6" style:family="text">
      <style:text-properties fo:font-size="11pt" style:font-name-asian="Arial" style:font-size-asian="11pt" style:font-name-complex="Arial" style:font-size-complex="11pt"/>
    </style:style>
    <style:style style:name="T538_7" style:family="text">
      <style:text-properties fo:font-size="11pt" style:font-name-asian="Arial" style:font-size-asian="11pt" style:font-name-complex="Arial" style:font-size-complex="11pt"/>
    </style:style>
    <style:style style:name="T538_8" style:family="text">
      <style:text-properties fo:font-size="11pt" style:font-name-asian="Arial" style:font-size-asian="11pt" style:font-name-complex="Arial" style:font-size-complex="11pt"/>
    </style:style>
    <style:style style:name="T538_9" style:family="text">
      <style:text-properties fo:font-size="11pt" style:font-name-asian="Arial" style:font-size-asian="11pt" style:font-name-complex="Arial" style:font-size-complex="11pt"/>
    </style:style>
    <style:style style:name="T538_10" style:family="text">
      <style:text-properties fo:font-size="11pt" style:font-name-asian="Arial" style:font-size-asian="11pt" style:font-name-complex="Arial" style:font-size-complex="11pt"/>
    </style:style>
    <style:style style:name="T538_11" style:family="text">
      <style:text-properties fo:font-size="11pt" style:font-name-asian="Arial" style:font-size-asian="11pt" style:font-name-complex="Arial" style:font-size-complex="11pt"/>
    </style:style>
    <style:style style:name="T538_12" style:family="text">
      <style:text-properties fo:font-size="11pt" style:font-name-asian="Arial" style:font-size-asian="11pt" style:font-name-complex="Arial" style:font-size-complex="11pt"/>
    </style:style>
    <style:style style:name="P539" style:family="paragraph" style:parent-style-name="List_20_Paragraph">
      <style:paragraph-properties fo:text-align="justify" fo:margin-left="0.501cm"/>
      <style:text-properties fo:font-size="11pt" style:font-name-asian="Arial" style:font-size-asian="11pt" style:font-name-complex="Arial" style:font-size-complex="11pt"/>
    </style:style>
    <style:style style:name="T539_1" style:family="text">
      <style:text-properties fo:font-size="11pt" style:font-name-asian="Arial" style:font-size-asian="11pt" style:font-name-complex="Arial" style:font-size-complex="11pt"/>
    </style:style>
    <style:style style:name="P540" style:family="paragraph" style:parent-style-name="Normal">
      <style:paragraph-properties fo:text-align="justify"/>
    </style:style>
    <style:style style:name="T54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40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40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40_4" style:family="text">
      <style:text-properties fo:font-size="11pt" style:font-name-asian="Arial" style:font-size-asian="11pt" style:font-name-complex="Arial" style:font-size-complex="11pt"/>
    </style:style>
    <style:style style:name="T540_5" style:family="text">
      <style:text-properties fo:font-size="11pt" style:font-name-asian="Arial" style:font-size-asian="11pt" style:font-name-complex="Arial" style:font-size-complex="11pt"/>
    </style:style>
    <style:style style:name="T540_6" style:family="text">
      <style:text-properties fo:font-size="11pt" style:font-name-asian="Arial" style:font-size-asian="11pt" style:font-name-complex="Arial" style:font-size-complex="11pt"/>
    </style:style>
    <style:style style:name="T540_7" style:family="text">
      <style:text-properties fo:font-size="11pt" style:font-name-asian="Arial" style:font-size-asian="11pt" style:font-name-complex="Arial" style:font-size-complex="11pt"/>
    </style:style>
    <style:style style:name="T540_8" style:family="text">
      <style:text-properties fo:font-size="11pt" style:font-name-asian="Arial" style:font-size-asian="11pt" style:font-name-complex="Arial" style:font-size-complex="11pt"/>
    </style:style>
    <style:style style:name="T540_9" style:family="text">
      <style:text-properties fo:font-size="11pt" style:font-name-asian="Arial" style:font-size-asian="11pt" style:font-name-complex="Arial" style:font-size-complex="11pt"/>
    </style:style>
    <style:style style:name="T540_10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540_11" style:family="text">
      <style:text-properties fo:font-size="11pt" style:font-name-asian="Arial" style:font-size-asian="11pt" style:font-name-complex="Arial" style:font-size-complex="11pt"/>
    </style:style>
    <style:style style:name="T540_12" style:family="text">
      <style:text-properties fo:font-size="11pt" style:font-name-asian="Arial" style:font-size-asian="11pt" style:font-name-complex="Arial" style:font-size-complex="11pt"/>
    </style:style>
    <style:style style:name="T540_13" style:family="text">
      <style:text-properties fo:font-size="11pt" style:font-name-asian="Arial" style:font-size-asian="11pt" style:font-name-complex="Arial" style:font-size-complex="11pt"/>
    </style:style>
    <style:style style:name="T540_14" style:family="text">
      <style:text-properties fo:font-size="11pt" style:font-name-asian="Arial" style:font-size-asian="11pt" style:font-name-complex="Arial" style:font-size-complex="11pt"/>
    </style:style>
    <style:style style:name="T540_15" style:family="text">
      <style:text-properties fo:font-size="11pt" style:font-name-asian="Arial" style:font-size-asian="11pt" style:font-name-complex="Arial" style:font-size-complex="11pt"/>
    </style:style>
    <style:style style:name="T540_16" style:family="text">
      <style:text-properties fo:font-size="11pt" style:font-name-asian="Arial" style:font-size-asian="11pt" style:font-name-complex="Arial" style:font-size-complex="11pt"/>
    </style:style>
    <style:style style:name="T540_17" style:family="text">
      <style:text-properties fo:font-size="11pt" style:font-name-asian="Arial" style:font-size-asian="11pt" style:font-name-complex="Arial" style:font-size-complex="11pt"/>
    </style:style>
    <style:style style:name="T540_18" style:family="text">
      <style:text-properties fo:font-size="11pt" style:font-name-asian="Arial" style:font-size-asian="11pt" style:font-name-complex="Arial" style:font-size-complex="11pt"/>
    </style:style>
    <style:style style:name="T540_19" style:family="text">
      <style:text-properties fo:font-size="11pt" style:font-name-asian="Arial" style:font-size-asian="11pt" style:font-name-complex="Arial" style:font-size-complex="11pt"/>
    </style:style>
    <style:style style:name="T540_20" style:family="text">
      <style:text-properties fo:font-size="11pt" style:font-name-asian="Arial" style:font-size-asian="11pt" style:font-name-complex="Arial" style:font-size-complex="11pt"/>
    </style:style>
    <style:style style:name="P54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42" style:family="paragraph" style:parent-style-name="Normal">
      <style:paragraph-properties fo:text-align="justify"/>
    </style:style>
    <style:style style:name="T54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43" style:family="paragraph" style:parent-style-name="Normal">
      <style:paragraph-properties fo:text-align="justify"/>
    </style:style>
    <style:style style:name="T543_1" style:family="text">
      <style:text-properties fo:font-size="11pt" style:font-name-asian="Arial" style:font-size-asian="11pt" style:font-name-complex="Arial" style:font-size-complex="11pt" style:font-weight-complex="bold"/>
    </style:style>
    <style:style style:name="T543_2" style:family="text">
      <style:text-properties fo:font-size="11pt" style:font-name-asian="Arial" style:font-size-asian="11pt" style:font-name-complex="Arial" style:font-size-complex="11pt" style:font-weight-complex="bold"/>
    </style:style>
    <style:style style:name="P54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style:font-weight-complex="bold"/>
    </style:style>
    <style:style style:name="P545" style:family="paragraph" style:parent-style-name="Normal">
      <style:paragraph-properties fo:text-align="justify"/>
    </style:style>
    <style:style style:name="T545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45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45_3" style:family="text">
      <style:text-properties fo:font-size="11pt" style:font-name-asian="Arial" style:font-size-asian="11pt" style:font-name-complex="Arial" style:font-size-complex="11pt"/>
    </style:style>
    <style:style style:name="T545_4" style:family="text">
      <style:text-properties fo:font-size="11pt" style:font-name-asian="Arial" style:font-size-asian="11pt" style:font-name-complex="Arial" style:font-size-complex="11pt"/>
    </style:style>
    <style:style style:name="T545_5" style:family="text">
      <style:text-properties fo:font-size="11pt" style:font-name-asian="Arial" style:font-size-asian="11pt" style:font-name-complex="Arial" style:font-size-complex="11pt"/>
    </style:style>
    <style:style style:name="T545_6" style:family="text">
      <style:text-properties fo:font-size="11pt" style:font-name-asian="Arial" style:font-size-asian="11pt" style:font-name-complex="Arial" style:font-size-complex="11pt"/>
    </style:style>
    <style:style style:name="T545_7" style:family="text">
      <style:text-properties fo:font-size="11pt" style:font-name-asian="Arial" style:font-size-asian="11pt" style:font-name-complex="Arial" style:font-size-complex="11pt"/>
    </style:style>
    <style:style style:name="P54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47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47_1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P548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49" style:family="paragraph" style:parent-style-name="Normal"/>
    <style:style style:name="T549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50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51" style:family="paragraph" style:parent-style-name="Normal"/>
    <style:style style:name="T551_1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3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4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5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6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7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8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9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0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1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2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3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4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5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6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7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8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19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0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1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2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3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4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5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6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7" style:family="text">
      <style:text-properties fo:font-size="11pt" style:font-name-asian="Arial" style:font-size-asian="11pt" style:font-name-complex="Arial" style:font-size-complex="11pt" style:font-weight-complex="bold"/>
    </style:style>
    <style:style style:name="T551_28" style:family="text">
      <style:text-properties fo:font-size="11pt" style:font-name-asian="Arial" style:font-size-asian="11pt" style:font-name-complex="Arial" style:font-size-complex="11pt" style:font-weight-complex="bold"/>
    </style:style>
    <style:style style:name="P552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53" style:family="paragraph" style:parent-style-name="Normal"/>
    <style:style style:name="T55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54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55" style:family="paragraph" style:parent-style-name="Normal">
      <style:paragraph-properties fo:text-align="justify"/>
    </style:style>
    <style:style style:name="T555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55_2" style:family="text">
      <style:text-properties fo:font-size="11pt" style:font-name-asian="Arial" style:font-size-asian="11pt" style:font-name-complex="Arial" style:font-size-complex="11pt"/>
    </style:style>
    <style:style style:name="T555_3" style:family="text">
      <style:text-properties fo:font-size="11pt" style:font-name-asian="Arial" style:font-size-asian="11pt" style:font-name-complex="Arial" style:font-size-complex="11pt"/>
    </style:style>
    <style:style style:name="T555_4" style:family="text">
      <style:text-properties fo:font-size="11pt" style:font-name-asian="Arial" style:font-size-asian="11pt" style:font-name-complex="Arial" style:font-size-complex="11pt"/>
    </style:style>
    <style:style style:name="T555_5" style:family="text">
      <style:text-properties fo:font-size="11pt" style:font-name-asian="Arial" style:font-size-asian="11pt" style:font-name-complex="Arial" style:font-size-complex="11pt"/>
    </style:style>
    <style:style style:name="T555_6" style:family="text">
      <style:text-properties fo:font-size="11pt" style:font-name-asian="Arial" style:font-size-asian="11pt" style:font-name-complex="Arial" style:font-size-complex="11pt"/>
    </style:style>
    <style:style style:name="T555_7" style:family="text">
      <style:text-properties fo:font-size="11pt" style:font-name-asian="Arial" style:font-size-asian="11pt" style:font-name-complex="Arial" style:font-size-complex="11pt"/>
    </style:style>
    <style:style style:name="T555_8" style:family="text">
      <style:text-properties fo:font-size="11pt" style:font-name-asian="Arial" style:font-size-asian="11pt" style:font-name-complex="Arial" style:font-size-complex="11pt"/>
    </style:style>
    <style:style style:name="T555_9" style:family="text">
      <style:text-properties fo:font-size="11pt" style:font-name-asian="Arial" style:font-size-asian="11pt" style:font-name-complex="Arial" style:font-size-complex="11pt"/>
    </style:style>
    <style:style style:name="T555_10" style:family="text">
      <style:text-properties fo:font-size="11pt" style:font-name-asian="Arial" style:font-size-asian="11pt" style:font-name-complex="Arial" style:font-size-complex="11pt"/>
    </style:style>
    <style:style style:name="P55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557" style:family="paragraph" style:parent-style-name="Normal">
      <style:paragraph-properties fo:text-align="justify"/>
    </style:style>
    <style:style style:name="T557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57_2" style:family="text">
      <style:text-properties fo:font-size="11pt" style:font-name-asian="Arial" style:font-size-asian="11pt" style:font-name-complex="Arial" style:font-size-complex="11pt"/>
    </style:style>
    <style:style style:name="T557_3" style:family="text">
      <style:text-properties fo:font-size="11pt" style:font-name-asian="Arial" style:font-size-asian="11pt" style:font-name-complex="Arial" style:font-size-complex="11pt"/>
    </style:style>
    <style:style style:name="T557_4" style:family="text">
      <style:text-properties fo:font-size="11pt" style:font-name-asian="Arial" style:font-size-asian="11pt" style:font-name-complex="Arial" style:font-size-complex="11pt"/>
    </style:style>
    <style:style style:name="T557_5" style:family="text">
      <style:text-properties fo:font-size="11pt" style:font-name-asian="Arial" style:font-size-asian="11pt" style:font-name-complex="Arial" style:font-size-complex="11pt"/>
    </style:style>
    <style:style style:name="T557_6" style:family="text">
      <style:text-properties fo:font-size="11pt" style:font-name-asian="Arial" style:font-size-asian="11pt" style:font-name-complex="Arial" style:font-size-complex="11pt"/>
    </style:style>
    <style:style style:name="T557_7" style:family="text">
      <style:text-properties fo:font-size="11pt" style:font-name-asian="Arial" style:font-size-asian="11pt" style:font-name-complex="Arial" style:font-size-complex="11pt"/>
    </style:style>
    <style:style style:name="T557_8" style:family="text">
      <style:text-properties fo:font-size="11pt" style:font-name-asian="Arial" style:font-size-asian="11pt" style:font-name-complex="Arial" style:font-size-complex="11pt"/>
    </style:style>
    <style:style style:name="T557_9" style:family="text">
      <style:text-properties fo:font-size="11pt" style:font-name-asian="Arial" style:font-size-asian="11pt" style:font-name-complex="Arial" style:font-size-complex="11pt"/>
    </style:style>
    <style:style style:name="P55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59" style:family="paragraph" style:parent-style-name="Normal">
      <style:paragraph-properties fo:text-align="justify"/>
    </style:style>
    <style:style style:name="T559_1" style:family="text">
      <style:text-properties fo:font-size="11pt" style:font-name-asian="Arial" style:font-size-asian="11pt" style:font-name-complex="Arial" style:font-size-complex="11pt"/>
    </style:style>
    <style:style style:name="T559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59_3" style:family="text">
      <style:text-properties fo:font-size="11pt" style:font-name-asian="Arial" style:font-size-asian="11pt" style:font-name-complex="Arial" style:font-size-complex="11pt"/>
    </style:style>
    <style:style style:name="T559_4" style:family="text">
      <style:text-properties fo:font-size="11pt" style:font-name-asian="Arial" style:font-size-asian="11pt" style:font-name-complex="Arial" style:font-size-complex="11pt"/>
    </style:style>
    <style:style style:name="T559_5" style:family="text">
      <style:text-properties fo:font-size="11pt" style:font-name-asian="Arial" style:font-size-asian="11pt" style:font-name-complex="Arial" style:font-size-complex="11pt"/>
    </style:style>
    <style:style style:name="T559_6" style:family="text">
      <style:text-properties fo:font-size="11pt" style:font-name-asian="Arial" style:font-size-asian="11pt" style:font-name-complex="Arial" style:font-size-complex="11pt"/>
    </style:style>
    <style:style style:name="T559_7" style:family="text">
      <style:text-properties fo:font-size="11pt" style:font-name-asian="Arial" style:font-size-asian="11pt" style:font-name-complex="Arial" style:font-size-complex="11pt"/>
    </style:style>
    <style:style style:name="T559_8" style:family="text">
      <style:text-properties fo:font-size="11pt" style:font-name-asian="Arial" style:font-size-asian="11pt" style:font-name-complex="Arial" style:font-size-complex="11pt"/>
    </style:style>
    <style:style style:name="T559_9" style:family="text">
      <style:text-properties fo:font-size="11pt" style:font-name-asian="Arial" style:font-size-asian="11pt" style:font-name-complex="Arial" style:font-size-complex="11pt"/>
    </style:style>
    <style:style style:name="T559_10" style:family="text">
      <style:text-properties fo:font-size="11pt" style:font-name-asian="Arial" style:font-size-asian="11pt" style:font-name-complex="Arial" style:font-size-complex="11pt"/>
    </style:style>
    <style:style style:name="T559_11" style:family="text">
      <style:text-properties fo:font-size="11pt" style:font-name-asian="Arial" style:font-size-asian="11pt" style:font-name-complex="Arial" style:font-size-complex="11pt"/>
    </style:style>
    <style:style style:name="T559_12" style:family="text">
      <style:text-properties fo:font-size="11pt" style:font-name-asian="Arial" style:font-size-asian="11pt" style:font-name-complex="Arial" style:font-size-complex="11pt"/>
    </style:style>
    <style:style style:name="T559_13" style:family="text">
      <style:text-properties fo:font-size="11pt" style:font-name-asian="Arial" style:font-size-asian="11pt" style:font-name-complex="Arial" style:font-size-complex="11pt"/>
    </style:style>
    <style:style style:name="T559_14" style:family="text">
      <style:text-properties fo:font-size="11pt" style:font-name-asian="Arial" style:font-size-asian="11pt" style:font-name-complex="Arial" style:font-size-complex="11pt"/>
    </style:style>
    <style:style style:name="P56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61" style:family="paragraph" style:parent-style-name="Normal">
      <style:paragraph-properties fo:text-align="justify"/>
    </style:style>
    <style:style style:name="T56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61_2" style:family="text">
      <style:text-properties fo:font-size="11pt" style:font-name-asian="Arial" style:font-size-asian="11pt" style:font-name-complex="Arial" style:font-size-complex="11pt"/>
    </style:style>
    <style:style style:name="T561_3" style:family="text">
      <style:text-properties fo:font-size="11pt" style:font-name-asian="Arial" style:font-size-asian="11pt" style:font-name-complex="Arial" style:font-size-complex="11pt"/>
    </style:style>
    <style:style style:name="P562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63" style:family="paragraph" style:parent-style-name="Normal"/>
    <style:style style:name="T56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64_2" style:family="text">
      <style:text-properties fo:font-size="11pt" style:font-name-asian="Arial" style:font-size-asian="11pt" style:font-name-complex="Arial" style:font-size-complex="11pt"/>
    </style:style>
    <style:style style:name="T564_3" style:family="text">
      <style:text-properties fo:font-size="11pt" style:font-name-asian="Arial" style:font-size-asian="11pt" style:font-name-complex="Arial" style:font-size-complex="11pt"/>
    </style:style>
    <style:style style:name="T564_4" style:family="text">
      <style:text-properties fo:font-size="11pt" style:font-name-asian="Arial" style:font-size-asian="11pt" style:font-name-complex="Arial" style:font-size-complex="11pt"/>
    </style:style>
    <style:style style:name="P56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66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66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66_4" style:family="text">
      <style:text-properties fo:font-size="11pt" style:font-name-asian="Arial" style:font-size-asian="11pt" style:font-name-complex="Arial" style:font-size-complex="11pt"/>
    </style:style>
    <style:style style:name="T566_5" style:family="text">
      <style:text-properties fo:font-size="11pt" style:font-name-asian="Arial" style:font-size-asian="11pt" style:font-name-complex="Arial" style:font-size-complex="11pt"/>
    </style:style>
    <style:style style:name="T566_6" style:family="text">
      <style:text-properties fo:font-size="11pt" style:font-name-asian="Arial" style:font-size-asian="11pt" style:font-name-complex="Arial" style:font-size-complex="11pt"/>
    </style:style>
    <style:style style:name="T566_7" style:family="text">
      <style:text-properties fo:font-size="11pt" style:font-name-asian="Arial" style:font-size-asian="11pt" style:font-name-complex="Arial" style:font-size-complex="11pt"/>
    </style:style>
    <style:style style:name="T566_8" style:family="text">
      <style:text-properties fo:font-size="11pt" style:font-name-asian="Arial" style:font-size-asian="11pt" style:font-name-complex="Arial" style:font-size-complex="11pt"/>
    </style:style>
    <style:style style:name="P56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68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68_3" style:family="text">
      <style:text-properties fo:font-size="11pt" style:font-name-asian="Arial" style:font-size-asian="11pt" style:font-name-complex="Arial" style:font-size-complex="11pt"/>
    </style:style>
    <style:style style:name="T568_4" style:family="text">
      <style:text-properties fo:font-size="11pt" style:font-name-asian="Arial" style:font-size-asian="11pt" style:font-name-complex="Arial" style:font-size-complex="11pt"/>
    </style:style>
    <style:style style:name="T568_5" style:family="text">
      <style:text-properties fo:font-size="11pt" style:font-name-asian="Arial" style:font-size-asian="11pt" style:font-name-complex="Arial" style:font-size-complex="11pt"/>
    </style:style>
    <style:style style:name="T568_6" style:family="text">
      <style:text-properties fo:font-size="11pt" style:font-name-asian="Arial" style:font-size-asian="11pt" style:font-name-complex="Arial" style:font-size-complex="11pt"/>
    </style:style>
    <style:style style:name="T568_7" style:family="text">
      <style:text-properties fo:font-size="11pt" style:font-name-asian="Arial" style:font-size-asian="11pt" style:font-name-complex="Arial" style:font-size-complex="11pt"/>
    </style:style>
    <style:style style:name="T568_8" style:family="text">
      <style:text-properties fo:font-size="11pt" style:font-name-asian="Arial" style:font-size-asian="11pt" style:font-name-complex="Arial" style:font-size-complex="11pt"/>
    </style:style>
    <style:style style:name="T568_9" style:family="text">
      <style:text-properties fo:font-size="11pt" style:font-name-asian="Arial" style:font-size-asian="11pt" style:font-name-complex="Arial" style:font-size-complex="11pt"/>
    </style:style>
    <style:style style:name="T568_10" style:family="text">
      <style:text-properties fo:font-size="11pt" style:font-name-asian="Arial" style:font-size-asian="11pt" style:font-name-complex="Arial" style:font-size-complex="11pt"/>
    </style:style>
    <style:style style:name="T568_11" style:family="text">
      <style:text-properties fo:font-size="11pt" style:font-name-asian="Arial" style:font-size-asian="11pt" style:font-name-complex="Arial" style:font-size-complex="11pt"/>
    </style:style>
    <style:style style:name="T568_12" style:family="text">
      <style:text-properties fo:font-size="11pt" style:font-name-asian="Arial" style:font-size-asian="11pt" style:font-name-complex="Arial" style:font-size-complex="11pt"/>
    </style:style>
    <style:style style:name="T568_13" style:family="text">
      <style:text-properties fo:font-size="11pt" style:font-name-asian="Arial" style:font-size-asian="11pt" style:font-name-complex="Arial" style:font-size-complex="11pt"/>
    </style:style>
    <style:style style:name="P56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70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70_3" style:family="text">
      <style:text-properties fo:font-size="11pt" style:font-name-asian="Arial" style:font-size-asian="11pt" style:font-name-complex="Arial" style:font-size-complex="11pt"/>
    </style:style>
    <style:style style:name="T570_4" style:family="text">
      <style:text-properties fo:font-size="11pt" style:font-name-asian="Arial" style:font-size-asian="11pt" style:font-name-complex="Arial" style:font-size-complex="11pt"/>
    </style:style>
    <style:style style:name="T570_5" style:family="text">
      <style:text-properties fo:font-size="11pt" style:font-name-asian="Arial" style:font-size-asian="11pt" style:font-name-complex="Arial" style:font-size-complex="11pt"/>
    </style:style>
    <style:style style:name="T570_6" style:family="text">
      <style:text-properties fo:font-size="11pt" style:font-name-asian="Arial" style:font-size-asian="11pt" style:font-name-complex="Arial" style:font-size-complex="11pt"/>
    </style:style>
    <style:style style:name="T570_7" style:family="text">
      <style:text-properties fo:font-size="11pt" style:font-name-asian="Arial" style:font-size-asian="11pt" style:font-name-complex="Arial" style:font-size-complex="11pt"/>
    </style:style>
    <style:style style:name="T570_8" style:family="text">
      <style:text-properties fo:font-size="11pt" style:font-name-asian="Arial" style:font-size-asian="11pt" style:font-name-complex="Arial" style:font-size-complex="11pt"/>
    </style:style>
    <style:style style:name="P571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72" style:family="paragraph" style:parent-style-name="Normal"/>
    <style:style style:name="T57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73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74_2" style:family="text">
      <style:text-properties fo:font-size="11pt" style:font-name-asian="Arial" style:font-size-asian="11pt" style:font-name-complex="Arial" style:font-size-complex="11pt"/>
    </style:style>
    <style:style style:name="T574_3" style:family="text">
      <style:text-properties fo:font-size="11pt" style:font-name-asian="Arial" style:font-size-asian="11pt" style:font-name-complex="Arial" style:font-size-complex="11pt"/>
    </style:style>
    <style:style style:name="T574_4" style:family="text">
      <style:text-properties fo:font-size="11pt" style:font-name-asian="Arial" style:font-size-asian="11pt" style:font-name-complex="Arial" style:font-size-complex="11pt"/>
    </style:style>
    <style:style style:name="T574_5" style:family="text">
      <style:text-properties fo:font-size="11pt" style:font-name-asian="Arial" style:font-size-asian="11pt" style:font-name-complex="Arial" style:font-size-complex="11pt"/>
    </style:style>
    <style:style style:name="T574_6" style:family="text">
      <style:text-properties fo:font-size="11pt" style:font-name-asian="Arial" style:font-size-asian="11pt" style:font-name-complex="Arial" style:font-size-complex="11pt"/>
    </style:style>
    <style:style style:name="T574_7" style:family="text">
      <style:text-properties fo:font-size="11pt" style:font-name-asian="Arial" style:font-size-asian="11pt" style:font-name-complex="Arial" style:font-size-complex="11pt"/>
    </style:style>
    <style:style style:name="P57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76_2" style:family="text">
      <style:text-properties fo:font-size="11pt" style:font-name-asian="Arial" style:font-size-asian="11pt" style:font-name-complex="Arial" style:font-size-complex="11pt"/>
    </style:style>
    <style:style style:name="P57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78" style:family="paragraph" style:parent-style-name="Normal">
      <style:paragraph-properties fo:text-align="justify"/>
    </style:style>
    <style:style style:name="T57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78_2" style:family="text">
      <style:text-properties fo:font-size="11pt" style:font-name-asian="Arial" style:font-size-asian="11pt" style:font-name-complex="Arial" style:font-size-complex="11pt"/>
    </style:style>
    <style:style style:name="P57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80" style:family="paragraph" style:parent-style-name="Normal">
      <style:paragraph-properties fo:text-align="justify"/>
    </style:style>
    <style:style style:name="T58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80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80_3" style:family="text">
      <style:text-properties fo:font-size="11pt" style:font-name-asian="Arial" style:font-size-asian="11pt" style:font-name-complex="Arial" style:font-size-complex="11pt"/>
    </style:style>
    <style:style style:name="T580_4" style:family="text">
      <style:text-properties fo:font-size="11pt" style:font-name-asian="Arial" style:font-size-asian="11pt" style:font-name-complex="Arial" style:font-size-complex="11pt"/>
    </style:style>
    <style:style style:name="T580_5" style:family="text">
      <style:text-properties fo:font-size="11pt" style:font-name-asian="Arial" style:font-size-asian="11pt" style:font-name-complex="Arial" style:font-size-complex="11pt"/>
    </style:style>
    <style:style style:name="T580_6" style:family="text">
      <style:text-properties fo:font-size="11pt" style:font-name-asian="Arial" style:font-size-asian="11pt" style:font-name-complex="Arial" style:font-size-complex="11pt"/>
    </style:style>
    <style:style style:name="T580_7" style:family="text">
      <style:text-properties fo:font-size="11pt" style:font-name-asian="Arial" style:font-size-asian="11pt" style:font-name-complex="Arial" style:font-size-complex="11pt"/>
    </style:style>
    <style:style style:name="P581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82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83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84" style:family="paragraph" style:parent-style-name="Normal"/>
    <style:style style:name="T58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84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585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86_2" style:family="text">
      <style:text-properties fo:font-size="11pt" style:font-name-asian="Arial" style:font-size-asian="11pt" style:font-name-complex="Arial" style:font-size-complex="11pt"/>
    </style:style>
    <style:style style:name="T586_3" style:family="text">
      <style:text-properties fo:font-size="11pt" style:font-name-asian="Arial" style:font-size-asian="11pt" style:font-name-complex="Arial" style:font-size-complex="11pt"/>
    </style:style>
    <style:style style:name="T586_4" style:family="text">
      <style:text-properties fo:font-size="11pt" style:font-name-asian="Arial" style:font-size-asian="11pt" style:font-name-complex="Arial" style:font-size-complex="11pt"/>
    </style:style>
    <style:style style:name="T586_5" style:family="text">
      <style:text-properties fo:font-size="11pt" style:font-name-asian="Arial" style:font-size-asian="11pt" style:font-name-complex="Arial" style:font-size-complex="11pt"/>
    </style:style>
    <style:style style:name="T586_6" style:family="text">
      <style:text-properties fo:font-size="11pt" style:font-name-asian="Arial" style:font-size-asian="11pt" style:font-name-complex="Arial" style:font-size-complex="11pt"/>
    </style:style>
    <style:style style:name="T586_7" style:family="text">
      <style:text-properties fo:font-size="11pt" style:font-name-asian="Arial" style:font-size-asian="11pt" style:font-name-complex="Arial" style:font-size-complex="11pt"/>
    </style:style>
    <style:style style:name="T586_8" style:family="text">
      <style:text-properties fo:font-size="11pt" style:font-name-asian="Arial" style:font-size-asian="11pt" style:font-name-complex="Arial" style:font-size-complex="11pt"/>
    </style:style>
    <style:style style:name="T586_9" style:family="text" style:parent-style-name="Normal">
      <style:text-properties fo:font-size="11pt" style:font-name-asian="Arial" style:font-size-asian="11pt" style:font-name-complex="Arial" style:font-size-complex="11pt"/>
    </style:style>
    <style:style style:name="P587" style:family="paragraph" style:parent-style-name="Footnote_20_text"/>
    <style:style style:name="T587_1" style:family="text"/>
    <style:style style:name="T587_2" style:family="text">
      <style:text-properties fo:font-size="11pt" style:font-name-asian="Arial" style:font-size-asian="11pt" style:font-name-complex="Arial" style:font-size-complex="11pt"/>
    </style:style>
    <style:style style:name="P58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89" style:family="paragraph" style:parent-style-name="Normal">
      <style:paragraph-properties fo:text-align="justify"/>
    </style:style>
    <style:style style:name="T589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89_2" style:family="text">
      <style:text-properties fo:font-size="11pt" style:font-name-asian="Arial" style:font-size-asian="11pt" style:font-name-complex="Arial" style:font-size-complex="11pt"/>
    </style:style>
    <style:style style:name="T589_3" style:family="text">
      <style:text-properties fo:font-size="11pt" style:font-name-asian="Arial" style:font-size-asian="11pt" style:font-name-complex="Arial" style:font-size-complex="11pt"/>
    </style:style>
    <style:style style:name="T589_4" style:family="text">
      <style:text-properties fo:font-size="11pt" style:font-name-asian="Arial" style:font-size-asian="11pt" style:font-name-complex="Arial" style:font-size-complex="11pt"/>
    </style:style>
    <style:style style:name="T589_5" style:family="text">
      <style:text-properties fo:font-size="11pt" style:font-name-asian="Arial" style:font-size-asian="11pt" style:font-name-complex="Arial" style:font-size-complex="11pt"/>
    </style:style>
    <style:style style:name="T589_6" style:family="text">
      <style:text-properties fo:font-size="11pt" style:font-name-asian="Arial" style:font-size-asian="11pt" style:font-name-complex="Arial" style:font-size-complex="11pt"/>
    </style:style>
    <style:style style:name="T589_7" style:family="text">
      <style:text-properties fo:font-size="11pt" style:font-name-asian="Arial" style:font-size-asian="11pt" style:font-name-complex="Arial" style:font-size-complex="11pt"/>
    </style:style>
    <style:style style:name="T589_8" style:family="text">
      <style:text-properties fo:font-size="11pt" style:font-name-asian="Arial" style:font-size-asian="11pt" style:font-name-complex="Arial" style:font-size-complex="11pt"/>
    </style:style>
    <style:style style:name="T589_9" style:family="text">
      <style:text-properties fo:font-size="11pt" style:font-name-asian="Arial" style:font-size-asian="11pt" style:font-name-complex="Arial" style:font-size-complex="11pt"/>
    </style:style>
    <style:style style:name="T589_10" style:family="text">
      <style:text-properties fo:font-size="11pt" style:font-name-asian="Arial" style:font-size-asian="11pt" style:font-name-complex="Arial" style:font-size-complex="11pt"/>
    </style:style>
    <style:style style:name="T589_11" style:family="text">
      <style:text-properties fo:font-size="11pt" style:font-name-asian="Arial" style:font-size-asian="11pt" style:font-name-complex="Arial" style:font-size-complex="11pt"/>
    </style:style>
    <style:style style:name="T589_12" style:family="text">
      <style:text-properties fo:font-size="11pt" style:font-name-asian="Arial" style:font-size-asian="11pt" style:font-name-complex="Arial" style:font-size-complex="11pt"/>
    </style:style>
    <style:style style:name="T589_13" style:family="text">
      <style:text-properties fo:font-size="11pt" style:font-name-asian="Arial" style:font-size-asian="11pt" style:font-name-complex="Arial" style:font-size-complex="11pt"/>
    </style:style>
    <style:style style:name="T589_14" style:family="text">
      <style:text-properties fo:font-size="11pt" style:font-name-asian="Arial" style:font-size-asian="11pt" style:font-name-complex="Arial" style:font-size-complex="11pt"/>
    </style:style>
    <style:style style:name="T589_15" style:family="text">
      <style:text-properties fo:font-size="11pt" style:font-name-asian="Arial" style:font-size-asian="11pt" style:font-name-complex="Arial" style:font-size-complex="11pt"/>
    </style:style>
    <style:style style:name="T589_16" style:family="text">
      <style:text-properties fo:font-size="11pt" style:font-name-asian="Arial" style:font-size-asian="11pt" style:font-name-complex="Arial" style:font-size-complex="11pt"/>
    </style:style>
    <style:style style:name="T589_17" style:family="text">
      <style:text-properties fo:font-size="11pt" style:font-name-asian="Arial" style:font-size-asian="11pt" style:font-name-complex="Arial" style:font-size-complex="11pt"/>
    </style:style>
    <style:style style:name="T589_18" style:family="text">
      <style:text-properties fo:font-size="11pt" style:font-name-asian="Arial" style:font-size-asian="11pt" style:font-name-complex="Arial" style:font-size-complex="11pt"/>
    </style:style>
    <style:style style:name="T589_19" style:family="text">
      <style:text-properties fo:font-size="11pt" style:font-name-asian="Arial" style:font-size-asian="11pt" style:font-name-complex="Arial" style:font-size-complex="11pt"/>
    </style:style>
    <style:style style:name="T589_20" style:family="text">
      <style:text-properties fo:font-size="11pt" style:font-name-asian="Arial" style:font-size-asian="11pt" style:font-name-complex="Arial" style:font-size-complex="11pt"/>
    </style:style>
    <style:style style:name="T589_21" style:family="text">
      <style:text-properties fo:font-size="11pt" style:font-name-asian="Arial" style:font-size-asian="11pt" style:font-name-complex="Arial" style:font-size-complex="11pt"/>
    </style:style>
    <style:style style:name="T589_22" style:family="text">
      <style:text-properties fo:font-size="11pt" style:font-name-asian="Arial" style:font-size-asian="11pt" style:font-name-complex="Arial" style:font-size-complex="11pt"/>
    </style:style>
    <style:style style:name="T589_23" style:family="text">
      <style:text-properties fo:font-size="11pt" style:font-name-asian="Arial" style:font-size-asian="11pt" style:font-name-complex="Arial" style:font-size-complex="11pt"/>
    </style:style>
    <style:style style:name="T589_24" style:family="text">
      <style:text-properties fo:font-size="11pt" style:font-name-asian="Arial" style:font-size-asian="11pt" style:font-name-complex="Arial" style:font-size-complex="11pt"/>
    </style:style>
    <style:style style:name="T589_25" style:family="text">
      <style:text-properties fo:font-size="11pt" style:font-name-asian="Arial" style:font-size-asian="11pt" style:font-name-complex="Arial" style:font-size-complex="11pt"/>
    </style:style>
    <style:style style:name="T589_26" style:family="text">
      <style:text-properties fo:font-size="11pt" style:font-name-asian="Arial" style:font-size-asian="11pt" style:font-name-complex="Arial" style:font-size-complex="11pt"/>
    </style:style>
    <style:style style:name="P59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91" style:family="paragraph" style:parent-style-name="Normal">
      <style:paragraph-properties fo:text-align="justify"/>
    </style:style>
    <style:style style:name="T59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91_2" style:family="text">
      <style:text-properties fo:font-size="11pt" style:font-name-asian="Arial" style:font-size-asian="11pt" style:font-name-complex="Arial" style:font-size-complex="11pt"/>
    </style:style>
    <style:style style:name="T591_3" style:family="text">
      <style:text-properties fo:font-size="11pt" style:font-name-asian="Arial" style:font-size-asian="11pt" style:font-name-complex="Arial" style:font-size-complex="11pt"/>
    </style:style>
    <style:style style:name="T591_4" style:family="text">
      <style:text-properties fo:font-size="11pt" style:font-name-asian="Arial" style:font-size-asian="11pt" style:font-name-complex="Arial" style:font-size-complex="11pt"/>
    </style:style>
    <style:style style:name="T591_5" style:family="text">
      <style:text-properties fo:font-size="11pt" style:font-name-asian="Arial" style:font-size-asian="11pt" style:font-name-complex="Arial" style:font-size-complex="11pt"/>
    </style:style>
    <style:style style:name="T591_6" style:family="text">
      <style:text-properties fo:font-size="11pt" style:font-name-asian="Arial" style:font-size-asian="11pt" style:font-name-complex="Arial" style:font-size-complex="11pt"/>
    </style:style>
    <style:style style:name="P59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593" style:family="paragraph" style:parent-style-name="Normal">
      <style:paragraph-properties fo:text-align="justify"/>
    </style:style>
    <style:style style:name="T59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93_2" style:family="text">
      <style:text-properties fo:font-size="11pt" style:font-name-asian="Arial" style:font-size-asian="11pt" style:font-name-complex="Arial" style:font-size-complex="11pt"/>
    </style:style>
    <style:style style:name="T593_3" style:family="text">
      <style:text-properties fo:font-size="11pt" style:font-name-asian="Arial" style:font-size-asian="11pt" style:font-name-complex="Arial" style:font-size-complex="11pt"/>
    </style:style>
    <style:style style:name="T593_4" style:family="text">
      <style:text-properties fo:font-size="11pt" style:font-name-asian="Arial" style:font-size-asian="11pt" style:font-name-complex="Arial" style:font-size-complex="11pt"/>
    </style:style>
    <style:style style:name="T593_5" style:family="text" style:parent-style-name="Normal">
      <style:text-properties fo:font-size="11pt" style:font-name-asian="Arial" style:font-size-asian="11pt" style:font-name-complex="Arial" style:font-size-complex="11pt"/>
    </style:style>
    <style:style style:name="P594" style:family="paragraph" style:parent-style-name="Footnote_20_text"/>
    <style:style style:name="T594_1" style:family="text"/>
    <style:style style:name="T594_2" style:family="text"/>
    <style:style style:name="T594_3" style:family="text">
      <style:text-properties fo:font-size="11pt" style:font-name-asian="Arial" style:font-size-asian="11pt" style:font-name-complex="Arial" style:font-size-complex="11pt"/>
    </style:style>
    <style:style style:name="P59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96" style:family="paragraph" style:parent-style-name="Normal">
      <style:paragraph-properties fo:text-align="justify"/>
    </style:style>
    <style:style style:name="T59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97" style:family="paragraph" style:parent-style-name="Normal">
      <style:text-properties fo:font-size="11pt" style:font-name-asian="Arial" style:font-size-asian="11pt" style:font-name-complex="Arial" style:font-size-complex="11pt" fo:language="en" fo:language-asian="en" fo:country-asian="GB" fo:font-weight="bold" style:font-weight-asian="bold"/>
    </style:style>
    <style:style style:name="P598" style:family="paragraph" style:parent-style-name="Normal">
      <style:paragraph-properties fo:text-align="justify"/>
    </style:style>
    <style:style style:name="T598_1" style:family="text">
      <style:text-properties fo:font-size="11pt" style:font-name-asian="Arial" style:font-size-asian="11pt" style:font-name-complex="Arial" style:font-size-complex="11pt" fo:language="en" fo:language-asian="en" fo:country-asian="GB" fo:font-weight="bold" style:font-weight-asian="bold"/>
    </style:style>
    <style:style style:name="P599" style:family="paragraph" style:parent-style-name="Normal">
      <style:paragraph-properties fo:text-align="justify"/>
    </style:style>
    <style:style style:name="T599_1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2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3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5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6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7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8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9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0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1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2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3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5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6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7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8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599_19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1" style:family="paragraph" style:parent-style-name="Normal">
      <style:paragraph-properties fo:text-align="justify"/>
    </style:style>
    <style:style style:name="T601_1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1_2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3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5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6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7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8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9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10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11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12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13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1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1_15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3" style:family="paragraph" style:parent-style-name="Normal">
      <style:paragraph-properties fo:text-align="justify"/>
    </style:style>
    <style:style style:name="T603_1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3_2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3_3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3_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5" style:family="paragraph" style:parent-style-name="Normal">
      <style:paragraph-properties fo:text-align="justify"/>
    </style:style>
    <style:style style:name="T605_1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5_2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5_3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5_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05_6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7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8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9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10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11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12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13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1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5_15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7" style:family="paragraph" style:parent-style-name="Normal">
      <style:paragraph-properties fo:text-align="justify"/>
    </style:style>
    <style:style style:name="T607_1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7_2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7_3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7_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09" style:family="paragraph" style:parent-style-name="Normal">
      <style:paragraph-properties fo:text-align="justify"/>
    </style:style>
    <style:style style:name="T609_1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9_2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9_3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09_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9_5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9_6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9_7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09_8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10" style:family="paragraph" style:parent-style-name="Normal">
      <style:paragraph-properties fo:text-align="justify"/>
    </style:style>
    <style:style style:name="T610_1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2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3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5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6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7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8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9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10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11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12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10_13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1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P612" style:family="paragraph" style:parent-style-name="Normal">
      <style:paragraph-properties fo:text-align="justify"/>
    </style:style>
    <style:style style:name="T612_1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12_2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12_3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P613" style:family="paragraph" style:parent-style-name="Normal">
      <style:text-properties fo:font-size="11pt" style:font-name-asian="Arial" style:font-size-asian="11pt" style:font-name-complex="Arial" style:font-size-complex="11pt" fo:language="en" fo:language-asian="en" fo:country-asian="GB" fo:font-weight="bold" style:font-weight-asian="bold"/>
    </style:style>
    <style:style style:name="P614" style:family="paragraph" style:parent-style-name="Normal">
      <style:paragraph-properties fo:text-align="justify"/>
    </style:style>
    <style:style style:name="T614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614_2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614_3" style:family="text">
      <style:text-properties fo:font-size="11pt" style:font-name-asian="Arial" style:font-size-asian="11pt" style:font-name-complex="Arial" style:font-size-complex="11pt" fo:language="en" fo:country="US" fo:font-weight="bold" style:font-weight-asian="bold"/>
    </style:style>
    <style:style style:name="T614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4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4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4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4_8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4_9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4_10" style:family="text">
      <style:text-properties fo:font-size="11pt" style:font-name-asian="Arial" style:font-size-asian="11pt" style:font-name-complex="Arial" style:font-size-complex="11pt" fo:language="en" fo:country="US"/>
    </style:style>
    <style:style style:name="P61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616" style:family="paragraph" style:parent-style-name="Normal">
      <style:paragraph-properties fo:text-align="justify"/>
    </style:style>
    <style:style style:name="T616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616_2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616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6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6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6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6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6_8" style:family="text">
      <style:text-properties fo:font-size="11pt" style:font-name-asian="Arial" style:font-size-asian="11pt" style:font-name-complex="Arial" style:font-size-complex="11pt" fo:language="en" fo:country="US"/>
    </style:style>
    <style:style style:name="P61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618" style:family="paragraph" style:parent-style-name="Normal">
      <style:paragraph-properties fo:text-align="justify"/>
    </style:style>
    <style:style style:name="T618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618_2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618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8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8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8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8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618_8" style:family="text">
      <style:text-properties fo:font-size="11pt" style:font-name-asian="Arial" style:font-size-asian="11pt" style:font-name-complex="Arial" style:font-size-complex="11pt" fo:language="en" fo:country="US"/>
    </style:style>
    <style:style style:name="P619" style:family="paragraph" style:parent-style-name="Normal">
      <style:text-properties fo:font-size="11pt" style:font-name-asian="Arial" style:font-size-asian="11pt" style:font-name-complex="Arial" style:font-size-complex="11pt" fo:language="en" fo:country="US" fo:font-weight="bold" style:font-weight-asian="bold"/>
    </style:style>
    <style:style style:name="P620" style:family="paragraph" style:parent-style-name="Normal">
      <style:paragraph-properties fo:text-align="justify"/>
    </style:style>
    <style:style style:name="T620_1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20_2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20_3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20_4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20_5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20_6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20_7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20_8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20_9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20_10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P621" style:family="paragraph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622" style:family="paragraph" style:parent-style-name="Normal">
      <style:paragraph-properties fo:text-align="justify"/>
    </style:style>
    <style:style style:name="T622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/>
    </style:style>
    <style:style style:name="T622_2" style:family="text">
      <style:text-properties fo:font-size="11pt" style:font-name-asian="Arial" style:font-size-asian="11pt" style:font-name-complex="Arial" style:font-size-complex="11pt" fo:language="en" fo:language-asian="en" fo:country="US" fo:country-asian="GB"/>
    </style:style>
    <style:style style:name="T622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6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7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8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9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0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6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7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8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19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0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6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7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8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29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30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3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22_3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623" style:family="paragraph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624" style:family="paragraph" style:parent-style-name="Normal"/>
    <style:style style:name="T624_1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24_2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24_3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T624_4" style:family="text">
      <style:text-properties fo:font-size="11pt" style:font-name-asian="Arial" style:font-size-asian="11pt" style:font-name-complex="Arial" style:font-size-complex="11pt" fo:language="en" fo:language-asian="en" fo:country="US" fo:country-asian="GB" fo:font-weight="bold" style:font-weight-asian="bold"/>
    </style:style>
    <style:style style:name="P625" style:family="paragraph" style:parent-style-name="Normal">
      <style:paragraph-properties fo:text-align="justify"/>
    </style:style>
    <style:style style:name="T625_1" style:family="text">
      <style:text-properties fo:font-size="11pt" style:font-name-asian="Arial" style:font-size-asian="11pt" style:font-name-complex="Arial" style:font-size-complex="11pt" fo:language="en" fo:country="US"/>
    </style:style>
    <style:style style:name="P626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27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27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628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629" style:family="paragraph" style:parent-style-name="Normal"/>
    <style:style style:name="T629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29_2" style:family="text">
      <style:text-properties fo:font-size="11pt" style:font-name-asian="Arial" style:font-size-asian="11pt" style:font-name-complex="Arial" style:font-size-complex="11pt"/>
    </style:style>
    <style:style style:name="P630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31" style:family="paragraph" style:parent-style-name="Normal">
      <style:paragraph-properties fo:text-align="justify"/>
    </style:style>
    <style:style style:name="T631_1" style:family="text">
      <style:text-properties fo:color="#000000" fo:font-size="11pt" style:font-name-asian="Arial" style:font-size-asian="11pt" style:font-name-complex="Arial" style:font-size-complex="11pt"/>
    </style:style>
    <style:style style:name="T631_2" style:family="text">
      <style:text-properties fo:color="#000000" fo:font-size="11pt" style:font-name-asian="Arial" style:font-size-asian="11pt" style:font-name-complex="Arial" style:font-size-complex="11pt"/>
    </style:style>
    <style:style style:name="T631_3" style:family="text">
      <style:text-properties fo:color="#000000" fo:font-size="11pt" style:font-name-asian="Arial" style:font-size-asian="11pt" style:font-name-complex="Arial" style:font-size-complex="11pt"/>
    </style:style>
    <style:style style:name="T631_4" style:family="text">
      <style:text-properties fo:color="#000000" fo:font-size="11pt" style:font-name-asian="Arial" style:font-size-asian="11pt" style:font-name-complex="Arial" style:font-size-complex="11pt"/>
    </style:style>
    <style:style style:name="T631_5" style:family="text">
      <style:text-properties fo:color="#000000" fo:font-size="11pt" style:font-name-asian="Arial" style:font-size-asian="11pt" style:font-name-complex="Arial" style:font-size-complex="11pt"/>
    </style:style>
    <style:style style:name="T631_6" style:family="text">
      <style:text-properties fo:color="#000000" fo:font-size="11pt" style:font-name-asian="Arial" style:font-size-asian="11pt" style:font-name-complex="Arial" style:font-size-complex="11pt"/>
    </style:style>
    <style:style style:name="T631_7" style:family="text">
      <style:text-properties fo:color="#000000" fo:font-size="11pt" style:font-name-asian="Arial" style:font-size-asian="11pt" style:font-name-complex="Arial" style:font-size-complex="11pt"/>
    </style:style>
    <style:style style:name="T631_8" style:family="text">
      <style:text-properties fo:color="#000000" fo:font-size="11pt" style:font-name-asian="Arial" style:font-size-asian="11pt" style:font-name-complex="Arial" style:font-size-complex="11pt"/>
    </style:style>
    <style:style style:name="T631_9" style:family="text">
      <style:text-properties fo:color="#000000" fo:font-size="11pt" style:font-name-asian="Arial" style:font-size-asian="11pt" style:font-name-complex="Arial" style:font-size-complex="11pt"/>
    </style:style>
    <style:style style:name="T631_10" style:family="text">
      <style:text-properties fo:color="#000000" fo:font-size="11pt" style:font-name-asian="Arial" style:font-size-asian="11pt" style:font-name-complex="Arial" style:font-size-complex="11pt"/>
    </style:style>
    <style:style style:name="T631_11" style:family="text">
      <style:text-properties fo:color="#000000" fo:font-size="11pt" style:font-name-asian="Arial" style:font-size-asian="11pt" style:font-name-complex="Arial" style:font-size-complex="11pt"/>
    </style:style>
    <style:style style:name="T631_12" style:family="text">
      <style:text-properties fo:color="#000000" fo:font-size="11pt" style:font-name-asian="Arial" style:font-size-asian="11pt" style:font-name-complex="Arial" style:font-size-complex="11pt"/>
    </style:style>
    <style:style style:name="T631_13" style:family="text">
      <style:text-properties fo:color="#000000" fo:font-size="11pt" style:font-name-asian="Arial" style:font-size-asian="11pt" style:font-name-complex="Arial" style:font-size-complex="11pt"/>
    </style:style>
    <style:style style:name="P632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633" style:family="paragraph" style:parent-style-name="Normal">
      <style:paragraph-properties fo:text-align="justify"/>
    </style:style>
    <style:style style:name="T633_1" style:family="text">
      <style:text-properties fo:color="#000000" fo:font-size="11pt" style:font-name-asian="Arial" style:font-size-asian="11pt" style:font-name-complex="Arial" style:font-size-complex="11pt"/>
    </style:style>
    <style:style style:name="T633_2" style:family="text">
      <style:text-properties fo:color="#000000" fo:font-size="11pt" style:font-name-asian="Arial" style:font-size-asian="11pt" style:font-name-complex="Arial" style:font-size-complex="11pt"/>
    </style:style>
    <style:style style:name="T633_3" style:family="text">
      <style:text-properties fo:color="#000000" fo:font-size="11pt" style:font-name-asian="Arial" style:font-size-asian="11pt" style:font-name-complex="Arial" style:font-size-complex="11pt"/>
    </style:style>
    <style:style style:name="T633_4" style:family="text">
      <style:text-properties fo:color="#000000" fo:font-size="11pt" style:font-name-asian="Arial" style:font-size-asian="11pt" style:font-name-complex="Arial" style:font-size-complex="11pt"/>
    </style:style>
    <style:style style:name="T633_5" style:family="text">
      <style:text-properties fo:color="#000000" fo:font-size="11pt" style:font-name-asian="Arial" style:font-size-asian="11pt" style:font-name-complex="Arial" style:font-size-complex="11pt"/>
    </style:style>
    <style:style style:name="T633_6" style:family="text">
      <style:text-properties fo:color="#000000" fo:font-size="11pt" style:font-name-asian="Arial" style:font-size-asian="11pt" style:font-name-complex="Arial" style:font-size-complex="11pt"/>
    </style:style>
    <style:style style:name="T633_7" style:family="text">
      <style:text-properties fo:color="#000000" fo:font-size="11pt" style:font-name-asian="Arial" style:font-size-asian="11pt" style:font-name-complex="Arial" style:font-size-complex="11pt"/>
    </style:style>
    <style:style style:name="T633_8" style:family="text">
      <style:text-properties fo:color="#000000" fo:font-size="11pt" style:font-name-asian="Arial" style:font-size-asian="11pt" style:font-name-complex="Arial" style:font-size-complex="11pt"/>
    </style:style>
    <style:style style:name="T633_9" style:family="text">
      <style:text-properties fo:color="#000000" fo:font-size="11pt" style:font-name-asian="Arial" style:font-size-asian="11pt" style:font-name-complex="Arial" style:font-size-complex="11pt"/>
    </style:style>
    <style:style style:name="T633_10" style:family="text">
      <style:text-properties fo:color="#000000" fo:font-size="11pt" style:font-name-asian="Arial" style:font-size-asian="11pt" style:font-name-complex="Arial" style:font-size-complex="11pt"/>
    </style:style>
    <style:style style:name="T633_11" style:family="text">
      <style:text-properties fo:color="#000000" fo:font-size="11pt" style:font-name-asian="Arial" style:font-size-asian="11pt" style:font-name-complex="Arial" style:font-size-complex="11pt"/>
    </style:style>
    <style:style style:name="P634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Table19" style:family="table">
      <style:table-properties table:align="left" style:width="15.769cm" fo:margin-left="0cm"/>
    </style:style>
    <style:style style:name="Column75" style:family="table-column">
      <style:table-column-properties style:column-width="4.445cm"/>
    </style:style>
    <style:style style:name="Column76" style:family="table-column">
      <style:table-column-properties style:column-width="5.662cm"/>
    </style:style>
    <style:style style:name="Column77" style:family="table-column">
      <style:table-column-properties style:column-width="5.662cm"/>
    </style:style>
    <style:style style:name="Row94" style:family="table-row">
      <style:table-row-properties style:min-row-height="0.503cm"/>
    </style:style>
    <style:style style:name="Cell303" style:family="table-cell">
      <style:table-cell-properties fo:background-color="#deebf6"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04" style:family="table-cell">
      <style:table-cell-properties fo:background-color="#deebf6"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3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05" style:family="table-cell">
      <style:table-cell-properties fo:background-color="#deebf6"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3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95" style:family="table-row">
      <style:table-row-properties style:min-row-height="0.503cm"/>
    </style:style>
    <style:style style:name="Cell306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08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6" style:family="table-row">
      <style:table-row-properties style:min-row-height="0.503cm"/>
    </style:style>
    <style:style style:name="Cell309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0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1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7" style:family="table-row">
      <style:table-row-properties style:min-row-height="0.503cm"/>
    </style:style>
    <style:style style:name="Cell312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3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4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8" style:family="table-row">
      <style:table-row-properties style:min-row-height="0.503cm"/>
    </style:style>
    <style:style style:name="Cell315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6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7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99" style:family="table-row">
      <style:table-row-properties style:min-row-height="0.503cm"/>
    </style:style>
    <style:style style:name="Cell318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9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51" style:family="paragraph" style:parent-style-name="Normal">
      <style:paragraph-properties fo:line-height="100%" fo:margin-bottom="0cm"/>
    </style:style>
    <style:style style:name="T6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20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0" style:family="table-row">
      <style:table-row-properties style:min-row-height="0.503cm"/>
    </style:style>
    <style:style style:name="Cell321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22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23" style:family="table-cell">
      <style:table-cell-properties style:vertical-align="top" fo:border-top="#000000 0.026cm solid" fo:border-bottom="#000000 0.026cm solid" fo:padding-left="0.159cm" fo:border-left="#000000 0.026cm solid" fo:padding-right="0.159cm" fo:border-right="#000000 0.026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656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57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58" style:family="paragraph" style:parent-style-name="Normal"/>
    <style:style style:name="T65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5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659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60" style:family="paragraph" style:parent-style-name="Normal"/>
    <style:style style:name="T66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661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62" style:family="paragraph" style:parent-style-name="Normal">
      <style:paragraph-properties fo:text-align="justify"/>
    </style:style>
    <style:style style:name="T66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62_2" style:family="text">
      <style:text-properties fo:font-size="11pt" style:font-name-asian="Arial" style:font-size-asian="11pt" style:font-name-complex="Arial" style:font-size-complex="11pt"/>
    </style:style>
    <style:style style:name="T662_3" style:family="text">
      <style:text-properties fo:font-size="11pt" style:font-name-asian="Arial" style:font-size-asian="11pt" style:font-name-complex="Arial" style:font-size-complex="11pt"/>
    </style:style>
    <style:style style:name="T662_4" style:family="text">
      <style:text-properties fo:font-size="11pt" style:font-name-asian="Arial" style:font-size-asian="11pt" style:font-name-complex="Arial" style:font-size-complex="11pt"/>
    </style:style>
    <style:style style:name="T662_5" style:family="text">
      <style:text-properties fo:font-size="11pt" style:font-name-asian="Arial" style:font-size-asian="11pt" style:font-name-complex="Arial" style:font-size-complex="11pt"/>
    </style:style>
    <style:style style:name="T662_6" style:family="text">
      <style:text-properties fo:font-size="11pt" style:font-name-asian="Arial" style:font-size-asian="11pt" style:font-name-complex="Arial" style:font-size-complex="11pt"/>
    </style:style>
    <style:style style:name="T662_7" style:family="text">
      <style:text-properties fo:font-size="11pt" style:font-name-asian="Arial" style:font-size-asian="11pt" style:font-name-complex="Arial" style:font-size-complex="11pt"/>
    </style:style>
    <style:style style:name="T662_8" style:family="text">
      <style:text-properties fo:font-size="11pt" style:font-name-asian="Arial" style:font-size-asian="11pt" style:font-name-complex="Arial" style:font-size-complex="11pt"/>
    </style:style>
    <style:style style:name="T662_9" style:family="text">
      <style:text-properties fo:font-size="11pt" style:font-name-asian="Arial" style:font-size-asian="11pt" style:font-name-complex="Arial" style:font-size-complex="11pt"/>
    </style:style>
    <style:style style:name="T662_10" style:family="text">
      <style:text-properties fo:font-size="11pt" style:font-name-asian="Arial" style:font-size-asian="11pt" style:font-name-complex="Arial" style:font-size-complex="11pt"/>
    </style:style>
    <style:style style:name="T662_11" style:family="text">
      <style:text-properties fo:font-size="11pt" style:font-name-asian="Arial" style:font-size-asian="11pt" style:font-name-complex="Arial" style:font-size-complex="11pt"/>
    </style:style>
    <style:style style:name="T662_12" style:family="text">
      <style:text-properties fo:font-size="11pt" style:font-name-asian="Arial" style:font-size-asian="11pt" style:font-name-complex="Arial" style:font-size-complex="11pt"/>
    </style:style>
    <style:style style:name="P66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64" style:family="paragraph" style:parent-style-name="Normal">
      <style:paragraph-properties fo:text-align="justify"/>
    </style:style>
    <style:style style:name="T664_1" style:family="text">
      <style:text-properties fo:font-size="11pt" style:font-name-asian="Arial" style:font-size-asian="11pt" style:font-name-complex="Arial" style:font-size-complex="11pt"/>
    </style:style>
    <style:style style:name="T664_2" style:family="text">
      <style:text-properties fo:font-size="11pt" style:font-name-asian="Arial" style:font-size-asian="11pt" style:font-name-complex="Arial" style:font-size-complex="11pt"/>
    </style:style>
    <style:style style:name="T664_3" style:family="text">
      <style:text-properties fo:font-size="11pt" style:font-name-asian="Arial" style:font-size-asian="11pt" style:font-name-complex="Arial" style:font-size-complex="11pt"/>
    </style:style>
    <style:style style:name="T664_4" style:family="text">
      <style:text-properties fo:font-size="11pt" style:font-name-asian="Arial" style:font-size-asian="11pt" style:font-name-complex="Arial" style:font-size-complex="11pt"/>
    </style:style>
    <style:style style:name="P66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66" style:family="paragraph" style:parent-style-name="Normal">
      <style:paragraph-properties fo:text-align="justify"/>
    </style:style>
    <style:style style:name="T666_1" style:family="text">
      <style:text-properties fo:color="#000000" fo:font-size="11pt" style:font-name-asian="Arial" style:font-size-asian="11pt" style:font-name-complex="Arial" style:font-size-complex="11pt"/>
    </style:style>
    <style:style style:name="T666_2" style:family="text">
      <style:text-properties fo:color="#000000" fo:font-size="11pt" style:font-name-asian="Arial" style:font-size-asian="11pt" style:font-name-complex="Arial" style:font-size-complex="11pt"/>
    </style:style>
    <style:style style:name="T666_3" style:family="text">
      <style:text-properties fo:font-size="11pt" style:font-name-asian="Arial" style:font-size-asian="11pt" style:font-name-complex="Arial" style:font-size-complex="11pt"/>
    </style:style>
    <style:style style:name="T666_4" style:family="text">
      <style:text-properties fo:font-size="11pt" style:font-name-asian="Arial" style:font-size-asian="11pt" style:font-name-complex="Arial" style:font-size-complex="11pt"/>
    </style:style>
    <style:style style:name="T666_5" style:family="text">
      <style:text-properties fo:font-size="11pt" style:font-name-asian="Arial" style:font-size-asian="11pt" style:font-name-complex="Arial" style:font-size-complex="11pt"/>
    </style:style>
    <style:style style:name="T666_6" style:family="text">
      <style:text-properties fo:font-size="11pt" style:font-name-asian="Arial" style:font-size-asian="11pt" style:font-name-complex="Arial" style:font-size-complex="11pt"/>
    </style:style>
    <style:style style:name="T666_7" style:family="text">
      <style:text-properties fo:font-size="11pt" style:font-name-asian="Arial" style:font-size-asian="11pt" style:font-name-complex="Arial" style:font-size-complex="11pt"/>
    </style:style>
    <style:style style:name="T666_8" style:family="text">
      <style:text-properties fo:font-size="11pt" style:font-name-asian="Arial" style:font-size-asian="11pt" style:font-name-complex="Arial" style:font-size-complex="11pt"/>
    </style:style>
    <style:style style:name="T666_9" style:family="text">
      <style:text-properties fo:font-size="11pt" style:font-name-asian="Arial" style:font-size-asian="11pt" style:font-name-complex="Arial" style:font-size-complex="11pt"/>
    </style:style>
    <style:style style:name="P66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68" style:family="paragraph" style:parent-style-name="Normal">
      <style:paragraph-properties fo:text-align="justify"/>
    </style:style>
    <style:style style:name="T66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68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68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68_4" style:family="text">
      <style:text-properties fo:font-size="11pt" style:font-name-asian="Arial" style:font-size-asian="11pt" style:font-name-complex="Arial" style:font-size-complex="11pt"/>
    </style:style>
    <style:style style:name="T668_5" style:family="text">
      <style:text-properties fo:font-size="11pt" style:font-name-asian="Arial" style:font-size-asian="11pt" style:font-name-complex="Arial" style:font-size-complex="11pt"/>
    </style:style>
    <style:style style:name="T668_6" style:family="text">
      <style:text-properties fo:font-size="11pt" style:font-name-asian="Arial" style:font-size-asian="11pt" style:font-name-complex="Arial" style:font-size-complex="11pt"/>
    </style:style>
    <style:style style:name="T668_7" style:family="text">
      <style:text-properties fo:font-size="11pt" style:font-name-asian="Arial" style:font-size-asian="11pt" style:font-name-complex="Arial" style:font-size-complex="11pt"/>
    </style:style>
    <style:style style:name="T668_8" style:family="text">
      <style:text-properties fo:font-size="11pt" style:font-name-asian="Arial" style:font-size-asian="11pt" style:font-name-complex="Arial" style:font-size-complex="11pt"/>
    </style:style>
    <style:style style:name="T668_9" style:family="text">
      <style:text-properties fo:font-size="11pt" style:font-name-asian="Arial" style:font-size-asian="11pt" style:font-name-complex="Arial" style:font-size-complex="11pt"/>
    </style:style>
    <style:style style:name="T668_10" style:family="text">
      <style:text-properties fo:font-size="11pt" style:font-name-asian="Arial" style:font-size-asian="11pt" style:font-name-complex="Arial" style:font-size-complex="11pt"/>
    </style:style>
    <style:style style:name="T668_11" style:family="text">
      <style:text-properties fo:font-size="11pt" style:font-name-asian="Arial" style:font-size-asian="11pt" style:font-name-complex="Arial" style:font-size-complex="11pt"/>
    </style:style>
    <style:style style:name="P66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70" style:family="paragraph" style:parent-style-name="Normal">
      <style:paragraph-properties fo:text-align="justify"/>
    </style:style>
    <style:style style:name="T67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70_2" style:family="text">
      <style:text-properties fo:font-size="11pt" style:font-name-asian="Arial" style:font-size-asian="11pt" style:font-name-complex="Arial" style:font-size-complex="11pt"/>
    </style:style>
    <style:style style:name="T670_3" style:family="text">
      <style:text-properties fo:font-size="11pt" style:font-name-asian="Arial" style:font-size-asian="11pt" style:font-name-complex="Arial" style:font-size-complex="11pt"/>
    </style:style>
    <style:style style:name="P67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672" style:family="paragraph" style:parent-style-name="Normal">
      <style:paragraph-properties fo:text-align="justify"/>
    </style:style>
    <style:style style:name="T67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72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72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72_4" style:family="text">
      <style:text-properties fo:font-size="11pt" style:font-name-asian="Arial" style:font-size-asian="11pt" style:font-name-complex="Arial" style:font-size-complex="11pt"/>
    </style:style>
    <style:style style:name="T672_5" style:family="text">
      <style:text-properties fo:font-size="11pt" style:font-name-asian="Arial" style:font-size-asian="11pt" style:font-name-complex="Arial" style:font-size-complex="11pt"/>
    </style:style>
    <style:style style:name="T672_6" style:family="text">
      <style:text-properties fo:font-size="11pt" style:font-name-asian="Arial" style:font-size-asian="11pt" style:font-name-complex="Arial" style:font-size-complex="11pt"/>
    </style:style>
    <style:style style:name="T672_7" style:family="text">
      <style:text-properties fo:font-size="11pt" style:font-name-asian="Arial" style:font-size-asian="11pt" style:font-name-complex="Arial" style:font-size-complex="11pt"/>
    </style:style>
    <style:style style:name="T672_8" style:family="text">
      <style:text-properties fo:font-size="11pt" style:font-name-asian="Arial" style:font-size-asian="11pt" style:font-name-complex="Arial" style:font-size-complex="11pt"/>
    </style:style>
    <style:style style:name="T672_9" style:family="text">
      <style:text-properties fo:font-size="11pt" style:font-name-asian="Arial" style:font-size-asian="11pt" style:font-name-complex="Arial" style:font-size-complex="11pt"/>
    </style:style>
    <style:style style:name="T672_10" style:family="text">
      <style:text-properties fo:font-size="11pt" style:font-name-asian="Arial" style:font-size-asian="11pt" style:font-name-complex="Arial" style:font-size-complex="11pt"/>
    </style:style>
    <style:style style:name="T672_11" style:family="text">
      <style:text-properties fo:font-size="11pt" style:font-name-asian="Arial" style:font-size-asian="11pt" style:font-name-complex="Arial" style:font-size-complex="11pt"/>
    </style:style>
    <style:style style:name="T672_12" style:family="text">
      <style:text-properties fo:font-size="11pt" style:font-name-asian="Arial" style:font-size-asian="11pt" style:font-name-complex="Arial" style:font-size-complex="11pt"/>
    </style:style>
    <style:style style:name="T672_13" style:family="text">
      <style:text-properties fo:font-size="11pt" style:font-name-asian="Arial" style:font-size-asian="11pt" style:font-name-complex="Arial" style:font-size-complex="11pt"/>
    </style:style>
    <style:style style:name="T672_14" style:family="text">
      <style:text-properties fo:font-size="11pt" style:font-name-asian="Arial" style:font-size-asian="11pt" style:font-name-complex="Arial" style:font-size-complex="11pt"/>
    </style:style>
    <style:style style:name="T672_15" style:family="text">
      <style:text-properties fo:font-size="11pt" style:font-name-asian="Arial" style:font-size-asian="11pt" style:font-name-complex="Arial" style:font-size-complex="11pt"/>
    </style:style>
    <style:style style:name="T672_16" style:family="text">
      <style:text-properties fo:font-size="11pt" style:font-name-asian="Arial" style:font-size-asian="11pt" style:font-name-complex="Arial" style:font-size-complex="11pt"/>
    </style:style>
    <style:style style:name="T672_17" style:family="text">
      <style:text-properties fo:font-size="11pt" style:font-name-asian="Arial" style:font-size-asian="11pt" style:font-name-complex="Arial" style:font-size-complex="11pt"/>
    </style:style>
    <style:style style:name="T672_18" style:family="text">
      <style:text-properties fo:font-size="11pt" style:font-name-asian="Arial" style:font-size-asian="11pt" style:font-name-complex="Arial" style:font-size-complex="11pt"/>
    </style:style>
    <style:style style:name="T672_19" style:family="text">
      <style:text-properties fo:font-size="11pt" style:font-name-asian="Arial" style:font-size-asian="11pt" style:font-name-complex="Arial" style:font-size-complex="11pt"/>
    </style:style>
    <style:style style:name="T672_20" style:family="text">
      <style:text-properties fo:font-size="11pt" style:font-name-asian="Arial" style:font-size-asian="11pt" style:font-name-complex="Arial" style:font-size-complex="11pt"/>
    </style:style>
    <style:style style:name="T672_21" style:family="text">
      <style:text-properties fo:font-size="11pt" style:font-name-asian="Arial" style:font-size-asian="11pt" style:font-name-complex="Arial" style:font-size-complex="11pt"/>
    </style:style>
    <style:style style:name="T672_22" style:family="text">
      <style:text-properties fo:font-size="11pt" style:font-name-asian="Arial" style:font-size-asian="11pt" style:font-name-complex="Arial" style:font-size-complex="11pt"/>
    </style:style>
    <style:style style:name="T672_23" style:family="text">
      <style:text-properties fo:font-size="11pt" style:font-name-asian="Arial" style:font-size-asian="11pt" style:font-name-complex="Arial" style:font-size-complex="11pt"/>
    </style:style>
    <style:style style:name="T672_24" style:family="text">
      <style:text-properties fo:font-size="11pt" style:font-name-asian="Arial" style:font-size-asian="11pt" style:font-name-complex="Arial" style:font-size-complex="11pt"/>
    </style:style>
    <style:style style:name="T672_25" style:family="text">
      <style:text-properties fo:font-size="11pt" style:font-name-asian="Arial" style:font-size-asian="11pt" style:font-name-complex="Arial" style:font-size-complex="11pt"/>
    </style:style>
    <style:style style:name="T672_26" style:family="text">
      <style:text-properties fo:font-size="11pt" style:font-name-asian="Arial" style:font-size-asian="11pt" style:font-name-complex="Arial" style:font-size-complex="11pt"/>
    </style:style>
    <style:style style:name="T672_27" style:family="text">
      <style:text-properties fo:font-size="11pt" style:font-name-asian="Arial" style:font-size-asian="11pt" style:font-name-complex="Arial" style:font-size-complex="11pt"/>
    </style:style>
    <style:style style:name="T672_28" style:family="text">
      <style:text-properties fo:font-size="11pt" style:font-name-asian="Arial" style:font-size-asian="11pt" style:font-name-complex="Arial" style:font-size-complex="11pt"/>
    </style:style>
    <style:style style:name="T672_29" style:family="text">
      <style:text-properties fo:font-size="11pt" style:font-name-asian="Arial" style:font-size-asian="11pt" style:font-name-complex="Arial" style:font-size-complex="11pt"/>
    </style:style>
    <style:style style:name="T672_30" style:family="text">
      <style:text-properties fo:font-size="11pt" style:font-name-asian="Arial" style:font-size-asian="11pt" style:font-name-complex="Arial" style:font-size-complex="11pt"/>
    </style:style>
    <style:style style:name="T672_31" style:family="text">
      <style:text-properties fo:font-size="11pt" style:font-name-asian="Arial" style:font-size-asian="11pt" style:font-name-complex="Arial" style:font-size-complex="11pt"/>
    </style:style>
    <style:style style:name="T672_32" style:family="text">
      <style:text-properties fo:font-size="11pt" style:font-name-asian="Arial" style:font-size-asian="11pt" style:font-name-complex="Arial" style:font-size-complex="11pt"/>
    </style:style>
    <style:style style:name="T672_33" style:family="text">
      <style:text-properties fo:font-size="11pt" style:font-name-asian="Arial" style:font-size-asian="11pt" style:font-name-complex="Arial" style:font-size-complex="11pt"/>
    </style:style>
    <style:style style:name="T672_34" style:family="text">
      <style:text-properties fo:font-size="11pt" style:font-name-asian="Arial" style:font-size-asian="11pt" style:font-name-complex="Arial" style:font-size-complex="11pt"/>
    </style:style>
    <style:style style:name="T672_35" style:family="text">
      <style:text-properties fo:font-size="11pt" style:font-name-asian="Arial" style:font-size-asian="11pt" style:font-name-complex="Arial" style:font-size-complex="11pt"/>
    </style:style>
    <style:style style:name="T672_36" style:family="text">
      <style:text-properties fo:font-size="11pt" style:font-name-asian="Arial" style:font-size-asian="11pt" style:font-name-complex="Arial" style:font-size-complex="11pt"/>
    </style:style>
    <style:style style:name="P67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74" style:family="paragraph" style:parent-style-name="Normal">
      <style:paragraph-properties fo:text-align="justify"/>
    </style:style>
    <style:style style:name="T674_1" style:family="text">
      <style:text-properties fo:font-size="11pt" style:font-name-asian="Arial" style:font-size-asian="11pt" style:font-name-complex="Arial" style:font-size-complex="11pt"/>
    </style:style>
    <style:style style:name="T674_2" style:family="text">
      <style:text-properties fo:font-size="11pt" style:font-name-asian="Arial" style:font-size-asian="11pt" style:font-name-complex="Arial" style:font-size-complex="11pt"/>
    </style:style>
    <style:style style:name="T674_3" style:family="text">
      <style:text-properties fo:font-size="11pt" style:font-name-asian="Arial" style:font-size-asian="11pt" style:font-name-complex="Arial" style:font-size-complex="11pt"/>
    </style:style>
    <style:style style:name="T674_4" style:family="text">
      <style:text-properties fo:font-size="11pt" style:font-name-asian="Arial" style:font-size-asian="11pt" style:font-name-complex="Arial" style:font-size-complex="11pt"/>
    </style:style>
    <style:style style:name="T674_5" style:family="text">
      <style:text-properties fo:font-size="11pt" style:font-name-asian="Arial" style:font-size-asian="11pt" style:font-name-complex="Arial" style:font-size-complex="11pt"/>
    </style:style>
    <style:style style:name="T674_6" style:family="text">
      <style:text-properties fo:font-size="11pt" style:font-name-asian="Arial" style:font-size-asian="11pt" style:font-name-complex="Arial" style:font-size-complex="11pt"/>
    </style:style>
    <style:style style:name="T674_7" style:family="text">
      <style:text-properties fo:font-size="11pt" style:font-name-asian="Arial" style:font-size-asian="11pt" style:font-name-complex="Arial" style:font-size-complex="11pt"/>
    </style:style>
    <style:style style:name="T674_8" style:family="text">
      <style:text-properties fo:font-size="11pt" style:font-name-asian="Arial" style:font-size-asian="11pt" style:font-name-complex="Arial" style:font-size-complex="11pt"/>
    </style:style>
    <style:style style:name="T674_9" style:family="text">
      <style:text-properties fo:font-size="11pt" style:font-name-asian="Arial" style:font-size-asian="11pt" style:font-name-complex="Arial" style:font-size-complex="11pt"/>
    </style:style>
    <style:style style:name="T674_10" style:family="text">
      <style:text-properties fo:font-size="11pt" style:font-name-asian="Arial" style:font-size-asian="11pt" style:font-name-complex="Arial" style:font-size-complex="11pt"/>
    </style:style>
    <style:style style:name="T674_11" style:family="text">
      <style:text-properties fo:font-size="11pt" style:font-name-asian="Arial" style:font-size-asian="11pt" style:font-name-complex="Arial" style:font-size-complex="11pt"/>
    </style:style>
    <style:style style:name="T674_12" style:family="text">
      <style:text-properties fo:font-size="11pt" style:font-name-asian="Arial" style:font-size-asian="11pt" style:font-name-complex="Arial" style:font-size-complex="11pt"/>
    </style:style>
    <style:style style:name="P67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style:font-weight-complex="bold"/>
    </style:style>
    <style:style style:name="P676" style:family="paragraph" style:parent-style-name="Normal">
      <style:paragraph-properties fo:text-align="justify"/>
    </style:style>
    <style:style style:name="T676_1" style:family="text">
      <style:text-properties fo:font-size="11pt" style:font-name-asian="Arial" style:font-size-asian="11pt" style:font-name-complex="Arial" style:font-size-complex="11pt" style:font-weight-complex="bold"/>
    </style:style>
    <style:style style:name="T676_2" style:family="text">
      <style:text-properties fo:font-size="11pt" style:font-name-asian="Arial" style:font-size-asian="11pt" style:font-name-complex="Arial" style:font-size-complex="11pt" style:font-weight-complex="bold"/>
    </style:style>
    <style:style style:name="T676_3" style:family="text">
      <style:text-properties fo:color="#000000" fo:font-size="11pt" style:font-name-asian="Arial" style:font-size-asian="11pt" style:font-name-complex="Arial" style:font-size-complex="11pt"/>
    </style:style>
    <style:style style:name="T676_4" style:family="text">
      <style:text-properties fo:font-size="11pt" style:font-name-asian="Arial" style:font-size-asian="11pt" style:font-name-complex="Arial" style:font-size-complex="11pt"/>
    </style:style>
    <style:style style:name="P67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678" style:family="paragraph" style:parent-style-name="Normal">
      <style:paragraph-properties fo:text-align="justify"/>
    </style:style>
    <style:style style:name="T67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7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78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78_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679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80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81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8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81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682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683" style:family="paragraph" style:parent-style-name="Normal">
      <style:paragraph-properties fo:text-align="justify"/>
    </style:style>
    <style:style style:name="T68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68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685" style:family="paragraph" style:parent-style-name="Normal">
      <style:paragraph-properties fo:text-align="justify"/>
    </style:style>
    <style:style style:name="T68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85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85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85_4" style:family="text">
      <style:text-properties fo:font-size="11pt" style:font-name-asian="Arial" style:font-size-asian="11pt" style:font-name-complex="Arial" style:font-size-complex="11pt"/>
    </style:style>
    <style:style style:name="T685_5" style:family="text">
      <style:text-properties fo:font-size="11pt" style:font-name-asian="Arial" style:font-size-asian="11pt" style:font-name-complex="Arial" style:font-size-complex="11pt"/>
    </style:style>
    <style:style style:name="T685_6" style:family="text">
      <style:text-properties fo:font-size="11pt" style:font-name-asian="Arial" style:font-size-asian="11pt" style:font-name-complex="Arial" style:font-size-complex="11pt"/>
    </style:style>
    <style:style style:name="T685_7" style:family="text">
      <style:text-properties fo:font-size="11pt" style:font-name-asian="Arial" style:font-size-asian="11pt" style:font-name-complex="Arial" style:font-size-complex="11pt"/>
    </style:style>
    <style:style style:name="P68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87" style:family="paragraph" style:parent-style-name="Normal">
      <style:paragraph-properties fo:text-align="justify"/>
    </style:style>
    <style:style style:name="T687_1" style:family="text">
      <style:text-properties fo:font-size="11pt" style:font-name-asian="Arial" style:font-size-asian="11pt" style:font-name-complex="Arial" style:font-size-complex="11pt"/>
    </style:style>
    <style:style style:name="T687_2" style:family="text">
      <style:text-properties fo:font-size="11pt" style:font-name-asian="Arial" style:font-size-asian="11pt" style:font-name-complex="Arial" style:font-size-complex="11pt"/>
    </style:style>
    <style:style style:name="T687_3" style:family="text">
      <style:text-properties fo:font-size="11pt" style:font-name-asian="Arial" style:font-size-asian="11pt" style:font-name-complex="Arial" style:font-size-complex="11pt"/>
    </style:style>
    <style:style style:name="T687_4" style:family="text">
      <style:text-properties fo:font-size="11pt" style:font-name-asian="Arial" style:font-size-asian="11pt" style:font-name-complex="Arial" style:font-size-complex="11pt"/>
    </style:style>
    <style:style style:name="P68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89" style:family="paragraph" style:parent-style-name="Normal">
      <style:paragraph-properties fo:text-align="justify"/>
    </style:style>
    <style:style style:name="T689_1" style:family="text">
      <style:text-properties fo:font-size="11pt" style:font-name-asian="Arial" style:font-size-asian="11pt" style:font-name-complex="Arial" style:font-size-complex="11pt"/>
    </style:style>
    <style:style style:name="T689_2" style:family="text">
      <style:text-properties fo:font-size="11pt" style:font-name-asian="Arial" style:font-size-asian="11pt" style:font-name-complex="Arial" style:font-size-complex="11pt"/>
    </style:style>
    <style:style style:name="T689_3" style:family="text">
      <style:text-properties fo:font-size="11pt" style:font-name-asian="Arial" style:font-size-asian="11pt" style:font-name-complex="Arial" style:font-size-complex="11pt"/>
    </style:style>
    <style:style style:name="T689_4" style:family="text">
      <style:text-properties fo:font-size="11pt" style:font-name-asian="Arial" style:font-size-asian="11pt" style:font-name-complex="Arial" style:font-size-complex="11pt"/>
    </style:style>
    <style:style style:name="T689_5" style:family="text">
      <style:text-properties fo:font-size="11pt" style:font-name-asian="Arial" style:font-size-asian="11pt" style:font-name-complex="Arial" style:font-size-complex="11pt"/>
    </style:style>
    <style:style style:name="P690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91" style:family="paragraph" style:parent-style-name="Normal">
      <style:paragraph-properties fo:text-align="justify"/>
    </style:style>
    <style:style style:name="T69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9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691_3" style:family="text">
      <style:text-properties fo:font-size="11pt" style:font-name-asian="Arial" style:font-size-asian="11pt" style:font-name-complex="Arial" style:font-size-complex="11pt"/>
    </style:style>
    <style:style style:name="T691_4" style:family="text">
      <style:text-properties fo:font-size="11pt" style:font-name-asian="Arial" style:font-size-asian="11pt" style:font-name-complex="Arial" style:font-size-complex="11pt"/>
    </style:style>
    <style:style style:name="P69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93" style:family="paragraph" style:parent-style-name="Normal">
      <style:paragraph-properties fo:text-align="justify"/>
    </style:style>
    <style:style style:name="T693_1" style:family="text">
      <style:text-properties fo:font-size="11pt" style:font-name-asian="Arial" style:font-size-asian="11pt" style:font-name-complex="Arial" style:font-size-complex="11pt"/>
    </style:style>
    <style:style style:name="T693_2" style:family="text">
      <style:text-properties fo:font-size="11pt" style:font-name-asian="Arial" style:font-size-asian="11pt" style:font-name-complex="Arial" style:font-size-complex="11pt"/>
    </style:style>
    <style:style style:name="P694" style:family="paragraph" style:parent-style-name="Normal">
      <style:paragraph-properties fo:text-align="justify"/>
    </style:style>
    <style:style style:name="T694_1" style:family="text"/>
    <style:style style:name="T694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94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94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94_5" style:family="text">
      <style:text-properties fo:font-size="11pt" style:font-name-asian="Arial" style:font-size-asian="11pt" style:font-name-complex="Arial" style:font-size-complex="11pt"/>
    </style:style>
    <style:style style:name="T694_6" style:family="text">
      <style:text-properties fo:font-size="11pt" style:font-name-asian="Arial" style:font-size-asian="11pt" style:font-name-complex="Arial" style:font-size-complex="11pt"/>
    </style:style>
    <style:style style:name="T694_7" style:family="text">
      <style:text-properties fo:font-size="11pt" style:font-name-asian="Arial" style:font-size-asian="11pt" style:font-name-complex="Arial" style:font-size-complex="11pt"/>
    </style:style>
    <style:style style:name="T694_8" style:family="text">
      <style:text-properties fo:font-size="11pt" style:font-name-asian="Arial" style:font-size-asian="11pt" style:font-name-complex="Arial" style:font-size-complex="11pt"/>
    </style:style>
    <style:style style:name="T694_9" style:family="text">
      <style:text-properties fo:font-size="11pt" style:font-name-asian="Arial" style:font-size-asian="11pt" style:font-name-complex="Arial" style:font-size-complex="11pt"/>
    </style:style>
    <style:style style:name="T694_10" style:family="text">
      <style:text-properties fo:font-size="11pt" style:font-name-asian="Arial" style:font-size-asian="11pt" style:font-name-complex="Arial" style:font-size-complex="11pt"/>
    </style:style>
    <style:style style:name="T694_11" style:family="text">
      <style:text-properties fo:font-size="11pt" style:font-name-asian="Arial" style:font-size-asian="11pt" style:font-name-complex="Arial" style:font-size-complex="11pt"/>
    </style:style>
    <style:style style:name="T694_12" style:family="text">
      <style:text-properties fo:font-size="11pt" style:font-name-asian="Arial" style:font-size-asian="11pt" style:font-name-complex="Arial" style:font-size-complex="11pt"/>
    </style:style>
    <style:style style:name="P69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96" style:family="paragraph" style:parent-style-name="Normal">
      <style:paragraph-properties fo:text-align="justify"/>
    </style:style>
    <style:style style:name="T696_1" style:family="text">
      <style:text-properties fo:font-size="11pt" style:font-name-asian="Arial" style:font-size-asian="11pt" style:font-name-complex="Arial" style:font-size-complex="11pt"/>
    </style:style>
    <style:style style:name="T696_2" style:family="text">
      <style:text-properties fo:font-size="11pt" style:font-name-asian="Arial" style:font-size-asian="11pt" style:font-name-complex="Arial" style:font-size-complex="11pt"/>
    </style:style>
    <style:style style:name="T696_3" style:family="text">
      <style:text-properties fo:font-size="11pt" style:font-name-asian="Arial" style:font-size-asian="11pt" style:font-name-complex="Arial" style:font-size-complex="11pt"/>
    </style:style>
    <style:style style:name="T696_4" style:family="text">
      <style:text-properties fo:font-size="11pt" style:font-name-asian="Arial" style:font-size-asian="11pt" style:font-name-complex="Arial" style:font-size-complex="11pt"/>
    </style:style>
    <style:style style:name="T696_5" style:family="text">
      <style:text-properties fo:font-size="11pt" style:font-name-asian="Arial" style:font-size-asian="11pt" style:font-name-complex="Arial" style:font-size-complex="11pt"/>
    </style:style>
    <style:style style:name="T696_6" style:family="text">
      <style:text-properties fo:font-size="11pt" style:font-name-asian="Arial" style:font-size-asian="11pt" style:font-name-complex="Arial" style:font-size-complex="11pt"/>
    </style:style>
    <style:style style:name="T696_7" style:family="text">
      <style:text-properties fo:font-size="11pt" style:font-name-asian="Arial" style:font-size-asian="11pt" style:font-name-complex="Arial" style:font-size-complex="11pt"/>
    </style:style>
    <style:style style:name="T696_8" style:family="text">
      <style:text-properties fo:font-size="11pt" style:font-name-asian="Arial" style:font-size-asian="11pt" style:font-name-complex="Arial" style:font-size-complex="11pt"/>
    </style:style>
    <style:style style:name="T696_9" style:family="text">
      <style:text-properties fo:font-size="11pt" style:font-name-asian="Arial" style:font-size-asian="11pt" style:font-name-complex="Arial" style:font-size-complex="11pt"/>
    </style:style>
    <style:style style:name="T696_10" style:family="text">
      <style:text-properties fo:font-size="11pt" style:font-name-asian="Arial" style:font-size-asian="11pt" style:font-name-complex="Arial" style:font-size-complex="11pt"/>
    </style:style>
    <style:style style:name="T696_11" style:family="text">
      <style:text-properties fo:font-size="11pt" style:font-name-asian="Arial" style:font-size-asian="11pt" style:font-name-complex="Arial" style:font-size-complex="11pt"/>
    </style:style>
    <style:style style:name="T696_12" style:family="text">
      <style:text-properties fo:font-size="11pt" style:font-name-asian="Arial" style:font-size-asian="11pt" style:font-name-complex="Arial" style:font-size-complex="11pt"/>
    </style:style>
    <style:style style:name="T696_13" style:family="text">
      <style:text-properties fo:font-size="11pt" style:font-name-asian="Arial" style:font-size-asian="11pt" style:font-name-complex="Arial" style:font-size-complex="11pt"/>
    </style:style>
    <style:style style:name="T696_14" style:family="text">
      <style:text-properties fo:font-size="11pt" style:font-name-asian="Arial" style:font-size-asian="11pt" style:font-name-complex="Arial" style:font-size-complex="11pt"/>
    </style:style>
    <style:style style:name="P697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98" style:family="paragraph" style:parent-style-name="Normal">
      <style:paragraph-properties fo:text-align="justify"/>
    </style:style>
    <style:style style:name="T69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98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98_3" style:family="text">
      <style:text-properties fo:font-size="11pt" style:font-name-asian="Arial" style:font-size-asian="11pt" style:font-name-complex="Arial" style:font-size-complex="11pt"/>
    </style:style>
    <style:style style:name="T698_4" style:family="text">
      <style:text-properties fo:font-size="11pt" style:font-name-asian="Arial" style:font-size-asian="11pt" style:font-name-complex="Arial" style:font-size-complex="11pt"/>
    </style:style>
    <style:style style:name="T698_5" style:family="text">
      <style:text-properties fo:font-size="11pt" style:font-name-asian="Arial" style:font-size-asian="11pt" style:font-name-complex="Arial" style:font-size-complex="11pt"/>
    </style:style>
    <style:style style:name="T698_6" style:family="text">
      <style:text-properties fo:font-size="11pt" style:font-name-asian="Arial" style:font-size-asian="11pt" style:font-name-complex="Arial" style:font-size-complex="11pt"/>
    </style:style>
    <style:style style:name="T698_7" style:family="text">
      <style:text-properties fo:font-size="11pt" style:font-name-asian="Arial" style:font-size-asian="11pt" style:font-name-complex="Arial" style:font-size-complex="11pt"/>
    </style:style>
    <style:style style:name="T698_8" style:family="text">
      <style:text-properties fo:font-size="11pt" style:font-name-asian="Arial" style:font-size-asian="11pt" style:font-name-complex="Arial" style:font-size-complex="11pt"/>
    </style:style>
    <style:style style:name="T698_9" style:family="text">
      <style:text-properties fo:font-size="11pt" style:font-name-asian="Arial" style:font-size-asian="11pt" style:font-name-complex="Arial" style:font-size-complex="11pt"/>
    </style:style>
    <style:style style:name="T698_10" style:family="text">
      <style:text-properties fo:font-size="11pt" style:font-name-asian="Arial" style:font-size-asian="11pt" style:font-name-complex="Arial" style:font-size-complex="11pt"/>
    </style:style>
    <style:style style:name="T698_11" style:family="text">
      <style:text-properties fo:font-size="11pt" style:font-name-asian="Arial" style:font-size-asian="11pt" style:font-name-complex="Arial" style:font-size-complex="11pt"/>
    </style:style>
    <style:style style:name="T698_12" style:family="text">
      <style:text-properties fo:font-size="11pt" style:font-name-asian="Arial" style:font-size-asian="11pt" style:font-name-complex="Arial" style:font-size-complex="11pt"/>
    </style:style>
    <style:style style:name="T698_13" style:family="text">
      <style:text-properties fo:font-size="11pt" style:font-name-asian="Arial" style:font-size-asian="11pt" style:font-name-complex="Arial" style:font-size-complex="11pt"/>
    </style:style>
    <style:style style:name="T698_14" style:family="text">
      <style:text-properties fo:font-size="11pt" style:font-name-asian="Arial" style:font-size-asian="11pt" style:font-name-complex="Arial" style:font-size-complex="11pt"/>
    </style:style>
    <style:style style:name="T698_15" style:family="text">
      <style:text-properties fo:font-size="11pt" style:font-name-asian="Arial" style:font-size-asian="11pt" style:font-name-complex="Arial" style:font-size-complex="11pt"/>
    </style:style>
    <style:style style:name="T698_16" style:family="text">
      <style:text-properties fo:font-size="11pt" style:font-name-asian="Arial" style:font-size-asian="11pt" style:font-name-complex="Arial" style:font-size-complex="11pt"/>
    </style:style>
    <style:style style:name="P699" style:family="paragraph" style:parent-style-name="Normal">
      <style:paragraph-properties fo:text-align="justify"/>
    </style:style>
    <style:style style:name="T699_1" style:family="text"/>
    <style:style style:name="T699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99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699_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699_5" style:family="text">
      <style:text-properties fo:font-size="11pt" style:font-name-asian="Arial" style:font-size-asian="11pt" style:font-name-complex="Arial" style:font-size-complex="11pt"/>
    </style:style>
    <style:style style:name="T699_6" style:family="text">
      <style:text-properties fo:font-size="11pt" style:font-name-asian="Arial" style:font-size-asian="11pt" style:font-name-complex="Arial" style:font-size-complex="11pt"/>
    </style:style>
    <style:style style:name="T699_7" style:family="text">
      <style:text-properties fo:font-size="11pt" style:font-name-asian="Arial" style:font-size-asian="11pt" style:font-name-complex="Arial" style:font-size-complex="11pt"/>
    </style:style>
    <style:style style:name="T699_8" style:family="text">
      <style:text-properties fo:font-size="11pt" style:font-name-asian="Arial" style:font-size-asian="11pt" style:font-name-complex="Arial" style:font-size-complex="11pt"/>
    </style:style>
    <style:style style:name="T699_9" style:family="text">
      <style:text-properties fo:font-size="11pt" style:font-name-asian="Arial" style:font-size-asian="11pt" style:font-name-complex="Arial" style:font-size-complex="11pt"/>
    </style:style>
    <style:style style:name="T699_10" style:family="text">
      <style:text-properties fo:font-size="11pt" style:font-name-asian="Arial" style:font-size-asian="11pt" style:font-name-complex="Arial" style:font-size-complex="11pt"/>
    </style:style>
    <style:style style:name="T699_11" style:family="text">
      <style:text-properties fo:font-size="11pt" style:font-name-asian="Arial" style:font-size-asian="11pt" style:font-name-complex="Arial" style:font-size-complex="11pt"/>
    </style:style>
    <style:style style:name="T699_12" style:family="text">
      <style:text-properties fo:font-size="11pt" style:font-name-asian="Arial" style:font-size-asian="11pt" style:font-name-complex="Arial" style:font-size-complex="11pt"/>
    </style:style>
    <style:style style:name="T699_13" style:family="text">
      <style:text-properties fo:font-size="11pt" style:font-name-asian="Arial" style:font-size-asian="11pt" style:font-name-complex="Arial" style:font-size-complex="11pt"/>
    </style:style>
    <style:style style:name="T699_14" style:family="text">
      <style:text-properties fo:font-size="11pt" style:font-name-asian="Arial" style:font-size-asian="11pt" style:font-name-complex="Arial" style:font-size-complex="11pt"/>
    </style:style>
    <style:style style:name="T699_15" style:family="text">
      <style:text-properties fo:font-size="11pt" style:font-name-asian="Arial" style:font-size-asian="11pt" style:font-name-complex="Arial" style:font-size-complex="11pt"/>
    </style:style>
    <style:style style:name="P700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01" style:family="paragraph" style:parent-style-name="Normal"/>
    <style:style style:name="T70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702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03" style:family="paragraph" style:parent-style-name="Normal">
      <style:paragraph-properties fo:text-align="justify"/>
    </style:style>
    <style:style style:name="T70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03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03_3" style:family="text">
      <style:text-properties fo:font-size="11pt" style:font-name-asian="Arial" style:font-size-asian="11pt" style:font-name-complex="Arial" style:font-size-complex="11pt"/>
    </style:style>
    <style:style style:name="T703_4" style:family="text">
      <style:text-properties fo:font-size="11pt" style:font-name-asian="Arial" style:font-size-asian="11pt" style:font-name-complex="Arial" style:font-size-complex="11pt"/>
    </style:style>
    <style:style style:name="T703_5" style:family="text">
      <style:text-properties fo:font-size="11pt" style:font-name-asian="Arial" style:font-size-asian="11pt" style:font-name-complex="Arial" style:font-size-complex="11pt"/>
    </style:style>
    <style:style style:name="T703_6" style:family="text">
      <style:text-properties fo:font-size="11pt" style:font-name-asian="Arial" style:font-size-asian="11pt" style:font-name-complex="Arial" style:font-size-complex="11pt"/>
    </style:style>
    <style:style style:name="P704" style:family="paragraph" style:parent-style-name="Normal">
      <style:paragraph-properties fo:text-align="justify"/>
    </style:style>
    <style:style style:name="T704_1" style:family="text"/>
    <style:style style:name="T704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704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704_4" style:family="text">
      <style:text-properties fo:font-size="11pt" style:font-name-asian="Arial" style:font-size-asian="11pt" style:font-name-complex="Arial" style:font-size-complex="11pt"/>
    </style:style>
    <style:style style:name="T704_5" style:family="text">
      <style:text-properties fo:font-size="11pt" style:font-name-asian="Arial" style:font-size-asian="11pt" style:font-name-complex="Arial" style:font-size-complex="11pt"/>
    </style:style>
    <style:style style:name="T704_6" style:family="text">
      <style:text-properties fo:font-size="11pt" style:font-name-asian="Arial" style:font-size-asian="11pt" style:font-name-complex="Arial" style:font-size-complex="11pt"/>
    </style:style>
    <style:style style:name="T704_7" style:family="text">
      <style:text-properties fo:font-size="11pt" style:font-name-asian="Arial" style:font-size-asian="11pt" style:font-name-complex="Arial" style:font-size-complex="11pt"/>
    </style:style>
    <style:style style:name="T704_8" style:family="text">
      <style:text-properties fo:font-size="11pt" style:font-name-asian="Arial" style:font-size-asian="11pt" style:font-name-complex="Arial" style:font-size-complex="11pt"/>
    </style:style>
    <style:style style:name="T704_9" style:family="text">
      <style:text-properties fo:font-size="11pt" style:font-name-asian="Arial" style:font-size-asian="11pt" style:font-name-complex="Arial" style:font-size-complex="11pt"/>
    </style:style>
    <style:style style:name="P705" style:family="paragraph" style:parent-style-name="Normal">
      <style:paragraph-properties fo:text-align="justify"/>
    </style:style>
    <style:style style:name="T705_1" style:family="text"/>
    <style:style style:name="T705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705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705_4" style:family="text">
      <style:text-properties fo:font-size="11pt" style:font-name-asian="Arial" style:font-size-asian="11pt" style:font-name-complex="Arial" style:font-size-complex="11pt"/>
    </style:style>
    <style:style style:name="T705_5" style:family="text">
      <style:text-properties fo:font-size="11pt" style:font-name-asian="Arial" style:font-size-asian="11pt" style:font-name-complex="Arial" style:font-size-complex="11pt"/>
    </style:style>
    <style:style style:name="T705_6" style:family="text">
      <style:text-properties fo:font-size="11pt" style:font-name-asian="Arial" style:font-size-asian="11pt" style:font-name-complex="Arial" style:font-size-complex="11pt"/>
    </style:style>
    <style:style style:name="T705_7" style:family="text">
      <style:text-properties fo:font-size="11pt" style:font-name-asian="Arial" style:font-size-asian="11pt" style:font-name-complex="Arial" style:font-size-complex="11pt"/>
    </style:style>
    <style:style style:name="T705_8" style:family="text">
      <style:text-properties fo:font-size="11pt" style:font-name-asian="Arial" style:font-size-asian="11pt" style:font-name-complex="Arial" style:font-size-complex="11pt"/>
    </style:style>
    <style:style style:name="T705_9" style:family="text">
      <style:text-properties fo:font-size="11pt" style:font-name-asian="Arial" style:font-size-asian="11pt" style:font-name-complex="Arial" style:font-size-complex="11pt"/>
    </style:style>
    <style:style style:name="T705_10" style:family="text">
      <style:text-properties fo:font-size="11pt" style:font-name-asian="Arial" style:font-size-asian="11pt" style:font-name-complex="Arial" style:font-size-complex="11pt"/>
    </style:style>
    <style:style style:name="P706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07" style:family="paragraph" style:parent-style-name="Normal">
      <style:paragraph-properties fo:text-align="justify"/>
    </style:style>
    <style:style style:name="T707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707_2" style:family="text">
      <style:text-properties fo:font-size="11pt" style:font-name-asian="Arial" style:font-size-asian="11pt" style:font-name-complex="Arial" style:font-size-complex="11pt"/>
    </style:style>
    <style:style style:name="P70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09" style:family="paragraph" style:parent-style-name="Normal">
      <style:paragraph-properties fo:text-align="justify"/>
    </style:style>
    <style:style style:name="T70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0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09_3" style:family="text">
      <style:text-properties fo:font-size="11pt" style:font-name-asian="Arial" style:font-size-asian="11pt" style:font-name-complex="Arial" style:font-size-complex="11pt"/>
    </style:style>
    <style:style style:name="T709_4" style:family="text">
      <style:text-properties fo:font-size="11pt" style:font-name-asian="Arial" style:font-size-asian="11pt" style:font-name-complex="Arial" style:font-size-complex="11pt"/>
    </style:style>
    <style:style style:name="T709_5" style:family="text">
      <style:text-properties fo:font-size="11pt" style:font-name-asian="Arial" style:font-size-asian="11pt" style:font-name-complex="Arial" style:font-size-complex="11pt"/>
    </style:style>
    <style:style style:name="T709_6" style:family="text">
      <style:text-properties fo:font-size="11pt" style:font-name-asian="Arial" style:font-size-asian="11pt" style:font-name-complex="Arial" style:font-size-complex="11pt"/>
    </style:style>
    <style:style style:name="T709_7" style:family="text">
      <style:text-properties fo:font-size="11pt" style:font-name-asian="Arial" style:font-size-asian="11pt" style:font-name-complex="Arial" style:font-size-complex="11pt"/>
    </style:style>
    <style:style style:name="T709_8" style:family="text">
      <style:text-properties fo:font-size="11pt" style:font-name-asian="Arial" style:font-size-asian="11pt" style:font-name-complex="Arial" style:font-size-complex="11pt"/>
    </style:style>
    <style:style style:name="T709_9" style:family="text">
      <style:text-properties fo:font-size="11pt" style:font-name-asian="Arial" style:font-size-asian="11pt" style:font-name-complex="Arial" style:font-size-complex="11pt"/>
    </style:style>
    <style:style style:name="T709_10" style:family="text">
      <style:text-properties fo:font-size="11pt" style:font-name-asian="Arial" style:font-size-asian="11pt" style:font-name-complex="Arial" style:font-size-complex="11pt"/>
    </style:style>
    <style:style style:name="T709_11" style:family="text">
      <style:text-properties fo:font-size="11pt" style:font-name-asian="Arial" style:font-size-asian="11pt" style:font-name-complex="Arial" style:font-size-complex="11pt"/>
    </style:style>
    <style:style style:name="T709_12" style:family="text">
      <style:text-properties fo:font-size="11pt" style:font-name-asian="Arial" style:font-size-asian="11pt" style:font-name-complex="Arial" style:font-size-complex="11pt"/>
    </style:style>
    <style:style style:name="T709_13" style:family="text">
      <style:text-properties fo:font-size="11pt" style:font-name-asian="Arial" style:font-size-asian="11pt" style:font-name-complex="Arial" style:font-size-complex="11pt"/>
    </style:style>
    <style:style style:name="T709_14" style:family="text">
      <style:text-properties fo:font-size="11pt" style:font-name-asian="Arial" style:font-size-asian="11pt" style:font-name-complex="Arial" style:font-size-complex="11pt"/>
    </style:style>
    <style:style style:name="T709_15" style:family="text">
      <style:text-properties fo:font-size="11pt" style:font-name-asian="Arial" style:font-size-asian="11pt" style:font-name-complex="Arial" style:font-size-complex="11pt"/>
    </style:style>
    <style:style style:name="T709_16" style:family="text">
      <style:text-properties fo:font-size="11pt" style:font-name-asian="Arial" style:font-size-asian="11pt" style:font-name-complex="Arial" style:font-size-complex="11pt"/>
    </style:style>
    <style:style style:name="T709_17" style:family="text">
      <style:text-properties fo:font-size="11pt" style:font-name-asian="Arial" style:font-size-asian="11pt" style:font-name-complex="Arial" style:font-size-complex="11pt"/>
    </style:style>
    <style:style style:name="T709_18" style:family="text">
      <style:text-properties fo:font-size="11pt" style:font-name-asian="Arial" style:font-size-asian="11pt" style:font-name-complex="Arial" style:font-size-complex="11pt"/>
    </style:style>
    <style:style style:name="T709_19" style:family="text">
      <style:text-properties fo:font-size="11pt" style:font-name-asian="Arial" style:font-size-asian="11pt" style:font-name-complex="Arial" style:font-size-complex="11pt"/>
    </style:style>
    <style:style style:name="T709_20" style:family="text">
      <style:text-properties fo:font-size="11pt" style:font-name-asian="Arial" style:font-size-asian="11pt" style:font-name-complex="Arial" style:font-size-complex="11pt"/>
    </style:style>
    <style:style style:name="T709_21" style:family="text">
      <style:text-properties fo:font-size="11pt" style:font-name-asian="Arial" style:font-size-asian="11pt" style:font-name-complex="Arial" style:font-size-complex="11pt"/>
    </style:style>
    <style:style style:name="T709_22" style:family="text">
      <style:text-properties fo:font-size="11pt" style:font-name-asian="Arial" style:font-size-asian="11pt" style:font-name-complex="Arial" style:font-size-complex="11pt"/>
    </style:style>
    <style:style style:name="P710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11" style:family="paragraph" style:parent-style-name="Normal"/>
    <style:style style:name="T71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71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11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711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11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12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20" style:family="table">
      <style:table-properties table:align="left" style:width="15.903cm" fo:margin-left="0cm"/>
    </style:style>
    <style:style style:name="Column78" style:family="table-column">
      <style:table-column-properties style:column-width="2.907cm"/>
    </style:style>
    <style:style style:name="Column79" style:family="table-column">
      <style:table-column-properties style:column-width="2.678cm"/>
    </style:style>
    <style:style style:name="Column80" style:family="table-column">
      <style:table-column-properties style:column-width="2.697cm"/>
    </style:style>
    <style:style style:name="Column81" style:family="table-column">
      <style:table-column-properties style:column-width="2.284cm"/>
    </style:style>
    <style:style style:name="Column82" style:family="table-column">
      <style:table-column-properties style:column-width="2.282cm"/>
    </style:style>
    <style:style style:name="Column83" style:family="table-column">
      <style:table-column-properties style:column-width="3.055cm"/>
    </style:style>
    <style:style style:name="Row101" style:family="table-row">
      <style:table-row-properties style:min-row-height="0.533cm"/>
    </style:style>
    <style:style style:name="Cell32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">
      <style:paragraph-properties fo:line-height="100%" fo:margin-bottom="0cm"/>
    </style:style>
    <style:style style:name="T7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2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>
      <style:paragraph-properties fo:line-height="100%" fo:margin-bottom="0cm"/>
    </style:style>
    <style:style style:name="T7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2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>
      <style:paragraph-properties fo:line-height="100%" fo:margin-bottom="0cm"/>
    </style:style>
    <style:style style:name="T7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71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28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>
      <style:paragraph-properties fo:line-height="100%" fo:margin-bottom="0cm"/>
    </style:style>
    <style:style style:name="T7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2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1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1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2" style:family="table-row">
      <style:table-row-properties style:min-row-height="0.529cm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>
      <style:paragraph-properties fo:line-height="100%" fo:margin-bottom="0cm"/>
    </style:style>
    <style:style style:name="T7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paragraph-properties fo:line-height="100%" fo:margin-bottom="0cm"/>
    </style:style>
    <style:style style:name="T7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line-height="100%" fo:margin-bottom="0cm"/>
    </style:style>
    <style:style style:name="T7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>
      <style:paragraph-properties fo:line-height="100%" fo:margin-bottom="0cm"/>
    </style:style>
    <style:style style:name="T7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>
      <style:paragraph-properties fo:line-height="100%" fo:margin-bottom="0cm"/>
    </style:style>
    <style:style style:name="T7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paragraph-properties fo:line-height="100%" fo:margin-bottom="0cm"/>
    </style:style>
    <style:style style:name="T7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3" style:family="table-row">
      <style:table-row-properties style:min-row-height="0.529cm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6" style:family="paragraph" style:parent-style-name="Normal">
      <style:paragraph-properties fo:line-height="100%" fo:margin-bottom="0cm"/>
    </style:style>
    <style:style style:name="T72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>
      <style:paragraph-properties fo:line-height="100%" fo:margin-bottom="0cm"/>
    </style:style>
    <style:style style:name="T7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>
      <style:paragraph-properties fo:line-height="100%" fo:margin-bottom="0cm"/>
    </style:style>
    <style:style style:name="T7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>
      <style:paragraph-properties fo:line-height="100%" fo:margin-bottom="0cm"/>
    </style:style>
    <style:style style:name="T7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>
      <style:paragraph-properties fo:line-height="100%" fo:margin-bottom="0cm"/>
    </style:style>
    <style:style style:name="T73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paragraph-properties fo:line-height="100%" fo:margin-bottom="0cm"/>
    </style:style>
    <style:style style:name="T7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4" style:family="table-row">
      <style:table-row-properties style:min-row-height="0.529cm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paragraph-properties fo:line-height="100%" fo:margin-bottom="0cm"/>
    </style:style>
    <style:style style:name="T7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>
      <style:paragraph-properties fo:line-height="100%" fo:margin-bottom="0cm"/>
    </style:style>
    <style:style style:name="T7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3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>
      <style:paragraph-properties fo:line-height="100%" fo:margin-bottom="0cm"/>
    </style:style>
    <style:style style:name="T7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3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>
      <style:paragraph-properties fo:line-height="100%" fo:margin-bottom="0cm"/>
    </style:style>
    <style:style style:name="T7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Normal">
      <style:paragraph-properties fo:line-height="100%" fo:margin-bottom="0cm"/>
    </style:style>
    <style:style style:name="T7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7" style:family="paragraph" style:parent-style-name="Normal">
      <style:paragraph-properties fo:line-height="100%" fo:margin-bottom="0cm"/>
    </style:style>
    <style:style style:name="T7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5" style:family="table-row">
      <style:table-row-properties style:min-row-height="0.529cm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line-height="100%" fo:margin-bottom="0cm"/>
    </style:style>
    <style:style style:name="T7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>
      <style:paragraph-properties fo:line-height="100%" fo:margin-bottom="0cm"/>
    </style:style>
    <style:style style:name="T7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0" style:family="paragraph" style:parent-style-name="Normal">
      <style:paragraph-properties fo:line-height="100%" fo:margin-bottom="0cm"/>
    </style:style>
    <style:style style:name="T7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1" style:family="paragraph" style:parent-style-name="Normal">
      <style:paragraph-properties fo:line-height="100%" fo:margin-bottom="0cm"/>
    </style:style>
    <style:style style:name="T7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2" style:family="paragraph" style:parent-style-name="Normal">
      <style:paragraph-properties fo:line-height="100%" fo:margin-bottom="0cm"/>
    </style:style>
    <style:style style:name="T7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Normal">
      <style:paragraph-properties fo:line-height="100%" fo:margin-bottom="0cm"/>
    </style:style>
    <style:style style:name="T74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6" style:family="table-row">
      <style:table-row-properties style:min-row-height="0.529cm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Normal">
      <style:paragraph-properties fo:line-height="100%" fo:margin-bottom="0cm"/>
    </style:style>
    <style:style style:name="T7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">
      <style:paragraph-properties fo:line-height="100%" fo:margin-bottom="0cm"/>
    </style:style>
    <style:style style:name="T7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>
      <style:paragraph-properties fo:line-height="100%" fo:margin-bottom="0cm"/>
    </style:style>
    <style:style style:name="T7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">
      <style:paragraph-properties fo:line-height="100%" fo:margin-bottom="0cm"/>
    </style:style>
    <style:style style:name="T7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4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Normal">
      <style:paragraph-properties fo:line-height="100%" fo:margin-bottom="0cm"/>
    </style:style>
    <style:style style:name="T7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">
      <style:paragraph-properties fo:line-height="100%" fo:margin-bottom="0cm"/>
    </style:style>
    <style:style style:name="T7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7" style:family="table-row">
      <style:table-row-properties style:min-row-height="0.529cm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">
      <style:paragraph-properties fo:line-height="100%" fo:margin-bottom="0cm"/>
    </style:style>
    <style:style style:name="T75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75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>
      <style:paragraph-properties fo:line-height="100%" fo:margin-bottom="0cm"/>
    </style:style>
    <style:style style:name="T7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">
      <style:paragraph-properties fo:line-height="100%" fo:margin-bottom="0cm"/>
    </style:style>
    <style:style style:name="T7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3" style:family="paragraph" style:parent-style-name="Normal">
      <style:paragraph-properties fo:line-height="100%" fo:margin-bottom="0cm"/>
    </style:style>
    <style:style style:name="T7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">
      <style:paragraph-properties fo:line-height="100%" fo:margin-bottom="0cm"/>
    </style:style>
    <style:style style:name="T7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">
      <style:paragraph-properties fo:line-height="100%" fo:margin-bottom="0cm"/>
    </style:style>
    <style:style style:name="T7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756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57" style:family="paragraph" style:parent-style-name="Normal"/>
    <style:style style:name="T757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758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59" style:family="paragraph" style:parent-style-name="Normal">
      <style:paragraph-properties fo:text-align="justify"/>
    </style:style>
    <style:style style:name="T759_1" style:family="text">
      <style:text-properties fo:font-size="11pt" style:font-name-asian="Arial" style:font-size-asian="11pt" style:font-name-complex="Arial" style:font-size-complex="11pt"/>
    </style:style>
    <style:style style:name="P76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61" style:family="paragraph" style:parent-style-name="Normal">
      <style:paragraph-properties fo:text-align="justify"/>
    </style:style>
    <style:style style:name="T761_1" style:family="text">
      <style:text-properties fo:font-size="11pt" style:font-name-asian="Arial" style:font-size-asian="11pt" style:font-name-complex="Arial" style:font-size-complex="11pt"/>
    </style:style>
    <style:style style:name="T76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61_3" style:family="text">
      <style:text-properties fo:font-size="11pt" style:font-name-asian="Arial" style:font-size-asian="11pt" style:font-name-complex="Arial" style:font-size-complex="11pt"/>
    </style:style>
    <style:style style:name="T761_4" style:family="text">
      <style:text-properties fo:font-size="11pt" style:font-name-asian="Arial" style:font-size-asian="11pt" style:font-name-complex="Arial" style:font-size-complex="11pt"/>
    </style:style>
    <style:style style:name="T761_5" style:family="text">
      <style:text-properties fo:font-size="11pt" style:font-name-asian="Arial" style:font-size-asian="11pt" style:font-name-complex="Arial" style:font-size-complex="11pt"/>
    </style:style>
    <style:style style:name="T761_6" style:family="text">
      <style:text-properties fo:font-size="11pt" style:font-name-asian="Arial" style:font-size-asian="11pt" style:font-name-complex="Arial" style:font-size-complex="11pt"/>
    </style:style>
    <style:style style:name="P76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63" style:family="paragraph" style:parent-style-name="Normal">
      <style:paragraph-properties fo:text-align="justify"/>
    </style:style>
    <style:style style:name="T76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63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63_3" style:family="text">
      <style:text-properties fo:font-size="10.5pt" style:font-name-asian="Arial" style:font-size-asian="10.5pt" style:font-name-complex="Arial" style:font-size-complex="10.5pt"/>
    </style:style>
    <style:style style:name="T763_4" style:family="text">
      <style:text-properties fo:font-size="10.5pt" style:font-name-asian="Arial" style:font-size-asian="10.5pt" style:font-name-complex="Arial" style:font-size-complex="10.5pt"/>
    </style:style>
    <style:style style:name="T763_5" style:family="text">
      <style:text-properties fo:font-size="10.5pt" style:font-name-asian="Arial" style:font-size-asian="10.5pt" style:font-name-complex="Arial" style:font-size-complex="10.5pt"/>
    </style:style>
    <style:style style:name="T763_6" style:family="text">
      <style:text-properties fo:font-size="10.5pt" style:font-name-asian="Arial" style:font-size-asian="10.5pt" style:font-name-complex="Arial" style:font-size-complex="10.5pt"/>
    </style:style>
    <style:style style:name="T763_7" style:family="text">
      <style:text-properties fo:font-size="10.5pt" style:font-name-asian="Arial" style:font-size-asian="10.5pt" style:font-name-complex="Arial" style:font-size-complex="10.5pt"/>
    </style:style>
    <style:style style:name="T763_8" style:family="text">
      <style:text-properties fo:font-size="10.5pt" style:font-name-asian="Arial" style:font-size-asian="10.5pt" style:font-name-complex="Arial" style:font-size-complex="10.5pt"/>
    </style:style>
    <style:style style:name="T763_9" style:family="text">
      <style:text-properties fo:font-size="10.5pt" style:font-name-asian="Arial" style:font-size-asian="10.5pt" style:font-name-complex="Arial" style:font-size-complex="10.5pt"/>
    </style:style>
    <style:style style:name="T763_10" style:family="text">
      <style:text-properties fo:font-size="10.5pt" style:font-name-asian="Arial" style:font-size-asian="10.5pt" style:font-name-complex="Arial" style:font-size-complex="10.5pt"/>
    </style:style>
    <style:style style:name="T763_11" style:family="text">
      <style:text-properties fo:font-size="10.5pt" style:font-name-asian="Arial" style:font-size-asian="10.5pt" style:font-name-complex="Arial" style:font-size-complex="10.5pt"/>
    </style:style>
    <style:style style:name="T763_12" style:family="text">
      <style:text-properties fo:font-size="10.5pt" style:font-name-asian="Arial" style:font-size-asian="10.5pt" style:font-name-complex="Arial" style:font-size-complex="10.5pt"/>
    </style:style>
    <style:style style:name="T763_13" style:family="text">
      <style:text-properties fo:font-size="10.5pt" style:font-name-asian="Arial" style:font-size-asian="10.5pt" style:font-name-complex="Arial" style:font-size-complex="10.5pt"/>
    </style:style>
    <style:style style:name="T763_14" style:family="text">
      <style:text-properties fo:font-size="10.5pt" style:font-name-asian="Arial" style:font-size-asian="10.5pt" style:font-name-complex="Arial" style:font-size-complex="10.5pt"/>
    </style:style>
    <style:style style:name="T763_15" style:family="text">
      <style:text-properties fo:font-size="10.5pt" style:font-name-asian="Arial" style:font-size-asian="10.5pt" style:font-name-complex="Arial" style:font-size-complex="10.5pt"/>
    </style:style>
    <style:style style:name="T763_16" style:family="text">
      <style:text-properties fo:font-size="10.5pt" style:font-name-asian="Arial" style:font-size-asian="10.5pt" style:font-name-complex="Arial" style:font-size-complex="10.5pt"/>
    </style:style>
    <style:style style:name="T763_17" style:family="text">
      <style:text-properties fo:font-size="10.5pt" style:font-name-asian="Arial" style:font-size-asian="10.5pt" style:font-name-complex="Arial" style:font-size-complex="10.5pt"/>
    </style:style>
    <style:style style:name="T763_18" style:family="text">
      <style:text-properties fo:font-size="10.5pt" style:font-name-asian="Arial" style:font-size-asian="10.5pt" style:font-name-complex="Arial" style:font-size-complex="10.5pt"/>
    </style:style>
    <style:style style:name="T763_19" style:family="text">
      <style:text-properties fo:font-size="10.5pt" style:font-name-asian="Arial" style:font-size-asian="10.5pt" style:font-name-complex="Arial" style:font-size-complex="10.5pt"/>
    </style:style>
    <style:style style:name="T763_20" style:family="text">
      <style:text-properties fo:font-size="10.5pt" style:font-name-asian="Arial" style:font-size-asian="10.5pt" style:font-name-complex="Arial" style:font-size-complex="10.5pt"/>
    </style:style>
    <style:style style:name="P76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765" style:family="paragraph" style:parent-style-name="Normal">
      <style:paragraph-properties fo:text-align="justify"/>
    </style:style>
    <style:style style:name="T765_1" style:family="text">
      <style:text-properties fo:font-size="11pt" style:font-name-asian="Arial" style:font-size-asian="11pt" style:font-name-complex="Arial" style:font-size-complex="11pt"/>
    </style:style>
    <style:style style:name="T765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65_3" style:family="text">
      <style:text-properties fo:font-size="11pt" style:font-name-asian="Arial" style:font-size-asian="11pt" style:font-name-complex="Arial" style:font-size-complex="11pt"/>
    </style:style>
    <style:style style:name="P766" style:family="paragraph" style:parent-style-name="List_20_Paragraph">
      <style:paragraph-properties fo:margin-bottom="0cm"/>
      <style:text-properties fo:font-size="11pt" style:font-name-asian="Arial" style:font-size-asian="11pt" style:font-name-complex="Arial" style:font-size-complex="11pt"/>
    </style:style>
    <style:style style:name="P767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67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768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69" style:family="paragraph" style:parent-style-name="Normal">
      <style:paragraph-properties fo:text-align="justify"/>
    </style:style>
    <style:style style:name="T769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P770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P771" style:family="paragraph" style:parent-style-name="Normal">
      <style:paragraph-properties fo:text-align="justify"/>
    </style:style>
    <style:style style:name="T771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771_2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771_3" style:family="text">
      <style:text-properties fo:color="#000000" fo:font-size="11pt" style:font-name-asian="Arial" style:font-size-asian="11pt" style:font-name-complex="Arial" style:font-size-complex="11pt"/>
    </style:style>
    <style:style style:name="T771_4" style:family="text">
      <style:text-properties fo:color="#000000" fo:font-size="11pt" style:font-name-asian="Arial" style:font-size-asian="11pt" style:font-name-complex="Arial" style:font-size-complex="11pt"/>
    </style:style>
    <style:style style:name="P772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773" style:family="paragraph" style:parent-style-name="Normal">
      <style:paragraph-properties fo:text-align="justify"/>
    </style:style>
    <style:style style:name="T773_1" style:family="text">
      <style:text-properties fo:color="#000000" fo:font-size="11pt" style:font-name-asian="Arial" style:font-size-asian="11pt" style:font-name-complex="Arial" style:font-size-complex="11pt"/>
    </style:style>
    <style:style style:name="T773_2" style:family="text">
      <style:text-properties fo:color="#000000" fo:font-size="11pt" style:font-name-asian="Arial" style:font-size-asian="11pt" style:font-name-complex="Arial" style:font-size-complex="11pt"/>
    </style:style>
    <style:style style:name="T773_3" style:family="text">
      <style:text-properties fo:color="#000000" fo:font-size="11pt" style:font-name-asian="Arial" style:font-size-asian="11pt" style:font-name-complex="Arial" style:font-size-complex="11pt"/>
    </style:style>
    <style:style style:name="P774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775" style:family="paragraph" style:parent-style-name="Normal">
      <style:paragraph-properties fo:text-align="justify"/>
    </style:style>
    <style:style style:name="T775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75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75_3" style:family="text">
      <style:text-properties fo:color="#000000" fo:font-size="11pt" style:font-name-asian="Arial" style:font-size-asian="11pt" style:font-name-complex="Arial" style:font-size-complex="11pt"/>
    </style:style>
    <style:style style:name="T775_4" style:family="text">
      <style:text-properties fo:color="#000000" fo:font-size="11pt" style:font-name-asian="Arial" style:font-size-asian="11pt" style:font-name-complex="Arial" style:font-size-complex="11pt"/>
    </style:style>
    <style:style style:name="T775_5" style:family="text">
      <style:text-properties fo:color="#000000" fo:font-size="11pt" style:font-name-asian="Arial" style:font-size-asian="11pt" style:font-name-complex="Arial" style:font-size-complex="11pt"/>
    </style:style>
    <style:style style:name="T775_6" style:family="text">
      <style:text-properties fo:color="#000000" fo:font-size="11pt" style:font-name-asian="Arial" style:font-size-asian="11pt" style:font-name-complex="Arial" style:font-size-complex="11pt"/>
    </style:style>
    <style:style style:name="T775_7" style:family="text">
      <style:text-properties fo:color="#000000" fo:font-size="11pt" style:font-name-asian="Arial" style:font-size-asian="11pt" style:font-name-complex="Arial" style:font-size-complex="11pt"/>
    </style:style>
    <style:style style:name="T775_8" style:family="text">
      <style:text-properties fo:color="#000000" fo:font-size="11pt" style:font-name-asian="Arial" style:font-size-asian="11pt" style:font-name-complex="Arial" style:font-size-complex="11pt"/>
    </style:style>
    <style:style style:name="T775_9" style:family="text">
      <style:text-properties fo:color="#000000" fo:font-size="11pt" style:font-name-asian="Arial" style:font-size-asian="11pt" style:font-name-complex="Arial" style:font-size-complex="11pt"/>
    </style:style>
    <style:style style:name="T775_10" style:family="text">
      <style:text-properties fo:color="#000000" fo:font-size="11pt" style:font-name-asian="Arial" style:font-size-asian="11pt" style:font-name-complex="Arial" style:font-size-complex="11pt"/>
    </style:style>
    <style:style style:name="T775_11" style:family="text">
      <style:text-properties fo:color="#000000" fo:font-size="11pt" style:font-name-asian="Arial" style:font-size-asian="11pt" style:font-name-complex="Arial" style:font-size-complex="11pt"/>
    </style:style>
    <style:style style:name="T775_12" style:family="text">
      <style:text-properties fo:color="#000000" fo:font-size="11pt" style:font-name-asian="Arial" style:font-size-asian="11pt" style:font-name-complex="Arial" style:font-size-complex="11pt"/>
    </style:style>
    <style:style style:name="T775_13" style:family="text">
      <style:text-properties fo:color="#000000" fo:font-size="11pt" style:font-name-asian="Arial" style:font-size-asian="11pt" style:font-name-complex="Arial" style:font-size-complex="11pt"/>
    </style:style>
    <style:style style:name="T775_14" style:family="text">
      <style:text-properties fo:color="#000000" fo:font-size="11pt" style:font-name-asian="Arial" style:font-size-asian="11pt" style:font-name-complex="Arial" style:font-size-complex="11pt"/>
    </style:style>
    <style:style style:name="T775_15" style:family="text">
      <style:text-properties fo:color="#000000" fo:font-size="11pt" style:font-name-asian="Arial" style:font-size-asian="11pt" style:font-name-complex="Arial" style:font-size-complex="11pt"/>
    </style:style>
    <style:style style:name="T775_16" style:family="text">
      <style:text-properties fo:color="#000000" fo:font-size="11pt" style:font-name-asian="Arial" style:font-size-asian="11pt" style:font-name-complex="Arial" style:font-size-complex="11pt"/>
    </style:style>
    <style:style style:name="T775_17" style:family="text">
      <style:text-properties fo:color="#000000" fo:font-size="11pt" style:font-name-asian="Arial" style:font-size-asian="11pt" style:font-name-complex="Arial" style:font-size-complex="11pt"/>
    </style:style>
    <style:style style:name="T775_18" style:family="text">
      <style:text-properties fo:color="#000000" fo:font-size="11pt" style:font-name-asian="Arial" style:font-size-asian="11pt" style:font-name-complex="Arial" style:font-size-complex="11pt"/>
    </style:style>
    <style:style style:name="T775_19" style:family="text">
      <style:text-properties fo:color="#000000" fo:font-size="11pt" style:font-name-asian="Arial" style:font-size-asian="11pt" style:font-name-complex="Arial" style:font-size-complex="11pt"/>
    </style:style>
    <style:style style:name="T775_20" style:family="text">
      <style:text-properties fo:color="#000000" fo:font-size="11pt" style:font-name-asian="Arial" style:font-size-asian="11pt" style:font-name-complex="Arial" style:font-size-complex="11pt"/>
    </style:style>
    <style:style style:name="T775_21" style:family="text">
      <style:text-properties fo:color="#000000" fo:font-size="11pt" style:font-name-asian="Arial" style:font-size-asian="11pt" style:font-name-complex="Arial" style:font-size-complex="11pt"/>
    </style:style>
    <style:style style:name="T775_22" style:family="text">
      <style:text-properties fo:color="#000000" fo:font-size="11pt" style:font-name-asian="Arial" style:font-size-asian="11pt" style:font-name-complex="Arial" style:font-size-complex="11pt"/>
    </style:style>
    <style:style style:name="T775_23" style:family="text">
      <style:text-properties fo:color="#000000" fo:font-size="11pt" style:font-name-asian="Arial" style:font-size-asian="11pt" style:font-name-complex="Arial" style:font-size-complex="11pt"/>
    </style:style>
    <style:style style:name="T775_24" style:family="text">
      <style:text-properties fo:color="#000000" fo:font-size="11pt" style:font-name-asian="Arial" style:font-size-asian="11pt" style:font-name-complex="Arial" style:font-size-complex="11pt"/>
    </style:style>
    <style:style style:name="T775_25" style:family="text">
      <style:text-properties fo:color="#000000" fo:font-size="11pt" style:font-name-asian="Arial" style:font-size-asian="11pt" style:font-name-complex="Arial" style:font-size-complex="11pt"/>
    </style:style>
    <style:style style:name="T775_26" style:family="text">
      <style:text-properties fo:color="#000000" fo:font-size="11pt" style:font-name-asian="Arial" style:font-size-asian="11pt" style:font-name-complex="Arial" style:font-size-complex="11pt"/>
    </style:style>
    <style:style style:name="T775_27" style:family="text">
      <style:text-properties fo:color="#000000" fo:font-size="11pt" style:font-name-asian="Arial" style:font-size-asian="11pt" style:font-name-complex="Arial" style:font-size-complex="11pt"/>
    </style:style>
    <style:style style:name="T775_28" style:family="text">
      <style:text-properties fo:color="#000000" fo:font-size="11pt" style:font-name-asian="Arial" style:font-size-asian="11pt" style:font-name-complex="Arial" style:font-size-complex="11pt"/>
    </style:style>
    <style:style style:name="P776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P777" style:family="paragraph" style:parent-style-name="Normal">
      <style:paragraph-properties fo:text-align="justify"/>
    </style:style>
    <style:style style:name="T777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77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77_3" style:family="text">
      <style:text-properties fo:font-size="11pt" style:font-name-asian="Arial" style:font-size-asian="11pt" style:font-name-complex="Arial" style:font-size-complex="11pt"/>
    </style:style>
    <style:style style:name="T777_4" style:family="text">
      <style:text-properties fo:font-size="11pt" style:font-name-asian="Arial" style:font-size-asian="11pt" style:font-name-complex="Arial" style:font-size-complex="11pt"/>
    </style:style>
    <style:style style:name="T777_5" style:family="text">
      <style:text-properties fo:font-size="11pt" style:font-name-asian="Arial" style:font-size-asian="11pt" style:font-name-complex="Arial" style:font-size-complex="11pt"/>
    </style:style>
    <style:style style:name="P778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79" style:family="paragraph" style:parent-style-name="Normal">
      <style:paragraph-properties fo:text-align="justify"/>
    </style:style>
    <style:style style:name="T779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79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79_3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79_4" style:family="text">
      <style:text-properties fo:color="#000000" fo:font-size="11pt" style:font-name-asian="Arial" style:font-size-asian="11pt" style:font-name-complex="Arial" style:font-size-complex="11pt"/>
    </style:style>
    <style:style style:name="T779_5" style:family="text">
      <style:text-properties fo:color="#000000" fo:font-size="11pt" style:font-name-asian="Arial" style:font-size-asian="11pt" style:font-name-complex="Arial" style:font-size-complex="11pt"/>
    </style:style>
    <style:style style:name="T779_6" style:family="text">
      <style:text-properties fo:color="#000000" fo:font-size="11pt" style:font-name-asian="Arial" style:font-size-asian="11pt" style:font-name-complex="Arial" style:font-size-complex="11pt"/>
    </style:style>
    <style:style style:name="P780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781" style:family="paragraph" style:parent-style-name="Normal">
      <style:paragraph-properties fo:text-align="justify"/>
    </style:style>
    <style:style style:name="T781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1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1_3" style:family="text">
      <style:text-properties fo:color="#000000" fo:font-size="11pt" style:font-name-asian="Arial" style:font-size-asian="11pt" style:font-name-complex="Arial" style:font-size-complex="11pt"/>
    </style:style>
    <style:style style:name="T781_4" style:family="text">
      <style:text-properties fo:color="#000000" fo:font-size="11pt" style:font-name-asian="Arial" style:font-size-asian="11pt" style:font-name-complex="Arial" style:font-size-complex="11pt"/>
    </style:style>
    <style:style style:name="T781_5" style:family="text">
      <style:text-properties fo:color="#000000" fo:font-size="11pt" style:font-name-asian="Arial" style:font-size-asian="11pt" style:font-name-complex="Arial" style:font-size-complex="11pt"/>
    </style:style>
    <style:style style:name="T781_6" style:family="text">
      <style:text-properties fo:color="#000000" fo:font-size="11pt" style:font-name-asian="Arial" style:font-size-asian="11pt" style:font-name-complex="Arial" style:font-size-complex="11pt"/>
    </style:style>
    <style:style style:name="T781_7" style:family="text">
      <style:text-properties fo:color="#000000" fo:font-size="11pt" style:font-name-asian="Arial" style:font-size-asian="11pt" style:font-name-complex="Arial" style:font-size-complex="11pt"/>
    </style:style>
    <style:style style:name="T781_8" style:family="text">
      <style:text-properties fo:color="#000000" fo:font-size="11pt" style:font-name-asian="Arial" style:font-size-asian="11pt" style:font-name-complex="Arial" style:font-size-complex="11pt"/>
    </style:style>
    <style:style style:name="T781_9" style:family="text">
      <style:text-properties fo:color="#000000" fo:font-size="11pt" style:font-name-asian="Arial" style:font-size-asian="11pt" style:font-name-complex="Arial" style:font-size-complex="11pt"/>
    </style:style>
    <style:style style:name="T781_10" style:family="text">
      <style:text-properties fo:color="#000000" fo:font-size="11pt" style:font-name-asian="Arial" style:font-size-asian="11pt" style:font-name-complex="Arial" style:font-size-complex="11pt"/>
    </style:style>
    <style:style style:name="T781_11" style:family="text">
      <style:text-properties fo:color="#000000" fo:font-size="11pt" style:font-name-asian="Arial" style:font-size-asian="11pt" style:font-name-complex="Arial" style:font-size-complex="11pt"/>
    </style:style>
    <style:style style:name="T781_12" style:family="text">
      <style:text-properties fo:color="#000000" fo:font-size="11pt" style:font-name-asian="Arial" style:font-size-asian="11pt" style:font-name-complex="Arial" style:font-size-complex="11pt"/>
    </style:style>
    <style:style style:name="T781_13" style:family="text">
      <style:text-properties fo:color="#000000" fo:font-size="11pt" style:font-name-asian="Arial" style:font-size-asian="11pt" style:font-name-complex="Arial" style:font-size-complex="11pt"/>
    </style:style>
    <style:style style:name="T781_14" style:family="text">
      <style:text-properties fo:color="#000000" fo:font-size="11pt" style:font-name-asian="Arial" style:font-size-asian="11pt" style:font-name-complex="Arial" style:font-size-complex="11pt"/>
    </style:style>
    <style:style style:name="T781_15" style:family="text">
      <style:text-properties fo:color="#000000" fo:font-size="11pt" style:font-name-asian="Arial" style:font-size-asian="11pt" style:font-name-complex="Arial" style:font-size-complex="11pt"/>
    </style:style>
    <style:style style:name="T781_16" style:family="text">
      <style:text-properties fo:color="#000000" fo:font-size="11pt" style:font-name-asian="Arial" style:font-size-asian="11pt" style:font-name-complex="Arial" style:font-size-complex="11pt"/>
    </style:style>
    <style:style style:name="T781_17" style:family="text">
      <style:text-properties fo:color="#000000" fo:font-size="11pt" style:font-name-asian="Arial" style:font-size-asian="11pt" style:font-name-complex="Arial" style:font-size-complex="11pt"/>
    </style:style>
    <style:style style:name="T781_18" style:family="text">
      <style:text-properties fo:color="#000000" fo:font-size="11pt" style:font-name-asian="Arial" style:font-size-asian="11pt" style:font-name-complex="Arial" style:font-size-complex="11pt"/>
    </style:style>
    <style:style style:name="T781_19" style:family="text">
      <style:text-properties fo:color="#000000" fo:font-size="11pt" style:font-name-asian="Arial" style:font-size-asian="11pt" style:font-name-complex="Arial" style:font-size-complex="11pt"/>
    </style:style>
    <style:style style:name="T781_20" style:family="text">
      <style:text-properties fo:font-size="11pt" style:font-name-asian="Arial" style:font-size-asian="11pt" style:font-name-complex="Arial" style:font-size-complex="11pt"/>
    </style:style>
    <style:style style:name="T781_21" style:family="text">
      <style:text-properties fo:font-size="11pt" style:font-name-asian="Arial" style:font-size-asian="11pt" style:font-name-complex="Arial" style:font-size-complex="11pt"/>
    </style:style>
    <style:style style:name="P782" style:family="paragraph" style:parent-style-name="Normal">
      <style:paragraph-properties fo:text-align="justify" fo:margin-top="0.37cm" fo:margin-bottom="0.37cm"/>
    </style:style>
    <style:style style:name="T782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782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2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782_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782_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783" style:family="paragraph" style:parent-style-name="Normal">
      <style:paragraph-properties fo:text-align="justify"/>
    </style:style>
    <style:style style:name="T78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8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85" style:family="paragraph" style:parent-style-name="Normal">
      <style:paragraph-properties fo:text-align="justify"/>
    </style:style>
    <style:style style:name="T78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5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5_3" style:family="text">
      <style:text-properties fo:font-size="11pt" style:font-name-asian="Arial" style:font-size-asian="11pt" style:font-name-complex="Arial" style:font-size-complex="11pt"/>
    </style:style>
    <style:style style:name="T785_4" style:family="text">
      <style:text-properties fo:font-size="11pt" style:font-name-asian="Arial" style:font-size-asian="11pt" style:font-name-complex="Arial" style:font-size-complex="11pt"/>
    </style:style>
    <style:style style:name="T785_5" style:family="text">
      <style:text-properties fo:font-size="11pt" style:font-name-asian="Arial" style:font-size-asian="11pt" style:font-name-complex="Arial" style:font-size-complex="11pt"/>
    </style:style>
    <style:style style:name="T785_6" style:family="text">
      <style:text-properties fo:font-size="11pt" style:font-name-asian="Arial" style:font-size-asian="11pt" style:font-name-complex="Arial" style:font-size-complex="11pt"/>
    </style:style>
    <style:style style:name="T785_7" style:family="text">
      <style:text-properties fo:font-size="11pt" style:font-name-asian="Arial" style:font-size-asian="11pt" style:font-name-complex="Arial" style:font-size-complex="11pt"/>
    </style:style>
    <style:style style:name="T785_8" style:family="text">
      <style:text-properties fo:font-size="11pt" style:font-name-asian="Arial" style:font-size-asian="11pt" style:font-name-complex="Arial" style:font-size-complex="11pt"/>
    </style:style>
    <style:style style:name="T785_9" style:family="text">
      <style:text-properties fo:font-size="11pt" style:font-name-asian="Arial" style:font-size-asian="11pt" style:font-name-complex="Arial" style:font-size-complex="11pt"/>
    </style:style>
    <style:style style:name="T785_10" style:family="text">
      <style:text-properties fo:font-size="11pt" style:font-name-asian="Arial" style:font-size-asian="11pt" style:font-name-complex="Arial" style:font-size-complex="11pt"/>
    </style:style>
    <style:style style:name="T785_11" style:family="text">
      <style:text-properties fo:font-size="11pt" style:font-name-asian="Arial" style:font-size-asian="11pt" style:font-name-complex="Arial" style:font-size-complex="11pt"/>
    </style:style>
    <style:style style:name="T785_12" style:family="text">
      <style:text-properties fo:font-size="11pt" style:font-name-asian="Arial" style:font-size-asian="11pt" style:font-name-complex="Arial" style:font-size-complex="11pt"/>
    </style:style>
    <style:style style:name="T785_13" style:family="text">
      <style:text-properties fo:font-size="11pt" style:font-name-asian="Arial" style:font-size-asian="11pt" style:font-name-complex="Arial" style:font-size-complex="11pt"/>
    </style:style>
    <style:style style:name="T785_14" style:family="text">
      <style:text-properties fo:font-size="11pt" style:font-name-asian="Arial" style:font-size-asian="11pt" style:font-name-complex="Arial" style:font-size-complex="11pt"/>
    </style:style>
    <style:style style:name="T785_15" style:family="text">
      <style:text-properties fo:font-size="11pt" style:font-name-asian="Arial" style:font-size-asian="11pt" style:font-name-complex="Arial" style:font-size-complex="11pt"/>
    </style:style>
    <style:style style:name="T785_16" style:family="text">
      <style:text-properties fo:font-size="11pt" style:font-name-asian="Arial" style:font-size-asian="11pt" style:font-name-complex="Arial" style:font-size-complex="11pt"/>
    </style:style>
    <style:style style:name="P78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787" style:family="paragraph" style:parent-style-name="Normal">
      <style:paragraph-properties fo:text-align="justify"/>
    </style:style>
    <style:style style:name="T78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87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88" style:family="paragraph" style:parent-style-name="List_20_Paragraph">
      <style:paragraph-properties fo:text-align="justify" fo:margin-left="0.501cm"/>
      <style:text-properties fo:font-size="11pt" style:font-name-asian="Arial" style:font-size-asian="11pt" style:font-name-complex="Arial" style:font-size-complex="11pt"/>
    </style:style>
    <style:style style:name="T788_1" style:family="text">
      <style:text-properties fo:font-size="11pt" style:font-name-asian="Arial" style:font-size-asian="11pt" style:font-name-complex="Arial" style:font-size-complex="11pt"/>
    </style:style>
    <style:style style:name="P789" style:family="paragraph" style:parent-style-name="List_20_Paragraph">
      <style:paragraph-properties fo:text-align="justify" fo:margin-left="0.501cm"/>
    </style:style>
    <style:style style:name="T789_1" style:family="text">
      <style:text-properties fo:font-size="11pt" style:font-name-asian="Arial" style:font-size-asian="11pt" style:font-name-complex="Arial" style:font-size-complex="11pt"/>
    </style:style>
    <style:style style:name="T789_2" style:family="text">
      <style:text-properties fo:font-size="11pt" style:font-name-asian="Arial" style:font-size-asian="11pt" style:font-name-complex="Arial" style:font-size-complex="11pt"/>
    </style:style>
    <style:style style:name="T789_3" style:family="text">
      <style:text-properties fo:font-size="11pt" style:font-name-asian="Arial" style:font-size-asian="11pt" style:font-name-complex="Arial" style:font-size-complex="11pt"/>
    </style:style>
    <style:style style:name="P790" style:family="paragraph" style:parent-style-name="Normal">
      <style:paragraph-properties fo:text-align="justify"/>
    </style:style>
    <style:style style:name="T79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0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0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0_4" style:family="text">
      <style:text-properties fo:font-size="11pt" style:font-name-asian="Arial" style:font-size-asian="11pt" style:font-name-complex="Arial" style:font-size-complex="11pt"/>
    </style:style>
    <style:style style:name="T790_5" style:family="text">
      <style:text-properties fo:font-size="11pt" style:font-name-asian="Arial" style:font-size-asian="11pt" style:font-name-complex="Arial" style:font-size-complex="11pt"/>
    </style:style>
    <style:style style:name="T790_6" style:family="text">
      <style:text-properties fo:font-size="11pt" style:font-name-asian="Arial" style:font-size-asian="11pt" style:font-name-complex="Arial" style:font-size-complex="11pt"/>
    </style:style>
    <style:style style:name="T790_7" style:family="text">
      <style:text-properties fo:font-size="11pt" style:font-name-asian="Arial" style:font-size-asian="11pt" style:font-name-complex="Arial" style:font-size-complex="11pt"/>
    </style:style>
    <style:style style:name="T790_8" style:family="text">
      <style:text-properties fo:font-size="11pt" style:font-name-asian="Arial" style:font-size-asian="11pt" style:font-name-complex="Arial" style:font-size-complex="11pt"/>
    </style:style>
    <style:style style:name="P79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92" style:family="paragraph" style:parent-style-name="Normal">
      <style:paragraph-properties fo:text-align="justify"/>
    </style:style>
    <style:style style:name="T79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2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2_4" style:family="text">
      <style:text-properties fo:font-size="11pt" style:font-name-asian="Arial" style:font-size-asian="11pt" style:font-name-complex="Arial" style:font-size-complex="11pt"/>
    </style:style>
    <style:style style:name="P79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94" style:family="paragraph" style:parent-style-name="Normal">
      <style:paragraph-properties fo:text-align="justify"/>
    </style:style>
    <style:style style:name="T79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4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4_3" style:family="text">
      <style:text-properties fo:font-size="11pt" style:font-name-asian="Arial" style:font-size-asian="11pt" style:font-name-complex="Arial" style:font-size-complex="11pt"/>
    </style:style>
    <style:style style:name="T794_4" style:family="text">
      <style:text-properties fo:font-size="11pt" style:font-name-asian="Arial" style:font-size-asian="11pt" style:font-name-complex="Arial" style:font-size-complex="11pt"/>
    </style:style>
    <style:style style:name="T794_5" style:family="text">
      <style:text-properties fo:font-size="11pt" style:font-name-asian="Arial" style:font-size-asian="11pt" style:font-name-complex="Arial" style:font-size-complex="11pt"/>
    </style:style>
    <style:style style:name="T794_6" style:family="text">
      <style:text-properties fo:font-size="11pt" style:font-name-asian="Arial" style:font-size-asian="11pt" style:font-name-complex="Arial" style:font-size-complex="11pt"/>
    </style:style>
    <style:style style:name="T794_7" style:family="text">
      <style:text-properties fo:font-size="11pt" style:font-name-asian="Arial" style:font-size-asian="11pt" style:font-name-complex="Arial" style:font-size-complex="11pt"/>
    </style:style>
    <style:style style:name="T794_8" style:family="text">
      <style:text-properties fo:font-size="11pt" style:font-name-asian="Arial" style:font-size-asian="11pt" style:font-name-complex="Arial" style:font-size-complex="11pt"/>
    </style:style>
    <style:style style:name="T794_9" style:family="text">
      <style:text-properties fo:font-size="11pt" style:font-name-asian="Arial" style:font-size-asian="11pt" style:font-name-complex="Arial" style:font-size-complex="11pt"/>
    </style:style>
    <style:style style:name="T794_10" style:family="text">
      <style:text-properties fo:font-size="11pt" style:font-name-asian="Arial" style:font-size-asian="11pt" style:font-name-complex="Arial" style:font-size-complex="11pt"/>
    </style:style>
    <style:style style:name="T794_11" style:family="text">
      <style:text-properties fo:font-size="11pt" style:font-name-asian="Arial" style:font-size-asian="11pt" style:font-name-complex="Arial" style:font-size-complex="11pt"/>
    </style:style>
    <style:style style:name="T794_12" style:family="text">
      <style:text-properties fo:font-size="11pt" style:font-name-asian="Arial" style:font-size-asian="11pt" style:font-name-complex="Arial" style:font-size-complex="11pt"/>
    </style:style>
    <style:style style:name="T794_13" style:family="text">
      <style:text-properties fo:font-size="11pt" style:font-name-asian="Arial" style:font-size-asian="11pt" style:font-name-complex="Arial" style:font-size-complex="11pt"/>
    </style:style>
    <style:style style:name="P795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96" style:family="paragraph" style:parent-style-name="Normal">
      <style:paragraph-properties fo:text-align="justify"/>
    </style:style>
    <style:style style:name="T79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96_2" style:family="text">
      <style:text-properties fo:font-size="11pt" style:font-name-asian="Arial" style:font-size-asian="11pt" style:font-name-complex="Arial" style:font-size-complex="11pt"/>
    </style:style>
    <style:style style:name="T796_3" style:family="text">
      <style:text-properties fo:font-size="11pt" style:font-name-asian="Arial" style:font-size-asian="11pt" style:font-name-complex="Arial" style:font-size-complex="11pt"/>
    </style:style>
    <style:style style:name="T796_4" style:family="text">
      <style:text-properties fo:font-size="11pt" style:font-name-asian="Arial" style:font-size-asian="11pt" style:font-name-complex="Arial" style:font-size-complex="11pt"/>
    </style:style>
    <style:style style:name="T796_5" style:family="text">
      <style:text-properties fo:font-size="11pt" style:font-name-asian="Arial" style:font-size-asian="11pt" style:font-name-complex="Arial" style:font-size-complex="11pt"/>
    </style:style>
    <style:style style:name="T796_6" style:family="text">
      <style:text-properties fo:font-size="11pt" style:font-name-asian="Arial" style:font-size-asian="11pt" style:font-name-complex="Arial" style:font-size-complex="11pt"/>
    </style:style>
    <style:style style:name="T796_7" style:family="text">
      <style:text-properties fo:font-size="11pt" style:font-name-asian="Arial" style:font-size-asian="11pt" style:font-name-complex="Arial" style:font-size-complex="11pt"/>
    </style:style>
    <style:style style:name="T796_8" style:family="text">
      <style:text-properties fo:font-size="11pt" style:font-name-asian="Arial" style:font-size-asian="11pt" style:font-name-complex="Arial" style:font-size-complex="11pt"/>
    </style:style>
    <style:style style:name="T796_9" style:family="text">
      <style:text-properties fo:font-size="11pt" style:font-name-asian="Arial" style:font-size-asian="11pt" style:font-name-complex="Arial" style:font-size-complex="11pt"/>
    </style:style>
    <style:style style:name="T796_10" style:family="text">
      <style:text-properties fo:font-size="11pt" style:font-name-asian="Arial" style:font-size-asian="11pt" style:font-name-complex="Arial" style:font-size-complex="11pt"/>
    </style:style>
    <style:style style:name="T796_11" style:family="text">
      <style:text-properties fo:font-size="11pt" style:font-name-asian="Arial" style:font-size-asian="11pt" style:font-name-complex="Arial" style:font-size-complex="11pt"/>
    </style:style>
    <style:style style:name="T796_12" style:family="text">
      <style:text-properties fo:font-size="11pt" style:font-name-asian="Arial" style:font-size-asian="11pt" style:font-name-complex="Arial" style:font-size-complex="11pt"/>
    </style:style>
    <style:style style:name="P797" style:family="paragraph" style:parent-style-name="Normal">
      <style:paragraph-properties style:line-height-at-least="0.529cm"/>
      <style:text-properties fo:font-size="11pt" style:font-name-asian="Arial" style:font-size-asian="11pt" style:font-name-complex="Arial" style:font-size-complex="11pt" fo:language-asian="en" fo:country-asian="GB"/>
    </style:style>
    <style:style style:name="P798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Table21" style:family="table">
      <style:table-properties table:align="left" style:width="16.252cm" fo:margin-left="-0.009cm"/>
    </style:style>
    <style:style style:name="Column84" style:family="table-column">
      <style:table-column-properties style:column-width="4.251cm"/>
    </style:style>
    <style:style style:name="Column85" style:family="table-column">
      <style:table-column-properties style:column-width="4cm"/>
    </style:style>
    <style:style style:name="Column86" style:family="table-column">
      <style:table-column-properties style:column-width="3.501cm"/>
    </style:style>
    <style:style style:name="Column87" style:family="table-column">
      <style:table-column-properties style:column-width="4.5cm"/>
    </style:style>
    <style:style style:name="Row108" style:family="table-row"/>
    <style:style style:name="Cell3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9" style:family="paragraph" style:parent-style-name="Normal">
      <style:paragraph-properties fo:line-height="100%" fo:margin-bottom="0cm"/>
    </style:style>
    <style:style style:name="T79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1" style:family="paragraph" style:parent-style-name="Normal">
      <style:paragraph-properties fo:line-height="100%" fo:margin-bottom="0cm"/>
    </style:style>
    <style:style style:name="T80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9" style:family="table-row">
      <style:table-row-properties style:min-row-height="0.529cm"/>
    </style:style>
    <style:style style:name="Cell3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3" style:family="paragraph" style:parent-style-name="Normal">
      <style:paragraph-properties fo:line-height="100%" fo:margin-bottom="0cm"/>
    </style:style>
    <style:style style:name="T80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4" style:family="paragraph" style:parent-style-name="Normal">
      <style:paragraph-properties fo:line-height="100%" fo:margin-bottom="0cm"/>
    </style:style>
    <style:style style:name="T80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6" style:family="paragraph" style:parent-style-name="Normal">
      <style:paragraph-properties fo:line-height="100%" fo:margin-bottom="0cm"/>
    </style:style>
    <style:style style:name="T80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10" style:family="table-row">
      <style:table-row-properties style:min-row-height="0.529cm"/>
    </style:style>
    <style:style style:name="Cell3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7" style:family="paragraph" style:parent-style-name="Normal">
      <style:paragraph-properties fo:line-height="100%" fo:margin-bottom="0cm"/>
    </style:style>
    <style:style style:name="T80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8" style:family="paragraph" style:parent-style-name="Normal">
      <style:paragraph-properties fo:line-height="100%" fo:margin-bottom="0cm"/>
    </style:style>
    <style:style style:name="T80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0" style:family="paragraph" style:parent-style-name="Normal">
      <style:paragraph-properties fo:line-height="100%" fo:margin-bottom="0cm"/>
    </style:style>
    <style:style style:name="T81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11" style:family="table-row">
      <style:table-row-properties style:min-row-height="0.529cm"/>
    </style:style>
    <style:style style:name="Cell3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1" style:family="paragraph" style:parent-style-name="Normal">
      <style:paragraph-properties fo:line-height="100%" fo:margin-bottom="0cm"/>
    </style:style>
    <style:style style:name="T8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Normal">
      <style:paragraph-properties fo:line-height="100%" fo:margin-bottom="0cm"/>
    </style:style>
    <style:style style:name="T8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3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4" style:family="paragraph" style:parent-style-name="Normal">
      <style:paragraph-properties fo:line-height="100%" fo:margin-bottom="0cm"/>
    </style:style>
    <style:style style:name="T8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12" style:family="table-row">
      <style:table-row-properties style:min-row-height="0.529cm"/>
    </style:style>
    <style:style style:name="Cell3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5" style:family="paragraph" style:parent-style-name="Normal">
      <style:paragraph-properties fo:line-height="100%" fo:margin-bottom="0cm"/>
    </style:style>
    <style:style style:name="T8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6" style:family="paragraph" style:parent-style-name="Normal">
      <style:paragraph-properties fo:line-height="100%" fo:margin-bottom="0cm"/>
    </style:style>
    <style:style style:name="T8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8" style:family="paragraph" style:parent-style-name="Normal">
      <style:paragraph-properties fo:line-height="100%" fo:margin-bottom="0cm"/>
    </style:style>
    <style:style style:name="T8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13" style:family="table-row">
      <style:table-row-properties style:min-row-height="0.529cm"/>
    </style:style>
    <style:style style:name="Cell3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9" style:family="paragraph" style:parent-style-name="Normal">
      <style:paragraph-properties fo:line-height="100%" fo:margin-bottom="0cm"/>
    </style:style>
    <style:style style:name="T8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0" style:family="paragraph" style:parent-style-name="Normal">
      <style:paragraph-properties fo:line-height="100%" fo:margin-bottom="0cm"/>
    </style:style>
    <style:style style:name="T8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1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2" style:family="paragraph" style:parent-style-name="Normal">
      <style:paragraph-properties fo:line-height="100%" fo:margin-bottom="0cm"/>
    </style:style>
    <style:style style:name="T8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23" style:family="paragraph" style:parent-style-name="Normal">
      <style:paragraph-properties fo:line-height="108%" fo:margin-bottom="0.282cm"/>
      <style:text-properties fo:font-size="11pt" style:font-name-asian="Arial" style:font-size-asian="11pt" style:font-name-complex="Arial" style:font-size-complex="11pt"/>
    </style:style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Private<text:s/>Enterprise<text:s/>Programme<text:s/>Zambia<text:s/></text:span><text:span text:style-name="T3_3">Phase<text:s/>II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85million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7<text:s/>July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300635</text:span></text:p>
          </table:table-cell>
          <table:table-cell table:style-name="Cell5">
            <text:p text:style-name="P7"><text:span text:style-name="T7_1">AMP<text:s/>start<text:s/>date:</text:span><text:span text:style-name="T7_2"><text:s/></text:span><text:span text:style-name="T7_3">April<text:s/>2020</text:span></text:p>
          </table:table-cell>
          <table:table-cell table:style-name="Cell6">
            <text:p text:style-name="P8"><text:span text:style-name="T8_1">AMP<text:s/>end<text:s/>date:</text:span><text:span text:style-name="T8_2"><text:s/></text:span><text:span text:style-name="T8_3">20</text:span><text:span text:style-name="T8_4">31</text:span></text:p>
          </table:table-cell>
        </table:table-row>
      </table:table>
      <text:p text:style-name="P9"/>
      <text:p text:style-name="P10"><text:span text:style-name="T10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4">
          <table:table-cell table:style-name="Cell7">
            <text:p text:style-name="P11"><text:span text:style-name="T11_1">Year</text:span></text:p>
          </table:table-cell>
          <table:table-cell table:style-name="Cell8">
            <text:p text:style-name="P12"><text:span text:style-name="T12_1">2021</text:span><text:span text:style-name="T12_2"> </text:span></text:p>
          </table:table-cell>
          <table:table-cell table:style-name="Cell9">
            <text:p text:style-name="P13"><text:span text:style-name="T13_1">2022</text:span><text:span text:style-name="T13_2"> </text:span></text:p>
          </table:table-cell>
          <table:table-cell table:style-name="Cell10">
            <text:p text:style-name="P14"><text:span text:style-name="T14_1">2023</text:span><text:span text:style-name="T14_2"> </text:span></text:p>
          </table:table-cell>
          <table:table-cell table:style-name="Cell11">
            <text:p text:style-name="P15"><text:span text:style-name="T15_1">2024</text:span><text:span text:style-name="T15_2"> </text:span></text:p>
          </table:table-cell>
          <table:table-cell table:style-name="Cell12">
            <text:p text:style-name="P16"><text:span text:style-name="T16_1">2025</text:span></text:p>
          </table:table-cell>
          <table:table-cell table:style-name="Cell13">
            <text:p text:style-name="P17"><text:span text:style-name="T17_1">2026</text:span></text:p>
          </table:table-cell>
          <table:table-cell table:style-name="Cell14">
            <text:p text:style-name="P18"><text:span text:style-name="T18_1">2027</text:span></text:p>
          </table:table-cell>
          <table:table-cell table:style-name="Cell15">
            <text:p text:style-name="P19"><text:span text:style-name="T19_1">2028</text:span></text:p>
          </table:table-cell>
          <table:table-cell table:style-name="Cell16">
            <text:p text:style-name="P20"><text:span text:style-name="T20_1">2029</text:span></text:p>
          </table:table-cell>
        </table:table-row>
        <table:table-row table:style-name="Row5">
          <table:table-cell table:style-name="Cell17">
            <text:p text:style-name="P21"><text:span text:style-name="T21_1">Overall<text:s/>Output<text:s/>Score</text:span></text:p>
          </table:table-cell>
          <table:table-cell table:style-name="Cell18">
            <text:p text:style-name="P22"><text:span text:style-name="T22_1"> A+</text:span><text:span text:style-name="T22_2"> </text:span></text:p>
          </table:table-cell>
          <table:table-cell table:style-name="Cell19">
            <text:p text:style-name="P23"><text:span text:style-name="T23_1">A</text:span></text:p>
          </table:table-cell>
          <table:table-cell table:style-name="Cell20">
            <text:p text:style-name="P24"><text:span text:style-name="T24_1">A</text:span></text:p>
          </table:table-cell>
          <table:table-cell table:style-name="Cell21">
            <text:p text:style-name="P25"><text:span text:style-name="T25_1"> </text:span><text:span text:style-name="T25_2">A</text:span></text:p>
          </table:table-cell>
          <table:table-cell table:style-name="Cell22">
            <text:p text:style-name="P26"><text:span text:style-name="T26_1">A</text:span></text:p>
          </table:table-cell>
          <table:table-cell table:style-name="Cell23">
            <text:p text:style-name="P27"><text:span text:style-name="T27_1">A</text:span></text:p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</table:table-row>
        <table:table-row table:style-name="Row6">
          <table:table-cell table:style-name="Cell27">
            <text:p text:style-name="P31"><text:span text:style-name="T31_1">Overall<text:s/>programme<text:s/>risk<text:s/>rating</text:span></text:p>
          </table:table-cell>
          <table:table-cell table:style-name="Cell28">
            <text:p text:style-name="P32"><text:span text:style-name="T32_1">Major </text:span><text:span text:style-name="T32_2"> </text:span></text:p>
          </table:table-cell>
          <table:table-cell table:style-name="Cell29">
            <text:p text:style-name="P33"><text:span text:style-name="T33_1">Major</text:span><text:span text:style-name="T33_2"> </text:span></text:p>
          </table:table-cell>
          <table:table-cell table:style-name="Cell30">
            <text:p text:style-name="P34"><text:span text:style-name="T34_1">Major</text:span><text:span text:style-name="T34_2"> </text:span></text:p>
          </table:table-cell>
          <table:table-cell table:style-name="Cell31">
            <text:p text:style-name="P35"><text:span text:style-name="T35_1"> Major</text:span></text:p>
          </table:table-cell>
          <table:table-cell table:style-name="Cell32">
            <text:p text:style-name="P36"><text:span text:style-name="T36_1">Major</text:span></text:p>
          </table:table-cell>
          <table:table-cell table:style-name="Cell33">
            <text:p text:style-name="P37"><text:span text:style-name="T37_1">Major</text:span></text:p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</table:table-row>
      </table:table>
      <text:p text:style-name="P41"/>
      <table:table table:style-name="Table3">
        <table:table-column table:style-name="Column14"/>
        <table:table-column table:style-name="Column15"/>
        <table:table-row table:style-name="Row7">
          <table:table-cell table:style-name="Cell37">
            <text:p text:style-name="P42"><text:span text:style-name="T42_1">DevTracker<text:s/>Link<text:s/>to<text:s/>Business<text:s/>Case:<text:s/></text:span></text:p>
          </table:table-cell>
          <table:table-cell table:style-name="Cell38">
            <text:p text:style-name="P43"><text:span text:style-name="T43_1"><text:a xlink:type="simple" xlink:href="https://iati.fcdo.gov.uk/iati_documents/57554322.odt"><text:span text:style-name="T43_2">Link</text:span></text:a></text:span></text:p>
            <text:p text:style-name="P44"/>
          </table:table-cell>
        </table:table-row>
        <table:table-row table:style-name="Row8">
          <table:table-cell table:style-name="Cell39">
            <text:p text:style-name="P45"><text:span text:style-name="T45_1">DevTracker<text:s/>Link<text:s/>to<text:s/>results<text:s/>framework:<text:s/></text:span></text:p>
          </table:table-cell>
          <table:table-cell table:style-name="Cell40">
            <text:p text:style-name="P46"><text:span text:style-name="T46_1"><text:a xlink:type="simple" xlink:href="https://fcogovuk-my.sharepoint.com/personal/samson_banda_fco_gov_uk/Documents/Documents/Link"><text:span text:style-name="T46_2">Link</text:span></text:a></text:span></text:p>
          </table:table-cell>
        </table:table-row>
      </table:table>
      <text:p text:style-name="P47"/>
      <text:p text:style-name="P48"><text:span text:style-name="T48_1">A.<text:s/>SUMMARY<text:s/>AND<text:s/>OVERVIEW<text:s/></text:span></text:p>
      <text:p text:style-name="P49"><text:span text:style-name="T49_1">The<text:s/>Private<text:s/>Enterprise<text:s/>Programme<text:s/>Zambia<text:s/>Phase<text:s/>II<text:s/>(PEPZ<text:s/>II)<text:s/>is<text:s/>an<text:s/>£85<text:s/>million<text:s/>FCDO-funded<text:s/>programme<text:s/>launched<text:s/>in<text:s/>2020<text:s/>and<text:s/>extended<text:s/>to<text:s/>March<text:s/>20</text:span><text:span text:style-name="T49_2">31</text:span><text:span text:style-name="T49_3"><text:s/>to<text:s/>support<text:s/>inclusive<text:s/>economic<text:s/>growth<text:s/>in<text:s/>Zambia.<text:s/>The<text:s/>programme<text:s/>aims<text:s/>to<text:s/>strengthen<text:s/>the<text:s/>role<text:s/>of<text:s/>small<text:s/>and<text:s/>medium-sized<text:s/>enterprises<text:s/>(SMEs)<text:s/>as<text:s/>a<text:s/>driver<text:s/>of<text:s/>job<text:s/>creation</text:span><text:span text:style-name="T49_4">,</text:span><text:span text:style-name="T49_5"><text:s/></text:span><text:span text:style-name="T49_6">as<text:s/>well<text:s/>as</text:span><text:span text:style-name="T49_7"><text:s/></text:span><text:span text:style-name="T49_8">targeting<text:s/></text:span><text:span text:style-name="T49_9">broad-based<text:s/>development<text:s/>outcomes,<text:s/>including<text:s/></text:span><text:span text:style-name="T49_10">energy<text:s/>security,<text:s/></text:span><text:span text:style-name="T49_11">trade<text:s/>facilitation</text:span><text:span text:style-name="T49_12">,<text:s/></text:span><text:span text:style-name="T49_13">and<text:s/>climate<text:s/>resilience</text:span><text:span text:style-name="T49_14">.</text:span><text:span text:style-name="T49_15"><text:s/></text:span></text:p>
      <text:p text:style-name="P50"><text:span text:style-name="T50_1">The<text:s/>programme<text:s/>is<text:s/>anchored<text:s/>by<text:s/></text:span><text:span text:style-name="T50_2">four</text:span><text:span text:style-name="T50_3"><text:s/>core<text:s/>delivery<text:s/>platforms</text:span><text:span text:style-name="T50_4"><text:s/></text:span><text:span text:style-name="T50_5">Cities<text:s/>and<text:s/>Infrastructure<text:s/>for<text:s/>Growth<text:s/>Zambia<text:s/>(CIG<text:s/>Zambia),</text:span><text:span text:style-name="T50_6"><text:s/>The<text:s/>World<text:s/>Bank</text:span><text:span text:style-name="T50_7">,<text:s/></text:span><text:span text:style-name="T50_8">TradeMark<text:s/>Africa<text:s/>(TMA),<text:s/>and<text:s/>Aceli<text:s/>Africa<text:s/>(ACELI)</text:span><text:span text:style-name="T50_9"><text:s/>which<text:s/>collectively</text:span><text:span text:style-name="T50_10"><text:s/></text:span><text:span text:style-name="T50_11">ad</text:span><text:span text:style-name="T50_12">d</text:span><text:span text:style-name="T50_13">ress</text:span><text:span text:style-name="T50_14"><text:s/></text:span><text:span text:style-name="T50_15">systemic</text:span><text:span text:style-name="T50_16"><text:s/>energy<text:s/>constraints</text:span><text:span text:style-name="T50_17">,</text:span><text:span text:style-name="T50_18"><text:s/>trade<text:s/></text:span><text:span text:style-name="T50_19">facilitation</text:span><text:span text:style-name="T50_20">,</text:span><text:span text:style-name="T50_21"><text:s/>and</text:span><text:span text:style-name="T50_22"><text:s/></text:span><text:span text:style-name="T50_23">firm-level<text:s/></text:span><text:span text:style-name="T50_24">market<text:s/>development</text:span><text:span text:style-name="T50_25">.</text:span><text:span text:style-name="T50_26"><text:s/></text:span><text:span text:style-name="T50_27">P</text:span><text:span text:style-name="T50_28">EPZ<text:s/>II<text:s/>has<text:s/>evolve</text:span><text:span text:style-name="T50_29">d</text:span><text:span text:style-name="T50_30"><text:s/>into<text:s/>a<text:s/>multi<text:s/>component<text:s/>portfolio<text:s/>designed<text:s/>to<text:s/>address<text:s/>these<text:s/>constraints.<text:s/>in<text:s/>a<text:s/>coordinated<text:s/>and<text:s/>complementary<text:s/>manner</text:span><text:span text:style-name="T50_31"><text:s/>through<text:s/></text:span><text:span text:style-name="T50_32">strategic<text:s/>investments<text:s/>and<text:s/>partnerships<text:s/>at<text:s/>the<text:s/>regional<text:s/>and<text:s/>policy<text:s/></text:span><text:span text:style-name="T50_33">level:</text:span></text:p>
      <text:p text:style-name="P51"><text:span text:style-name="T51_1">Energy<text:s/>security<text:s/>and<text:s/>transition</text:span><text:span text:style-name="T51_2">:</text:span></text:p>
      <text:list text:style-name="LS29" xml:id="list0">
        <text:list-item>
          <text:p text:style-name="P52"><text:span text:style-name="T52_1">CIGZambia<text:s/>provides<text:s/>technical<text:s/>assistance<text:s/>to<text:s/>strengthen<text:s/>the<text:s/>energy<text:s/>sector<text:s/>by<text:s/>improving<text:s/>planning,<text:s/>policy<text:s/>frameworks,<text:s/>and<text:s/>institutional<text:s/>capacity</text:span><text:span text:style-name="T52_2">,<text:s/></text:span><text:span text:style-name="T52_3">thereby<text:s/>improving<text:s/>energy<text:s/>reliability<text:s/>and<text:s/>supporting<text:s/>climate-compatible<text:s/>growth.</text:span></text:p>
        </text:list-item>
        <text:list-item>
          <text:p text:style-name="P53"><text:span text:style-name="T53_1">The<text:s/>Zambia-Tanzania<text:s/>Interconnector<text:s/>Project<text:s/>(ZTIP)<text:s/>is<text:s/>a<text:s/>regional<text:s/>infrastructure<text:s/></text:span><text:span text:style-name="T53_2">project<text:s/>cofinanced<text:s/>by<text:s/>the<text:s/>World<text:s/>Bank,<text:s/>UK<text:s/>and<text:s/>EU,<text:s/></text:span><text:span text:style-name="T53_3">that<text:s/>aims<text:s/>to<text:s/>improve<text:s/>access<text:s/>to<text:s/>reliable,<text:s/>affordable<text:s/>power,<text:s/></text:span><text:span text:style-name="T53_4">and<text:s/></text:span><text:span text:style-name="T53_5">enhance<text:s/>resilience<text:s/>to<text:s/>climate-related<text:s/>shocks</text:span></text:p>
        </text:list-item>
        <text:list-item>
          <text:p text:style-name="P54"><text:span text:style-name="T54_1">Delivery<text:s/>through<text:s/>the<text:s/>World<text:s/>Bank<text:s/></text:span><text:span text:style-name="T54_2">was<text:s/></text:span><text:span text:style-name="T54_3">expanded</text:span><text:span text:style-name="T54_4"><text:s/>this<text:s/>year<text:s/>with<text:s/>the<text:s/>addition<text:s/>of</text:span><text:span text:style-name="T54_5"><text:s/>support<text:s/>to<text:s/>the<text:s/>Zambia<text:s/>Country<text:s/>Umbrella<text:s/>Programme<text:s/>(ZamCUP),<text:s/>a<text:s/>multi-donor<text:s/>trust<text:s/>fund<text:s/></text:span><text:span text:style-name="T54_6">with<text:s/>a<text:s/>focus<text:s/>on</text:span><text:span text:style-name="T54_7"><text:s/></text:span><text:span text:style-name="T54_8">macro-economic</text:span><text:span text:style-name="T54_9">,<text:s/></text:span><text:span text:style-name="T54_10">mining<text:s/></text:span><text:span text:style-name="T54_11">and<text:s/></text:span><text:span text:style-name="T54_12">energy<text:s/></text:span><text:span text:style-name="T54_13">sector<text:s/>reforms</text:span><text:span text:style-name="T54_14">.</text:span></text:p>
        </text:list-item>
      </text:list>
      <text:p text:style-name="P55"><text:span text:style-name="T55_1">T</text:span><text:span text:style-name="T55_2">rade<text:s/>facilitation</text:span><text:span text:style-name="T55_3"><text:s/>and<text:s/>supply<text:s/>chain</text:span><text:span text:style-name="T55_4">:</text:span></text:p>
      <text:list text:style-name="LS29" xml:id="list3">
        <text:list-item>
          <text:p text:style-name="P56"><text:span text:style-name="T56_1">TradeMark<text:s/>Africa<text:s/>(TMA)<text:s/>enhances<text:s/>Zambia’s<text:s/>trade<text:s/>competitiveness<text:s/></text:span><text:span text:style-name="T56_2">by<text:s/></text:span><text:span text:style-name="T56_3">reduc</text:span><text:span text:style-name="T56_4">ing</text:span><text:span text:style-name="T56_5"><text:s/>delays<text:s/>and<text:s/>costs<text:s/>associated<text:s/>with<text:s/>cross-border<text:s/>trade,<text:s/>increasing<text:s/>market<text:s/>access<text:s/>for<text:s/>SMEs<text:s/>and<text:s/>supporting<text:s/></text:span><text:span text:style-name="T56_6">supply<text:s/>chains<text:s/>for<text:s/>clean<text:s/>energy<text:s/>transitions</text:span><text:span text:style-name="T56_7">.</text:span></text:p>
        </text:list-item>
      </text:list>
      <text:p text:style-name="P57"><text:span text:style-name="T57_1">SME</text:span><text:span text:style-name="T57_2"><text:s/></text:span><text:span text:style-name="T57_3">D</text:span><text:span text:style-name="T57_4">evelopment.</text:span></text:p>
      <text:list text:style-name="LS29" xml:id="list4">
        <text:list-item>
          <text:p text:style-name="P58"><text:span text:style-name="T58_1">Aceli<text:s/>Africa<text:s/>(ACELI)<text:s/>aims<text:s/>to<text:s/>increase<text:s/>lending<text:s/>to<text:s/>underserved<text:s/>businesses,<text:s/></text:span><text:span text:style-name="T58_2">including<text:s/>women<text:s/>and<text:s/>youth<text:s/>led<text:s/>business,<text:s/></text:span><text:span text:style-name="T58_3">by<text:s/>incentivising<text:s/>commercial<text:s/>lending<text:s/>through<text:s/>a<text:s/>blended<text:s/>finance<text:s/>model</text:span><text:span text:style-name="T58_4">.</text:span></text:p>
        </text:list-item>
      </text:list>
      <text:p text:style-name="P59"><text:span text:style-name="T59_1">Reductions<text:s/>in<text:s/>UK<text:s/>Official<text:s/>Development<text:s/>Assistance<text:s/>have<text:s/></text:span><text:span text:style-name="T59_2">limited<text:s/>some<text:s/></text:span><text:span text:style-name="T59_3">current<text:s/>and<text:s/>future<text:s/>PEPZ2<text:s/></text:span><text:span text:style-name="T59_4">activities.<text:s text:c="2"/>Specifically</text:span><text:span text:style-name="T59_5">,</text:span><text:span text:style-name="T59_6"><text:s/>the<text:s/>Zambia<text:s/></text:span><text:span text:style-name="T59_7">SME</text:span><text:span text:style-name="T59_8"><text:s/>Transformation<text:s/></text:span><text:span text:style-name="T59_9">Project</text:span><text:span text:style-name="T59_10"><text:s/>(ZSTP)</text:span><text:span text:style-name="T59_11"><text:s/></text:span><text:span text:style-name="T59_12">had<text:s/>been<text:s/>anticipated<text:s/>to<text:s/></text:span><text:span text:style-name="T59_13">begin</text:span><text:span text:style-name="T59_14"><text:s/></text:span><text:span text:style-name="T59_15">during</text:span><text:span text:style-name="T59_16"><text:s/>last<text:s/>year</text:span><text:span text:style-name="T59_17"><text:s/></text:span><text:span text:style-name="T59_18">is<text:s/>now<text:s/>not<text:s/>expected<text:s/>to<text:s/>pr</text:span><text:span text:style-name="T59_19">ogress<text:s/>further.</text:span><text:span text:style-name="T59_20"><text:s/></text:span><text:span text:style-name="T59_21"><text:s/>Over<text:s/>the<text:s/>next<text:s/>two<text:s/>years<text:s/>the<text:s/>current<text:s/>portfolio<text:s/></text:span><text:span text:style-name="T59_22">will<text:s/>need<text:s/>to<text:s/>be<text:s/>further<text:s/>streamlined<text:s/>to<text:s/>stay<text:s/>within<text:s/>funding<text:s/>allocations</text:span><text:span text:style-name="T59_23"><text:s/>and<text:s/>will<text:s/>increase<text:s/>its<text:s/>focus</text:span><text:span text:style-name="T59_24"><text:s/>on<text:s/>systemic<text:s/>reforms<text:s/>and<text:s/>investment<text:s/>mobilisation</text:span><text:span text:style-name="T59_25"><text:s/>in<text:s/>line<text:s/>with</text:span><text:span text:style-name="T59_26"><text:s/>FCDO<text:s/>Zambia</text:span><text:span text:style-name="T59_27">’s<text:s/></text:span><text:span text:style-name="T59_28">Country<text:s/>Business<text:s/>Plan<text:s/></text:span></text:p>
      <text:p text:style-name="P60"><text:span text:style-name="T60_1">Summary<text:s/>supporting<text:s/>narrative<text:s/>for<text:s/>the<text:s/>overall<text:s/>score<text:s/>in<text:s/>this<text:s/>review<text:s/></text:span></text:p>
      <text:p text:style-name="P61"/>
      <table:table table:style-name="Table4">
        <table:table-column table:style-name="Column16"/>
        <table:table-column table:style-name="Column17"/>
        <table:table-column table:style-name="Column18"/>
        <table:table-row table:style-name="Row9">
          <table:table-cell table:style-name="Cell41">
            <text:p text:style-name="P62"><text:span text:style-name="T62_1">Output<text:s/>title</text:span></text:p>
          </table:table-cell>
          <table:table-cell table:style-name="Cell42">
            <text:p text:style-name="P63"><text:span text:style-name="T63_1">Weight</text:span></text:p>
          </table:table-cell>
          <table:table-cell table:style-name="Cell43">
            <text:p text:style-name="P64"><text:span text:style-name="T64_1">Score</text:span></text:p>
          </table:table-cell>
        </table:table-row>
        <table:table-row table:style-name="Row10">
          <table:table-cell table:style-name="Cell44">
            <text:p text:style-name="P65"><text:span text:style-name="T65_1">CIGZambia:</text:span><text:span text:style-name="T65_2"><text:s/></text:span><text:span text:style-name="T65_3">Policies,<text:s/>regulations,<text:s/>plans<text:s/>and<text:s/>strategies<text:s/>that<text:s/>support<text:s/>inclusive<text:s/>climate<text:s/>compatible<text:s/>growth<text:s/>are<text:s/>designed<text:s/>and/or<text:s/>implemented<text:s/>and<text:s/>improve<text:s/>capacity<text:s/>of<text:s/>CIGZambia's<text:s/>clients</text:span></text:p>
          </table:table-cell>
          <table:table-cell table:style-name="Cell45">
            <text:p text:style-name="P66"><text:span text:style-name="T66_1">1</text:span><text:span text:style-name="T66_2">8</text:span><text:span text:style-name="T66_3">%</text:span></text:p>
          </table:table-cell>
          <table:table-cell table:style-name="Cell46">
            <text:p text:style-name="P67"><text:span text:style-name="T67_1">A</text:span><text:span text:style-name="T67_2">+</text:span></text:p>
          </table:table-cell>
        </table:table-row>
        <table:table-row table:style-name="Row11">
          <table:table-cell table:style-name="Cell47">
            <text:p text:style-name="P68"><text:span text:style-name="T68_1">CIGZambia</text:span><text:span text:style-name="T68_2">:<text:s/></text:span><text:span text:style-name="T68_3">Projects<text:s/>and<text:s/>interventions<text:s/>are<text:s/>inclusive<text:s/>and<text:s/>climate<text:s/>resilient<text:s/>by<text:s/>integrating<text:s/>screening<text:s/>for<text:s/>GESI<text:s/>and<text:s/>climate<text:s/>change<text:s/>considerations<text:s/>in<text:s/>their<text:s/>design<text:s/>and<text:s/>implementation</text:span></text:p>
          </table:table-cell>
          <table:table-cell table:style-name="Cell48">
            <text:p text:style-name="P69"><text:span text:style-name="T69_1">15%</text:span></text:p>
          </table:table-cell>
          <table:table-cell table:style-name="Cell49">
            <text:p text:style-name="P70"><text:span text:style-name="T70_1">A</text:span></text:p>
          </table:table-cell>
        </table:table-row>
        <table:table-row table:style-name="Row12">
          <table:table-cell table:style-name="Cell50">
            <text:p text:style-name="P71"><text:span text:style-name="T71_1">TradeMark<text:s/>Africa:</text:span><text:span text:style-name="T71_2"><text:s/></text:span><text:span text:style-name="T71_3">Infrastructure<text:s/>upgrades<text:s/>completed<text:s/>at<text:s/>1.<text:s/>Nakonde<text:s/>OSBP<text:s/>with<text:s/>cargo<text:s/>scanner<text:s/>installed<text:s/>and<text:s/>operational,<text:s/>including<text:s/>2.<text:s/>Construction<text:s/>works<text:s/>at<text:s/>Kapiri<text:s/></text:span><text:span text:style-name="T71_4">Mposhi<text:s/></text:span><text:span text:style-name="T71_5">and<text:s/>Livingstone<text:s/>PQPS<text:s/>facilities<text:s/>alongside<text:s/>the<text:s/>3.<text:s/></text:span><text:span text:style-name="T71_6">Procurement<text:s/>processes<text:s/>for<text:s/>the<text:s/>i</text:span><text:span text:style-name="T71_7">nstallation</text:span><text:span text:style-name="T71_8"><text:s/>of<text:s/>smart<text:s/>Gates<text:s/>at<text:s/>Kazungula<text:s/>Border<text:s/>Post</text:span></text:p>
          </table:table-cell>
          <table:table-cell table:style-name="Cell51">
            <text:p text:style-name="P72"><text:span text:style-name="T72_1">15%</text:span></text:p>
          </table:table-cell>
          <table:table-cell table:style-name="Cell52">
            <text:p text:style-name="P73"><text:span text:style-name="T73_1">A</text:span></text:p>
          </table:table-cell>
        </table:table-row>
        <table:table-row table:style-name="Row13">
          <table:table-cell table:style-name="Cell53">
            <text:p text:style-name="P74"><text:span text:style-name="T74_1">TradeMark<text:s/>Africa:</text:span><text:span text:style-name="T74_2"><text:s text:c="2"/></text:span><text:span text:style-name="T74_3"><text:s/></text:span><text:span text:style-name="T74_4">Stabilized</text:span><text:span text:style-name="T74_5"><text:s/>ASYCUDA<text:s/>Customs<text:s/>Management</text:span><text:span text:style-name="T74_6"><text:s/>and<text:s/>strengthened<text:s/>trade<text:s/>regulatory<text:s/>frameworks<text:s/>and<text:s/>technical<text:s/>trade<text:s/>facilitation<text:s/>capacity</text:span><text:span text:style-name="T74_7">.</text:span></text:p>
          </table:table-cell>
          <table:table-cell table:style-name="Cell54">
            <text:p text:style-name="P75"><text:span text:style-name="T75_1">1</text:span><text:span text:style-name="T75_2">8</text:span><text:span text:style-name="T75_3">%</text:span></text:p>
          </table:table-cell>
          <table:table-cell table:style-name="Cell55">
            <text:p text:style-name="P76"><text:span text:style-name="T76_1">A</text:span></text:p>
          </table:table-cell>
        </table:table-row>
        <table:table-row table:style-name="Row14">
          <table:table-cell table:style-name="Cell56">
            <text:p text:style-name="P77"><text:span text:style-name="T77_1">Aceli<text:s/>Africa:</text:span><text:span text:style-name="T77_2"><text:s/></text:span><text:span text:style-name="T77_3"><text:s/></text:span><text:span text:style-name="T77_4">Mobilising<text:s/>investment<text:s/>for<text:s/>job-creating<text:s/>agri-SMEs<text:s/>($15k-$1.75M<text:s/>ticket<text:s/>size),<text:s/>through<text:s/>(1)<text:s/>financial<text:s/>risk-sharing<text:s/>and<text:s/>(2)<text:s/>technical<text:s/>assistance<text:s/>to<text:s/>businesses<text:s/>and<text:s/>local/regional<text:s/>financial<text:s/>institutions</text:span></text:p>
          </table:table-cell>
          <table:table-cell table:style-name="Cell57">
            <text:p text:style-name="P78"><text:span text:style-name="T78_1">17%</text:span></text:p>
          </table:table-cell>
          <table:table-cell table:style-name="Cell58">
            <text:p text:style-name="P79"><text:span text:style-name="T79_1">A</text:span></text:p>
          </table:table-cell>
        </table:table-row>
        <table:table-row table:style-name="Row15">
          <table:table-cell table:style-name="Cell59">
            <text:p text:style-name="P80"><text:span text:style-name="T80_1">Zambia<text:s/>Tanzania<text:s/>Interconnector:</text:span><text:span text:style-name="T80_2"><text:s/></text:span><text:span text:style-name="T80_3">Preparatory<text:s/>works<text:s/>and<text:s/>technical<text:s/>assistance<text:s/>towards<text:s/>the<text:s/>Zambia-Tanzania<text:s/>Interconnector<text:s/>Project,<text:s/>managed<text:s/>by<text:s/>the<text:s/>World<text:s/>Bank,<text:s/>to<text:s/>improve<text:s/>regional<text:s/>power<text:s/>trade<text:s/>are<text:s/>completed</text:span></text:p>
          </table:table-cell>
          <table:table-cell table:style-name="Cell60">
            <text:p text:style-name="P81"><text:span text:style-name="T81_1">8%</text:span></text:p>
          </table:table-cell>
          <table:table-cell table:style-name="Cell61">
            <text:p text:style-name="P82"><text:span text:style-name="T82_1">B</text:span></text:p>
          </table:table-cell>
        </table:table-row>
        <table:table-row table:style-name="Row16">
          <table:table-cell table:style-name="Cell62">
            <text:p text:style-name="P83"><text:span text:style-name="T83_1">ZAMCUP</text:span><text:span text:style-name="T83_2">:<text:s/>O</text:span><text:span text:style-name="T83_3">perationalise<text:s/>and<text:s/>ready<text:s/>for<text:s/>delivery</text:span></text:p>
            <text:p text:style-name="P84"/>
          </table:table-cell>
          <table:table-cell table:style-name="Cell63">
            <text:p text:style-name="P85"><text:span text:style-name="T85_1">9</text:span><text:span text:style-name="T85_2">%</text:span></text:p>
          </table:table-cell>
          <table:table-cell table:style-name="Cell64">
            <text:p text:style-name="P86"><text:span text:style-name="T86_1">A</text:span></text:p>
          </table:table-cell>
        </table:table-row>
        <table:table-row table:style-name="Row17">
          <table:table-cell table:style-name="Cell65">
            <text:p text:style-name="P87"><text:span text:style-name="T87_1">Total<text:s/>output<text:s/>score</text:span></text:p>
          </table:table-cell>
          <table:table-cell table:style-name="Cell66">
            <text:p text:style-name="P88"><text:span text:style-name="T88_1">100%</text:span></text:p>
          </table:table-cell>
          <table:table-cell table:style-name="Cell67">
            <text:p text:style-name="P89"><text:span text:style-name="T89_1">A</text:span></text:p>
          </table:table-cell>
        </table:table-row>
      </table:table>
      <text:p text:style-name="P90"/>
      <text:p text:style-name="P91"><text:span text:style-name="T91_1">Major<text:s/>lessons<text:s/>and<text:s/>recommendations<text:s/>for<text:s/>the<text:s/>year<text:s/>ahead<text:s/></text:span></text:p>
      <text:p text:style-name="P92"><text:span text:style-name="T92_1">PEPZ<text:s/>II<text:s/>is<text:s/>delivering<text:s/>strong<text:s/>results<text:s/>across<text:s/>its<text:s/>portfolio,<text:s/>but<text:s/>its</text:span><text:span text:style-name="T92_2"><text:s/></text:span><text:span text:style-name="T92_3">evolution<text:s/>into<text:s/>a<text:s/>multi-component<text:s/>programme<text:s/>requires<text:s/>greater<text:s/>integration,<text:s/>and<text:s/>a</text:span><text:span text:style-name="T92_4"><text:s/>more</text:span><text:span text:style-name="T92_5"><text:s/></text:span><text:span text:style-name="T92_6">clearly<text:s/>articulated</text:span><text:span text:style-name="T92_7"><text:s/>outcome</text:span><text:span text:style-name="T92_8"><text:s/>narrative</text:span><text:span text:style-name="T92_9"><text:s/>aligned<text:s/>to<text:s/>the<text:s/>FCDO<text:s/>Zambia<text:s/>Country<text:s/>Business<text:s/>Plan</text:span><text:span text:style-name="T92_10">.<text:s/></text:span></text:p>
      <text:p text:style-name="P93"><text:span text:style-name="T93_1">A<text:s/>key<text:s/>lesson<text:s/>is<text:s/>that<text:s/>the<text:s/>current<text:s/>Theory<text:s/>of<text:s/>Change<text:s/>and<text:s/>logframe<text:s/>have<text:s/>not<text:s/>kept<text:s/>pace<text:s/>with<text:s/>programme<text:s/>complexity,<text:s/>limiting<text:s/>the<text:s/>ability<text:s/>to<text:s/>aggregate<text:s/>results<text:s/>across<text:s/>diverse<text:s/>interventions.<text:s/>A<text:s/></text:span><text:span text:style-name="T93_2">recommendation</text:span><text:span text:style-name="T93_3"><text:s/>for<text:s/>the<text:s/>year<text:s/>ahead<text:s/>is<text:s/>therefore<text:s/>to</text:span><text:span text:style-name="T93_4"><text:s/>enhance<text:s/>the</text:span><text:span text:style-name="T93_5"><text:s/>unified,<text:s/>portfolio-level<text:s/>Theory<text:s/>of<text:s/>Change<text:s/>and<text:s/></text:span><text:span text:style-name="T93_6">better<text:s/></text:span><text:span text:style-name="T93_7">articulate</text:span><text:span text:style-name="T93_8"><text:s/>the</text:span><text:span text:style-name="T93_9"><text:s/></text:span><text:span text:style-name="T93_10">synergies<text:s/>between<text:s/>components.<text:s/></text:span></text:p>
      <text:p text:style-name="P94"><text:span text:style-name="T94_1">The<text:s/>review<text:s/>finds<text:s/>that<text:s/>technical<text:s/>assistance<text:s/>is<text:s/>most<text:s/>effective<text:s/>when<text:s/>embedded<text:s/>within<text:s/>government<text:s/>systems,<text:s/>driving<text:s/>institutional<text:s/>change<text:s/>rather<text:s/>than<text:s/>standalone<text:s/>outputs.<text:s/>Strong<text:s/>performance—particularly<text:s/>under<text:s/>CIG<text:s/>Zambia—has<text:s/>been<text:s/>driven<text:s/>by<text:s/>addressing<text:s/>binding<text:s/>constraints<text:s/>in<text:s/>policy,<text:s/>planning,<text:s/>and<text:s/>regulation.<text:s text:c="2"/></text:span><text:span text:style-name="T94_2">A</text:span><text:span text:style-name="T94_3">ligned<text:s/>with<text:s/>FCDO’s<text:s/>focus<text:s/>on<text:s/>system<text:s/></text:span><text:span text:style-name="T94_4">strengthening</text:span><text:span text:style-name="T94_5"><text:s/></text:span><text:span text:style-name="T94_6">a</text:span><text:span text:style-name="T94_7"><text:s/></text:span><text:span text:style-name="T94_8">priority<text:s/>for<text:s/>the<text:s/>next<text:s/>period<text:s/>is<text:s/>to<text:s/></text:span><text:span text:style-name="T94_9">support</text:span><text:span text:style-name="T94_10"><text:s/>key<text:s/>reforms<text:s/>(</text:span><text:span text:style-name="T94_11">such<text:s/>as</text:span><text:span text:style-name="T94_12"><text:s/>Open<text:s/>Access,<text:s/>ISMO,<text:s/>energy<text:s/>planning<text:s/>systems)<text:s/></text:span><text:span text:style-name="T94_13">to<text:s/></text:span><text:span text:style-name="T94_14">move<text:s/>from<text:s/>design<text:s/>into<text:s/></text:span><text:span text:style-name="T94_15">approval<text:s/>and<text:s/></text:span><text:span text:style-name="T94_16">implementation.<text:s/></text:span></text:p>
      <text:p text:style-name="P95"><text:span text:style-name="T95_1">The<text:s/>review<text:s/>underscores<text:s/>the<text:s/>importance<text:s/>of<text:s/>strong<text:s/>coordination<text:s/>between<text:s/>FCDO<text:s/>and<text:s/>delivery<text:s/>partners<text:s/>and<text:s/>adaptive<text:s/>management<text:s/>in<text:s/>a<text:s/>complex<text:s/>political<text:s/>economy<text:s/>context.<text:s/>Maintaining<text:s/></text:span><text:span text:style-name="T95_2">flexibility<text:s/>in<text:s/>response<text:s/>to<text:s/>political<text:s/>and<text:s/>institutional<text:s/>constraints<text:s/>is<text:s/>critical<text:s/>to<text:s/>sustaining<text:s/>performance<text:s/>and<text:s/>ensuring<text:s/>value<text:s/>for<text:s/>money.<text:s/></text:span></text:p>
      <text:p text:style-name="P96"><text:span text:style-name="T96_1">A</text:span><text:span text:style-name="T96_2"><text:s/></text:span><text:span text:style-name="T96_3">recurring</text:span><text:span text:style-name="T96_4"><text:s/>lesson<text:s/>is<text:s/>the<text:s/>importance<text:s/>of<text:s/>realistic<text:s/>sequencing<text:s/>and<text:s/>delivery<text:s/>discipline<text:s/></text:span><text:span text:style-name="T96_5">for</text:span><text:span text:style-name="T96_6"><text:s/>complex<text:s/></text:span><text:span text:style-name="T96_7">delivery</text:span><text:span text:style-name="T96_8"><text:s/>tasks</text:span><text:span text:style-name="T96_9">,<text:s/>particularly<text:s/>those<text:s/>involving<text:s/>large<text:s/>infrastructure<text:s/>and<text:s/>multiple<text:s/>delivery<text:s/>partners.<text:s/></text:span><text:span text:style-name="T96_10">Progress<text:s/>has<text:s/>been<text:s/>strongest<text:s/>where<text:s/>activities<text:s/>focused<text:s/>on<text:s/>enabling<text:s/>milestones<text:s/>(e.g.<text:s/>procurement,<text:s/>governance,<text:s/>technical<text:s/>preparation)</text:span><text:span text:style-name="T96_11">.</text:span><text:span text:style-name="T96_12"><text:s text:c="2"/>Going<text:s/>forward</text:span><text:span text:style-name="T96_13"><text:s/>FCDO<text:s/>will<text:s/>continue<text:s/>to<text:s/>focus<text:s/>on<text:s/>technical<text:s/>assistance<text:s/>with<text:s/>less</text:span><text:span text:style-name="T96_14"><text:s/>ODA<text:s/>budgets<text:s/></text:span><text:span text:style-name="T96_15">available<text:s/>for<text:s/>direct<text:s/>delivery.</text:span></text:p>
      <text:h text:style-name="P97" text:outline-level="2"><text:span text:style-name="T97_1">B:<text:s/>THEORY<text:s/>OF<text:s/>CHANGE<text:s/>AND<text:s/>PROGRESS<text:s/>TOWARDS<text:s/>OUTCOMES<text:s/></text:span></text:h>
      <text:p text:style-name="P98"/>
      <text:p text:style-name="P99"><text:span text:style-name="T99_1">Summarise<text:s/>the<text:s/>programme’s<text:s/></text:span><text:span text:style-name="T99_2"><text:a xlink:type="simple" xlink:href="https://fcogovuk.sharepoint.com/teams/prof/_layouts/15/Doc.aspx?OR=teams&amp;action=edit&amp;sourcedoc=%7bE730D961-222B-456A-A1B3-DE32308F404E%7d"><text:span text:style-name="T99_3">theory<text:s/>of<text:s/>change</text:span></text:a></text:span><text:span text:style-name="T99_4">,<text:s/>including<text:s/>any<text:s/>changes<text:s/>to<text:s/>outcome<text:s/>and<text:s/>impact<text:s/>indicators<text:s/>from<text:s/>the<text:s/>original<text:s/>business<text:s/>case.<text:s/></text:span></text:p>
      <text:p text:style-name="P100"><text:span text:style-name="T100_1">The<text:s/></text:span><text:span text:style-name="T100_2">2025<text:s/></text:span><text:span text:style-name="T100_3">PEPZ2<text:s/>Mid-term<text:s/>Review<text:s/>confirmed<text:s/>that<text:s/>the<text:s/>strategic<text:s/>case<text:s/>for<text:s/>SME-led<text:s/>growth<text:s/>in<text:s/>Zambia<text:s/>remains<text:s/>strong.<text:s/>Zambia’s<text:s/>population<text:s/>is<text:s/>projected<text:s/>to<text:s/>double<text:s/>over<text:s/>the<text:s/>next<text:s/>20<text:s/>years,<text:s/>with<text:s/>approximately<text:s/>1,000<text:s/>young<text:s/>people<text:s/>entering<text:s/>the<text:s/>labour<text:s/>force<text:s/>daily.<text:s/>Capital-intensive<text:s/>growth<text:s/>has<text:s/>not<text:s/>generated<text:s/>jobs<text:s/>at<text:s/>scale,<text:s/>reinforcing<text:s/>the<text:s/>need<text:s/>for<text:s/>interventions<text:s/>that<text:s/>unlock<text:s/>private<text:s/>investment,<text:s/>productivity,<text:s/>and<text:s/>employment<text:s/>through<text:s/>SMEs.<text:s/>PEPZ2<text:s/>is<text:s/>therefore<text:s/>being<text:s/>reshaped<text:s/>to<text:s/>prioritise<text:s/>market-enabling<text:s/>reforms,<text:s/>investment<text:s/>mobilisation,<text:s/>and<text:s/>unlocking<text:s/>system-level<text:s/>constraints</text:span><text:span text:style-name="T100_4">.<text:s/></text:span></text:p>
      <text:p text:style-name="P101"><text:span text:style-name="T101_1">CIGZambia<text:s/>Theory<text:s/>of<text:s/>Change:<text:s/></text:span><text:span text:style-name="T101_2">Lack<text:s/>of<text:s/>reliable<text:s/>access<text:s/>to<text:s/>power<text:s/>remains<text:s/>a<text:s/>significant<text:s/>barrier<text:s/>to<text:s/>economic<text:s/>development<text:s/>in<text:s/>Zambia,<text:s/>particularly<text:s/>for<text:s/>SMEs.<text:s/>This</text:span><text:span text:style-name="T101_3"><text:s/></text:span><text:span text:style-name="T101_4">challenge<text:s/></text:span><text:span text:style-name="T101_5">was</text:span><text:span text:style-name="T101_6"><text:s/>exacerbated<text:s/>by<text:s/>a<text:s/>prolonged<text:s/>drought<text:s/>throughout<text:s/>2024,<text:s/>highlighting<text:s/>the<text:s/>country’s<text:s/>heavy<text:s/>dependence<text:s/>on<text:s/>hydropower.<text:s/>To<text:s/>address<text:s/>this,<text:s/>with<text:s/>CIGZambia<text:s/>support,<text:s/>the<text:s/>power<text:s/>sector<text:s/>is<text:s/>embarking<text:s/>on<text:s/>a<text:s/>series<text:s/>of<text:s/>complex<text:s/>reforms<text:s/>to<text:s/>transparently<text:s/>open<text:s/>the<text:s/>grid<text:s/>for<text:s/>private<text:s/>power<text:s/>transmission<text:s/>which,<text:s/>if<text:s/>implemented<text:s/>well,<text:s/>should<text:s/>dramatically<text:s/>increase<text:s/>investment.<text:s/>High<text:s/>quality<text:s/>technical<text:s/>assistance<text:s/>from<text:s/>CIGZambia<text:s/>is<text:s/>expected<text:s/>to<text:s/>improve<text:s/>policies,<text:s/>regulations<text:s/>and<text:s/>plans<text:s/>which<text:s/>in<text:s/>turn<text:s/>expected<text:s/>to<text:s/>facilitate<text:s/>increased<text:s/>power<text:s/>generation<text:s/>and<text:s/>access,<text:s/>unlocking<text:s/>private<text:s/>sector<text:s/>potential<text:s/>leading<text:s/>to<text:s/>climate-compatible<text:s/>economic<text:s/>growth,<text:s/>and<text:s/>ultimately<text:s/>driving<text:s/>employment<text:s/>at<text:s/>scale<text:s/>which<text:s/>is<text:s/>key<text:s/>to<text:s/>broader<text:s/>poverty<text:s/>reduction<text:s/>in<text:s/>Zambia.</text:span><text:span text:style-name="T101_7"><text:s/></text:span></text:p>
      <text:p text:style-name="P102"/>
      <text:p text:style-name="P103"><text:span text:style-name="T103_1">ZTIP<text:s/>Theory<text:s/>of<text:s/>Change:<text:s/></text:span><text:span text:style-name="T103_2">FCDO’s<text:s/>funding<text:s/>is<text:s/>contributing<text:s/>to</text:span><text:span text:style-name="T103_3"><text:s/>the<text:s/>completion<text:s/>of<text:s/>Zambia’s<text:s/>side<text:s/>of<text:s/>Zambia-Tanzania<text:s/>Interconnection<text:s/>linking<text:s/>the<text:s/>Southern<text:s/>and<text:s/>East<text:s/>African<text:s/>Power<text:s/>Pools</text:span><text:span text:style-name="T103_4">,<text:s/>which<text:s/>is<text:s/>a<text:s/>top<text:s/>presidential<text:s/>priority</text:span><text:span text:style-name="T103_5">.<text:s/>By<text:s/>strengthening<text:s/>regional<text:s/>connectivity,<text:s/>the<text:s/></text:span><text:span text:style-name="T103_6">$300m<text:s/></text:span><text:span text:style-name="T103_7">project<text:s/></text:span><text:span text:style-name="T103_8">will<text:s/></text:span><text:span text:style-name="T103_9">help<text:s/>mitigate<text:s/>the<text:s/>impact<text:s/>of<text:s/>climate<text:s/>shocks<text:s/>like<text:s/>the<text:s/>2024<text:s/>drought,<text:s/>and<text:s/>support<text:s/>integration<text:s/>of<text:s/>more<text:s/>variable<text:s/>renewables<text:s/>across<text:s/></text:span><text:span text:style-name="T103_10">the<text:s/>network</text:span><text:span text:style-name="T103_11">.<text:s/></text:span><text:span text:style-name="T103_12"><text:s/>I</text:span><text:span text:style-name="T103_13">t<text:s/>will<text:s/>address<text:s/>a<text:s/>critical<text:s/>constraint<text:s/>to<text:s/>industrial<text:s/>growth<text:s/>in<text:s/>Zambia<text:s/>and<text:s/>southern<text:s/>DRC<text:s/>-<text:s/>unreliable<text:s/>power<text:s/>supply<text:s/>-<text:s/>thereby<text:s/>boosting<text:s/>mining<text:s/>output,<text:s/>supporting<text:s/>UK-Zambia<text:s/>trade<text:s/>ambitions<text:s/>under<text:s/>the<text:s/>Green<text:s/>Growth<text:s/>Compact,<text:s/>and<text:s/>laying<text:s/>the<text:s/>foundation<text:s/>for<text:s/>Zambia<text:s/>to<text:s/>become<text:s/>a<text:s/>regional<text:s/>clean<text:s/>energy<text:s/>trading<text:s/>hub.</text:span><text:span text:style-name="T103_14"><text:s/></text:span><text:span text:style-name="T103_15">FCDO’s<text:s/>£15m<text:s/>contribution<text:s/></text:span><text:span text:style-name="T103_16">was<text:s/>disbursed<text:s/>in<text:s/>FY24/25</text:span><text:span text:style-name="T103_17"><text:s/>through<text:s/>the<text:s/></text:span><text:span text:style-name="T103_18">World<text:s/>Bank’s<text:s/></text:span><text:span text:style-name="T103_19">Energy<text:s/>Sector<text:s/>Management<text:s/>Assistance<text:s/>Program<text:s/>(ESMAP)</text:span><text:span text:style-name="T103_20">.</text:span></text:p>
      <text:p text:style-name="P104"/>
      <text:p text:style-name="P105"><text:span text:style-name="T105_1">ZAMCUP<text:s/>Theory<text:s/>of<text:s/>Change:<text:s/></text:span><text:span text:style-name="T105_2">Policy,<text:s/>institutional,<text:s/>and<text:s/>coordination<text:s/>constraints<text:s/>continue<text:s/>to<text:s/>limit<text:s/>investment<text:s/>and<text:s/>economic<text:s/>diversification<text:s/>in<text:s/>Zambia.<text:s/>Through<text:s/>a<text:s/>£2m<text:s/>contribution<text:s/>to<text:s/>the<text:s/>World<text:s/>Bank-managed<text:s/>ZamCUP,<text:s/>FCDO<text:s/>will<text:s/>support<text:s/>targeted<text:s/>technical<text:s/>assistance<text:s/>and<text:s/>analytical<text:s/>work<text:s/>to<text:s/>strengthen<text:s/>fiscal<text:s/>management,<text:s/>mining<text:s/>sector<text:s/>governance,<text:s/>and<text:s/>energy<text:s/>sector<text:s/>performance.<text:s/>This<text:s/>is<text:s/>expected<text:s/>to<text:s/>improve<text:s/>policy<text:s/>frameworks,<text:s/>institutional<text:s/>capability,<text:s/>and<text:s/>coordination,<text:s/>helping<text:s/>to<text:s/>unlock<text:s/>private<text:s/>sector<text:s/>participation<text:s/>and<text:s/>investment.<text:s/>Over<text:s/>time,<text:s/>these<text:s/>changes<text:s/>should<text:s/>improve<text:s/>energy<text:s/>reliability,<text:s/>strengthen<text:s/>management<text:s/>of<text:s/>mineral<text:s/>revenues,<text:s/>and<text:s/>support<text:s/>a<text:s/>more<text:s/>stable<text:s/>macroeconomic<text:s/>environment.<text:s/>In<text:s/>turn,<text:s/>this<text:s/>will<text:s/>contribute<text:s/>to<text:s/>a<text:s/>more<text:s/>enabling<text:s/>environment<text:s/>for<text:s/>firms,<text:s/>supporting<text:s/>SME<text:s/>growth,<text:s/>job<text:s/>creation,<text:s/>and<text:s/>inclusive,<text:s/>climate-resilient<text:s/>economic<text:s/>growth<text:s/>in<text:s/>Zambia.</text:span></text:p>
      <text:p text:style-name="P106"/>
      <text:p text:style-name="P107"><text:span text:style-name="T107_1">TradeMark<text:s/>Africa<text:s/>Theory<text:s/>of<text:s/>Change</text:span><text:span text:style-name="T107_2">:<text:s/></text:span><text:span text:style-name="T107_3">Zambia’s<text:s/></text:span><text:span text:style-name="T107_4">is</text:span><text:span text:style-name="T107_5"><text:s/>a<text:s/>land-linked<text:s/>country<text:s/>bordering<text:s/>eight<text:s/>neighbours<text:s/>and<text:s/>located<text:s/>along<text:s/>major<text:s/>corridors<text:s/>such<text:s/>as<text:s/>Dar<text:s/>es<text:s/>Salaam,<text:s/>Beira,<text:s/>and<text:s/>the<text:s/>North–South<text:s/>route</text:span><text:span text:style-name="T107_6">s.<text:s/></text:span><text:span text:style-name="T107_7">The<text:s/>economy<text:s/>is<text:s/>highly<text:s/>concentrated,<text:s/>with<text:s/>copper<text:s/>accounting<text:s/>for<text:s/>over<text:s/>70%<text:s/>of<text:s/></text:span><text:span text:style-name="T107_8">exports<text:s/>and<text:s/>around<text:s/>80%<text:s/>of<text:s/>export<text:s/>earnings,<text:s/>while<text:s/>other<text:s/>high-potential<text:s/>sectors<text:s/>such<text:s/>as<text:s/>horticulture,<text:s/>legumes,<text:s/>oilseeds,<text:s/>and<text:s/>ago-processing<text:s/>remain<text:s/>underdeveloped.<text:s/>Trade<text:s/>inefficiencies<text:s/></text:span><text:span text:style-name="T107_9">contribute<text:s/>to</text:span><text:span text:style-name="T107_10"><text:s/>this<text:s/>challenge</text:span><text:span text:style-name="T107_11">.<text:s text:c="2"/></text:span><text:span text:style-name="T107_12">Compared<text:s/>to<text:s/></text:span><text:span text:style-name="T107_13">competing<text:s/>regional<text:s/>exporters</text:span><text:span text:style-name="T107_14"><text:s/></text:span><text:span text:style-name="T107_15">Zambia<text:s/>faces<text:s/>longer<text:s/>transit<text:s/>times<text:s/>of<text:s/>3–5<text:s/>weeks<text:s/>to<text:s/>7–14<text:s/>days<text:s/></text:span><text:span text:style-name="T107_16">due<text:s/>to<text:s/>distance,<text:s/>border<text:s/>delays<text:s/>and<text:s/>congestion</text:span><text:span text:style-name="T107_17">,<text:s/></text:span><text:span text:style-name="T107_18">resulting<text:s/>in<text:s/>higher<text:s/>per-tonne<text:s/>costs,<text:s/>reduced<text:s/>margins,<text:s/>and<text:s/>diminished<text:s/>competitiveness</text:span><text:span text:style-name="T107_19"><text:note text:note-class="footnote"><text:note-citation/><text:note-body><text:p text:style-name="P108"><text:span text:style-name="T108_1"><text:s/></text:span><text:span text:style-name="T108_2">Exporting<text:s/>competitors<text:s/>such<text:s/>as<text:s/>Botswana,<text:s/>Namibia,<text:s/>Mozambique<text:s/>and<text:s/>Kenya,<text:s/>benefit<text:s/>from<text:s/>more<text:s/>direct<text:s/>and<text:s/>efficient<text:s/>logistics<text:s/>systems<text:s/>to<text:s/>regional<text:s/>seaports.<text:s text:c="2"/></text:span><text:span text:style-name="T108_3">90%<text:s/>of<text:s/></text:span><text:span text:style-name="T108_4">Zambian<text:s/>export<text:s/></text:span><text:span text:style-name="T108_5">goods</text:span><text:span text:style-name="T108_6"><text:s/>are</text:span><text:span text:style-name="T108_7"><text:s/>transported<text:s/>by<text:s/>road,<text:s/>resulting<text:s/>in<text:s/>high<text:s/>logistics<text:s/>costs<text:s/>and<text:s/>delays<text:s/>of<text:s/>25–64<text:s/>hours<text:s/>at<text:s/>key<text:s/>border<text:s/>points<text:s/>such<text:s/>as<text:s/>Nakonde,<text:s/>Chirundu,<text:s/>and<text:s/>Kazungula<text:s/>Evidence<text:s/>suggests<text:s/></text:span><text:span text:style-name="T108_8">that<text:s/>a<text:s/>10%<text:s/>reduction<text:s/>in<text:s/>logistics<text:s/>costs<text:s/>could<text:s/>increase<text:s/>trade<text:s/>volumes<text:s/>by<text:s/>~3%<text:s/>and<text:s/>GDP<text:s/>by<text:s/>~1%,</text:span></text:p></text:note-body></text:note></text:span><text:span text:style-name="T108_9">.</text:span></text:p>
      <text:p text:style-name="P109"/>
      <text:p text:style-name="P110"><text:span text:style-name="T110_1">To<text:s/>address</text:span><text:span text:style-name="T110_2"><text:s/></text:span><text:span text:style-name="T110_3">these<text:s/>constraints,<text:s/>the<text:s/></text:span><text:span text:style-name="T110_4">TMA<text:s/></text:span><text:span text:style-name="T110_5">programme<text:s/>adopts<text:s/>a<text:s/>holistic<text:s/>approach<text:s/>that<text:s/>combines<text:s/>infrastructure</text:span><text:span text:style-name="T110_6"><text:s/>&amp;<text:s/>digital</text:span><text:span text:style-name="T110_7"><text:s/>upgrades,</text:span><text:span text:style-name="T110_8"><text:s/>and</text:span><text:span text:style-name="T110_9"><text:s/>institutional<text:s/>reforms<text:s/>to<text:s/>unlock<text:s/>Zambia’s<text:s/>latent<text:s/>trade<text:s/>potential.</text:span><text:span text:style-name="T110_10"><text:s/></text:span><text:span text:style-name="T110_11">By<text:s/>targeting<text:s/>reductions<text:s/>of<text:s/>at<text:s/>least<text:s/>15%<text:s/>in<text:s/>border<text:s/>crossing<text:s/>times,<text:s/>10%<text:s/>in<text:s/>trade<text:s/>costs,<text:s/>and<text:s/>20%<text:s/>in<text:s/>document<text:s/>processing<text:s/>times,<text:s/>the<text:s/>programme<text:s/>aims<text:s/>to<text:s/>enhance<text:s/>reliability<text:s/>and<text:s/>efficiency<text:s/>across<text:s/>key<text:s/>corridors.<text:s/>Ultimately,<text:s/>by<text:s/>reducing<text:s/>trade<text:s/>frictions</text:span><text:span text:style-name="T110_12"><text:s/>(including<text:s/>for<text:s/>women<text:s/>cro</text:span><text:span text:style-name="T110_13">ss-border<text:s/>traders)</text:span><text:span text:style-name="T110_14">,</text:span><text:span text:style-name="T110_15"><text:s/>and</text:span><text:span text:style-name="T110_16"><text:s/>strengthening<text:s/>logistics<text:s/>systems</text:span><text:span text:style-name="T110_17"><text:s/></text:span><text:span text:style-name="T110_18">the<text:s/>programme<text:s/>seeks<text:s/>to<text:s/>enable<text:s/>Zambia<text:s/>to<text:s/>diversify<text:s/>beyond<text:s/>copper,<text:s/>expand<text:s/>high-value<text:s/>exports,<text:s/>and<text:s/>drive<text:s/>more<text:s/>inclusive,<text:s/>sustained<text:s/>trade-led<text:s/>economic<text:s/>growth.</text:span></text:p>
      <text:p text:style-name="P111"/>
      <text:p text:style-name="P112"><text:span text:style-name="T112_1">ACELI<text:s/>Theory<text:s/>of<text:s/>Change</text:span></text:p>
      <text:p text:style-name="P113"><text:span text:style-name="T113_1">Aceli<text:s/>Africa’s<text:s/>interventions</text:span><text:span text:style-name="T113_2"><text:s/>target<text:s/></text:span><text:span text:style-name="T113_3">long</text:span><text:span text:style-name="T113_4">term<text:s/>impacts<text:s/>on<text:s/>livelihoods,<text:s/>food<text:s/>security,<text:s/>environmental<text:s/>sustainability,<text:s/>gender<text:s/>equity,<text:s/>and<text:s/>inclusive<text:s/>economic<text:s/>growth.<text:s/>In<text:s/>Zambia,<text:s/>agricultural<text:s/>SMEs<text:s/>face<text:s/>chronic<text:s/>barriers<text:s/>to<text:s/>accessing<text:s/>finance.<text:s/>Financial<text:s/>institutions<text:s/>view<text:s/>the<text:s/>sector<text:s/>as<text:s/>high<text:s/>risk,<text:s/>are<text:s/>deterred<text:s/>by<text:s/>small<text:s/>loan<text:s/>sizes,<text:s/>and<text:s/>frequently<text:s/>lack<text:s/>technical<text:s/>expertise<text:s/>in<text:s/>agricultural<text:s/>lending.<text:s/>At<text:s/>the<text:s/>same<text:s/>time,<text:s/>many<text:s/>SMEs<text:s/>have<text:s/>weak<text:s/>business<text:s/>skills<text:s/>and<text:s/>limited<text:s/>financial<text:s/>records,<text:s/>creating<text:s/>a<text:s/>persistent<text:s/>financing<text:s/>gap<text:s/>that<text:s/>constrains<text:s/>productivity,<text:s/>growth,<text:s/>and<text:s/>rural<text:s/>economic<text:s/>development.</text:span></text:p>
      <text:p text:style-name="P114"/>
      <text:p text:style-name="P115"><text:span text:style-name="T115_1">Aceli</text:span><text:span text:style-name="T115_2"><text:s/>Africa</text:span><text:span text:style-name="T115_3">’s<text:s/>model<text:s/>is<text:s/>grounded<text:s/>in<text:s/>the<text:s/>premise<text:s/>that<text:s/>by<text:s/>incentivizing,<text:s/>supporting,<text:s/>and<text:s/>de</text:span><text:span text:style-name="T115_4">risking<text:s/>financial<text:s/>institutions,<text:s/>lending<text:s/>to<text:s/>agricultural<text:s/>SMEs<text:s/>and<text:s/>underserved<text:s/>groups</text:span><text:span text:style-name="T115_5">,<text:s/></text:span><text:span text:style-name="T115_6">such<text:s/>as<text:s/>women,<text:s/>youth,<text:s/>and<text:s/>climate</text:span><text:span text:style-name="T115_7">smart<text:s/>enterprises</text:span><text:span text:style-name="T115_8">,<text:s/></text:span><text:span text:style-name="T115_9">will<text:s/>increase.<text:s/>To<text:s/>achieve<text:s/>this,<text:s/>Aceli<text:s/>combines<text:s/>financial<text:s/>incentives,<text:s/>including<text:s/>first</text:span><text:span text:style-name="T115_10">loss<text:s/>coverage<text:s/>and<text:s/>origination<text:s/>support,<text:s/>with<text:s/>technical<text:s/>assistance<text:s/>for<text:s/>both<text:s/>lenders<text:s/>and<text:s/>SMEs,<text:s/>while<text:s/>also<text:s/>strengthening<text:s/>the<text:s/>broader<text:s/>policy<text:s/>and<text:s/>regulatory<text:s/>environment<text:s/>for<text:s/>agricultural<text:s/>finance.</text:span></text:p>
      <text:p text:style-name="P116"/>
      <text:p text:style-name="P117"><text:span text:style-name="T117_1">Over<text:s/>time,<text:s/>this<text:s/></text:span><text:span text:style-name="T117_2">is<text:s/>expected<text:s/>to<text:s/></text:span><text:span text:style-name="T117_3">lead<text:s/>to<text:s/>improved<text:s/>lending<text:s/>practices,<text:s/>increased<text:s/>access<text:s/>to<text:s/>finance,<text:s/>reduced<text:s/>risk<text:s/>perceptions,<text:s/>and<text:s/>more<text:s/>profitable<text:s/>agricultural<text:s/>portfolios,<text:s/>ultimately<text:s/>strengthening<text:s/>value<text:s/>chains,<text:s/>boosting<text:s/>rural<text:s/>incomes<text:s/>and<text:s/>employment,<text:s/>and<text:s/>supporting<text:s/>broader<text:s/>economic<text:s/>development.</text:span><text:span text:style-name="T117_4"><text:s text:c="2"/>This<text:s/>year<text:s/>FCDO</text:span><text:span text:style-name="T117_5"><text:s/>Zambia<text:s/></text:span><text:span text:style-name="T117_6">did<text:s/>a<text:s/>deep-dive<text:s/>on<text:s/>the<text:s/>evidence<text:s/>supporting<text:s/>the<text:s/>Aceli<text:s/>ToC<text:s/>which<text:s/>is<text:s/>elaborated<text:s/>in<text:s/>the<text:s/>VfM<text:s/>section</text:span><text:span text:style-name="T117_7"><text:s/>‘D</text:span><text:span text:style-name="T117_8">’<text:s/>off<text:s/>this<text:s/>annual<text:s/>review</text:span><text:span text:style-name="T117_9">.<text:s/></text:span></text:p>
      <text:p text:style-name="P118"/>
      <text:p text:style-name="P119"><text:span text:style-name="T119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19_2"><text:s/></text:span></text:p>
      <text:p text:style-name="P120"/>
      <text:p text:style-name="P121"><text:span text:style-name="T121_1">CIGZambia<text:s/>lead<text:s/>outcome:</text:span><text:span text:style-name="T121_2"><text:s/></text:span><text:span text:style-name="T121_3">During<text:s/>FY25/26</text:span><text:span text:style-name="T121_4">,<text:s/>o</text:span><text:span text:style-name="T121_5">verall,<text:s/>performance<text:s/>against<text:s/>the<text:s/>outcome<text:s/></text:span><text:span text:style-name="T121_6">has<text:s/>been<text:s/>strong,<text:s/>backed<text:s/>by<text:s/>an<text:s/>exceptionally<text:s/>capable<text:s/>Programme<text:s/>Management<text:s/>Unit</text:span><text:span text:style-name="T121_7">.<text:s text:c="2"/></text:span><text:span text:style-name="T121_8">CIGZambia<text:s/>scaled<text:s/></text:span><text:span text:style-name="T121_9">up<text:s/></text:span><text:span text:style-name="T121_10">successfully</text:span><text:span text:style-name="T121_11"><text:s/></text:span><text:span text:style-name="T121_12">to<text:s/></text:span><text:span text:style-name="T121_13">meet</text:span><text:span text:style-name="T121_14"><text:s/>urgent<text:s/>government<text:s/>demand<text:s/>for</text:span><text:span text:style-name="T121_15"><text:s/>progress<text:s/>on<text:s/>power<text:s/>sector<text:s/>reforms</text:span><text:span text:style-name="T121_16"><text:s/>which<text:s/>are<text:s/>expected<text:s/>to<text:s/>unlock<text:s/>large<text:s/>flows<text:s/>of<text:s/></text:span><text:span text:style-name="T121_17">future<text:s/></text:span><text:span text:style-name="T121_18">private<text:s/>investment</text:span><text:span text:style-name="T121_19">.<text:s/></text:span><text:span text:style-name="T121_20"><text:s/></text:span><text:span text:style-name="T121_21">CIG<text:s/>Zambia</text:span><text:span text:style-name="T121_22"><text:s/></text:span><text:span text:style-name="T121_23">reached</text:span><text:span text:style-name="T121_24"><text:s/>its<text:s/>headline<text:s/></text:span><text:span text:style-name="T121_25">milestone<text:s/></text:span><text:span text:style-name="T121_26">of<text:s/>contributing<text:s/>to<text:s/></text:span><text:span text:style-name="T121_27">mobilis</text:span><text:span text:style-name="T121_28">ing</text:span><text:span text:style-name="T121_29"><text:s/></text:span><text:span text:style-name="T121_30">£400<text:s/>million</text:span><text:span text:style-name="T121_31"><text:s/>of<text:s/></text:span><text:span text:style-name="T121_32">investment</text:span><text:span text:style-name="T121_33"><text:s/>this<text:s/>year</text:span><text:span text:style-name="T121_34">,</text:span><text:span text:style-name="T121_35"><text:s/>driven<text:s/>predominantly<text:s/>by<text:s/>public<text:s/>and<text:s/>multilateral<text:s/>sources</text:span><text:span text:style-name="T121_36">.<text:s text:c="2"/>This<text:s/></text:span><text:span text:style-name="T121_37">includ</text:span><text:span text:style-name="T121_38">ed</text:span><text:span text:style-name="T121_39"><text:s/>a<text:s/>$100<text:s/>million<text:s/></text:span><text:span text:style-name="T121_40">Climate<text:s/>F</text:span><text:span text:style-name="T121_41">inancing<text:s/></text:span><text:span text:style-name="T121_42">contribution<text:s/>to<text:s/>Zambia</text:span><text:span text:style-name="T121_43"><text:s/>from<text:s/>the<text:s/>Government<text:s/>of<text:s/>Norway,</text:span><text:span text:style-name="T121_44"><text:s/>for<text:s/>which<text:s/>CIGZambia<text:s/></text:span><text:span text:style-name="T121_45">facilitated<text:s/>crucial<text:s/>technical<text:s/>studies.</text:span><text:span text:style-name="T121_46"><text:s/></text:span><text:span text:style-name="T121_47"><text:s/></text:span><text:span text:style-name="T121_48">Performance<text:s/>was<text:s/></text:span><text:span text:style-name="T121_49">also<text:s/></text:span><text:span text:style-name="T121_50">strong<text:s/>in<text:s/></text:span><text:span text:style-name="T121_51">sustaining<text:s/>committed</text:span><text:span text:style-name="T121_52"><text:s/>public<text:s/>and<text:s/>multilateral<text:s/>finance,<text:s/>where<text:s/>CIG<text:s/>Zambia’s<text:s/>technical<text:s/>assistance<text:s/></text:span><text:span text:style-name="T121_53">to<text:s/>the<text:s/>ZTIP<text:s/></text:span><text:span text:style-name="T121_54">reduced<text:s/>risk<text:s/>through<text:s/></text:span><text:span text:style-name="T121_55">rapid<text:s/>interventions<text:s/>to<text:s/></text:span><text:span text:style-name="T121_56">improve<text:s/>planning,<text:s/>regulatory<text:s/>frameworks,<text:s/>safeguards<text:s/>readiness,<text:s/>and<text:s/>institutional<text:s/>preparation.</text:span><text:span text:style-name="T121_57"><text:s/></text:span><text:span text:style-name="T121_58">With<text:s/></text:span><text:span text:style-name="T121_59">a</text:span><text:span text:style-name="T121_60"><text:s/>Phase<text:s/>II<text:s/></text:span><text:span text:style-name="T121_61">of<text:s/>CIGZambia<text:s/>expected<text:s/></text:span><text:span text:style-name="T121_62">to<text:s/>soon<text:s/>be<text:s/></text:span><text:span text:style-name="T121_63">underway,<text:s/>there<text:s/>is<text:s/>an<text:s/>opportunity<text:s/>to<text:s/>sustain<text:s/>momentum</text:span><text:span text:style-name="T121_64"><text:s/>on<text:s/>key<text:s/>reforms<text:s/>such<text:s/>as<text:s/>Open<text:s/>Access<text:s/>and<text:s/></text:span><text:span text:style-name="T121_65">Centre</text:span><text:span text:style-name="T121_66"><text:s/>for<text:s/>Sustainable<text:s/>Energy<text:s/></text:span><text:span text:style-name="T121_67">Modelling</text:span><text:span text:style-name="T121_68">.<text:s/></text:span></text:p>
      <text:p text:style-name="P122"/>
      <text:p text:style-name="P123"><text:span text:style-name="T123_1">ZTIP<text:s/>lead<text:s/>outcome:</text:span><text:span text:style-name="T123_2"><text:s/></text:span><text:span text:style-name="T123_3">During<text:s/>FY2026,<text:s/>the<text:s/>ZTIP<text:s/>project<text:s/>moved<text:s/>from<text:s/>approval<text:s/>into<text:s/>early<text:s/>implementation,<text:s/>with<text:s/>financing<text:s/>effective,<text:s/>governance<text:s/>arrangements<text:s/>in<text:s/>place,<text:s/>and<text:s/>procurement,<text:s/></text:span><text:span text:style-name="T123_4">technical<text:s/>and<text:s/>safeguards<text:s/>processes<text:s/>progressing<text:s/>in<text:s/>line<text:s/>with<text:s/>what<text:s/>the<text:s/>log<text:s/>frame<text:s/>expects<text:s/>at<text:s/>this<text:s/>stage.</text:span><text:span text:style-name="T123_5"><text:s/></text:span><text:span text:style-name="T123_6"><text:s/></text:span><text:span text:style-name="T123_7">Crucially<text:s/>t</text:span><text:span text:style-name="T123_8">he<text:s/>FCDO<text:s/>GCEIP<text:s/>and<text:s/>CIGZambia<text:s/>programmes<text:s/></text:span><text:span text:style-name="T123_9">mobilised<text:s/>additional<text:s/>funding<text:s/>and<text:s/>management<text:s/></text:span><text:span text:style-name="T123_10">expertise<text:s/>to<text:s/>deliver<text:s/>the<text:s/>wet<text:s/>and<text:s/>dry<text:s/>season<text:s/>studies<text:s/>to<text:s/>tight<text:s/>deadlines,<text:s/>keeping<text:s/>the<text:s/>project<text:s/>on<text:s/>track.<text:s text:c="2"/></text:span><text:span text:style-name="T123_11">Progress<text:s/>was<text:s/>strongest<text:s/>where<text:s/>milestones<text:s/>were<text:s/>largely<text:s/>within<text:s/>the<text:s/>control<text:s/>of<text:s/>the<text:s/>implementing<text:s/>agencies<text:s/>and<text:s/>followed<text:s/>established<text:s/>World<text:s/>Bank<text:s/>processes,<text:s/>and<text:s/>slower<text:s/>where<text:s/>delivery<text:s/>depended<text:s/>on<text:s/>multi</text:span><text:span text:style-name="T123_12">agency<text:s/>coordination<text:s/>and<text:s/>safeguards<text:s/>sequencing.<text:s/></text:span><text:span text:style-name="T123_13">T</text:span><text:span text:style-name="T123_14">he<text:s/>project</text:span><text:span text:style-name="T123_15"><text:s/>will<text:s/></text:span><text:span text:style-name="T123_16">move<text:s/>into<text:s/></text:span><text:span text:style-name="T123_17">construction<text:s/></text:span><text:span text:style-name="T123_18">contract<text:s/>award</text:span><text:span text:style-name="T123_19">s</text:span><text:span text:style-name="T123_20"><text:s/>and<text:s/>physical<text:s/>implementation<text:s/>in<text:s/>the<text:s/>next<text:s/>period.</text:span></text:p>
      <text:p text:style-name="P124"/>
      <text:p text:style-name="P125"><text:span text:style-name="T125_1">ZAMCUP<text:s/>lead<text:s/>outcome</text:span><text:span text:style-name="T125_2">:<text:s/></text:span><text:span text:style-name="T125_3"><text:s/></text:span><text:span text:style-name="T125_4">ZamCUP</text:span><text:span text:style-name="T125_5">’s<text:s/></text:span><text:span text:style-name="T125_6">o</text:span><text:span text:style-name="T125_7">bjective<text:s/>is<text:s/>to</text:span><text:span text:style-name="T125_8"><text:s/></text:span><text:span text:style-name="T125_9">support<text:s/>policy<text:s/>reforms,<text:s/>programs,<text:s/>and<text:s/>projects<text:s/>that<text:s/>enhance<text:s/>government<text:s/>efficiency<text:s/>and<text:s/>inclusive,<text:s/>private<text:s/>sector–led<text:s/>growth</text:span><text:span text:style-name="T125_10">.</text:span><text:span text:style-name="T125_11"><text:s/>The<text:s/>outcomes<text:s/></text:span><text:span text:style-name="T125_12">are</text:span><text:span text:style-name="T125_13"><text:s/>split<text:s/></text:span><text:span text:style-name="T125_14">under<text:s/>three<text:s/>pillars</text:span><text:span text:style-name="T125_15"><text:s/></text:span><text:span text:style-name="T125_16">of<text:s/>jobs</text:span><text:span text:style-name="T125_17">,<text:s/></text:span><text:span text:style-name="T125_18">human<text:s/>capital</text:span><text:span text:style-name="T125_19"><text:s/>and<text:s/>climate<text:s/>resilience.</text:span><text:span text:style-name="T125_20"><text:s/></text:span><text:span text:style-name="T125_21"><text:s/></text:span><text:span text:style-name="T125_22">As<text:s/>an<text:s/>early</text:span><text:span text:style-name="T125_23">stage<text:s/>intervention,<text:s/></text:span><text:span text:style-name="T125_24">the</text:span><text:span text:style-name="T125_25"><text:s/>project<text:s/>delivered<text:s/>a</text:span><text:span text:style-name="T125_26">n<text:s/>IFC-led<text:s/>workshop<text:s/>on<text:s/>transmission<text:s/>investment<text:s/>and<text:s/>has</text:span><text:span text:style-name="T125_27"><text:s/>established<text:s/></text:span><text:span text:style-name="T125_28">a</text:span><text:span text:style-name="T125_29"><text:s/>pipeline<text:s/>of<text:s/></text:span><text:span text:style-name="T125_30">further<text:s/></text:span><text:span text:style-name="T125_31">priority</text:span><text:span text:style-name="T125_32"><text:s/></text:span><text:span text:style-name="T125_33">interventions</text:span><text:span text:style-name="T125_34"><text:s/></text:span><text:span text:style-name="T125_35">under</text:span><text:span text:style-name="T125_36"><text:s/></text:span><text:span text:style-name="T125_37">a</text:span><text:span text:style-name="T125_38">n<text:s/>Energy<text:s/>Sector<text:s/></text:span><text:span text:style-name="T125_39">Programmatic<text:s/></text:span><text:span text:style-name="T125_40">Advisory<text:s/>Services<text:s/>and<text:s/></text:span><text:span text:style-name="T125_41">Analytic</text:span><text:span text:style-name="T125_42">s<text:s/>(PASA)</text:span><text:span text:style-name="T125_43"><text:s/>instrument</text:span><text:span text:style-name="T125_44">,<text:s/>which<text:s/>is<text:s/>closely<text:s/>aligned<text:s/>to<text:s/>UK<text:s/>support<text:s/>under<text:s/>CIGZambia</text:span><text:span text:style-name="T125_45">.<text:s/></text:span><text:span text:style-name="T125_46">ZamCUP<text:s/></text:span><text:span text:style-name="T125_47">is<text:s/>expected<text:s/>to<text:s/>play<text:s/>a<text:s/>catalytic<text:s/>role<text:s/>in<text:s/>mobilising<text:s/>further<text:s/>public<text:s/>and<text:s/>private<text:s/>capital,<text:s/>as<text:s/>programme<text:s/>delivery<text:s/>scales<text:s/>up<text:s/>in<text:s/>FY26/27.</text:span></text:p>
      <text:p text:style-name="P126"/>
      <text:p text:style-name="P127"><text:span text:style-name="T127_1">TMA<text:s/></text:span><text:span text:style-name="T127_2">lead<text:s/></text:span><text:span text:style-name="T127_3">outcome</text:span><text:span text:style-name="T127_4">:<text:s/></text:span><text:span text:style-name="T127_5">The<text:s/>programme<text:s/>is<text:s/>making<text:s/>strong<text:s/>progress<text:s/>toward<text:s/>achieving<text:s/>its<text:s/>outcome<text:s/>target<text:s/>of<text:s/>reducing<text:s/>border<text:s/>crossing<text:s/>times<text:s/>by<text:s/>at<text:s/>least<text:s/>15%<text:s/>across<text:s/>key<text:s/>transit<text:s/>points<text:s/>through<text:s/>strategic<text:s/>investments<text:s/>in<text:s/>modern<text:s/>infrastructure<text:s/>and<text:s/>digital<text:s/>border<text:s/>solutions.<text:s/>Along<text:s/>the<text:s/>Dar<text:s/>Corridor,<text:s/>at<text:s/>Nako</text:span><text:span text:style-name="T127_6">n</text:span><text:span text:style-name="T127_7">de<text:s/>border<text:s/>post,<text:s/>the<text:s/>installation<text:s/>of<text:s/>a<text:s/>modern<text:s/>drive-through<text:s/>cargo<text:s/>scanner<text:s/>is<text:s/>set<text:s/>to<text:s/>transform<text:s/>operations<text:s/>by<text:s/>increasing<text:s/>scanning<text:s/>capacity<text:s/>from<text:s/>12<text:s/>to<text:s/>100<text:s/>trucks<text:s/>per<text:s/>hour,<text:s/>significantly<text:s/>easing<text:s/>congestion<text:s/>and<text:s/>improving<text:s/>throughput.<text:s/>At<text:s/>the<text:s/>same<text:s/>time,<text:s/>the<text:s/>rollout<text:s/>of<text:s/>a<text:s/>smart<text:s/>gate<text:s/>system<text:s/>at<text:s/>the<text:s/>Kazungula<text:s/>Border<text:s/>Post<text:s/>on<text:s/>the<text:s/>North–South<text:s/>Corridor<text:s/>will<text:s/>automate<text:s/>border<text:s/>control<text:s/>using<text:s/>biometric<text:s/>verification<text:s/>and<text:s/>digital<text:s/>checks,<text:s/>accelerating<text:s/>the<text:s/>movement<text:s/>of<text:s/>cargo<text:s/>while<text:s/>enhancing<text:s/>security.<text:s/>These<text:s/>interventions<text:s/>reflect<text:s/>a<text:s/>coordinated<text:s/>effort<text:s/>to<text:s/>strengthen<text:s/>trade<text:s/>facilitation<text:s/>and<text:s/>regional<text:s/>connectivity,<text:s/>with<text:s/>implementation<text:s/>progressing<text:s/></text:span><text:span text:style-name="T127_8">well</text:span><text:span text:style-name="T127_9">.<text:s/></text:span><text:span text:style-name="T127_10"><text:note text:note-class="footnote"><text:note-citation/><text:note-body><text:p text:style-name="P128"><text:span text:style-name="T128_1"><text:s/>P</text:span><text:span text:style-name="T128_2">hase<text:s/>1<text:s/>of<text:s/>the<text:s/>Nakonde<text:s/>Border<text:s/>Post<text:s/>has<text:s/>already<text:s/>been<text:s/>completed<text:s/>and<text:s/>commissioned<text:s/>with<text:s/>full<text:s/>results<text:s/>expected<text:s/>to<text:s/>be<text:s/>realised<text:s/>in<text:s/>the<text:s/>next<text:s/>financial<text:s/>year,<text:s/>while<text:s/>full<text:s/>completion<text:s/>of<text:s/>the<text:s/>Kazungula<text:s/>upgrades<text:s/>is<text:s/>anticipated<text:s/>in<text:s/>the<text:s/>next<text:s/>financial<text:s/>year<text:s/>to<text:s/>further<text:s/>consolidate<text:s/>these<text:s/>efficiency<text:s/>and<text:s/>performance<text:s/>improvements.</text:span></text:p></text:note-body></text:note></text:span></text:p>
      <text:p text:style-name="P129"/>
      <text:p text:style-name="P130"><text:span text:style-name="T130_1">ACELI<text:s/></text:span><text:span text:style-name="T130_2">lead<text:s/></text:span><text:span text:style-name="T130_3">outcome</text:span><text:span text:style-name="T130_4">:<text:s/></text:span><text:span text:style-name="T130_5">The<text:s/>outcome<text:s/>target<text:s/>remains<text:s/>on<text:s/>track<text:s/>with<text:s/>Aceli<text:s/>significantly<text:s/>expanding<text:s/>delivery<text:s/>during<text:s/>FY2025/26.<text:s/></text:span><text:span text:style-name="T130_6">The<text:s/>programme<text:s/>transitioned<text:s/>from<text:s/>early<text:s/>market<text:s/>entry<text:s/>to<text:s/>scaled<text:s/>delivery,<text:s/>partnering<text:s/>with<text:s/>10<text:s/>financial<text:s/>institutions<text:s/>and<text:s/>facilitating<text:s/>121<text:s/>loans,<text:s/>mobilising<text:s/>approximately<text:s/>$23.97<text:s/>million<text:s/>in<text:s/>agri-SME<text:s/>financing.<text:s/>This<text:s/></text:span><text:span text:style-name="T130_7">is</text:span><text:span text:style-name="T130_8"><text:s/>a<text:s/>significant<text:s/>increase<text:s/>from<text:s/>the<text:s/>previous<text:s/>year<text:s/>and</text:span><text:span text:style-name="T130_9"><text:s/>reflects</text:span><text:span text:style-name="T130_10"><text:s/>improvements<text:s/>in<text:s/>pipeline<text:s/>development<text:s/>and<text:s/>conversion.</text:span><text:span text:style-name="T130_11"><text:s/>The<text:s/>growth<text:s/>has<text:s/>been<text:s/>accompanied<text:s/>by<text:s/>strong<text:s/>inclusion<text:s/>and<text:s/>additionality<text:s/>outcomes</text:span><text:span text:style-name="T130_12"><text:s/>with<text:s/>o</text:span><text:span text:style-name="T130_13">ver<text:s/>half<text:s/>of<text:s/>supported<text:s/>SMEs<text:s/></text:span><text:span text:style-name="T130_14">being<text:s/></text:span><text:span text:style-name="T130_15">first-time<text:s/>borrowers,<text:s/>demonstrating<text:s/></text:span><text:span text:style-name="T130_16">that<text:s/></text:span><text:span text:style-name="T130_17">Aceli<text:s/></text:span><text:span text:style-name="T130_18">is<text:s/></text:span><text:span text:style-name="T130_19">reaching<text:s/>previously<text:s/>underserved<text:s/>firms</text:span><text:span text:style-name="T130_20">,</text:span><text:span text:style-name="T130_21"><text:s/>alongside<text:s/>increased<text:s/>support<text:s/>to<text:s/>gender<text:s/>and<text:s/>youth-inclusive<text:s/>enterprises.</text:span><text:span text:style-name="T130_22"><text:s/></text:span><text:span text:style-name="T130_23">Capital<text:s/>mobilisation<text:s/>remains<text:s/>slightly<text:s/>below<text:s/>target,<text:s/></text:span><text:span text:style-name="T130_24">following</text:span><text:span text:style-name="T130_25"><text:s/>Aceli’s<text:s/>deliberate<text:s/>shift<text:s/>toward<text:s/>smaller<text:s/>loan<text:s/>sizes<text:s/>to<text:s/>deepen<text:s/>outreach</text:span><text:span text:style-name="T130_26">.<text:s/></text:span></text:p>
      <text:p text:style-name="P131"><text:span text:style-name="T131_1">As<text:s/>part<text:s/>of<text:s/>the<text:s/>annual<text:s/>review,<text:s/>a<text:s/>joint<text:s/>monitoring<text:s/>visit<text:s/>to<text:s/>North-Western<text:s/>Province<text:s/>engaged<text:s/>four<text:s/>programme-supported<text:s/>SMEs,<text:s/>one<text:s/>lending<text:s/>institution<text:s/>(Agleasco),<text:s/>and<text:s/>one<text:s/>service<text:s/>provider<text:s/>(SARO)<text:s/>to<text:s/>assess<text:s/>programme<text:s/>effects.<text:s/>The<text:s/>visit<text:s/>found<text:s/>that<text:s/>collaboration<text:s/>between<text:s/>lenders,<text:s/>suppliers,<text:s/>and<text:s/>the<text:s/>programme<text:s/>is<text:s/>working<text:s/>effectively,<text:s/>with<text:s/>origination<text:s/>grants<text:s/>and<text:s/>first-loss<text:s/>cover<text:s/>helping<text:s/>to<text:s/>de-risk<text:s/>lending<text:s/>and<text:s/>expand<text:s/>access<text:s/>to<text:s/>finance.<text:s/>It<text:s/>also<text:s/>confirmed<text:s/>that<text:s/>asset<text:s/>financing<text:s/>is<text:s/>improving<text:s/>productivity<text:s/>and<text:s/>supporting<text:s/>SME<text:s/>growth,<text:s/>alongside<text:s/>notably<text:s/>strong<text:s/>participation<text:s/>and<text:s/>repayment<text:s/>performance<text:s/>among<text:s/>women<text:s/>entrepreneurs.</text:span></text:p>
      <text:p text:style-name="P132"><text:span text:style-name="T132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33"/>
      <text:p text:style-name="P134"><text:span text:style-name="T134_1">Based<text:s/>on<text:s/>the<text:s/>above<text:s/>analysis<text:s/>of<text:s/>outcome<text:s/>and<text:s/>output<text:s/>achievement</text:span><text:span text:style-name="T134_2">s</text:span><text:span text:style-name="T134_3">,<text:s/>theory<text:s/>of<text:s/>change<text:s/>and<text:s/>VfM<text:s/>analysis,<text:s/>there<text:s/>is<text:s/>strong<text:s/>evidence<text:s/>that<text:s/>the<text:s/>PEPZ<text:s/></text:span><text:span text:style-name="T134_4"><text:s/></text:span><text:span text:style-name="T134_5">programme<text:s/>continues<text:s/>to<text:s/>represent<text:s/>good<text:s/>value<text:s/>for<text:s/>money<text:s/>and<text:s/>should<text:s/>continue<text:s/>subject<text:s/>to<text:s/>budget<text:s/>availability.</text:span><text:span text:style-name="T134_6"><text:s/></text:span><text:span text:style-name="T134_7">The<text:s/>programme’s<text:s/>outcomes<text:s/>are<text:s/>well<text:s/>aligned<text:s/>with<text:s/>the<text:s/>Zambia<text:s/>Country<text:s/>Business<text:s/>Plan<text:s/>(CBP)<text:s/>objectives<text:s/>and<text:s/>principles.<text:s/>Zambia<text:s/>is<text:s/>designated<text:s/>as<text:s/>a<text:s/>Growth<text:s/>and<text:s/>Resilience,<text:s/>and<text:s/>Development<text:s/>and<text:s/>Climate<text:s/>priority,<text:s/>and<text:s/>the<text:s/>programme<text:s/>is<text:s/>well<text:s/>positioned<text:s/>to<text:s/>contribute<text:s/>to<text:s/>the<text:s/>CBP’s<text:s/>objectives<text:s/>and<text:s/>key<text:s/>results<text:s/>(OKRs),<text:s/>including<text:s/>promoting<text:s/>inclusive<text:s/>growth,<text:s/>mobilising<text:s/>climate<text:s/>finance,<text:s/>addressing<text:s/>system-level<text:s/>constraints<text:s/>that<text:s/>shape<text:s/>investment<text:s/>behaviour,<text:s/>and<text:s/>positioning<text:s/>Zambia<text:s/>as<text:s/>a<text:s/>credible<text:s/>and<text:s/>competitive<text:s/>partner<text:s/>in<text:s/>the<text:s/>global<text:s/>clean<text:s/>energy<text:s/>transition,<text:s/>in<text:s/>line<text:s/>with<text:s/>the<text:s/>UK’s<text:s/>climate,<text:s/>nature<text:s/>and<text:s/>energy<text:s/>strategy</text:span><text:span text:style-name="T134_8">.<text:s/></text:span></text:p>
      <text:p text:style-name="P135"/>
      <text:h text:style-name="P136" text:outline-level="2"><text:span text:style-name="T136_1">C.<text:s/>DETAILED<text:s/>OUTPUT<text:s/>SCORING</text:span><text:span text:style-name="T136_2"><text:s/></text:span></text:h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8">
          <table:table-cell table:style-name="Cell68">
            <text:p text:style-name="P137"><text:span text:style-name="T137_1">Output<text:s/>Title<text:s/></text:span></text:p>
          </table:table-cell>
          <table:table-cell table:style-name="Cell69" table:number-columns-spanned="4">
            <text:p text:style-name="P138"><text:span text:style-name="T138_1">CIGZambia:</text:span><text:span text:style-name="T138_2"><text:s/>Policies,<text:s/>regulations,<text:s/>plans<text:s/>and<text:s/>strategies<text:s/>that<text:s/>support<text:s/>inclusive<text:s/>climate<text:s/>compatible<text:s/>growth<text:s/>are<text:s/>designed<text:s/>and/or<text:s/>implemented<text:s/>and<text:s/>improve<text:s/>capacity<text:s/>of<text:s/>CIGZambia's<text:s/>clients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70" table:number-columns-spanned="2">
            <text:p text:style-name="P139"><text:span text:style-name="T139_1">Output<text:s/>number:<text:s/></text:span></text:p>
          </table:table-cell>
          <table:covered-table-cell/>
          <table:table-cell table:style-name="Cell71">
            <text:p text:style-name="P140"><text:span text:style-name="T140_1">1</text:span></text:p>
          </table:table-cell>
          <table:table-cell table:style-name="Cell72">
            <text:p text:style-name="P141"><text:span text:style-name="T141_1">Output<text:s/>Score:<text:s/></text:span></text:p>
          </table:table-cell>
          <table:table-cell table:style-name="Cell73">
            <text:p text:style-name="P142"><text:span text:style-name="T142_1">A</text:span><text:span text:style-name="T142_2">+</text:span></text:p>
          </table:table-cell>
        </table:table-row>
        <table:table-row table:style-name="Row20">
          <table:table-cell table:style-name="Cell74" table:number-columns-spanned="2">
            <text:p text:style-name="P143"><text:span text:style-name="T143_1">Impact<text:s/>weighting<text:s/>(%):<text:s text:c="2"/></text:span></text:p>
          </table:table-cell>
          <table:covered-table-cell/>
          <table:table-cell table:style-name="Cell75">
            <text:p text:style-name="P144"><text:span text:style-name="T144_1">18</text:span><text:span text:style-name="T144_2">%</text:span></text:p>
          </table:table-cell>
          <table:table-cell table:style-name="Cell76">
            <text:p text:style-name="P145"><text:span text:style-name="T145_1">Weighting<text:s/>revised<text:s/>since<text:s/>last<text:s/>AR?<text:s/></text:span></text:p>
          </table:table-cell>
          <table:table-cell table:style-name="Cell77">
            <text:p text:style-name="P146"><text:span text:style-name="T146_1">Yes,<text:s/></text:span><text:span text:style-name="T146_2">up</text:span><text:span text:style-name="T146_3"><text:s/>from<text:s/>15%</text:span></text:p>
          </table:table-cell>
        </table:table-row>
      </table:table>
      <text:p text:style-name="P147"/>
      <table:table table:style-name="Table6">
        <table:table-column table:style-name="Column24"/>
        <table:table-column table:style-name="Column25"/>
        <table:table-column table:style-name="Column26"/>
        <table:table-row table:style-name="Row21">
          <table:table-cell table:style-name="Cell78">
            <text:p text:style-name="P148"><text:span text:style-name="T148_1">Indicator(s)</text:span></text:p>
          </table:table-cell>
          <table:table-cell table:style-name="Cell79">
            <text:p text:style-name="P149"><text:span text:style-name="T149_1">Milestone(s)<text:s/>for<text:s/>this<text:s/>review</text:span></text:p>
          </table:table-cell>
          <table:table-cell table:style-name="Cell80">
            <text:p text:style-name="P150"><text:span text:style-name="T150_1">Progress<text:s/></text:span></text:p>
          </table:table-cell>
        </table:table-row>
        <table:table-row table:style-name="Row22">
          <table:table-cell table:style-name="Cell81">
            <text:p text:style-name="P151"><text:span text:style-name="T151_1">1.1<text:s/>Number<text:s/>of<text:s/>policies,<text:s/>regulations,<text:s/>plans<text:s/>and<text:s/>strategies<text:s/>that<text:s/>are<text:s/>(A)<text:s/>scoped;<text:s/>(B)<text:s/>agreed<text:s/>with<text:s/>the<text:s/>client;<text:s/>(C)<text:s/>designed<text:s/>with<text:s/>CIGZambia's<text:s/>clients<text:s/>that<text:s/>support<text:s/>either<text:s/>or<text:s/>both<text:s/>inclusive,<text:s/>climate-compatible<text:s/>growth</text:span></text:p>
          </table:table-cell>
          <table:table-cell table:style-name="Cell82">
            <text:p text:style-name="P152"><text:span text:style-name="T152_1">Cumulatively</text:span></text:p>
            <text:p text:style-name="P153"><text:span text:style-name="T153_1">A:</text:span><text:span text:style-name="T153_2">10</text:span><text:span text:style-name="T153_3">;<text:s/>B:</text:span><text:span text:style-name="T153_4">9</text:span><text:span text:style-name="T153_5">;<text:s/>C:</text:span><text:span text:style-name="T153_6">8</text:span></text:p>
            <text:p text:style-name="P154"/>
          </table:table-cell>
          <table:table-cell table:style-name="Cell83">
            <text:p text:style-name="P155"><text:span text:style-name="T155_1">Exceeded<text:s/>expectation</text:span></text:p>
            <text:p text:style-name="P156"><text:span text:style-name="T156_1">A:12;<text:s/>B:11;<text:s/>C:9</text:span></text:p>
            <text:p text:style-name="P157"/>
          </table:table-cell>
        </table:table-row>
        <table:table-row table:style-name="Row23">
          <table:table-cell table:style-name="Cell84">
            <text:p text:style-name="P158"><text:span text:style-name="T158_1">1.2<text:s/>Sustainable<text:s/>improvements<text:s/>in<text:s/>individual<text:s/>and<text:s/>organisational<text:s/>capacity<text:s/>of<text:s/>CIGZambia's<text:s/>target<text:s/>clients<text:s/>measured<text:s/>using<text:s/>CIGZambia's<text:s/>Capacity<text:s/>Building<text:s/>Scorecard<text:s/>–<text:s/>disaggregated<text:s/>by<text:s/>number<text:s/>of<text:s/>improvements<text:s/>and<text:s/>extent<text:s/>of<text:s/>improvements<text:s/>across<text:s/>categories</text:span></text:p>
          </table:table-cell>
          <table:table-cell table:style-name="Cell85">
            <text:p text:style-name="P159"><text:span text:style-name="T159_1">Number:<text:s/>30<text:s/></text:span></text:p>
            <text:p text:style-name="P160"><text:span text:style-name="T160_1">Extent<text:s/>of<text:s/>improvement<text:s/>score:<text:s/>60</text:span></text:p>
          </table:table-cell>
          <table:table-cell table:style-name="Cell86">
            <text:p text:style-name="P161"><text:span text:style-name="T161_1">Exceeded<text:s/>expectation</text:span></text:p>
            <text:p text:style-name="P162"><text:span text:style-name="T162_1">Number:<text:s/></text:span><text:span text:style-name="T162_2">42</text:span></text:p>
            <text:p text:style-name="P163"><text:span text:style-name="T163_1"><text:s/>Extent<text:s/>of<text:s/>improvement<text:s/>score:<text:s text:c="2"/></text:span><text:span text:style-name="T163_2">108</text:span></text:p>
          </table:table-cell>
        </table:table-row>
      </table:table>
      <text:p text:style-name="P164"><text:span text:style-name="T164_1">Briefly<text:s/>describe<text:s/>the<text:s/>output’s<text:s/>activities<text:s/>and<text:s/>provide<text:s/>supporting<text:s/>narrative<text:s/>for<text:s/>the<text:s/>score.<text:s/></text:span><text:span text:style-name="T164_2">Performance<text:s/>under<text:s/>Output<text:s/>1<text:s/>exceeded<text:s/>expectations,<text:s/>reflected<text:s/>in<text:s/>both<text:s/>the<text:s/></text:span><text:span text:style-name="T164_3">scaled-up<text:s/></text:span><text:span text:style-name="T164_4">volume<text:s/>and<text:s/>strategic<text:s/>relevance<text:s/>of<text:s/>outputs<text:s/>delivered<text:s/>and<text:s/>the<text:s/>scale<text:s/>of<text:s/>capacity<text:s/>improvements</text:span><text:span text:style-name="T164_5"><text:s/>supported</text:span><text:span text:style-name="T164_6">.</text:span><text:span text:style-name="T164_7"><text:s/></text:span><text:span text:style-name="T164_8">Delivery<text:s/>focused<text:s/>on<text:s/>strengthening<text:s/>the<text:s/>enabling<text:s/>environment<text:s/>for<text:s/>Zambia’s<text:s/>energy<text:s/>sector<text:s/>through<text:s/>integrated<text:s/>support<text:s/>across<text:s/>policy,<text:s/>institutional<text:s/>development,<text:s/>data<text:s/>systems<text:s/>and<text:s/>analytical<text:s/>outputs.<text:s/>Progress<text:s/>on<text:s/>the<text:s/>Open<text:s/>Access<text:s/>reform<text:s/>agenda<text:s/>included<text:s/></text:span><text:span text:style-name="T164_9">the<text:s/>rapid<text:s/></text:span><text:span text:style-name="T164_10">development<text:s/>and<text:s/>consultation<text:s/>of<text:s/>market<text:s/>and<text:s/>system<text:s/>operation<text:s/>procedures,<text:s/>alongside<text:s/>governance<text:s/>frameworks<text:s/>and<text:s/>organisational<text:s/>design<text:s/>for<text:s/>the<text:s/>ISMO.<text:s/>These<text:s/>outputs<text:s/>were<text:s/>validated<text:s/>through<text:s/>extensive<text:s/>stakeholder<text:s/>engagement,<text:s/>indicating<text:s/>strong<text:s/>government<text:s/>ownership.</text:span></text:p>
      <text:p text:style-name="P165"/>
      <text:p text:style-name="P166"><text:span text:style-name="T166_1">Planning<text:s/>systems<text:s/>were<text:s/>strengthened<text:s/>through<text:s/>development<text:s/>of<text:s/>the<text:s/>Zambia<text:s/>Energy<text:s/>Data<text:s/>Platform<text:s/>(ZEDP)<text:s/>and<text:s/>progress<text:s/>towards<text:s/>establishing<text:s/>the<text:s/>Centre<text:s/>for<text:s/>Sustainable<text:s/>Energy<text:s/>Modelling<text:s/>(CSEM),<text:s/>addressing<text:s/>constraints<text:s/>in<text:s/>data<text:s/>access<text:s/>and<text:s/>planning<text:s/>capacity.</text:span><text:span text:style-name="T166_2"><text:s/></text:span><text:span text:style-name="T166_3">Analytical<text:s/>outputs</text:span><text:span text:style-name="T166_4"><text:s/></text:span><text:span text:style-name="T166_5">including<text:s/>IRP<text:s/>financing,<text:s/>energy<text:s/>storage,<text:s/>grid<text:s/>capacity<text:s/>and<text:s/>fuel<text:s/>integration</text:span><text:span text:style-name="T166_6">,<text:s/></text:span><text:span text:style-name="T166_7">supported<text:s/>evidence-based<text:s/>decision-making.<text:s/></text:span><text:span text:style-name="T166_8">Capacity<text:s/>building<text:s/>exceeded<text:s/>expectations,<text:s/>with<text:s/>improvements<text:s/>across<text:s/>individual<text:s/>and<text:s/>organisational<text:s/>levels.<text:s/>Gains<text:s/>include<text:s/>strengthened<text:s/>modelling<text:s/>capacity,<text:s/>improved<text:s/>data<text:s/>management<text:s/>and<text:s/>increased<text:s/>readiness<text:s/>to<text:s/>apply<text:s/>planning<text:s/>and<text:s/>safeguards<text:s/>tools,<text:s/>suggesting<text:s/>more<text:s/>sustained<text:s/>institutional<text:s/>capability.<text:s/>Overall,<text:s/>overperformance<text:s/>reflects<text:s/>delivery<text:s/>above<text:s/>target<text:s/>and<text:s/>the<text:s/>contribution<text:s/>of<text:s/>outputs<text:s/>to<text:s/>system-level<text:s/>reform.<text:s text:c="2"/></text:span></text:p>
      <text:p text:style-name="P167"/>
      <text:p text:style-name="P168"><text:span text:style-name="T168_1">Fuel<text:s/>Sector<text:s/>Technical<text:s/>Assistance:<text:s/></text:span><text:span text:style-name="T168_2">The<text:s/>programme<text:s/>also<text:s/>provided<text:s/>targeted<text:s/>analytical<text:s/>support<text:s/>on<text:s/>fuel<text:s/>integration,<text:s/>responding<text:s/>to<text:s/>government<text:s/>interest<text:s/>in<text:s/>incorporating<text:s/>the<text:s/>petroleum<text:s/></text:span><text:span text:style-name="T168_3">sub-sector<text:s/>within<text:s/>long-term<text:s/>energy<text:s/>planning.<text:s/></text:span><text:span text:style-name="T168_4">A</text:span><text:span text:style-name="T168_5"><text:s/>fuel<text:s/>integration<text:s/>scoping<text:s/>study</text:span><text:span text:style-name="T168_6"><text:s/></text:span><text:span text:style-name="T168_7">provide</text:span><text:span text:style-name="T168_8">d</text:span><text:span text:style-name="T168_9"><text:s/>an<text:s/>initial<text:s/>assessment<text:s/>of<text:s/>future<text:s/>demand<text:s/>drivers<text:s/>particularly<text:s/>in<text:s/>transport<text:s/>and<text:s/>mining<text:s/>and<text:s/>identifies<text:s/>infrastructure<text:s/>and<text:s/>policy<text:s/>considerations<text:s/>for<text:s/>integration<text:s/>into<text:s/>the<text:s/>Integrated<text:s/>Resource<text:s/>Plan.<text:s/>While<text:s/>this<text:s/>work<text:s/>remains<text:s/>at<text:s/>an<text:s/>early<text:s/>stage,<text:s/>it<text:s/>represents<text:s/>a<text:s/>useful<text:s/>step<text:s/>towards<text:s/>a<text:s/>more<text:s/>holistic,<text:s/>whole-energy<text:s/>system<text:s/>approach<text:s/>to<text:s/>planning.</text:span></text:p>
      <text:p text:style-name="P169"/>
      <text:p text:style-name="P170"><text:span text:style-name="T17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170_2"><text:s/></text:span><text:span text:style-name="T170_3">Refinements<text:s/>were<text:s/>made<text:s/>to<text:s/>the<text:s/>capacity-building<text:s/>scorecard<text:s/>to<text:s/>improve<text:s/>consistency<text:s/>and<text:s/>robustness.<text:s/>No<text:s/>substantive<text:s/>changes<text:s/>to<text:s/>the<text:s/>output<text:s/>design<text:s/>are<text:s/>proposed.</text:span></text:p>
      <text:p text:style-name="P171"/>
      <text:p text:style-name="P172"><text:span text:style-name="T17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172_2"><text:s/></text:span><text:span text:style-name="T172_3">Progress<text:s/>has<text:s/>been<text:s/>made<text:s/>in<text:s/>strengthening<text:s/>capacity<text:s/>measurement,<text:s/>with<text:s/>improved<text:s/>tracking<text:s/>of<text:s/>both</text:span><text:span text:style-name="T172_4"><text:s/></text:span><text:span text:style-name="T172_5">scale<text:s/>and<text:s/>depth<text:s/>of<text:s/>outcomes.<text:s/>Evidence<text:s/>suggests<text:s/>capacity<text:s/>building<text:s/>is<text:s/>increasingly<text:s/>embedded<text:s/>within<text:s/>institutions.<text:s/>Delivery<text:s/>highlights<text:s/>the<text:s/>value<text:s/>of<text:s/>integrated<text:s/>support<text:s/>across<text:s/>policy,<text:s/>systems<text:s/>and<text:s/>institutions.<text:s/></text:span></text:p>
      <text:p text:style-name="P173"/>
      <text:p text:style-name="P174"><text:span text:style-name="T174_1">Going<text:s/>forward,<text:s/></text:span><text:span text:style-name="T174_2">key<text:s/>reforms<text:s/>including<text:s/>ISMO<text:s/>and<text:s/>CSEM<text:s/>remain<text:s/>dependent<text:s/>on<text:s/>government<text:s/>decisions<text:s/>for<text:s/>implementation.<text:s/></text:span><text:span text:style-name="T174_3">C</text:span><text:span text:style-name="T174_4">ontinued</text:span><text:span text:style-name="T174_5"><text:s/>focus<text:s/>is<text:s/>needed<text:s/>on<text:s/>prioritising<text:s/>reforms<text:s/>with<text:s/>clear<text:s/>implementation<text:s/>pathways<text:s/>and<text:s/>addressing<text:s/>political<text:s/>economy<text:s/>constraints,<text:s/>particularly<text:s/>ahead</text:span><text:span text:style-name="T174_6"><text:s/>and<text:s/>after</text:span><text:span text:style-name="T174_7"><text:s/>the<text:s/>2026<text:s/>elections.</text:span></text:p>
      <text:p text:style-name="P175"/>
      <table:table table:style-name="Table7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row table:style-name="Row24">
          <table:table-cell table:style-name="Cell87">
            <text:p text:style-name="P176"><text:span text:style-name="T176_1">Output<text:s/>Title<text:s/></text:span></text:p>
          </table:table-cell>
          <table:table-cell table:style-name="Cell88" table:number-columns-spanned="4">
            <text:p text:style-name="P177"><text:span text:style-name="T177_1">CIGZambia:</text:span><text:span text:style-name="T177_2"><text:s/></text:span><text:span text:style-name="T177_3">Projects<text:s/>and<text:s/>interventions<text:s/>are<text:s/>inclusive<text:s/>and<text:s/>climate<text:s/>resilient<text:s/>by<text:s/>integrating<text:s/>screening<text:s/>for<text:s/>GESI<text:s/>and<text:s/>climate<text:s/>change<text:s/>considerations<text:s/>in<text:s/>their<text:s/>design<text:s/>and<text:s/>implementation</text:span></text:p>
            <text:p text:style-name="P178"/>
          </table:table-cell>
          <table:covered-table-cell/>
          <table:covered-table-cell/>
          <table:covered-table-cell/>
        </table:table-row>
        <table:table-row table:style-name="Row25">
          <table:table-cell table:style-name="Cell89" table:number-columns-spanned="2">
            <text:p text:style-name="P179"><text:span text:style-name="T179_1">Output<text:s/>number:<text:s/></text:span></text:p>
          </table:table-cell>
          <table:covered-table-cell/>
          <table:table-cell table:style-name="Cell90">
            <text:p text:style-name="P180"><text:span text:style-name="T180_1">2</text:span></text:p>
          </table:table-cell>
          <table:table-cell table:style-name="Cell91">
            <text:p text:style-name="P181"><text:span text:style-name="T181_1">Output<text:s/>Score:<text:s/></text:span></text:p>
          </table:table-cell>
          <table:table-cell table:style-name="Cell92">
            <text:p text:style-name="P182"><text:span text:style-name="T182_1">A</text:span></text:p>
          </table:table-cell>
        </table:table-row>
        <table:table-row table:style-name="Row26">
          <table:table-cell table:style-name="Cell93" table:number-columns-spanned="2">
            <text:p text:style-name="P183"><text:span text:style-name="T183_1">Impact<text:s/>weighting<text:s/>(%):<text:s text:c="2"/></text:span></text:p>
          </table:table-cell>
          <table:covered-table-cell/>
          <table:table-cell table:style-name="Cell94">
            <text:p text:style-name="P184"><text:span text:style-name="T184_1">1</text:span><text:span text:style-name="T184_2">5</text:span></text:p>
          </table:table-cell>
          <table:table-cell table:style-name="Cell95">
            <text:p text:style-name="P185"><text:span text:style-name="T185_1">Weighting<text:s/>revised<text:s/>since<text:s/>last<text:s/>AR?<text:s/></text:span></text:p>
          </table:table-cell>
          <table:table-cell table:style-name="Cell96">
            <text:p text:style-name="P186"><text:span text:style-name="T186_1">No</text:span></text:p>
          </table:table-cell>
        </table:table-row>
      </table:table>
      <text:p text:style-name="P187"/>
      <table:table table:style-name="Table8">
        <table:table-column table:style-name="Column32"/>
        <table:table-column table:style-name="Column33"/>
        <table:table-column table:style-name="Column34"/>
        <table:table-row table:style-name="Row27">
          <table:table-cell table:style-name="Cell97">
            <text:p text:style-name="P188"><text:span text:style-name="T188_1">Indicator(s)</text:span></text:p>
          </table:table-cell>
          <table:table-cell table:style-name="Cell98">
            <text:p text:style-name="P189"><text:span text:style-name="T189_1">Milestone<text:s/>for<text:s/>this<text:s/>review</text:span></text:p>
          </table:table-cell>
          <table:table-cell table:style-name="Cell99">
            <text:p text:style-name="P190"><text:span text:style-name="T190_1">Progress<text:s/></text:span></text:p>
          </table:table-cell>
        </table:table-row>
        <table:table-row table:style-name="Row28">
          <table:table-cell table:style-name="Cell100">
            <text:p text:style-name="P191"><text:span text:style-name="T191_1">2</text:span><text:span text:style-name="T191_2">.1<text:s/>%<text:s/>public/private<text:s/>CIGZambia<text:s/>TA<text:s/>projects<text:s/>and/or<text:s/>capital<text:s/>projects<text:s/>supported<text:s/>by<text:s/>CIGZambia<text:s/>achieving<text:s/>a<text:s/>score<text:s/>of<text:s/>(A)<text:s/>2<text:s/>or<text:s/>more<text:s/>in<text:s/>the<text:s/>CIGZambia<text:s/>G&amp;I<text:s/>marker;<text:s/>and/or<text:s/>a<text:s/>score<text:s/>of<text:s/>(B)<text:s/>3<text:s/>or<text:s/>more<text:s/>in<text:s/>the<text:s/>CIGZambia<text:s/>Climate<text:s/>Resilience<text:s/>marker.</text:span></text:p>
          </table:table-cell>
          <table:table-cell table:style-name="Cell101">
            <text:p text:style-name="P192"><text:span text:style-name="T192_1">GESI:<text:s/>60-80%</text:span></text:p>
            <text:p text:style-name="P193"><text:span text:style-name="T193_1">Climate:<text:s/>60-80%</text:span></text:p>
            <text:p text:style-name="P194"/>
          </table:table-cell>
          <table:table-cell table:style-name="Cell102">
            <text:p text:style-name="P195"><text:span text:style-name="T195_1">Achieved</text:span></text:p>
            <text:p text:style-name="P196"><text:span text:style-name="T196_1">GESI:<text:s/></text:span><text:span text:style-name="T196_2">78</text:span><text:span text:style-name="T196_3">%</text:span></text:p>
            <text:p text:style-name="P197"><text:span text:style-name="T197_1">Climate:<text:s/></text:span><text:span text:style-name="T197_2">74</text:span><text:span text:style-name="T197_3">%</text:span></text:p>
            <text:p text:style-name="P198"/>
          </table:table-cell>
        </table:table-row>
        <table:table-row table:style-name="Row29">
          <table:table-cell table:style-name="Cell103">
            <text:p text:style-name="P199"><text:span text:style-name="T199_1">2</text:span><text:span text:style-name="T199_2">.2<text:s/>Evidence<text:s/>of<text:s/>CIGZambia<text:s/>supported<text:s/>projects<text:s/>(either<text:s/>own<text:s/>TA<text:s/>projects/interventions<text:s/>or<text:s/>client<text:s/>projects/interventions)<text:s/>integrating<text:s/>GESI<text:s/>and/or<text:s/>Climate<text:s/>considerations<text:s/>in<text:s/>the<text:s/>design/implementation.,</text:span></text:p>
            <text:p text:style-name="P200"/>
          </table:table-cell>
          <table:table-cell table:style-name="Cell104">
            <text:p text:style-name="P201"><text:span text:style-name="T201_1">At<text:s/>least<text:s/>2<text:s/>examples<text:s/>evidence<text:s/>(qualitative)<text:s text:c="2"/></text:span></text:p>
            <text:p text:style-name="P202"/>
          </table:table-cell>
          <table:table-cell table:style-name="Cell105">
            <text:p text:style-name="P203"><text:span text:style-name="T203_1">-Social<text:s/>Safeguards<text:s/>Framework<text:s/>integrated<text:s/>into<text:s/>ZTI<text:s/>ESMP<text:s/>and<text:s/>implementation<text:s/>processes</text:span></text:p>
            <text:p text:style-name="P204"><text:span text:style-name="T204_1">-Sector-wide<text:s/>SSF<text:s/>training<text:s/>delivered<text:s/>to<text:s/>MoE,<text:s/>ERB,<text:s/>ZESCO,<text:s/>REA<text:s/>and<text:s/>ZEMA</text:span></text:p>
            <text:p text:style-name="P205"><text:span text:style-name="T205_1">-Integration<text:s/>of<text:s/>GESI<text:s/>and<text:s/>safeguards<text:s/>into<text:s/>procurement<text:s/>and<text:s/>regulatory<text:s/>processes</text:span></text:p>
            <text:p text:style-name="P206"><text:span text:style-name="T206_1">-Contributions<text:s/>to<text:s/>Gender<text:s/>Impact<text:s/>Assessment<text:s/>Guidelines<text:s/>and<text:s/>Mission<text:s/>300<text:s/>frameworks</text:span></text:p>
            <text:p text:style-name="P207"/>
          </table:table-cell>
        </table:table-row>
      </table:table>
      <text:p text:style-name="P208"/>
      <text:p text:style-name="P209"><text:span text:style-name="T209_1">Briefly<text:s/>describe<text:s/>the<text:s/>output’s<text:s/>activities<text:s/>and<text:s/>provide<text:s/>supporting<text:s/>narrative<text:s/>for<text:s/>the<text:s/>score.<text:s/></text:span><text:span text:style-name="T209_2">Performance<text:s/>under<text:s/>Output<text:s/>2<text:s/>met<text:s/>expectations,<text:s/>with<text:s/>consistent<text:s/>integration<text:s/>of<text:s/>gender,<text:s/>inclusion<text:s/>and<text:s/>climate<text:s/>considerations.</text:span><text:span text:style-name="T209_3"><text:s/></text:span><text:span text:style-name="T209_4">A<text:s/>high<text:s/>proportion<text:s/>of<text:s/>projects<text:s/>met<text:s/>GESI<text:s/>and<text:s/>climate<text:s/>marker<text:s/>thresholds,<text:s/>indicating<text:s/>systematic<text:s/>application<text:s/>of<text:s/>screening<text:s/>processes.<text:s/>Implementation<text:s/>focused<text:s/>on<text:s/>embedding<text:s/>these<text:s/>considerations<text:s/>within<text:s/>sector<text:s/>systems<text:s/>rather<text:s/>than<text:s/>standalone<text:s/>activities.<text:s/></text:span><text:span text:style-name="T209_5">Progress<text:s/>is<text:s/>most<text:s/>evident<text:s/>in<text:s/>operationalisation<text:s/>of<text:s/>the<text:s/>Social<text:s/>Safeguards<text:s/>Framework<text:s/>(SSF),<text:s/>including<text:s/>multi-agency<text:s/>training<text:s/>and<text:s/>initial<text:s/>integration<text:s/>into<text:s/>regulatory,<text:s/>planning<text:s/>and<text:s/>procurement<text:s/>processes.<text:s/>This<text:s/>has<text:s/>strengthened<text:s/>institutional<text:s/>understanding<text:s/>and<text:s/>supported<text:s/>early<text:s/>application.<text:s/>GESI<text:s/>and<text:s/>climate<text:s/>considerations<text:s/>have<text:s/>also<text:s/>been<text:s/>incorporated<text:s/>into<text:s/>sector<text:s/>tools<text:s/>and<text:s/>frameworks,<text:s/>including<text:s/>the<text:s/>Rural<text:s/>Electrification<text:s/>Master<text:s/>Plan.</text:span><text:span text:style-name="T209_6"><text:s/></text:span><text:span text:style-name="T209_7">However,<text:s/>evidence<text:s/>remains<text:s/>focused<text:s/>on<text:s/>design-stage<text:s/>integration,<text:s/>with<text:s/>limited<text:s/>demonstration<text:s/>of<text:s/>downstream<text:s/>outcomes.<text:s/>Integration<text:s/>is<text:s/>consistent<text:s/></text:span><text:span text:style-name="T209_8">and<text:s/></text:span><text:span text:style-name="T209_9">further<text:s/>evidence<text:s/>is<text:s/>needed<text:s/>to<text:s/>show<text:s/>it<text:s/>has</text:span><text:span text:style-name="T209_10"><text:s/>translated<text:s/>into<text:s/>system-level<text:s/>impact.</text:span></text:p>
      <text:p text:style-name="P210"/>
      <text:p text:style-name="P211"><text:span text:style-name="T211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211_2">No<text:s/>changes<text:s/>were<text:s/>made.<text:s/>Future<text:s/>refinements<text:s/>should<text:s/>focus<text:s/>on<text:s/>strengthening<text:s/>measurement<text:s/>of<text:s/>outcomes<text:s/>rather<text:s/>than<text:s/>compliance<text:s/>with<text:s/>marker<text:s/>thresholds.</text:span></text:p>
      <text:p text:style-name="P212"/>
      <text:p text:style-name="P213"><text:span text:style-name="T213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213_2">.<text:s/></text:span><text:span text:style-name="T213_3">Progress<text:s/>has<text:s/>been<text:s/>made<text:s/>in<text:s/>embedding<text:s/>GESI<text:s/>and<text:s/>climate<text:s/>within<text:s/>sector<text:s/>systems,<text:s/>improving<text:s/>ownership<text:s/>and<text:s/>sustainability.<text:s/>However,<text:s/>monitoring<text:s/>remains<text:s/>focused<text:s/>on<text:s/>inputs<text:s/>rather<text:s/>than<text:s/>outcomes.<text:s/>There<text:s/>is<text:s/>limited<text:s/>evidence<text:s/>on<text:s/>how<text:s/>integration<text:s/>is<text:s/>influencing<text:s/>decisions<text:s/>or<text:s/>results.<text:s/>Strengthening<text:s/>this<text:s/>link<text:s/>will<text:s/>be<text:s/>important.</text:span><text:span text:style-name="T213_4"><text:s/></text:span><text:span text:style-name="T213_5">Going<text:s/>forward,<text:s/>focus<text:s/>should<text:s/>be<text:s/>placed<text:s/>on<text:s/>deeper<text:s/>integration<text:s/>within<text:s/>implementation<text:s/>and<text:s/>developing<text:s/>clearer<text:s/>metrics<text:s/>to<text:s/>assess<text:s/>impact,<text:s/>particularly<text:s/>in<text:s/>infrastructure<text:s/>projects<text:s/>and<text:s/>sector<text:s/>reforms.</text:span></text:p>
      <text:p text:style-name="P214"/>
      <table:table table:style-name="Table9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row table:style-name="Row30">
          <table:table-cell table:style-name="Cell106">
            <text:p text:style-name="P215"><text:span text:style-name="T215_1">Output<text:s/>Title<text:s/></text:span></text:p>
          </table:table-cell>
          <table:table-cell table:style-name="Cell107" table:number-columns-spanned="4">
            <text:p text:style-name="P216"><text:span text:style-name="T216_1">ZAMCUP</text:span><text:span text:style-name="T216_2">:<text:s/></text:span><text:span text:style-name="T216_3">O</text:span><text:span text:style-name="T216_4">perationalise</text:span><text:span text:style-name="T216_5">d</text:span><text:span text:style-name="T216_6"><text:s/></text:span><text:span text:style-name="T216_7">and<text:s/>ready<text:s/>for<text:s/>delivery</text:span></text:p>
          </table:table-cell>
          <table:covered-table-cell/>
          <table:covered-table-cell/>
          <table:covered-table-cell/>
        </table:table-row>
        <table:table-row table:style-name="Row31">
          <table:table-cell table:style-name="Cell108" table:number-columns-spanned="2">
            <text:p text:style-name="P217"><text:span text:style-name="T217_1">Output<text:s/>number:<text:s/></text:span></text:p>
          </table:table-cell>
          <table:covered-table-cell/>
          <table:table-cell table:style-name="Cell109">
            <text:p text:style-name="P218"><text:span text:style-name="T218_1">3</text:span></text:p>
          </table:table-cell>
          <table:table-cell table:style-name="Cell110">
            <text:p text:style-name="P219"><text:span text:style-name="T219_1">Output<text:s/>Score:<text:s/></text:span></text:p>
          </table:table-cell>
          <table:table-cell table:style-name="Cell111">
            <text:p text:style-name="P220"><text:span text:style-name="T220_1">A</text:span></text:p>
          </table:table-cell>
        </table:table-row>
        <table:table-row table:style-name="Row32">
          <table:table-cell table:style-name="Cell112" table:number-columns-spanned="2">
            <text:p text:style-name="P221"><text:span text:style-name="T221_1">Impact<text:s/>weighting<text:s/>(%):<text:s text:c="2"/></text:span></text:p>
          </table:table-cell>
          <table:covered-table-cell/>
          <table:table-cell table:style-name="Cell113">
            <text:p text:style-name="P222"><text:span text:style-name="T222_1">7.5</text:span><text:span text:style-name="T222_2">%</text:span></text:p>
          </table:table-cell>
          <table:table-cell table:style-name="Cell114">
            <text:p text:style-name="P223"><text:span text:style-name="T223_1">Weighting<text:s/>revised<text:s/>since<text:s/>last<text:s/>AR?<text:s/></text:span></text:p>
          </table:table-cell>
          <table:table-cell table:style-name="Cell115">
            <text:p text:style-name="P224"><text:span text:style-name="T224_1">New<text:s/>Indicator</text:span></text:p>
          </table:table-cell>
        </table:table-row>
      </table:table>
      <text:p text:style-name="P225"/>
      <table:table table:style-name="Table10">
        <table:table-column table:style-name="Column40"/>
        <table:table-column table:style-name="Column41"/>
        <table:table-column table:style-name="Column42"/>
        <table:table-row table:style-name="Row33">
          <table:table-cell table:style-name="Cell116">
            <text:p text:style-name="P226"><text:span text:style-name="T226_1">Indicator(s)</text:span></text:p>
          </table:table-cell>
          <table:table-cell table:style-name="Cell117">
            <text:p text:style-name="P227"><text:span text:style-name="T227_1">Milestone(s)<text:s/>for<text:s/>this<text:s/>review</text:span></text:p>
          </table:table-cell>
          <table:table-cell table:style-name="Cell118">
            <text:p text:style-name="P228"><text:span text:style-name="T228_1">Progress<text:s/></text:span></text:p>
          </table:table-cell>
        </table:table-row>
        <table:table-row table:style-name="Row34">
          <table:table-cell table:style-name="Cell119">
            <text:p text:style-name="P229"><text:span text:style-name="T229_1">3.1<text:s/></text:span><text:span text:style-name="T229_2">ZAMCUP<text:s/>operational<text:s/>arrangements<text:s/>established<text:s/>and<text:s/>functional</text:span></text:p>
            <text:p text:style-name="P230"/>
          </table:table-cell>
          <table:table-cell table:style-name="Cell120">
            <text:list text:style-name="LS24" xml:id="list5">
              <text:list-item>
                <text:p text:style-name="P231"><text:span text:style-name="T231_1">Programme<text:s/>governance<text:s/>and<text:s/>coordination<text:s/>arrangements<text:s/>established</text:span></text:p>
              </text:list-item>
              <text:list-item>
                <text:p text:style-name="P232"><text:span text:style-name="T232_1">Workstreams<text:s/>and<text:s/>results<text:s/>framework<text:s/>agreed<text:s/>with<text:s/>Government<text:s/>and<text:s/>partners</text:span></text:p>
              </text:list-item>
              <text:list-item>
                <text:p text:style-name="P233"><text:span text:style-name="T233_1">Administrative<text:s/>and<text:s/>financial<text:s/>arrangements<text:s/>operationalised</text:span></text:p>
              </text:list-item>
              <text:list-item>
                <text:p text:style-name="P234"><text:span text:style-name="T234_1">Initial<text:s/>programme<text:s/>mobilisation<text:s/>completed</text:span></text:p>
              </text:list-item>
            </text:list>
          </table:table-cell>
          <table:table-cell table:style-name="Cell121">
            <text:p text:style-name="P235"><text:span text:style-name="T235_1">Achieved</text:span></text:p>
            <text:list text:style-name="LS23" xml:id="list9">
              <text:list-item>
                <text:p text:style-name="P236"><text:span text:style-name="T236_1">Governance<text:s/>bodies<text:s/>are<text:s/>in<text:s/>place<text:s/>and<text:s/>functioning.</text:span></text:p>
              </text:list-item>
              <text:list-item>
                <text:p text:style-name="P237"><text:span text:style-name="T237_1">Priority<text:s/>workstreams<text:s/>and<text:s/>results<text:s/>frameworks<text:s/>have<text:s/>been<text:s/>agreed.</text:span></text:p>
              </text:list-item>
              <text:list-item>
                <text:p text:style-name="P238"><text:span text:style-name="T238_1">Administrative<text:s/>Agreement<text:s/>signed;<text:s/>trust<text:s/>fund<text:s/>established;<text:s/>initial<text:s/>disbursement<text:s/>made.</text:span></text:p>
              </text:list-item>
            </text:list>
            <text:p text:style-name="P239"><text:span text:style-name="T239_1">Partially<text:s/>met</text:span></text:p>
            <text:list text:style-name="LS22" xml:id="list12">
              <text:list-item>
                <text:p text:style-name="P240"><text:span text:style-name="T240_1">Mobilisation<text:s/>has<text:s/>started,<text:s/>but<text:s/>substantive<text:s/>technical<text:s/>delivery<text:s/>is<text:s/>scheduled<text:s/>for<text:s/>the<text:s/>next<text:s/>period.</text:span></text:p>
              </text:list-item>
            </text:list>
          </table:table-cell>
        </table:table-row>
      </table:table>
      <text:p text:style-name="P241"/>
      <text:p text:style-name="P242"><text:span text:style-name="T242_1">Briefly<text:s/>describe<text:s/>the<text:s/>output’s<text:s/>activities<text:s/>and<text:s/>provide<text:s/>supporting<text:s/>narrative<text:s/>for<text:s/>the<text:s/>score.<text:s/></text:span><text:span text:style-name="T242_2">The<text:s/>ZAMCUP<text:s/>is<text:s/>a<text:s/>new<text:s/>initiative,<text:s/>representing<text:s/>an<text:s/>expansion<text:s/>of<text:s/>scope<text:s/>and<text:s/>ambition<text:s/>for<text:s/>the<text:s/></text:span><text:span text:style-name="T242_3">PEPZ2<text:s/>programme.<text:s/></text:span><text:span text:style-name="T242_4">This<text:s/>output<text:s/>focused<text:s/>on<text:s/>establishing<text:s/>the<text:s/>operational<text:s/>arrangements<text:s/>required<text:s/>to<text:s/>move<text:s/>ZAMCUP<text:s/>from<text:s/>design<text:s/>into<text:s/>delivery.<text:s/>During<text:s/>the<text:s/>period,<text:s/>programme<text:s/>governance,<text:s/>coordination<text:s/>mechanisms,<text:s/>and<text:s/>implementation<text:s/>structures<text:s/>were<text:s/>put<text:s/>in<text:s/>place,<text:s/>enabling<text:s/>mobilisation<text:s/>and<text:s/>early<text:s/>engagement<text:s/>across<text:s/>agreed<text:s/>workstreams.<text:s/>Progress<text:s/>was<text:s/>appropriate<text:s/>for<text:s/>a<text:s/>newly<text:s/>introduced<text:s/>output<text:s/>at<text:s/>this<text:s/>stage<text:s/>of<text:s/>the<text:s/>programme<text:s/>lifecycle,<text:s/>with<text:s/>foundations<text:s/>established<text:s/>but<text:s/></text:span><text:span text:style-name="T242_5">with<text:s/></text:span><text:span text:style-name="T242_6">limited<text:s/>downstream<text:s/>delivery<text:s/>to<text:s/>date.</text:span></text:p>
      <text:p text:style-name="P243"/>
      <text:p text:style-name="P244"><text:span text:style-name="T244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244_2">This<text:s/>is<text:s/>a<text:s/>newly<text:s/>introduced<text:s/>output,<text:s/>and<text:s/>there<text:s/>were<text:s/>no<text:s/>material<text:s/>changes<text:s/>to<text:s/>its<text:s/>scope<text:s/>during<text:s/>the<text:s/>reporting<text:s/>period.<text:s/>As<text:s/>delivery<text:s/>progressed,<text:s/>emphasis<text:s/>was<text:s/>placed<text:s/>on<text:s/>establishing<text:s/>operational<text:s/>arrangements<text:s/>and<text:s/>aligning<text:s/>activities<text:s/>with<text:s/>existing<text:s/>reform<text:s/>and<text:s/>financing<text:s/>processes.<text:s/>Following<text:s/>this<text:s/>review,<text:s/>the<text:s/>output<text:s/>will<text:s/>shift<text:s/>from<text:s/>set</text:span><text:span text:style-name="T244_3">up<text:s/>to<text:s/>active<text:s/>implementation,<text:s/>with<text:s/>greater<text:s/>focus<text:s/>on<text:s/>delivery,<text:s/>results<text:s/>tracking,<text:s/>and<text:s/>linking<text:s/>technical<text:s/>assistance<text:s/>to<text:s/>financing<text:s/>decisions.</text:span></text:p>
      <text:p text:style-name="P245"/>
      <text:p text:style-name="P246"><text:span text:style-name="T24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246_2">As<text:s/>a<text:s/>new<text:s/>output,<text:s/>there<text:s/>were<text:s/>no<text:s/>prior<text:s/>Annual<text:s/>Review<text:s/>recommendations.<text:s/>However,<text:s/>key<text:s/>lessons<text:s/>emerging<text:s/>include<text:s/>the<text:s/>importance<text:s/>of<text:s/>early<text:s/>alignment<text:s/>between<text:s/>technical<text:s/>assistance<text:s/>and<text:s/>financing<text:s/>pipelines<text:s/>to<text:s/>enable<text:s/>timely<text:s/>mobilisation.</text:span><text:span text:style-name="T246_3"><text:s/>For<text:s/>the<text:s/>year<text:s/>ahead,<text:s/>priority<text:s/>should<text:s/>be<text:s/>given<text:s/>to<text:s/>strengthening<text:s/>coordination<text:s/>with<text:s/>financing<text:s/>partners,<text:s/>sharpening<text:s/>delivery<text:s/>focus,<text:s/>and<text:s/>ensuring<text:s/>operational<text:s/>arrangements<text:s/>translate<text:s/>into<text:s/>tangible<text:s/>results.</text:span></text:p>
      <text:p text:style-name="P247"/>
      <table:table table:style-name="Table11"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row table:style-name="Row35">
          <table:table-cell table:style-name="Cell122">
            <text:p text:style-name="P248"><text:span text:style-name="T248_1">Output<text:s/>Title<text:s/></text:span></text:p>
          </table:table-cell>
          <table:table-cell table:style-name="Cell123" table:number-columns-spanned="4">
            <text:p text:style-name="P249"><text:span text:style-name="T249_1">ZTIP:</text:span><text:span text:style-name="T249_2"><text:s/></text:span><text:span text:style-name="T249_3">Preparatory<text:s/>works<text:s/>and<text:s/>technical<text:s/>assistance<text:s/>towards<text:s/>the<text:s/>Zambia-Tanzania<text:s/>Interconnector<text:s/>Project,<text:s/>managed<text:s/>by<text:s/>the<text:s/>World<text:s/>Bank,<text:s/>to<text:s/>improve<text:s/>regional<text:s/>power<text:s/>trade<text:s/>are<text:s/>completed</text:span></text:p>
          </table:table-cell>
          <table:covered-table-cell/>
          <table:covered-table-cell/>
          <table:covered-table-cell/>
        </table:table-row>
        <table:table-row table:style-name="Row36">
          <table:table-cell table:style-name="Cell124" table:number-columns-spanned="2">
            <text:p text:style-name="P250"><text:span text:style-name="T250_1">Output<text:s/>number:<text:s/></text:span></text:p>
          </table:table-cell>
          <table:covered-table-cell/>
          <table:table-cell table:style-name="Cell125">
            <text:p text:style-name="P251"><text:span text:style-name="T251_1">4</text:span></text:p>
          </table:table-cell>
          <table:table-cell table:style-name="Cell126">
            <text:p text:style-name="P252"><text:span text:style-name="T252_1">Output<text:s/>Score:<text:s/></text:span></text:p>
          </table:table-cell>
          <table:table-cell table:style-name="Cell127">
            <text:p text:style-name="P253"><text:span text:style-name="T253_1">B</text:span></text:p>
          </table:table-cell>
        </table:table-row>
        <table:table-row table:style-name="Row37">
          <table:table-cell table:style-name="Cell128" table:number-columns-spanned="2">
            <text:p text:style-name="P254"><text:span text:style-name="T254_1">Impact<text:s/>weighting<text:s/>(%):<text:s text:c="2"/></text:span></text:p>
          </table:table-cell>
          <table:covered-table-cell/>
          <table:table-cell table:style-name="Cell129">
            <text:p text:style-name="P255"><text:span text:style-name="T255_1">7.5%</text:span></text:p>
          </table:table-cell>
          <table:table-cell table:style-name="Cell130">
            <text:p text:style-name="P256"><text:span text:style-name="T256_1">Weighting<text:s/>revised<text:s/>since<text:s/>last<text:s/>AR?<text:s/></text:span></text:p>
          </table:table-cell>
          <table:table-cell table:style-name="Cell131">
            <text:p text:style-name="P257"><text:span text:style-name="T257_1">Yes</text:span><text:span text:style-name="T257_2">,</text:span><text:span text:style-name="T257_3"><text:s/>down</text:span></text:p>
          </table:table-cell>
        </table:table-row>
      </table:table>
      <text:p text:style-name="P258"/>
      <table:table table:style-name="Table12">
        <table:table-column table:style-name="Column48"/>
        <table:table-column table:style-name="Column49"/>
        <table:table-column table:style-name="Column50"/>
        <table:table-row table:style-name="Row38">
          <table:table-cell table:style-name="Cell132">
            <text:p text:style-name="P259"><text:span text:style-name="T259_1">Indicator(s)</text:span></text:p>
          </table:table-cell>
          <table:table-cell table:style-name="Cell133">
            <text:p text:style-name="P260"><text:span text:style-name="T260_1">Milestone(s)<text:s/>for<text:s/>this<text:s/>review</text:span></text:p>
          </table:table-cell>
          <table:table-cell table:style-name="Cell134">
            <text:p text:style-name="P261"><text:span text:style-name="T261_1">Progress<text:s/></text:span></text:p>
          </table:table-cell>
        </table:table-row>
        <table:table-row table:style-name="Row39">
          <table:table-cell table:style-name="Cell135">
            <text:p text:style-name="P262"><text:span text:style-name="T262_1">Output<text:s/>Indicator<text:s/></text:span><text:span text:style-name="T262_2">4.1<text:s/>Completion<text:s/>of<text:s/>targeted<text:s/>advanced<text:s/>preparatory<text:s/>processes<text:s/>and<text:s/>technical<text:s/>assistance</text:span></text:p>
          </table:table-cell>
          <table:table-cell table:style-name="Cell136">
            <text:p text:style-name="P263"><text:span text:style-name="T263_1">•<text:s/>ZTK<text:s/>Project<text:s/>launch<text:s/>and<text:s/>effectiveness<text:s/>achieved</text:span><text:span text:style-name="T263_2"><text:line-break/></text:span><text:span text:style-name="T263_3">•<text:s/>Annual<text:s/>2026<text:s/>Work<text:s/>Plan<text:s/>fully<text:s/>reviewed<text:s/>and<text:s/>approved<text:s/>by<text:s/>World<text:s/>Bank</text:span><text:span text:style-name="T263_4"><text:line-break/></text:span><text:span text:style-name="T263_5">•<text:s/>Procurement<text:s/>advanced,<text:s/>with<text:s/>updated<text:s/>R</text:span><text:span text:style-name="T263_6">equests<text:s/>for<text:s/>Bid</text:span><text:span text:style-name="T263_7">s<text:s/></text:span><text:span text:style-name="T263_8">(RfBs)<text:s/></text:span><text:span text:style-name="T263_9">to<text:s/>the<text:s/>World<text:s/>Bank<text:s/>for<text:s/>review</text:span><text:span text:style-name="T263_10"><text:line-break/></text:span><text:span text:style-name="T263_11">•<text:s/>Technical<text:s/>reviews<text:s/>for<text:s/>Packages<text:s/>1<text:s/>and<text:s/>2<text:s/>completed<text:s/>and<text:s/>cleared<text:s/>with<text:s/>the<text:s/>PIU</text:span></text:p>
          </table:table-cell>
          <table:table-cell table:style-name="Cell137">
            <text:p text:style-name="P264"><text:span text:style-name="T264_1">•<text:s/></text:span><text:span text:style-name="T264_2">Achieved</text:span><text:span text:style-name="T264_3"><text:s/></text:span><text:span text:style-name="T264_4">-</text:span><text:span text:style-name="T264_5">Project<text:s/>launched<text:s/>in<text:s/>April<text:s/>2025<text:s/>and<text:s/>financing<text:s/>became<text:s/>effective</text:span><text:span text:style-name="T264_6"><text:line-break/></text:span><text:span text:style-name="T264_7">•<text:s/></text:span><text:span text:style-name="T264_8">Achieved</text:span><text:span text:style-name="T264_9"><text:s/></text:span><text:span text:style-name="T264_10">-</text:span><text:span text:style-name="T264_11"><text:s/>FY2026<text:s/>Annual<text:s/>Work<text:s/>Plan<text:s/>reviewed<text:s/>and<text:s/>approved<text:s/>by<text:s/>the<text:s/>World<text:s/>Bank</text:span><text:span text:style-name="T264_12"><text:line-break/></text:span><text:span text:style-name="T264_13">•<text:s/></text:span><text:span text:style-name="T264_14">Achieved</text:span><text:span text:style-name="T264_15"><text:s/></text:span><text:span text:style-name="T264_16">-</text:span><text:span text:style-name="T264_17"><text:s/>Updated<text:s/>RfBs<text:s/>for<text:s/>Packages<text:s/>3<text:s/>and<text:s/>4<text:s/>submitted<text:s/>to<text:s/>the<text:s/>World<text:s/>Bank<text:s/>for<text:s/>review;<text:s/>procurement<text:s/>for<text:s/>Packages<text:s/>1<text:s/>and<text:s/>2<text:s/>progressed<text:s/>to<text:s/>technical<text:s/>evaluation<text:s/>stage</text:span><text:span text:style-name="T264_18"><text:line-break/></text:span><text:span text:style-name="T264_19">•<text:s/></text:span><text:span text:style-name="T264_20">Achieved<text:s/></text:span><text:span text:style-name="T264_21">-</text:span><text:span text:style-name="T264_22"><text:s/>Technical<text:s/>reviews<text:s/>for<text:s/>Packages<text:s/>1<text:s/>and<text:s/>2<text:s/>completed<text:s/>and<text:s/>cleared<text:s/>with<text:s/>the<text:s/>PIU</text:span></text:p>
          </table:table-cell>
        </table:table-row>
        <table:table-row table:style-name="Row40">
          <table:table-cell table:style-name="Cell138">
            <text:p text:style-name="P265"><text:span text:style-name="T265_1">Output<text:s/>Indicator<text:s/></text:span><text:span text:style-name="T265_2">4</text:span><text:span text:style-name="T265_3">.2</text:span><text:span text:style-name="T265_4"><text:s/></text:span><text:span text:style-name="T265_5"><text:s/>Strengthened<text:s/>stakeholder<text:s/>engagement<text:s/>through<text:s/>formal<text:s/>consultations<text:s/>and<text:s/>communication<text:s/>updates</text:span></text:p>
          </table:table-cell>
          <table:table-cell table:style-name="Cell139">
            <text:p text:style-name="P266"><text:span text:style-name="T266_1">•<text:s/>Completion<text:s/>and<text:s/>submission<text:s/>of<text:s/>ESIA/RAP<text:s/>to<text:s/>ZEMA</text:span><text:span text:style-name="T266_2"><text:line-break/></text:span><text:span text:style-name="T266_3">•<text:s/>Completion<text:s/>and<text:s/>submission<text:s/>of<text:s/>BMP<text:s/>with<text:s/>World<text:s/>Bank</text:span></text:p>
          </table:table-cell>
          <table:table-cell table:style-name="Cell140">
            <text:p text:style-name="P267"><text:span text:style-name="T267_1">•</text:span><text:span text:style-name="T267_2"><text:s/>Partially<text:s/>achieved</text:span><text:span text:style-name="T267_3"><text:s/>–<text:s/>Revised<text:s/>RAP<text:s/>submitted<text:s/>for<text:s/>World<text:s/>Bank<text:s/>review;<text:s/>national<text:s/>submission<text:s/>to<text:s/>ZEMA<text:s/>not<text:s/>completed<text:s/>within<text:s/>the<text:s/>period</text:span><text:span text:style-name="T267_4"><text:line-break/></text:span><text:span text:style-name="T267_5">•<text:s/></text:span><text:span text:style-name="T267_6">Achieved</text:span><text:span text:style-name="T267_7"><text:s/>–<text:s/>Biodiversity<text:s/>Management<text:s/>Plan<text:s/>completed<text:s/>and<text:s/>submitted<text:s/>to<text:s/>the<text:s/>World<text:s/>Bank</text:span></text:p>
          </table:table-cell>
        </table:table-row>
        <table:table-row table:style-name="Row41">
          <table:table-cell table:style-name="Cell141">
            <text:p text:style-name="P268"><text:span text:style-name="T268_1">Output<text:s/>indicator<text:s/>4.3<text:s/>Institutional<text:s/>coordination<text:s/>and<text:s/>implementation<text:s/>capacity<text:s/>strengthened</text:span></text:p>
            <text:p text:style-name="P269"/>
          </table:table-cell>
          <table:table-cell table:style-name="Cell142">
            <text:p text:style-name="P270"><text:span text:style-name="T270_1">Gender<text:s/>expert<text:s/>recruitment<text:s/>finalised</text:span><text:span text:style-name="T270_2"><text:line-break/></text:span><text:span text:style-name="T270_3">•<text:s/>ZESCO<text:s/>internship<text:s/>transition<text:s/>programme<text:s/>finalised</text:span><text:span text:style-name="T270_4"><text:line-break/></text:span><text:span text:style-name="T270_5">•<text:s/>PIU<text:s/>roles<text:s/>filled<text:s/>and<text:s/>trained</text:span></text:p>
            <text:p text:style-name="P271"/>
          </table:table-cell>
          <table:table-cell table:style-name="Cell143">
            <text:p text:style-name="P272"><text:span text:style-name="T272_1">•<text:s/></text:span><text:span text:style-name="T272_2">Not<text:s/>achieved</text:span><text:span text:style-name="T272_3"><text:s/>–<text:s/>Gender<text:s/>expert<text:s/>recruitment<text:s/>initiated<text:s/>but<text:s/>not<text:s/>finalised<text:s/>within<text:s/>the<text:s/>period</text:span><text:span text:style-name="T272_4"><text:line-break/></text:span><text:span text:style-name="T272_5">•<text:s/></text:span><text:span text:style-name="T272_6">Partially<text:s/>achieved</text:span><text:span text:style-name="T272_7"><text:s/>–<text:s/>Internship<text:s/>programme<text:s/>designed<text:s/>but<text:s/>not<text:s/>fully<text:s/>finalised</text:span><text:span text:style-name="T272_8"><text:line-break/></text:span><text:span text:style-name="T272_9">•<text:s/></text:span><text:span text:style-name="T272_10">Partially<text:s/>achieved</text:span><text:span text:style-name="T272_11"><text:s/>–<text:s/>PIU<text:s/>operational<text:s/>with<text:s/>core<text:s/>staff<text:s/>in<text:s/>place;<text:s/>further<text:s/>recruitment<text:s/>and<text:s/>training<text:s/>ongoing</text:span></text:p>
          </table:table-cell>
        </table:table-row>
      </table:table>
      <text:p text:style-name="P273"/>
      <text:p text:style-name="P274"><text:span text:style-name="T274_1">Briefly<text:s/>describe<text:s/>the<text:s/>output’s<text:s/>activities<text:s/>and<text:s/>provide<text:s/>supporting<text:s/>narrative<text:s/>for<text:s/>the<text:s/>score.<text:s/></text:span><text:span text:style-name="T274_2"><text:s/></text:span><text:span text:style-name="T274_3">The<text:s/>ZTIP</text:span><text:span text:style-name="T274_4"><text:s/>will<text:s/>enable<text:s/>Zambia<text:s/>to<text:s/>import<text:s/>surplus<text:s/>clean<text:s/>energy<text:s/>from<text:s/>Tanzania’s<text:s/>2GW<text:s/>Julius<text:s/>Nyerere<text:s/>Hydropower<text:s/>Project,<text:s/>increasing<text:s/>access<text:s/>to<text:s/>reliable<text:s/>electricity<text:s/>in<text:s/>a<text:s/>country<text:s/>where<text:s/>80%<text:s/>of<text:s/>supply<text:s/>depends<text:s/>on<text:s/>vulnerable<text:s/>hydropower.</text:span><text:span text:style-name="T274_5"><text:s text:c="2"/>The<text:s/>UK<text:s/>disbursed<text:s/>its<text:s/>£15m<text:s/>contribution</text:span><text:span text:style-name="T274_6"><text:s/>to<text:s/>the<text:s/>WB<text:s/>ESMAP<text:s/>Trust<text:s/>Fund</text:span><text:span text:style-name="T274_7"><text:s/>in<text:s/>FY24/25<text:s/>and</text:span><text:span text:style-name="T274_8"><text:s/>it<text:s/>was<text:s/>committed<text:s/>in<text:s/>a<text:s/>grant<text:s/>agreement<text:s/>with<text:s/>Government<text:s/>of<text:s/>Zambia.<text:s/></text:span><text:span text:style-name="T274_9">FCDO</text:span><text:span text:style-name="T274_10"><text:s/>continues<text:s/>to<text:s/>monitor<text:s/></text:span><text:span text:style-name="T274_11">progress<text:s/>and<text:s/></text:span><text:span text:style-name="T274_12">utilisation<text:s/>of<text:s/>the<text:s/>funds</text:span><text:span text:style-name="T274_13"><text:s/>through<text:s/>joining<text:s/>regular<text:s/>WB<text:s/>Implementation<text:s/>Support<text:s/>missions.<text:s/></text:span></text:p>
      <text:p text:style-name="P275"/>
      <text:p text:style-name="P276"><text:span text:style-name="T276_1">During<text:s/>the<text:s/>review<text:s/>period,<text:s/>delivery<text:s/>under<text:s/>this<text:s/>output<text:s/>focused<text:s/>on<text:s/>advancing<text:s/>preparatory<text:s/>works,<text:s/>safeguards<text:s/>readiness,<text:s/>and<text:s/>institutional<text:s/>capacity</text:span><text:span text:style-name="T276_2">.<text:s/></text:span><text:span text:style-name="T276_3">Procurement<text:s/></text:span><text:span text:style-name="T276_4">of<text:s/>the<text:s/>major<text:s/>work<text:s/>packages<text:s/></text:span><text:span text:style-name="T276_5">progressed<text:s/>in<text:s/>accordance<text:s/>with<text:s/>planned<text:s/>sequencing.<text:s/>Updated<text:s/>Requests<text:s/>for<text:s/>Bids<text:s/>(RfBs)<text:s/>were<text:s/>prepared<text:s/>and<text:s/>submitted<text:s/>to<text:s/>the<text:s/>World<text:s/>Bank<text:s/>for<text:s/>review,<text:s/>and<text:s/>technical<text:s/>reviews<text:s/>for<text:s/>Packages<text:s/>1<text:s/>and<text:s/>2<text:s/>were<text:s/>completed<text:s/>and<text:s/>cleared<text:s/>with<text:s/>the<text:s/>Project<text:s/>Implementation<text:s/>Unit<text:s/>(PIU).<text:s/>These<text:s/>activities<text:s/>advanced<text:s/>procurement<text:s/>readiness<text:s/>while<text:s/>managing<text:s/>technical<text:s/>and<text:s/></text:span><text:span text:style-name="T276_6">safeguard</text:span><text:span text:style-name="T276_7"><text:s/>risks<text:s/>typical<text:s/>of<text:s/>complex<text:s/>transmission<text:s/>projects.</text:span><text:span text:style-name="T276_8"><text:s text:c="2"/></text:span><text:span text:style-name="T276_9">Safeguards<text:s/>delivery<text:s/>progressed<text:s/>unevenly</text:span><text:span text:style-name="T276_10">,<text:s/>mitigated<text:s/>by<text:s/>critical<text:s/>support<text:s/>from<text:s/>the<text:s/>GCEIP<text:s/>and<text:s/>CIGZambia<text:s/>programme</text:span><text:span text:style-name="T276_11">.<text:s/></text:span><text:span text:style-name="T276_12"><text:s text:c="2"/>In<text:s/>a<text:s/>major<text:s/></text:span><text:span text:style-name="T276_13">achievement<text:s/>for<text:s/>CIGZambia</text:span><text:span text:style-name="T276_14">,<text:s/>t</text:span><text:span text:style-name="T276_15">he<text:s/>Biodiversity<text:s/>Management<text:s/>Plan<text:s/>was<text:s/>completed</text:span><text:span text:style-name="T276_16"><text:s/>on<text:s/>a<text:s/>very<text:s/>tight<text:s/>timeline</text:span><text:span text:style-name="T276_17"><text:s/>within<text:s/>the<text:s/></text:span><text:span text:style-name="T276_18">survey<text:s/>seasons<text:s/>and<text:s/></text:span><text:span text:style-name="T276_19">avoid<text:s/>casing<text:s/>a</text:span><text:span text:style-name="T276_20"><text:s/>potential<text:s/>one<text:s/>year</text:span><text:span text:style-name="T276_21"><text:s/>delay<text:s/>to<text:s/>the<text:s/>project<text:s/>start</text:span><text:span text:style-name="T276_22">.<text:s/></text:span><text:span text:style-name="T276_23">Th</text:span><text:span text:style-name="T276_24">e<text:s/>World<text:s/>Bank</text:span><text:span text:style-name="T276_25"><text:s/></text:span><text:span text:style-name="T276_26">commended<text:s/>it<text:s/>as<text:s/>being<text:s/>an<text:s/></text:span><text:span text:style-name="T276_27">exemplary<text:s/>product</text:span><text:span text:style-name="T276_28"><text:s/>which<text:s/>would<text:s/>be<text:s/>shared<text:s/>in<text:s/>the<text:s/>region</text:span><text:span text:style-name="T276_29">.<text:s/></text:span></text:p>
      <text:p text:style-name="P277"/>
      <text:p text:style-name="P278"><text:span text:style-name="T278_1">Completion<text:s/>and<text:s/>submission<text:s/>of<text:s/>the<text:s/>ESIA/RAP<text:s/></text:span><text:span text:style-name="T278_2">by<text:s/>ZESCO</text:span><text:span text:style-name="T278_3"><text:s/></text:span><text:span text:style-name="T278_4">to<text:s/>ZEMA<text:s/>was<text:s/>not<text:s/>finalised<text:s/>within<text:s/>the<text:s/>review<text:s/>period.<text:s/>Preparatory<text:s/>steps<text:s/>for<text:s/>compensation<text:s/>implementation,<text:s/>including<text:s/>verification<text:s/>of<text:s/>project</text:span><text:span text:style-name="T278_5">affected<text:s/>persons,<text:s/>were<text:s/>underway<text:s/>during<text:s/>the<text:s/>period,<text:s/>with<text:s/>payments<text:s/>expected<text:s/>to<text:s/>commence<text:s/>shortly<text:s/>after<text:s/>period<text:s/>end.<text:s/>Safeguards<text:s/>therefore<text:s/>remain<text:s/>on<text:s/>the<text:s/>project’s<text:s/>critical<text:s/>path<text:s/>going<text:s/>into<text:s/>the<text:s/>next<text:s/>phase.</text:span><text:span text:style-name="T278_6"><text:s text:c="2"/>ZESCO<text:s/></text:span><text:span text:style-name="T278_7">Institutional<text:s/>and<text:s/>human<text:s/>capacity<text:s/>milestones<text:s/>were<text:s/>partially<text:s/>achieved.<text:s/>The<text:s/>PIU<text:s/>was<text:s/>operational<text:s/>with<text:s/>core<text:s/>staffing<text:s/>in<text:s/>place,<text:s/>supported<text:s/>by<text:s/>the<text:s/>Owner’s<text:s/>Engineer<text:s/>and<text:s/>World<text:s/>Bank<text:s/>implementation<text:s/>support<text:s/>missions.<text:s/>However,<text:s/>recruitment<text:s/>of<text:s/>the<text:s/></text:span><text:span text:style-name="T278_8">PIU<text:s/></text:span><text:span text:style-name="T278_9">gender<text:s/>expert<text:s/>and<text:s/>full<text:s/>implementation<text:s/>of<text:s/>the<text:s/>ZESCO<text:s/>internship<text:s/>transition<text:s/>programme<text:s/>were<text:s/>not<text:s/>finalised<text:s/>within<text:s/>the<text:s/>review<text:s/>period,<text:s/>and<text:s/>further<text:s/>PIU<text:s/>staffing<text:s/>and<text:s/>training<text:s/>remain<text:s/>ongoing.</text:span></text:p>
      <text:p text:style-name="P279"/>
      <text:p text:style-name="P280"><text:span text:style-name="T28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280_2">There<text:s/>were<text:s/>no<text:s/>formal<text:s/>changes<text:s/>to<text:s/>the<text:s/>scope<text:s/>or<text:s/>definition<text:s/>of<text:s/>this<text:s/>output<text:s/>during<text:s/>the<text:s/>year.<text:s/>However,<text:s/>delivery<text:s/>emphasis<text:s/>shifted<text:s/>toward<text:s/>procurement<text:s/>readiness<text:s/>and<text:s/>technical<text:s/>review<text:s/>to<text:s/>align<text:s/>with<text:s/>World<text:s/>Bank<text:s/>processes<text:s/>and<text:s/>sequencing<text:s/>requirements,<text:s/>resulting<text:s/>in<text:s/>slower<text:s/>progress<text:s/>on<text:s/>some<text:s/>safeguards<text:s/>and<text:s/>human<text:s/>capacity<text:s/>milestones<text:s/>than<text:s/>initially<text:s/>anticipated.<text:s/>As<text:s/>a<text:s/>result<text:s/>of<text:s/>this<text:s/>review,<text:s/>the<text:s/>focus<text:s/>for<text:s/>the<text:s/>next<text:s/>period<text:s/>will<text:s/>shift<text:s/>toward<text:s/>completion<text:s/>of<text:s/>outstanding<text:s/>safeguards<text:s/>milestones,<text:s/>finalisation<text:s/>of<text:s/>PIU<text:s/>staffing<text:s/>and<text:s/>specialist<text:s/>recruitment,<text:s/>and<text:s/>transition<text:s/>from<text:s/>preparatory<text:s/>activities<text:s/>to<text:s/>contract<text:s/>award<text:s/>and<text:s/>early<text:s/>works<text:s/>implementation.</text:span></text:p>
      <text:p text:style-name="P281"/>
      <text:p text:style-name="P282"><text:span text:style-name="T282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282_2">.<text:s text:c="2"/>T</text:span><text:span text:style-name="T282_3">here<text:s/>were<text:s/>no<text:s/>substantive<text:s/>recommendations<text:s/>carried<text:s/>forward<text:s/>from<text:s/>a<text:s/>previous<text:s/>AR.<text:s/>The<text:s/>year<text:s/>has<text:s/>nonetheless<text:s/>generated<text:s/>important<text:s/>lessons<text:s/>relevant<text:s/>to<text:s/>delivery<text:s/>of<text:s/>complex,<text:s/>World<text:s/>Bank</text:span><text:span text:style-name="T282_4">financed<text:s/>regional<text:s/>infrastructure<text:s/>projects.</text:span><text:span text:style-name="T282_5"><text:s/></text:span><text:span text:style-name="T282_6">The<text:s/>primary<text:s/>lesson<text:s/>is<text:s/>the<text:s/>importance<text:s/>of<text:s/>sequencing<text:s/>and<text:s/>realism<text:s/>in<text:s/>early<text:s/>implementation<text:s/>years.<text:s/>Progress<text:s/>was<text:s/>strongest<text:s/>where<text:s/>activities<text:s/>focused<text:s/>on<text:s/>enabling<text:s/>milestones-such<text:s/>as<text:s/>procurement<text:s/>readiness,<text:s/>technical<text:s/>clearance,<text:s/>and<text:s/>governance</text:span><text:span text:style-name="T282_7">,<text:s/></text:span><text:span text:style-name="T282_8">rather<text:s/>than<text:s/>attempting<text:s/>to<text:s/>accelerate<text:s/>safeguards<text:s/>or<text:s/>capacity<text:s/>milestones<text:s/>prematurely.<text:s/>The<text:s/>year<text:s/>also<text:s/>highlighted<text:s/>the<text:s/>need<text:s/>for<text:s/>early<text:s/>and<text:s/>sustained<text:s/>attention<text:s/>to<text:s/>PIU<text:s/>staffing,<text:s/>specialist<text:s/>recruitment,<text:s/>and<text:s/>safeguards<text:s/>completion,<text:s/>as<text:s/>delays<text:s/>in<text:s/>these<text:s/>areas<text:s/>can<text:s/>quickly<text:s/>become<text:s/>binding<text:s/>constraints<text:s/>once<text:s/>procurement<text:s/>advances.</text:span></text:p>
      <text:p text:style-name="P283"/>
      <text:p text:style-name="P284"><text:span text:style-name="T284_1">For<text:s/>the<text:s/>year<text:s/>ahead,<text:s/>priorities<text:s/>should<text:s/>include:<text:s/>(i)<text:s/>completion<text:s/>of<text:s/>ESIA/RAP<text:s/>submission<text:s/>and<text:s/>commencement<text:s/>of<text:s/>compensation<text:s/>implementation;<text:s/>(ii)<text:s/>finalisation<text:s/>of<text:s/>PIU<text:s/>roles,<text:s/>gender<text:s/>expert<text:s/>recruitment,<text:s/>and<text:s/>the<text:s/>internship<text:s/>transition<text:s/>programme;<text:s/>and<text:s/>(iii)<text:s/>timely<text:s/>progression<text:s/>from<text:s/>procurement<text:s/>readiness<text:s/>to<text:s/>contract<text:s/>award.<text:s/>Delivery<text:s/>performance<text:s/>in<text:s/>the<text:s/>next<text:s/>review<text:s/>period<text:s/>will<text:s/>be<text:s/>critical<text:s/>in<text:s/>demonstrating<text:s/>transition<text:s/>from<text:s/>preparation<text:s/>to<text:s/>implementation<text:s/>and<text:s/>confirming<text:s/>value<text:s/>for<text:s/>money.</text:span></text:p>
      <text:p text:style-name="P285"/>
      <text:p text:style-name="P286"/>
      <table:table table:style-name="Table13"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row table:style-name="Row42">
          <table:table-cell table:style-name="Cell144">
            <text:p text:style-name="P287"><text:span text:style-name="T287_1">Output<text:s/>Title<text:s/></text:span></text:p>
          </table:table-cell>
          <table:table-cell table:style-name="Cell145" table:number-columns-spanned="4">
            <text:p text:style-name="P288"><text:span text:style-name="T288_1">Infrastructure<text:s/>upgrades<text:s/>completed<text:s/>at<text:s/>1.<text:s/>Nakonde<text:s/>OSBP<text:s/>with<text:s/>cargo<text:s/>scanner<text:s/>installed<text:s/>and<text:s/>operational,<text:s/>including<text:s/>2.<text:s/>Construction<text:s/>works<text:s/>at<text:s/>Kapiri<text:s/>and<text:s/>Livingstone<text:s/>PQPS<text:s/>facilities<text:s/>alongside<text:s/></text:span><text:span text:style-name="T288_2">completion<text:s/>of<text:s/></text:span><text:span text:style-name="T288_3">the<text:s/>3.<text:s/></text:span><text:span text:style-name="T288_4">Procur</text:span><text:span text:style-name="T288_5">e</text:span><text:span text:style-name="T288_6">ment<text:s/>processes<text:s/>of<text:s/>i</text:span><text:span text:style-name="T288_7">nstallation</text:span><text:span text:style-name="T288_8"><text:s/>of<text:s/>smart<text:s/></text:span><text:span text:style-name="T288_9">g</text:span><text:span text:style-name="T288_10">ates</text:span><text:span text:style-name="T288_11"><text:s/>at<text:s/>Kazungula<text:s/>Border<text:s/>Post</text:span></text:p>
          </table:table-cell>
          <table:covered-table-cell/>
          <table:covered-table-cell/>
          <table:covered-table-cell/>
        </table:table-row>
        <table:table-row table:style-name="Row43">
          <table:table-cell table:style-name="Cell146" table:number-columns-spanned="2">
            <text:p text:style-name="P289"><text:span text:style-name="T289_1">Output<text:s/>number:<text:s/></text:span></text:p>
          </table:table-cell>
          <table:covered-table-cell/>
          <table:table-cell table:style-name="Cell147">
            <text:p text:style-name="P290"><text:span text:style-name="T290_1">5</text:span></text:p>
          </table:table-cell>
          <table:table-cell table:style-name="Cell148">
            <text:p text:style-name="P291"><text:span text:style-name="T291_1">Output<text:s/>Score:<text:s/></text:span></text:p>
          </table:table-cell>
          <table:table-cell table:style-name="Cell149">
            <text:p text:style-name="P292"><text:span text:style-name="T292_1">A</text:span></text:p>
          </table:table-cell>
        </table:table-row>
        <table:table-row table:style-name="Row44">
          <table:table-cell table:style-name="Cell150" table:number-columns-spanned="2">
            <text:p text:style-name="P293"><text:span text:style-name="T293_1">Impact<text:s/>weighting<text:s/>(%):<text:s text:c="2"/></text:span></text:p>
          </table:table-cell>
          <table:covered-table-cell/>
          <table:table-cell table:style-name="Cell151">
            <text:p text:style-name="P294"><text:span text:style-name="T294_1">1</text:span><text:span text:style-name="T294_2">5</text:span><text:span text:style-name="T294_3">%</text:span></text:p>
          </table:table-cell>
          <table:table-cell table:style-name="Cell152">
            <text:p text:style-name="P295"><text:span text:style-name="T295_1">Weighting<text:s/>revised<text:s/>since<text:s/>last<text:s/>AR?<text:s/></text:span></text:p>
          </table:table-cell>
          <table:table-cell table:style-name="Cell153">
            <text:p text:style-name="P296"><text:span text:style-name="T296_1">no</text:span></text:p>
          </table:table-cell>
        </table:table-row>
      </table:table>
      <text:p text:style-name="P297"/>
      <table:table table:style-name="Table14">
        <table:table-column table:style-name="Column56"/>
        <table:table-column table:style-name="Column57"/>
        <table:table-column table:style-name="Column58"/>
        <table:table-row table:style-name="Row45">
          <table:table-cell table:style-name="Cell154">
            <text:p text:style-name="P298"><text:span text:style-name="T298_1">Indicator(s)</text:span></text:p>
          </table:table-cell>
          <table:table-cell table:style-name="Cell155">
            <text:p text:style-name="P299"><text:span text:style-name="T299_1">Milestone(s)<text:s/>for<text:s/>this<text:s/>review</text:span></text:p>
          </table:table-cell>
          <table:table-cell table:style-name="Cell156">
            <text:p text:style-name="P300"><text:span text:style-name="T300_1">Progress<text:s/></text:span></text:p>
          </table:table-cell>
        </table:table-row>
        <table:table-row table:style-name="Row46">
          <table:table-cell table:style-name="Cell157" table:number-rows-spanned="9">
            <text:p text:style-name="P301"><text:span text:style-name="T301_1">5.1<text:s/></text:span><text:span text:style-name="T301_2">Level<text:s/>of<text:s/>completion<text:s/>of<text:s/>Phase<text:s/>1<text:s/>of<text:s/>the<text:s/>Nakonde<text:s/>OSBP<text:s/>(including<text:s/>civil<text:s/>works,<text:s/>cargo<text:s/>scanner<text:s/>installation,<text:s/>training<text:s/>of<text:s/>border<text:s/>officials<text:s/>on<text:s/>OSBP<text:s/>procedures<text:s/>and<text:s/>scanner<text:s/>operations,<text:s/>IT<text:s/>installation<text:s/>and<text:s/>integration<text:s/>and<text:s/>commissioning).</text:span></text:p>
          </table:table-cell>
          <table:table-cell table:style-name="Cell158">
            <text:p text:style-name="P302"><text:span text:style-name="T302_1">Completion<text:s/>of<text:s/>s</text:span><text:span text:style-name="T302_2">ubbase</text:span><text:span text:style-name="T302_3"><text:s/>layer<text:s/>for<text:s/>truck<text:s/>parking<text:s/>yard<text:s/>and<text:s/>coverage<text:s/>with<text:s/>gravel<text:s/></text:span></text:p>
          </table:table-cell>
          <table:table-cell table:style-name="Cell159">
            <text:p text:style-name="P303"><text:span text:style-name="T303_1">Met<text:s/>expectations</text:span><text:span text:style-name="T303_2">:<text:s/>subbase<text:s/>layer<text:s/>for<text:s/>truck<text:s/>parking<text:s/>yard<text:s/>and<text:s/>coverage<text:s/>with<text:s/>gravel<text:s/>completed</text:span></text:p>
          </table:table-cell>
        </table:table-row>
        <table:table-row table:style-name="Row47">
          <table:covered-table-cell table:style-name="Cell160">
            <text:p text:style-name="P304"/>
          </table:covered-table-cell>
          <table:table-cell table:style-name="Cell161">
            <text:p text:style-name="P305"><text:span text:style-name="T305_1">Completion<text:s/>of<text:s/>c</text:span><text:span text:style-name="T305_2">oncreting</text:span><text:span text:style-name="T305_3"><text:s/>of<text:s/>access<text:s/>roads<text:s/></text:span></text:p>
          </table:table-cell>
          <table:table-cell table:style-name="Cell162">
            <text:p text:style-name="P306"><text:span text:style-name="T306_1">Met<text:s/>expectations</text:span><text:span text:style-name="T306_2">:<text:s/>concreting<text:s/>of<text:s/>access<text:s/>roads<text:s/>completed<text:s/></text:span></text:p>
          </table:table-cell>
        </table:table-row>
        <table:table-row table:style-name="Row48">
          <table:covered-table-cell table:style-name="Cell163">
            <text:p text:style-name="P307"/>
          </table:covered-table-cell>
          <table:table-cell table:style-name="Cell164">
            <text:p text:style-name="P308"><text:span text:style-name="T308_1">Completion<text:s/>of<text:s/>building<text:s/>finishes,<text:s/>external<text:s/>works,<text:s/>and<text:s/>mechanical,<text:s/>electrical,<text:s/>and<text:s/>plumbing<text:s/>(MEP)<text:s/>installations.</text:span></text:p>
          </table:table-cell>
          <table:table-cell table:style-name="Cell165">
            <text:p text:style-name="P309"><text:span text:style-name="T309_1">Met<text:s/>expectations</text:span><text:span text:style-name="T309_2">:<text:s/>building<text:s/>finishes,<text:s/>external<text:s/>works,<text:s/>and<text:s/>mechanical,<text:s/>electrical,<text:s/>and<text:s/>plumbing<text:s/>(MEP)<text:s/>installations<text:s/>completed.<text:s/></text:span></text:p>
          </table:table-cell>
        </table:table-row>
        <table:table-row table:style-name="Row49">
          <table:covered-table-cell table:style-name="Cell166">
            <text:p text:style-name="P310"/>
          </table:covered-table-cell>
          <table:table-cell table:style-name="Cell167">
            <text:p text:style-name="P311"><text:span text:style-name="T311_1">Achievement<text:s/>of<text:s/></text:span><text:span text:style-name="T311_2">100%<text:s/>practical<text:s/>completion<text:s/>of<text:s/>civil<text:s/>works<text:s/>and<text:s/></text:span><text:span text:style-name="T311_3">cargo<text:s/>scanner<text:s/>installation</text:span><text:span text:style-name="T311_4">,<text:s/>followed<text:s/>by<text:s/>formal<text:s/></text:span><text:span text:style-name="T311_5">handover</text:span><text:span text:style-name="T311_6">.</text:span></text:p>
          </table:table-cell>
          <table:table-cell table:style-name="Cell168">
            <text:p text:style-name="P312"><text:span text:style-name="T312_1">Met<text:s/>expectations</text:span><text:span text:style-name="T312_2">:<text:s/></text:span><text:span text:style-name="T312_3">Successfully<text:s/>achieved<text:s/>100%<text:s/>practical<text:s/>completion<text:s/>of<text:s/>civil<text:s/>works<text:s/>and<text:s/>cargo<text:s/>scanner<text:s/>installation,<text:s/>with<text:s/>formal<text:s/>handover<text:s/>duly<text:s/>concluded.</text:span></text:p>
          </table:table-cell>
        </table:table-row>
        <table:table-row table:style-name="Row50">
          <table:covered-table-cell table:style-name="Cell169">
            <text:p text:style-name="P313"/>
          </table:covered-table-cell>
          <table:table-cell table:style-name="Cell170">
            <text:p text:style-name="P314"><text:span text:style-name="T314_1">Complete<text:s/>testing<text:s/>and<text:s/>commissioning<text:s/>of<text:s/>the<text:s/></text:span><text:span text:style-name="T314_2">cargo<text:s/></text:span><text:span text:style-name="T314_3">scanner</text:span><text:span text:style-name="T314_4">,</text:span><text:span text:style-name="T314_5"><text:s/>including<text:s/></text:span><text:span text:style-name="T314_6">the<text:s/>construction</text:span><text:span text:style-name="T314_7"><text:s/>of<text:s/>power<text:s/>and<text:s/>data<text:s/>manholes,<text:s/>installation<text:s/>of<text:s/>internal<text:s/>and<text:s/>external<text:s/>lighting</text:span><text:span text:style-name="T314_8">,</text:span><text:span text:style-name="T314_9"><text:s/>and<text:s/></text:span><text:span text:style-name="T314_10">integration<text:s/>of<text:s/>an<text:s/>Uninterruptible</text:span><text:span text:style-name="T314_11"><text:s/>Power<text:s/>Supply<text:s/>(UPS)</text:span></text:p>
          </table:table-cell>
          <table:table-cell table:style-name="Cell171">
            <text:p text:style-name="P315"><text:span text:style-name="T315_1">Met<text:s/>expectations</text:span><text:span text:style-name="T315_2">:<text:s/>Successfully<text:s/>completed<text:s/>testing<text:s/>and<text:s/>commissioning<text:s/>of<text:s/>the<text:s/>cargo<text:s/>scanner,<text:s/>including<text:s/>the<text:s/>construction<text:s/>of<text:s/>power<text:s/>and<text:s/>data<text:s/>manholes,<text:s/>installation<text:s/>of<text:s/>internal<text:s/>and<text:s/>external<text:s/>lighting,<text:s/>and<text:s/>integration<text:s/>of<text:s/>an<text:s/>Uninterruptible<text:s/>Power<text:s/>Supply<text:s/>(UPS)</text:span></text:p>
          </table:table-cell>
        </table:table-row>
        <table:table-row table:style-name="Row51">
          <table:covered-table-cell table:style-name="Cell172">
            <text:p text:style-name="P316"/>
          </table:covered-table-cell>
          <table:table-cell table:style-name="Cell173">
            <text:p text:style-name="P317"><text:span text:style-name="T317_1">Training<text:s/>of<text:s/>end<text:s/>users<text:s/>for<text:s/></text:span><text:span text:style-name="T317_2">effective</text:span><text:span text:style-name="T317_3"><text:s/>operation<text:s/></text:span><text:span text:style-name="T317_4">and<text:s/>management<text:s/></text:span><text:span text:style-name="T317_5">of<text:s/>the<text:s/></text:span><text:span text:style-name="T317_6">cargo<text:s/></text:span><text:span text:style-name="T317_7">scanner</text:span><text:span text:style-name="T317_8">.</text:span></text:p>
          </table:table-cell>
          <table:table-cell table:style-name="Cell174">
            <text:p text:style-name="P318"><text:span text:style-name="T318_1">Met<text:s/>expectations</text:span><text:span text:style-name="T318_2">:<text:s/>Training<text:s/>of<text:s/>end<text:s/>users<text:s/>for<text:s/>effective<text:s/>operation<text:s/>and<text:s/>management<text:s/>of<text:s/>the<text:s/>cargo<text:s/>scanner<text:s/>was<text:s/>completed.</text:span></text:p>
          </table:table-cell>
        </table:table-row>
        <table:table-row table:style-name="Row52">
          <table:covered-table-cell table:style-name="Cell175">
            <text:p text:style-name="P319"/>
          </table:covered-table-cell>
          <table:table-cell table:style-name="Cell176">
            <text:p text:style-name="P320"><text:span text:style-name="T320_1">Supply<text:s/>and<text:s/>installation<text:s/>of<text:s/>furniture<text:s/>and<text:s/>associated<text:s/>fittings<text:s/>for<text:s/>the<text:s/>border<text:s/>post,<text:s/>including<text:s/>workstations,<text:s/>seating,<text:s/>storage<text:s/>units,<text:s/>and<text:s/>complementary<text:s/>fixtures</text:span></text:p>
          </table:table-cell>
          <table:table-cell table:style-name="Cell177">
            <text:p text:style-name="P321"><text:span text:style-name="T321_1">Met<text:s/>expectations</text:span><text:span text:style-name="T321_2">:<text:s/>Supply<text:s/>and<text:s/>installation<text:s/>of<text:s/>furniture<text:s/>and<text:s/>associated<text:s/>fittings<text:s/>for<text:s/>the<text:s/>border<text:s/>post—<text:s/>including<text:s/>workstations,<text:s/>seating,<text:s/>storage<text:s/>units,<text:s/>and<text:s/>complementary<text:s/>fixtures—successfully<text:s/>completed</text:span></text:p>
          </table:table-cell>
        </table:table-row>
        <table:table-row table:style-name="Row53">
          <table:covered-table-cell table:style-name="Cell178">
            <text:p text:style-name="P322"/>
          </table:covered-table-cell>
          <table:table-cell table:style-name="Cell179">
            <text:p text:style-name="P323"><text:span text:style-name="T323_1">Testing,<text:s/>verification,<text:s/>and<text:s/>formal<text:s/>handover<text:s/>of<text:s/>identified<text:s/>IT<text:s/>equipment—<text:s/>including<text:s/>computers,<text:s/>servers,<text:s/>networking<text:s/>devices<text:s/>CCTV<text:s/>systems,<text:s/>access<text:s/>control<text:s/>systems</text:span></text:p>
          </table:table-cell>
          <table:table-cell table:style-name="Cell180">
            <text:p text:style-name="P324"><text:span text:style-name="T324_1">Met<text:s/>expectations</text:span><text:span text:style-name="T324_2">:<text:s/>Testing,<text:s/>verification,<text:s/>and<text:s/>formal<text:s/>handover<text:s/>of<text:s/>identified<text:s/>IT<text:s/>equipment—<text:s/>including<text:s/>computers,<text:s/>servers,<text:s/>networking<text:s/>devices</text:span><text:span text:style-name="T324_3">,<text:s/></text:span><text:span text:style-name="T324_4">CCTV<text:s/>systems,<text:s/>access<text:s/>control<text:s/>systems</text:span><text:span text:style-name="T324_5"><text:s/></text:span><text:span text:style-name="T324_6">successfully<text:s/>completed</text:span></text:p>
          </table:table-cell>
        </table:table-row>
        <table:table-row table:style-name="Row54">
          <table:covered-table-cell table:style-name="Cell181">
            <text:p text:style-name="P325"/>
          </table:covered-table-cell>
          <table:table-cell table:style-name="Cell182">
            <text:p text:style-name="P326"><text:span text:style-name="T326_1">Integration<text:s/>of<text:s/>Cargo<text:s/>scanner<text:s/>with<text:s/>Asycudaworld<text:s/>system</text:span></text:p>
          </table:table-cell>
          <table:table-cell table:style-name="Cell183">
            <text:p text:style-name="P327"><text:span text:style-name="T327_1">Moderately<text:s/>below</text:span><text:span text:style-name="T327_2"><text:s/>expectations</text:span><text:span text:style-name="T327_3">:<text:s/>Cargo<text:s/>scanner<text:s/></text:span><text:span text:style-name="T327_4">is<text:s/>yet<text:s/>to<text:s/>be<text:s/>fully</text:span><text:span text:style-name="T327_5"><text:s/>integrated<text:s/>with<text:s/>Asycudaworld<text:s/>system</text:span></text:p>
          </table:table-cell>
        </table:table-row>
        <table:table-row table:style-name="Row55">
          <table:table-cell table:style-name="Cell184" table:number-rows-spanned="2">
            <text:p text:style-name="P328"><text:span text:style-name="T328_1">Additional<text:s/>Milestone<text:s/>added<text:s/>during<text:s/>the<text:s/>year:</text:span></text:p>
            <text:p text:style-name="P329"><text:span text:style-name="T329_1">5.2<text:s/></text:span><text:span text:style-name="T329_2">Completion<text:s/>rate<text:s/>for<text:s/>the<text:s/>installation<text:s/>of<text:s/>Smart<text:s/>Gates<text:s/>at<text:s/>Kazungula<text:s/>Border<text:s/>Post<text:s/>(including<text:s/>testing,<text:s/>commissioning<text:s/>and<text:s/>completion<text:s/>of<text:s/>all<text:s/>associated<text:s/>civil<text:s/>works)</text:span></text:p>
          </table:table-cell>
          <table:table-cell table:style-name="Cell185">
            <text:p text:style-name="P330"><text:span text:style-name="T330_1">Completion<text:s/>of<text:s/></text:span><text:span text:style-name="T330_2">s</text:span><text:span text:style-name="T330_3">mart<text:s/></text:span><text:span text:style-name="T330_4">g</text:span><text:span text:style-name="T330_5">ate</text:span><text:span text:style-name="T330_6"><text:s/>project<text:s/>planning<text:s/>activities,<text:s/>covering<text:s/>contract<text:s/>signing,<text:s/></text:span><text:span text:style-name="T330_7">site<text:s/>handover<text:s/>and<text:s/>mobilisation<text:s/>of<text:s/>the<text:s/>contractor</text:span></text:p>
          </table:table-cell>
          <table:table-cell table:style-name="Cell186">
            <text:p text:style-name="P331"><text:span text:style-name="T331_1">Met<text:s/>expectations</text:span><text:span text:style-name="T331_2">:<text:s/></text:span><text:span text:style-name="T331_3">s</text:span><text:span text:style-name="T331_4">mart<text:s/>gate<text:s/>project<text:s/>planning<text:s/>activities,<text:s/>covering<text:s/>contract<text:s/>signing,<text:s/>site<text:s/>handover<text:s/>and<text:s/></text:span><text:span text:style-name="T331_5">mobilisation<text:s/>of<text:s/>the<text:s/>contractor<text:s/>successfully<text:s/>completed</text:span></text:p>
          </table:table-cell>
        </table:table-row>
        <table:table-row table:style-name="Row56">
          <table:covered-table-cell table:style-name="Cell187">
            <text:p text:style-name="P332"/>
          </table:covered-table-cell>
          <table:table-cell table:style-name="Cell188">
            <text:p text:style-name="P333"><text:span text:style-name="T333_1">Approval<text:s/>of<text:s/>s</text:span><text:span text:style-name="T333_2">mart<text:s/></text:span><text:span text:style-name="T333_3">gates<text:s/>requirements<text:s/>and<text:s/>designs<text:s/>including<text:s/>requirements<text:s/>clarification,<text:s/>system<text:s/>architectural<text:s/>design,<text:s/></text:span><text:span text:style-name="T333_4">smart<text:s/>gate</text:span><text:span text:style-name="T333_5"><text:s/>system<text:s/>layout<text:s/>design<text:s/>and<text:s/>site<text:s/>plan<text:s/>design</text:span></text:p>
          </table:table-cell>
          <table:table-cell table:style-name="Cell189">
            <text:p text:style-name="P334"><text:span text:style-name="T334_1">Met<text:s/>expectations</text:span><text:span text:style-name="T334_2">:<text:s/>s</text:span><text:span text:style-name="T334_3">mart<text:s/>gates<text:s/>requirements<text:s/>and<text:s/>designs<text:s/>approved<text:s/>including<text:s/>requirements<text:s/>clarification,<text:s/>system<text:s/>architectural<text:s/>design,<text:s/>smart<text:s/>gate<text:s/>system<text:s/>layout<text:s/>design<text:s/>and<text:s/>site<text:s/>plan<text:s/>design</text:span></text:p>
          </table:table-cell>
        </table:table-row>
        <table:table-row table:style-name="Row57">
          <table:table-cell table:style-name="Cell190" table:number-rows-spanned="5">
            <text:p text:style-name="P335"><text:span text:style-name="T335_1">Additional<text:s/>Milestone<text:s/>added<text:s/>during<text:s/>the<text:s/>year:</text:span></text:p>
            <text:p text:style-name="P336"/>
            <text:p text:style-name="P337"><text:span text:style-name="T337_1">5.3<text:s/></text:span><text:span text:style-name="T337_2">Progress<text:s/>rate<text:s/>on<text:s/>Sanitary<text:s/>and<text:s/>Phytosanitary<text:s/>(SPS)<text:s/>strengthening<text:s/>measures<text:s/>with:1.<text:s/>Refurbishment<text:s/>of<text:s/>the<text:s/>Kapiri<text:s/>Mposhi<text:s/>and<text:s/>Livingstone<text:s/>PQPS<text:s/>laboratories<text:s/>(equipped<text:s/>with<text:s/>equipment);<text:s/>and</text:span><text:span text:style-name="T337_3"><text:line-break/></text:span><text:span text:style-name="T337_4"><text:s/>2.<text:s/>Installation<text:s/>of<text:s/>new<text:s/>inspection<text:s/>and<text:s/>laboratory<text:s/>testing<text:s/>equipment<text:s/>at<text:s/>the<text:s/>Lusaka<text:s/>International<text:s/>Airport<text:s/>border.</text:span></text:p>
          </table:table-cell>
          <table:table-cell table:style-name="Cell191">
            <text:p text:style-name="P338"><text:span text:style-name="T338_1">Undertake<text:s/>a<text:s/>needs<text:s/>assessment<text:s/>study<text:s/>leveraging<text:s/>on<text:s/>WB<text:s/>funding<text:s/>for<text:s/>laboratories<text:s/>for<text:s/>both<text:s/>SPS<text:s/>and<text:s/>standards</text:span></text:p>
          </table:table-cell>
          <table:table-cell table:style-name="Cell192">
            <text:p text:style-name="P339"><text:span text:style-name="T339_1">Moderately<text:s/>below<text:s/>expectations:</text:span><text:span text:style-name="T339_2"><text:s/></text:span><text:span text:style-name="T339_3">Study<text:s/>completed</text:span><text:span text:style-name="T339_4">,</text:span><text:span text:style-name="T339_5"><text:s/>and<text:s/></text:span><text:span text:style-name="T339_6">a<text:s/></text:span><text:span text:style-name="T339_7">draft<text:s/>report<text:s/></text:span><text:span text:style-name="T339_8">has<text:s/>been<text:s/></text:span><text:span text:style-name="T339_9">submitted</text:span><text:span text:style-name="T339_10">;<text:s/>however,<text:s/>it<text:s/>is<text:s/>pending<text:s/>validation.<text:s/>The<text:s/>milestone<text:s/>will</text:span><text:span text:style-name="T339_11"><text:s/>be<text:s/>achieved<text:s/></text:span><text:span text:style-name="T339_12">upon<text:s/>successful</text:span><text:span text:style-name="T339_13"><text:s/>validation.</text:span></text:p>
          </table:table-cell>
        </table:table-row>
        <table:table-row table:style-name="Row58">
          <table:covered-table-cell table:style-name="Cell193">
            <text:p text:style-name="P340"/>
          </table:covered-table-cell>
          <table:table-cell table:style-name="Cell194">
            <text:p text:style-name="P341"><text:span text:style-name="T341_1">Procurement<text:s/></text:span><text:span text:style-name="T341_2">of</text:span><text:span text:style-name="T341_3"><text:s/>works,<text:s/>site<text:s/>handover</text:span><text:span text:style-name="T341_4">,</text:span><text:span text:style-name="T341_5"><text:s/>and<text:s/></text:span><text:span text:style-name="T341_6">provision<text:s/>of<text:s/></text:span><text:span text:style-name="T341_7">technical<text:s/></text:span><text:span text:style-name="T341_8">assistance<text:s/>for<text:s/>the</text:span><text:span text:style-name="T341_9"><text:s/>design<text:s/>and<text:s/>refurbishment<text:s/></text:span><text:span text:style-name="T341_10">of</text:span><text:span text:style-name="T341_11"><text:s/>Livingstone<text:s/>and<text:s/>Kapiri<text:s/>PQPS<text:s/></text:span><text:span text:style-name="T341_12">laboratories.</text:span></text:p>
          </table:table-cell>
          <table:table-cell table:style-name="Cell195">
            <text:p text:style-name="P342"><text:span text:style-name="T342_1">Met<text:s/>expectations</text:span><text:span text:style-name="T342_2">:<text:s/></text:span><text:span text:style-name="T342_3">Procurement<text:s/>of<text:s/>works,<text:s/>site<text:s/>handover,<text:s/>and<text:s/>provision<text:s/>of<text:s/>technical<text:s/>assistance<text:s/>for<text:s/>the<text:s/>design<text:s/>and<text:s/>refurbishment<text:s/>of<text:s/>Livingstone<text:s/>and<text:s/>Kapiri<text:s/>PQPS<text:s/>laboratories<text:s/>completed.</text:span></text:p>
          </table:table-cell>
        </table:table-row>
        <table:table-row table:style-name="Row59">
          <table:covered-table-cell table:style-name="Cell196">
            <text:p text:style-name="P343"/>
          </table:covered-table-cell>
          <table:table-cell table:style-name="Cell197">
            <text:p text:style-name="P344"><text:span text:style-name="T344_1">Technical<text:s/>engagements<text:s/>of<text:s/>the<text:s/>Zambia/Tanzania<text:s/>SPS<text:s/>Coordination<text:s/>Technical<text:s/>Working<text:s/>Group<text:s/>and<text:s/>Zambia<text:s/>SPS<text:s/>committee</text:span><text:span text:style-name="T344_2"><text:s/>including<text:s/>training<text:s/>of<text:s/>PQPS<text:s/>officers<text:s/>on<text:s/>genome<text:s/>sequencing<text:s/>and<text:s/>implementation<text:s/>of<text:s/>harmonised<text:s/>protocols</text:span><text:span text:style-name="T344_3">.</text:span></text:p>
          </table:table-cell>
          <table:table-cell table:style-name="Cell198">
            <text:p text:style-name="P345"><text:span text:style-name="T345_1">Met<text:s/>expectations</text:span><text:span text:style-name="T345_2">:<text:s/></text:span><text:span text:style-name="T345_3">The<text:s/>Joint<text:s/>Zambia–Tanzania<text:s/></text:span><text:span text:style-name="T345_4">engagement<text:s/>and<text:s/>t</text:span><text:span text:style-name="T345_5">raining<text:s/>on<text:s/>Phytosanitary<text:s/>Controls,<text:s/>Inspection,<text:s/>and<text:s/>Genome<text:s/></text:span><text:span text:style-name="T345_6">s</text:span><text:span text:style-name="T345_7">equencing<text:s/></text:span><text:span text:style-name="T345_8">was<text:s/>completed</text:span></text:p>
            <text:p text:style-name="P346"/>
          </table:table-cell>
        </table:table-row>
        <table:table-row table:style-name="Row60">
          <table:covered-table-cell table:style-name="Cell199">
            <text:p text:style-name="P347"/>
          </table:covered-table-cell>
          <table:table-cell table:style-name="Cell200">
            <text:p text:style-name="P348"><text:span text:style-name="T348_1">Refurbishment<text:s/>of<text:s/>Livingstone<text:s/>and<text:s/>Kapiri<text:s/></text:span><text:span text:style-name="T348_2">Mposhi</text:span><text:span text:style-name="T348_3"><text:s/>PQPS</text:span><text:span text:style-name="T348_4"><text:s/></text:span><text:span text:style-name="T348_5">Laboratories</text:span></text:p>
          </table:table-cell>
          <table:table-cell table:style-name="Cell201">
            <text:p text:style-name="P349"><text:span text:style-name="T349_1">Moderately<text:s/>below<text:s/>expectations:</text:span><text:span text:style-name="T349_2"><text:s/>Construction<text:s/></text:span><text:span text:style-name="T349_3">works<text:s/>at</text:span><text:span text:style-name="T349_4"><text:s/>Kapiri<text:s/>Mposhi<text:s/>laboratory<text:s/>and<text:s/>office<text:s/>at<text:s/>70%<text:s/>completion<text:s/>and<text:s/>associated<text:s/>security<text:s/>infrastructure<text:s/>nearing<text:s/>completion,<text:s/>while<text:s/>the<text:s/>Livingstone<text:s/>facility<text:s/>is<text:s/>at<text:s/>about<text:s/>85%<text:s/>completion</text:span></text:p>
          </table:table-cell>
        </table:table-row>
        <table:table-row table:style-name="Row61">
          <table:covered-table-cell table:style-name="Cell202">
            <text:p text:style-name="P350"/>
          </table:covered-table-cell>
          <table:table-cell table:style-name="Cell203">
            <text:p text:style-name="P351"><text:span text:style-name="T351_1">Procurement</text:span><text:span text:style-name="T351_2"><text:s/>of<text:s/></text:span><text:span text:style-name="T351_3">supplier,<text:s/>delivery</text:span><text:span text:style-name="T351_4">,<text:s/>installation,<text:s/>commissioning<text:s/>and<text:s/>training<text:s/>of<text:s/>a<text:s/>High<text:s/>-<text:s/>Performance<text:s/>Chromatography<text:s/>(HPLC)<text:s/></text:span></text:p>
          </table:table-cell>
          <table:table-cell table:style-name="Cell204">
            <text:p text:style-name="P352"><text:span text:style-name="T352_1">Met<text:s/>expectations</text:span><text:span text:style-name="T352_2">:<text:s/></text:span><text:span text:style-name="T352_3">The<text:s/>HPLC<text:s/>equipment<text:s/>was<text:s/>successfully<text:s/>delivered<text:s/>and<text:s/>installed<text:s/>at<text:s/>central<text:s/>laboratory,<text:s/>and<text:s/>capacity-building<text:s/>training<text:s/>was<text:s/>conducted.</text:span></text:p>
          </table:table-cell>
        </table:table-row>
      </table:table>
      <text:p text:style-name="P353"/>
      <text:p text:style-name="P354"><text:span text:style-name="T354_1">Briefly<text:s/>describe<text:s/>the<text:s/>output’s<text:s/>activities<text:s/>and<text:s/>provide<text:s/>supporting<text:s/>narrative<text:s/>for<text:s/>the<text:s/>score.</text:span><text:span text:style-name="T354_2"><text:s/></text:span><text:span text:style-name="T354_3">The<text:s/>Nakonde<text:s/>OSBP<text:s/>was<text:s/>completed<text:s/>and<text:s/>transitioned<text:s/>into<text:s/>the<text:s/>Defects<text:s/>Liability<text:s/>Period,<text:s/>with<text:s/>final<text:s/>inspections,<text:s/>snag<text:s/>resolution,<text:s/>and<text:s/>operational<text:s/>readiness<text:s/>activities<text:s/>undertaken.<text:s/>Minor<text:s/>outstanding<text:s/>issues<text:s/>such<text:s/>as<text:s/>non-critical<text:s/>snags,<text:s/>delayed<text:s/>contract<text:s/>close-out,<text:s/>and<text:s/>financial<text:s/>settlements<text:s/>remain<text:s/>under<text:s/>active<text:s/>management<text:s/>but<text:s/>do<text:s/>not<text:s/>affect<text:s/>operations.<text:s/>The<text:s/>commissioning<text:s/>of<text:s/>the<text:s/>upgraded<text:s/>facilities,<text:s/>including<text:s/>the<text:s/>cargo<text:s/>scanner,<text:s/>marked<text:s/>a<text:s/>major<text:s/>milestone.<text:s/>The<text:s/>scanner<text:s/>is<text:s/>now<text:s/>fully<text:s/>operational<text:s/>following<text:s/>successful<text:s/>testing<text:s/>and<text:s/>training,<text:s/>delivering<text:s/>reliable<text:s/>high-throughput<text:s/>performance.<text:s/>While<text:s/>minor<text:s/>challenges<text:s/>persist<text:s/>such<text:s/>as<text:s/>intermittent<text:s/>faults<text:s/>and<text:s/>delayed<text:s/>integration<text:s/>with<text:s/>ASYCUDA<text:s/>these<text:s/>are<text:s/>being<text:s/>addressed,<text:s/>positioning<text:s/>the<text:s/>border<text:s/>to<text:s/>achieve<text:s/>improved<text:s/>efficiency<text:s/>and<text:s/>trade<text:s/>facilitation<text:s/>outcomes.</text:span></text:p>
      <text:p text:style-name="P355"/>
      <text:p text:style-name="P356"><text:span text:style-name="T356_1">Progress<text:s/>on<text:s/>digitalisation<text:s/>and<text:s/>supporting<text:s/>systems<text:s/>was<text:s/>steady,<text:s/>notably<text:s/>with<text:s/>the<text:s/>smart<text:s/>gate<text:s/>initiative</text:span><text:span text:style-name="T356_2"><text:s/>at<text:s/>Kazungula<text:s/>border<text:s/>post<text:s/></text:span><text:span text:style-name="T356_3">advancing<text:s/>through<text:s/>contract<text:s/>finalisation,<text:s/>site<text:s/>handover,<text:s/>and<text:s/>design<text:s/>approvals.<text:s/>Preparatory<text:s/>works</text:span><text:span text:style-name="T356_4"><text:s/></text:span><text:span text:style-name="T356_5">including<text:s/>infrastructure<text:s/>validation,<text:s/>alignment<text:s/>on<text:s/>technical<text:s/></text:span><text:span text:style-name="T356_6">requirements,<text:s/>and<text:s/>procurement<text:s/>of<text:s/>critical<text:s/>equipment</text:span><text:span text:style-name="T356_7"><text:s/></text:span><text:span text:style-name="T356_8">have<text:s/>laid<text:s/>a<text:s/>strong<text:s/>foundation<text:s/>for<text:s/>implementation,<text:s/>despite<text:s/>some<text:s/>scheduling<text:s/>delays.<text:s/>This<text:s/>intervention<text:s/>is<text:s/>expected<text:s/>to<text:s/>significantly<text:s/>strengthen<text:s/>access<text:s/>control,<text:s/>security,<text:s/>and<text:s/>border<text:s/>process<text:s/>automation</text:span><text:span text:style-name="T356_9"><text:s/>in<text:s/>the<text:s/>North<text:s/>South<text:s/>corridor</text:span><text:span text:style-name="T356_10">.</text:span></text:p>
      <text:p text:style-name="P357"/>
      <text:p text:style-name="P358"><text:span text:style-name="T358_1">The<text:s/>c</text:span><text:span text:style-name="T358_2">onstruction</text:span><text:span text:style-name="T358_3"><text:s/>of<text:s/></text:span><text:span text:style-name="T358_4">Laboratories<text:s/>for<text:s/>the<text:s/>Ministry<text:s/>of<text:s/>Agriculture</text:span><text:span text:style-name="T358_5"><text:s/>is<text:s/>advancing<text:s/>well,<text:s/>with<text:s/>Kapiri<text:s/>Mposhi<text:s/>at<text:s/>~70%<text:s/>completion<text:s/>and<text:s/>Livingstone<text:s/>at<text:s/>~85%,<text:s/>alongside<text:s/>near-complete<text:s/>supporting<text:s/>infrastructure.<text:s/>In<text:s/>parallel,<text:s/>specialised<text:s/>staff<text:s/>training<text:s/>has<text:s/>strengthened<text:s/>technical<text:s/>capacity,<text:s/>ensuring<text:s/>readiness<text:s/>for<text:s/>commissioning.<text:s/>These<text:s/>laboratories<text:s/>will<text:s/>decentralise<text:s/>plant<text:s/>health<text:s/>diagnostics<text:s/>beyond<text:s/>Lusaka,<text:s/>improving<text:s/>geographic<text:s/>coverage,<text:s/>accelerating<text:s/>testing<text:s/>and<text:s/>certification,<text:s/>reducing<text:s/>border<text:s/>delays,<text:s/>and<text:s/>enhancing<text:s/>compliance<text:s/>with<text:s/>SPS<text:s/>standards<text:s/>ultimately<text:s/>lowering<text:s/>trade<text:s/>costs<text:s/>and<text:s/>strengthening<text:s/>Zambia’s<text:s/>response<text:s/>to<text:s/>pest<text:s/>and<text:s/>disease<text:s/>risks.<text:s/></text:span><text:span text:style-name="T358_6"><text:s/></text:span><text:span text:style-name="T358_7">Comple</text:span><text:span text:style-name="T358_8">menting</text:span><text:span text:style-name="T358_9"><text:s/>this,<text:s/></text:span><text:span text:style-name="T358_10">l</text:span><text:span text:style-name="T358_11">aboratory<text:s/>strengthening<text:s/></text:span><text:span text:style-name="T358_12">has<text:s/></text:span><text:span text:style-name="T358_13">also<text:s/>advanced<text:s/>significantly,<text:s/>with<text:s/>the<text:s/>successful<text:s/>delivery,<text:s/>installation,<text:s/>and<text:s/>training<text:s/>on<text:s/>the<text:s/>HPLC<text:s/></text:span><text:span text:style-name="T358_14">equipment<text:s/></text:span><text:span text:style-name="T358_15">system<text:s/>for<text:s/>aflatoxin<text:s/>and<text:s/>pesticide<text:s/>residue<text:s/>testing</text:span><text:span text:style-name="T358_16"><text:s/>at<text:s/></text:span><text:span text:style-name="T358_17">Lusak</text:span><text:span text:style-name="T358_18">a<text:s/>International<text:s/>Airport</text:span><text:span text:style-name="T358_19">.<text:s/>This<text:s/>represents<text:s/>a<text:s/>major<text:s/>step-change<text:s/>in<text:s/>PQPS<text:s/>laboratory<text:s/>capacity,<text:s/>enabling<text:s/>highly<text:s/>accurate,<text:s/>reliable,<text:s/>and<text:s/>internationally<text:s/>compliant<text:s/>analysis<text:s/>beyond<text:s/>the<text:s/>limitations<text:s/>of<text:s/>existing<text:s/>rapid<text:s/>tests,<text:s/>ELISA,<text:s/>and<text:s/>PCR<text:s/>methods.<text:s/></text:span></text:p>
      <text:p text:style-name="P359"/>
      <text:p text:style-name="P360"><text:span text:style-name="T360_1">Overall,<text:s/>the<text:s/>output<text:s/>met<text:s/>expectations,<text:s/>with<text:s/>key<text:s/>achievements<text:s/>across<text:s/>infrastructure<text:s/>completion,<text:s/>system<text:s/>operationalisation,<text:s/>digitalisation,<text:s/>and<text:s/>laboratory<text:s/>capacity<text:s/>strengthening,<text:s/>despite<text:s/>minor<text:s/>and<text:s/>manageable<text:s/>implementation<text:s/>delays.</text:span></text:p>
      <text:p text:style-name="P361"/>
      <text:p text:style-name="P362"><text:span text:style-name="T362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362_2">During<text:s/>FY<text:s/>2025/26,<text:s/>the<text:s/>scope<text:s/>of<text:s/>the<text:s/>output<text:s/>was<text:s/>expanded<text:s/>beyond<text:s/>Nakonde<text:s/>to<text:s/>reflect<text:s/>a<text:s/>more<text:s/>integrated,<text:s/>programmatic<text:s/>approach<text:s/>to<text:s/>trade<text:s/>facilitation.<text:s/>This<text:s/>included<text:s/>incorporation<text:s/>of<text:s/>new<text:s/>milestones<text:s/>covering<text:s/>laboratory<text:s/>construction,<text:s/>smart<text:s/>gate<text:s/>implementation,<text:s/>and<text:s/>the<text:s/>supply,<text:s/>delivery,<text:s/>and<text:s/>installation<text:s/>of<text:s/>advanced<text:s/>inspection<text:s/>and<text:s/>laboratory<text:s/>testing<text:s/>equipment.<text:s/>These<text:s/>enhancements<text:s/>reflect<text:s/>the<text:s/>transition<text:s/>to<text:s/>a<text:s/>holistic<text:s/>country<text:s/>trade<text:s/>programme,<text:s/>with<text:s/>corresponding<text:s/>indicators<text:s/>integrated<text:s/>into<text:s/>and<text:s/>tracked<text:s/>through<text:s/>the<text:s/>updated<text:s/>log<text:s/>frame.</text:span></text:p>
      <text:p text:style-name="P363"/>
      <text:p text:style-name="P364"><text:span text:style-name="T36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364_2"><text:s/>P</text:span><text:span text:style-name="T364_3">rogress<text:s/>over<text:s/>the<text:s/>past<text:s/>year<text:s/></text:span><text:span text:style-name="T364_4">show<text:s/>that<text:s/>TMA<text:s/>has</text:span><text:span text:style-name="T364_5"><text:s/>actively<text:s/>evolved<text:s/>how<text:s/>it<text:s/>delivers<text:s/>its<text:s/>work.<text:s/>By<text:s/>building<text:s/>more<text:s/>structured<text:s/>and<text:s/>consistent<text:s/>relationships<text:s/>with<text:s/>key<text:s/>stakeholders,<text:s/>particularly<text:s/>the<text:s/>Ministry<text:s/>of<text:s/>Commerce<text:s/>and<text:s/>Trade<text:s/>and<text:s/>other<text:s/>trade-related<text:s/>government<text:s/>entities,<text:s/>TMA<text:s/>has<text:s/>created<text:s/>stronger<text:s/>alignment<text:s/>and<text:s/>trust,<text:s/>making<text:s/>it<text:s/>easier<text:s/>to<text:s/>secure<text:s/>early<text:s/>buy-in<text:s/>and<text:s/>move<text:s/>programmes<text:s/>forward<text:s/>more<text:s/>smoothly.<text:s/>At<text:s/>the<text:s/>same<text:s/>time,<text:s/>it<text:s/>has<text:s/>broadened<text:s/>its<text:s/>influence<text:s/>by<text:s/>identifying<text:s/>and<text:s/>engaging<text:s/>reform-minded<text:s/>individuals<text:s/>across<text:s/>government,<text:s/>civil<text:s/>society,<text:s/>and<text:s/>the<text:s/>private<text:s/>sector</text:span><text:span text:style-name="T364_6"><text:s/>e.g</text:span><text:span text:style-name="T364_7">.</text:span><text:span text:style-name="T364_8"><text:s/>its<text:s/>worked<text:s/>closely<text:s/>with<text:s/>the<text:s/>Chamber<text:s/>of<text:s/>commerce<text:s/>in<text:s/>Zambia<text:s/>to<text:s/>enhance<text:s/></text:span><text:span text:style-name="T364_9">inclusive</text:span><text:span text:style-name="T364_10"><text:s/>trade</text:span><text:span text:style-name="T364_11">,<text:s/>bringing<text:s/>them<text:s/>together<text:s/>in<text:s/>informal<text:s/>coalitions<text:s/>to<text:s/>tackle<text:s/>specific<text:s/>policy<text:s/>and<text:s/>service<text:s/>delivery<text:s/>challenges.<text:s/>This<text:s/>has<text:s/>helped<text:s/>build<text:s/>momentum<text:s/>for<text:s/>reform,<text:s/>supported<text:s/>by<text:s/>a<text:s/>more<text:s/>deliberate<text:s/>use<text:s/>of<text:s/>political<text:s/>economy<text:s/>analysis<text:s/>to<text:s/>navigate<text:s/>incentives,<text:s/>power<text:s/>dynamics,<text:s/>and<text:s/>institutional<text:s/>barriers.<text:s/></text:span></text:p>
      <text:p text:style-name="P365"/>
      <text:p text:style-name="P366"><text:span text:style-name="T366_1">While<text:s/>TMA<text:s/>delivered<text:s/>a<text:s/>strong<text:s/>performance<text:s/>in<text:s/>the<text:s/>previous<text:s/>year,<text:s/>it<text:s/>would<text:s/>benefit<text:s/>from<text:s/>consolidating<text:s/>these<text:s/>gains<text:s/>by</text:span><text:span text:style-name="T366_2">:</text:span></text:p>
      <text:list text:style-name="LS25" xml:id="list13">
        <text:list-item>
          <text:p text:style-name="P367"><text:span text:style-name="T367_1">D</text:span><text:span text:style-name="T367_2">eveloping<text:s/>a<text:s/>forward-looking<text:s/>programme<text:s/>to<text:s/>ensure<text:s/>the<text:s/>full<text:s/>utilisation<text:s/>and<text:s/>long-term<text:s/>maintenance<text:s/>of<text:s/>the<text:s/>HPLC<text:s/>equipment</text:span><text:span text:style-name="T367_3"><text:s/>stationed<text:s/>at<text:s/>the<text:s/>Lusaka<text:s/>airport</text:span><text:span text:style-name="T367_4">.<text:s/>This<text:s/>should<text:s/>include<text:s/>clear<text:s/></text:span><text:span text:style-name="T367_5">23</text:span><text:span text:style-name="T367_6">operational</text:span><text:span text:style-name="T367_7"><text:s/>planning,<text:s/>user<text:s/>capacity<text:s/>building,<text:s/>and<text:s/>sustainable<text:s/>financing<text:s/></text:span><text:span text:style-name="T367_8">and<text:s/>maintenance<text:s/></text:span><text:span text:style-name="T367_9">arrangements<text:s/>to<text:s/>maximise<text:s/>the<text:s/>value<text:s/>of<text:s/>this<text:s/>investment<text:s/>over<text:s/>time.</text:span></text:p>
        </text:list-item>
        <text:list-item>
          <text:p text:style-name="P368"><text:span text:style-name="T368_1">As<text:s/>FCDO<text:s/>funding<text:s/>declines,<text:s/>TMA<text:s/>will<text:s/>increasingly<text:s/>need<text:s/>to<text:s/>operate<text:s/>within<text:s/>a<text:s/>multi-funder<text:s/>environment.<text:s/>This<text:s/>creates<text:s/>a<text:s/>risk<text:s/>of<text:s/>fragmented<text:s/>implementation,<text:s/>and<text:s/>therefore<text:s/>there<text:s/>is<text:s/>a<text:s/>need<text:s/>for<text:s/>a<text:s/>more<text:s/>structured<text:s/>and<text:s/>coordinated<text:s/>approach.<text:s/>Bringing<text:s/>partners<text:s/>together<text:s/>regularly<text:s/>and<text:s/>establishing<text:s/>harmonised<text:s/>reporting<text:s/>systems<text:s/>will<text:s/>help<text:s/>ensure<text:s/>transparency,<text:s/>improve<text:s/>efficiency,<text:s/>and<text:s/>support<text:s/>clearer<text:s/>attribution<text:s/>of<text:s/>staff<text:s/>time,<text:s/>costs,<text:s/>and<text:s/>results.</text:span></text:p>
        </text:list-item>
        <text:list-item>
          <text:p text:style-name="P369"><text:span text:style-name="T369_1">In<text:s/>addition,<text:s/>TMA<text:s/>would<text:s/>benefit<text:s/>from<text:s/>strengthening<text:s/>its<text:s/>approach<text:s/>to<text:s/>legal<text:s/>risk<text:s/>management<text:s/>by<text:s/>engaging<text:s/>proactively<text:s/>in<text:s/>any<text:s/>court<text:s/>proceedings<text:s/>where<text:s/>it<text:s/>is<text:s/>involved.<text:s/></text:span><text:span text:style-name="T369_2">Early<text:s/>action,<text:s/>including<text:s/>challenging<text:s/>inclusion<text:s/>where<text:s/>appropriate,<text:s/>can<text:s/>help<text:s/>minimise<text:s/>unnecessary<text:s/>exposure<text:s/>and<text:s/>prevent<text:s/>disruptions<text:s/>to<text:s/>programme<text:s/>delivery<text:s/>that<text:s/>may<text:s/>arise<text:s/>from<text:s/>delayed,<text:s/>reactive<text:s/>responses.</text:span></text:p>
        </text:list-item>
        <text:list-item>
          <text:p text:style-name="P370"><text:span text:style-name="T370_1">Implement<text:s/>a<text:s/>robust<text:s/>asset<text:s/>management<text:s/>approach<text:s/>to<text:s/>ensure<text:s/>all<text:s/>programme<text:s/>assets<text:s/>are<text:s/>promptly<text:s/>recorded,<text:s/>routinely<text:s/>tracked,<text:s/>and<text:s/>formally<text:s/>handed<text:s/>over<text:s/>to<text:s/>beneficiaries,<text:s/>with<text:s/>clear<text:s/>documentation<text:s/>to<text:s/>promote<text:s/>ownership,<text:s/>accountability,<text:s/>and<text:s/>proper<text:s/>maintenance.</text:span></text:p>
        </text:list-item>
      </text:list>
      <text:p text:style-name="P371"/>
      <table:table table:style-name="Table15">
        <table:table-column table:style-name="Column59"/>
        <table:table-column table:style-name="Column60"/>
        <table:table-column table:style-name="Column61"/>
        <table:table-column table:style-name="Column62"/>
        <table:table-column table:style-name="Column63"/>
        <table:table-row table:style-name="Row62">
          <table:table-cell table:style-name="Cell205">
            <text:p text:style-name="P372"><text:span text:style-name="T372_1">Output<text:s/>Title<text:s/></text:span></text:p>
          </table:table-cell>
          <table:table-cell table:style-name="Cell206" table:number-columns-spanned="4">
            <text:p text:style-name="P373"><text:span text:style-name="T373_1">Stabilized<text:s/></text:span><text:span text:style-name="T373_2">ASYCUDA<text:s/>Customs<text:s/>Management<text:s/>System</text:span><text:span text:style-name="T373_3"><text:s/>and<text:s/>strengthened<text:s/>trade<text:s/>regulatory<text:s/>frameworks<text:s/>and<text:s/>technical<text:s/>trade<text:s/>facilitation<text:s/>capacity</text:span></text:p>
          </table:table-cell>
          <table:covered-table-cell/>
          <table:covered-table-cell/>
          <table:covered-table-cell/>
        </table:table-row>
        <table:table-row table:style-name="Row63">
          <table:table-cell table:style-name="Cell207" table:number-columns-spanned="2">
            <text:p text:style-name="P374"><text:span text:style-name="T374_1">Output<text:s/>number:<text:s/></text:span></text:p>
          </table:table-cell>
          <table:covered-table-cell/>
          <table:table-cell table:style-name="Cell208">
            <text:p text:style-name="P375"><text:span text:style-name="T375_1">6</text:span></text:p>
          </table:table-cell>
          <table:table-cell table:style-name="Cell209">
            <text:p text:style-name="P376"><text:span text:style-name="T376_1">Output<text:s/>Score:<text:s/></text:span></text:p>
          </table:table-cell>
          <table:table-cell table:style-name="Cell210">
            <text:p text:style-name="P377"><text:span text:style-name="T377_1">A</text:span></text:p>
          </table:table-cell>
        </table:table-row>
        <table:table-row table:style-name="Row64">
          <table:table-cell table:style-name="Cell211" table:number-columns-spanned="2">
            <text:p text:style-name="P378"><text:span text:style-name="T378_1">Impact<text:s/>weighting<text:s/>(%):<text:s text:c="2"/></text:span></text:p>
          </table:table-cell>
          <table:covered-table-cell/>
          <table:table-cell table:style-name="Cell212">
            <text:p text:style-name="P379"><text:span text:style-name="T379_1">1</text:span><text:span text:style-name="T379_2">8</text:span><text:span text:style-name="T379_3">%</text:span></text:p>
          </table:table-cell>
          <table:table-cell table:style-name="Cell213">
            <text:p text:style-name="P380"><text:span text:style-name="T380_1">Weighting<text:s/>revised<text:s/>since<text:s/>last<text:s/>AR?<text:s/></text:span></text:p>
          </table:table-cell>
          <table:table-cell table:style-name="Cell214">
            <text:p text:style-name="P381"><text:span text:style-name="T381_1">New<text:s/>indicator</text:span></text:p>
          </table:table-cell>
        </table:table-row>
      </table:table>
      <text:p text:style-name="P382"/>
      <table:table table:style-name="Table16">
        <table:table-column table:style-name="Column64"/>
        <table:table-column table:style-name="Column65"/>
        <table:table-column table:style-name="Column66"/>
        <table:table-row table:style-name="Row65">
          <table:table-cell table:style-name="Cell215">
            <text:p text:style-name="P383"><text:span text:style-name="T383_1">Indicator(s)</text:span></text:p>
          </table:table-cell>
          <table:table-cell table:style-name="Cell216">
            <text:p text:style-name="P384"><text:span text:style-name="T384_1">Milestone(s)<text:s/>for<text:s/>this<text:s/>review</text:span></text:p>
          </table:table-cell>
          <table:table-cell table:style-name="Cell217">
            <text:p text:style-name="P385"><text:span text:style-name="T385_1">Progress<text:s/></text:span></text:p>
          </table:table-cell>
        </table:table-row>
        <table:table-row table:style-name="Row66">
          <table:table-cell table:style-name="Cell218" table:number-rows-spanned="5">
            <text:p text:style-name="P386"/>
            <text:p text:style-name="P387"><text:span text:style-name="T387_1">Additional<text:s/>Milestone<text:s/>added<text:s/>during<text:s/>the<text:s/>year:</text:span></text:p>
            <text:p text:style-name="P388"/>
            <text:p text:style-name="P389"/>
            <text:p text:style-name="P390"/>
            <text:p text:style-name="P391"/>
            <text:p text:style-name="P392"><text:span text:style-name="T392_1">6.1<text:s/></text:span><text:span text:style-name="T392_2">Stabilization<text:s/>and<text:s/>operational<text:s/>functionality<text:s/>of<text:s/>ASYCUDAWorld<text:s/>system<text:s/>and<text:s/>level<text:s/>of<text:s/>improvement<text:s/>in<text:s/>the<text:s/>customs<text:s/>data<text:s/>exchange</text:span></text:p>
          </table:table-cell>
          <table:table-cell table:style-name="Cell219">
            <text:p text:style-name="P393"><text:span text:style-name="T393_1">Completion<text:s/>of<text:s/>system<text:s/>assessment<text:s/>and<text:s/>diagnostics</text:span><text:span text:style-name="T393_2"><text:s/>resulting<text:s/>into</text:span><text:span text:style-name="T393_3"><text:s/>a<text:s/>clearly<text:s/>defined<text:s/>production<text:s/>upgrade<text:s/>roadmap;<text:s/>formal<text:s/>onboarding<text:s/>of<text:s/>UNCTAD;<text:s/>and<text:s/>signing<text:s/>of<text:s/>a<text:s/>tripartite<text:s/>agreement<text:s/>between<text:s/>ZRA,<text:s/>TMA,<text:s/>and<text:s/>UNCTAD<text:s/>to<text:s/>support<text:s/>the<text:s/>stabilisation<text:s/>and<text:s/>optimisation<text:s/>of<text:s/>the<text:s/>ASYCUDA<text:s/>system.</text:span></text:p>
          </table:table-cell>
          <table:table-cell table:style-name="Cell220">
            <text:p text:style-name="P394"><text:span text:style-name="T394_1">Met<text:s/>expectations</text:span><text:span text:style-name="T394_2">:<text:s/>System<text:s/>diagnostics<text:s/>completed,<text:s/>roadmap<text:s/>defined,<text:s/>stakeholders<text:s/>engaged,<text:s/>UNCTAD<text:s/>onboarded,<text:s/>and<text:s/>tripartite<text:s/>agreement<text:s/>signed.</text:span></text:p>
            <text:p text:style-name="P395"/>
          </table:table-cell>
        </table:table-row>
        <table:table-row table:style-name="Row67">
          <table:covered-table-cell table:style-name="Cell221">
            <text:p text:style-name="P396"/>
          </table:covered-table-cell>
          <table:table-cell table:style-name="Cell222">
            <text:p text:style-name="P397"><text:span text:style-name="T397_1">Deployment<text:s/>of<text:s/>Phase<text:s/>1</text:span><text:span text:style-name="T397_2"><text:s/>technical</text:span><text:span text:style-name="T397_3"><text:s/>corrective<text:s/>fixes<text:s/>to<text:s/>resolve<text:s/>receipt<text:s/>number<text:s/>drop-off<text:s/>issues<text:s/>and<text:s/>address<text:s/>tax<text:s/>calculation<text:s/>mismatches,<text:s/>improving<text:s/>system<text:s/>accuracy<text:s/>and<text:s/>reliability.</text:span></text:p>
          </table:table-cell>
          <table:table-cell table:style-name="Cell223">
            <text:p text:style-name="P398"><text:span text:style-name="T398_1">Met<text:s/>expectations:</text:span><text:span text:style-name="T398_2"><text:s/>Phase<text:s/>1<text:s/>technical<text:s/>fixes<text:s/>successfully<text:s/>deployed,<text:s/>resolving<text:s/>receipt<text:s/>drop-offs<text:s/>and<text:s/>tax<text:s/>mismatches<text:s/>to<text:s/>enhance<text:s/>system<text:s/>accuracy<text:s/>and<text:s/>reliability.</text:span></text:p>
          </table:table-cell>
        </table:table-row>
        <table:table-row table:style-name="Row68">
          <table:covered-table-cell table:style-name="Cell224">
            <text:p text:style-name="P399"/>
          </table:covered-table-cell>
          <table:table-cell table:style-name="Cell225">
            <text:p text:style-name="P400"><text:span text:style-name="T400_1">Effectiveness<text:s/>of<text:s/>Phase<text:s/>1<text:s/>technical<text:s/>fixes<text:s/>in<text:s/>resolving<text:s/>identified<text:s/>system<text:s/>issues.</text:span></text:p>
          </table:table-cell>
          <table:table-cell table:style-name="Cell226">
            <text:p text:style-name="P401"><text:span text:style-name="T401_1">Exceeded<text:s/></text:span><text:span text:style-name="T401_2">expectation</text:span><text:span text:style-name="T401_3">s</text:span><text:span text:style-name="T401_4">:</text:span><text:span text:style-name="T401_5"><text:s/>P</text:span><text:span text:style-name="T401_6">ayment<text:s/>efficiency<text:s/>surpassed<text:s/>targets,<text:s/>fatal<text:s/>payment<text:s/>failures<text:s/>reduced<text:s/>to<text:s/>negligible<text:s/>levels,<text:s/>and<text:s/>system<text:s/>downtime<text:s/>minimized<text:s/>to<text:s/>its<text:s/>lowest<text:s/>point.</text:span></text:p>
          </table:table-cell>
        </table:table-row>
        <table:table-row table:style-name="Row69">
          <table:covered-table-cell table:style-name="Cell227">
            <text:p text:style-name="P402"/>
          </table:covered-table-cell>
          <table:table-cell table:style-name="Cell228">
            <text:p text:style-name="P403"><text:span text:style-name="T403_1">Customs<text:s/>data<text:s/>exchange<text:s/>protocol<text:s/>signed<text:s/>with<text:s/>Zambia<text:s/>&amp;<text:s/>M</text:span><text:span text:style-name="T403_2">alawi/Tanzania</text:span></text:p>
          </table:table-cell>
          <table:table-cell table:style-name="Cell229">
            <text:p text:style-name="P404"><text:span text:style-name="T404_1">Moderately<text:s/>below<text:s/>expectations</text:span><text:span text:style-name="T404_2">:<text:s/></text:span><text:span text:style-name="T404_3">C2C<text:s/>data<text:s/>exchange<text:s/>between<text:s/>Zambia<text:s/>and<text:s/>Malawi<text:s/>was<text:s/>successfully<text:s/>completed<text:s/>and<text:s/>officially<text:s/>launched,<text:s/>while<text:s/>engagements<text:s/>with<text:s/>Tanzania<text:s/>were<text:s/>delayed<text:s/>and<text:s/>remain<text:s/>incomplete.</text:span></text:p>
          </table:table-cell>
        </table:table-row>
        <table:table-row table:style-name="Row70">
          <table:covered-table-cell table:style-name="Cell230">
            <text:p text:style-name="P405"/>
          </table:covered-table-cell>
          <table:table-cell table:style-name="Cell231">
            <text:p text:style-name="P406"><text:span text:style-name="T406_1">Cross<text:s/>border<text:s/>digital<text:s/>interconnectivity<text:s/>for<text:s/>certificates<text:s/>of<text:s/>origin<text:s/>between<text:s/>ZRA/TRA</text:span></text:p>
          </table:table-cell>
          <table:table-cell table:style-name="Cell232">
            <text:p text:style-name="P407"><text:span text:style-name="T407_1">Output<text:s/>did<text:s/>not<text:s/>meet<text:s/>expectation</text:span><text:span text:style-name="T407_2">:<text:s/></text:span><text:span text:style-name="T407_3">The<text:s/></text:span><text:span text:style-name="T407_4">electronic<text:s/>certificate<text:s/>of<text:s/>origin<text:s/></text:span><text:span text:style-name="T407_5">data<text:s/>exchange<text:s/>could<text:s/>not<text:s/>be<text:s/>deployed<text:s/>due<text:s/>to<text:s/>ASYCUDA<text:s/>challenges<text:s/>in<text:s/></text:span><text:span text:style-name="T407_6">Tanzania<text:s/></text:span><text:span text:style-name="T407_7">which<text:s/>lead<text:s/>to<text:s/>the<text:s/>abandonment<text:s/>of<text:s/>the<text:s/>exercise.<text:s/>Engagement<text:s/>with<text:s/>Z</text:span><text:span text:style-name="T407_8">ambia<text:s/></text:span><text:span text:style-name="T407_9">R</text:span><text:span text:style-name="T407_10">evenue<text:s/></text:span><text:span text:style-name="T407_11">A</text:span><text:span text:style-name="T407_12">uthority</text:span><text:span text:style-name="T407_13"><text:s/>is<text:s/>ongoing.</text:span></text:p>
          </table:table-cell>
        </table:table-row>
        <table:table-row table:style-name="Row71">
          <table:table-cell table:style-name="Cell233" table:number-rows-spanned="4">
            <text:p text:style-name="P408"><text:span text:style-name="T408_1">Additional<text:s/>Milestone<text:s/>added<text:s/>during<text:s/>the<text:s/>year:</text:span></text:p>
            <text:p text:style-name="P409"/>
            <text:p text:style-name="P410"/>
            <text:p text:style-name="P411"><text:span text:style-name="T411_1">6.2<text:s/></text:span><text:span text:style-name="T411_2">Roll<text:s/>out<text:s/>rate<text:s/>of<text:s/>the<text:s/>ISOKO<text:s/>Trade<text:s/>Facilitation<text:s/>tool<text:s/>(measured<text:s/>as<text:s/>technical<text:s/>milestones<text:s/>met<text:s/>for<text:s/>its<text:s/>deployment)</text:span></text:p>
          </table:table-cell>
          <table:table-cell table:style-name="Cell234">
            <text:p text:style-name="P412"><text:span text:style-name="T412_1">iSOKO<text:s/>digital<text:s/>capability<text:s/>&amp;<text:s/>market<text:s/>analysis</text:span></text:p>
          </table:table-cell>
          <table:table-cell table:style-name="Cell235">
            <text:p text:style-name="P413"><text:span text:style-name="T413_1">Met<text:s/>expectations</text:span><text:span text:style-name="T413_2">:<text:s/>Digital<text:s/>readiness<text:s/>and<text:s/>market<text:s/>needs<text:s/>assessment<text:s/>completed.</text:span></text:p>
          </table:table-cell>
        </table:table-row>
        <table:table-row table:style-name="Row72">
          <table:covered-table-cell table:style-name="Cell236">
            <text:p text:style-name="P414"/>
          </table:covered-table-cell>
          <table:table-cell table:style-name="Cell237">
            <text:p text:style-name="P415"><text:span text:style-name="T415_1">iSOKO<text:s/>customisation</text:span><text:span text:style-name="T415_2">,<text:s/>roll<text:s/>out<text:s/></text:span><text:span text:style-name="T415_3">and<text:s/></text:span><text:span text:style-name="T415_4">technical</text:span><text:span text:style-name="T415_5"><text:s/>configuration</text:span></text:p>
          </table:table-cell>
          <table:table-cell table:style-name="Cell238">
            <text:p text:style-name="P416"><text:span text:style-name="T416_1">Met<text:s/>expectations:</text:span><text:span text:style-name="T416_2"><text:s/>iSOKO<text:s/>customisation,<text:s/>rollout,<text:s/>and<text:s/>technical<text:s/>configuration<text:s/>successfully<text:s/>completed.</text:span></text:p>
          </table:table-cell>
        </table:table-row>
        <table:table-row table:style-name="Row73">
          <table:covered-table-cell table:style-name="Cell239">
            <text:p text:style-name="P417"/>
          </table:covered-table-cell>
          <table:table-cell table:style-name="Cell240">
            <text:p text:style-name="P418"><text:span text:style-name="T418_1">Onboarding<text:s/>of<text:s/>users<text:s/>to<text:s/>the<text:s/>iSOKO<text:s/>platform</text:span></text:p>
          </table:table-cell>
          <table:table-cell table:style-name="Cell241">
            <text:p text:style-name="P419"><text:span text:style-name="T419_1">Exceeded<text:s/>expectations</text:span><text:span text:style-name="T419_2">:<text:s/>Onboarding<text:s/>of<text:s/>users<text:s/>to<text:s/>the<text:s/>iSO</text:span><text:span text:style-name="T419_3">KO<text:s/>platform<text:s/>surpassed<text:s/>targets.<text:s/></text:span></text:p>
          </table:table-cell>
        </table:table-row>
        <table:table-row table:style-name="Row74">
          <table:covered-table-cell table:style-name="Cell242">
            <text:p text:style-name="P420"/>
          </table:covered-table-cell>
          <table:table-cell table:style-name="Cell243">
            <text:p text:style-name="P421"><text:span text:style-name="T421_1">Training<text:s/>of<text:s/>traders<text:s/>on<text:s/>digital<text:s/>skills<text:s/>and<text:s/>usage<text:s/>of<text:s/>iSOKO</text:span></text:p>
            <text:p text:style-name="P422"/>
          </table:table-cell>
          <table:table-cell table:style-name="Cell244">
            <text:p text:style-name="P423"><text:span text:style-name="T423_1">Met<text:s/>expectations</text:span><text:span text:style-name="T423_2">:<text:s/>traders<text:s/>successfully<text:s/>trained<text:s/>on<text:s/>digital<text:s/>skills<text:s/>and<text:s/>effective<text:s/>use<text:s/>of<text:s/>the<text:s/>iSOKO<text:s/>platform.</text:span></text:p>
          </table:table-cell>
        </table:table-row>
        <table:table-row table:style-name="Row75">
          <table:table-cell table:style-name="Cell245" table:number-rows-spanned="6">
            <text:p text:style-name="P424"><text:span text:style-name="T424_1">Additional<text:s/>Milestone<text:s/>added<text:s/>during<text:s/>the<text:s/>year:</text:span></text:p>
            <text:p text:style-name="P425"/>
            <text:p text:style-name="P426"/>
            <text:p text:style-name="P427"><text:span text:style-name="T427_1">6.3<text:s/></text:span><text:span text:style-name="T427_2">Number<text:s/>of<text:s/>integrated<text:s/>corridor<text:s/>and<text:s/>cross-border<text:s/>management<text:s/>mechanisms<text:s/>simplified,<text:s/>enhanced,<text:s/>and<text:s/>implemented.</text:span></text:p>
          </table:table-cell>
          <table:table-cell table:style-name="Cell246">
            <text:p text:style-name="P428"><text:span text:style-name="T428_1">Establish<text:s/>and<text:s/>reactivate<text:s/>Joint<text:s/>Border<text:s/>Committees<text:s/>at<text:s/>Chirundu<text:s text:c="2"/>and<text:s/>Mwami/Mchinji</text:span></text:p>
          </table:table-cell>
          <table:table-cell table:style-name="Cell247">
            <text:p text:style-name="P429"><text:span text:style-name="T429_1">Met<text:s/>expectations</text:span><text:span text:style-name="T429_2">:<text:s/>Joint<text:s/>Border<text:s/>Committees<text:s/>at<text:s/>Chirundu<text:s/>(Zam/Zim)<text:s/>and<text:s/>Mwami/Mchinji<text:s/>(</text:span><text:span text:style-name="T429_3">Zam/Mal)</text:span><text:span text:style-name="T429_4"><text:s/>successfully<text:s/>re-established<text:s/>and<text:s/>reactivated.</text:span></text:p>
          </table:table-cell>
        </table:table-row>
        <table:table-row table:style-name="Row76">
          <table:covered-table-cell table:style-name="Cell248">
            <text:p text:style-name="P430"/>
          </table:covered-table-cell>
          <table:table-cell table:style-name="Cell249">
            <text:p text:style-name="P431"><text:span text:style-name="T431_1">Development<text:s/>of<text:s/>border<text:s/>training<text:s/>manuals<text:s/>and<text:s/>service<text:s/>charters,<text:s/>alongside<text:s/>capacity-building<text:s/>programs<text:s/>for<text:s/>eight<text:s/>border<text:s/>agencies<text:s/>at<text:s/>Chirundu<text:s/>and<text:s/>Mwami/Mchinji.</text:span></text:p>
            <text:p text:style-name="P432"/>
          </table:table-cell>
          <table:table-cell table:style-name="Cell250">
            <text:p text:style-name="P433"><text:span text:style-name="T433_1">Met<text:s/>expectations</text:span><text:span text:style-name="T433_2">:<text:s/>development<text:s/>of<text:s/>border<text:s/>training<text:s/>manuals<text:s/>and<text:s/>service<text:s/>charters,<text:s/>along<text:s/>with<text:s/>capacity-building<text:s/>for<text:s/>eight<text:s/>border<text:s/>agencies<text:s/>at<text:s/>Chirundu<text:s/>and<text:s/>Mwami/Mchinji,<text:s/>successfully<text:s/>completed.</text:span></text:p>
          </table:table-cell>
        </table:table-row>
        <table:table-row table:style-name="Row77">
          <table:covered-table-cell table:style-name="Cell251">
            <text:p text:style-name="P434"/>
          </table:covered-table-cell>
          <table:table-cell table:style-name="Cell252">
            <text:p text:style-name="P435"><text:span text:style-name="T435_1">Market<text:s/>linkages<text:s/>and<text:s/>capacity<text:s/>building<text:s/>of<text:s/>small<text:s/>and<text:s/>medium</text:span><text:span text:style-name="T435_2"><text:s/>scale</text:span><text:span text:style-name="T435_3"><text:s/>cross<text:s/>border<text:s/>traders</text:span></text:p>
          </table:table-cell>
          <table:table-cell table:style-name="Cell253">
            <text:p text:style-name="P436"><text:span text:style-name="T436_1">Met<text:s/>expectation:<text:s/></text:span><text:span text:style-name="T436_2">capacity<text:s/>building<text:s/>of<text:s/></text:span><text:span text:style-name="T436_3">targeted<text:s/>number<text:s/>of<text:s/></text:span><text:span text:style-name="T436_4">small-scale</text:span><text:span text:style-name="T436_5"><text:s/>cross<text:s/>border<text:s/>traders<text:s/>(SCBTs)<text:s/>and<text:s/>Small<text:s/>and<text:s/>M</text:span><text:span text:style-name="T436_6">edium<text:s/>Enterprises<text:s/>(SMEs)<text:s/></text:span><text:span text:style-name="T436_7">at<text:s/>key<text:s/>border<text:s/>post<text:s/>of<text:s/>Kasumbalesa,<text:s/>Nakonde<text:s/>and<text:s/>Chirundu<text:s/>was<text:s/>delivered.<text:s/></text:span></text:p>
          </table:table-cell>
        </table:table-row>
        <table:table-row table:style-name="Row78">
          <table:covered-table-cell table:style-name="Cell254">
            <text:p text:style-name="P437"/>
          </table:covered-table-cell>
          <table:table-cell table:style-name="Cell255">
            <text:p text:style-name="P438"><text:span text:style-name="T438_1">Facilitate<text:s/>review/development<text:s/>of<text:s/>Simplified<text:s/>Trade<text:s/>Regime<text:s/>Common<text:s/>Lists<text:s/>at<text:s/>Chirundu<text:s/>and<text:s/>Mwami/Mchinji</text:span></text:p>
          </table:table-cell>
          <table:table-cell table:style-name="Cell256">
            <text:p text:style-name="P439"><text:span text:style-name="T439_1">Met<text:s/>expectations</text:span><text:span text:style-name="T439_2">:<text:s/>Common<text:s/>lists<text:s/>successfully<text:s/>developed<text:s/></text:span><text:span text:style-name="T439_3">for<text:s/>Mwami/Mchinji<text:s/>(Zam/Mal)<text:s/>and<text:s/>Chirundu<text:s/>(Zam/Zim)<text:s/>borders.</text:span></text:p>
          </table:table-cell>
        </table:table-row>
        <table:table-row table:style-name="Row79">
          <table:covered-table-cell table:style-name="Cell257">
            <text:p text:style-name="P440"/>
          </table:covered-table-cell>
          <table:table-cell table:style-name="Cell258">
            <text:p text:style-name="P441"><text:span text:style-name="T441_1">Review<text:s/>and<text:s/>update<text:s/>of<text:s/>the<text:s/>National<text:s/>Strategy<text:s/>on<text:s/>elimination<text:s/>of<text:s/></text:span><text:span text:style-name="T441_2">non-tariff</text:span><text:span text:style-name="T441_3"><text:s/>barriers<text:s/>impacting<text:s/>Zambia's<text:s/>trade<text:s/>2021<text:s/>-2023</text:span></text:p>
          </table:table-cell>
          <table:table-cell table:style-name="Cell259">
            <text:p text:style-name="P442"><text:span text:style-name="T442_1">Moderately<text:s/>below<text:s/>expectations:<text:s/></text:span><text:span text:style-name="T442_2">Review<text:s/>of<text:s/>NTB<text:s/>strategy<text:s/></text:span><text:span text:style-name="T442_3">completed</text:span><text:span text:style-name="T442_4">.<text:s text:c="2"/>NTB<text:s/>work<text:s/></text:span><text:span text:style-name="T442_5">has<text:s/>been<text:s/>finalised<text:s/></text:span><text:span text:style-name="T442_6">and<text:s/>the<text:s/>development<text:s/>of<text:s/>draft<text:s/>operational<text:s/>guidelines<text:s/>of<text:s/>the<text:s/>N</text:span><text:span text:style-name="T442_7">ational<text:s/></text:span><text:span text:style-name="T442_8">M</text:span><text:span text:style-name="T442_9">onitoring<text:s/></text:span><text:span text:style-name="T442_10">Committee</text:span><text:span text:style-name="T442_11">.<text:s/>Milestone<text:s/>to<text:s/>be<text:s/>achieved<text:s/>once<text:s/>the<text:s/>NTB<text:s/>strategy<text:s/>is<text:s/>validated.</text:span></text:p>
          </table:table-cell>
        </table:table-row>
        <table:table-row table:style-name="Row80">
          <table:covered-table-cell table:style-name="Cell260">
            <text:p text:style-name="P443"/>
          </table:covered-table-cell>
          <table:table-cell table:style-name="Cell261">
            <text:p text:style-name="P444"><text:span text:style-name="T444_1">Establishment<text:s/>of<text:s/>a<text:s/></text:span><text:span text:style-name="T444_2">Global<text:s/>Clean<text:s/>Power<text:s/>Alliance<text:s/>taskforce<text:s/></text:span></text:p>
          </table:table-cell>
          <table:table-cell table:style-name="Cell262">
            <text:p text:style-name="P445"><text:span text:style-name="T445_1">Met<text:s/>expectations</text:span><text:span text:style-name="T445_2">:<text:s/>Global<text:s/>Clean<text:s/>Power<text:s/>Alliance<text:s/>taskforce<text:s/>established<text:s/>and<text:s/>fully<text:s/>capacitated.</text:span></text:p>
          </table:table-cell>
        </table:table-row>
      </table:table>
      <text:p text:style-name="P446"/>
      <text:p text:style-name="P447"><text:span text:style-name="T447_1">Briefly<text:s/>describe<text:s/>the<text:s/>output’s<text:s/>activities<text:s/>and<text:s/>provide<text:s/>supporting<text:s/>narrative<text:s/>for<text:s/>the<text:s/>score.<text:s/></text:span></text:p>
      <text:p text:style-name="P448"><text:span text:style-name="T448_1">During<text:s/>the</text:span><text:span text:style-name="T448_2"><text:s/>period<text:s/>under<text:s/></text:span><text:span text:style-name="T448_3">review,<text:s/>Trademark</text:span><text:span text:style-name="T448_4"><text:s/>delivered<text:s/>strong,<text:s/>evidence</text:span><text:span text:style-name="T448_5">based<text:s/>results<text:s/>across<text:s/>customs<text:s/>systems<text:s/>stabilisation,<text:s/>digital<text:s/>trade,<text:s/>border<text:s/>management,<text:s/>and<text:s/>policy<text:s/>reform,<text:s/>meeting<text:s/>expectations<text:s/>and<text:s/>exceeding<text:s/>targets<text:s/>in<text:s/>several<text:s/>critical<text:s/>areas.</text:span><text:span text:style-name="T448_6"><text:s/></text:span></text:p>
      <text:p text:style-name="P449"/>
      <text:p text:style-name="P450"><text:span text:style-name="T450_1">The<text:s/>ASYCUDA<text:s/>stabilisation<text:s/>intervention<text:s/>achieved<text:s/>significant<text:s/>and<text:s/>measurable<text:s/>performance<text:s/>improvements</text:span><text:span text:style-name="T450_2"><text:note text:note-class="footnote"><text:note-citation/><text:note-body><text:p text:style-name="P451"><text:span text:style-name="T451_1"><text:s/></text:span><text:span text:style-name="T451_2">Specific<text:s/>ASYCUDA<text:s/>stabilisation<text:s/>results<text:s/>included:</text:span><text:span text:style-name="T451_3"><text:s/></text:span><text:span text:style-name="T451_4">“Payment<text:s/>not<text:s/>receipted”<text:s/>cases<text:s/>were<text:s/>eliminated<text:s/>entirely,<text:s/>falling<text:s/>from<text:s/>a<text:s/>baseline<text:s/>of<text:s/>25<text:s/>cases<text:s/>per<text:s/>week<text:s/>to<text:s/>zero,<text:s/>while<text:s/>duplicate<text:s/>entries<text:s/>and<text:s/>refundable<text:s/>declaration<text:s/>errors<text:s/>were<text:s/>fully<text:s/>resolved.<text:s/>Receipt<text:s/>drop<text:s/>off<text:s/>and<text:s/>tax<text:s/>mismatch<text:s/>cases<text:s/>were<text:s/>reduced<text:s/>from<text:s/>approximately<text:s/>30<text:s/>per<text:s/>week<text:s/>to<text:s/>an<text:s/>average<text:s/>of<text:s/>3–4<text:s/>per<text:s/>week,<text:s/>bringing<text:s/>system<text:s/>performance<text:s/>within<text:s/>agreed<text:s/>targets.<text:s/>Payment<text:s/>efficiency<text:s/>increased<text:s/>to<text:s/>99.83%,<text:s/>exceeding<text:s/>the<text:s/>98%<text:s/>target,<text:s/>and<text:s/>fatal<text:s/>payment<text:s/>failures<text:s/>were<text:s/>reduced<text:s/>to<text:s/>negligible<text:s/>levels<text:s/>(0.02–0.04%).<text:s/>System<text:s/>stability<text:s/>improved<text:s/>substantially,<text:s/>with<text:s/>database<text:s/>load<text:s/>reduced<text:s/>from<text:s/>80%<text:s/>to<text:s/>22–28%<text:s/>and<text:s/>system<text:s/>restarts<text:s/>declining<text:s/>from<text:s/>five<text:s/>per<text:s/>day<text:s/>to<text:s/>between<text:s/>zero<text:s/>and<text:s/>four.<text:s/>These<text:s/>improvements</text:span></text:p></text:note-body></text:note></text:span><text:span text:style-name="T451_5"><text:s/>that</text:span><text:span text:style-name="T451_6"><text:s/>are<text:s/>expected<text:s/>to<text:s/>deliver<text:s/>significant<text:s/>gains,<text:s/>including<text:s/>20–40%<text:s/>faster<text:s/>c</text:span><text:span text:style-name="T451_7">ustoms<text:s/></text:span><text:span text:style-name="T451_8">clearance<text:s/>times,<text:s/>an<text:s/>80–90%<text:s/>reduction<text:s/>in<text:s/>rework<text:s/>and<text:s/>disputes,<text:s/>near-elimination<text:s/>of<text:s/>revenue<text:s/>leakages,<text:s/>and<text:s/>faster<text:s/>revenue<text:s/>collection<text:s/>by<text:s/>several<text:s/>days<text:s/>per<text:s/>transaction.<text:s/>At<text:s/>scale,<text:s/>this<text:s/>could<text:s/>cut<text:s/>end</text:span><text:span text:style-name="T451_9">to</text:span><text:span text:style-name="T451_10">end<text:s/>clearance<text:s/>delays<text:s/>by<text:s/>multiple<text:s/>days<text:s/>per<text:s/>shipment,<text:s/>lowering<text:s/>costs<text:s/>and<text:s/>improving<text:s/>overall<text:s/>trade<text:s/>efficiency.</text:span></text:p>
      <text:p text:style-name="P452"/>
      <text:p text:style-name="P453"><text:span text:style-name="T453_1">While<text:s/>a<text:s/>major<text:s/>outage<text:s/>to<text:s/>ZRA’s<text:s/>core<text:s/>tax<text:s/>and<text:s/>customs<text:s/>systems<text:s/>in<text:s/>March<text:s/>2026<text:s/>temporarily<text:s/>disrupted<text:s/>delivery</text:span><text:span text:style-name="T453_2"><text:s/></text:span><text:span text:style-name="T453_3">affecting<text:s/>User<text:s/>Acceptance<text:s/>Testing<text:s/>(UAT),<text:s/>development<text:s/>environments,<text:s/>and<text:s/>regional<text:s/>integration<text:s/>activities</text:span><text:span text:style-name="T453_4"><text:s/></text:span><text:span text:style-name="T453_5">recovery<text:s/>measures<text:s/>were<text:s/>implemented<text:s/>promptly.<text:s/>Development<text:s/>and<text:s/>test<text:s/>environments<text:s/>were<text:s/>restored,<text:s/>corrective<text:s/>technical<text:s/>actions<text:s/>introduced,<text:s/>and<text:s/>revised<text:s/>sequencing<text:s/>agreed<text:s/>to<text:s/>sustain<text:s/>momentum<text:s/>toward<text:s/>UAT<text:s/>completion<text:s/>and<text:s/>phased<text:s/>rollout<text:s/>of<text:s/>the<text:s/>ASYCUDA<text:s/>upgrade.</text:span></text:p>
      <text:p text:style-name="P454"/>
      <text:p text:style-name="P455"><text:span text:style-name="T455_1">Deployment<text:s/>of<text:s/>the<text:s/>Customs</text:span><text:span text:style-name="T455_2">to</text:span><text:span text:style-name="T455_3">Customs<text:s/>(C2C)<text:s/>data<text:s/>exchange<text:s/>between<text:s/>Zambia<text:s/>and<text:s/>Malawi<text:s/>and<text:s/>the<text:s/>electronic<text:s/>Certificates<text:s/>of<text:s/>Origin<text:s/>(eCOO)<text:s/>data<text:s/>exchange<text:s/>was<text:s/></text:span><text:span text:style-name="T455_4">successfully<text:s/>deployed<text:s/></text:span><text:span text:style-name="T455_5">during<text:s/>the<text:s/>period</text:span><text:span text:style-name="T455_6"><text:s/>while<text:s/>the<text:s/>C2C<text:s/>and<text:s/>eCOO<text:s/>for<text:s/>Zambia<text:s/>and<text:s/>Tanzania<text:s/>was<text:s/>delayed</text:span><text:span text:style-name="T455_7">,<text:s/>primarily<text:s/>due<text:s/>to<text:s/>dependencies<text:s/>on<text:s/>stable<text:s/>test<text:s/>environments<text:s/>following<text:s/>the<text:s/>outage,<text:s/>as<text:s/>well<text:s/>as<text:s/>the<text:s/>need<text:s/>for<text:s/>further<text:s/>alignment<text:s/>on<text:s/>technical<text:s/>specifications,<text:s/>data<text:s/>governance,<text:s/>and<text:s/>integration<text:s/>sequencing<text:s/>between<text:s/>participating<text:s/>administrations.<text:s/>These<text:s/>prerequisites<text:s/>are<text:s/>now<text:s/>being<text:s/>addressed<text:s/>through<text:s/>continued<text:s/>bilateral<text:s/>engagement<text:s/>and<text:s/>revised<text:s/>implementation<text:s/>timelines<text:s/>to<text:s/>enable<text:s/>deployment<text:s/>once<text:s/>system<text:s/>stability<text:s/>is<text:s/>fully<text:s/>assured.</text:span></text:p>
      <text:p text:style-name="P456"/>
      <text:p text:style-name="P457"><text:span text:style-name="T457_1">Parallel<text:s/>progress<text:s/>was<text:s/>achieved<text:s/>in<text:s/>digital<text:s/>trade<text:s/>and<text:s/>inclusive<text:s/>market<text:s/>access.<text:s/>The<text:s/>iSOKO<text:s/>platform<text:s/>was<text:s/>fully<text:s/>customised,<text:s/>tested,<text:s/>and<text:s/>rolled<text:s/>out<text:s/>nationally,<text:s/>with<text:s/>1,652<text:s/>traders<text:s/>onboarded,<text:s/>over<text:s/>80%<text:s/>of<text:s/>whom<text:s/>were<text:s/>women,<text:s/>exceeding<text:s/>onboarding<text:s/>targets.<text:s/>Post</text:span><text:span text:style-name="T457_2">training<text:s/>assessments<text:s/>showed<text:s/>a<text:s/>marked<text:s/>shift<text:s/>from<text:s/>low<text:s/>to<text:s/>good<text:s/>digital<text:s/>competency,<text:s/>with<text:s/>more<text:s/>than<text:s/>80%<text:s/>of<text:s/>trained<text:s/>traders<text:s/>actively<text:s/>using<text:s/>their<text:s/>profiles.<text:s/>The<text:s/>Digital<text:s/>Ambassadors<text:s/>model<text:s/>was<text:s/>successfully<text:s/>operationalised,<text:s/>with<text:s/>17<text:s/>trained<text:s/>ambassadors<text:s/>providing<text:s/>continuous,<text:s/>community</text:span><text:span text:style-name="T457_3">-</text:span><text:span text:style-name="T457_4">based<text:s/>support<text:s/>across<text:s/>key<text:s/>border<text:s/>posts,<text:s/>strengthening<text:s/>sustained<text:s/>adoption.</text:span></text:p>
      <text:p text:style-name="P458"/>
      <text:p text:style-name="P459"><text:span text:style-name="T459_1">At<text:s/>the<text:s/>border<text:s/>level,<text:s/>coordinated<text:s/>border<text:s/>management<text:s/>outcomes<text:s/>were<text:s/>strengthened<text:s/>through<text:s/>the<text:s/></text:span><text:span text:style-name="T459_2">reestablishment</text:span><text:span text:style-name="T459_3"><text:s/>of<text:s/>Joint<text:s/>Border<text:s/>Committees<text:s/>at<text:s/>Chirundu<text:s/>and<text:s/>Mwami/Mchinji,<text:s/>delivery<text:s/>of<text:s/></text:span><text:span text:style-name="T459_4">multiagency</text:span><text:span text:style-name="T459_5"><text:s/>CBM</text:span><text:span text:style-name="T459_6"><text:note text:note-class="footnote"><text:note-citation/><text:note-body><text:p text:style-name="P460"><text:span text:style-name="T460_1"><text:s/>CBM<text:s/>is<text:s/>Cross-Border<text:s/>Management</text:span></text:p></text:note-body></text:note></text:span><text:span text:style-name="T460_2"><text:s/>capacity<text:s/>building,<text:s/>and<text:s/>facilitation<text:s/>of<text:s/>bilateral<text:s/>engagements<text:s/>on<text:s/>the<text:s/>Simplified<text:s/>Trade<text:s/>Regime<text:s/>(STR).<text:s/>These<text:s/>engagements<text:s/>resulted<text:s/>in<text:s/>agreed<text:s/>Joint<text:s/>Action<text:s/>Plans,<text:s/>reviewed<text:s/>and<text:s/>updated<text:s/>Common<text:s/>Lists,<text:s/>commitments<text:s/>to<text:s/>harmonise<text:s/>STR<text:s/>thresholds,<text:s/>and<text:s/>strengthened<text:s/>institutional<text:s/>coordination<text:s/>between<text:s/>border<text:s/>agencies<text:s/>and<text:s/>trader<text:s/>associations.</text:span></text:p>
      <text:p text:style-name="P461"/>
      <text:p text:style-name="P462"><text:span text:style-name="T462_1">Through<text:s/>three-day<text:s/>workshops,<text:s/>300<text:s/>traders</text:span><text:span text:style-name="T462_2"><text:s/>across<text:s/>Nakonde,<text:s/>Chirundu<text:s/>and<text:s/>Kasumbalesa<text:s/>borders</text:span><text:span text:style-name="T462_3"><text:s/>(80%<text:s/>women<text:s/>and<text:s/>youth)<text:s/>were<text:s/>trained<text:s/>in<text:s/>digital<text:s/>literacy,<text:s/>financial<text:s/>management,<text:s/>trade<text:s/>compliance,<text:s/>and<text:s/>safe<text:s/>trading<text:s/>practices.<text:s/>A<text:s/>further<text:s/>210<text:s/>women<text:s/>and<text:s/>youth<text:s/>traders<text:s/>received<text:s/>digital<text:s/>and<text:s/>e-commerce<text:s/>training,<text:s/>93<text:s/>SMEs<text:s/>completed<text:s/>business<text:s/>mentorship,<text:s/>and<text:s/>41<text:s/>CBTA<text:s/>leaders<text:s/>were<text:s/>trained<text:s/>in<text:s/>governance<text:s/>and<text:s/>leadership.<text:s/>The<text:s/>next<text:s/>phase<text:s/>will<text:s/>focus<text:s/>on<text:s/>translating<text:s/>these<text:s/>skills<text:s/>into<text:s/>business<text:s/>growth<text:s/>through<text:s/>digital<text:s/>adoption,<text:s/>formalization,<text:s/>access<text:s/>to<text:s/>finance,<text:s/>stronger<text:s/>market<text:s/>linkages,<text:s/>and<text:s/>continued<text:s/>mentorship.</text:span></text:p>
      <text:p text:style-name="P463"/>
      <text:p text:style-name="P464"><text:span text:style-name="T464_1">Trademark<text:s/>also<text:s/>advanced<text:s/>p</text:span><text:span text:style-name="T464_2">olicy</text:span><text:span text:style-name="T464_3">level<text:s/>reforms<text:s/></text:span><text:span text:style-name="T464_4">during<text:s/>the<text:s/>period<text:s/>under<text:s/>review</text:span><text:span text:style-name="T464_5">.<text:s/>The<text:s/>National<text:s/>Monitoring<text:s/>Committee<text:s/>(NMC)<text:s/>on<text:s/>Non</text:span><text:span text:style-name="T464_6">Tariff<text:s/>Barriers<text:s/>was<text:s/>revitalised<text:s/>through<text:s/>targeted<text:s/>capacity<text:s/>building,<text:s/>resulting<text:s/>in<text:s/>agreement<text:s/>on<text:s/>a<text:s/>clear<text:s/>NTB<text:s/>work<text:s/>programme,<text:s/>prioritisation<text:s/>of<text:s/>outstanding<text:s/>NTBs,<text:s/>and<text:s/>renewed<text:s/>commitment<text:s/>to<text:s/>operationalising<text:s/>digital<text:s/>NTB<text:s/>reporting<text:s/>mechanisms.<text:s/>In<text:s/>parallel,<text:s/>technical<text:s/>assistance<text:s/>supported<text:s/>the<text:s/>review<text:s/>and<text:s/>update<text:s/>of<text:s/>Zambia’s<text:s/>National<text:s/>Strategy<text:s/>on<text:s/>the<text:s/>Elimination<text:s/>of<text:s/>Non</text:span><text:span text:style-name="T464_7">Tariff<text:s/>Barriers,<text:s/>including<text:s/>analytical<text:s/>work<text:s/>on<text:s/>the<text:s/>nature,<text:s/>frequency,<text:s/>and<text:s/>economic<text:s/>impact<text:s/>of<text:s/>NTBs,<text:s/>development<text:s/>of<text:s/>operational<text:s/>guidelines<text:s/>to<text:s/>institutionalise<text:s/>NTB<text:s/>monitoring<text:s/>and<text:s/>resolution<text:s/>processes,<text:s/>and<text:s/>preparation<text:s/>of<text:s/>evidence</text:span><text:span text:style-name="T464_8"><text:s/></text:span><text:span text:style-name="T464_9">based<text:s/>recommendations<text:s/>to<text:s/>inform<text:s/>a<text:s/>successor<text:s/>national<text:s/>strategy,<text:s/>currently<text:s/>awaiting<text:s/>stakeholder<text:s/>validation.</text:span></text:p>
      <text:p text:style-name="P465"/>
      <text:p text:style-name="P466"><text:span text:style-name="T466_1">In<text:s/>addition,<text:s/></text:span><text:span text:style-name="T466_2">the<text:s/>programme<text:s/>supported<text:s/></text:span><text:span text:style-name="T466_3">Zambia</text:span><text:span text:style-name="T466_4">’s</text:span><text:span text:style-name="T466_5"><text:s/>engagement<text:s/>under<text:s/>the<text:s/>Global<text:s/>Clean<text:s/>Power<text:s/>Alliance<text:s/>(GCPA)<text:s/>through<text:s/>the<text:s/>establishment<text:s/>and<text:s/>initial<text:s/>capacitation<text:s/>of<text:s/>a<text:s/>multi</text:span><text:span text:style-name="T466_6">institutional<text:s/>national<text:s/>taskforce.<text:s/>During<text:s/>the<text:s/>period,<text:s/>foundational<text:s/>work<text:s/>was<text:s/>undertaken,<text:s/>including<text:s/>mapping<text:s/>of<text:s/>clean<text:s/>energy<text:s/>supply<text:s/>chain<text:s/>initiatives,<text:s/>literature<text:s/>review,<text:s/>and<text:s/>preparation<text:s/>for<text:s/>multi</text:span><text:span text:style-name="T466_7">stakeholder<text:s/>consultations<text:s/>across<text:s/>government,<text:s/>energy,<text:s/>mining,<text:s/>and<text:s/>private<text:s/>sector<text:s/>actors.<text:s/>These<text:s/>efforts<text:s/>have<text:s/>laid<text:s/>the<text:s/>groundwork<text:s/>for<text:s/>the<text:s/>co</text:span><text:span text:style-name="T466_8">creation<text:s/>of<text:s/>priority<text:s/>interventions,<text:s/>results<text:s/>frameworks,<text:s/>and<text:s/>a<text:s/>follow</text:span><text:span text:style-name="T466_9">-</text:span><text:span text:style-name="T466_10">on<text:s/>implementation<text:s/>programme<text:s/>to<text:s/>position<text:s/>Zambia<text:s/>to<text:s/>participate<text:s/>more<text:s/>effectively<text:s/>in<text:s/>global<text:s/>clean<text:s/>energy<text:s/>supply<text:s/>chains.</text:span></text:p>
      <text:p text:style-name="P467"/>
      <text:p text:style-name="P468"><text:span text:style-name="T468_1">Overall,<text:s/>the<text:s/>programme<text:s/>met<text:s/>expectations<text:s/>and<text:s/>exceeded<text:s/>targets<text:s/>in<text:s/>key<text:s/>performance<text:s/>areas,<text:s/>combining<text:s/>quantified<text:s/>system<text:s/>performance<text:s/>gains,<text:s/>large</text:span><text:span text:style-name="T468_2">-</text:span><text:span text:style-name="T468_3">scale<text:s/>digital<text:s/>onboarding,<text:s/>strengthened<text:s/>border<text:s/>coordination,<text:s/>and<text:s/>concrete<text:s/>progress<text:s/>on<text:s/>policy<text:s/>and<text:s/>institutional<text:s/>reforms.<text:s/>Despite<text:s/>external<text:s/>shocks<text:s/>and<text:s/>system<text:s/>dependencies,<text:s/>the<text:s/>programme<text:s/>demonstrated<text:s/>strong<text:s/>adaptive<text:s/>management<text:s/>and<text:s/>remains<text:s/>well<text:s/>positioned<text:s/>to<text:s/>deliver<text:s/>sustained<text:s/>trade<text:s/>facilitation,<text:s/>inclusive<text:s/>growth,<text:s/>and<text:s/>regional<text:s/>integration<text:s/>outcomes.</text:span></text:p>
      <text:p text:style-name="P469"/>
      <text:p text:style-name="P470"><text:span text:style-name="T470_1">Describe<text:s/>any<text:s/>changes<text:s/>to<text:s/>this<text:s/>output<text:s/>during<text:s/>the<text:s/>past<text:s/>year,<text:s/>and<text:s/>any<text:s/>planned<text:s/>changes<text:s/>as<text:s/>a<text:s/>result<text:s/>of<text:s/>this<text:s/>review.</text:span><text:span text:style-name="T470_2"><text:s/></text:span><text:span text:style-name="T470_3">This<text:s/>is<text:s/>a<text:s/>new<text:s/>output<text:s/>added<text:s/></text:span><text:span text:style-name="T470_4">in<text:s/>the<text:s/>year<text:s/>25</text:span><text:span text:style-name="T470_5">/2</text:span><text:span text:style-name="T470_6">6</text:span><text:span text:style-name="T470_7"><text:s/></text:span><text:span text:style-name="T470_8">to<text:s/>track<text:s/>progress<text:s/></text:span><text:span text:style-name="T470_9">across<text:s/>customs<text:s/>systems<text:s/>stabilisation,<text:s/>digital<text:s/>trade,<text:s/>border<text:s/>management,<text:s/>and<text:s/>policy<text:s/>reforms.<text:s/></text:span></text:p>
      <text:p text:style-name="P471"/>
      <text:p text:style-name="P472"><text:span text:style-name="T47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text:span text:style-name="T472_2">TMA<text:s/>has<text:s/>recorded<text:s/>good<text:s/>progress<text:s/>in<text:s/>addressing<text:s/>the<text:s/>prior<text:s/>year<text:s/>recommendations,<text:s/>including<text:s/>lessons<text:s/>learned<text:s/>from<text:s/>earlier<text:s/>implementation<text:s/>challenges.<text:s/>While<text:s/>delays<text:s/>in<text:s/>site<text:s/>mobilisation<text:s/>and<text:s/>civil<text:s/>works<text:s/>for<text:s/>the<text:s/>cargo<text:s/>scanner<text:s/>in<text:s/>the<text:s/>prior<text:s/>year<text:s/>highlighted<text:s/>weaknesses<text:s/>in<text:s/>procurement<text:s/>and<text:s/>contractor<text:s/>onboarding<text:s/>processes,<text:s/>TMA<text:s/>has<text:s/>since<text:s/>taken<text:s/>clear<text:s/>steps<text:s/>to<text:s/>strengthen<text:s/>these<text:s/>areas.<text:s/>During<text:s/>the<text:s/>period<text:s/>under<text:s/>review,<text:s/>TMA<text:s/>demonstrated<text:s/>improved<text:s/>responsiveness<text:s/>and<text:s/>implementation<text:s/>readiness,<text:s/>notably<text:s/>through<text:s/>the<text:s/>rapid<text:s/>mobilisation<text:s/>of<text:s/>the<text:s/>laboratory<text:s/>works<text:s/>and<text:s/>smart<text:s/>gate<text:s/>initiatives.<text:s/>This<text:s/>reflects<text:s/>a<text:s/>more<text:s/>proactive,<text:s/>hands-on,<text:s/>and<text:s/>adaptive<text:s/>approach,<text:s/>and<text:s/>overall<text:s/>signals<text:s/>meaningful<text:s/>progress,<text:s/>with<text:s/>stronger<text:s/>pre-planning,<text:s/>enhanced<text:s/>management<text:s/>systems,<text:s/>and<text:s/>a<text:s/>clearer<text:s/>focus<text:s/>on<text:s/>ensuring<text:s/>effective<text:s/>contractor<text:s/>performance<text:s/>going<text:s/>forward.</text:span></text:p>
      <text:p text:style-name="P473"/>
      <text:p text:style-name="P474"><text:span text:style-name="T474_1">While<text:s/>TMA<text:s/>has<text:s/>made<text:s/>positive<text:s/>progress<text:s/>by<text:s/>reactivating<text:s/>Joint<text:s/>Border<text:s/>Committees<text:s/>at<text:s/>key<text:s/>border<text:s/>posts,<text:s/>there<text:s/>is<text:s/>an<text:s/>opportunity<text:s/>to<text:s/>build<text:s/>on<text:s/>this<text:s/>momentum<text:s/>by<text:s/>developing<text:s/>follow-on<text:s/>activities<text:s/>to<text:s/>sustain<text:s/>the<text:s/>operations<text:s/>of<text:s/>these<text:s/>committees.<text:s/>This<text:s/>should<text:s/>include<text:s/>establishing<text:s/>clear<text:s/>baseline<text:s/>indicators<text:s/>and<text:s/>performance<text:s/>metrics<text:s/>to<text:s/>track<text:s/>progress<text:s/>over<text:s/>time<text:s/>and<text:s/>ensure<text:s/>that<text:s/>their<text:s/>intended<text:s/>impact<text:s/>is<text:s/>effectively<text:s/>realised.</text:span><text:span text:style-name="T474_2"><text:s text:c="2"/></text:span></text:p>
      <text:p text:style-name="P475"/>
      <table:table table:style-name="Table17"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81">
          <table:table-cell table:style-name="Cell263">
            <text:p text:style-name="P476"><text:span text:style-name="T476_1">Output<text:s/>Title<text:s/></text:span></text:p>
          </table:table-cell>
          <table:table-cell table:style-name="Cell264" table:number-columns-spanned="4">
            <text:p text:style-name="P477"><text:span text:style-name="T477_1">Aceli</text:span><text:span text:style-name="T477_2"><text:s/></text:span><text:span text:style-name="T477_3">-</text:span><text:span text:style-name="T477_4"><text:s/></text:span><text:span text:style-name="T477_5">Mobilising<text:s/>investment<text:s/>for<text:s/>job-creating<text:s/>agri-SMEs<text:s/>($15k-$1.75M<text:s/>ticket<text:s/>size),<text:s/>through<text:s/>(1)<text:s/>financial<text:s/>risk-sharing<text:s/>and<text:s/>(2)<text:s/>technical<text:s/>assistance<text:s/>to<text:s/>businesses<text:s/>and<text:s/>local/regional<text:s/>financial<text:s/>institutions</text:span></text:p>
          </table:table-cell>
          <table:covered-table-cell/>
          <table:covered-table-cell/>
          <table:covered-table-cell/>
        </table:table-row>
        <table:table-row table:style-name="Row82">
          <table:table-cell table:style-name="Cell265" table:number-columns-spanned="2">
            <text:p text:style-name="P478"><text:span text:style-name="T478_1">Output<text:s/>number:<text:s/></text:span></text:p>
          </table:table-cell>
          <table:covered-table-cell/>
          <table:table-cell table:style-name="Cell266">
            <text:p text:style-name="P479"><text:span text:style-name="T479_1">7</text:span></text:p>
          </table:table-cell>
          <table:table-cell table:style-name="Cell267">
            <text:p text:style-name="P480"><text:span text:style-name="T480_1">Output<text:s/>Score:<text:s/></text:span></text:p>
          </table:table-cell>
          <table:table-cell table:style-name="Cell268">
            <text:p text:style-name="P481"><text:span text:style-name="T481_1">A</text:span></text:p>
          </table:table-cell>
        </table:table-row>
        <table:table-row table:style-name="Row83">
          <table:table-cell table:style-name="Cell269" table:number-columns-spanned="2">
            <text:p text:style-name="P482"><text:span text:style-name="T482_1">Impact<text:s/>weighting<text:s/>(%):<text:s text:c="2"/></text:span></text:p>
          </table:table-cell>
          <table:covered-table-cell/>
          <table:table-cell table:style-name="Cell270">
            <text:p text:style-name="P483"><text:span text:style-name="T483_1">15%</text:span></text:p>
          </table:table-cell>
          <table:table-cell table:style-name="Cell271">
            <text:p text:style-name="P484"><text:span text:style-name="T484_1">Weighting<text:s/>revised<text:s/>since<text:s/>last<text:s/>AR?<text:s/></text:span></text:p>
          </table:table-cell>
          <table:table-cell table:style-name="Cell272">
            <text:p text:style-name="P485"><text:span text:style-name="T485_1">Yes,<text:s/>up<text:s/></text:span></text:p>
          </table:table-cell>
        </table:table-row>
      </table:table>
      <text:p text:style-name="P486"/>
      <table:table table:style-name="Table18">
        <table:table-column table:style-name="Column72"/>
        <table:table-column table:style-name="Column73"/>
        <table:table-column table:style-name="Column74"/>
        <table:table-row table:style-name="Row84">
          <table:table-cell table:style-name="Cell273">
            <text:p text:style-name="P487"><text:span text:style-name="T487_1">Indicator(s)</text:span></text:p>
          </table:table-cell>
          <table:table-cell table:style-name="Cell274">
            <text:p text:style-name="P488"><text:span text:style-name="T488_1">Milestone(s)<text:s/>for<text:s/>this<text:s/>review</text:span></text:p>
          </table:table-cell>
          <table:table-cell table:style-name="Cell275">
            <text:p text:style-name="P489"><text:span text:style-name="T489_1">Progress<text:s/></text:span></text:p>
          </table:table-cell>
        </table:table-row>
        <table:table-row table:style-name="Row85">
          <table:table-cell table:style-name="Cell276" table:number-rows-spanned="3">
            <text:p text:style-name="P490"><text:span text:style-name="T490_1">7.1<text:s/>Number<text:s/>of<text:s/>businesses<text:s/>receiving<text:s/>technical<text:s/>assistance<text:s/>(cumulative)</text:span></text:p>
            <text:p text:style-name="P491"><text:span text:style-name="T491_1"><text:s/></text:span></text:p>
            <text:p text:style-name="P492"><text:span text:style-name="T492_1">Total<text:s/>businesses<text:s/>receiving<text:s/>TA<text:s/>that<text:s/>are<text:s/>climate<text:s/>resilient</text:span></text:p>
            <text:p text:style-name="P493"/>
          </table:table-cell>
          <table:table-cell table:style-name="Cell277">
            <text:p text:style-name="P494"><text:span text:style-name="T494_1">Target<text:s/></text:span><text:span text:style-name="T494_2">35</text:span></text:p>
            <text:p text:style-name="P495"/>
          </table:table-cell>
          <table:table-cell table:style-name="Cell278">
            <text:p text:style-name="P496"><text:span text:style-name="T496_1">Achieved<text:s/>84</text:span><text:span text:style-name="T496_2"><text:s/>-<text:s/></text:span><text:span text:style-name="T496_3">Output<text:s/>exceeded<text:s/>expectation</text:span><text:span text:style-name="T496_4"><text:s/>by<text:s/></text:span><text:span text:style-name="T496_5">240%</text:span></text:p>
          </table:table-cell>
        </table:table-row>
        <table:table-row table:style-name="Row86">
          <table:covered-table-cell table:style-name="Cell279">
            <text:p text:style-name="P497"/>
          </table:covered-table-cell>
          <table:table-cell table:style-name="Cell280">
            <text:p text:style-name="P498"><text:span text:style-name="T498_1">G</text:span><text:span text:style-name="T498_2">ender<text:s/></text:span><text:span text:style-name="T498_3">target<text:s/>1</text:span><text:span text:style-name="T498_4">8</text:span></text:p>
            <text:p text:style-name="P499"/>
          </table:table-cell>
          <table:table-cell table:style-name="Cell281">
            <text:p text:style-name="P500"><text:span text:style-name="T500_1">Achieved<text:s/>33</text:span><text:span text:style-name="T500_2"><text:s/>-<text:s/></text:span><text:span text:style-name="T500_3">Outputs<text:s/>exceeded<text:s/>expectation</text:span><text:span text:style-name="T500_4"><text:s/></text:span><text:span text:style-name="T500_5">by</text:span><text:span text:style-name="T500_6"><text:s/>183%</text:span></text:p>
          </table:table-cell>
        </table:table-row>
        <table:table-row table:style-name="Row87">
          <table:covered-table-cell table:style-name="Cell282">
            <text:p text:style-name="P501"/>
          </table:covered-table-cell>
          <table:table-cell table:style-name="Cell283">
            <text:p text:style-name="P502"><text:span text:style-name="T502_1">Target<text:s/></text:span><text:span text:style-name="T502_2">9</text:span></text:p>
            <text:p text:style-name="P503"/>
          </table:table-cell>
          <table:table-cell table:style-name="Cell284">
            <text:p text:style-name="P504"><text:span text:style-name="T504_1">Achieved<text:s/>41</text:span><text:span text:style-name="T504_2">-<text:s/></text:span><text:span text:style-name="T504_3">Output<text:s/>exceeded<text:s/>expectation</text:span><text:span text:style-name="T504_4"><text:s/></text:span><text:span text:style-name="T504_5">455%</text:span></text:p>
          </table:table-cell>
        </table:table-row>
        <table:table-row table:style-name="Row88">
          <table:table-cell table:style-name="Cell285">
            <text:p text:style-name="P505"><text:span text:style-name="T505_1">7.2<text:s/>Number<text:s/>of<text:s/>financial<text:s/>institutions<text:s/>actively<text:s/>lending<text:s/></text:span><text:span text:style-name="T505_2">in<text:s/>partnership<text:s/>with<text:s/>Aceli<text:s/>(cumulative)</text:span></text:p>
          </table:table-cell>
          <table:table-cell table:style-name="Cell286">
            <text:p text:style-name="P506"><text:span text:style-name="T506_1">Target<text:s/></text:span><text:span text:style-name="T506_2">08</text:span></text:p>
            <text:p text:style-name="P507"/>
          </table:table-cell>
          <table:table-cell table:style-name="Cell287">
            <text:p text:style-name="P508"><text:span text:style-name="T508_1">Achieved<text:s/>10<text:s/>-<text:s/></text:span><text:span text:style-name="T508_2">Output<text:s/>exceeded<text:s/>expectation</text:span><text:span text:style-name="T508_3"><text:s/>by<text:s/></text:span><text:span text:style-name="T508_4">125%</text:span></text:p>
          </table:table-cell>
        </table:table-row>
        <table:table-row table:style-name="Row89">
          <table:table-cell table:style-name="Cell288" table:number-rows-spanned="2">
            <text:p text:style-name="P509"><text:span text:style-name="T509_1">7.3</text:span><text:span text:style-name="T509_2"><text:s/></text:span><text:span text:style-name="T509_3">Number<text:s/>of<text:s/>financial<text:s/>institutions<text:s/>receiving<text:s/>technical<text:s/>assistance<text:s/>(cumulative)<text:s/></text:span></text:p>
          </table:table-cell>
          <table:table-cell table:style-name="Cell289">
            <text:p text:style-name="P510"><text:span text:style-name="T510_1">Number<text:s/>of<text:s/>lenders<text:s/>receiving<text:s/>general<text:s/>capacity<text:s/>building</text:span><text:span text:style-name="T510_2"><text:s/>-<text:s/></text:span></text:p>
            <text:p text:style-name="P511"><text:span text:style-name="T511_1">Target</text:span><text:span text:style-name="T511_2"><text:s/>1</text:span></text:p>
          </table:table-cell>
          <table:table-cell table:style-name="Cell290">
            <text:p text:style-name="P512"><text:span text:style-name="T512_1">Achieved<text:s/>1<text:s/>-<text:s/></text:span><text:span text:style-name="T512_2">Output</text:span><text:span text:style-name="T512_3"><text:s/></text:span><text:span text:style-name="T512_4">meet<text:s/></text:span><text:span text:style-name="T512_5">expectation<text:s/></text:span><text:span text:style-name="T512_6">100%</text:span></text:p>
          </table:table-cell>
        </table:table-row>
        <table:table-row table:style-name="Row90">
          <table:covered-table-cell table:style-name="Cell291">
            <text:p text:style-name="P513"/>
          </table:covered-table-cell>
          <table:table-cell table:style-name="Cell292">
            <text:p text:style-name="P514"><text:span text:style-name="T514_1">Number<text:s/>of<text:s/>lenders<text:s/>receiving<text:s/>gender<text:s/>lens<text:s/>investing<text:s/>capacity<text:s/>building</text:span><text:span text:style-name="T514_2"><text:s/>-<text:s/></text:span><text:span text:style-name="T514_3">Target<text:s/></text:span><text:span text:style-name="T514_4">1</text:span></text:p>
          </table:table-cell>
          <table:table-cell table:style-name="Cell293">
            <text:p text:style-name="P515"><text:span text:style-name="T515_1">Achieved<text:s/>1<text:s/>-<text:s/></text:span><text:span text:style-name="T515_2">Output<text:s/>meet<text:s/>expectation</text:span><text:span text:style-name="T515_3"><text:s/></text:span><text:span text:style-name="T515_4">100%</text:span></text:p>
          </table:table-cell>
        </table:table-row>
        <table:table-row table:style-name="Row91">
          <table:table-cell table:style-name="Cell294" table:number-rows-spanned="3">
            <text:p text:style-name="P516"><text:span text:style-name="T516_1">7.4<text:s/>Number<text:s/>of<text:s/>loans<text:s/>approved<text:s/>as<text:s/>a<text:s/>result<text:s/>of<text:s/>Aceli's<text:s/>financial<text:s/>incentives<text:s/>(cumulative)<text:s/></text:span></text:p>
            <text:p text:style-name="P517"/>
            <text:p text:style-name="P518"/>
          </table:table-cell>
          <table:table-cell table:style-name="Cell295">
            <text:p text:style-name="P519"><text:span text:style-name="T519_1">Target<text:s/></text:span><text:span text:style-name="T519_2">12</text:span><text:span text:style-name="T519_3">0</text:span><text:span text:style-name="T519_4"><text:s/>(28<text:s/>in<text:s/>approval)</text:span></text:p>
            <text:p text:style-name="P520"/>
          </table:table-cell>
          <table:table-cell table:style-name="Cell296">
            <text:p text:style-name="P521"><text:span text:style-name="T521_1">Achieved<text:s/>121</text:span><text:span text:style-name="T521_2"><text:s/>-<text:s/></text:span><text:span text:style-name="T521_3">Output<text:s/>meet<text:s/>expectation<text:s/></text:span><text:span text:style-name="T521_4">by<text:s/></text:span><text:span text:style-name="T521_5">101%</text:span></text:p>
          </table:table-cell>
        </table:table-row>
        <table:table-row table:style-name="Row92">
          <table:covered-table-cell table:style-name="Cell297">
            <text:p text:style-name="P522"/>
          </table:covered-table-cell>
          <table:table-cell table:style-name="Cell298">
            <text:p text:style-name="P523"><text:span text:style-name="T523_1">Loans<text:s/>registered<text:s/>to<text:s/>gender<text:s/>inclusive<text:s/>businesses</text:span><text:span text:style-name="T523_2">:</text:span></text:p>
            <text:p text:style-name="P524"><text:span text:style-name="T524_1">Target</text:span><text:span text:style-name="T524_2"><text:s/>36</text:span></text:p>
          </table:table-cell>
          <table:table-cell table:style-name="Cell299">
            <text:p text:style-name="P525"><text:span text:style-name="T525_1">Achieved<text:s/>36<text:s/>-<text:s/></text:span><text:span text:style-name="T525_2">Outputs<text:s/>meet<text:s/>expectation</text:span><text:span text:style-name="T525_3"><text:s/>1</text:span><text:span text:style-name="T525_4">00%</text:span></text:p>
          </table:table-cell>
        </table:table-row>
        <table:table-row table:style-name="Row93">
          <table:covered-table-cell table:style-name="Cell300">
            <text:p text:style-name="P526"/>
          </table:covered-table-cell>
          <table:table-cell table:style-name="Cell301">
            <text:p text:style-name="P527"><text:span text:style-name="T527_1">Loans<text:s/>registered<text:s/>for<text:s/>climate<text:s/>change<text:s/>purposes:</text:span><text:span text:style-name="T527_2"><text:s/></text:span></text:p>
            <text:p text:style-name="P528"><text:span text:style-name="T528_1">Target<text:s/>48</text:span><text:span text:style-name="T528_2"><text:s/></text:span></text:p>
          </table:table-cell>
          <table:table-cell table:style-name="Cell302">
            <text:p text:style-name="P529"><text:span text:style-name="T529_1">Achieved<text:s/></text:span><text:span text:style-name="T529_2">51</text:span><text:span text:style-name="T529_3"><text:s/>-<text:s/></text:span><text:span text:style-name="T529_4">Output<text:s/>meet<text:s/>expectation</text:span><text:span text:style-name="T529_5"><text:s/></text:span><text:span text:style-name="T529_6">by<text:s/></text:span><text:span text:style-name="T529_7">106%</text:span><text:span text:style-name="T529_8"><text:s/></text:span></text:p>
          </table:table-cell>
        </table:table-row>
      </table:table>
      <text:p text:style-name="P530"/>
      <text:p text:style-name="P531"><text:span text:style-name="T531_1">Output<text:s/>indicator<text:s/>7.1:<text:s/></text:span><text:span text:style-name="T531_2">Aceli<text:s/>focused<text:s/>on<text:s/>building<text:s/>the<text:s/>business<text:s/>management<text:s/>and<text:s/>investment<text:s/>readiness<text:s/>capacity<text:s/>of<text:s/>eligible<text:s/>Agri</text:span><text:span text:style-name="T531_3">SMEs<text:s/>through<text:s/>Technical<text:s/>Assistance<text:s/>(TA).<text:s/>The<text:s/>programme<text:s/>significantly<text:s/>exceeded<text:s/>its<text:s/>target,<text:s/>supporting<text:s/>84<text:s/>Agri</text:span><text:span text:style-name="T531_4">SMEs<text:s/>against<text:s/>an<text:s/>initial<text:s/>target<text:s/>of<text:s/>35</text:span><text:span text:style-name="T531_5">.<text:s/></text:span><text:span text:style-name="T531_6">Inclusivity<text:s/>was<text:s/>a<text:s/>core<text:s/>focus,<text:s/>with<text:s/>selection<text:s/>criteria<text:s/>designed<text:s/>to<text:s/>encourage<text:s/>participation<text:s/>by<text:s/>women</text:span><text:span text:style-name="T531_7"><text:s/></text:span><text:span text:style-name="T531_8">owned<text:s/>businesses<text:s/>and<text:s/>enterprises<text:s/>delivering<text:s/>positive<text:s/>outcomes<text:s/>for<text:s/>women.<text:s/>As<text:s/>a<text:s/>result,<text:s/>33<text:s/>women</text:span><text:span text:style-name="T531_9">owned<text:s/>SMEs<text:s/>received<text:s/>TA,<text:s/>exceeding<text:s/>the<text:s/>target<text:s/>of<text:s/>18.</text:span><text:span text:style-name="T531_10"><text:s/></text:span></text:p>
      <text:p text:style-name="P532"><text:span text:style-name="T532_1">In<text:s/>addition,<text:s/>Aceli<text:s/>supported<text:s/>41<text:s/>climate</text:span><text:span text:style-name="T532_2">resilient<text:s/>businesses<text:s/>within<text:s/>the<text:s/>TA<text:s/>cohort,</text:span><text:span text:style-name="T532_3"><text:s/></text:span><text:span text:style-name="T532_4">achieving<text:s/>455%<text:s/>of<text:s/>the<text:s/>target.<text:s/>The<text:s/>TA<text:s/>programme<text:s/>aimed<text:s/>to<text:s/>strengthen<text:s/>SMEs’<text:s/>creditworthiness,<text:s/>operational<text:s/>efficiency,<text:s/>and<text:s/>long</text:span><text:span text:style-name="T532_5">term<text:s/>financial<text:s/>sustainability,<text:s/>thereby<text:s/>improving<text:s/>their<text:s/>access<text:s/>to<text:s/>finance.<text:s/>Supported<text:s/>SMEs<text:s/>were<text:s/>introduced<text:s/>to<text:s/>Aceli’s<text:s/>lending<text:s/>partners<text:s/>for<text:s/>potential<text:s/>on</text:span><text:span text:style-name="T532_6">lending.<text:s/>During<text:s/>the<text:s/>second<text:s/>cohort,<text:s/>Aceli<text:s/>also<text:s/>trained<text:s/>57<text:s/>SMEs<text:s/>on<text:s/>climate</text:span><text:span text:style-name="T532_7">smart<text:s/>agricultural<text:s/>practices<text:s/>and<text:s/>climate-smart<text:s/>agriculture<text:s/>associated<text:s/>benefits.</text:span><text:span text:style-name="T532_8"><text:s/></text:span></text:p>
      <text:p text:style-name="P533"><text:span text:style-name="T533_1">Output<text:s/></text:span><text:span text:style-name="T533_2">indicator<text:s/></text:span><text:span text:style-name="T533_3">7.2:</text:span><text:span text:style-name="T533_4"><text:s/></text:span><text:span text:style-name="T533_5">The<text:s/>programme<text:s/>exceeded<text:s/>its<text:s/>targets<text:s/>in<text:s/>strengthening<text:s/>partnerships<text:s/>with<text:s/>financial<text:s/>institutions,<text:s/>successfully<text:s/>accrediting<text:s/>10</text:span><text:span text:style-name="T533_6"><text:s/></text:span><text:span text:style-name="T533_7">lenders<text:s/>against<text:s/>a<text:s/>target<text:s/>of<text:s/></text:span><text:span text:style-name="T533_8">8</text:span><text:span text:style-name="T533_9"><text:s/>accumulative.</text:span><text:span text:style-name="T533_10"><text:s/></text:span><text:span text:style-name="T533_11">This<text:s/>expanded<text:s/>network<text:s/>reflects<text:s/>a<text:s/>deliberate<text:s/>strategy<text:s/>to<text:s/>engage<text:s/>a<text:s/>diverse<text:s/>mix<text:s/>of<text:s/>leasing<text:s/>companies,<text:s/>commercial<text:s/>banks,<text:s/>microfinance<text:s/>institutions,<text:s/>and<text:s/>social<text:s/>lenders,<text:s/>thereby<text:s/>enhancing<text:s/>the<text:s/>inclusivity<text:s/>and<text:s/>depth<text:s/>of<text:s/>agricultural<text:s/>SME<text:s/>financing.<text:s/>A<text:s/>key<text:s/>milestone<text:s/>during<text:s/>the<text:s/>year<text:s/>was<text:s/>the<text:s/>onboarding<text:s/>of<text:s/>AgLeaseCo<text:s/>and<text:s/>Zambia<text:s/>Industrial<text:s/>Commercial<text:s/>Bank<text:s/>(ZICB),<text:s/>both<text:s/>of<text:s/>which<text:s/>have<text:s/>significantly<text:s/>strengthened<text:s/>Aceli’s<text:s/>delivery<text:s/>capacity.<text:s/></text:span></text:p>
      <text:p text:style-name="P534"/>
      <text:p text:style-name="P535"><text:span text:style-name="T535_1">AgLeaseCo<text:s/>has<text:s/>proven<text:s/>particularly<text:s/>catalytic<text:s/>due<text:s/>to<text:s/>its<text:s/>leasing</text:span><text:span text:style-name="T535_2">-</text:span><text:span text:style-name="T535_3">based<text:s/>model,<text:s/>which<text:s/>enables<text:s/>SMEs<text:s/>to<text:s/>access<text:s/>productive<text:s/>assets<text:s/>such<text:s/>as<text:s/></text:span><text:span text:style-name="T535_4">processing<text:s/></text:span><text:span text:style-name="T535_5">machinery</text:span><text:span text:style-name="T535_6">,<text:s/>tractors</text:span><text:span text:style-name="T535_7"><text:s/>and<text:s/>irrigation<text:s/>equipment<text:s/>without<text:s/>relying<text:s/>on<text:s/>traditional<text:s/>collateral.<text:s/>By<text:s/>aligning<text:s/>repayments<text:s/>with<text:s/>agricultural<text:s/>cash<text:s/>flows,<text:s/>this<text:s/>model<text:s/>reduces<text:s/>risk<text:s/>while<text:s/>supporting<text:s/>investment<text:s/>in<text:s/>productivity</text:span><text:span text:style-name="T535_8"><text:s/></text:span><text:span text:style-name="T535_9">enhancing<text:s/>technologies.<text:s/>Notably,<text:s/>AgLeaseCo<text:s/>has<text:s/>reached<text:s/>a<text:s/>high<text:s/>proportion<text:s/>of<text:s/>previously<text:s/>unbanked<text:s/>clients,<text:s/>facilitating<text:s/>their<text:s/>entry<text:s/>into<text:s/>the<text:s/>formal<text:s/>financial<text:s/>system<text:s/>and<text:s/>enabling<text:s/>them<text:s/>to<text:s/>build<text:s/>credit<text:s/>histories<text:s/>and<text:s/>improve<text:s/>long-term<text:s/>sustainability.</text:span><text:span text:style-name="T535_10"><text:s/></text:span><text:span text:style-name="T535_11">Similarly,<text:s/>the<text:s/>inclusion<text:s/>of<text:s/>ZICB<text:s/>has<text:s/>enhanced<text:s/>Aceli’s<text:s/>footprint<text:s/>within<text:s/>the<text:s/>commercial<text:s/>banking<text:s/>sector,<text:s/>bringing<text:s/>additional<text:s/>scale,<text:s/>institutional<text:s/>capacity,<text:s/>and<text:s/>reach<text:s/>to<text:s/>underserved<text:s/>markets.<text:s/></text:span></text:p>
      <text:p text:style-name="P536"/>
      <text:p text:style-name="P537"><text:span text:style-name="T537_1">Output<text:s/>Indicator<text:s/>7.3:</text:span><text:span text:style-name="T537_2"><text:s/>This<text:s/>output<text:s/>focuses<text:s/>on<text:s/>strengthening<text:s/>the<text:s/>capacity<text:s/>of<text:s/>financial<text:s/>institutions,<text:s/>measured<text:s/>by<text:s/>the<text:s/>number<text:s/>of<text:s/>institutions<text:s/>supported<text:s/>through<text:s/>Aceli’s<text:s/>capacity</text:span><text:span text:style-name="T537_3"><text:s/></text:span><text:span text:style-name="T537_4">building<text:s/>initiatives.<text:s/>This<text:s/></text:span><text:span text:style-name="T537_5">is<text:s/>the</text:span><text:span text:style-name="T537_6"><text:s/>first<text:s/>year<text:s/>Aceli<text:s/></text:span><text:span text:style-name="T537_7">is<text:s/></text:span><text:span text:style-name="T537_8">delivering<text:s/>capacity<text:s/>building<text:s/>to<text:s/>financial<text:s/>institutions.<text:s/>During<text:s/>the<text:s/>period,<text:s/>Aceli<text:s/>supported<text:s/>two<text:s/>institution</text:span><text:span text:style-name="T537_9">s,<text:s/></text:span><text:span text:style-name="T537_10">EFC<text:s/>and<text:s/>Ag</text:span><text:span text:style-name="T537_11">l</text:span><text:span text:style-name="T537_12">ease</text:span><text:span text:style-name="T537_13">c</text:span><text:span text:style-name="T537_14">o</text:span><text:span text:style-name="T537_15"><text:s/></text:span><text:span text:style-name="T537_16">achieving<text:s/>100%<text:s/>of<text:s/>the<text:s/>target.</text:span></text:p>
      <text:list text:style-name="LS27" xml:id="list17">
        <text:list-item>
          <text:p text:style-name="P538"><text:span text:style-name="T538_1">Ag</text:span><text:span text:style-name="T538_2">l</text:span><text:span text:style-name="T538_3">ease</text:span><text:span text:style-name="T538_4">c</text:span><text:span text:style-name="T538_5">o<text:s/>received<text:s/>training<text:s/>on<text:s/>Gender<text:s/>Lens<text:s/>Investing<text:s/>(GLI),<text:s/>a<text:s/>key<text:s/>initiative<text:s/>designed<text:s/>to<text:s/>promote<text:s/>increased<text:s/>lending<text:s/>to<text:s/>women-owned<text:s/>businesses<text:s/>(WoBs).<text:s/></text:span><text:span text:style-name="T538_6">The<text:s/>t</text:span><text:span text:style-name="T538_7">raining<text:s/>supports<text:s/>financial<text:s/>institutions<text:s/>to<text:s/>strengthen<text:s/>both<text:s/>internal<text:s/>practices<text:s/>and<text:s/>external<text:s/>financing<text:s/>approaches.<text:s/>Following<text:s/>this<text:s/>engagement,<text:s/>Ag</text:span><text:span text:style-name="T538_8">l</text:span><text:span text:style-name="T538_9">ease</text:span><text:span text:style-name="T538_10">c</text:span><text:span text:style-name="T538_11">o<text:s/>was<text:s/>supported<text:s/>to<text:s/>develop<text:s/>a<text:s/>gender<text:s/></text:span><text:span text:style-name="T538_12">strategy<text:s/>and<text:s/>action<text:s/>plan,<text:s/>addressing<text:s/>both<text:s/>the<text:s/>internal<text:s/>integration<text:s/>of<text:s/>gender<text:s/>within<text:s/>organisational<text:s/>structures<text:s/>and<text:s/>its<text:s/>operational<text:s/>application<text:s/>in<text:s/>lending.</text:span></text:p>
        </text:list-item>
        <text:list-item>
          <text:p text:style-name="P539"><text:span text:style-name="T539_1">EFC<text:s/>received<text:s/>training<text:s/>focused<text:s/>on<text:s/>identifying<text:s/>opportunities<text:s/>for<text:s/>expanding<text:s/>inclusive<text:s/>agricultural<text:s/>lending.<text:s/>The<text:s/>capacity-building<text:s/>programme<text:s/>provided<text:s/>practical,<text:s/>institution-specific<text:s/>support<text:s/>to<text:s/>enhance<text:s/>agricultural<text:s/>finance<text:s/>practices<text:s/>and<text:s/>strengthen<text:s/>agri-SME<text:s/>underwriting<text:s/>capabilities,<text:s/>particularly<text:s/>at<text:s/>the<text:s/>loan<text:s/>and<text:s/>credit<text:s/>officer<text:s/>level.</text:span></text:p>
        </text:list-item>
      </text:list>
      <text:p text:style-name="P540"><text:span text:style-name="T540_1">Output</text:span><text:span text:style-name="T540_2"><text:s/>indicator<text:s/></text:span><text:span text:style-name="T540_3">7.4:<text:s/></text:span><text:span text:style-name="T540_4">This<text:s/>output<text:s/>indicator<text:s/>measures<text:s/>the<text:s/>number<text:s/>of<text:s/>loans<text:s/>registered<text:s/>by<text:s/>lenders<text:s/>in<text:s/>Zambia<text:s/>and<text:s/>approved<text:s/>to<text:s/>receive<text:s/>Aceli<text:s/>incentives.<text:s/>During<text:s/>the<text:s/>reporting<text:s/>period,<text:s/>Aceli<text:s/>registered<text:s/>a<text:s/>total<text:s/>of<text:s/>121<text:s/>loans,<text:s/>fully<text:s/>meeting<text:s/>and<text:s/>slightly<text:s/>exceeding<text:s/>the<text:s/>annual<text:s/>target<text:s/>of<text:s/>121,<text:s/>representing<text:s/>a<text:s/>101%<text:s/>achievement.<text:s/>To<text:s/>drive<text:s/>this<text:s/>performance,<text:s/>Aceli<text:s/>prioriti</text:span><text:span text:style-name="T540_5">s</text:span><text:span text:style-name="T540_6">ed<text:s/>lender<text:s/>activation<text:s/>through<text:s/>structured<text:s/>lender<text:s/>strategy<text:s/>sessions<text:s/>with<text:s/>all<text:s/>partner<text:s/>lenders,<text:s/>refresher<text:s/>trainings,<text:s/>and<text:s/>the<text:s/>hosting<text:s/>of<text:s/>its<text:s/>first<text:s/>annual<text:s/>learning<text:s/>event,<text:s/>all<text:s/>aimed<text:s/>at<text:s/>strengthening<text:s/>lender<text:s/></text:span><text:span text:style-name="T540_7">engagement<text:s/>and</text:span><text:span text:style-name="T540_8"><text:s/>improving<text:s/>the<text:s/>loan<text:s/>registration<text:s/>process.</text:span><text:span text:style-name="T540_9"><text:s/>Importantly,<text:s/>over<text:s/>55%<text:s/>of<text:s/>these<text:s/>loans<text:s/>have<text:s/>reached<text:s/>new<text:s/>borrowers,<text:s/>underscoring<text:s/>Aceli’s<text:s/>effectiveness<text:s/>in<text:s/>unlocking<text:s/>finance<text:s/>for<text:s/>underserved<text:s/>SMEs,<text:s/>including<text:s/>those<text:s/>accessing<text:s/>formal<text:s/>credit<text:s/>for<text:s/>the<text:s/>first<text:s/>time.</text:span><text:span text:style-name="T540_10"><text:s/></text:span><text:span text:style-name="T540_11">During<text:s/>a<text:s/>recent<text:s/>field<text:s/>visit<text:s/>in<text:s/>Kalumbila,<text:s/>Solwezi,<text:s/>the<text:s/>team<text:s/>witnessed<text:s/>a<text:s/>compelling<text:s/>example<text:s/>of<text:s/>a<text:s/>women</text:span><text:span text:style-name="T540_12">-</text:span><text:span text:style-name="T540_13">led<text:s/>agribusiness<text:s/>supported<text:s/>through<text:s/>Aceli’s<text:s/>partnership<text:s/>model</text:span><text:span text:style-name="T540_14">;<text:s/>a</text:span><text:span text:style-name="T540_15">n<text:s/>emerging</text:span><text:span text:style-name="T540_16"><text:s/></text:span><text:span text:style-name="T540_17">youth</text:span><text:span text:style-name="T540_18"><text:s/>farmer<text:s/>engaged<text:s/>in<text:s/>crop<text:s/>and<text:s/>livestock<text:s/>production<text:s/>demonstrated<text:s/>how<text:s/>access<text:s/>to<text:s/>appropriate<text:s/>financing<text:s/>can<text:s/>unlock<text:s/>growth<text:s/>for<text:s/>women<text:s/>in<text:s/>agriculture.</text:span><text:span text:style-name="T540_19"><text:s/></text:span><text:span text:style-name="T540_20">Through<text:s/>AgLeaseCo,<text:s/>a<text:s/>21-year-old<text:s/>woman<text:s/>farmer<text:s/>is<text:s/>demonstrating<text:s/>how<text:s/>young<text:s/>people<text:s/>can<text:s/>drive<text:s/>agricultural<text:s/>transformation<text:s/>when<text:s/>provided<text:s/>with<text:s/>the<text:s/>right<text:s/>opportunities<text:s/>and<text:s/>tools.<text:s/>By<text:s/>accessing<text:s/>a<text:s/>tractor<text:s/>through<text:s/>the<text:s/>programme,<text:s/>she<text:s/>expanded<text:s/>her<text:s/>soybean<text:s/>production<text:s/>from<text:s/>45<text:s/>to<text:s/>90<text:s/>hectares<text:s/>within<text:s/>a<text:s/>single<text:s/>season,<text:s/>significantly<text:s/>increasing<text:s/>productivity,<text:s/>income<text:s/>potential,<text:s/>and<text:s/>business<text:s/>resilience.<text:s/>The<text:s/>expansion<text:s/>has<text:s/>also<text:s/>created<text:s/>employment<text:s/>opportunities<text:s/>within<text:s/>her<text:s/>community,<text:s/>with<text:s/>her<text:s/>farm<text:s/>growing<text:s/>from<text:s/>8<text:s/>to<text:s/>13<text:s/>permanent<text:s/>employees<text:s/>and<text:s/>engaging<text:s/>up<text:s/>to<text:s/>20<text:s/>seasonal<text:s/>workers<text:s/>during<text:s/>the<text:s/>harvest<text:s/>period.</text:span></text:p>
      <text:p text:style-name="P541"/>
      <text:p text:style-name="P542"><text:span text:style-name="T542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543"><text:span text:style-name="T543_1">The<text:s/>target<text:s/>for<text:s/>this<text:s/>indicator<text:s/>was<text:s/>revised<text:s/>from<text:s/>150<text:s/>to<text:s/>120<text:s/>due<text:s/>to<text:s/>the<text:s/>delayed<text:s/>onboarding<text:s/>of<text:s/>a<text:s/>key<text:s/>lending<text:s/>partner,<text:s/>Indo<text:s/>Zambia<text:s/>Bank.<text:s/>Originally<text:s/>expected<text:s/>to<text:s/>come<text:s/>on<text:s/>board<text:s/>in<text:s/>the<text:s/>first<text:s/>quarter<text:s/>of<text:s/>2025,<text:s/>the<text:s/>delay<text:s/>significantly<text:s/>impacted<text:s/>loan<text:s/>registration<text:s/>volumes,<text:s/>as<text:s/>the<text:s/>partner’s<text:s/>anticipated<text:s/>contributions<text:s/>had<text:s/>been<text:s/>incorporated<text:s/>into<text:s/>the<text:s/>initial<text:s/>targets</text:span><text:span text:style-name="T543_2">.</text:span></text:p>
      <text:p text:style-name="P544"/>
      <text:p text:style-name="P545"><text:span text:style-name="T545_1"><text:s/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545_2">.<text:s/></text:span><text:span text:style-name="T545_3">Many<text:s/>financial<text:s/>institutions<text:s/>are<text:s/>still<text:s/>familiarising<text:s/>themselves<text:s/>with<text:s/>Aceli’s<text:s/>incentive<text:s/>structure,<text:s/>which<text:s/>constrains<text:s/>their<text:s/>ability<text:s/>to<text:s/>implement<text:s/>and<text:s/>scale<text:s/>cohort<text:s/>based<text:s/>TA<text:s/>initiatives.</text:span><text:span text:style-name="T545_4"><text:s/></text:span><text:span text:style-name="T545_5">Going<text:s/>forward,<text:s/>a<text:s/>phased<text:s/>approach<text:s/>is<text:s/>recommended</text:span><text:span text:style-name="T545_6">,<text:s/></text:span><text:span text:style-name="T545_7">prioritising<text:s/>SME<text:s/>readiness<text:s/>and<text:s/>pipeline<text:s/>development<text:s/>in<text:s/>the<text:s/>short<text:s/>term,<text:s/>while<text:s/>continuing<text:s/>to<text:s/>strengthen<text:s/>lender<text:s/>capacity<text:s/>to<text:s/>enable<text:s/>effective<text:s/>TA<text:s/>delivery<text:s/>and<text:s/>scale<text:s/>over<text:s/>time.</text:span></text:p>
      <text:p text:style-name="P546"/>
      <text:h text:style-name="P547" text:outline-level="2"><text:span text:style-name="T547_1">D:<text:s/>VALUE<text:s/>FOR<text:s/>MONEY<text:s/></text:span></text:h>
      <text:p text:style-name="P548"/>
      <text:p text:style-name="P549"><text:span text:style-name="T549_1">Key<text:s/>cost<text:s/>drivers<text:s/>and<text:s/>performance<text:s/></text:span></text:p>
      <text:p text:style-name="P550"/>
      <text:p text:style-name="P551"><text:span text:style-name="T551_1">During<text:s/>FY25/26<text:s/>the<text:s/>PEPZ2<text:s/>programme<text:s/>has<text:s/>predominantly<text:s/>funded<text:s/>Technical<text:s/>Assistance</text:span><text:span text:style-name="T551_2"><text:s/>through<text:s/>all<text:s/></text:span><text:span text:style-name="T551_3">four<text:s/>of<text:s/>its</text:span><text:span text:style-name="T551_4"><text:s/></text:span><text:span text:style-name="T551_5">delivery<text:s/>partners</text:span><text:span text:style-name="T551_6">,</text:span><text:span text:style-name="T551_7"><text:s/></text:span><text:span text:style-name="T551_8">with<text:s/>a<text:s/></text:span><text:span text:style-name="T551_9">moderate<text:s/>amount<text:s/>of<text:s/></text:span><text:span text:style-name="T551_10">capital</text:span><text:span text:style-name="T551_11"><text:s/>investment<text:s/>through<text:s/>TMA</text:span><text:span text:style-name="T551_12"><text:s/>and<text:s/>Aceli.<text:s/></text:span><text:span text:style-name="T551_13">This<text:s/>reflects<text:s/></text:span><text:span text:style-name="T551_14">FCDO’s<text:s/></text:span><text:span text:style-name="T551_15">shift<text:s/>from<text:s/>direct<text:s/>delivery<text:s/>to<text:s/>systems<text:s/>strengthen</text:span><text:span text:style-name="T551_16">ing<text:s/></text:span><text:span text:style-name="T551_17">where<text:s/></text:span><text:span text:style-name="T551_18">PEPZ2<text:s/>increasingly<text:s/>seeks<text:s/>to<text:s/></text:span><text:span text:style-name="T551_19">maximise<text:s/>value<text:s/>for<text:s/>money<text:s/>through<text:s/></text:span><text:span text:style-name="T551_20">coordinated<text:s/></text:span><text:span text:style-name="T551_21">support</text:span><text:span text:style-name="T551_22"><text:s/>for</text:span><text:span text:style-name="T551_23"><text:s/>strategic<text:s/>reforms<text:s/></text:span><text:span text:style-name="T551_24">that<text:s/>can<text:s/></text:span><text:span text:style-name="T551_25">alleviat</text:span><text:span text:style-name="T551_26">e<text:s/></text:span><text:span text:style-name="T551_27">bottlenecks<text:s/>to<text:s/>growth</text:span><text:span text:style-name="T551_28">.</text:span></text:p>
      <text:p text:style-name="P552"/>
      <text:p text:style-name="P553"><text:span text:style-name="T553_1">CIGZambia<text:s/></text:span></text:p>
      <text:p text:style-name="P554"/>
      <text:p text:style-name="P555"><text:span text:style-name="T555_1">Economy:</text:span><text:span text:style-name="T555_2"><text:s/>CIGZambia<text:s/>demonstrates<text:s/>that<text:s/>strong<text:s/>VfM<text:s/>starts<text:s/>with<text:s/>tight<text:s/>financial<text:s/>discipline<text:s/>and<text:s/>strategic<text:s/>leveraging.<text:s/>The<text:s/>programme<text:s/>consistently<text:s/>controlled<text:s/>costs<text:s/>while<text:s/>operating<text:s/>at<text:s/>scale,<text:s/>closing<text:s/>FY25</text:span><text:span text:style-name="T555_3"><text:s/>-<text:s/></text:span><text:span text:style-name="T555_4">26<text:s/>with<text:s/>a<text:s/>99%<text:s/>utilisation<text:s/>rate<text:s/>and<text:s/>minimal<text:s/>variance.<text:s/>Active<text:s/>procurement<text:s/>management</text:span><text:span text:style-name="T555_5"><text:s/>-<text:s/></text:span><text:span text:style-name="T555_6">combining<text:s/>open<text:s/>competition<text:s/>with<text:s/>targeted<text:s/>sourcing<text:s/>where<text:s/>market<text:s/>knowledge<text:s/>justified<text:s/>it</text:span><text:span text:style-name="T555_7"><text:s/>-<text:s/></text:span><text:span text:style-name="T555_8">delivered<text:s/>significant<text:s/>cost<text:s/>savings,<text:s/>particularly<text:s/>for<text:s/>national<text:s/>consultants.<text:s/>Co</text:span><text:span text:style-name="T555_9">funding<text:s/>and<text:s/>close<text:s/>alignment<text:s/>with<text:s/>partners<text:s/>(e.g.<text:s/>WB,<text:s/>EU,<text:s/>Norway,<text:s/>GCIEP,<text:s/>CCG)<text:s/>enabled<text:s/>CIGZambia<text:s/>to<text:s/>unlock<text:s/>large<text:s/>volumes<text:s/>of<text:s/>finance<text:s/>without<text:s/>proportionate<text:s/>increases<text:s/>in<text:s/>programme<text:s/>spend.<text:s/>A<text:s/>key<text:s/>lesson<text:s/>is<text:s/>that<text:s/>robust<text:s/>economy<text:s/>is<text:s/>achieved<text:s/>not<text:s/>through<text:s/>cost<text:s/>minimisation<text:s/>alone,<text:s/>but<text:s/>through<text:s/>using<text:s/>limited<text:s/>advisory<text:s/>funding<text:s/>to<text:s/>de</text:span><text:span text:style-name="T555_10">risk<text:s/>and<text:s/>crowd<text:s/>in<text:s/>much<text:s/>larger<text:s/>public<text:s/>and<text:s/>private<text:s/>investments.</text:span></text:p>
      <text:p text:style-name="P556"/>
      <text:p text:style-name="P557"><text:span text:style-name="T557_1">Efficiency</text:span><text:span text:style-name="T557_2"><text:s/>gains<text:s/>were<text:s/>strongest<text:s/>where<text:s/>CIGZambia<text:s/>reduced<text:s/>duplication<text:s/>and<text:s/>embedded<text:s/>work<text:s/>within<text:s/>existing<text:s/>systems.<text:s/>This<text:s/>included<text:s/>integrating<text:s/>GEDSI<text:s/>into<text:s/>established<text:s/>sector<text:s/>platforms<text:s/>rather<text:s/>than<text:s/>creating<text:s/>parallel<text:s/>structures,<text:s/>and<text:s/>co</text:span><text:span text:style-name="T557_3">developing<text:s/>analytical<text:s/>products<text:s/>jointly<text:s/>with<text:s/>partners<text:s/>to<text:s/>avoid<text:s/>re</text:span><text:span text:style-name="T557_4">work.<text:s/>Streamlined<text:s/>stakeholder<text:s/>processes</text:span><text:span text:style-name="T557_5"><text:s/>-<text:s/></text:span><text:span text:style-name="T557_6">such<text:s/>as<text:s/>structured<text:s/>technical<text:s/>working<text:s/>groups<text:s/>and<text:s/>consolidated<text:s/>public<text:s/>consultations</text:span><text:span text:style-name="T557_7"><text:s/>-<text:s/></text:span><text:span text:style-name="T557_8">allowed<text:s/>the<text:s/>programme<text:s/>to<text:s/>deliver<text:s/>complex<text:s/>regulatory<text:s/>and<text:s/>institutional<text:s/>outputs<text:s/>without<text:s/>slowing<text:s/>momentum.<text:s/>The<text:s/>lesson<text:s/>is<text:s/>that<text:s/>efficiency<text:s/>in<text:s/>reform<text:s/>programmes<text:s/>depends<text:s/>less<text:s/>on<text:s/>speed<text:s/>and<text:s/>more<text:s/>on<text:s/>sequencing,<text:s/>coordination,<text:s/>and<text:s/>re</text:span><text:span text:style-name="T557_9">use<text:s/>of<text:s/>institutional<text:s/>capital<text:s/>already<text:s/>in<text:s/>place.</text:span></text:p>
      <text:p text:style-name="P558"/>
      <text:p text:style-name="P559"><text:span text:style-name="T559_1">The<text:s/>programme’s<text:s/></text:span><text:span text:style-name="T559_2">effectiveness</text:span><text:span text:style-name="T559_3"><text:s/>lies<text:s/>in<text:s/>its<text:s/>ability<text:s/>to<text:s/>convert<text:s/>technical<text:s/>assistance<text:s/>into<text:s/>tangible,<text:s/>system</text:span><text:span text:style-name="T559_4">level<text:s/>outcomes.<text:s/>CIGZambia<text:s/>exceeded<text:s/>all<text:s/>core<text:s/>log</text:span><text:span text:style-name="T559_5"><text:s/></text:span><text:span text:style-name="T559_6">frame<text:s/>milestones,<text:s/>including<text:s/>investment<text:s/>mobilisation<text:s/>(£407m),<text:s/></text:span><text:span text:style-name="T559_7">modelled<text:s/></text:span><text:span text:style-name="T559_8">job<text:s/>creation<text:s/>(over<text:s/>250,000),<text:s/>and<text:s/>the<text:s/>number<text:s/>of<text:s/>capital<text:s/>projects<text:s/>reaching<text:s/>design<text:s/>or<text:s/>commercial<text:s/>close.<text:s/>Crucially,<text:s/>effectiveness<text:s/>was<text:s/>driven<text:s/>by<text:s/>a<text:s/>focus<text:s/>on<text:s/>institutionalisation<text:s/>(e.g.<text:s/>ISMO,<text:s/>CSEM,<text:s/>Open<text:s/>Access<text:s/>Roadmap),<text:s/>ensuring<text:s/>that<text:s/>outputs<text:s/>remain<text:s/>usable<text:s/>beyond<text:s/>programme<text:s/>closure.<text:s/>A<text:s/>central<text:s/>lesson<text:s/>is<text:s/>that<text:s/>TA<text:s/>is<text:s/>most<text:s/>effective<text:s/>when<text:s/>it<text:s/>resolves<text:s/>binding<text:s/>constraints</text:span><text:span text:style-name="T559_9"><text:s/></text:span><text:span text:style-name="T559_10">legal,<text:s/>procedural,<text:s/>or<text:s/>institutional</text:span><text:span text:style-name="T559_11"><text:s/>-<text:s/></text:span><text:span text:style-name="T559_12">rather<text:s/>than<text:s/>producing<text:s/>standalone<text:s/>technical<text:s/></text:span><text:span text:style-name="T559_13">outputs</text:span><text:span text:style-name="T559_14">.</text:span></text:p>
      <text:p text:style-name="P560"/>
      <text:p text:style-name="P561"><text:span text:style-name="T561_1">Equity</text:span><text:span text:style-name="T561_2"><text:s/>considerations<text:s/>were<text:s/>most<text:s/>effective<text:s/>where<text:s/>they<text:s/>were<text:s/>embedded<text:s/>into<text:s/>sector<text:s/>rules,<text:s/>processes,<text:s/>and<text:s/>incentives<text:s/>rather<text:s/>than<text:s/>treated<text:s/>as<text:s/>add</text:span><text:span text:style-name="T561_3">ons.<text:s/>The<text:s/>operationalisation<text:s/>of<text:s/>the<text:s/>Social<text:s/>Safeguards<text:s/>Framework,<text:s/>integration<text:s/>of<text:s/>GEDSI<text:s/>into<text:s/>licensing<text:s/>and<text:s/>procurement<text:s/>processes,<text:s/>and<text:s/>consistent<text:s/>application<text:s/>of<text:s/>gender<text:s/>and<text:s/>climate<text:s/>markers<text:s/>ensured<text:s/>that<text:s/>inclusion<text:s/>and<text:s/>resilience<text:s/>became<text:s/>part<text:s/>of<text:s/>“business<text:s/>as<text:s/>usual”<text:s/>sector<text:s/>practice.<text:s/>The<text:s/>programme<text:s/>shows<text:s/>that<text:s/>equity<text:s/>delivers<text:s/>VfM<text:s/>when<text:s/>it<text:s/>strengthens<text:s/>system<text:s/>resilience<text:s/>and<text:s/>reduces<text:s/>downstream<text:s/>social<text:s/>and<text:s/>political<text:s/>risks,<text:s/>rather<text:s/>than<text:s/>when<text:s/>it<text:s/>is<text:s/>pursued<text:s/>through<text:s/>isolated<text:s/>activities.</text:span></text:p>
      <text:p text:style-name="P562"/>
      <text:p text:style-name="P563"><text:span text:style-name="T563_1">ZTIP</text:span></text:p>
      <text:p text:style-name="P564"><text:span text:style-name="T564_1">Economy:</text:span><text:span text:style-name="T564_2"><text:s/>ZTIP<text:s/>demonstrates<text:s/>generally<text:s/>sound<text:s/>VfM<text:s/>from<text:s/>an<text:s/>economy<text:s/>perspective,<text:s/>underpinned<text:s/>by<text:s/>robust<text:s/>procurement<text:s/>processes<text:s/>and<text:s/>strong<text:s/>fiduciary<text:s/>oversight.<text:s/>Major<text:s/>contracts<text:s/>are<text:s/>being<text:s/>progressed<text:s/>through<text:s/>competitive,<text:s/>World<text:s/>Bank</text:span><text:span text:style-name="T564_3">compliant<text:s/>processes,<text:s/>helping<text:s/>to<text:s/>ensure<text:s/>cost<text:s/>control<text:s/>at<text:s/>scale,<text:s/>while<text:s/>early<text:s/>design<text:s/>clearance<text:s/>reduces<text:s/>the<text:s/>risk<text:s/>of<text:s/>costly<text:s/>rework<text:s/>during<text:s/>implementation.<text:s/>At<text:s/>this<text:s/>stage,<text:s/>economy<text:s/>is<text:s/>being<text:s/>constrained<text:s/>by<text:s/>overambitious<text:s/>budgeting<text:s/>and<text:s/>emerging<text:s/>cost<text:s/>pressures,<text:s/>including<text:s/>proposed<text:s/>increases<text:s/>linked<text:s/>to<text:s/>the<text:s/>Owner’s<text:s/></text:span><text:span text:style-name="T564_4">Engineer<text:s/>contract.<text:s/>This<text:s/>reinforces<text:s/>the<text:s/>need<text:s/>for<text:s/>realistic<text:s/>cost<text:s/>planning<text:s/>and<text:s/>continued<text:s/>challenge<text:s/>on<text:s/>contract<text:s/>variations<text:s/>to<text:s/>maintain<text:s/>discipline<text:s/>as<text:s/>the<text:s/>programme<text:s/>scales.</text:span></text:p>
      <text:p text:style-name="P565"/>
      <text:p text:style-name="P566"><text:span text:style-name="T566_1">Efficiency</text:span><text:span text:style-name="T566_2">:</text:span><text:span text:style-name="T566_3"><text:s/></text:span><text:span text:style-name="T566_4">has<text:s/>improved<text:s/>in<text:s/>areas<text:s/>where<text:s/>delivery<text:s/>systems<text:s/>have<text:s/>been<text:s/>strengthened,<text:s/>including<text:s/>increased<text:s/>procurement<text:s/>capacity,<text:s/>more<text:s/>structured<text:s/>tracking,<text:s/>and<text:s/>regular<text:s/>engagement<text:s/>with<text:s/>the<text:s/>World<text:s/>Bank<text:s/>to<text:s/>resolve<text:s/>bottlenecks.</text:span><text:span text:style-name="T566_5"><text:s/></text:span><text:span text:style-name="T566_6">However,<text:s/>overall<text:s/>efficiency<text:s/>remains<text:s/>constrained<text:s/>by<text:s/>slower-than-planned<text:s/>procurement<text:s/>and<text:s/>low<text:s/>budget<text:s/>execution<text:s/>(c.5%),<text:s/>limiting<text:s/>the<text:s/>pace<text:s/>at<text:s/>which<text:s/>funding<text:s/>is<text:s/>translating<text:s/>into<text:s/>delivery.<text:s/>In<text:s/>practice,<text:s/>this<text:s/>reflects<text:s/>challenges<text:s/>with<text:s/>sequencing<text:s/>and<text:s/>coordination<text:s/>across<text:s/>a<text:s/>complex<text:s/>set<text:s/>of<text:s/>actors<text:s/>and<text:s/>packages.</text:span><text:span text:style-name="T566_7"><text:s/></text:span><text:span text:style-name="T566_8">At<text:s/>this<text:s/>stage<text:s/>of<text:s/>implementation,<text:s/>improving<text:s/>efficiency<text:s/>will<text:s/>depend<text:s/>on<text:s/>accelerating<text:s/>contract<text:s/>awards<text:s/>and<text:s/>maintaining<text:s/>realistic<text:s/>timelines,<text:s/>to<text:s/>avoid<text:s/>compression<text:s/>of<text:s/>delivery<text:s/>later<text:s/>in<text:s/>the<text:s/>programme.</text:span></text:p>
      <text:p text:style-name="P567"/>
      <text:p text:style-name="P568"><text:span text:style-name="T568_1">Effectiveness</text:span><text:span text:style-name="T568_2">:<text:s/></text:span><text:span text:style-name="T568_3">ZTIP<text:s/>remains<text:s/>on<text:s/>track<text:s/>to<text:s/>deliver<text:s/>its<text:s/>intended<text:s/>outcomes,<text:s/>with<text:s/>implementation<text:s/>progress<text:s/>and<text:s/>achievement<text:s/>of<text:s/>objectives<text:s/>both<text:s/>rated<text:s/>satisfactory.<text:s/></text:span><text:span text:style-name="T568_4">Much<text:s/>of<text:s/>the<text:s/>credit<text:s/>for<text:s/>this<text:s/>goes<text:s/>to<text:s/>the<text:s/></text:span><text:span text:style-name="T568_5">UK-funded<text:s/></text:span><text:span text:style-name="T568_6">GCIEP<text:s/>and<text:s/>CIGZambia<text:s/>programmes<text:s/>which<text:s/></text:span><text:span text:style-name="T568_7">delivered<text:s/>critical<text:s/>safeguarding<text:s/></text:span><text:span text:style-name="T568_8">preparatory<text:s/>studies<text:s/>to<text:s/>tight<text:s/>deadlines.</text:span><text:span text:style-name="T568_9"><text:s/></text:span><text:span text:style-name="T568_10">ZTIP<text:s/></text:span><text:span text:style-name="T568_11">is<text:s/>advancing<text:s/>key<text:s/>enablers<text:s/>of<text:s/>regional<text:s/>power<text:s/>trade,<text:s/>including<text:s/>transmission<text:s/>infrastructure,<text:s/>cross-border<text:s/>agreements,<text:s/>and<text:s/>power<text:s/>purchase<text:s/>arrangements,<text:s/>with<text:s/>commissioning<text:s/>expected<text:s/>by<text:s/>2028.</text:span><text:span text:style-name="T568_12"><text:s/></text:span><text:span text:style-name="T568_13">Given<text:s/>the<text:s/>early<text:s/>stage,<text:s/>effectiveness<text:s/>is<text:s/>best<text:s/>assessed<text:s/>in<text:s/>terms<text:s/>of<text:s/>whether<text:s/>key<text:s/>delivery<text:s/>pathways<text:s/>are<text:s/>in<text:s/>place<text:s/>and<text:s/>risks<text:s/>are<text:s/>being<text:s/>reduced,<text:s/>rather<text:s/>than<text:s/>through<text:s/>realised<text:s/>outcomes.<text:s/>Progress<text:s/>on<text:s/>institutional<text:s/>arrangements<text:s/>and<text:s/>market<text:s/>coordination<text:s/>provides<text:s/>confidence<text:s/>that<text:s/>the<text:s/>programme<text:s/>is<text:s/>addressing<text:s/>the<text:s/>right<text:s/>constraints<text:s/>to<text:s/>enable<text:s/>longer-term<text:s/>impact.</text:span></text:p>
      <text:p text:style-name="P569"/>
      <text:p text:style-name="P570"><text:span text:style-name="T570_1">Equity</text:span><text:span text:style-name="T570_2">:</text:span><text:span text:style-name="T570_3"><text:s/></text:span><text:span text:style-name="T570_4">ZTIP<text:s/>has<text:s/>established<text:s/>a<text:s/>clear<text:s/>framework<text:s/>for<text:s/>equity,<text:s/>including<text:s/>gender<text:s/>integration<text:s/>and<text:s/>stakeholder<text:s/>engagement<text:s/>mechanisms,<text:s/>with<text:s/>early<text:s/>progress<text:s/>on<text:s/>implementation.</text:span><text:span text:style-name="T570_5"><text:s/></text:span><text:span text:style-name="T570_6">However,<text:s/>delivery<text:s/>gaps<text:s/>are<text:s/>emerging,<text:s/>particularly<text:s/>delays<text:s/>in<text:s/>compensation<text:s/>payments<text:s/>to<text:s/>Project<text:s/>Affected<text:s/>Persons,<text:s/>which<text:s/>present<text:s/>both<text:s/>equity<text:s/>and<text:s/>reputational<text:s/>risks.<text:s/>Practical<text:s/>barriers,<text:s/>including<text:s/>access<text:s/>to<text:s/>payment<text:s/>systems,<text:s/>may<text:s/>disproportionately<text:s/>affect<text:s/>more<text:s/>vulnerable<text:s/>groups.</text:span><text:span text:style-name="T570_7"><text:s/></text:span><text:span text:style-name="T570_8">Addressing<text:s/>these<text:s/>issues<text:s/>will<text:s/>be<text:s/>important<text:s/>not<text:s/>only<text:s/>from<text:s/>an<text:s/>inclusion<text:s/>perspective,<text:s/>but<text:s/>to<text:s/>avoid<text:s/>delays<text:s/>and<text:s/>maintain<text:s/>programme<text:s/>credibility<text:s/>as<text:s/>implementation<text:s/>accelerates.</text:span></text:p>
      <text:p text:style-name="P571"/>
      <text:p text:style-name="P572"><text:span text:style-name="T572_1">ZAMCUP</text:span></text:p>
      <text:p text:style-name="P573"/>
      <text:p text:style-name="P574"><text:span text:style-name="T574_1">Economy:<text:s/></text:span><text:span text:style-name="T574_2">Z</text:span><text:span text:style-name="T574_3">AM</text:span><text:span text:style-name="T574_4">CUP<text:s/>is<text:s/>expected<text:s/>to<text:s/>deliver<text:s/>good<text:s/>VfM<text:s/>from<text:s/>an<text:s/>economy<text:s/>perspective,<text:s/>using<text:s/>World<text:s/>Bank<text:s/>systems<text:s/>and<text:s/>pooled<text:s/>funding<text:s/>to<text:s/>avoid<text:s/>duplication<text:s/>and<text:s/>keep<text:s/>costs<text:s/>down.<text:s/>During<text:s/>the<text:s/>year,<text:s/></text:span><text:span text:style-name="T574_5">activity<text:s/></text:span><text:span text:style-name="T574_6">design<text:s/>and<text:s/>due<text:s/>diligence<text:s/>were<text:s/>completed,<text:s/>with<text:s/>the<text:s/>programme<text:s/>structured<text:s/>to<text:s/>use<text:s/>established<text:s/>WB<text:s/>procurement<text:s/>and<text:s/>financial<text:s/>management<text:s/>processes,<text:s/>providing<text:s/>assurance<text:s/>on<text:s/>cost<text:s/>control.<text:s/>Going<text:s/>forward,<text:s/>the<text:s/>key<text:s/>will<text:s/>be<text:s/>keeping<text:s/>spend<text:s/>focused<text:s/>on<text:s/>priority<text:s/>reforms<text:s/>where<text:s/>it<text:s/>can<text:s/>have<text:s/>most<text:s/>impact.</text:span><text:span text:style-name="T574_7"><text:s/></text:span></text:p>
      <text:p text:style-name="P575"/>
      <text:p text:style-name="P576"><text:span text:style-name="T576_1">Efficiency</text:span><text:span text:style-name="T576_2">:<text:s/>ZamCUP<text:s/>has<text:s/>been<text:s/>set<text:s/>up<text:s/>to<text:s/>deliver<text:s/>efficiently<text:s/>by<text:s/>coordinating<text:s/>support<text:s/>across<text:s/>Government<text:s/>and<text:s/>partners,<text:s/>rather<text:s/>than<text:s/>creating<text:s/>new<text:s/>delivery<text:s/>structures.<text:s/>In<text:s/>its<text:s/>initial<text:s/>phase,<text:s/>this<text:s/>has<text:s/>focused<text:s/>on<text:s/>establishing<text:s/>governance<text:s/>arrangements<text:s/>and<text:s/>agreeing<text:s/>priority<text:s/>areas,<text:s/>with<text:s/>delivery<text:s/>expected<text:s/>to<text:s/>scale<text:s/>from<text:s/>FY26.<text:s/>Efficiency<text:s/>will<text:s/>depend<text:s/>on<text:s/>maintaining<text:s/>focus<text:s/>and<text:s/>prioritisation<text:s/>as<text:s/>activities<text:s/>are<text:s/>taken<text:s/>forward.</text:span></text:p>
      <text:p text:style-name="P577"/>
      <text:p text:style-name="P578"><text:span text:style-name="T578_1">Effectiveness:<text:s/></text:span><text:span text:style-name="T578_2">ZamCUP<text:s/>is<text:s/>well<text:s/>aligned<text:s/>with<text:s/>Government<text:s/>priorities<text:s/>and<text:s/>the<text:s/>World<text:s/>Bank<text:s/>CPF,<text:s/>providing<text:s/>a<text:s/>clear<text:s/>route<text:s/>to<text:s/>impact.<text:s/>Over<text:s/>the<text:s/>past<text:s/>year,<text:s/>the<text:s/>programme<text:s/>has<text:s/>developed<text:s/>a<text:s/>pipeline<text:s/>of<text:s/>advisory<text:s/>support,<text:s/>particularly<text:s/>in<text:s/>energy<text:s/>and<text:s/>economic<text:s/>governance.<text:s/>As<text:s/>a<text:s/>new<text:s/>intervention,<text:s/>effectiveness<text:s/>will<text:s/>depend<text:s/>on<text:s/>whether<text:s/>this<text:s/>support<text:s/>translates<text:s/>into<text:s/>implemented<text:s/>reforms<text:s/>over<text:s/>time.</text:span></text:p>
      <text:p text:style-name="P579"/>
      <text:p text:style-name="P580"><text:span text:style-name="T580_1">Equity</text:span><text:span text:style-name="T580_2">:<text:s/></text:span><text:span text:style-name="T580_3">ZamCUP<text:s/>includes<text:s/>a<text:s/>focus<text:s/>on<text:s/>inclusive<text:s/>growth,<text:s/>gender<text:s/>and<text:s/>climate,<text:s/>which<text:s/>are<text:s/>reflected<text:s/>in<text:s/>its<text:s/>design<text:s/>and<text:s/>planned<text:s/>activities.</text:span><text:span text:style-name="T580_4"><text:s/></text:span><text:span text:style-name="T580_5">During<text:s/>the<text:s/>year,<text:s/>these<text:s/>priorities<text:s/>have<text:s/>been<text:s/>integrated<text:s/>into<text:s/>programme<text:s/>design<text:s/>and<text:s/>work<text:s/>planning.</text:span><text:span text:style-name="T580_6"><text:s/></text:span><text:span text:style-name="T580_7">Delivery<text:s/>will<text:s/>need<text:s/>to<text:s/>ensure<text:s/>these<text:s/>objectives<text:s/>are<text:s/>carried<text:s/>through<text:s/>as<text:s/>implementation<text:s/>progresses.</text:span></text:p>
      <text:p text:style-name="P581"/>
      <text:p text:style-name="P582"/>
      <text:p text:style-name="P583"/>
      <text:p text:style-name="P584"><text:span text:style-name="T584_1">T</text:span><text:span text:style-name="T584_2">rade<text:s/>Mark<text:s/>Africa</text:span></text:p>
      <text:p text:style-name="P585"/>
      <text:p text:style-name="P586"><text:span text:style-name="T586_1">Economy</text:span><text:span text:style-name="T586_2">:<text:s/>The<text:s/></text:span><text:span text:style-name="T586_3">TMA<text:s/></text:span><text:span text:style-name="T586_4">programme<text:s/>demonstrated<text:s/>strong<text:s/>financial<text:s/>discipline<text:s/>and<text:s/>consistently<text:s/>achieved<text:s/>value<text:s/>for<text:s/>money,<text:s/>with<text:s/>clear<text:s/>evidence<text:s/>of<text:s/>savings<text:s/>reinvested<text:s/>into<text:s/>delivery.<text:s/>A<text:s/>key<text:s/>example<text:s/>was<text:s/>the<text:s/>laboratory<text:s/>construction,<text:s/>where<text:s/>initial<text:s/>bids<text:s/>exceeded<text:s/>the<text:s/>budget<text:s/>by<text:s/>approximately<text:s/>USD<text:s/>400,000,<text:s/>prompting<text:s/>a<text:s/>strategic<text:s/>re</text:span><text:span text:style-name="T586_5">tender<text:s/>that<text:s/>resulted<text:s/>in<text:s/>a<text:s/>reduced<text:s/>contract<text:s/>value<text:s/>of<text:s/>USD<text:s/>247,000—delivering<text:s/>substantial<text:s/>savings<text:s/>without<text:s/>compromising<text:s/>quality.<text:s/></text:span><text:span text:style-name="T586_6"><text:s/>U.</text:span><text:span text:style-name="T586_7"><text:s/>Regional<text:s/>cost</text:span><text:span text:style-name="T586_8">sharing<text:s/>arrangements<text:s/>and<text:s/>integrated<text:s/>mission<text:s/>planning—such<text:s/>as<text:s/>combining<text:s/>JBC</text:span><text:span text:style-name="T586_9"><text:note text:note-class="footnote"><text:note-citation/><text:note-body><text:p text:style-name="P587"><text:span text:style-name="T587_1"><text:s/>JBC<text:s/>is<text:s/>Joint<text:s/>Border<text:s/>Committee</text:span></text:p></text:note-body></text:note></text:span><text:span text:style-name="T587_2"><text:s/>and<text:s/>CBM<text:s/>engagements—redundantly<text:s/>reduced<text:s/>costs<text:s/>while<text:s/>maintaining<text:s/>delivery<text:s/>quality,<text:s/>ensuring<text:s/>that<text:s/>economy<text:s/>targets<text:s/>were<text:s/>fully<text:s/>met<text:s/>and<text:s/>exceeded.</text:span></text:p>
      <text:p text:style-name="P588"/>
      <text:p text:style-name="P589"><text:span text:style-name="T589_1">Efficiency</text:span><text:span text:style-name="T589_2">:</text:span><text:span text:style-name="T589_3"><text:s/></text:span><text:span text:style-name="T589_4">TMA<text:s/></text:span><text:span text:style-name="T589_5">operated<text:s/>efficiently<text:s/>with<text:s/>a<text:s/>lean<text:s/>team<text:s/>in<text:s/>Zambia<text:s/>supported<text:s/>by<text:s/>expertise<text:s/>based<text:s/>in<text:s/>the<text:s/>Nairobi<text:s/>head<text:s/>office.<text:s text:c="2"/></text:span><text:span text:style-name="T589_6">The</text:span><text:span text:style-name="T589_7">y<text:s/></text:span><text:span text:style-name="T589_8">apply<text:s/>lessons<text:s/>learnt<text:s/>from<text:s/>efficient<text:s/>delivery<text:s/>in<text:s/>East<text:s/>Africa</text:span><text:span text:style-name="T589_9"><text:s/></text:span><text:span text:style-name="T589_10">to<text:s/></text:span><text:span text:style-name="T589_11">the<text:s/>emerging<text:s/>Southern<text:s/>Africa<text:s/>Programme.<text:s text:c="2"/>Examples<text:s/>of</text:span><text:span text:style-name="T589_12"><text:s/>some</text:span><text:span text:style-name="T589_13"><text:s/>delivery<text:s/>models<text:s/></text:span><text:span text:style-name="T589_14">that<text:s/>have</text:span><text:span text:style-name="T589_15"><text:s/></text:span><text:span text:style-name="T589_16"><text:s/></text:span><text:span text:style-name="T589_17">enhanced<text:s/></text:span><text:span text:style-name="T589_18">programme</text:span><text:span text:style-name="T589_19"><text:s/></text:span><text:span text:style-name="T589_20">efficienc</text:span><text:span text:style-name="T589_21">y<text:s/>include</text:span><text:span text:style-name="T589_22"><text:s/></text:span><text:span text:style-name="T589_23">the<text:s/>Training<text:s/>of<text:s/>Trainers<text:s/>approach,<text:s/>which<text:s/>enabled<text:s/>12<text:s/>Digital<text:s/>Ambassadors<text:s/>to<text:s/>onboard<text:s/>1,985<text:s/>traders<text:s/>onto<text:s/>iSOKO—a<text:s/>scale<text:s/>of<text:s/>delivery<text:s/>beyond<text:s/>what<text:s/>direct<text:s/>training<text:s/>could<text:s/>achieve.<text:s/></text:span><text:span text:style-name="T589_24">In<text:s/>addition,<text:s/>the<text:s/>use<text:s/>of<text:s/>COMESA<text:s/>as<text:s/>an<text:s/>implementing<text:s/>partner<text:s/>enabled<text:s/>faster<text:s/>mobilisation<text:s/>of<text:s/>technical<text:s/>expertise<text:s/>and<text:s/>streamlined<text:s/>delivery<text:s/>of<text:s/>regional<text:s/>engagements<text:s/>(NTBs,<text:s/>STR,<text:s/>CBM),<text:s/>reducing<text:s/>procurement<text:s/>lead<text:s/>times<text:s/>associated<text:s/>with<text:s/>hiring<text:s/>consultants</text:span><text:span text:style-name="T589_25">.</text:span><text:span text:style-name="T589_26"><text:s/></text:span></text:p>
      <text:p text:style-name="P590"/>
      <text:p text:style-name="P591"><text:span text:style-name="T591_1">Effectiveness</text:span><text:span text:style-name="T591_2">:</text:span><text:span text:style-name="T591_3"><text:s/></text:span><text:span text:style-name="T591_4">The<text:s/>programme<text:s/>translated<text:s/>investments<text:s/>into<text:s/>clear,<text:s/>measurable<text:s/>outcomes,<text:s/>demonstrating<text:s/>strong<text:s/>effectiveness.<text:s/>Infrastructure<text:s/>and<text:s/>equipment<text:s/>investments<text:s/>are<text:s/>already<text:s/>strengthening<text:s/>domestic<text:s/>testing<text:s/>capacity,<text:s/>reducing<text:s/>reliance<text:s/>on<text:s/>external<text:s/>facilities<text:s/>and<text:s/>improving<text:s/>turnaround<text:s/>times.<text:s/>At<text:s/>regional<text:s/>level,<text:s/>structured<text:s/>engagements<text:s/>delivered<text:s/>concrete<text:s/>outputs,<text:s/>including<text:s/>agreements<text:s/>on<text:s/>Mutual<text:s/>Recognition<text:s/>Arrangements<text:s/>through<text:s/>integrated<text:s/>Zambia–Tanzania<text:s/>interventions,<text:s/>and<text:s/>revised<text:s/>Common<text:s/></text:span><text:span text:style-name="T591_5">import<text:s/></text:span><text:span text:style-name="T591_6">Lists<text:s/>and<text:s/>strengthened<text:s/>CBM<text:s/>frameworks<text:s/>with<text:s/>Malawi<text:s/>and<text:s/>Zimbabwe.<text:s/>By<text:s/>aligning<text:s/>activities<text:s/>to<text:s/>clear<text:s/>milestones<text:s/>and<text:s/>combining<text:s/>interventions<text:s/>where<text:s/>possible,<text:s/>the<text:s/>programme<text:s/>achieved<text:s/>tangible<text:s/>system-level<text:s/>improvements,<text:s/>fully<text:s/>meeting<text:s/>effectiveness<text:s/>targets.</text:span></text:p>
      <text:p text:style-name="P592"/>
      <text:p text:style-name="P593"><text:span text:style-name="T593_1">Equity</text:span><text:span text:style-name="T593_2">:</text:span><text:span text:style-name="T593_3"><text:s/></text:span><text:span text:style-name="T593_4">Equity<text:s/>remained<text:s/>central,<text:s/>with<text:s/>programme<text:s/>benefits<text:s/>reaching<text:s/>a<text:s/>wide<text:s/>and<text:s/>inclusive<text:s/>range<text:s/>of<text:s/>stakeholders.<text:s/>The<text:s/>operationalisation<text:s/>of<text:s/>Nakonde<text:s/>OSBP<text:s/>has<text:s/>improved<text:s/>access<text:s/>to<text:s/>more<text:s/>efficient<text:s/>services<text:s/>for<text:s/>both<text:s/>large<text:s/>operators<text:s/>and<text:s/>small-scale<text:s/>traders,<text:s/>including<text:s/>vulnerable<text:s/>groups.<text:s/>Capacity-building<text:s/>results<text:s/>strongly<text:s/>exceeded<text:s/>inclusion<text:s/>expectations,<text:s/>with<text:s/>300<text:s/>traders<text:s/>trained<text:s/>(approximately<text:s/>80%<text:s/>women<text:s/>and<text:s/>youth),<text:s/>210<text:s/>women<text:s/>and<text:s/>youth<text:s/>supported<text:s/>in<text:s/>digital<text:s/>and<text:s/>e-commerce<text:s/>skills,<text:s/>and<text:s/>93<text:s/>SMEs<text:s/>receiving<text:s/>mentorship.<text:s/>In<text:s/>addition,<text:s/>41<text:s/>CBTA</text:span><text:span text:style-name="T593_5"><text:note text:note-class="footnote"><text:note-citation/><text:note-body><text:p text:style-name="P594"><text:span text:style-name="T594_1"><text:s/>CBTA<text:s/>is<text:s/>Cross<text:s/>Border<text:s/>Trade</text:span><text:span text:style-name="T594_2">r’s<text:s/>Association</text:span></text:p></text:note-body></text:note></text:span><text:span text:style-name="T594_3"><text:s/>leaders<text:s/>were<text:s/>trained,<text:s/>strengthening<text:s/>institutional<text:s/>sustainability.<text:s/>Local<text:s/>firms<text:s/>were<text:s/>actively<text:s/>engaged<text:s/>in<text:s/>delivery,<text:s/>and<text:s/>interventions<text:s/>were<text:s/>extended<text:s/>across<text:s/>key<text:s/>border<text:s/>corridors,<text:s/>ensuring<text:s/>geographically<text:s/>inclusive<text:s/>impact.<text:s/>As<text:s/>a<text:s/>result,<text:s/>equity<text:s/>indicators<text:s/>were<text:s/>clearly<text:s/>met.</text:span></text:p>
      <text:p text:style-name="P595"/>
      <text:p text:style-name="P596"><text:span text:style-name="T596_1">ACELI</text:span></text:p>
      <text:p text:style-name="P597"/>
      <text:p text:style-name="P598"><text:span text:style-name="T598_1">Key<text:s/>cost<text:s/>drivers<text:s/>and<text:s/>performance</text:span></text:p>
      <text:p text:style-name="P599"><text:span text:style-name="T599_1">Aceli's<text:s/>two<text:s/>primary<text:s/>cost<text:s/>drivers<text:s/>are<text:s/>programme<text:s/>administration</text:span><text:span text:style-name="T599_2"><text:s/>and<text:s/></text:span><text:span text:style-name="T599_3">technical<text:s/></text:span><text:span text:style-name="T599_4">oversight</text:span><text:span text:style-name="T599_5"><text:s/>and<text:s/>financial<text:s/>incentives<text:s/>paid<text:s/>to<text:s/>lending<text:s/>partners</text:span><text:span text:style-name="T599_6">.<text:s text:c="2"/></text:span><text:span text:style-name="T599_7">Administration<text:s/></text:span><text:span text:style-name="T599_8">and<text:s/>technical<text:s/></text:span><text:span text:style-name="T599_9">over</text:span><text:span text:style-name="T599_10">sight</text:span><text:span text:style-name="T599_11"><text:s/></text:span><text:span text:style-name="T599_12">covers<text:s/></text:span><text:span text:style-name="T599_13">all<text:s/>staff<text:s/>related<text:s/>activitie</text:span><text:span text:style-name="T599_14">s</text:span><text:span text:style-name="T599_15"><text:s/>while<text:s/>financial<text:s/>incentives<text:s/>de-risk<text:s/>agricultural<text:s/>lending<text:s/>and<text:s/>stimulate<text:s/>private<text:s/>capital<text:s/>deployment,<text:s/>alongside<text:s/>capacity<text:s/>building<text:s/>for<text:s/>lenders<text:s/>and<text:s/>enabling<text:s/>environment<text:s/>activities.<text:s/>This<text:s/>lean,<text:s/>incentive-driven<text:s/>cost<text:s/>structure<text:s/>is<text:s/>designed<text:s/>to<text:s/>catalyse<text:s/>commercial<text:s/>lending<text:s/>rather<text:s/>than<text:s/>substitute<text:s/>it.<text:s/></text:span><text:span text:style-name="T599_16">Aceli`s<text:s/></text:span><text:span text:style-name="T599_17">administrative<text:s/>and<text:s/>staff<text:s/>costs<text:s/>account<text:s/>for<text:s/>approximately<text:s/>37%<text:s/>of<text:s/>total<text:s/>programme<text:s/>expenditure,<text:s/>with<text:s/>63%<text:s/>allocated<text:s/>to<text:s/>operational<text:s/>delivery<text:s/>(financial<text:s/>incentives<text:s/>and<text:s/>programme<text:s/>activities)</text:span><text:span text:style-name="T599_18">.</text:span><text:span text:style-name="T599_19"><text:s/></text:span></text:p>
      <text:p text:style-name="P600"/>
      <text:p text:style-name="P601"><text:span text:style-name="T601_1">Economy:<text:s/></text:span><text:span text:style-name="T601_2">Administrative<text:s/>and<text:s/>incentive<text:s/>costs<text:s/>have<text:s/>been<text:s/>managed<text:s/>prudently,<text:s/>with<text:s/>competitive<text:s/>procurement<text:s/>processes<text:s/>followed<text:s/>across<text:s/>all<text:s/>contracts<text:s/>and<text:s/>subawards<text:s/>in<text:s/>line<text:s/>with<text:s/>Aceli's<text:s/>VfM<text:s/>Policy.</text:span><text:span text:style-name="T601_3"><text:s/></text:span><text:span text:style-name="T601_4">Portfolio<text:s/>Performance<text:s/></text:span><text:span text:style-name="T601_5">and<text:s/></text:span><text:span text:style-name="T601_6">loan<text:s/>commerciality<text:s/>has<text:s/>been<text:s/>strong</text:span><text:span text:style-name="T601_7">.<text:s text:c="2"/>Non-performing</text:span><text:span text:style-name="T601_8"><text:s/>bank</text:span><text:span text:style-name="T601_9"><text:s/></text:span><text:span text:style-name="T601_10">loan<text:s/>ratios<text:s/>have<text:s/>been<text:s/>between<text:s/></text:span><text:span text:style-name="T601_11">2<text:s/>to<text:s/></text:span><text:span text:style-name="T601_12">5</text:span><text:span text:style-name="T601_13"><text:s/>percent</text:span><text:span text:style-name="T601_14"><text:s/>with<text:s/>strong<text:s/>repayment<text:s/></text:span><text:span text:style-name="T601_15">performance.<text:s/></text:span></text:p>
      <text:p text:style-name="P602"/>
      <text:p text:style-name="P603"><text:span text:style-name="T603_1">Efficiency</text:span><text:span text:style-name="T603_2">:</text:span><text:span text:style-name="T603_3"><text:s/></text:span><text:span text:style-name="T603_4">The<text:s/>programme<text:s/>has<text:s/>onboarded<text:s/>10<text:s/>active<text:s/>lending<text:s/>partners,<text:s/>surpassing<text:s/>the<text:s/>original<text:s/>target<text:s/>of<text:s/>8,<text:s/>and<text:s/>has<text:s/>registered<text:s/>121<text:s/>loans<text:s/>as<text:s/>of<text:s/>March<text:s/>2026.<text:s/>Lender<text:s/>onboarding<text:s/>was<text:s/>slower<text:s/>than<text:s/>anticipated<text:s/>in<text:s/>the<text:s/>early<text:s/>programme<text:s/>period,<text:s/>which<text:s/>has<text:s/>modestly<text:s/>constrained<text:s/>loan<text:s/>volumes<text:s/>to<text:s/>date<text:s/>(cumulatively).<text:s/>Aceli<text:s/>has<text:s/>responded<text:s/>through<text:s/>intensified<text:s/>lender<text:s/>activation<text:s/>support,<text:s/>including<text:s/>regular<text:s/>pipeline<text:s/>review<text:s/>meetings,<text:s/>Gender<text:s/>Lens<text:s/>Investing<text:s/>advisory<text:s/>support<text:s/>for<text:s/>five<text:s/>partner<text:s/>lenders,<text:s/>and<text:s/>bespoke<text:s/>systems<text:s/>development<text:s/>capacity<text:s/>building<text:s/>commencing<text:s/>in<text:s/>2026<text:s/>;<text:s/>which<text:s/>has<text:s/>all<text:s/>contributed<text:s/>to<text:s/>the<text:s/>increased<text:s/>trend<text:s/>in<text:s/>lending<text:s/>amongst<text:s/>partners.</text:span></text:p>
      <text:p text:style-name="P604"/>
      <text:p text:style-name="P605"><text:span text:style-name="T605_1">Effectiveness</text:span><text:span text:style-name="T605_2">:</text:span><text:span text:style-name="T605_3"><text:s/></text:span><text:span text:style-name="T605_4">The<text:s/>programme<text:s/>has<text:s/></text:span><text:span text:style-name="T605_5">mobilised</text:span><text:span text:style-name="T605_6"><text:s/>$24M<text:s/>in<text:s/>agricultural<text:s/>lending<text:s/>against<text:s/>an<text:s/>end-of-programme<text:s/>target<text:s/>of<text:s/>$30M.<text:s/>While<text:s/>the<text:s/>pace<text:s/>of<text:s/>capital<text:s/>mobilisation<text:s/>has<text:s/>been<text:s/>affected<text:s/>by<text:s/>the<text:s/>increased<text:s/>number<text:s/>of<text:s/>loans<text:s/>in<text:s/>the<text:s/>lower<text:s/>Aceli<text:s/>ticket<text:s/>size<text:s/>range,<text:s/>the<text:s/>programme<text:s/>remains<text:s/>on<text:s/>a<text:s/>strong<text:s/>trajectory.<text:s/>Additionality<text:s/></text:span><text:span text:style-name="T605_7">appears</text:span><text:span text:style-name="T605_8"><text:s/>high:<text:s/>55%<text:s/>of<text:s/>loans<text:s/>have<text:s/>gone<text:s/>to<text:s/>first-time<text:s/>borrowers<text:s/>and<text:s/>repeat<text:s/>borrowers<text:s/>have<text:s/>seen<text:s/>average<text:s/>revenue<text:s/>growth<text:s/>of<text:s/>26%.<text:s/>Against<text:s/>an<text:s/>original<text:s/>technical<text:s/>assistance<text:s/>target<text:s/>of<text:s/>35<text:s/>businesses,<text:s/>84<text:s/>have<text:s/>now<text:s/>been<text:s/>supported<text:s/>to<text:s/>date.</text:span><text:span text:style-name="T605_9"><text:s/></text:span><text:span text:style-name="T605_10">Participating<text:s/>lenders<text:s/>report<text:s/>expanding<text:s/>to<text:s/>new<text:s/>geographies<text:s/>and<text:s/>value<text:s/>chains<text:s/>and</text:span><text:span text:style-name="T605_11"><text:s/>l</text:span><text:span text:style-name="T605_12">ending<text:s/>is<text:s/>reaching<text:s/>more<text:s/>enterprises<text:s/>in<text:s/></text:span><text:span text:style-name="T605_13">the<text:s/>$10-250k<text:s/>range<text:s/></text:span><text:span text:style-name="T605_14">which<text:s/>is<text:s/>associated<text:s/>with<text:s/>greater<text:s/>development<text:s/>impact.</text:span><text:span text:style-name="T605_15"><text:s/></text:span></text:p>
      <text:p text:style-name="P606"/>
      <text:p text:style-name="P607"><text:span text:style-name="T607_1">Equity</text:span><text:span text:style-name="T607_2">:</text:span><text:span text:style-name="T607_3"><text:s/></text:span><text:span text:style-name="T607_4">30%<text:s/>of<text:s/>loans<text:s/>are<text:s/>directed<text:s/>to<text:s/>gender-inclusive<text:s/>SMEs<text:s/>and<text:s/>50%<text:s/>to<text:s/>youth-inclusive<text:s/>SMEs.<text:s/>The<text:s/>programme<text:s/>has<text:s/>reached<text:s/>218,000<text:s/>smallholders<text:s/>and<text:s/>full-time<text:s/>workers.<text:s/>Of<text:s/>the<text:s/>84<text:s/>SMEs<text:s/>receiving<text:s/>technical<text:s/>assistance,<text:s/>42%<text:s/>are<text:s/>women-owned.<text:s/>Climate<text:s/>and<text:s/>Environment<text:s/>verification<text:s/>visits<text:s/>across<text:s/>25<text:s/>SMEs<text:s/>confirm<text:s/>adoption<text:s/>of<text:s/>climate-smart<text:s/>agricultural<text:s/>practices,<text:s/>and<text:s/>Aceli's<text:s/>incentive<text:s/>structure<text:s/>rewards<text:s/>lenders<text:s/>financing<text:s/>climate-aligned<text:s/>businesses.</text:span></text:p>
      <text:p text:style-name="P608"/>
      <text:p text:style-name="P609"><text:span text:style-name="T609_1">Cost-effectiveness</text:span><text:span text:style-name="T609_2">:</text:span><text:span text:style-name="T609_3"><text:s/></text:span><text:span text:style-name="T609_4">The<text:s/>leverage<text:s/>ratio<text:s/>stands<text:s/>at<text:s/>18.7x,<text:s/>well<text:s/>above<text:s/>the<text:s/>original<text:s/>business<text:s/>case<text:s/>target<text:s/>of<text:s/>11x.</text:span><text:span text:style-name="T609_5"><text:s/>indicating</text:span><text:span text:style-name="T609_6"><text:s/>that<text:s/>Aceli's<text:s/>catalytic<text:s/>model<text:s/>is<text:s/>functioning<text:s/>as<text:s/>intended.</text:span><text:span text:style-name="T609_7"><text:s/></text:span><text:span text:style-name="T609_8">The<text:s/>programme's<text:s/>enabling<text:s/>environment<text:s/>work,<text:s/>including<text:s/>formal<text:s/>policy<text:s/>submissions<text:s/>to<text:s/>the<text:s/>Bank<text:s/>of<text:s/>Zambia<text:s/>on<text:s/>loan<text:s/>classification,<text:s/>collateral<text:s/>valuation,<text:s/>and<text:s/>credit<text:s/>guarantee<text:s/>frameworks,<text:s/>is<text:s/>building<text:s/>the<text:s/>systemic<text:s/>conditions<text:s/>for<text:s/>market<text:s/>sustainability<text:s/>beyond<text:s/>the<text:s/>programme<text:s/>period.</text:span></text:p>
      <text:p text:style-name="P610"><text:span text:style-name="T610_1">I</text:span><text:span text:style-name="T610_2">n<text:s/>some<text:s/>other<text:s/>Aceli<text:s/>country<text:s/>programmes,</text:span><text:span text:style-name="T610_3"><text:s/>there<text:s/>are<text:s/>early<text:s/>indications<text:s/>of<text:s/>lender<text:s/></text:span><text:span text:style-name="T610_4">behavior</text:span><text:span text:style-name="T610_5"><text:s/>change</text:span><text:span text:style-name="T610_6"><text:s/>through<text:s/></text:span><text:span text:style-name="T610_7">expansion<text:s/>of<text:s/></text:span><text:span text:style-name="T610_8">Ag-</text:span><text:span text:style-name="T610_9">focused</text:span><text:span text:style-name="T610_10"><text:s/></text:span><text:span text:style-name="T610_11">services</text:span><text:span text:style-name="T610_12"><text:s/></text:span><text:span text:style-name="T610_13">although<text:s/>that<text:s/>is<text:s/>too<text:s/>early<text:s/>to<text:s/>observe<text:s/>in<text:s/>Zambia.<text:s/></text:span></text:p>
      <text:p text:style-name="P611"/>
      <text:p text:style-name="P612"><text:span text:style-name="T612_1">Assessment<text:s/>of<text:s/>whether<text:s/>the<text:s/></text:span><text:span text:style-name="T612_2">PEPZ2<text:s/></text:span><text:span text:style-name="T612_3">programme<text:s/>continues<text:s/>to<text:s/>represent<text:s/>value<text:s/>for<text:s/>money</text:span></text:p>
      <text:p text:style-name="P613"/>
      <text:p text:style-name="P614"><text:span text:style-name="T614_1">CIG<text:s/>Zambia</text:span><text:span text:style-name="T614_2">:</text:span><text:span text:style-name="T614_3"><text:s/></text:span><text:span text:style-name="T614_4">continues<text:s/>to<text:s/>represent<text:s/>strong<text:s/>value<text:s/>for<text:s/>money,<text:s/>having<text:s/>delivered<text:s/>substantial<text:s/>results<text:s/>in<text:s/>investment<text:s/>mobilisation<text:s/>and<text:s/>sector<text:s/>reform<text:s/>over<text:s/>its<text:s/>lifetime.<text:s/>As<text:s/>Phase<text:s/>1<text:s/>closes,<text:s/>VfM<text:s/>is<text:s/>reflected<text:s/>in<text:s/>the<text:s/>extent<text:s/>to<text:s/>which<text:s/>outputs<text:s/>have<text:s/>been<text:s/>embedded<text:s/>within<text:s/>Government<text:s/>systems</text:span><text:span text:style-name="T614_5">,<text:s/>such<text:s/>as</text:span><text:span text:style-name="T614_6"><text:s/>the<text:s/>adoption<text:s/>of<text:s/>the</text:span><text:span text:style-name="T614_7"><text:s/>Open<text:s/>Access<text:s/>regulations</text:span><text:span text:style-name="T614_8"><text:s/>and<text:s/></text:span><text:span text:style-name="T614_9">approval<text:s/>of<text:s/>the<text:s/>CSEM.<text:s/></text:span><text:span text:style-name="T614_10">Phase<text:s/>2,<text:s/>currently<text:s/>in<text:s/>procurement,<text:s/>is<text:s/>expected<text:s/>to<text:s/>build<text:s/>on<text:s/>these<text:s/>results<text:s/>and<text:s/>maintain<text:s/>VfM<text:s/>through<text:s/>a<text:s/>continued<text:s/>focus<text:s/>on<text:s/>addressing<text:s/>systemic<text:s/>constraints<text:s/>and<text:s/>unlocking<text:s/>investment.</text:span></text:p>
      <text:p text:style-name="P615"/>
      <text:p text:style-name="P616"><text:span text:style-name="T616_1">ZTIP</text:span><text:span text:style-name="T616_2">:<text:s/></text:span><text:span text:style-name="T616_3">The<text:s/>UK<text:s/>contribution<text:s/></text:span><text:span text:style-name="T616_4">continues<text:s/>to<text:s/>represent<text:s/></text:span><text:span text:style-name="T616_5">good</text:span><text:span text:style-name="T616_6"><text:s/>value<text:s/>for<text:s/>money,<text:s/>contributing<text:s/>to<text:s/>programme<text:s/>outcomes<text:s/>through<text:s/>delivery<text:s/>of<text:s/></text:span><text:span text:style-name="T616_7">transformative</text:span><text:span text:style-name="T616_8"><text:s/>transmission<text:s/>infrastructure.<text:s/>During<text:s/>the<text:s/>year,<text:s/>the<text:s/>programme<text:s/>has<text:s/>made<text:s/>progress<text:s/>in<text:s/>procurement<text:s/>and<text:s/>advancing<text:s/>key<text:s/>delivery<text:s/>pathways,<text:s/>although<text:s/>at<text:s/>a<text:s/>slower<text:s/>pace<text:s/>than<text:s/>initially<text:s/>planned.<text:s/>This<text:s/>reflects<text:s/>the<text:s/>complexity<text:s/>of<text:s/>large-scale<text:s/>infrastructure<text:s/>projects<text:s/>at<text:s/>an<text:s/>early<text:s/>stage<text:s/>rather<text:s/>than<text:s/>fundamental<text:s/>delivery<text:s/>issues.<text:s/>VfM<text:s/>will<text:s/>depend<text:s/>on<text:s/>maintaining<text:s/>delivery<text:s/>momentum<text:s/>and<text:s/>cost<text:s/>discipline<text:s/>as<text:s/>the<text:s/>programme<text:s/>moves<text:s/>into<text:s/>full<text:s/>implementation.</text:span></text:p>
      <text:p text:style-name="P617"/>
      <text:p text:style-name="P618"><text:span text:style-name="T618_1">ZAMCUP</text:span><text:span text:style-name="T618_2">:<text:s/></text:span><text:span text:style-name="T618_3">continues<text:s/>to<text:s/>represent<text:s/>good<text:s/>value<text:s/>for<text:s/>money<text:s/>at<text:s/>this<text:s/>early<text:s/>stage,<text:s/>supporting<text:s/>the<text:s/>same<text:s/>programme<text:s/>outcomes<text:s/>through<text:s/>upstream<text:s/>policy<text:s/>and<text:s/>advisory<text:s/>work.<text:s/>During<text:s/>the<text:s/>year,<text:s/>design,<text:s/>due<text:s/>diligence,<text:s/>and<text:s/>governance<text:s/>arrangements<text:s/>have<text:s/>been<text:s/>established,<text:s/>with<text:s/>a<text:s/>clear<text:s/>pipeline<text:s/>of<text:s/>activities<text:s/>aligned<text:s/>to<text:s/>Government<text:s/>priorities.<text:s/>The<text:s/>use<text:s/>of<text:s/>World<text:s/>Bank<text:s/>systems<text:s/>and<text:s/>pooled<text:s/>donor<text:s/>funding<text:s/>provides<text:s/>a<text:s/>strong<text:s/>basis<text:s/>for<text:s/>VfM.<text:s/>As<text:s/>a<text:s/>new<text:s/>intervention,<text:s/></text:span><text:span text:style-name="T618_4">realization</text:span><text:span text:style-name="T618_5"><text:s/>of<text:s/></text:span><text:span text:style-name="T618_6">VfM<text:s/>will<text:s/>depend<text:s/>on<text:s/>effective<text:s/></text:span><text:span text:style-name="T618_7">prioritization</text:span><text:span text:style-name="T618_8"><text:s/>and<text:s/>the<text:s/>extent<text:s/>to<text:s/>which<text:s/>advisory<text:s/>support<text:s/>translates<text:s/>into<text:s/>implemented<text:s/>reforms<text:s/>over<text:s/>time.</text:span></text:p>
      <text:p text:style-name="P619"/>
      <text:p text:style-name="P620"><text:span text:style-name="T620_1">T</text:span><text:span text:style-name="T620_2">rademark:</text:span><text:span text:style-name="T620_3"><text:s/></text:span><text:span text:style-name="T620_4">During<text:s/>the<text:s/>review<text:s/>period,<text:s/>Trademark<text:s/>Africa<text:s/>(TMA)<text:s/>maintained<text:s/>strong<text:s/>compliance<text:s/>with<text:s/>Value<text:s/>for<text:s/>Money<text:s/>(VFM)<text:s/>principles<text:s/>in<text:s/>completing<text:s/>the<text:s/>Nakonde<text:s/>Border<text:s/>Project,<text:s/>despite<text:s/>significant<text:s/>external<text:s/>constraints,<text:s/>including<text:s/>a<text:s/></text:span><text:span text:style-name="T620_5">legal<text:s/>case<text:s/>in<text:s/>Kenya</text:span><text:span text:style-name="T620_6"><text:s/>that<text:s/>constrained<text:s/>contractor<text:s/>liquidity<text:s/>and<text:s/>slowed<text:s/>final<text:s/>delivery.<text:s/>Nevertheless,<text:s/>substantial<text:s/>completion<text:s/>was<text:s/>achieved</text:span><text:span text:style-name="T620_7">,</text:span><text:span text:style-name="T620_8"><text:s/>and<text:s/>the<text:s/>project<text:s/></text:span><text:span text:style-name="T620_9">was<text:s/></text:span><text:span text:style-name="T620_10">successfully<text:s/>handed<text:s/>over.<text:s/>In<text:s/>parallel,<text:s/>TMA<text:s/>accelerated<text:s/>implementation<text:s/>of<text:s/>the<text:s/>Zambia<text:s/>Country<text:s/>Programme,<text:s/>notably<text:s/>advancing<text:s/>the<text:s/>high-impact<text:s/>ASYCUDA<text:s/>stabilisation,<text:s/>which<text:s/>recovered<text:s/>from<text:s/>a<text:s/>system-wide<text:s/>outage<text:s/>and<text:s/>progressed<text:s/>to<text:s/>the<text:s/>next<text:s/>phase.<text:s/>Overall,<text:s/>delivery<text:s/>remains<text:s/>broadly<text:s/>on<text:s/>track<text:s/>against<text:s/>logframe<text:s/>targets,<text:s/>with<text:s/>sustained<text:s/>alignment<text:s/>to<text:s/>the<text:s/>VFM<text:s/>commitments<text:s/>outlined<text:s/>in<text:s/>the<text:s/>business<text:s/>case.</text:span></text:p>
      <text:p text:style-name="P621"/>
      <text:p text:style-name="P622"><text:span text:style-name="T622_1">ACELI:</text:span><text:span text:style-name="T622_2"><text:s/></text:span><text:span text:style-name="T622_3">The<text:s/>evidence<text:s/>base<text:s/>shows<text:s/>credible<text:s/>early<text:s/>signals<text:s/>of<text:s/>success<text:s/>across<text:s/>four<text:s/>dimensions</text:span><text:span text:style-name="T622_4"><text:s/>of</text:span><text:span text:style-name="T622_5">:<text:s/></text:span><text:span text:style-name="T622_6">1</text:span><text:span text:style-name="T622_7">)<text:s/></text:span><text:span text:style-name="T622_8">Portfolio<text:s/>Performance,</text:span><text:span text:style-name="T622_9"><text:s/></text:span><text:span text:style-name="T622_10">2)<text:s/>Additionality,<text:s/></text:span><text:span text:style-name="T622_11"><text:s/></text:span><text:span text:style-name="T622_12">3)<text:s/></text:span><text:span text:style-name="T622_13">Lender<text:s/>Behaviour<text:s/>&amp;<text:s/>Capability<text:s/>and<text:s/></text:span><text:span text:style-name="T622_14">4)<text:s/></text:span><text:span text:style-name="T622_15">Development<text:s/>Impac</text:span><text:span text:style-name="T622_16">t.<text:s text:c="2"/></text:span><text:span text:style-name="T622_17">The</text:span><text:span text:style-name="T622_18"><text:s/>evidence</text:span><text:span text:style-name="T622_19"><text:s/></text:span><text:span text:style-name="T622_20">is<text:s/>strongest<text:s/>for<text:s/>the<text:s/>first<text:s/></text:span><text:span text:style-name="T622_21">dimension<text:s/>of<text:s/>Portfolio<text:s/>Performance<text:s/>and<text:s/></text:span><text:span text:style-name="T622_22">plausible<text:s/>but<text:s/>less<text:s/></text:span><text:span text:style-name="T622_23">rigorously<text:s/>evidenced</text:span><text:span text:style-name="T622_24"><text:s/>for<text:s/>the<text:s/>other<text:s/>three.<text:s/></text:span><text:span text:style-name="T622_25">Overall<text:s/>the<text:s/>evidence<text:s/>indicates<text:s/></text:span><text:span text:style-name="T622_26">“proof<text:s/>of<text:s/>concept”<text:s/>rather<text:s/>than<text:s/>“proof<text:s/>of<text:s/>sustainability”</text:span><text:span text:style-name="T622_27"><text:s/>and<text:s/>needs<text:s/>fu</text:span><text:span text:style-name="T622_28">r</text:span><text:span text:style-name="T622_29">ther<text:s/></text:span><text:span text:style-name="T622_30">strengthening<text:s/></text:span><text:span text:style-name="T622_31">to<text:s/>demonstrate<text:s/>long-term<text:s/></text:span><text:span text:style-name="T622_32">value<text:s/>for<text:s/>money.</text:span></text:p>
      <text:p text:style-name="P623"/>
      <text:p text:style-name="P624"><text:span text:style-name="T624_1">Overall<text:s/></text:span><text:span text:style-name="T624_2">Assessment<text:s/>of<text:s/>whether<text:s/>the<text:s/></text:span><text:span text:style-name="T624_3">PEPZ2<text:s/></text:span><text:span text:style-name="T624_4">programme<text:s/>continues<text:s/>to<text:s/>represent<text:s/>value<text:s/>for<text:s/>money</text:span></text:p>
      <text:p text:style-name="P625"><text:span text:style-name="T625_1">The<text:s/>programme<text:s/>has,<text:s/>over<text:s/>the<text:s/>reporting<text:s/>year,<text:s/>demonstrated<text:s/>strong<text:s/>evidence<text:s/>of<text:s/>achieving<text:s/>value<text:s/>for<text:s/>money,<text:s/>underpinned<text:s/>by<text:s/>robust<text:s/>assurance<text:s/>frameworks<text:s/>and<text:s/>effective<text:s/>monitoring<text:s/>and<text:s/>learning<text:s/>systems<text:s/>that<text:s/>will<text:s/>continue<text:s/>to<text:s/>safeguard<text:s/>and<text:s/>strengthen<text:s/>VFM<text:s/>performance<text:s/>going<text:s/>forward.</text:span></text:p>
      <text:p text:style-name="P626"/>
      <text:p text:style-name="P627"><text:span text:style-name="T627_1">E:<text:s/>RISK<text:s/></text:span></text:p>
      <text:p text:style-name="P628"/>
      <text:p text:style-name="P629"><text:span text:style-name="T629_1">Overview<text:s/>of<text:s/>risk<text:s/>management</text:span><text:span text:style-name="T629_2"><text:s/></text:span></text:p>
      <text:p text:style-name="P630"/>
      <text:p text:style-name="P631"><text:span text:style-name="T631_1">The<text:s/>PEPZ<text:s/>II<text:s/>programme<text:s/>continues<text:s/>to<text:s/>hold<text:s/>an<text:s/>overall<text:s/>Major<text:s/>risk<text:s/>rating,<text:s/>unchanged<text:s/>from<text:s/>the<text:s/>previous<text:s/>Annual<text:s/>Review.<text:s/>Risk<text:s/>management<text:s/>arrangements<text:s/>remain<text:s/>robust<text:s/>and<text:s/>are<text:s/>embedded<text:s/>across<text:s/>multiple<text:s/>layers<text:s/>of<text:s/>programme<text:s/>governance.<text:s/></text:span><text:span text:style-name="T631_2">Internally,</text:span><text:span text:style-name="T631_3"><text:s/>risks<text:s/>are<text:s/>routinely<text:s/>monitored<text:s/>and<text:s/>reviewed<text:s/>through<text:s/>monthly<text:s/>internal<text:s/>board<text:s/>meetings<text:s/>between<text:s/>the<text:s/>Senior<text:s/>Responsible<text:s/>Owner<text:s/>(SRO)<text:s/>and<text:s/>project<text:s/>leads,<text:s/></text:span><text:span text:style-name="T631_4">Team<text:s/>Leader<text:s/></text:span><text:span text:style-name="T631_5">monthly<text:s/>programme<text:s/>finance<text:s/>meetings,<text:s/>and<text:s/>quarterly<text:s/>scrutiny<text:s/>board<text:s/></text:span><text:span text:style-name="T631_6">meeting</text:span><text:span text:style-name="T631_7">s.<text:s/>These<text:s/>mechanisms<text:s/>provide<text:s/>regular<text:s/>oversight<text:s/>and<text:s/>ensure<text:s/>emerging<text:s/>risks<text:s/>are<text:s/>identified<text:s/>and<text:s/>addressed<text:s/>in<text:s/>a<text:s/>timely<text:s/>manner.</text:span><text:span text:style-name="T631_8"><text:s/></text:span><text:span text:style-name="T631_9">At<text:s/>the<text:s/>delivery<text:s/>level,<text:s/>risk<text:s/>management<text:s/>is<text:s/>a<text:s/>standing<text:s/>agenda<text:s/>item<text:s/>within<text:s/>monthly<text:s/>and<text:s/>quarterly<text:s/>performance<text:s/>review<text:s/>meetings<text:s/>with<text:s/>implementing<text:s/>partners.<text:s/></text:span><text:span text:style-name="T631_10">The<text:s/>individual<text:s/>projects</text:span><text:span text:style-name="T631_11"><text:s/></text:span><text:span text:style-name="T631_12">maintain<text:s/>quarterly<text:s/>delivery</text:span><text:span text:style-name="T631_13">chain<text:s/>risk<text:s/>maps<text:s/>and<text:s/>undertake<text:s/>annual<text:s/>fraud<text:s/>risk<text:s/>assessments,<text:s/>providing<text:s/>continued<text:s/>assurance<text:s/>on<text:s/>fiduciary,<text:s/>operational,<text:s/>and<text:s/>reputational<text:s/>risks.</text:span></text:p>
      <text:p text:style-name="P632"/>
      <text:p text:style-name="P633"><text:span text:style-name="T633_1">Since<text:s/>the<text:s/>previous<text:s/>Annual<text:s/>Review,<text:s/>the<text:s/>programme’s<text:s/>risk<text:s/>appetite<text:s/>across<text:s/>the<text:s/>seven<text:s/>risk<text:s/>categories<text:s/>has<text:s/></text:span><text:span text:style-name="T633_2">been<text:s/>maintained<text:s/></text:span><text:span text:style-name="T633_3">and</text:span><text:span text:style-name="T633_4"><text:s/></text:span><text:span text:style-name="T633_5">fully</text:span><text:span text:style-name="T633_6"><text:s/></text:span><text:span text:style-name="T633_7">align</text:span><text:span text:style-name="T633_8">s</text:span><text:span text:style-name="T633_9"><text:s/>to<text:s/>the<text:s/>FCDO<text:s/>Zambia<text:s/>risk<text:s/>appetite</text:span><text:span text:style-name="T633_10"><text:s/>as<text:s/>set<text:s/>out<text:s/>below</text:span><text:span text:style-name="T633_11">.</text:span></text:p>
      <text:p text:style-name="P634"/>
      <table:table table:style-name="Table19">
        <table:table-column table:style-name="Column75"/>
        <table:table-column table:style-name="Column76"/>
        <table:table-column table:style-name="Column77"/>
        <table:table-row table:style-name="Row94">
          <table:table-cell table:style-name="Cell303">
            <text:p text:style-name="P635"><text:span text:style-name="T635_1">Category<text:s/></text:span></text:p>
          </table:table-cell>
          <table:table-cell table:style-name="Cell304">
            <text:p text:style-name="P636"><text:span text:style-name="T636_1">Appetite<text:s/>202</text:span><text:span text:style-name="T636_2">5</text:span></text:p>
          </table:table-cell>
          <table:table-cell table:style-name="Cell305">
            <text:p text:style-name="P637"><text:span text:style-name="T637_1">Appetite<text:s/>202</text:span><text:span text:style-name="T637_2">6</text:span></text:p>
          </table:table-cell>
        </table:table-row>
        <table:table-row table:style-name="Row95">
          <table:table-cell table:style-name="Cell306">
            <text:p text:style-name="P638"><text:span text:style-name="T638_1">Strategy<text:s/>and<text:s/>Context</text:span></text:p>
          </table:table-cell>
          <table:table-cell table:style-name="Cell307">
            <text:p text:style-name="P639"><text:span text:style-name="T639_1">Receptive</text:span></text:p>
          </table:table-cell>
          <table:table-cell table:style-name="Cell308">
            <text:p text:style-name="P640"><text:span text:style-name="T640_1">Receptive</text:span></text:p>
          </table:table-cell>
        </table:table-row>
        <table:table-row table:style-name="Row96">
          <table:table-cell table:style-name="Cell309">
            <text:p text:style-name="P641"><text:span text:style-name="T641_1">Policy<text:s/>&amp;<text:s/>Prog<text:s/>delivery</text:span></text:p>
          </table:table-cell>
          <table:table-cell table:style-name="Cell310">
            <text:p text:style-name="P642"><text:span text:style-name="T642_1">Receptive</text:span></text:p>
          </table:table-cell>
          <table:table-cell table:style-name="Cell311">
            <text:p text:style-name="P643"><text:span text:style-name="T643_1">Receptive</text:span></text:p>
          </table:table-cell>
        </table:table-row>
        <table:table-row table:style-name="Row97">
          <table:table-cell table:style-name="Cell312">
            <text:p text:style-name="P644"><text:span text:style-name="T644_1">People</text:span></text:p>
          </table:table-cell>
          <table:table-cell table:style-name="Cell313">
            <text:p text:style-name="P645"><text:span text:style-name="T645_1">Cautious</text:span></text:p>
          </table:table-cell>
          <table:table-cell table:style-name="Cell314">
            <text:p text:style-name="P646"><text:span text:style-name="T646_1">Cautious</text:span></text:p>
          </table:table-cell>
        </table:table-row>
        <table:table-row table:style-name="Row98">
          <table:table-cell table:style-name="Cell315">
            <text:p text:style-name="P647"><text:span text:style-name="T647_1">Financial<text:s/>and<text:s/>Fiduciary</text:span></text:p>
          </table:table-cell>
          <table:table-cell table:style-name="Cell316">
            <text:p text:style-name="P648"><text:span text:style-name="T648_1">Cautious</text:span></text:p>
          </table:table-cell>
          <table:table-cell table:style-name="Cell317">
            <text:p text:style-name="P649"><text:span text:style-name="T649_1">Cautious</text:span></text:p>
          </table:table-cell>
        </table:table-row>
        <table:table-row table:style-name="Row99">
          <table:table-cell table:style-name="Cell318">
            <text:p text:style-name="P650"><text:span text:style-name="T650_1">Reputational</text:span></text:p>
          </table:table-cell>
          <table:table-cell table:style-name="Cell319">
            <text:p text:style-name="P651"><text:span text:style-name="T651_1">Cautious</text:span></text:p>
          </table:table-cell>
          <table:table-cell table:style-name="Cell320">
            <text:p text:style-name="P652"><text:span text:style-name="T652_1">Cautious</text:span></text:p>
          </table:table-cell>
        </table:table-row>
        <table:table-row table:style-name="Row100">
          <table:table-cell table:style-name="Cell321">
            <text:p text:style-name="P653"><text:span text:style-name="T653_1">Safeguarding</text:span></text:p>
          </table:table-cell>
          <table:table-cell table:style-name="Cell322">
            <text:p text:style-name="P654"><text:span text:style-name="T654_1">Cautious</text:span></text:p>
          </table:table-cell>
          <table:table-cell table:style-name="Cell323">
            <text:p text:style-name="P655"><text:span text:style-name="T655_1">Cautious</text:span></text:p>
          </table:table-cell>
        </table:table-row>
      </table:table>
      <text:p text:style-name="P656"/>
      <text:p text:style-name="P657"/>
      <text:p text:style-name="P658"><text:span text:style-name="T658_1">Key<text:s/>programme<text:s/>risks<text:s/>during<text:s/>the<text:s/>year</text:span><text:span text:style-name="T658_2">:</text:span></text:p>
      <text:p text:style-name="P659"/>
      <text:p text:style-name="P660"><text:span text:style-name="T660_1">CIGZambia</text:span></text:p>
      <text:p text:style-name="P661"/>
      <text:p text:style-name="P662"><text:span text:style-name="T662_1">Transition<text:s/>risks:<text:s/></text:span><text:span text:style-name="T662_2">As<text:s/>the<text:s/>CIG<text:s/>Zambia<text:s/>project<text:s/>approaches<text:s/>its<text:s/>scheduled<text:s/>closure<text:s/>in<text:s/>June<text:s/>2026,<text:s/>a</text:span><text:span text:style-name="T662_3"><text:s/>material</text:span><text:span text:style-name="T662_4"><text:s/>risk<text:s/></text:span><text:span text:style-name="T662_5">is</text:span><text:span text:style-name="T662_6"><text:s/>the<text:s/>potential<text:s/>loss<text:s/>of<text:s/>key<text:s/>personnel<text:s/>and<text:s/>specialised<text:s/>expertise<text:s/>essential<text:s/>to<text:s/>delivery,<text:s/>particularly<text:s/>during<text:s/>the<text:s/>final<text:s/>quarter,<text:s/>which<text:s/>could<text:s/>affect<text:s/>the<text:s/>programme’s<text:s/>ability<text:s/>to</text:span><text:span text:style-name="T662_7"><text:s/>complete<text:s/>phase<text:s/>1<text:s/>and</text:span><text:span text:style-name="T662_8"><text:s/></text:span><text:span text:style-name="T662_9">restart<text:s/>effectively<text:s/>in<text:s/>phase<text:s/>2</text:span><text:span text:style-name="T662_10">.<text:s/>This<text:s/>risk<text:s/>is<text:s/>being<text:s/>actively<text:s/>managed<text:s/>through<text:s/>proactive<text:s/>engagement<text:s/>by<text:s/>the<text:s/>delivery<text:s/>partner’s<text:s/>leadership<text:s/>team<text:s/>to<text:s/>sustain<text:s/>motivation<text:s/>and<text:s/>performance<text:s/>through<text:s/>to<text:s/>completion,<text:s/>alongside<text:s/>enhanced<text:s/>delivery</text:span><text:span text:style-name="T662_11"><text:s/></text:span><text:span text:style-name="T662_12">tracking<text:s/>tools<text:s/>to<text:s/>enable<text:s/>early<text:s/>identification<text:s/>and<text:s/>management<text:s/>of<text:s/>any<text:s/>emerging<text:s/>delivery<text:s/>risks.</text:span></text:p>
      <text:p text:style-name="P663"/>
      <text:p text:style-name="P664"><text:span text:style-name="T664_1">As<text:s/>government<text:s/>engagement<text:s/>around<text:s/>the<text:s/>Centre<text:s/>for<text:s/>Sustainable<text:s/>Energy<text:s/>Modelling<text:s/>(CSEM)<text:s/>and<text:s/>the<text:s/>Independent<text:s/>System<text:s/>and<text:s/>Market<text:s/>Operator<text:s/>(ISMO)<text:s/>initiatives<text:s/>has<text:s/>increased,<text:s/>stakeholder<text:s/>expectations<text:s/>and<text:s/>reliance<text:s/>on<text:s/>CIG<text:s/>Zambia<text:s/>support<text:s/>have<text:s/>also<text:s/>risen,<text:s/>elevating<text:s/>reputational<text:s/>risk<text:s/>should<text:s/>delivery<text:s/>timelines<text:s/>or<text:s/>scope<text:s/>need<text:s/>to<text:s/>be<text:s/>adjusted</text:span><text:span text:style-name="T664_2"><text:s/>(eg<text:s/>for<text:s/>the<text:s/>Open<text:s/>Access</text:span><text:span text:style-name="T664_3">)</text:span><text:span text:style-name="T664_4">.<text:s/>FCDO<text:s/>is<text:s/>actively<text:s/>managing<text:s/>this<text:s/>risk<text:s/>through<text:s/>proactive<text:s/>expectation<text:s/>management<text:s/>and<text:s/>transition<text:s/>planning,<text:s/>including<text:s/>progressing<text:s/>the<text:s/>procurement<text:s/>for<text:s/>the<text:s/>next<text:s/>phase<text:s/>of<text:s/>delivery<text:s/>to<text:s/>minimise<text:s/>any<text:s/>gap<text:s/>in<text:s/>support<text:s/>and<text:s/>maintain<text:s/>programme<text:s/>momentum.</text:span></text:p>
      <text:p text:style-name="P665"/>
      <text:p text:style-name="P666"><text:span text:style-name="T666_1">Another<text:s/>notable<text:s/>future<text:s/>risk<text:s/></text:span><text:span text:style-name="T666_2">that<text:s/>affects<text:s/>all<text:s/>projects<text:s/>is<text:s/>the<text:s/>u</text:span><text:span text:style-name="T666_3">ncertainty<text:s/>surrounding<text:s/>the<text:s/>evolving<text:s/>political<text:s/>and<text:s/>macroeconomic<text:s/>landscape<text:s/>ahead<text:s/>and<text:s/>after<text:s/>the<text:s/>August<text:s/>2026<text:s/>general<text:s/>elections</text:span><text:span text:style-name="T666_4">.<text:s text:c="2"/>This</text:span><text:span text:style-name="T666_5"><text:s/>may<text:s/>affect<text:s/>stakeholder<text:s/>availability,<text:s/>decision-making<text:s/>timelines,<text:s/>and<text:s/>reform<text:s/>prioritisation,<text:s/>particularly<text:s/>in<text:s/>the<text:s/>event<text:s/>of<text:s/>leadership<text:s/>changes</text:span><text:span text:style-name="T666_6">.<text:s/>P</text:span><text:span text:style-name="T666_7">rogramme<text:s/>deliver</text:span><text:span text:style-name="T666_8">y</text:span><text:span text:style-name="T666_9"><text:s/>risks<text:s/>will<text:s/>be<text:s/>managed<text:s/>through<text:s/>adaptive<text:s/>planning,<text:s/>flexible<text:s/>implementation,<text:s/>and<text:s/>sustained<text:s/>engagement<text:s/>with<text:s/>both<text:s/>technical<text:s/>and<text:s/>political<text:s/>stakeholders.</text:span></text:p>
      <text:p text:style-name="P667"/>
      <text:p text:style-name="P668"><text:span text:style-name="T668_1">ZTIP</text:span><text:span text:style-name="T668_2">:</text:span><text:span text:style-name="T668_3"><text:s/></text:span><text:span text:style-name="T668_4">During<text:s/>the<text:s/>year,<text:s/>a<text:s/>delivery<text:s/>and<text:s/>reputational<text:s/>risk<text:s/>emerged<text:s/>relating<text:s/>to<text:s/>the<text:s/>timely<text:s/>completion<text:s/>of<text:s/>a<text:s/>biodiversity<text:s/>study<text:s/>required<text:s/>for<text:s/>the<text:s/>Zambia</text:span><text:span text:style-name="T668_5"><text:s/>-</text:span><text:span text:style-name="T668_6">Tanzania<text:s/>Interconnector<text:s/>Project,<text:s/>following<text:s/>changes<text:s/>to<text:s/>delivery<text:s/>arrangements<text:s/>under<text:s/>a<text:s/>related<text:s/>FCDO<text:s/>programme.<text:s/>Given<text:s/>the<text:s/>project’s<text:s/>regional<text:s/>importance<text:s/>and<text:s/>reliance<text:s/>on<text:s/>World<text:s/>Bank<text:s/>environmental<text:s/>standards,<text:s/>any<text:s/>delay<text:s/>posed<text:s/>a<text:s/>reputational<text:s/>risk.<text:s/>This<text:s/>risk<text:s/>was<text:s/>managed<text:s/>jointly<text:s/>by<text:s/>FCDO<text:s/>and<text:s/></text:span><text:span text:style-name="T668_7">Cowater</text:span><text:span text:style-name="T668_8">,<text:s/>the<text:s/>implementing<text:s/>partner<text:s/>of<text:s/>CIG<text:s/>Zambia</text:span><text:span text:style-name="T668_9"><text:s/></text:span><text:span text:style-name="T668_10">through<text:s/>senior</text:span><text:span text:style-name="T668_11">level<text:s/>engagement<text:s/>and<text:s/>adaptive<text:s/>contract<text:s/>management,<text:s/>transferring<text:s/>the<text:s/>work<text:s/>under<text:s/>CIG<text:s/>Zambia<text:s/>through<text:s/>Contract<text:s/>Amendment<text:s/>9.<text:s/>The<text:s/>study<text:s/>aligned<text:s/>with<text:s/>CIG<text:s/>Zambia’s<text:s/>existing<text:s/>scope<text:s/>and<text:s/>expertise,<text:s/>enabling<text:s/>continuity<text:s/>of<text:s/>support<text:s/>within<text:s/>existing<text:s/>contract<text:s/>headroom<text:s/>and<text:s/>maintaining<text:s/>progress<text:s/>against<text:s/>critical<text:s/>safeguards<text:s/>requirements.<text:s/></text:span></text:p>
      <text:p text:style-name="P669"/>
      <text:p text:style-name="P670"><text:span text:style-name="T670_1">ZAMCUP:<text:s/></text:span><text:span text:style-name="T670_2">The<text:s/>key<text:s/>delivery<text:s/>risk<text:s/>during<text:s/>the<text:s/>year<text:s/>related<text:s/>to<text:s/>securing<text:s/>timely<text:s/>approval<text:s/>of<text:s/>workstreams<text:s/>and<text:s/>results<text:s/>frameworks<text:s/>to<text:s/>enable<text:s/>fund<text:s/>disbursement<text:s/>within<text:s/>the<text:s/>financial<text:s/>year.<text:s/>This<text:s/>risk<text:s/>was<text:s/>managed<text:s/>through<text:s/>close<text:s/>engagement<text:s/>between<text:s/>FCDO<text:s/>and<text:s/>delivery<text:s/>partners,<text:s/>prioritised<text:s/>governance<text:s/>approvals,<text:s/>and<text:s/>targeted<text:s/>support<text:s/>to<text:s/>accelerate<text:s/>sign</text:span><text:span text:style-name="T670_3">off,<text:s/>enabling<text:s/>disbursement<text:s/>to<text:s/>proceed<text:s/>as<text:s/>planned.<text:s/></text:span></text:p>
      <text:p text:style-name="P671"/>
      <text:p text:style-name="P672"><text:span text:style-name="T672_1">T</text:span><text:span text:style-name="T672_2">rademark<text:s/>Africa</text:span><text:span text:style-name="T672_3">:<text:s/></text:span><text:span text:style-name="T672_4">During<text:s/>the<text:s/>period<text:s/>under<text:s/>review,<text:s/>T</text:span><text:span text:style-name="T672_5">rademark</text:span><text:span text:style-name="T672_6"><text:s/>was<text:s/>drawn<text:s/>into<text:s/>a<text:s/>third-party<text:s/>legal<text:s/>dispute<text:s/>in<text:s/>Kenya</text:span><text:span text:style-name="T672_7"><text:s/></text:span><text:span text:style-name="T672_8">that<text:s/></text:span><text:span text:style-name="T672_9">may</text:span><text:span text:style-name="T672_10"><text:s/>have<text:s/></text:span><text:span text:style-name="T672_11">implications<text:s/>for<text:s/>FCDO</text:span><text:span text:style-name="T672_12">.</text:span><text:span text:style-name="T672_13"><text:s/></text:span><text:span text:style-name="T672_14">While<text:s/>the<text:s/>project<text:s/>is<text:s/></text:span><text:span text:style-name="T672_15">now<text:s/>substantially<text:s/></text:span><text:span text:style-name="T672_16">complete,<text:s/>the<text:s/></text:span><text:span text:style-name="T672_17">legal<text:s/>case</text:span><text:span text:style-name="T672_18"><text:s/>may<text:s/>delay<text:s/></text:span><text:span text:style-name="T672_19">final</text:span><text:span text:style-name="T672_20"><text:s/></text:span><text:span text:style-name="T672_21">closure</text:span><text:span text:style-name="T672_22">.</text:span><text:span text:style-name="T672_23"><text:s/>T</text:span><text:span text:style-name="T672_24">he<text:s/></text:span><text:span text:style-name="T672_25">broader</text:span><text:span text:style-name="T672_26"><text:s/>project<text:s/></text:span><text:span text:style-name="T672_27">delivery</text:span><text:span text:style-name="T672_28"><text:s/>on<text:s/>the<text:s/>Nakonde<text:s/>project<text:s/>and<text:s/>Country<text:s/>Programme<text:s/>inclu</text:span><text:span text:style-name="T672_29">ding</text:span><text:span text:style-name="T672_30"><text:s/>safeguarding<text:s/>and<text:s/>reputational</text:span><text:span text:style-name="T672_31"><text:s/></text:span><text:span text:style-name="T672_32">fell<text:s/>from<text:s/>major<text:s/>to</text:span><text:span text:style-name="T672_33"><text:s/></text:span><text:span text:style-name="T672_34">moderate</text:span><text:span text:style-name="T672_35"><text:s/>during<text:s/>the<text:s/>project</text:span><text:span text:style-name="T672_36">.</text:span></text:p>
      <text:p text:style-name="P673"/>
      <text:p text:style-name="P674"><text:span text:style-name="T674_1">Another<text:s/>significant<text:s/>delivery<text:s/>risk<text:s/>arose<text:s/>during<text:s/>the<text:s/>ASYCUDAWorld<text:s/>system<text:s/>stabilisation<text:s/>initiative,<text:s/>when<text:s/>a<text:s/>major<text:s/>technical<text:s/>outage<text:s/>affected<text:s/>the<text:s/>Zambia<text:s/>Revenue<text:s/>Authority’s<text:s/>core<text:s/>tax<text:s/>and<text:s/>customs<text:s/>system.<text:s/></text:span><text:span text:style-name="T674_2">The<text:s/>outage<text:s/>disrupted<text:s/>key<text:s/>activities,<text:s/>preventing<text:s/>completion<text:s/>of<text:s/></text:span><text:span text:style-name="T674_3">user<text:s/>acceptance<text:s/>testing</text:span><text:span text:style-name="T674_4">,<text:s/>limiting<text:s/>access<text:s/>to<text:s/>development<text:s/>and<text:s/>test<text:s/>environments,<text:s/>and<text:s/>diverting<text:s/>technical<text:s/>resources<text:s/>to<text:s/>system<text:s/>recovery.<text:s/>This<text:s/>also<text:s/>delayed<text:s/>related<text:s/>initiatives,<text:s/>including<text:s/>Customs-to-Customs<text:s/>data<text:s/>exchange<text:s/>with<text:s/>the<text:s/>Tanzania<text:s/>Revenue<text:s/>Authority,<text:s/>due<text:s/>to<text:s/>unavailable<text:s/>testing<text:s/>environments.<text:s/></text:span><text:span text:style-name="T674_5">Mitigation<text:s/>measures<text:s/>include</text:span><text:span text:style-name="T674_6">d</text:span><text:span text:style-name="T674_7"><text:s/>strengthening<text:s/>system<text:s/>redundancy<text:s/>and<text:s/>backup<text:s/>infrastructure,<text:s/>improving<text:s/>coordination<text:s/>between<text:s/>technical<text:s/>partners,<text:s/>and<text:s/>adopting<text:s/>phased<text:s/>rollouts<text:s/>with<text:s/>parallel<text:s/>testing<text:s/>environments<text:s/>to<text:s/>reduce<text:s/>dependency<text:s/>on<text:s/>live<text:s/>systems.<text:s/></text:span><text:span text:style-name="T674_8">Operational<text:s/>issues<text:s/>are<text:s/>being<text:s/>addressed<text:s/>concurrently<text:s/>to<text:s/>ensure<text:s/>system<text:s/>stability.<text:s/></text:span><text:span text:style-name="T674_9">The<text:s/>impact<text:s/>has<text:s/>been<text:s/>contained,<text:s/>and<text:s/>the<text:s/>project<text:s/>remains<text:s/>on<text:s/>track<text:s/>for<text:s/>the<text:s/>scheduled<text:s/></text:span><text:span text:style-name="T674_10">stabilisation</text:span><text:span text:style-name="T674_11"><text:s/>date</text:span><text:span text:style-name="T674_12">.</text:span></text:p>
      <text:p text:style-name="P675"/>
      <text:p text:style-name="P676"><text:span text:style-name="T676_1">In<text:s/>the<text:s/>year<text:s/>ahead<text:s/>antici</text:span><text:span text:style-name="T676_2">pated<text:s/>risk<text:s/></text:span><text:span text:style-name="T676_3">relates<text:s/></text:span><text:span text:style-name="T676_4">to<text:s/>infrastructure<text:s/>and<text:s/>operational<text:s/>readiness,<text:s/>including<text:s/>laboratory<text:s/>construction,<text:s/>equipment<text:s/>delivery,<text:s/>and<text:s/>the<text:s/>integration<text:s/>of<text:s/>cargo<text:s/>scanners<text:s/>and<text:s/>smart<text:s/>gate<text:s/>technology.<text:s/>Global<text:s/>supply<text:s/>chain<text:s/>disruptions,<text:s/>including<text:s/>shipping<text:s/>delays<text:s/>linked<text:s/>to<text:s/>ongoing<text:s/>geopolitical<text:s/>tensions,<text:s/>may<text:s/>impact<text:s/>timelines<text:s/>for<text:s/>critical<text:s/>equipment.<text:s/>Mitigation<text:s/>measures<text:s/>such<text:s/>as<text:s/>early<text:s/>procurement<text:s/>of<text:s/>long-lead<text:s/>items,<text:s/>supplier<text:s/>diversification,<text:s/>and<text:s/>strengthened<text:s/>contract<text:s/>management<text:s/>will<text:s/>be<text:s/>implemented<text:s/>to<text:s/>minimise<text:s/>these<text:s/>risks.</text:span></text:p>
      <text:p text:style-name="P677"/>
      <text:p text:style-name="P678"><text:span text:style-name="T678_1">ACELI</text:span><text:span text:style-name="T678_2">’s</text:span><text:span text:style-name="T678_3"><text:s/></text:span><text:span text:style-name="T678_4">programme<text:s/>delivery<text:s/>faces<text:s/>operational<text:s/>risks,<text:s/>particularly<text:s/>in<text:s/>influencing<text:s/>lender<text:s/>behaviour<text:s/>and<text:s/>ensuring<text:s/>inclusive<text:s/>support<text:s/>for<text:s/>agri-SMEs<text:s/>with<text:s/>weak<text:s/>financial<text:s/>capacity.<text:s/>Many<text:s/>agri-SMEs<text:s/>have<text:s/>limited<text:s/>financial<text:s/>records,<text:s/>weak<text:s/>governance<text:s/>structures,<text:s/>and<text:s/>inadequate<text:s/>business<text:s/>management<text:s/>skills,<text:s/>which<text:s/>can<text:s/>constrain<text:s/>credit<text:s/>assessments<text:s/>and<text:s/>on-lending<text:s/>by<text:s/>financial<text:s/>institutions.<text:s/>To<text:s/>mitigate<text:s/>these<text:s/>risks,<text:s/>Aceli’s<text:s/>Technical<text:s/>Assistance<text:s/>intervention<text:s/>provides<text:s/>targeted<text:s/>support<text:s/>to<text:s/>strengthen<text:s/>SME<text:s/>investment<text:s/>readiness.<text:s/>This<text:s/>includes<text:s/>in-person<text:s/>coaching<text:s/>and<text:s/>online<text:s/>training,<text:s/>helping<text:s/>to<text:s/>build<text:s/>SME<text:s/>capacity<text:s/>while<text:s/>catalysing<text:s/>both<text:s/>the<text:s/>supply<text:s/>of<text:s/>and<text:s/>demand<text:s/>for<text:s/>capital.</text:span></text:p>
      <text:p text:style-name="P679"/>
      <text:p text:style-name="P680"/>
      <text:p text:style-name="P681"><text:span text:style-name="T681_1">F:<text:s/>PROGRAMME<text:s/>MANAGEMENT:<text:s/></text:span><text:bookmark-start text:name="_Hlk21353049"/><text:span text:style-name="T681_2">DELIVERY,<text:s/>COMMERCIAL<text:s/>&amp;<text:s/>FINANCIAL<text:s/>PERFORMANCE<text:s/></text:span><text:bookmark-end text:name="_Hlk21353049"/></text:p>
      <text:p text:style-name="P682"/>
      <text:p text:style-name="P683"><text:span text:style-name="T683_1">Summarise<text:s/>the<text:s/>performance<text:s/>of<text:s/>partners<text:s/>and<text:s/>FCDO,<text:s/>notably<text:s/>on<text:s/>commercial<text:s/>and<text:s/>financial<text:s/>issues.<text:s/></text:span></text:p>
      <text:p text:style-name="P684"/>
      <text:p text:style-name="P685"><text:span text:style-name="T685_1">Overall<text:s/></text:span><text:span text:style-name="T685_2">Programme<text:s/>delivery</text:span><text:span text:style-name="T685_3">:<text:s/></text:span><text:span text:style-name="T685_4">The<text:s/>programme<text:s/>was<text:s/>overseen<text:s/>by<text:s/>a<text:s/>Senior<text:s/>Responsible<text:s/>Owner<text:s/>(SRO),<text:s/>supported<text:s/>by<text:s/>a<text:s/>PSD<text:s/>Adviser<text:s/>and<text:s/>three<text:s/>Project<text:s/>Leads<text:s/>responsible<text:s/>for<text:s/>day</text:span><text:span text:style-name="T685_5">to</text:span><text:span text:style-name="T685_6">day<text:s/>delivery<text:s/>with<text:s/>individual<text:s/>suppliers.<text:s/>Effective<text:s/>working<text:s/>relationships<text:s/>between<text:s/>the<text:s/>programme<text:s/>team<text:s/>and<text:s/>implementing<text:s/>partners<text:s/>were<text:s/>a<text:s/>key<text:s/>enabler<text:s/>of<text:s/>delivery,<text:s/>supported<text:s/>by<text:s/>regular<text:s/>engagement<text:s/>and<text:s/>oversight<text:s/>to<text:s/>ensure<text:s/>progress<text:s/>remained<text:s/>on<text:s/>track<text:s/>and<text:s/>responsive<text:s/>to<text:s/>emerging<text:s/>risks<text:s/>and<text:s/>issues.</text:span><text:span text:style-name="T685_7"><text:s/></text:span></text:p>
      <text:p text:style-name="P686"/>
      <text:p text:style-name="P687"><text:span text:style-name="T687_1">The<text:s/>programme<text:s/>team<text:s/>maintained<text:s/>strong<text:s/>financial<text:s/>and<text:s/>performance<text:s/>management<text:s/>throughout<text:s/>the<text:s/>year,<text:s/>reviewing<text:s/>monthly<text:s/>financial<text:s/>forecasts,<text:s/>quarterly<text:s/>progress<text:s/>reports,<text:s/>funding<text:s/>requests,<text:s/>and<text:s/>invoices,<text:s/>and<text:s/>ensuring<text:s/>accurate<text:s/>and<text:s/>timely<text:s/>updates<text:s/>across<text:s/>internal<text:s/>FCDO<text:s/>systems.<text:s/>Monthly<text:s/>internal<text:s/>programme<text:s/>board<text:s/>meetings,<text:s/>chaired<text:s/>by<text:s/>the<text:s/>SRO,<text:s/>provided<text:s/>structured<text:s/>oversight<text:s/>of<text:s/>delivery<text:s/>progress,<text:s/>financial<text:s/>performance,<text:s/>and<text:s/>compliance<text:s/>with<text:s/>approved<text:s/>delivery<text:s/>plans,<text:s/>as<text:s/>well<text:s/>as<text:s/>regular<text:s/>review<text:s/>of<text:s/>the<text:s/>risk<text:s/>register<text:s/>to<text:s/>support<text:s/>early<text:s/>identification<text:s/>and<text:s/>mitigation<text:s/>of<text:s/>risks.</text:span><text:span text:style-name="T687_2"><text:s/></text:span><text:span text:style-name="T687_3">All<text:s/>expenditure<text:s/>was<text:s/>subject<text:s/>to<text:s/>robust<text:s/>financial<text:s/>controls,<text:s/>with<text:s/>invoices<text:s/>reviewed<text:s/>in<text:s/>detail<text:s/>by<text:s/>the<text:s/>programme<text:s/>team<text:s/>and<text:s/>requiring<text:s/>formal<text:s/>SRO<text:s/>approval<text:s/>prior<text:s/>to<text:s/>payment,<text:s/>ensuring<text:s/>value<text:s/>for<text:s/>money<text:s/>and<text:s/>appropriate<text:s/>use<text:s/>of<text:s/>funds.</text:span><text:span text:style-name="T687_4"><text:s text:c="2"/></text:span></text:p>
      <text:p text:style-name="P688"/>
      <text:p text:style-name="P689"><text:span text:style-name="T689_1">An<text:s/>area<text:s/>identified<text:s/>for<text:s/>future<text:s/>improvement<text:s/></text:span><text:span text:style-name="T689_2">is</text:span><text:span text:style-name="T689_3"><text:s/>to</text:span><text:span text:style-name="T689_4"><text:s/>review<text:s/>the<text:s/>unified<text:s/>programme<text:s/>Theory<text:s/>of<text:s/>Change<text:s/>and<text:s/></text:span><text:span text:style-name="T689_5">to<text:s/>ensure<text:s/>coherence<text:s/>between<text:s/>the<text:s/>project<text:s/>components.<text:s/></text:span></text:p>
      <text:p text:style-name="P690"/>
      <text:p text:style-name="P691"><text:span text:style-name="T691_1">CIGZambia</text:span><text:span text:style-name="T691_2">:</text:span><text:span text:style-name="T691_3"><text:s/></text:span><text:span text:style-name="T691_4">In<text:s/>November<text:s/>2025,<text:s/>FCDO<text:s/>and<text:s/>CIG<text:s/>Zambia<text:s/>signed<text:s/>Contract<text:s/>Amendment<text:s/>09<text:s/>(CA09),<text:s/>providing<text:s/>a<text:s/>budget<text:s/>uplift<text:s/>of<text:s/>£753,748<text:s/>through<text:s/>to<text:s/>June<text:s/>2026<text:s/>and<text:s/>increasing<text:s/>the<text:s/>total<text:s/>programme<text:s/>value<text:s/>to<text:s/>£17,401,427.<text:s/>Despite<text:s/>the<text:s/>late<text:s/>confirmation<text:s/>of<text:s/>additional<text:s/>funding<text:s/>and<text:s/>a<text:s/>significantly<text:s/>compressed<text:s/>effective<text:s/>delivery<text:s/>window,<text:s/>FCDO<text:s/>assessed<text:s/>CIG<text:s/>Zambia’s<text:s/>response<text:s/>as<text:s/>highly<text:s/>effective<text:s/>and<text:s/>exceeding<text:s/>expectations.<text:s/>Delivery<text:s/>was<text:s/>scaled<text:s/>up<text:s/>rapidly<text:s/>without<text:s/>material<text:s/>disruption,<text:s/>and<text:s/>the<text:s/>programme<text:s/>closed<text:s/>the<text:s/>financial<text:s/>year<text:s/>with<text:s/>minimal<text:s/>variance<text:s/>against<text:s/>the<text:s/>approved<text:s/>budget<text:s/>cap,<text:s/>well<text:s/>within<text:s/>acceptable<text:s/>tolerances.<text:s/>Over<text:s/>the<text:s/>year,<text:s/>CIG<text:s/>Zambia<text:s/>expanded<text:s/>delivery<text:s/>and<text:s/>management<text:s/>capacity<text:s/>in<text:s/>line<text:s/>with<text:s/>the<text:s/>increased<text:s/>scope,<text:s/>including<text:s/>the<text:s/>recruitment<text:s/>of<text:s/>new<text:s/>Workstream<text:s/>2<text:s/>and<text:s/>3<text:s/>Leads,<text:s/>additional<text:s/>technical<text:s/>staff<text:s/>across<text:s/>workstreams,<text:s/>and<text:s/>two<text:s/>additional<text:s/>PMU<text:s/>staff.<text:s/>FCDO<text:s/>judged<text:s/>this<text:s/>expansion<text:s/>to<text:s/>be<text:s/>timely,<text:s/>proportionate,<text:s/>and<text:s/>critical<text:s/>to<text:s/>sustaining<text:s/>delivery<text:s/>quality<text:s/>while<text:s/>mitigating<text:s/>coordination<text:s/>and<text:s/>capacity<text:s/>risks<text:s/>during<text:s/>the<text:s/>surge<text:s/>period.</text:span></text:p>
      <text:p text:style-name="P692"/>
      <text:p text:style-name="P693"><text:span text:style-name="T693_1">Several<text:s/>workstreams<text:s/>reached<text:s/>full<text:s/>implementation<text:s/>during<text:s/>the<text:s/>reporting<text:s/>period,<text:s/>and<text:s/>performance<text:s/>against<text:s/>contractual<text:s/>KPIs<text:s/>and<text:s/>milestones<text:s/>introduced<text:s/>under<text:s/>CA09<text:s/>was<text:s/>consistently<text:s/>strong.<text:s/>Based<text:s/>on<text:s/>quarterly<text:s/>performance<text:s/>assessments,<text:s/>FCDO<text:s/>rated<text:s/>the<text:s/>programme<text:s/>as<text:s/>Fully<text:s/>Achieved<text:s/>(A)<text:s/>in<text:s/>each<text:s/>reporting<text:s/>period.<text:s/>This<text:s/>judgement<text:s/>was<text:s/>informed<text:s/>by<text:s/>supplier<text:s/>performance<text:s/>reports,<text:s/>financial<text:s/>monitoring<text:s/>data,<text:s/>and<text:s/>continuous<text:s/>programme<text:s/>oversight,<text:s/>and<text:s/>reflects<text:s/>a<text:s/>mature,<text:s/>trusted,<text:s/>and<text:s/>high</text:span><text:span text:style-name="T693_2">performing<text:s/>supplier<text:s/>relationship.<text:s/>Notably,<text:s/>the<text:s/>programme<text:s/>sustained<text:s/>delivery<text:s/>quality<text:s/>and<text:s/>coordination<text:s/>despite<text:s/>rapid<text:s/>scaling,<text:s/>supported<text:s/>by<text:s/>timely<text:s/>onboarding<text:s/>of<text:s/>delivery<text:s/>managers<text:s/>and<text:s/>strengthened<text:s/>technical<text:s/>oversight.<text:s/>To<text:s/>meet<text:s/>growing<text:s/>operational<text:s/>demands,<text:s/>CIG<text:s/>Zambia<text:s/>expanded<text:s/>its<text:s/>office<text:s/>footprint<text:s/>at<text:s/>Agora<text:s/>Africa<text:s/>Works.<text:s/>CIG<text:s/>Zambia<text:s/>Phase<text:s/>I<text:s/>is<text:s/>now<text:s/>in<text:s/>closure,<text:s/>with<text:s/>Phase<text:s/>II<text:s/>procurement<text:s/>underway<text:s/>and<text:s/>a<text:s/>tentative<text:s/>start<text:s/>date<text:s/>of<text:s/>1<text:s/>July<text:s/>2026.</text:span></text:p>
      <text:p text:style-name="P694"><text:span text:style-name="T694_1"><text:line-break/></text:span><text:span text:style-name="T694_2">ZTIP</text:span><text:span text:style-name="T694_3"><text:s/>and<text:s/>ZAMCUP</text:span><text:span text:style-name="T694_4">:<text:s/></text:span><text:span text:style-name="T694_5">ZTIP<text:s/>delivery<text:s/>over<text:s/>the<text:s/>year<text:s/>has<text:s/>been<text:s/>strong<text:s/>on<text:s/>technical<text:s/>preparation<text:s/>and<text:s/>readiness,<text:s/>slower<text:s/>on<text:s/>procurement<text:s/>and<text:s/>safeguards,<text:s/>but<text:s/>remains<text:s/>credible<text:s/>and<text:s/>actively<text:s/>managed<text:s/>as<text:s/>the<text:s/>programme<text:s/>transitions<text:s/>toward<text:s/>implementation.</text:span><text:span text:style-name="T694_6"><text:s text:c="2"/></text:span><text:span text:style-name="T694_7">The<text:s/>World<text:s/>Bank<text:s/></text:span><text:span text:style-name="T694_8">has</text:span><text:span text:style-name="T694_9"><text:s/></text:span><text:span text:style-name="T694_10">a</text:span><text:span text:style-name="T694_11"><text:s/>strong<text:s/>track<text:s/>record<text:s/>of<text:s/>delivering<text:s/>FCDO</text:span><text:span text:style-name="T694_12">funded<text:s/>programmes<text:s/>in<text:s/>Zambia<text:s/>and<text:s/>comparable<text:s/>contexts,<text:s/>providing<text:s/>confidence<text:s/>in<text:s/>delivery<text:s/>and<text:s/>fiduciary<text:s/>management.<text:s/></text:span></text:p>
      <text:p text:style-name="P695"/>
      <text:p text:style-name="P696"><text:span text:style-name="T696_1">The<text:s/></text:span><text:span text:style-name="T696_2">ZAMCUP<text:s/></text:span><text:span text:style-name="T696_3">Administrative<text:s/>Agreement<text:s/>was<text:s/>signed<text:s/>in<text:s/>December<text:s/>2025,<text:s/>enabling<text:s/>mobilisation<text:s/>and<text:s/>delivery</text:span><text:span text:style-name="T696_4">readiness<text:s/>activities<text:s/>to<text:s/>commence<text:s/>during<text:s/>FY25/26.<text:s/>During<text:s/>the<text:s/>period</text:span><text:span text:style-name="T696_5"><text:s/>under<text:s/>review</text:span><text:span text:style-name="T696_6">,<text:s/>FCDO<text:s/>disbursed<text:s/>£2<text:s/>million<text:s/>to<text:s/>a<text:s/>World<text:s/>Bank</text:span><text:span text:style-name="T696_7">managed<text:s/>trust<text:s/>fund<text:s/>in<text:s/>line<text:s/>with<text:s/>the<text:s/>agreed<text:s/>multi</text:span><text:span text:style-name="T696_8">year<text:s/>framework.</text:span><text:span text:style-name="T696_9"><text:s/></text:span><text:span text:style-name="T696_10">Governance<text:s/>arrangements<text:s/>are<text:s/>in<text:s/>place,<text:s/>including<text:s/>a<text:s/>Partnership<text:s/>Council</text:span><text:span text:style-name="T696_11"><text:s/>-<text:s/></text:span><text:span text:style-name="T696_12">of<text:s/>which<text:s/>FCDO<text:s/>is<text:s/>a<text:s/>member</text:span><text:span text:style-name="T696_13"><text:s/>-<text:s/></text:span><text:span text:style-name="T696_14">and<text:s/>designated<text:s/>leads<text:s/>for<text:s/>each<text:s/>workstream<text:s/>to<text:s/>support<text:s/>effective<text:s/>oversight<text:s/>and<text:s/>coordination.</text:span></text:p>
      <text:p text:style-name="P697"/>
      <text:p text:style-name="P698"><text:span text:style-name="T698_1">T</text:span><text:span text:style-name="T698_2">rademark<text:s/>Africa</text:span><text:span text:style-name="T698_3">:<text:s/></text:span><text:span text:style-name="T698_4">The<text:s/>Zambia<text:s/>Country<text:s/>Programme<text:s/>was<text:s/>rapidly<text:s/>mobilised<text:s/>through<text:s/>the<text:s/>onboarding<text:s/>of<text:s/>three<text:s/>in-country<text:s/>staff<text:s/>who<text:s/>provided<text:s/>technical<text:s/>and<text:s/>operational<text:s/>support<text:s/>while<text:s/>also<text:s/>backstopping<text:s/>the<text:s/>remaining<text:s/>activities<text:s/>on<text:s/>the<text:s/>Nakonde<text:s/>Border<text:s/>Project.<text:s/>Clear<text:s/>role<text:s/>allocation<text:s/>ensured<text:s/>effective<text:s/>delivery,<text:s/>with<text:s/>the<text:s/>Pro</text:span><text:span text:style-name="T698_5">gramme</text:span><text:span text:style-name="T698_6"><text:s/>Manager<text:s/>leading<text:s/>coordination,<text:s/>procurement,<text:s/>implementation<text:s/>and<text:s/>monitoring,<text:s/>the<text:s/>Country<text:s/>Director<text:s/>providing<text:s/>strategic<text:s/>oversight,<text:s/>and<text:s/>the<text:s/>Project<text:s/>Officer<text:s/>managing<text:s/>day-to-day<text:s/>operations</text:span><text:span text:style-name="T698_7"><text:s/>and<text:s/>site<text:s/>visits</text:span><text:span text:style-name="T698_8">.<text:s/>Despite<text:s/>the<text:s/>departure<text:s/>of<text:s/>the<text:s/>Resident<text:s/>Engineer<text:s/>on<text:s/>the<text:s/>Nakonde<text:s/>project,<text:s/>continuity<text:s/>was<text:s/>maintained<text:s/>through<text:s/>the<text:s/>TMA<text:s/>Engineer<text:s/>Project<text:s/>Lead,<text:s/>supported<text:s/>by<text:s/>the<text:s/>Cargo<text:s/>Scanner<text:s/>Technical<text:s/>Manager<text:s/>and<text:s/>on-site<text:s/>supervision<text:s/>consultants<text:s/>overseeing<text:s/>daily<text:s/>monitoring<text:s/>and<text:s/>inspections.<text:s/>Governance<text:s/>arrangements<text:s/>remained<text:s/>strong,<text:s/>with<text:s/>technical<text:s/>oversight<text:s/>provided<text:s/>through<text:s/>dedicated<text:s/>civil<text:s/>works<text:s/>and<text:s/>cargo<text:s/>scanner<text:s/>subcommittees<text:s/>that<text:s/>monitored<text:s/>progress,<text:s/>assessed<text:s/>risks,<text:s/>and<text:s/>implemented<text:s/>mitigation<text:s/>measures.<text:s/>Overall,<text:s/>the<text:s/>programme<text:s/>demonstrated<text:s/>effective<text:s/>delivery,<text:s/>maintaining<text:s/>momentum<text:s/>on<text:s/>the<text:s/>Nakonde<text:s/>project</text:span><text:span text:style-name="T698_9"><text:s/>which<text:s/>was<text:s/>successfully<text:s/>commissioned<text:s/>in<text:s/>the<text:s/>year<text:s/>under<text:s/>review</text:span><text:span text:style-name="T698_10"><text:s/>while</text:span><text:span text:style-name="T698_11"><text:s/>the<text:s/>team</text:span><text:span text:style-name="T698_12"><text:s/>successfully<text:s/>establish</text:span><text:span text:style-name="T698_13">ed</text:span><text:span text:style-name="T698_14"><text:s/>the<text:s/>Zambia<text:s/>Country<text:s/></text:span><text:span text:style-name="T698_15">Trade<text:s/></text:span><text:span text:style-name="T698_16">Programme.</text:span></text:p>
      <text:p text:style-name="P699"><text:span text:style-name="T699_1"><text:line-break/></text:span><text:span text:style-name="T699_2">ACELI</text:span><text:span text:style-name="T699_3">:</text:span><text:span text:style-name="T699_4"><text:s/></text:span><text:span text:style-name="T699_5">Similar<text:s/>to<text:s/>the<text:s/>previous<text:s/>review,<text:s/>Aceli<text:s/>has<text:s/>maintained<text:s/>a<text:s/>lean<text:s/>in-country<text:s/>team<text:s/>of<text:s/>two<text:s/>staff,<text:s/>supported<text:s/>by<text:s/>colleagues<text:s/>based<text:s/>in<text:s/>Kenya<text:s/>and<text:s/>the<text:s/>United<text:s/>States</text:span><text:span text:style-name="T699_6">,<text:s/></text:span><text:span text:style-name="T699_7">an<text:s/>approach<text:s/>that<text:s/>aligns<text:s/>well<text:s/>with<text:s/>current<text:s/>budget<text:s/>constraints.<text:s/>The<text:s/>Country<text:s/>Director<text:s/>and<text:s/></text:span><text:span text:style-name="T699_8">Senior<text:s/>Associate</text:span><text:span text:style-name="T699_9"><text:s/>in<text:s/>Zambia<text:s/>oversee<text:s/>day-to-day<text:s/>operations<text:s/>and<text:s/>stakeholder<text:s/>engagement.</text:span><text:span text:style-name="T699_10"><text:s/></text:span><text:span text:style-name="T699_11">Aceli<text:s/>Zambia<text:s/>has<text:s/>demonstrated<text:s/>strong<text:s/>compliance<text:s/>and<text:s/>effective<text:s/>programme<text:s/>delivery.<text:s/>To<text:s/>strengthen<text:s/>coordination<text:s/>and<text:s/>streamline<text:s/>reporting<text:s/>across<text:s/>its<text:s/>multi-country<text:s/>portfolio,<text:s/>Aceli<text:s/>and<text:s/>FCDO<text:s/>country<text:s/>offices<text:s/>hold<text:s/>joint<text:s/>quarterly<text:s/>meetings<text:s/>with<text:s/>a<text:s/>standing<text:s/>agenda<text:s/>covering<text:s/>activity<text:s/>progress,<text:s/>financial<text:s/>performance,<text:s/>risk<text:s/>management,<text:s/>and<text:s/>fraud<text:s/>oversight.<text:s/>Overall,<text:s/>Aceli<text:s/>Zambia<text:s/>has<text:s/>made<text:s/>solid<text:s/>progress<text:s/>in<text:s/>achieving<text:s/>key<text:s/>milestones<text:s/>and<text:s/>remains<text:s/>on<text:s/>track<text:s/>with<text:s/>implementation.<text:s/>However,<text:s/>expenditure<text:s/>was<text:s/>slower<text:s/>at<text:s/>the<text:s/>start<text:s/>of<text:s/>the<text:s/>reporting<text:s/>period,<text:s/>largely<text:s/>due<text:s/>to<text:s/>the<text:s/>complexity<text:s/>of<text:s/></text:span><text:span text:style-name="T699_12">the<text:s/></text:span><text:span text:style-name="T699_13">model</text:span><text:span text:style-name="T699_14"><text:s/>resulting<text:s/>to</text:span><text:span text:style-name="T699_15"><text:s/>a<text:s/>no-cost<text:s/>extension<text:s/>to<text:s/>allow<text:s/>completion<text:s/>of<text:s/>planned<text:s/>activities.<text:s/></text:span></text:p>
      <text:p text:style-name="P700"/>
      <text:p text:style-name="P701"><text:span text:style-name="T701_1">Financial<text:s/>and<text:s/>Commercial<text:s/>performance</text:span></text:p>
      <text:p text:style-name="P702"/>
      <text:p text:style-name="P703"><text:span text:style-name="T703_1">CIGZambia</text:span><text:span text:style-name="T703_2">:<text:s/></text:span><text:span text:style-name="T703_3">During<text:s/>the<text:s/>year<text:s/>under<text:s/>review,<text:s/>a<text:s/>budget<text:s/>of<text:s/>£2,627,991<text:s/>(100%<text:s/>ICF)<text:s/>was<text:s/>allocated<text:s/>to<text:s/>CIG<text:s/>Zambia,<text:s/>of<text:s/>which<text:s/>£2,625,778<text:s/>was<text:s/>spent,<text:s/>resulting<text:s/>in<text:s/>a<text:s/>negligible<text:s/>underspend<text:s/>of<text:s/>£2,213.<text:s/></text:span><text:span text:style-name="T703_4">Financial<text:s/>discipline<text:s/>was<text:s/>consistently<text:s/>strong,<text:s/>underpinned<text:s/>by<text:s/>accurate<text:s/>and<text:s/>timely<text:s/>monthly<text:s/>forecasting.<text:s/>In<text:s/>recognition<text:s/>of<text:s/>the<text:s/>scale<text:s/>and<text:s/>complexity<text:s/>of<text:s/>delivery<text:s/>following<text:s/>CA09,<text:s/>the<text:s/>variance<text:s/>threshold<text:s/>was<text:s/>increased<text:s/>from<text:s/>1%<text:s/>to<text:s/>5%;<text:s/>average<text:s/>in</text:span><text:span text:style-name="T703_5">year<text:s/>variances<text:s/>were<text:s/>1.32%,<text:s/>remaining<text:s/>comfortably<text:s/>within<text:s/>this<text:s/>limit.<text:s/>The<text:s/>introduction<text:s/>of<text:s/>CA09<text:s/>further<text:s/>strengthened<text:s/>financial<text:s/>control<text:s/>through<text:s/>enhanced<text:s/>actuals</text:span><text:span text:style-name="T703_6">based<text:s/>PMU<text:s/>reporting<text:s/>(including<text:s/>NPAC<text:s/>and<text:s/>profit).<text:s/>PMU<text:s/>costs<text:s/>increased<text:s/>modestly<text:s/>from<text:s/>20%<text:s/>to<text:s/>22%,<text:s/>remaining<text:s/>proportionate<text:s/>and<text:s/>aligned<text:s/>with<text:s/>comparable<text:s/>FCDO<text:s/>programmes,<text:s/>and<text:s/>reflecting<text:s/>the<text:s/>additional<text:s/>management<text:s/>and<text:s/>assurance<text:s/>required<text:s/>during<text:s/>the<text:s/>surge<text:s/>period.<text:s/></text:span></text:p>
      <text:p text:style-name="P704"><text:span text:style-name="T704_1"><text:line-break/></text:span><text:span text:style-name="T704_2">ZTIP</text:span><text:span text:style-name="T704_3">:<text:s/></text:span><text:span text:style-name="T704_4">The<text:s/>programme<text:s/>operates<text:s/>on<text:s/>a<text:s/>multi</text:span><text:span text:style-name="T704_5">year<text:s/>financing<text:s/>basis.<text:s/>FCDO<text:s/>disbursements<text:s/></text:span><text:span text:style-name="T704_6">to<text:s/>the<text:s/>ESMAP<text:s/>Trust<text:s/>Fund<text:s/></text:span><text:span text:style-name="T704_7">made<text:s/>in</text:span><text:span text:style-name="T704_8"><text:s/>the</text:span><text:span text:style-name="T704_9"><text:s/>previous<text:s/>financial<text:s/>year<text:s/>continue<text:s/>to<text:s/>support<text:s/>delivery<text:s/>during<text:s/>the<text:s/>period<text:s/>under<text:s/>review,<text:s/>with<text:s/>expenditure<text:s/>drawn<text:s/>down<text:s/>through<text:s/>World<text:s/>Bank<text:s/>financial<text:s/>systems<text:s/>in<text:s/>line<text:s/>with<text:s/>agreed<text:s/>workplans<text:s/>and<text:s/>eligible<text:s/>costs.<text:s/>No<text:s/>additional<text:s/>disbursement<text:s/>was<text:s/>required<text:s/>during<text:s/>FY25/26,<text:s/>reflecting<text:s/>the<text:s/>phasing<text:s/>of<text:s/>programme<text:s/>activities<text:s/>and<text:s/>the<text:s/>availability<text:s/>of<text:s/>sufficient<text:s/>funds<text:s/>to<text:s/>support<text:s/>ongoing<text:s/>implementation.<text:s/>Financial<text:s/>performance<text:s/>remains<text:s/>on<text:s/>track,<text:s/>with<text:s/>robust<text:s/>fiduciary<text:s/>oversight<text:s/>provided<text:s/>through<text:s/>World<text:s/>Bank<text:s/>systems.</text:span></text:p>
      <text:p text:style-name="P705"><text:span text:style-name="T705_1"><text:line-break/></text:span><text:span text:style-name="T705_2">ZAMCUP</text:span><text:span text:style-name="T705_3">:</text:span><text:span text:style-name="T705_4"><text:s/></text:span><text:span text:style-name="T705_5">During<text:s/>the<text:s/>period<text:s/>under<text:s/>review,<text:s/>FCDO<text:s/>disbursed<text:s/>£2<text:s/>million<text:s/></text:span><text:span text:style-name="T705_6">RDEL<text:s/></text:span><text:span text:style-name="T705_7">to<text:s/>ZAMCUP,<text:s/>split<text:s/>evenly<text:s/>between<text:s/>ICF<text:s/>and<text:s/>non</text:span><text:span text:style-name="T705_8">ICF<text:s/>funding.<text:s/>There<text:s/>was<text:s/>no<text:s/>under</text:span><text:span text:style-name="T705_9">spend,<text:s/>with<text:s/>disbursement<text:s/>aligned<text:s/>to<text:s/>agreed<text:s/>programme<text:s/>commitments<text:s/>and<text:s/>the<text:s/>approved<text:s/>multi</text:span><text:span text:style-name="T705_10">year<text:s/>framework.</text:span></text:p>
      <text:p text:style-name="P706"/>
      <text:p text:style-name="P707"><text:span text:style-name="T707_1">ACELI:</text:span><text:span text:style-name="T707_2"><text:s/>The<text:s/>programme<text:s/>experienced<text:s/>slow<text:s/>expenditure<text:s/>in<text:s/>the<text:s/>first<text:s/>quarter,<text:s/>consistent<text:s/>with<text:s/>trends<text:s/>observed<text:s/>in<text:s/>previous<text:s/>years.<text:s/>During<text:s/>the<text:s/>reporting<text:s/>period,<text:s/>Aceli<text:s/>was<text:s/>allocated<text:s/>a<text:s/>budget<text:s/>of<text:s/>£1.5<text:s/>million<text:s/>(£1<text:s/>million<text:s/>CDEL<text:s/>and<text:s/>£0.5<text:s/>million<text:s/>RDEL).<text:s/>To<text:s/>mitigate<text:s/>the<text:s/>risk<text:s/>of<text:s/>underspending<text:s/>associated<text:s/>with<text:s/>this<text:s/>pattern,<text:s/>the<text:s/>budget<text:s/>was<text:s/>proactively<text:s/>reduced<text:s/>by<text:s/>£250,000.<text:s/>Despite<text:s/>this<text:s/>adjustment,<text:s/>an<text:s/>underspend<text:s/>of<text:s/>£149,000<text:s/>was<text:s/>recorded<text:s/>at<text:s/>the<text:s/>end<text:s/>of<text:s/>the<text:s/>reporting<text:s/>period.</text:span></text:p>
      <text:p text:style-name="P708"/>
      <text:p text:style-name="P709"><text:span text:style-name="T709_1">T</text:span><text:span text:style-name="T709_2">rademark<text:s/>Africa</text:span><text:span text:style-name="T709_3">:<text:s/></text:span><text:span text:style-name="T709_4">During<text:s/>FY25/26,<text:s/>TradeMark<text:s/>Africa<text:s/>(TMA)<text:s/>delivered<text:s/>strong<text:s/>financial<text:s/>performance,<text:s/>achieving<text:s/>approximately<text:s/>80%<text:s/>of<text:s/>its</text:span><text:span text:style-name="T709_5"><text:s/>original</text:span><text:span text:style-name="T709_6"><text:s/>expenditure<text:s/>target<text:s/>despite<text:s/>operating<text:s/>in<text:s/>a<text:s/>complex<text:s/>delivery<text:s/>environment.<text:s/>This<text:s/>was<text:s/>driven<text:s/>by<text:s/>rapid<text:s/>mobilisation<text:s/>under<text:s/>an<text:s/>integrated<text:s/>Zambia<text:s/>Country<text:s/>Programme<text:s/>alongside<text:s/>multiple<text:s/>parallel<text:s/>procurements.<text:s/>Progress<text:s/>on<text:s/>the<text:s/>final<text:s/>activities<text:s/>of<text:s/>the<text:s/>Nakonde<text:s/>Border<text:s/>Project<text:s/>faced<text:s/>constraints,<text:s/>notably<text:s/>a<text:s/>court<text:s/>case<text:s/>in<text:s/>Kenya<text:s/>slowing<text:s/>completion.</text:span><text:span text:style-name="T709_7"><text:s/></text:span><text:span text:style-name="T709_8">Nevertheless,<text:s/>sustained<text:s/>contract<text:s/>management<text:s/>ensured<text:s/>substantial<text:s/>completion<text:s/>and<text:s/>successful<text:s/>project<text:s/>launch.<text:s/>The<text:s/>programme<text:s/>was<text:s/>initially<text:s/>allocated<text:s/>£5</text:span><text:span text:style-name="T709_9">.</text:span><text:span text:style-name="T709_10">2</text:span><text:span text:style-name="T709_11">m</text:span><text:span text:style-name="T709_12">,<text:s/></text:span><text:span text:style-name="T709_13">h</text:span><text:span text:style-name="T709_14">owever,<text:s/>delays<text:s/>in<text:s/>mobilising<text:s/>the<text:s/>Kazungula<text:s/>Smart<text:s/>Gate<text:s/></text:span><text:span text:style-name="T709_15">project<text:s/></text:span><text:span text:style-name="T709_16">and<text:s/>contracting<text:s/>PQPS<text:s/>laboratory<text:s/>works<text:s/>resulted<text:s/>in<text:s/>a<text:s/>projected<text:s/>underspend<text:s/>of<text:s/>£</text:span><text:span text:style-name="T709_17">0.</text:span><text:span text:style-name="T709_18">6,<text:s/></text:span><text:span text:style-name="T709_19">bringing<text:s/>the<text:s/>revised<text:s/>allocation<text:s/>to<text:s/>£4</text:span><text:span text:style-name="T709_20">.6m</text:span><text:span text:style-name="T709_21">.</text:span><text:span text:style-name="T709_22"><text:s/></text:span></text:p>
      <text:p text:style-name="P710"/>
      <text:p text:style-name="P711"><text:span text:style-name="T711_1">Spend<text:s/>profile<text:s/></text:span><text:span text:style-name="T711_2">April<text:s/>2025</text:span><text:span text:style-name="T711_3"><text:s/>to<text:s/></text:span><text:span text:style-name="T711_4">March<text:s/>20</text:span><text:span text:style-name="T711_5">26</text:span></text:p>
      <text:p text:style-name="P712"/>
      <table:table table:style-name="Table20">
        <table:table-column table:style-name="Column78"/>
        <table:table-column table:style-name="Column79"/>
        <table:table-column table:style-name="Column80"/>
        <table:table-column table:style-name="Column81"/>
        <table:table-column table:style-name="Column82"/>
        <table:table-column table:style-name="Column83"/>
        <table:table-row table:style-name="Row101">
          <table:table-cell table:style-name="Cell324">
            <text:p text:style-name="P713"><text:span text:style-name="T713_1">Project</text:span></text:p>
          </table:table-cell>
          <table:table-cell table:style-name="Cell325">
            <text:p text:style-name="P714"><text:span text:style-name="T714_1">Budget</text:span></text:p>
          </table:table-cell>
          <table:table-cell table:style-name="Cell326">
            <text:p text:style-name="P715"><text:span text:style-name="T715_1">Disbursed</text:span></text:p>
          </table:table-cell>
          <table:table-cell table:style-name="Cell327">
            <text:p text:style-name="P716"><text:span text:style-name="T716_1">Variance</text:span></text:p>
            <text:p text:style-name="P717"/>
          </table:table-cell>
          <table:table-cell table:style-name="Cell328">
            <text:p text:style-name="P718"><text:span text:style-name="T718_1">ICF</text:span></text:p>
          </table:table-cell>
          <table:table-cell table:style-name="Cell329">
            <text:p text:style-name="P719"><text:span text:style-name="T719_1">Classif</text:span><text:span text:style-name="T719_2">ic</text:span><text:span text:style-name="T719_3">ation<text:s/>categories</text:span></text:p>
          </table:table-cell>
        </table:table-row>
        <table:table-row table:style-name="Row102">
          <table:table-cell table:style-name="Cell330">
            <text:p text:style-name="P720"><text:span text:style-name="T720_1">CIGZambia</text:span></text:p>
          </table:table-cell>
          <table:table-cell table:style-name="Cell331">
            <text:p text:style-name="P721"><text:span text:style-name="T721_1">£2,627,991<text:s text:c="2"/></text:span></text:p>
          </table:table-cell>
          <table:table-cell table:style-name="Cell332">
            <text:p text:style-name="P722"><text:span text:style-name="T722_1">£2,625,778</text:span></text:p>
          </table:table-cell>
          <table:table-cell table:style-name="Cell333">
            <text:p text:style-name="P723"><text:span text:style-name="T723_1">£2,213</text:span></text:p>
          </table:table-cell>
          <table:table-cell table:style-name="Cell334">
            <text:p text:style-name="P724"><text:span text:style-name="T724_1">100%</text:span></text:p>
          </table:table-cell>
          <table:table-cell table:style-name="Cell335">
            <text:p text:style-name="P725"><text:span text:style-name="T725_1">RDEL/CDEL</text:span></text:p>
          </table:table-cell>
        </table:table-row>
        <table:table-row table:style-name="Row103">
          <table:table-cell table:style-name="Cell336">
            <text:p text:style-name="P726"><text:span text:style-name="T726_1">ZTIP</text:span></text:p>
          </table:table-cell>
          <table:table-cell table:style-name="Cell337">
            <text:p text:style-name="P727"><text:span text:style-name="T727_1">Nil</text:span></text:p>
          </table:table-cell>
          <table:table-cell table:style-name="Cell338">
            <text:p text:style-name="P728"><text:span text:style-name="T728_1">Nil</text:span></text:p>
          </table:table-cell>
          <table:table-cell table:style-name="Cell339">
            <text:p text:style-name="P729"><text:span text:style-name="T729_1">Nil</text:span></text:p>
          </table:table-cell>
          <table:table-cell table:style-name="Cell340">
            <text:p text:style-name="P730"><text:span text:style-name="T730_1">Nil</text:span></text:p>
          </table:table-cell>
          <table:table-cell table:style-name="Cell341">
            <text:p text:style-name="P731"><text:span text:style-name="T731_1">Nil</text:span></text:p>
          </table:table-cell>
        </table:table-row>
        <table:table-row table:style-name="Row104">
          <table:table-cell table:style-name="Cell342">
            <text:p text:style-name="P732"><text:span text:style-name="T732_1">ZAMCUP</text:span></text:p>
          </table:table-cell>
          <table:table-cell table:style-name="Cell343">
            <text:p text:style-name="P733"><text:span text:style-name="T733_1">£2,000,00</text:span><text:span text:style-name="T733_2">0</text:span></text:p>
          </table:table-cell>
          <table:table-cell table:style-name="Cell344">
            <text:p text:style-name="P734"><text:span text:style-name="T734_1">£2,000</text:span><text:span text:style-name="T734_2">,000</text:span></text:p>
          </table:table-cell>
          <table:table-cell table:style-name="Cell345">
            <text:p text:style-name="P735"><text:span text:style-name="T735_1">Nil</text:span></text:p>
          </table:table-cell>
          <table:table-cell table:style-name="Cell346">
            <text:p text:style-name="P736"><text:span text:style-name="T736_1">50%</text:span></text:p>
          </table:table-cell>
          <table:table-cell table:style-name="Cell347">
            <text:p text:style-name="P737"><text:span text:style-name="T737_1">RDEL</text:span></text:p>
          </table:table-cell>
        </table:table-row>
        <table:table-row table:style-name="Row105">
          <table:table-cell table:style-name="Cell348">
            <text:p text:style-name="P738"><text:span text:style-name="T738_1">TMA</text:span></text:p>
          </table:table-cell>
          <table:table-cell table:style-name="Cell349">
            <text:p text:style-name="P739"><text:span text:style-name="T739_1">£4,650,390</text:span></text:p>
          </table:table-cell>
          <table:table-cell table:style-name="Cell350">
            <text:p text:style-name="P740"><text:span text:style-name="T740_1">£4,650,390</text:span></text:p>
          </table:table-cell>
          <table:table-cell table:style-name="Cell351">
            <text:p text:style-name="P741"><text:span text:style-name="T741_1">Nil<text:s/></text:span></text:p>
          </table:table-cell>
          <table:table-cell table:style-name="Cell352">
            <text:p text:style-name="P742"><text:span text:style-name="T742_1">Nil</text:span></text:p>
          </table:table-cell>
          <table:table-cell table:style-name="Cell353">
            <text:p text:style-name="P743"><text:span text:style-name="T743_1">RDEL/CDEL</text:span></text:p>
          </table:table-cell>
        </table:table-row>
        <table:table-row table:style-name="Row106">
          <table:table-cell table:style-name="Cell354">
            <text:p text:style-name="P744"><text:span text:style-name="T744_1">ACELI</text:span></text:p>
          </table:table-cell>
          <table:table-cell table:style-name="Cell355">
            <text:p text:style-name="P745"><text:span text:style-name="T745_1">£1,500,000</text:span></text:p>
          </table:table-cell>
          <table:table-cell table:style-name="Cell356">
            <text:p text:style-name="P746"><text:span text:style-name="T746_1">1,100,002</text:span></text:p>
          </table:table-cell>
          <table:table-cell table:style-name="Cell357">
            <text:p text:style-name="P747"><text:span text:style-name="T747_1">3</text:span><text:span text:style-name="T747_2">99,998</text:span></text:p>
          </table:table-cell>
          <table:table-cell table:style-name="Cell358">
            <text:p text:style-name="P748"><text:span text:style-name="T748_1">100%</text:span></text:p>
          </table:table-cell>
          <table:table-cell table:style-name="Cell359">
            <text:p text:style-name="P749"><text:span text:style-name="T749_1">RDEL/CDEL<text:s text:c="2"/></text:span></text:p>
          </table:table-cell>
        </table:table-row>
        <table:table-row table:style-name="Row107">
          <table:table-cell table:style-name="Cell360">
            <text:p text:style-name="P750"><text:span text:style-name="T750_1">PEPZ<text:s/>II</text:span><text:span text:style-name="T750_2">-other</text:span></text:p>
          </table:table-cell>
          <table:table-cell table:style-name="Cell361">
            <text:p text:style-name="P751"><text:span text:style-name="T751_1">£244,715.51</text:span></text:p>
          </table:table-cell>
          <table:table-cell table:style-name="Cell362">
            <text:p text:style-name="P752"><text:span text:style-name="T752_1">£244,715.51</text:span></text:p>
          </table:table-cell>
          <table:table-cell table:style-name="Cell363">
            <text:p text:style-name="P753"><text:span text:style-name="T753_1">Nil</text:span></text:p>
          </table:table-cell>
          <table:table-cell table:style-name="Cell364">
            <text:p text:style-name="P754"><text:span text:style-name="T754_1">Nil</text:span></text:p>
          </table:table-cell>
          <table:table-cell table:style-name="Cell365">
            <text:p text:style-name="P755"><text:span text:style-name="T755_1">RDEL</text:span></text:p>
          </table:table-cell>
        </table:table-row>
      </table:table>
      <text:p text:style-name="P756"/>
      <text:p text:style-name="P757"><text:span text:style-name="T757_1">Assets<text:s/>management</text:span></text:p>
      <text:p text:style-name="P758"/>
      <text:p text:style-name="P759"><text:span text:style-name="T759_1">During<text:s/>the<text:s/>reporting<text:s/>period,<text:s/>the<text:s/>FCDO<text:s/>programme<text:s/>team<text:s/>worked<text:s/>with<text:s/>implementing<text:s/>partners<text:s/>to<text:s/>update<text:s/>asset<text:s/>registers<text:s/>and<text:s/>complete<text:s/>physical<text:s/>verification<text:s/>of<text:s/>programme<text:s/>assets,<text:s/>with<text:s/>FCDO<text:s/>spot<text:s/>checks<text:s/>providing<text:s/>additional<text:s/>assurance.</text:span></text:p>
      <text:p text:style-name="P760"/>
      <text:p text:style-name="P761"><text:span text:style-name="T761_1">As<text:s/></text:span><text:span text:style-name="T761_2">CIG<text:s/>Zambia</text:span><text:span text:style-name="T761_3"><text:s/>enters<text:s/>its<text:s/>wind</text:span><text:span text:style-name="T761_4">down<text:s/>phase,<text:s/>preparations<text:s/>are<text:s/>underway<text:s/>for<text:s/>asset<text:s/>disposal</text:span><text:span text:style-name="T761_5"><text:s/>or<text:s/>transfer</text:span><text:span text:style-name="T761_6"><text:s/>at<text:s/>the<text:s/>end<text:s/>of<text:s/>June<text:s/>2026.<text:s/>To<text:s/>support<text:s/>this,<text:s/>CIG<text:s/>Zambia<text:s/>has<text:s/>compiled<text:s/>a<text:s/>comprehensive<text:s/>asset<text:s/>register<text:s/>covering<text:s/>physical<text:s/>assets,<text:s/>including<text:s/>depreciation<text:s/>schedules<text:s/>and<text:s/>net<text:s/>book<text:s/>values.</text:span></text:p>
      <text:p text:style-name="P762"/>
      <text:p text:style-name="P763"><text:span text:style-name="T763_1">TradeMark</text:span><text:span text:style-name="T763_2"><text:s/></text:span><text:span text:style-name="T763_3">demonstrated<text:s/>strong<text:s/>asset<text:s/>management<text:s/>practices<text:s/>through<text:s/>the<text:s/>successful<text:s/>transfer<text:s/>of<text:s/></text:span><text:span text:style-name="T763_4">completed</text:span><text:span text:style-name="T763_5"><text:s/>infrastructure<text:s/>and<text:s/>equipment<text:s/>under<text:s/>the<text:s/>Nakonde<text:s/>Phase<text:s/>One<text:s/>project<text:s/>to<text:s/>the<text:s/>Zambia<text:s/>Re</text:span><text:span text:style-name="T763_6">v</text:span><text:span text:style-name="T763_7">enue<text:s/>Authority.<text:s/>These<text:s/>assets—including<text:s/>the<text:s/>drive-through<text:s/>cargo<text:s/>scanner<text:s/>and<text:s/>its<text:s/>accessories,<text:s/>generator,<text:s/>cargo<text:s/>scanner<text:s/>portal,<text:s/>entry<text:s/>and<text:s/>exit<text:s/>gates,<text:s/>customs<text:s/>enforcement<text:s/>furniture,<text:s/>and<text:s/>warehouse<text:s/>office<text:s/>equipment</text:span><text:span text:style-name="T763_8"><text:s/></text:span><text:span text:style-name="T763_9">will<text:s/>significantly<text:s/>strengthen<text:s/>border<text:s/>management<text:s/>and<text:s/>operational<text:s/>efficiency.<text:s/>Complementing<text:s/>this</text:span><text:span text:style-name="T763_10"><text:s/>period<text:s/>under<text:s/>review</text:span><text:span text:style-name="T763_11">,<text:s/>TMA<text:s/>also<text:s/>transferred<text:s/>a<text:s/>High-Performance<text:s/>Liquid<text:s/>Chromatography<text:s/>(HPLC)<text:s/>system<text:s/></text:span><text:span text:style-name="T763_12">to<text:s/>Ministry<text:s/>of<text:s/>Agriculture<text:s/>under<text:s/>the<text:s/>P</text:span><text:span text:style-name="T763_13">lant<text:s/>Quarantine<text:s/>and<text:s/>Phytosanitary<text:s/>Service<text:s/>(PQPS)</text:span><text:span text:style-name="T763_14"><text:s/>department</text:span><text:span text:style-name="T763_15">.<text:s text:c="2"/></text:span><text:span text:style-name="T763_16">TMA<text:s/></text:span><text:span text:style-name="T763_17">has<text:s/></text:span><text:span text:style-name="T763_18">established<text:s/>a<text:s/>country<text:s/>office<text:s/>and<text:s/>currently<text:s/>maintains<text:s/>custody<text:s/>of<text:s/>a<text:s/>range<text:s/>of<text:s/>operati</text:span><text:span text:style-name="T763_19">on</text:span><text:span text:style-name="T763_20"><text:s/>assets,<text:s/>including<text:s/>ICT<text:s/>infrastructure.<text:s/>These<text:s/>assets<text:s/>have<text:s/>been<text:s/>recorded<text:s/>and<text:s/>are<text:s/>subject<text:s/>to<text:s/>periodic<text:s/>tracking,<text:s/>reflecting<text:s/>a<text:s/>structured<text:s/>and<text:s/>accountable<text:s/>approach<text:s/>to<text:s/>asset<text:s/>management.</text:span></text:p>
      <text:p text:style-name="P764"/>
      <text:p text:style-name="P765"><text:span text:style-name="T765_1">For<text:s/></text:span><text:span text:style-name="T765_2">ZAMCUP,<text:s/>ACELI<text:s/>and<text:s/>ZTIP<text:s/>no</text:span><text:span text:style-name="T765_3"><text:s/>assets<text:s/>were<text:s/>procured.<text:s/></text:span></text:p>
      <text:p text:style-name="P766"/>
      <text:p text:style-name="P767"><text:span text:style-name="T767_1">G:<text:s/>MONITORING,<text:s/>EVIDENCE<text:s/>AND<text:s/>LEARNING<text:s/></text:span></text:p>
      <text:p text:style-name="P768"/>
      <text:p text:style-name="P769"><text:span text:style-name="T769_1">Monitoring<text:s/>and<text:s/>Evaluation</text:span></text:p>
      <text:p text:style-name="P770"/>
      <text:p text:style-name="P771"><text:span text:style-name="T771_1">Monitoring</text:span><text:span text:style-name="T771_2">:<text:s/></text:span><text:span text:style-name="T771_3">Programme<text:s/>performance<text:s/>was<text:s/>monitored<text:s/>throughout<text:s/>the<text:s/>year<text:s/>through<text:s/>proportionate,<text:s/>risk</text:span><text:span text:style-name="T771_4">based<text:s/>arrangements<text:s/>combining<text:s/>routine<text:s/>reporting,<text:s/>structured<text:s/>partner<text:s/>engagement,<text:s/>and<text:s/>targeted<text:s/>field<text:s/>verification.<text:s/>Monthly<text:s/>performance<text:s/>meetings<text:s/>between<text:s/>the<text:s/>FCDO<text:s/>programme<text:s/>team<text:s/>and<text:s/>implementing<text:s/>partners<text:s/>provided<text:s/>regular<text:s/>oversight<text:s/>of<text:s/>delivery,<text:s/>emerging<text:s/>risks,<text:s/>and<text:s/>mitigation<text:s/>actions,<text:s/>enabling<text:s/>timely<text:s/>management<text:s/>decisions.<text:s/>Quarterly<text:s/>reviews<text:s/>assessed<text:s/>progress<text:s/>against<text:s/>log<text:s/>frame<text:s/>indicators<text:s/>and<text:s/>agreed<text:s/>annual<text:s/>milestones.</text:span></text:p>
      <text:p text:style-name="P772"/>
      <text:p text:style-name="P773"><text:span text:style-name="T773_1">Quarterly<text:s/>supplier<text:s/>reports,<text:s/>including<text:s/>dedicated<text:s/>monitoring<text:s/>and<text:s/>results<text:s/>sections,<text:s/>formed<text:s/>the<text:s/>core<text:s/>evidence<text:s/>base<text:s/>for<text:s/>performance<text:s/>assessment<text:s/>and<text:s/>delivery<text:s/>confidence<text:s/>judgements.<text:s/>To<text:s/>strengthen<text:s/>assurance,<text:s/>the<text:s/>FCDO<text:s/>team<text:s/>undertook<text:s/>targeted<text:s/>field<text:s/>visits<text:s/>with<text:s/>Aceli<text:s/>and<text:s/>TradeMark<text:s/>Africa<text:s/>to<text:s/>observe<text:s/>implementation<text:s/>first</text:span><text:span text:style-name="T773_2"><text:s/></text:span><text:span text:style-name="T773_3">hand,<text:s/>engage<text:s/>directly<text:s/>with<text:s/>beneficiaries<text:s/>and<text:s/>stakeholders,<text:s/>and<text:s/>verify<text:s/>reported<text:s/>outputs<text:s/>and<text:s/>early<text:s/>outcomes.</text:span></text:p>
      <text:p text:style-name="P774"/>
      <text:p text:style-name="P775"><text:span text:style-name="T775_1">CIGZambia</text:span><text:span text:style-name="T775_2">:<text:s/></text:span><text:span text:style-name="T775_3">Monitoring<text:s/>during<text:s/>FY25/26<text:s/>combined<text:s/>routine<text:s/>reporting<text:s/>with<text:s/></text:span><text:span text:style-name="T775_4">proactive<text:s/>and<text:s/>continuous</text:span><text:span text:style-name="T775_5"><text:s/>programme<text:s/>oversight.<text:s/>Progress<text:s/>was<text:s/>tracked<text:s/>against<text:s/>the<text:s/>updated<text:s/>log<text:s/>frame<text:s/>(version<text:s/>8)<text:s/>through<text:s/>quarterly<text:s/>and<text:s/>annual<text:s/>reporting,<text:s/>supported<text:s/>by<text:s/>verification<text:s/>evidence.<text:s/>This<text:s/>was<text:s/>complemented<text:s/>by<text:s/>monthly<text:s/>progress<text:s/>meetings<text:s/>between<text:s/>FCDO<text:s/>and<text:s/></text:span><text:span text:style-name="T775_6">PMU<text:s/>staff</text:span><text:span text:style-name="T775_7">,<text:s/>providing<text:s/>early</text:span><text:span text:style-name="T775_8"><text:s/>visibility<text:s/></text:span><text:span text:style-name="T775_9">of</text:span><text:span text:style-name="T775_10"><text:s/>delivery<text:s/></text:span><text:span text:style-name="T775_11">risks,<text:s/></text:span><text:span text:style-name="T775_12">emerging<text:s/>dependencies</text:span><text:span text:style-name="T775_13">,<text:s/>and<text:s/>implementation<text:s/>challenges</text:span><text:span text:style-name="T775_14"><text:s/>across<text:s/>workstreams.<text:s/>Monthly<text:s/>financial<text:s/></text:span><text:span text:style-name="T775_15">forecasting</text:span><text:span text:style-name="T775_16"><text:s/>and<text:s/>expenditure<text:s/>reviews<text:s/></text:span><text:span text:style-name="T775_17">supported</text:span><text:span text:style-name="T775_18"><text:s/>timely<text:s/>management<text:s/>decisions,<text:s/>particularly<text:s/></text:span><text:span text:style-name="T775_19">during</text:span><text:span text:style-name="T775_20"><text:s/>the<text:s/>programme’s<text:s/>final<text:s/>year.<text:s/>Regular<text:s/>engagement<text:s/>with<text:s/>core<text:s/></text:span><text:span text:style-name="T775_21">government<text:s/>counterparts</text:span><text:span text:style-name="T775_22"><text:s/>(MoE,<text:s/>ERB</text:span><text:span text:style-name="T775_23">,</text:span><text:span text:style-name="T775_24"><text:s/>and<text:s/>ZESCO)<text:s/>and<text:s/>wider<text:s/>stakeholders<text:s/>enabled<text:s/>triangulation<text:s/>of<text:s/>reported<text:s/>progress<text:s/>and<text:s/>assessment<text:s/>of<text:s/>institutional<text:s/>uptake,<text:s/>supporting<text:s/></text:span><text:span text:style-name="T775_25">adaptive</text:span><text:span text:style-name="T775_26"><text:s/>and<text:s/>evidence</text:span><text:span text:style-name="T775_27">led</text:span><text:span text:style-name="T775_28"><text:s/>programme<text:s/>management.</text:span></text:p>
      <text:p text:style-name="P776"/>
      <text:p text:style-name="P777"><text:span text:style-name="T777_1">ZTIP</text:span><text:span text:style-name="T777_2">:<text:s/></text:span><text:span text:style-name="T777_3">Monitoring<text:s/>of<text:s/>ZTIP<text:s/>during<text:s/>the<text:s/>year<text:s/>was<text:s/>led<text:s/>through<text:s/>World<text:s/>Bank<text:s/>systems<text:s/>and<text:s/>governance<text:s/>processes.<text:s/>Progress<text:s/>was<text:s/>tracked<text:s/>against<text:s/>the<text:s/>agreed<text:s/>results<text:s/>framework<text:s/>using<text:s/>Implementation<text:s/>Status<text:s/>Reports,<text:s/>procurement<text:s/>and<text:s/>safeguards<text:s/>tracking,<text:s/>and<text:s/>formal<text:s/>supervision<text:s/>missions.<text:s/>Regular<text:s/>engagement<text:s/>with<text:s/>ZESCO<text:s/>and<text:s/>the<text:s/></text:span><text:span text:style-name="T777_4">World<text:s/>Bank</text:span><text:span text:style-name="T777_5"><text:s/>provided<text:s/>visibility<text:s/>on<text:s/>procurement<text:s/>progress,<text:s/>safeguards<text:s/>readiness,<text:s/>and<text:s/>institutional<text:s/>issues.<text:s/>Given<text:s/>the<text:s/>project’s<text:s/>stage,<text:s/>monitoring<text:s/>focused<text:s/>primarily<text:s/>on<text:s/>readiness,<text:s/>sequencing,<text:s/>and<text:s/>risk,<text:s/>rather<text:s/>than<text:s/>physical<text:s/>delivery<text:s/>or<text:s/>disbursement.</text:span></text:p>
      <text:p text:style-name="P778"/>
      <text:p text:style-name="P779"><text:span text:style-name="T779_1">ZAMCUP</text:span><text:span text:style-name="T779_2">:</text:span><text:span text:style-name="T779_3"><text:s/></text:span><text:span text:style-name="T779_4">Monitoring<text:s/>of<text:s/>ZAMCUP<text:s/>during<text:s/>the<text:s/>year<text:s/>focused<text:s/>on<text:s/>tracking<text:s/>operationalisation<text:s/>and<text:s/>mobilisation<text:s/>of<text:s/>the<text:s/>programme.<text:s/>Progress<text:s/>was<text:s/>monitored<text:s/>through<text:s/>World<text:s/>Bank<text:s/>reporting,<text:s/>Partnership<text:s/>Council<text:s/>oversight,<text:s/>and<text:s/>regular<text:s/>engagement<text:s/>between<text:s/>FCDO<text:s/>and<text:s/>delivery<text:s/>partners.<text:s/>Monitoring<text:s/>emphasised<text:s/>establishment<text:s/>of<text:s/>governance<text:s/>arrangements,<text:s/>agreement<text:s/>of<text:s/></text:span><text:span text:style-name="T779_5">workstreams<text:s/>and<text:s/>results<text:s/>frameworks,<text:s/>and<text:s/>readiness<text:s/>for<text:s/>delivery.<text:s/>Given<text:s/>the<text:s/>programme’s<text:s/>early<text:s/>stage,<text:s/>monitoring<text:s/>concentrated<text:s/>on<text:s/>systems<text:s/>and<text:s/>set</text:span><text:span text:style-name="T779_6">up,<text:s/>rather<text:s/>than<text:s/>delivery<text:s/>of<text:s/>substantive<text:s/>technical<text:s/>outputs.</text:span></text:p>
      <text:p text:style-name="P780"/>
      <text:p text:style-name="P781"><text:span text:style-name="T781_1">Trademark</text:span><text:span text:style-name="T781_2">:<text:s/></text:span><text:span text:style-name="T781_3">During<text:s/>the<text:s/>review</text:span><text:span text:style-name="T781_4"><text:s/>period</text:span><text:span text:style-name="T781_5">,<text:s/>monitoring<text:s/>of<text:s/>the<text:s/>final<text:s/>activities<text:s/>of<text:s/>the<text:s/>Nakonde<text:s/>border<text:s/>project<text:s/>remained<text:s/>strong,<text:s/>continuous,<text:s/>and<text:s/>evidence<text:s/>based,<text:s/>combining<text:s/>strategic<text:s/>oversight<text:s/>with<text:s/>real</text:span><text:span text:style-name="T781_6">time<text:s/>validation.<text:s/></text:span><text:span text:style-name="T781_7">B</text:span><text:span text:style-name="T781_8">iweekly<text:s/>FCDO<text:s/>meetings<text:s/>and<text:s/>dedicated<text:s/>on</text:span><text:span text:style-name="T781_9">site<text:s/>supervision<text:s/>consultants<text:s/>ensured<text:s/>day</text:span><text:span text:style-name="T781_10">to</text:span><text:span text:style-name="T781_11">day<text:s/>technical<text:s/>monitoring,<text:s/>supported<text:s/>by<text:s/>clear<text:s/>reporting<text:s/>lines<text:s/>into<text:s/>TMA’s<text:s/>engineering<text:s/>and<text:s/>programme<text:s/>teams.<text:s/>This<text:s/>was<text:s/>reinforced<text:s/>by<text:s/>live<text:s/>video<text:s/>updates<text:s/>and<text:s/>visual<text:s/>progress<text:s/>reporting,<text:s/>providing<text:s/>direct<text:s/>verification<text:s/>of<text:s/>progress.<text:s/>Structured<text:s/>monthly<text:s/>finance<text:s/>and<text:s/>quarterly<text:s/>reporting<text:s/>against<text:s/>milestones<text:s/>and<text:s/>financial<text:s/>targets,<text:s/>alongside<text:s/>independent<text:s/>verification<text:s/>by<text:s/>government<text:s/>technical<text:s/>teams,<text:s/>ensured<text:s/>credible<text:s/>assessment<text:s/>of<text:s/>delivery.<text:s/>This<text:s/>also<text:s/>enabled<text:s/>practical<text:s/>refinements—such<text:s/>as<text:s/>signage,<text:s/>power<text:s/></text:span><text:span text:style-name="T781_12">backup</text:span><text:span text:style-name="T781_13">,<text:s/>and<text:s/>fire<text:s/>suppression<text:s/>improvements—prior<text:s/>to<text:s/>final<text:s/></text:span><text:span text:style-name="T781_14">signoff</text:span><text:span text:style-name="T781_15"><text:s/>and<text:s/>launch<text:s/>of<text:s/>Nakonde<text:s/>project<text:s/>in<text:s/>March<text:s/>2026.<text:s/>Importantly,<text:s/>monitoring<text:s/>informed<text:s/>adaptive<text:s/>programme<text:s/>management,<text:s/>including<text:s/>updates<text:s/>to<text:s/>the<text:s/>results<text:s/>framework<text:s/>to<text:s/>reflect<text:s/>realistic<text:s/>Smart<text:s/>Gate<text:s/>delivery<text:s/>timelines.<text:s/>Overall,<text:s/>the<text:s/>monitoring<text:s/>approach<text:s/>was<text:s/>robust<text:s/>and<text:s/>fit</text:span><text:span text:style-name="T781_16">for</text:span><text:span text:style-name="T781_17">purpose,<text:s/>combining<text:s/>strong<text:s/>oversight,<text:s/>verification,<text:s/>and<text:s/>flexibility<text:s/>to<text:s/>ensure<text:s/>both<text:s/>delivery<text:s/>confidence<text:s/>and<text:s/>long</text:span><text:span text:style-name="T781_18">-</text:span><text:span text:style-name="T781_19">term<text:s/>results.<text:s text:c="2"/></text:span><text:span text:style-name="T781_20">he<text:s/></text:span><text:span text:style-name="T781_21">shift<text:s/>to<text:s/>a<text:s/>multi-funder<text:s/>environment<text:s/>exposed<text:s/>risk<text:s/>of<text:s/>fragmentation,<text:s/>underscoring<text:s/>the<text:s/>importance<text:s/>of<text:s/>coordination,<text:s/>regular<text:s/>partner<text:s/>engagement,<text:s/>and<text:s/>harmonised<text:s/>reporting.<text:s/>At<text:s/>the<text:s/>same<text:s/>time,<text:s/>strengthening<text:s/>legal<text:s/>risk<text:s/>management<text:s/>and<text:s/>asset<text:s/>tracking<text:s/>became<text:s/>critical—proactively<text:s/>addressing<text:s/>legal<text:s/>matters<text:s/>and<text:s/>ensuring<text:s/>assets<text:s/>are<text:s/>properly<text:s/>recorded,<text:s/>handed<text:s/>over,<text:s/>and<text:s/>maintained.</text:span></text:p>
      <text:p text:style-name="P782"><text:span text:style-name="T782_1">ACELI</text:span><text:span text:style-name="T782_2">:<text:s/></text:span><text:span text:style-name="T782_3">has<text:s/>established<text:s/>a<text:s/>comprehensive<text:s/>monitoring<text:s/>process<text:s/>to<text:s/>ensure<text:s/>its<text:s/>activities<text:s/>remain<text:s/>aligned<text:s/>with<text:s/>its<text:s/>impact<text:s/>objectives<text:s/>and<text:s/>partner<text:s/>commitments.<text:s/>This<text:s/>includes<text:s/>rigorous<text:s/>due<text:s/>diligence<text:s/>on<text:s/>all<text:s/>prospective<text:s/>lending<text:s/>partners,<text:s/>assessing<text:s/>their<text:s/>financial,<text:s/>environmental,<text:s/>and<text:s/>governance<text:s/>policies,<text:s/>as<text:s/>well<text:s/>as<text:s/>their<text:s/>potential<text:s/>to<text:s/>grow<text:s/>agricultural<text:s/>portfolios.<text:s/>Aceli<text:s/>verifies<text:s/>all<text:s/>self-reported<text:s/>loan<text:s/>data<text:s/>through<text:s/>documentation<text:s/>such<text:s/>as<text:s/>loan<text:s/>agreements<text:s/>to<text:s/>ensure<text:s/>accuracy<text:s/>and<text:s/>alignment<text:s/>with<text:s/>eligibility<text:s/>criteria.<text:s/>Lending<text:s/>partners<text:s/>also<text:s/>submit<text:s/>detailed<text:s/>monthly<text:s/>reports<text:s/>to<text:s/>track<text:s/>loan<text:s/>progress<text:s/>and<text:s/>confirm<text:s/>supported<text:s/>business<text:s/>activities.<text:s/>Additionally,<text:s/>third-party<text:s/>verification<text:s/>is<text:s/>conducted,<text:s/>particularly<text:s/>for<text:s/>climate<text:s/>and<text:s/>environment<text:s/>loans,<text:s/>to<text:s/>validate<text:s/>compliance<text:s/>with<text:s/>Aceli’s<text:s/>standards.<text:s/>Furthermore,</text:span><text:span text:style-name="T782_4"><text:s/></text:span><text:span text:style-name="T782_5">FCDO<text:s/>also<text:s/>conducted<text:s/>field<text:s/>visits<text:s/>to<text:s/>Aceli’s<text:s/>loan<text:s/>beneficiaries<text:s/>and<text:s/>service<text:s/>providers<text:s/>in<text:s/>the<text:s/>North-Western<text:s/>Province,<text:s/>generating<text:s/>valuable<text:s/>insights<text:s/>into<text:s/>how<text:s/>the<text:s/>financing<text:s/>model<text:s/>operates<text:s/>in<text:s/>practice<text:s/>and<text:s/>the<text:s/>role<text:s/>of<text:s/>suppliers<text:s/>in<text:s/>enabling<text:s/>access<text:s/>to<text:s/>productive<text:s/>assets<text:s/>and<text:s/>assessed<text:s/>how<text:s/>project<text:s/>incentives<text:s/>are<text:s/>improving<text:s/>access<text:s/>to<text:s/>finance<text:s/>and<text:s/>supporting<text:s/>SMEs<text:s/>business<text:s/>growth.<text:s/></text:span></text:p>
      <text:p text:style-name="P783"><text:span text:style-name="T783_1">Evaluation<text:s/>and<text:s/>Evidence<text:s/></text:span></text:p>
      <text:p text:style-name="P784"/>
      <text:p text:style-name="P785"><text:span text:style-name="T785_1">CIGZambia</text:span><text:span text:style-name="T785_2">:</text:span><text:span text:style-name="T785_3"><text:s/>In<text:s/>FY25</text:span><text:span text:style-name="T785_4">/</text:span><text:span text:style-name="T785_5">26,<text:s/>performance</text:span><text:span text:style-name="T785_6"><text:s/>assessment</text:span><text:span text:style-name="T785_7"><text:s/>drew<text:s/>on<text:s/>programme<text:s/>reporting,<text:s/>verification<text:s/>evidence,<text:s/>and<text:s/>structured<text:s/>reflection<text:s/>captured<text:s/>through<text:s/>the<text:s/>CIG<text:s/>Zambia<text:s/>Learning<text:s/>Log</text:span><text:span text:style-name="T785_8">.<text:s/></text:span><text:span text:style-name="T785_9">Evidence<text:s/>from<text:s/>completed<text:s/>deliverables,<text:s/>stakeholder<text:s/>engagement,<text:s/>and<text:s/>observable<text:s/>adoption<text:s/>of<text:s/>policy<text:s/>and<text:s/>regulatory<text:s/>outputs<text:s/>was<text:s/>used<text:s/>to<text:s/>validate<text:s/>progress<text:s/>claims.<text:s/>Given<text:s/>the<text:s/>programme’s<text:s/>maturity<text:s/>and<text:s/>upstream<text:s/>reform<text:s/>focus,<text:s/>evidence<text:s/>was<text:s/>strongest<text:s/>at<text:s/>the<text:s/>level<text:s/>of<text:s/>institutional<text:s/>readiness,<text:s/>regulatory<text:s/>frameworks,<text:s/>and<text:s/>reform<text:s/>architecture<text:s/>rather<text:s/>than<text:s/>downstream<text:s/>implementation</text:span><text:span text:style-name="T785_10"><text:s/>outcomes.</text:span><text:span text:style-name="T785_11"><text:s/>Overall,<text:s/>the<text:s/>available<text:s/>evidence<text:s/></text:span><text:span text:style-name="T785_12">was<text:s/>judged<text:s/>robust</text:span><text:span text:style-name="T785_13"><text:s/>and<text:s/>sufficient<text:s/></text:span><text:span text:style-name="T785_14">to<text:s/>support<text:s/>confident<text:s/>assessment<text:s/>of</text:span><text:span text:style-name="T785_15"><text:s/>performance<text:s/>in<text:s/>Year<text:s/>7.</text:span><text:span text:style-name="T785_16"><text:s/></text:span></text:p>
      <text:p text:style-name="P786"/>
      <text:p text:style-name="P787"><text:span text:style-name="T787_1">CIGZambia<text:s/></text:span><text:span text:style-name="T787_2">Lessons<text:s/>learnt</text:span><text:span text:style-name="T787_3">:<text:s/></text:span></text:p>
      <text:list text:style-name="LS1" xml:id="list19">
        <text:list-item>
          <text:p text:style-name="P788"><text:span text:style-name="T788_1">Year<text:s/>7<text:s/>delivery<text:s/>showed<text:s/>that<text:s/>moving<text:s/>from<text:s/>policy<text:s/>intent<text:s/>to<text:s/>operational<text:s/>readiness<text:s/>(e.g.<text:s/>ISMO<text:s/>establishment)<text:s/>required<text:s/>multiple<text:s/>rounds<text:s/>of<text:s/>legal<text:s/>review,<text:s/>public<text:s/>consultation,<text:s/>and<text:s/>document<text:s/>alignment.<text:s/>This<text:s/>reinforced<text:s/>the<text:s/>need<text:s/>to<text:s/>budget<text:s/>time<text:s/>and<text:s/>effort<text:s/>for<text:s/>legal<text:s/>robustness,<text:s/>not<text:s/>just<text:s/>technical<text:s/>design.</text:span></text:p>
        </text:list-item>
        <text:list-item>
          <text:p text:style-name="P789"><text:span text:style-name="T789_1">Updated<text:s/>analysis<text:s/>during<text:s/>Year<text:s/>7<text:s/>showed<text:s/>mining<text:s/>demand<text:s/>and<text:s/>grid<text:s/>constraints<text:s/>evolving<text:s/>faster<text:s/>than<text:s/>IRP<text:s/>assumptions,<text:s/>underscoring<text:s/>the<text:s/>importance<text:s/>of<text:s/>regularly<text:s/>updating<text:s/>planning<text:s/>tools<text:s/>and<text:s/>stress</text:span><text:span text:style-name="T789_2">testing<text:s/>scenarios<text:s/>against<text:s/>real</text:span><text:span text:style-name="T789_3">time<text:s/>sector<text:s/>developments.</text:span></text:p>
        </text:list-item>
      </text:list>
      <text:p text:style-name="P790"><text:span text:style-name="T790_1">ZTIP</text:span><text:span text:style-name="T790_2">:</text:span><text:span text:style-name="T790_3"><text:s/></text:span><text:span text:style-name="T790_4">There<text:s/>was<text:s/>no<text:s/>formal<text:s/>external<text:s/>evaluation<text:s/>of<text:s/>ZTIP<text:s/>during<text:s/>the<text:s/>reporting<text:s/>period.<text:s/>Performance<text:s/>assessment<text:s/>drew<text:s/>on<text:s/>World<text:s/>Bank<text:s/>supervision<text:s/>documentation,<text:s/>mission<text:s/>aide</text:span><text:span text:style-name="T790_5">memoires,<text:s/>and<text:s/>evidence<text:s/>from<text:s/>completed<text:s/>technical,<text:s/>safeguards,<text:s/>and<text:s/>institutional<text:s/>milestones.<text:s/>This<text:s/>evidence<text:s/>provided<text:s/>a<text:s/>credible<text:s/>basis<text:s/>for<text:s/>assessing<text:s/>progress<text:s/>against<text:s/>the<text:s/>log</text:span><text:span text:style-name="T790_6"><text:s/></text:span><text:span text:style-name="T790_7">frame,<text:s/>particularly<text:s/>in<text:s/>relation<text:s/>to<text:s/>procurement<text:s/>advancement,<text:s/>safeguards<text:s/>completion,<text:s/>and<text:s/>implementation<text:s/>readiness,<text:s/>while<text:s/>recognising<text:s/>that<text:s/>outcome</text:span><text:span text:style-name="T790_8">level<text:s/>results<text:s/>will<text:s/>only<text:s/>be<text:s/>demonstrable<text:s/>once<text:s/>construction<text:s/>begins.</text:span></text:p>
      <text:p text:style-name="P791"/>
      <text:p text:style-name="P792"><text:span text:style-name="T792_1">ZAMCUP</text:span><text:span text:style-name="T792_2">:</text:span><text:span text:style-name="T792_3"><text:s/></text:span><text:span text:style-name="T792_4">There<text:s/>was<text:s/>no<text:s/>formal<text:s/>evaluation<text:s/>of<text:s/>ZAMCUP<text:s/>during<text:s/>the<text:s/>reporting<text:s/>period,<text:s/>reflecting<text:s/>its<text:s/>recent<text:s/>introduction.<text:s/>Evidence<text:s/>for<text:s/>performance<text:s/>assessment<text:s/>was<text:s/>drawn<text:s/>from<text:s/>programme<text:s/>documentation,<text:s/>governance<text:s/>records,<text:s/>and<text:s/>confirmation<text:s/>of<text:s/>agreed<text:s/>workstreams<text:s/>and<text:s/>operational<text:s/>arrangements.<text:s/>At<text:s/>this<text:s/>stage,<text:s/>evidence<text:s/>supports<text:s/>assessment<text:s/>of<text:s/>readiness<text:s/>and<text:s/>functionality,<text:s/>rather<text:s/>than<text:s/>impact<text:s/>or<text:s/>results.<text:s/>Stronger<text:s/>evaluative<text:s/>evidence<text:s/>will<text:s/>depend<text:s/>on<text:s/>delivery<text:s/>of<text:s/>substantive<text:s/>technical<text:s/>assistance<text:s/>in<text:s/>the<text:s/>next<text:s/>period.</text:span></text:p>
      <text:p text:style-name="P793"/>
      <text:p text:style-name="P794"><text:span text:style-name="T794_1">TradeMark</text:span><text:span text:style-name="T794_2">:<text:s/></text:span><text:span text:style-name="T794_3">At<text:s/>the</text:span><text:span text:style-name="T794_4"><text:s/>programme</text:span><text:span text:style-name="T794_5"><text:s/>outset,<text:s/>progress<text:s/>was<text:s/>assessed<text:s/></text:span><text:span text:style-name="T794_6">through</text:span><text:span text:style-name="T794_7"><text:s/>supervision<text:s/>records<text:s/>and<text:s/>technical,<text:s/>safeguards,<text:s/>and<text:s/>institutional<text:s/>milestones.<text:s/></text:span><text:span text:style-name="T794_8"><text:s/></text:span><text:span text:style-name="T794_9">As<text:s/>the<text:s/>programme<text:s/>evolved,</text:span><text:span text:style-name="T794_10"><text:s/></text:span><text:span text:style-name="T794_11">it<text:s/>has<text:s/>been<text:s/>able<text:s/>to<text:s/>put<text:s/>in<text:s/>place<text:s/>evaluation<text:s/>tools<text:s/>such<text:s/>as<text:s/></text:span><text:span text:style-name="T794_12">the<text:s/>planned<text:s/></text:span><text:span text:style-name="T794_13">traffic<text:s/>surveys<text:s/>for<text:s/>the<text:s/>Nakonde<text:s/>border.<text:s/></text:span></text:p>
      <text:p text:style-name="P795"/>
      <text:p text:style-name="P796"><text:span text:style-name="T796_1">ACELI:</text:span><text:span text:style-name="T796_2"><text:s/>Aceli<text:s/>has<text:s/>used<text:s/>its<text:s/></text:span><text:span text:style-name="T796_3">comprehensive<text:s/></text:span><text:span text:style-name="T796_4">MEL<text:s/>system<text:s/>to<text:s/>generate<text:s/>evidence<text:s/>that<text:s/>informs<text:s/>adaptive<text:s/>programming,<text:s/>particularly<text:s/>to<text:s/>better<text:s/>include<text:s/>under-represented<text:s/>groups<text:s/>such<text:s/>as<text:s/>women-,<text:s/>youth-led,<text:s/>and<text:s/>climate-focused<text:s/>SMEs.<text:s/>Key<text:s/>adjustments,<text:s/>such<text:s/>as<text:s/>lowering<text:s/>loan<text:s/>sizes<text:s/>and<text:s/>revenue<text:s/>thresholds,<text:s/>have<text:s/>expanded<text:s/>access<text:s/>to<text:s/>finance<text:s/>while<text:s/>maintaining<text:s/>portfolio<text:s/>quality.<text:s/>Smaller<text:s/>ticket<text:s/>lending<text:s/>can<text:s/>improve<text:s/>inclusion<text:s/>by<text:s/>reaching<text:s/>underserved<text:s/>SMEs;<text:s/>however,<text:s/>it<text:s/>requires<text:s/>lending<text:s/>at<text:s/>smaller<text:s/>sizes,<text:s/>which<text:s/>lowers<text:s/>total<text:s/>volumes<text:s/>but<text:s/>increases<text:s/>development<text:s/>impact.<text:s/>Aceli<text:s/>has<text:s/>also<text:s/>generated<text:s/>evidence<text:s/>that<text:s/>leasing<text:s/>models<text:s/>are<text:s/>effective<text:s/>in<text:s/>the<text:s/>Zambian<text:s/>context<text:s/>because<text:s/>they</text:span><text:span text:style-name="T796_5"><text:s/></text:span><text:span text:style-name="T796_6">reduce<text:s/>collateral<text:s/>requirements</text:span><text:span text:style-name="T796_7">,<text:s/></text:span><text:span text:style-name="T796_8">enable<text:s/>investment<text:s/>in<text:s/>productive<text:s/>assets<text:s/>and</text:span><text:span text:style-name="T796_9"><text:s/></text:span><text:span text:style-name="T796_10">expand<text:s/>access<text:s/>for<text:s/>SMEs<text:s/>previously<text:s/>excluded<text:s/>from<text:s/>traditional<text:s/>banking<text:s/>finance.</text:span><text:span text:style-name="T796_11"><text:s/></text:span><text:span text:style-name="T796_12">Learning<text:s/>outputs<text:s/>from<text:s/>surveys,<text:s/>gender<text:s/>briefs,<text:s/>and<text:s/>technical<text:s/>assistance<text:s/>insights<text:s/>show<text:s/>that<text:s/>tailored<text:s/>finance<text:s/>and<text:s/>advisory<text:s/>support<text:s/>drive<text:s/>SME<text:s/>growth,<text:s/>inclusion,<text:s/>and<text:s/>improved<text:s/>outcomes.<text:s/>While<text:s/>the<text:s/>evidence<text:s/>base<text:s/>is<text:s/>strong<text:s/>and<text:s/>increasingly<text:s/>gender-disaggregated,<text:s/>further<text:s/>disaggregation<text:s/>(e.g.,<text:s/>by<text:s/>age,<text:s/>disability,<text:s/>and<text:s/>geography)<text:s/>is<text:s/>needed.<text:s/>Aceli<text:s/>plans<text:s/>to<text:s/>deepen<text:s/>its<text:s/>evidence<text:s/>base<text:s/>by<text:s/>introducing<text:s/>SME<text:s/>and<text:s/>farmer-level<text:s/>surveys<text:s/>in<text:s/>Zambia<text:s/>from<text:s/>2026,<text:s/>further<text:s/>strengthening<text:s/>its<text:s/>ability<text:s/>to<text:s/>learn,<text:s/>adapt,<text:s/>and<text:s/>deliver<text:s/>more<text:s/>sustainable<text:s/>and<text:s/>impactful<text:s/>programming.</text:span></text:p>
      <text:p text:style-name="P797"/>
      <text:p text:style-name="P798"/>
      <table:table table:style-name="Table21">
        <table:table-column table:style-name="Column84"/>
        <table:table-column table:style-name="Column85"/>
        <table:table-column table:style-name="Column86"/>
        <table:table-column table:style-name="Column87"/>
        <table:table-row table:style-name="Row108">
          <table:table-cell table:style-name="Cell366">
            <text:p text:style-name="P799"><text:span text:style-name="T799_1">Date<text:s/>of<text:s/>last<text:s/>narrative<text:s/>financial<text:s/>report</text:span></text:p>
          </table:table-cell>
          <table:table-cell table:style-name="Cell367">
            <text:p text:style-name="P800"/>
          </table:table-cell>
          <table:table-cell table:style-name="Cell368">
            <text:p text:style-name="P801"><text:span text:style-name="T801_1">Date<text:s/>of<text:s/>last<text:s/>audited<text:s/>annual<text:s/>statement</text:span></text:p>
          </table:table-cell>
          <table:table-cell table:style-name="Cell369">
            <text:p text:style-name="P802"/>
          </table:table-cell>
        </table:table-row>
        <table:table-row table:style-name="Row109">
          <table:table-cell table:style-name="Cell370">
            <text:p text:style-name="P803"><text:span text:style-name="T803_1">CIGZambia</text:span></text:p>
          </table:table-cell>
          <table:table-cell table:style-name="Cell371">
            <text:p text:style-name="P804"><text:span text:style-name="T804_1">April<text:s/>2026</text:span></text:p>
          </table:table-cell>
          <table:table-cell table:style-name="Cell372">
            <text:p text:style-name="P805"/>
          </table:table-cell>
          <table:table-cell table:style-name="Cell373">
            <text:p text:style-name="P806"><text:span text:style-name="T806_1">September<text:s/>2025</text:span></text:p>
          </table:table-cell>
        </table:table-row>
        <table:table-row table:style-name="Row110">
          <table:table-cell table:style-name="Cell374">
            <text:p text:style-name="P807"><text:span text:style-name="T807_1">ZTIP</text:span></text:p>
          </table:table-cell>
          <table:table-cell table:style-name="Cell375">
            <text:p text:style-name="P808"><text:span text:style-name="T808_1">April<text:s/>AM</text:span></text:p>
          </table:table-cell>
          <table:table-cell table:style-name="Cell376">
            <text:p text:style-name="P809"/>
          </table:table-cell>
          <table:table-cell table:style-name="Cell377">
            <text:p text:style-name="P810"><text:span text:style-name="T810_1">June<text:s/>2025</text:span></text:p>
          </table:table-cell>
        </table:table-row>
        <table:table-row table:style-name="Row111">
          <table:table-cell table:style-name="Cell378">
            <text:p text:style-name="P811"><text:span text:style-name="T811_1">ZAMCUP</text:span></text:p>
          </table:table-cell>
          <table:table-cell table:style-name="Cell379">
            <text:p text:style-name="P812"><text:span text:style-name="T812_1">NA</text:span></text:p>
          </table:table-cell>
          <table:table-cell table:style-name="Cell380">
            <text:p text:style-name="P813"/>
          </table:table-cell>
          <table:table-cell table:style-name="Cell381">
            <text:p text:style-name="P814"><text:span text:style-name="T814_1">N/A</text:span></text:p>
          </table:table-cell>
        </table:table-row>
        <table:table-row table:style-name="Row112">
          <table:table-cell table:style-name="Cell382">
            <text:p text:style-name="P815"><text:span text:style-name="T815_1">Trademark</text:span></text:p>
          </table:table-cell>
          <table:table-cell table:style-name="Cell383">
            <text:p text:style-name="P816"><text:span text:style-name="T816_1">March<text:s/>2026</text:span></text:p>
          </table:table-cell>
          <table:table-cell table:style-name="Cell384">
            <text:p text:style-name="P817"/>
          </table:table-cell>
          <table:table-cell table:style-name="Cell385">
            <text:p text:style-name="P818"><text:span text:style-name="T818_1">2023/24</text:span></text:p>
          </table:table-cell>
        </table:table-row>
        <table:table-row table:style-name="Row113">
          <table:table-cell table:style-name="Cell386">
            <text:p text:style-name="P819"><text:span text:style-name="T819_1">ACELI</text:span></text:p>
          </table:table-cell>
          <table:table-cell table:style-name="Cell387">
            <text:p text:style-name="P820"><text:span text:style-name="T820_1">May<text:s/>2026</text:span></text:p>
          </table:table-cell>
          <table:table-cell table:style-name="Cell388">
            <text:p text:style-name="P821"/>
          </table:table-cell>
          <table:table-cell table:style-name="Cell389">
            <text:p text:style-name="P822"><text:span text:style-name="T822_1">N/A</text:span></text:p>
          </table:table-cell>
        </table:table-row>
      </table:table>
      <text:p text:style-name="P8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CIG_20_Table_20_Text" style:display-name="CIG Table Text" style:family="paragraph" style:parent-style-name="Normal">
      <style:paragraph-properties fo:text-align="justify" fo:margin-top="0.282cm" fo:margin-bottom="0.282cm"/>
      <style:text-properties fo:color="#000000" style:font-name="Calibri" fo:font-size="10pt" style:font-name-asian="游明朝" style:font-size-asian="10pt" style:font-name-complex="Arial" style:font-size-complex="10pt" fo:language-asian="en" fo:country-asian="GB"/>
    </style:style>
    <style:style style:name="CIG_20_Table_20_Text_20_Char" style:display-name="CIG Table Text Char" style:family="text" style:parent-style-name="Default_20_Paragraph_20_Font">
      <style:text-properties fo:color="#000000" fo:font-size="10pt" style:font-name-asian="游明朝" style:font-size-asian="10pt" style:font-size-complex="10pt" fo:language-asian="en" fo:country-asian="GB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style:font-name="Aptos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-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Symbol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="Symbol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style:style style:name="List15Level1" style:family="text">
      <style:text-properties style:font-name="Symbol"/>
    </style:style>
    <style:style style:name="List15Level2" style:family="text">
      <style:text-properties style:font-name="Wingdings"/>
    </style:style>
    <style:style style:name="List15Level3" style:family="text">
      <style:text-properties style:font-name-complex="Times New Roman"/>
    </style:style>
    <style:style style:name="List15Level4" style:family="text">
      <style:text-properties style:font-name-complex="Times New Roman"/>
    </style:style>
    <style:style style:name="List15Level5" style:family="text">
      <style:text-properties style:font-name-complex="Times New Roman"/>
    </style:style>
    <style:style style:name="List15Level6" style:family="text">
      <style:text-properties style:font-name-complex="Times New Roman"/>
    </style:style>
    <style:style style:name="List15Level7" style:family="text">
      <style:text-properties style:font-name-complex="Times New Roman"/>
    </style:style>
    <style:style style:name="List15Level8" style:family="text">
      <style:text-properties style:font-name-complex="Times New Roman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5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Arial" style:font-name-asian="Times New Roman" style:font-name-complex="Aria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-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Courier New" fo:font-size="10pt" style:font-size-asian="10pt"/>
    </style:style>
    <style:style style:name="List28Level2" style:family="text">
      <style:text-properties style:font-name="Wingdings" fo:font-size="10pt" style:font-size-asian="10pt"/>
    </style:style>
    <style:style style:name="List28Level3" style:family="text">
      <style:text-properties style:font-name="Wingdings" fo:font-size="10pt" style:font-size-asian="10pt"/>
    </style:style>
    <style:style style:name="List28Level4" style:family="text">
      <style:text-properties style:font-name="Wingdings" fo:font-size="10pt" style:font-size-asian="10pt"/>
    </style:style>
    <style:style style:name="List28Level5" style:family="text">
      <style:text-properties style:font-name="Wingdings" fo:font-size="10pt" style:font-size-asian="10pt"/>
    </style:style>
    <style:style style:name="List28Level6" style:family="text">
      <style:text-properties style:font-name="Wingdings" fo:font-size="10pt" style:font-size-asian="10pt"/>
    </style:style>
    <style:style style:name="List28Level7" style:family="text">
      <style:text-properties style:font-name="Wingdings" fo:font-size="10pt" style:font-size-asian="10pt"/>
    </style:style>
    <style:style style:name="List28Level8" style:family="text">
      <style:text-properties style:font-name="Wingdings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Donald Mwaba</meta:initial-creator>
    <meta:creation-date>2026-07-15T06:59:00</meta:creation-date>
    <dc:creator>Samson Banda</dc:creator>
    <dc:date>2026-07-15T06:59:00</dc:date>
    <meta:editing-cycles>2</meta:editing-cycles>
    <meta:editing-duration>PT8M</meta:editing-duration>
    <meta:document-statistic meta:page-count="31" meta:paragraph-count="224" meta:row-count="799" meta:word-count="16822" meta:character-count="112490" meta:non-whitespace-character-count="95892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129D74C5D47E344490C819212E63D83A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