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Helvetica" svg:font-family="Helvetica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text-align="justify" fo:line-height="100%" fo:margin-bottom="0.212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" style:family="paragraph" style:parent-style-name="Normal">
      <style:paragraph-properties fo:text-align="justify" fo:line-height="100%" fo:margin-bottom="0.212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6" style:family="paragraph" style:parent-style-name="Normal">
      <style:paragraph-properties fo:text-align="justify" fo:line-height="100%" fo:margin-bottom="0.212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7" style:family="paragraph" style:parent-style-name="Normal">
      <style:paragraph-properties fo:text-align="justify" fo:line-height="100%" fo:margin-bottom="0cm"/>
    </style:style>
    <style:style style:name="T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8" style:family="paragraph" style:parent-style-name="Normal">
      <style:paragraph-properties fo:text-align="justify"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10" style:family="paragraph" style:parent-style-name="Normal">
      <style:paragraph-properties fo:text-align="justify" fo:line-height="100%" fo:margin-bottom="0cm"/>
    </style:style>
    <style:style style:name="T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10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11" style:family="paragraph" style:parent-style-name="Normal">
      <style:paragraph-properties fo:text-align="justify" fo:line-height="100%" fo:margin-bottom="0cm"/>
    </style:style>
    <style:style style:name="T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11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Row4" style:family="table-row">
      <style:table-row-properties style:min-row-height="0.529cm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12" style:family="paragraph" style:parent-style-name="Normal">
      <style:paragraph-properties fo:text-align="justify"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13" style:family="paragraph" style:parent-style-name="Normal">
      <style:paragraph-properties fo:text-align="justify"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09cm dotted" fo:padding-left="0.19cm" fo:border-left="#000000 0.009cm dotte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0.529cm"/>
    </style:style>
    <style:style style:name="Cell10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15" style:family="paragraph" style:parent-style-name="Normal">
      <style:paragraph-properties fo:text-align="justify"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16" style:family="paragraph" style:parent-style-name="Normal">
      <style:paragraph-properties fo:text-align="justify"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7" style:family="paragraph" style:parent-style-name="Normal">
      <style:paragraph-properties fo:text-align="justify" fo:line-height="100%" fo:margin-bottom="0cm"/>
    </style:style>
    <style:style style:name="T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7.993cm" fo:margin-left="0cm"/>
    </style:style>
    <style:style style:name="Column4" style:family="table-column">
      <style:table-column-properties style:column-width="4.242cm" style:use-optimal-column-width="false"/>
    </style:style>
    <style:style style:name="Column5" style:family="table-column">
      <style:table-column-properties style:column-width="1.963cm" style:use-optimal-column-width="false"/>
    </style:style>
    <style:style style:name="Column6" style:family="table-column">
      <style:table-column-properties style:column-width="1.965cm" style:use-optimal-column-width="false"/>
    </style:style>
    <style:style style:name="Column7" style:family="table-column">
      <style:table-column-properties style:column-width="1.965cm" style:use-optimal-column-width="false"/>
    </style:style>
    <style:style style:name="Column8" style:family="table-column">
      <style:table-column-properties style:column-width="1.963cm" style:use-optimal-column-width="false"/>
    </style:style>
    <style:style style:name="Column9" style:family="table-column">
      <style:table-column-properties style:column-width="1.965cm" style:use-optimal-column-width="false"/>
    </style:style>
    <style:style style:name="Column10" style:family="table-column">
      <style:table-column-properties style:column-width="1.965cm" style:use-optimal-column-width="false"/>
    </style:style>
    <style:style style:name="Column11" style:family="table-column">
      <style:table-column-properties style:column-width="1.965cm" style:use-optimal-column-width="false"/>
    </style:style>
    <style:style style:name="Row6" style:family="table-row">
      <style:table-row-properties style:use-optimal-row-height="false"/>
    </style:style>
    <style:style style:name="Cell13" style:family="table-cell">
      <style:table-cell-properties fo:background-color="#b4c6e7" style:vertical-align="top" fo:border-top="#000000 0.018cm solid" fo:border-bottom="#1e8bcd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100%" fo:margin-bottom="0.212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100%" fo:margin-bottom="0.212cm"/>
    </style:style>
    <style:style style:name="T21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100%" fo:margin-bottom="0.212cm"/>
    </style:style>
    <style:style style:name="T22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100%" fo:margin-bottom="0.212cm"/>
    </style:style>
    <style:style style:name="T23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00%" fo:margin-bottom="0.212cm"/>
    </style:style>
    <style:style style:name="T24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100%" fo:margin-bottom="0.212cm"/>
    </style:style>
    <style:style style:name="T25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100%" fo:margin-bottom="0.212cm"/>
    </style:style>
    <style:style style:name="T26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100%" fo:margin-bottom="0.212cm"/>
    </style:style>
    <style:style style:name="T27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7" style:family="table-row">
      <style:table-row-properties style:use-optimal-row-height="false"/>
    </style:style>
    <style:style style:name="Cell21" style:family="table-cell">
      <style:table-cell-properties fo:background-color="#b4c6e7" style:vertical-align="top" fo:border-top="#1e8bcd 0.018cm solid" fo:border-bottom="#1e8bcd 0.018cm solid" fo:padding-left="0.19cm" fo:border-left="#1e8bcd 0.018cm solid" fo:padding-right="0.19cm" fo:border-right="#1e8bcd 0.018cm solid" fo:wrap-option="wrap"/>
    </style:style>
    <style:style style:name="P28" style:family="paragraph" style:parent-style-name="Normal">
      <style:paragraph-properties fo:text-align="justify" fo:line-height="100%" fo:margin-bottom="0.212cm"/>
    </style:style>
    <style:style style:name="T28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" style:family="table-cell">
      <style:table-cell-properties fo:background-color="#a6a6a6" style:vertical-align="top" fo:border-top="#000000 0.018cm solid" fo:border-bottom="#000000 0.018cm solid" fo:padding-left="0.19cm" fo:border-left="#1e8bcd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4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100%" fo:margin-bottom="0.212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100%" fo:margin-bottom="0.212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100%" fo:margin-bottom="0.212cm"/>
    </style:style>
    <style:style style:name="T3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100%" fo:margin-bottom="0.212cm"/>
    </style:style>
    <style:style style:name="T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8" style:family="table-row">
      <style:table-row-properties style:min-row-height="0.545cm" style:use-optimal-row-height="false"/>
    </style:style>
    <style:style style:name="Cell29" style:family="table-cell">
      <style:table-cell-properties fo:background-color="#b4c6e7" style:vertical-align="top" fo:border-top="#1e8bcd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100%" fo:margin-bottom="0.212cm"/>
    </style:style>
    <style:style style:name="T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0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1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2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100%" fo:margin-bottom="0.212cm"/>
    </style:style>
    <style:style style:name="T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100%" fo:margin-bottom="0.212cm"/>
    </style:style>
    <style:style style:name="T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100%" fo:margin-bottom="0.212cm"/>
    </style:style>
    <style:style style:name="T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100%" fo:margin-bottom="0.212cm"/>
    </style:style>
    <style:style style:name="T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9" style:family="table-row">
      <style:table-row-properties style:min-row-height="0.545cm" style:use-optimal-row-height="false"/>
    </style:style>
    <style:style style:name="Cell3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100%" fo:margin-bottom="0.212cm"/>
    </style:style>
    <style:style style:name="T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4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100%" fo:margin-bottom="0.212cm"/>
    </style:style>
    <style:style style:name="T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100%" fo:margin-bottom="0.212cm"/>
    </style:style>
    <style:style style:name="T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100%" fo:margin-bottom="0.212cm"/>
    </style:style>
    <style:style style:name="T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1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2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3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4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0" style:family="table-row">
      <style:table-row-properties style:min-row-height="0.545cm" style:use-optimal-row-height="false"/>
    </style:style>
    <style:style style:name="Cell4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100%" fo:margin-bottom="0.212cm"/>
    </style:style>
    <style:style style:name="T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2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100%" fo:margin-bottom="0.212cm"/>
    </style:style>
    <style:style style:name="T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100%" fo:margin-bottom="0.212cm"/>
    </style:style>
    <style:style style:name="T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100%" fo:margin-bottom="0.212cm"/>
    </style:style>
    <style:style style:name="T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9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0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1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2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1" style:family="table-row">
      <style:table-row-properties style:min-row-height="0.545cm" style:use-optimal-row-height="false"/>
    </style:style>
    <style:style style:name="Cell5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100%" fo:margin-bottom="0.212cm"/>
    </style:style>
    <style:style style:name="T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60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6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100%" fo:margin-bottom="0.212cm"/>
    </style:style>
    <style:style style:name="T61_1" style:family="text">
      <style:text-properties style:font-name="Arial" fo:font-size="10pt" style:font-name-asian="Calibri" style:font-size-asian="10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line-height="100%" fo:margin-bottom="0.212cm"/>
    </style:style>
    <style:style style:name="T62_1" style:family="text">
      <style:text-properties style:font-name="Arial" fo:font-size="10pt" style:font-name-asian="Calibri" style:font-size-asian="10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100%" fo:margin-bottom="0.212cm"/>
    </style:style>
    <style:style style:name="T63_1" style:family="text">
      <style:text-properties style:font-name="Arial" fo:font-size="10pt" style:font-name-asian="Calibri" style:font-size-asian="10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7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8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9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0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2" style:family="table-row">
      <style:table-row-properties style:min-row-height="0.545cm" style:use-optimal-row-height="false"/>
    </style:style>
    <style:style style:name="Cell61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100%" fo:margin-bottom="0.212cm"/>
    </style:style>
    <style:style style:name="T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100%" fo:margin-bottom="0.212cm"/>
    </style:style>
    <style:style style:name="T69_1" style:family="text"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100%" fo:margin-bottom="0.212cm"/>
    </style:style>
    <style:style style:name="T70_1" style:family="text"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100%" fo:margin-bottom="0.212cm"/>
    </style:style>
    <style:style style:name="T71_1" style:family="text"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65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6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7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8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76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8.002cm" fo:margin-left="-0.009cm"/>
    </style:style>
    <style:style style:name="Column12" style:family="table-column">
      <style:table-column-properties style:column-width="7.001cm"/>
    </style:style>
    <style:style style:name="Column13" style:family="table-column">
      <style:table-column-properties style:column-width="11.001cm"/>
    </style:style>
    <style:style style:name="Row13" style:family="table-row">
      <style:table-row-properties style:min-row-height="0.626cm"/>
    </style:style>
    <style:style style:name="Cell69" style:family="table-cell">
      <style:table-cell-properties fo:background-color="#b4c6e7" style:vertical-align="top" fo:padding-left="0.19cm" fo:padding-right="0.19cm" fo:wrap-option="wrap"/>
    </style:style>
    <style:style style:name="P77" style:family="paragraph" style:parent-style-name="Normal">
      <style:paragraph-properties fo:text-align="justify" fo:line-height="100%" fo:margin-bottom="0cm"/>
    </style:style>
    <style:style style:name="T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0" style:family="table-cell">
      <style:table-cell-properties style:vertical-align="top" fo:padding-left="0.19cm" fo:padding-right="0.19cm" fo:wrap-option="wrap"/>
    </style:style>
    <style:style style:name="P78" style:family="paragraph" style:parent-style-name="Normal">
      <style:paragraph-properties fo:text-align="justify" fo:line-height="100%" fo:margin-bottom="0cm"/>
    </style:style>
    <style:style style:name="T78_1" style:family="text"/>
    <style:style style:name="T78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7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8_4" style:family="text"/>
    <style:style style:name="T78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Row14" style:family="table-row">
      <style:table-row-properties style:min-row-height="0.711cm"/>
    </style:style>
    <style:style style:name="Cell71" style:family="table-cell">
      <style:table-cell-properties fo:background-color="#b4c6e7" style:vertical-align="top" fo:padding-left="0.19cm" fo:padding-right="0.19cm" fo:wrap-option="wrap"/>
    </style:style>
    <style:style style:name="P79" style:family="paragraph" style:parent-style-name="Normal">
      <style:paragraph-properties fo:text-align="justify" fo:line-height="100%" fo:margin-bottom="0cm"/>
    </style:style>
    <style:style style:name="T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2" style:family="table-cell">
      <style:table-cell-properties style:vertical-align="top" fo:padding-left="0.19cm" fo:padding-right="0.19cm" fo:wrap-option="wrap"/>
    </style:style>
    <style:style style:name="P80" style:family="paragraph" style:parent-style-name="Normal">
      <style:paragraph-properties fo:text-align="justify" fo:line-height="100%" fo:margin-bottom="0cm"/>
    </style:style>
    <style:style style:name="T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81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82" style:family="paragraph" style:parent-style-name="List_20_Paragraph">
      <style:paragraph-properties fo:text-align="justify"/>
    </style:style>
    <style:style style:name="T82_1" style:family="text">
      <style:text-properties fo:font-size="14pt" style:font-size-asian="14pt" fo:font-weight="bold" style:font-weight-asian="bold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fo:font-style="italic" style:font-style-asian="italic" fo:font-size="11pt" style:font-size-asian="11pt" style:font-size-complex="11pt" style:font-weight-complex="bold"/>
    </style:style>
    <style:style style:name="T83_2" style:family="text" style:parent-style-name="Normal">
      <style:text-properties style:text-position="super 58%"/>
    </style:style>
    <style:style style:name="P84" style:family="paragraph" style:parent-style-name="Footnote_20_text"/>
    <style:style style:name="T84_1" style:family="text"/>
    <style:style style:name="T84_2" style:family="text">
      <style:text-properties fo:font-size="9pt" style:font-size-asian="9pt" style:font-size-complex="9pt"/>
    </style:style>
    <style:style style:name="T84_3" style:family="text">
      <style:text-properties fo:font-style="italic" style:font-style-asian="italic" fo:font-size="11pt" style:font-size-asian="11pt" style:font-size-complex="11pt" style:font-weight-complex="bold"/>
    </style:style>
    <style:style style:name="P85" style:family="paragraph" style:parent-style-name="Normal">
      <style:paragraph-properties fo:text-align="justify"/>
      <style:text-properties fo:font-style="italic" style:font-style-asian="italic" fo:font-size="11pt" style:font-size-asian="11pt" style:font-size-complex="11pt" style:font-weight-complex="bold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fo:font-style="italic" style:font-style-asian="italic" fo:font-size="11pt" style:font-size-asian="11pt" style:font-size-complex="11pt" style:font-weight-complex="bold"/>
    </style:style>
    <style:style style:name="T86_2" style:family="text">
      <style:text-properties fo:font-style="italic" style:font-style-asian="italic" fo:font-size="11pt" style:font-size-asian="11pt" style:font-size-complex="11pt" style:font-weight-complex="bold"/>
    </style:style>
    <style:style style:name="T86_3" style:family="text">
      <style:text-properties fo:font-style="italic" style:font-style-asian="italic" fo:font-size="11pt" style:font-size-asian="11pt" style:font-size-complex="11pt" style:font-weight-complex="bold"/>
    </style:style>
    <style:style style:name="T86_4" style:family="text">
      <style:text-properties fo:font-style="italic" style:font-style-asian="italic" fo:font-size="11pt" style:font-size-asian="11pt" style:font-size-complex="11pt" style:font-weight-complex="bold"/>
    </style:style>
    <style:style style:name="T86_5" style:family="text">
      <style:text-properties style:text-position="super 58%" fo:font-style="italic" style:font-style-asian="italic" fo:font-size="11pt" style:font-size-asian="11pt" style:font-size-complex="11pt" style:font-weight-complex="bold"/>
    </style:style>
    <style:style style:name="T86_6" style:family="text">
      <style:text-properties fo:font-style="italic" style:font-style-asian="italic" fo:font-size="11pt" style:font-size-asian="11pt" style:font-size-complex="11pt" style:font-weight-complex="bold"/>
    </style:style>
    <style:style style:name="T86_7" style:family="text">
      <style:text-properties fo:font-style="italic" style:font-style-asian="italic" fo:font-size="11pt" style:font-size-asian="11pt" style:font-size-complex="11pt" style:font-weight-complex="bold"/>
    </style:style>
    <style:style style:name="T86_8" style:family="text">
      <style:text-properties fo:font-style="italic" style:font-style-asian="italic" fo:font-size="11pt" style:font-size-asian="11pt" style:font-size-complex="11pt" style:font-weight-complex="bold"/>
    </style:style>
    <style:style style:name="T86_9" style:family="text">
      <style:text-properties fo:font-style="italic" style:font-style-asian="italic" fo:font-size="11pt" style:font-size-asian="11pt" style:font-size-complex="11pt" style:font-weight-complex="bold"/>
    </style:style>
    <style:style style:name="T86_10" style:family="text">
      <style:text-properties fo:font-style="italic" style:font-style-asian="italic" fo:font-size="11pt" style:font-size-asian="11pt" style:font-size-complex="11pt" style:font-weight-complex="bold"/>
    </style:style>
    <style:style style:name="T86_11" style:family="text">
      <style:text-properties fo:font-style="italic" style:font-style-asian="italic" fo:font-size="11pt" style:font-size-asian="11pt" style:font-size-complex="11pt" style:font-weight-complex="bold"/>
    </style:style>
    <style:style style:name="T86_12" style:family="text">
      <style:text-properties fo:font-style="italic" style:font-style-asian="italic" fo:font-size="11pt" style:font-size-asian="11pt" style:font-size-complex="11pt" style:font-weight-complex="bold"/>
    </style:style>
    <style:style style:name="T86_13" style:family="text">
      <style:text-properties fo:font-style="italic" style:font-style-asian="italic" fo:font-size="11pt" style:font-size-asian="11pt" style:font-size-complex="11pt" style:font-weight-complex="bold"/>
    </style:style>
    <style:style style:name="T86_14" style:family="text">
      <style:text-properties fo:font-style="italic" style:font-style-asian="italic" fo:font-size="11pt" style:font-size-asian="11pt" style:font-size-complex="11pt" style:font-weight-complex="bold"/>
    </style:style>
    <style:style style:name="T86_15" style:family="text">
      <style:text-properties fo:font-style="italic" style:font-style-asian="italic" fo:font-size="11pt" style:font-size-asian="11pt" style:font-size-complex="11pt" style:font-weight-complex="bold"/>
    </style:style>
    <style:style style:name="T86_16" style:family="text">
      <style:text-properties fo:font-style="italic" style:font-style-asian="italic" fo:font-size="11pt" style:font-size-asian="11pt" style:font-size-complex="11pt" style:font-weight-complex="bold"/>
    </style:style>
    <style:style style:name="T86_17" style:family="text">
      <style:text-properties fo:font-style="italic" style:font-style-asian="italic" fo:font-size="11pt" style:font-size-asian="11pt" style:font-size-complex="11pt" style:font-weight-complex="bold"/>
    </style:style>
    <style:style style:name="T86_18" style:family="text">
      <style:text-properties fo:font-style="italic" style:font-style-asian="italic" fo:font-size="11pt" style:font-size-asian="11pt" style:font-size-complex="11pt" style:font-weight-complex="bold"/>
    </style:style>
    <style:style style:name="T86_19" style:family="text">
      <style:text-properties fo:font-style="italic" style:font-style-asian="italic" fo:font-size="11pt" style:font-size-asian="11pt" style:font-size-complex="11pt" style:font-weight-complex="bold"/>
    </style:style>
    <style:style style:name="T86_20" style:family="text">
      <style:text-properties fo:font-style="italic" style:font-style-asian="italic" fo:font-size="11pt" style:font-size-asian="11pt" style:font-size-complex="11pt" style:font-weight-complex="bold"/>
    </style:style>
    <style:style style:name="T86_21" style:family="text">
      <style:text-properties fo:font-style="italic" style:font-style-asian="italic" fo:font-size="11pt" style:font-size-asian="11pt" style:font-size-complex="11pt" style:font-weight-complex="bold"/>
    </style:style>
    <style:style style:name="T86_22" style:family="text">
      <style:text-properties fo:font-style="italic" style:font-style-asian="italic" fo:font-size="11pt" style:font-size-asian="11pt" style:font-size-complex="11pt" style:font-weight-complex="bold"/>
    </style:style>
    <style:style style:name="T86_23" style:family="text">
      <style:text-properties fo:font-style="italic" style:font-style-asian="italic" fo:font-size="11pt" style:font-size-asian="11pt" style:font-size-complex="11pt" style:font-weight-complex="bold"/>
    </style:style>
    <style:style style:name="T86_24" style:family="text">
      <style:text-properties fo:font-style="italic" style:font-style-asian="italic" fo:font-size="11pt" style:font-size-asian="11pt" style:font-size-complex="11pt" style:font-weight-complex="bold"/>
    </style:style>
    <style:style style:name="T86_25" style:family="text">
      <style:text-properties fo:font-style="italic" style:font-style-asian="italic" fo:font-size="11pt" style:font-size-asian="11pt" style:font-size-complex="11pt" style:font-weight-complex="bold"/>
    </style:style>
    <style:style style:name="T86_26" style:family="text">
      <style:text-properties fo:font-style="italic" style:font-style-asian="italic" fo:font-size="11pt" style:font-size-asian="11pt" style:font-size-complex="11pt" style:font-weight-complex="bold"/>
    </style:style>
    <style:style style:name="T86_27" style:family="text">
      <style:text-properties fo:font-style="italic" style:font-style-asian="italic" fo:font-size="11pt" style:font-size-asian="11pt" style:font-size-complex="11pt" style:font-weight-complex="bold"/>
    </style:style>
    <style:style style:name="T86_28" style:family="text">
      <style:text-properties fo:font-style="italic" style:font-style-asian="italic" fo:font-size="11pt" style:font-size-asian="11pt" style:font-size-complex="11pt" style:font-weight-complex="bold"/>
    </style:style>
    <style:style style:name="T86_29" style:family="text">
      <style:text-properties fo:font-style="italic" style:font-style-asian="italic" fo:font-size="11pt" style:font-size-asian="11pt" style:font-size-complex="11pt" style:font-weight-complex="bold"/>
    </style:style>
    <style:style style:name="T86_30" style:family="text">
      <style:text-properties fo:font-style="italic" style:font-style-asian="italic" fo:font-size="11pt" style:font-size-asian="11pt" style:font-size-complex="11pt" style:font-weight-complex="bold"/>
    </style:style>
    <style:style style:name="T86_31" style:family="text">
      <style:text-properties fo:font-style="italic" style:font-style-asian="italic" fo:font-size="11pt" style:font-size-asian="11pt" style:font-size-complex="11pt" style:font-weight-complex="bold"/>
    </style:style>
    <style:style style:name="T86_32" style:family="text">
      <style:text-properties fo:font-style="italic" style:font-style-asian="italic" fo:font-size="11pt" style:font-size-asian="11pt" style:font-size-complex="11pt" style:font-weight-complex="bold"/>
    </style:style>
    <style:style style:name="T86_33" style:family="text">
      <style:text-properties fo:font-style="italic" style:font-style-asian="italic" fo:font-size="11pt" style:font-size-asian="11pt" style:font-size-complex="11pt" style:font-weight-complex="bold"/>
    </style:style>
    <style:style style:name="T86_34" style:family="text">
      <style:text-properties fo:font-style="italic" style:font-style-asian="italic" fo:font-size="11pt" style:font-size-asian="11pt" style:font-size-complex="11pt" style:font-weight-complex="bold"/>
    </style:style>
    <style:style style:name="T86_35" style:family="text">
      <style:text-properties fo:font-style="italic" style:font-style-asian="italic" fo:font-size="11pt" style:font-size-asian="11pt" style:font-size-complex="11pt" style:font-weight-complex="bold"/>
    </style:style>
    <style:style style:name="T86_36" style:family="text">
      <style:text-properties fo:font-style="italic" style:font-style-asian="italic" fo:font-size="11pt" style:font-size-asian="11pt" style:font-size-complex="11pt" style:font-weight-complex="bold"/>
    </style:style>
    <style:style style:name="T86_37" style:family="text">
      <style:text-properties fo:font-style="italic" style:font-style-asian="italic" fo:font-size="11pt" style:font-size-asian="11pt" style:font-size-complex="11pt" style:font-weight-complex="bold"/>
    </style:style>
    <style:style style:name="T86_38" style:family="text">
      <style:text-properties fo:font-style="italic" style:font-style-asian="italic" fo:font-size="11pt" style:font-size-asian="11pt" style:font-size-complex="11pt" style:font-weight-complex="bold"/>
    </style:style>
    <style:style style:name="T86_39" style:family="text">
      <style:text-properties fo:font-style="italic" style:font-style-asian="italic" fo:font-size="11pt" style:font-size-asian="11pt" style:font-size-complex="11pt" style:font-weight-complex="bold"/>
    </style:style>
    <style:style style:name="T86_40" style:family="text">
      <style:text-properties fo:font-style="italic" style:font-style-asian="italic" fo:font-size="11pt" style:font-size-asian="11pt" style:font-size-complex="11pt" style:font-weight-complex="bold"/>
    </style:style>
    <style:style style:name="T86_41" style:family="text">
      <style:text-properties fo:font-style="italic" style:font-style-asian="italic" fo:font-size="11pt" style:font-size-asian="11pt" style:font-size-complex="11pt" style:font-weight-complex="bold"/>
    </style:style>
    <style:style style:name="T86_42" style:family="text">
      <style:text-properties fo:font-style="italic" style:font-style-asian="italic" fo:font-size="11pt" style:font-size-asian="11pt" style:font-size-complex="11pt" style:font-weight-complex="bold"/>
    </style:style>
    <style:style style:name="T86_43" style:family="text">
      <style:text-properties fo:font-style="italic" style:font-style-asian="italic" fo:font-size="11pt" style:font-size-asian="11pt" style:font-size-complex="11pt" style:font-weight-complex="bold"/>
    </style:style>
    <style:style style:name="T86_44" style:family="text">
      <style:text-properties fo:font-style="italic" style:font-style-asian="italic" fo:font-size="11pt" style:font-size-asian="11pt" style:font-size-complex="11pt" style:font-weight-complex="bold"/>
    </style:style>
    <style:style style:name="T86_45" style:family="text">
      <style:text-properties fo:font-style="italic" style:font-style-asian="italic" fo:font-size="11pt" style:font-size-asian="11pt" style:font-size-complex="11pt" style:font-weight-complex="bold"/>
    </style:style>
    <style:style style:name="T86_46" style:family="text">
      <style:text-properties fo:font-style="italic" style:font-style-asian="italic" fo:font-size="11pt" style:font-size-asian="11pt" style:font-size-complex="11pt" style:font-weight-complex="bold"/>
    </style:style>
    <style:style style:name="T86_47" style:family="text">
      <style:text-properties fo:font-style="italic" style:font-style-asian="italic" fo:font-size="11pt" style:font-size-asian="11pt" style:font-size-complex="11pt" style:font-weight-complex="bold"/>
    </style:style>
    <style:style style:name="T86_48" style:family="text">
      <style:text-properties fo:font-style="italic" style:font-style-asian="italic" fo:font-size="11pt" style:font-size-asian="11pt" style:font-size-complex="11pt" style:font-weight-complex="bold"/>
    </style:style>
    <style:style style:name="T86_49" style:family="text">
      <style:text-properties fo:font-style="italic" style:font-style-asian="italic" fo:font-size="11pt" style:font-size-asian="11pt" style:font-size-complex="11pt" style:font-weight-complex="bold"/>
    </style:style>
    <style:style style:name="T86_50" style:family="text">
      <style:text-properties fo:font-style="italic" style:font-style-asian="italic" fo:font-size="11pt" style:font-size-asian="11pt" style:font-size-complex="11pt" style:font-weight-complex="bold"/>
    </style:style>
    <style:style style:name="T86_51" style:family="text">
      <style:text-properties fo:font-style="italic" style:font-style-asian="italic" fo:font-size="11pt" style:font-size-asian="11pt" style:font-size-complex="11pt" style:font-weight-complex="bold"/>
    </style:style>
    <style:style style:name="T86_52" style:family="text">
      <style:text-properties fo:font-style="italic" style:font-style-asian="italic" fo:font-size="11pt" style:font-size-asian="11pt" style:font-size-complex="11pt" style:font-weight-complex="bold"/>
    </style:style>
    <style:style style:name="T86_53" style:family="text">
      <style:text-properties fo:font-style="italic" style:font-style-asian="italic" fo:font-size="11pt" style:font-size-asian="11pt" style:font-size-complex="11pt" style:font-weight-complex="bold"/>
    </style:style>
    <style:style style:name="T86_54" style:family="text">
      <style:text-properties fo:font-style="italic" style:font-style-asian="italic" fo:font-size="11pt" style:font-size-asian="11pt" style:font-size-complex="11pt" style:font-weight-complex="bold"/>
    </style:style>
    <style:style style:name="T86_55" style:family="text">
      <style:text-properties fo:font-style="italic" style:font-style-asian="italic" fo:font-size="11pt" style:font-size-asian="11pt" style:font-size-complex="11pt" style:font-weight-complex="bold"/>
    </style:style>
    <style:style style:name="T86_56" style:family="text">
      <style:text-properties fo:font-style="italic" style:font-style-asian="italic" fo:font-size="11pt" style:font-size-asian="11pt" style:font-size-complex="11pt" style:font-weight-complex="bold"/>
    </style:style>
    <style:style style:name="T86_57" style:family="text">
      <style:text-properties fo:font-style="italic" style:font-style-asian="italic" fo:font-size="11pt" style:font-size-asian="11pt" style:font-size-complex="11pt" style:font-weight-complex="bold"/>
    </style:style>
    <style:style style:name="T86_58" style:family="text">
      <style:text-properties fo:font-style="italic" style:font-style-asian="italic" fo:font-size="11pt" style:font-size-asian="11pt" style:font-size-complex="11pt" style:font-weight-complex="bold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fo:font-style="italic" style:font-style-asian="italic" fo:font-size="11pt" style:font-size-asian="11pt" style:font-size-complex="11pt" style:font-weight-complex="bold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fo:font-size="11pt" style:font-size-asian="11pt" style:font-size-complex="11pt" fo:font-weight="bold" style:font-weight-asian="bold"/>
    </style:style>
    <style:style style:name="P89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fo:font-size="11pt" style:font-size-asian="11pt" style:font-size-complex="11pt" style:font-weight-complex="bold"/>
    </style:style>
    <style:style style:name="T90_2" style:family="text">
      <style:text-properties fo:font-size="11pt" style:font-size-asian="11pt" style:font-size-complex="11pt" style:font-weight-complex="bold"/>
    </style:style>
    <style:style style:name="T90_3" style:family="text">
      <style:text-properties fo:font-size="11pt" style:font-size-asian="11pt" style:font-size-complex="11pt" style:font-weight-complex="bold"/>
    </style:style>
    <style:style style:name="T90_4" style:family="text">
      <style:text-properties fo:font-size="11pt" style:font-size-asian="11pt" style:font-size-complex="11pt" style:font-weight-complex="bold"/>
    </style:style>
    <style:style style:name="T90_5" style:family="text">
      <style:text-properties fo:font-size="11pt" style:font-size-asian="11pt" style:font-size-complex="11pt" style:font-weight-complex="bold"/>
    </style:style>
    <style:style style:name="T90_6" style:family="text">
      <style:text-properties fo:font-size="11pt" style:font-size-asian="11pt" style:font-size-complex="11pt" style:font-weight-complex="bold"/>
    </style:style>
    <style:style style:name="T90_7" style:family="text">
      <style:text-properties fo:font-size="11pt" style:font-size-asian="11pt" style:font-size-complex="11pt" style:font-weight-complex="bold"/>
    </style:style>
    <style:style style:name="T90_8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91" style:family="paragraph" style:parent-style-name="Footnote_20_text"/>
    <style:style style:name="T91_1" style:family="text"/>
    <style:style style:name="T91_2" style:family="text"/>
    <style:style style:name="T91_3" style:family="text" style:parent-style-name="Internet_20_link">
      <style:text-properties fo:font-size="9pt" style:font-size-asian="9pt" style:font-size-complex="9pt"/>
    </style:style>
    <style:style style:name="T91_4" style:family="text" style:parent-style-name="Internet_20_link">
      <style:text-properties fo:font-size="9pt" style:font-size-asian="9pt" style:font-size-complex="9pt"/>
    </style:style>
    <style:style style:name="T91_5" style:family="text" style:parent-style-name="Internet_20_link">
      <style:text-properties fo:font-size="9pt" style:font-size-asian="9pt" style:font-size-complex="9pt"/>
    </style:style>
    <style:style style:name="T91_6" style:family="text">
      <style:text-properties fo:font-size="9pt" style:font-size-asian="9pt" style:font-size-complex="9pt"/>
    </style:style>
    <style:style style:name="T91_7" style:family="text">
      <style:text-properties fo:font-size="11pt" style:font-size-asian="11pt" style:font-size-complex="11pt" style:font-weight-complex="bold"/>
    </style:style>
    <style:style style:name="T91_8" style:family="text">
      <style:text-properties fo:font-size="11pt" style:font-size-asian="11pt" style:font-size-complex="11pt" style:font-weight-complex="bold"/>
    </style:style>
    <style:style style:name="T91_9" style:family="text">
      <style:text-properties fo:font-size="11pt" style:font-size-asian="11pt" style:font-size-complex="11pt" style:font-weight-complex="bold"/>
    </style:style>
    <style:style style:name="T91_10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92" style:family="paragraph" style:parent-style-name="Footnote_20_text"/>
    <style:style style:name="T92_1" style:family="text">
      <style:text-properties fo:font-size="9pt" style:font-size-asian="9pt" style:font-size-complex="9pt"/>
    </style:style>
    <style:style style:name="T92_2" style:family="text">
      <style:text-properties fo:font-size="11pt" style:font-size-asian="11pt" style:font-size-complex="11pt" style:font-weight-complex="bold"/>
    </style:style>
    <style:style style:name="T92_3" style:family="text">
      <style:text-properties fo:font-size="11pt" style:font-size-asian="11pt" style:font-size-complex="11pt" style:font-weight-complex="bold"/>
    </style:style>
    <style:style style:name="T92_4" style:family="text">
      <style:text-properties fo:font-size="11pt" style:font-size-asian="11pt" style:font-size-complex="11pt" style:font-weight-complex="bold"/>
    </style:style>
    <style:style style:name="T92_5" style:family="text">
      <style:text-properties fo:font-size="11pt" style:font-size-asian="11pt" style:font-size-complex="11pt" style:font-weight-complex="bold"/>
    </style:style>
    <style:style style:name="T92_6" style:family="text">
      <style:text-properties fo:font-size="11pt" style:font-size-asian="11pt" style:font-size-complex="11pt" style:font-weight-complex="bold"/>
    </style:style>
    <style:style style:name="T92_7" style:family="text">
      <style:text-properties fo:font-size="11pt" style:font-size-asian="11pt" style:font-size-complex="11pt" style:font-weight-complex="bold"/>
    </style:style>
    <style:style style:name="T92_8" style:family="text">
      <style:text-properties fo:font-size="11pt" style:font-size-asian="11pt" style:font-size-complex="11pt" style:font-weight-complex="bold"/>
    </style:style>
    <style:style style:name="T92_9" style:family="text">
      <style:text-properties fo:font-size="11pt" style:font-size-asian="11pt" style:font-size-complex="11pt" style:font-weight-complex="bold"/>
    </style:style>
    <style:style style:name="T92_10" style:family="text">
      <style:text-properties fo:font-size="11pt" style:font-size-asian="11pt" style:font-size-complex="11pt" style:font-weight-complex="bold"/>
    </style:style>
    <style:style style:name="T92_11" style:family="text">
      <style:text-properties fo:font-size="11pt" style:font-size-asian="11pt" style:font-size-complex="11pt" style:font-weight-complex="bold"/>
    </style:style>
    <style:style style:name="T92_12" style:family="text">
      <style:text-properties fo:font-size="11pt" style:font-size-asian="11pt" style:font-size-complex="11pt" style:font-weight-complex="bold"/>
    </style:style>
    <style:style style:name="T92_13" style:family="text">
      <style:text-properties fo:font-size="11pt" style:font-size-asian="11pt" style:font-size-complex="11pt" style:font-weight-complex="bold"/>
    </style:style>
    <style:style style:name="T92_14" style:family="text">
      <style:text-properties fo:font-size="11pt" style:font-size-asian="11pt" style:font-size-complex="11pt" style:font-weight-complex="bold"/>
    </style:style>
    <style:style style:name="T92_15" style:family="text">
      <style:text-properties fo:font-size="11pt" style:font-size-asian="11pt" style:font-size-complex="11pt" style:font-weight-complex="bold"/>
    </style:style>
    <style:style style:name="T92_16" style:family="text">
      <style:text-properties fo:font-size="11pt" style:font-size-asian="11pt" style:font-size-complex="11pt" style:font-weight-complex="bold"/>
    </style:style>
    <style:style style:name="T92_17" style:family="text">
      <style:text-properties fo:font-size="11pt" style:font-size-asian="11pt" style:font-size-complex="11pt" style:font-weight-complex="bold"/>
    </style:style>
    <style:style style:name="T92_18" style:family="text">
      <style:text-properties fo:font-size="11pt" style:font-size-asian="11pt" style:font-size-complex="11pt" style:font-weight-complex="bold"/>
    </style:style>
    <style:style style:name="T92_19" style:family="text">
      <style:text-properties fo:font-size="11pt" style:font-size-asian="11pt" style:font-size-complex="11pt" style:font-weight-complex="bold"/>
    </style:style>
    <style:style style:name="T92_20" style:family="text">
      <style:text-properties fo:font-size="11pt" style:font-size-asian="11pt" style:font-size-complex="11pt" style:font-weight-complex="bold"/>
    </style:style>
    <style:style style:name="T92_21" style:family="text">
      <style:text-properties fo:font-size="11pt" style:font-size-asian="11pt" style:font-size-complex="11pt" style:font-weight-complex="bold"/>
    </style:style>
    <style:style style:name="T92_22" style:family="text">
      <style:text-properties fo:font-size="11pt" style:font-size-asian="11pt" style:font-size-complex="11pt" style:font-weight-complex="bold"/>
    </style:style>
    <style:style style:name="T92_23" style:family="text">
      <style:text-properties fo:font-size="11pt" style:font-size-asian="11pt" style:font-size-complex="11pt" style:font-weight-complex="bold"/>
    </style:style>
    <style:style style:name="T92_24" style:family="text">
      <style:text-properties fo:font-size="11pt" style:font-size-asian="11pt" style:font-size-complex="11pt" style:font-weight-complex="bold"/>
    </style:style>
    <style:style style:name="T92_25" style:family="text">
      <style:text-properties fo:font-size="11pt" style:font-size-asian="11pt" style:font-size-complex="11pt" style:font-weight-complex="bold"/>
    </style:style>
    <style:style style:name="T92_26" style:family="text">
      <style:text-properties fo:font-size="11pt" style:font-size-asian="11pt" style:font-size-complex="11pt" style:font-weight-complex="bold"/>
    </style:style>
    <style:style style:name="T92_27" style:family="text">
      <style:text-properties fo:font-size="11pt" style:font-size-asian="11pt" style:font-size-complex="11pt" style:font-weight-complex="bold"/>
    </style:style>
    <style:style style:name="T92_28" style:family="text">
      <style:text-properties fo:font-size="11pt" style:font-size-asian="11pt" style:font-size-complex="11pt" style:font-weight-complex="bold"/>
    </style:style>
    <style:style style:name="T92_29" style:family="text" style:parent-style-name="Normal">
      <style:text-properties fo:font-size="11pt" style:font-size-asian="11pt" style:font-size-complex="11pt" style:font-weight-complex="bold"/>
    </style:style>
    <style:style style:name="P93" style:family="paragraph" style:parent-style-name="Footnote_20_text"/>
    <style:style style:name="T93_1" style:family="text">
      <style:text-properties fo:font-size="9pt" style:font-size-asian="9pt" style:font-size-complex="9pt"/>
    </style:style>
    <style:style style:name="T93_2" style:family="text"/>
    <style:style style:name="T93_3" style:family="text">
      <style:text-properties fo:color="#0000ff" fo:font-size="9pt" style:font-size-asian="9pt" style:font-size-complex="9pt" style:text-underline-style="solid" style:text-underline-color="font-color"/>
    </style:style>
    <style:style style:name="T93_4" style:family="text">
      <style:text-properties fo:font-size="11pt" style:font-size-asian="11pt" style:font-size-complex="11pt" style:font-weight-complex="bold"/>
    </style:style>
    <style:style style:name="T93_5" style:family="text">
      <style:text-properties fo:font-size="11pt" style:font-size-asian="11pt" style:font-size-complex="11pt" style:font-weight-complex="bold"/>
    </style:style>
    <style:style style:name="T93_6" style:family="text">
      <style:text-properties fo:font-size="11pt" style:font-size-asian="11pt" style:font-size-complex="11pt" style:font-weight-complex="bold"/>
    </style:style>
    <style:style style:name="P94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fo:font-size="11pt" style:font-size-asian="11pt" style:font-size-complex="11pt" style:font-weight-complex="bold"/>
    </style:style>
    <style:style style:name="T95_2" style:family="text">
      <style:text-properties fo:font-size="11pt" style:font-size-asian="11pt" style:font-size-complex="11pt" fo:font-weight="bold" style:font-weight-asian="bold"/>
    </style:style>
    <style:style style:name="T95_3" style:family="text">
      <style:text-properties fo:font-size="11pt" style:font-size-asian="11pt" style:font-size-complex="11pt" style:font-weight-complex="bold"/>
    </style:style>
    <style:style style:name="P96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97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T97_1" style:family="text">
      <style:text-properties fo:font-size="11pt" style:font-size-asian="11pt" style:font-size-complex="11pt" style:font-weight-complex="bold"/>
    </style:style>
    <style:style style:name="T97_2" style:family="text">
      <style:text-properties fo:font-size="11pt" style:font-size-asian="11pt" style:font-size-complex="11pt" style:font-weight-complex="bold"/>
    </style:style>
    <style:style style:name="P98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T98_1" style:family="text">
      <style:text-properties fo:font-size="11pt" style:font-size-asian="11pt" style:font-size-complex="11pt" style:font-weight-complex="bold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1pt" style:font-size-asian="11pt" style:font-size-complex="11pt" style:font-weight-complex="bold"/>
    </style:style>
    <style:style style:name="T99_2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100" style:family="paragraph" style:parent-style-name="Footnote_20_text"/>
    <style:style style:name="T100_1" style:family="text">
      <style:text-properties fo:font-size="9pt" style:font-size-asian="9pt" style:font-size-complex="9pt"/>
    </style:style>
    <style:style style:name="T100_2" style:family="text">
      <style:text-properties fo:font-size="11pt" style:font-size-asian="11pt" style:font-size-complex="11pt" style:font-weight-complex="bold"/>
    </style:style>
    <style:style style:name="P101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fo:font-size="11pt" style:font-size-asian="11pt" style:font-size-complex="11pt" style:font-weight-complex="bold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fo:font-size="11pt" style:font-size-asian="11pt" style:font-size-complex="11pt" fo:font-weight="bold" style:font-weight-asian="bold"/>
    </style:style>
    <style:style style:name="T103_2" style:family="text">
      <style:text-properties fo:font-size="11pt" style:font-size-asian="11pt" style:font-size-complex="11pt" style:font-weight-complex="bold"/>
    </style:style>
    <style:style style:name="T103_3" style:family="text">
      <style:text-properties fo:font-size="11pt" style:font-size-asian="11pt" style:font-size-complex="11pt" style:font-weight-complex="bold"/>
    </style:style>
    <style:style style:name="T103_4" style:family="text">
      <style:text-properties fo:font-size="11pt" style:font-size-asian="11pt" style:font-size-complex="11pt" style:font-weight-complex="bold"/>
    </style:style>
    <style:style style:name="T103_5" style:family="text">
      <style:text-properties fo:font-size="11pt" style:font-size-asian="11pt" style:font-size-complex="11pt" style:font-weight-complex="bold"/>
    </style:style>
    <style:style style:name="T103_6" style:family="text">
      <style:text-properties fo:font-size="11pt" style:font-size-asian="11pt" style:font-size-complex="11pt" style:font-weight-complex="bold"/>
    </style:style>
    <style:style style:name="T103_7" style:family="text">
      <style:text-properties fo:font-size="11pt" style:font-size-asian="11pt" style:font-size-complex="11pt" style:font-weight-complex="bold"/>
    </style:style>
    <style:style style:name="T103_8" style:family="text">
      <style:text-properties fo:font-size="11pt" style:font-size-asian="11pt" style:font-size-complex="11pt" style:font-weight-complex="bold"/>
    </style:style>
    <style:style style:name="P104" style:family="paragraph" style:parent-style-name="Normal">
      <style:paragraph-properties fo:text-align="justify"/>
    </style:style>
    <style:style style:name="T104_1" style:family="text"/>
    <style:style style:name="T104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04_3" style:family="text">
      <style:text-properties fo:font-size="11pt" style:font-size-asian="11pt" style:font-size-complex="11pt" style:font-weight-complex="bold"/>
    </style:style>
    <style:style style:name="T104_4" style:family="text"/>
    <style:style style:name="T104_5" style:family="text" style:parent-style-name="Internet_20_link">
      <style:text-properties fo:font-size="11pt" style:font-size-asian="11pt" style:font-size-complex="11pt" style:font-weight-complex="bold"/>
    </style:style>
    <style:style style:name="T104_6" style:family="text">
      <style:text-properties fo:font-size="11pt" style:font-size-asian="11pt" style:font-size-complex="11pt" style:font-weight-complex="bold"/>
    </style:style>
    <style:style style:name="T104_7" style:family="text"/>
    <style:style style:name="T104_8" style:family="text" style:parent-style-name="Internet_20_link">
      <style:text-properties fo:font-size="11pt" style:font-size-asian="11pt" style:font-size-complex="11pt" style:font-weight-complex="bold"/>
    </style:style>
    <style:style style:name="T104_9" style:family="text">
      <style:text-properties fo:font-size="11pt" style:font-size-asian="11pt" style:font-size-complex="11pt" style:font-weight-complex="bold"/>
    </style:style>
    <style:style style:name="T104_10" style:family="text"/>
    <style:style style:name="T104_11" style:family="text" style:parent-style-name="Internet_20_link">
      <style:text-properties fo:font-size="11pt" style:font-size-asian="11pt" style:font-size-complex="11pt" style:font-weight-complex="bold"/>
    </style:style>
    <style:style style:name="T104_12" style:family="text">
      <style:text-properties fo:font-size="11pt" style:font-size-asian="11pt" style:font-size-complex="11pt" style:font-weight-complex="bold"/>
    </style:style>
    <style:style style:name="T104_13" style:family="text"/>
    <style:style style:name="T104_14" style:family="text" style:parent-style-name="Internet_20_link">
      <style:text-properties fo:font-size="11pt" style:font-size-asian="11pt" style:font-size-complex="11pt" style:font-weight-complex="bold"/>
    </style:style>
    <style:style style:name="T104_15" style:family="text">
      <style:text-properties fo:font-size="11pt" style:font-size-asian="11pt" style:font-size-complex="11pt" style:font-weight-complex="bold"/>
    </style:style>
    <style:style style:name="T104_16" style:family="text"/>
    <style:style style:name="T104_17" style:family="text" style:parent-style-name="Internet_20_link">
      <style:text-properties fo:font-size="11pt" style:font-size-asian="11pt" style:font-size-complex="11pt" style:font-weight-complex="bold"/>
    </style:style>
    <style:style style:name="T104_18" style:family="text">
      <style:text-properties fo:font-size="11pt" style:font-size-asian="11pt" style:font-size-complex="11pt" style:font-weight-complex="bold"/>
    </style:style>
    <style:style style:name="T104_19" style:family="text"/>
    <style:style style:name="T104_20" style:family="text" style:parent-style-name="Internet_20_link">
      <style:text-properties fo:font-size="11pt" style:font-size-asian="11pt" style:font-size-complex="11pt" style:font-weight-complex="bold"/>
    </style:style>
    <style:style style:name="T104_21" style:family="text">
      <style:text-properties fo:font-size="11pt" style:font-size-asian="11pt" style:font-size-complex="11pt" style:font-weight-complex="bold"/>
    </style:style>
    <style:style style:name="T104_22" style:family="text"/>
    <style:style style:name="T104_23" style:family="text" style:parent-style-name="Internet_20_link">
      <style:text-properties fo:font-size="11pt" style:font-size-asian="11pt" style:font-size-complex="11pt" style:font-weight-complex="bold"/>
    </style:style>
    <style:style style:name="T104_24" style:family="text">
      <style:text-properties fo:font-size="11pt" style:font-size-asian="11pt" style:font-size-complex="11pt" style:font-weight-complex="bold"/>
    </style:style>
    <style:style style:name="T104_25" style:family="text"/>
    <style:style style:name="T104_26" style:family="text" style:parent-style-name="Internet_20_link">
      <style:text-properties fo:font-size="11pt" style:font-size-asian="11pt" style:font-size-complex="11pt" style:font-weight-complex="bold"/>
    </style:style>
    <style:style style:name="T104_27" style:family="text">
      <style:text-properties fo:font-size="11pt" style:font-size-asian="11pt" style:font-size-complex="11pt" style:font-weight-complex="bold"/>
    </style:style>
    <style:style style:name="T104_28" style:family="text">
      <style:text-properties fo:font-size="11pt" style:font-size-asian="11pt" style:font-size-complex="11pt" style:font-weight-complex="bold"/>
    </style:style>
    <style:style style:name="T104_29" style:family="text">
      <style:text-properties fo:font-size="11pt" style:font-size-asian="11pt" style:font-size-complex="11pt" style:font-weight-complex="bold"/>
    </style:style>
    <style:style style:name="T104_30" style:family="text"/>
    <style:style style:name="T104_31" style:family="text" style:parent-style-name="Internet_20_link">
      <style:text-properties fo:font-size="11pt" style:font-size-asian="11pt" style:font-size-complex="11pt" style:font-weight-complex="bold"/>
    </style:style>
    <style:style style:name="T104_32" style:family="text">
      <style:text-properties fo:font-size="11pt" style:font-size-asian="11pt" style:font-size-complex="11pt" style:font-weight-complex="bold"/>
    </style:style>
    <style:style style:name="T104_33" style:family="text"/>
    <style:style style:name="T104_34" style:family="text" style:parent-style-name="Internet_20_link">
      <style:text-properties fo:font-size="11pt" style:font-size-asian="11pt" style:font-size-complex="11pt" style:font-weight-complex="bold"/>
    </style:style>
    <style:style style:name="T104_35" style:family="text">
      <style:text-properties fo:font-size="11pt" style:font-size-asian="11pt" style:font-size-complex="11pt" style:font-weight-complex="bold"/>
    </style:style>
    <style:style style:name="P105" style:family="paragraph" style:parent-style-name="Normal">
      <style:paragraph-properties fo:text-align="justify"/>
    </style:style>
    <style:style style:name="T105_1" style:family="text"/>
    <style:style style:name="T105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05_3" style:family="text">
      <style:text-properties fo:font-size="11pt" style:font-size-asian="11pt" style:font-size-complex="11pt" style:font-weight-complex="bold"/>
    </style:style>
    <style:style style:name="T105_4" style:family="text">
      <style:text-properties fo:font-size="11pt" style:font-size-asian="11pt" style:font-size-complex="11pt" style:font-weight-complex="bold"/>
    </style:style>
    <style:style style:name="T105_5" style:family="text">
      <style:text-properties fo:font-size="11pt" style:font-size-asian="11pt" style:font-size-complex="11pt" style:font-weight-complex="bold"/>
    </style:style>
    <style:style style:name="T105_6" style:family="text">
      <style:text-properties fo:font-size="11pt" style:font-size-asian="11pt" style:font-size-complex="11pt" style:font-weight-complex="bold"/>
    </style:style>
    <style:style style:name="T105_7" style:family="text">
      <style:text-properties fo:font-size="11pt" style:font-size-asian="11pt" style:font-size-complex="11pt" style:font-weight-complex="bold"/>
    </style:style>
    <style:style style:name="T105_8" style:family="text">
      <style:text-properties fo:font-size="11pt" style:font-size-asian="11pt" style:font-size-complex="11pt" style:font-weight-complex="bold"/>
    </style:style>
    <style:style style:name="T105_9" style:family="text">
      <style:text-properties fo:font-size="11pt" style:font-size-asian="11pt" style:font-size-complex="11pt" style:font-weight-complex="bold"/>
    </style:style>
    <style:style style:name="T105_10" style:family="text">
      <style:text-properties fo:font-size="11pt" style:font-size-asian="11pt" style:font-size-complex="11pt" style:font-weight-complex="bold"/>
    </style:style>
    <style:style style:name="P106" style:family="paragraph" style:parent-style-name="Normal">
      <style:paragraph-properties fo:text-align="justify"/>
    </style:style>
    <style:style style:name="T106_1" style:family="text"/>
    <style:style style:name="T106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06_3" style:family="text">
      <style:text-properties fo:font-size="11pt" style:font-size-asian="11pt" style:font-size-complex="11pt" style:font-weight-complex="bold"/>
    </style:style>
    <style:style style:name="T106_4" style:family="text">
      <style:text-properties fo:font-size="11pt" style:font-size-asian="11pt" style:font-size-complex="11pt" style:font-weight-complex="bold"/>
    </style:style>
    <style:style style:name="T106_5" style:family="text">
      <style:text-properties fo:font-size="11pt" style:font-size-asian="11pt" style:font-size-complex="11pt" style:font-weight-complex="bold"/>
    </style:style>
    <style:style style:name="T106_6" style:family="text">
      <style:text-properties fo:font-size="11pt" style:font-size-asian="11pt" style:font-size-complex="11pt" style:font-weight-complex="bold"/>
    </style:style>
    <style:style style:name="T106_7" style:family="text">
      <style:text-properties fo:font-size="11pt" style:font-size-asian="11pt" style:font-size-complex="11pt" style:font-weight-complex="bold"/>
    </style:style>
    <style:style style:name="T106_8" style:family="text">
      <style:text-properties fo:font-size="11pt" style:font-size-asian="11pt" style:font-size-complex="11pt" style:font-weight-complex="bold"/>
    </style:style>
    <style:style style:name="T106_9" style:family="text">
      <style:text-properties fo:font-size="11pt" style:font-size-asian="11pt" style:font-size-complex="11pt" style:font-weight-complex="bold"/>
    </style:style>
    <style:style style:name="T106_10" style:family="text">
      <style:text-properties fo:font-size="11pt" style:font-size-asian="11pt" style:font-size-complex="11pt" style:font-weight-complex="bold"/>
    </style:style>
    <style:style style:name="T106_11" style:family="text">
      <style:text-properties fo:font-size="11pt" style:font-size-asian="11pt" style:font-size-complex="11pt" style:font-weight-complex="bold"/>
    </style:style>
    <style:style style:name="T106_12" style:family="text">
      <style:text-properties fo:font-size="11pt" style:font-size-asian="11pt" style:font-size-complex="11pt" style:font-weight-complex="bold"/>
    </style:style>
    <style:style style:name="T106_13" style:family="text">
      <style:text-properties fo:font-size="11pt" style:font-size-asian="11pt" style:font-size-complex="11pt" style:font-weight-complex="bold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font-size="11pt" style:font-size-asian="11pt" style:font-size-complex="11pt" style:font-weight-complex="bold"/>
    </style:style>
    <style:style style:name="T107_2" style:family="text"/>
    <style:style style:name="T107_3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07_4" style:family="text">
      <style:text-properties fo:font-size="11pt" style:font-size-asian="11pt" style:font-size-complex="11pt" style:font-weight-complex="bold"/>
    </style:style>
    <style:style style:name="T107_5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108" style:family="paragraph" style:parent-style-name="Footnote_20_text"/>
    <style:style style:name="T108_1" style:family="text">
      <style:text-properties fo:font-size="9pt" style:font-size-asian="9pt" style:font-size-complex="9pt"/>
    </style:style>
    <style:style style:name="T108_2" style:family="text">
      <style:text-properties fo:font-size="11pt" style:font-size-asian="11pt" style:font-size-complex="11pt" style:font-weight-complex="bold"/>
    </style:style>
    <style:style style:name="P109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110" style:family="paragraph" style:parent-style-name="List_20_Paragraph">
      <style:paragraph-properties fo:text-align="justify"/>
    </style:style>
    <style:style style:name="T110_1" style:family="text">
      <style:text-properties fo:font-size="11pt" style:font-size-asian="11pt" style:font-size-complex="11pt" fo:font-weight="bold" style:font-weight-asian="bold"/>
    </style:style>
    <style:style style:name="T110_2" style:family="text">
      <style:text-properties fo:font-size="11pt" style:font-size-asian="11pt" style:font-size-complex="11pt" style:font-weight-complex="bold"/>
    </style:style>
    <style:style style:name="T110_3" style:family="text">
      <style:text-properties fo:font-size="11pt" style:font-size-asian="11pt" style:font-size-complex="11pt" style:font-weight-complex="bold"/>
    </style:style>
    <style:style style:name="T110_4" style:family="text">
      <style:text-properties fo:font-size="11pt" style:font-size-asian="11pt" style:font-size-complex="11pt" style:font-weight-complex="bold"/>
    </style:style>
    <style:style style:name="T110_5" style:family="text" style:parent-style-name="List_20_Paragraph">
      <style:text-properties fo:font-size="11pt" style:font-size-asian="11pt" style:font-size-complex="11pt" style:font-weight-complex="bold"/>
    </style:style>
    <style:style style:name="P111" style:family="paragraph" style:parent-style-name="Footnote_20_text"/>
    <style:style style:name="T111_1" style:family="text">
      <style:text-properties fo:font-size="9pt" style:font-size-asian="9pt" style:font-size-complex="9pt"/>
    </style:style>
    <style:style style:name="T111_2" style:family="text">
      <style:text-properties fo:font-size="9pt" style:font-size-asian="9pt" style:font-size-complex="9pt" style:font-weight-complex="bold"/>
    </style:style>
    <style:style style:name="T111_3" style:family="text">
      <style:text-properties fo:font-size="11pt" style:font-size-asian="11pt" style:font-size-complex="11pt" style:font-weight-complex="bold"/>
    </style:style>
    <style:style style:name="T111_4" style:family="text">
      <style:text-properties fo:font-size="11pt" style:font-size-asian="11pt" style:font-size-complex="11pt" style:font-weight-complex="bold"/>
    </style:style>
    <style:style style:name="T111_5" style:family="text">
      <style:text-properties fo:font-size="11pt" style:font-size-asian="11pt" style:font-size-complex="11pt" style:font-weight-complex="bold"/>
    </style:style>
    <style:style style:name="T111_6" style:family="text">
      <style:text-properties fo:font-size="11pt" style:font-size-asian="11pt" style:font-size-complex="11pt" style:font-weight-complex="bold"/>
    </style:style>
    <style:style style:name="T111_7" style:family="text">
      <style:text-properties fo:font-size="11pt" style:font-size-asian="11pt" style:font-size-complex="11pt" style:font-weight-complex="bold"/>
    </style:style>
    <style:style style:name="T111_8" style:family="text">
      <style:text-properties fo:font-size="11pt" style:font-size-asian="11pt" style:font-size-complex="11pt" style:font-weight-complex="bold"/>
    </style:style>
    <style:style style:name="T111_9" style:family="text">
      <style:text-properties fo:font-size="11pt" style:font-size-asian="11pt" style:font-size-complex="11pt" style:font-weight-complex="bold"/>
    </style:style>
    <style:style style:name="T111_10" style:family="text">
      <style:text-properties fo:font-size="11pt" style:font-size-asian="11pt" style:font-size-complex="11pt" style:font-weight-complex="bold"/>
    </style:style>
    <style:style style:name="T111_11" style:family="text">
      <style:text-properties fo:font-size="11pt" style:font-size-asian="11pt" style:font-size-complex="11pt" style:font-weight-complex="bold"/>
    </style:style>
    <style:style style:name="T111_12" style:family="text">
      <style:text-properties fo:font-size="11pt" style:font-size-asian="11pt" style:font-size-complex="11pt" style:font-weight-complex="bold"/>
    </style:style>
    <style:style style:name="T111_13" style:family="text">
      <style:text-properties fo:font-size="11pt" style:font-size-asian="11pt" style:font-size-complex="11pt" style:font-weight-complex="bold"/>
    </style:style>
    <style:style style:name="T111_14" style:family="text">
      <style:text-properties fo:font-size="11pt" style:font-size-asian="11pt" style:font-size-complex="11pt" style:font-weight-complex="bold"/>
    </style:style>
    <style:style style:name="T111_15" style:family="text">
      <style:text-properties fo:font-size="11pt" style:font-size-asian="11pt" style:font-size-complex="11pt" style:font-weight-complex="bold"/>
    </style:style>
    <style:style style:name="T111_16" style:family="text">
      <style:text-properties fo:font-size="11pt" style:font-size-asian="11pt" style:font-size-complex="11pt" style:font-weight-complex="bold"/>
    </style:style>
    <style:style style:name="T111_17" style:family="text">
      <style:text-properties fo:font-size="11pt" style:font-size-asian="11pt" style:font-size-complex="11pt" style:font-weight-complex="bold"/>
    </style:style>
    <style:style style:name="T111_18" style:family="text">
      <style:text-properties fo:font-size="11pt" style:font-size-asian="11pt" style:font-size-complex="11pt" style:font-weight-complex="bold"/>
    </style:style>
    <style:style style:name="T111_19" style:family="text">
      <style:text-properties fo:font-size="11pt" style:font-size-asian="11pt" style:font-size-complex="11pt" style:font-weight-complex="bold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font-size="11pt" style:font-size-asian="11pt" style:font-size-complex="11pt" style:font-weight-complex="bold"/>
    </style:style>
    <style:style style:name="T112_2" style:family="text">
      <style:text-properties fo:font-size="11pt" style:font-size-asian="11pt" style:font-size-complex="11pt" style:font-weight-complex="bold"/>
    </style:style>
    <style:style style:name="T112_3" style:family="text">
      <style:text-properties fo:font-size="11pt" style:font-size-asian="11pt" style:font-size-complex="11pt" style:font-weight-complex="bold"/>
    </style:style>
    <style:style style:name="T112_4" style:family="text">
      <style:text-properties fo:font-size="11pt" style:font-size-asian="11pt" style:font-size-complex="11pt" style:font-weight-complex="bold"/>
    </style:style>
    <style:style style:name="T112_5" style:family="text">
      <style:text-properties fo:font-size="11pt" style:font-size-asian="11pt" style:font-size-complex="11pt" style:font-weight-complex="bold"/>
    </style:style>
    <style:style style:name="T112_6" style:family="text">
      <style:text-properties fo:font-size="11pt" style:font-size-asian="11pt" style:font-size-complex="11pt" style:font-weight-complex="bold"/>
    </style:style>
    <style:style style:name="T112_7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113" style:family="paragraph" style:parent-style-name="Footnote_20_text"/>
    <style:style style:name="T113_1" style:family="text">
      <style:text-properties fo:font-size="9pt" style:font-size-asian="9pt" style:font-size-complex="9pt"/>
    </style:style>
    <style:style style:name="T113_2" style:family="text">
      <style:text-properties fo:font-size="11pt" style:font-size-asian="11pt" style:font-size-complex="11pt" style:font-weight-complex="bold"/>
    </style:style>
    <style:style style:name="T113_3" style:family="text">
      <style:text-properties fo:font-size="11pt" style:font-size-asian="11pt" style:font-size-complex="11pt" style:font-weight-complex="bold"/>
    </style:style>
    <style:style style:name="T113_4" style:family="text">
      <style:text-properties fo:font-size="11pt" style:font-size-asian="11pt" style:font-size-complex="11pt" style:font-weight-complex="bold"/>
    </style:style>
    <style:style style:name="T113_5" style:family="text">
      <style:text-properties fo:font-size="11pt" style:font-size-asian="11pt" style:font-size-complex="11pt" style:font-weight-complex="bold"/>
    </style:style>
    <style:style style:name="T113_6" style:family="text">
      <style:text-properties fo:font-size="11pt" style:font-size-asian="11pt" style:font-size-complex="11pt" style:font-weight-complex="bold"/>
    </style:style>
    <style:style style:name="T113_7" style:family="text">
      <style:text-properties fo:font-size="11pt" style:font-size-asian="11pt" style:font-size-complex="11pt" style:font-weight-complex="bold"/>
    </style:style>
    <style:style style:name="T113_8" style:family="text">
      <style:text-properties fo:font-size="11pt" style:font-size-asian="11pt" style:font-size-complex="11pt" style:font-weight-complex="bold"/>
    </style:style>
    <style:style style:name="T113_9" style:family="text">
      <style:text-properties fo:font-size="11pt" style:font-size-asian="11pt" style:font-size-complex="11pt" style:font-weight-complex="bold"/>
    </style:style>
    <style:style style:name="T113_10" style:family="text">
      <style:text-properties fo:font-size="11pt" style:font-size-asian="11pt" style:font-size-complex="11pt" style:font-weight-complex="bold"/>
    </style:style>
    <style:style style:name="T113_11" style:family="text">
      <style:text-properties fo:font-size="11pt" style:font-size-asian="11pt" style:font-size-complex="11pt" style:font-weight-complex="bold"/>
    </style:style>
    <style:style style:name="T113_12" style:family="text">
      <style:text-properties fo:font-size="11pt" style:font-size-asian="11pt" style:font-size-complex="11pt" style:font-weight-complex="bold"/>
    </style:style>
    <style:style style:name="T113_13" style:family="text">
      <style:text-properties fo:font-size="11pt" style:font-size-asian="11pt" style:font-size-complex="11pt" style:font-weight-complex="bold"/>
    </style:style>
    <style:style style:name="T113_14" style:family="text">
      <style:text-properties fo:font-size="11pt" style:font-size-asian="11pt" style:font-size-complex="11pt" style:font-weight-complex="bold"/>
    </style:style>
    <style:style style:name="T113_15" style:family="text">
      <style:text-properties fo:font-size="11pt" style:font-size-asian="11pt" style:font-size-complex="11pt" style:font-weight-complex="bold"/>
    </style:style>
    <style:style style:name="T113_16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114" style:family="paragraph" style:parent-style-name="Footnote_20_text"/>
    <style:style style:name="T114_1" style:family="text">
      <style:text-properties fo:font-size="9pt" style:font-size-asian="9pt" style:font-size-complex="9pt"/>
    </style:style>
    <style:style style:name="T114_2" style:family="text">
      <style:text-properties fo:font-size="11pt" style:font-size-asian="11pt" style:font-size-complex="11pt" style:font-weight-complex="bold"/>
    </style:style>
    <style:style style:name="P115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116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T116_1" style:family="text">
      <style:text-properties fo:font-style="italic" style:font-style-asian="italic" style:font-style-complex="italic" fo:font-size="11pt" style:font-size-asian="11pt" style:font-size-complex="11pt" fo:font-weight="bold" style:font-weight-asian="bold"/>
    </style:style>
    <style:style style:name="T116_2" style:family="text">
      <style:text-properties fo:font-size="11pt" style:font-size-asian="11pt" style:font-size-complex="11pt" fo:font-weight="bold" style:font-weight-asian="bold"/>
    </style:style>
    <style:style style:name="T116_3" style:family="text">
      <style:text-properties fo:font-size="11pt" style:font-size-asian="11pt" style:font-size-complex="11pt" fo:font-weight="bold" style:font-weight-asian="bold"/>
    </style:style>
    <style:style style:name="T116_4" style:family="text">
      <style:text-properties fo:font-size="11pt" style:font-size-asian="11pt" style:font-size-complex="11pt" fo:font-weight="bold" style:font-weight-asian="bold"/>
    </style:style>
    <style:style style:name="T116_5" style:family="text">
      <style:text-properties fo:font-size="11pt" style:font-size-asian="11pt" style:font-size-complex="11pt" fo:font-weight="bold" style:font-weight-asian="bold"/>
    </style:style>
    <style:style style:name="P117" style:family="paragraph" style:parent-style-name="Normal">
      <style:paragraph-properties fo:text-align="justify" fo:margin-left="0.635cm"/>
      <style:text-properties fo:font-size="11pt" style:font-size-asian="11pt" style:font-size-complex="11pt" fo:font-weight="bold" style:font-weight-asian="bold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fo:font-size="11pt" style:font-size-asian="11pt" style:font-size-complex="11pt" fo:font-weight="bold" style:font-weight-asian="bold"/>
    </style:style>
    <style:style style:name="T118_2" style:family="text">
      <style:text-properties fo:font-size="11pt" style:font-size-asian="11pt" style:font-size-complex="11pt" style:font-weight-complex="bold"/>
    </style:style>
    <style:style style:name="T118_3" style:family="text">
      <style:text-properties fo:font-size="11pt" style:font-size-asian="11pt" style:font-size-complex="11pt" style:font-weight-complex="bold"/>
    </style:style>
    <style:style style:name="T118_4" style:family="text"/>
    <style:style style:name="T118_5" style:family="text" style:parent-style-name="Internet_20_link">
      <style:text-properties fo:font-size="11pt" style:font-size-asian="11pt" style:font-size-complex="11pt"/>
    </style:style>
    <style:style style:name="T118_6" style:family="text" style:parent-style-name="Internet_20_link">
      <style:text-properties fo:font-size="11pt" style:font-size-asian="11pt" style:font-size-complex="11pt"/>
    </style:style>
    <style:style style:name="T118_7" style:family="text">
      <style:text-properties fo:font-size="11pt" style:font-size-asian="11pt" style:font-size-complex="11pt" style:font-weight-complex="bold"/>
    </style:style>
    <style:style style:name="T118_8" style:family="text">
      <style:text-properties fo:font-size="11pt" style:font-size-asian="11pt" style:font-size-complex="11pt" style:font-weight-complex="bold"/>
    </style:style>
    <style:style style:name="T118_9" style:family="text">
      <style:text-properties fo:font-size="11pt" style:font-size-asian="11pt" style:font-size-complex="11pt" style:font-weight-complex="bold"/>
    </style:style>
    <style:style style:name="T118_10" style:family="text">
      <style:text-properties fo:font-size="11pt" style:font-size-asian="11pt" style:font-size-complex="11pt" style:font-weight-complex="bold"/>
    </style:style>
    <style:style style:name="T118_11" style:family="text">
      <style:text-properties fo:font-size="11pt" style:font-size-asian="11pt" style:font-size-complex="11pt" style:font-weight-complex="bold"/>
    </style:style>
    <style:style style:name="T118_12" style:family="text">
      <style:text-properties fo:font-size="11pt" style:font-size-asian="11pt" style:font-size-complex="11pt" style:font-weight-complex="bold"/>
    </style:style>
    <style:style style:name="T118_13" style:family="text">
      <style:text-properties fo:font-size="11pt" style:font-size-asian="11pt" style:font-size-complex="11pt" style:font-weight-complex="bold"/>
    </style:style>
    <style:style style:name="T118_14" style:family="text">
      <style:text-properties fo:font-size="11pt" style:font-size-asian="11pt" style:font-size-complex="11pt" style:font-weight-complex="bold"/>
    </style:style>
    <style:style style:name="T118_15" style:family="text"/>
    <style:style style:name="T118_16" style:family="text" style:parent-style-name="Internet_20_link">
      <style:text-properties fo:font-size="11pt" style:font-size-asian="11pt" style:font-size-complex="11pt" style:font-weight-complex="bold"/>
    </style:style>
    <style:style style:name="T118_17" style:family="text" style:parent-style-name="Internet_20_link">
      <style:text-properties fo:font-size="11pt" style:font-size-asian="11pt" style:font-size-complex="11pt" style:font-weight-complex="bold"/>
    </style:style>
    <style:style style:name="T118_18" style:family="text">
      <style:text-properties fo:font-size="11pt" style:font-size-asian="11pt" style:font-size-complex="11pt" style:font-weight-complex="bold"/>
    </style:style>
    <style:style style:name="T118_19" style:family="text">
      <style:text-properties fo:font-size="11pt" style:font-size-asian="11pt" style:font-size-complex="11pt" style:font-weight-complex="bold"/>
    </style:style>
    <style:style style:name="T118_20" style:family="text">
      <style:text-properties fo:font-size="11pt" style:font-size-asian="11pt" style:font-size-complex="11pt" style:font-weight-complex="bold"/>
    </style:style>
    <style:style style:name="T118_21" style:family="text">
      <style:text-properties fo:font-size="11pt" style:font-size-asian="11pt" style:font-size-complex="11pt" style:font-weight-complex="bold"/>
    </style:style>
    <style:style style:name="T118_22" style:family="text">
      <style:text-properties fo:font-size="11pt" style:font-size-asian="11pt" style:font-size-complex="11pt" style:font-weight-complex="bold"/>
    </style:style>
    <style:style style:name="T118_23" style:family="text">
      <style:text-properties fo:font-size="11pt" style:font-size-asian="11pt" style:font-size-complex="11pt" style:font-weight-complex="bold"/>
    </style:style>
    <style:style style:name="T118_24" style:family="text">
      <style:text-properties fo:font-size="11pt" style:font-size-asian="11pt" style:font-size-complex="11pt" style:font-weight-complex="bold"/>
    </style:style>
    <style:style style:name="T118_25" style:family="text">
      <style:text-properties fo:font-size="11pt" style:font-size-asian="11pt" style:font-size-complex="11pt" style:font-weight-complex="bold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fo:font-size="11pt" style:font-size-asian="11pt" style:font-size-complex="11pt" fo:font-weight="bold" style:font-weight-asian="bold"/>
    </style:style>
    <style:style style:name="T119_2" style:family="text">
      <style:text-properties fo:font-size="11pt" style:font-size-asian="11pt" style:font-size-complex="11pt" fo:font-weight="bold" style:font-weight-asian="bold"/>
    </style:style>
    <style:style style:name="T119_3" style:family="text">
      <style:text-properties fo:font-size="11pt" style:font-size-asian="11pt" style:font-size-complex="11pt" fo:font-weight="bold" style:font-weight-asian="bold"/>
    </style:style>
    <style:style style:name="T119_4" style:family="text">
      <style:text-properties fo:font-size="11pt" style:font-size-asian="11pt" style:font-size-complex="11pt" style:font-weight-complex="bold"/>
    </style:style>
    <style:style style:name="T119_5" style:family="text">
      <style:text-properties fo:font-size="11pt" style:font-size-asian="11pt" style:font-size-complex="11pt" style:font-weight-complex="bold"/>
    </style:style>
    <style:style style:name="T119_6" style:family="text">
      <style:text-properties fo:font-size="11pt" style:font-size-asian="11pt" style:font-size-complex="11pt" style:font-weight-complex="bold"/>
    </style:style>
    <style:style style:name="T119_7" style:family="text"/>
    <style:style style:name="T119_8" style:family="text" style:parent-style-name="Internet_20_link">
      <style:text-properties fo:font-size="11pt" style:font-size-asian="11pt" style:font-size-complex="11pt" style:font-weight-complex="bold"/>
    </style:style>
    <style:style style:name="T119_9" style:family="text">
      <style:text-properties fo:font-size="11pt" style:font-size-asian="11pt" style:font-size-complex="11pt" style:font-weight-complex="bold"/>
    </style:style>
    <style:style style:name="T119_10" style:family="text">
      <style:text-properties fo:font-size="11pt" style:font-size-asian="11pt" style:font-size-complex="11pt" style:font-weight-complex="bold"/>
    </style:style>
    <style:style style:name="T119_11" style:family="text">
      <style:text-properties fo:font-size="11pt" style:font-size-asian="11pt" style:font-size-complex="11pt" style:font-weight-complex="bold"/>
    </style:style>
    <style:style style:name="T119_12" style:family="text">
      <style:text-properties fo:font-size="11pt" style:font-size-asian="11pt" style:font-size-complex="11pt" style:font-weight-complex="bold"/>
    </style:style>
    <style:style style:name="T119_13" style:family="text">
      <style:text-properties fo:font-size="11pt" style:font-size-asian="11pt" style:font-size-complex="11pt" style:font-weight-complex="bold"/>
    </style:style>
    <style:style style:name="T119_14" style:family="text">
      <style:text-properties fo:font-size="11pt" style:font-size-asian="11pt" style:font-size-complex="11pt" style:font-weight-complex="bold"/>
    </style:style>
    <style:style style:name="T119_15" style:family="text">
      <style:text-properties fo:font-size="11pt" style:font-size-asian="11pt" style:font-size-complex="11pt" style:font-weight-complex="bold"/>
    </style:style>
    <style:style style:name="T119_16" style:family="text">
      <style:text-properties fo:font-size="11pt" style:font-size-asian="11pt" style:font-size-complex="11pt" style:font-weight-complex="bold"/>
    </style:style>
    <style:style style:name="T119_17" style:family="text">
      <style:text-properties fo:font-size="11pt" style:font-size-asian="11pt" style:font-size-complex="11pt" style:font-weight-complex="bold"/>
    </style:style>
    <style:style style:name="T119_18" style:family="text">
      <style:text-properties fo:font-size="11pt" style:font-size-asian="11pt" style:font-size-complex="11pt" style:font-weight-complex="bold"/>
    </style:style>
    <style:style style:name="T119_19" style:family="text">
      <style:text-properties fo:font-size="11pt" style:font-size-asian="11pt" style:font-size-complex="11pt" style:font-weight-complex="bold"/>
    </style:style>
    <style:style style:name="T119_20" style:family="text">
      <style:text-properties fo:font-size="11pt" style:font-size-asian="11pt" style:font-size-complex="11pt" style:font-weight-complex="bold"/>
    </style:style>
    <style:style style:name="T119_21" style:family="text">
      <style:text-properties fo:font-size="11pt" style:font-size-asian="11pt" style:font-size-complex="11pt" style:font-weight-complex="bold"/>
    </style:style>
    <style:style style:name="T119_22" style:family="text">
      <style:text-properties fo:font-size="11pt" style:font-size-asian="11pt" style:font-size-complex="11pt" style:font-weight-complex="bold"/>
    </style:style>
    <style:style style:name="T119_23" style:family="text">
      <style:text-properties fo:font-size="11pt" style:font-size-asian="11pt" style:font-size-complex="11pt" style:font-weight-complex="bold"/>
    </style:style>
    <style:style style:name="T119_24" style:family="text">
      <style:text-properties fo:font-size="11pt" style:font-size-asian="11pt" style:font-size-complex="11pt" style:font-weight-complex="bold"/>
    </style:style>
    <style:style style:name="T119_25" style:family="text">
      <style:text-properties fo:font-size="11pt" style:font-size-asian="11pt" style:font-size-complex="11pt" style:font-weight-complex="bold"/>
    </style:style>
    <style:style style:name="T119_26" style:family="text">
      <style:text-properties fo:font-size="11pt" style:font-size-asian="11pt" style:font-size-complex="11pt" style:font-weight-complex="bold"/>
    </style:style>
    <style:style style:name="T119_27" style:family="text">
      <style:text-properties fo:font-size="11pt" style:font-size-asian="11pt" style:font-size-complex="11pt" style:font-weight-complex="bold"/>
    </style:style>
    <style:style style:name="T119_28" style:family="text">
      <style:text-properties fo:font-size="11pt" style:font-size-asian="11pt" style:font-size-complex="11pt" style:font-weight-complex="bold"/>
    </style:style>
    <style:style style:name="T119_29" style:family="text">
      <style:text-properties fo:font-size="11pt" style:font-size-asian="11pt" style:font-size-complex="11pt" style:font-weight-complex="bold"/>
    </style:style>
    <style:style style:name="T119_30" style:family="text">
      <style:text-properties fo:font-size="11pt" style:font-size-asian="11pt" style:font-size-complex="11pt" style:font-weight-complex="bold"/>
    </style:style>
    <style:style style:name="T119_31" style:family="text">
      <style:text-properties fo:font-size="11pt" style:font-size-asian="11pt" style:font-size-complex="11pt" style:font-weight-complex="bold"/>
    </style:style>
    <style:style style:name="T119_32" style:family="text">
      <style:text-properties fo:font-size="11pt" style:font-size-asian="11pt" style:font-size-complex="11pt" style:font-weight-complex="bold"/>
    </style:style>
    <style:style style:name="T119_33" style:family="text"/>
    <style:style style:name="T119_34" style:family="text" style:parent-style-name="Internet_20_link">
      <style:text-properties fo:font-size="11pt" style:font-size-asian="11pt" style:font-size-complex="11pt" style:font-weight-complex="bold"/>
    </style:style>
    <style:style style:name="T119_35" style:family="text" style:parent-style-name="Internet_20_link">
      <style:text-properties fo:font-size="11pt" style:font-size-asian="11pt" style:font-size-complex="11pt" style:font-weight-complex="bold"/>
    </style:style>
    <style:style style:name="T119_36" style:family="text">
      <style:text-properties fo:font-size="11pt" style:font-size-asian="11pt" style:font-size-complex="11pt" style:font-weight-complex="bold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fo:font-size="11pt" style:font-size-asian="11pt" style:font-size-complex="11pt" fo:font-weight="bold" style:font-weight-asian="bold"/>
    </style:style>
    <style:style style:name="T120_2" style:family="text">
      <style:text-properties fo:font-size="11pt" style:font-size-asian="11pt" style:font-size-complex="11pt" style:font-weight-complex="bold"/>
    </style:style>
    <style:style style:name="T120_3" style:family="text">
      <style:text-properties fo:font-size="11pt" style:font-size-asian="11pt" style:font-size-complex="11pt" style:font-weight-complex="bold"/>
    </style:style>
    <style:style style:name="T120_4" style:family="text">
      <style:text-properties fo:font-size="11pt" style:font-size-asian="11pt" style:font-size-complex="11pt" style:font-weight-complex="bold"/>
    </style:style>
    <style:style style:name="T120_5" style:family="text"/>
    <style:style style:name="T120_6" style:family="text" style:parent-style-name="Internet_20_link">
      <style:text-properties fo:font-size="11pt" style:font-size-asian="11pt" style:font-size-complex="11pt" style:font-weight-complex="bold"/>
    </style:style>
    <style:style style:name="T120_7" style:family="text">
      <style:text-properties fo:font-size="11pt" style:font-size-asian="11pt" style:font-size-complex="11pt" style:font-weight-complex="bold"/>
    </style:style>
    <style:style style:name="T120_8" style:family="text">
      <style:text-properties fo:font-size="11pt" style:font-size-asian="11pt" style:font-size-complex="11pt" style:font-weight-complex="bold"/>
    </style:style>
    <style:style style:name="T120_9" style:family="text">
      <style:text-properties fo:font-size="11pt" style:font-size-asian="11pt" style:font-size-complex="11pt" style:font-weight-complex="bold"/>
    </style:style>
    <style:style style:name="T120_10" style:family="text"/>
    <style:style style:name="T120_11" style:family="text" style:parent-style-name="Internet_20_link">
      <style:text-properties fo:font-size="11pt" style:font-size-asian="11pt" style:font-size-complex="11pt" style:font-weight-complex="bold"/>
    </style:style>
    <style:style style:name="T120_12" style:family="text">
      <style:text-properties fo:font-size="11pt" style:font-size-asian="11pt" style:font-size-complex="11pt" style:font-weight-complex="bold"/>
    </style:style>
    <style:style style:name="T120_13" style:family="text"/>
    <style:style style:name="T120_14" style:family="text" style:parent-style-name="Internet_20_link">
      <style:text-properties fo:font-size="11pt" style:font-size-asian="11pt" style:font-size-complex="11pt" style:font-weight-complex="bold"/>
    </style:style>
    <style:style style:name="T120_15" style:family="text">
      <style:text-properties fo:font-size="11pt" style:font-size-asian="11pt" style:font-size-complex="11pt" style:font-weight-complex="bold"/>
    </style:style>
    <style:style style:name="P121" style:family="paragraph" style:parent-style-name="Normal">
      <style:paragraph-properties fo:text-align="justify"/>
    </style:style>
    <style:style style:name="T121_1" style:family="text"/>
    <style:style style:name="T121_2" style:family="text" style:parent-style-name="Internet_20_link">
      <style:text-properties fo:font-size="11pt" style:font-name-asian="Arial" style:font-size-asian="11pt" style:font-size-complex="11pt" fo:font-weight="bold" style:font-weight-asian="bold"/>
    </style:style>
    <style:style style:name="T121_3" style:family="text" style:parent-style-name="Internet_20_link">
      <style:text-properties style:font-name-asian="Arial"/>
    </style:style>
    <style:style style:name="T121_4" style:family="text">
      <style:text-properties fo:font-size="11pt" style:font-size-asian="11pt" style:font-size-complex="11pt" style:font-weight-complex="bold"/>
    </style:style>
    <style:style style:name="T121_5" style:family="text">
      <style:text-properties fo:font-size="11pt" style:font-size-asian="11pt" style:font-size-complex="11pt" style:font-weight-complex="bold"/>
    </style:style>
    <style:style style:name="T121_6" style:family="text">
      <style:text-properties fo:font-size="11pt" style:font-size-asian="11pt" style:font-size-complex="11pt" style:font-weight-complex="bold"/>
    </style:style>
    <style:style style:name="T121_7" style:family="text">
      <style:text-properties fo:font-size="11pt" style:font-size-asian="11pt" style:font-size-complex="11pt" fo:font-weight="bold" style:font-weight-asian="bold"/>
    </style:style>
    <style:style style:name="T121_8" style:family="text">
      <style:text-properties fo:font-size="11pt" style:font-size-asian="11pt" style:font-size-complex="11pt" fo:font-weight="bold" style:font-weight-asian="bold"/>
    </style:style>
    <style:style style:name="T121_9" style:family="text">
      <style:text-properties fo:font-size="11pt" style:font-size-asian="11pt" style:font-size-complex="11pt" style:font-weight-complex="bold"/>
    </style:style>
    <style:style style:name="T121_10" style:family="text">
      <style:text-properties fo:font-size="11pt" style:font-size-asian="11pt" style:font-size-complex="11pt" style:font-weight-complex="bold"/>
    </style:style>
    <style:style style:name="T121_11" style:family="text"/>
    <style:style style:name="T121_12" style:family="text" style:parent-style-name="Internet_20_link">
      <style:text-properties fo:font-size="11pt" style:font-size-asian="11pt" style:font-size-complex="11pt" style:font-weight-complex="bold"/>
    </style:style>
    <style:style style:name="T121_13" style:family="text">
      <style:text-properties fo:font-size="11pt" style:font-size-asian="11pt" style:font-size-complex="11pt" style:font-weight-complex="bold"/>
    </style:style>
    <style:style style:name="P122" style:family="paragraph" style:parent-style-name="Normal">
      <style:paragraph-properties fo:text-align="justify" fo:margin-left="1.905cm"/>
      <style:text-properties fo:font-size="11pt" style:font-size-asian="11pt" style:font-size-complex="11pt" fo:font-weight="bold" style:font-weight-asian="bold"/>
    </style:style>
    <style:style style:name="P123" style:family="paragraph" style:parent-style-name="List_20_Paragraph">
      <style:paragraph-properties fo:text-align="justify"/>
      <style:text-properties fo:font-size="11pt" style:font-size-asian="11pt" style:font-size-complex="11pt" fo:language-asian="en" fo:country-asian="US" fo:font-weight="bold" style:font-weight-asian="bold"/>
    </style:style>
    <style:style style:name="T123_1" style:family="text">
      <style:text-properties fo:font-style="italic" style:font-style-asian="italic" style:font-style-complex="italic" fo:font-size="11pt" style:font-size-asian="11pt" style:font-size-complex="11pt" fo:language-asian="en" fo:country-asian="US" fo:font-weight="bold" style:font-weight-asian="bold"/>
    </style:style>
    <style:style style:name="T123_2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23_3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23_4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23_5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P124" style:family="paragraph" style:parent-style-name="List_20_Paragraph">
      <style:paragraph-properties fo:text-align="justify"/>
    </style:style>
    <style:style style:name="T124_1" style:family="text">
      <style:text-properties fo:font-size="11pt" style:font-size-asian="11pt" style:font-name-complex="Arial" style:font-size-complex="11pt"/>
    </style:style>
    <style:style style:name="T124_2" style:family="text"/>
    <style:style style:name="T124_3" style:family="text" style:parent-style-name="Internet_20_link">
      <style:text-properties fo:font-size="11pt" style:font-size-asian="11pt" style:font-name-complex="Arial" style:font-size-complex="11pt"/>
    </style:style>
    <style:style style:name="T124_4" style:family="text">
      <style:text-properties fo:font-size="11pt" style:font-size-asian="11pt" style:font-name-complex="Arial" style:font-size-complex="11pt"/>
    </style:style>
    <style:style style:name="P125" style:family="paragraph" style:parent-style-name="List_20_Paragraph">
      <style:paragraph-properties fo:text-align="justify" fo:margin-bottom="0.212cm"/>
    </style:style>
    <style:style style:name="T125_1" style:family="text">
      <style:text-properties fo:font-size="11pt" style:font-size-asian="11pt" style:font-name-complex="Arial" style:font-size-complex="11pt"/>
    </style:style>
    <style:style style:name="T125_2" style:family="text">
      <style:text-properties fo:font-size="11pt" style:font-size-asian="11pt" style:font-name-complex="Arial" style:font-size-complex="11pt"/>
    </style:style>
    <style:style style:name="T125_3" style:family="text"/>
    <style:style style:name="T125_4" style:family="text" style:parent-style-name="Internet_20_link">
      <style:text-properties fo:font-size="11pt" style:font-size-asian="11pt" style:font-size-complex="11pt" fo:language-asian="en" fo:country-asian="US" style:font-weight-complex="bold"/>
    </style:style>
    <style:style style:name="T125_5" style:family="text">
      <style:text-properties fo:font-size="11pt" style:font-size-asian="11pt" style:font-name-complex="Arial" style:font-size-complex="11pt"/>
    </style:style>
    <style:style style:name="T125_6" style:family="text">
      <style:text-properties fo:font-size="11pt" style:font-size-asian="11pt" style:font-name-complex="Arial" style:font-size-complex="11pt"/>
    </style:style>
    <style:style style:name="T125_7" style:family="text">
      <style:text-properties fo:font-size="11pt" style:font-size-asian="11pt" style:font-name-complex="Arial" style:font-size-complex="11pt"/>
    </style:style>
    <style:style style:name="T125_8" style:family="text">
      <style:text-properties fo:font-size="11pt" style:font-size-asian="11pt" style:font-name-complex="Arial" style:font-size-complex="11pt"/>
    </style:style>
    <style:style style:name="T125_9" style:family="text">
      <style:text-properties fo:font-size="11pt" style:font-size-asian="11pt" style:font-name-complex="Arial" style:font-size-complex="11pt"/>
    </style:style>
    <style:style style:name="P126" style:family="paragraph" style:parent-style-name="List_20_Paragraph">
      <style:paragraph-properties fo:text-align="justify" fo:margin-bottom="0.212cm"/>
    </style:style>
    <style:style style:name="T126_1" style:family="text">
      <style:text-properties fo:font-size="11pt" style:font-size-asian="11pt" style:font-name-complex="Arial" style:font-size-complex="11pt"/>
    </style:style>
    <style:style style:name="T126_2" style:family="text">
      <style:text-properties fo:font-size="11pt" style:font-size-asian="11pt" style:font-name-complex="Arial" style:font-size-complex="11pt"/>
    </style:style>
    <style:style style:name="T126_3" style:family="text">
      <style:text-properties fo:font-size="11pt" style:font-size-asian="11pt" style:font-name-complex="Arial" style:font-size-complex="11pt"/>
    </style:style>
    <style:style style:name="T126_4" style:family="text">
      <style:text-properties fo:font-size="11pt" style:font-size-asian="11pt" style:font-name-complex="Arial" style:font-size-complex="11pt"/>
    </style:style>
    <style:style style:name="T126_5" style:family="text">
      <style:text-properties fo:font-size="11pt" style:font-size-asian="11pt" style:font-name-complex="Arial" style:font-size-complex="11pt"/>
    </style:style>
    <style:style style:name="T126_6" style:family="text">
      <style:text-properties fo:font-size="11pt" style:font-size-asian="11pt" style:font-name-complex="Arial" style:font-size-complex="11pt"/>
    </style:style>
    <style:style style:name="T126_7" style:family="text">
      <style:text-properties fo:font-size="11pt" style:font-size-asian="11pt" style:font-name-complex="Arial" style:font-size-complex="11pt"/>
    </style:style>
    <style:style style:name="T126_8" style:family="text">
      <style:text-properties fo:font-size="11pt" style:font-size-asian="11pt" style:font-name-complex="Arial" style:font-size-complex="11pt"/>
    </style:style>
    <style:style style:name="T126_9" style:family="text">
      <style:text-properties fo:font-size="11pt" style:font-size-asian="11pt" style:font-name-complex="Arial" style:font-size-complex="11pt"/>
    </style:style>
    <style:style style:name="T126_10" style:family="text">
      <style:text-properties fo:font-size="11pt" style:font-size-asian="11pt" style:font-name-complex="Arial" style:font-size-complex="11pt"/>
    </style:style>
    <style:style style:name="T126_11" style:family="text"/>
    <style:style style:name="T126_12" style:family="text" style:parent-style-name="Internet_20_link">
      <style:text-properties fo:font-size="11pt" style:font-size-asian="11pt" style:font-size-complex="11pt" fo:language-asian="en" fo:country-asian="US"/>
    </style:style>
    <style:style style:name="T126_13" style:family="text">
      <style:text-properties fo:font-size="11pt" style:font-size-asian="11pt" style:font-name-complex="Arial" style:font-size-complex="11pt"/>
    </style:style>
    <style:style style:name="T126_14" style:family="text"/>
    <style:style style:name="T126_15" style:family="text" style:parent-style-name="Internet_20_link">
      <style:text-properties fo:font-size="11pt" style:font-size-asian="11pt" style:font-name-complex="Arial" style:font-size-complex="11pt"/>
    </style:style>
    <style:style style:name="T126_16" style:family="text">
      <style:text-properties fo:font-size="11pt" style:font-size-asian="11pt" style:font-name-complex="Arial" style:font-size-complex="11pt"/>
    </style:style>
    <style:style style:name="T126_17" style:family="text"/>
    <style:style style:name="T126_18" style:family="text" style:parent-style-name="Internet_20_link">
      <style:text-properties fo:font-size="11pt" style:font-size-asian="11pt" style:font-size-complex="11pt" fo:language-asian="en" fo:country-asian="US"/>
    </style:style>
    <style:style style:name="T126_19" style:family="text">
      <style:text-properties fo:font-size="11pt" style:font-size-asian="11pt" style:font-name-complex="Arial" style:font-size-complex="11pt"/>
    </style:style>
    <style:style style:name="P127" style:family="paragraph" style:parent-style-name="List_20_Paragraph">
      <style:paragraph-properties fo:text-align="justify" fo:margin-bottom="0.212cm"/>
    </style:style>
    <style:style style:name="T127_1" style:family="text">
      <style:text-properties fo:font-size="11pt" style:font-size-asian="11pt" style:font-name-complex="Arial" style:font-size-complex="11pt"/>
    </style:style>
    <style:style style:name="T127_2" style:family="text">
      <style:text-properties fo:font-size="11pt" style:font-size-asian="11pt" style:font-name-complex="Arial" style:font-size-complex="11pt"/>
    </style:style>
    <style:style style:name="T127_3" style:family="text">
      <style:text-properties fo:font-size="11pt" style:font-size-asian="11pt" style:font-name-complex="Arial" style:font-size-complex="11pt"/>
    </style:style>
    <style:style style:name="T127_4" style:family="text">
      <style:text-properties fo:font-size="11pt" style:font-size-asian="11pt" style:font-name-complex="Arial" style:font-size-complex="11pt"/>
    </style:style>
    <style:style style:name="T127_5" style:family="text">
      <style:text-properties fo:font-size="11pt" style:font-size-asian="11pt" style:font-name-complex="Arial" style:font-size-complex="11pt"/>
    </style:style>
    <style:style style:name="T127_6" style:family="text"/>
    <style:style style:name="T127_7" style:family="text" style:parent-style-name="Internet_20_link">
      <style:text-properties fo:font-size="11pt" style:font-size-asian="11pt" style:font-size-complex="11pt" fo:language-asian="en" fo:country-asian="US"/>
    </style:style>
    <style:style style:name="T127_8" style:family="text">
      <style:text-properties fo:font-size="11pt" style:font-size-asian="11pt" style:font-name-complex="Arial" style:font-size-complex="11pt"/>
    </style:style>
    <style:style style:name="T127_9" style:family="text"/>
    <style:style style:name="T127_10" style:family="text" style:parent-style-name="Internet_20_link">
      <style:text-properties fo:font-size="11pt" style:font-size-asian="11pt" style:font-size-complex="11pt" fo:language-asian="en" fo:country-asian="US"/>
    </style:style>
    <style:style style:name="T127_11" style:family="text">
      <style:text-properties fo:font-size="11pt" style:font-size-asian="11pt" style:font-name-complex="Arial" style:font-size-complex="11pt"/>
    </style:style>
    <style:style style:name="P128" style:family="paragraph" style:parent-style-name="List_20_Paragraph">
      <style:paragraph-properties fo:text-align="justify"/>
    </style:style>
    <style:style style:name="T128_1" style:family="text">
      <style:text-properties fo:font-size="11pt" style:font-size-asian="11pt" style:font-size-complex="11pt" style:font-weight-complex="bold"/>
    </style:style>
    <style:style style:name="T128_2" style:family="text"/>
    <style:style style:name="T128_3" style:family="text" style:parent-style-name="Internet_20_link">
      <style:text-properties fo:font-size="11pt" style:font-size-asian="11pt" style:font-size-complex="11pt"/>
    </style:style>
    <style:style style:name="T128_4" style:family="text" style:parent-style-name="Internet_20_link">
      <style:text-properties fo:font-size="11pt" style:font-size-asian="11pt" style:font-size-complex="11pt"/>
    </style:style>
    <style:style style:name="T128_5" style:family="text">
      <style:text-properties fo:font-size="11pt" style:font-size-asian="11pt" style:font-size-complex="11pt" style:font-weight-complex="bold"/>
    </style:style>
    <style:style style:name="T128_6" style:family="text"/>
    <style:style style:name="T128_7" style:family="text" style:parent-style-name="Internet_20_link">
      <style:text-properties fo:font-size="11pt" style:font-size-asian="11pt" style:font-size-complex="11pt"/>
    </style:style>
    <style:style style:name="T128_8" style:family="text">
      <style:text-properties fo:font-size="11pt" style:font-size-asian="11pt" style:font-size-complex="11pt" style:font-weight-complex="bold"/>
    </style:style>
    <style:style style:name="P129" style:family="paragraph" style:parent-style-name="Normal">
      <style:paragraph-properties fo:text-align="justify">
        <style:tab-stops>
          <style:tab-stop style:type="left" style:leader-style="none" style:position="3.228cm"/>
        </style:tab-stops>
      </style:paragraph-properties>
    </style:style>
    <style:style style:name="T129_1" style:family="text">
      <style:text-properties fo:font-size="11pt" style:font-size-asian="11pt" style:font-size-complex="11pt" fo:font-weight="bold" style:font-weight-asian="bold"/>
    </style:style>
    <style:style style:name="P130" style:family="paragraph" style:parent-style-name="List_20_Paragraph">
      <style:paragraph-properties fo:text-align="justify"/>
      <style:text-properties fo:font-size="11pt" style:font-size-asian="11pt" style:font-size-complex="11pt" fo:language-asian="en" fo:country-asian="US" fo:font-weight="bold" style:font-weight-asian="bold"/>
    </style:style>
    <style:style style:name="T130_1" style:family="text">
      <style:text-properties fo:font-style="italic" style:font-style-asian="italic" style:font-style-complex="italic" fo:font-size="11pt" style:font-size-asian="11pt" style:font-size-complex="11pt" fo:language-asian="en" fo:country-asian="US" fo:font-weight="bold" style:font-weight-asian="bold"/>
    </style:style>
    <style:style style:name="T130_2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30_3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30_4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30_5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P131" style:family="paragraph" style:parent-style-name="List_20_Paragraph">
      <style:paragraph-properties fo:text-align="justify"/>
      <style:text-properties fo:font-size="11pt" style:font-size-asian="11pt" style:font-size-complex="11pt" style:font-weight-complex="bold"/>
    </style:style>
    <style:style style:name="T131_1" style:family="text">
      <style:text-properties fo:font-size="11pt" style:font-size-asian="11pt" style:font-size-complex="11pt" style:font-weight-complex="bold"/>
    </style:style>
    <style:style style:name="T131_2" style:family="text">
      <style:text-properties fo:font-size="11pt" style:font-size-asian="11pt" style:font-size-complex="11pt" style:font-weight-complex="bold"/>
    </style:style>
    <style:style style:name="T131_3" style:family="text">
      <style:text-properties fo:font-size="11pt" style:font-size-asian="11pt" style:font-size-complex="11pt" style:font-weight-complex="bold"/>
    </style:style>
    <style:style style:name="P132" style:family="paragraph" style:parent-style-name="List_20_Paragraph">
      <style:paragraph-properties fo:text-align="justify"/>
    </style:style>
    <style:style style:name="T132_1" style:family="text">
      <style:text-properties fo:font-size="11pt" style:font-size-asian="11pt" style:font-size-complex="11pt" style:font-weight-complex="bold"/>
    </style:style>
    <style:style style:name="T132_2" style:family="text">
      <style:text-properties fo:font-size="11pt" style:font-size-asian="11pt" style:font-size-complex="11pt" style:font-weight-complex="bold"/>
    </style:style>
    <style:style style:name="T132_3" style:family="text">
      <style:text-properties fo:font-size="11pt" style:font-size-asian="11pt" style:font-size-complex="11pt" style:font-weight-complex="bold"/>
    </style:style>
    <style:style style:name="T132_4" style:family="text">
      <style:text-properties fo:font-size="11pt" style:font-size-asian="11pt" style:font-size-complex="11pt" style:font-weight-complex="bold"/>
    </style:style>
    <style:style style:name="T132_5" style:family="text">
      <style:text-properties fo:font-size="11pt" style:font-size-asian="11pt" style:font-size-complex="11pt" style:font-weight-complex="bold"/>
    </style:style>
    <style:style style:name="T132_6" style:family="text">
      <style:text-properties fo:font-size="11pt" style:font-size-asian="11pt" style:font-size-complex="11pt" style:font-weight-complex="bold"/>
    </style:style>
    <style:style style:name="T132_7" style:family="text">
      <style:text-properties fo:font-size="11pt" style:font-size-asian="11pt" style:font-size-complex="11pt" style:font-weight-complex="bold"/>
    </style:style>
    <style:style style:name="T132_8" style:family="text">
      <style:text-properties fo:font-size="11pt" style:font-size-asian="11pt" style:font-size-complex="11pt" style:font-weight-complex="bold"/>
    </style:style>
    <style:style style:name="T132_9" style:family="text">
      <style:text-properties fo:font-size="11pt" style:font-size-asian="11pt" style:font-size-complex="11pt" style:font-weight-complex="bold"/>
    </style:style>
    <style:style style:name="T132_10" style:family="text">
      <style:text-properties fo:font-size="11pt" style:font-size-asian="11pt" style:font-size-complex="11pt" style:font-weight-complex="bold"/>
    </style:style>
    <style:style style:name="T132_11" style:family="text">
      <style:text-properties fo:font-size="11pt" style:font-size-asian="11pt" style:font-size-complex="11pt" style:font-weight-complex="bold"/>
    </style:style>
    <style:style style:name="T132_12" style:family="text">
      <style:text-properties fo:font-size="11pt" style:font-size-asian="11pt" style:font-size-complex="11pt" style:font-weight-complex="bold"/>
    </style:style>
    <style:style style:name="T132_13" style:family="text">
      <style:text-properties fo:font-size="11pt" style:font-size-asian="11pt" style:font-size-complex="11pt" style:font-weight-complex="bold"/>
    </style:style>
    <style:style style:name="T132_14" style:family="text">
      <style:text-properties fo:font-size="11pt" style:font-size-asian="11pt" style:font-size-complex="11pt" style:font-weight-complex="bold"/>
    </style:style>
    <style:style style:name="P133" style:family="paragraph" style:parent-style-name="List_20_Paragraph">
      <style:paragraph-properties fo:text-align="justify" fo:margin-left="1.905cm"/>
      <style:text-properties fo:font-size="11pt" style:font-size-asian="11pt" style:font-size-complex="11pt" style:font-weight-complex="bold"/>
    </style:style>
    <style:style style:name="P134" style:family="paragraph" style:parent-style-name="List_20_Paragraph">
      <style:paragraph-properties fo:text-align="justify"/>
      <style:text-properties fo:font-size="11pt" style:font-size-asian="11pt" style:font-size-complex="11pt" fo:language-asian="en" fo:country-asian="US" fo:font-weight="bold" style:font-weight-asian="bold"/>
    </style:style>
    <style:style style:name="T134_1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34_2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P135" style:family="paragraph" style:parent-style-name="List_20_Paragraph">
      <style:paragraph-properties fo:text-align="justify"/>
    </style:style>
    <style:style style:name="T135_1" style:family="text"/>
    <style:style style:name="T135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35_3" style:family="text">
      <style:text-properties fo:font-size="11pt" style:font-size-asian="11pt" style:font-size-complex="11pt" fo:font-weight="bold" style:font-weight-asian="bold"/>
    </style:style>
    <style:style style:name="T135_4" style:family="text">
      <style:text-properties fo:font-size="11pt" style:font-size-asian="11pt" style:font-size-complex="11pt" fo:font-weight="bold" style:font-weight-asian="bold"/>
    </style:style>
    <style:style style:name="T135_5" style:family="text"/>
    <style:style style:name="T135_6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35_7" style:family="text">
      <style:text-properties fo:font-size="11pt" style:font-size-asian="11pt" style:font-size-complex="11pt" fo:font-weight="bold" style:font-weight-asian="bold"/>
    </style:style>
    <style:style style:name="T135_8" style:family="text">
      <style:text-properties fo:font-size="11pt" style:font-size-asian="11pt" style:font-size-complex="11pt" style:font-weight-complex="bold"/>
    </style:style>
    <style:style style:name="T135_9" style:family="text"/>
    <style:style style:name="T135_10" style:family="text" style:parent-style-name="Internet_20_link">
      <style:text-properties fo:font-size="11pt" style:font-size-asian="11pt" style:font-size-complex="11pt" style:font-weight-complex="bold"/>
    </style:style>
    <style:style style:name="T135_11" style:family="text" style:parent-style-name="Internet_20_link">
      <style:text-properties fo:font-size="11pt" style:font-size-asian="11pt" style:font-size-complex="11pt" style:font-weight-complex="bold"/>
    </style:style>
    <style:style style:name="T135_12" style:family="text" style:parent-style-name="Internet_20_link">
      <style:text-properties fo:font-size="11pt" style:font-size-asian="11pt" style:font-size-complex="11pt" style:font-weight-complex="bold"/>
    </style:style>
    <style:style style:name="T135_13" style:family="text" style:parent-style-name="Internet_20_link">
      <style:text-properties fo:font-size="11pt" style:font-size-asian="11pt" style:font-size-complex="11pt" style:font-weight-complex="bold"/>
    </style:style>
    <style:style style:name="T135_14" style:family="text" style:parent-style-name="Internet_20_link">
      <style:text-properties fo:font-size="11pt" style:font-size-asian="11pt" style:font-size-complex="11pt" style:font-weight-complex="bold"/>
    </style:style>
    <style:style style:name="T135_15" style:family="text" style:parent-style-name="Internet_20_link">
      <style:text-properties fo:font-size="11pt" style:font-size-asian="11pt" style:font-size-complex="11pt" style:font-weight-complex="bold"/>
    </style:style>
    <style:style style:name="T135_16" style:family="text" style:parent-style-name="Internet_20_link">
      <style:text-properties fo:font-size="11pt" style:font-size-asian="11pt" style:font-size-complex="11pt" style:font-weight-complex="bold"/>
    </style:style>
    <style:style style:name="T135_17" style:family="text">
      <style:text-properties fo:font-size="11pt" style:font-size-asian="11pt" style:font-size-complex="11pt" style:font-weight-complex="bold"/>
    </style:style>
    <style:style style:name="T135_18" style:family="text">
      <style:text-properties fo:font-size="11pt" style:font-size-asian="11pt" style:font-size-complex="11pt" style:font-weight-complex="bold"/>
    </style:style>
    <style:style style:name="T135_19" style:family="text">
      <style:text-properties fo:font-size="11pt" style:font-size-asian="11pt" style:font-size-complex="11pt" style:font-weight-complex="bold"/>
    </style:style>
    <style:style style:name="T135_20" style:family="text">
      <style:text-properties fo:font-size="11pt" style:font-size-asian="11pt" style:font-size-complex="11pt" style:font-weight-complex="bold"/>
    </style:style>
    <style:style style:name="T135_21" style:family="text">
      <style:text-properties fo:font-size="11pt" style:font-size-asian="11pt" style:font-size-complex="11pt" style:font-weight-complex="bold"/>
    </style:style>
    <style:style style:name="T135_22" style:family="text">
      <style:text-properties fo:font-size="11pt" style:font-size-asian="11pt" style:font-size-complex="11pt" style:font-weight-complex="bold"/>
    </style:style>
    <style:style style:name="T135_23" style:family="text">
      <style:text-properties fo:font-size="11pt" style:font-size-asian="11pt" style:font-size-complex="11pt" style:font-weight-complex="bold"/>
    </style:style>
    <style:style style:name="T135_24" style:family="text">
      <style:text-properties fo:font-size="11pt" style:font-size-asian="11pt" style:font-size-complex="11pt" style:font-weight-complex="bold"/>
    </style:style>
    <style:style style:name="T135_25" style:family="text">
      <style:text-properties fo:font-size="11pt" style:font-size-asian="11pt" style:font-size-complex="11pt" style:font-weight-complex="bold"/>
    </style:style>
    <style:style style:name="T135_26" style:family="text">
      <style:text-properties fo:font-size="11pt" style:font-size-asian="11pt" style:font-size-complex="11pt" style:font-weight-complex="bold"/>
    </style:style>
    <style:style style:name="T135_27" style:family="text">
      <style:text-properties fo:font-size="11pt" style:font-size-asian="11pt" style:font-size-complex="11pt" style:font-weight-complex="bold"/>
    </style:style>
    <style:style style:name="T135_28" style:family="text">
      <style:text-properties fo:font-size="11pt" style:font-size-asian="11pt" style:font-size-complex="11pt" style:font-weight-complex="bold"/>
    </style:style>
    <style:style style:name="P136" style:family="paragraph" style:parent-style-name="List_20_Paragraph">
      <style:paragraph-properties fo:text-align="justify"/>
    </style:style>
    <style:style style:name="T136_1" style:family="text"/>
    <style:style style:name="T136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36_3" style:family="text">
      <style:text-properties fo:font-size="11pt" style:font-size-asian="11pt" style:font-size-complex="11pt" style:font-weight-complex="bold"/>
    </style:style>
    <style:style style:name="T136_4" style:family="text"/>
    <style:style style:name="T136_5" style:family="text" style:parent-style-name="Internet_20_link">
      <style:text-properties fo:font-size="11pt" style:font-size-asian="11pt" style:font-size-complex="11pt" style:font-weight-complex="bold"/>
    </style:style>
    <style:style style:name="T136_6" style:family="text">
      <style:text-properties fo:font-size="11pt" style:font-size-asian="11pt" style:font-size-complex="11pt" style:font-weight-complex="bold"/>
    </style:style>
    <style:style style:name="T136_7" style:family="text">
      <style:text-properties fo:font-size="11pt" style:font-size-asian="11pt" style:font-size-complex="11pt" style:font-weight-complex="bold"/>
    </style:style>
    <style:style style:name="T136_8" style:family="text">
      <style:text-properties fo:font-size="11pt" style:font-size-asian="11pt" style:font-size-complex="11pt" style:font-weight-complex="bold"/>
    </style:style>
    <style:style style:name="T136_9" style:family="text">
      <style:text-properties fo:font-size="11pt" style:font-size-asian="11pt" style:font-size-complex="11pt" style:font-weight-complex="bold"/>
    </style:style>
    <style:style style:name="T136_10" style:family="text">
      <style:text-properties fo:font-size="11pt" style:font-size-asian="11pt" style:font-size-complex="11pt" style:font-weight-complex="bold"/>
    </style:style>
    <style:style style:name="T136_11" style:family="text">
      <style:text-properties fo:font-size="11pt" style:font-size-asian="11pt" style:font-size-complex="11pt" style:font-weight-complex="bold"/>
    </style:style>
    <style:style style:name="T136_12" style:family="text">
      <style:text-properties fo:font-size="11pt" style:font-size-asian="11pt" style:font-size-complex="11pt" style:font-weight-complex="bold"/>
    </style:style>
    <style:style style:name="T136_13" style:family="text">
      <style:text-properties fo:font-size="11pt" style:font-size-asian="11pt" style:font-size-complex="11pt" style:font-weight-complex="bold"/>
    </style:style>
    <style:style style:name="T136_14" style:family="text">
      <style:text-properties fo:font-size="11pt" style:font-size-asian="11pt" style:font-size-complex="11pt" style:font-weight-complex="bold"/>
    </style:style>
    <style:style style:name="T136_15" style:family="text">
      <style:text-properties fo:font-size="11pt" style:font-size-asian="11pt" style:font-size-complex="11pt" style:font-weight-complex="bold"/>
    </style:style>
    <style:style style:name="T136_16" style:family="text">
      <style:text-properties fo:font-size="11pt" style:font-size-asian="11pt" style:font-size-complex="11pt" style:font-weight-complex="bold"/>
    </style:style>
    <style:style style:name="T136_17" style:family="text">
      <style:text-properties fo:font-size="11pt" style:font-size-asian="11pt" style:font-size-complex="11pt" style:font-weight-complex="bold"/>
    </style:style>
    <style:style style:name="T136_18" style:family="text">
      <style:text-properties fo:font-size="11pt" style:font-size-asian="11pt" style:font-size-complex="11pt" style:font-weight-complex="bold"/>
    </style:style>
    <style:style style:name="P137" style:family="paragraph" style:parent-style-name="List_20_Paragraph">
      <style:paragraph-properties fo:text-align="justify"/>
    </style:style>
    <style:style style:name="T137_1" style:family="text">
      <style:text-properties fo:font-size="11pt" style:font-size-asian="11pt" style:font-size-complex="11pt" style:font-weight-complex="bold"/>
    </style:style>
    <style:style style:name="T137_2" style:family="text">
      <style:text-properties fo:font-size="11pt" style:font-size-asian="11pt" style:font-size-complex="11pt" style:font-weight-complex="bold"/>
    </style:style>
    <style:style style:name="T137_3" style:family="text">
      <style:text-properties fo:font-size="11pt" style:font-size-asian="11pt" style:font-size-complex="11pt" style:font-weight-complex="bold"/>
    </style:style>
    <style:style style:name="T137_4" style:family="text">
      <style:text-properties fo:font-size="11pt" style:font-size-asian="11pt" style:font-size-complex="11pt" style:font-weight-complex="bold"/>
    </style:style>
    <style:style style:name="T137_5" style:family="text">
      <style:text-properties fo:font-size="11pt" style:font-size-asian="11pt" style:font-size-complex="11pt" style:font-weight-complex="bold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fo:font-size="11pt" style:font-size-asian="11pt" style:font-size-complex="11pt" fo:font-weight="bold" style:font-weight-asian="bold"/>
    </style:style>
    <style:style style:name="T138_2" style:family="text">
      <style:text-properties fo:font-size="11pt" style:font-size-asian="11pt" style:font-size-complex="11pt" fo:font-weight="bold" style:font-weight-asian="bold"/>
    </style:style>
    <style:style style:name="T138_3" style:family="text">
      <style:text-properties fo:font-size="11pt" style:font-size-asian="11pt" style:font-size-complex="11pt" fo:font-weight="bold" style:font-weight-asian="bold"/>
    </style:style>
    <style:style style:name="P139" style:family="paragraph" style:parent-style-name="List_20_Paragraph">
      <style:paragraph-properties fo:text-align="justify" fo:margin-bottom="0.212cm"/>
    </style:style>
    <style:style style:name="T1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9_2" style:family="text">
      <style:text-properties fo:font-size="11pt" style:font-size-asian="11pt" style:font-name-complex="Arial" style:font-size-complex="11pt"/>
    </style:style>
    <style:style style:name="T139_3" style:family="text"/>
    <style:style style:name="T139_4" style:family="text" style:parent-style-name="Internet_20_link">
      <style:text-properties fo:font-size="11pt" style:font-size-asian="11pt" style:font-name-complex="Arial" style:font-size-complex="11pt"/>
    </style:style>
    <style:style style:name="T139_5" style:family="text">
      <style:text-properties fo:font-size="11pt" style:font-size-asian="11pt" style:font-name-complex="Arial" style:font-size-complex="11pt"/>
    </style:style>
    <style:style style:name="T139_6" style:family="text">
      <style:text-properties fo:font-size="11pt" style:font-size-asian="11pt" style:font-name-complex="Arial" style:font-size-complex="11pt"/>
    </style:style>
    <style:style style:name="T139_7" style:family="text">
      <style:text-properties fo:font-size="11pt" style:font-size-asian="11pt" style:font-name-complex="Arial" style:font-size-complex="11pt"/>
    </style:style>
    <style:style style:name="T139_8" style:family="text">
      <style:text-properties fo:font-size="11pt" style:font-size-asian="11pt" style:font-name-complex="Arial" style:font-size-complex="11pt"/>
    </style:style>
    <style:style style:name="T139_9" style:family="text">
      <style:text-properties fo:font-size="11pt" style:font-size-asian="11pt" style:font-name-complex="Arial" style:font-size-complex="11pt"/>
    </style:style>
    <style:style style:name="T139_10" style:family="text">
      <style:text-properties fo:font-size="11pt" style:font-size-asian="11pt" style:font-name-complex="Arial" style:font-size-complex="11pt"/>
    </style:style>
    <style:style style:name="T139_11" style:family="text">
      <style:text-properties fo:font-size="11pt" style:font-size-asian="11pt" style:font-name-complex="Arial" style:font-size-complex="11pt"/>
    </style:style>
    <style:style style:name="T139_12" style:family="text">
      <style:text-properties fo:font-size="11pt" style:font-size-asian="11pt" style:font-name-complex="Arial" style:font-size-complex="11pt"/>
    </style:style>
    <style:style style:name="P140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fo:font-size="11pt" style:font-size-asian="11pt" style:font-size-complex="11pt" fo:font-weight="bold" style:font-weight-asian="bold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fo:font-size="11pt" style:font-size-asian="11pt" style:font-size-complex="11pt" fo:font-weight="bold" style:font-weight-asian="bold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fo:font-size="11pt" style:font-size-asian="11pt" style:font-size-complex="11pt" style:font-weight-complex="bold"/>
    </style:style>
    <style:style style:name="T143_2" style:family="text">
      <style:text-properties fo:font-size="11pt" style:font-size-asian="11pt" style:font-size-complex="11pt" style:font-weight-complex="bold"/>
    </style:style>
    <style:style style:name="T143_3" style:family="text">
      <style:text-properties fo:font-size="11pt" style:font-size-asian="11pt" style:font-size-complex="11pt" style:font-weight-complex="bold"/>
    </style:style>
    <style:style style:name="T143_4" style:family="text">
      <style:text-properties fo:font-size="11pt" style:font-size-asian="11pt" style:font-size-complex="11pt" style:font-weight-complex="bold"/>
    </style:style>
    <style:style style:name="T143_5" style:family="text">
      <style:text-properties fo:font-size="11pt" style:font-size-asian="11pt" style:font-size-complex="11pt" style:font-weight-complex="bold"/>
    </style:style>
    <style:style style:name="T143_6" style:family="text">
      <style:text-properties fo:font-size="11pt" style:font-size-asian="11pt" style:font-size-complex="11pt" style:font-weight-complex="bold"/>
    </style:style>
    <style:style style:name="T143_7" style:family="text">
      <style:text-properties fo:font-size="11pt" style:font-size-asian="11pt" style:font-size-complex="11pt" style:font-weight-complex="bold"/>
    </style:style>
    <style:style style:name="T143_8" style:family="text"/>
    <style:style style:name="P144" style:family="paragraph" style:parent-style-name="Normal">
      <style:paragraph-properties fo:text-align="justify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fo:font-size="11pt" style:font-size-asian="11pt" style:font-size-complex="11pt" style:font-weight-complex="bold"/>
    </style:style>
    <style:style style:name="T145_2" style:family="text">
      <style:text-properties fo:font-size="11pt" style:font-size-asian="11pt" style:font-size-complex="11pt" style:font-weight-complex="bold"/>
    </style:style>
    <style:style style:name="T145_3" style:family="text">
      <style:text-properties fo:font-size="11pt" style:font-size-asian="11pt" style:font-size-complex="11pt" style:font-weight-complex="bold"/>
    </style:style>
    <style:style style:name="T145_4" style:family="text">
      <style:text-properties fo:font-size="11pt" style:font-size-asian="11pt" style:font-size-complex="11pt" style:font-weight-complex="bold"/>
    </style:style>
    <style:style style:name="T145_5" style:family="text">
      <style:text-properties fo:font-size="11pt" style:font-size-asian="11pt" style:font-size-complex="11pt" style:font-weight-complex="bold"/>
    </style:style>
    <style:style style:name="T145_6" style:family="text">
      <style:text-properties fo:font-size="11pt" style:font-size-asian="11pt" style:font-size-complex="11pt" style:font-weight-complex="bold"/>
    </style:style>
    <style:style style:name="T145_7" style:family="text">
      <style:text-properties fo:font-size="11pt" style:font-size-asian="11pt" style:font-size-complex="11pt" style:font-weight-complex="bold"/>
    </style:style>
    <style:style style:name="T145_8" style:family="text">
      <style:text-properties fo:font-size="11pt" style:font-size-asian="11pt" style:font-size-complex="11pt" style:font-weight-complex="bold"/>
    </style:style>
    <style:style style:name="T145_9" style:family="text">
      <style:text-properties fo:font-size="11pt" style:font-size-asian="11pt" style:font-size-complex="11pt" style:font-weight-complex="bold"/>
    </style:style>
    <style:style style:name="T145_10" style:family="text">
      <style:text-properties fo:font-size="11pt" style:font-size-asian="11pt" style:font-size-complex="11pt" style:font-weight-complex="bold"/>
    </style:style>
    <style:style style:name="T145_11" style:family="text">
      <style:text-properties fo:font-size="11pt" style:font-size-asian="11pt" style:font-size-complex="11pt" style:font-weight-complex="bold"/>
    </style:style>
    <style:style style:name="P146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147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fo:font-size="11pt" style:font-size-asian="11pt" style:font-size-complex="11pt" fo:font-weight="bold" style:font-weight-asian="bold"/>
    </style:style>
    <style:style style:name="P14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fo:font-size="11pt" style:font-size-asian="11pt" style:font-size-complex="11pt" fo:font-weight="bold" style:font-weight-asian="bold"/>
    </style:style>
    <style:style style:name="P151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152" style:family="paragraph" style:parent-style-name="List_20_Paragraph">
      <style:paragraph-properties fo:text-align="justify"/>
    </style:style>
    <style:style style:name="T152_1" style:family="text">
      <style:text-properties fo:font-size="11pt" style:font-size-asian="11pt" style:font-size-complex="11pt" fo:font-weight="bold" style:font-weight-asian="bold"/>
    </style:style>
    <style:style style:name="T152_2" style:family="text">
      <style:text-properties fo:font-size="11pt" style:font-size-asian="11pt" style:font-size-complex="11pt" fo:font-weight="bold" style:font-weight-asian="bold" style:font-weight-complex="bold"/>
    </style:style>
    <style:style style:name="T152_3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4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5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6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7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8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9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0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1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2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3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4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5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6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7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8" style:family="text">
      <style:text-properties fo:font-size="11pt" style:font-name-asian="Arial" style:font-size-asian="11pt" style:font-name-complex="Arial" style:font-size-complex="11pt"/>
    </style:style>
    <style:style style:name="P153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P154" style:family="paragraph" style:parent-style-name="List_20_Paragraph">
      <style:paragraph-properties fo:text-align="justify"/>
    </style:style>
    <style:style style:name="T154_1" style:family="text">
      <style:text-properties fo:font-size="11pt" style:font-size-asian="11pt" style:font-size-complex="11pt" fo:font-weight="bold" style:font-weight-asian="bold"/>
    </style:style>
    <style:style style:name="T154_2" style:family="text">
      <style:text-properties fo:font-size="11pt" style:font-size-asian="11pt" style:font-size-complex="11pt" fo:font-weight="bold" style:font-weight-asian="bold"/>
    </style:style>
    <style:style style:name="T154_3" style:family="text">
      <style:text-properties fo:font-size="11pt" style:font-size-asian="11pt" style:font-size-complex="11pt" fo:font-weight="bold" style:font-weight-asian="bold"/>
    </style:style>
    <style:style style:name="T154_4" style:family="text">
      <style:text-properties fo:font-size="11pt" style:font-size-asian="11pt" style:font-size-complex="11pt" fo:font-weight="bold" style:font-weight-asian="bold"/>
    </style:style>
    <style:style style:name="T154_5" style:family="text">
      <style:text-properties fo:font-size="11pt" style:font-size-asian="11pt" style:font-size-complex="11pt" style:font-weight-complex="bold"/>
    </style:style>
    <style:style style:name="T154_6" style:family="text">
      <style:text-properties fo:font-size="11pt" style:font-size-asian="11pt" style:font-size-complex="11pt" style:font-weight-complex="bold"/>
    </style:style>
    <style:style style:name="T154_7" style:family="text">
      <style:text-properties fo:font-size="11pt" style:font-size-asian="11pt" style:font-size-complex="11pt" style:font-weight-complex="bold"/>
    </style:style>
    <style:style style:name="P155" style:family="paragraph" style:parent-style-name="List_20_Paragraph">
      <style:paragraph-properties fo:text-align="justify"/>
      <style:text-properties fo:font-size="11pt" style:font-size-asian="11pt" style:font-size-complex="11pt" fo:font-weight="bold" style:font-weight-asian="bold"/>
    </style:style>
    <style:style style:name="P156" style:family="paragraph" style:parent-style-name="List_20_Paragraph">
      <style:paragraph-properties fo:text-align="justify"/>
    </style:style>
    <style:style style:name="T15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56_2" style:family="text">
      <style:text-properties fo:font-size="11pt" style:font-name-asian="Arial" style:font-size-asian="11pt" style:font-name-complex="Arial" style:font-size-complex="11pt"/>
    </style:style>
    <style:style style:name="T156_3" style:family="text">
      <style:text-properties fo:font-size="11pt" style:font-size-asian="11pt" style:font-size-complex="11pt" style:font-weight-complex="bold"/>
    </style:style>
    <style:style style:name="T156_4" style:family="text">
      <style:text-properties fo:font-size="11pt" style:font-size-asian="11pt" style:font-size-complex="11pt" style:font-weight-complex="bold"/>
    </style:style>
    <style:style style:name="T156_5" style:family="text">
      <style:text-properties fo:font-size="11pt" style:font-size-asian="11pt" style:font-size-complex="11pt" style:font-weight-complex="bold"/>
    </style:style>
    <style:style style:name="T156_6" style:family="text">
      <style:text-properties fo:font-size="11pt" style:font-size-asian="11pt" style:font-size-complex="11pt" style:font-weight-complex="bold"/>
    </style:style>
    <style:style style:name="T156_7" style:family="text">
      <style:text-properties fo:font-size="11pt" style:font-size-asian="11pt" style:font-size-complex="11pt" style:font-weight-complex="bold"/>
    </style:style>
    <style:style style:name="T156_8" style:family="text">
      <style:text-properties fo:font-size="11pt" style:font-size-asian="11pt" style:font-size-complex="11pt" style:font-weight-complex="bold"/>
    </style:style>
    <style:style style:name="T156_9" style:family="text">
      <style:text-properties fo:font-size="11pt" style:font-size-asian="11pt" style:font-size-complex="11pt" style:font-weight-complex="bold"/>
    </style:style>
    <style:style style:name="T156_10" style:family="text">
      <style:text-properties fo:font-size="11pt" style:font-size-asian="11pt" style:font-size-complex="11pt" style:font-weight-complex="bold"/>
    </style:style>
    <style:style style:name="T156_11" style:family="text">
      <style:text-properties fo:font-size="11pt" style:font-size-asian="11pt" style:font-size-complex="11pt" style:font-weight-complex="bold"/>
    </style:style>
    <style:style style:name="T156_12" style:family="text">
      <style:text-properties fo:font-size="11pt" style:font-size-asian="11pt" style:font-size-complex="11pt" style:font-weight-complex="bold"/>
    </style:style>
    <style:style style:name="T156_13" style:family="text">
      <style:text-properties fo:font-size="11pt" style:font-size-asian="11pt" style:font-size-complex="11pt" style:font-weight-complex="bold"/>
    </style:style>
    <style:style style:name="T156_14" style:family="text">
      <style:text-properties fo:font-size="11pt" style:font-size-asian="11pt" style:font-size-complex="11pt" style:font-weight-complex="bold"/>
    </style:style>
    <style:style style:name="T156_15" style:family="text">
      <style:text-properties fo:font-size="11pt" style:font-size-asian="11pt" style:font-size-complex="11pt" style:font-weight-complex="bold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fo:font-size="11pt" style:font-size-asian="11pt" style:font-size-complex="11pt" style:font-weight-complex="bold"/>
    </style:style>
    <style:style style:name="T157_2" style:family="text">
      <style:text-properties fo:font-size="11pt" style:font-size-asian="11pt" style:font-size-complex="11pt" style:font-weight-complex="bold"/>
    </style:style>
    <style:style style:name="T157_3" style:family="text">
      <style:text-properties fo:font-size="11pt" style:font-size-asian="11pt" style:font-size-complex="11pt" style:font-weight-complex="bold"/>
    </style:style>
    <style:style style:name="P158" style:family="paragraph" style:parent-style-name="Normal">
      <style:paragraph-properties fo:text-align="justify">
        <style:tab-stops>
          <style:tab-stop style:type="left" style:leader-style="none" style:position="3.461cm"/>
        </style:tab-stops>
      </style:paragraph-properties>
    </style:style>
    <style:style style:name="T158_1" style:family="text">
      <style:text-properties fo:font-size="11pt" style:font-size-asian="11pt" style:font-size-complex="11pt" fo:font-weight="bold" style:font-weight-asian="bold"/>
    </style:style>
    <style:style style:name="P159" style:family="paragraph" style:parent-style-name="Normal">
      <style:paragraph-properties fo:text-align="justify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59_1" style:family="text">
      <style:text-properties fo:font-size="11pt" style:font-size-asian="11pt" style:font-size-complex="11pt"/>
    </style:style>
    <style:style style:name="T159_2" style:family="text">
      <style:text-properties fo:font-size="11pt" style:font-size-asian="11pt" style:font-size-complex="11pt"/>
    </style:style>
    <style:style style:name="T159_3" style:family="text">
      <style:text-properties fo:font-size="11pt" style:font-size-asian="11pt" style:font-size-complex="11pt"/>
    </style:style>
    <style:style style:name="T159_4" style:family="text">
      <style:text-properties fo:font-size="11pt" style:font-size-asian="11pt" style:font-size-complex="11pt"/>
    </style:style>
    <style:style style:name="T159_5" style:family="text">
      <style:text-properties fo:font-size="11pt" style:font-size-asian="11pt" style:font-size-complex="11pt"/>
    </style:style>
    <style:style style:name="T159_6" style:family="text">
      <style:text-properties fo:font-size="11pt" style:font-size-asian="11pt" style:font-size-complex="11pt"/>
    </style:style>
    <style:style style:name="T159_7" style:family="text">
      <style:text-properties fo:font-size="11pt" style:font-size-asian="11pt" style:font-size-complex="11pt"/>
    </style:style>
    <style:style style:name="T159_8" style:family="text">
      <style:text-properties fo:font-size="11pt" style:font-size-asian="11pt" style:font-size-complex="11pt"/>
    </style:style>
    <style:style style:name="T159_9" style:family="text">
      <style:text-properties fo:font-size="11pt" style:font-size-asian="11pt" style:font-size-complex="11pt"/>
    </style:style>
    <style:style style:name="T159_10" style:family="text">
      <style:text-properties fo:font-size="11pt" style:font-size-asian="11pt" style:font-size-complex="11pt"/>
    </style:style>
    <style:style style:name="T159_11" style:family="text">
      <style:text-properties fo:font-size="11pt" style:font-size-asian="11pt" style:font-size-complex="11pt"/>
    </style:style>
    <style:style style:name="T159_12" style:family="text">
      <style:text-properties fo:font-size="11pt" style:font-size-asian="11pt" style:font-size-complex="11pt"/>
    </style:style>
    <style:style style:name="P160" style:family="paragraph" style:parent-style-name="Normal">
      <style:paragraph-properties fo:text-align="justify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Table4" style:family="table">
      <style:table-properties table:align="left" style:width="16.244cm" fo:margin-left="0cm"/>
    </style:style>
    <style:style style:name="Column14" style:family="table-column">
      <style:table-column-properties style:column-width="9.744cm"/>
    </style:style>
    <style:style style:name="Column15" style:family="table-column">
      <style:table-column-properties style:column-width="3.5cm"/>
    </style:style>
    <style:style style:name="Column16" style:family="table-column">
      <style:table-column-properties style:column-width="3cm"/>
    </style:style>
    <style:style style:name="Row15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6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6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7" style:family="table-row"/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7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8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9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5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20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79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0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1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2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3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4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5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6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7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8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9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0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1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2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3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4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5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6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7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8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9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0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1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2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3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4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5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6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7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8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208_1" style:family="text">
      <style:text-properties fo:font-style="normal" style:font-style-asian="normal"/>
    </style:style>
    <style:style style:name="P20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fo:font-size="11pt" style:font-size-asian="11pt" style:font-name-complex="Arial" style:font-size-complex="11pt"/>
    </style:style>
    <style:style style:name="T212_2" style:family="text">
      <style:text-properties fo:font-size="11pt" style:font-size-asian="11pt" style:font-name-complex="Arial" style:font-size-complex="11pt"/>
    </style:style>
    <style:style style:name="T212_3" style:family="text">
      <style:text-properties fo:font-size="11pt" style:font-size-asian="11pt" style:font-name-complex="Arial" style:font-size-complex="11pt"/>
    </style:style>
    <style:style style:name="T212_4" style:family="text">
      <style:text-properties fo:font-size="11pt" style:font-size-asian="11pt" style:font-name-complex="Arial" style:font-size-complex="11pt"/>
    </style:style>
    <style:style style:name="T212_5" style:family="text">
      <style:text-properties fo:font-size="11pt" style:font-size-asian="11pt" style:font-name-complex="Arial" style:font-size-complex="11pt"/>
    </style:style>
    <style:style style:name="T212_6" style:family="text" style:parent-style-name="Normal">
      <style:text-properties style:text-position="super 58%" fo:font-size="11pt" style:font-size-asian="11pt" style:font-name-complex="Arial" style:font-size-complex="11pt"/>
    </style:style>
    <style:style style:name="P213" style:family="paragraph" style:parent-style-name="Footnote_20_text"/>
    <style:style style:name="T213_1" style:family="text"/>
    <style:style style:name="T213_2" style:family="text">
      <style:text-properties fo:font-size="9pt" style:font-size-asian="9pt" style:font-size-complex="9pt"/>
    </style:style>
    <style:style style:name="T213_3" style:family="text">
      <style:text-properties fo:font-size="9pt" style:font-size-asian="9pt" style:font-size-complex="9pt"/>
    </style:style>
    <style:style style:name="T213_4" style:family="text">
      <style:text-properties fo:font-size="9pt" style:font-size-asian="9pt" style:font-size-complex="9pt"/>
    </style:style>
    <style:style style:name="T213_5" style:family="text">
      <style:text-properties fo:font-size="11pt" style:font-size-asian="11pt" style:font-name-complex="Arial" style:font-size-complex="11pt"/>
    </style:style>
    <style:style style:name="T213_6" style:family="text">
      <style:text-properties fo:font-size="11pt" style:font-size-asian="11pt" style:font-name-complex="Arial" style:font-size-complex="11pt"/>
    </style:style>
    <style:style style:name="T213_7" style:family="text">
      <style:text-properties fo:font-size="11pt" style:font-size-asian="11pt" style:font-name-complex="Arial" style:font-size-complex="11pt"/>
    </style:style>
    <style:style style:name="T213_8" style:family="text">
      <style:text-properties fo:font-size="11pt" style:font-size-asian="11pt" style:font-name-complex="Arial" style:font-size-complex="11pt"/>
    </style:style>
    <style:style style:name="T213_9" style:family="text">
      <style:text-properties fo:font-size="11pt" style:font-size-asian="11pt" style:font-name-complex="Arial" style:font-size-complex="11pt"/>
    </style:style>
    <style:style style:name="P21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15" style:family="paragraph" style:parent-style-name="Normal">
      <style:paragraph-properties fo:text-align="justify"/>
    </style:style>
    <style:style style:name="T215_1" style:family="text">
      <style:text-properties fo:font-size="11pt" style:font-size-asian="11pt" style:font-name-complex="Arial" style:font-size-complex="11pt"/>
    </style:style>
    <style:style style:name="T215_2" style:family="text" style:parent-style-name="Normal">
      <style:text-properties style:text-position="super 58%" fo:font-size="11pt" style:font-size-asian="11pt" style:font-name-complex="Arial" style:font-size-complex="11pt"/>
    </style:style>
    <style:style style:name="P216" style:family="paragraph" style:parent-style-name="Footnote_20_text"/>
    <style:style style:name="T216_1" style:family="text"/>
    <style:style style:name="T216_2" style:family="text">
      <style:text-properties fo:font-size="9pt" style:font-size-asian="9pt" style:font-size-complex="9pt"/>
    </style:style>
    <style:style style:name="T216_3" style:family="text"/>
    <style:style style:name="T216_4" style:family="text" style:parent-style-name="Internet_20_link">
      <style:text-properties fo:font-size="9pt" style:font-size-asian="9pt" style:font-size-complex="9pt"/>
    </style:style>
    <style:style style:name="P217" style:family="paragraph" style:parent-style-name="Footnote_20_text">
      <style:text-properties fo:font-size="9pt" style:font-size-asian="9pt" style:font-size-complex="9pt"/>
    </style:style>
    <style:style style:name="P218" style:family="paragraph" style:parent-style-name="Normal">
      <style:paragraph-properties fo:text-align="justify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fo:font-size="11pt" style:font-size-asian="11pt" style:font-name-complex="Arial" style:font-size-complex="11pt"/>
    </style:style>
    <style:style style:name="T219_2" style:family="text">
      <style:text-properties fo:font-size="11pt" style:font-size-asian="11pt" style:font-name-complex="Arial" style:font-size-complex="11pt"/>
    </style:style>
    <style:style style:name="T219_3" style:family="text">
      <style:text-properties fo:font-size="11pt" style:font-size-asian="11pt" style:font-name-complex="Arial" style:font-size-complex="11pt"/>
    </style:style>
    <style:style style:name="T219_4" style:family="text">
      <style:text-properties fo:font-size="11pt" style:font-size-asian="11pt" style:font-name-complex="Arial" style:font-size-complex="11pt"/>
    </style:style>
    <style:style style:name="T219_5" style:family="text">
      <style:text-properties fo:font-size="11pt" style:font-size-asian="11pt" style:font-name-complex="Arial" style:font-size-complex="11pt"/>
    </style:style>
    <style:style style:name="T219_6" style:family="text"/>
    <style:style style:name="T219_7" style:family="text" style:parent-style-name="Internet_20_link">
      <style:text-properties fo:font-size="11pt" style:font-size-asian="11pt" style:font-name-complex="Arial" style:font-size-complex="11pt"/>
    </style:style>
    <style:style style:name="T219_8" style:family="text" style:parent-style-name="Internet_20_link">
      <style:text-properties fo:font-size="11pt" style:font-size-asian="11pt" style:font-name-complex="Arial" style:font-size-complex="11pt"/>
    </style:style>
    <style:style style:name="T219_9" style:family="text" style:parent-style-name="Internet_20_link">
      <style:text-properties fo:font-size="11pt" style:font-size-asian="11pt" style:font-name-complex="Arial" style:font-size-complex="11pt"/>
    </style:style>
    <style:style style:name="T219_10" style:family="text">
      <style:text-properties fo:font-size="11pt" style:font-size-asian="11pt" style:font-name-complex="Arial" style:font-size-complex="11pt"/>
    </style:style>
    <style:style style:name="T219_11" style:family="text">
      <style:text-properties fo:font-size="11pt" style:font-size-asian="11pt" style:font-name-complex="Arial" style:font-size-complex="11pt"/>
    </style:style>
    <style:style style:name="T219_12" style:family="text"/>
    <style:style style:name="T219_13" style:family="text" style:parent-style-name="Internet_20_link">
      <style:text-properties fo:font-size="11pt" style:font-size-asian="11pt" style:font-name-complex="Arial" style:font-size-complex="11pt"/>
    </style:style>
    <style:style style:name="T219_14" style:family="text">
      <style:text-properties fo:font-size="11pt" style:font-size-asian="11pt" style:font-name-complex="Arial" style:font-size-complex="11pt"/>
    </style:style>
    <style:style style:name="T219_15" style:family="text">
      <style:text-properties fo:font-size="11pt" style:font-size-asian="11pt" style:font-name-complex="Arial" style:font-size-complex="11pt"/>
    </style:style>
    <style:style style:name="T219_16" style:family="text">
      <style:text-properties fo:font-size="11pt" style:font-size-asian="11pt" style:font-name-complex="Arial" style:font-size-complex="11pt"/>
    </style:style>
    <style:style style:name="T219_17" style:family="text">
      <style:text-properties fo:font-size="11pt" style:font-size-asian="11pt" style:font-name-complex="Arial" style:font-size-complex="11pt"/>
    </style:style>
    <style:style style:name="T219_18" style:family="text">
      <style:text-properties fo:font-size="11pt" style:font-size-asian="11pt" style:font-name-complex="Arial" style:font-size-complex="11pt"/>
    </style:style>
    <style:style style:name="T219_19" style:family="text">
      <style:text-properties fo:font-size="11pt" style:font-size-asian="11pt" style:font-name-complex="Arial" style:font-size-complex="11pt"/>
    </style:style>
    <style:style style:name="T219_20" style:family="text">
      <style:text-properties fo:font-size="11pt" style:font-size-asian="11pt" style:font-name-complex="Arial" style:font-size-complex="11pt"/>
    </style:style>
    <style:style style:name="T219_21" style:family="text">
      <style:text-properties fo:font-size="11pt" style:font-size-asian="11pt" style:font-name-complex="Arial" style:font-size-complex="11pt"/>
    </style:style>
    <style:style style:name="T219_22" style:family="text">
      <style:text-properties fo:font-size="11pt" style:font-size-asian="11pt" style:font-name-complex="Arial" style:font-size-complex="11pt"/>
    </style:style>
    <style:style style:name="T219_23" style:family="text">
      <style:text-properties fo:font-size="11pt" style:font-size-asian="11pt" style:font-name-complex="Arial" style:font-size-complex="11pt"/>
    </style:style>
    <style:style style:name="T219_24" style:family="text">
      <style:text-properties fo:font-size="11pt" style:font-size-asian="11pt" style:font-name-complex="Arial" style:font-size-complex="11pt"/>
    </style:style>
    <style:style style:name="T219_25" style:family="text">
      <style:text-properties fo:font-size="11pt" style:font-size-asian="11pt" style:font-name-complex="Arial" style:font-size-complex="11pt"/>
    </style:style>
    <style:style style:name="T219_26" style:family="text">
      <style:text-properties fo:font-size="11pt" style:font-size-asian="11pt" style:font-name-complex="Arial" style:font-size-complex="11pt"/>
    </style:style>
    <style:style style:name="T219_27" style:family="text">
      <style:text-properties fo:font-size="11pt" style:font-size-asian="11pt" style:font-name-complex="Arial" style:font-size-complex="11pt"/>
    </style:style>
    <style:style style:name="T219_28" style:family="text">
      <style:text-properties fo:font-size="11pt" style:font-size-asian="11pt" style:font-name-complex="Arial" style:font-size-complex="11pt"/>
    </style:style>
    <style:style style:name="T219_29" style:family="text">
      <style:text-properties fo:font-size="11pt" style:font-size-asian="11pt" style:font-name-complex="Arial" style:font-size-complex="11pt"/>
    </style:style>
    <style:style style:name="T219_30" style:family="text">
      <style:text-properties fo:font-size="11pt" style:font-size-asian="11pt" style:font-name-complex="Arial" style:font-size-complex="11pt"/>
    </style:style>
    <style:style style:name="T219_31" style:family="text">
      <style:text-properties fo:font-size="11pt" style:font-size-asian="11pt" style:font-name-complex="Arial" style:font-size-complex="11pt"/>
    </style:style>
    <style:style style:name="T219_32" style:family="text">
      <style:text-properties fo:font-size="11pt" style:font-size-asian="11pt" style:font-name-complex="Arial" style:font-size-complex="11pt"/>
    </style:style>
    <style:style style:name="T219_33" style:family="text">
      <style:text-properties fo:font-size="11pt" style:font-size-asian="11pt" style:font-name-complex="Arial" style:font-size-complex="11pt"/>
    </style:style>
    <style:style style:name="T219_34" style:family="text">
      <style:text-properties fo:font-size="11pt" style:font-size-asian="11pt" style:font-name-complex="Arial" style:font-size-complex="11pt"/>
    </style:style>
    <style:style style:name="T219_35" style:family="text">
      <style:text-properties fo:font-size="11pt" style:font-size-asian="11pt" style:font-name-complex="Arial" style:font-size-complex="11pt"/>
    </style:style>
    <style:style style:name="T219_36" style:family="text">
      <style:text-properties fo:font-size="11pt" style:font-size-asian="11pt" style:font-name-complex="Arial" style:font-size-complex="11pt"/>
    </style:style>
    <style:style style:name="T219_37" style:family="text">
      <style:text-properties fo:font-size="11pt" style:font-size-asian="11pt" style:font-name-complex="Arial" style:font-size-complex="11pt"/>
    </style:style>
    <style:style style:name="T219_38" style:family="text">
      <style:text-properties fo:font-size="11pt" style:font-size-asian="11pt" style:font-name-complex="Arial" style:font-size-complex="11pt"/>
    </style:style>
    <style:style style:name="T219_39" style:family="text">
      <style:text-properties fo:font-size="11pt" style:font-size-asian="11pt" style:font-name-complex="Arial" style:font-size-complex="11pt"/>
    </style:style>
    <style:style style:name="T219_40" style:family="text">
      <style:text-properties fo:font-size="11pt" style:font-size-asian="11pt" style:font-name-complex="Arial" style:font-size-complex="11pt"/>
    </style:style>
    <style:style style:name="T219_41" style:family="text">
      <style:text-properties fo:font-size="11pt" style:font-size-asian="11pt" style:font-name-complex="Arial" style:font-size-complex="11pt"/>
    </style:style>
    <style:style style:name="T219_42" style:family="text">
      <style:text-properties fo:font-size="11pt" style:font-size-asian="11pt" style:font-name-complex="Arial" style:font-size-complex="11pt"/>
    </style:style>
    <style:style style:name="T219_43" style:family="text">
      <style:text-properties fo:font-size="11pt" style:font-size-asian="11pt" style:font-name-complex="Arial" style:font-size-complex="11pt"/>
    </style:style>
    <style:style style:name="T219_44" style:family="text">
      <style:text-properties fo:font-size="11pt" style:font-size-asian="11pt" style:font-name-complex="Arial" style:font-size-complex="11pt"/>
    </style:style>
    <style:style style:name="T219_45" style:family="text">
      <style:text-properties fo:font-size="11pt" style:font-size-asian="11pt" style:font-name-complex="Arial" style:font-size-complex="11pt"/>
    </style:style>
    <style:style style:name="T219_46" style:family="text">
      <style:text-properties fo:font-size="11pt" style:font-size-asian="11pt" style:font-name-complex="Arial" style:font-size-complex="11pt"/>
    </style:style>
    <style:style style:name="T219_47" style:family="text">
      <style:text-properties fo:font-size="11pt" style:font-size-asian="11pt" style:font-name-complex="Arial" style:font-size-complex="11pt"/>
    </style:style>
    <style:style style:name="T219_48" style:family="text">
      <style:text-properties fo:font-size="11pt" style:font-size-asian="11pt" style:font-name-complex="Arial" style:font-size-complex="11pt"/>
    </style:style>
    <style:style style:name="T219_49" style:family="text">
      <style:text-properties fo:font-size="11pt" style:font-size-asian="11pt" style:font-name-complex="Arial" style:font-size-complex="11pt"/>
    </style:style>
    <style:style style:name="T219_50" style:family="text">
      <style:text-properties fo:font-size="11pt" style:font-size-asian="11pt" style:font-name-complex="Arial" style:font-size-complex="11pt"/>
    </style:style>
    <style:style style:name="T219_51" style:family="text">
      <style:text-properties fo:font-size="11pt" style:font-size-asian="11pt" style:font-name-complex="Arial" style:font-size-complex="11pt"/>
    </style:style>
    <style:style style:name="T219_52" style:family="text">
      <style:text-properties fo:font-size="11pt" style:font-size-asian="11pt" style:font-name-complex="Arial" style:font-size-complex="11pt"/>
    </style:style>
    <style:style style:name="T219_53" style:family="text">
      <style:text-properties fo:font-size="11pt" style:font-size-asian="11pt" style:font-name-complex="Arial" style:font-size-complex="11pt"/>
    </style:style>
    <style:style style:name="T219_54" style:family="text">
      <style:text-properties fo:font-size="11pt" style:font-size-asian="11pt" style:font-name-complex="Arial" style:font-size-complex="11pt"/>
    </style:style>
    <style:style style:name="T219_55" style:family="text">
      <style:text-properties fo:font-size="11pt" style:font-size-asian="11pt" style:font-name-complex="Arial" style:font-size-complex="11pt"/>
    </style:style>
    <style:style style:name="T219_56" style:family="text">
      <style:text-properties fo:font-size="11pt" style:font-size-asian="11pt" style:font-name-complex="Arial" style:font-size-complex="11pt"/>
    </style:style>
    <style:style style:name="T219_57" style:family="text">
      <style:text-properties fo:font-size="11pt" style:font-size-asian="11pt" style:font-name-complex="Arial" style:font-size-complex="11pt"/>
    </style:style>
    <style:style style:name="T219_58" style:family="text">
      <style:text-properties fo:font-size="11pt" style:font-size-asian="11pt" style:font-name-complex="Arial" style:font-size-complex="11pt"/>
    </style:style>
    <style:style style:name="T219_59" style:family="text">
      <style:text-properties fo:font-size="11pt" style:font-size-asian="11pt" style:font-name-complex="Arial" style:font-size-complex="11pt"/>
    </style:style>
    <style:style style:name="T219_60" style:family="text">
      <style:text-properties fo:font-size="11pt" style:font-size-asian="11pt" style:font-name-complex="Arial" style:font-size-complex="11pt"/>
    </style:style>
    <style:style style:name="T219_61" style:family="text">
      <style:text-properties fo:font-size="11pt" style:font-size-asian="11pt" style:font-name-complex="Arial" style:font-size-complex="11pt"/>
    </style:style>
    <style:style style:name="T219_62" style:family="text">
      <style:text-properties fo:font-size="11pt" style:font-size-asian="11pt" style:font-name-complex="Arial" style:font-size-complex="11pt"/>
    </style:style>
    <style:style style:name="T219_63" style:family="text">
      <style:text-properties fo:font-size="11pt" style:font-size-asian="11pt" style:font-name-complex="Arial" style:font-size-complex="11pt"/>
    </style:style>
    <style:style style:name="T219_64" style:family="text">
      <style:text-properties fo:font-size="11pt" style:font-size-asian="11pt" style:font-name-complex="Arial" style:font-size-complex="11pt"/>
    </style:style>
    <style:style style:name="T219_65" style:family="text">
      <style:text-properties fo:font-size="11pt" style:font-size-asian="11pt" style:font-name-complex="Arial" style:font-size-complex="11pt"/>
    </style:style>
    <style:style style:name="T219_66" style:family="text">
      <style:text-properties fo:font-size="11pt" style:font-size-asian="11pt" style:font-name-complex="Arial" style:font-size-complex="11pt"/>
    </style:style>
    <style:style style:name="P22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21" style:family="paragraph" style:parent-style-name="Normal">
      <style:paragraph-properties fo:text-align="justify"/>
    </style:style>
    <style:style style:name="T221_1" style:family="text">
      <style:text-properties fo:font-size="11pt" style:font-size-asian="11pt" style:font-name-complex="Arial" style:font-size-complex="11pt"/>
    </style:style>
    <style:style style:name="T221_2" style:family="text">
      <style:text-properties fo:font-size="11pt" style:font-size-asian="11pt" style:font-name-complex="Arial" style:font-size-complex="11pt"/>
    </style:style>
    <style:style style:name="T221_3" style:family="text">
      <style:text-properties fo:font-size="11pt" style:font-size-asian="11pt" style:font-name-complex="Arial" style:font-size-complex="11pt"/>
    </style:style>
    <style:style style:name="T221_4" style:family="text">
      <style:text-properties fo:font-size="11pt" style:font-size-asian="11pt" style:font-name-complex="Arial" style:font-size-complex="11pt"/>
    </style:style>
    <style:style style:name="T221_5" style:family="text">
      <style:text-properties fo:font-size="11pt" style:font-size-asian="11pt" style:font-name-complex="Arial" style:font-size-complex="11pt"/>
    </style:style>
    <style:style style:name="T221_6" style:family="text">
      <style:text-properties fo:font-size="11pt" style:font-size-asian="11pt" style:font-name-complex="Arial" style:font-size-complex="11pt"/>
    </style:style>
    <style:style style:name="T221_7" style:family="text">
      <style:text-properties fo:font-size="11pt" style:font-size-asian="11pt" style:font-name-complex="Arial" style:font-size-complex="11pt"/>
    </style:style>
    <style:style style:name="T221_8" style:family="text">
      <style:text-properties fo:font-size="11pt" style:font-size-asian="11pt" style:font-name-complex="Arial" style:font-size-complex="11pt"/>
    </style:style>
    <style:style style:name="T221_9" style:family="text">
      <style:text-properties fo:font-size="11pt" style:font-size-asian="11pt" style:font-name-complex="Arial" style:font-size-complex="11pt"/>
    </style:style>
    <style:style style:name="T221_10" style:family="text">
      <style:text-properties fo:font-size="11pt" style:font-size-asian="11pt" style:font-name-complex="Arial" style:font-size-complex="11pt"/>
    </style:style>
    <style:style style:name="T221_11" style:family="text">
      <style:text-properties fo:font-size="11pt" style:font-size-asian="11pt" style:font-name-complex="Arial" style:font-size-complex="11pt"/>
    </style:style>
    <style:style style:name="T221_12" style:family="text">
      <style:text-properties fo:font-size="11pt" style:font-size-asian="11pt" style:font-name-complex="Arial" style:font-size-complex="11pt"/>
    </style:style>
    <style:style style:name="T221_13" style:family="text">
      <style:text-properties fo:font-size="11pt" style:font-size-asian="11pt" style:font-name-complex="Arial" style:font-size-complex="11pt"/>
    </style:style>
    <style:style style:name="T221_14" style:family="text">
      <style:text-properties fo:font-size="11pt" style:font-size-asian="11pt" style:font-name-complex="Arial" style:font-size-complex="11pt"/>
    </style:style>
    <style:style style:name="T221_15" style:family="text">
      <style:text-properties fo:font-size="11pt" style:font-size-asian="11pt" style:font-name-complex="Arial" style:font-size-complex="11pt"/>
    </style:style>
    <style:style style:name="T221_16" style:family="text">
      <style:text-properties fo:font-size="11pt" style:font-size-asian="11pt" style:font-name-complex="Arial" style:font-size-complex="11pt"/>
    </style:style>
    <style:style style:name="T221_17" style:family="text">
      <style:text-properties fo:font-size="11pt" style:font-size-asian="11pt" style:font-name-complex="Arial" style:font-size-complex="11pt"/>
    </style:style>
    <style:style style:name="T221_18" style:family="text">
      <style:text-properties fo:font-size="11pt" style:font-size-asian="11pt" style:font-name-complex="Arial" style:font-size-complex="11pt"/>
    </style:style>
    <style:style style:name="T221_19" style:family="text">
      <style:text-properties fo:font-size="11pt" style:font-size-asian="11pt" style:font-name-complex="Arial" style:font-size-complex="11pt"/>
    </style:style>
    <style:style style:name="T221_20" style:family="text">
      <style:text-properties fo:font-size="11pt" style:font-size-asian="11pt" style:font-name-complex="Arial" style:font-size-complex="11pt"/>
    </style:style>
    <style:style style:name="T221_21" style:family="text">
      <style:text-properties fo:font-size="11pt" style:font-size-asian="11pt" style:font-name-complex="Arial" style:font-size-complex="11pt"/>
    </style:style>
    <style:style style:name="T221_22" style:family="text">
      <style:text-properties fo:font-size="11pt" style:font-size-asian="11pt" style:font-name-complex="Arial" style:font-size-complex="11pt"/>
    </style:style>
    <style:style style:name="T221_23" style:family="text">
      <style:text-properties fo:font-size="11pt" style:font-size-asian="11pt" style:font-name-complex="Arial" style:font-size-complex="11pt"/>
    </style:style>
    <style:style style:name="T221_24" style:family="text">
      <style:text-properties fo:font-size="11pt" style:font-size-asian="11pt" style:font-name-complex="Arial" style:font-size-complex="11pt"/>
    </style:style>
    <style:style style:name="T221_25" style:family="text">
      <style:text-properties fo:font-size="11pt" style:font-size-asian="11pt" style:font-name-complex="Arial" style:font-size-complex="11pt"/>
    </style:style>
    <style:style style:name="T221_26" style:family="text">
      <style:text-properties fo:font-size="11pt" style:font-size-asian="11pt" style:font-name-complex="Arial" style:font-size-complex="11pt"/>
    </style:style>
    <style:style style:name="T221_27" style:family="text">
      <style:text-properties fo:font-size="11pt" style:font-size-asian="11pt" style:font-name-complex="Arial" style:font-size-complex="11pt"/>
    </style:style>
    <style:style style:name="T221_28" style:family="text">
      <style:text-properties fo:font-size="11pt" style:font-size-asian="11pt" style:font-name-complex="Arial" style:font-size-complex="11pt"/>
    </style:style>
    <style:style style:name="T221_29" style:family="text">
      <style:text-properties fo:font-size="11pt" style:font-size-asian="11pt" style:font-name-complex="Arial" style:font-size-complex="11pt"/>
    </style:style>
    <style:style style:name="T221_30" style:family="text">
      <style:text-properties fo:font-size="11pt" style:font-size-asian="11pt" style:font-name-complex="Arial" style:font-size-complex="11pt"/>
    </style:style>
    <style:style style:name="T221_31" style:family="text">
      <style:text-properties fo:font-size="11pt" style:font-size-asian="11pt" style:font-name-complex="Arial" style:font-size-complex="11pt"/>
    </style:style>
    <style:style style:name="T221_32" style:family="text">
      <style:text-properties fo:font-size="11pt" style:font-size-asian="11pt" style:font-name-complex="Arial" style:font-size-complex="11pt"/>
    </style:style>
    <style:style style:name="T221_33" style:family="text">
      <style:text-properties fo:font-size="11pt" style:font-size-asian="11pt" style:font-name-complex="Arial" style:font-size-complex="11pt"/>
    </style:style>
    <style:style style:name="T221_34" style:family="text">
      <style:text-properties fo:font-size="11pt" style:font-size-asian="11pt" style:font-name-complex="Arial" style:font-size-complex="11pt"/>
    </style:style>
    <style:style style:name="T221_35" style:family="text">
      <style:text-properties fo:font-size="11pt" style:font-size-asian="11pt" style:font-name-complex="Arial" style:font-size-complex="11pt"/>
    </style:style>
    <style:style style:name="T221_36" style:family="text">
      <style:text-properties fo:font-size="11pt" style:font-size-asian="11pt" style:font-name-complex="Arial" style:font-size-complex="11pt"/>
    </style:style>
    <style:style style:name="T221_37" style:family="text">
      <style:text-properties fo:font-size="11pt" style:font-size-asian="11pt" style:font-name-complex="Arial" style:font-size-complex="11pt"/>
    </style:style>
    <style:style style:name="T221_38" style:family="text">
      <style:text-properties fo:font-size="11pt" style:font-size-asian="11pt" style:font-name-complex="Arial" style:font-size-complex="11pt"/>
    </style:style>
    <style:style style:name="T221_39" style:family="text">
      <style:text-properties fo:font-size="11pt" style:font-size-asian="11pt" style:font-name-complex="Arial" style:font-size-complex="11pt"/>
    </style:style>
    <style:style style:name="T221_40" style:family="text">
      <style:text-properties fo:font-size="11pt" style:font-size-asian="11pt" style:font-name-complex="Arial" style:font-size-complex="11pt"/>
    </style:style>
    <style:style style:name="T221_41" style:family="text">
      <style:text-properties fo:font-size="11pt" style:font-size-asian="11pt" style:font-name-complex="Arial" style:font-size-complex="11pt"/>
    </style:style>
    <style:style style:name="T221_42" style:family="text">
      <style:text-properties fo:font-size="11pt" style:font-size-asian="11pt" style:font-name-complex="Arial" style:font-size-complex="11pt"/>
    </style:style>
    <style:style style:name="T221_43" style:family="text">
      <style:text-properties fo:font-size="11pt" style:font-size-asian="11pt" style:font-name-complex="Arial" style:font-size-complex="11pt"/>
    </style:style>
    <style:style style:name="T221_44" style:family="text">
      <style:text-properties fo:font-size="11pt" style:font-size-asian="11pt" style:font-name-complex="Arial" style:font-size-complex="11pt"/>
    </style:style>
    <style:style style:name="T221_45" style:family="text">
      <style:text-properties fo:font-size="11pt" style:font-size-asian="11pt" style:font-name-complex="Arial" style:font-size-complex="11pt"/>
    </style:style>
    <style:style style:name="T221_46" style:family="text">
      <style:text-properties fo:font-size="11pt" style:font-size-asian="11pt" style:font-name-complex="Arial" style:font-size-complex="11pt"/>
    </style:style>
    <style:style style:name="T221_47" style:family="text">
      <style:text-properties fo:font-size="11pt" style:font-size-asian="11pt" style:font-name-complex="Arial" style:font-size-complex="11pt"/>
    </style:style>
    <style:style style:name="T221_48" style:family="text">
      <style:text-properties fo:font-size="11pt" style:font-size-asian="11pt" style:font-name-complex="Arial" style:font-size-complex="11pt"/>
    </style:style>
    <style:style style:name="T221_49" style:family="text">
      <style:text-properties fo:font-size="11pt" style:font-size-asian="11pt" style:font-name-complex="Arial" style:font-size-complex="11pt"/>
    </style:style>
    <style:style style:name="T221_50" style:family="text">
      <style:text-properties fo:font-size="11pt" style:font-size-asian="11pt" style:font-name-complex="Arial" style:font-size-complex="11pt"/>
    </style:style>
    <style:style style:name="T221_51" style:family="text">
      <style:text-properties fo:font-size="11pt" style:font-size-asian="11pt" style:font-name-complex="Arial" style:font-size-complex="11pt"/>
    </style:style>
    <style:style style:name="T221_52" style:family="text">
      <style:text-properties fo:font-size="11pt" style:font-size-asian="11pt" style:font-name-complex="Arial" style:font-size-complex="11pt"/>
    </style:style>
    <style:style style:name="T221_53" style:family="text">
      <style:text-properties fo:font-size="11pt" style:font-size-asian="11pt" style:font-name-complex="Arial" style:font-size-complex="11pt"/>
    </style:style>
    <style:style style:name="T221_54" style:family="text">
      <style:text-properties fo:font-size="11pt" style:font-size-asian="11pt" style:font-name-complex="Arial" style:font-size-complex="11pt"/>
    </style:style>
    <style:style style:name="T221_55" style:family="text">
      <style:text-properties fo:font-size="11pt" style:font-size-asian="11pt" style:font-name-complex="Arial" style:font-size-complex="11pt"/>
    </style:style>
    <style:style style:name="T221_56" style:family="text">
      <style:text-properties fo:font-size="11pt" style:font-size-asian="11pt" style:font-name-complex="Arial" style:font-size-complex="11pt"/>
    </style:style>
    <style:style style:name="T221_57" style:family="text">
      <style:text-properties fo:font-size="11pt" style:font-size-asian="11pt" style:font-name-complex="Arial" style:font-size-complex="11pt"/>
    </style:style>
    <style:style style:name="T221_58" style:family="text">
      <style:text-properties fo:font-size="11pt" style:font-size-asian="11pt" style:font-name-complex="Arial" style:font-size-complex="11pt"/>
    </style:style>
    <style:style style:name="T221_59" style:family="text">
      <style:text-properties fo:font-size="11pt" style:font-size-asian="11pt" style:font-name-complex="Arial" style:font-size-complex="11pt"/>
    </style:style>
    <style:style style:name="T221_60" style:family="text">
      <style:text-properties fo:font-size="11pt" style:font-size-asian="11pt" style:font-name-complex="Arial" style:font-size-complex="11pt"/>
    </style:style>
    <style:style style:name="T221_61" style:family="text">
      <style:text-properties fo:font-size="11pt" style:font-size-asian="11pt" style:font-name-complex="Arial" style:font-size-complex="11pt"/>
    </style:style>
    <style:style style:name="T221_62" style:family="text">
      <style:text-properties fo:font-size="11pt" style:font-size-asian="11pt" style:font-name-complex="Arial" style:font-size-complex="11pt"/>
    </style:style>
    <style:style style:name="T221_63" style:family="text">
      <style:text-properties fo:font-size="11pt" style:font-size-asian="11pt" style:font-name-complex="Arial" style:font-size-complex="11pt"/>
    </style:style>
    <style:style style:name="T221_64" style:family="text">
      <style:text-properties fo:font-size="11pt" style:font-size-asian="11pt" style:font-name-complex="Arial" style:font-size-complex="11pt"/>
    </style:style>
    <style:style style:name="T221_65" style:family="text">
      <style:text-properties fo:font-size="11pt" style:font-size-asian="11pt" style:font-name-complex="Arial" style:font-size-complex="11pt"/>
    </style:style>
    <style:style style:name="P22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2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24" style:family="paragraph" style:parent-style-name="Normal">
      <style:paragraph-properties fo:text-align="justify"/>
    </style:style>
    <style:style style:name="T22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24_2" style:family="text">
      <style:text-properties fo:font-size="11pt" style:font-size-asian="11pt" style:font-name-complex="Arial" style:font-size-complex="11pt" fo:font-weight="bold" style:font-weight-asian="bold"/>
    </style:style>
    <style:style style:name="T224_3" style:family="text">
      <style:text-properties fo:font-size="11pt" style:font-size-asian="11pt" style:font-name-complex="Arial" style:font-size-complex="11pt" style:font-weight-complex="bold"/>
    </style:style>
    <style:style style:name="P22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226" style:family="paragraph" style:parent-style-name="Normal">
      <style:paragraph-properties fo:text-align="justify"/>
      <style:text-properties fo:background-color="#ffff00" fo:color="#000000" fo:font-size="10pt" style:font-size-asian="10pt" style:font-size-complex="10pt"/>
    </style:style>
    <style:style style:name="Table5" style:family="table">
      <style:table-properties table:align="left" style:width="17.193cm" fo:margin-left="-0.199cm"/>
    </style:style>
    <style:style style:name="Column17" style:family="table-column">
      <style:table-column-properties style:column-width="4.191cm"/>
    </style:style>
    <style:style style:name="Column18" style:family="table-column">
      <style:table-column-properties style:column-width="4.251cm"/>
    </style:style>
    <style:style style:name="Column19" style:family="table-column">
      <style:table-column-properties style:column-width="3.501cm"/>
    </style:style>
    <style:style style:name="Column20" style:family="table-column">
      <style:table-column-properties style:column-width="5.249cm"/>
    </style:style>
    <style:style style:name="Row21" style:family="table-row"/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 fo:line-height="100%" fo:margin-bottom="0.212cm"/>
    </style:style>
    <style:style style:name="T2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 fo:line-height="100%" fo:margin-bottom="0.212cm"/>
    </style:style>
    <style:style style:name="T2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line-height="100%" fo:margin-bottom="0.212cm"/>
    </style:style>
    <style:style style:name="T2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 fo:line-height="100%" fo:margin-bottom="0.212cm"/>
    </style:style>
    <style:style style:name="T2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 fo:line-height="100%" fo:margin-bottom="0cm"/>
    </style:style>
    <style:style style:name="T2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3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3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line-height="100%" fo:margin-bottom="0.212cm"/>
    </style:style>
    <style:style style:name="T2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line-height="100%" fo:margin-bottom="0.212cm"/>
    </style:style>
    <style:style style:name="T2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3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100%" fo:margin-bottom="0.212cm"/>
    </style:style>
    <style:style style:name="T2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7_5" style:family="text" style:parent-style-name="Normal">
      <style:text-properties fo:font-size="10pt" style:font-size-asian="10pt" style:font-name-complex="Arial" style:font-size-complex="10pt"/>
    </style:style>
    <style:style style:name="P238" style:family="paragraph" style:parent-style-name="Footnote_20_text"/>
    <style:style style:name="T238_1" style:family="text">
      <style:text-properties fo:font-size="9pt" style:font-size-asian="9pt" style:font-size-complex="9pt"/>
    </style:style>
    <style:style style:name="T238_2" style:family="text">
      <style:text-properties fo:font-size="9pt" style:font-size-asian="9pt" style:font-size-complex="9pt"/>
    </style:style>
    <style:style style:name="T238_3" style:family="text">
      <style:text-properties fo:font-size="9pt" style:font-size-asian="9pt" style:font-size-complex="9pt"/>
    </style:style>
    <style:style style:name="P239" style:family="paragraph" style:parent-style-name="Normal">
      <style:paragraph-properties fo:line-height="100%" fo:margin-bottom="0cm"/>
      <style:text-properties fo:color="#00b0f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0" style:family="paragraph" style:parent-style-name="Normal">
      <style:paragraph-properties fo:line-height="100%" fo:margin-bottom="0.212cm"/>
    </style:style>
    <style:style style:name="T2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0_4" style:family="text" style:parent-style-name="Normal">
      <style:text-properties fo:font-size="10pt" style:font-size-asian="10pt" style:font-name-complex="Arial" style:font-size-complex="10pt"/>
    </style:style>
    <style:style style:name="P241" style:family="paragraph" style:parent-style-name="Footnote_20_text"/>
    <style:style style:name="T241_1" style:family="text">
      <style:text-properties fo:font-size="9pt" style:font-size-asian="9pt" style:font-size-complex="9pt"/>
    </style:style>
    <style:style style:name="T241_2" style:family="text">
      <style:text-properties fo:font-size="9pt" style:font-size-asian="9pt" style:font-size-complex="9pt"/>
    </style:style>
    <style:style style:name="T241_3" style:family="text">
      <style:text-properties fo:font-size="9pt" style:font-size-asian="9pt" style:font-size-complex="9pt"/>
    </style:style>
    <style:style style:name="T241_4" style:family="text">
      <style:text-properties fo:font-size="9pt" style:font-size-asian="9pt" style:font-size-complex="9pt"/>
    </style:style>
    <style:style style:name="T241_5" style:family="text">
      <style:text-properties fo:font-size="9pt" style:font-size-asian="9pt" style:font-size-complex="9pt"/>
    </style:style>
    <style:style style:name="T241_6" style:family="text">
      <style:text-properties fo:font-size="9pt" style:font-size-asian="9pt" style:font-size-complex="9pt"/>
    </style:style>
    <style:style style:name="T24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2" style:family="paragraph" style:parent-style-name="Normal">
      <style:paragraph-properties fo:line-height="100%" fo:margin-bottom="0.212cm"/>
    </style:style>
    <style:style style:name="T2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3" style:family="paragraph" style:parent-style-name="Normal">
      <style:paragraph-properties fo:line-height="100%" fo:margin-bottom="0.212cm"/>
    </style:style>
    <style:style style:name="T2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4" style:family="paragraph" style:parent-style-name="Normal">
      <style:paragraph-properties fo:line-height="100%" fo:margin-bottom="0.212cm"/>
    </style:style>
    <style:style style:name="T2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5" style:family="paragraph" style:parent-style-name="Normal">
      <style:paragraph-properties fo:line-height="100%" fo:margin-bottom="0.212cm"/>
    </style:style>
    <style:style style:name="T2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6" style:family="paragraph" style:parent-style-name="Normal">
      <style:paragraph-properties fo:line-height="100%" fo:margin-bottom="0.212cm"/>
    </style:style>
    <style:style style:name="T2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7" style:family="paragraph" style:parent-style-name="Normal">
      <style:paragraph-properties fo:line-height="100%" fo:margin-bottom="0.212cm"/>
    </style:style>
    <style:style style:name="T2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8" style:family="paragraph" style:parent-style-name="Normal">
      <style:paragraph-properties fo:line-height="100%" fo:margin-bottom="0.212cm"/>
    </style:style>
    <style:style style:name="T2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8_2" style:family="text" style:parent-style-name="Normal">
      <style:text-properties fo:font-size="10pt" style:font-size-asian="10pt" style:font-name-complex="Arial" style:font-size-complex="10pt"/>
    </style:style>
    <style:style style:name="P249" style:family="paragraph" style:parent-style-name="Footnote_20_text"/>
    <style:style style:name="T249_1" style:family="text"/>
    <style:style style:name="T249_2" style:family="text">
      <style:text-properties fo:font-size="9pt" style:font-size-asian="9pt" style:font-size-complex="9pt"/>
    </style:style>
    <style:style style:name="T249_3" style:family="text">
      <style:text-properties fo:font-size="9pt" style:font-size-asian="9pt" style:font-size-complex="9pt"/>
    </style:style>
    <style:style style:name="T249_4" style:family="text">
      <style:text-properties fo:font-size="9pt" style:font-size-asian="9pt" style:font-size-complex="9pt"/>
    </style:style>
    <style:style style:name="T249_5" style:family="text">
      <style:text-properties fo:font-size="9pt" style:font-size-asian="9pt" style:font-size-complex="9pt"/>
    </style:style>
    <style:style style:name="T249_6" style:family="text">
      <style:text-properties fo:font-size="9pt" style:font-size-asian="9pt" style:font-size-complex="9pt"/>
    </style:style>
    <style:style style:name="Row24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.852cm"/>
        </style:tab-stops>
      </style:paragraph-properties>
    </style:style>
    <style:style style:name="T2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251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.852cm"/>
        </style:tab-stops>
      </style:paragraph-properties>
    </style:style>
    <style:style style:name="T25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2" style:family="text"/>
    <style:style style:name="T251_3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51_4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251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5" style:family="table-row"/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.212cm"/>
    </style:style>
    <style:style style:name="T2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.212cm"/>
    </style:style>
    <style:style style:name="T2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5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.212cm"/>
    </style:style>
    <style:style style:name="T2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5" style:family="paragraph" style:parent-style-name="Normal">
      <style:paragraph-properties fo:line-height="100%" fo:margin-bottom="0.212cm"/>
    </style:style>
    <style:style style:name="T2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6" style:family="paragraph" style:parent-style-name="Normal">
      <style:paragraph-properties fo:line-height="100%" fo:margin-bottom="0.212cm"/>
    </style:style>
    <style:style style:name="T2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.212cm"/>
    </style:style>
    <style:style style:name="T2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58" style:family="paragraph" style:parent-style-name="Normal">
      <style:paragraph-properties fo:line-height="100%" fo:margin-bottom="0.212cm"/>
    </style:style>
    <style:style style:name="T2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9" style:family="paragraph" style:parent-style-name="Normal">
      <style:paragraph-properties fo:line-height="100%" fo:margin-bottom="0.212cm"/>
    </style:style>
    <style:style style:name="T2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5" style:family="text"/>
    <style:style style:name="T259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5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8" style:family="text"/>
    <style:style style:name="T259_9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59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0" style:family="paragraph" style:parent-style-name="Normal">
      <style:paragraph-properties fo:line-height="100%" fo:margin-bottom="0.212cm"/>
    </style:style>
    <style:style style:name="T2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4" style:family="text"/>
    <style:style style:name="T260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26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6" style:family="table-row"/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.212cm"/>
    </style:style>
    <style:style style:name="T2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6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.212cm"/>
    </style:style>
    <style:style style:name="T2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4" style:family="paragraph" style:parent-style-name="Normal">
      <style:paragraph-properties fo:line-height="100%" fo:margin-bottom="0.212cm"/>
    </style:style>
    <style:style style:name="T2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00%" fo:margin-bottom="0.212cm"/>
    </style:style>
    <style:style style:name="T2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66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7" style:family="paragraph" style:parent-style-name="Normal">
      <style:paragraph-properties fo:line-height="100%" fo:margin-bottom="0.212cm"/>
    </style:style>
    <style:style style:name="T2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8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9" style:family="paragraph" style:parent-style-name="Normal">
      <style:paragraph-properties fo:line-height="100%" fo:margin-bottom="0.212cm"/>
    </style:style>
    <style:style style:name="T2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7" style:family="table-row"/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line-height="100%" fo:margin-bottom="0.212cm"/>
    </style:style>
    <style:style style:name="T2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7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00%" fo:margin-bottom="0.212cm"/>
    </style:style>
    <style:style style:name="T2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line-height="100%" fo:margin-bottom="0.212cm"/>
    </style:style>
    <style:style style:name="T2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74" style:family="paragraph" style:parent-style-name="Normal">
      <style:paragraph-properties fo:line-height="100%" fo:margin-bottom="0.212cm"/>
    </style:style>
    <style:style style:name="T2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8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.212cm"/>
    </style:style>
    <style:style style:name="T2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.212cm"/>
    </style:style>
    <style:style style:name="T2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78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100%" fo:margin-bottom="0.212cm"/>
    </style:style>
    <style:style style:name="T2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80" style:family="paragraph" style:parent-style-name="Normal">
      <style:paragraph-properties fo:line-height="100%" fo:margin-bottom="0.212cm"/>
    </style:style>
    <style:style style:name="T2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81" style:family="paragraph" style:parent-style-name="Normal">
      <style:paragraph-properties fo:line-height="100%" fo:margin-bottom="0.212cm"/>
    </style:style>
    <style:style style:name="T2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8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82" style:family="paragraph" style:parent-style-name="Normal">
      <style:paragraph-properties fo:line-height="100%" fo:margin-bottom="0.212cm"/>
    </style:style>
    <style:style style:name="T2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83" style:family="paragraph" style:parent-style-name="Normal">
      <style:paragraph-properties fo:text-align="justify"/>
    </style:style>
    <style:style style:name="T283_1" style:family="text">
      <style:text-properties fo:font-size="11pt" style:font-size-asian="11pt" style:font-name-complex="Arial" style:font-size-complex="11pt"/>
    </style:style>
    <style:style style:name="P28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85" style:family="paragraph" style:parent-style-name="Normal">
      <style:paragraph-properties fo:text-align="justify" fo:margin-bottom="0.212cm"/>
    </style:style>
    <style:style style:name="T285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85_2" style:family="text">
      <style:text-properties fo:font-size="11pt" style:font-name-asian="Arial" style:font-size-asian="11pt" style:font-name-complex="Arial" style:font-size-complex="11pt"/>
    </style:style>
    <style:style style:name="P286" style:family="paragraph" style:parent-style-name="List_20_Paragraph">
      <style:paragraph-properties fo:text-align="justify" fo:margin-bottom="0.212cm"/>
    </style:style>
    <style:style style:name="T286_1" style:family="text">
      <style:text-properties fo:font-size="11pt" style:font-size-asian="11pt" style:font-size-complex="11pt"/>
    </style:style>
    <style:style style:name="T286_2" style:family="text"/>
    <style:style style:name="T286_3" style:family="text" style:parent-style-name="Internet_20_link">
      <style:text-properties fo:font-size="11pt" style:font-size-asian="11pt" style:font-size-complex="11pt"/>
    </style:style>
    <style:style style:name="T286_4" style:family="text">
      <style:text-properties fo:font-size="11pt" style:font-size-asian="11pt" style:font-size-complex="11pt"/>
    </style:style>
    <style:style style:name="T286_5" style:family="text">
      <style:text-properties fo:font-size="11pt" style:font-size-asian="11pt" style:font-size-complex="11pt"/>
    </style:style>
    <style:style style:name="T286_6" style:family="text">
      <style:text-properties fo:font-size="11pt" style:font-size-asian="11pt" style:font-size-complex="11pt"/>
    </style:style>
    <style:style style:name="P287" style:family="paragraph" style:parent-style-name="List_20_Paragraph">
      <style:paragraph-properties fo:text-align="justify" fo:margin-bottom="0.212cm"/>
    </style:style>
    <style:style style:name="T287_1" style:family="text">
      <style:text-properties fo:font-size="11pt" style:font-size-asian="11pt" style:font-size-complex="11pt"/>
    </style:style>
    <style:style style:name="T287_2" style:family="text"/>
    <style:style style:name="T287_3" style:family="text" style:parent-style-name="Internet_20_link">
      <style:text-properties fo:font-size="11pt" style:font-size-asian="11pt" style:font-size-complex="11pt"/>
    </style:style>
    <style:style style:name="T287_4" style:family="text">
      <style:text-properties fo:font-size="11pt" style:font-size-asian="11pt" style:font-size-complex="11pt"/>
    </style:style>
    <style:style style:name="T287_5" style:family="text"/>
    <style:style style:name="T287_6" style:family="text" style:parent-style-name="Internet_20_link">
      <style:text-properties fo:font-size="11pt" style:font-size-asian="11pt" style:font-size-complex="11pt"/>
    </style:style>
    <style:style style:name="T287_7" style:family="text">
      <style:text-properties fo:font-size="11pt" style:font-size-asian="11pt" style:font-size-complex="11pt"/>
    </style:style>
    <style:style style:name="P288" style:family="paragraph" style:parent-style-name="List_20_Paragraph">
      <style:paragraph-properties fo:text-align="justify" fo:margin-bottom="0.212cm"/>
    </style:style>
    <style:style style:name="T288_1" style:family="text"/>
    <style:style style:name="T288_2" style:family="text" style:parent-style-name="Internet_20_link">
      <style:text-properties fo:font-size="11pt" style:font-size-asian="11pt" style:font-size-complex="11pt"/>
    </style:style>
    <style:style style:name="T288_3" style:family="text">
      <style:text-properties fo:font-size="11pt" style:font-size-asian="11pt" style:font-size-complex="11pt"/>
    </style:style>
    <style:style style:name="P289" style:family="paragraph" style:parent-style-name="List_20_Paragraph">
      <style:paragraph-properties fo:text-align="justify" fo:margin-bottom="0.212cm"/>
    </style:style>
    <style:style style:name="T289_1" style:family="text">
      <style:text-properties fo:font-size="11pt" style:font-size-asian="11pt" style:font-size-complex="11pt"/>
    </style:style>
    <style:style style:name="T289_2" style:family="text"/>
    <style:style style:name="T289_3" style:family="text" style:parent-style-name="Internet_20_link">
      <style:text-properties fo:font-size="11pt" style:font-size-asian="11pt" style:font-size-complex="11pt"/>
    </style:style>
    <style:style style:name="T289_4" style:family="text">
      <style:text-properties fo:font-size="11pt" style:font-size-asian="11pt" style:font-size-complex="11pt"/>
    </style:style>
    <style:style style:name="T289_5" style:family="text">
      <style:text-properties fo:color="#1f1f1f" fo:font-size="11pt" style:font-name-asian="Arial" style:font-size-asian="11pt" style:font-name-complex="Arial" style:font-size-complex="11pt"/>
    </style:style>
    <style:style style:name="P29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1pt" style:font-size-asian="11pt" style:font-name-complex="Arial" style:font-size-complex="11pt" fo:font-weight="bold" style:font-weight-asian="bold"/>
    </style:style>
    <style:style style:name="T291_2" style:family="text">
      <style:text-properties fo:font-size="11pt" style:font-size-asian="11pt" style:font-name-complex="Arial" style:font-size-complex="11pt" fo:font-weight="bold" style:font-weight-asian="bold"/>
    </style:style>
    <style:style style:name="T291_3" style:family="text">
      <style:text-properties fo:font-size="11pt" style:font-size-asian="11pt" style:font-name-complex="Arial" style:font-size-complex="11pt" fo:font-weight="bold" style:font-weight-asian="bold"/>
    </style:style>
    <style:style style:name="T291_4" style:family="text">
      <style:text-properties fo:font-size="11pt" style:font-size-asian="11pt" style:font-name-complex="Arial" style:font-size-complex="11pt" fo:font-weight="bold" style:font-weight-asian="bold"/>
    </style:style>
    <style:style style:name="T291_5" style:family="text">
      <style:text-properties fo:font-size="11pt" style:font-size-asian="11pt" style:font-name-complex="Arial" style:font-size-complex="11pt" fo:font-weight="bold" style:font-weight-asian="bold"/>
    </style:style>
    <style:style style:name="T291_6" style:family="text">
      <style:text-properties fo:font-size="11pt" style:font-size-asian="11pt" style:font-name-complex="Arial" style:font-size-complex="11pt"/>
    </style:style>
    <style:style style:name="P292" style:family="paragraph" style:parent-style-name="List_20_Paragraph">
      <style:paragraph-properties fo:text-align="justify" fo:margin-bottom="0.212cm"/>
    </style:style>
    <style:style style:name="T292_1" style:family="text"/>
    <style:style style:name="T292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2_3" style:family="text">
      <style:text-properties fo:color="#000000" fo:font-size="11pt" style:font-name-asian="Arial" style:font-size-asian="11pt" style:font-name-complex="Arial" style:font-size-complex="11pt"/>
    </style:style>
    <style:style style:name="T292_4" style:family="text">
      <style:text-properties fo:font-size="11pt" style:font-name-asian="Arial" style:font-size-asian="11pt" style:font-name-complex="Arial" style:font-size-complex="11pt"/>
    </style:style>
    <style:style style:name="P293" style:family="paragraph" style:parent-style-name="List_20_Paragraph">
      <style:paragraph-properties fo:text-align="justify" fo:margin-bottom="0.212cm"/>
    </style:style>
    <style:style style:name="T293_1" style:family="text">
      <style:text-properties fo:color="#000000" fo:font-size="11pt" style:font-name-asian="Arial" style:font-size-asian="11pt" style:font-name-complex="Arial" style:font-size-complex="11pt"/>
    </style:style>
    <style:style style:name="T293_2" style:family="text"/>
    <style:style style:name="T293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3_4" style:family="text">
      <style:text-properties fo:color="#000000" fo:font-size="11pt" style:font-name-asian="Arial" style:font-size-asian="11pt" style:font-name-complex="Arial" style:font-size-complex="11pt"/>
    </style:style>
    <style:style style:name="T293_5" style:family="text">
      <style:text-properties fo:font-size="11pt" style:font-name-asian="Arial" style:font-size-asian="11pt" style:font-name-complex="Arial" style:font-size-complex="11pt"/>
    </style:style>
    <style:style style:name="P294" style:family="paragraph" style:parent-style-name="List_20_Paragraph">
      <style:paragraph-properties fo:text-align="justify" fo:margin-bottom="0.212cm"/>
    </style:style>
    <style:style style:name="T294_1" style:family="text">
      <style:text-properties fo:font-size="11pt" style:font-name-asian="Arial" style:font-size-asian="11pt" style:font-name-complex="Arial" style:font-size-complex="11pt"/>
    </style:style>
    <style:style style:name="T294_2" style:family="text"/>
    <style:style style:name="T294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4_4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4_5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4_6" style:family="text">
      <style:text-properties fo:font-size="11pt" style:font-name-asian="Arial" style:font-size-asian="11pt" style:font-name-complex="Arial" style:font-size-complex="11pt"/>
    </style:style>
    <style:style style:name="T294_7" style:family="text">
      <style:text-properties fo:font-size="11pt" style:font-name-asian="Arial" style:font-size-asian="11pt" style:font-name-complex="Arial" style:font-size-complex="11pt"/>
    </style:style>
    <style:style style:name="T294_8" style:family="text">
      <style:text-properties fo:font-size="11pt" style:font-name-asian="Arial" style:font-size-asian="11pt" style:font-name-complex="Arial" style:font-size-complex="11pt"/>
    </style:style>
    <style:style style:name="T294_9" style:family="text">
      <style:text-properties fo:font-size="11pt" style:font-name-asian="Arial" style:font-size-asian="11pt" style:font-name-complex="Arial" style:font-size-complex="11pt"/>
    </style:style>
    <style:style style:name="T294_10" style:family="text">
      <style:text-properties fo:font-size="11pt" style:font-name-asian="Arial" style:font-size-asian="11pt" style:font-name-complex="Arial" style:font-size-complex="11pt"/>
    </style:style>
    <style:style style:name="T294_11" style:family="text">
      <style:text-properties fo:font-size="11pt" style:font-name-asian="Arial" style:font-size-asian="11pt" style:font-name-complex="Arial" style:font-size-complex="11pt"/>
    </style:style>
    <style:style style:name="T294_12" style:family="text">
      <style:text-properties fo:font-size="11pt" style:font-name-asian="Arial" style:font-size-asian="11pt" style:font-name-complex="Arial" style:font-size-complex="11pt"/>
    </style:style>
    <style:style style:name="T294_13" style:family="text">
      <style:text-properties fo:font-size="11pt" style:font-name-asian="Arial" style:font-size-asian="11pt" style:font-name-complex="Arial" style:font-size-complex="11pt"/>
    </style:style>
    <style:style style:name="T294_14" style:family="text">
      <style:text-properties fo:font-size="11pt" style:font-name-asian="Arial" style:font-size-asian="11pt" style:font-name-complex="Arial" style:font-size-complex="11pt"/>
    </style:style>
    <style:style style:name="P295" style:family="paragraph" style:parent-style-name="List_20_Paragraph">
      <style:paragraph-properties fo:text-align="justify" fo:margin-bottom="0.212cm"/>
    </style:style>
    <style:style style:name="T295_1" style:family="text">
      <style:text-properties fo:font-size="11pt" style:font-name-asian="Arial" style:font-size-asian="11pt" style:font-name-complex="Arial" style:font-size-complex="11pt"/>
    </style:style>
    <style:style style:name="T295_2" style:family="text">
      <style:text-properties fo:font-size="11pt" style:font-name-asian="Arial" style:font-size-asian="11pt" style:font-name-complex="Arial" style:font-size-complex="11pt"/>
    </style:style>
    <style:style style:name="T295_3" style:family="text">
      <style:text-properties fo:font-size="11pt" style:font-name-asian="Arial" style:font-size-asian="11pt" style:font-name-complex="Arial" style:font-size-complex="11pt"/>
    </style:style>
    <style:style style:name="T295_4" style:family="text">
      <style:text-properties fo:font-size="11pt" style:font-name-asian="Arial" style:font-size-asian="11pt" style:font-name-complex="Arial" style:font-size-complex="11pt"/>
    </style:style>
    <style:style style:name="T295_5" style:family="text">
      <style:text-properties fo:font-size="11pt" style:font-name-asian="Arial" style:font-size-asian="11pt" style:font-name-complex="Arial" style:font-size-complex="11pt"/>
    </style:style>
    <style:style style:name="T295_6" style:family="text"/>
    <style:style style:name="T295_7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5_8" style:family="text">
      <style:text-properties fo:font-size="11pt" style:font-name-asian="Arial" style:font-size-asian="11pt" style:font-name-complex="Arial" style:font-size-complex="11pt"/>
    </style:style>
    <style:style style:name="P296" style:family="paragraph" style:parent-style-name="List_20_Paragraph">
      <style:paragraph-properties fo:text-align="justify" fo:margin-bottom="0.212cm"/>
    </style:style>
    <style:style style:name="T296_1" style:family="text">
      <style:text-properties fo:color="#000000" fo:font-size="11pt" style:font-name-asian="Arial" style:font-size-asian="11pt" style:font-name-complex="Arial" style:font-size-complex="11pt"/>
    </style:style>
    <style:style style:name="T296_2" style:family="text"/>
    <style:style style:name="T296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6_4" style:family="text">
      <style:text-properties fo:color="#000000" fo:font-size="11pt" style:font-name-asian="Arial" style:font-size-asian="11pt" style:font-name-complex="Arial" style:font-size-complex="11pt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fo:font-size="11pt" style:font-size-asian="11pt" style:font-name-complex="Arial" style:font-size-complex="11pt"/>
    </style:style>
    <style:style style:name="T297_2" style:family="text">
      <style:text-properties fo:font-size="11pt" style:font-size-asian="11pt" style:font-name-complex="Arial" style:font-size-complex="11pt"/>
    </style:style>
    <style:style style:name="T297_3" style:family="text">
      <style:text-properties fo:font-size="11pt" style:font-size-asian="11pt" style:font-name-complex="Arial" style:font-size-complex="11pt"/>
    </style:style>
    <style:style style:name="T297_4" style:family="text">
      <style:text-properties fo:font-size="11pt" style:font-size-asian="11pt" style:font-name-complex="Arial" style:font-size-complex="11pt"/>
    </style:style>
    <style:style style:name="T297_5" style:family="text">
      <style:text-properties fo:font-size="11pt" style:font-size-asian="11pt" style:font-name-complex="Arial" style:font-size-complex="11pt"/>
    </style:style>
    <style:style style:name="T297_6" style:family="text">
      <style:text-properties fo:font-size="11pt" style:font-size-asian="11pt" style:font-name-complex="Arial" style:font-size-complex="11pt"/>
    </style:style>
    <style:style style:name="T297_7" style:family="text">
      <style:text-properties fo:font-size="11pt" style:font-size-asian="11pt" style:font-name-complex="Arial" style:font-size-complex="11pt"/>
    </style:style>
    <style:style style:name="T297_8" style:family="text">
      <style:text-properties fo:font-size="11pt" style:font-size-asian="11pt" style:font-name-complex="Arial" style:font-size-complex="11pt"/>
    </style:style>
    <style:style style:name="T297_9" style:family="text">
      <style:text-properties fo:font-size="11pt" style:font-size-asian="11pt" style:font-name-complex="Arial" style:font-size-complex="11pt"/>
    </style:style>
    <style:style style:name="T297_10" style:family="text">
      <style:text-properties fo:font-size="11pt" style:font-size-asian="11pt" style:font-name-complex="Arial" style:font-size-complex="11pt"/>
    </style:style>
    <style:style style:name="T297_11" style:family="text">
      <style:text-properties fo:font-size="11pt" style:font-size-asian="11pt" style:font-name-complex="Arial" style:font-size-complex="11pt"/>
    </style:style>
    <style:style style:name="T297_12" style:family="text">
      <style:text-properties fo:font-size="11pt" style:font-size-asian="11pt" style:font-name-complex="Arial" style:font-size-complex="11pt"/>
    </style:style>
    <style:style style:name="T297_13" style:family="text">
      <style:text-properties fo:font-size="11pt" style:font-size-asian="11pt" style:font-name-complex="Arial" style:font-size-complex="11pt"/>
    </style:style>
    <style:style style:name="T297_14" style:family="text">
      <style:text-properties fo:font-size="11pt" style:font-size-asian="11pt" style:font-name-complex="Arial" style:font-size-complex="11pt"/>
    </style:style>
    <style:style style:name="T297_15" style:family="text">
      <style:text-properties fo:font-size="11pt" style:font-size-asian="11pt" style:font-name-complex="Arial" style:font-size-complex="11pt"/>
    </style:style>
    <style:style style:name="T297_16" style:family="text">
      <style:text-properties fo:font-size="11pt" style:font-size-asian="11pt" style:font-name-complex="Arial" style:font-size-complex="11pt"/>
    </style:style>
    <style:style style:name="T297_17" style:family="text">
      <style:text-properties fo:font-size="11pt" style:font-size-asian="11pt" style:font-name-complex="Arial" style:font-size-complex="11pt"/>
    </style:style>
    <style:style style:name="T297_18" style:family="text">
      <style:text-properties fo:font-size="11pt" style:font-size-asian="11pt" style:font-name-complex="Arial" style:font-size-complex="11pt"/>
    </style:style>
    <style:style style:name="T297_19" style:family="text">
      <style:text-properties fo:font-size="11pt" style:font-size-asian="11pt" style:font-name-complex="Arial" style:font-size-complex="11pt"/>
    </style:style>
    <style:style style:name="T297_20" style:family="text">
      <style:text-properties fo:font-size="11pt" style:font-size-asian="11pt" style:font-name-complex="Arial" style:font-size-complex="11pt"/>
    </style:style>
    <style:style style:name="T297_21" style:family="text">
      <style:text-properties fo:font-size="11pt" style:font-size-asian="11pt" style:font-name-complex="Arial" style:font-size-complex="11pt"/>
    </style:style>
    <style:style style:name="T297_22" style:family="text">
      <style:text-properties fo:font-size="11pt" style:font-size-asian="11pt" style:font-name-complex="Arial" style:font-size-complex="11pt"/>
    </style:style>
    <style:style style:name="T297_23" style:family="text">
      <style:text-properties fo:font-size="11pt" style:font-size-asian="11pt" style:font-name-complex="Arial" style:font-size-complex="11pt"/>
    </style:style>
    <style:style style:name="T297_24" style:family="text">
      <style:text-properties fo:font-size="11pt" style:font-size-asian="11pt" style:font-name-complex="Arial" style:font-size-complex="11pt"/>
    </style:style>
    <style:style style:name="T297_25" style:family="text">
      <style:text-properties fo:font-size="11pt" style:font-size-asian="11pt" style:font-name-complex="Arial" style:font-size-complex="11pt"/>
    </style:style>
    <style:style style:name="T297_26" style:family="text"/>
    <style:style style:name="T297_27" style:family="text" style:parent-style-name="Internet_20_link">
      <style:text-properties fo:font-size="11pt" style:font-size-asian="11pt" style:font-name-complex="Arial" style:font-size-complex="11pt"/>
    </style:style>
    <style:style style:name="T297_28" style:family="text">
      <style:text-properties fo:font-size="11pt" style:font-size-asian="11pt" style:font-name-complex="Arial" style:font-size-complex="11pt"/>
    </style:style>
    <style:style style:name="T297_29" style:family="text">
      <style:text-properties fo:font-size="11pt" style:font-size-asian="11pt" style:font-name-complex="Arial" style:font-size-complex="11pt"/>
    </style:style>
    <style:style style:name="T297_30" style:family="text">
      <style:text-properties fo:font-size="11pt" style:font-size-asian="11pt" style:font-name-complex="Arial" style:font-size-complex="11pt"/>
    </style:style>
    <style:style style:name="T297_31" style:family="text">
      <style:text-properties fo:font-size="11pt" style:font-size-asian="11pt" style:font-name-complex="Arial" style:font-size-complex="11pt"/>
    </style:style>
    <style:style style:name="T297_32" style:family="text">
      <style:text-properties fo:font-size="11pt" style:font-size-asian="11pt" style:font-name-complex="Arial" style:font-size-complex="11pt"/>
    </style:style>
    <style:style style:name="T297_33" style:family="text">
      <style:text-properties fo:font-size="11pt" style:font-size-asian="11pt" style:font-name-complex="Arial" style:font-size-complex="11pt"/>
    </style:style>
    <style:style style:name="T297_34" style:family="text">
      <style:text-properties fo:font-size="11pt" style:font-size-asian="11pt" style:font-name-complex="Arial" style:font-size-complex="11pt"/>
    </style:style>
    <style:style style:name="T297_35" style:family="text">
      <style:text-properties fo:font-size="11pt" style:font-size-asian="11pt" style:font-name-complex="Arial" style:font-size-complex="11pt"/>
    </style:style>
    <style:style style:name="T297_36" style:family="text">
      <style:text-properties fo:font-size="11pt" style:font-size-asian="11pt" style:font-name-complex="Arial" style:font-size-complex="11pt"/>
    </style:style>
    <style:style style:name="T297_37" style:family="text">
      <style:text-properties fo:font-size="11pt" style:font-size-asian="11pt" style:font-name-complex="Arial" style:font-size-complex="11pt"/>
    </style:style>
    <style:style style:name="P29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FR2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left" style:horizontal-rel="paragraph" style:vertical-pos="from-top" style:vertical-rel="paragraph" style:flow-with-text="false" style:wrap="parallel" style:run-through="foreground" fo:wrap-option="wrap" draw:auto-grow-height="true" draw:auto-grow-width="true"/>
    </style:style>
    <style:style style:name="P299" style:family="paragraph" style:parent-style-name="Normal"/>
    <style:style style:name="T299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2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3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4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5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6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P300" style:family="paragraph" style:parent-style-name="Normal">
      <style:text-properties fo:background-color="#ffff00"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301" style:family="paragraph" style:parent-style-name="Normal"/>
    <style:style style:name="T301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302" style:family="paragraph" style:parent-style-name="List_20_Paragraph"/>
    <style:style style:name="T302_1" style:family="text"/>
    <style:style style:name="T302_2" style:family="text" style:parent-style-name="Internet_20_link">
      <style:text-properties fo:font-style="italic" style:font-style-asian="italic" style:font-style-complex="italic" fo:font-size="10pt" style:font-name-asian="Arial" style:font-size-asian="10pt" style:font-name-complex="Arial"/>
    </style:style>
    <style:style style:name="T302_3" style:family="text">
      <style:text-properties fo:font-style="italic" style:font-style-asian="italic" style:font-style-complex="italic"/>
    </style:style>
    <style:style style:name="T302_4" style:family="text">
      <style:text-properties fo:font-style="italic" style:font-style-asian="italic" style:font-style-complex="italic"/>
    </style:style>
    <style:style style:name="T302_5" style:family="text">
      <style:text-properties fo:font-style="italic" style:font-style-asian="italic" style:font-style-complex="italic" fo:font-size="10pt" style:font-size-asian="10pt" style:font-name-complex="Arial"/>
    </style:style>
    <style:style style:name="T302_6" style:family="text"/>
    <style:style style:name="T302_7" style:family="text">
      <style:text-properties fo:font-style="italic" style:font-style-asian="italic" style:font-style-complex="italic" fo:font-size="10pt" style:font-size-asian="10pt" style:font-name-complex="Arial"/>
    </style:style>
    <style:style style:name="T302_8" style:family="text">
      <style:text-properties fo:font-style="italic" style:font-style-asian="italic" style:font-style-complex="italic" fo:font-size="10pt" style:font-size-asian="10pt" style:font-name-complex="Arial"/>
    </style:style>
    <style:style style:name="P303" style:family="paragraph" style:parent-style-name="List_20_Paragraph"/>
    <style:style style:name="T303_1" style:family="text"/>
    <style:style style:name="T303_2" style:family="text" style:parent-style-name="Internet_20_link">
      <style:text-properties fo:font-style="italic" style:font-style-asian="italic" style:font-style-complex="italic" fo:font-size="10pt" style:font-name-asian="Arial" style:font-size-asian="10pt" style:font-name-complex="Arial"/>
    </style:style>
    <style:style style:name="T303_3" style:family="text">
      <style:text-properties fo:font-style="italic" style:font-style-asian="italic" style:font-style-complex="italic"/>
    </style:style>
    <style:style style:name="T303_4" style:family="text">
      <style:text-properties fo:font-style="italic" style:font-style-asian="italic" style:font-style-complex="italic" fo:font-size="10pt" style:font-size-asian="10pt" style:font-name-complex="Arial"/>
    </style:style>
    <style:style style:name="P304" style:family="paragraph" style:parent-style-name="List_20_Paragraph"/>
    <style:style style:name="T304_1" style:family="text"/>
    <style:style style:name="T304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4_3" style:family="text">
      <style:text-properties fo:font-style="italic" style:font-style-asian="italic" style:font-style-complex="italic" fo:font-size="10pt" style:font-size-asian="10pt" style:font-name-complex="Arial"/>
    </style:style>
    <style:style style:name="T304_4" style:family="text">
      <style:text-properties fo:font-style="italic" style:font-style-asian="italic" style:font-style-complex="italic" fo:font-size="10pt" style:font-size-asian="10pt" style:font-name-complex="Arial"/>
    </style:style>
    <style:style style:name="T304_5" style:family="text">
      <style:text-properties fo:font-style="italic" style:font-style-asian="italic" style:font-style-complex="italic" fo:font-size="10pt" style:font-size-asian="10pt" style:font-name-complex="Arial"/>
    </style:style>
    <style:style style:name="T304_6" style:family="text">
      <style:text-properties fo:font-style="italic" style:font-style-asian="italic" style:font-style-complex="italic" fo:font-size="10pt" style:font-size-asian="10pt" style:font-name-complex="Arial"/>
    </style:style>
    <style:style style:name="P305" style:family="paragraph" style:parent-style-name="List_20_Paragraph"/>
    <style:style style:name="T305_1" style:family="text"/>
    <style:style style:name="T305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5_3" style:family="text">
      <style:text-properties fo:font-style="italic" style:font-style-asian="italic" style:font-style-complex="italic" fo:font-size="10pt" style:font-size-asian="10pt" style:font-name-complex="Arial"/>
    </style:style>
    <style:style style:name="P306" style:family="paragraph" style:parent-style-name="List_20_Paragraph"/>
    <style:style style:name="T306_1" style:family="text"/>
    <style:style style:name="T306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6_3" style:family="text">
      <style:text-properties fo:font-style="italic" style:font-style-asian="italic" style:font-style-complex="italic" fo:font-size="10pt" style:font-size-asian="10pt" style:font-name-complex="Arial"/>
    </style:style>
    <style:style style:name="P307" style:family="paragraph" style:parent-style-name="List_20_Paragraph"/>
    <style:style style:name="T307_1" style:family="text"/>
    <style:style style:name="T307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7_3" style:family="text">
      <style:text-properties fo:font-style="italic" style:font-style-asian="italic" style:font-style-complex="italic" fo:font-size="10pt" style:font-size-asian="10pt" style:font-name-complex="Arial"/>
    </style:style>
    <style:style style:name="P308" style:family="paragraph" style:parent-style-name="List_20_Paragraph"/>
    <style:style style:name="T308_1" style:family="text">
      <style:text-properties fo:font-style="italic" style:font-style-asian="italic" style:font-style-complex="italic" fo:font-size="10pt" style:font-size-asian="10pt" style:font-name-complex="Arial"/>
    </style:style>
    <style:style style:name="T308_2" style:family="text">
      <style:text-properties fo:font-style="italic" style:font-style-asian="italic" style:font-style-complex="italic" fo:font-size="10pt" style:font-size-asian="10pt" style:font-name-complex="Arial"/>
    </style:style>
    <style:style style:name="T308_3" style:family="text">
      <style:text-properties fo:font-style="italic" style:font-style-asian="italic" style:font-style-complex="italic" fo:font-size="10pt" style:font-size-asian="10pt" style:font-name-complex="Arial"/>
    </style:style>
    <style:style style:name="T308_4" style:family="text"/>
    <style:style style:name="T308_5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8_6" style:family="text">
      <style:text-properties fo:font-style="italic" style:font-style-asian="italic" style:font-style-complex="italic" fo:font-size="10pt" style:font-size-asian="10pt" style:font-name-complex="Arial"/>
    </style:style>
    <style:style style:name="P309" style:family="paragraph" style:parent-style-name="List_20_Paragraph"/>
    <style:style style:name="T309_1" style:family="text"/>
    <style:style style:name="T309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9_3" style:family="text">
      <style:text-properties fo:font-style="italic" style:font-style-asian="italic" style:font-style-complex="italic" fo:font-size="10pt" style:font-size-asian="10pt" style:font-name-complex="Arial"/>
    </style:style>
    <style:style style:name="P310" style:family="paragraph" style:parent-style-name="List_20_Paragraph"/>
    <style:style style:name="T310_1" style:family="text"/>
    <style:style style:name="T310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10_3" style:family="text">
      <style:text-properties fo:font-style="italic" style:font-style-asian="italic" style:font-style-complex="italic" fo:font-size="10pt" style:font-size-asian="10pt" style:font-name-complex="Arial"/>
    </style:style>
    <style:style style:name="P311" style:family="paragraph" style:parent-style-name="Normal"/>
    <style:style style:name="T311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312" style:family="paragraph" style:parent-style-name="Normal">
      <style:paragraph-properties fo:margin-top="0cm" fo:margin-bottom="0cm" fo:margin-left="0.635cm"/>
    </style:style>
    <style:style style:name="T312_1" style:family="text"/>
    <style:style style:name="T312_2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13" style:family="paragraph" style:parent-style-name="Normal">
      <style:paragraph-properties fo:margin-top="0cm" fo:margin-bottom="0cm" fo:margin-left="0.635cm"/>
    </style:style>
    <style:style style:name="T313_1" style:family="text"/>
    <style:style style:name="T313_2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14" style:family="paragraph" style:parent-style-name="Normal">
      <style:paragraph-properties fo:margin-top="0cm" fo:margin-bottom="0cm" fo:margin-left="0.635cm"/>
    </style:style>
    <style:style style:name="T314_1" style:family="text"/>
    <style:style style:name="T314_2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15" style:family="paragraph" style:parent-style-name="Normal">
      <style:paragraph-properties fo:margin-top="0cm" fo:margin-bottom="0cm" fo:margin-left="0.635cm"/>
    </style:style>
    <style:style style:name="T315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2" style:family="text"/>
    <style:style style:name="T315_3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5" style:family="text"/>
    <style:style style:name="T315_6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8" style:family="text"/>
    <style:style style:name="T315_9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10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16" style:family="paragraph" style:parent-style-name="Normal">
      <style:paragraph-properties fo:text-align="justify"/>
      <style:text-properties style:font-name-complex="Arial" style:font-size-complex="11pt" fo:font-weight="bold" style:font-weight-asian="bold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style:font-name-complex="Arial" style:font-size-complex="11pt" fo:font-weight="bold" style:font-weight-asian="bold"/>
    </style:style>
    <style:style style:name="P318" style:family="paragraph" style:parent-style-name="Normal">
      <style:paragraph-properties fo:text-align="justify"/>
      <style:text-properties style:font-name-complex="Arial" style:font-size-complex="11pt" fo:font-weight="bold" style:font-weight-asian="bold"/>
    </style:style>
    <style:style style:name="P319" style:family="paragraph" style:parent-style-name="Normal">
      <style:paragraph-properties fo:text-align="justify"/>
    </style:style>
    <style:style style:name="T319_1" style:family="text">
      <style:text-properties fo:font-size="11pt" style:font-size-asian="11pt" style:font-name-complex="Arial" style:font-size-complex="11pt"/>
    </style:style>
    <style:style style:name="T319_2" style:family="text">
      <style:text-properties fo:font-size="11pt" style:font-size-asian="11pt" style:font-name-complex="Arial" style:font-size-complex="11pt"/>
    </style:style>
    <style:style style:name="T319_3" style:family="text">
      <style:text-properties fo:font-size="11pt" style:font-size-asian="11pt" style:font-name-complex="Arial" style:font-size-complex="11pt"/>
    </style:style>
    <style:style style:name="T319_4" style:family="text">
      <style:text-properties fo:font-size="11pt" style:font-size-asian="11pt" style:font-name-complex="Arial" style:font-size-complex="11pt"/>
    </style:style>
    <style:style style:name="T319_5" style:family="text">
      <style:text-properties fo:font-size="11pt" style:font-size-asian="11pt" style:font-name-complex="Arial" style:font-size-complex="11pt"/>
    </style:style>
    <style:style style:name="T319_6" style:family="text">
      <style:text-properties fo:font-size="11pt" style:font-size-asian="11pt" style:font-name-complex="Arial" style:font-size-complex="11pt"/>
    </style:style>
    <style:style style:name="T319_7" style:family="text">
      <style:text-properties fo:font-size="11pt" style:font-size-asian="11pt" style:font-name-complex="Arial" style:font-size-complex="11pt"/>
    </style:style>
    <style:style style:name="T319_8" style:family="text">
      <style:text-properties fo:font-size="11pt" style:font-size-asian="11pt" style:font-name-complex="Arial" style:font-size-complex="11pt"/>
    </style:style>
    <style:style style:name="T319_9" style:family="text">
      <style:text-properties fo:font-size="11pt" style:font-size-asian="11pt" style:font-name-complex="Arial" style:font-size-complex="11pt"/>
    </style:style>
    <style:style style:name="T319_10" style:family="text">
      <style:text-properties fo:font-size="11pt" style:font-size-asian="11pt" style:font-name-complex="Arial" style:font-size-complex="11pt"/>
    </style:style>
    <style:style style:name="T319_11" style:family="text">
      <style:text-properties fo:font-size="11pt" style:font-size-asian="11pt" style:font-name-complex="Arial" style:font-size-complex="11pt"/>
    </style:style>
    <style:style style:name="T319_12" style:family="text">
      <style:text-properties fo:font-size="11pt" style:font-size-asian="11pt" style:font-name-complex="Arial" style:font-size-complex="11pt"/>
    </style:style>
    <style:style style:name="T319_13" style:family="text">
      <style:text-properties fo:font-size="11pt" style:font-size-asian="11pt" style:font-name-complex="Arial" style:font-size-complex="11pt"/>
    </style:style>
    <style:style style:name="T319_14" style:family="text">
      <style:text-properties fo:font-size="11pt" style:font-size-asian="11pt" style:font-name-complex="Arial" style:font-size-complex="11pt"/>
    </style:style>
    <style:style style:name="T319_15" style:family="text">
      <style:text-properties fo:font-size="11pt" style:font-size-asian="11pt" style:font-name-complex="Arial" style:font-size-complex="11pt"/>
    </style:style>
    <style:style style:name="T319_16" style:family="text">
      <style:text-properties fo:font-size="11pt" style:font-size-asian="11pt" style:font-name-complex="Arial" style:font-size-complex="11pt"/>
    </style:style>
    <style:style style:name="T319_17" style:family="text">
      <style:text-properties fo:font-size="11pt" style:font-size-asian="11pt" style:font-name-complex="Arial" style:font-size-complex="11pt"/>
    </style:style>
    <style:style style:name="T319_18" style:family="text">
      <style:text-properties fo:font-size="11pt" style:font-size-asian="11pt" style:font-name-complex="Arial" style:font-size-complex="11pt"/>
    </style:style>
    <style:style style:name="T319_19" style:family="text">
      <style:text-properties fo:font-size="11pt" style:font-size-asian="11pt" style:font-name-complex="Arial" style:font-size-complex="11pt"/>
    </style:style>
    <style:style style:name="T319_20" style:family="text">
      <style:text-properties fo:font-size="11pt" style:font-size-asian="11pt" style:font-name-complex="Arial" style:font-size-complex="11pt"/>
    </style:style>
    <style:style style:name="T319_21" style:family="text">
      <style:text-properties fo:font-size="11pt" style:font-size-asian="11pt" style:font-name-complex="Arial" style:font-size-complex="11pt"/>
    </style:style>
    <style:style style:name="T319_22" style:family="text">
      <style:text-properties fo:font-size="11pt" style:font-size-asian="11pt" style:font-name-complex="Arial" style:font-size-complex="11pt"/>
    </style:style>
    <style:style style:name="T319_23" style:family="text">
      <style:text-properties fo:font-size="11pt" style:font-size-asian="11pt" style:font-name-complex="Arial" style:font-size-complex="11pt"/>
    </style:style>
    <style:style style:name="T319_24" style:family="text">
      <style:text-properties fo:font-size="11pt" style:font-size-asian="11pt" style:font-name-complex="Arial" style:font-size-complex="11pt"/>
    </style:style>
    <style:style style:name="T319_25" style:family="text">
      <style:text-properties fo:font-size="11pt" style:font-size-asian="11pt" style:font-name-complex="Arial" style:font-size-complex="11pt"/>
    </style:style>
    <style:style style:name="T319_26" style:family="text">
      <style:text-properties fo:font-size="11pt" style:font-size-asian="11pt" style:font-name-complex="Arial" style:font-size-complex="11pt"/>
    </style:style>
    <style:style style:name="T319_27" style:family="text">
      <style:text-properties fo:font-size="11pt" style:font-size-asian="11pt" style:font-name-complex="Arial" style:font-size-complex="11pt"/>
    </style:style>
    <style:style style:name="T319_28" style:family="text">
      <style:text-properties fo:font-size="11pt" style:font-size-asian="11pt" style:font-name-complex="Arial" style:font-size-complex="11pt"/>
    </style:style>
    <style:style style:name="T319_29" style:family="text">
      <style:text-properties fo:font-size="11pt" style:font-size-asian="11pt" style:font-name-complex="Arial" style:font-size-complex="11pt"/>
    </style:style>
    <style:style style:name="T319_30" style:family="text">
      <style:text-properties fo:font-size="11pt" style:font-size-asian="11pt" style:font-name-complex="Arial" style:font-size-complex="11pt"/>
    </style:style>
    <style:style style:name="T319_31" style:family="text">
      <style:text-properties fo:font-size="11pt" style:font-size-asian="11pt" style:font-name-complex="Arial" style:font-size-complex="11pt"/>
    </style:style>
    <style:style style:name="T319_32" style:family="text">
      <style:text-properties fo:font-size="11pt" style:font-size-asian="11pt" style:font-name-complex="Arial" style:font-size-complex="11pt"/>
    </style:style>
    <style:style style:name="T319_33" style:family="text">
      <style:text-properties fo:font-size="11pt" style:font-size-asian="11pt" style:font-name-complex="Arial" style:font-size-complex="11pt"/>
    </style:style>
    <style:style style:name="T319_34" style:family="text">
      <style:text-properties fo:font-size="11pt" style:font-size-asian="11pt" style:font-name-complex="Arial" style:font-size-complex="11pt"/>
    </style:style>
    <style:style style:name="T319_35" style:family="text">
      <style:text-properties fo:font-size="11pt" style:font-size-asian="11pt" style:font-name-complex="Arial" style:font-size-complex="11pt"/>
    </style:style>
    <style:style style:name="T319_36" style:family="text">
      <style:text-properties fo:font-size="11pt" style:font-size-asian="11pt" style:font-name-complex="Arial" style:font-size-complex="11pt"/>
    </style:style>
    <style:style style:name="T319_37" style:family="text">
      <style:text-properties fo:font-size="11pt" style:font-size-asian="11pt" style:font-name-complex="Arial" style:font-size-complex="11pt"/>
    </style:style>
    <style:style style:name="T319_38" style:family="text">
      <style:text-properties fo:font-size="11pt" style:font-size-asian="11pt" style:font-name-complex="Arial" style:font-size-complex="11pt"/>
    </style:style>
    <style:style style:name="T319_39" style:family="text">
      <style:text-properties fo:font-size="11pt" style:font-size-asian="11pt" style:font-name-complex="Arial" style:font-size-complex="11pt"/>
    </style:style>
    <style:style style:name="T319_40" style:family="text">
      <style:text-properties fo:font-size="11pt" style:font-size-asian="11pt" style:font-name-complex="Arial" style:font-size-complex="11pt"/>
    </style:style>
    <style:style style:name="T319_41" style:family="text">
      <style:text-properties fo:font-size="11pt" style:font-size-asian="11pt" style:font-name-complex="Arial" style:font-size-complex="11pt"/>
    </style:style>
    <style:style style:name="T319_42" style:family="text">
      <style:text-properties fo:font-size="11pt" style:font-size-asian="11pt" style:font-name-complex="Arial" style:font-size-complex="11pt"/>
    </style:style>
    <style:style style:name="T319_43" style:family="text">
      <style:text-properties fo:font-size="11pt" style:font-size-asian="11pt" style:font-name-complex="Arial" style:font-size-complex="11pt"/>
    </style:style>
    <style:style style:name="T319_44" style:family="text">
      <style:text-properties fo:font-size="11pt" style:font-size-asian="11pt" style:font-name-complex="Arial" style:font-size-complex="11pt"/>
    </style:style>
    <style:style style:name="T319_45" style:family="text">
      <style:text-properties fo:font-size="11pt" style:font-size-asian="11pt" style:font-name-complex="Arial" style:font-size-complex="11pt"/>
    </style:style>
    <style:style style:name="T319_46" style:family="text">
      <style:text-properties fo:font-size="11pt" style:font-size-asian="11pt" style:font-name-complex="Arial" style:font-size-complex="11pt"/>
    </style:style>
    <style:style style:name="T319_47" style:family="text">
      <style:text-properties fo:font-size="11pt" style:font-size-asian="11pt" style:font-name-complex="Arial" style:font-size-complex="11pt"/>
    </style:style>
    <style:style style:name="T319_48" style:family="text">
      <style:text-properties fo:font-size="11pt" style:font-size-asian="11pt" style:font-name-complex="Arial" style:font-size-complex="11pt"/>
    </style:style>
    <style:style style:name="T319_49" style:family="text">
      <style:text-properties fo:font-size="11pt" style:font-size-asian="11pt" style:font-name-complex="Arial" style:font-size-complex="11pt"/>
    </style:style>
    <style:style style:name="T319_50" style:family="text">
      <style:text-properties fo:font-size="11pt" style:font-size-asian="11pt" style:font-name-complex="Arial" style:font-size-complex="11pt" style:font-weight-complex="bold"/>
    </style:style>
    <style:style style:name="T319_51" style:family="text">
      <style:text-properties fo:font-size="11pt" style:font-size-asian="11pt" style:font-name-complex="Arial" style:font-size-complex="11pt" style:font-weight-complex="bold"/>
    </style:style>
    <style:style style:name="T319_52" style:family="text">
      <style:text-properties fo:font-size="11pt" style:font-size-asian="11pt" style:font-name-complex="Arial" style:font-size-complex="11pt" style:font-weight-complex="bold"/>
    </style:style>
    <style:style style:name="T319_53" style:family="text">
      <style:text-properties fo:font-size="11pt" style:font-size-asian="11pt" style:font-name-complex="Arial" style:font-size-complex="11pt" style:font-weight-complex="bold"/>
    </style:style>
    <style:style style:name="T319_54" style:family="text">
      <style:text-properties fo:font-size="11pt" style:font-size-asian="11pt" style:font-name-complex="Arial" style:font-size-complex="11pt" style:font-weight-complex="bold"/>
    </style:style>
    <style:style style:name="T319_55" style:family="text">
      <style:text-properties fo:font-size="11pt" style:font-size-asian="11pt" style:font-name-complex="Arial" style:font-size-complex="11pt" style:font-weight-complex="bold"/>
    </style:style>
    <style:style style:name="T319_56" style:family="text">
      <style:text-properties fo:font-size="11pt" style:font-size-asian="11pt" style:font-name-complex="Arial" style:font-size-complex="11pt" style:font-weight-complex="bold"/>
    </style:style>
    <style:style style:name="T319_57" style:family="text">
      <style:text-properties fo:font-size="11pt" style:font-size-asian="11pt" style:font-name-complex="Arial" style:font-size-complex="11pt" style:font-weight-complex="bold"/>
    </style:style>
    <style:style style:name="T319_58" style:family="text">
      <style:text-properties fo:font-size="11pt" style:font-size-asian="11pt" style:font-name-complex="Arial" style:font-size-complex="11pt" style:font-weight-complex="bold"/>
    </style:style>
    <style:style style:name="T319_59" style:family="text">
      <style:text-properties fo:font-size="11pt" style:font-size-asian="11pt" style:font-name-complex="Arial" style:font-size-complex="11pt" style:font-weight-complex="bold"/>
    </style:style>
    <style:style style:name="T319_60" style:family="text">
      <style:text-properties fo:font-size="11pt" style:font-size-asian="11pt" style:font-name-complex="Arial" style:font-size-complex="11pt" style:font-weight-complex="bold"/>
    </style:style>
    <style:style style:name="T319_61" style:family="text">
      <style:text-properties fo:font-size="11pt" style:font-size-asian="11pt" style:font-name-complex="Arial" style:font-size-complex="11pt" style:font-weight-complex="bold"/>
    </style:style>
    <style:style style:name="T319_62" style:family="text">
      <style:text-properties fo:font-size="11pt" style:font-size-asian="11pt" style:font-name-complex="Arial" style:font-size-complex="11pt" style:font-weight-complex="bold"/>
    </style:style>
    <style:style style:name="T319_63" style:family="text">
      <style:text-properties fo:font-size="11pt" style:font-size-asian="11pt" style:font-name-complex="Arial" style:font-size-complex="11pt" style:font-weight-complex="bold"/>
    </style:style>
    <style:style style:name="T319_64" style:family="text">
      <style:text-properties fo:font-size="11pt" style:font-size-asian="11pt" style:font-name-complex="Arial" style:font-size-complex="11pt" style:font-weight-complex="bold"/>
    </style:style>
    <style:style style:name="T319_65" style:family="text">
      <style:text-properties fo:font-size="11pt" style:font-size-asian="11pt" style:font-name-complex="Arial" style:font-size-complex="11pt" style:font-weight-complex="bold"/>
    </style:style>
    <style:style style:name="P320" style:family="paragraph" style:parent-style-name="Normal">
      <style:paragraph-properties fo:text-align="justify" fo:break-before="page"/>
      <style:text-properties fo:font-size="10pt" style:font-size-asian="10pt" style:font-name-complex="Arial" style:font-size-complex="11pt" fo:language-asian="en" fo:country-asian="GB"/>
    </style:style>
    <style:style style:name="P321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212cm" fo:border-left="#000000 0.018cm solid" fo:padding-right="0.247cm" fo:border-right="#000000 0.018cm solid"/>
    </style:style>
    <style:style style:name="T321_1" style:family="text">
      <style:text-properties fo:font-style="normal" style:font-style-asian="normal"/>
    </style:style>
    <style:style style:name="Table6" style:family="table">
      <style:table-properties table:align="left" style:width="16.494cm" fo:margin-left="0cm"/>
    </style:style>
    <style:style style:name="Column21" style:family="table-column">
      <style:table-column-properties style:column-width="3.272cm"/>
    </style:style>
    <style:style style:name="Column22" style:family="table-column">
      <style:table-column-properties style:column-width="1.087cm"/>
    </style:style>
    <style:style style:name="Column23" style:family="table-column">
      <style:table-column-properties style:column-width="1.653cm"/>
    </style:style>
    <style:style style:name="Column24" style:family="table-column">
      <style:table-column-properties style:column-width="5.791cm"/>
    </style:style>
    <style:style style:name="Column25" style:family="table-column">
      <style:table-column-properties style:column-width="4.692cm"/>
    </style:style>
    <style:style style:name="Row29" style:family="table-row">
      <style:table-row-properties style:min-row-height="0.863cm"/>
    </style:style>
    <style:style style:name="Cell1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justify" fo:line-height="100%" fo:margin-bottom="0cm"/>
    </style:style>
    <style:style style:name="T3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justify"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0" style:family="table-row">
      <style:table-row-properties style:min-row-height="0.612cm"/>
    </style:style>
    <style:style style:name="Cell1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justify" fo:line-height="100%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justify"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justify" fo:line-height="100%" fo:margin-bottom="0cm"/>
    </style:style>
    <style:style style:name="T3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justify" fo:line-height="100%" fo:margin-bottom="0cm"/>
    </style:style>
    <style:style style:name="T327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1" style:family="table-row">
      <style:table-row-properties style:min-row-height="0.609cm"/>
    </style:style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justify"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justify" fo:line-height="100%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justify"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justify" fo:line-height="100%" fo:margin-bottom="0cm"/>
    </style:style>
    <style:style style:name="T3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Table7" style:family="table">
      <style:table-properties table:align="left" style:width="16.494cm" fo:margin-left="0cm"/>
    </style:style>
    <style:style style:name="Column26" style:family="table-column">
      <style:table-column-properties style:column-width="3.743cm"/>
    </style:style>
    <style:style style:name="Column27" style:family="table-column">
      <style:table-column-properties style:column-width="4.267cm"/>
    </style:style>
    <style:style style:name="Column28" style:family="table-column">
      <style:table-column-properties style:column-width="8.484cm"/>
    </style:style>
    <style:style style:name="Row32" style:family="table-row">
      <style:table-row-properties style:min-row-height="0.482cm"/>
    </style:style>
    <style:style style:name="Cell1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justify" fo:line-height="100%" fo:margin-bottom="0cm"/>
    </style:style>
    <style:style style:name="T3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justify"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justify"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/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justify" fo:line-height="100%" fo:margin-bottom="0cm"/>
    </style:style>
    <style:style style:name="T3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justify"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33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9" style:family="paragraph" style:parent-style-name="Normal">
      <style:paragraph-properties fo:text-align="justify" fo:line-height="100%" fo:margin-bottom="0cm"/>
    </style:style>
    <style:style style:name="T3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0" style:family="paragraph" style:parent-style-name="Normal">
      <style:paragraph-properties fo:text-align="justify" fo:line-height="100%" fo:margin-bottom="0cm"/>
    </style:style>
    <style:style style:name="T3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1" style:family="paragraph" style:parent-style-name="Normal">
      <style:paragraph-properties fo:text-align="justify" fo:line-height="100%" fo:margin-bottom="0cm"/>
    </style:style>
    <style:style style:name="T3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2" style:family="paragraph" style:parent-style-name="Normal">
      <style:paragraph-properties fo:text-align="justify" fo:line-height="100%" fo:margin-bottom="0cm"/>
    </style:style>
    <style:style style:name="T3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3" style:family="paragraph" style:parent-style-name="Normal">
      <style:paragraph-properties fo:text-align="justify" fo:line-height="100%" fo:margin-bottom="0cm"/>
    </style:style>
    <style:style style:name="T3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4" style:family="paragraph" style:parent-style-name="Normal">
      <style:paragraph-properties fo:text-align="justify" fo:line-height="100%" fo:margin-bottom="0cm"/>
    </style:style>
    <style:style style:name="T3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justify" fo:line-height="100%" fo:margin-bottom="0cm"/>
    </style:style>
    <style:style style:name="T3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4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4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4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4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47" style:family="paragraph" style:parent-style-name="Normal">
      <style:paragraph-properties fo:text-align="justify" fo:line-height="100%" fo:margin-bottom="0cm"/>
    </style:style>
    <style:style style:name="T3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11" style:family="text" style:parent-style-name="Normal">
      <style:text-properties fo:font-size="10pt" style:font-size-asian="10pt" style:font-size-complex="11pt" style:text-underline-style="solid" style:text-underline-color="font-color"/>
    </style:style>
    <style:style style:name="P348" style:family="paragraph" style:parent-style-name="Footnote_20_text"/>
    <style:style style:name="T348_1" style:family="text">
      <style:text-properties fo:font-size="9pt" style:font-size-asian="9pt" style:font-size-complex="9pt"/>
    </style:style>
    <style:style style:name="P34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0" style:family="paragraph" style:parent-style-name="Normal">
      <style:paragraph-properties fo:text-align="justify" fo:line-height="100%" fo:margin-bottom="0cm"/>
    </style:style>
    <style:style style:name="T3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51" style:family="paragraph" style:parent-style-name="Normal">
      <style:paragraph-properties fo:text-align="justify" fo:line-height="100%" fo:margin-bottom="0cm"/>
    </style:style>
    <style:style style:name="T3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1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1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1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1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2" style:family="paragraph" style:parent-style-name="Normal">
      <style:paragraph-properties fo:text-align="justify" fo:line-height="100%" fo:margin-bottom="0cm"/>
    </style:style>
    <style:style style:name="T3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2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2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2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2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3" style:family="paragraph" style:parent-style-name="Normal">
      <style:paragraph-properties fo:text-align="justify" fo:line-height="100%" fo:margin-bottom="0cm"/>
    </style:style>
    <style:style style:name="T3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4" style:family="paragraph" style:parent-style-name="Normal">
      <style:paragraph-properties fo:text-align="justify" fo:line-height="100%" fo:margin-bottom="0cm"/>
    </style:style>
    <style:style style:name="T3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5" style:family="paragraph" style:parent-style-name="Normal">
      <style:paragraph-properties fo:text-align="justify" fo:line-height="100%" fo:margin-bottom="0cm"/>
    </style:style>
    <style:style style:name="T3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4" style:family="table-row"/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justify" fo:line-height="100%" fo:margin-bottom="0cm"/>
    </style:style>
    <style:style style:name="T3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justify"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35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35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35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59" style:family="paragraph" style:parent-style-name="Normal">
      <style:paragraph-properties fo:text-align="justify"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0" style:family="paragraph" style:parent-style-name="Normal">
      <style:paragraph-properties fo:text-align="justify" fo:line-height="100%" fo:margin-bottom="0cm"/>
    </style:style>
    <style:style style:name="T3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1" style:family="paragraph" style:parent-style-name="Normal">
      <style:paragraph-properties fo:text-align="justify" fo:line-height="100%" fo:margin-bottom="0cm"/>
    </style:style>
    <style:style style:name="T3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2" style:family="paragraph" style:parent-style-name="Normal">
      <style:paragraph-properties fo:text-align="justify" fo:line-height="100%" fo:margin-bottom="0cm"/>
    </style:style>
    <style:style style:name="T3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justify"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6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6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6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5" style:family="paragraph" style:parent-style-name="Normal">
      <style:paragraph-properties fo:text-align="justify" fo:line-height="100%" fo:margin-bottom="0cm"/>
    </style:style>
    <style:style style:name="T3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36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7" style:family="paragraph" style:parent-style-name="Normal">
      <style:paragraph-properties fo:text-align="justify"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7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7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68" style:family="paragraph" style:parent-style-name="Normal">
      <style:paragraph-properties fo:text-align="justify" fo:line-height="100%" fo:margin-bottom="0cm"/>
    </style:style>
    <style:style style:name="T3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2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69" style:family="paragraph" style:parent-style-name="Normal">
      <style:paragraph-properties fo:text-align="justify" fo:line-height="100%" fo:margin-bottom="0cm"/>
    </style:style>
    <style:style style:name="T3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70" style:family="paragraph" style:parent-style-name="Normal">
      <style:paragraph-properties fo:text-align="justify" fo:line-height="100%" fo:margin-bottom="0cm"/>
    </style:style>
    <style:style style:name="T3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71" style:family="paragraph" style:parent-style-name="Normal">
      <style:paragraph-properties fo:text-align="justify" fo:line-height="100%" fo:margin-bottom="0cm"/>
    </style:style>
    <style:style style:name="T3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72" style:family="paragraph" style:parent-style-name="Normal">
      <style:paragraph-properties fo:text-align="justify"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73" style:family="paragraph" style:parent-style-name="Normal">
      <style:paragraph-properties fo:text-align="justify"/>
      <style:text-properties fo:font-weight="bold" style:font-weight-asian="bold"/>
    </style:style>
    <style:style style:name="P374" style:family="paragraph" style:parent-style-name="Normal">
      <style:paragraph-properties fo:text-align="justify"/>
    </style:style>
    <style:style style:name="T37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7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76" style:family="paragraph" style:parent-style-name="Normal">
      <style:paragraph-properties fo:text-align="justify" fo:margin-bottom="0.212cm"/>
    </style:style>
    <style:style style:name="T37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76_2" style:family="text">
      <style:text-properties fo:font-size="11pt" style:font-size-asian="11pt" style:font-name-complex="Arial" style:font-size-complex="11pt" style:font-weight-complex="bold"/>
    </style:style>
    <style:style style:name="P377" style:family="paragraph" style:parent-style-name="List_20_Paragraph">
      <style:paragraph-properties fo:text-align="justify"/>
    </style:style>
    <style:style style:name="T377_1" style:family="text">
      <style:text-properties fo:font-size="11pt" style:font-size-asian="11pt" style:font-name-complex="Arial" style:font-size-complex="11pt" fo:font-weight="bold" style:font-weight-asian="bold"/>
    </style:style>
    <style:style style:name="T377_2" style:family="text">
      <style:text-properties fo:font-size="11pt" style:font-size-asian="11pt" style:font-name-complex="Arial" style:font-size-complex="11pt" style:font-weight-complex="bold"/>
    </style:style>
    <style:style style:name="T377_3" style:family="text">
      <style:text-properties fo:font-size="11pt" style:font-size-asian="11pt" style:font-name-complex="Arial" style:font-size-complex="11pt" style:font-weight-complex="bold"/>
    </style:style>
    <style:style style:name="T377_4" style:family="text">
      <style:text-properties fo:font-size="11pt" style:font-size-asian="11pt" style:font-name-complex="Arial" style:font-size-complex="11pt" style:font-weight-complex="bold"/>
    </style:style>
    <style:style style:name="T377_5" style:family="text">
      <style:text-properties fo:font-size="11pt" style:font-name-asian="Arial" style:font-size-asian="11pt" style:font-name-complex="Arial" style:font-size-complex="11pt"/>
    </style:style>
    <style:style style:name="T377_6" style:family="text">
      <style:text-properties fo:font-size="11pt" style:font-name-asian="Arial" style:font-size-asian="11pt" style:font-name-complex="Arial" style:font-size-complex="11pt"/>
    </style:style>
    <style:style style:name="T377_7" style:family="text">
      <style:text-properties fo:font-size="11pt" style:font-name-asian="Arial" style:font-size-asian="11pt" style:font-name-complex="Arial" style:font-size-complex="11pt"/>
    </style:style>
    <style:style style:name="T377_8" style:family="text">
      <style:text-properties fo:font-size="11pt" style:font-name-asian="Arial" style:font-size-asian="11pt" style:font-name-complex="Arial" style:font-size-complex="11pt"/>
    </style:style>
    <style:style style:name="T377_9" style:family="text"/>
    <style:style style:name="T377_10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77_11" style:family="text">
      <style:text-properties fo:font-size="11pt" style:font-name-asian="Arial" style:font-size-asian="11pt" style:font-name-complex="Arial" style:font-size-complex="11pt"/>
    </style:style>
    <style:style style:name="T377_12" style:family="text"/>
    <style:style style:name="T377_1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77_14" style:family="text">
      <style:text-properties fo:font-size="11pt" style:font-name-asian="Arial" style:font-size-asian="11pt" style:font-name-complex="Arial" style:font-size-complex="11pt"/>
    </style:style>
    <style:style style:name="T377_15" style:family="text"/>
    <style:style style:name="T377_16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77_17" style:family="text">
      <style:text-properties fo:font-size="11pt" style:font-name-asian="Arial" style:font-size-asian="11pt" style:font-name-complex="Arial" style:font-size-complex="11pt"/>
    </style:style>
    <style:style style:name="T377_18" style:family="text">
      <style:text-properties fo:font-size="11pt" style:font-name-asian="Arial" style:font-size-asian="11pt" style:font-name-complex="Arial" style:font-size-complex="11pt"/>
    </style:style>
    <style:style style:name="T377_19" style:family="text"/>
    <style:style style:name="T377_20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77_21" style:family="text">
      <style:text-properties fo:font-size="11pt" style:font-size-asian="11pt" style:font-size-complex="11pt"/>
    </style:style>
    <style:style style:name="T377_22" style:family="text">
      <style:text-properties fo:font-size="11pt" style:font-name-asian="Arial" style:font-size-asian="11pt" style:font-name-complex="Arial" style:font-size-complex="11pt"/>
    </style:style>
    <style:style style:name="T377_23" style:family="text">
      <style:text-properties fo:font-size="11pt" style:font-name-asian="Arial" style:font-size-asian="11pt" style:font-name-complex="Arial" style:font-size-complex="11pt"/>
    </style:style>
    <style:style style:name="T377_24" style:family="text">
      <style:text-properties fo:font-size="11pt" style:font-name-asian="Arial" style:font-size-asian="11pt" style:font-name-complex="Arial" style:font-size-complex="11pt"/>
    </style:style>
    <style:style style:name="T377_25" style:family="text">
      <style:text-properties fo:font-size="11pt" style:font-name-asian="Arial" style:font-size-asian="11pt" style:font-name-complex="Arial" style:font-size-complex="11pt"/>
    </style:style>
    <style:style style:name="T377_26" style:family="text">
      <style:text-properties fo:font-size="11pt" style:font-name-asian="Arial" style:font-size-asian="11pt" style:font-name-complex="Arial" style:font-size-complex="11pt"/>
    </style:style>
    <style:style style:name="T377_27" style:family="text">
      <style:text-properties fo:font-size="11pt" style:font-name-asian="Arial" style:font-size-asian="11pt" style:font-name-complex="Arial" style:font-size-complex="11pt"/>
    </style:style>
    <style:style style:name="T377_28" style:family="text">
      <style:text-properties fo:font-size="11pt" style:font-name-asian="Arial" style:font-size-asian="11pt" style:font-name-complex="Arial" style:font-size-complex="11pt"/>
    </style:style>
    <style:style style:name="P378" style:family="paragraph" style:parent-style-name="Normal">
      <style:paragraph-properties fo:text-align="justify"/>
      <style:text-properties style:text-line-through-style="solid" fo:font-size="10pt" style:font-name-asian="Arial" style:font-size-asian="10pt" style:font-name-complex="Arial" style:font-size-complex="10pt"/>
    </style:style>
    <style:style style:name="FR3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true" draw:auto-grow-width="true"/>
    </style:style>
    <style:style style:name="P379" style:family="paragraph" style:parent-style-name="Normal"/>
    <style:style style:name="T379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2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3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4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5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6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7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P380" style:family="paragraph" style:parent-style-name="Normal">
      <style:paragraph-properties fo:margin-top="0cm" fo:margin-bottom="0cm">
        <style:tab-stops>
          <style:tab-stop style:type="left" style:leader-style="none" style:position="0.635cm"/>
        </style:tab-stops>
      </style:paragraph-properties>
    </style:style>
    <style:style style:name="T380_1" style:family="text"/>
    <style:style style:name="T380_2" style:family="text">
      <style:text-properties fo:font-style="italic" style:font-style-asian="italic" style:font-style-complex="italic" fo:color="#23af98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380_3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T380_4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380_5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P381" style:family="paragraph" style:parent-style-name="Normal">
      <style:paragraph-properties fo:margin-top="0cm" fo:margin-bottom="0cm">
        <style:tab-stops>
          <style:tab-stop style:type="left" style:leader-style="none" style:position="0.635cm"/>
        </style:tab-stops>
      </style:paragraph-properties>
    </style:style>
    <style:style style:name="T381_1" style:family="text"/>
    <style:style style:name="T381_2" style:family="text">
      <style:text-properties fo:font-style="italic" style:font-style-asian="italic" style:font-style-complex="italic" fo:color="#23af98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381_3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T381_4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381_5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P382" style:family="paragraph" style:parent-style-name="Normal">
      <style:paragraph-properties fo:margin-top="0cm" fo:margin-bottom="0cm">
        <style:tab-stops>
          <style:tab-stop style:type="left" style:leader-style="none" style:position="0.635cm"/>
        </style:tab-stops>
      </style:paragraph-properties>
    </style:style>
    <style:style style:name="T382_1" style:family="text"/>
    <style:style style:name="T382_2" style:family="text">
      <style:text-properties fo:font-style="italic" style:font-style-asian="italic" style:font-style-complex="italic" fo:color="#23af98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382_3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T382_4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382_5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T382_6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P383" style:family="paragraph" style:parent-style-name="Normal">
      <style:paragraph-properties fo:text-align="justify"/>
    </style:style>
    <style:style style:name="T383_1" style:family="text">
      <style:text-properties fo:font-size="11pt" style:font-name-asian="Arial" style:font-size-asian="11pt" style:font-name-complex="Arial" style:font-size-complex="11pt"/>
    </style:style>
    <style:style style:name="T383_2" style:family="text">
      <style:text-properties fo:font-size="11pt" style:font-name-asian="Arial" style:font-size-asian="11pt" style:font-name-complex="Arial" style:font-size-complex="11pt"/>
    </style:style>
    <style:style style:name="T383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3_4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83_5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6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3_8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9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10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11" style:family="text">
      <style:text-properties fo:font-size="11pt" style:font-name-asian="Arial" style:font-size-asian="11pt" style:font-name-complex="Arial" style:font-size-complex="11pt"/>
    </style:style>
    <style:style style:name="T383_12" style:family="text">
      <style:text-properties fo:font-size="11pt" style:font-name-asian="Arial" style:font-size-asian="11pt" style:font-name-complex="Arial" style:font-size-complex="11pt"/>
    </style:style>
    <style:style style:name="T383_13" style:family="text">
      <style:text-properties fo:font-size="11pt" style:font-name-asian="Arial" style:font-size-asian="11pt" style:font-name-complex="Arial" style:font-size-complex="11pt"/>
    </style:style>
    <style:style style:name="T383_14" style:family="text">
      <style:text-properties fo:font-size="11pt" style:font-name-asian="Arial" style:font-size-asian="11pt" style:font-name-complex="Arial" style:font-size-complex="11pt"/>
    </style:style>
    <style:style style:name="T383_15" style:family="text">
      <style:text-properties fo:font-size="11pt" style:font-name-asian="Arial" style:font-size-asian="11pt" style:font-name-complex="Arial" style:font-size-complex="11pt"/>
    </style:style>
    <style:style style:name="T383_16" style:family="text">
      <style:text-properties fo:font-size="11pt" style:font-name-asian="Arial" style:font-size-asian="11pt" style:font-name-complex="Arial" style:font-size-complex="11pt"/>
    </style:style>
    <style:style style:name="T383_17" style:family="text">
      <style:text-properties fo:font-size="11pt" style:font-name-asian="Arial" style:font-size-asian="11pt" style:font-name-complex="Arial" style:font-size-complex="11pt"/>
    </style:style>
    <style:style style:name="T383_18" style:family="text">
      <style:text-properties fo:font-size="11pt" style:font-name-asian="Arial" style:font-size-asian="11pt" style:font-name-complex="Arial" style:font-size-complex="11pt"/>
    </style:style>
    <style:style style:name="T383_19" style:family="text">
      <style:text-properties fo:font-size="11pt" style:font-name-asian="Arial" style:font-size-asian="11pt" style:font-name-complex="Arial" style:font-size-complex="11pt"/>
    </style:style>
    <style:style style:name="T383_20" style:family="text"/>
    <style:style style:name="T383_21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3_2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3_23" style:family="text">
      <style:text-properties fo:font-size="11pt" style:font-name-asian="Arial" style:font-size-asian="11pt" style:font-name-complex="Arial" style:font-size-complex="11pt"/>
    </style:style>
    <style:style style:name="T383_24" style:family="text">
      <style:text-properties fo:font-size="11pt" style:font-name-asian="Arial" style:font-size-asian="11pt" style:font-name-complex="Arial" style:font-size-complex="11pt"/>
    </style:style>
    <style:style style:name="T383_25" style:family="text">
      <style:text-properties fo:font-size="11pt" style:font-name-asian="Arial" style:font-size-asian="11pt" style:font-name-complex="Arial" style:font-size-complex="11pt"/>
    </style:style>
    <style:style style:name="T383_26" style:family="text">
      <style:text-properties fo:font-size="11pt" style:font-name-asian="Arial" style:font-size-asian="11pt" style:font-name-complex="Arial" style:font-size-complex="11pt"/>
    </style:style>
    <style:style style:name="T383_27" style:family="text">
      <style:text-properties fo:font-size="11pt" style:font-name-asian="Arial" style:font-size-asian="11pt" style:font-name-complex="Arial" style:font-size-complex="11pt"/>
    </style:style>
    <style:style style:name="T383_28" style:family="text"/>
    <style:style style:name="T383_29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3_30" style:family="text">
      <style:text-properties fo:font-size="11pt" style:font-name-asian="Arial" style:font-size-asian="11pt" style:font-name-complex="Arial" style:font-size-complex="11pt"/>
    </style:style>
    <style:style style:name="T383_31" style:family="text">
      <style:text-properties fo:font-size="11pt" style:font-name-asian="Arial" style:font-size-asian="11pt" style:font-name-complex="Arial" style:font-size-complex="11pt"/>
    </style:style>
    <style:style style:name="T383_32" style:family="text">
      <style:text-properties fo:font-size="11pt" style:font-name-asian="Arial" style:font-size-asian="11pt" style:font-name-complex="Arial" style:font-size-complex="11pt"/>
    </style:style>
    <style:style style:name="T383_33" style:family="text">
      <style:text-properties fo:font-size="11pt" style:font-name-asian="Arial" style:font-size-asian="11pt" style:font-name-complex="Arial" style:font-size-complex="11pt"/>
    </style:style>
    <style:style style:name="T383_34" style:family="text">
      <style:text-properties fo:font-size="11pt" style:font-name-asian="Arial" style:font-size-asian="11pt" style:font-name-complex="Arial" style:font-size-complex="11pt"/>
    </style:style>
    <style:style style:name="T383_35" style:family="text"/>
    <style:style style:name="T383_36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3_37" style:family="text">
      <style:text-properties fo:font-size="11pt" style:font-name-asian="Arial" style:font-size-asian="11pt" style:font-name-complex="Arial" style:font-size-complex="11pt"/>
    </style:style>
    <style:style style:name="T383_38" style:family="text">
      <style:text-properties fo:font-size="11pt" style:font-name-asian="Arial" style:font-size-asian="11pt" style:font-name-complex="Arial" style:font-size-complex="11pt"/>
    </style:style>
    <style:style style:name="T383_39" style:family="text">
      <style:text-properties fo:font-size="11pt" style:font-name-asian="Arial" style:font-size-asian="11pt" style:font-name-complex="Arial" style:font-size-complex="11pt"/>
    </style:style>
    <style:style style:name="T383_40" style:family="text">
      <style:text-properties fo:font-size="11pt" style:font-name-asian="Arial" style:font-size-asian="11pt" style:font-name-complex="Arial" style:font-size-complex="11pt"/>
    </style:style>
    <style:style style:name="P38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85" style:family="paragraph" style:parent-style-name="Normal">
      <style:paragraph-properties fo:text-align="justify"/>
    </style:style>
    <style:style style:name="T385_1" style:family="text">
      <style:text-properties fo:font-size="11pt" style:font-name-asian="Arial" style:font-size-asian="11pt" style:font-name-complex="Arial" style:font-size-complex="11pt"/>
    </style:style>
    <style:style style:name="T385_2" style:family="text">
      <style:text-properties fo:font-size="11pt" style:font-name-asian="Arial" style:font-size-asian="11pt" style:font-name-complex="Arial" style:font-size-complex="11pt"/>
    </style:style>
    <style:style style:name="T385_3" style:family="text">
      <style:text-properties fo:font-size="11pt" style:font-name-asian="Arial" style:font-size-asian="11pt" style:font-name-complex="Arial" style:font-size-complex="11pt"/>
    </style:style>
    <style:style style:name="T385_4" style:family="text">
      <style:text-properties fo:font-size="11pt" style:font-name-asian="Arial" style:font-size-asian="11pt" style:font-name-complex="Arial" style:font-size-complex="11pt"/>
    </style:style>
    <style:style style:name="T385_5" style:family="text">
      <style:text-properties fo:font-size="11pt" style:font-name-asian="Arial" style:font-size-asian="11pt" style:font-name-complex="Arial" style:font-size-complex="11pt"/>
    </style:style>
    <style:style style:name="T385_6" style:family="text">
      <style:text-properties fo:font-size="11pt" style:font-name-asian="Arial" style:font-size-asian="11pt" style:font-name-complex="Arial" style:font-size-complex="11pt"/>
    </style:style>
    <style:style style:name="T385_7" style:family="text">
      <style:text-properties fo:font-size="11pt" style:font-name-asian="Arial" style:font-size-asian="11pt" style:font-name-complex="Arial" style:font-size-complex="11pt"/>
    </style:style>
    <style:style style:name="T385_8" style:family="text">
      <style:text-properties fo:font-size="11pt" style:font-name-asian="Arial" style:font-size-asian="11pt" style:font-name-complex="Arial" style:font-size-complex="11pt"/>
    </style:style>
    <style:style style:name="T385_9" style:family="text">
      <style:text-properties fo:font-size="11pt" style:font-name-asian="Arial" style:font-size-asian="11pt" style:font-name-complex="Arial" style:font-size-complex="11pt"/>
    </style:style>
    <style:style style:name="T385_10" style:family="text">
      <style:text-properties fo:font-size="11pt" style:font-name-asian="Arial" style:font-size-asian="11pt" style:font-name-complex="Arial" style:font-size-complex="11pt"/>
    </style:style>
    <style:style style:name="T385_11" style:family="text">
      <style:text-properties fo:font-size="11pt" style:font-name-asian="Arial" style:font-size-asian="11pt" style:font-name-complex="Arial" style:font-size-complex="11pt"/>
    </style:style>
    <style:style style:name="T385_12" style:family="text">
      <style:text-properties fo:font-size="11pt" style:font-name-asian="Arial" style:font-size-asian="11pt" style:font-name-complex="Arial" style:font-size-complex="11pt"/>
    </style:style>
    <style:style style:name="T385_13" style:family="text">
      <style:text-properties fo:font-size="11pt" style:font-name-asian="Arial" style:font-size-asian="11pt" style:font-name-complex="Arial" style:font-size-complex="11pt"/>
    </style:style>
    <style:style style:name="T385_14" style:family="text">
      <style:text-properties fo:font-size="11pt" style:font-name-asian="Arial" style:font-size-asian="11pt" style:font-name-complex="Arial" style:font-size-complex="11pt"/>
    </style:style>
    <style:style style:name="T385_15" style:family="text">
      <style:text-properties fo:font-size="11pt" style:font-name-asian="Arial" style:font-size-asian="11pt" style:font-name-complex="Arial" style:font-size-complex="11pt"/>
    </style:style>
    <style:style style:name="T385_16" style:family="text">
      <style:text-properties fo:font-size="11pt" style:font-name-asian="Arial" style:font-size-asian="11pt" style:font-name-complex="Arial" style:font-size-complex="11pt"/>
    </style:style>
    <style:style style:name="T385_17" style:family="text">
      <style:text-properties fo:font-size="11pt" style:font-name-asian="Arial" style:font-size-asian="11pt" style:font-name-complex="Arial" style:font-size-complex="11pt"/>
    </style:style>
    <style:style style:name="P38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87" style:family="paragraph" style:parent-style-name="List_20_Paragraph">
      <style:paragraph-properties fo:text-align="justify"/>
    </style:style>
    <style:style style:name="T3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87_2" style:family="text">
      <style:text-properties fo:font-size="11pt" style:font-size-asian="11pt" style:font-name-complex="Arial" style:font-size-complex="11pt"/>
    </style:style>
    <style:style style:name="T387_3" style:family="text">
      <style:text-properties fo:font-size="11pt" style:font-size-asian="11pt" style:font-name-complex="Arial" style:font-size-complex="11pt"/>
    </style:style>
    <style:style style:name="T387_4" style:family="text">
      <style:text-properties fo:font-size="11pt" style:font-size-asian="11pt" style:font-name-complex="Arial" style:font-size-complex="11pt"/>
    </style:style>
    <style:style style:name="T387_5" style:family="text">
      <style:text-properties fo:font-size="11pt" style:font-size-asian="11pt" style:font-name-complex="Arial" style:font-size-complex="11pt"/>
    </style:style>
    <style:style style:name="T387_6" style:family="text">
      <style:text-properties fo:font-size="11pt" style:font-size-asian="11pt" style:font-name-complex="Arial" style:font-size-complex="11pt"/>
    </style:style>
    <style:style style:name="T387_7" style:family="text">
      <style:text-properties fo:font-size="11pt" style:font-size-asian="11pt" style:font-name-complex="Arial" style:font-size-complex="11pt"/>
    </style:style>
    <style:style style:name="T387_8" style:family="text">
      <style:text-properties fo:font-size="11pt" style:font-size-asian="11pt" style:font-name-complex="Arial" style:font-size-complex="11pt"/>
    </style:style>
    <style:style style:name="T387_9" style:family="text"/>
    <style:style style:name="T387_10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7_11" style:family="text" style:parent-style-name="Internet_20_link">
      <style:text-properties fo:font-size="11pt" style:font-name-asian="Arial" style:font-size-asian="11pt" style:font-size-complex="11pt"/>
    </style:style>
    <style:style style:name="T387_12" style:family="text">
      <style:text-properties fo:font-size="11pt" style:font-size-asian="11pt" style:font-name-complex="Arial" style:font-size-complex="11pt"/>
    </style:style>
    <style:style style:name="T387_13" style:family="text">
      <style:text-properties fo:font-size="11pt" style:font-size-asian="11pt" style:font-name-complex="Arial" style:font-size-complex="11pt"/>
    </style:style>
    <style:style style:name="T387_14" style:family="text">
      <style:text-properties fo:font-size="11pt" style:font-size-asian="11pt" style:font-name-complex="Arial" style:font-size-complex="11pt"/>
    </style:style>
    <style:style style:name="T387_15" style:family="text">
      <style:text-properties fo:font-size="11pt" style:font-size-asian="11pt" style:font-name-complex="Arial" style:font-size-complex="11pt"/>
    </style:style>
    <style:style style:name="T387_16" style:family="text">
      <style:text-properties fo:font-size="11pt" style:font-size-asian="11pt" style:font-name-complex="Arial" style:font-size-complex="11pt"/>
    </style:style>
    <style:style style:name="T387_17" style:family="text">
      <style:text-properties fo:font-size="11pt" style:font-size-asian="11pt" style:font-name-complex="Arial" style:font-size-complex="11pt"/>
    </style:style>
    <style:style style:name="T387_18" style:family="text"/>
    <style:style style:name="T387_19" style:family="text" style:parent-style-name="Internet_20_link">
      <style:text-properties fo:font-size="11pt" style:font-name-asian="Arial" style:font-size-asian="11pt" style:font-size-complex="11pt"/>
    </style:style>
    <style:style style:name="T387_20" style:family="text" style:parent-style-name="Internet_20_link">
      <style:text-properties fo:font-size="11pt" style:font-name-asian="Arial" style:font-size-asian="11pt" style:font-size-complex="11pt"/>
    </style:style>
    <style:style style:name="T387_21" style:family="text">
      <style:text-properties fo:font-size="11pt" style:font-size-asian="11pt" style:font-name-complex="Arial" style:font-size-complex="11pt"/>
    </style:style>
    <style:style style:name="T387_22" style:family="text">
      <style:text-properties fo:font-size="11pt" style:font-size-asian="11pt" style:font-name-complex="Arial" style:font-size-complex="11pt"/>
    </style:style>
    <style:style style:name="T387_23" style:family="text">
      <style:text-properties fo:font-size="11pt" style:font-size-asian="11pt" style:font-name-complex="Arial" style:font-size-complex="11pt"/>
    </style:style>
    <style:style style:name="T387_24" style:family="text">
      <style:text-properties fo:font-size="11pt" style:font-size-asian="11pt" style:font-name-complex="Arial" style:font-size-complex="11pt"/>
    </style:style>
    <style:style style:name="T387_25" style:family="text">
      <style:text-properties fo:font-size="11pt" style:font-size-asian="11pt" style:font-name-complex="Arial" style:font-size-complex="11pt"/>
    </style:style>
    <style:style style:name="T387_26" style:family="text">
      <style:text-properties fo:font-size="11pt" style:font-size-asian="11pt" style:font-name-complex="Arial" style:font-size-complex="11pt"/>
    </style:style>
    <style:style style:name="T387_27" style:family="text">
      <style:text-properties fo:font-size="11pt" style:font-size-asian="11pt" style:font-name-complex="Arial" style:font-size-complex="11pt"/>
    </style:style>
    <style:style style:name="T387_28" style:family="text">
      <style:text-properties fo:font-size="11pt" style:font-size-asian="11pt" style:font-name-complex="Arial" style:font-size-complex="11pt"/>
    </style:style>
    <style:style style:name="T387_29" style:family="text">
      <style:text-properties fo:font-size="11pt" style:font-size-asian="11pt" style:font-name-complex="Arial" style:font-size-complex="11pt"/>
    </style:style>
    <style:style style:name="T387_30" style:family="text">
      <style:text-properties fo:font-size="11pt" style:font-size-asian="11pt" style:font-name-complex="Arial" style:font-size-complex="11pt"/>
    </style:style>
    <style:style style:name="T387_31" style:family="text">
      <style:text-properties fo:font-size="11pt" style:font-size-asian="11pt" style:font-name-complex="Arial" style:font-size-complex="11pt"/>
    </style:style>
    <style:style style:name="T387_32" style:family="text"/>
    <style:style style:name="T387_3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7_34" style:family="text">
      <style:text-properties fo:font-size="11pt" style:font-size-asian="11pt" style:font-name-complex="Arial" style:font-size-complex="11pt"/>
    </style:style>
    <style:style style:name="T387_35" style:family="text">
      <style:text-properties fo:font-size="11pt" style:font-size-asian="11pt" style:font-name-complex="Arial" style:font-size-complex="11pt"/>
    </style:style>
    <style:style style:name="T387_36" style:family="text">
      <style:text-properties fo:font-size="11pt" style:font-size-asian="11pt" style:font-name-complex="Arial" style:font-size-complex="11pt"/>
    </style:style>
    <style:style style:name="T387_37" style:family="text">
      <style:text-properties fo:font-size="11pt" style:font-size-asian="11pt" style:font-name-complex="Arial" style:font-size-complex="11pt"/>
    </style:style>
    <style:style style:name="T387_38" style:family="text">
      <style:text-properties fo:font-size="11pt" style:font-size-asian="11pt" style:font-name-complex="Arial" style:font-size-complex="11pt"/>
    </style:style>
    <style:style style:name="Table8" style:family="table">
      <style:table-properties table:align="left" style:width="14.25cm" fo:margin-left="0cm"/>
    </style:style>
    <style:style style:name="Column29" style:family="table-column">
      <style:table-column-properties style:column-width="14.25cm"/>
    </style:style>
    <style:style style:name="Row35" style:family="table-row">
      <style:table-row-properties style:min-row-height="3.734cm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justify" fo:line-height="100%" fo:margin-bottom="0cm"/>
    </style:style>
    <style:style style:name="T388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8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8_3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8_4" style:family="text"/>
    <style:style style:name="T388_5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88_6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388_7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9" style:family="paragraph" style:parent-style-name="Normal">
      <style:paragraph-properties fo:text-align="justify" fo:line-height="100%" fo:margin-bottom="0.106cm"/>
    </style:style>
    <style:style style:name="T389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2" style:family="text">
      <style:text-properties fo:font-style="italic" style:font-style-asian="italic" style:font-name="Arial" fo:font-size="10pt" style:font-name-asian="Arial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3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4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5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6" style:family="text">
      <style:text-properties fo:font-style="italic" style:font-style-asian="italic" style:font-name="Arial" fo:font-size="10pt" style:font-name-asian="Arial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8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9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10" style:family="text">
      <style:text-properties fo:font-style="italic" style:font-style-asian="italic" style:font-name="Arial" fo:font-size="10pt" style:font-name-asian="Arial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1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12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91" style:family="paragraph" style:parent-style-name="List_20_Paragraph">
      <style:paragraph-properties fo:text-align="justify"/>
    </style:style>
    <style:style style:name="T3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91_2" style:family="text">
      <style:text-properties fo:font-size="11pt" style:font-size-asian="11pt" style:font-name-complex="Arial" style:font-size-complex="11pt"/>
    </style:style>
    <style:style style:name="T391_3" style:family="text"/>
    <style:style style:name="T391_4" style:family="text" style:parent-style-name="Internet_20_link">
      <style:text-properties fo:font-size="11pt" style:font-name-asian="Arial" style:font-size-asian="11pt" style:font-size-complex="11pt"/>
    </style:style>
    <style:style style:name="T391_5" style:family="text" style:parent-style-name="Internet_20_link">
      <style:text-properties fo:font-size="11pt" style:font-name-asian="Arial" style:font-size-asian="11pt" style:font-size-complex="11pt"/>
    </style:style>
    <style:style style:name="T391_6" style:family="text" style:parent-style-name="Internet_20_link">
      <style:text-properties fo:font-size="11pt" style:font-name-asian="Arial" style:font-size-asian="11pt" style:font-size-complex="11pt"/>
    </style:style>
    <style:style style:name="T391_7" style:family="text" style:parent-style-name="Internet_20_link">
      <style:text-properties fo:font-size="11pt" style:font-name-asian="Arial" style:font-size-asian="11pt" style:font-size-complex="11pt"/>
    </style:style>
    <style:style style:name="T391_8" style:family="text" style:parent-style-name="Internet_20_link">
      <style:text-properties fo:font-size="11pt" style:font-name-asian="Arial" style:font-size-asian="11pt" style:font-size-complex="11pt"/>
    </style:style>
    <style:style style:name="T391_9" style:family="text">
      <style:text-properties fo:font-size="11pt" style:font-size-asian="11pt" style:font-name-complex="Arial" style:font-size-complex="11pt"/>
    </style:style>
    <style:style style:name="T391_10" style:family="text"/>
    <style:style style:name="T391_11" style:family="text" style:parent-style-name="Internet_20_link">
      <style:text-properties fo:font-size="11pt" style:font-name-asian="Arial" style:font-size-asian="11pt" style:font-size-complex="11pt"/>
    </style:style>
    <style:style style:name="T391_12" style:family="text" style:parent-style-name="Internet_20_link">
      <style:text-properties fo:font-size="11pt" style:font-name-asian="Arial" style:font-size-asian="11pt" style:font-size-complex="11pt"/>
    </style:style>
    <style:style style:name="T391_13" style:family="text">
      <style:text-properties fo:font-size="11pt" style:font-size-asian="11pt" style:font-name-complex="Arial" style:font-size-complex="11pt"/>
    </style:style>
    <style:style style:name="T391_14" style:family="text"/>
    <style:style style:name="T391_15" style:family="text" style:parent-style-name="Internet_20_link">
      <style:text-properties fo:font-size="11pt" style:font-name-asian="Arial" style:font-size-asian="11pt" style:font-size-complex="11pt"/>
    </style:style>
    <style:style style:name="T391_16" style:family="text">
      <style:text-properties fo:font-size="11pt" style:font-size-asian="11pt" style:font-size-complex="11pt"/>
    </style:style>
    <style:style style:name="T391_17" style:family="text">
      <style:text-properties fo:font-size="11pt" style:font-size-asian="11pt" style:font-size-complex="11pt"/>
    </style:style>
    <style:style style:name="T391_18" style:family="text">
      <style:text-properties fo:font-size="11pt" style:font-size-asian="11pt" style:font-size-complex="11pt"/>
    </style:style>
    <style:style style:name="T391_19" style:family="text">
      <style:text-properties fo:font-size="11pt" style:font-size-asian="11pt" style:font-size-complex="11pt"/>
    </style:style>
    <style:style style:name="T391_20" style:family="text">
      <style:text-properties fo:font-size="11pt" style:font-size-asian="11pt" style:font-size-complex="11pt"/>
    </style:style>
    <style:style style:name="T391_21" style:family="text">
      <style:text-properties fo:font-size="11pt" style:font-size-asian="11pt" style:font-name-complex="Arial" style:font-size-complex="11pt"/>
    </style:style>
    <style:style style:name="T391_22" style:family="text">
      <style:text-properties fo:font-size="11pt" style:font-size-asian="11pt" style:font-name-complex="Arial" style:font-size-complex="11pt"/>
    </style:style>
    <style:style style:name="T391_23" style:family="text">
      <style:text-properties fo:font-size="11pt" style:font-size-asian="11pt" style:font-name-complex="Arial" style:font-size-complex="11pt"/>
    </style:style>
    <style:style style:name="T391_24" style:family="text">
      <style:text-properties fo:font-size="11pt" style:font-size-asian="11pt" style:font-name-complex="Arial" style:font-size-complex="11pt"/>
    </style:style>
    <style:style style:name="T391_25" style:family="text">
      <style:text-properties fo:font-size="11pt" style:font-size-asian="11pt" style:font-name-complex="Arial" style:font-size-complex="11pt"/>
    </style:style>
    <style:style style:name="T391_26" style:family="text">
      <style:text-properties fo:font-size="11pt" style:font-size-asian="11pt" style:font-name-complex="Arial" style:font-size-complex="11pt"/>
    </style:style>
    <style:style style:name="T391_27" style:family="text">
      <style:text-properties fo:font-size="11pt" style:font-size-asian="11pt" style:font-name-complex="Arial" style:font-size-complex="11pt"/>
    </style:style>
    <style:style style:name="T391_28" style:family="text">
      <style:text-properties fo:font-size="11pt" style:font-size-asian="11pt" style:font-name-complex="Arial" style:font-size-complex="11pt"/>
    </style:style>
    <style:style style:name="T391_29" style:family="text">
      <style:text-properties fo:font-size="11pt" style:font-size-asian="11pt" style:font-name-complex="Arial" style:font-size-complex="11pt"/>
    </style:style>
    <style:style style:name="T391_30" style:family="text">
      <style:text-properties fo:font-size="11pt" style:font-size-asian="11pt" style:font-name-complex="Arial" style:font-size-complex="11pt"/>
    </style:style>
    <style:style style:name="Table9" style:family="table">
      <style:table-properties table:align="left" style:width="14.744cm" fo:margin-left="0cm"/>
    </style:style>
    <style:style style:name="Column30" style:family="table-column">
      <style:table-column-properties style:column-width="14.744cm"/>
    </style:style>
    <style:style style:name="Row36" style:family="table-row">
      <style:table-row-properties style:min-row-height="3.233cm" fo:keep-together="always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justify" fo:line-height="100%" fo:margin-bottom="0cm"/>
    </style:style>
    <style:style style:name="T392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2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2_3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3" style:family="paragraph" style:parent-style-name="Normal">
      <style:paragraph-properties fo:text-align="justify" fo:line-height="100%" fo:margin-bottom="0cm"/>
    </style:style>
    <style:style style:name="T393_1" style:family="text"/>
    <style:style style:name="T393_2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393_3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93_4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3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94" style:family="paragraph" style:parent-style-name="Normal">
      <style:paragraph-properties fo:text-align="justify" fo:line-height="100%" fo:margin-bottom="0cm"/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5" style:family="paragraph" style:parent-style-name="Normal">
      <style:paragraph-properties fo:text-align="justify" fo:background-color="#ffffff" fo:line-height="100%" fo:margin-bottom="0.106cm"/>
    </style:style>
    <style:style style:name="T395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2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3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4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5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6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8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9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10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1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12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13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97" style:family="paragraph" style:parent-style-name="List_20_Paragraph">
      <style:paragraph-properties fo:text-align="justify"/>
      <style:text-properties style:font-name-complex="Arial"/>
    </style:style>
    <style:style style:name="T3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97_2" style:family="text">
      <style:text-properties fo:font-size="11pt" style:font-size-asian="11pt" style:font-name-complex="Arial" style:font-size-complex="11pt"/>
    </style:style>
    <style:style style:name="T397_3" style:family="text">
      <style:text-properties fo:font-size="11pt" style:font-size-asian="11pt" style:font-name-complex="Arial" style:font-size-complex="11pt"/>
    </style:style>
    <style:style style:name="T397_4" style:family="text">
      <style:text-properties fo:font-size="11pt" style:font-size-asian="11pt" style:font-name-complex="Arial" style:font-size-complex="11pt"/>
    </style:style>
    <style:style style:name="T397_5" style:family="text">
      <style:text-properties fo:font-size="11pt" style:font-size-asian="11pt" style:font-name-complex="Arial" style:font-size-complex="11pt"/>
    </style:style>
    <style:style style:name="T397_6" style:family="text">
      <style:text-properties fo:font-size="11pt" style:font-size-asian="11pt" style:font-name-complex="Arial" style:font-size-complex="11pt"/>
    </style:style>
    <style:style style:name="T397_7" style:family="text">
      <style:text-properties fo:font-size="11pt" style:font-size-asian="11pt" style:font-name-complex="Arial" style:font-size-complex="11pt"/>
    </style:style>
    <style:style style:name="T397_8" style:family="text">
      <style:text-properties fo:font-size="11pt" style:font-size-asian="11pt" style:font-name-complex="Arial" style:font-size-complex="11pt"/>
    </style:style>
    <style:style style:name="T397_9" style:family="text">
      <style:text-properties fo:font-size="11pt" style:font-size-asian="11pt" style:font-name-complex="Arial" style:font-size-complex="11pt"/>
    </style:style>
    <style:style style:name="T397_10" style:family="text">
      <style:text-properties fo:font-size="11pt" style:font-size-asian="11pt" style:font-name-complex="Arial" style:font-size-complex="11pt"/>
    </style:style>
    <style:style style:name="T397_11" style:family="text">
      <style:text-properties fo:font-size="11pt" style:font-size-asian="11pt" style:font-name-complex="Arial" style:font-size-complex="11pt"/>
    </style:style>
    <style:style style:name="T397_12" style:family="text">
      <style:text-properties fo:font-size="11pt" style:font-size-asian="11pt" style:font-name-complex="Arial" style:font-size-complex="11pt"/>
    </style:style>
    <style:style style:name="T397_13" style:family="text">
      <style:text-properties fo:font-size="11pt" style:font-size-asian="11pt" style:font-name-complex="Arial" style:font-size-complex="11pt"/>
    </style:style>
    <style:style style:name="T397_14" style:family="text">
      <style:text-properties fo:font-size="11pt" style:font-size-asian="11pt" style:font-name-complex="Arial" style:font-size-complex="11pt"/>
    </style:style>
    <style:style style:name="T397_15" style:family="text">
      <style:text-properties fo:font-size="11pt" style:font-size-asian="11pt" style:font-name-complex="Arial" style:font-size-complex="11pt"/>
    </style:style>
    <style:style style:name="T397_16" style:family="text">
      <style:text-properties fo:font-size="11pt" style:font-size-asian="11pt" style:font-name-complex="Arial" style:font-size-complex="11pt"/>
    </style:style>
    <style:style style:name="T397_17" style:family="text">
      <style:text-properties fo:font-size="11pt" style:font-size-asian="11pt" style:font-name-complex="Arial" style:font-size-complex="11pt"/>
    </style:style>
    <style:style style:name="T397_18" style:family="text">
      <style:text-properties fo:font-size="11pt" style:font-size-asian="11pt" style:font-name-complex="Arial" style:font-size-complex="11pt"/>
    </style:style>
    <style:style style:name="P398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39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99_2" style:family="text">
      <style:text-properties fo:font-size="11pt" style:font-size-asian="11pt" style:font-name-complex="Arial" style:font-size-complex="11pt"/>
    </style:style>
    <style:style style:name="T399_3" style:family="text">
      <style:text-properties fo:font-size="11pt" style:font-size-asian="11pt" style:font-name-complex="Arial" style:font-size-complex="11pt"/>
    </style:style>
    <style:style style:name="T399_4" style:family="text">
      <style:text-properties fo:font-size="11pt" style:font-size-asian="11pt" style:font-name-complex="Arial" style:font-size-complex="11pt"/>
    </style:style>
    <style:style style:name="T399_5" style:family="text">
      <style:text-properties fo:font-size="11pt" style:font-size-asian="11pt" style:font-name-complex="Arial" style:font-size-complex="11pt"/>
    </style:style>
    <style:style style:name="T399_6" style:family="text">
      <style:text-properties fo:font-size="11pt" style:font-size-asian="11pt" style:font-name-complex="Arial" style:font-size-complex="11pt"/>
    </style:style>
    <style:style style:name="T399_7" style:family="text">
      <style:text-properties fo:font-size="11pt" style:font-size-asian="11pt" style:font-name-complex="Arial" style:font-size-complex="11pt"/>
    </style:style>
    <style:style style:name="T399_8" style:family="text">
      <style:text-properties fo:font-size="11pt" style:font-size-asian="11pt" style:font-name-complex="Arial" style:font-size-complex="11pt"/>
    </style:style>
    <style:style style:name="T399_9" style:family="text">
      <style:text-properties fo:font-size="11pt" style:font-size-asian="11pt" style:font-name-complex="Arial" style:font-size-complex="11pt"/>
    </style:style>
    <style:style style:name="T399_10" style:family="text">
      <style:text-properties fo:font-size="11pt" style:font-size-asian="11pt" style:font-name-complex="Arial" style:font-size-complex="11pt"/>
    </style:style>
    <style:style style:name="T399_11" style:family="text">
      <style:text-properties fo:font-size="11pt" style:font-size-asian="11pt" style:font-name-complex="Arial" style:font-size-complex="11pt"/>
    </style:style>
    <style:style style:name="T399_12" style:family="text">
      <style:text-properties fo:font-size="11pt" style:font-size-asian="11pt" style:font-name-complex="Arial" style:font-size-complex="11pt"/>
    </style:style>
    <style:style style:name="T399_13" style:family="text">
      <style:text-properties fo:font-size="11pt" style:font-size-asian="11pt" style:font-name-complex="Arial" style:font-size-complex="11pt"/>
    </style:style>
    <style:style style:name="T399_14" style:family="text">
      <style:text-properties fo:font-size="11pt" style:font-size-asian="11pt" style:font-name-complex="Arial" style:font-size-complex="11pt"/>
    </style:style>
    <style:style style:name="T399_15" style:family="text">
      <style:text-properties fo:font-size="11pt" style:font-size-asian="11pt" style:font-name-complex="Arial" style:font-size-complex="11pt"/>
    </style:style>
    <style:style style:name="T399_16" style:family="text">
      <style:text-properties fo:font-size="11pt" style:font-size-asian="11pt" style:font-name-complex="Arial" style:font-size-complex="11pt"/>
    </style:style>
    <style:style style:name="T399_17" style:family="text">
      <style:text-properties fo:font-size="11pt" style:font-size-asian="11pt" style:font-name-complex="Arial" style:font-size-complex="11pt"/>
    </style:style>
    <style:style style:name="T399_18" style:family="text">
      <style:text-properties fo:font-size="11pt" style:font-size-asian="11pt" style:font-name-complex="Arial" style:font-size-complex="11pt"/>
    </style:style>
    <style:style style:name="T399_19" style:family="text">
      <style:text-properties fo:font-size="11pt" style:font-size-asian="11pt" style:font-name-complex="Arial" style:font-size-complex="11pt"/>
    </style:style>
    <style:style style:name="T399_20" style:family="text">
      <style:text-properties fo:font-size="11pt" style:font-size-asian="11pt" style:font-name-complex="Arial" style:font-size-complex="11pt"/>
    </style:style>
    <style:style style:name="T399_21" style:family="text">
      <style:text-properties fo:font-size="11pt" style:font-size-asian="11pt" style:font-name-complex="Arial" style:font-size-complex="11pt"/>
    </style:style>
    <style:style style:name="T399_22" style:family="text">
      <style:text-properties fo:font-size="11pt" style:font-size-asian="11pt" style:font-name-complex="Arial" style:font-size-complex="11pt"/>
    </style:style>
    <style:style style:name="T399_23" style:family="text">
      <style:text-properties fo:font-size="11pt" style:font-size-asian="11pt" style:font-name-complex="Arial" style:font-size-complex="11pt"/>
    </style:style>
    <style:style style:name="T399_24" style:family="text">
      <style:text-properties fo:font-size="11pt" style:font-size-asian="11pt" style:font-name-complex="Arial" style:font-size-complex="11pt"/>
    </style:style>
    <style:style style:name="T399_25" style:family="text">
      <style:text-properties fo:font-size="11pt" style:font-size-asian="11pt" style:font-name-complex="Arial" style:font-size-complex="11pt"/>
    </style:style>
    <style:style style:name="T399_26" style:family="text">
      <style:text-properties fo:font-size="11pt" style:font-size-asian="11pt" style:font-name-complex="Arial" style:font-size-complex="11pt"/>
    </style:style>
    <style:style style:name="T399_27" style:family="text">
      <style:text-properties fo:font-size="11pt" style:font-size-asian="11pt" style:font-name-complex="Arial" style:font-size-complex="11pt"/>
    </style:style>
    <style:style style:name="T399_28" style:family="text">
      <style:text-properties fo:font-size="11pt" style:font-size-asian="11pt" style:font-name-complex="Arial" style:font-size-complex="11pt"/>
    </style:style>
    <style:style style:name="T399_29" style:family="text">
      <style:text-properties fo:font-size="11pt" style:font-size-asian="11pt" style:font-name-complex="Arial" style:font-size-complex="11pt"/>
    </style:style>
    <style:style style:name="T399_30" style:family="text">
      <style:text-properties fo:font-size="11pt" style:font-size-asian="11pt" style:font-name-complex="Arial" style:font-size-complex="11pt"/>
    </style:style>
    <style:style style:name="T399_31" style:family="text">
      <style:text-properties fo:font-size="11pt" style:font-size-asian="11pt" style:font-name-complex="Arial" style:font-size-complex="11pt"/>
    </style:style>
    <style:style style:name="T399_32" style:family="text">
      <style:text-properties fo:font-size="11pt" style:font-size-asian="11pt" style:font-name-complex="Arial" style:font-size-complex="11pt"/>
    </style:style>
    <style:style style:name="T399_33" style:family="text">
      <style:text-properties fo:font-size="11pt" style:font-size-asian="11pt" style:font-name-complex="Arial" style:font-size-complex="11pt"/>
    </style:style>
    <style:style style:name="T399_34" style:family="text">
      <style:text-properties fo:font-size="11pt" style:font-size-asian="11pt" style:font-name-complex="Arial" style:font-size-complex="11pt"/>
    </style:style>
    <style:style style:name="T399_35" style:family="text">
      <style:text-properties fo:font-size="11pt" style:font-size-asian="11pt" style:font-name-complex="Arial" style:font-size-complex="11pt"/>
    </style:style>
    <style:style style:name="T399_36" style:family="text">
      <style:text-properties fo:font-size="11pt" style:font-size-asian="11pt" style:font-name-complex="Arial" style:font-size-complex="11pt"/>
    </style:style>
    <style:style style:name="T399_37" style:family="text">
      <style:text-properties fo:font-size="11pt" style:font-size-asian="11pt" style:font-name-complex="Arial" style:font-size-complex="11pt"/>
    </style:style>
    <style:style style:name="T399_38" style:family="text">
      <style:text-properties fo:font-size="11pt" style:font-size-asian="11pt" style:font-name-complex="Arial" style:font-size-complex="11pt"/>
    </style:style>
    <style:style style:name="T399_39" style:family="text">
      <style:text-properties fo:font-size="11pt" style:font-size-asian="11pt" style:font-name-complex="Arial" style:font-size-complex="11pt"/>
    </style:style>
    <style:style style:name="P40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401" style:family="paragraph" style:parent-style-name="List_20_Paragraph">
      <style:paragraph-properties fo:text-align="justify"/>
    </style:style>
    <style:style style:name="T40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01_2" style:family="text">
      <style:text-properties fo:font-size="11pt" style:font-size-asian="11pt" style:font-name-complex="Arial" style:font-size-complex="11pt"/>
    </style:style>
    <style:style style:name="T401_3" style:family="text">
      <style:text-properties fo:font-size="11pt" style:font-size-asian="11pt" style:font-name-complex="Arial" style:font-size-complex="11pt"/>
    </style:style>
    <style:style style:name="T401_4" style:family="text">
      <style:text-properties fo:font-size="11pt" style:font-size-asian="11pt" style:font-name-complex="Arial" style:font-size-complex="11pt"/>
    </style:style>
    <style:style style:name="T401_5" style:family="text">
      <style:text-properties fo:font-size="11pt" style:font-size-asian="11pt" style:font-name-complex="Arial" style:font-size-complex="11pt"/>
    </style:style>
    <style:style style:name="T401_6" style:family="text">
      <style:text-properties fo:font-size="11pt" style:font-size-asian="11pt" style:font-name-complex="Arial" style:font-size-complex="11pt"/>
    </style:style>
    <style:style style:name="T401_7" style:family="text">
      <style:text-properties fo:font-size="11pt" style:font-size-asian="11pt" style:font-name-complex="Arial" style:font-size-complex="11pt"/>
    </style:style>
    <style:style style:name="T401_8" style:family="text">
      <style:text-properties fo:font-size="11pt" style:font-size-asian="11pt" style:font-name-complex="Arial" style:font-size-complex="11pt"/>
    </style:style>
    <style:style style:name="T401_9" style:family="text">
      <style:text-properties fo:font-size="11pt" style:font-size-asian="11pt" style:font-name-complex="Arial" style:font-size-complex="11pt"/>
    </style:style>
    <style:style style:name="T401_10" style:family="text">
      <style:text-properties fo:font-size="11pt" style:font-size-asian="11pt" style:font-name-complex="Arial" style:font-size-complex="11pt"/>
    </style:style>
    <style:style style:name="T401_11" style:family="text">
      <style:text-properties fo:font-size="11pt" style:font-size-asian="11pt" style:font-name-complex="Arial" style:font-size-complex="11pt"/>
    </style:style>
    <style:style style:name="T401_12" style:family="text">
      <style:text-properties fo:font-size="11pt" style:font-size-asian="11pt" style:font-name-complex="Arial" style:font-size-complex="11pt"/>
    </style:style>
    <style:style style:name="T401_13" style:family="text">
      <style:text-properties fo:font-size="11pt" style:font-size-asian="11pt" style:font-name-complex="Arial" style:font-size-complex="11pt"/>
    </style:style>
    <style:style style:name="T401_14" style:family="text">
      <style:text-properties fo:font-size="11pt" style:font-size-asian="11pt" style:font-name-complex="Arial" style:font-size-complex="11pt"/>
    </style:style>
    <style:style style:name="T401_15" style:family="text">
      <style:text-properties fo:font-size="11pt" style:font-size-asian="11pt" style:font-name-complex="Arial" style:font-size-complex="11pt"/>
    </style:style>
    <style:style style:name="T401_16" style:family="text">
      <style:text-properties fo:font-size="11pt" style:font-size-asian="11pt" style:font-name-complex="Arial" style:font-size-complex="11pt"/>
    </style:style>
    <style:style style:name="P402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3" style:family="paragraph" style:parent-style-name="Normal">
      <style:paragraph-properties fo:text-align="justify" fo:margin-bottom="0.212cm"/>
    </style:style>
    <style:style style:name="T403_1" style:family="text">
      <style:text-properties fo:font-size="11pt" style:font-size-asian="11pt" style:font-name-complex="Arial" style:font-size-complex="11pt" fo:font-weight="bold" style:font-weight-asian="bold"/>
    </style:style>
    <style:style style:name="P404" style:family="paragraph" style:parent-style-name="Normal">
      <style:paragraph-properties fo:text-align="justify"/>
    </style:style>
    <style:style style:name="T404_1" style:family="text">
      <style:text-properties fo:font-size="11pt" style:font-size-asian="11pt" style:font-name-complex="Arial" style:font-size-complex="11pt" fo:font-weight="bold" style:font-weight-asian="bold"/>
    </style:style>
    <style:style style:name="T404_2" style:family="text">
      <style:text-properties fo:font-size="11pt" style:font-size-asian="11pt" style:font-name-complex="Arial" style:font-size-complex="11pt" fo:font-weight="bold" style:font-weight-asian="bold"/>
    </style:style>
    <style:style style:name="T404_3" style:family="text">
      <style:text-properties fo:font-size="11pt" style:font-size-asian="11pt" style:font-name-complex="Arial" style:font-size-complex="11pt" fo:font-weight="bold" style:font-weight-asian="bold"/>
    </style:style>
    <style:style style:name="T404_4" style:family="text">
      <style:text-properties fo:font-size="11pt" style:font-size-asian="11pt" style:font-name-complex="Arial" style:font-size-complex="11pt" fo:font-weight="bold" style:font-weight-asian="bold"/>
    </style:style>
    <style:style style:name="T404_5" style:family="text">
      <style:text-properties fo:font-size="11pt" style:font-size-asian="11pt" style:font-name-complex="Arial" style:font-size-complex="11pt" fo:font-weight="bold" style:font-weight-asian="bold"/>
    </style:style>
    <style:style style:name="T404_6" style:family="text">
      <style:text-properties fo:font-size="11pt" style:font-size-asian="11pt" style:font-name-complex="Arial" style:font-size-complex="11pt" fo:font-weight="bold" style:font-weight-asian="bold"/>
    </style:style>
    <style:style style:name="T404_7" style:family="text">
      <style:text-properties fo:font-size="11pt" style:font-size-asian="11pt" style:font-name-complex="Arial" style:font-size-complex="11pt" fo:font-weight="bold" style:font-weight-asian="bold"/>
    </style:style>
    <style:style style:name="T404_8" style:family="text">
      <style:text-properties fo:font-size="11pt" style:font-size-asian="11pt" style:font-name-complex="Arial" style:font-size-complex="11pt" fo:font-weight="bold" style:font-weight-asian="bold"/>
    </style:style>
    <style:style style:name="T404_9" style:family="text">
      <style:text-properties fo:font-size="11pt" style:font-size-asian="11pt" style:font-name-complex="Arial" style:font-size-complex="11pt" fo:font-weight="bold" style:font-weight-asian="bold"/>
    </style:style>
    <style:style style:name="T404_10" style:family="text">
      <style:text-properties fo:font-size="11pt" style:font-size-asian="11pt" style:font-name-complex="Arial" style:font-size-complex="11pt" fo:font-weight="bold" style:font-weight-asian="bold"/>
    </style:style>
    <style:style style:name="T404_11" style:family="text">
      <style:text-properties fo:font-size="11pt" style:font-size-asian="11pt" style:font-name-complex="Arial" style:font-size-complex="11pt" fo:font-weight="bold" style:font-weight-asian="bold"/>
    </style:style>
    <style:style style:name="T404_12" style:family="text">
      <style:text-properties fo:font-size="11pt" style:font-size-asian="11pt" style:font-name-complex="Arial" style:font-size-complex="11pt" fo:font-weight="bold" style:font-weight-asian="bold"/>
    </style:style>
    <style:style style:name="T404_13" style:family="text">
      <style:text-properties fo:font-size="11pt" style:font-size-asian="11pt" style:font-name-complex="Arial" style:font-size-complex="11pt" style:font-weight-complex="bold"/>
    </style:style>
    <style:style style:name="T404_14" style:family="text">
      <style:text-properties fo:font-size="11pt" style:font-size-asian="11pt" style:font-name-complex="Arial" style:font-size-complex="11pt" style:font-weight-complex="bold"/>
    </style:style>
    <style:style style:name="T404_15" style:family="text">
      <style:text-properties fo:font-size="11pt" style:font-size-asian="11pt" style:font-name-complex="Arial" style:font-size-complex="11pt" style:font-weight-complex="bold"/>
    </style:style>
    <style:style style:name="T404_16" style:family="text">
      <style:text-properties fo:font-size="11pt" style:font-size-asian="11pt" style:font-name-complex="Arial" style:font-size-complex="11pt" style:font-weight-complex="bold"/>
    </style:style>
    <style:style style:name="T404_17" style:family="text">
      <style:text-properties fo:font-size="11pt" style:font-size-asian="11pt" style:font-name-complex="Arial" style:font-size-complex="11pt" style:font-weight-complex="bold"/>
    </style:style>
    <style:style style:name="T404_18" style:family="text"/>
    <style:style style:name="T404_19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20" style:family="text">
      <style:text-properties fo:color="#000000" fo:font-size="11pt" style:font-name-asian="Arial" style:font-size-asian="11pt" style:font-name-complex="Arial" style:font-size-complex="11pt"/>
    </style:style>
    <style:style style:name="T404_21" style:family="text"/>
    <style:style style:name="T404_2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23" style:family="text">
      <style:text-properties fo:color="#000000" fo:font-size="11pt" style:font-name-asian="Arial" style:font-size-asian="11pt" style:font-name-complex="Arial" style:font-size-complex="11pt"/>
    </style:style>
    <style:style style:name="T404_24" style:family="text"/>
    <style:style style:name="T404_25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26" style:family="text">
      <style:text-properties fo:color="#000000" fo:font-size="11pt" style:font-name-asian="Arial" style:font-size-asian="11pt" style:font-name-complex="Arial" style:font-size-complex="11pt"/>
    </style:style>
    <style:style style:name="T404_27" style:family="text"/>
    <style:style style:name="T404_28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29" style:family="text">
      <style:text-properties fo:color="#000000" fo:font-size="11pt" style:font-name-asian="Arial" style:font-size-asian="11pt" style:font-name-complex="Arial" style:font-size-complex="11pt"/>
    </style:style>
    <style:style style:name="T404_30" style:family="text"/>
    <style:style style:name="T404_31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32" style:family="text">
      <style:text-properties fo:font-size="11pt" style:font-size-asian="11pt" style:font-size-complex="11pt"/>
    </style:style>
    <style:style style:name="T404_33" style:family="text">
      <style:text-properties fo:font-size="11pt" style:font-size-asian="11pt" style:font-name-complex="Arial" style:font-size-complex="11pt" style:font-weight-complex="bold"/>
    </style:style>
    <style:style style:name="T404_34" style:family="text">
      <style:text-properties fo:font-size="11pt" style:font-size-asian="11pt" style:font-name-complex="Arial" style:font-size-complex="11pt" style:font-weight-complex="bold"/>
    </style:style>
    <style:style style:name="T404_35" style:family="text">
      <style:text-properties fo:font-size="11pt" style:font-size-asian="11pt" style:font-name-complex="Arial" style:font-size-complex="11pt" style:font-weight-complex="bold"/>
    </style:style>
    <style:style style:name="P40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FR4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406" style:family="paragraph" style:parent-style-name="Normal"/>
    <style:style style:name="T406_1" style:family="text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T406_2" style:family="text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T406_3" style:family="text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T406_4" style:family="text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P407" style:family="paragraph" style:parent-style-name="Normal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P408" style:family="paragraph" style:parent-style-name="Normal"/>
    <style:style style:name="T408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408_2" style:family="text">
      <style:text-properties fo:font-style="italic" style:font-style-asian="italic" style:font-style-complex="italic" fo:font-size="10pt" style:font-size-asian="10pt" style:font-size-complex="10pt"/>
    </style:style>
    <style:style style:name="T408_3" style:family="text"/>
    <style:style style:name="T408_4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08_5" style:family="text">
      <style:text-properties fo:font-style="italic" style:font-style-asian="italic" style:font-style-complex="italic" fo:font-size="10pt" style:font-size-asian="10pt" style:font-size-complex="10pt"/>
    </style:style>
    <style:style style:name="T408_6" style:family="text">
      <style:text-properties fo:font-style="italic" style:font-style-asian="italic" style:font-style-complex="italic" fo:font-size="10pt" style:font-size-asian="10pt" style:font-size-complex="10pt"/>
    </style:style>
    <style:style style:name="T408_7" style:family="text">
      <style:text-properties fo:font-style="italic" style:font-style-asian="italic" style:font-style-complex="italic" fo:font-size="10pt" style:font-size-asian="10pt" style:font-size-complex="10pt"/>
    </style:style>
    <style:style style:name="T408_8" style:family="text">
      <style:text-properties fo:font-style="italic" style:font-style-asian="italic" style:font-style-complex="italic" fo:font-size="10pt" style:font-size-asian="10pt" style:font-size-complex="10pt"/>
    </style:style>
    <style:style style:name="P409" style:family="paragraph" style:parent-style-name="Normal"/>
    <style:style style:name="T409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409_2" style:family="text">
      <style:text-properties fo:font-style="italic" style:font-style-asian="italic" style:font-style-complex="italic" fo:font-size="10pt" style:font-size-asian="10pt" style:font-size-complex="10pt"/>
    </style:style>
    <style:style style:name="T409_3" style:family="text"/>
    <style:style style:name="T409_4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09_5" style:family="text">
      <style:text-properties fo:font-style="italic" style:font-style-asian="italic" style:font-style-complex="italic" fo:font-size="10pt" style:font-size-asian="10pt" style:font-size-complex="10pt"/>
    </style:style>
    <style:style style:name="T409_6" style:family="text">
      <style:text-properties fo:font-style="italic" style:font-style-asian="italic" style:font-style-complex="italic" fo:font-size="10pt" style:font-size-asian="10pt" style:font-size-complex="10pt"/>
    </style:style>
    <style:style style:name="T409_7" style:family="text">
      <style:text-properties fo:font-style="italic" style:font-style-asian="italic" style:font-style-complex="italic" fo:font-size="10pt" style:font-size-asian="10pt" style:font-size-complex="10pt"/>
    </style:style>
    <style:style style:name="T409_8" style:family="text">
      <style:text-properties fo:font-style="italic" style:font-style-asian="italic" style:font-style-complex="italic" fo:font-size="10pt" style:font-size-asian="10pt" style:font-size-complex="10pt"/>
    </style:style>
    <style:style style:name="T409_9" style:family="text">
      <style:text-properties fo:font-style="italic" style:font-style-asian="italic" style:font-style-complex="italic" fo:font-size="10pt" style:font-size-asian="10pt" style:font-size-complex="10pt"/>
    </style:style>
    <style:style style:name="T409_10" style:family="text">
      <style:text-properties fo:font-style="italic" style:font-style-asian="italic" style:font-style-complex="italic" fo:font-size="10pt" style:font-size-asian="10pt" style:font-size-complex="10pt"/>
    </style:style>
    <style:style style:name="P410" style:family="paragraph" style:parent-style-name="Normal"/>
    <style:style style:name="T410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410_2" style:family="text">
      <style:text-properties fo:font-style="italic" style:font-style-asian="italic" style:font-style-complex="italic" fo:font-size="10pt" style:font-size-asian="10pt" style:font-size-complex="10pt"/>
    </style:style>
    <style:style style:name="T410_3" style:family="text"/>
    <style:style style:name="T410_4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10_5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10_6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10_7" style:family="text">
      <style:text-properties fo:font-style="italic" style:font-style-asian="italic" style:font-style-complex="italic" fo:font-size="10pt" style:font-size-asian="10pt" style:font-size-complex="10pt"/>
    </style:style>
    <style:style style:name="T410_8" style:family="text">
      <style:text-properties fo:font-style="italic" style:font-style-asian="italic" style:font-style-complex="italic" fo:font-size="10pt" style:font-size-asian="10pt" style:font-size-complex="10pt"/>
    </style:style>
    <style:style style:name="T410_9" style:family="text">
      <style:text-properties fo:font-style="italic" style:font-style-asian="italic" style:font-style-complex="italic" fo:font-size="10pt" style:font-size-asian="10pt" style:font-size-complex="10pt"/>
    </style:style>
    <style:style style:name="T410_10" style:family="text">
      <style:text-properties fo:font-style="italic" style:font-style-asian="italic" style:font-style-complex="italic" fo:font-size="10pt" style:font-size-asian="10pt" style:font-size-complex="10pt"/>
    </style:style>
    <style:style style:name="T410_11" style:family="text">
      <style:text-properties fo:font-style="italic" style:font-style-asian="italic" style:font-style-complex="italic" fo:font-size="10pt" style:font-size-asian="10pt" style:font-size-complex="10pt"/>
    </style:style>
    <style:style style:name="T410_12" style:family="text">
      <style:text-properties fo:font-style="italic" style:font-style-asian="italic" style:font-style-complex="italic" fo:font-size="10pt" style:font-size-asian="10pt" style:font-size-complex="10pt" style:font-weight-complex="bold"/>
    </style:style>
    <style:style style:name="P41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fo:font-size="11pt" style:font-size-asian="11pt" style:font-name-complex="Arial" style:font-size-complex="11pt" style:font-weight-complex="bold"/>
    </style:style>
    <style:style style:name="T412_2" style:family="text"/>
    <style:style style:name="T412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12_4" style:family="text" style:parent-style-name="Internet_20_link">
      <style:text-properties fo:font-size="11pt" style:font-name-asian="Arial" style:font-size-asian="11pt" style:font-size-complex="11pt"/>
    </style:style>
    <style:style style:name="T412_5" style:family="text">
      <style:text-properties fo:font-size="11pt" style:font-size-asian="11pt" style:font-name-complex="Arial" style:font-size-complex="11pt" style:font-weight-complex="bold"/>
    </style:style>
    <style:style style:name="T412_6" style:family="text">
      <style:text-properties fo:font-size="11pt" style:font-size-asian="11pt" style:font-name-complex="Arial" style:font-size-complex="11pt" style:font-weight-complex="bold"/>
    </style:style>
    <style:style style:name="T412_7" style:family="text">
      <style:text-properties fo:font-size="11pt" style:font-size-asian="11pt" style:font-name-complex="Arial" style:font-size-complex="11pt" style:font-weight-complex="bold"/>
    </style:style>
    <style:style style:name="T412_8" style:family="text">
      <style:text-properties fo:font-size="11pt" style:font-size-asian="11pt" style:font-name-complex="Arial" style:font-size-complex="11pt" style:font-weight-complex="bold"/>
    </style:style>
    <style:style style:name="T412_9" style:family="text"/>
    <style:style style:name="T412_10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12_11" style:family="text">
      <style:text-properties fo:font-size="11pt" style:font-size-asian="11pt" style:font-name-complex="Arial" style:font-size-complex="11pt" style:font-weight-complex="bold"/>
    </style:style>
    <style:style style:name="T412_12" style:family="text">
      <style:text-properties fo:font-size="11pt" style:font-size-asian="11pt" style:font-name-complex="Arial" style:font-size-complex="11pt" style:font-weight-complex="bold"/>
    </style:style>
    <style:style style:name="T412_13" style:family="text">
      <style:text-properties fo:font-size="11pt" style:font-size-asian="11pt" style:font-name-complex="Arial" style:font-size-complex="11pt" style:font-weight-complex="bold"/>
    </style:style>
    <style:style style:name="T412_14" style:family="text">
      <style:text-properties fo:font-size="11pt" style:font-size-asian="11pt" style:font-name-complex="Arial" style:font-size-complex="11pt" style:font-weight-complex="bold"/>
    </style:style>
    <style:style style:name="T412_15" style:family="text">
      <style:text-properties fo:font-size="11pt" style:font-size-asian="11pt" style:font-name-complex="Arial" style:font-size-complex="11pt" style:font-weight-complex="bold"/>
    </style:style>
    <style:style style:name="T412_16" style:family="text"/>
    <style:style style:name="T412_17" style:family="text" style:parent-style-name="Internet_20_link">
      <style:text-properties style:font-style-complex="italic" fo:font-size="11pt" style:font-size-asian="11pt" style:font-name-complex="Arial" style:font-size-complex="11pt" style:font-weight-complex="bold"/>
    </style:style>
    <style:style style:name="T412_18" style:family="text">
      <style:text-properties fo:font-size="11pt" style:font-size-asian="11pt" style:font-name-complex="Arial" style:font-size-complex="11pt" style:font-weight-complex="bold"/>
    </style:style>
    <style:style style:name="P41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8" style:family="text">
      <style:text-properties fo:font-size="11pt" style:font-size-asian="11pt" style:font-name-complex="Arial" style:font-size-complex="11pt"/>
    </style:style>
    <style:style style:name="T414_9" style:family="text">
      <style:text-properties fo:font-size="11pt" style:font-size-asian="11pt" style:font-name-complex="Arial" style:font-size-complex="11pt"/>
    </style:style>
    <style:style style:name="T414_10" style:family="text">
      <style:text-properties fo:font-size="11pt" style:font-size-asian="11pt" style:font-name-complex="Arial" style:font-size-complex="11pt"/>
    </style:style>
    <style:style style:name="T414_11" style:family="text">
      <style:text-properties fo:font-size="11pt" style:font-size-asian="11pt" style:font-name-complex="Arial" style:font-size-complex="11pt"/>
    </style:style>
    <style:style style:name="T414_12" style:family="text">
      <style:text-properties fo:font-size="11pt" style:font-size-asian="11pt" style:font-name-complex="Arial" style:font-size-complex="11pt"/>
    </style:style>
    <style:style style:name="T414_13" style:family="text">
      <style:text-properties fo:font-size="11pt" style:font-size-asian="11pt" style:font-name-complex="Arial" style:font-size-complex="11pt"/>
    </style:style>
    <style:style style:name="T414_14" style:family="text">
      <style:text-properties fo:font-size="11pt" style:font-size-asian="11pt" style:font-name-complex="Arial" style:font-size-complex="11pt"/>
    </style:style>
    <style:style style:name="T414_15" style:family="text">
      <style:text-properties fo:font-size="11pt" style:font-size-asian="11pt" style:font-name-complex="Arial" style:font-size-complex="11pt"/>
    </style:style>
    <style:style style:name="T414_16" style:family="text">
      <style:text-properties fo:font-size="11pt" style:font-size-asian="11pt" style:font-name-complex="Arial" style:font-size-complex="11pt"/>
    </style:style>
    <style:style style:name="T414_17" style:family="text">
      <style:text-properties fo:font-size="11pt" style:font-size-asian="11pt" style:font-name-complex="Arial" style:font-size-complex="11pt"/>
    </style:style>
    <style:style style:name="T414_18" style:family="text">
      <style:text-properties fo:font-size="11pt" style:font-size-asian="11pt" style:font-name-complex="Arial" style:font-size-complex="11pt"/>
    </style:style>
    <style:style style:name="T414_19" style:family="text">
      <style:text-properties fo:font-size="11pt" style:font-size-asian="11pt" style:font-name-complex="Arial" style:font-size-complex="11pt"/>
    </style:style>
    <style:style style:name="T414_20" style:family="text">
      <style:text-properties fo:font-size="11pt" style:font-size-asian="11pt" style:font-name-complex="Arial" style:font-size-complex="11pt"/>
    </style:style>
    <style:style style:name="T414_21" style:family="text">
      <style:text-properties fo:font-size="11pt" style:font-size-asian="11pt" style:font-name-complex="Arial" style:font-size-complex="11pt"/>
    </style:style>
    <style:style style:name="T414_22" style:family="text">
      <style:text-properties fo:font-size="11pt" style:font-size-asian="11pt" style:font-name-complex="Arial" style:font-size-complex="11pt"/>
    </style:style>
    <style:style style:name="T414_23" style:family="text">
      <style:text-properties fo:font-size="11pt" style:font-size-asian="11pt" style:font-name-complex="Arial" style:font-size-complex="11pt"/>
    </style:style>
    <style:style style:name="T414_24" style:family="text">
      <style:text-properties fo:font-size="11pt" style:font-size-asian="11pt" style:font-name-complex="Arial" style:font-size-complex="11pt"/>
    </style:style>
    <style:style style:name="T414_25" style:family="text">
      <style:text-properties fo:font-size="11pt" style:font-size-asian="11pt" style:font-name-complex="Arial" style:font-size-complex="11pt"/>
    </style:style>
    <style:style style:name="T414_26" style:family="text">
      <style:text-properties fo:font-size="11pt" style:font-size-asian="11pt" style:font-name-complex="Arial" style:font-size-complex="11pt"/>
    </style:style>
    <style:style style:name="T414_27" style:family="text" style:parent-style-name="Normal">
      <style:text-properties fo:font-size="11pt" style:font-size-asian="11pt" style:font-name-complex="Arial" style:font-size-complex="11pt"/>
    </style:style>
    <style:style style:name="P415" style:family="paragraph" style:parent-style-name="Footnote_20_text"/>
    <style:style style:name="T415_1" style:family="text">
      <style:text-properties fo:font-size="9pt" style:font-size-asian="9pt" style:font-size-complex="9pt"/>
    </style:style>
    <style:style style:name="T415_2" style:family="text">
      <style:text-properties fo:font-size="9pt" style:font-size-asian="9pt" style:font-size-complex="9pt"/>
    </style:style>
    <style:style style:name="T415_3" style:family="text">
      <style:text-properties fo:font-size="11pt" style:font-size-asian="11pt" style:font-name-complex="Arial" style:font-size-complex="11pt"/>
    </style:style>
    <style:style style:name="T415_4" style:family="text">
      <style:text-properties fo:font-size="11pt" style:font-size-asian="11pt" style:font-name-complex="Arial" style:font-size-complex="11pt"/>
    </style:style>
    <style:style style:name="T415_5" style:family="text">
      <style:text-properties fo:font-size="11pt" style:font-size-asian="11pt" style:font-name-complex="Arial" style:font-size-complex="11pt"/>
    </style:style>
    <style:style style:name="T415_6" style:family="text">
      <style:text-properties fo:font-size="11pt" style:font-size-asian="11pt" style:font-name-complex="Arial" style:font-size-complex="11pt"/>
    </style:style>
    <style:style style:name="T415_7" style:family="text">
      <style:text-properties fo:font-size="11pt" style:font-size-asian="11pt" style:font-name-complex="Arial" style:font-size-complex="11pt"/>
    </style:style>
    <style:style style:name="T415_8" style:family="text">
      <style:text-properties fo:font-size="11pt" style:font-size-asian="11pt" style:font-name-complex="Arial" style:font-size-complex="11pt"/>
    </style:style>
    <style:style style:name="T415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5_10" style:family="text">
      <style:text-properties fo:font-size="11pt" style:font-size-asian="11pt" style:font-name-complex="Arial" style:font-size-complex="11pt"/>
    </style:style>
    <style:style style:name="T415_11" style:family="text">
      <style:text-properties fo:font-size="11pt" style:font-size-asian="11pt" style:font-name-complex="Arial" style:font-size-complex="11pt"/>
    </style:style>
    <style:style style:name="T415_12" style:family="text">
      <style:text-properties fo:font-size="11pt" style:font-size-asian="11pt" style:font-name-complex="Arial" style:font-size-complex="11pt"/>
    </style:style>
    <style:style style:name="T415_13" style:family="text" style:parent-style-name="Normal">
      <style:text-properties style:text-position="super 58%" fo:font-size="11pt" style:font-size-asian="11pt" style:font-name-complex="Arial" style:font-size-complex="11pt"/>
    </style:style>
    <style:style style:name="P416" style:family="paragraph" style:parent-style-name="Footnote_20_text"/>
    <style:style style:name="T416_1" style:family="text">
      <style:text-properties fo:font-size="9pt" style:font-size-asian="9pt" style:font-size-complex="9pt"/>
    </style:style>
    <style:style style:name="T416_2" style:family="text">
      <style:text-properties fo:font-size="9pt" style:font-size-asian="9pt" style:font-size-complex="9pt"/>
    </style:style>
    <style:style style:name="T416_3" style:family="text">
      <style:text-properties fo:font-size="11pt" style:font-size-asian="11pt" style:font-name-complex="Arial" style:font-size-complex="11pt"/>
    </style:style>
    <style:style style:name="T416_4" style:family="text">
      <style:text-properties fo:font-size="11pt" style:font-size-asian="11pt" style:font-name-complex="Arial" style:font-size-complex="11pt"/>
    </style:style>
    <style:style style:name="T416_5" style:family="text">
      <style:text-properties fo:font-size="11pt" style:font-size-asian="11pt" style:font-name-complex="Arial" style:font-size-complex="11pt"/>
    </style:style>
    <style:style style:name="T416_6" style:family="text"/>
    <style:style style:name="T416_7" style:family="text" style:parent-style-name="Internet_20_link">
      <style:text-properties fo:font-size="11pt" style:font-size-asian="11pt" style:font-name-complex="Arial" style:font-size-complex="11pt"/>
    </style:style>
    <style:style style:name="T416_8" style:family="text">
      <style:text-properties fo:font-size="11pt" style:font-size-asian="11pt" style:font-name-complex="Arial" style:font-size-complex="11pt"/>
    </style:style>
    <style:style style:name="T416_9" style:family="text"/>
    <style:style style:name="T416_10" style:family="text" style:parent-style-name="Internet_20_link">
      <style:text-properties fo:font-size="11pt" style:font-size-asian="11pt" style:font-name-complex="Arial" style:font-size-complex="11pt"/>
    </style:style>
    <style:style style:name="T416_11" style:family="text" style:parent-style-name="Internet_20_link">
      <style:text-properties fo:font-size="11pt" style:font-size-asian="11pt" style:font-name-complex="Arial" style:font-size-complex="11pt"/>
    </style:style>
    <style:style style:name="T416_12" style:family="text" style:parent-style-name="Internet_20_link">
      <style:text-properties fo:font-size="11pt" style:font-size-asian="11pt" style:font-name-complex="Arial" style:font-size-complex="11pt"/>
    </style:style>
    <style:style style:name="T416_13" style:family="text" style:parent-style-name="Internet_20_link">
      <style:text-properties fo:font-size="11pt" style:font-size-asian="11pt" style:font-name-complex="Arial" style:font-size-complex="11pt"/>
    </style:style>
    <style:style style:name="T416_14" style:family="text">
      <style:text-properties fo:font-size="11pt" style:font-size-asian="11pt" style:font-name-complex="Arial" style:font-size-complex="11pt"/>
    </style:style>
    <style:style style:name="T416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6_16" style:family="text">
      <style:text-properties fo:font-size="11pt" style:font-size-asian="11pt" style:font-name-complex="Arial" style:font-size-complex="11pt"/>
    </style:style>
    <style:style style:name="T416_17" style:family="text"/>
    <style:style style:name="T416_18" style:family="text" style:parent-style-name="Internet_20_link">
      <style:text-properties fo:font-size="11pt" style:font-size-asian="11pt" style:font-name-complex="Arial" style:font-size-complex="11pt"/>
    </style:style>
    <style:style style:name="T416_19" style:family="text">
      <style:text-properties fo:font-size="11pt" style:font-size-asian="11pt" style:font-name-complex="Arial" style:font-size-complex="11pt"/>
    </style:style>
    <style:style style:name="T416_20" style:family="text">
      <style:text-properties fo:font-size="11pt" style:font-size-asian="11pt" style:font-name-complex="Arial" style:font-size-complex="11pt"/>
    </style:style>
    <style:style style:name="T416_21" style:family="text"/>
    <style:style style:name="T416_22" style:family="text" style:parent-style-name="Internet_20_link">
      <style:text-properties fo:font-size="11pt" style:font-size-asian="11pt" style:font-name-complex="Arial" style:font-size-complex="11pt"/>
    </style:style>
    <style:style style:name="T416_23" style:family="text">
      <style:text-properties fo:font-size="11pt" style:font-size-asian="11pt" style:font-name-complex="Arial" style:font-size-complex="11pt"/>
    </style:style>
    <style:style style:name="T416_24" style:family="text">
      <style:text-properties fo:font-size="11pt" style:font-size-asian="11pt" style:font-name-complex="Arial" style:font-size-complex="11pt"/>
    </style:style>
    <style:style style:name="T416_25" style:family="text">
      <style:text-properties fo:font-size="11pt" style:font-size-asian="11pt" style:font-name-complex="Arial" style:font-size-complex="11pt"/>
    </style:style>
    <style:style style:name="T416_26" style:family="text">
      <style:text-properties fo:font-size="11pt" style:font-size-asian="11pt" style:font-name-complex="Arial" style:font-size-complex="11pt"/>
    </style:style>
    <style:style style:name="T416_27" style:family="text">
      <style:text-properties fo:font-size="11pt" style:font-size-asian="11pt" style:font-name-complex="Arial" style:font-size-complex="11pt"/>
    </style:style>
    <style:style style:name="T416_28" style:family="text">
      <style:text-properties fo:font-size="11pt" style:font-size-asian="11pt" style:font-name-complex="Arial" style:font-size-complex="11pt"/>
    </style:style>
    <style:style style:name="T416_29" style:family="text"/>
    <style:style style:name="T416_30" style:family="text" style:parent-style-name="Internet_20_link">
      <style:text-properties fo:font-size="11pt" style:font-size-asian="11pt" style:font-name-complex="Arial" style:font-size-complex="11pt"/>
    </style:style>
    <style:style style:name="T416_31" style:family="text">
      <style:text-properties fo:font-size="11pt" style:font-size-asian="11pt" style:font-name-complex="Arial" style:font-size-complex="11pt"/>
    </style:style>
    <style:style style:name="T416_32" style:family="text">
      <style:text-properties fo:font-size="11pt" style:font-size-asian="11pt" style:font-name-complex="Arial" style:font-size-complex="11pt"/>
    </style:style>
    <style:style style:name="T416_33" style:family="text">
      <style:text-properties fo:font-size="11pt" style:font-size-asian="11pt" style:font-name-complex="Arial" style:font-size-complex="11pt"/>
    </style:style>
    <style:style style:name="T416_34" style:family="text">
      <style:text-properties fo:font-size="11pt" style:font-size-asian="11pt" style:font-name-complex="Arial" style:font-size-complex="11pt" style:font-weight-complex="bold"/>
    </style:style>
    <style:style style:name="T416_35" style:family="text">
      <style:text-properties fo:font-size="11pt" style:font-size-asian="11pt" style:font-name-complex="Arial" style:font-size-complex="11pt" style:font-weight-complex="bold"/>
    </style:style>
    <style:style style:name="T416_36" style:family="text">
      <style:text-properties fo:font-size="11pt" style:font-size-asian="11pt" style:font-name-complex="Arial" style:font-size-complex="11pt" style:font-weight-complex="bold"/>
    </style:style>
    <style:style style:name="T416_37" style:family="text">
      <style:text-properties fo:font-size="11pt" style:font-size-asian="11pt" style:font-name-complex="Arial" style:font-size-complex="11pt" style:font-weight-complex="bold"/>
    </style:style>
    <style:style style:name="T416_38" style:family="text">
      <style:text-properties fo:font-size="11pt" style:font-size-asian="11pt" style:font-name-complex="Arial" style:font-size-complex="11pt" style:font-weight-complex="bold"/>
    </style:style>
    <style:style style:name="T416_39" style:family="text">
      <style:text-properties fo:font-size="11pt" style:font-size-asian="11pt" style:font-name-complex="Arial" style:font-size-complex="11pt" style:font-weight-complex="bold"/>
    </style:style>
    <style:style style:name="T416_40" style:family="text">
      <style:text-properties fo:font-size="11pt" style:font-size-asian="11pt" style:font-name-complex="Arial" style:font-size-complex="11pt" style:font-weight-complex="bold"/>
    </style:style>
    <style:style style:name="T416_41" style:family="text">
      <style:text-properties fo:font-size="11pt" style:font-size-asian="11pt" style:font-name-complex="Arial" style:font-size-complex="11pt" style:font-weight-complex="bold"/>
    </style:style>
    <style:style style:name="T416_42" style:family="text">
      <style:text-properties fo:font-size="11pt" style:font-size-asian="11pt" style:font-name-complex="Arial" style:font-size-complex="11pt" style:font-weight-complex="bold"/>
    </style:style>
    <style:style style:name="T416_43" style:family="text">
      <style:text-properties fo:font-size="11pt" style:font-size-asian="11pt" style:font-name-complex="Arial" style:font-size-complex="11pt" style:font-weight-complex="bold"/>
    </style:style>
    <style:style style:name="T416_44" style:family="text">
      <style:text-properties fo:font-size="11pt" style:font-size-asian="11pt" style:font-name-complex="Arial" style:font-size-complex="11pt" style:font-weight-complex="bold"/>
    </style:style>
    <style:style style:name="T416_45" style:family="text"/>
    <style:style style:name="T416_46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16_47" style:family="text">
      <style:text-properties fo:font-size="11pt" style:font-size-asian="11pt" style:font-name-complex="Arial" style:font-size-complex="11pt" style:font-weight-complex="bold"/>
    </style:style>
    <style:style style:name="T416_48" style:family="text">
      <style:text-properties fo:font-size="11pt" style:font-size-asian="11pt" style:font-name-complex="Arial" style:font-size-complex="11pt" style:font-weight-complex="bold"/>
    </style:style>
    <style:style style:name="T416_49" style:family="text"/>
    <style:style style:name="T416_50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16_51" style:family="text">
      <style:text-properties fo:font-size="11pt" style:font-size-asian="11pt" style:font-name-complex="Arial" style:font-size-complex="11pt" style:font-weight-complex="bold"/>
    </style:style>
    <style:style style:name="P41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fo:font-size="11pt" style:font-size-asian="11pt" style:font-name-complex="Arial" style:font-size-complex="11pt"/>
    </style:style>
    <style:style style:name="T418_2" style:family="text">
      <style:text-properties fo:font-size="11pt" style:font-size-asian="11pt" style:font-name-complex="Arial" style:font-size-complex="11pt"/>
    </style:style>
    <style:style style:name="T418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9" style:family="text">
      <style:text-properties fo:font-size="11pt" style:font-size-asian="11pt" style:font-name-complex="Arial" style:font-size-complex="11pt"/>
    </style:style>
    <style:style style:name="T418_10" style:family="text">
      <style:text-properties fo:font-size="11pt" style:font-size-asian="11pt" style:font-name-complex="Arial" style:font-size-complex="11pt"/>
    </style:style>
    <style:style style:name="T418_11" style:family="text">
      <style:text-properties fo:font-size="11pt" style:font-size-asian="11pt" style:font-name-complex="Arial" style:font-size-complex="11pt"/>
    </style:style>
    <style:style style:name="T418_12" style:family="text">
      <style:text-properties fo:font-size="11pt" style:font-size-asian="11pt" style:font-name-complex="Arial" style:font-size-complex="11pt"/>
    </style:style>
    <style:style style:name="T418_13" style:family="text">
      <style:text-properties fo:font-size="11pt" style:font-size-asian="11pt" style:font-name-complex="Arial" style:font-size-complex="11pt"/>
    </style:style>
    <style:style style:name="T418_14" style:family="text">
      <style:text-properties fo:font-size="11pt" style:font-size-asian="11pt" style:font-name-complex="Arial" style:font-size-complex="11pt"/>
    </style:style>
    <style:style style:name="T418_15" style:family="text">
      <style:text-properties fo:font-size="11pt" style:font-size-asian="11pt" style:font-name-complex="Arial" style:font-size-complex="11pt"/>
    </style:style>
    <style:style style:name="T418_16" style:family="text">
      <style:text-properties fo:font-size="11pt" style:font-size-asian="11pt" style:font-name-complex="Arial" style:font-size-complex="11pt"/>
    </style:style>
    <style:style style:name="T418_17" style:family="text">
      <style:text-properties fo:font-size="11pt" style:font-size-asian="11pt" style:font-name-complex="Arial" style:font-size-complex="11pt"/>
    </style:style>
    <style:style style:name="P41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20" style:family="paragraph" style:parent-style-name="Normal">
      <style:paragraph-properties fo:text-align="justify"/>
    </style:style>
    <style:style style:name="T420_1" style:family="text">
      <style:text-properties fo:font-size="11pt" style:font-size-asian="11pt" style:font-name-complex="Arial" style:font-size-complex="11pt"/>
    </style:style>
    <style:style style:name="T420_2" style:family="text">
      <style:text-properties fo:font-size="11pt" style:font-size-asian="11pt" style:font-name-complex="Arial" style:font-size-complex="11pt"/>
    </style:style>
    <style:style style:name="T420_3" style:family="text">
      <style:text-properties fo:font-size="11pt" style:font-size-asian="11pt" style:font-name-complex="Arial" style:font-size-complex="11pt"/>
    </style:style>
    <style:style style:name="T420_4" style:family="text">
      <style:text-properties fo:font-size="11pt" style:font-size-asian="11pt" style:font-name-complex="Arial" style:font-size-complex="11pt"/>
    </style:style>
    <style:style style:name="T420_5" style:family="text">
      <style:text-properties fo:font-size="11pt" style:font-size-asian="11pt" style:font-name-complex="Arial" style:font-size-complex="11pt"/>
    </style:style>
    <style:style style:name="T420_6" style:family="text">
      <style:text-properties fo:font-size="11pt" style:font-size-asian="11pt" style:font-name-complex="Arial" style:font-size-complex="11pt"/>
    </style:style>
    <style:style style:name="T420_7" style:family="text">
      <style:text-properties fo:font-size="11pt" style:font-size-asian="11pt" style:font-name-complex="Arial" style:font-size-complex="11pt"/>
    </style:style>
    <style:style style:name="T420_8" style:family="text">
      <style:text-properties fo:font-size="11pt" style:font-size-asian="11pt" style:font-name-complex="Arial" style:font-size-complex="11pt"/>
    </style:style>
    <style:style style:name="T420_9" style:family="text">
      <style:text-properties fo:font-size="11pt" style:font-size-asian="11pt" style:font-name-complex="Arial" style:font-size-complex="11pt"/>
    </style:style>
    <style:style style:name="T420_10" style:family="text">
      <style:text-properties fo:font-size="11pt" style:font-size-asian="11pt" style:font-name-complex="Arial" style:font-size-complex="11pt"/>
    </style:style>
    <style:style style:name="T420_11" style:family="text">
      <style:text-properties fo:font-size="11pt" style:font-size-asian="11pt" style:font-name-complex="Arial" style:font-size-complex="11pt"/>
    </style:style>
    <style:style style:name="T420_12" style:family="text">
      <style:text-properties fo:font-size="11pt" style:font-size-asian="11pt" style:font-name-complex="Arial" style:font-size-complex="11pt"/>
    </style:style>
    <style:style style:name="T420_13" style:family="text">
      <style:text-properties fo:font-size="11pt" style:font-size-asian="11pt" style:font-name-complex="Arial" style:font-size-complex="11pt"/>
    </style:style>
    <style:style style:name="T420_14" style:family="text">
      <style:text-properties fo:font-size="11pt" style:font-size-asian="11pt" style:font-name-complex="Arial" style:font-size-complex="11pt"/>
    </style:style>
    <style:style style:name="T420_15" style:family="text">
      <style:text-properties fo:font-size="11pt" style:font-size-asian="11pt" style:font-name-complex="Arial" style:font-size-complex="11pt"/>
    </style:style>
    <style:style style:name="T420_16" style:family="text">
      <style:text-properties fo:font-size="11pt" style:font-size-asian="11pt" style:font-name-complex="Arial" style:font-size-complex="11pt"/>
    </style:style>
    <style:style style:name="T420_17" style:family="text">
      <style:text-properties fo:font-size="11pt" style:font-size-asian="11pt" style:font-name-complex="Arial" style:font-size-complex="11pt"/>
    </style:style>
    <style:style style:name="T420_18" style:family="text">
      <style:text-properties fo:font-size="11pt" style:font-size-asian="11pt" style:font-name-complex="Arial" style:font-size-complex="11pt"/>
    </style:style>
    <style:style style:name="T420_19" style:family="text">
      <style:text-properties fo:font-size="11pt" style:font-size-asian="11pt" style:font-name-complex="Arial" style:font-size-complex="11pt"/>
    </style:style>
    <style:style style:name="T420_20" style:family="text">
      <style:text-properties fo:font-size="11pt" style:font-size-asian="11pt" style:font-name-complex="Arial" style:font-size-complex="11pt"/>
    </style:style>
    <style:style style:name="T420_21" style:family="text">
      <style:text-properties fo:font-size="11pt" style:font-size-asian="11pt" style:font-name-complex="Arial" style:font-size-complex="11pt"/>
    </style:style>
    <style:style style:name="T420_22" style:family="text">
      <style:text-properties fo:font-size="11pt" style:font-size-asian="11pt" style:font-name-complex="Arial" style:font-size-complex="11pt"/>
    </style:style>
    <style:style style:name="T420_23" style:family="text">
      <style:text-properties fo:font-size="11pt" style:font-size-asian="11pt" style:font-name-complex="Arial" style:font-size-complex="11pt"/>
    </style:style>
    <style:style style:name="T420_24" style:family="text">
      <style:text-properties fo:font-size="11pt" style:font-size-asian="11pt" style:font-name-complex="Arial" style:font-size-complex="11pt"/>
    </style:style>
    <style:style style:name="T420_25" style:family="text">
      <style:text-properties fo:font-size="11pt" style:font-size-asian="11pt" style:font-name-complex="Arial" style:font-size-complex="11pt"/>
    </style:style>
    <style:style style:name="T420_26" style:family="text">
      <style:text-properties fo:font-size="11pt" style:font-size-asian="11pt" style:font-name-complex="Arial" style:font-size-complex="11pt"/>
    </style:style>
    <style:style style:name="T420_27" style:family="text"/>
    <style:style style:name="P421" style:family="paragraph" style:parent-style-name="Normal">
      <style:paragraph-properties fo:text-align="justify" fo:margin-bottom="0.212cm"/>
    </style:style>
    <style:style style:name="Table10" style:family="table">
      <style:table-properties table:align="center" style:width="15.244cm" fo:margin-left="0.339cm"/>
    </style:style>
    <style:style style:name="Column31" style:family="table-column">
      <style:table-column-properties style:column-width="15.244cm"/>
    </style:style>
    <style:style style:name="Row37" style:family="table-row">
      <style:table-row-properties style:min-row-height="5.983cm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text-align="justify" fo:line-height="100%" fo:margin-bottom="0.212cm"/>
    </style:style>
    <style:style style:name="T422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2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2_3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2_4" style:family="text"/>
    <style:style style:name="T422_5" style:family="text" style:parent-style-name="Internet_20_link">
      <style:text-properties fo:font-style="italic" style:font-style-asian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422_6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2_7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2_8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2_9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2_10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2_1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3" style:family="paragraph" style:parent-style-name="Normal">
      <style:paragraph-properties fo:text-align="justify" fo:line-height="100%" fo:margin-bottom="0.212cm"/>
    </style:style>
    <style:style style:name="T423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3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3_3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4" style:family="paragraph" style:parent-style-name="List_20_Paragraph">
      <style:paragraph-properties fo:text-align="justify" fo:text-indent="-0.635cm" fo:line-height="100%" fo:margin-bottom="0.212cm" fo:margin-left="0.635cm"/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4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4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5" style:family="paragraph" style:parent-style-name="List_20_Paragraph">
      <style:paragraph-properties fo:text-align="justify" fo:text-indent="-0.635cm" fo:line-height="100%" fo:margin-bottom="0.212cm" fo:margin-left="0.635cm"/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5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5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6" style:family="paragraph" style:parent-style-name="List_20_Paragraph">
      <style:paragraph-properties fo:text-align="justify" fo:text-indent="-0.635cm" fo:line-height="100%" fo:margin-bottom="0.212cm" fo:margin-left="0.635cm"/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6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6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7" style:family="paragraph" style:parent-style-name="Normal">
      <style:paragraph-properties fo:text-align="justify" fo:line-height="100%" fo:margin-bottom="0.212cm"/>
    </style:style>
    <style:style style:name="T427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fo:font-size="11pt" style:font-size-asian="11pt" style:font-name-complex="Arial" style:font-size-complex="11pt"/>
    </style:style>
    <style:style style:name="T429_2" style:family="text"/>
    <style:style style:name="T429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9_4" style:family="text">
      <style:text-properties fo:font-size="11pt" style:font-size-asian="11pt" style:font-name-complex="Arial" style:font-size-complex="11pt"/>
    </style:style>
    <style:style style:name="T429_5" style:family="text">
      <style:text-properties fo:font-size="11pt" style:font-size-asian="11pt" style:font-name-complex="Arial" style:font-size-complex="11pt"/>
    </style:style>
    <style:style style:name="T429_6" style:family="text">
      <style:text-properties fo:font-size="11pt" style:font-size-asian="11pt" style:font-name-complex="Arial" style:font-size-complex="11pt"/>
    </style:style>
    <style:style style:name="T429_7" style:family="text">
      <style:text-properties fo:font-size="11pt" style:font-size-asian="11pt" style:font-name-complex="Arial" style:font-size-complex="11pt"/>
    </style:style>
    <style:style style:name="T429_8" style:family="text">
      <style:text-properties fo:font-size="11pt" style:font-size-asian="11pt" style:font-name-complex="Arial" style:font-size-complex="11pt"/>
    </style:style>
    <style:style style:name="T429_9" style:family="text">
      <style:text-properties fo:font-size="11pt" style:font-size-asian="11pt" style:font-name-complex="Arial" style:font-size-complex="11pt"/>
    </style:style>
    <style:style style:name="T429_10" style:family="text">
      <style:text-properties fo:font-size="11pt" style:font-size-asian="11pt" style:font-name-complex="Arial" style:font-size-complex="11pt"/>
    </style:style>
    <style:style style:name="T429_11" style:family="text">
      <style:text-properties fo:font-size="11pt" style:font-size-asian="11pt" style:font-name-complex="Arial" style:font-size-complex="11pt"/>
    </style:style>
    <style:style style:name="T429_12" style:family="text">
      <style:text-properties fo:font-size="11pt" style:font-size-asian="11pt" style:font-name-complex="Arial" style:font-size-complex="11pt"/>
    </style:style>
    <style:style style:name="T429_13" style:family="text">
      <style:text-properties fo:font-size="11pt" style:font-size-asian="11pt" style:font-name-complex="Arial" style:font-size-complex="11pt"/>
    </style:style>
    <style:style style:name="T429_14" style:family="text"/>
    <style:style style:name="T429_15" style:family="text" style:parent-style-name="Internet_20_link">
      <style:text-properties fo:font-size="11pt" style:font-size-asian="11pt" style:font-name-complex="Arial" style:font-size-complex="11pt"/>
    </style:style>
    <style:style style:name="T429_16" style:family="text">
      <style:text-properties fo:font-size="11pt" style:font-size-asian="11pt" style:font-name-complex="Arial" style:font-size-complex="11pt"/>
    </style:style>
    <style:style style:name="T429_17" style:family="text">
      <style:text-properties fo:font-size="11pt" style:font-size-asian="11pt" style:font-name-complex="Arial" style:font-size-complex="11pt"/>
    </style:style>
    <style:style style:name="T429_18" style:family="text">
      <style:text-properties fo:font-size="11pt" style:font-size-asian="11pt" style:font-name-complex="Arial" style:font-size-complex="11pt"/>
    </style:style>
    <style:style style:name="T429_19" style:family="text">
      <style:text-properties fo:font-size="11pt" style:font-size-asian="11pt" style:font-name-complex="Arial" style:font-size-complex="11pt"/>
    </style:style>
    <style:style style:name="T429_20" style:family="text">
      <style:text-properties fo:font-size="11pt" style:font-size-asian="11pt" style:font-name-complex="Arial" style:font-size-complex="11pt"/>
    </style:style>
    <style:style style:name="P43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31" style:family="paragraph" style:parent-style-name="List_20_Paragraph">
      <style:paragraph-properties fo:text-align="justify"/>
    </style:style>
    <style:style style:name="T431_1" style:family="text">
      <style:text-properties fo:font-size="11pt" style:font-size-asian="11pt" style:font-name-complex="Arial" style:font-size-complex="11pt"/>
    </style:style>
    <style:style style:name="T431_2" style:family="text"/>
    <style:style style:name="T431_3" style:family="text" style:parent-style-name="Internet_20_link">
      <style:text-properties fo:font-size="11pt" style:font-size-asian="11pt" style:font-name-complex="Arial" style:font-size-complex="11pt"/>
    </style:style>
    <style:style style:name="T431_4" style:family="text">
      <style:text-properties fo:font-size="11pt" style:font-size-asian="11pt" style:font-name-complex="Arial" style:font-size-complex="11pt"/>
    </style:style>
    <style:style style:name="T431_5" style:family="text">
      <style:text-properties fo:font-size="11pt" style:font-size-asian="11pt" style:font-name-complex="Arial" style:font-size-complex="11pt"/>
    </style:style>
    <style:style style:name="T431_6" style:family="text">
      <style:text-properties fo:font-size="11pt" style:font-size-asian="11pt" style:font-name-complex="Arial" style:font-size-complex="11pt"/>
    </style:style>
    <style:style style:name="T431_7" style:family="text">
      <style:text-properties fo:font-size="11pt" style:font-size-asian="11pt" style:font-name-complex="Arial" style:font-size-complex="11pt"/>
    </style:style>
    <style:style style:name="T431_8" style:family="text">
      <style:text-properties fo:font-size="11pt" style:font-size-asian="11pt" style:font-name-complex="Arial" style:font-size-complex="11pt"/>
    </style:style>
    <style:style style:name="P43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32_1" style:family="text">
      <style:text-properties fo:font-size="11pt" style:font-size-asian="11pt" style:font-name-complex="Arial" style:font-size-complex="11pt"/>
    </style:style>
    <style:style style:name="T432_2" style:family="text">
      <style:text-properties fo:font-size="11pt" style:font-size-asian="11pt" style:font-name-complex="Arial" style:font-size-complex="11pt"/>
    </style:style>
    <style:style style:name="T432_3" style:family="text">
      <style:text-properties fo:font-size="11pt" style:font-size-asian="11pt" style:font-name-complex="Arial" style:font-size-complex="11pt"/>
    </style:style>
    <style:style style:name="P433" style:family="paragraph" style:parent-style-name="List_20_Paragraph">
      <style:paragraph-properties fo:text-align="justify"/>
    </style:style>
    <style:style style:name="T433_1" style:family="text">
      <style:text-properties fo:font-size="11pt" style:font-size-asian="11pt" style:font-name-complex="Arial" style:font-size-complex="11pt"/>
    </style:style>
    <style:style style:name="T433_2" style:family="text"/>
    <style:style style:name="T433_3" style:family="text" style:parent-style-name="Internet_20_link">
      <style:text-properties fo:font-size="11pt" style:font-size-asian="11pt" style:font-name-complex="Arial" style:font-size-complex="11pt"/>
    </style:style>
    <style:style style:name="T433_4" style:family="text">
      <style:text-properties fo:font-size="11pt" style:font-size-asian="11pt" style:font-name-complex="Arial" style:font-size-complex="11pt"/>
    </style:style>
    <style:style style:name="P434" style:family="paragraph" style:parent-style-name="List_20_Paragraph">
      <style:paragraph-properties fo:text-align="justify"/>
    </style:style>
    <style:style style:name="T434_1" style:family="text">
      <style:text-properties fo:font-size="11pt" style:font-size-asian="11pt" style:font-name-complex="Arial" style:font-size-complex="11pt"/>
    </style:style>
    <style:style style:name="T434_2" style:family="text"/>
    <style:style style:name="T434_3" style:family="text" style:parent-style-name="Internet_20_link">
      <style:text-properties fo:font-size="11pt" style:font-size-asian="11pt" style:font-name-complex="Arial" style:font-size-complex="11pt"/>
    </style:style>
    <style:style style:name="T434_4" style:family="text" style:parent-style-name="Internet_20_link">
      <style:text-properties fo:font-size="11pt" style:font-size-asian="11pt" style:font-name-complex="Arial" style:font-size-complex="11pt"/>
    </style:style>
    <style:style style:name="T434_5" style:family="text">
      <style:text-properties fo:font-size="11pt" style:font-size-asian="11pt" style:font-name-complex="Arial" style:font-size-complex="11pt"/>
    </style:style>
    <style:style style:name="P435" style:family="paragraph" style:parent-style-name="List_20_Paragraph">
      <style:paragraph-properties fo:text-align="justify"/>
    </style:style>
    <style:style style:name="T435_1" style:family="text">
      <style:text-properties fo:font-size="11pt" style:font-size-asian="11pt" style:font-name-complex="Arial" style:font-size-complex="11pt"/>
    </style:style>
    <style:style style:name="T435_2" style:family="text"/>
    <style:style style:name="T435_3" style:family="text" style:parent-style-name="Internet_20_link">
      <style:text-properties fo:font-size="11pt" style:font-size-asian="11pt" style:font-name-complex="Arial" style:font-size-complex="11pt"/>
    </style:style>
    <style:style style:name="T435_4" style:family="text">
      <style:text-properties fo:font-size="11pt" style:font-size-asian="11pt" style:font-name-complex="Arial" style:font-size-complex="11pt"/>
    </style:style>
    <style:style style:name="T435_5" style:family="text">
      <style:text-properties fo:font-size="11pt" style:font-size-asian="11pt" style:font-name-complex="Arial" style:font-size-complex="11pt"/>
    </style:style>
    <style:style style:name="T435_6" style:family="text">
      <style:text-properties fo:font-size="11pt" style:font-size-asian="11pt" style:font-name-complex="Arial" style:font-size-complex="11pt"/>
    </style:style>
    <style:style style:name="P436" style:family="paragraph" style:parent-style-name="List_20_Paragraph">
      <style:paragraph-properties fo:text-align="justify"/>
    </style:style>
    <style:style style:name="T436_1" style:family="text">
      <style:text-properties fo:font-size="11pt" style:font-size-asian="11pt" style:font-name-complex="Arial" style:font-size-complex="11pt"/>
    </style:style>
    <style:style style:name="T436_2" style:family="text"/>
    <style:style style:name="T436_3" style:family="text" style:parent-style-name="Internet_20_link">
      <style:text-properties fo:font-size="11pt" style:font-size-asian="11pt" style:font-name-complex="Arial" style:font-size-complex="11pt"/>
    </style:style>
    <style:style style:name="T436_4" style:family="text">
      <style:text-properties fo:font-size="11pt" style:font-size-asian="11pt" style:font-name-complex="Arial" style:font-size-complex="11pt"/>
    </style:style>
    <style:style style:name="T436_5" style:family="text">
      <style:text-properties fo:font-size="11pt" style:font-size-asian="11pt" style:font-name-complex="Arial" style:font-size-complex="11pt"/>
    </style:style>
    <style:style style:name="T436_6" style:family="text">
      <style:text-properties fo:font-size="11pt" style:font-size-asian="11pt" style:font-name-complex="Arial" style:font-size-complex="11pt"/>
    </style:style>
    <style:style style:name="P437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37_1" style:family="text">
      <style:text-properties fo:font-size="11pt" style:font-size-asian="11pt" style:font-name-complex="Arial" style:font-size-complex="11pt"/>
    </style:style>
    <style:style style:name="T437_2" style:family="text">
      <style:text-properties fo:font-size="11pt" style:font-size-asian="11pt" style:font-size-complex="11pt"/>
    </style:style>
    <style:style style:name="T437_3" style:family="text">
      <style:text-properties fo:font-size="11pt" style:font-size-asian="11pt" style:font-size-complex="11pt"/>
    </style:style>
    <style:style style:name="T437_4" style:family="text">
      <style:text-properties fo:font-size="11pt" style:font-size-asian="11pt" style:font-size-complex="11pt"/>
    </style:style>
    <style:style style:name="T437_5" style:family="text">
      <style:text-properties fo:font-size="11pt" style:font-size-asian="11pt" style:font-size-complex="11pt"/>
    </style:style>
    <style:style style:name="T437_6" style:family="text">
      <style:text-properties fo:font-size="11pt" style:font-size-asian="11pt" style:font-size-complex="11pt"/>
    </style:style>
    <style:style style:name="P438" style:family="paragraph" style:parent-style-name="List_20_Paragraph">
      <style:paragraph-properties fo:text-align="justify"/>
    </style:style>
    <style:style style:name="T438_1" style:family="text">
      <style:text-properties fo:font-size="11pt" style:font-size-asian="11pt" style:font-name-complex="Arial" style:font-size-complex="11pt"/>
    </style:style>
    <style:style style:name="T438_2" style:family="text"/>
    <style:style style:name="T438_3" style:family="text" style:parent-style-name="Internet_20_link">
      <style:text-properties fo:font-size="11pt" style:font-size-asian="11pt" style:font-name-complex="Arial" style:font-size-complex="11pt"/>
    </style:style>
    <style:style style:name="T438_4" style:family="text">
      <style:text-properties fo:font-size="11pt" style:font-size-asian="11pt" style:font-name-complex="Arial" style:font-size-complex="11pt"/>
    </style:style>
    <style:style style:name="T438_5" style:family="text">
      <style:text-properties fo:font-size="11pt" style:font-size-asian="11pt" style:font-name-complex="Arial" style:font-size-complex="11pt"/>
    </style:style>
    <style:style style:name="T438_6" style:family="text">
      <style:text-properties fo:font-size="11pt" style:font-size-asian="11pt" style:font-name-complex="Arial" style:font-size-complex="11pt"/>
    </style:style>
    <style:style style:name="T438_7" style:family="text">
      <style:text-properties fo:font-size="11pt" style:font-size-asian="11pt" style:font-name-complex="Arial" style:font-size-complex="11pt"/>
    </style:style>
    <style:style style:name="T438_8" style:family="text">
      <style:text-properties fo:font-size="11pt" style:font-size-asian="11pt" style:font-name-complex="Arial" style:font-size-complex="11pt"/>
    </style:style>
    <style:style style:name="P43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440" style:family="paragraph" style:parent-style-name="Normal">
      <style:paragraph-properties fo:text-align="justify"/>
    </style:style>
    <style:style style:name="T440_1" style:family="text">
      <style:text-properties fo:font-size="11pt" style:font-size-asian="11pt" style:font-name-complex="Arial" style:font-size-complex="11pt" fo:font-weight="bold" style:font-weight-asian="bold"/>
    </style:style>
    <style:style style:name="T440_2" style:family="text">
      <style:text-properties fo:font-size="11pt" style:font-size-asian="11pt" style:font-name-complex="Arial" style:font-size-complex="11pt"/>
    </style:style>
    <style:style style:name="T440_3" style:family="text">
      <style:text-properties fo:font-size="11pt" style:font-size-asian="11pt" style:font-name-complex="Arial" style:font-size-complex="11pt"/>
    </style:style>
    <style:style style:name="T440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40_5" style:family="text">
      <style:text-properties fo:font-size="11pt" style:font-size-asian="11pt" style:font-name-complex="Arial" style:font-size-complex="11pt"/>
    </style:style>
    <style:style style:name="T440_6" style:family="text">
      <style:text-properties fo:font-size="11pt" style:font-size-asian="11pt" style:font-name-complex="Arial" style:font-size-complex="11pt"/>
    </style:style>
    <style:style style:name="T440_7" style:family="text">
      <style:text-properties fo:font-size="11pt" style:font-size-asian="11pt" style:font-name-complex="Arial" style:font-size-complex="11pt"/>
    </style:style>
    <style:style style:name="T440_8" style:family="text">
      <style:text-properties fo:font-size="11pt" style:font-size-asian="11pt" style:font-name-complex="Arial" style:font-size-complex="11pt"/>
    </style:style>
    <style:style style:name="P44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42" style:family="paragraph" style:parent-style-name="List_20_Paragraph">
      <style:paragraph-properties fo:text-align="justify"/>
    </style:style>
    <style:style style:name="T442_1" style:family="text">
      <style:text-properties fo:font-size="11pt" style:font-size-asian="11pt" style:font-name-complex="Arial" style:font-size-complex="11pt" style:font-weight-complex="bold"/>
    </style:style>
    <style:style style:name="T442_2" style:family="text">
      <style:text-properties fo:font-size="11pt" style:font-size-asian="11pt" style:font-name-complex="Arial" style:font-size-complex="11pt" style:font-weight-complex="bold"/>
    </style:style>
    <style:style style:name="T442_3" style:family="text">
      <style:text-properties fo:font-size="11pt" style:font-size-asian="11pt" style:font-name-complex="Arial" style:font-size-complex="11pt" style:font-weight-complex="bold"/>
    </style:style>
    <style:style style:name="T442_4" style:family="text">
      <style:text-properties fo:font-size="11pt" style:font-size-asian="11pt" style:font-name-complex="Arial" style:font-size-complex="11pt" style:font-weight-complex="bold"/>
    </style:style>
    <style:style style:name="T442_5" style:family="text">
      <style:text-properties fo:font-size="11pt" style:font-size-asian="11pt" style:font-name-complex="Arial" style:font-size-complex="11pt" style:font-weight-complex="bold"/>
    </style:style>
    <style:style style:name="T442_6" style:family="text">
      <style:text-properties fo:font-size="11pt" style:font-size-asian="11pt" style:font-name-complex="Arial" style:font-size-complex="11pt" style:font-weight-complex="bold"/>
    </style:style>
    <style:style style:name="T442_7" style:family="text">
      <style:text-properties fo:font-size="11pt" style:font-size-asian="11pt" style:font-name-complex="Arial" style:font-size-complex="11pt" style:font-weight-complex="bold"/>
    </style:style>
    <style:style style:name="T442_8" style:family="text">
      <style:text-properties fo:font-size="11pt" style:font-size-asian="11pt" style:font-name-complex="Arial" style:font-size-complex="11pt" style:font-weight-complex="bold"/>
    </style:style>
    <style:style style:name="T442_9" style:family="text"/>
    <style:style style:name="T442_10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42_11" style:family="text">
      <style:text-properties fo:font-size="11pt" style:font-size-asian="11pt" style:font-name-complex="Arial" style:font-size-complex="11pt" style:font-weight-complex="bold"/>
    </style:style>
    <style:style style:name="T442_12" style:family="text">
      <style:text-properties fo:font-size="11pt" style:font-size-asian="11pt" style:font-name-complex="Arial" style:font-size-complex="11pt" style:font-weight-complex="bold"/>
    </style:style>
    <style:style style:name="T442_13" style:family="text">
      <style:text-properties fo:font-size="11pt" style:font-size-asian="11pt" style:font-name-complex="Arial" style:font-size-complex="11pt" style:font-weight-complex="bold"/>
    </style:style>
    <style:style style:name="T442_14" style:family="text">
      <style:text-properties fo:font-size="11pt" style:font-size-asian="11pt" style:font-name-complex="Arial" style:font-size-complex="11pt" style:font-weight-complex="bold"/>
    </style:style>
    <style:style style:name="T442_15" style:family="text">
      <style:text-properties fo:font-size="11pt" style:font-size-asian="11pt" style:font-name-complex="Arial" style:font-size-complex="11pt" style:font-weight-complex="bold"/>
    </style:style>
    <style:style style:name="T442_16" style:family="text">
      <style:text-properties fo:font-size="11pt" style:font-size-asian="11pt" style:font-name-complex="Arial" style:font-size-complex="11pt" style:font-weight-complex="bold"/>
    </style:style>
    <style:style style:name="T442_17" style:family="text">
      <style:text-properties fo:font-size="11pt" style:font-size-asian="11pt" style:font-name-complex="Arial" style:font-size-complex="11pt" style:font-weight-complex="bold"/>
    </style:style>
    <style:style style:name="T442_18" style:family="text">
      <style:text-properties fo:font-size="11pt" style:font-size-asian="11pt" style:font-name-complex="Arial" style:font-size-complex="11pt" style:font-weight-complex="bold"/>
    </style:style>
    <style:style style:name="T442_19" style:family="text">
      <style:text-properties fo:font-size="11pt" style:font-size-asian="11pt" style:font-name-complex="Arial" style:font-size-complex="11pt" style:font-weight-complex="bold"/>
    </style:style>
    <style:style style:name="P443" style:family="paragraph" style:parent-style-name="List_20_Paragraph">
      <style:paragraph-properties fo:text-align="justify"/>
    </style:style>
    <style:style style:name="T443_1" style:family="text"/>
    <style:style style:name="T443_2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43_3" style:family="text">
      <style:text-properties fo:font-size="11pt" style:font-size-asian="11pt" style:font-name-complex="Arial" style:font-size-complex="11pt" style:font-weight-complex="bold"/>
    </style:style>
    <style:style style:name="T443_4" style:family="text">
      <style:text-properties fo:font-size="11pt" style:font-size-asian="11pt" style:font-name-complex="Arial" style:font-size-complex="11pt" style:font-weight-complex="bold"/>
    </style:style>
    <style:style style:name="T443_5" style:family="text">
      <style:text-properties fo:font-size="11pt" style:font-size-asian="11pt" style:font-name-complex="Arial" style:font-size-complex="11pt" style:font-weight-complex="bold"/>
    </style:style>
    <style:style style:name="T443_6" style:family="text">
      <style:text-properties fo:font-size="11pt" style:font-size-asian="11pt" style:font-name-complex="Arial" style:font-size-complex="11pt" style:font-weight-complex="bold"/>
    </style:style>
    <style:style style:name="T443_7" style:family="text">
      <style:text-properties fo:font-size="11pt" style:font-size-asian="11pt" style:font-name-complex="Arial" style:font-size-complex="11pt" style:font-weight-complex="bold"/>
    </style:style>
    <style:style style:name="T443_8" style:family="text">
      <style:text-properties fo:font-size="11pt" style:font-size-asian="11pt" style:font-name-complex="Arial" style:font-size-complex="11pt" style:font-weight-complex="bold"/>
    </style:style>
    <style:style style:name="T443_9" style:family="text">
      <style:text-properties fo:font-size="11pt" style:font-size-asian="11pt" style:font-name-complex="Arial" style:font-size-complex="11pt" style:font-weight-complex="bold"/>
    </style:style>
    <style:style style:name="T443_10" style:family="text">
      <style:text-properties fo:font-size="11pt" style:font-size-asian="11pt" style:font-name-complex="Arial" style:font-size-complex="11pt" style:font-weight-complex="bold"/>
    </style:style>
    <style:style style:name="T443_11" style:family="text">
      <style:text-properties fo:font-size="11pt" style:font-size-asian="11pt" style:font-name-complex="Arial" style:font-size-complex="11pt" style:font-weight-complex="bold"/>
    </style:style>
    <style:style style:name="T443_12" style:family="text">
      <style:text-properties fo:font-size="11pt" style:font-size-asian="11pt" style:font-name-complex="Arial" style:font-size-complex="11pt" style:font-weight-complex="bold"/>
    </style:style>
    <style:style style:name="T443_13" style:family="text">
      <style:text-properties fo:font-size="11pt" style:font-size-asian="11pt" style:font-name-complex="Arial" style:font-size-complex="11pt" style:font-weight-complex="bold"/>
    </style:style>
    <style:style style:name="T443_14" style:family="text">
      <style:text-properties fo:font-size="11pt" style:font-size-asian="11pt" style:font-name-complex="Arial" style:font-size-complex="11pt" style:font-weight-complex="bold"/>
    </style:style>
    <style:style style:name="T443_15" style:family="text">
      <style:text-properties fo:font-size="11pt" style:font-size-asian="11pt" style:font-name-complex="Arial" style:font-size-complex="11pt" style:font-weight-complex="bold"/>
    </style:style>
    <style:style style:name="T443_16" style:family="text">
      <style:text-properties fo:font-size="11pt" style:font-size-asian="11pt" style:font-name-complex="Arial" style:font-size-complex="11pt" style:font-weight-complex="bold"/>
    </style:style>
    <style:style style:name="T443_17" style:family="text">
      <style:text-properties fo:font-size="11pt" style:font-size-asian="11pt" style:font-name-complex="Arial" style:font-size-complex="11pt" style:font-weight-complex="bold"/>
    </style:style>
    <style:style style:name="T443_18" style:family="text">
      <style:text-properties fo:font-size="11pt" style:font-size-asian="11pt" style:font-name-complex="Arial" style:font-size-complex="11pt" style:font-weight-complex="bold"/>
    </style:style>
    <style:style style:name="T443_19" style:family="text">
      <style:text-properties fo:font-size="11pt" style:font-size-asian="11pt" style:font-name-complex="Arial" style:font-size-complex="11pt" style:font-weight-complex="bold"/>
    </style:style>
    <style:style style:name="T443_20" style:family="text">
      <style:text-properties fo:font-size="11pt" style:font-size-asian="11pt" style:font-name-complex="Arial" style:font-size-complex="11pt" style:font-weight-complex="bold"/>
    </style:style>
    <style:style style:name="T443_21" style:family="text">
      <style:text-properties fo:font-size="11pt" style:font-size-asian="11pt" style:font-name-complex="Arial" style:font-size-complex="11pt" style:font-weight-complex="bold"/>
    </style:style>
    <style:style style:name="T443_22" style:family="text">
      <style:text-properties fo:font-size="11pt" style:font-size-asian="11pt" style:font-name-complex="Arial" style:font-size-complex="11pt" style:font-weight-complex="bold"/>
    </style:style>
    <style:style style:name="P444" style:family="paragraph" style:parent-style-name="List_20_Paragraph">
      <style:paragraph-properties fo:text-align="justify"/>
    </style:style>
    <style:style style:name="T444_1" style:family="text"/>
    <style:style style:name="T444_2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44_3" style:family="text">
      <style:text-properties fo:font-size="11pt" style:font-size-asian="11pt" style:font-name-complex="Arial" style:font-size-complex="11pt" style:font-weight-complex="bold"/>
    </style:style>
    <style:style style:name="T444_4" style:family="text">
      <style:text-properties fo:font-size="11pt" style:font-size-asian="11pt" style:font-name-complex="Arial" style:font-size-complex="11pt" style:font-weight-complex="bold"/>
    </style:style>
    <style:style style:name="T444_5" style:family="text">
      <style:text-properties fo:font-size="11pt" style:font-size-asian="11pt" style:font-name-complex="Arial" style:font-size-complex="11pt" style:font-weight-complex="bold"/>
    </style:style>
    <style:style style:name="T444_6" style:family="text">
      <style:text-properties fo:font-size="11pt" style:font-size-asian="11pt" style:font-name-complex="Arial" style:font-size-complex="11pt" style:font-weight-complex="bold"/>
    </style:style>
    <style:style style:name="P445" style:family="paragraph" style:parent-style-name="List_20_Paragraph">
      <style:paragraph-properties fo:text-align="justify"/>
    </style:style>
    <style:style style:name="T445_1" style:family="text"/>
    <style:style style:name="T445_2" style:family="text" style:parent-style-name="Internet_20_link"/>
    <style:style style:name="T445_3" style:family="text"/>
    <style:style style:name="P446" style:family="paragraph" style:parent-style-name="Normal">
      <style:paragraph-properties fo:text-align="justify"/>
    </style:style>
    <style:style style:name="T446_1" style:family="text">
      <style:text-properties fo:font-size="11pt" style:font-size-asian="11pt" style:font-name-complex="Arial" style:font-size-complex="11pt"/>
    </style:style>
    <style:style style:name="T446_2" style:family="text">
      <style:text-properties fo:font-size="11pt" style:font-size-asian="11pt" style:font-name-complex="Arial" style:font-size-complex="11pt"/>
    </style:style>
    <style:style style:name="T446_3" style:family="text">
      <style:text-properties fo:font-size="11pt" style:font-size-asian="11pt" style:font-name-complex="Arial" style:font-size-complex="11pt"/>
    </style:style>
    <style:style style:name="T446_4" style:family="text">
      <style:text-properties fo:font-size="11pt" style:font-size-asian="11pt" style:font-name-complex="Arial" style:font-size-complex="11pt"/>
    </style:style>
    <style:style style:name="T446_5" style:family="text">
      <style:text-properties fo:font-size="11pt" style:font-size-asian="11pt" style:font-name-complex="Arial" style:font-size-complex="11pt"/>
    </style:style>
    <style:style style:name="T446_6" style:family="text">
      <style:text-properties fo:font-size="11pt" style:font-size-asian="11pt" style:font-name-complex="Arial" style:font-size-complex="11pt"/>
    </style:style>
    <style:style style:name="T446_7" style:family="text">
      <style:text-properties fo:font-size="11pt" style:font-size-asian="11pt" style:font-name-complex="Arial" style:font-size-complex="11pt"/>
    </style:style>
    <style:style style:name="T446_8" style:family="text">
      <style:text-properties fo:font-size="11pt" style:font-size-asian="11pt" style:font-name-complex="Arial" style:font-size-complex="11pt"/>
    </style:style>
    <style:style style:name="T446_9" style:family="text">
      <style:text-properties fo:font-size="11pt" style:font-size-asian="11pt" style:font-name-complex="Arial" style:font-size-complex="11pt"/>
    </style:style>
    <style:style style:name="P447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4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49" style:family="paragraph" style:parent-style-name="Normal">
      <style:paragraph-properties fo:text-align="justify"/>
    </style:style>
    <style:style style:name="T449_1" style:family="text">
      <style:text-properties fo:font-size="11pt" style:font-size-asian="11pt" style:font-size-complex="11pt" fo:font-weight="bold" style:font-weight-asian="bold"/>
    </style:style>
    <style:style style:name="P450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51" style:family="paragraph" style:parent-style-name="Normal">
      <style:paragraph-properties fo:text-align="justify"/>
    </style:style>
    <style:style style:name="T451_1" style:family="text">
      <style:text-properties fo:font-size="11pt" style:font-size-asian="11pt" style:font-size-complex="11pt" style:font-weight-complex="bold"/>
    </style:style>
    <style:style style:name="T451_2" style:family="text">
      <style:text-properties fo:font-size="11pt" style:font-size-asian="11pt" style:font-size-complex="11pt" style:font-weight-complex="bold"/>
    </style:style>
    <style:style style:name="T451_3" style:family="text">
      <style:text-properties fo:font-size="11pt" style:font-size-asian="11pt" style:font-size-complex="11pt" style:font-weight-complex="bold"/>
    </style:style>
    <style:style style:name="T451_4" style:family="text">
      <style:text-properties fo:font-size="11pt" style:font-size-asian="11pt" style:font-size-complex="11pt" style:font-weight-complex="bold"/>
    </style:style>
    <style:style style:name="T451_5" style:family="text">
      <style:text-properties fo:font-size="11pt" style:font-size-asian="11pt" style:font-size-complex="11pt" style:font-weight-complex="bold"/>
    </style:style>
    <style:style style:name="T451_6" style:family="text">
      <style:text-properties fo:font-size="11pt" style:font-size-asian="11pt" style:font-size-complex="11pt" style:font-weight-complex="bold"/>
    </style:style>
    <style:style style:name="T451_7" style:family="text">
      <style:text-properties fo:font-size="11pt" style:font-size-asian="11pt" style:font-size-complex="11pt" style:font-weight-complex="bold"/>
    </style:style>
    <style:style style:name="T451_8" style:family="text">
      <style:text-properties fo:font-size="11pt" style:font-size-asian="11pt" style:font-size-complex="11pt" style:font-weight-complex="bold"/>
    </style:style>
    <style:style style:name="T451_9" style:family="text">
      <style:text-properties fo:font-size="11pt" style:font-size-asian="11pt" style:font-size-complex="11pt" style:font-weight-complex="bold"/>
    </style:style>
    <style:style style:name="T451_10" style:family="text">
      <style:text-properties fo:font-size="11pt" style:font-size-asian="11pt" style:font-size-complex="11pt" style:font-weight-complex="bold"/>
    </style:style>
    <style:style style:name="T451_11" style:family="text">
      <style:text-properties fo:font-size="11pt" style:font-size-asian="11pt" style:font-size-complex="11pt" style:font-weight-complex="bold"/>
    </style:style>
    <style:style style:name="T451_12" style:family="text">
      <style:text-properties fo:font-size="11pt" style:font-size-asian="11pt" style:font-size-complex="11pt" style:font-weight-complex="bold"/>
    </style:style>
    <style:style style:name="T451_13" style:family="text">
      <style:text-properties fo:font-size="11pt" style:font-size-asian="11pt" style:font-size-complex="11pt" style:font-weight-complex="bold"/>
    </style:style>
    <style:style style:name="T451_14" style:family="text">
      <style:text-properties fo:font-size="11pt" style:font-size-asian="11pt" style:font-size-complex="11pt" style:font-weight-complex="bold"/>
    </style:style>
    <style:style style:name="P452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53" style:family="paragraph" style:parent-style-name="Normal">
      <style:paragraph-properties fo:text-align="justify"/>
    </style:style>
    <style:style style:name="T453_1" style:family="text">
      <style:text-properties fo:font-size="11pt" style:font-size-asian="11pt" style:font-name-complex="Arial" style:font-size-complex="10pt"/>
    </style:style>
    <style:style style:name="T453_2" style:family="text">
      <style:text-properties fo:font-size="11pt" style:font-size-asian="11pt" style:font-name-complex="Arial" style:font-size-complex="10pt"/>
    </style:style>
    <style:style style:name="T453_3" style:family="text">
      <style:text-properties fo:font-size="11pt" style:font-size-asian="11pt" style:font-name-complex="Arial" style:font-size-complex="10pt"/>
    </style:style>
    <style:style style:name="T453_4" style:family="text">
      <style:text-properties fo:font-size="11pt" style:font-size-asian="11pt" style:font-name-complex="Arial" style:font-size-complex="10pt"/>
    </style:style>
    <style:style style:name="T453_5" style:family="text">
      <style:text-properties fo:font-size="11pt" style:font-size-asian="11pt" style:font-name-complex="Arial" style:font-size-complex="10pt"/>
    </style:style>
    <style:style style:name="T453_6" style:family="text">
      <style:text-properties fo:font-size="11pt" style:font-size-asian="11pt" style:font-name-complex="Arial" style:font-size-complex="10pt"/>
    </style:style>
    <style:style style:name="T453_7" style:family="text">
      <style:text-properties fo:font-size="11pt" style:font-size-asian="11pt" style:font-name-complex="Arial" style:font-size-complex="10pt"/>
    </style:style>
    <style:style style:name="T453_8" style:family="text">
      <style:text-properties fo:font-size="11pt" style:font-size-asian="11pt" style:font-name-complex="Arial" style:font-size-complex="10pt"/>
    </style:style>
    <style:style style:name="T453_9" style:family="text">
      <style:text-properties fo:font-size="11pt" style:font-size-asian="11pt" style:font-name-complex="Arial" style:font-size-complex="10pt"/>
    </style:style>
    <style:style style:name="T453_10" style:family="text">
      <style:text-properties fo:font-size="11pt" style:font-size-asian="11pt" style:font-name-complex="Arial" style:font-size-complex="10pt"/>
    </style:style>
    <style:style style:name="T453_11" style:family="text">
      <style:text-properties fo:font-size="11pt" style:font-size-asian="11pt" style:font-name-complex="Arial" style:font-size-complex="10pt"/>
    </style:style>
    <style:style style:name="P45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55" style:family="paragraph" style:parent-style-name="Normal">
      <style:paragraph-properties fo:text-align="justify"/>
    </style:style>
    <style:style style:name="T455_1" style:family="text">
      <style:text-properties fo:font-size="11pt" style:font-size-asian="11pt" style:font-name-complex="Arial" style:font-size-complex="10pt"/>
    </style:style>
    <style:style style:name="T455_2" style:family="text">
      <style:text-properties fo:font-size="11pt" style:font-size-asian="11pt" style:font-name-complex="Arial" style:font-size-complex="10pt"/>
    </style:style>
    <style:style style:name="T455_3" style:family="text">
      <style:text-properties fo:font-size="11pt" style:font-size-asian="11pt" style:font-name-complex="Arial" style:font-size-complex="10pt"/>
    </style:style>
    <style:style style:name="T455_4" style:family="text">
      <style:text-properties fo:font-size="11pt" style:font-size-asian="11pt" style:font-name-complex="Arial" style:font-size-complex="10pt"/>
    </style:style>
    <style:style style:name="T455_5" style:family="text">
      <style:text-properties fo:font-size="11pt" style:font-size-asian="11pt" style:font-name-complex="Arial" style:font-size-complex="10pt"/>
    </style:style>
    <style:style style:name="T455_6" style:family="text">
      <style:text-properties fo:font-size="11pt" style:font-size-asian="11pt" style:font-name-complex="Arial" style:font-size-complex="10pt"/>
    </style:style>
    <style:style style:name="T455_7" style:family="text">
      <style:text-properties fo:font-size="11pt" style:font-size-asian="11pt" style:font-name-complex="Arial" style:font-size-complex="10pt"/>
    </style:style>
    <style:style style:name="T455_8" style:family="text">
      <style:text-properties fo:font-size="11pt" style:font-size-asian="11pt" style:font-name-complex="Arial" style:font-size-complex="10pt"/>
    </style:style>
    <style:style style:name="T455_9" style:family="text">
      <style:text-properties fo:font-size="11pt" style:font-size-asian="11pt" style:font-name-complex="Arial" style:font-size-complex="10pt"/>
    </style:style>
    <style:style style:name="T455_10" style:family="text">
      <style:text-properties fo:font-size="11pt" style:font-size-asian="11pt" style:font-name-complex="Arial" style:font-size-complex="10pt"/>
    </style:style>
    <style:style style:name="T455_11" style:family="text">
      <style:text-properties fo:font-size="11pt" style:font-size-asian="11pt" style:font-name-complex="Arial" style:font-size-complex="10pt"/>
    </style:style>
    <style:style style:name="T455_12" style:family="text">
      <style:text-properties fo:font-size="11pt" style:font-size-asian="11pt" style:font-name-complex="Arial" style:font-size-complex="10pt"/>
    </style:style>
    <style:style style:name="T455_13" style:family="text">
      <style:text-properties fo:font-size="11pt" style:font-size-asian="11pt" style:font-name-complex="Arial" style:font-size-complex="10pt"/>
    </style:style>
    <style:style style:name="T455_14" style:family="text">
      <style:text-properties fo:font-size="11pt" style:font-size-asian="11pt" style:font-name-complex="Arial" style:font-size-complex="10pt"/>
    </style:style>
    <style:style style:name="T455_15" style:family="text">
      <style:text-properties fo:font-size="11pt" style:font-size-asian="11pt" style:font-name-complex="Arial" style:font-size-complex="10pt"/>
    </style:style>
    <style:style style:name="T455_16" style:family="text">
      <style:text-properties fo:font-size="11pt" style:font-size-asian="11pt" style:font-name-complex="Arial" style:font-size-complex="10pt"/>
    </style:style>
    <style:style style:name="T455_17" style:family="text">
      <style:text-properties fo:font-size="11pt" style:font-size-asian="11pt" style:font-name-complex="Arial" style:font-size-complex="10pt"/>
    </style:style>
    <style:style style:name="T455_18" style:family="text">
      <style:text-properties fo:font-size="11pt" style:font-size-asian="11pt" style:font-name-complex="Arial" style:font-size-complex="10pt"/>
    </style:style>
    <style:style style:name="T455_19" style:family="text">
      <style:text-properties fo:font-size="11pt" style:font-size-asian="11pt" style:font-name-complex="Arial" style:font-size-complex="10pt"/>
    </style:style>
    <style:style style:name="T455_20" style:family="text">
      <style:text-properties fo:font-size="11pt" style:font-size-asian="11pt" style:font-name-complex="Arial" style:font-size-complex="10pt"/>
    </style:style>
    <style:style style:name="T455_21" style:family="text">
      <style:text-properties fo:font-size="11pt" style:font-size-asian="11pt" style:font-name-complex="Arial" style:font-size-complex="10pt"/>
    </style:style>
    <style:style style:name="T455_22" style:family="text">
      <style:text-properties fo:font-size="11pt" style:font-size-asian="11pt" style:font-name-complex="Arial" style:font-size-complex="10pt"/>
    </style:style>
    <style:style style:name="T455_23" style:family="text">
      <style:text-properties fo:font-size="11pt" style:font-size-asian="11pt" style:font-name-complex="Arial" style:font-size-complex="10pt"/>
    </style:style>
    <style:style style:name="T455_24" style:family="text">
      <style:text-properties fo:font-size="11pt" style:font-size-asian="11pt" style:font-name-complex="Arial" style:font-size-complex="10pt"/>
    </style:style>
    <style:style style:name="P456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457" style:family="paragraph" style:parent-style-name="Normal">
      <style:paragraph-properties fo:text-align="justify"/>
    </style:style>
    <style:style style:name="T457_1" style:family="text">
      <style:text-properties fo:font-size="11pt" style:font-size-asian="11pt" style:font-name-complex="Arial" style:font-size-complex="10pt"/>
    </style:style>
    <style:style style:name="P45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59" style:family="paragraph" style:parent-style-name="Normal">
      <style:paragraph-properties fo:text-align="justify"/>
    </style:style>
    <style:style style:name="T45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0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461" style:family="paragraph" style:parent-style-name="Normal">
      <style:paragraph-properties fo:text-align="justify"/>
    </style:style>
    <style:style style:name="T461_1" style:family="text">
      <style:text-properties fo:font-size="11pt" style:font-size-asian="11pt" style:font-name-complex="Arial" style:font-size-complex="11pt"/>
    </style:style>
    <style:style style:name="T461_2" style:family="text">
      <style:text-properties fo:font-size="11pt" style:font-size-asian="11pt" style:font-name-complex="Arial" style:font-size-complex="11pt"/>
    </style:style>
    <style:style style:name="T461_3" style:family="text">
      <style:text-properties fo:font-size="11pt" style:font-size-asian="11pt" style:font-name-complex="Arial" style:font-size-complex="11pt"/>
    </style:style>
    <style:style style:name="T461_4" style:family="text">
      <style:text-properties fo:font-size="11pt" style:font-size-asian="11pt" style:font-name-complex="Arial" style:font-size-complex="11pt"/>
    </style:style>
    <style:style style:name="T461_5" style:family="text">
      <style:text-properties fo:font-size="11pt" style:font-size-asian="11pt" style:font-name-complex="Arial" style:font-size-complex="11pt"/>
    </style:style>
    <style:style style:name="T461_6" style:family="text">
      <style:text-properties fo:font-size="11pt" style:font-size-asian="11pt" style:font-name-complex="Arial" style:font-size-complex="11pt"/>
    </style:style>
    <style:style style:name="T461_7" style:family="text">
      <style:text-properties fo:font-size="11pt" style:font-size-asian="11pt" style:font-name-complex="Arial" style:font-size-complex="11pt"/>
    </style:style>
    <style:style style:name="T461_8" style:family="text">
      <style:text-properties fo:font-size="11pt" style:font-size-asian="11pt" style:font-name-complex="Arial" style:font-size-complex="11pt"/>
    </style:style>
    <style:style style:name="Table11" style:family="table">
      <style:table-properties table:align="left" style:width="16.753cm" fo:margin-left="-0.259cm"/>
    </style:style>
    <style:style style:name="Column32" style:family="table-column">
      <style:table-column-properties style:column-width="3.013cm"/>
    </style:style>
    <style:style style:name="Column33" style:family="table-column">
      <style:table-column-properties style:column-width="1.087cm"/>
    </style:style>
    <style:style style:name="Column34" style:family="table-column">
      <style:table-column-properties style:column-width="1.653cm"/>
    </style:style>
    <style:style style:name="Column35" style:family="table-column">
      <style:table-column-properties style:column-width="5.791cm"/>
    </style:style>
    <style:style style:name="Column36" style:family="table-column">
      <style:table-column-properties style:column-width="5.211cm"/>
    </style:style>
    <style:style style:name="Row38" style:family="table-row">
      <style:table-row-properties style:min-row-height="0.863cm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justify" fo:break-before="page" fo:line-height="100%" fo:margin-bottom="0cm"/>
    </style:style>
    <style:style style:name="T4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justify" fo:line-height="100%" fo:margin-bottom="0cm"/>
    </style:style>
    <style:style style:name="T4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9" style:family="table-row">
      <style:table-row-properties style:min-row-height="0.612cm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justify" fo:line-height="100%" fo:margin-bottom="0cm"/>
    </style:style>
    <style:style style:name="T4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justify" fo:line-height="100%" fo:margin-bottom="0cm"/>
    </style:style>
    <style:style style:name="T4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text-align="justify" fo:line-height="100%" fo:margin-bottom="0cm"/>
    </style:style>
    <style:style style:name="T4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text-align="justify" fo:line-height="100%" fo:margin-bottom="0cm"/>
    </style:style>
    <style:style style:name="T4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0" style:family="table-row">
      <style:table-row-properties style:min-row-height="0.609cm"/>
    </style:style>
    <style:style style:name="Cell1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text-align="justify" fo:line-height="100%" fo:margin-bottom="0cm"/>
    </style:style>
    <style:style style:name="T4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6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justify" fo:line-height="100%" fo:margin-bottom="0cm"/>
    </style:style>
    <style:style style:name="T4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justify" fo:line-height="100%" fo:margin-bottom="0cm"/>
    </style:style>
    <style:style style:name="T4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text-align="justify" fo:line-height="100%" fo:margin-bottom="0cm"/>
    </style:style>
    <style:style style:name="T4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able12" style:family="table">
      <style:table-properties table:align="left" style:width="16.753cm" fo:margin-left="0cm"/>
    </style:style>
    <style:style style:name="Column37" style:family="table-column">
      <style:table-column-properties style:column-width="4.002cm"/>
    </style:style>
    <style:style style:name="Column38" style:family="table-column">
      <style:table-column-properties style:column-width="5.001cm"/>
    </style:style>
    <style:style style:name="Column39" style:family="table-column">
      <style:table-column-properties style:column-width="7.751cm"/>
    </style:style>
    <style:style style:name="Row41" style:family="table-row">
      <style:table-row-properties style:min-row-height="0.482cm"/>
    </style:style>
    <style:style style:name="Cell1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text-align="justify" fo:line-height="100%" fo:margin-bottom="0cm"/>
    </style:style>
    <style:style style:name="T4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justify" fo:line-height="100%" fo:margin-bottom="0cm"/>
    </style:style>
    <style:style style:name="T4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text-align="justify" fo:line-height="100%" fo:margin-bottom="0cm"/>
    </style:style>
    <style:style style:name="T4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2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justify" fo:line-height="100%" fo:margin-bottom="0.212cm"/>
    </style:style>
    <style:style style:name="T4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76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justify" fo:line-height="100%" fo:margin-bottom="0cm"/>
    </style:style>
    <style:style style:name="T4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47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79" style:family="paragraph" style:parent-style-name="Normal">
      <style:paragraph-properties fo:text-align="justify" fo:line-height="100%" fo:margin-bottom="0cm"/>
    </style:style>
    <style:style style:name="T4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0" style:family="paragraph" style:parent-style-name="Normal">
      <style:paragraph-properties fo:text-align="justify" fo:line-height="100%" fo:margin-bottom="0cm"/>
    </style:style>
    <style:style style:name="T4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1" style:family="paragraph" style:parent-style-name="Normal">
      <style:paragraph-properties fo:text-align="justify" fo:line-height="100%" fo:margin-bottom="0cm"/>
    </style:style>
    <style:style style:name="T4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2" style:family="paragraph" style:parent-style-name="Normal">
      <style:paragraph-properties fo:text-align="justify" fo:line-height="100%" fo:margin-bottom="0cm"/>
    </style:style>
    <style:style style:name="T4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3" style:family="paragraph" style:parent-style-name="Normal">
      <style:paragraph-properties fo:text-align="justify" fo:line-height="100%" fo:margin-bottom="0cm"/>
    </style:style>
    <style:style style:name="T4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text-align="justify" fo:line-height="100%" fo:margin-bottom="0cm"/>
    </style:style>
    <style:style style:name="T4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485" style:family="paragraph" style:parent-style-name="Normal">
      <style:paragraph-properties fo:text-align="justify"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86" style:family="paragraph" style:parent-style-name="Normal">
      <style:paragraph-properties fo:text-align="justify" fo:line-height="100%" fo:margin-bottom="0cm"/>
    </style:style>
    <style:style style:name="T4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6" style:family="text">
      <style:text-properties style:text-line-through-style="solid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487" style:family="paragraph" style:parent-style-name="Normal">
      <style:paragraph-properties fo:text-align="justify" fo:line-height="100%" fo:margin-bottom="0cm"/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88" style:family="paragraph" style:parent-style-name="Normal">
      <style:paragraph-properties fo:text-align="justify" fo:line-height="100%" fo:margin-bottom="0cm"/>
    </style:style>
    <style:style style:name="T4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9" style:family="paragraph" style:parent-style-name="Normal">
      <style:paragraph-properties fo:text-align="justify" fo:line-height="100%" fo:margin-bottom="0cm"/>
    </style:style>
    <style:style style:name="T4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90" style:family="paragraph" style:parent-style-name="Normal">
      <style:paragraph-properties fo:text-align="justify" fo:line-height="100%" fo:margin-bottom="0cm"/>
    </style:style>
    <style:style style:name="T4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1" style:family="paragraph" style:parent-style-name="Normal">
      <style:paragraph-properties fo:text-align="justify" fo:line-height="100%" fo:margin-bottom="0cm"/>
    </style:style>
    <style:style style:name="T4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2" style:family="paragraph" style:parent-style-name="Normal">
      <style:paragraph-properties fo:text-align="justify" fo:line-height="100%" fo:margin-bottom="0cm"/>
    </style:style>
    <style:style style:name="T4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3" style:family="paragraph" style:parent-style-name="Normal">
      <style:paragraph-properties fo:text-align="justify" fo:line-height="100%" fo:margin-bottom="0cm"/>
    </style:style>
    <style:style style:name="T4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4" style:family="paragraph" style:parent-style-name="Normal">
      <style:paragraph-properties fo:text-align="justify" fo:line-height="100%" fo:margin-bottom="0cm"/>
    </style:style>
    <style:style style:name="T4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5" style:family="paragraph" style:parent-style-name="Normal">
      <style:paragraph-properties fo:text-align="justify" fo:line-height="100%" fo:margin-bottom="0cm"/>
    </style:style>
    <style:style style:name="T4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6" style:family="paragraph" style:parent-style-name="Normal">
      <style:paragraph-properties fo:text-align="justify" fo:line-height="100%" fo:margin-bottom="0cm"/>
    </style:style>
    <style:style style:name="T4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7" style:family="paragraph" style:parent-style-name="Normal">
      <style:paragraph-properties fo:text-align="justify" fo:line-height="100%" fo:margin-bottom="0cm"/>
    </style:style>
    <style:style style:name="T4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9" style:family="paragraph" style:parent-style-name="Normal">
      <style:paragraph-properties fo:text-align="justify" fo:line-height="100%" fo:margin-bottom="0cm"/>
    </style:style>
    <style:style style:name="T4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0" style:family="paragraph" style:parent-style-name="Normal">
      <style:paragraph-properties fo:text-align="justify" fo:line-height="100%" fo:margin-bottom="0cm"/>
    </style:style>
    <style:style style:name="T5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1" style:family="paragraph" style:parent-style-name="Normal">
      <style:paragraph-properties fo:text-align="justify" fo:line-height="100%" fo:margin-bottom="0cm"/>
    </style:style>
    <style:style style:name="T5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2" style:family="paragraph" style:parent-style-name="Normal">
      <style:paragraph-properties fo:text-align="justify" fo:line-height="100%" fo:margin-bottom="0cm"/>
    </style:style>
    <style:style style:name="T5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3" style:family="paragraph" style:parent-style-name="Normal">
      <style:paragraph-properties fo:text-align="justify" fo:line-height="100%" fo:margin-bottom="0cm"/>
    </style:style>
    <style:style style:name="T5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4" style:family="paragraph" style:parent-style-name="Normal">
      <style:paragraph-properties fo:text-align="justify" fo:line-height="100%" fo:margin-bottom="0cm"/>
    </style:style>
    <style:style style:name="T5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5" style:family="paragraph" style:parent-style-name="Normal">
      <style:paragraph-properties fo:text-align="justify" fo:line-height="100%" fo:margin-bottom="0cm"/>
    </style:style>
    <style:style style:name="T5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6" style:family="paragraph" style:parent-style-name="Normal">
      <style:paragraph-properties fo:text-align="justify" fo:line-height="100%" fo:margin-bottom="0cm"/>
    </style:style>
    <style:style style:name="T5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7" style:family="paragraph" style:parent-style-name="Normal">
      <style:paragraph-properties fo:text-align="justify" fo:line-height="100%" fo:margin-bottom="0cm"/>
    </style:style>
    <style:style style:name="T5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8" style:family="paragraph" style:parent-style-name="Normal">
      <style:paragraph-properties fo:text-align="justify"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9" style:family="paragraph" style:parent-style-name="Normal">
      <style:paragraph-properties fo:text-align="justify" fo:line-height="100%" fo:margin-bottom="0cm"/>
    </style:style>
    <style:style style:name="T5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0" style:family="paragraph" style:parent-style-name="Normal">
      <style:paragraph-properties fo:text-align="justify" fo:line-height="100%" fo:margin-bottom="0cm"/>
    </style:style>
    <style:style style:name="T5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1" style:family="paragraph" style:parent-style-name="Normal">
      <style:paragraph-properties fo:text-align="justify" fo:line-height="100%" fo:margin-bottom="0cm"/>
    </style:style>
    <style:style style:name="T5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2" style:family="paragraph" style:parent-style-name="Normal">
      <style:paragraph-properties fo:text-align="justify"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3" style:family="paragraph" style:parent-style-name="Normal">
      <style:paragraph-properties fo:text-align="justify" fo:line-height="100%" fo:margin-bottom="0cm"/>
    </style:style>
    <style:style style:name="T5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4" style:family="paragraph" style:parent-style-name="Normal">
      <style:paragraph-properties fo:text-align="justify"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5" style:family="paragraph" style:parent-style-name="Normal">
      <style:paragraph-properties fo:text-align="justify" fo:line-height="100%" fo:margin-bottom="0cm"/>
    </style:style>
    <style:style style:name="T5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7" style:family="paragraph" style:parent-style-name="Normal">
      <style:paragraph-properties fo:text-align="justify" fo:line-height="100%" fo:margin-bottom="0cm"/>
    </style:style>
    <style:style style:name="T5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3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00%" fo:margin-bottom="0.212cm"/>
    </style:style>
    <style:style style:name="T5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9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0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1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00%" fo:margin-bottom="0cm"/>
    </style:style>
    <style:style style:name="T5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6" style:family="paragraph" style:parent-style-name="Normal">
      <style:paragraph-properties fo:line-height="100%" fo:margin-bottom="0cm"/>
    </style:style>
    <style:style style:name="T5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7" style:family="paragraph" style:parent-style-name="Normal">
      <style:paragraph-properties fo:line-height="100%" fo:margin-bottom="0cm"/>
    </style:style>
    <style:style style:name="T5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5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0" style:family="paragraph" style:parent-style-name="Normal">
      <style:paragraph-properties fo:line-height="100%" fo:margin-bottom="0cm"/>
    </style:style>
    <style:style style:name="T5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0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0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0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2" style:family="paragraph" style:parent-style-name="Normal">
      <style:paragraph-properties fo:line-height="100%" fo:margin-bottom="0cm"/>
    </style:style>
    <style:style style:name="T5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2_5" style:family="text" style:parent-style-name="Normal">
      <style:text-properties fo:font-size="10pt" style:font-size-asian="10pt" style:font-size-complex="11pt"/>
    </style:style>
    <style:style style:name="P533" style:family="paragraph" style:parent-style-name="Footnote_20_text"/>
    <style:style style:name="T533_1" style:family="text">
      <style:text-properties fo:font-size="9pt" style:font-size-asian="9pt" style:font-size-complex="9pt"/>
    </style:style>
    <style:style style:name="T53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35" style:family="paragraph" style:parent-style-name="Normal">
      <style:paragraph-properties fo:line-height="100%" fo:margin-bottom="0cm"/>
    </style:style>
    <style:style style:name="T5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4" style:family="table-row"/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4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4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5" style:family="paragraph" style:parent-style-name="Normal">
      <style:paragraph-properties fo:line-height="100%" fo:margin-bottom="0cm"/>
    </style:style>
    <style:style style:name="T5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6" style:family="paragraph" style:parent-style-name="Normal">
      <style:paragraph-properties fo:line-height="100%" fo:margin-bottom="0cm"/>
    </style:style>
    <style:style style:name="T5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551" style:family="paragraph" style:parent-style-name="Normal">
      <style:paragraph-properties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53" style:family="paragraph" style:parent-style-name="Normal">
      <style:paragraph-properties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4" style:family="paragraph" style:parent-style-name="Normal">
      <style:paragraph-properties fo:line-height="100%" fo:margin-bottom="0cm"/>
    </style:style>
    <style:style style:name="T5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5" style:family="paragraph" style:parent-style-name="Normal">
      <style:paragraph-properties fo:line-height="100%" fo:margin-bottom="0cm"/>
    </style:style>
    <style:style style:name="T5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7" style:family="paragraph" style:parent-style-name="Normal">
      <style:paragraph-properties fo:line-height="100%" fo:margin-bottom="0cm"/>
    </style:style>
    <style:style style:name="T5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8" style:family="paragraph" style:parent-style-name="Normal">
      <style:paragraph-properties fo:line-height="100%" fo:margin-bottom="0cm"/>
    </style:style>
    <style:style style:name="T5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9" style:family="paragraph" style:parent-style-name="Normal">
      <style:paragraph-properties fo:line-height="100%" fo:margin-bottom="0cm"/>
    </style:style>
    <style:style style:name="T5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0" style:family="paragraph" style:parent-style-name="Normal">
      <style:paragraph-properties fo:line-height="100%" fo:margin-bottom="0cm"/>
    </style:style>
    <style:style style:name="T5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2" style:family="paragraph" style:parent-style-name="Normal">
      <style:paragraph-properties fo:line-height="100%" fo:margin-bottom="0cm"/>
    </style:style>
    <style:style style:name="T5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3" style:family="paragraph" style:parent-style-name="Normal">
      <style:paragraph-properties fo:line-height="100%" fo:margin-bottom="0cm"/>
    </style:style>
    <style:style style:name="T5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7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7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4" style:family="paragraph" style:parent-style-name="Normal">
      <style:paragraph-properties fo:line-height="100%" fo:margin-bottom="0cm"/>
    </style:style>
    <style:style style:name="T5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5" style:family="paragraph" style:parent-style-name="Normal">
      <style:paragraph-properties fo:line-height="100%" fo:margin-bottom="0cm"/>
    </style:style>
    <style:style style:name="T5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6" style:family="paragraph" style:parent-style-name="Normal">
      <style:paragraph-properties fo:line-height="100%" fo:margin-bottom="0cm"/>
    </style:style>
    <style:style style:name="T5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8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82" style:family="paragraph" style:parent-style-name="Normal">
      <style:paragraph-properties fo:text-align="justify"/>
      <style:text-properties fo:font-size="10pt" style:font-size-asian="10pt" style:font-size-complex="11pt"/>
    </style:style>
    <style:style style:name="P58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86" style:family="paragraph" style:parent-style-name="Normal">
      <style:paragraph-properties fo:text-align="justify" fo:margin-bottom="0.212cm"/>
    </style:style>
    <style:style style:name="T586_1" style:family="text">
      <style:text-properties fo:font-size="11pt" style:font-size-asian="11pt" style:font-name-complex="Arial" style:font-size-complex="10pt" fo:font-weight="bold" style:font-weight-asian="bold"/>
    </style:style>
    <style:style style:name="P587" style:family="paragraph" style:parent-style-name="Normal">
      <style:paragraph-properties fo:text-align="justify" fo:margin-bottom="0.212cm"/>
    </style:style>
    <style:style style:name="T587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587_2" style:family="text">
      <style:text-properties fo:font-size="11pt" style:font-size-asian="11pt" style:font-name-complex="Arial" style:font-size-complex="10pt"/>
    </style:style>
    <style:style style:name="T587_3" style:family="text">
      <style:text-properties fo:font-size="11pt" style:font-size-asian="11pt" style:font-name-complex="Arial" style:font-size-complex="10pt"/>
    </style:style>
    <style:style style:name="T587_4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587_5" style:family="text">
      <style:text-properties fo:font-size="11pt" style:font-size-asian="11pt" style:font-name-complex="Arial" style:font-size-complex="10pt"/>
    </style:style>
    <style:style style:name="T587_6" style:family="text">
      <style:text-properties fo:font-size="11pt" style:font-size-asian="11pt" style:font-name-complex="Arial" style:font-size-complex="10pt"/>
    </style:style>
    <style:style style:name="T587_7" style:family="text">
      <style:text-properties fo:font-size="11pt" style:font-size-asian="11pt" style:font-name-complex="Arial" style:font-size-complex="10pt"/>
    </style:style>
    <style:style style:name="T587_8" style:family="text">
      <style:text-properties fo:font-size="11pt" style:font-size-asian="11pt" style:font-name-complex="Arial" style:font-size-complex="10pt"/>
    </style:style>
    <style:style style:name="P588" style:family="paragraph" style:parent-style-name="Normal">
      <style:paragraph-properties fo:text-align="justify" fo:margin-bottom="0.212cm"/>
    </style:style>
    <style:style style:name="T588_1" style:family="text">
      <style:text-properties fo:font-size="11pt" style:font-size-asian="11pt" style:font-name-complex="Arial" style:font-size-complex="10pt"/>
    </style:style>
    <style:style style:name="T588_2" style:family="text">
      <style:text-properties fo:font-size="11pt" style:font-size-asian="11pt" style:font-name-complex="Arial" style:font-size-complex="10pt"/>
    </style:style>
    <style:style style:name="P589" style:family="paragraph" style:parent-style-name="List_20_Paragraph">
      <style:paragraph-properties fo:text-align="justify" fo:margin-bottom="0.212cm"/>
    </style:style>
    <style:style style:name="T589_1" style:family="text">
      <style:text-properties fo:font-size="11pt" style:font-size-asian="11pt" style:font-name-complex="Arial"/>
    </style:style>
    <style:style style:name="T589_2" style:family="text">
      <style:text-properties fo:font-size="11pt" style:font-size-asian="11pt" style:font-name-complex="Arial"/>
    </style:style>
    <style:style style:name="T589_3" style:family="text">
      <style:text-properties fo:font-size="11pt" style:font-size-asian="11pt" style:font-name-complex="Arial"/>
    </style:style>
    <style:style style:name="T589_4" style:family="text">
      <style:text-properties fo:font-size="11pt" style:font-size-asian="11pt" style:font-name-complex="Arial"/>
    </style:style>
    <style:style style:name="T589_5" style:family="text">
      <style:text-properties fo:font-size="11pt" style:font-size-asian="11pt" style:font-name-complex="Arial"/>
    </style:style>
    <style:style style:name="T589_6" style:family="text">
      <style:text-properties fo:font-size="11pt" style:font-size-asian="11pt" style:font-name-complex="Arial"/>
    </style:style>
    <style:style style:name="T589_7" style:family="text">
      <style:text-properties fo:font-size="11pt" style:font-size-asian="11pt" style:font-name-complex="Arial"/>
    </style:style>
    <style:style style:name="T589_8" style:family="text"/>
    <style:style style:name="T589_9" style:family="text" style:parent-style-name="Internet_20_link">
      <style:text-properties fo:font-size="11pt" style:font-size-asian="11pt" style:font-size-complex="11pt"/>
    </style:style>
    <style:style style:name="T589_10" style:family="text">
      <style:text-properties fo:font-size="11pt" style:font-size-asian="11pt" style:font-name-complex="Arial"/>
    </style:style>
    <style:style style:name="T589_11" style:family="text">
      <style:text-properties fo:font-size="11pt" style:font-size-asian="11pt" style:font-name-complex="Arial"/>
    </style:style>
    <style:style style:name="T589_12" style:family="text">
      <style:text-properties fo:font-size="11pt" style:font-size-asian="11pt" style:font-name-complex="Arial"/>
    </style:style>
    <style:style style:name="T589_13" style:family="text">
      <style:text-properties fo:font-size="11pt" style:font-size-asian="11pt" style:font-name-complex="Arial"/>
    </style:style>
    <style:style style:name="T589_14" style:family="text">
      <style:text-properties fo:font-size="11pt" style:font-size-asian="11pt" style:font-name-complex="Arial"/>
    </style:style>
    <style:style style:name="T589_15" style:family="text"/>
    <style:style style:name="T589_16" style:family="text" style:parent-style-name="Internet_20_link">
      <style:text-properties fo:font-size="11pt" style:font-size-asian="11pt" style:font-size-complex="11pt"/>
    </style:style>
    <style:style style:name="T589_17" style:family="text">
      <style:text-properties fo:font-size="11pt" style:font-size-asian="11pt" style:font-name-complex="Arial"/>
    </style:style>
    <style:style style:name="P590" style:family="paragraph" style:parent-style-name="List_20_Paragraph">
      <style:paragraph-properties fo:text-align="justify" fo:margin-bottom="0.212cm"/>
    </style:style>
    <style:style style:name="T590_1" style:family="text">
      <style:text-properties fo:font-size="11pt" style:font-size-asian="11pt" style:font-name-complex="Arial"/>
    </style:style>
    <style:style style:name="T590_2" style:family="text">
      <style:text-properties fo:font-size="11pt" style:font-size-asian="11pt" style:font-name-complex="Arial"/>
    </style:style>
    <style:style style:name="T590_3" style:family="text"/>
    <style:style style:name="T590_4" style:family="text" style:parent-style-name="Internet_20_link">
      <style:text-properties fo:font-size="11pt" style:font-size-asian="11pt" style:font-size-complex="11pt"/>
    </style:style>
    <style:style style:name="T590_5" style:family="text">
      <style:text-properties fo:font-size="11pt" style:font-size-asian="11pt" style:font-name-complex="Arial"/>
    </style:style>
    <style:style style:name="T590_6" style:family="text">
      <style:text-properties fo:font-size="11pt" style:font-size-asian="11pt" style:font-name-complex="Arial"/>
    </style:style>
    <style:style style:name="T590_7" style:family="text">
      <style:text-properties fo:font-size="11pt" style:font-size-asian="11pt" style:font-name-complex="Arial"/>
    </style:style>
    <style:style style:name="T590_8" style:family="text">
      <style:text-properties fo:font-size="11pt" style:font-size-asian="11pt" style:font-name-complex="Arial"/>
    </style:style>
    <style:style style:name="P591" style:family="paragraph" style:parent-style-name="List_20_Paragraph">
      <style:paragraph-properties fo:text-align="justify" fo:margin-bottom="0.212cm"/>
    </style:style>
    <style:style style:name="T591_1" style:family="text">
      <style:text-properties fo:font-size="11pt" style:font-size-asian="11pt" style:font-name-complex="Arial"/>
    </style:style>
    <style:style style:name="T591_2" style:family="text">
      <style:text-properties fo:font-size="11pt" style:font-size-asian="11pt" style:font-name-complex="Arial"/>
    </style:style>
    <style:style style:name="T591_3" style:family="text"/>
    <style:style style:name="T591_4" style:family="text" style:parent-style-name="Internet_20_link">
      <style:text-properties fo:font-size="11pt" style:font-size-asian="11pt" style:font-size-complex="11pt"/>
    </style:style>
    <style:style style:name="T591_5" style:family="text">
      <style:text-properties fo:font-size="11pt" style:font-size-asian="11pt" style:font-name-complex="Arial"/>
    </style:style>
    <style:style style:name="T591_6" style:family="text">
      <style:text-properties fo:font-size="11pt" style:font-size-asian="11pt" style:font-name-complex="Arial"/>
    </style:style>
    <style:style style:name="T591_7" style:family="text">
      <style:text-properties fo:font-size="11pt" style:font-size-asian="11pt" style:font-name-complex="Arial"/>
    </style:style>
    <style:style style:name="P592" style:family="paragraph" style:parent-style-name="List_20_Paragraph">
      <style:paragraph-properties fo:text-align="justify" fo:margin-bottom="0.212cm"/>
    </style:style>
    <style:style style:name="T592_1" style:family="text">
      <style:text-properties fo:font-size="11pt" style:font-size-asian="11pt" style:font-name-complex="Arial"/>
    </style:style>
    <style:style style:name="T592_2" style:family="text">
      <style:text-properties fo:font-size="11pt" style:font-size-asian="11pt" style:font-name-complex="Arial"/>
    </style:style>
    <style:style style:name="T592_3" style:family="text"/>
    <style:style style:name="T592_4" style:family="text" style:parent-style-name="Internet_20_link">
      <style:text-properties fo:font-size="11pt" style:font-size-asian="11pt" style:font-name-complex="Arial"/>
    </style:style>
    <style:style style:name="T592_5" style:family="text" style:parent-style-name="Internet_20_link">
      <style:text-properties fo:font-size="11pt" style:font-size-asian="11pt" style:font-name-complex="Arial"/>
    </style:style>
    <style:style style:name="T592_6" style:family="text" style:parent-style-name="Internet_20_link">
      <style:text-properties fo:font-size="11pt" style:font-size-asian="11pt" style:font-name-complex="Arial"/>
    </style:style>
    <style:style style:name="P593" style:family="paragraph" style:parent-style-name="Normal">
      <style:paragraph-properties fo:text-align="justify" fo:margin-bottom="0.212cm"/>
    </style:style>
    <style:style style:name="T593_1" style:family="text">
      <style:text-properties fo:font-size="11pt" style:font-size-asian="11pt" style:font-name-complex="Arial" style:font-size-complex="11pt"/>
    </style:style>
    <style:style style:name="T593_2" style:family="text">
      <style:text-properties fo:font-size="11pt" style:font-size-asian="11pt" style:font-name-complex="Arial" style:font-size-complex="11pt"/>
    </style:style>
    <style:style style:name="T593_3" style:family="text">
      <style:text-properties fo:font-size="11pt" style:font-size-asian="11pt" style:font-name-complex="Arial" style:font-size-complex="11pt"/>
    </style:style>
    <style:style style:name="T593_4" style:family="text">
      <style:text-properties fo:font-size="11pt" style:font-size-asian="11pt" style:font-name-complex="Arial" style:font-size-complex="11pt"/>
    </style:style>
    <style:style style:name="T593_5" style:family="text">
      <style:text-properties fo:font-size="11pt" style:font-size-asian="11pt" style:font-name-complex="Arial" style:font-size-complex="11pt"/>
    </style:style>
    <style:style style:name="T593_6" style:family="text">
      <style:text-properties fo:font-size="11pt" style:font-size-asian="11pt" style:font-name-complex="Arial" style:font-size-complex="11pt"/>
    </style:style>
    <style:style style:name="T593_7" style:family="text">
      <style:text-properties fo:font-size="11pt" style:font-size-asian="11pt" style:font-name-complex="Arial" style:font-size-complex="11pt"/>
    </style:style>
    <style:style style:name="T593_8" style:family="text">
      <style:text-properties fo:font-size="11pt" style:font-size-asian="11pt" style:font-name-complex="Arial" style:font-size-complex="11pt"/>
    </style:style>
    <style:style style:name="T593_9" style:family="text">
      <style:text-properties fo:font-size="11pt" style:font-size-asian="11pt" style:font-name-complex="Arial" style:font-size-complex="11pt"/>
    </style:style>
    <style:style style:name="T593_10" style:family="text">
      <style:text-properties fo:font-size="11pt" style:font-size-asian="11pt" style:font-name-complex="Arial" style:font-size-complex="11pt"/>
    </style:style>
    <style:style style:name="T593_11" style:family="text">
      <style:text-properties fo:font-size="11pt" style:font-size-asian="11pt" style:font-name-complex="Arial" style:font-size-complex="11pt"/>
    </style:style>
    <style:style style:name="P594" style:family="paragraph" style:parent-style-name="Normal">
      <style:paragraph-properties fo:text-align="justify" fo:margin-bottom="0.212cm"/>
    </style:style>
    <style:style style:name="T594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594_2" style:family="text">
      <style:text-properties fo:font-size="11pt" style:font-size-asian="11pt" style:font-name-complex="Arial" style:font-size-complex="10pt"/>
    </style:style>
    <style:style style:name="T594_3" style:family="text">
      <style:text-properties fo:font-size="11pt" style:font-size-asian="11pt" style:font-name-complex="Arial" style:font-size-complex="10pt"/>
    </style:style>
    <style:style style:name="T594_4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594_5" style:family="text">
      <style:text-properties fo:font-size="11pt" style:font-size-asian="11pt" style:font-name-complex="Arial" style:font-size-complex="10pt"/>
    </style:style>
    <style:style style:name="T594_6" style:family="text">
      <style:text-properties fo:font-size="11pt" style:font-size-asian="11pt" style:font-name-complex="Arial" style:font-size-complex="10pt"/>
    </style:style>
    <style:style style:name="T594_7" style:family="text">
      <style:text-properties fo:font-size="11pt" style:font-size-asian="11pt" style:font-name-complex="Arial" style:font-size-complex="10pt"/>
    </style:style>
    <style:style style:name="T594_8" style:family="text">
      <style:text-properties fo:font-size="11pt" style:font-size-asian="11pt" style:font-name-complex="Arial" style:font-size-complex="10pt"/>
    </style:style>
    <style:style style:name="T594_9" style:family="text">
      <style:text-properties fo:font-size="11pt" style:font-size-asian="11pt" style:font-name-complex="Arial" style:font-size-complex="10pt"/>
    </style:style>
    <style:style style:name="T594_10" style:family="text">
      <style:text-properties fo:font-size="11pt" style:font-size-asian="11pt" style:font-name-complex="Arial" style:font-size-complex="10pt"/>
    </style:style>
    <style:style style:name="T594_11" style:family="text">
      <style:text-properties fo:font-size="11pt" style:font-size-asian="11pt" style:font-name-complex="Arial" style:font-size-complex="10pt"/>
    </style:style>
    <style:style style:name="T594_12" style:family="text">
      <style:text-properties fo:font-size="11pt" style:font-size-asian="11pt" style:font-name-complex="Arial" style:font-size-complex="10pt"/>
    </style:style>
    <style:style style:name="T594_13" style:family="text">
      <style:text-properties fo:font-size="11pt" style:font-size-asian="11pt" style:font-name-complex="Arial" style:font-size-complex="10pt"/>
    </style:style>
    <style:style style:name="T594_14" style:family="text">
      <style:text-properties fo:font-size="11pt" style:font-size-asian="11pt" style:font-name-complex="Arial" style:font-size-complex="10pt"/>
    </style:style>
    <style:style style:name="T594_15" style:family="text">
      <style:text-properties fo:font-size="11pt" style:font-size-asian="11pt" style:font-name-complex="Arial" style:font-size-complex="10pt"/>
    </style:style>
    <style:style style:name="P595" style:family="paragraph" style:parent-style-name="Normal">
      <style:paragraph-properties fo:text-align="justify" fo:margin-bottom="0.212cm"/>
    </style:style>
    <style:style style:name="T595_1" style:family="text">
      <style:text-properties fo:font-size="11pt" style:font-size-asian="11pt" style:font-name-complex="Arial" style:font-size-complex="10pt"/>
    </style:style>
    <style:style style:name="T595_2" style:family="text">
      <style:text-properties fo:font-size="11pt" style:font-size-asian="11pt" style:font-name-complex="Arial" style:font-size-complex="10pt"/>
    </style:style>
    <style:style style:name="T595_3" style:family="text"/>
    <style:style style:name="T595_4" style:family="text" style:parent-style-name="Internet_20_link">
      <style:text-properties fo:font-size="11pt" style:font-size-asian="11pt" style:font-name-complex="Arial" style:font-size-complex="10pt"/>
    </style:style>
    <style:style style:name="T595_5" style:family="text">
      <style:text-properties fo:font-size="11pt" style:font-size-asian="11pt" style:font-name-complex="Arial" style:font-size-complex="10pt"/>
    </style:style>
    <style:style style:name="T595_6" style:family="text">
      <style:text-properties fo:font-size="11pt" style:font-size-asian="11pt" style:font-name-complex="Arial" style:font-size-complex="10pt"/>
    </style:style>
    <style:style style:name="T595_7" style:family="text">
      <style:text-properties fo:font-size="11pt" style:font-size-asian="11pt" style:font-name-complex="Arial" style:font-size-complex="10pt"/>
    </style:style>
    <style:style style:name="T595_8" style:family="text">
      <style:text-properties fo:font-size="11pt" style:font-size-asian="11pt" style:font-name-complex="Arial" style:font-size-complex="10pt"/>
    </style:style>
    <style:style style:name="P59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597" style:family="paragraph" style:parent-style-name="List_20_Paragraph">
      <style:paragraph-properties fo:text-align="justify" fo:margin-bottom="0.212cm"/>
    </style:style>
    <style:style style:name="T597_1" style:family="text"/>
    <style:style style:name="T597_2" style:family="text" style:parent-style-name="Internet_20_link">
      <style:text-properties fo:font-size="11pt" style:font-name-asian="Helvetica" style:font-size-asian="11pt" style:font-name-complex="Arial" style:font-size-complex="11pt"/>
    </style:style>
    <style:style style:name="T597_3" style:family="text">
      <style:text-properties fo:font-size="11pt" style:font-size-asian="11pt" style:font-size-complex="11pt"/>
    </style:style>
    <style:style style:name="T597_4" style:family="text">
      <style:text-properties fo:color="#000000" fo:font-size="11pt" style:font-name-asian="Arial" style:font-size-asian="11pt" style:font-name-complex="Arial" style:font-size-complex="11pt"/>
    </style:style>
    <style:style style:name="T597_5" style:family="text">
      <style:text-properties fo:font-size="11pt" style:font-name-asian="Helvetica" style:font-size-asian="11pt" style:font-name-complex="Arial" style:font-size-complex="11pt"/>
    </style:style>
    <style:style style:name="P598" style:family="paragraph" style:parent-style-name="List_20_Paragraph">
      <style:paragraph-properties fo:text-align="justify"/>
    </style:style>
    <style:style style:name="T598_1" style:family="text"/>
    <style:style style:name="T598_2" style:family="text" style:parent-style-name="Internet_20_link">
      <style:text-properties fo:font-size="11pt" style:font-name-asian="Helvetica" style:font-size-asian="11pt" style:font-name-complex="Arial" style:font-size-complex="11pt"/>
    </style:style>
    <style:style style:name="T598_3" style:family="text">
      <style:text-properties fo:font-size="11pt" style:font-size-asian="11pt" style:font-size-complex="11pt"/>
    </style:style>
    <style:style style:name="T598_4" style:family="text">
      <style:text-properties fo:font-size="11pt" style:font-name-asian="Arial" style:font-size-asian="11pt" style:font-name-complex="Arial" style:font-size-complex="11pt"/>
    </style:style>
    <style:style style:name="T598_5" style:family="text">
      <style:text-properties fo:font-size="11pt" style:font-name-asian="Helvetica" style:font-size-asian="11pt" style:font-name-complex="Arial" style:font-size-complex="11pt"/>
    </style:style>
    <style:style style:name="P599" style:family="paragraph" style:parent-style-name="List_20_Paragraph">
      <style:paragraph-properties fo:text-align="justify"/>
    </style:style>
    <style:style style:name="T599_1" style:family="text"/>
    <style:style style:name="T599_2" style:family="text" style:parent-style-name="Internet_20_link">
      <style:text-properties fo:font-size="11pt" style:font-name-asian="Helvetica" style:font-size-asian="11pt" style:font-name-complex="Arial" style:font-size-complex="11pt"/>
    </style:style>
    <style:style style:name="T599_3" style:family="text">
      <style:text-properties fo:font-size="11pt" style:font-size-asian="11pt" style:font-size-complex="11pt"/>
    </style:style>
    <style:style style:name="T599_4" style:family="text">
      <style:text-properties fo:font-size="11pt" style:font-name-asian="Arial" style:font-size-asian="11pt" style:font-name-complex="Arial" style:font-size-complex="11pt"/>
    </style:style>
    <style:style style:name="T599_5" style:family="text">
      <style:text-properties fo:font-size="11pt" style:font-name-asian="Helvetica" style:font-size-asian="11pt" style:font-name-complex="Arial" style:font-size-complex="11pt"/>
    </style:style>
    <style:style style:name="P600" style:family="paragraph" style:parent-style-name="List_20_Paragraph">
      <style:paragraph-properties fo:text-align="justify"/>
    </style:style>
    <style:style style:name="T600_1" style:family="text"/>
    <style:style style:name="T600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0_3" style:family="text">
      <style:text-properties fo:font-size="11pt" style:font-size-asian="11pt" style:font-size-complex="11pt"/>
    </style:style>
    <style:style style:name="T600_4" style:family="text">
      <style:text-properties fo:font-size="11pt" style:font-name-asian="Arial" style:font-size-asian="11pt" style:font-name-complex="Arial" style:font-size-complex="11pt"/>
    </style:style>
    <style:style style:name="T600_5" style:family="text">
      <style:text-properties fo:font-size="11pt" style:font-size-asian="11pt" style:font-name-complex="Arial" style:font-size-complex="11pt"/>
    </style:style>
    <style:style style:name="P601" style:family="paragraph" style:parent-style-name="List_20_Paragraph">
      <style:paragraph-properties fo:text-align="justify"/>
    </style:style>
    <style:style style:name="T601_1" style:family="text"/>
    <style:style style:name="T601_2" style:family="text" style:parent-style-name="Internet_20_link">
      <style:text-properties fo:font-size="11pt" style:font-name-asian="Arial" style:font-size-asian="11pt" style:font-size-complex="11pt"/>
    </style:style>
    <style:style style:name="T601_3" style:family="text">
      <style:text-properties fo:font-size="11pt" style:font-name-asian="Arial" style:font-size-asian="11pt" style:font-size-complex="11pt"/>
    </style:style>
    <style:style style:name="T601_4" style:family="text">
      <style:text-properties fo:font-size="11pt" style:font-name-asian="Arial" style:font-size-asian="11pt" style:font-name-complex="Arial" style:font-size-complex="11pt"/>
    </style:style>
    <style:style style:name="T601_5" style:family="text">
      <style:text-properties fo:font-size="11pt" style:font-name-asian="Arial" style:font-size-asian="11pt" style:font-size-complex="11pt"/>
    </style:style>
    <style:style style:name="P602" style:family="paragraph" style:parent-style-name="List_20_Paragraph">
      <style:paragraph-properties fo:text-align="justify"/>
    </style:style>
    <style:style style:name="T602_1" style:family="text"/>
    <style:style style:name="T602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2_3" style:family="text">
      <style:text-properties fo:font-size="11pt" style:font-size-asian="11pt" style:font-size-complex="11pt"/>
    </style:style>
    <style:style style:name="T602_4" style:family="text">
      <style:text-properties fo:color="#000000" fo:font-size="11pt" style:font-name-asian="Arial" style:font-size-asian="11pt" style:font-name-complex="Arial" style:font-size-complex="11pt"/>
    </style:style>
    <style:style style:name="T602_5" style:family="text">
      <style:text-properties fo:font-size="11pt" style:font-name-asian="Arial" style:font-size-asian="11pt" style:font-name-complex="Arial" style:font-size-complex="11pt"/>
    </style:style>
    <style:style style:name="P603" style:family="paragraph" style:parent-style-name="List_20_Paragraph">
      <style:paragraph-properties fo:text-align="justify"/>
    </style:style>
    <style:style style:name="T603_1" style:family="text"/>
    <style:style style:name="T603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3_3" style:family="text">
      <style:text-properties fo:font-size="11pt" style:font-name-asian="Arial" style:font-size-asian="11pt" style:font-name-complex="Arial" style:font-size-complex="11pt"/>
    </style:style>
    <style:style style:name="P604" style:family="paragraph" style:parent-style-name="List_20_Paragraph">
      <style:paragraph-properties fo:text-align="justify"/>
    </style:style>
    <style:style style:name="T604_1" style:family="text"/>
    <style:style style:name="T604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4_3" style:family="text">
      <style:text-properties fo:font-size="11pt" style:font-name-asian="Arial" style:font-size-asian="11pt" style:font-name-complex="Arial" style:font-size-complex="11pt"/>
    </style:style>
    <style:style style:name="P605" style:family="paragraph" style:parent-style-name="List_20_Paragraph">
      <style:paragraph-properties fo:text-align="justify"/>
    </style:style>
    <style:style style:name="T605_1" style:family="text"/>
    <style:style style:name="T605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5_3" style:family="text">
      <style:text-properties fo:font-size="11pt" style:font-size-asian="11pt" style:font-size-complex="11pt"/>
    </style:style>
    <style:style style:name="T605_4" style:family="text">
      <style:text-properties fo:color="#000000" fo:font-size="11pt" style:font-name-asian="Arial" style:font-size-asian="11pt" style:font-name-complex="Arial" style:font-size-complex="11pt"/>
    </style:style>
    <style:style style:name="T605_5" style:family="text">
      <style:text-properties fo:font-size="11pt" style:font-size-asian="11pt" style:font-size-complex="11pt"/>
    </style:style>
    <style:style style:name="T605_6" style:family="text">
      <style:text-properties fo:font-size="11pt" style:font-name-asian="Arial" style:font-size-asian="11pt" style:font-name-complex="Arial" style:font-size-complex="11pt"/>
    </style:style>
    <style:style style:name="P606" style:family="paragraph" style:parent-style-name="List_20_Paragraph">
      <style:paragraph-properties fo:text-align="justify" fo:margin-bottom="0cm"/>
    </style:style>
    <style:style style:name="T606_1" style:family="text"/>
    <style:style style:name="T606_2" style:family="text" style:parent-style-name="Internet_20_link">
      <style:text-properties fo:font-size="11pt" style:font-name-asian="Arial" style:font-size-asian="11pt" style:font-size-complex="11pt"/>
    </style:style>
    <style:style style:name="T606_3" style:family="text">
      <style:text-properties fo:font-size="11pt" style:font-name-asian="Arial" style:font-size-asian="11pt" style:font-size-complex="11pt"/>
    </style:style>
    <style:style style:name="P607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0pt"/>
    </style:style>
    <style:style style:name="P608" style:family="paragraph" style:parent-style-name="Normal">
      <style:paragraph-properties fo:text-align="justify" fo:margin-bottom="0.212cm"/>
    </style:style>
    <style:style style:name="T608_1" style:family="text">
      <style:text-properties fo:font-size="11pt" style:font-size-asian="11pt" style:font-name-complex="Arial" style:font-size-complex="10pt"/>
    </style:style>
    <style:style style:name="T608_2" style:family="text">
      <style:text-properties fo:font-size="11pt" style:font-size-asian="11pt" style:font-name-complex="Arial" style:font-size-complex="10pt"/>
    </style:style>
    <style:style style:name="T608_3" style:family="text">
      <style:text-properties fo:font-size="11pt" style:font-size-asian="11pt" style:font-name-complex="Arial" style:font-size-complex="10pt"/>
    </style:style>
    <style:style style:name="T608_4" style:family="text">
      <style:text-properties fo:font-size="11pt" style:font-size-asian="11pt" style:font-name-complex="Arial" style:font-size-complex="10pt"/>
    </style:style>
    <style:style style:name="T608_5" style:family="text">
      <style:text-properties fo:font-size="11pt" style:font-size-asian="11pt" style:font-name-complex="Arial" style:font-size-complex="10pt"/>
    </style:style>
    <style:style style:name="T608_6" style:family="text">
      <style:text-properties fo:font-size="11pt" style:font-size-asian="11pt" style:font-name-complex="Arial" style:font-size-complex="10pt"/>
    </style:style>
    <style:style style:name="P609" style:family="paragraph" style:parent-style-name="List_20_Paragraph">
      <style:paragraph-properties fo:text-align="justify" fo:margin-bottom="0.212cm"/>
    </style:style>
    <style:style style:name="T609_1" style:family="text"/>
    <style:style style:name="T609_2" style:family="text" style:parent-style-name="Internet_20_link">
      <style:text-properties fo:font-size="11pt" style:font-size-asian="11pt" style:font-name-complex="Arial"/>
    </style:style>
    <style:style style:name="T609_3" style:family="text">
      <style:text-properties fo:font-size="11pt" style:font-size-asian="11pt" style:font-name-complex="Arial"/>
    </style:style>
    <style:style style:name="P610" style:family="paragraph" style:parent-style-name="List_20_Paragraph">
      <style:paragraph-properties fo:text-align="justify" fo:margin-bottom="0.212cm"/>
    </style:style>
    <style:style style:name="T610_1" style:family="text"/>
    <style:style style:name="T610_2" style:family="text" style:parent-style-name="Internet_20_link">
      <style:text-properties fo:font-size="11pt" style:font-size-asian="11pt" style:font-name-complex="Arial"/>
    </style:style>
    <style:style style:name="T610_3" style:family="text">
      <style:text-properties fo:font-size="11pt" style:font-size-asian="11pt" style:font-name-complex="Arial"/>
    </style:style>
    <style:style style:name="P611" style:family="paragraph" style:parent-style-name="List_20_Paragraph">
      <style:paragraph-properties fo:text-align="justify" fo:margin-bottom="0.212cm"/>
    </style:style>
    <style:style style:name="T611_1" style:family="text"/>
    <style:style style:name="T611_2" style:family="text" style:parent-style-name="Internet_20_link">
      <style:text-properties fo:font-size="11pt" style:font-size-asian="11pt" style:font-name-complex="Arial"/>
    </style:style>
    <style:style style:name="P612" style:family="paragraph" style:parent-style-name="List_20_Paragraph">
      <style:paragraph-properties fo:text-align="justify" fo:margin-bottom="0.212cm"/>
    </style:style>
    <style:style style:name="T612_1" style:family="text"/>
    <style:style style:name="T612_2" style:family="text" style:parent-style-name="Internet_20_link">
      <style:text-properties fo:font-size="11pt" style:font-size-asian="11pt" style:font-name-complex="Arial"/>
    </style:style>
    <style:style style:name="P613" style:family="paragraph" style:parent-style-name="Normal">
      <style:paragraph-properties fo:text-align="justify" fo:margin-bottom="0.212cm"/>
    </style:style>
    <style:style style:name="T613_1" style:family="text">
      <style:text-properties fo:font-size="11pt" style:font-size-asian="11pt" style:font-name-complex="Arial" style:font-size-complex="10pt"/>
    </style:style>
    <style:style style:name="T613_2" style:family="text">
      <style:text-properties fo:font-size="11pt" style:font-size-asian="11pt" style:font-name-complex="Arial" style:font-size-complex="10pt"/>
    </style:style>
    <style:style style:name="T613_3" style:family="text">
      <style:text-properties fo:font-size="11pt" style:font-size-asian="11pt" style:font-name-complex="Arial" style:font-size-complex="10pt"/>
    </style:style>
    <style:style style:name="T613_4" style:family="text">
      <style:text-properties fo:font-size="11pt" style:font-size-asian="11pt" style:font-name-complex="Arial" style:font-size-complex="10pt"/>
    </style:style>
    <style:style style:name="T613_5" style:family="text">
      <style:text-properties fo:font-size="11pt" style:font-size-asian="11pt" style:font-name-complex="Arial" style:font-size-complex="10pt"/>
    </style:style>
    <style:style style:name="T613_6" style:family="text"/>
    <style:style style:name="T613_7" style:family="text" style:parent-style-name="Internet_20_link">
      <style:text-properties fo:font-size="11pt" style:font-size-asian="11pt" style:font-name-complex="Arial" style:font-size-complex="10pt"/>
    </style:style>
    <style:style style:name="T613_8" style:family="text">
      <style:text-properties fo:font-size="11pt" style:font-size-asian="11pt" style:font-name-complex="Arial" style:font-size-complex="10pt"/>
    </style:style>
    <style:style style:name="T613_9" style:family="text"/>
    <style:style style:name="T613_10" style:family="text" style:parent-style-name="Internet_20_link">
      <style:text-properties fo:font-size="11pt" style:font-size-asian="11pt" style:font-name-complex="Arial" style:font-size-complex="10pt"/>
    </style:style>
    <style:style style:name="T613_11" style:family="text">
      <style:text-properties fo:font-size="11pt" style:font-size-asian="11pt" style:font-name-complex="Arial" style:font-size-complex="10pt"/>
    </style:style>
    <style:style style:name="T613_12" style:family="text">
      <style:text-properties fo:font-size="11pt" style:font-size-asian="11pt" style:font-name-complex="Arial" style:font-size-complex="10pt"/>
    </style:style>
    <style:style style:name="T613_13" style:family="text">
      <style:text-properties fo:font-size="11pt" style:font-size-asian="11pt" style:font-name-complex="Arial" style:font-size-complex="10pt"/>
    </style:style>
    <style:style style:name="T613_14" style:family="text">
      <style:text-properties fo:font-size="11pt" style:font-size-asian="11pt" style:font-name-complex="Arial" style:font-size-complex="10pt"/>
    </style:style>
    <style:style style:name="T613_15" style:family="text">
      <style:text-properties fo:font-size="11pt" style:font-size-asian="11pt" style:font-name-complex="Arial" style:font-size-complex="10pt"/>
    </style:style>
    <style:style style:name="T613_16" style:family="text">
      <style:text-properties fo:font-size="11pt" style:font-size-asian="11pt" style:font-name-complex="Arial" style:font-size-complex="10pt"/>
    </style:style>
    <style:style style:name="T613_17" style:family="text"/>
    <style:style style:name="T613_18" style:family="text" style:parent-style-name="Internet_20_link">
      <style:text-properties fo:font-size="11pt" style:font-size-asian="11pt" style:font-name-complex="Arial" style:font-size-complex="10pt"/>
    </style:style>
    <style:style style:name="T613_19" style:family="text">
      <style:text-properties fo:font-size="11pt" style:font-size-asian="11pt" style:font-name-complex="Arial" style:font-size-complex="10pt"/>
    </style:style>
    <style:style style:name="T613_20" style:family="text">
      <style:text-properties fo:font-size="11pt" style:font-size-asian="11pt" style:font-name-complex="Arial" style:font-size-complex="10pt"/>
    </style:style>
    <style:style style:name="T613_21" style:family="text">
      <style:text-properties fo:font-size="11pt" style:font-size-asian="11pt" style:font-name-complex="Arial" style:font-size-complex="10pt"/>
    </style:style>
    <style:style style:name="T613_22" style:family="text">
      <style:text-properties fo:font-size="11pt" style:font-size-asian="11pt" style:font-name-complex="Arial" style:font-size-complex="10pt"/>
    </style:style>
    <style:style style:name="T613_23" style:family="text">
      <style:text-properties fo:font-size="11pt" style:font-size-asian="11pt" style:font-name-complex="Arial" style:font-size-complex="10pt"/>
    </style:style>
    <style:style style:name="T613_24" style:family="text">
      <style:text-properties fo:font-size="11pt" style:font-size-asian="11pt" style:font-name-complex="Arial" style:font-size-complex="10pt"/>
    </style:style>
    <style:style style:name="T613_25" style:family="text">
      <style:text-properties fo:font-size="11pt" style:font-size-asian="11pt" style:font-name-complex="Arial" style:font-size-complex="10pt"/>
    </style:style>
    <style:style style:name="T613_26" style:family="text">
      <style:text-properties fo:font-size="11pt" style:font-size-asian="11pt" style:font-name-complex="Arial" style:font-size-complex="10pt"/>
    </style:style>
    <style:style style:name="T613_27" style:family="text">
      <style:text-properties fo:font-size="11pt" style:font-size-asian="11pt" style:font-name-complex="Arial" style:font-size-complex="10pt"/>
    </style:style>
    <style:style style:name="T613_28" style:family="text">
      <style:text-properties fo:font-size="11pt" style:font-size-asian="11pt" style:font-name-complex="Arial" style:font-size-complex="10pt"/>
    </style:style>
    <style:style style:name="T613_29" style:family="text"/>
    <style:style style:name="T613_30" style:family="text" style:parent-style-name="Internet_20_link">
      <style:text-properties fo:font-size="11pt" style:font-size-asian="11pt" style:font-name-complex="Arial" style:font-size-complex="10pt"/>
    </style:style>
    <style:style style:name="T613_31" style:family="text">
      <style:text-properties fo:font-size="11pt" style:font-size-asian="11pt" style:font-name-complex="Arial" style:font-size-complex="10pt"/>
    </style:style>
    <style:style style:name="T613_32" style:family="text">
      <style:text-properties fo:font-size="11pt" style:font-size-asian="11pt" style:font-name-complex="Arial" style:font-size-complex="10pt"/>
    </style:style>
    <style:style style:name="T613_33" style:family="text"/>
    <style:style style:name="T613_34" style:family="text" style:parent-style-name="Internet_20_link">
      <style:text-properties fo:font-size="11pt" style:font-size-asian="11pt" style:font-name-complex="Arial" style:font-size-complex="10pt"/>
    </style:style>
    <style:style style:name="T613_35" style:family="text">
      <style:text-properties fo:font-size="11pt" style:font-size-asian="11pt" style:font-name-complex="Arial" style:font-size-complex="10pt"/>
    </style:style>
    <style:style style:name="T613_36" style:family="text"/>
    <style:style style:name="T613_37" style:family="text" style:parent-style-name="Internet_20_link">
      <style:text-properties fo:font-size="11pt" style:font-size-asian="11pt" style:font-name-complex="Arial" style:font-size-complex="10pt"/>
    </style:style>
    <style:style style:name="T613_38" style:family="text">
      <style:text-properties fo:font-size="11pt" style:font-size-asian="11pt" style:font-name-complex="Arial" style:font-size-complex="10pt"/>
    </style:style>
    <style:style style:name="P614" style:family="paragraph" style:parent-style-name="Normal">
      <style:paragraph-properties fo:text-align="justify" fo:margin-bottom="0.212cm"/>
    </style:style>
    <style:style style:name="T614_1" style:family="text">
      <style:text-properties fo:font-size="11pt" style:font-size-asian="11pt" style:font-name-complex="Arial" style:font-size-complex="10pt"/>
    </style:style>
    <style:style style:name="T614_2" style:family="text">
      <style:text-properties fo:font-size="11pt" style:font-size-asian="11pt" style:font-name-complex="Arial" style:font-size-complex="10pt"/>
    </style:style>
    <style:style style:name="T614_3" style:family="text"/>
    <style:style style:name="T614_4" style:family="text" style:parent-style-name="Internet_20_link">
      <style:text-properties fo:font-size="11pt" style:font-size-asian="11pt" style:font-name-complex="Arial" style:font-size-complex="10pt"/>
    </style:style>
    <style:style style:name="T614_5" style:family="text">
      <style:text-properties fo:font-size="11pt" style:font-size-asian="11pt" style:font-name-complex="Arial" style:font-size-complex="10pt"/>
    </style:style>
    <style:style style:name="T614_6" style:family="text"/>
    <style:style style:name="T614_7" style:family="text" style:parent-style-name="Internet_20_link">
      <style:text-properties fo:font-size="11pt" style:font-size-asian="11pt" style:font-name-complex="Arial" style:font-size-complex="10pt"/>
    </style:style>
    <style:style style:name="T614_8" style:family="text">
      <style:text-properties fo:font-size="11pt" style:font-size-asian="11pt" style:font-name-complex="Arial" style:font-size-complex="10pt"/>
    </style:style>
    <style:style style:name="T614_9" style:family="text"/>
    <style:style style:name="T614_10" style:family="text" style:parent-style-name="Internet_20_link">
      <style:text-properties fo:font-size="11pt" style:font-size-asian="11pt" style:font-name-complex="Arial" style:font-size-complex="10pt"/>
    </style:style>
    <style:style style:name="T614_11" style:family="text">
      <style:text-properties fo:font-size="11pt" style:font-size-asian="11pt" style:font-name-complex="Arial" style:font-size-complex="10pt"/>
    </style:style>
    <style:style style:name="T614_12" style:family="text">
      <style:text-properties fo:font-size="11pt" style:font-size-asian="11pt" style:font-name-complex="Arial" style:font-size-complex="10pt"/>
    </style:style>
    <style:style style:name="P615" style:family="paragraph" style:parent-style-name="Normal">
      <style:paragraph-properties fo:text-align="justify" fo:margin-bottom="0.212cm"/>
    </style:style>
    <style:style style:name="T615_1" style:family="text">
      <style:text-properties fo:font-size="11pt" style:font-size-asian="11pt" style:font-name-complex="Arial" style:font-size-complex="10pt"/>
    </style:style>
    <style:style style:name="T615_2" style:family="text">
      <style:text-properties fo:font-size="11pt" style:font-size-asian="11pt" style:font-name-complex="Arial" style:font-size-complex="10pt"/>
    </style:style>
    <style:style style:name="T615_3" style:family="text">
      <style:text-properties fo:font-size="11pt" style:font-size-asian="11pt" style:font-name-complex="Arial" style:font-size-complex="10pt"/>
    </style:style>
    <style:style style:name="T615_4" style:family="text">
      <style:text-properties fo:font-size="11pt" style:font-size-asian="11pt" style:font-name-complex="Arial" style:font-size-complex="10pt"/>
    </style:style>
    <style:style style:name="T615_5" style:family="text">
      <style:text-properties fo:font-size="11pt" style:font-size-asian="11pt" style:font-name-complex="Arial" style:font-size-complex="10pt"/>
    </style:style>
    <style:style style:name="T615_6" style:family="text"/>
    <style:style style:name="T615_7" style:family="text" style:parent-style-name="Internet_20_link">
      <style:text-properties fo:font-size="11pt" style:font-size-asian="11pt" style:font-name-complex="Arial" style:font-size-complex="10pt"/>
    </style:style>
    <style:style style:name="T615_8" style:family="text">
      <style:text-properties fo:font-size="11pt" style:font-size-asian="11pt" style:font-name-complex="Arial" style:font-size-complex="10pt"/>
    </style:style>
    <style:style style:name="T615_9" style:family="text"/>
    <style:style style:name="T615_10" style:family="text" style:parent-style-name="Internet_20_link">
      <style:text-properties fo:font-size="11pt" style:font-size-asian="11pt" style:font-name-complex="Arial" style:font-size-complex="10pt"/>
    </style:style>
    <style:style style:name="T615_11" style:family="text">
      <style:text-properties fo:font-size="11pt" style:font-size-asian="11pt" style:font-name-complex="Arial" style:font-size-complex="10pt"/>
    </style:style>
    <style:style style:name="T615_12" style:family="text"/>
    <style:style style:name="T615_13" style:family="text" style:parent-style-name="Internet_20_link">
      <style:text-properties fo:font-size="11pt" style:font-size-asian="11pt" style:font-name-complex="Arial" style:font-size-complex="10pt"/>
    </style:style>
    <style:style style:name="T615_14" style:family="text">
      <style:text-properties fo:font-size="11pt" style:font-size-asian="11pt" style:font-name-complex="Arial" style:font-size-complex="10pt"/>
    </style:style>
    <style:style style:name="P616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0pt"/>
    </style:style>
    <style:style style:name="P617" style:family="paragraph" style:parent-style-name="Normal">
      <style:paragraph-properties fo:text-align="justify" fo:margin-bottom="0.212cm"/>
    </style:style>
    <style:style style:name="T617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617_2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617_3" style:family="text">
      <style:text-properties fo:font-size="11pt" style:font-size-asian="11pt" style:font-name-complex="Arial" style:font-size-complex="10pt"/>
    </style:style>
    <style:style style:name="T617_4" style:family="text">
      <style:text-properties fo:font-size="11pt" style:font-size-asian="11pt" style:font-name-complex="Arial" style:font-size-complex="10pt"/>
    </style:style>
    <style:style style:name="T617_5" style:family="text">
      <style:text-properties fo:font-size="11pt" style:font-size-asian="11pt" style:font-name-complex="Arial" style:font-size-complex="10pt"/>
    </style:style>
    <style:style style:name="T617_6" style:family="text">
      <style:text-properties fo:font-size="11pt" style:font-size-asian="11pt" style:font-name-complex="Arial" style:font-size-complex="10pt"/>
    </style:style>
    <style:style style:name="T617_7" style:family="text">
      <style:text-properties fo:font-size="11pt" style:font-size-asian="11pt" style:font-name-complex="Arial" style:font-size-complex="10pt"/>
    </style:style>
    <style:style style:name="T617_8" style:family="text">
      <style:text-properties fo:font-size="11pt" style:font-size-asian="11pt" style:font-name-complex="Arial" style:font-size-complex="10pt"/>
    </style:style>
    <style:style style:name="T617_9" style:family="text">
      <style:text-properties fo:font-size="11pt" style:font-size-asian="11pt" style:font-name-complex="Arial" style:font-size-complex="10pt"/>
    </style:style>
    <style:style style:name="T617_10" style:family="text">
      <style:text-properties fo:font-size="11pt" style:font-size-asian="11pt" style:font-name-complex="Arial" style:font-size-complex="10pt"/>
    </style:style>
    <style:style style:name="T617_11" style:family="text">
      <style:text-properties fo:font-size="11pt" style:font-size-asian="11pt" style:font-name-complex="Arial" style:font-size-complex="10pt"/>
    </style:style>
    <style:style style:name="T617_12" style:family="text">
      <style:text-properties fo:font-size="11pt" style:font-size-asian="11pt" style:font-name-complex="Arial" style:font-size-complex="10pt"/>
    </style:style>
    <style:style style:name="T617_13" style:family="text">
      <style:text-properties fo:font-size="11pt" style:font-size-asian="11pt" style:font-name-complex="Arial" style:font-size-complex="10pt"/>
    </style:style>
    <style:style style:name="T617_14" style:family="text">
      <style:text-properties fo:font-size="11pt" style:font-size-asian="11pt" style:font-name-complex="Arial" style:font-size-complex="10pt"/>
    </style:style>
    <style:style style:name="T617_15" style:family="text">
      <style:text-properties fo:font-size="11pt" style:font-size-asian="11pt" style:font-name-complex="Arial" style:font-size-complex="10pt"/>
    </style:style>
    <style:style style:name="T617_16" style:family="text">
      <style:text-properties fo:font-size="11pt" style:font-size-asian="11pt" style:font-name-complex="Arial" style:font-size-complex="10pt"/>
    </style:style>
    <style:style style:name="T617_17" style:family="text"/>
    <style:style style:name="T617_18" style:family="text" style:parent-style-name="Internet_20_link">
      <style:text-properties fo:font-size="11pt" style:font-size-asian="11pt" style:font-name-complex="Arial" style:font-size-complex="10pt"/>
    </style:style>
    <style:style style:name="T617_19" style:family="text">
      <style:text-properties fo:font-size="11pt" style:font-size-asian="11pt" style:font-name-complex="Arial" style:font-size-complex="10pt"/>
    </style:style>
    <style:style style:name="P618" style:family="paragraph" style:parent-style-name="Normal">
      <style:paragraph-properties fo:text-align="justify"/>
    </style:style>
    <style:style style:name="T618_1" style:family="text">
      <style:text-properties fo:font-size="11pt" style:font-size-asian="11pt" style:font-name-complex="Arial" fo:font-weight="bold" style:font-weight-asian="bold"/>
    </style:style>
    <style:style style:name="T618_2" style:family="text">
      <style:text-properties fo:font-size="11pt" style:font-size-asian="11pt" style:font-name-complex="Arial" style:font-weight-complex="bold"/>
    </style:style>
    <style:style style:name="T618_3" style:family="text">
      <style:text-properties fo:font-size="11pt" style:font-size-asian="11pt" style:font-name-complex="Arial" fo:font-weight="bold" style:font-weight-asian="bold"/>
    </style:style>
    <style:style style:name="T618_4" style:family="text">
      <style:text-properties fo:font-size="11pt" style:font-size-asian="11pt" style:font-name-complex="Arial" fo:font-weight="bold" style:font-weight-asian="bold"/>
    </style:style>
    <style:style style:name="T618_5" style:family="text">
      <style:text-properties fo:font-size="11pt" style:font-size-asian="11pt" style:font-name-complex="Arial"/>
    </style:style>
    <style:style style:name="T618_6" style:family="text">
      <style:text-properties fo:font-size="11pt" style:font-size-asian="11pt" style:font-name-complex="Arial"/>
    </style:style>
    <style:style style:name="T618_7" style:family="text"/>
    <style:style style:name="T618_8" style:family="text" style:parent-style-name="Internet_20_link">
      <style:text-properties fo:font-size="11pt" style:font-size-asian="11pt" style:font-name-complex="Arial"/>
    </style:style>
    <style:style style:name="T618_9" style:family="text">
      <style:text-properties fo:font-size="11pt" style:font-size-asian="11pt" style:font-name-complex="Arial"/>
    </style:style>
    <style:style style:name="T618_10" style:family="text">
      <style:text-properties fo:font-size="11pt" style:font-size-asian="11pt" style:font-name-complex="Arial"/>
    </style:style>
    <style:style style:name="T618_11" style:family="text">
      <style:text-properties fo:font-size="11pt" style:font-size-asian="11pt" style:font-name-complex="Arial"/>
    </style:style>
    <style:style style:name="T618_12" style:family="text">
      <style:text-properties fo:font-size="11pt" style:font-size-asian="11pt" style:font-name-complex="Arial"/>
    </style:style>
    <style:style style:name="T618_13" style:family="text">
      <style:text-properties fo:font-size="11pt" style:font-size-asian="11pt" style:font-name-complex="Arial"/>
    </style:style>
    <style:style style:name="T618_14" style:family="text"/>
    <style:style style:name="T618_15" style:family="text" style:parent-style-name="Internet_20_link">
      <style:text-properties fo:font-size="11pt" style:font-size-asian="11pt" style:font-name-complex="Arial" style:font-size-complex="11pt"/>
    </style:style>
    <style:style style:name="T618_16" style:family="text">
      <style:text-properties fo:font-size="11pt" style:font-size-asian="11pt" style:font-name-complex="Arial"/>
    </style:style>
    <style:style style:name="T618_17" style:family="text"/>
    <style:style style:name="T618_18" style:family="text" style:parent-style-name="Internet_20_link">
      <style:text-properties fo:font-size="11pt" style:font-size-asian="11pt" style:font-name-complex="Arial"/>
    </style:style>
    <style:style style:name="T618_19" style:family="text">
      <style:text-properties fo:font-size="11pt" style:font-size-asian="11pt" style:font-name-complex="Arial"/>
    </style:style>
    <style:style style:name="T618_20" style:family="text"/>
    <style:style style:name="T618_21" style:family="text" style:parent-style-name="Internet_20_link">
      <style:text-properties fo:font-size="11pt" style:font-size-asian="11pt" style:font-name-complex="Arial"/>
    </style:style>
    <style:style style:name="T618_22" style:family="text">
      <style:text-properties fo:font-size="11pt" style:font-size-asian="11pt" style:font-name-complex="Arial"/>
    </style:style>
    <style:style style:name="T618_23" style:family="text">
      <style:text-properties fo:font-size="11pt" style:font-size-asian="11pt" style:font-name-complex="Arial"/>
    </style:style>
    <style:style style:name="T618_24" style:family="text">
      <style:text-properties fo:font-size="11pt" style:font-size-asian="11pt" style:font-name-complex="Arial"/>
    </style:style>
    <style:style style:name="T618_25" style:family="text"/>
    <style:style style:name="T618_26" style:family="text" style:parent-style-name="Internet_20_link">
      <style:text-properties fo:font-size="11pt" style:font-size-asian="11pt" style:font-name-complex="Arial"/>
    </style:style>
    <style:style style:name="T618_27" style:family="text">
      <style:text-properties fo:font-size="11pt" style:font-size-asian="11pt" style:font-name-complex="Arial"/>
    </style:style>
    <style:style style:name="T618_28" style:family="text">
      <style:text-properties fo:font-size="11pt" style:font-size-asian="11pt" style:font-name-complex="Arial"/>
    </style:style>
    <style:style style:name="T618_29" style:family="text">
      <style:text-properties fo:font-size="11pt" style:font-size-asian="11pt" style:font-name-complex="Arial"/>
    </style:style>
    <style:style style:name="P619" style:family="paragraph" style:parent-style-name="Normal">
      <style:paragraph-properties fo:text-align="justify"/>
      <style:text-properties fo:font-size="11pt" style:font-size-asian="11pt" style:font-name-complex="Arial" fo:font-weight="bold" style:font-weight-asian="bold" style:font-weight-complex="bold"/>
    </style:style>
    <style:style style:name="P620" style:family="paragraph" style:parent-style-name="Normal">
      <style:paragraph-properties fo:text-align="justify" fo:margin-bottom="0.212cm"/>
    </style:style>
    <style:style style:name="T620_1" style:family="text">
      <style:text-properties fo:font-size="11pt" style:font-size-asian="11pt" style:font-name-complex="Arial" style:font-size-complex="10pt"/>
    </style:style>
    <style:style style:name="T620_2" style:family="text">
      <style:text-properties fo:font-size="11pt" style:font-size-asian="11pt" style:font-name-complex="Arial" style:font-size-complex="10pt"/>
    </style:style>
    <style:style style:name="P621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0pt"/>
    </style:style>
    <style:style style:name="P622" style:family="paragraph" style:parent-style-name="List_20_Paragraph">
      <style:paragraph-properties fo:text-align="justify" fo:margin-bottom="0.212cm"/>
    </style:style>
    <style:style style:name="T622_1" style:family="text"/>
    <style:style style:name="T622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22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22_4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3" style:family="paragraph" style:parent-style-name="List_20_Paragraph">
      <style:paragraph-properties fo:text-align="justify" fo:margin-bottom="0.212cm"/>
    </style:style>
    <style:style style:name="T623_1" style:family="text"/>
    <style:style style:name="T623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4" style:family="paragraph" style:parent-style-name="List_20_Paragraph">
      <style:paragraph-properties fo:text-align="justify" fo:margin-bottom="0.212cm"/>
    </style:style>
    <style:style style:name="T624_1" style:family="text"/>
    <style:style style:name="T624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5" style:family="paragraph" style:parent-style-name="List_20_Paragraph">
      <style:paragraph-properties fo:text-align="justify" fo:margin-bottom="0.212cm"/>
    </style:style>
    <style:style style:name="T625_1" style:family="text"/>
    <style:style style:name="T625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6" style:family="paragraph" style:parent-style-name="List_20_Paragraph">
      <style:paragraph-properties fo:text-align="justify" fo:margin-bottom="0.212cm"/>
    </style:style>
    <style:style style:name="T626_1" style:family="text"/>
    <style:style style:name="T626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7" style:family="paragraph" style:parent-style-name="List_20_Paragraph">
      <style:paragraph-properties fo:text-align="justify" fo:margin-bottom="0.212cm"/>
    </style:style>
    <style:style style:name="T627_1" style:family="text"/>
    <style:style style:name="T627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8" style:family="paragraph" style:parent-style-name="Normal">
      <style:paragraph-properties fo:text-align="justify"/>
      <style:text-properties fo:font-size="11pt" style:font-size-asian="11pt" style:font-name-complex="Arial" style:font-size-complex="10pt" fo:font-weight="bold" style:font-weight-asian="bold" style:font-weight-complex="bold"/>
    </style:style>
    <style:style style:name="P629" style:family="paragraph" style:parent-style-name="Normal">
      <style:paragraph-properties fo:text-align="justify"/>
    </style:style>
    <style:style style:name="T629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P630" style:family="paragraph" style:parent-style-name="Normal">
      <style:paragraph-properties fo:text-align="justify"/>
      <style:text-properties fo:font-size="11pt" style:font-size-asian="11pt" style:font-name-complex="Arial" style:font-size-complex="10pt" fo:font-weight="bold" style:font-weight-asian="bold" style:font-weight-complex="bold"/>
    </style:style>
    <style:style style:name="P631" style:family="paragraph" style:parent-style-name="Normal">
      <style:paragraph-properties fo:text-align="justify"/>
    </style:style>
    <style:style style:name="T631_1" style:family="text">
      <style:text-properties fo:font-size="11pt" style:font-size-asian="11pt" style:font-name-complex="Arial" style:font-size-complex="10pt"/>
    </style:style>
    <style:style style:name="T631_2" style:family="text">
      <style:text-properties fo:font-size="11pt" style:font-size-asian="11pt" style:font-name-complex="Arial" style:font-size-complex="10pt"/>
    </style:style>
    <style:style style:name="T631_3" style:family="text">
      <style:text-properties fo:font-size="11pt" style:font-size-asian="11pt" style:font-name-complex="Arial" style:font-size-complex="10pt"/>
    </style:style>
    <style:style style:name="T631_4" style:family="text">
      <style:text-properties fo:font-size="11pt" style:font-size-asian="11pt" style:font-name-complex="Arial" style:font-size-complex="10pt"/>
    </style:style>
    <style:style style:name="T631_5" style:family="text">
      <style:text-properties fo:font-size="11pt" style:font-size-asian="11pt" style:font-name-complex="Arial" style:font-size-complex="10pt"/>
    </style:style>
    <style:style style:name="T631_6" style:family="text">
      <style:text-properties fo:font-size="11pt" style:font-size-asian="11pt" style:font-name-complex="Arial" style:font-size-complex="10pt"/>
    </style:style>
    <style:style style:name="T631_7" style:family="text">
      <style:text-properties fo:font-size="11pt" style:font-size-asian="11pt" style:font-name-complex="Arial" style:font-size-complex="10pt"/>
    </style:style>
    <style:style style:name="T631_8" style:family="text">
      <style:text-properties fo:font-size="11pt" style:font-size-asian="11pt" style:font-name-complex="Arial" style:font-size-complex="10pt"/>
    </style:style>
    <style:style style:name="T631_9" style:family="text">
      <style:text-properties fo:font-size="11pt" style:font-size-asian="11pt" style:font-name-complex="Arial" style:font-size-complex="10pt"/>
    </style:style>
    <style:style style:name="P632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633" style:family="paragraph" style:parent-style-name="Normal">
      <style:paragraph-properties fo:text-align="justify"/>
    </style:style>
    <style:style style:name="T633_1" style:family="text">
      <style:text-properties fo:font-size="11pt" style:font-size-asian="11pt" style:font-name-complex="Arial" style:font-size-complex="10pt"/>
    </style:style>
    <style:style style:name="T633_2" style:family="text">
      <style:text-properties fo:font-size="11pt" style:font-size-asian="11pt" style:font-name-complex="Arial" style:font-size-complex="10pt"/>
    </style:style>
    <style:style style:name="T633_3" style:family="text">
      <style:text-properties fo:font-size="11pt" style:font-size-asian="11pt" style:font-name-complex="Arial" style:font-size-complex="10pt"/>
    </style:style>
    <style:style style:name="T633_4" style:family="text">
      <style:text-properties fo:font-size="11pt" style:font-size-asian="11pt" style:font-name-complex="Arial" style:font-size-complex="10pt"/>
    </style:style>
    <style:style style:name="T633_5" style:family="text">
      <style:text-properties fo:font-size="11pt" style:font-size-asian="11pt" style:font-name-complex="Arial" style:font-size-complex="10pt"/>
    </style:style>
    <style:style style:name="T633_6" style:family="text">
      <style:text-properties fo:font-size="11pt" style:font-size-asian="11pt" style:font-name-complex="Arial" style:font-size-complex="10pt"/>
    </style:style>
    <style:style style:name="T633_7" style:family="text">
      <style:text-properties fo:font-size="11pt" style:font-size-asian="11pt" style:font-name-complex="Arial" style:font-size-complex="10pt"/>
    </style:style>
    <style:style style:name="T633_8" style:family="text">
      <style:text-properties fo:font-size="11pt" style:font-size-asian="11pt" style:font-name-complex="Arial" style:font-size-complex="10pt"/>
    </style:style>
    <style:style style:name="T633_9" style:family="text">
      <style:text-properties fo:font-size="11pt" style:font-size-asian="11pt" style:font-name-complex="Arial" style:font-size-complex="10pt"/>
    </style:style>
    <style:style style:name="T633_10" style:family="text">
      <style:text-properties fo:font-size="11pt" style:font-size-asian="11pt" style:font-name-complex="Arial" style:font-size-complex="10pt"/>
    </style:style>
    <style:style style:name="P634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635" style:family="paragraph" style:parent-style-name="Normal">
      <style:paragraph-properties fo:text-align="justify"/>
    </style:style>
    <style:style style:name="T635_1" style:family="text">
      <style:text-properties fo:font-size="11pt" style:font-size-asian="11pt" style:font-name-complex="Arial" style:font-size-complex="10pt"/>
    </style:style>
    <style:style style:name="T635_2" style:family="text">
      <style:text-properties fo:font-size="11pt" style:font-size-asian="11pt" style:font-name-complex="Arial" style:font-size-complex="10pt"/>
    </style:style>
    <style:style style:name="T635_3" style:family="text">
      <style:text-properties fo:font-size="11pt" style:font-size-asian="11pt" style:font-name-complex="Arial" style:font-size-complex="10pt"/>
    </style:style>
    <style:style style:name="T635_4" style:family="text">
      <style:text-properties fo:font-size="11pt" style:font-size-asian="11pt" style:font-name-complex="Arial" style:font-size-complex="10pt"/>
    </style:style>
    <style:style style:name="T635_5" style:family="text">
      <style:text-properties fo:font-size="11pt" style:font-size-asian="11pt" style:font-name-complex="Arial" style:font-size-complex="10pt"/>
    </style:style>
    <style:style style:name="T635_6" style:family="text">
      <style:text-properties fo:font-size="11pt" style:font-size-asian="11pt" style:font-name-complex="Arial" style:font-size-complex="10pt"/>
    </style:style>
    <style:style style:name="T635_7" style:family="text">
      <style:text-properties fo:font-size="11pt" style:font-size-asian="11pt" style:font-name-complex="Arial" style:font-size-complex="10pt"/>
    </style:style>
    <style:style style:name="T635_8" style:family="text">
      <style:text-properties fo:font-size="11pt" style:font-size-asian="11pt" style:font-name-complex="Arial" style:font-size-complex="10pt"/>
    </style:style>
    <style:style style:name="T635_9" style:family="text">
      <style:text-properties fo:font-size="11pt" style:font-size-asian="11pt" style:font-name-complex="Arial" style:font-size-complex="10pt"/>
    </style:style>
    <style:style style:name="T635_10" style:family="text">
      <style:text-properties fo:font-size="11pt" style:font-size-asian="11pt" style:font-name-complex="Arial" style:font-size-complex="10pt"/>
    </style:style>
    <style:style style:name="T635_11" style:family="text">
      <style:text-properties fo:font-size="11pt" style:font-size-asian="11pt" style:font-name-complex="Arial" style:font-size-complex="10pt"/>
    </style:style>
    <style:style style:name="T635_12" style:family="text">
      <style:text-properties fo:font-size="11pt" style:font-size-asian="11pt" style:font-name-complex="Arial" style:font-size-complex="10pt"/>
    </style:style>
    <style:style style:name="T635_13" style:family="text">
      <style:text-properties fo:font-size="11pt" style:font-size-asian="11pt" style:font-name-complex="Arial" style:font-size-complex="10pt"/>
    </style:style>
    <style:style style:name="T635_14" style:family="text">
      <style:text-properties fo:font-size="11pt" style:font-size-asian="11pt" style:font-name-complex="Arial" style:font-size-complex="10pt"/>
    </style:style>
    <style:style style:name="T635_15" style:family="text">
      <style:text-properties fo:font-size="11pt" style:font-size-asian="11pt" style:font-name-complex="Arial" style:font-size-complex="10pt"/>
    </style:style>
    <style:style style:name="T635_16" style:family="text">
      <style:text-properties fo:font-size="11pt" style:font-size-asian="11pt" style:font-name-complex="Arial" style:font-size-complex="10pt"/>
    </style:style>
    <style:style style:name="T635_17" style:family="text">
      <style:text-properties fo:font-size="11pt" style:font-size-asian="11pt" style:font-name-complex="Arial" style:font-size-complex="10pt"/>
    </style:style>
    <style:style style:name="T635_18" style:family="text">
      <style:text-properties fo:font-size="11pt" style:font-size-asian="11pt" style:font-name-complex="Arial" style:font-size-complex="10pt"/>
    </style:style>
    <style:style style:name="T635_19" style:family="text">
      <style:text-properties fo:font-size="11pt" style:font-size-asian="11pt" style:font-name-complex="Arial" style:font-size-complex="10pt"/>
    </style:style>
    <style:style style:name="T635_20" style:family="text">
      <style:text-properties fo:font-size="11pt" style:font-size-asian="11pt" style:font-name-complex="Arial" style:font-size-complex="10pt"/>
    </style:style>
    <style:style style:name="T635_21" style:family="text">
      <style:text-properties fo:font-size="11pt" style:font-size-asian="11pt" style:font-name-complex="Arial" style:font-size-complex="10pt"/>
    </style:style>
    <style:style style:name="P636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37" style:family="paragraph" style:parent-style-name="Normal">
      <style:paragraph-properties fo:text-align="justify" fo:margin-bottom="0.212cm"/>
    </style:style>
    <style:style style:name="T637_1" style:family="text">
      <style:text-properties fo:font-size="11pt" style:font-size-asian="11pt" style:font-name-complex="Arial" style:font-size-complex="10pt" fo:font-weight="bold" style:font-weight-asian="bold"/>
    </style:style>
    <style:style style:name="P638" style:family="paragraph" style:parent-style-name="Normal">
      <style:paragraph-properties fo:text-align="justify"/>
    </style:style>
    <style:style style:name="T638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638_2" style:family="text">
      <style:text-properties fo:font-size="11pt" style:font-size-asian="11pt" style:font-name-complex="Arial" style:font-size-complex="11pt" style:font-weight-complex="bold"/>
    </style:style>
    <style:style style:name="P63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0" style:family="paragraph" style:parent-style-name="Normal">
      <style:paragraph-properties fo:text-align="justify"/>
    </style:style>
    <style:style style:name="T640_1" style:family="text">
      <style:text-properties fo:font-size="11pt" style:font-size-asian="11pt" style:font-name-complex="Arial" style:font-size-complex="11pt" style:font-weight-complex="bold"/>
    </style:style>
    <style:style style:name="T640_2" style:family="text">
      <style:text-properties fo:font-size="11pt" style:font-size-asian="11pt" style:font-name-complex="Arial" style:font-size-complex="11pt" fo:font-weight="bold" style:font-weight-asian="bold"/>
    </style:style>
    <style:style style:name="T640_3" style:family="text">
      <style:text-properties fo:font-size="11pt" style:font-size-asian="11pt" style:font-name-complex="Arial" style:font-size-complex="11pt" style:font-weight-complex="bold"/>
    </style:style>
    <style:style style:name="T640_4" style:family="text">
      <style:text-properties fo:font-size="11pt" style:font-size-asian="11pt" style:font-name-complex="Arial" style:font-size-complex="11pt" style:font-weight-complex="bold"/>
    </style:style>
    <style:style style:name="T640_5" style:family="text">
      <style:text-properties fo:font-size="11pt" style:font-size-asian="11pt" style:font-name-complex="Arial" style:font-size-complex="11pt" style:font-weight-complex="bold"/>
    </style:style>
    <style:style style:name="T640_6" style:family="text">
      <style:text-properties fo:font-size="11pt" style:font-size-asian="11pt" style:font-name-complex="Arial" style:font-size-complex="11pt" style:font-weight-complex="bold"/>
    </style:style>
    <style:style style:name="T640_7" style:family="text">
      <style:text-properties fo:font-size="11pt" style:font-size-asian="11pt" style:font-name-complex="Arial" style:font-size-complex="11pt" style:font-weight-complex="bold"/>
    </style:style>
    <style:style style:name="T640_8" style:family="text">
      <style:text-properties fo:font-size="11pt" style:font-size-asian="11pt" style:font-name-complex="Arial" style:font-size-complex="11pt" style:font-weight-complex="bold"/>
    </style:style>
    <style:style style:name="T640_9" style:family="text"/>
    <style:style style:name="T640_10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40_11" style:family="text">
      <style:text-properties fo:font-size="11pt" style:font-size-asian="11pt" style:font-name-complex="Arial" style:font-size-complex="11pt" style:font-weight-complex="bold"/>
    </style:style>
    <style:style style:name="T640_12" style:family="text">
      <style:text-properties fo:font-size="11pt" style:font-size-asian="11pt" style:font-name-complex="Arial" style:font-size-complex="11pt" style:font-weight-complex="bold"/>
    </style:style>
    <style:style style:name="T640_13" style:family="text">
      <style:text-properties fo:font-size="11pt" style:font-size-asian="11pt" style:font-name-complex="Arial" style:font-size-complex="11pt" style:font-weight-complex="bold"/>
    </style:style>
    <style:style style:name="T640_14" style:family="text">
      <style:text-properties fo:font-size="11pt" style:font-size-asian="11pt" style:font-name-complex="Arial" style:font-size-complex="11pt" style:font-weight-complex="bold"/>
    </style:style>
    <style:style style:name="T640_15" style:family="text">
      <style:text-properties fo:font-size="11pt" style:font-size-asian="11pt" style:font-name-complex="Arial" style:font-size-complex="11pt" style:font-weight-complex="bold"/>
    </style:style>
    <style:style style:name="P64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2" style:family="paragraph" style:parent-style-name="Normal">
      <style:paragraph-properties fo:text-align="justify"/>
    </style:style>
    <style:style style:name="T642_1" style:family="text">
      <style:text-properties fo:font-size="11pt" style:font-size-asian="11pt" style:font-name-complex="Arial" style:font-size-complex="11pt" style:font-weight-complex="bold"/>
    </style:style>
    <style:style style:name="T642_2" style:family="text">
      <style:text-properties fo:font-size="11pt" style:font-size-asian="11pt" style:font-name-complex="Arial" style:font-size-complex="11pt" style:font-weight-complex="bold"/>
    </style:style>
    <style:style style:name="T642_3" style:family="text">
      <style:text-properties fo:font-size="11pt" style:font-size-asian="11pt" style:font-name-complex="Arial" style:font-size-complex="11pt" style:font-weight-complex="bold"/>
    </style:style>
    <style:style style:name="T642_4" style:family="text"/>
    <style:style style:name="T642_5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42_6" style:family="text">
      <style:text-properties fo:font-size="11pt" style:font-size-asian="11pt" style:font-name-complex="Arial" style:font-size-complex="11pt" style:font-weight-complex="bold"/>
    </style:style>
    <style:style style:name="T642_7" style:family="text">
      <style:text-properties fo:font-size="11pt" style:font-size-asian="11pt" style:font-name-complex="Arial" style:font-size-complex="11pt" style:font-weight-complex="bold"/>
    </style:style>
    <style:style style:name="T642_8" style:family="text"/>
    <style:style style:name="T642_9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42_10" style:family="text">
      <style:text-properties fo:font-size="11pt" style:font-size-asian="11pt" style:font-name-complex="Arial" style:font-size-complex="11pt" style:font-weight-complex="bold"/>
    </style:style>
    <style:style style:name="P64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4" style:family="paragraph" style:parent-style-name="Normal">
      <style:paragraph-properties fo:text-align="justify"/>
    </style:style>
    <style:style style:name="T644_1" style:family="text">
      <style:text-properties fo:font-size="11pt" style:font-size-asian="11pt" style:font-name-complex="Arial" style:font-size-complex="11pt" style:font-weight-complex="bold"/>
    </style:style>
    <style:style style:name="T644_2" style:family="text"/>
    <style:style style:name="T644_3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44_4" style:family="text">
      <style:text-properties fo:font-size="11pt" style:font-size-asian="11pt" style:font-name-complex="Arial" style:font-size-complex="11pt" style:font-weight-complex="bold"/>
    </style:style>
    <style:style style:name="P64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6" style:family="paragraph" style:parent-style-name="Normal">
      <style:paragraph-properties fo:text-align="justify"/>
    </style:style>
    <style:style style:name="T646_1" style:family="text">
      <style:text-properties fo:font-size="11pt" style:font-size-asian="11pt" style:font-name-complex="Arial" style:font-size-complex="11pt" fo:font-weight="bold" style:font-weight-asian="bold"/>
    </style:style>
    <style:style style:name="T646_2" style:family="text">
      <style:text-properties fo:font-size="11pt" style:font-size-asian="11pt" style:font-name-complex="Arial" style:font-size-complex="11pt" style:font-weight-complex="bold"/>
    </style:style>
    <style:style style:name="T646_3" style:family="text">
      <style:text-properties fo:font-size="11pt" style:font-size-asian="11pt" style:font-name-complex="Arial" style:font-size-complex="11pt" style:font-weight-complex="bold"/>
    </style:style>
    <style:style style:name="T646_4" style:family="text">
      <style:text-properties fo:font-size="11pt" style:font-size-asian="11pt" style:font-name-complex="Arial" style:font-size-complex="11pt" style:font-weight-complex="bold"/>
    </style:style>
    <style:style style:name="T646_5" style:family="text">
      <style:text-properties fo:font-size="11pt" style:font-size-asian="11pt" style:font-name-complex="Arial" style:font-size-complex="11pt" style:font-weight-complex="bold"/>
    </style:style>
    <style:style style:name="T646_6" style:family="text">
      <style:text-properties fo:font-size="11pt" style:font-size-asian="11pt" style:font-name-complex="Arial" style:font-size-complex="11pt" style:font-weight-complex="bold"/>
    </style:style>
    <style:style style:name="T646_7" style:family="text">
      <style:text-properties fo:font-size="11pt" style:font-size-asian="11pt" style:font-name-complex="Arial" style:font-size-complex="11pt" style:font-weight-complex="bold"/>
    </style:style>
    <style:style style:name="T646_8" style:family="text">
      <style:text-properties fo:font-size="11pt" style:font-size-asian="11pt" style:font-name-complex="Arial" style:font-size-complex="11pt" style:font-weight-complex="bold"/>
    </style:style>
    <style:style style:name="T646_9" style:family="text">
      <style:text-properties fo:font-size="11pt" style:font-size-asian="11pt" style:font-name-complex="Arial" style:font-size-complex="11pt" style:font-weight-complex="bold"/>
    </style:style>
    <style:style style:name="T646_10" style:family="text">
      <style:text-properties fo:font-size="11pt" style:font-size-asian="11pt" style:font-name-complex="Arial" style:font-size-complex="11pt" fo:font-weight="bold" style:font-weight-asian="bold"/>
    </style:style>
    <style:style style:name="T646_11" style:family="text">
      <style:text-properties fo:font-size="11pt" style:font-size-asian="11pt" style:font-name-complex="Arial" style:font-size-complex="11pt" style:font-weight-complex="bold"/>
    </style:style>
    <style:style style:name="T646_12" style:family="text">
      <style:text-properties fo:font-size="11pt" style:font-size-asian="11pt" style:font-name-complex="Arial" style:font-size-complex="11pt" style:font-weight-complex="bold"/>
    </style:style>
    <style:style style:name="T646_13" style:family="text">
      <style:text-properties fo:font-size="11pt" style:font-size-asian="11pt" style:font-name-complex="Arial" style:font-size-complex="11pt" style:font-weight-complex="bold"/>
    </style:style>
    <style:style style:name="T646_14" style:family="text">
      <style:text-properties fo:font-size="11pt" style:font-size-asian="11pt" style:font-name-complex="Arial" style:font-size-complex="11pt" style:font-weight-complex="bold"/>
    </style:style>
    <style:style style:name="T646_15" style:family="text">
      <style:text-properties fo:font-size="11pt" style:font-size-asian="11pt" style:font-name-complex="Arial" style:font-size-complex="11pt" style:font-weight-complex="bold"/>
    </style:style>
    <style:style style:name="T646_16" style:family="text">
      <style:text-properties fo:font-size="11pt" style:font-size-asian="11pt" style:font-name-complex="Arial" style:font-size-complex="11pt" style:font-weight-complex="bold"/>
    </style:style>
    <style:style style:name="T646_17" style:family="text">
      <style:text-properties fo:font-size="11pt" style:font-size-asian="11pt" style:font-name-complex="Arial" style:font-size-complex="11pt" style:font-weight-complex="bold"/>
    </style:style>
    <style:style style:name="T646_18" style:family="text">
      <style:text-properties fo:font-size="11pt" style:font-size-asian="11pt" style:font-name-complex="Arial" style:font-size-complex="11pt" style:font-weight-complex="bold"/>
    </style:style>
    <style:style style:name="T646_19" style:family="text">
      <style:text-properties fo:font-size="11pt" style:font-size-asian="11pt" style:font-name-complex="Arial" style:font-size-complex="11pt" style:font-weight-complex="bold"/>
    </style:style>
    <style:style style:name="T646_20" style:family="text">
      <style:text-properties fo:font-size="11pt" style:font-size-asian="11pt" style:font-name-complex="Arial" style:font-size-complex="11pt" style:font-weight-complex="bold"/>
    </style:style>
    <style:style style:name="T646_21" style:family="text">
      <style:text-properties fo:font-size="11pt" style:font-size-asian="11pt" style:font-name-complex="Arial" style:font-size-complex="11pt" style:font-weight-complex="bold"/>
    </style:style>
    <style:style style:name="T646_22" style:family="text">
      <style:text-properties fo:font-size="11pt" style:font-size-asian="11pt" style:font-name-complex="Arial" style:font-size-complex="11pt" style:font-weight-complex="bold"/>
    </style:style>
    <style:style style:name="T646_23" style:family="text">
      <style:text-properties fo:font-size="11pt" style:font-size-asian="11pt" style:font-name-complex="Arial" style:font-size-complex="11pt" style:font-weight-complex="bold"/>
    </style:style>
    <style:style style:name="T646_24" style:family="text">
      <style:text-properties fo:font-size="11pt" style:font-size-asian="11pt" style:font-name-complex="Arial" style:font-size-complex="11pt" style:font-weight-complex="bold"/>
    </style:style>
    <style:style style:name="P64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8" style:family="paragraph" style:parent-style-name="Normal">
      <style:paragraph-properties fo:text-align="justify"/>
    </style:style>
    <style:style style:name="T648_1" style:family="text">
      <style:text-properties fo:font-size="11pt" style:font-size-asian="11pt" style:font-name-complex="Arial" style:font-size-complex="11pt" fo:font-weight="bold" style:font-weight-asian="bold"/>
    </style:style>
    <style:style style:name="T648_2" style:family="text">
      <style:text-properties fo:font-size="11pt" style:font-size-asian="11pt" style:font-name-complex="Arial" style:font-size-complex="11pt" style:font-weight-complex="bold"/>
    </style:style>
    <style:style style:name="T648_3" style:family="text">
      <style:text-properties fo:font-size="11pt" style:font-size-asian="11pt" style:font-name-complex="Arial" style:font-size-complex="11pt" fo:font-weight="bold" style:font-weight-asian="bold"/>
    </style:style>
    <style:style style:name="T648_4" style:family="text">
      <style:text-properties fo:font-size="11pt" style:font-size-asian="11pt" style:font-name-complex="Arial" style:font-size-complex="11pt" style:font-weight-complex="bold"/>
    </style:style>
    <style:style style:name="T648_5" style:family="text">
      <style:text-properties fo:font-size="11pt" style:font-size-asian="11pt" style:font-name-complex="Arial" style:font-size-complex="11pt" style:font-weight-complex="bold"/>
    </style:style>
    <style:style style:name="T648_6" style:family="text">
      <style:text-properties fo:font-size="11pt" style:font-size-asian="11pt" style:font-name-complex="Arial" style:font-size-complex="11pt" style:font-weight-complex="bold"/>
    </style:style>
    <style:style style:name="T648_7" style:family="text">
      <style:text-properties fo:font-size="11pt" style:font-size-asian="11pt" style:font-name-complex="Arial" style:font-size-complex="11pt" style:font-weight-complex="bold"/>
    </style:style>
    <style:style style:name="T648_8" style:family="text">
      <style:text-properties fo:font-size="11pt" style:font-size-asian="11pt" style:font-name-complex="Arial" style:font-size-complex="11pt" style:font-weight-complex="bold"/>
    </style:style>
    <style:style style:name="T648_9" style:family="text">
      <style:text-properties fo:font-size="11pt" style:font-size-asian="11pt" style:font-name-complex="Arial" style:font-size-complex="11pt" style:font-weight-complex="bold"/>
    </style:style>
    <style:style style:name="T648_10" style:family="text">
      <style:text-properties fo:font-size="11pt" style:font-size-asian="11pt" style:font-name-complex="Arial" style:font-size-complex="11pt" style:font-weight-complex="bold"/>
    </style:style>
    <style:style style:name="T648_11" style:family="text">
      <style:text-properties fo:font-size="11pt" style:font-size-asian="11pt" style:font-name-complex="Arial" style:font-size-complex="11pt" style:font-weight-complex="bold"/>
    </style:style>
    <style:style style:name="T648_12" style:family="text">
      <style:text-properties fo:font-size="11pt" style:font-size-asian="11pt" style:font-name-complex="Arial" style:font-size-complex="11pt" style:font-weight-complex="bold"/>
    </style:style>
    <style:style style:name="T648_13" style:family="text">
      <style:text-properties fo:font-size="11pt" style:font-size-asian="11pt" style:font-name-complex="Arial" style:font-size-complex="11pt" style:font-weight-complex="bold"/>
    </style:style>
    <style:style style:name="T648_14" style:family="text">
      <style:text-properties fo:font-size="11pt" style:font-size-asian="11pt" style:font-name-complex="Arial" style:font-size-complex="11pt" style:font-weight-complex="bold"/>
    </style:style>
    <style:style style:name="T648_15" style:family="text">
      <style:text-properties fo:font-size="11pt" style:font-size-asian="11pt" style:font-name-complex="Arial" style:font-size-complex="11pt" style:font-weight-complex="bold"/>
    </style:style>
    <style:style style:name="T648_16" style:family="text">
      <style:text-properties fo:font-size="11pt" style:font-size-asian="11pt" style:font-name-complex="Arial" style:font-size-complex="11pt" style:font-weight-complex="bold"/>
    </style:style>
    <style:style style:name="T648_17" style:family="text">
      <style:text-properties fo:font-size="11pt" style:font-size-asian="11pt" style:font-name-complex="Arial" style:font-size-complex="11pt" style:font-weight-complex="bold"/>
    </style:style>
    <style:style style:name="T648_18" style:family="text">
      <style:text-properties fo:font-size="11pt" style:font-size-asian="11pt" style:font-name-complex="Arial" style:font-size-complex="11pt" style:font-weight-complex="bold"/>
    </style:style>
    <style:style style:name="T648_19" style:family="text">
      <style:text-properties fo:font-size="11pt" style:font-size-asian="11pt" style:font-name-complex="Arial" style:font-size-complex="11pt" style:font-weight-complex="bold"/>
    </style:style>
    <style:style style:name="T648_20" style:family="text">
      <style:text-properties fo:font-size="11pt" style:font-size-asian="11pt" style:font-name-complex="Arial" style:font-size-complex="11pt" style:font-weight-complex="bold"/>
    </style:style>
    <style:style style:name="T648_21" style:family="text">
      <style:text-properties fo:font-size="11pt" style:font-size-asian="11pt" style:font-name-complex="Arial" style:font-size-complex="11pt" style:font-weight-complex="bold"/>
    </style:style>
    <style:style style:name="T648_22" style:family="text">
      <style:text-properties fo:font-size="11pt" style:font-size-asian="11pt" style:font-name-complex="Arial" style:font-size-complex="11pt" style:font-weight-complex="bold"/>
    </style:style>
    <style:style style:name="P64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50" style:family="paragraph" style:parent-style-name="Normal">
      <style:paragraph-properties fo:text-align="justify"/>
    </style:style>
    <style:style style:name="T650_1" style:family="text">
      <style:text-properties fo:font-size="11pt" style:font-size-asian="11pt" style:font-name-complex="Arial" style:font-size-complex="11pt" fo:font-weight="bold" style:font-weight-asian="bold"/>
    </style:style>
    <style:style style:name="T650_2" style:family="text">
      <style:text-properties fo:font-size="11pt" style:font-size-asian="11pt" style:font-name-complex="Arial" style:font-size-complex="11pt" style:font-weight-complex="bold"/>
    </style:style>
    <style:style style:name="T650_3" style:family="text">
      <style:text-properties fo:font-size="11pt" style:font-size-asian="11pt" style:font-name-complex="Arial" style:font-size-complex="11pt" fo:font-weight="bold" style:font-weight-asian="bold"/>
    </style:style>
    <style:style style:name="T650_4" style:family="text">
      <style:text-properties fo:font-size="11pt" style:font-size-asian="11pt" style:font-name-complex="Arial" style:font-size-complex="11pt" style:font-weight-complex="bold"/>
    </style:style>
    <style:style style:name="T650_5" style:family="text">
      <style:text-properties fo:font-size="11pt" style:font-size-asian="11pt" style:font-name-complex="Arial" style:font-size-complex="11pt" style:font-weight-complex="bold"/>
    </style:style>
    <style:style style:name="T650_6" style:family="text">
      <style:text-properties fo:font-size="11pt" style:font-size-asian="11pt" style:font-name-complex="Arial" style:font-size-complex="11pt" style:font-weight-complex="bold"/>
    </style:style>
    <style:style style:name="T650_7" style:family="text">
      <style:text-properties fo:font-size="11pt" style:font-size-asian="11pt" style:font-name-complex="Arial" style:font-size-complex="11pt" style:font-weight-complex="bold"/>
    </style:style>
    <style:style style:name="T650_8" style:family="text">
      <style:text-properties fo:font-size="11pt" style:font-size-asian="11pt" style:font-name-complex="Arial" style:font-size-complex="11pt" style:font-weight-complex="bold"/>
    </style:style>
    <style:style style:name="T650_9" style:family="text">
      <style:text-properties fo:font-size="11pt" style:font-size-asian="11pt" style:font-name-complex="Arial" style:font-size-complex="11pt" style:font-weight-complex="bold"/>
    </style:style>
    <style:style style:name="T650_10" style:family="text">
      <style:text-properties fo:font-size="11pt" style:font-size-asian="11pt" style:font-name-complex="Arial" style:font-size-complex="11pt" style:font-weight-complex="bold"/>
    </style:style>
    <style:style style:name="T650_11" style:family="text">
      <style:text-properties fo:font-size="11pt" style:font-size-asian="11pt" style:font-name-complex="Arial" style:font-size-complex="11pt" style:font-weight-complex="bold"/>
    </style:style>
    <style:style style:name="T650_12" style:family="text">
      <style:text-properties fo:font-size="11pt" style:font-size-asian="11pt" style:font-name-complex="Arial" style:font-size-complex="11pt" style:font-weight-complex="bold"/>
    </style:style>
    <style:style style:name="T650_13" style:family="text">
      <style:text-properties fo:font-size="11pt" style:font-size-asian="11pt" style:font-name-complex="Arial" style:font-size-complex="11pt" style:font-weight-complex="bold"/>
    </style:style>
    <style:style style:name="T650_14" style:family="text">
      <style:text-properties fo:font-size="11pt" style:font-size-asian="11pt" style:font-name-complex="Arial" style:font-size-complex="11pt" style:font-weight-complex="bold"/>
    </style:style>
    <style:style style:name="T650_15" style:family="text">
      <style:text-properties fo:font-size="11pt" style:font-size-asian="11pt" style:font-name-complex="Arial" style:font-size-complex="11pt" style:font-weight-complex="bold"/>
    </style:style>
    <style:style style:name="T650_16" style:family="text">
      <style:text-properties fo:font-size="11pt" style:font-size-asian="11pt" style:font-name-complex="Arial" style:font-size-complex="11pt" style:font-weight-complex="bold"/>
    </style:style>
    <style:style style:name="T650_17" style:family="text">
      <style:text-properties fo:font-size="11pt" style:font-size-asian="11pt" style:font-name-complex="Arial" style:font-size-complex="11pt" style:font-weight-complex="bold"/>
    </style:style>
    <style:style style:name="T650_18" style:family="text">
      <style:text-properties fo:font-size="11pt" style:font-size-asian="11pt" style:font-name-complex="Arial" style:font-size-complex="11pt" style:font-weight-complex="bold"/>
    </style:style>
    <style:style style:name="T650_19" style:family="text">
      <style:text-properties fo:font-size="11pt" style:font-size-asian="11pt" style:font-name-complex="Arial" style:font-size-complex="11pt" style:font-weight-complex="bold"/>
    </style:style>
    <style:style style:name="T650_20" style:family="text">
      <style:text-properties fo:font-size="11pt" style:font-size-asian="11pt" style:font-name-complex="Arial" style:font-size-complex="11pt" style:font-weight-complex="bold"/>
    </style:style>
    <style:style style:name="T650_21" style:family="text">
      <style:text-properties fo:font-size="11pt" style:font-size-asian="11pt" style:font-name-complex="Arial" style:font-size-complex="11pt" style:font-weight-complex="bold"/>
    </style:style>
    <style:style style:name="T650_22" style:family="text">
      <style:text-properties fo:font-size="11pt" style:font-size-asian="11pt" style:font-name-complex="Arial" style:font-size-complex="11pt" style:font-weight-complex="bold"/>
    </style:style>
    <style:style style:name="T650_23" style:family="text"/>
    <style:style style:name="T650_24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50_25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T650_26" style:family="text">
      <style:text-properties fo:font-size="11pt" style:font-size-asian="11pt" style:font-name-complex="Arial" style:font-size-complex="11pt" style:font-weight-complex="bold"/>
    </style:style>
    <style:style style:name="T650_27" style:family="text"/>
    <style:style style:name="T650_28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50_29" style:family="text">
      <style:text-properties fo:font-size="11pt" style:font-size-asian="11pt" style:font-name-complex="Arial" style:font-size-complex="11pt" style:font-weight-complex="bold"/>
    </style:style>
    <style:style style:name="T650_30" style:family="text"/>
    <style:style style:name="T650_31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50_32" style:family="text">
      <style:text-properties fo:font-size="11pt" style:font-size-asian="11pt" style:font-name-complex="Arial" style:font-size-complex="11pt" style:font-weight-complex="bold"/>
    </style:style>
    <style:style style:name="T650_33" style:family="text">
      <style:text-properties fo:font-size="11pt" style:font-size-asian="11pt" style:font-name-complex="Arial" style:font-size-complex="11pt" style:font-weight-complex="bold"/>
    </style:style>
    <style:style style:name="T650_34" style:family="text">
      <style:text-properties fo:font-size="11pt" style:font-size-asian="11pt" style:font-name-complex="Arial" style:font-size-complex="11pt" style:font-weight-complex="bold"/>
    </style:style>
    <style:style style:name="T650_35" style:family="text">
      <style:text-properties fo:font-size="11pt" style:font-size-asian="11pt" style:font-name-complex="Arial" style:font-size-complex="11pt" style:font-weight-complex="bold"/>
    </style:style>
    <style:style style:name="T650_36" style:family="text">
      <style:text-properties fo:font-size="11pt" style:font-size-asian="11pt" style:font-name-complex="Arial" style:font-size-complex="11pt" style:font-weight-complex="bold"/>
    </style:style>
    <style:style style:name="T650_37" style:family="text">
      <style:text-properties fo:font-size="11pt" style:font-size-asian="11pt" style:font-name-complex="Arial" style:font-size-complex="11pt" style:font-weight-complex="bold"/>
    </style:style>
    <style:style style:name="T650_38" style:family="text">
      <style:text-properties fo:font-size="11pt" style:font-size-asian="11pt" style:font-name-complex="Arial" style:font-size-complex="11pt" style:font-weight-complex="bold"/>
    </style:style>
    <style:style style:name="T650_39" style:family="text">
      <style:text-properties fo:font-size="11pt" style:font-size-asian="11pt" style:font-name-complex="Arial" style:font-size-complex="11pt" style:font-weight-complex="bold"/>
    </style:style>
    <style:style style:name="T650_40" style:family="text">
      <style:text-properties fo:font-size="11pt" style:font-size-asian="11pt" style:font-name-complex="Arial" style:font-size-complex="11pt" style:font-weight-complex="bold"/>
    </style:style>
    <style:style style:name="T650_41" style:family="text">
      <style:text-properties fo:font-size="11pt" style:font-size-asian="11pt" style:font-name-complex="Arial" style:font-size-complex="11pt" style:font-weight-complex="bold"/>
    </style:style>
    <style:style style:name="T650_42" style:family="text">
      <style:text-properties fo:font-size="11pt" style:font-size-asian="11pt" style:font-name-complex="Arial" style:font-size-complex="11pt" style:font-weight-complex="bold"/>
    </style:style>
    <style:style style:name="T650_43" style:family="text">
      <style:text-properties fo:font-size="11pt" style:font-size-asian="11pt" style:font-name-complex="Arial" style:font-size-complex="11pt" style:font-weight-complex="bold"/>
    </style:style>
    <style:style style:name="T650_44" style:family="text"/>
    <style:style style:name="T650_45" style:family="text" style:parent-style-name="Internet_20_link">
      <style:text-properties fo:font-size="11pt" style:font-size-asian="11pt" style:font-name-complex="Arial" style:font-size-complex="11pt"/>
    </style:style>
    <style:style style:name="T650_46" style:family="text">
      <style:text-properties fo:font-size="11pt" style:font-size-asian="11pt" style:font-name-complex="Arial" style:font-size-complex="11pt" style:font-weight-complex="bold"/>
    </style:style>
    <style:style style:name="T650_47" style:family="text"/>
    <style:style style:name="T650_48" style:family="text" style:parent-style-name="Internet_20_link">
      <style:text-properties fo:font-size="11pt" style:font-size-asian="11pt" style:font-name-complex="Arial" style:font-size-complex="11pt"/>
    </style:style>
    <style:style style:name="T650_49" style:family="text" style:parent-style-name="Internet_20_link">
      <style:text-properties fo:font-size="11pt" style:font-size-asian="11pt" style:font-size-complex="11pt"/>
    </style:style>
    <style:style style:name="T650_50" style:family="text">
      <style:text-properties fo:font-size="11pt" style:font-size-asian="11pt" style:font-name-complex="Arial" style:font-size-complex="11pt" style:font-weight-complex="bold"/>
    </style:style>
    <style:style style:name="P65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fo:font-size="11pt" style:font-size-asian="11pt" style:font-size-complex="11pt" fo:font-weight="bold" style:font-weight-asian="bold"/>
    </style:style>
    <style:style style:name="P653" style:family="paragraph" style:parent-style-name="Normal">
      <style:paragraph-properties fo:text-align="justify"/>
    </style:style>
    <style:style style:name="T653_1" style:family="text">
      <style:text-properties fo:font-size="10pt" style:font-size-asian="10pt" style:font-name-complex="Arial" style:font-size-complex="10pt"/>
    </style:style>
    <style:style style:name="P65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55" style:family="paragraph" style:parent-style-name="Normal">
      <style:paragraph-properties fo:text-align="justify"/>
    </style:style>
    <style:style style:name="T65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56" style:family="paragraph" style:parent-style-name="Normal">
      <style:paragraph-properties fo:text-align="justify" fo:line-height="108%" fo:margin-bottom="0.282cm"/>
    </style:style>
    <style:style style:name="T656_1" style:family="text">
      <style:text-properties fo:font-size="11pt" style:font-size-asian="11pt" style:font-name-complex="Arial" style:font-size-complex="11pt" style:font-weight-complex="bold"/>
    </style:style>
    <style:style style:name="P657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58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59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60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61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62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Table13" style:family="table">
      <style:table-properties table:align="left" style:width="17.244cm" fo:margin-left="0cm"/>
    </style:style>
    <style:style style:name="Column40" style:family="table-column">
      <style:table-column-properties style:column-width="3.743cm"/>
    </style:style>
    <style:style style:name="Column41" style:family="table-column">
      <style:table-column-properties style:column-width="5.001cm"/>
    </style:style>
    <style:style style:name="Column42" style:family="table-column">
      <style:table-column-properties style:column-width="4.249cm"/>
    </style:style>
    <style:style style:name="Column43" style:family="table-column">
      <style:table-column-properties style:column-width="4.251cm"/>
    </style:style>
    <style:style style:name="Row45" style:family="table-row">
      <style:table-row-properties style:min-row-height="0.482cm"/>
    </style:style>
    <style:style style:name="Cell1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text-align="justify" fo:line-height="100%" fo:margin-bottom="0cm"/>
    </style:style>
    <style:style style:name="T6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justify" fo:line-height="100%" fo:margin-bottom="0cm"/>
    </style:style>
    <style:style style:name="T664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6" style:family="table-row">
      <style:table-row-properties style:min-row-height="0.482cm"/>
    </style:style>
    <style:style style:name="Cell1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justify" fo:line-height="100%" fo:margin-bottom="0cm"/>
    </style:style>
    <style:style style:name="T6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text-align="justify" fo:line-height="100%" fo:margin-bottom="0cm"/>
    </style:style>
    <style:style style:name="T6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align="justify" fo:line-height="100%" fo:margin-bottom="0cm"/>
    </style:style>
    <style:style style:name="T6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text-align="justify" fo:line-height="100%" fo:margin-bottom="0cm"/>
    </style:style>
    <style:style style:name="T6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7" style:family="table-row">
      <style:table-row-properties style:min-row-height="0.482cm"/>
    </style:style>
    <style:style style:name="Cell1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text-align="justify" fo:line-height="100%" fo:margin-bottom="0cm"/>
    </style:style>
    <style:style style:name="T6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6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text-align="justify" fo:line-height="100%" fo:margin-bottom="0cm"/>
    </style:style>
    <style:style style:name="T6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text-align="justify" fo:line-height="100%" fo:margin-bottom="0cm"/>
    </style:style>
    <style:style style:name="T6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text-align="justify" fo:line-height="100%" fo:margin-bottom="0cm"/>
    </style:style>
    <style:style style:name="T6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67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8" style:family="table-row">
      <style:table-row-properties style:min-row-height="0.482cm"/>
    </style:style>
    <style:style style:name="Cell1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text-align="justify" fo:line-height="100%" fo:margin-bottom="0cm"/>
    </style:style>
    <style:style style:name="T6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justify" fo:line-height="100%" fo:margin-bottom="0cm"/>
    </style:style>
    <style:style style:name="T6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text-align="justify" fo:line-height="100%" fo:margin-bottom="0cm"/>
    </style:style>
    <style:style style:name="T6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9" style:family="table-row"/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line-height="100%" fo:margin-bottom="0.212cm"/>
    </style:style>
    <style:style style:name="T6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7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line-height="100%" fo:margin-bottom="0cm"/>
    </style:style>
    <style:style style:name="T6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68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1" style:family="paragraph" style:parent-style-name="Normal">
      <style:paragraph-properties fo:line-height="100%" fo:margin-bottom="0cm"/>
    </style:style>
    <style:style style:name="T6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2" style:family="paragraph" style:parent-style-name="Normal">
      <style:paragraph-properties fo:line-height="100%" fo:margin-bottom="0cm"/>
    </style:style>
    <style:style style:name="T6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3" style:family="paragraph" style:parent-style-name="Normal">
      <style:paragraph-properties fo:line-height="100%" fo:margin-bottom="0cm"/>
    </style:style>
    <style:style style:name="T6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4" style:family="paragraph" style:parent-style-name="Normal">
      <style:paragraph-properties fo:line-height="100%" fo:margin-bottom="0cm"/>
    </style:style>
    <style:style style:name="T6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8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5" style:family="paragraph" style:parent-style-name="Normal">
      <style:paragraph-properties fo:line-height="100%" fo:margin-bottom="0cm"/>
    </style:style>
    <style:style style:name="T6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line-height="100%" fo:margin-bottom="0cm"/>
    </style:style>
    <style:style style:name="T6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68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8" style:family="paragraph" style:parent-style-name="Normal">
      <style:paragraph-properties fo:line-height="100%" fo:margin-bottom="0cm"/>
    </style:style>
    <style:style style:name="T6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68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0" style:family="paragraph" style:parent-style-name="Normal">
      <style:paragraph-properties fo:line-height="100%" fo:margin-bottom="0cm"/>
    </style:style>
    <style:style style:name="T6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1" style:family="paragraph" style:parent-style-name="Normal">
      <style:paragraph-properties fo:line-height="100%" fo:margin-bottom="0cm"/>
    </style:style>
    <style:style style:name="T6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2" style:family="paragraph" style:parent-style-name="Normal">
      <style:paragraph-properties fo:line-height="100%" fo:margin-bottom="0cm"/>
    </style:style>
    <style:style style:name="T6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3" style:family="paragraph" style:parent-style-name="Normal">
      <style:paragraph-properties fo:line-height="100%" fo:margin-bottom="0cm"/>
    </style:style>
    <style:style style:name="T6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5" style:family="paragraph" style:parent-style-name="Normal">
      <style:paragraph-properties fo:line-height="100%" fo:margin-bottom="0cm"/>
    </style:style>
    <style:style style:name="T6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9" style:family="paragraph" style:parent-style-name="Normal">
      <style:paragraph-properties fo:line-height="100%" fo:margin-bottom="0cm"/>
    </style:style>
    <style:style style:name="T6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0" style:family="paragraph" style:parent-style-name="Normal">
      <style:paragraph-properties fo:line-height="100%" fo:margin-bottom="0cm"/>
    </style:style>
    <style:style style:name="T7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1" style:family="paragraph" style:parent-style-name="Normal">
      <style:paragraph-properties fo:line-height="100%" fo:margin-bottom="0cm"/>
    </style:style>
    <style:style style:name="T7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2" style:family="paragraph" style:parent-style-name="Normal">
      <style:paragraph-properties fo:line-height="100%" fo:margin-bottom="0cm"/>
    </style:style>
    <style:style style:name="T7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4" style:family="paragraph" style:parent-style-name="Normal">
      <style:paragraph-properties fo:line-height="100%" fo:margin-bottom="0cm"/>
    </style:style>
    <style:style style:name="T7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5" style:family="paragraph" style:parent-style-name="Normal">
      <style:paragraph-properties fo:line-height="100%" fo:margin-bottom="0cm"/>
    </style:style>
    <style:style style:name="T7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6" style:family="paragraph" style:parent-style-name="Normal">
      <style:paragraph-properties fo:line-height="100%" fo:margin-bottom="0cm"/>
    </style:style>
    <style:style style:name="T7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7" style:family="paragraph" style:parent-style-name="Normal">
      <style:paragraph-properties fo:line-height="100%" fo:margin-bottom="0cm"/>
    </style:style>
    <style:style style:name="T7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8" style:family="paragraph" style:parent-style-name="Normal">
      <style:paragraph-properties fo:line-height="100%" fo:margin-bottom="0cm"/>
    </style:style>
    <style:style style:name="T7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9" style:family="paragraph" style:parent-style-name="Normal">
      <style:paragraph-properties fo:line-height="100%" fo:margin-bottom="0cm"/>
    </style:style>
    <style:style style:name="T7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0" style:family="paragraph" style:parent-style-name="Normal">
      <style:paragraph-properties fo:line-height="100%" fo:margin-bottom="0cm"/>
    </style:style>
    <style:style style:name="T7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2" style:family="paragraph" style:parent-style-name="Normal">
      <style:paragraph-properties fo:line-height="100%" fo:margin-bottom="0cm"/>
    </style:style>
    <style:style style:name="T7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4" style:family="paragraph" style:parent-style-name="Normal">
      <style:paragraph-properties fo:line-height="100%" fo:margin-bottom="0cm"/>
    </style:style>
    <style:style style:name="T7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5" style:family="paragraph" style:parent-style-name="Normal">
      <style:paragraph-properties fo:line-height="100%" fo:margin-bottom="0cm"/>
    </style:style>
    <style:style style:name="T7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6" style:family="paragraph" style:parent-style-name="Normal">
      <style:paragraph-properties fo:line-height="100%" fo:margin-bottom="0cm"/>
    </style:style>
    <style:style style:name="T7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7" style:family="paragraph" style:parent-style-name="Normal">
      <style:paragraph-properties fo:line-height="100%" fo:margin-bottom="0cm"/>
    </style:style>
    <style:style style:name="T7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9" style:family="paragraph" style:parent-style-name="Normal">
      <style:paragraph-properties fo:line-height="100%" fo:margin-bottom="0cm"/>
    </style:style>
    <style:style style:name="T7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0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>
      <style:paragraph-properties fo:text-align="justify" fo:line-height="100%" fo:margin-bottom="0.212cm"/>
    </style:style>
    <style:style style:name="T7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2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2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24" style:family="paragraph" style:parent-style-name="Normal">
      <style:paragraph-properties fo:text-align="justify" fo:line-height="100%" fo:margin-bottom="0cm"/>
    </style:style>
    <style:style style:name="T7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>
      <style:paragraph-properties fo:text-align="justify" fo:line-height="100%" fo:margin-bottom="0cm"/>
    </style:style>
    <style:style style:name="T725_1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726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727" style:family="paragraph" style:parent-style-name="Normal">
      <style:paragraph-properties fo:text-align="justify" fo:line-height="100%" fo:margin-bottom="0cm"/>
    </style:style>
    <style:style style:name="T727_1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728" style:family="paragraph" style:parent-style-name="Normal">
      <style:paragraph-properties fo:text-align="justify" fo:line-height="100%" fo:margin-bottom="0cm"/>
    </style:style>
    <style:style style:name="T728_1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729" style:family="paragraph" style:parent-style-name="Normal">
      <style:paragraph-properties fo:text-align="justify" fo:line-height="100%" fo:margin-bottom="0cm"/>
    </style:style>
    <style:style style:name="T729_1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729_2" style:family="text" style:parent-style-name="Normal">
      <style:text-properties fo:font-size="10pt" style:font-name-asian="Arial" style:font-size-asian="10pt"/>
    </style:style>
    <style:style style:name="P730" style:family="paragraph" style:parent-style-name="Footnote_20_text"/>
    <style:style style:name="T730_1" style:family="text"/>
    <style:style style:name="T730_2" style:family="text">
      <style:text-properties style:font-name-asian="Arial"/>
    </style:style>
    <style:style style:name="T730_3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Row51" style:family="table-row"/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paragraph-properties fo:text-align="justify" fo:line-height="100%" fo:margin-bottom="0cm"/>
    </style:style>
    <style:style style:name="T7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>
      <style:paragraph-properties fo:text-align="justify" fo:line-height="100%" fo:margin-bottom="0cm"/>
    </style:style>
    <style:style style:name="T7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73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73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73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73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73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text-align="justify" fo:line-height="100%" fo:margin-bottom="0cm"/>
    </style:style>
    <style:style style:name="T7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739" style:family="paragraph" style:parent-style-name="Normal">
      <style:paragraph-properties fo:text-align="justify" fo:line-height="100%" fo:margin-bottom="0cm"/>
    </style:style>
    <style:style style:name="T7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74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741" style:family="paragraph" style:parent-style-name="Normal">
      <style:paragraph-properties fo:text-align="justify" fo:line-height="100%" fo:margin-bottom="0cm"/>
    </style:style>
    <style:style style:name="T7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4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43" style:family="paragraph" style:parent-style-name="Normal">
      <style:paragraph-properties fo:text-align="justify" fo:line-height="100%" fo:margin-bottom="0cm"/>
    </style:style>
    <style:style style:name="T7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44" style:family="paragraph" style:parent-style-name="Normal">
      <style:paragraph-properties fo:text-align="justify"/>
    </style:style>
    <style:style style:name="T74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45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746" style:family="paragraph" style:parent-style-name="Normal">
      <style:paragraph-properties fo:text-align="justify"/>
    </style:style>
    <style:style style:name="T746_1" style:family="text">
      <style:text-properties fo:font-size="11pt" style:font-size-asian="11pt" style:font-size-complex="11pt" fo:font-weight="bold" style:font-weight-asian="bold" style:font-weight-complex="bold"/>
    </style:style>
    <style:style style:name="P747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48" style:family="paragraph" style:parent-style-name="Normal">
      <style:paragraph-properties fo:text-align="justify"/>
    </style:style>
    <style:style style:name="T748_1" style:family="text">
      <style:text-properties fo:font-size="11pt" style:font-size-asian="11pt" style:font-size-complex="11pt" fo:font-weight="bold" style:font-weight-asian="bold" style:font-weight-complex="bold"/>
    </style:style>
    <style:style style:name="T748_2" style:family="text">
      <style:text-properties fo:font-size="11pt" style:font-size-asian="11pt" style:font-size-complex="11pt"/>
    </style:style>
    <style:style style:name="T748_3" style:family="text">
      <style:text-properties fo:font-size="11pt" style:font-size-asian="11pt" style:font-size-complex="11pt"/>
    </style:style>
    <style:style style:name="T748_4" style:family="text">
      <style:text-properties fo:font-size="11pt" style:font-size-asian="11pt" style:font-size-complex="11pt" fo:font-weight="bold" style:font-weight-asian="bold" style:font-weight-complex="bold"/>
    </style:style>
    <style:style style:name="T748_5" style:family="text">
      <style:text-properties fo:font-size="11pt" style:font-size-asian="11pt" style:font-size-complex="11pt"/>
    </style:style>
    <style:style style:name="P74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0" style:family="paragraph" style:parent-style-name="Normal">
      <style:paragraph-properties fo:text-align="justify"/>
    </style:style>
    <style:style style:name="T750_1" style:family="text">
      <style:text-properties fo:font-size="11pt" style:font-size-asian="11pt" style:font-size-complex="11pt"/>
    </style:style>
    <style:style style:name="T750_2" style:family="text">
      <style:text-properties fo:font-size="11pt" style:font-size-asian="11pt" style:font-size-complex="11pt" fo:font-weight="bold" style:font-weight-asian="bold" style:font-weight-complex="bold"/>
    </style:style>
    <style:style style:name="T750_3" style:family="text">
      <style:text-properties fo:font-size="11pt" style:font-size-asian="11pt" style:font-size-complex="11pt"/>
    </style:style>
    <style:style style:name="T750_4" style:family="text"/>
    <style:style style:name="T750_5" style:family="text" style:parent-style-name="Internet_20_link">
      <style:text-properties fo:font-size="11pt" style:font-size-asian="11pt" style:font-size-complex="11pt"/>
    </style:style>
    <style:style style:name="T750_6" style:family="text">
      <style:text-properties fo:font-size="11pt" style:font-size-asian="11pt" style:font-size-complex="11pt"/>
    </style:style>
    <style:style style:name="T750_7" style:family="text">
      <style:text-properties fo:font-size="11pt" style:font-size-asian="11pt" style:font-size-complex="11pt"/>
    </style:style>
    <style:style style:name="T750_8" style:family="text">
      <style:text-properties fo:font-size="11pt" style:font-size-asian="11pt" style:font-size-complex="11pt"/>
    </style:style>
    <style:style style:name="T750_9" style:family="text"/>
    <style:style style:name="T750_10" style:family="text" style:parent-style-name="Internet_20_link">
      <style:text-properties fo:font-size="11pt" style:font-size-asian="11pt" style:font-size-complex="11pt"/>
    </style:style>
    <style:style style:name="T750_11" style:family="text">
      <style:text-properties fo:font-size="11pt" style:font-size-asian="11pt" style:font-size-complex="11pt"/>
    </style:style>
    <style:style style:name="T750_12" style:family="text">
      <style:text-properties fo:font-size="11pt" style:font-size-asian="11pt" style:font-size-complex="11pt"/>
    </style:style>
    <style:style style:name="T750_13" style:family="text">
      <style:text-properties fo:font-size="11pt" style:font-size-asian="11pt" style:font-size-complex="11pt"/>
    </style:style>
    <style:style style:name="T750_14" style:family="text">
      <style:text-properties fo:font-size="11pt" style:font-size-asian="11pt" style:font-size-complex="11pt"/>
    </style:style>
    <style:style style:name="T750_15" style:family="text">
      <style:text-properties fo:font-size="11pt" style:font-size-asian="11pt" style:font-size-complex="11pt"/>
    </style:style>
    <style:style style:name="T750_16" style:family="text">
      <style:text-properties fo:font-size="11pt" style:font-size-asian="11pt" style:font-size-complex="11pt"/>
    </style:style>
    <style:style style:name="P75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2" style:family="paragraph" style:parent-style-name="Normal">
      <style:paragraph-properties fo:text-align="justify"/>
    </style:style>
    <style:style style:name="T752_1" style:family="text">
      <style:text-properties fo:font-size="11pt" style:font-size-asian="11pt" style:font-size-complex="11pt"/>
    </style:style>
    <style:style style:name="T752_2" style:family="text">
      <style:text-properties fo:font-size="11pt" style:font-size-asian="11pt" style:font-size-complex="11pt" fo:font-weight="bold" style:font-weight-asian="bold" style:font-weight-complex="bold"/>
    </style:style>
    <style:style style:name="T752_3" style:family="text">
      <style:text-properties fo:font-size="11pt" style:font-size-asian="11pt" style:font-size-complex="11pt"/>
    </style:style>
    <style:style style:name="T752_4" style:family="text">
      <style:text-properties fo:font-size="11pt" style:font-size-asian="11pt" style:font-size-complex="11pt"/>
    </style:style>
    <style:style style:name="T752_5" style:family="text">
      <style:text-properties fo:font-size="11pt" style:font-size-asian="11pt" style:font-size-complex="11pt"/>
    </style:style>
    <style:style style:name="T752_6" style:family="text">
      <style:text-properties fo:font-size="11pt" style:font-size-asian="11pt" style:font-size-complex="11pt"/>
    </style:style>
    <style:style style:name="T752_7" style:family="text">
      <style:text-properties fo:font-size="11pt" style:font-size-asian="11pt" style:font-size-complex="11pt"/>
    </style:style>
    <style:style style:name="T752_8" style:family="text">
      <style:text-properties fo:font-size="11pt" style:font-size-asian="11pt" style:font-size-complex="11pt"/>
    </style:style>
    <style:style style:name="T752_9" style:family="text">
      <style:text-properties fo:font-size="11pt" style:font-size-asian="11pt" style:font-size-complex="11pt"/>
    </style:style>
    <style:style style:name="T752_10" style:family="text">
      <style:text-properties fo:font-size="11pt" style:font-size-asian="11pt" style:font-size-complex="11pt"/>
    </style:style>
    <style:style style:name="T752_11" style:family="text">
      <style:text-properties fo:font-size="11pt" style:font-size-asian="11pt" style:font-size-complex="11pt"/>
    </style:style>
    <style:style style:name="T752_12" style:family="text">
      <style:text-properties fo:font-size="11pt" style:font-size-asian="11pt" style:font-size-complex="11pt"/>
    </style:style>
    <style:style style:name="P753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4" style:family="paragraph" style:parent-style-name="Normal">
      <style:paragraph-properties fo:text-align="justify"/>
    </style:style>
    <style:style style:name="T754_1" style:family="text">
      <style:text-properties fo:font-size="11pt" style:font-size-asian="11pt" style:font-size-complex="11pt"/>
    </style:style>
    <style:style style:name="T754_2" style:family="text">
      <style:text-properties fo:font-size="11pt" style:font-size-asian="11pt" style:font-size-complex="11pt" fo:font-weight="bold" style:font-weight-asian="bold" style:font-weight-complex="bold"/>
    </style:style>
    <style:style style:name="T754_3" style:family="text">
      <style:text-properties fo:font-size="11pt" style:font-size-asian="11pt" style:font-size-complex="11pt"/>
    </style:style>
    <style:style style:name="T754_4" style:family="text">
      <style:text-properties fo:font-size="11pt" style:font-size-asian="11pt" style:font-size-complex="11pt"/>
    </style:style>
    <style:style style:name="T754_5" style:family="text">
      <style:text-properties fo:font-size="11pt" style:font-size-asian="11pt" style:font-size-complex="11pt"/>
    </style:style>
    <style:style style:name="P755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6" style:family="paragraph" style:parent-style-name="Normal">
      <style:paragraph-properties fo:text-align="justify"/>
    </style:style>
    <style:style style:name="T756_1" style:family="text">
      <style:text-properties fo:font-size="11pt" style:font-size-asian="11pt" style:font-size-complex="11pt" fo:font-weight="bold" style:font-weight-asian="bold" style:font-weight-complex="bold"/>
    </style:style>
    <style:style style:name="T756_2" style:family="text">
      <style:text-properties fo:font-size="11pt" style:font-size-asian="11pt" style:font-size-complex="11pt"/>
    </style:style>
    <style:style style:name="T756_3" style:family="text">
      <style:text-properties fo:font-size="11pt" style:font-size-asian="11pt" style:font-size-complex="11pt" fo:font-weight="bold" style:font-weight-asian="bold" style:font-weight-complex="bold"/>
    </style:style>
    <style:style style:name="T756_4" style:family="text">
      <style:text-properties fo:font-size="11pt" style:font-size-asian="11pt" style:font-size-complex="11pt"/>
    </style:style>
    <style:style style:name="T756_5" style:family="text"/>
    <style:style style:name="T756_6" style:family="text" style:parent-style-name="Internet_20_link">
      <style:text-properties fo:font-size="11pt" style:font-size-asian="11pt" style:font-size-complex="11pt"/>
    </style:style>
    <style:style style:name="T756_7" style:family="text">
      <style:text-properties fo:font-size="11pt" style:font-size-asian="11pt" style:font-size-complex="11pt"/>
    </style:style>
    <style:style style:name="T756_8" style:family="text"/>
    <style:style style:name="T756_9" style:family="text" style:parent-style-name="Internet_20_link">
      <style:text-properties fo:font-size="11pt" style:font-size-asian="11pt" style:font-size-complex="11pt"/>
    </style:style>
    <style:style style:name="T756_10" style:family="text">
      <style:text-properties fo:font-size="11pt" style:font-size-asian="11pt" style:font-size-complex="11pt"/>
    </style:style>
    <style:style style:name="T756_11" style:family="text">
      <style:text-properties fo:font-size="11pt" style:font-size-asian="11pt" style:font-size-complex="11pt"/>
    </style:style>
    <style:style style:name="T756_12" style:family="text">
      <style:text-properties fo:font-size="11pt" style:font-size-asian="11pt" style:font-size-complex="11pt"/>
    </style:style>
    <style:style style:name="T756_13" style:family="text">
      <style:text-properties fo:font-size="11pt" style:font-size-asian="11pt" style:font-size-complex="11pt"/>
    </style:style>
    <style:style style:name="T756_14" style:family="text"/>
    <style:style style:name="T756_15" style:family="text" style:parent-style-name="Internet_20_link">
      <style:text-properties fo:font-size="11pt" style:font-size-asian="11pt" style:font-size-complex="11pt"/>
    </style:style>
    <style:style style:name="T756_16" style:family="text">
      <style:text-properties fo:font-size="11pt" style:font-size-asian="11pt" style:font-size-complex="11pt"/>
    </style:style>
    <style:style style:name="T756_17" style:family="text">
      <style:text-properties fo:font-size="11pt" style:font-size-asian="11pt" style:font-size-complex="11pt"/>
    </style:style>
    <style:style style:name="T756_18" style:family="text"/>
    <style:style style:name="T756_19" style:family="text" style:parent-style-name="Internet_20_link">
      <style:text-properties fo:font-size="11pt" style:font-size-asian="11pt" style:font-size-complex="11pt"/>
    </style:style>
    <style:style style:name="T756_20" style:family="text">
      <style:text-properties fo:font-size="11pt" style:font-size-asian="11pt" style:font-size-complex="11pt"/>
    </style:style>
    <style:style style:name="T756_21" style:family="text">
      <style:text-properties fo:font-size="11pt" style:font-size-asian="11pt" style:font-size-complex="11pt"/>
    </style:style>
    <style:style style:name="T756_22" style:family="text">
      <style:text-properties fo:font-size="11pt" style:font-size-asian="11pt" style:font-size-complex="11pt"/>
    </style:style>
    <style:style style:name="T756_23" style:family="text"/>
    <style:style style:name="T756_24" style:family="text" style:parent-style-name="Internet_20_link">
      <style:text-properties fo:font-size="11pt" style:font-size-asian="11pt" style:font-size-complex="11pt"/>
    </style:style>
    <style:style style:name="T756_25" style:family="text" style:parent-style-name="Internet_20_link">
      <style:text-properties fo:font-size="11pt" style:font-size-asian="11pt" style:font-size-complex="11pt"/>
    </style:style>
    <style:style style:name="T756_26" style:family="text">
      <style:text-properties fo:font-size="11pt" style:font-size-asian="11pt" style:font-size-complex="11pt"/>
    </style:style>
    <style:style style:name="T756_27" style:family="text">
      <style:text-properties fo:font-size="11pt" style:font-size-asian="11pt" style:font-size-complex="11pt"/>
    </style:style>
    <style:style style:name="T756_28" style:family="text">
      <style:text-properties fo:font-size="11pt" style:font-size-asian="11pt" style:font-size-complex="11pt"/>
    </style:style>
    <style:style style:name="T756_29" style:family="text">
      <style:text-properties fo:font-size="11pt" style:font-size-asian="11pt" style:font-size-complex="11pt"/>
    </style:style>
    <style:style style:name="T756_30" style:family="text"/>
    <style:style style:name="T756_31" style:family="text" style:parent-style-name="Internet_20_link">
      <style:text-properties fo:font-size="11pt" style:font-size-asian="11pt" style:font-size-complex="11pt"/>
    </style:style>
    <style:style style:name="T756_32" style:family="text">
      <style:text-properties fo:font-size="11pt" style:font-size-asian="11pt" style:font-size-complex="11pt"/>
    </style:style>
    <style:style style:name="T756_33" style:family="text"/>
    <style:style style:name="T756_34" style:family="text" style:parent-style-name="Internet_20_link">
      <style:text-properties fo:font-size="11pt" style:font-size-asian="11pt" style:font-size-complex="11pt"/>
    </style:style>
    <style:style style:name="T756_35" style:family="text">
      <style:text-properties fo:font-size="11pt" style:font-size-asian="11pt" style:font-size-complex="11pt"/>
    </style:style>
    <style:style style:name="T756_36" style:family="text"/>
    <style:style style:name="T756_37" style:family="text" style:parent-style-name="Internet_20_link">
      <style:text-properties fo:font-size="11pt" style:font-size-asian="11pt" style:font-size-complex="11pt"/>
    </style:style>
    <style:style style:name="T756_38" style:family="text">
      <style:text-properties fo:font-size="11pt" style:font-size-asian="11pt" style:font-size-complex="11pt"/>
    </style:style>
    <style:style style:name="T756_39" style:family="text">
      <style:text-properties fo:font-size="11pt" style:font-size-asian="11pt" style:font-size-complex="11pt"/>
    </style:style>
    <style:style style:name="T756_40" style:family="text">
      <style:text-properties fo:font-size="11pt" style:font-size-asian="11pt" style:font-size-complex="11pt"/>
    </style:style>
    <style:style style:name="T756_41" style:family="text">
      <style:text-properties fo:font-size="11pt" style:font-size-asian="11pt" style:font-size-complex="11pt"/>
    </style:style>
    <style:style style:name="T756_42" style:family="text">
      <style:text-properties fo:font-size="11pt" style:font-size-asian="11pt" style:font-size-complex="11pt"/>
    </style:style>
    <style:style style:name="T756_43" style:family="text">
      <style:text-properties fo:font-size="11pt" style:font-size-asian="11pt" style:font-size-complex="11pt"/>
    </style:style>
    <style:style style:name="T756_44" style:family="text">
      <style:text-properties fo:font-size="11pt" style:font-size-asian="11pt" style:font-size-complex="11pt"/>
    </style:style>
    <style:style style:name="T756_45" style:family="text">
      <style:text-properties fo:font-size="11pt" style:font-size-asian="11pt" style:font-size-complex="11pt"/>
    </style:style>
    <style:style style:name="T756_46" style:family="text">
      <style:text-properties fo:font-size="11pt" style:font-size-asian="11pt" style:font-size-complex="11pt"/>
    </style:style>
    <style:style style:name="T756_47" style:family="text"/>
    <style:style style:name="T756_48" style:family="text" style:parent-style-name="Internet_20_link">
      <style:text-properties fo:font-size="11pt" style:font-size-asian="11pt" style:font-size-complex="11pt"/>
    </style:style>
    <style:style style:name="T756_49" style:family="text">
      <style:text-properties fo:font-size="11pt" style:font-size-asian="11pt" style:font-size-complex="11pt"/>
    </style:style>
    <style:style style:name="T756_50" style:family="text"/>
    <style:style style:name="T756_51" style:family="text" style:parent-style-name="Internet_20_link">
      <style:text-properties fo:font-size="11pt" style:font-size-asian="11pt" style:font-size-complex="11pt"/>
    </style:style>
    <style:style style:name="T756_52" style:family="text">
      <style:text-properties fo:font-size="11pt" style:font-size-asian="11pt" style:font-size-complex="11pt"/>
    </style:style>
    <style:style style:name="T756_53" style:family="text"/>
    <style:style style:name="T756_54" style:family="text" style:parent-style-name="Internet_20_link">
      <style:text-properties fo:font-size="11pt" style:font-size-asian="11pt" style:font-size-complex="11pt"/>
    </style:style>
    <style:style style:name="T756_55" style:family="text">
      <style:text-properties fo:font-size="11pt" style:font-size-asian="11pt" style:font-size-complex="11pt"/>
    </style:style>
    <style:style style:name="P757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8" style:family="paragraph" style:parent-style-name="Normal">
      <style:paragraph-properties fo:text-align="justify"/>
    </style:style>
    <style:style style:name="T758_1" style:family="text">
      <style:text-properties fo:font-size="11pt" style:font-size-asian="11pt" style:font-size-complex="11pt" fo:font-weight="bold" style:font-weight-asian="bold" style:font-weight-complex="bold"/>
    </style:style>
    <style:style style:name="T758_2" style:family="text">
      <style:text-properties fo:font-size="11pt" style:font-size-asian="11pt" style:font-size-complex="11pt"/>
    </style:style>
    <style:style style:name="T758_3" style:family="text">
      <style:text-properties fo:font-size="11pt" style:font-size-asian="11pt" style:font-size-complex="11pt" fo:font-weight="bold" style:font-weight-asian="bold" style:font-weight-complex="bold"/>
    </style:style>
    <style:style style:name="T758_4" style:family="text">
      <style:text-properties fo:font-size="11pt" style:font-size-asian="11pt" style:font-size-complex="11pt"/>
    </style:style>
    <style:style style:name="T758_5" style:family="text">
      <style:text-properties fo:font-size="11pt" style:font-size-asian="11pt" style:font-size-complex="11pt"/>
    </style:style>
    <style:style style:name="T758_6" style:family="text">
      <style:text-properties fo:font-size="11pt" style:font-size-asian="11pt" style:font-size-complex="11pt"/>
    </style:style>
    <style:style style:name="T758_7" style:family="text">
      <style:text-properties fo:font-size="11pt" style:font-size-asian="11pt" style:font-size-complex="11pt"/>
    </style:style>
    <style:style style:name="T758_8" style:family="text">
      <style:text-properties fo:font-size="11pt" style:font-size-asian="11pt" style:font-size-complex="11pt"/>
    </style:style>
    <style:style style:name="T758_9" style:family="text">
      <style:text-properties fo:font-size="11pt" style:font-size-asian="11pt" style:font-size-complex="11pt"/>
    </style:style>
    <style:style style:name="T758_10" style:family="text">
      <style:text-properties fo:font-size="11pt" style:font-size-asian="11pt" style:font-size-complex="11pt"/>
    </style:style>
    <style:style style:name="T758_11" style:family="text">
      <style:text-properties fo:font-size="11pt" style:font-size-asian="11pt" style:font-size-complex="11pt"/>
    </style:style>
    <style:style style:name="T758_12" style:family="text">
      <style:text-properties fo:font-size="11pt" style:font-size-asian="11pt" style:font-size-complex="11pt"/>
    </style:style>
    <style:style style:name="T758_13" style:family="text">
      <style:text-properties fo:font-size="11pt" style:font-size-asian="11pt" style:font-size-complex="11pt"/>
    </style:style>
    <style:style style:name="T758_14" style:family="text">
      <style:text-properties fo:font-size="11pt" style:font-size-asian="11pt" style:font-size-complex="11pt"/>
    </style:style>
    <style:style style:name="P75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60" style:family="paragraph" style:parent-style-name="Normal">
      <style:paragraph-properties fo:text-align="justify"/>
    </style:style>
    <style:style style:name="T760_1" style:family="text">
      <style:text-properties fo:font-size="11pt" style:font-size-asian="11pt" style:font-size-complex="11pt" fo:font-weight="bold" style:font-weight-asian="bold" style:font-weight-complex="bold"/>
    </style:style>
    <style:style style:name="T760_2" style:family="text">
      <style:text-properties fo:font-size="11pt" style:font-size-asian="11pt" style:font-size-complex="11pt"/>
    </style:style>
    <style:style style:name="T760_3" style:family="text">
      <style:text-properties fo:font-size="11pt" style:font-size-asian="11pt" style:font-size-complex="11pt"/>
    </style:style>
    <style:style style:name="T760_4" style:family="text">
      <style:text-properties fo:font-size="11pt" style:font-size-asian="11pt" style:font-size-complex="11pt"/>
    </style:style>
    <style:style style:name="T760_5" style:family="text">
      <style:text-properties fo:font-size="11pt" style:font-size-asian="11pt" style:font-size-complex="11pt"/>
    </style:style>
    <style:style style:name="T760_6" style:family="text">
      <style:text-properties fo:font-size="11pt" style:font-size-asian="11pt" style:font-size-complex="11pt"/>
    </style:style>
    <style:style style:name="T760_7" style:family="text">
      <style:text-properties fo:font-size="11pt" style:font-size-asian="11pt" style:font-size-complex="11pt"/>
    </style:style>
    <style:style style:name="T760_8" style:family="text">
      <style:text-properties fo:font-size="11pt" style:font-size-asian="11pt" style:font-size-complex="11pt"/>
    </style:style>
    <style:style style:name="T760_9" style:family="text">
      <style:text-properties fo:font-size="11pt" style:font-size-asian="11pt" style:font-size-complex="11pt"/>
    </style:style>
    <style:style style:name="T760_10" style:family="text">
      <style:text-properties fo:font-size="11pt" style:font-size-asian="11pt" style:font-size-complex="11pt"/>
    </style:style>
    <style:style style:name="T760_11" style:family="text">
      <style:text-properties fo:font-size="11pt" style:font-size-asian="11pt" style:font-size-complex="11pt"/>
    </style:style>
    <style:style style:name="T760_12" style:family="text">
      <style:text-properties fo:font-size="11pt" style:font-size-asian="11pt" style:font-size-complex="11pt"/>
    </style:style>
    <style:style style:name="T760_13" style:family="text">
      <style:text-properties fo:font-size="11pt" style:font-size-asian="11pt" style:font-size-complex="11pt"/>
    </style:style>
    <style:style style:name="T760_14" style:family="text">
      <style:text-properties fo:font-size="11pt" style:font-size-asian="11pt" style:font-size-complex="11pt"/>
    </style:style>
    <style:style style:name="T760_15" style:family="text">
      <style:text-properties fo:font-size="11pt" style:font-size-asian="11pt" style:font-size-complex="11pt"/>
    </style:style>
    <style:style style:name="T760_16" style:family="text">
      <style:text-properties fo:font-size="11pt" style:font-size-asian="11pt" style:font-size-complex="11pt"/>
    </style:style>
    <style:style style:name="T760_17" style:family="text">
      <style:text-properties fo:font-size="11pt" style:font-size-asian="11pt" style:font-size-complex="11pt"/>
    </style:style>
    <style:style style:name="T760_18" style:family="text">
      <style:text-properties fo:font-size="11pt" style:font-size-asian="11pt" style:font-size-complex="11pt"/>
    </style:style>
    <style:style style:name="T760_19" style:family="text">
      <style:text-properties fo:font-size="11pt" style:font-size-asian="11pt" style:font-size-complex="11pt"/>
    </style:style>
    <style:style style:name="T760_20" style:family="text">
      <style:text-properties fo:font-size="11pt" style:font-size-asian="11pt" style:font-size-complex="11pt"/>
    </style:style>
    <style:style style:name="T760_21" style:family="text">
      <style:text-properties fo:font-size="11pt" style:font-size-asian="11pt" style:font-size-complex="11pt"/>
    </style:style>
    <style:style style:name="T760_22" style:family="text"/>
    <style:style style:name="T760_23" style:family="text" style:parent-style-name="Internet_20_link"/>
    <style:style style:name="T760_24" style:family="text">
      <style:text-properties fo:font-size="11pt" style:font-size-asian="11pt" style:font-size-complex="11pt"/>
    </style:style>
    <style:style style:name="T760_25" style:family="text"/>
    <style:style style:name="T760_26" style:family="text">
      <style:text-properties fo:font-size="11pt" style:font-size-asian="11pt" style:font-size-complex="11pt"/>
    </style:style>
    <style:style style:name="T760_27" style:family="text">
      <style:text-properties fo:font-size="11pt" style:font-size-asian="11pt" style:font-size-complex="11pt"/>
    </style:style>
    <style:style style:name="T760_28" style:family="text">
      <style:text-properties fo:font-size="11pt" style:font-size-asian="11pt" style:font-size-complex="11pt"/>
    </style:style>
    <style:style style:name="T760_29" style:family="text">
      <style:text-properties fo:font-size="11pt" style:font-size-asian="11pt" style:font-size-complex="11pt"/>
    </style:style>
    <style:style style:name="T760_30" style:family="text">
      <style:text-properties fo:font-size="11pt" style:font-size-asian="11pt" style:font-size-complex="11pt"/>
    </style:style>
    <style:style style:name="T760_31" style:family="text">
      <style:text-properties fo:font-size="11pt" style:font-size-asian="11pt" style:font-size-complex="11pt"/>
    </style:style>
    <style:style style:name="T760_32" style:family="text">
      <style:text-properties fo:font-size="11pt" style:font-size-asian="11pt" style:font-size-complex="11pt"/>
    </style:style>
    <style:style style:name="T760_33" style:family="text">
      <style:text-properties fo:font-size="11pt" style:font-size-asian="11pt" style:font-size-complex="11pt"/>
    </style:style>
    <style:style style:name="P76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62" style:family="paragraph" style:parent-style-name="Normal">
      <style:paragraph-properties fo:text-align="justify"/>
    </style:style>
    <style:style style:name="T762_1" style:family="text">
      <style:text-properties fo:font-size="11pt" style:font-size-asian="11pt" style:font-size-complex="11pt"/>
    </style:style>
    <style:style style:name="T762_2" style:family="text">
      <style:text-properties fo:font-size="11pt" style:font-size-asian="11pt" style:font-size-complex="11pt"/>
    </style:style>
    <style:style style:name="T762_3" style:family="text">
      <style:text-properties fo:font-size="11pt" style:font-size-asian="11pt" style:font-size-complex="11pt"/>
    </style:style>
    <style:style style:name="T762_4" style:family="text"/>
    <style:style style:name="T762_5" style:family="text" style:parent-style-name="Internet_20_link">
      <style:text-properties fo:font-size="11pt" style:font-size-asian="11pt" style:font-size-complex="11pt"/>
    </style:style>
    <style:style style:name="T762_6" style:family="text">
      <style:text-properties fo:font-size="11pt" style:font-size-asian="11pt" style:font-size-complex="11pt"/>
    </style:style>
    <style:style style:name="T762_7" style:family="text">
      <style:text-properties fo:font-size="11pt" style:font-size-asian="11pt" style:font-size-complex="11pt"/>
    </style:style>
    <style:style style:name="T762_8" style:family="text">
      <style:text-properties fo:font-size="11pt" style:font-size-asian="11pt" style:font-size-complex="11pt"/>
    </style:style>
    <style:style style:name="T762_9" style:family="text"/>
    <style:style style:name="T762_10" style:family="text" style:parent-style-name="Internet_20_link">
      <style:text-properties fo:font-size="11pt" style:font-size-asian="11pt" style:font-size-complex="11pt"/>
    </style:style>
    <style:style style:name="T762_11" style:family="text">
      <style:text-properties fo:font-size="11pt" style:font-size-asian="11pt" style:font-size-complex="11pt"/>
    </style:style>
    <style:style style:name="T762_12" style:family="text">
      <style:text-properties fo:font-size="11pt" style:font-size-asian="11pt" style:font-size-complex="11pt"/>
    </style:style>
    <style:style style:name="T762_13" style:family="text">
      <style:text-properties fo:font-size="11pt" style:font-size-asian="11pt" style:font-size-complex="11pt"/>
    </style:style>
    <style:style style:name="T762_14" style:family="text">
      <style:text-properties fo:font-size="11pt" style:font-size-asian="11pt" style:font-size-complex="11pt"/>
    </style:style>
    <style:style style:name="T762_15" style:family="text">
      <style:text-properties fo:font-size="11pt" style:font-size-asian="11pt" style:font-size-complex="11pt"/>
    </style:style>
    <style:style style:name="T762_16" style:family="text">
      <style:text-properties fo:font-size="11pt" style:font-size-asian="11pt" style:font-size-complex="11pt"/>
    </style:style>
    <style:style style:name="P763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764" style:family="paragraph" style:parent-style-name="Normal">
      <style:paragraph-properties fo:text-align="justify"/>
    </style:style>
    <style:style style:name="T764_1" style:family="text">
      <style:text-properties fo:font-size="11pt" style:font-size-asian="11pt" style:font-size-complex="11pt" fo:font-weight="bold" style:font-weight-asian="bold" style:font-weight-complex="bold"/>
    </style:style>
    <style:style style:name="P765" style:family="paragraph" style:parent-style-name="Normal">
      <style:paragraph-properties fo:text-align="justify"/>
    </style:style>
    <style:style style:name="T765_1" style:family="text">
      <style:text-properties fo:font-size="11pt" style:font-size-asian="11pt" style:font-size-complex="11pt"/>
    </style:style>
    <style:style style:name="T765_2" style:family="text">
      <style:text-properties fo:font-size="11pt" style:font-size-asian="11pt" style:font-size-complex="11pt" fo:font-weight="bold" style:font-weight-asian="bold" style:font-weight-complex="bold"/>
    </style:style>
    <style:style style:name="T765_3" style:family="text">
      <style:text-properties fo:font-size="11pt" style:font-size-asian="11pt" style:font-size-complex="11pt"/>
    </style:style>
    <style:style style:name="T765_4" style:family="text">
      <style:text-properties fo:font-size="11pt" style:font-size-asian="11pt" style:font-size-complex="11pt"/>
    </style:style>
    <style:style style:name="T765_5" style:family="text">
      <style:text-properties fo:font-size="11pt" style:font-size-asian="11pt" style:font-size-complex="11pt"/>
    </style:style>
    <style:style style:name="T765_6" style:family="text">
      <style:text-properties fo:font-size="11pt" style:font-size-asian="11pt" style:font-size-complex="11pt"/>
    </style:style>
    <style:style style:name="T765_7" style:family="text">
      <style:text-properties fo:font-size="11pt" style:font-size-asian="11pt" style:font-size-complex="11pt"/>
    </style:style>
    <style:style style:name="T765_8" style:family="text">
      <style:text-properties fo:font-size="11pt" style:font-size-asian="11pt" style:font-size-complex="11pt"/>
    </style:style>
    <style:style style:name="T765_9" style:family="text">
      <style:text-properties fo:font-size="11pt" style:font-size-asian="11pt" style:font-size-complex="11pt"/>
    </style:style>
    <style:style style:name="T765_10" style:family="text">
      <style:text-properties fo:font-size="11pt" style:font-size-asian="11pt" style:font-size-complex="11pt"/>
    </style:style>
    <style:style style:name="T765_11" style:family="text">
      <style:text-properties fo:font-size="11pt" style:font-size-asian="11pt" style:font-size-complex="11pt"/>
    </style:style>
    <style:style style:name="T765_12" style:family="text">
      <style:text-properties fo:font-size="11pt" style:font-size-asian="11pt" style:font-size-complex="11pt"/>
    </style:style>
    <style:style style:name="T765_13" style:family="text">
      <style:text-properties fo:font-size="11pt" style:font-size-asian="11pt" style:font-size-complex="11pt"/>
    </style:style>
    <style:style style:name="T765_14" style:family="text">
      <style:text-properties fo:font-size="11pt" style:font-size-asian="11pt" style:font-size-complex="11pt"/>
    </style:style>
    <style:style style:name="T765_15" style:family="text">
      <style:text-properties fo:font-size="11pt" style:font-size-asian="11pt" style:font-size-complex="11pt"/>
    </style:style>
    <style:style style:name="T765_16" style:family="text">
      <style:text-properties fo:font-size="11pt" style:font-size-asian="11pt" style:font-size-complex="11pt"/>
    </style:style>
    <style:style style:name="T765_17" style:family="text">
      <style:text-properties fo:font-size="11pt" style:font-size-asian="11pt" style:font-size-complex="11pt"/>
    </style:style>
    <style:style style:name="T765_18" style:family="text">
      <style:text-properties fo:font-size="11pt" style:font-size-asian="11pt" style:font-size-complex="11pt"/>
    </style:style>
    <style:style style:name="P76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67" style:family="paragraph" style:parent-style-name="Normal">
      <style:paragraph-properties fo:text-align="justify"/>
    </style:style>
    <style:style style:name="T767_1" style:family="text">
      <style:text-properties fo:font-size="11pt" style:font-size-asian="11pt" style:font-size-complex="11pt"/>
    </style:style>
    <style:style style:name="T767_2" style:family="text"/>
    <style:style style:name="T767_3" style:family="text" style:parent-style-name="Internet_20_link">
      <style:text-properties fo:font-size="11pt" style:font-size-asian="11pt" style:font-size-complex="11pt"/>
    </style:style>
    <style:style style:name="T767_4" style:family="text">
      <style:text-properties fo:font-size="11pt" style:font-size-asian="11pt" style:font-size-complex="11pt"/>
    </style:style>
    <style:style style:name="T767_5" style:family="text">
      <style:text-properties fo:font-size="11pt" style:font-size-asian="11pt" style:font-size-complex="11pt"/>
    </style:style>
    <style:style style:name="T767_6" style:family="text"/>
    <style:style style:name="T767_7" style:family="text" style:parent-style-name="Internet_20_link">
      <style:text-properties fo:font-size="11pt" style:font-size-asian="11pt" style:font-size-complex="11pt"/>
    </style:style>
    <style:style style:name="T767_8" style:family="text">
      <style:text-properties fo:font-size="11pt" style:font-size-asian="11pt" style:font-size-complex="11pt"/>
    </style:style>
    <style:style style:name="T767_9" style:family="text">
      <style:text-properties fo:font-size="11pt" style:font-size-asian="11pt" style:font-size-complex="11pt"/>
    </style:style>
    <style:style style:name="T767_10" style:family="text">
      <style:text-properties fo:font-size="11pt" style:font-size-asian="11pt" style:font-size-complex="11pt"/>
    </style:style>
    <style:style style:name="T767_11" style:family="text">
      <style:text-properties fo:font-size="11pt" style:font-size-asian="11pt" style:font-size-complex="11pt"/>
    </style:style>
    <style:style style:name="T767_12" style:family="text">
      <style:text-properties fo:font-size="11pt" style:font-size-asian="11pt" style:font-size-complex="11pt"/>
    </style:style>
    <style:style style:name="T767_13" style:family="text">
      <style:text-properties fo:font-size="11pt" style:font-size-asian="11pt" style:font-size-complex="11pt"/>
    </style:style>
    <style:style style:name="T767_14" style:family="text">
      <style:text-properties fo:font-size="11pt" style:font-size-asian="11pt" style:font-size-complex="11pt"/>
    </style:style>
    <style:style style:name="P76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69" style:family="paragraph" style:parent-style-name="Normal">
      <style:paragraph-properties fo:text-align="justify"/>
    </style:style>
    <style:style style:name="T769_1" style:family="text">
      <style:text-properties fo:font-size="11pt" style:font-size-asian="11pt" style:font-size-complex="11pt"/>
    </style:style>
    <style:style style:name="T769_2" style:family="text">
      <style:text-properties fo:font-size="11pt" style:font-size-asian="11pt" style:font-size-complex="11pt"/>
    </style:style>
    <style:style style:name="T769_3" style:family="text">
      <style:text-properties fo:font-size="11pt" style:font-size-asian="11pt" style:font-size-complex="11pt"/>
    </style:style>
    <style:style style:name="T769_4" style:family="text">
      <style:text-properties fo:font-size="11pt" style:font-size-asian="11pt" style:font-size-complex="11pt"/>
    </style:style>
    <style:style style:name="P77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71" style:family="paragraph" style:parent-style-name="Normal">
      <style:paragraph-properties fo:text-align="justify"/>
    </style:style>
    <style:style style:name="T771_1" style:family="text">
      <style:text-properties fo:font-size="11pt" style:font-size-asian="11pt" style:font-size-complex="11pt"/>
    </style:style>
    <style:style style:name="T771_2" style:family="text">
      <style:text-properties fo:font-size="11pt" style:font-size-asian="11pt" style:font-size-complex="11pt"/>
    </style:style>
    <style:style style:name="T771_3" style:family="text">
      <style:text-properties fo:font-size="11pt" style:font-size-asian="11pt" style:font-size-complex="11pt"/>
    </style:style>
    <style:style style:name="P77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73" style:family="paragraph" style:parent-style-name="Normal">
      <style:paragraph-properties fo:text-align="justify"/>
    </style:style>
    <style:style style:name="T773_1" style:family="text">
      <style:text-properties fo:font-size="11pt" style:font-size-asian="11pt" style:font-size-complex="11pt"/>
    </style:style>
    <style:style style:name="T773_2" style:family="text">
      <style:text-properties fo:font-size="11pt" style:font-size-asian="11pt" style:font-size-complex="11pt" fo:font-weight="bold" style:font-weight-asian="bold" style:font-weight-complex="bold"/>
    </style:style>
    <style:style style:name="T773_3" style:family="text">
      <style:text-properties fo:font-size="11pt" style:font-size-asian="11pt" style:font-size-complex="11pt"/>
    </style:style>
    <style:style style:name="T773_4" style:family="text">
      <style:text-properties fo:font-size="11pt" style:font-size-asian="11pt" style:font-size-complex="11pt"/>
    </style:style>
    <style:style style:name="T773_5" style:family="text">
      <style:text-properties fo:font-size="11pt" style:font-size-asian="11pt" style:font-size-complex="11pt"/>
    </style:style>
    <style:style style:name="P77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775" style:family="paragraph" style:parent-style-name="Normal">
      <style:paragraph-properties fo:text-align="justify" fo:margin-bottom="0.212cm"/>
    </style:style>
    <style:style style:name="T775_1" style:family="text">
      <style:text-properties fo:font-size="11pt" style:font-size-asian="11pt" style:font-size-complex="11pt" fo:font-weight="bold" style:font-weight-asian="bold"/>
    </style:style>
    <style:style style:name="P776" style:family="paragraph" style:parent-style-name="Normal">
      <style:paragraph-properties fo:text-align="justify"/>
    </style:style>
    <style:style style:name="T776_1" style:family="text">
      <style:text-properties fo:font-size="11pt" style:font-size-asian="11pt" style:font-size-complex="11pt"/>
    </style:style>
    <style:style style:name="T776_2" style:family="text">
      <style:text-properties fo:font-size="11pt" style:font-size-asian="11pt" style:font-size-complex="11pt"/>
    </style:style>
    <style:style style:name="T776_3" style:family="text">
      <style:text-properties fo:font-size="11pt" style:font-size-asian="11pt" style:font-name-complex="Arial" style:font-size-complex="11pt" style:font-weight-complex="bold"/>
    </style:style>
    <style:style style:name="T776_4" style:family="text">
      <style:text-properties fo:font-size="11pt" style:font-size-asian="11pt" style:font-size-complex="11pt"/>
    </style:style>
    <style:style style:name="T776_5" style:family="text">
      <style:text-properties fo:font-size="11pt" style:font-size-asian="11pt" style:font-size-complex="11pt"/>
    </style:style>
    <style:style style:name="T776_6" style:family="text">
      <style:text-properties fo:font-size="11pt" style:font-size-asian="11pt" style:font-size-complex="11pt"/>
    </style:style>
    <style:style style:name="T776_7" style:family="text" style:parent-style-name="Normal">
      <style:text-properties fo:font-size="11pt" style:font-size-asian="11pt" style:font-size-complex="11pt"/>
    </style:style>
    <style:style style:name="P777" style:family="paragraph" style:parent-style-name="Footnote_20_text"/>
    <style:style style:name="T777_1" style:family="text"/>
    <style:style style:name="T777_2" style:family="text"/>
    <style:style style:name="T777_3" style:family="text"/>
    <style:style style:name="T777_4" style:family="text"/>
    <style:style style:name="T777_5" style:family="text"/>
    <style:style style:name="T777_6" style:family="text"/>
    <style:style style:name="T777_7" style:family="text"/>
    <style:style style:name="T777_8" style:family="text"/>
    <style:style style:name="T777_9" style:family="text"/>
    <style:style style:name="T777_10" style:family="text"/>
    <style:style style:name="T777_11" style:family="text"/>
    <style:style style:name="T777_12" style:family="text">
      <style:text-properties fo:font-size="11pt" style:font-size-asian="11pt" style:font-size-complex="11pt"/>
    </style:style>
    <style:style style:name="T777_13" style:family="text">
      <style:text-properties fo:font-size="11pt" style:font-size-asian="11pt" style:font-size-complex="11pt"/>
    </style:style>
    <style:style style:name="T777_14" style:family="text">
      <style:text-properties fo:font-size="11pt" style:font-size-asian="11pt" style:font-size-complex="11pt"/>
    </style:style>
    <style:style style:name="T777_15" style:family="text">
      <style:text-properties fo:font-size="11pt" style:font-size-asian="11pt" style:font-size-complex="11pt"/>
    </style:style>
    <style:style style:name="T777_16" style:family="text">
      <style:text-properties fo:font-size="11pt" style:font-size-asian="11pt" style:font-size-complex="11pt"/>
    </style:style>
    <style:style style:name="T777_17" style:family="text">
      <style:text-properties fo:font-size="11pt" style:font-size-asian="11pt" style:font-size-complex="11pt"/>
    </style:style>
    <style:style style:name="T777_18" style:family="text">
      <style:text-properties fo:font-size="11pt" style:font-size-asian="11pt" style:font-size-complex="11pt"/>
    </style:style>
    <style:style style:name="T777_19" style:family="text">
      <style:text-properties fo:font-size="11pt" style:font-size-asian="11pt" style:font-size-complex="11pt"/>
    </style:style>
    <style:style style:name="T777_20" style:family="text"/>
    <style:style style:name="T777_21" style:family="text">
      <style:text-properties fo:font-size="11pt" style:font-size-asian="11pt" style:font-size-complex="11pt"/>
    </style:style>
    <style:style style:name="T777_22" style:family="text">
      <style:text-properties fo:font-size="11pt" style:font-size-asian="11pt" style:font-size-complex="11pt"/>
    </style:style>
    <style:style style:name="T777_23" style:family="text">
      <style:text-properties fo:font-size="11pt" style:font-size-asian="11pt" style:font-size-complex="11pt"/>
    </style:style>
    <style:style style:name="T777_24" style:family="text">
      <style:text-properties fo:font-size="11pt" style:font-size-asian="11pt" style:font-size-complex="11pt"/>
    </style:style>
    <style:style style:name="T777_25" style:family="text">
      <style:text-properties fo:font-size="11pt" style:font-size-asian="11pt" style:font-size-complex="11pt"/>
    </style:style>
    <style:style style:name="T777_26" style:family="text">
      <style:text-properties fo:font-size="11pt" style:font-size-asian="11pt" style:font-size-complex="11pt"/>
    </style:style>
    <style:style style:name="T777_27" style:family="text">
      <style:text-properties fo:font-size="11pt" style:font-size-asian="11pt" style:font-size-complex="11pt"/>
    </style:style>
    <style:style style:name="T777_28" style:family="text">
      <style:text-properties fo:font-size="11pt" style:font-size-asian="11pt" style:font-size-complex="11pt"/>
    </style:style>
    <style:style style:name="T777_29" style:family="text">
      <style:text-properties fo:font-size="11pt" style:font-size-asian="11pt" style:font-size-complex="11pt"/>
    </style:style>
    <style:style style:name="T777_30" style:family="text">
      <style:text-properties fo:font-size="11pt" style:font-size-asian="11pt" style:font-size-complex="11pt"/>
    </style:style>
    <style:style style:name="P77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77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780" style:family="paragraph" style:parent-style-name="Normal">
      <style:paragraph-properties fo:text-align="justify"/>
    </style:style>
    <style:style style:name="T780_1" style:family="text">
      <style:text-properties fo:font-size="11pt" style:font-size-asian="11pt" style:font-size-complex="11pt" fo:font-weight="bold" style:font-weight-asian="bold"/>
    </style:style>
    <style:style style:name="P781" style:family="paragraph" style:parent-style-name="Normal">
      <style:paragraph-properties fo:text-align="justify"/>
    </style:style>
    <style:style style:name="T781_1" style:family="text">
      <style:text-properties fo:font-size="10pt" style:font-size-asian="10pt" style:font-name-complex="Arial" style:font-size-complex="10pt"/>
    </style:style>
    <style:style style:name="P78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83" style:family="paragraph" style:parent-style-name="Normal">
      <style:paragraph-properties fo:text-align="justify"/>
    </style:style>
    <style:style style:name="T78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84" style:family="paragraph" style:parent-style-name="Normal">
      <style:paragraph-properties fo:text-align="justify"/>
    </style:style>
    <style:style style:name="T784_1" style:family="text">
      <style:text-properties fo:font-size="10pt" style:font-size-asian="10pt" style:font-size-complex="11pt"/>
    </style:style>
    <style:style style:name="P785" style:family="paragraph" style:parent-style-name="Heading_20_2">
      <style:paragraph-properties fo:text-align="justify"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785_1" style:family="text">
      <style:text-properties fo:font-style="normal" style:font-style-asian="normal"/>
    </style:style>
    <style:style style:name="P78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787" style:family="paragraph" style:parent-style-name="Normal">
      <style:paragraph-properties fo:text-align="justify"/>
    </style:style>
    <style:style style:name="T787_1" style:family="text">
      <style:text-properties fo:font-size="11pt" style:font-size-asian="11pt" style:font-name-complex="Arial" style:font-size-complex="11pt" fo:font-weight="bold" style:font-weight-asian="bold"/>
    </style:style>
    <style:style style:name="P78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789" style:family="paragraph" style:parent-style-name="Normal">
      <style:paragraph-properties fo:text-align="justify" fo:margin-bottom="0.212cm"/>
    </style:style>
    <style:style style:name="T789_1" style:family="text">
      <style:text-properties fo:font-size="11pt" style:font-size-asian="11pt" style:font-name-complex="Arial" style:font-size-complex="11pt"/>
    </style:style>
    <style:style style:name="P790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790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90_2" style:family="text">
      <style:text-properties fo:font-size="11pt" style:font-size-asian="11pt" style:font-name-complex="Arial" style:font-size-complex="11pt"/>
    </style:style>
    <style:style style:name="T790_3" style:family="text">
      <style:text-properties fo:font-size="11pt" style:font-size-asian="11pt" style:font-name-complex="Arial" style:font-size-complex="11pt"/>
    </style:style>
    <style:style style:name="T790_4" style:family="text">
      <style:text-properties fo:font-size="11pt" style:font-size-asian="11pt" style:font-name-complex="Arial" style:font-size-complex="11pt"/>
    </style:style>
    <style:style style:name="T790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0_6" style:family="text">
      <style:text-properties fo:font-size="11pt" style:font-size-asian="11pt" style:font-name-complex="Arial" style:font-size-complex="11pt"/>
    </style:style>
    <style:style style:name="T790_7" style:family="text">
      <style:text-properties fo:font-size="11pt" style:font-size-asian="11pt" style:font-name-complex="Arial" style:font-size-complex="11pt"/>
    </style:style>
    <style:style style:name="T790_8" style:family="text">
      <style:text-properties fo:font-size="11pt" style:font-size-asian="11pt" style:font-name-complex="Arial" style:font-size-complex="11pt"/>
    </style:style>
    <style:style style:name="T790_9" style:family="text">
      <style:text-properties fo:font-size="11pt" style:font-size-asian="11pt" style:font-name-complex="Arial" style:font-size-complex="11pt"/>
    </style:style>
    <style:style style:name="T790_10" style:family="text">
      <style:text-properties fo:font-size="11pt" style:font-size-asian="11pt" style:font-name-complex="Arial" style:font-size-complex="11pt"/>
    </style:style>
    <style:style style:name="T790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0_12" style:family="text">
      <style:text-properties fo:font-size="11pt" style:font-size-asian="11pt" style:font-name-complex="Arial" style:font-size-complex="11pt"/>
    </style:style>
    <style:style style:name="T790_13" style:family="text">
      <style:text-properties fo:font-size="11pt" style:font-size-asian="11pt" style:font-name-complex="Arial" style:font-size-complex="11pt"/>
    </style:style>
    <style:style style:name="T790_14" style:family="text">
      <style:text-properties fo:font-size="11pt" style:font-size-asian="11pt" style:font-name-complex="Arial" style:font-size-complex="11pt"/>
    </style:style>
    <style:style style:name="T790_15" style:family="text">
      <style:text-properties fo:font-size="11pt" style:font-size-asian="11pt" style:font-name-complex="Arial" style:font-size-complex="11pt"/>
    </style:style>
    <style:style style:name="T790_16" style:family="text">
      <style:text-properties fo:font-size="11pt" style:font-size-asian="11pt" style:font-name-complex="Arial" style:font-size-complex="11pt"/>
    </style:style>
    <style:style style:name="P791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791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91_2" style:family="text">
      <style:text-properties fo:font-size="11pt" style:font-size-asian="11pt" style:font-name-complex="Arial" style:font-size-complex="11pt"/>
    </style:style>
    <style:style style:name="T791_3" style:family="text">
      <style:text-properties fo:font-size="11pt" style:font-size-asian="11pt" style:font-name-complex="Arial" style:font-size-complex="11pt"/>
    </style:style>
    <style:style style:name="T791_4" style:family="text">
      <style:text-properties fo:font-size="11pt" style:font-size-asian="11pt" style:font-name-complex="Arial" style:font-size-complex="11pt"/>
    </style:style>
    <style:style style:name="T791_5" style:family="text">
      <style:text-properties fo:font-size="11pt" style:font-size-asian="11pt" style:font-name-complex="Arial" style:font-size-complex="11pt"/>
    </style:style>
    <style:style style:name="T791_6" style:family="text">
      <style:text-properties fo:font-size="11pt" style:font-size-asian="11pt" style:font-name-complex="Arial" style:font-size-complex="11pt"/>
    </style:style>
    <style:style style:name="T791_7" style:family="text">
      <style:text-properties fo:font-size="11pt" style:font-size-asian="11pt" style:font-name-complex="Arial" style:font-size-complex="11pt"/>
    </style:style>
    <style:style style:name="T791_8" style:family="text">
      <style:text-properties fo:font-size="11pt" style:font-size-asian="11pt" style:font-name-complex="Arial" style:font-size-complex="11pt"/>
    </style:style>
    <style:style style:name="T791_9" style:family="text">
      <style:text-properties fo:font-size="11pt" style:font-size-asian="11pt" style:font-name-complex="Arial" style:font-size-complex="11pt"/>
    </style:style>
    <style:style style:name="T791_10" style:family="text">
      <style:text-properties fo:font-size="11pt" style:font-size-asian="11pt" style:font-name-complex="Arial" style:font-size-complex="11pt"/>
    </style:style>
    <style:style style:name="T791_11" style:family="text">
      <style:text-properties fo:font-size="11pt" style:font-size-asian="11pt" style:font-name-complex="Arial" style:font-size-complex="11pt"/>
    </style:style>
    <style:style style:name="P792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792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92_2" style:family="text">
      <style:text-properties fo:font-size="11pt" style:font-size-asian="11pt" style:font-name-complex="Arial" style:font-size-complex="11pt"/>
    </style:style>
    <style:style style:name="P79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794" style:family="paragraph" style:parent-style-name="Normal">
      <style:paragraph-properties fo:text-align="justify"/>
    </style:style>
    <style:style style:name="T794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795" style:family="paragraph" style:parent-style-name="Normal">
      <style:paragraph-properties fo:text-align="justify"/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796" style:family="paragraph" style:parent-style-name="Normal">
      <style:paragraph-properties fo:text-align="justify" fo:margin-bottom="0.212cm"/>
    </style:style>
    <style:style style:name="T796_1" style:family="text">
      <style:text-properties fo:font-size="11pt" style:font-size-asian="11pt" style:font-name-complex="Arial" style:font-size-complex="11pt" fo:language-asian="en" fo:country-asian="GB"/>
    </style:style>
    <style:style style:name="T796_2" style:family="text">
      <style:text-properties fo:font-size="11pt" style:font-size-asian="11pt" style:font-name-complex="Arial" style:font-size-complex="11pt" fo:language-asian="en" fo:country-asian="GB"/>
    </style:style>
    <style:style style:name="T796_3" style:family="text">
      <style:text-properties fo:font-size="11pt" style:font-size-asian="11pt" style:font-name-complex="Arial" style:font-size-complex="11pt" fo:language-asian="en" fo:country-asian="GB"/>
    </style:style>
    <style:style style:name="P797" style:family="paragraph" style:parent-style-name="Normal">
      <style:paragraph-properties fo:text-align="justify" fo:margin-bottom="0.212cm"/>
    </style:style>
    <style:style style:name="T797_1" style:family="text">
      <style:text-properties fo:font-size="11pt" style:font-size-asian="11pt" style:font-name-complex="Arial" style:font-size-complex="11pt" fo:language-asian="en" fo:country-asian="GB"/>
    </style:style>
    <style:style style:name="T797_2" style:family="text">
      <style:text-properties fo:font-size="11pt" style:font-size-asian="11pt" style:font-name-complex="Arial" style:font-size-complex="11pt" fo:language-asian="en" fo:country-asian="GB"/>
    </style:style>
    <style:style style:name="T797_3" style:family="text">
      <style:text-properties fo:font-size="11pt" style:font-size-asian="11pt" style:font-name-complex="Arial" style:font-size-complex="11pt" fo:language-asian="en" fo:country-asian="GB"/>
    </style:style>
    <style:style style:name="T797_4" style:family="text">
      <style:text-properties fo:font-size="11pt" style:font-size-asian="11pt" style:font-name-complex="Arial" style:font-size-complex="11pt" fo:language-asian="en" fo:country-asian="GB"/>
    </style:style>
    <style:style style:name="T797_5" style:family="text">
      <style:text-properties fo:font-size="11pt" style:font-size-asian="11pt" style:font-name-complex="Arial" style:font-size-complex="11pt" fo:language-asian="en" fo:country-asian="GB"/>
    </style:style>
    <style:style style:name="T797_6" style:family="text">
      <style:text-properties fo:font-size="11pt" style:font-size-asian="11pt" style:font-name-complex="Arial" style:font-size-complex="11pt" fo:language-asian="en" fo:country-asian="GB"/>
    </style:style>
    <style:style style:name="T797_7" style:family="text">
      <style:text-properties fo:font-size="11pt" style:font-size-asian="11pt" style:font-name-complex="Arial" style:font-size-complex="11pt" fo:language-asian="en" fo:country-asian="GB"/>
    </style:style>
    <style:style style:name="T797_8" style:family="text">
      <style:text-properties fo:font-size="11pt" style:font-size-asian="11pt" style:font-name-complex="Arial" style:font-size-complex="11pt" fo:language-asian="en" fo:country-asian="GB"/>
    </style:style>
    <style:style style:name="T797_9" style:family="text">
      <style:text-properties fo:font-size="11pt" style:font-size-asian="11pt" style:font-name-complex="Arial" style:font-size-complex="11pt" fo:language-asian="en" fo:country-asian="GB"/>
    </style:style>
    <style:style style:name="T797_10" style:family="text">
      <style:text-properties fo:font-size="11pt" style:font-size-asian="11pt" style:font-name-complex="Arial" style:font-size-complex="11pt" fo:language-asian="en" fo:country-asian="GB"/>
    </style:style>
    <style:style style:name="T797_11" style:family="text">
      <style:text-properties fo:font-size="11pt" style:font-size-asian="11pt" style:font-name-complex="Arial" style:font-size-complex="11pt" fo:language-asian="en" fo:country-asian="GB"/>
    </style:style>
    <style:style style:name="T797_12" style:family="text">
      <style:text-properties fo:font-size="11pt" style:font-size-asian="11pt" style:font-name-complex="Arial" style:font-size-complex="11pt" fo:language-asian="en" fo:country-asian="GB"/>
    </style:style>
    <style:style style:name="T797_13" style:family="text">
      <style:text-properties fo:font-size="11pt" style:font-size-asian="11pt" style:font-name-complex="Arial" style:font-size-complex="11pt" fo:language-asian="en" fo:country-asian="GB"/>
    </style:style>
    <style:style style:name="P798" style:family="paragraph" style:parent-style-name="Normal">
      <style:paragraph-properties fo:text-align="justify" fo:margin-bottom="0.212cm"/>
    </style:style>
    <style:style style:name="T798_1" style:family="text">
      <style:text-properties fo:font-size="11pt" style:font-size-asian="11pt" style:font-name-complex="Arial" style:font-size-complex="11pt" fo:language-asian="en" fo:country-asian="GB"/>
    </style:style>
    <style:style style:name="T798_2" style:family="text">
      <style:text-properties fo:font-size="11pt" style:font-size-asian="11pt" style:font-name-complex="Arial" style:font-size-complex="11pt" fo:language-asian="en" fo:country-asian="GB"/>
    </style:style>
    <style:style style:name="T798_3" style:family="text">
      <style:text-properties fo:font-size="11pt" style:font-size-asian="11pt" style:font-name-complex="Arial" style:font-size-complex="11pt" fo:language-asian="en" fo:country-asian="GB"/>
    </style:style>
    <style:style style:name="T798_4" style:family="text">
      <style:text-properties fo:font-size="11pt" style:font-size-asian="11pt" style:font-name-complex="Arial" style:font-size-complex="11pt" fo:language-asian="en" fo:country-asian="GB"/>
    </style:style>
    <style:style style:name="T798_5" style:family="text">
      <style:text-properties fo:font-size="11pt" style:font-size-asian="11pt" style:font-name-complex="Arial" style:font-size-complex="11pt" fo:language-asian="en" fo:country-asian="GB"/>
    </style:style>
    <style:style style:name="T798_6" style:family="text">
      <style:text-properties fo:font-size="11pt" style:font-size-asian="11pt" style:font-name-complex="Arial" style:font-size-complex="11pt" fo:language-asian="en" fo:country-asian="GB"/>
    </style:style>
    <style:style style:name="T798_7" style:family="text" style:parent-style-name="Normal">
      <style:text-properties fo:font-size="11pt" style:font-size-asian="11pt" style:font-name-complex="Arial" style:font-size-complex="11pt" fo:language-asian="en" fo:country-asian="GB"/>
    </style:style>
    <style:style style:name="P799" style:family="paragraph" style:parent-style-name="Footnote_20_text"/>
    <style:style style:name="T799_1" style:family="text"/>
    <style:style style:name="T799_2" style:family="text"/>
    <style:style style:name="T799_3" style:family="text"/>
    <style:style style:name="T799_4" style:family="text">
      <style:text-properties fo:font-size="11pt" style:font-size-asian="11pt" style:font-name-complex="Arial" style:font-size-complex="11pt" fo:language-asian="en" fo:country-asian="GB"/>
    </style:style>
    <style:style style:name="T799_5" style:family="text">
      <style:text-properties fo:font-size="11pt" style:font-size-asian="11pt" style:font-name-complex="Arial" style:font-size-complex="11pt" fo:language-asian="en" fo:country-asian="GB"/>
    </style:style>
    <style:style style:name="T799_6" style:family="text">
      <style:text-properties fo:font-size="11pt" style:font-size-asian="11pt" style:font-name-complex="Arial" style:font-size-complex="11pt" fo:language-asian="en" fo:country-asian="GB"/>
    </style:style>
    <style:style style:name="T799_7" style:family="text">
      <style:text-properties fo:font-size="11pt" style:font-size-asian="11pt" style:font-name-complex="Arial" style:font-size-complex="11pt" fo:language-asian="en" fo:country-asian="GB"/>
    </style:style>
    <style:style style:name="T799_8" style:family="text">
      <style:text-properties fo:font-size="11pt" style:font-size-asian="11pt" style:font-name-complex="Arial" style:font-size-complex="11pt" fo:language-asian="en" fo:country-asian="GB"/>
    </style:style>
    <style:style style:name="T799_9" style:family="text">
      <style:text-properties fo:font-size="11pt" style:font-size-asian="11pt" style:font-name-complex="Arial" style:font-size-complex="11pt" fo:language-asian="en" fo:country-asian="GB"/>
    </style:style>
    <style:style style:name="T799_10" style:family="text">
      <style:text-properties fo:font-size="11pt" style:font-size-asian="11pt" style:font-name-complex="Arial" style:font-size-complex="11pt" fo:language-asian="en" fo:country-asian="GB"/>
    </style:style>
    <style:style style:name="P800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language-asian="en" fo:country-asian="GB"/>
    </style:style>
    <style:style style:name="P801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language-asian="en" fo:country-asian="GB"/>
    </style:style>
    <style:style style:name="P802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language-asian="en" fo:country-asian="GB"/>
    </style:style>
    <style:style style:name="Table14" style:family="table">
      <style:table-properties table:align="left" style:width="15.903cm" fo:margin-left="0cm"/>
    </style:style>
    <style:style style:name="Column44" style:family="table-column">
      <style:table-column-properties style:column-width="2.884cm"/>
    </style:style>
    <style:style style:name="Column45" style:family="table-column">
      <style:table-column-properties style:column-width="13.019cm"/>
    </style:style>
    <style:style style:name="Row52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3" style:family="paragraph" style:parent-style-name="Normal">
      <style:paragraph-properties fo:text-align="justify" fo:line-height="100%" fo:margin-bottom="0.212cm"/>
    </style:style>
    <style:style style:name="T80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0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4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5" style:family="paragraph" style:parent-style-name="Normal">
      <style:paragraph-properties fo:text-align="justify" fo:line-height="100%" fo:margin-bottom="0cm"/>
    </style:style>
    <style:style style:name="T80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0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4" style:family="text"/>
    <style:style style:name="T805_5" style:family="text" style:parent-style-name="Internet_20_link">
      <style:text-properties fo:color="#0563c1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805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7" style:family="text"/>
    <style:style style:name="T805_8" style:family="text" style:parent-style-name="Internet_20_link">
      <style:text-properties fo:color="#0563c1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805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05_1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805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6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7" style:family="paragraph" style:parent-style-name="Normal">
      <style:paragraph-properties fo:text-align="justify" fo:line-height="100%" fo:margin-bottom="0cm"/>
    </style:style>
    <style:style style:name="T80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8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9" style:family="paragraph" style:parent-style-name="Normal">
      <style:paragraph-properties fo:text-align="justify" fo:line-height="100%" fo:margin-bottom="0cm"/>
    </style:style>
    <style:style style:name="T80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9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9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9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0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1" style:family="paragraph" style:parent-style-name="Normal">
      <style:paragraph-properties fo:text-align="justify" fo:line-height="100%" fo:margin-bottom="0cm"/>
    </style:style>
    <style:style style:name="T81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53" style:family="table-row"/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2" style:family="paragraph" style:parent-style-name="Normal">
      <style:paragraph-properties fo:text-align="justify" fo:line-height="100%" fo:margin-bottom="0.212cm"/>
    </style:style>
    <style:style style:name="T81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1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3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4" style:family="paragraph" style:parent-style-name="Normal">
      <style:paragraph-properties fo:text-align="justify" fo:line-height="100%" fo:margin-bottom="0.212cm"/>
    </style:style>
    <style:style style:name="T8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1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14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4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4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4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14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5" style:family="paragraph" style:parent-style-name="Normal">
      <style:paragraph-properties fo:text-align="justify" fo:line-height="100%" fo:margin-bottom="0.212cm"/>
    </style:style>
    <style:style style:name="T8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6" style:family="paragraph" style:parent-style-name="Normal">
      <style:paragraph-properties fo:text-align="justify" fo:line-height="100%" fo:margin-bottom="0.212cm"/>
    </style:style>
    <style:style style:name="T8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6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7" style:family="paragraph" style:parent-style-name="Normal">
      <style:paragraph-properties fo:text-align="justify" fo:line-height="100%" fo:margin-bottom="0.212cm"/>
    </style:style>
    <style:style style:name="T8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8" style:family="paragraph" style:parent-style-name="Normal">
      <style:paragraph-properties fo:text-align="justify" fo:line-height="100%" fo:margin-bottom="0.212cm"/>
    </style:style>
    <style:style style:name="T8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54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9" style:family="paragraph" style:parent-style-name="Normal">
      <style:paragraph-properties fo:text-align="justify" fo:line-height="100%" fo:margin-bottom="0.212cm"/>
    </style:style>
    <style:style style:name="T8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1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0" style:family="paragraph" style:parent-style-name="Normal">
      <style:paragraph-properties fo:text-align="justify" fo:line-height="100%" fo:margin-bottom="0.212cm"/>
    </style:style>
    <style:style style:name="T8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1" style:family="paragraph" style:parent-style-name="Normal">
      <style:paragraph-properties fo:text-align="justify" fo:line-height="100%" fo:margin-bottom="0.212cm"/>
    </style:style>
    <style:style style:name="T8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2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1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2" style:family="paragraph" style:parent-style-name="Normal">
      <style:paragraph-properties fo:text-align="justify" fo:line-height="100%" fo:margin-bottom="0.212cm"/>
    </style:style>
    <style:style style:name="T8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3" style:family="paragraph" style:parent-style-name="Normal">
      <style:paragraph-properties fo:text-align="justify" fo:line-height="100%" fo:margin-bottom="0.212cm"/>
    </style:style>
    <style:style style:name="T8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4" style:family="paragraph" style:parent-style-name="Normal">
      <style:paragraph-properties fo:text-align="justify" fo:line-height="100%" fo:margin-bottom="0.212cm"/>
    </style:style>
    <style:style style:name="T8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5" style:family="paragraph" style:parent-style-name="Normal">
      <style:paragraph-properties fo:text-align="justify" fo:line-height="100%" fo:margin-bottom="0.212cm"/>
    </style:style>
    <style:style style:name="T82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2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6" style:family="paragraph" style:parent-style-name="Normal">
      <style:paragraph-properties fo:text-align="justify" fo:line-height="100%" fo:margin-bottom="0.212cm"/>
    </style:style>
    <style:style style:name="T8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55" style:family="table-row"/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7" style:family="paragraph" style:parent-style-name="Normal">
      <style:paragraph-properties fo:text-align="justify" fo:line-height="100%" fo:margin-bottom="0.212cm"/>
    </style:style>
    <style:style style:name="T8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27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8" style:family="paragraph" style:parent-style-name="Normal">
      <style:paragraph-properties fo:text-align="justify" fo:line-height="100%" fo:margin-bottom="0.212cm"/>
    </style:style>
    <style:style style:name="T8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2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9" style:family="paragraph" style:parent-style-name="Normal">
      <style:paragraph-properties fo:text-align="justify" fo:line-height="100%" fo:margin-bottom="0cm"/>
    </style:style>
    <style:style style:name="T82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8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30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31" style:family="paragraph" style:parent-style-name="Normal">
      <style:paragraph-properties fo:text-align="justify" fo:line-height="100%" fo:margin-bottom="0.212cm"/>
    </style:style>
    <style:style style:name="T8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3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3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32" style:family="paragraph" style:parent-style-name="Normal">
      <style:paragraph-properties fo:text-align="justify" fo:line-height="100%" fo:margin-bottom="0.212cm"/>
    </style:style>
    <style:style style:name="T8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2_4" style:family="text" style:parent-style-name="Normal">
      <style:text-properties style:text-position="super 58%" fo:font-size="11pt" style:font-name-asian="Arial" style:font-size-asian="11pt" style:font-size-complex="11pt"/>
    </style:style>
    <style:style style:name="P833" style:family="paragraph" style:parent-style-name="Footnote_20_text"/>
    <style:style style:name="T833_1" style:family="text">
      <style:text-properties fo:font-size="9pt" style:font-size-asian="9pt" style:font-size-complex="9pt"/>
    </style:style>
    <style:style style:name="T83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34" style:family="paragraph" style:parent-style-name="Normal">
      <style:paragraph-properties fo:text-align="justify" fo:line-height="100%" fo:margin-bottom="0.212cm"/>
    </style:style>
    <style:style style:name="T8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6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5" style:family="paragraph" style:parent-style-name="Normal">
      <style:paragraph-properties fo:text-align="justify" fo:line-height="100%" fo:margin-bottom="0.212cm"/>
    </style:style>
    <style:style style:name="T83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36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37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38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39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0" style:family="paragraph" style:parent-style-name="Normal">
      <style:paragraph-properties fo:text-align="justify" fo:line-height="100%" fo:margin-bottom="0.212cm"/>
    </style:style>
    <style:style style:name="T84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4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41" style:family="paragraph" style:parent-style-name="Normal">
      <style:paragraph-properties fo:text-align="justify" fo:line-height="100%" fo:margin-bottom="0.212cm"/>
    </style:style>
    <style:style style:name="T84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4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42" style:family="paragraph" style:parent-style-name="Normal">
      <style:paragraph-properties fo:text-align="justify"/>
    </style:style>
    <style:style style:name="P843" style:family="paragraph" style:parent-style-name="Normal">
      <style:paragraph-properties fo:text-align="justify"/>
    </style:style>
    <style:style style:name="P844" style:family="paragraph" style:parent-style-name="Normal">
      <style:paragraph-properties fo:text-align="justify"/>
    </style:style>
    <style:style style:name="T844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845" style:family="paragraph" style:parent-style-name="Normal">
      <style:paragraph-properties fo:text-align="justify" fo:margin-bottom="0.212cm"/>
    </style:style>
    <style:style style:name="T845_1" style:family="text">
      <style:text-properties fo:font-size="11pt" style:font-size-asian="11pt" style:font-size-complex="11pt"/>
    </style:style>
    <style:style style:name="P846" style:family="paragraph" style:parent-style-name="Normal">
      <style:paragraph-properties fo:text-align="justify" fo:margin-bottom="0.212cm"/>
    </style:style>
    <style:style style:name="T846_1" style:family="text">
      <style:text-properties fo:font-size="11pt" style:font-size-asian="11pt" style:font-name-complex="Arial" style:font-size-complex="11pt" fo:language-asian="en" fo:country-asian="GB"/>
    </style:style>
    <style:style style:name="T846_2" style:family="text">
      <style:text-properties fo:font-size="11pt" style:font-size-asian="11pt" style:font-name-complex="Arial" style:font-size-complex="11pt"/>
    </style:style>
    <style:style style:name="T846_3" style:family="text">
      <style:text-properties fo:font-size="11pt" style:font-size-asian="11pt" style:font-name-complex="Arial" style:font-size-complex="11pt" fo:language-asian="en" fo:country-asian="GB"/>
    </style:style>
    <style:style style:name="P847" style:family="paragraph" style:parent-style-name="Normal">
      <style:paragraph-properties fo:text-align="justify"/>
      <style:text-properties fo:font-size="10pt" style:font-size-asian="10pt" style:font-size-complex="11pt"/>
    </style:style>
    <style:style style:name="P848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48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84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850" style:family="paragraph" style:parent-style-name="Normal">
      <style:paragraph-properties fo:text-align="justify"/>
    </style:style>
    <style:style style:name="T850_1" style:family="text">
      <style:text-properties fo:font-size="11pt" style:font-size-asian="11pt" style:font-size-complex="11pt" fo:font-weight="bold" style:font-weight-asian="bold" style:font-weight-complex="bold"/>
    </style:style>
    <style:style style:name="T850_2" style:family="text">
      <style:text-properties fo:font-size="11pt" style:font-size-asian="11pt" style:font-name-complex="Arial" style:font-size-complex="11pt"/>
    </style:style>
    <style:style style:name="P85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52" style:family="paragraph" style:parent-style-name="Normal">
      <style:paragraph-properties fo:text-align="justify"/>
    </style:style>
    <style:style style:name="T852_1" style:family="text">
      <style:text-properties fo:font-size="11pt" style:font-name-asian="Arial" style:font-size-asian="11pt" style:font-name-complex="Arial" style:font-size-complex="11pt"/>
    </style:style>
    <style:style style:name="P85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854" style:family="paragraph" style:parent-style-name="Normal">
      <style:paragraph-properties fo:text-align="justify"/>
    </style:style>
    <style:style style:name="T854_1" style:family="text">
      <style:text-properties fo:font-size="11pt" style:font-name-asian="Arial" style:font-size-asian="11pt" style:font-name-complex="Arial" style:font-size-complex="11pt"/>
    </style:style>
    <style:style style:name="T854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54_3" style:family="text">
      <style:text-properties fo:font-size="11pt" style:font-name-asian="Arial" style:font-size-asian="11pt" style:font-name-complex="Arial" style:font-size-complex="11pt"/>
    </style:style>
    <style:style style:name="T854_4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854_5" style:family="text">
      <style:text-properties fo:font-size="11pt" style:font-name-asian="Arial" style:font-size-asian="11pt" style:font-name-complex="Arial" style:font-size-complex="11pt" style:font-weight-complex="bold"/>
    </style:style>
    <style:style style:name="T854_6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854_7" style:family="text">
      <style:text-properties fo:font-size="11pt" style:font-name-asian="Arial" style:font-size-asian="11pt" style:font-name-complex="Arial" style:font-size-complex="11pt"/>
    </style:style>
    <style:style style:name="T854_8" style:family="text">
      <style:text-properties fo:font-size="11pt" style:font-name-asian="Arial" style:font-size-asian="11pt" style:font-name-complex="Arial" style:font-size-complex="11pt"/>
    </style:style>
    <style:style style:name="T854_9" style:family="text">
      <style:text-properties fo:font-size="11pt" style:font-name-asian="Arial" style:font-size-asian="11pt" style:font-name-complex="Arial" style:font-size-complex="11pt"/>
    </style:style>
    <style:style style:name="P85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15" style:family="table">
      <style:table-properties table:align="left" style:width="16.974cm" fo:margin-left="0cm"/>
    </style:style>
    <style:style style:name="Column46" style:family="table-column">
      <style:table-column-properties style:column-width="1.782cm" style:use-optimal-column-width="false"/>
    </style:style>
    <style:style style:name="Column47" style:family="table-column">
      <style:table-column-properties style:column-width="1.78cm" style:use-optimal-column-width="false"/>
    </style:style>
    <style:style style:name="Column48" style:family="table-column">
      <style:table-column-properties style:column-width="2.053cm" style:use-optimal-column-width="false"/>
    </style:style>
    <style:style style:name="Column49" style:family="table-column">
      <style:table-column-properties style:column-width="2.044cm" style:use-optimal-column-width="false"/>
    </style:style>
    <style:style style:name="Column50" style:family="table-column">
      <style:table-column-properties style:column-width="1.533cm" style:use-optimal-column-width="false"/>
    </style:style>
    <style:style style:name="Column51" style:family="table-column">
      <style:table-column-properties style:column-width="1.535cm" style:use-optimal-column-width="false"/>
    </style:style>
    <style:style style:name="Column52" style:family="table-column">
      <style:table-column-properties style:column-width="2.302cm" style:use-optimal-column-width="false"/>
    </style:style>
    <style:style style:name="Column53" style:family="table-column">
      <style:table-column-properties style:column-width="2.3cm" style:use-optimal-column-width="false"/>
    </style:style>
    <style:style style:name="Column54" style:family="table-column">
      <style:table-column-properties style:column-width="1.646cm" style:use-optimal-column-width="false"/>
    </style:style>
    <style:style style:name="Row57" style:family="table-row">
      <style:table-row-properties style:min-row-height="1.092cm" style:use-optimal-row-height="fals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6" style:family="paragraph" style:parent-style-name="Normal">
      <style:paragraph-properties fo:text-align="justify" fo:line-height="100%" fo:margin-bottom="0cm"/>
    </style:style>
    <style:style style:name="T85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7" style:family="paragraph" style:parent-style-name="Normal">
      <style:paragraph-properties fo:text-align="justify" fo:line-height="100%" fo:margin-bottom="0cm"/>
    </style:style>
    <style:style style:name="T85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8" style:family="paragraph" style:parent-style-name="Normal">
      <style:paragraph-properties fo:text-align="justify" fo:line-height="100%" fo:margin-bottom="0cm"/>
    </style:style>
    <style:style style:name="T85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6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59" style:family="paragraph" style:parent-style-name="Normal">
      <style:paragraph-properties fo:text-align="justify" fo:line-height="100%" fo:margin-bottom="0cm"/>
    </style:style>
    <style:style style:name="T85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7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60" style:family="paragraph" style:parent-style-name="Normal">
      <style:paragraph-properties fo:text-align="justify" fo:line-height="100%" fo:margin-bottom="0cm"/>
    </style:style>
    <style:style style:name="T86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8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61" style:family="paragraph" style:parent-style-name="Normal">
      <style:paragraph-properties fo:text-align="justify" fo:line-height="100%" fo:margin-bottom="0cm"/>
    </style:style>
    <style:style style:name="T86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2" style:family="paragraph" style:parent-style-name="Normal">
      <style:paragraph-properties fo:text-align="justify" fo:line-height="100%" fo:margin-bottom="0cm"/>
    </style:style>
    <style:style style:name="T86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3" style:family="paragraph" style:parent-style-name="Normal">
      <style:paragraph-properties fo:text-align="justify" fo:line-height="100%" fo:margin-bottom="0cm"/>
    </style:style>
    <style:style style:name="T86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4" style:family="paragraph" style:parent-style-name="Normal">
      <style:paragraph-properties fo:text-align="justify" fo:line-height="100%" fo:margin-bottom="0cm"/>
    </style:style>
    <style:style style:name="T86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Row58" style:family="table-row">
      <style:table-row-properties style:min-row-height="1.092cm" style:use-optimal-row-height="fals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5" style:family="paragraph" style:parent-style-name="Normal">
      <style:paragraph-properties fo:text-align="justify" fo:line-height="100%" fo:margin-bottom="0cm"/>
    </style:style>
    <style:style style:name="T86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3" style:family="table-cell">
      <style:table-cell-properties fo:background-color="#f4b18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6" style:family="paragraph" style:parent-style-name="Normal">
      <style:paragraph-properties fo:text-align="justify" fo:line-height="100%" fo:margin-bottom="0cm"/>
    </style:style>
    <style:style style:name="T86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4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7" style:family="paragraph" style:parent-style-name="Normal">
      <style:paragraph-properties fo:text-align="justify" fo:line-height="100%" fo:margin-bottom="0cm"/>
    </style:style>
    <style:style style:name="T86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5" style:family="table-cell">
      <style:table-cell-properties fo:background-color="#ffc000"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68" style:family="paragraph" style:parent-style-name="Normal">
      <style:paragraph-properties fo:text-align="justify" fo:line-height="100%" fo:margin-bottom="0cm"/>
    </style:style>
    <style:style style:name="T86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6" style:family="table-cell">
      <style:table-cell-properties fo:background-color="#ffc000"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69" style:family="paragraph" style:parent-style-name="Normal">
      <style:paragraph-properties fo:text-align="justify" fo:line-height="100%" fo:margin-bottom="0cm"/>
    </style:style>
    <style:style style:name="T86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7" style:family="table-cell">
      <style:table-cell-properties fo:background-color="#ffc000"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70" style:family="paragraph" style:parent-style-name="Normal">
      <style:paragraph-properties fo:text-align="justify" fo:line-height="100%" fo:margin-bottom="0cm"/>
    </style:style>
    <style:style style:name="T87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8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1" style:family="paragraph" style:parent-style-name="Normal">
      <style:paragraph-properties fo:text-align="justify" fo:line-height="100%" fo:margin-bottom="0cm"/>
    </style:style>
    <style:style style:name="T87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9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2" style:family="paragraph" style:parent-style-name="Normal">
      <style:paragraph-properties fo:text-align="justify" fo:line-height="100%" fo:margin-bottom="0cm"/>
    </style:style>
    <style:style style:name="T87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10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3" style:family="paragraph" style:parent-style-name="Normal">
      <style:paragraph-properties fo:text-align="justify" fo:line-height="100%" fo:margin-bottom="0cm"/>
    </style:style>
    <style:style style:name="T87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874" style:family="paragraph" style:parent-style-name="Normal">
      <style:paragraph-properties fo:text-align="justify" fo:margin-bottom="0.212cm"/>
      <style:text-properties fo:color="#002060" fo:font-size="10pt" style:font-name-asian="Arial" style:font-size-asian="10pt" style:font-name-complex="Arial" style:font-size-complex="10pt"/>
    </style:style>
    <style:style style:name="P875" style:family="paragraph" style:parent-style-name="Normal">
      <style:paragraph-properties fo:text-align="justify"/>
    </style:style>
    <style:style style:name="T87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75_2" style:family="text">
      <style:text-properties fo:font-size="11pt" style:font-name-asian="Arial" style:font-size-asian="11pt" style:font-name-complex="Times New Roman" style:font-size-complex="11pt"/>
    </style:style>
    <style:style style:name="T875_3" style:family="text">
      <style:text-properties fo:font-size="11pt" style:font-size-asian="11pt" style:font-name-complex="Arial" style:font-size-complex="11pt"/>
    </style:style>
    <style:style style:name="T875_4" style:family="text">
      <style:text-properties fo:font-size="11pt" style:font-size-asian="11pt" style:font-name-complex="Arial" style:font-size-complex="11pt"/>
    </style:style>
    <style:style style:name="T875_5" style:family="text">
      <style:text-properties fo:font-size="11pt" style:font-size-asian="11pt" style:font-name-complex="Arial" style:font-size-complex="11pt"/>
    </style:style>
    <style:style style:name="T875_6" style:family="text">
      <style:text-properties fo:font-size="11pt" style:font-size-asian="11pt" style:font-name-complex="Arial" style:font-size-complex="11pt"/>
    </style:style>
    <style:style style:name="T875_7" style:family="text">
      <style:text-properties fo:font-size="11pt" style:font-size-asian="11pt" style:font-name-complex="Arial" style:font-size-complex="11pt"/>
    </style:style>
    <style:style style:name="T875_8" style:family="text">
      <style:text-properties fo:font-size="11pt" style:font-size-asian="11pt" style:font-name-complex="Arial" style:font-size-complex="11pt"/>
    </style:style>
    <style:style style:name="T875_9" style:family="text">
      <style:text-properties fo:font-size="11pt" style:font-size-asian="11pt" style:font-name-complex="Arial" style:font-size-complex="11pt"/>
    </style:style>
    <style:style style:name="P87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77" style:family="paragraph" style:parent-style-name="Normal">
      <style:paragraph-properties fo:text-align="justify"/>
    </style:style>
    <style:style style:name="T877_1" style:family="text">
      <style:text-properties fo:font-size="11pt" style:font-size-asian="11pt" style:font-name-complex="Arial" style:font-size-complex="11pt"/>
    </style:style>
    <style:style style:name="T877_2" style:family="text">
      <style:text-properties fo:font-size="11pt" style:font-size-asian="11pt" style:font-name-complex="Arial" style:font-size-complex="11pt"/>
    </style:style>
    <style:style style:name="T877_3" style:family="text">
      <style:text-properties fo:font-size="11pt" style:font-size-asian="11pt" style:font-name-complex="Arial" style:font-size-complex="11pt"/>
    </style:style>
    <style:style style:name="T877_4" style:family="text">
      <style:text-properties fo:font-size="11pt" style:font-size-asian="11pt" style:font-name-complex="Arial" style:font-size-complex="11pt"/>
    </style:style>
    <style:style style:name="T877_5" style:family="text">
      <style:text-properties fo:font-size="11pt" style:font-name-asian="Arial" style:font-size-asian="11pt" style:font-name-complex="Arial" style:font-size-complex="11pt"/>
    </style:style>
    <style:style style:name="P87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79" style:family="paragraph" style:parent-style-name="Normal">
      <style:paragraph-properties fo:text-align="justify">
        <style:tab-stops>
          <style:tab-stop style:type="left" style:leader-style="none" style:position="3.251cm"/>
        </style:tab-stops>
      </style:paragraph-properties>
    </style:style>
    <style:style style:name="T879_1" style:family="text">
      <style:text-properties fo:font-size="11pt" style:font-size-asian="11pt" style:font-name-complex="Arial" style:font-size-complex="11pt"/>
    </style:style>
    <style:style style:name="T879_2" style:family="text">
      <style:text-properties fo:font-size="11pt" style:font-size-asian="11pt" style:font-size-complex="11pt"/>
    </style:style>
    <style:style style:name="T879_3" style:family="text" style:parent-style-name="normaltextrun">
      <style:text-properties fo:background-color="#ffffff" fo:color="#000000" fo:font-size="11pt" style:font-size-asian="11pt" style:font-name-complex="Arial" style:font-size-complex="11pt"/>
    </style:style>
    <style:style style:name="T879_4" style:family="text"/>
    <style:style style:name="T879_5" style:family="text">
      <style:text-properties fo:font-size="11pt" style:font-size-asian="11pt" style:font-name-complex="Arial" style:font-size-complex="11pt"/>
    </style:style>
    <style:style style:name="T879_6" style:family="text">
      <style:text-properties fo:font-size="11pt" style:font-size-asian="11pt" style:font-name-complex="Arial" style:font-size-complex="11pt"/>
    </style:style>
    <style:style style:name="P88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8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82" style:family="paragraph" style:parent-style-name="Normal">
      <style:paragraph-properties fo:text-align="justify"/>
    </style:style>
    <style:style style:name="T8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8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8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82_4" style:family="text">
      <style:text-properties fo:font-size="11pt" style:font-size-asian="11pt" style:font-name-complex="Arial" style:font-size-complex="11pt"/>
    </style:style>
    <style:style style:name="T882_5" style:family="text">
      <style:text-properties fo:font-size="11pt" style:font-name-asian="Calibri" style:font-size-asian="11pt" style:font-name-complex="Times New Roman" style:font-size-complex="11pt"/>
    </style:style>
    <style:style style:name="T882_6" style:family="text">
      <style:text-properties fo:font-size="11pt" style:font-size-asian="11pt" style:font-name-complex="Arial" style:font-size-complex="11pt"/>
    </style:style>
    <style:style style:name="P88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84" style:family="paragraph" style:parent-style-name="Normal">
      <style:paragraph-properties fo:text-align="justify"/>
    </style:style>
    <style:style style:name="T884_1" style:family="text">
      <style:text-properties fo:font-size="11pt" style:font-size-asian="11pt" style:font-name-complex="Times New Roman" style:font-size-complex="11pt"/>
    </style:style>
    <style:style style:name="P88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886" style:family="paragraph" style:parent-style-name="Normal">
      <style:paragraph-properties fo:text-align="justify"/>
    </style:style>
    <style:style style:name="T886_1" style:family="text">
      <style:text-properties fo:font-size="11pt" style:font-size-asian="11pt" style:font-name-complex="Arial" style:font-size-complex="11pt" fo:font-weight="bold" style:font-weight-asian="bold"/>
    </style:style>
    <style:style style:name="T886_2" style:family="text"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T886_3" style:family="text">
      <style:text-properties fo:font-size="11pt" style:font-size-asian="11pt" style:font-name-complex="Times New Roman" style:font-size-complex="11pt"/>
    </style:style>
    <style:style style:name="P887" style:family="paragraph" style:parent-style-name="Normal">
      <style:paragraph-properties fo:text-align="justify"/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P888" style:family="paragraph" style:parent-style-name="Normal">
      <style:paragraph-properties fo:text-align="justify"/>
    </style:style>
    <style:style style:name="T888_1" style:family="text">
      <style:text-properties fo:font-size="11pt" style:font-size-asian="11pt" style:font-name-complex="Times New Roman" style:font-size-complex="11pt"/>
    </style:style>
    <style:style style:name="T888_2" style:family="text"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T888_3" style:family="text">
      <style:text-properties fo:font-size="11pt" style:font-size-asian="11pt" style:font-name-complex="Times New Roman" style:font-size-complex="11pt"/>
    </style:style>
    <style:style style:name="T888_4" style:family="text">
      <style:text-properties fo:font-size="11pt" style:font-size-asian="11pt" style:font-name-complex="Times New Roman" style:font-size-complex="11pt"/>
    </style:style>
    <style:style style:name="T888_5" style:family="text">
      <style:text-properties fo:font-size="11pt" style:font-size-asian="11pt" style:font-name-complex="Times New Roman" style:font-size-complex="11pt"/>
    </style:style>
    <style:style style:name="T888_6" style:family="text"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T888_7" style:family="text">
      <style:text-properties fo:font-size="11pt" style:font-size-asian="11pt" style:font-name-complex="Times New Roman" style:font-size-complex="11pt"/>
    </style:style>
    <style:style style:name="T888_8" style:family="text">
      <style:text-properties fo:font-size="11pt" style:font-size-asian="11pt" style:font-name-complex="Times New Roman" style:font-size-complex="11pt"/>
    </style:style>
    <style:style style:name="T888_9" style:family="text">
      <style:text-properties fo:font-size="11pt" style:font-size-asian="11pt" style:font-name-complex="Times New Roman" style:font-size-complex="11pt"/>
    </style:style>
    <style:style style:name="P889" style:family="paragraph" style:parent-style-name="Normal">
      <style:paragraph-properties fo:text-align="justify"/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P890" style:family="paragraph" style:parent-style-name="Normal">
      <style:paragraph-properties fo:text-align="justify"/>
    </style:style>
    <style:style style:name="T890_1" style:family="text"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T890_2" style:family="text">
      <style:text-properties fo:font-size="11pt" style:font-size-asian="11pt" style:font-name-complex="Times New Roman" style:font-size-complex="11pt"/>
    </style:style>
    <style:style style:name="P891" style:family="paragraph" style:parent-style-name="Normal">
      <style:paragraph-properties fo:text-align="justify"/>
      <style:text-properties fo:font-size="11pt" style:font-size-asian="11pt" style:font-name-complex="Times New Roman" style:font-size-complex="11pt"/>
    </style:style>
    <style:style style:name="P892" style:family="paragraph" style:parent-style-name="Normal">
      <style:paragraph-properties fo:text-align="justify"/>
    </style:style>
    <style:style style:name="T892_1" style:family="text">
      <style:text-properties fo:font-size="11pt" style:font-size-asian="11pt" style:font-name-complex="Times New Roman" style:font-size-complex="11pt"/>
    </style:style>
    <style:style style:name="T892_2" style:family="text">
      <style:text-properties style:font-name="Cambria Math" fo:font-size="11pt" style:font-size-asian="11pt" style:font-name-complex="Cambria Math" style:font-size-complex="11pt"/>
    </style:style>
    <style:style style:name="T892_3" style:family="text">
      <style:text-properties fo:font-size="11pt" style:font-size-asian="11pt" style:font-name-complex="Times New Roman" style:font-size-complex="11pt"/>
    </style:style>
    <style:style style:name="T892_4" style:family="text">
      <style:text-properties fo:font-size="11pt" style:font-size-asian="11pt" style:font-name-complex="Arial" style:font-size-complex="11pt"/>
    </style:style>
    <style:style style:name="T892_5" style:family="text">
      <style:text-properties fo:font-size="11pt" style:font-size-asian="11pt" style:font-name-complex="Times New Roman" style:font-size-complex="11pt"/>
    </style:style>
    <style:style style:name="T892_6" style:family="text">
      <style:text-properties style:font-name="Cambria Math" fo:font-size="11pt" style:font-size-asian="11pt" style:font-name-complex="Cambria Math" style:font-size-complex="11pt"/>
    </style:style>
    <style:style style:name="T892_7" style:family="text">
      <style:text-properties fo:font-size="11pt" style:font-size-asian="11pt" style:font-name-complex="Times New Roman" style:font-size-complex="11pt"/>
    </style:style>
    <style:style style:name="T892_8" style:family="text">
      <style:text-properties style:font-name="Cambria Math" fo:font-size="11pt" style:font-size-asian="11pt" style:font-name-complex="Cambria Math" style:font-size-complex="11pt"/>
    </style:style>
    <style:style style:name="T892_9" style:family="text">
      <style:text-properties fo:font-size="11pt" style:font-size-asian="11pt" style:font-name-complex="Times New Roman" style:font-size-complex="11pt"/>
    </style:style>
    <style:style style:name="T892_10" style:family="text">
      <style:text-properties fo:font-size="11pt" style:font-size-asian="11pt" style:font-name-complex="Times New Roman" style:font-size-complex="11pt"/>
    </style:style>
    <style:style style:name="T892_11" style:family="text">
      <style:text-properties fo:font-size="11pt" style:font-size-asian="11pt" style:font-name-complex="Times New Roman" style:font-size-complex="11pt"/>
    </style:style>
    <style:style style:name="P893" style:family="paragraph" style:parent-style-name="Normal">
      <style:paragraph-properties fo:text-align="justify"/>
      <style:text-properties fo:font-size="11pt" style:font-size-asian="11pt" style:font-name-complex="Times New Roman" style:font-size-complex="11pt"/>
    </style:style>
    <style:style style:name="P894" style:family="paragraph" style:parent-style-name="Normal">
      <style:paragraph-properties fo:text-align="justify"/>
    </style:style>
    <style:style style:name="T894_1" style:family="text">
      <style:text-properties fo:font-size="11pt" style:font-size-asian="11pt" style:font-name-complex="Times New Roman" style:font-size-complex="11pt"/>
    </style:style>
    <style:style style:name="P895" style:family="paragraph" style:parent-style-name="Normal">
      <style:paragraph-properties fo:text-align="justify"/>
      <style:text-properties fo:font-size="11pt" style:font-size-asian="11pt" style:font-size-complex="14pt" fo:font-weight="bold" style:font-weight-asian="bold" style:font-weight-complex="bold"/>
    </style:style>
    <style:style style:name="P896" style:family="paragraph" style:parent-style-name="Normal">
      <style:paragraph-properties fo:text-align="justify"/>
    </style:style>
    <style:style style:name="T896_1" style:family="text">
      <style:text-properties fo:font-size="11pt" style:font-size-asian="11pt" style:font-size-complex="14pt" fo:font-weight="bold" style:font-weight-asian="bold" style:font-weight-complex="bold"/>
    </style:style>
    <style:style style:name="T896_2" style:family="text">
      <style:text-properties fo:font-size="11pt" style:font-size-asian="11pt" style:font-size-complex="14pt"/>
    </style:style>
    <style:style style:name="P897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898" style:family="paragraph" style:parent-style-name="Normal">
      <style:paragraph-properties fo:text-align="justify"/>
    </style:style>
    <style:style style:name="T898_1" style:family="text">
      <style:text-properties fo:font-size="11pt" style:font-size-asian="11pt" style:font-size-complex="14pt"/>
    </style:style>
    <style:style style:name="T898_2" style:family="text"/>
    <style:style style:name="T898_3" style:family="text">
      <style:text-properties fo:font-size="11pt" style:font-size-asian="11pt" style:font-size-complex="14pt"/>
    </style:style>
    <style:style style:name="T898_4" style:family="text">
      <style:text-properties fo:font-size="11pt" style:font-size-asian="11pt" style:font-size-complex="14pt"/>
    </style:style>
    <style:style style:name="T898_5" style:family="text">
      <style:text-properties fo:font-size="11pt" style:font-size-asian="11pt" style:font-size-complex="14pt"/>
    </style:style>
    <style:style style:name="T898_6" style:family="text">
      <style:text-properties fo:font-size="11pt" style:font-size-asian="11pt" style:font-size-complex="14pt"/>
    </style:style>
    <style:style style:name="T898_7" style:family="text">
      <style:text-properties fo:font-size="11pt" style:font-size-asian="11pt" style:font-size-complex="14pt"/>
    </style:style>
    <style:style style:name="T898_8" style:family="text">
      <style:text-properties fo:font-size="11pt" style:font-size-asian="11pt" style:font-size-complex="14pt"/>
    </style:style>
    <style:style style:name="T898_9" style:family="text">
      <style:text-properties fo:font-size="11pt" style:font-size-asian="11pt" style:font-size-complex="14pt"/>
    </style:style>
    <style:style style:name="T898_10" style:family="text">
      <style:text-properties fo:font-size="11pt" style:font-size-asian="11pt" style:font-size-complex="14pt"/>
    </style:style>
    <style:style style:name="T898_11" style:family="text">
      <style:text-properties fo:font-size="11pt" style:font-size-asian="11pt" style:font-size-complex="14pt"/>
    </style:style>
    <style:style style:name="P899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900" style:family="paragraph" style:parent-style-name="Normal">
      <style:paragraph-properties fo:text-align="justify"/>
    </style:style>
    <style:style style:name="T900_1" style:family="text">
      <style:text-properties fo:font-size="11pt" style:font-size-asian="11pt" style:font-size-complex="14pt"/>
    </style:style>
    <style:style style:name="T900_2" style:family="text">
      <style:text-properties fo:font-size="11pt" style:font-size-asian="11pt" style:font-size-complex="14pt"/>
    </style:style>
    <style:style style:name="T900_3" style:family="text">
      <style:text-properties fo:font-size="11pt" style:font-size-asian="11pt" style:font-size-complex="14pt"/>
    </style:style>
    <style:style style:name="T900_4" style:family="text">
      <style:text-properties fo:font-size="11pt" style:font-size-asian="11pt" style:font-size-complex="14pt"/>
    </style:style>
    <style:style style:name="P901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902" style:family="paragraph" style:parent-style-name="Normal">
      <style:paragraph-properties fo:text-align="justify"/>
    </style:style>
    <style:style style:name="T902_1" style:family="text">
      <style:text-properties fo:font-size="11pt" style:font-size-asian="11pt" style:font-size-complex="14pt"/>
    </style:style>
    <style:style style:name="T902_2" style:family="text">
      <style:text-properties fo:font-size="11pt" style:font-size-asian="11pt" style:font-size-complex="14pt"/>
    </style:style>
    <style:style style:name="T902_3" style:family="text">
      <style:text-properties fo:font-size="11pt" style:font-size-asian="11pt" style:font-size-complex="14pt"/>
    </style:style>
    <style:style style:name="T902_4" style:family="text">
      <style:text-properties fo:font-size="11pt" style:font-size-asian="11pt" style:font-size-complex="14pt"/>
    </style:style>
    <style:style style:name="T902_5" style:family="text">
      <style:text-properties fo:font-size="11pt" style:font-size-asian="11pt" style:font-size-complex="14pt"/>
    </style:style>
    <style:style style:name="P903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904" style:family="paragraph" style:parent-style-name="Normal">
      <style:paragraph-properties fo:text-align="justify"/>
    </style:style>
    <style:style style:name="T904_1" style:family="text">
      <style:text-properties fo:font-size="11pt" style:font-size-asian="11pt" style:font-size-complex="14pt"/>
    </style:style>
    <style:style style:name="T904_2" style:family="text">
      <style:text-properties fo:font-size="11pt" style:font-size-asian="11pt" style:font-size-complex="14pt"/>
    </style:style>
    <style:style style:name="T904_3" style:family="text">
      <style:text-properties fo:font-size="11pt" style:font-size-asian="11pt" style:font-size-complex="14pt"/>
    </style:style>
    <style:style style:name="T904_4" style:family="text">
      <style:text-properties fo:font-size="11pt" style:font-size-asian="11pt" style:font-size-complex="14pt"/>
    </style:style>
    <style:style style:name="P905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906" style:family="paragraph" style:parent-style-name="Normal">
      <style:paragraph-properties fo:text-align="justify"/>
    </style:style>
    <style:style style:name="T906_1" style:family="text">
      <style:text-properties fo:font-size="11pt" style:font-size-asian="11pt" style:font-name-complex="Times New Roman" style:font-size-complex="11pt" fo:font-weight="bold" style:font-weight-asian="bold"/>
    </style:style>
    <style:style style:name="T906_2" style:family="text">
      <style:text-properties fo:font-size="11pt" style:font-size-asian="11pt" style:font-name-complex="Times New Roman" style:font-size-complex="11pt" style:font-weight-complex="bold"/>
    </style:style>
    <style:style style:name="T906_3" style:family="text">
      <style:text-properties fo:font-size="11pt" style:font-size-asian="11pt" style:font-name-complex="Times New Roman" style:font-size-complex="11pt" fo:font-weight="bold" style:font-weight-asian="bold"/>
    </style:style>
    <style:style style:name="T906_4" style:family="text">
      <style:text-properties fo:font-size="11pt" style:font-size-asian="11pt" style:font-name-complex="Times New Roman" style:font-size-complex="11pt" style:font-weight-complex="bold"/>
    </style:style>
    <style:style style:name="P907" style:family="paragraph" style:parent-style-name="Normal">
      <style:paragraph-properties fo:text-align="justify"/>
      <style:text-properties fo:font-size="11pt" style:font-size-asian="11pt" style:font-name-complex="Times New Roman" style:font-size-complex="11pt" style:font-weight-complex="bold"/>
    </style:style>
    <style:style style:name="P908" style:family="paragraph" style:parent-style-name="Normal">
      <style:paragraph-properties fo:text-align="justify" fo:margin-bottom="0.212cm"/>
    </style:style>
    <style:style style:name="T908_1" style:family="text">
      <style:text-properties fo:font-size="11pt" style:font-size-asian="11pt" style:font-name-complex="Times New Roman" style:font-size-complex="11pt"/>
    </style:style>
    <style:style style:name="T908_2" style:family="text">
      <style:text-properties fo:font-size="11pt" style:font-size-asian="11pt" style:font-name-complex="Times New Roman" style:font-size-complex="11pt" style:font-weight-complex="bold"/>
    </style:style>
    <style:style style:name="T908_3" style:family="text"/>
    <style:style style:name="T908_4" style:family="text" style:parent-style-name="Internet_20_link">
      <style:text-properties fo:font-size="11pt" style:font-size-asian="11pt" style:font-name-complex="Times New Roman" style:font-size-complex="11pt" style:font-weight-complex="bold"/>
    </style:style>
    <style:style style:name="T908_5" style:family="text">
      <style:text-properties fo:font-size="11pt" style:font-size-asian="11pt" style:font-name-complex="Times New Roman" style:font-size-complex="11pt" style:font-weight-complex="bold"/>
    </style:style>
    <style:style style:name="T908_6" style:family="text" style:parent-style-name="None">
      <style:text-properties fo:font-size="11pt" style:font-size-asian="11pt" style:font-size-complex="11pt"/>
    </style:style>
    <style:style style:name="T908_7" style:family="text">
      <style:text-properties fo:font-size="11pt" style:font-size-asian="11pt" style:font-name-complex="Times New Roman" style:font-size-complex="11pt" style:font-weight-complex="bold"/>
    </style:style>
    <style:style style:name="T908_8" style:family="text">
      <style:text-properties fo:font-size="11pt" style:font-size-asian="11pt" style:font-name-complex="Times New Roman" style:font-size-complex="11pt" style:font-weight-complex="bold"/>
    </style:style>
    <style:style style:name="T908_9" style:family="text">
      <style:text-properties fo:font-size="11pt" style:font-size-asian="11pt" style:font-name-complex="Times New Roman" style:font-size-complex="11pt" style:font-weight-complex="bold"/>
    </style:style>
    <style:style style:name="P909" style:family="paragraph" style:parent-style-name="Normal">
      <style:paragraph-properties fo:text-align="justify" fo:margin-bottom="0.212cm"/>
    </style:style>
    <style:style style:name="T909_1" style:family="text">
      <style:text-properties fo:font-size="11pt" style:font-size-asian="11pt" style:font-name-complex="Times New Roman" style:font-size-complex="11pt" style:font-weight-complex="bold"/>
    </style:style>
    <style:style style:name="T909_2" style:family="text">
      <style:text-properties fo:font-size="11pt" style:font-size-asian="11pt" style:font-name-complex="Times New Roman" style:font-size-complex="11pt" style:font-weight-complex="bold"/>
    </style:style>
    <style:style style:name="P910" style:family="paragraph" style:parent-style-name="Normal">
      <style:paragraph-properties fo:text-align="justify"/>
      <style:text-properties fo:font-size="11pt" style:font-size-asian="11pt" style:font-name-complex="Times New Roman" style:font-size-complex="11pt"/>
    </style:style>
    <style:style style:name="P911" style:family="paragraph" style:parent-style-name="Normal">
      <style:paragraph-properties fo:text-align="justify"/>
    </style:style>
    <style:style style:name="T911_1" style:family="text">
      <style:text-properties fo:font-size="11pt" style:font-size-asian="11pt" style:font-name-complex="Arial" style:font-size-complex="11pt" fo:font-weight="bold" style:font-weight-asian="bold"/>
    </style:style>
    <style:style style:name="T911_2" style:family="text">
      <style:text-properties fo:font-size="11pt" style:font-size-asian="11pt" style:font-name-complex="Arial" style:font-size-complex="11pt"/>
    </style:style>
    <style:style style:name="P91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913" style:family="paragraph" style:parent-style-name="Normal">
      <style:paragraph-properties fo:text-align="justify"/>
    </style:style>
    <style:style style:name="T913_1" style:family="text">
      <style:text-properties fo:font-size="11pt" style:font-size-asian="11pt" style:font-name-complex="Arial" style:font-size-complex="11pt"/>
    </style:style>
    <style:style style:name="T913_2" style:family="text"/>
    <style:style style:name="T913_3" style:family="text" style:parent-style-name="normaltextrun">
      <style:text-properties fo:background-color="#ffffff" fo:color="#0563c1" fo:font-size="11pt" style:font-size-asian="11pt" style:font-name-complex="Arial" style:font-size-complex="11pt" style:text-underline-style="solid" style:text-underline-color="font-color"/>
    </style:style>
    <style:style style:name="T913_4" style:family="text" style:parent-style-name="normaltextrun">
      <style:text-properties fo:background-color="#ffffff" fo:color="#000000" fo:font-size="11pt" style:font-size-asian="11pt" style:font-name-complex="Arial" style:font-size-complex="11pt"/>
    </style:style>
    <style:style style:name="P914" style:family="paragraph" style:parent-style-name="Normal">
      <style:paragraph-properties fo:text-align="justify"/>
      <style:text-properties fo:background-color="#ffffff" fo:color="#000000" fo:font-size="11pt" style:font-size-asian="11pt" style:font-size-complex="11pt"/>
    </style:style>
    <style:style style:name="P915" style:family="paragraph" style:parent-style-name="Normal">
      <style:paragraph-properties fo:text-align="justify"/>
    </style:style>
    <style:style style:name="T915_1" style:family="text" style:parent-style-name="normaltextrun">
      <style:text-properties fo:background-color="#ffffff" fo:color="#000000" fo:font-size="11pt" style:font-size-asian="11pt" style:font-size-complex="11pt"/>
    </style:style>
    <style:style style:name="T915_2" style:family="text" style:parent-style-name="normaltextrun">
      <style:text-properties fo:background-color="#ffffff" fo:color="#000000" fo:font-size="11pt" style:font-size-asian="11pt" style:font-size-complex="11pt"/>
    </style:style>
    <style:style style:name="T915_3" style:family="text" style:parent-style-name="normaltextrun">
      <style:text-properties fo:background-color="#ffffff" fo:color="#000000" fo:font-size="11pt" style:font-size-asian="11pt" style:font-size-complex="11pt"/>
    </style:style>
    <style:style style:name="T915_4" style:family="text" style:parent-style-name="normaltextrun">
      <style:text-properties fo:background-color="#ffffff" fo:color="#000000" fo:font-size="11pt" style:font-size-asian="11pt" style:font-size-complex="11pt"/>
    </style:style>
    <style:style style:name="T915_5" style:family="text" style:parent-style-name="normaltextrun">
      <style:text-properties fo:background-color="#ffffff" fo:color="#000000" fo:font-size="11pt" style:font-size-asian="11pt" style:font-size-complex="11pt"/>
    </style:style>
    <style:style style:name="T915_6" style:family="text" style:parent-style-name="normaltextrun">
      <style:text-properties fo:background-color="#ffffff" fo:color="#000000" fo:font-size="11pt" style:font-size-asian="11pt" style:font-size-complex="11pt"/>
    </style:style>
    <style:style style:name="T915_7" style:family="text" style:parent-style-name="normaltextrun">
      <style:text-properties fo:background-color="#ffffff" fo:color="#000000" fo:font-size="11pt" style:font-size-asian="11pt" style:font-size-complex="11pt"/>
    </style:style>
    <style:style style:name="T915_8" style:family="text" style:parent-style-name="normaltextrun">
      <style:text-properties fo:background-color="#ffffff" fo:color="#000000" fo:font-size="11pt" style:font-size-asian="11pt" style:font-size-complex="11pt"/>
    </style:style>
    <style:style style:name="T915_9" style:family="text">
      <style:text-properties fo:background-color="#ffffff" fo:color="#000000" fo:font-size="11pt" style:font-size-asian="11pt" style:font-size-complex="11pt"/>
    </style:style>
    <style:style style:name="T915_10" style:family="text">
      <style:text-properties fo:background-color="#ffffff" fo:color="#000000" fo:font-size="11pt" style:font-size-asian="11pt" style:font-size-complex="11pt"/>
    </style:style>
    <style:style style:name="T915_11" style:family="text">
      <style:text-properties fo:background-color="#ffffff" fo:color="#000000" fo:font-size="11pt" style:font-size-asian="11pt" style:font-size-complex="11pt"/>
    </style:style>
    <style:style style:name="P916" style:family="paragraph" style:parent-style-name="Normal">
      <style:paragraph-properties fo:text-align="justify"/>
      <style:text-properties fo:color="#000000" fo:font-size="10pt" style:font-size-asian="10pt" style:font-name-complex="Arial" style:font-size-complex="10pt" style:text-underline-style="none"/>
    </style:style>
    <style:style style:name="P91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91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918_1" style:family="text">
      <style:text-properties fo:font-size="14pt" style:font-size-asian="14pt" style:font-size-complex="11pt" fo:font-weight="bold" style:font-weight-asian="bold"/>
    </style:style>
    <style:style style:name="T918_2" style:family="text">
      <style:text-properties fo:font-size="14pt" style:font-size-asian="14pt" style:font-size-complex="11pt" fo:font-weight="bold" style:font-weight-asian="bold"/>
    </style:style>
    <style:style style:name="T918_3" style:family="text">
      <style:text-properties fo:font-size="14pt" style:font-size-asian="14pt" style:font-size-complex="11pt" fo:font-weight="bold" style:font-weight-asian="bold"/>
    </style:style>
    <style:style style:name="P91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920" style:family="paragraph" style:parent-style-name="Normal">
      <style:paragraph-properties fo:text-align="justify"/>
    </style:style>
    <style:style style:name="T92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21" style:family="paragraph" style:parent-style-name="Normal">
      <style:paragraph-properties fo:text-align="justify" fo:margin-bottom="0.212cm"/>
      <style:text-properties fo:font-size="11pt" style:font-name-asian="Arial" style:font-size-asian="11pt" style:font-name-complex="Arial" style:font-size-complex="11pt"/>
    </style:style>
    <style:style style:name="P922" style:family="paragraph" style:parent-style-name="Normal">
      <style:paragraph-properties fo:text-align="justify" fo:margin-bottom="0.212cm"/>
    </style:style>
    <style:style style:name="T922_1" style:family="text">
      <style:text-properties fo:font-size="11pt" style:font-name-asian="Arial" style:font-size-asian="11pt" style:font-name-complex="Arial" style:font-size-complex="11pt"/>
    </style:style>
    <style:style style:name="P923" style:family="paragraph" style:parent-style-name="Normal">
      <style:paragraph-properties fo:text-align="justify" fo:margin-bottom="0.212cm"/>
    </style:style>
    <style:style style:name="T923_1" style:family="text">
      <style:text-properties fo:font-size="11pt" style:font-name-asian="Arial" style:font-size-asian="11pt" style:font-name-complex="Arial" style:font-size-complex="11pt"/>
    </style:style>
    <style:style style:name="T923_2" style:family="text">
      <style:text-properties fo:font-size="11pt" style:font-name-asian="Arial" style:font-size-asian="11pt" style:font-name-complex="Arial" style:font-size-complex="11pt"/>
    </style:style>
    <style:style style:name="T923_3" style:family="text">
      <style:text-properties fo:font-size="11pt" style:font-name-asian="Arial" style:font-size-asian="11pt" style:font-name-complex="Arial" style:font-size-complex="11pt"/>
    </style:style>
    <style:style style:name="T923_4" style:family="text">
      <style:text-properties fo:font-size="11pt" style:font-name-asian="Arial" style:font-size-asian="11pt" style:font-name-complex="Arial" style:font-size-complex="11pt"/>
    </style:style>
    <style:style style:name="T923_5" style:family="text">
      <style:text-properties fo:font-size="11pt" style:font-name-asian="Arial" style:font-size-asian="11pt" style:font-name-complex="Arial" style:font-size-complex="11pt"/>
    </style:style>
    <style:style style:name="T923_6" style:family="text">
      <style:text-properties fo:font-size="11pt" style:font-name-asian="Arial" style:font-size-asian="11pt" style:font-name-complex="Arial" style:font-size-complex="11pt"/>
    </style:style>
    <style:style style:name="T923_7" style:family="text">
      <style:text-properties fo:font-size="11pt" style:font-name-asian="Arial" style:font-size-asian="11pt" style:font-name-complex="Arial" style:font-size-complex="11pt"/>
    </style:style>
    <style:style style:name="T923_8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23_9" style:family="text">
      <style:text-properties fo:font-size="11pt" style:font-name-asian="Arial" style:font-size-asian="11pt" style:font-name-complex="Arial" style:font-size-complex="11pt"/>
    </style:style>
    <style:style style:name="T923_10" style:family="text">
      <style:text-properties fo:font-size="11pt" style:font-name-asian="Arial" style:font-size-asian="11pt" style:font-name-complex="Arial" style:font-size-complex="11pt"/>
    </style:style>
    <style:style style:name="T923_11" style:family="text">
      <style:text-properties fo:font-size="11pt" style:font-name-asian="Arial" style:font-size-asian="11pt" style:font-name-complex="Arial" style:font-size-complex="11pt"/>
    </style:style>
    <style:style style:name="T923_12" style:family="text">
      <style:text-properties fo:font-size="11pt" style:font-name-asian="Arial" style:font-size-asian="11pt" style:font-name-complex="Arial" style:font-size-complex="11pt"/>
    </style:style>
    <style:style style:name="T923_13" style:family="text">
      <style:text-properties fo:font-size="11pt" style:font-name-asian="Arial" style:font-size-asian="11pt" style:font-name-complex="Arial" style:font-size-complex="11pt"/>
    </style:style>
    <style:style style:name="T923_14" style:family="text">
      <style:text-properties fo:font-size="11pt" style:font-name-asian="Arial" style:font-size-asian="11pt" style:font-name-complex="Arial" style:font-size-complex="11pt"/>
    </style:style>
    <style:style style:name="T923_15" style:family="text">
      <style:text-properties fo:font-size="11pt" style:font-name-asian="Arial" style:font-size-asian="11pt" style:font-name-complex="Arial" style:font-size-complex="11pt"/>
    </style:style>
    <style:style style:name="T923_16" style:family="text">
      <style:text-properties fo:font-size="11pt" style:font-name-asian="Arial" style:font-size-asian="11pt" style:font-name-complex="Arial" style:font-size-complex="11pt"/>
    </style:style>
    <style:style style:name="T923_17" style:family="text">
      <style:text-properties fo:font-size="11pt" style:font-name-asian="Arial" style:font-size-asian="11pt" style:font-name-complex="Arial" style:font-size-complex="11pt"/>
    </style:style>
    <style:style style:name="T923_18" style:family="text">
      <style:text-properties fo:font-size="11pt" style:font-name-asian="Arial" style:font-size-asian="11pt" style:font-name-complex="Arial" style:font-size-complex="11pt"/>
    </style:style>
    <style:style style:name="T923_19" style:family="text">
      <style:text-properties fo:font-size="11pt" style:font-name-asian="Arial" style:font-size-asian="11pt" style:font-name-complex="Arial" style:font-size-complex="11pt"/>
    </style:style>
    <style:style style:name="P924" style:family="paragraph" style:parent-style-name="Normal">
      <style:paragraph-properties fo:text-align="justify" fo:margin-bottom="0.212cm"/>
    </style:style>
    <style:style style:name="T924_1" style:family="text">
      <style:text-properties fo:font-size="11pt" style:font-name-asian="Arial" style:font-size-asian="11pt" style:font-name-complex="Arial" style:font-size-complex="11pt"/>
    </style:style>
    <style:style style:name="T924_2" style:family="text">
      <style:text-properties fo:font-size="11pt" style:font-name-asian="Arial" style:font-size-asian="11pt" style:font-name-complex="Arial" style:font-size-complex="11pt"/>
    </style:style>
    <style:style style:name="T924_3" style:family="text">
      <style:text-properties fo:font-size="11pt" style:font-name-asian="Arial" style:font-size-asian="11pt" style:font-name-complex="Arial" style:font-size-complex="11pt"/>
    </style:style>
    <style:style style:name="T924_4" style:family="text">
      <style:text-properties fo:font-size="11pt" style:font-name-asian="Arial" style:font-size-asian="11pt" style:font-name-complex="Arial" style:font-size-complex="11pt"/>
    </style:style>
    <style:style style:name="T924_5" style:family="text">
      <style:text-properties fo:font-size="11pt" style:font-name-asian="Arial" style:font-size-asian="11pt" style:font-name-complex="Arial" style:font-size-complex="11pt"/>
    </style:style>
    <style:style style:name="T924_6" style:family="text">
      <style:text-properties fo:font-size="11pt" style:font-name-asian="Arial" style:font-size-asian="11pt" style:font-name-complex="Arial" style:font-size-complex="11pt"/>
    </style:style>
    <style:style style:name="T924_7" style:family="text">
      <style:text-properties fo:font-size="11pt" style:font-name-asian="Arial" style:font-size-asian="11pt" style:font-name-complex="Arial" style:font-size-complex="11pt"/>
    </style:style>
    <style:style style:name="T924_8" style:family="text">
      <style:text-properties fo:font-size="11pt" style:font-name-asian="Arial" style:font-size-asian="11pt" style:font-name-complex="Arial" style:font-size-complex="11pt"/>
    </style:style>
    <style:style style:name="T924_9" style:family="text">
      <style:text-properties fo:font-size="11pt" style:font-name-asian="Arial" style:font-size-asian="11pt" style:font-name-complex="Arial" style:font-size-complex="11pt"/>
    </style:style>
    <style:style style:name="T924_10" style:family="text">
      <style:text-properties fo:font-size="11pt" style:font-name-asian="Arial" style:font-size-asian="11pt" style:font-name-complex="Arial" style:font-size-complex="11pt"/>
    </style:style>
    <style:style style:name="T924_11" style:family="text">
      <style:text-properties fo:font-size="11pt" style:font-name-asian="Arial" style:font-size-asian="11pt" style:font-name-complex="Arial" style:font-size-complex="11pt"/>
    </style:style>
    <style:style style:name="T924_12" style:family="text">
      <style:text-properties fo:font-size="11pt" style:font-name-asian="Arial" style:font-size-asian="11pt" style:font-name-complex="Arial" style:font-size-complex="11pt"/>
    </style:style>
    <style:style style:name="T924_13" style:family="text">
      <style:text-properties fo:font-size="11pt" style:font-name-asian="Arial" style:font-size-asian="11pt" style:font-name-complex="Arial" style:font-size-complex="11pt"/>
    </style:style>
    <style:style style:name="T924_14" style:family="text">
      <style:text-properties fo:font-size="11pt" style:font-name-asian="Arial" style:font-size-asian="11pt" style:font-name-complex="Arial" style:font-size-complex="11pt"/>
    </style:style>
    <style:style style:name="T924_15" style:family="text">
      <style:text-properties fo:font-size="11pt" style:font-name-asian="Arial" style:font-size-asian="11pt" style:font-name-complex="Arial" style:font-size-complex="11pt"/>
    </style:style>
    <style:style style:name="T924_16" style:family="text">
      <style:text-properties fo:font-size="11pt" style:font-name-asian="Arial" style:font-size-asian="11pt" style:font-name-complex="Arial" style:font-size-complex="11pt"/>
    </style:style>
    <style:style style:name="T924_17" style:family="text">
      <style:text-properties fo:font-size="11pt" style:font-name-asian="Arial" style:font-size-asian="11pt" style:font-name-complex="Arial" style:font-size-complex="11pt"/>
    </style:style>
    <style:style style:name="T924_18" style:family="text">
      <style:text-properties fo:font-size="11pt" style:font-name-asian="Arial" style:font-size-asian="11pt" style:font-name-complex="Arial" style:font-size-complex="11pt"/>
    </style:style>
    <style:style style:name="T924_19" style:family="text">
      <style:text-properties fo:font-size="11pt" style:font-name-asian="Arial" style:font-size-asian="11pt" style:font-name-complex="Arial" style:font-size-complex="11pt"/>
    </style:style>
    <style:style style:name="T924_20" style:family="text">
      <style:text-properties fo:font-size="11pt" style:font-name-asian="Arial" style:font-size-asian="11pt" style:font-name-complex="Arial" style:font-size-complex="11pt"/>
    </style:style>
    <style:style style:name="T924_21" style:family="text">
      <style:text-properties fo:font-size="11pt" style:font-name-asian="Arial" style:font-size-asian="11pt" style:font-name-complex="Arial" style:font-size-complex="11pt"/>
    </style:style>
    <style:style style:name="T924_22" style:family="text">
      <style:text-properties fo:font-size="11pt" style:font-name-asian="Arial" style:font-size-asian="11pt" style:font-name-complex="Arial" style:font-size-complex="11pt"/>
    </style:style>
    <style:style style:name="P925" style:family="paragraph" style:parent-style-name="Normal">
      <style:paragraph-properties fo:text-align="justify" fo:margin-bottom="0.212cm"/>
    </style:style>
    <style:style style:name="T925_1" style:family="text">
      <style:text-properties fo:font-size="11pt" style:font-name-asian="Arial" style:font-size-asian="11pt" style:font-name-complex="Arial" style:font-size-complex="11pt"/>
    </style:style>
    <style:style style:name="T925_2" style:family="text">
      <style:text-properties fo:font-size="11pt" style:font-name-asian="Arial" style:font-size-asian="11pt" style:font-name-complex="Arial" style:font-size-complex="11pt"/>
    </style:style>
    <style:style style:name="T925_3" style:family="text">
      <style:text-properties fo:font-size="11pt" style:font-name-asian="Arial" style:font-size-asian="11pt" style:font-name-complex="Arial" style:font-size-complex="11pt"/>
    </style:style>
    <style:style style:name="T925_4" style:family="text">
      <style:text-properties fo:font-size="11pt" style:font-name-asian="Arial" style:font-size-asian="11pt" style:font-name-complex="Arial" style:font-size-complex="11pt"/>
    </style:style>
    <style:style style:name="T925_5" style:family="text">
      <style:text-properties fo:font-size="11pt" style:font-name-asian="Arial" style:font-size-asian="11pt" style:font-name-complex="Arial" style:font-size-complex="11pt"/>
    </style:style>
    <style:style style:name="T925_6" style:family="text">
      <style:text-properties fo:font-size="11pt" style:font-name-asian="Arial" style:font-size-asian="11pt" style:font-name-complex="Arial" style:font-size-complex="11pt"/>
    </style:style>
    <style:style style:name="T925_7" style:family="text">
      <style:text-properties fo:font-size="11pt" style:font-name-asian="Arial" style:font-size-asian="11pt" style:font-name-complex="Arial" style:font-size-complex="11pt"/>
    </style:style>
    <style:style style:name="T925_8" style:family="text">
      <style:text-properties fo:font-size="11pt" style:font-name-asian="Arial" style:font-size-asian="11pt" style:font-name-complex="Arial" style:font-size-complex="11pt"/>
    </style:style>
    <style:style style:name="T925_9" style:family="text">
      <style:text-properties fo:font-size="11pt" style:font-name-asian="Arial" style:font-size-asian="11pt" style:font-name-complex="Arial" style:font-size-complex="11pt"/>
    </style:style>
    <style:style style:name="T925_10" style:family="text">
      <style:text-properties fo:font-size="11pt" style:font-name-asian="Arial" style:font-size-asian="11pt" style:font-name-complex="Arial" style:font-size-complex="11pt"/>
    </style:style>
    <style:style style:name="T925_11" style:family="text">
      <style:text-properties fo:font-size="11pt" style:font-name-asian="Arial" style:font-size-asian="11pt" style:font-name-complex="Arial" style:font-size-complex="11pt"/>
    </style:style>
    <style:style style:name="T925_12" style:family="text">
      <style:text-properties fo:font-size="11pt" style:font-name-asian="Arial" style:font-size-asian="11pt" style:font-name-complex="Arial" style:font-size-complex="11pt"/>
    </style:style>
    <style:style style:name="T925_13" style:family="text">
      <style:text-properties fo:font-size="11pt" style:font-name-asian="Arial" style:font-size-asian="11pt" style:font-name-complex="Arial" style:font-size-complex="11pt"/>
    </style:style>
    <style:style style:name="T925_14" style:family="text">
      <style:text-properties fo:font-size="11pt" style:font-name-asian="Arial" style:font-size-asian="11pt" style:font-name-complex="Arial" style:font-size-complex="11pt"/>
    </style:style>
    <style:style style:name="T925_15" style:family="text">
      <style:text-properties fo:font-size="11pt" style:font-name-asian="Arial" style:font-size-asian="11pt" style:font-name-complex="Arial" style:font-size-complex="11pt"/>
    </style:style>
    <style:style style:name="T925_16" style:family="text">
      <style:text-properties fo:font-size="11pt" style:font-name-asian="Arial" style:font-size-asian="11pt" style:font-name-complex="Arial" style:font-size-complex="11pt"/>
    </style:style>
    <style:style style:name="T925_17" style:family="text">
      <style:text-properties fo:font-size="11pt" style:font-name-asian="Arial" style:font-size-asian="11pt" style:font-name-complex="Arial" style:font-size-complex="11pt"/>
    </style:style>
    <style:style style:name="T925_18" style:family="text">
      <style:text-properties fo:font-size="11pt" style:font-name-asian="Arial" style:font-size-asian="11pt" style:font-name-complex="Arial" style:font-size-complex="11pt"/>
    </style:style>
    <style:style style:name="T925_19" style:family="text">
      <style:text-properties fo:font-size="11pt" style:font-name-asian="Arial" style:font-size-asian="11pt" style:font-name-complex="Arial" style:font-size-complex="11pt"/>
    </style:style>
    <style:style style:name="T925_20" style:family="text">
      <style:text-properties fo:font-size="11pt" style:font-name-asian="Arial" style:font-size-asian="11pt" style:font-name-complex="Arial" style:font-size-complex="11pt"/>
    </style:style>
    <style:style style:name="T925_21" style:family="text">
      <style:text-properties fo:font-size="11pt" style:font-name-asian="Arial" style:font-size-asian="11pt" style:font-name-complex="Arial" style:font-size-complex="11pt"/>
    </style:style>
    <style:style style:name="T925_22" style:family="text">
      <style:text-properties fo:font-size="11pt" style:font-name-asian="Arial" style:font-size-asian="11pt" style:font-name-complex="Arial" style:font-size-complex="11pt"/>
    </style:style>
    <style:style style:name="T925_23" style:family="text">
      <style:text-properties fo:font-size="11pt" style:font-name-asian="Arial" style:font-size-asian="11pt" style:font-name-complex="Arial" style:font-size-complex="11pt"/>
    </style:style>
    <style:style style:name="T925_24" style:family="text">
      <style:text-properties fo:font-size="11pt" style:font-name-asian="Arial" style:font-size-asian="11pt" style:font-name-complex="Arial" style:font-size-complex="11pt"/>
    </style:style>
    <style:style style:name="T925_25" style:family="text">
      <style:text-properties fo:font-size="11pt" style:font-name-asian="Arial" style:font-size-asian="11pt" style:font-name-complex="Arial" style:font-size-complex="11pt"/>
    </style:style>
    <style:style style:name="T925_26" style:family="text">
      <style:text-properties fo:font-size="11pt" style:font-name-asian="Arial" style:font-size-asian="11pt" style:font-name-complex="Arial" style:font-size-complex="11pt"/>
    </style:style>
    <style:style style:name="T925_27" style:family="text">
      <style:text-properties fo:font-size="11pt" style:font-name-asian="Arial" style:font-size-asian="11pt" style:font-name-complex="Arial" style:font-size-complex="11pt"/>
    </style:style>
    <style:style style:name="T925_28" style:family="text">
      <style:text-properties fo:font-size="11pt" style:font-name-asian="Arial" style:font-size-asian="11pt" style:font-name-complex="Arial" style:font-size-complex="11pt"/>
    </style:style>
    <style:style style:name="P926" style:family="paragraph" style:parent-style-name="Normal">
      <style:paragraph-properties fo:text-align="justify" fo:margin-bottom="0.212cm"/>
    </style:style>
    <style:style style:name="T926_1" style:family="text">
      <style:text-properties fo:font-size="11pt" style:font-name-asian="Arial" style:font-size-asian="11pt" style:font-name-complex="Arial" style:font-size-complex="11pt"/>
    </style:style>
    <style:style style:name="T926_2" style:family="text">
      <style:text-properties fo:font-size="11pt" style:font-name-asian="Arial" style:font-size-asian="11pt" style:font-name-complex="Arial" style:font-size-complex="11pt"/>
    </style:style>
    <style:style style:name="T926_3" style:family="text">
      <style:text-properties fo:font-size="11pt" style:font-name-asian="Arial" style:font-size-asian="11pt" style:font-name-complex="Arial" style:font-size-complex="11pt"/>
    </style:style>
    <style:style style:name="T926_4" style:family="text">
      <style:text-properties fo:font-size="11pt" style:font-name-asian="Arial" style:font-size-asian="11pt" style:font-name-complex="Arial" style:font-size-complex="11pt"/>
    </style:style>
    <style:style style:name="T926_5" style:family="text">
      <style:text-properties fo:font-size="11pt" style:font-name-asian="Arial" style:font-size-asian="11pt" style:font-name-complex="Arial" style:font-size-complex="11pt"/>
    </style:style>
    <style:style style:name="T926_6" style:family="text">
      <style:text-properties fo:font-size="11pt" style:font-name-asian="Arial" style:font-size-asian="11pt" style:font-name-complex="Arial" style:font-size-complex="11pt"/>
    </style:style>
    <style:style style:name="T926_7" style:family="text">
      <style:text-properties fo:font-size="11pt" style:font-name-asian="Arial" style:font-size-asian="11pt" style:font-name-complex="Arial" style:font-size-complex="11pt"/>
    </style:style>
    <style:style style:name="P927" style:family="paragraph" style:parent-style-name="Normal">
      <style:paragraph-properties fo:text-align="justify" fo:margin-bottom="0.212cm"/>
    </style:style>
    <style:style style:name="T927_1" style:family="text">
      <style:text-properties fo:font-size="11pt" style:font-name-asian="Arial" style:font-size-asian="11pt" style:font-name-complex="Arial" style:font-size-complex="11pt"/>
    </style:style>
    <style:style style:name="T927_2" style:family="text">
      <style:text-properties fo:font-size="11pt" style:font-name-asian="Arial" style:font-size-asian="11pt" style:font-name-complex="Arial" style:font-size-complex="11pt"/>
    </style:style>
    <style:style style:name="T927_3" style:family="text">
      <style:text-properties fo:font-size="11pt" style:font-name-asian="Arial" style:font-size-asian="11pt" style:font-name-complex="Arial" style:font-size-complex="11pt"/>
    </style:style>
    <style:style style:name="T927_4" style:family="text">
      <style:text-properties fo:font-size="11pt" style:font-name-asian="Arial" style:font-size-asian="11pt" style:font-name-complex="Arial" style:font-size-complex="11pt"/>
    </style:style>
    <style:style style:name="P928" style:family="paragraph" style:parent-style-name="Normal">
      <style:paragraph-properties fo:text-align="justify"/>
    </style:style>
    <style:style style:name="T928_1" style:family="text">
      <style:text-properties fo:font-size="11pt" style:font-size-asian="11pt" style:font-weight-complex="bold"/>
    </style:style>
    <style:style style:name="T928_2" style:family="text">
      <style:text-properties fo:font-size="11pt" style:font-size-asian="11pt" style:font-weight-complex="bold"/>
    </style:style>
    <style:style style:name="T928_3" style:family="text">
      <style:text-properties fo:font-size="11pt" style:font-name-asian="Calibri" style:font-size-asian="11pt" style:font-name-complex="Arial" style:font-size-complex="11pt"/>
    </style:style>
    <style:style style:name="P929" style:family="paragraph" style:parent-style-name="Normal">
      <style:paragraph-properties fo:text-align="justify"/>
      <style:text-properties fo:font-size="11pt" style:font-name-asian="Calibri" style:font-size-asian="11pt" style:font-name-complex="Arial" style:font-size-complex="11pt"/>
    </style:style>
    <style:style style:name="P930" style:family="paragraph" style:parent-style-name="Normal">
      <style:paragraph-properties fo:text-align="justify"/>
    </style:style>
    <style:style style:name="T930_1" style:family="text">
      <style:text-properties fo:font-size="11pt" style:font-name-asian="Calibri" style:font-size-asian="11pt" style:font-name-complex="Arial" style:font-size-complex="11pt"/>
    </style:style>
    <style:style style:name="T930_2" style:family="text">
      <style:text-properties fo:font-size="11pt" style:font-name-asian="Calibri" style:font-size-asian="11pt" style:font-name-complex="Arial" style:font-size-complex="11pt"/>
    </style:style>
    <style:style style:name="T930_3" style:family="text">
      <style:text-properties fo:font-size="11pt" style:font-name-asian="Calibri" style:font-size-asian="11pt" style:font-name-complex="Arial" style:font-size-complex="11pt"/>
    </style:style>
    <style:style style:name="T930_4" style:family="text">
      <style:text-properties fo:font-size="11pt" style:font-name-asian="Calibri" style:font-size-asian="11pt" style:font-name-complex="Arial" style:font-size-complex="11pt"/>
    </style:style>
    <style:style style:name="T930_5" style:family="text">
      <style:text-properties fo:font-size="11pt" style:font-name-asian="Calibri" style:font-size-asian="11pt" style:font-name-complex="Arial" style:font-size-complex="11pt"/>
    </style:style>
    <style:style style:name="T930_6" style:family="text">
      <style:text-properties fo:font-size="11pt" style:font-name-asian="Calibri" style:font-size-asian="11pt" style:font-name-complex="Arial" style:font-size-complex="11pt"/>
    </style:style>
    <style:style style:name="T930_7" style:family="text">
      <style:text-properties fo:font-size="11pt" style:font-name-asian="Calibri" style:font-size-asian="11pt" style:font-name-complex="Arial" style:font-size-complex="11pt"/>
    </style:style>
    <style:style style:name="T930_8" style:family="text">
      <style:text-properties fo:font-size="11pt" style:font-name-asian="Calibri" style:font-size-asian="11pt" style:font-name-complex="Arial" style:font-size-complex="11pt"/>
    </style:style>
    <style:style style:name="T930_9" style:family="text">
      <style:text-properties fo:font-size="11pt" style:font-name-asian="Calibri" style:font-size-asian="11pt" style:font-name-complex="Arial" style:font-size-complex="11pt"/>
    </style:style>
    <style:style style:name="T930_10" style:family="text">
      <style:text-properties fo:font-size="11pt" style:font-name-asian="Calibri" style:font-size-asian="11pt" style:font-name-complex="Arial" style:font-size-complex="11pt"/>
    </style:style>
    <style:style style:name="P931" style:family="paragraph" style:parent-style-name="Normal">
      <style:paragraph-properties fo:text-align="justify" fo:margin-bottom="0.212cm"/>
      <style:text-properties fo:font-size="11pt" style:font-size-asian="11pt" fo:font-weight="bold" style:font-weight-asian="bold"/>
    </style:style>
    <style:style style:name="P932" style:family="paragraph" style:parent-style-name="Normal">
      <style:paragraph-properties fo:text-align="justify" fo:margin-bottom="0.212cm"/>
    </style:style>
    <style:style style:name="T932_1" style:family="text">
      <style:text-properties fo:font-size="11pt" style:font-size-asian="11pt" fo:font-weight="bold" style:font-weight-asian="bold"/>
    </style:style>
    <style:style style:name="Table16" style:family="table">
      <style:table-properties table:align="left" style:width="16.244cm" fo:margin-left="0cm"/>
    </style:style>
    <style:style style:name="Column55" style:family="table-column">
      <style:table-column-properties style:column-width="2.782cm"/>
    </style:style>
    <style:style style:name="Column56" style:family="table-column">
      <style:table-column-properties style:column-width="2.641cm"/>
    </style:style>
    <style:style style:name="Column57" style:family="table-column">
      <style:table-column-properties style:column-width="2.641cm"/>
    </style:style>
    <style:style style:name="Column58" style:family="table-column">
      <style:table-column-properties style:column-width="2.641cm"/>
    </style:style>
    <style:style style:name="Column59" style:family="table-column">
      <style:table-column-properties style:column-width="2.641cm"/>
    </style:style>
    <style:style style:name="Column60" style:family="table-column">
      <style:table-column-properties style:column-width="2.9cm"/>
    </style:style>
    <style:style style:name="Row59" style:family="table-row"/>
    <style:style style:name="Cell211" style:family="table-cell">
      <style:table-cell-properties fo:background-color="#d9d9d9" style:vertical-align="top" fo:padding-left="0.19cm" fo:padding-right="0.19cm" fo:wrap-option="wrap"/>
    </style:style>
    <style:style style:name="P933" style:family="paragraph" style:parent-style-name="Normal">
      <style:paragraph-properties fo:text-align="justify" fo:line-height="100%" fo:margin-bottom="0.212cm"/>
    </style:style>
    <style:style style:name="T9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2" style:family="table-cell">
      <style:table-cell-properties fo:background-color="#d9d9d9" style:vertical-align="top" fo:padding-left="0.19cm" fo:padding-right="0.19cm" fo:wrap-option="wrap"/>
    </style:style>
    <style:style style:name="P934" style:family="paragraph" style:parent-style-name="Normal">
      <style:paragraph-properties fo:text-align="justify" fo:line-height="100%" fo:margin-bottom="0.212cm"/>
    </style:style>
    <style:style style:name="T9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3" style:family="table-cell">
      <style:table-cell-properties fo:background-color="#d9d9d9" style:vertical-align="top" fo:padding-left="0.19cm" fo:padding-right="0.19cm" fo:wrap-option="wrap"/>
    </style:style>
    <style:style style:name="P935" style:family="paragraph" style:parent-style-name="Normal">
      <style:paragraph-properties fo:text-align="justify" fo:line-height="100%" fo:margin-bottom="0.212cm"/>
    </style:style>
    <style:style style:name="T9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4" style:family="table-cell">
      <style:table-cell-properties fo:background-color="#d9d9d9" style:vertical-align="top" fo:padding-left="0.19cm" fo:padding-right="0.19cm" fo:wrap-option="wrap"/>
    </style:style>
    <style:style style:name="P936" style:family="paragraph" style:parent-style-name="Normal">
      <style:paragraph-properties fo:text-align="justify" fo:line-height="100%" fo:margin-bottom="0.212cm"/>
    </style:style>
    <style:style style:name="T9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6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5" style:family="table-cell">
      <style:table-cell-properties fo:background-color="#d9d9d9" style:vertical-align="top" fo:padding-left="0.19cm" fo:padding-right="0.19cm" fo:wrap-option="wrap"/>
    </style:style>
    <style:style style:name="P937" style:family="paragraph" style:parent-style-name="Normal">
      <style:paragraph-properties fo:text-align="justify" fo:line-height="100%" fo:margin-bottom="0.212cm"/>
    </style:style>
    <style:style style:name="T9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6" style:family="table-cell">
      <style:table-cell-properties fo:background-color="#d9d9d9" style:vertical-align="top" fo:padding-left="0.19cm" fo:padding-right="0.19cm" fo:wrap-option="wrap"/>
    </style:style>
    <style:style style:name="P938" style:family="paragraph" style:parent-style-name="Normal">
      <style:paragraph-properties fo:text-align="justify" fo:line-height="100%" fo:margin-bottom="0.212cm"/>
    </style:style>
    <style:style style:name="T9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0" style:family="table-row"/>
    <style:style style:name="Cell217" style:family="table-cell">
      <style:table-cell-properties style:vertical-align="top" fo:padding-left="0.19cm" fo:padding-right="0.19cm" fo:wrap-option="wrap"/>
    </style:style>
    <style:style style:name="P939" style:family="paragraph" style:parent-style-name="Normal">
      <style:paragraph-properties fo:text-align="justify" fo:line-height="100%" fo:margin-bottom="0.212cm"/>
    </style:style>
    <style:style style:name="T9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8" style:family="table-cell">
      <style:table-cell-properties style:vertical-align="top" fo:padding-left="0.19cm" fo:padding-right="0.19cm" fo:wrap-option="wrap"/>
    </style:style>
    <style:style style:name="P940" style:family="paragraph" style:parent-style-name="Normal">
      <style:paragraph-properties fo:text-align="justify" fo:line-height="100%" fo:margin-bottom="0cm"/>
    </style:style>
    <style:style style:name="T940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padding-left="0.19cm" fo:padding-right="0.19cm" fo:wrap-option="wrap"/>
    </style:style>
    <style:style style:name="P941" style:family="paragraph" style:parent-style-name="Normal">
      <style:paragraph-properties fo:text-align="justify" fo:line-height="100%" fo:margin-bottom="0cm"/>
    </style:style>
    <style:style style:name="T941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20" style:family="table-cell">
      <style:table-cell-properties style:vertical-align="top" fo:padding-left="0.19cm" fo:padding-right="0.19cm" fo:wrap-option="wrap"/>
    </style:style>
    <style:style style:name="P942" style:family="paragraph" style:parent-style-name="Normal">
      <style:paragraph-properties fo:text-align="justify" fo:line-height="100%" fo:margin-bottom="0cm"/>
    </style:style>
    <style:style style:name="T942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padding-left="0.19cm" fo:padding-right="0.19cm" fo:wrap-option="wrap"/>
    </style:style>
    <style:style style:name="P943" style:family="paragraph" style:parent-style-name="Normal">
      <style:paragraph-properties fo:text-align="justify" fo:line-height="100%" fo:margin-bottom="0cm"/>
    </style:style>
    <style:style style:name="T943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padding-left="0.19cm" fo:padding-right="0.19cm" fo:wrap-option="wrap"/>
    </style:style>
    <style:style style:name="P944" style:family="paragraph" style:parent-style-name="Normal">
      <style:paragraph-properties fo:text-align="justify" fo:line-height="100%" fo:margin-bottom="0cm"/>
    </style:style>
    <style:style style:name="T944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2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3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4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5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6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P945" style:family="paragraph" style:parent-style-name="Normal">
      <style:paragraph-properties fo:text-align="justify" fo:margin-bottom="0.212cm"/>
      <style:text-properties fo:font-size="10pt" style:font-size-asian="10pt" style:font-size-complex="11pt" style:font-weight-complex="bold"/>
    </style:style>
    <style:style style:name="Table17" style:family="table">
      <style:table-properties table:align="left" style:width="16.244cm" fo:margin-left="0cm"/>
    </style:style>
    <style:style style:name="Column61" style:family="table-column">
      <style:table-column-properties style:column-width="2.884cm"/>
    </style:style>
    <style:style style:name="Column62" style:family="table-column">
      <style:table-column-properties style:column-width="2.602cm"/>
    </style:style>
    <style:style style:name="Column63" style:family="table-column">
      <style:table-column-properties style:column-width="2.604cm"/>
    </style:style>
    <style:style style:name="Column64" style:family="table-column">
      <style:table-column-properties style:column-width="2.604cm"/>
    </style:style>
    <style:style style:name="Column65" style:family="table-column">
      <style:table-column-properties style:column-width="2.605cm"/>
    </style:style>
    <style:style style:name="Column66" style:family="table-column">
      <style:table-column-properties style:column-width="2.946cm"/>
    </style:style>
    <style:style style:name="Row61" style:family="table-row"/>
    <style:style style:name="Cell223" style:family="table-cell">
      <style:table-cell-properties fo:background-color="#d9d9d9" style:vertical-align="top" fo:padding-left="0.19cm" fo:padding-right="0.19cm" fo:wrap-option="wrap"/>
    </style:style>
    <style:style style:name="P946" style:family="paragraph" style:parent-style-name="Normal">
      <style:paragraph-properties fo:text-align="justify" fo:line-height="100%" fo:margin-bottom="0.212cm"/>
    </style:style>
    <style:style style:name="T9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4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4" style:family="table-cell">
      <style:table-cell-properties fo:background-color="#d9d9d9" style:vertical-align="top" fo:padding-left="0.19cm" fo:padding-right="0.19cm" fo:wrap-option="wrap"/>
    </style:style>
    <style:style style:name="P947" style:family="paragraph" style:parent-style-name="Normal">
      <style:paragraph-properties fo:text-align="justify" fo:line-height="100%" fo:margin-bottom="0.212cm"/>
    </style:style>
    <style:style style:name="T9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4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4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5" style:family="table-cell">
      <style:table-cell-properties fo:background-color="#d9d9d9" style:vertical-align="top" fo:padding-left="0.19cm" fo:padding-right="0.19cm" fo:wrap-option="wrap"/>
    </style:style>
    <style:style style:name="P948" style:family="paragraph" style:parent-style-name="Normal">
      <style:paragraph-properties fo:text-align="justify" fo:line-height="100%" fo:margin-bottom="0.212cm"/>
    </style:style>
    <style:style style:name="T9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6" style:family="table-cell">
      <style:table-cell-properties fo:background-color="#d9d9d9" style:vertical-align="top" fo:padding-left="0.19cm" fo:padding-right="0.19cm" fo:wrap-option="wrap"/>
    </style:style>
    <style:style style:name="P949" style:family="paragraph" style:parent-style-name="Normal">
      <style:paragraph-properties fo:text-align="justify" fo:line-height="100%" fo:margin-bottom="0.212cm"/>
    </style:style>
    <style:style style:name="T9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7" style:family="table-cell">
      <style:table-cell-properties fo:background-color="#d9d9d9" style:vertical-align="top" fo:padding-left="0.19cm" fo:padding-right="0.19cm" fo:wrap-option="wrap"/>
    </style:style>
    <style:style style:name="P950" style:family="paragraph" style:parent-style-name="Normal">
      <style:paragraph-properties fo:text-align="justify" fo:line-height="100%" fo:margin-bottom="0.212cm"/>
    </style:style>
    <style:style style:name="T9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8" style:family="table-cell">
      <style:table-cell-properties fo:background-color="#d9d9d9" style:vertical-align="top" fo:padding-left="0.19cm" fo:padding-right="0.19cm" fo:wrap-option="wrap"/>
    </style:style>
    <style:style style:name="P951" style:family="paragraph" style:parent-style-name="Normal">
      <style:paragraph-properties fo:text-align="justify" fo:line-height="100%" fo:margin-bottom="0.212cm"/>
    </style:style>
    <style:style style:name="T9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2" style:family="table-row"/>
    <style:style style:name="Cell229" style:family="table-cell">
      <style:table-cell-properties style:vertical-align="top" fo:padding-left="0.19cm" fo:padding-right="0.19cm" fo:wrap-option="wrap"/>
    </style:style>
    <style:style style:name="P952" style:family="paragraph" style:parent-style-name="Normal">
      <style:paragraph-properties fo:text-align="justify" fo:line-height="100%" fo:margin-bottom="0cm"/>
    </style:style>
    <style:style style:name="T952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52_2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padding-left="0.19cm" fo:padding-right="0.19cm" fo:wrap-option="wrap"/>
    </style:style>
    <style:style style:name="P953" style:family="paragraph" style:parent-style-name="Normal">
      <style:paragraph-properties fo:text-align="justify" fo:line-height="100%" fo:margin-bottom="0cm"/>
    </style:style>
    <style:style style:name="T953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padding-left="0.19cm" fo:padding-right="0.19cm" fo:wrap-option="wrap"/>
    </style:style>
    <style:style style:name="P954" style:family="paragraph" style:parent-style-name="Normal">
      <style:paragraph-properties fo:text-align="justify" fo:line-height="100%" fo:margin-bottom="0cm"/>
    </style:style>
    <style:style style:name="T954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2" style:family="table-cell">
      <style:table-cell-properties style:vertical-align="top" fo:padding-left="0.19cm" fo:padding-right="0.19cm" fo:wrap-option="wrap"/>
    </style:style>
    <style:style style:name="P955" style:family="paragraph" style:parent-style-name="Normal">
      <style:paragraph-properties fo:text-align="justify" fo:line-height="100%" fo:margin-bottom="0cm"/>
    </style:style>
    <style:style style:name="T955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3" style:family="table-cell">
      <style:table-cell-properties style:vertical-align="top" fo:padding-left="0.19cm" fo:padding-right="0.19cm" fo:wrap-option="wrap"/>
    </style:style>
    <style:style style:name="P956" style:family="paragraph" style:parent-style-name="Normal">
      <style:paragraph-properties fo:text-align="justify" fo:line-height="100%" fo:margin-bottom="0cm"/>
    </style:style>
    <style:style style:name="T956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4" style:family="table-cell">
      <style:table-cell-properties style:vertical-align="top" fo:padding-left="0.19cm" fo:padding-right="0.19cm" fo:wrap-option="wrap"/>
    </style:style>
    <style:style style:name="P957" style:family="paragraph" style:parent-style-name="Normal">
      <style:paragraph-properties fo:text-align="justify" fo:line-height="100%" fo:margin-bottom="0cm"/>
    </style:style>
    <style:style style:name="T957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P958" style:family="paragraph" style:parent-style-name="Normal">
      <style:paragraph-properties fo:text-align="justify" fo:margin-bottom="0.212cm"/>
      <style:text-properties fo:background-color="#ffff00" fo:font-size="11pt" style:font-size-asian="11pt"/>
    </style:style>
    <style:style style:name="P959" style:family="paragraph" style:parent-style-name="Normal">
      <style:paragraph-properties fo:text-align="justify" fo:margin-bottom="0.212cm"/>
    </style:style>
    <style:style style:name="T959_1" style:family="text">
      <style:text-properties fo:font-size="11pt" style:font-size-asian="11pt" style:font-weight-complex="bold"/>
    </style:style>
    <style:style style:name="T959_2" style:family="text">
      <style:text-properties fo:font-size="11pt" style:font-size-asian="11pt" style:font-weight-complex="bold"/>
    </style:style>
    <style:style style:name="T959_3" style:family="text">
      <style:text-properties fo:font-size="11pt" style:font-size-asian="11pt" style:font-weight-complex="bold"/>
    </style:style>
    <style:style style:name="T959_4" style:family="text">
      <style:text-properties fo:font-size="11pt" style:font-size-asian="11pt" style:font-weight-complex="bold"/>
    </style:style>
    <style:style style:name="T959_5" style:family="text">
      <style:text-properties fo:font-size="11pt" style:font-size-asian="11pt" style:font-weight-complex="bold"/>
    </style:style>
    <style:style style:name="T959_6" style:family="text">
      <style:text-properties fo:font-size="11pt" style:font-size-asian="11pt" style:font-weight-complex="bold"/>
    </style:style>
    <style:style style:name="T959_7" style:family="text">
      <style:text-properties fo:font-size="11pt" style:font-size-asian="11pt" style:font-weight-complex="bold"/>
    </style:style>
    <style:style style:name="T959_8" style:family="text">
      <style:text-properties fo:font-size="11pt" style:font-size-asian="11pt" style:font-weight-complex="bold"/>
    </style:style>
    <style:style style:name="T959_9" style:family="text">
      <style:text-properties fo:font-size="11pt" style:font-size-asian="11pt" style:font-weight-complex="bold"/>
    </style:style>
    <style:style style:name="T959_10" style:family="text">
      <style:text-properties fo:font-size="11pt" style:font-size-asian="11pt" style:font-weight-complex="bold"/>
    </style:style>
    <style:style style:name="T959_11" style:family="text">
      <style:text-properties fo:font-size="11pt" style:font-size-asian="11pt" style:font-weight-complex="bold"/>
    </style:style>
    <style:style style:name="T959_12" style:family="text">
      <style:text-properties fo:font-size="11pt" style:font-size-asian="11pt" style:font-weight-complex="bold"/>
    </style:style>
    <style:style style:name="T959_13" style:family="text">
      <style:text-properties fo:font-size="11pt" style:font-size-asian="11pt" style:font-weight-complex="bold"/>
    </style:style>
    <style:style style:name="T959_14" style:family="text">
      <style:text-properties fo:font-size="11pt" style:font-size-asian="11pt" style:font-weight-complex="bold"/>
    </style:style>
    <style:style style:name="T959_15" style:family="text">
      <style:text-properties fo:font-size="11pt" style:font-size-asian="11pt" style:font-weight-complex="bold"/>
    </style:style>
    <style:style style:name="T959_16" style:family="text">
      <style:text-properties fo:font-size="11pt" style:font-size-asian="11pt" style:font-weight-complex="bold"/>
    </style:style>
    <style:style style:name="T959_17" style:family="text">
      <style:text-properties fo:font-size="11pt" style:font-size-asian="11pt" style:font-weight-complex="bold"/>
    </style:style>
    <style:style style:name="T959_18" style:family="text">
      <style:text-properties fo:font-size="11pt" style:font-size-asian="11pt" style:font-weight-complex="bold"/>
    </style:style>
    <style:style style:name="T959_19" style:family="text">
      <style:text-properties fo:font-size="11pt" style:font-size-asian="11pt" style:font-weight-complex="bold"/>
    </style:style>
    <style:style style:name="T959_20" style:family="text">
      <style:text-properties fo:font-size="11pt" style:font-size-asian="11pt" style:font-weight-complex="bold"/>
    </style:style>
    <style:style style:name="T959_21" style:family="text">
      <style:text-properties fo:font-size="11pt" style:font-size-asian="11pt" style:font-weight-complex="bold"/>
    </style:style>
    <style:style style:name="T959_22" style:family="text">
      <style:text-properties fo:font-size="11pt" style:font-size-asian="11pt" style:font-weight-complex="bold"/>
    </style:style>
    <style:style style:name="T959_23" style:family="text">
      <style:text-properties fo:font-size="11pt" style:font-size-asian="11pt" style:font-weight-complex="bold"/>
    </style:style>
    <style:style style:name="T959_24" style:family="text">
      <style:text-properties fo:font-size="11pt" style:font-size-asian="11pt" style:font-weight-complex="bold"/>
    </style:style>
    <style:style style:name="T959_25" style:family="text">
      <style:text-properties fo:font-size="11pt" style:font-size-asian="11pt" style:font-weight-complex="bold"/>
    </style:style>
    <style:style style:name="T959_26" style:family="text">
      <style:text-properties fo:font-size="11pt" style:font-size-asian="11pt" style:font-weight-complex="bold"/>
    </style:style>
    <style:style style:name="T959_27" style:family="text">
      <style:text-properties fo:font-size="11pt" style:font-size-asian="11pt" style:font-weight-complex="bold"/>
    </style:style>
    <style:style style:name="T959_28" style:family="text">
      <style:text-properties fo:font-size="11pt" style:font-size-asian="11pt" style:font-weight-complex="bold"/>
    </style:style>
    <style:style style:name="T959_29" style:family="text">
      <style:text-properties fo:font-size="11pt" style:font-size-asian="11pt" style:font-weight-complex="bold"/>
    </style:style>
    <style:style style:name="P960" style:family="paragraph" style:parent-style-name="Normal">
      <style:paragraph-properties fo:text-align="justify"/>
      <style:text-properties fo:language-asian="en" fo:country-asian="GB"/>
    </style:style>
    <style:style style:name="P961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961_1" style:family="text">
      <style:text-properties fo:font-size="14pt" style:font-size-asian="14pt" style:font-size-complex="11pt" fo:font-weight="bold" style:font-weight-asian="bold"/>
    </style:style>
    <style:style style:name="P962" style:family="paragraph" style:parent-style-name="Normal">
      <style:paragraph-properties fo:text-align="justify"/>
      <style:text-properties fo:font-size="10pt" style:font-size-asian="10pt" style:font-size-complex="11pt" style:font-weight-complex="bold"/>
    </style:style>
    <style:style style:name="P963" style:family="paragraph" style:parent-style-name="Normal">
      <style:paragraph-properties fo:text-align="justify" fo:margin-bottom="0.212cm"/>
    </style:style>
    <style:style style:name="T963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964" style:family="paragraph" style:parent-style-name="Normal">
      <style:paragraph-properties fo:text-align="justify" fo:margin-bottom="0.212cm"/>
    </style:style>
    <style:style style:name="T964_1" style:family="text">
      <style:text-properties fo:color="#000000" fo:font-size="11pt" style:font-size-asian="11pt" style:font-name-complex="Arial" style:font-size-complex="11pt"/>
    </style:style>
    <style:style style:name="T964_2" style:family="text">
      <style:text-properties fo:color="#000000" fo:font-size="11pt" style:font-size-asian="11pt" style:font-name-complex="Arial" style:font-size-complex="11pt"/>
    </style:style>
    <style:style style:name="T964_3" style:family="text">
      <style:text-properties fo:color="#000000" fo:font-size="11pt" style:font-size-asian="11pt" style:font-name-complex="Arial" style:font-size-complex="11pt"/>
    </style:style>
    <style:style style:name="P965" style:family="paragraph" style:parent-style-name="Normal">
      <style:paragraph-properties fo:text-align="justify" fo:margin-bottom="0.212cm"/>
    </style:style>
    <style:style style:name="T965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965_2" style:family="text">
      <style:text-properties fo:color="#000000" fo:font-size="11pt" style:font-size-asian="11pt" style:font-name-complex="Arial" style:font-size-complex="11pt"/>
    </style:style>
    <style:style style:name="P966" style:family="paragraph" style:parent-style-name="Normal">
      <style:paragraph-properties fo:text-align="justify" fo:margin-bottom="0.212cm"/>
    </style:style>
    <style:style style:name="T966_1" style:family="text">
      <style:text-properties fo:color="#000000" fo:font-size="11pt" style:font-size-asian="11pt" style:font-name-complex="Arial" style:font-size-complex="11pt"/>
    </style:style>
    <style:style style:name="T966_2" style:family="text">
      <style:text-properties fo:color="#000000" fo:font-size="11pt" style:font-size-asian="11pt" style:font-name-complex="Arial" style:font-size-complex="11pt"/>
    </style:style>
    <style:style style:name="T966_3" style:family="text">
      <style:text-properties fo:color="#000000" fo:font-size="11pt" style:font-size-asian="11pt" style:font-name-complex="Arial" style:font-size-complex="11pt"/>
    </style:style>
    <style:style style:name="T966_4" style:family="text">
      <style:text-properties fo:color="#000000" fo:font-size="11pt" style:font-size-asian="11pt" style:font-name-complex="Arial" style:font-size-complex="11pt"/>
    </style:style>
    <style:style style:name="T966_5" style:family="text"/>
    <style:style style:name="T966_6" style:family="text">
      <style:text-properties fo:color="#000000" fo:font-size="11pt" style:font-size-asian="11pt" style:font-size-complex="11pt"/>
    </style:style>
    <style:style style:name="T966_7" style:family="text">
      <style:text-properties fo:color="#000000" fo:font-size="11pt" style:font-size-asian="11pt" style:font-name-complex="Arial" style:font-size-complex="11pt"/>
    </style:style>
    <style:style style:name="T966_8" style:family="text"/>
    <style:style style:name="T966_9" style:family="text">
      <style:text-properties fo:color="#000000" fo:font-size="11pt" style:font-size-asian="11pt" style:font-size-complex="11pt"/>
    </style:style>
    <style:style style:name="T966_10" style:family="text">
      <style:text-properties fo:color="#000000" fo:font-size="11pt" style:font-size-asian="11pt" style:font-name-complex="Arial" style:font-size-complex="11pt"/>
    </style:style>
    <style:style style:name="T966_11" style:family="text">
      <style:text-properties fo:color="#000000" fo:font-size="11pt" style:font-size-asian="11pt" style:font-name-complex="Arial" style:font-size-complex="11pt"/>
    </style:style>
    <style:style style:name="T966_12" style:family="text">
      <style:text-properties fo:color="#000000" fo:font-size="11pt" style:font-size-asian="11pt" style:font-name-complex="Arial" style:font-size-complex="11pt"/>
    </style:style>
    <style:style style:name="T966_13" style:family="text">
      <style:text-properties fo:color="#000000" fo:font-size="11pt" style:font-size-asian="11pt" style:font-name-complex="Arial" style:font-size-complex="11pt"/>
    </style:style>
    <style:style style:name="T966_14" style:family="text">
      <style:text-properties fo:color="#000000" fo:font-size="11pt" style:font-size-asian="11pt" style:font-name-complex="Arial" style:font-size-complex="11pt"/>
    </style:style>
    <style:style style:name="T966_15" style:family="text">
      <style:text-properties fo:color="#000000" fo:font-size="11pt" style:font-size-asian="11pt" style:font-name-complex="Arial" style:font-size-complex="11pt"/>
    </style:style>
    <style:style style:name="T966_16" style:family="text">
      <style:text-properties fo:color="#000000" fo:font-size="11pt" style:font-size-asian="11pt" style:font-name-complex="Arial" style:font-size-complex="11pt"/>
    </style:style>
    <style:style style:name="T966_17" style:family="text">
      <style:text-properties fo:color="#000000" fo:font-size="11pt" style:font-size-asian="11pt" style:font-name-complex="Arial" style:font-size-complex="11pt"/>
    </style:style>
    <style:style style:name="T966_18" style:family="text">
      <style:text-properties fo:color="#000000" fo:font-size="11pt" style:font-size-asian="11pt" style:font-name-complex="Arial" style:font-size-complex="11pt"/>
    </style:style>
    <style:style style:name="T966_19" style:family="text">
      <style:text-properties fo:color="#000000" fo:font-size="11pt" style:font-size-asian="11pt" style:font-name-complex="Arial" style:font-size-complex="11pt"/>
    </style:style>
    <style:style style:name="T966_20" style:family="text">
      <style:text-properties fo:color="#000000" fo:font-size="11pt" style:font-size-asian="11pt" style:font-name-complex="Arial" style:font-size-complex="11pt"/>
    </style:style>
    <style:style style:name="T966_21" style:family="text">
      <style:text-properties fo:color="#000000" fo:font-size="11pt" style:font-size-asian="11pt" style:font-name-complex="Arial" style:font-size-complex="11pt"/>
    </style:style>
    <style:style style:name="T966_22" style:family="text">
      <style:text-properties fo:color="#000000" fo:font-size="11pt" style:font-size-asian="11pt" style:font-name-complex="Arial" style:font-size-complex="11pt"/>
    </style:style>
    <style:style style:name="P967" style:family="paragraph" style:parent-style-name="Normal">
      <style:paragraph-properties fo:text-align="justify" fo:margin-bottom="0.212cm"/>
    </style:style>
    <style:style style:name="T967_1" style:family="text">
      <style:text-properties fo:color="#000000" fo:font-size="11pt" style:font-size-asian="11pt" style:font-name-complex="Arial" style:font-size-complex="11pt"/>
    </style:style>
    <style:style style:name="T967_2" style:family="text">
      <style:text-properties fo:color="#000000" fo:font-size="11pt" style:font-size-asian="11pt" style:font-name-complex="Arial" style:font-size-complex="11pt"/>
    </style:style>
    <style:style style:name="T967_3" style:family="text">
      <style:text-properties fo:color="#000000" fo:font-size="11pt" style:font-size-asian="11pt" style:font-name-complex="Arial" style:font-size-complex="11pt"/>
    </style:style>
    <style:style style:name="T967_4" style:family="text">
      <style:text-properties fo:color="#000000" fo:font-size="11pt" style:font-size-asian="11pt" style:font-name-complex="Arial" style:font-size-complex="11pt"/>
    </style:style>
    <style:style style:name="T967_5" style:family="text">
      <style:text-properties fo:color="#000000" fo:font-size="11pt" style:font-size-asian="11pt" style:font-name-complex="Arial" style:font-size-complex="11pt"/>
    </style:style>
    <style:style style:name="P968" style:family="paragraph" style:parent-style-name="List_20_Paragraph">
      <style:paragraph-properties fo:text-align="justify" fo:margin-bottom="0.212cm"/>
      <style:text-properties fo:color="#000000" fo:font-size="11pt" style:font-size-asian="11pt" style:font-name-complex="Arial" style:font-size-complex="11pt"/>
    </style:style>
    <style:style style:name="T968_1" style:family="text">
      <style:text-properties fo:color="#000000" fo:font-size="11pt" style:font-size-asian="11pt" style:font-name-complex="Arial" style:font-size-complex="11pt"/>
    </style:style>
    <style:style style:name="T968_2" style:family="text">
      <style:text-properties fo:color="#000000" fo:font-size="11pt" style:font-size-asian="11pt" style:font-name-complex="Arial" style:font-size-complex="11pt"/>
    </style:style>
    <style:style style:name="T968_3" style:family="text">
      <style:text-properties fo:color="#000000" fo:font-size="11pt" style:font-size-asian="11pt" style:font-name-complex="Arial" style:font-size-complex="11pt"/>
    </style:style>
    <style:style style:name="T968_4" style:family="text">
      <style:text-properties fo:color="#000000" fo:font-size="11pt" style:font-size-asian="11pt" style:font-name-complex="Arial" style:font-size-complex="11pt"/>
    </style:style>
    <style:style style:name="T968_5" style:family="text">
      <style:text-properties fo:color="#000000" fo:font-size="11pt" style:font-size-asian="11pt" style:font-name-complex="Arial" style:font-size-complex="11pt"/>
    </style:style>
    <style:style style:name="T968_6" style:family="text">
      <style:text-properties fo:color="#000000" fo:font-size="11pt" style:font-size-asian="11pt" style:font-name-complex="Arial" style:font-size-complex="11pt"/>
    </style:style>
    <style:style style:name="T968_7" style:family="text">
      <style:text-properties fo:color="#000000" fo:font-size="11pt" style:font-size-asian="11pt" style:font-name-complex="Arial" style:font-size-complex="11pt"/>
    </style:style>
    <style:style style:name="T968_8" style:family="text">
      <style:text-properties fo:color="#000000" fo:font-size="11pt" style:font-size-asian="11pt" style:font-name-complex="Arial" style:font-size-complex="11pt"/>
    </style:style>
    <style:style style:name="T968_9" style:family="text">
      <style:text-properties fo:color="#000000" fo:font-size="11pt" style:font-size-asian="11pt" style:font-name-complex="Arial" style:font-size-complex="11pt"/>
    </style:style>
    <style:style style:name="T968_10" style:family="text">
      <style:text-properties fo:color="#000000" fo:font-size="11pt" style:font-size-asian="11pt" style:font-name-complex="Arial" style:font-size-complex="11pt"/>
    </style:style>
    <style:style style:name="P969" style:family="paragraph" style:parent-style-name="List_20_Paragraph">
      <style:paragraph-properties fo:text-align="justify" fo:margin-bottom="0.212cm"/>
      <style:text-properties fo:color="#000000" fo:font-size="11pt" style:font-size-asian="11pt" style:font-name-complex="Arial" style:font-size-complex="11pt"/>
    </style:style>
    <style:style style:name="T969_1" style:family="text">
      <style:text-properties fo:color="#000000" fo:font-size="11pt" style:font-size-asian="11pt" style:font-name-complex="Arial" style:font-size-complex="11pt"/>
    </style:style>
    <style:style style:name="T969_2" style:family="text">
      <style:text-properties fo:color="#000000" fo:font-size="11pt" style:font-size-asian="11pt" style:font-name-complex="Arial" style:font-size-complex="11pt"/>
    </style:style>
    <style:style style:name="T969_3" style:family="text">
      <style:text-properties fo:color="#000000" fo:font-size="11pt" style:font-size-asian="11pt" style:font-name-complex="Arial" style:font-size-complex="11pt"/>
    </style:style>
    <style:style style:name="T969_4" style:family="text">
      <style:text-properties fo:color="#000000" fo:font-size="11pt" style:font-size-asian="11pt" style:font-name-complex="Arial" style:font-size-complex="11pt"/>
    </style:style>
    <style:style style:name="T969_5" style:family="text">
      <style:text-properties fo:color="#000000" fo:font-size="11pt" style:font-size-asian="11pt" style:font-name-complex="Arial" style:font-size-complex="11pt"/>
    </style:style>
    <style:style style:name="T969_6" style:family="text">
      <style:text-properties fo:color="#000000" fo:font-size="11pt" style:font-size-asian="11pt" style:font-name-complex="Arial" style:font-size-complex="11pt"/>
    </style:style>
    <style:style style:name="P970" style:family="paragraph" style:parent-style-name="List_20_Paragraph">
      <style:paragraph-properties fo:text-align="justify" fo:margin-bottom="0.212cm"/>
      <style:text-properties fo:color="#000000" fo:font-size="11pt" style:font-size-asian="11pt" style:font-name-complex="Arial" style:font-size-complex="11pt"/>
    </style:style>
    <style:style style:name="T970_1" style:family="text">
      <style:text-properties fo:color="#000000" fo:font-size="11pt" style:font-size-asian="11pt" style:font-name-complex="Arial" style:font-size-complex="11pt"/>
    </style:style>
    <style:style style:name="T970_2" style:family="text">
      <style:text-properties fo:color="#000000" fo:font-size="11pt" style:font-size-asian="11pt" style:font-name-complex="Arial" style:font-size-complex="11pt"/>
    </style:style>
    <style:style style:name="T970_3" style:family="text">
      <style:text-properties fo:color="#000000" fo:font-size="11pt" style:font-size-asian="11pt" style:font-name-complex="Arial" style:font-size-complex="11pt"/>
    </style:style>
    <style:style style:name="T970_4" style:family="text">
      <style:text-properties fo:color="#000000" fo:font-size="11pt" style:font-size-asian="11pt" style:font-name-complex="Arial" style:font-size-complex="11pt"/>
    </style:style>
    <style:style style:name="T970_5" style:family="text">
      <style:text-properties fo:color="#000000" fo:font-size="11pt" style:font-size-asian="11pt" style:font-name-complex="Arial" style:font-size-complex="11pt"/>
    </style:style>
    <style:style style:name="P971" style:family="paragraph" style:parent-style-name="List_20_Paragraph">
      <style:paragraph-properties fo:text-align="justify" fo:margin-bottom="0.212cm"/>
      <style:text-properties fo:color="#000000" fo:font-size="11pt" style:font-size-asian="11pt" style:font-name-complex="Arial" style:font-size-complex="11pt"/>
    </style:style>
    <style:style style:name="P972" style:family="paragraph" style:parent-style-name="Normal">
      <style:paragraph-properties fo:text-align="justify" fo:margin-bottom="0.212cm"/>
    </style:style>
    <style:style style:name="T972_1" style:family="text">
      <style:text-properties fo:color="#000000" fo:font-size="11pt" style:font-size-asian="11pt" style:font-name-complex="Arial" style:font-size-complex="11pt"/>
    </style:style>
    <style:style style:name="T972_2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972_3" style:family="text">
      <style:text-properties fo:color="#000000" fo:font-size="11pt" style:font-size-asian="11pt" style:font-name-complex="Arial" style:font-size-complex="11pt"/>
    </style:style>
    <style:style style:name="P973" style:family="paragraph" style:parent-style-name="Normal">
      <style:paragraph-properties fo:text-align="justify" fo:margin-bottom="0.212cm"/>
    </style:style>
    <style:style style:name="T973_1" style:family="text">
      <style:text-properties fo:color="#000000" fo:font-size="11pt" style:font-name-asian="Aptos" style:font-size-asian="11pt" style:font-name-complex="Arial" style:font-size-complex="11pt"/>
    </style:style>
    <style:style style:name="T973_2" style:family="text">
      <style:text-properties fo:color="#000000" fo:font-size="11pt" style:font-size-asian="11pt" style:font-name-complex="Arial" style:font-size-complex="11pt"/>
    </style:style>
    <style:style style:name="T973_3" style:family="text">
      <style:text-properties fo:color="#000000" fo:font-size="11pt" style:font-size-asian="11pt" style:font-name-complex="Arial" style:font-size-complex="11pt"/>
    </style:style>
    <style:style style:name="T973_4" style:family="text">
      <style:text-properties fo:color="#000000" fo:font-size="11pt" style:font-name-asian="Aptos" style:font-size-asian="11pt" style:font-name-complex="Arial" style:font-size-complex="11pt"/>
    </style:style>
    <style:style style:name="T973_5" style:family="text">
      <style:text-properties fo:color="#000000" fo:font-size="11pt" style:font-size-asian="11pt" style:font-name-complex="Arial" style:font-size-complex="11pt"/>
    </style:style>
    <style:style style:name="P974" style:family="paragraph" style:parent-style-name="Normal">
      <style:paragraph-properties fo:text-align="justify" fo:margin-bottom="0.212cm"/>
    </style:style>
    <style:style style:name="T974_1" style:family="text">
      <style:text-properties fo:color="#000000" fo:font-size="11pt" style:font-name-asian="Aptos" style:font-size-asian="11pt" style:font-name-complex="Arial" style:font-size-complex="11pt"/>
    </style:style>
    <style:style style:name="T974_2" style:family="text">
      <style:text-properties fo:color="#000000" fo:font-size="11pt" style:font-size-asian="11pt" style:font-name-complex="Arial" style:font-size-complex="11pt"/>
    </style:style>
    <style:style style:name="T974_3" style:family="text">
      <style:text-properties fo:color="#000000" fo:font-size="11pt" style:font-size-asian="11pt" style:font-name-complex="Arial" style:font-size-complex="11pt"/>
    </style:style>
    <style:style style:name="T974_4" style:family="text">
      <style:text-properties fo:color="#000000" fo:font-size="11pt" style:font-name-asian="Aptos" style:font-size-asian="11pt" style:font-name-complex="Arial" style:font-size-complex="11pt"/>
    </style:style>
    <style:style style:name="T974_5" style:family="text">
      <style:text-properties fo:color="#000000" fo:font-size="11pt" style:font-size-asian="11pt" style:font-name-complex="Arial" style:font-size-complex="11pt"/>
    </style:style>
    <style:style style:name="T974_6" style:family="text">
      <style:text-properties fo:color="#000000" fo:font-size="11pt" style:font-name-asian="Aptos" style:font-size-asian="11pt" style:font-name-complex="Arial" style:font-size-complex="11pt"/>
    </style:style>
    <style:style style:name="T974_7" style:family="text">
      <style:text-properties fo:color="#000000" fo:font-size="11pt" style:font-size-asian="11pt" style:font-name-complex="Arial" style:font-size-complex="11pt"/>
    </style:style>
    <style:style style:name="T974_8" style:family="text">
      <style:text-properties fo:color="#000000" fo:font-size="11pt" style:font-name-asian="Aptos" style:font-size-asian="11pt" style:font-name-complex="Arial" style:font-size-complex="11pt"/>
    </style:style>
    <style:style style:name="T974_9" style:family="text">
      <style:text-properties fo:color="#000000" fo:font-size="11pt" style:font-size-asian="11pt" style:font-name-complex="Arial" style:font-size-complex="11pt"/>
    </style:style>
    <style:style style:name="T974_10" style:family="text">
      <style:text-properties fo:color="#000000" fo:font-size="11pt" style:font-name-asian="Aptos" style:font-size-asian="11pt" style:font-name-complex="Arial" style:font-size-complex="11pt"/>
    </style:style>
    <style:style style:name="T974_11" style:family="text">
      <style:text-properties fo:color="#000000" fo:font-size="11pt" style:font-name-asian="Aptos" style:font-size-asian="11pt" style:font-name-complex="Arial" style:font-size-complex="11pt"/>
    </style:style>
    <style:style style:name="T974_12" style:family="text">
      <style:text-properties fo:color="#000000" fo:font-size="11pt" style:font-size-asian="11pt" style:font-name-complex="Arial" style:font-size-complex="11pt"/>
    </style:style>
    <style:style style:name="T974_13" style:family="text">
      <style:text-properties fo:color="#000000" fo:font-size="11pt" style:font-name-asian="Aptos" style:font-size-asian="11pt" style:font-name-complex="Arial" style:font-size-complex="11pt"/>
    </style:style>
    <style:style style:name="P975" style:family="paragraph" style:parent-style-name="Comment_20_Text">
      <style:paragraph-properties fo:text-align="justify" fo:margin-bottom="0.212cm"/>
    </style:style>
    <style:style style:name="T975_1" style:family="text">
      <style:text-properties fo:font-size="11pt" style:font-size-asian="11pt" style:font-name-complex="Arial" style:font-size-complex="11pt" fo:font-weight="bold" style:font-weight-asian="bold"/>
    </style:style>
    <style:style style:name="P976" style:family="paragraph" style:parent-style-name="Normal">
      <style:paragraph-properties fo:text-align="justify" fo:margin-bottom="0.212cm"/>
    </style:style>
    <style:style style:name="T976_1" style:family="text">
      <style:text-properties fo:color="#000000" fo:font-size="11pt" style:font-size-asian="11pt" style:font-name-complex="Arial" style:font-size-complex="11pt"/>
    </style:style>
    <style:style style:name="T976_2" style:family="text">
      <style:text-properties fo:color="#000000" fo:font-size="11pt" style:font-size-asian="11pt" style:font-name-complex="Arial" style:font-size-complex="11pt"/>
    </style:style>
    <style:style style:name="T976_3" style:family="text">
      <style:text-properties fo:color="#000000" fo:font-size="11pt" style:font-size-asian="11pt" style:font-name-complex="Arial" style:font-size-complex="11pt"/>
    </style:style>
    <style:style style:name="T976_4" style:family="text">
      <style:text-properties fo:color="#000000" fo:font-size="11pt" style:font-size-asian="11pt" style:font-name-complex="Arial" style:font-size-complex="11pt"/>
    </style:style>
    <style:style style:name="T976_5" style:family="text">
      <style:text-properties fo:color="#000000" fo:font-size="11pt" style:font-size-asian="11pt" style:font-name-complex="Arial" style:font-size-complex="11pt"/>
    </style:style>
    <style:style style:name="P977" style:family="paragraph" style:parent-style-name="Normal">
      <style:paragraph-properties fo:text-align="justify" fo:margin-bottom="0.212cm"/>
    </style:style>
    <style:style style:name="T977_1" style:family="text">
      <style:text-properties fo:color="#000000" fo:font-size="11pt" style:font-size-asian="11pt" style:font-name-complex="Arial" style:font-size-complex="11pt"/>
    </style:style>
    <style:style style:name="T977_2" style:family="text">
      <style:text-properties fo:color="#000000" fo:font-size="11pt" style:font-size-asian="11pt" style:font-name-complex="Arial" style:font-size-complex="11pt"/>
    </style:style>
    <style:style style:name="P978" style:family="paragraph" style:parent-style-name="Comment_20_Text">
      <style:paragraph-properties fo:text-align="justify" fo:margin-bottom="0.212cm"/>
    </style:style>
    <style:style style:name="T978_1" style:family="text">
      <style:text-properties fo:font-size="11pt" style:font-size-asian="11pt" style:font-name-complex="Arial" style:font-size-complex="11pt" fo:font-weight="bold" style:font-weight-asian="bold"/>
    </style:style>
    <style:style style:name="P979" style:family="paragraph" style:parent-style-name="Normal">
      <style:paragraph-properties fo:text-align="justify" fo:margin-bottom="0.212cm"/>
    </style:style>
    <style:style style:name="T979_1" style:family="text">
      <style:text-properties fo:color="#000000" fo:font-size="11pt" style:font-size-asian="11pt" style:font-name-complex="Arial" style:font-size-complex="11pt"/>
    </style:style>
    <style:style style:name="T979_2" style:family="text">
      <style:text-properties fo:color="#000000" fo:font-size="11pt" style:font-size-asian="11pt" style:font-name-complex="Arial" style:font-size-complex="11pt"/>
    </style:style>
    <style:style style:name="T979_3" style:family="text">
      <style:text-properties fo:color="#000000" fo:font-size="11pt" style:font-size-asian="11pt" style:font-name-complex="Arial" style:font-size-complex="11pt"/>
    </style:style>
    <style:style style:name="T979_4" style:family="text">
      <style:text-properties fo:color="#000000" fo:font-size="11pt" style:font-size-asian="11pt" style:font-name-complex="Arial" style:font-size-complex="11pt"/>
    </style:style>
    <style:style style:name="T979_5" style:family="text">
      <style:text-properties fo:color="#000000" fo:font-size="11pt" style:font-size-asian="11pt" style:font-name-complex="Arial" style:font-size-complex="11pt"/>
    </style:style>
    <style:style style:name="T979_6" style:family="text">
      <style:text-properties fo:color="#000000" fo:font-size="11pt" style:font-size-asian="11pt" style:font-name-complex="Arial" style:font-size-complex="11pt"/>
    </style:style>
    <style:style style:name="T979_7" style:family="text">
      <style:text-properties fo:color="#000000" fo:font-size="11pt" style:font-size-asian="11pt" style:font-name-complex="Arial" style:font-size-complex="11pt"/>
    </style:style>
    <style:style style:name="T979_8" style:family="text">
      <style:text-properties fo:color="#000000" fo:font-size="11pt" style:font-size-asian="11pt" style:font-name-complex="Arial" style:font-size-complex="11pt"/>
    </style:style>
    <style:style style:name="T979_9" style:family="text">
      <style:text-properties fo:color="#000000" fo:font-size="11pt" style:font-size-asian="11pt" style:font-name-complex="Arial" style:font-size-complex="11pt"/>
    </style:style>
    <style:style style:name="T979_10" style:family="text">
      <style:text-properties fo:color="#000000" fo:font-size="11pt" style:font-size-asian="11pt" style:font-name-complex="Arial" style:font-size-complex="11pt"/>
    </style:style>
    <style:style style:name="T979_11" style:family="text">
      <style:text-properties fo:color="#000000" fo:font-size="11pt" style:font-size-asian="11pt" style:font-name-complex="Arial" style:font-size-complex="11pt"/>
    </style:style>
    <style:style style:name="T979_12" style:family="text">
      <style:text-properties fo:color="#000000" fo:font-size="11pt" style:font-size-asian="11pt" style:font-name-complex="Arial" style:font-size-complex="11pt"/>
    </style:style>
    <style:style style:name="T979_13" style:family="text">
      <style:text-properties fo:color="#000000" fo:font-size="11pt" style:font-size-asian="11pt" style:font-name-complex="Arial" style:font-size-complex="11pt"/>
    </style:style>
    <style:style style:name="T979_14" style:family="text">
      <style:text-properties fo:color="#000000" fo:font-size="11pt" style:font-size-asian="11pt" style:font-name-complex="Arial" style:font-size-complex="11pt"/>
    </style:style>
    <style:style style:name="P980" style:family="paragraph" style:parent-style-name="Normal">
      <style:paragraph-properties fo:text-align="justify" fo:margin-bottom="0.212cm"/>
    </style:style>
    <style:style style:name="T980_1" style:family="text">
      <style:text-properties fo:color="#000000" fo:font-size="11pt" style:font-size-asian="11pt" style:font-name-complex="Arial" style:font-size-complex="11pt"/>
    </style:style>
    <style:style style:name="T980_2" style:family="text">
      <style:text-properties fo:color="#000000" fo:font-size="11pt" style:font-size-asian="11pt" style:font-name-complex="Arial" style:font-size-complex="11pt"/>
    </style:style>
    <style:style style:name="T980_3" style:family="text">
      <style:text-properties fo:color="#000000" fo:font-size="11pt" style:font-name-asian="Arial" style:font-size-asian="11pt" style:font-name-complex="Arial" style:font-size-complex="11pt"/>
    </style:style>
    <style:style style:name="T980_4" style:family="text">
      <style:text-properties fo:color="#000000" fo:font-size="11pt" style:font-name-asian="Arial" style:font-size-asian="11pt" style:font-name-complex="Arial" style:font-size-complex="11pt"/>
    </style:style>
    <style:style style:name="T980_5" style:family="text">
      <style:text-properties fo:color="#000000" fo:font-size="11pt" style:font-name-asian="Arial" style:font-size-asian="11pt" style:font-name-complex="Arial" style:font-size-complex="11pt"/>
    </style:style>
    <style:style style:name="T980_6" style:family="text">
      <style:text-properties fo:color="#000000" fo:font-size="11pt" style:font-name-asian="Arial" style:font-size-asian="11pt" style:font-name-complex="Arial" style:font-size-complex="11pt"/>
    </style:style>
    <style:style style:name="P981" style:family="paragraph" style:parent-style-name="Normal">
      <style:paragraph-properties fo:text-align="justify" fo:margin-bottom="0.212cm"/>
    </style:style>
    <style:style style:name="T981_1" style:family="text">
      <style:text-properties fo:color="#000000" fo:font-size="11pt" style:font-size-asian="11pt" style:font-name-complex="Arial" style:font-size-complex="11pt"/>
    </style:style>
    <style:style style:name="T981_2" style:family="text">
      <style:text-properties fo:color="#000000" fo:font-size="11pt" style:font-size-asian="11pt" style:font-name-complex="Arial" style:font-size-complex="11pt"/>
    </style:style>
    <style:style style:name="T981_3" style:family="text">
      <style:text-properties fo:color="#000000" fo:font-size="11pt" style:font-size-asian="11pt" style:font-name-complex="Arial" style:font-size-complex="11pt"/>
    </style:style>
    <style:style style:name="T981_4" style:family="text">
      <style:text-properties fo:color="#000000" fo:font-size="11pt" style:font-size-asian="11pt" style:font-name-complex="Arial" style:font-size-complex="11pt"/>
    </style:style>
    <style:style style:name="T981_5" style:family="text">
      <style:text-properties fo:color="#000000" fo:font-size="11pt" style:font-size-asian="11pt" style:font-name-complex="Arial" style:font-size-complex="11pt"/>
    </style:style>
    <style:style style:name="T981_6" style:family="text">
      <style:text-properties fo:color="#000000" fo:font-size="11pt" style:font-size-asian="11pt" style:font-name-complex="Arial" style:font-size-complex="11pt"/>
    </style:style>
    <style:style style:name="T981_7" style:family="text">
      <style:text-properties fo:color="#000000" fo:font-size="11pt" style:font-size-asian="11pt" style:font-name-complex="Arial" style:font-size-complex="11pt"/>
    </style:style>
    <style:style style:name="T981_8" style:family="text">
      <style:text-properties fo:color="#000000" fo:font-size="11pt" style:font-size-asian="11pt" style:font-name-complex="Arial" style:font-size-complex="11pt"/>
    </style:style>
    <style:style style:name="T981_9" style:family="text">
      <style:text-properties fo:color="#000000" fo:font-size="11pt" style:font-size-asian="11pt" style:font-name-complex="Arial" style:font-size-complex="11pt"/>
    </style:style>
    <style:style style:name="T981_10" style:family="text">
      <style:text-properties fo:color="#000000" fo:font-size="11pt" style:font-size-asian="11pt" style:font-name-complex="Arial" style:font-size-complex="11pt"/>
    </style:style>
    <style:style style:name="T981_11" style:family="text">
      <style:text-properties fo:color="#000000" fo:font-size="11pt" style:font-size-asian="11pt" style:font-name-complex="Arial" style:font-size-complex="11pt"/>
    </style:style>
    <style:style style:name="T981_12" style:family="text">
      <style:text-properties fo:color="#000000" fo:font-size="11pt" style:font-size-asian="11pt" style:font-name-complex="Arial" style:font-size-complex="11pt"/>
    </style:style>
    <style:style style:name="T981_13" style:family="text">
      <style:text-properties fo:color="#000000" fo:font-size="11pt" style:font-size-asian="11pt" style:font-name-complex="Arial" style:font-size-complex="11pt"/>
    </style:style>
    <style:style style:name="T981_14" style:family="text">
      <style:text-properties fo:color="#000000" fo:font-size="11pt" style:font-size-asian="11pt" style:font-name-complex="Arial" style:font-size-complex="11pt"/>
    </style:style>
    <style:style style:name="T981_15" style:family="text">
      <style:text-properties fo:color="#000000" fo:font-size="11pt" style:font-size-asian="11pt" style:font-name-complex="Arial" style:font-size-complex="11pt"/>
    </style:style>
    <style:style style:name="T981_16" style:family="text">
      <style:text-properties fo:color="#000000" fo:font-size="11pt" style:font-size-asian="11pt" style:font-name-complex="Arial" style:font-size-complex="11pt"/>
    </style:style>
    <style:style style:name="T981_17" style:family="text">
      <style:text-properties fo:color="#000000" fo:font-size="11pt" style:font-size-asian="11pt" style:font-name-complex="Arial" style:font-size-complex="11pt"/>
    </style:style>
    <style:style style:name="P982" style:family="paragraph" style:parent-style-name="Normal">
      <style:paragraph-properties fo:text-align="justify" fo:margin-bottom="0.212cm"/>
    </style:style>
    <style:style style:name="T982_1" style:family="text">
      <style:text-properties fo:color="#000000" fo:font-size="11pt" style:font-size-asian="11pt" style:font-name-complex="Arial" style:font-size-complex="11pt"/>
    </style:style>
    <style:style style:name="T982_2" style:family="text">
      <style:text-properties fo:color="#000000" fo:font-size="11pt" style:font-size-asian="11pt" style:font-name-complex="Arial" style:font-size-complex="11pt"/>
    </style:style>
    <style:style style:name="T982_3" style:family="text">
      <style:text-properties fo:color="#000000" fo:font-size="11pt" style:font-size-asian="11pt" style:font-name-complex="Arial" style:font-size-complex="11pt"/>
    </style:style>
    <style:style style:name="P983" style:family="paragraph" style:parent-style-name="Normal">
      <style:paragraph-properties fo:text-align="justify" fo:margin-bottom="0.212cm"/>
    </style:style>
    <style:style style:name="T983_1" style:family="text">
      <style:text-properties fo:color="#000000" fo:font-size="11pt" style:font-size-asian="11pt" style:font-name-complex="Arial" style:font-size-complex="11pt"/>
    </style:style>
    <style:style style:name="T983_2" style:family="text">
      <style:text-properties fo:color="#000000" fo:font-size="11pt" style:font-size-asian="11pt" style:font-name-complex="Arial" style:font-size-complex="11pt"/>
    </style:style>
    <style:style style:name="T983_3" style:family="text">
      <style:text-properties fo:color="#000000" fo:font-size="11pt" style:font-size-asian="11pt" style:font-name-complex="Arial" style:font-size-complex="11pt"/>
    </style:style>
    <style:style style:name="T983_4" style:family="text">
      <style:text-properties fo:color="#000000" fo:font-size="11pt" style:font-size-asian="11pt" style:font-name-complex="Arial" style:font-size-complex="11pt"/>
    </style:style>
    <style:style style:name="P98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able18" style:family="table">
      <style:table-properties table:align="left" style:width="16.252cm" fo:margin-left="-0.009cm"/>
    </style:style>
    <style:style style:name="Column67" style:family="table-column">
      <style:table-column-properties style:column-width="4.251cm"/>
    </style:style>
    <style:style style:name="Column68" style:family="table-column">
      <style:table-column-properties style:column-width="4cm"/>
    </style:style>
    <style:style style:name="Column69" style:family="table-column">
      <style:table-column-properties style:column-width="3.501cm"/>
    </style:style>
    <style:style style:name="Column70" style:family="table-column">
      <style:table-column-properties style:column-width="4.5cm"/>
    </style:style>
    <style:style style:name="Row63" style:family="table-row"/>
    <style:style style:name="Cell2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5" style:family="paragraph" style:parent-style-name="Normal">
      <style:paragraph-properties fo:text-align="justify" fo:line-height="100%" fo:margin-bottom="0cm"/>
    </style:style>
    <style:style style:name="T98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6" style:family="paragraph" style:parent-style-name="Normal">
      <style:paragraph-properties fo:text-align="justify" fo:line-height="100%" fo:margin-bottom="0cm"/>
    </style:style>
    <style:style style:name="T9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98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988" style:family="paragraph" style:parent-style-name="Normal">
      <style:paragraph-properties fo:text-align="justify" fo:line-height="100%" fo:margin-bottom="0cm"/>
    </style:style>
    <style:style style:name="T98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9" style:family="paragraph" style:parent-style-name="Normal">
      <style:paragraph-properties fo:text-align="justify" fo:line-height="100%" fo:margin-bottom="0cm"/>
    </style:style>
    <style:style style:name="T98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0" style:family="paragraph" style:parent-style-name="Normal">
      <style:paragraph-properties fo:text-align="justify" fo:line-height="100%" fo:margin-bottom="0cm"/>
    </style:style>
    <style:style style:name="T9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9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9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992" style:family="paragraph" style:parent-style-name="Normal">
      <style:paragraph-properties fo:text-align="justify" fo:line-height="100%" fo:margin-bottom="0cm"/>
    </style:style>
    <style:style style:name="T99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99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993" style:family="paragraph" style:parent-style-name="Normal">
      <style:paragraph-properties fo:text-align="justify" fo:line-height="108%" fo:margin-bottom="0.282cm"/>
      <style:text-properties fo:font-size="10pt" style:font-size-asian="10pt" style:font-name-complex="Arial"/>
    </style:style>
    <style:style style:name="P994" style:family="paragraph" style:parent-style-name="Normal">
      <style:paragraph-properties fo:text-align="justify"/>
    </style:style>
    <style:style style:name="P995" style:family="paragraph" style:parent-style-name="Normal">
      <style:paragraph-properties fo:text-align="justify"/>
    </style:style>
  </office:automatic-styles>
  <office:body>
    <office:text>
      <text:h text:style-name="P1" text:outline-level="2"><text:span text:style-name="T1_1">Humanitarian<text:s/>Innovation<text:s/>Platform<text:s/>Annual<text:s/>Review<text:s/>2025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/text:span><text:span text:style-name="T3_2"><text:s/></text:span><text:span text:style-name="T3_3">Humanitarian<text:s/>Innovation<text:s/>Platform<text:s/>Annual<text:s/>Review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</text:span><text:span text:style-name="T4_3">4</text:span><text:span text:style-name="T4_4">9</text:span><text:span text:style-name="T4_5">.</text:span><text:span text:style-name="T4_6">126</text:span><text:span text:style-name="T4_7"><text:s/></text:span><text:span text:style-name="T4_8">million<text:s/>(combined)<text:s/></text:span></text:p>
            <text:p text:style-name="P5"><text:span text:style-name="T5_1">Innovation<text:s/>in<text:s/>Emergencies<text:s/>and<text:s/>Protracted<text:s/>Crises<text:s/></text:span><text:span text:style-name="T5_2">£3</text:span><text:span text:style-name="T5_3">9</text:span><text:span text:style-name="T5_4">,</text:span><text:span text:style-name="T5_5">500</text:span><text:span text:style-name="T5_6">,</text:span><text:span text:style-name="T5_7">000</text:span></text:p>
            <text:p text:style-name="P6"><text:span text:style-name="T6_1">Creating<text:s/>Hope<text:s/>in<text:s/>Conflict<text:s/>Humanitarian<text:s/>Grand<text:s/>Challenge<text:s/>(CHIC)<text:s/>£</text:span><text:span text:style-name="T6_2">9</text:span><text:span text:style-name="T6_3">,</text:span><text:span text:style-name="T6_4">626</text:span><text:span text:style-name="T6_5">,</text:span><text:span text:style-name="T6_6">000</text:span></text:p>
          </table:table-cell>
          <table:covered-table-cell/>
          <table:table-cell table:style-name="Cell3">
            <text:p text:style-name="P7"><text:span text:style-name="T7_1">Review<text:s/>date:<text:s/>23/11/25</text:span></text:p>
          </table:table-cell>
        </table:table-row>
        <table:table-row table:style-name="Row3">
          <table:table-cell table:style-name="Cell4">
            <text:p text:style-name="P8"><text:span text:style-name="T8_1">Programme<text:s/>Code:<text:s/></text:span><text:span text:style-name="T8_2">[</text:span><text:span text:style-name="T8_3">AMP<text:s/>ID#]</text:span></text:p>
            <text:p text:style-name="P9"/>
          </table:table-cell>
          <table:table-cell table:style-name="Cell5">
            <text:p text:style-name="P10"><text:span text:style-name="T10_1">AMP<text:s/>start<text:s/>date:</text:span><text:span text:style-name="T10_2"><text:s/></text:span></text:p>
          </table:table-cell>
          <table:table-cell table:style-name="Cell6">
            <text:p text:style-name="P11"><text:span text:style-name="T11_1">AMP<text:s/>end<text:s/>date:</text:span><text:span text:style-name="T11_2"><text:s/></text:span></text:p>
          </table:table-cell>
        </table:table-row>
        <table:table-row table:style-name="Row4">
          <table:table-cell table:style-name="Cell7">
            <text:p text:style-name="P12"><text:span text:style-name="T12_1">Humanitarian<text:s/>Innovation<text:s/>in<text:s/>Emergencies<text:s/>(300482)<text:s/></text:span></text:p>
          </table:table-cell>
          <table:table-cell table:style-name="Cell8">
            <text:p text:style-name="P13"><text:span text:style-name="T13_1">30/11/18</text:span></text:p>
          </table:table-cell>
          <table:table-cell table:style-name="Cell9">
            <text:p text:style-name="P14"><text:span text:style-name="T14_1">3</text:span><text:span text:style-name="T14_2">0</text:span><text:span text:style-name="T14_3">/</text:span><text:span text:style-name="T14_4">09</text:span><text:span text:style-name="T14_5">/26</text:span></text:p>
          </table:table-cell>
        </table:table-row>
        <table:table-row table:style-name="Row5">
          <table:table-cell table:style-name="Cell10">
            <text:p text:style-name="P15"><text:span text:style-name="T15_1">Creating<text:s/>Hope<text:s/>in<text:s/>Conflict<text:s/>Humanitarian<text:s/>Grand<text:s/>Challenge<text:s/>(300574)</text:span></text:p>
          </table:table-cell>
          <table:table-cell table:style-name="Cell11">
            <text:p text:style-name="P16"><text:span text:style-name="T16_1">23/05/18</text:span></text:p>
          </table:table-cell>
          <table:table-cell table:style-name="Cell12">
            <text:p text:style-name="P17"><text:span text:style-name="T17_1">31</text:span><text:span text:style-name="T17_2">/</text:span><text:span text:style-name="T17_3">03</text:span><text:span text:style-name="T17_4">/26</text:span></text:p>
          </table:table-cell>
        </table:table-row>
      </table:table>
      <text:p text:style-name="P18"/>
      <text:p text:style-name="P19"><text:span text:style-name="T19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6">
          <table:table-cell table:style-name="Cell13">
            <text:p text:style-name="P20"><text:span text:style-name="T20_1">Year</text:span></text:p>
          </table:table-cell>
          <table:table-cell table:style-name="Cell14">
            <text:p text:style-name="P21"><text:span text:style-name="T21_1">2019</text:span></text:p>
          </table:table-cell>
          <table:table-cell table:style-name="Cell15">
            <text:p text:style-name="P22"><text:span text:style-name="T22_1">2020</text:span></text:p>
          </table:table-cell>
          <table:table-cell table:style-name="Cell16">
            <text:p text:style-name="P23"><text:span text:style-name="T23_1">2021</text:span></text:p>
          </table:table-cell>
          <table:table-cell table:style-name="Cell17">
            <text:p text:style-name="P24"><text:span text:style-name="T24_1">2022</text:span></text:p>
          </table:table-cell>
          <table:table-cell table:style-name="Cell18">
            <text:p text:style-name="P25"><text:span text:style-name="T25_1">2023</text:span></text:p>
          </table:table-cell>
          <table:table-cell table:style-name="Cell19">
            <text:p text:style-name="P26"><text:span text:style-name="T26_1">2024</text:span></text:p>
          </table:table-cell>
          <table:table-cell table:style-name="Cell20">
            <text:p text:style-name="P27"><text:span text:style-name="T27_1">2025</text:span></text:p>
          </table:table-cell>
        </table:table-row>
        <table:table-row table:style-name="Row7">
          <table:table-cell table:style-name="Cell21">
            <text:p text:style-name="P28"><text:span text:style-name="T28_1">Humanitarian<text:s/>Innovation<text:s/>Platform</text:span></text:p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><text:span text:style-name="T32_1">A</text:span></text:p>
          </table:table-cell>
          <table:table-cell table:style-name="Cell26">
            <text:p text:style-name="P33"><text:span text:style-name="T33_1">A</text:span></text:p>
          </table:table-cell>
          <table:table-cell table:style-name="Cell27">
            <text:p text:style-name="P34"><text:span text:style-name="T34_1">A+</text:span></text:p>
          </table:table-cell>
          <table:table-cell table:style-name="Cell28">
            <text:p text:style-name="P35"><text:span text:style-name="T35_1">A+</text:span></text:p>
          </table:table-cell>
        </table:table-row>
        <table:table-row table:style-name="Row8">
          <table:table-cell table:style-name="Cell29">
            <text:p text:style-name="P36"><text:span text:style-name="T36_1">Risk<text:s/>Rating</text:span></text:p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><text:span text:style-name="T40_1">Moderate</text:span></text:p>
          </table:table-cell>
          <table:table-cell table:style-name="Cell34">
            <text:p text:style-name="P41"><text:span text:style-name="T41_1">Moderate</text:span></text:p>
          </table:table-cell>
          <table:table-cell table:style-name="Cell35">
            <text:p text:style-name="P42"><text:span text:style-name="T42_1">Moderate</text:span></text:p>
          </table:table-cell>
          <table:table-cell table:style-name="Cell36">
            <text:p text:style-name="P43"><text:span text:style-name="T43_1">Moderate</text:span></text:p>
          </table:table-cell>
        </table:table-row>
        <table:table-row table:style-name="Row9">
          <table:table-cell table:style-name="Cell37">
            <text:p text:style-name="P44"><text:span text:style-name="T44_1">Overall<text:s/>Output<text:s/>Score<text:s/></text:span><text:span text:style-name="T44_2">Innovation<text:s/>in<text:s/>Emergencies<text:s/>and<text:s/>Protracted<text:s/>Crises</text:span><text:span text:style-name="T44_3"><text:s/>(300482)</text:span></text:p>
          </table:table-cell>
          <table:table-cell table:style-name="Cell38">
            <text:p text:style-name="P45"><text:span text:style-name="T45_1">B</text:span></text:p>
          </table:table-cell>
          <table:table-cell table:style-name="Cell39">
            <text:p text:style-name="P46"><text:span text:style-name="T46_1">A</text:span></text:p>
          </table:table-cell>
          <table:table-cell table:style-name="Cell40">
            <text:p text:style-name="P47"><text:span text:style-name="T47_1">A</text:span></text:p>
          </table:table-cell>
          <table:table-cell table:style-name="Cell41">
            <text:p text:style-name="P48"/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</table:table-row>
        <table:table-row table:style-name="Row10">
          <table:table-cell table:style-name="Cell45">
            <text:p text:style-name="P52"><text:span text:style-name="T52_1">Risk<text:s/>Rating</text:span><text:span text:style-name="T52_2"><text:s/></text:span></text:p>
          </table:table-cell>
          <table:table-cell table:style-name="Cell46">
            <text:p text:style-name="P53"><text:span text:style-name="T53_1">Major</text:span></text:p>
          </table:table-cell>
          <table:table-cell table:style-name="Cell47">
            <text:p text:style-name="P54"><text:span text:style-name="T54_1">Moderate</text:span></text:p>
          </table:table-cell>
          <table:table-cell table:style-name="Cell48">
            <text:p text:style-name="P55"><text:span text:style-name="T55_1">Moderate</text:span></text:p>
          </table:table-cell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  <table:table-cell table:style-name="Cell52">
            <text:p text:style-name="P59"/>
          </table:table-cell>
        </table:table-row>
        <table:table-row table:style-name="Row11">
          <table:table-cell table:style-name="Cell53">
            <text:p text:style-name="P60"><text:span text:style-name="T60_1">Overall<text:s/>Output<text:s/>Score<text:s/></text:span><text:span text:style-name="T60_2">Creating<text:s/>Hope<text:s/>In<text:s/>Conflict</text:span><text:span text:style-name="T60_3"><text:s/>(300574)</text:span></text:p>
          </table:table-cell>
          <table:table-cell table:style-name="Cell54">
            <text:p text:style-name="P61"><text:span text:style-name="T61_1">A</text:span></text:p>
          </table:table-cell>
          <table:table-cell table:style-name="Cell55">
            <text:p text:style-name="P62"><text:span text:style-name="T62_1">A</text:span></text:p>
          </table:table-cell>
          <table:table-cell table:style-name="Cell56">
            <text:p text:style-name="P63"><text:span text:style-name="T63_1">A</text:span></text:p>
          </table:table-cell>
          <table:table-cell table:style-name="Cell57">
            <text:p text:style-name="P64"/>
          </table:table-cell>
          <table:table-cell table:style-name="Cell58">
            <text:p text:style-name="P65"/>
          </table:table-cell>
          <table:table-cell table:style-name="Cell59">
            <text:p text:style-name="P66"/>
          </table:table-cell>
          <table:table-cell table:style-name="Cell60">
            <text:p text:style-name="P67"/>
          </table:table-cell>
        </table:table-row>
        <table:table-row table:style-name="Row12">
          <table:table-cell table:style-name="Cell61">
            <text:p text:style-name="P68"><text:span text:style-name="T68_1">Risk<text:s/>Rating</text:span><text:span text:style-name="T68_2"><text:s/></text:span></text:p>
          </table:table-cell>
          <table:table-cell table:style-name="Cell62">
            <text:p text:style-name="P69"><text:span text:style-name="T69_1">Moderate </text:span></text:p>
          </table:table-cell>
          <table:table-cell table:style-name="Cell63">
            <text:p text:style-name="P70"><text:span text:style-name="T70_1">Major</text:span></text:p>
          </table:table-cell>
          <table:table-cell table:style-name="Cell64">
            <text:p text:style-name="P71"><text:span text:style-name="T71_1">Major</text:span></text:p>
          </table:table-cell>
          <table:table-cell table:style-name="Cell65">
            <text:p text:style-name="P72"/>
          </table:table-cell>
          <table:table-cell table:style-name="Cell66">
            <text:p text:style-name="P73"/>
          </table:table-cell>
          <table:table-cell table:style-name="Cell67">
            <text:p text:style-name="P74"/>
          </table:table-cell>
          <table:table-cell table:style-name="Cell68">
            <text:p text:style-name="P75"/>
          </table:table-cell>
        </table:table-row>
      </table:table>
      <text:p text:style-name="P76"/>
      <table:table table:style-name="Table3">
        <table:table-column table:style-name="Column12"/>
        <table:table-column table:style-name="Column13"/>
        <table:table-row table:style-name="Row13">
          <table:table-cell table:style-name="Cell69">
            <text:p text:style-name="P77"><text:span text:style-name="T77_1">DevTracker<text:s/>Link<text:s/>to<text:s/>Business<text:s/>Case:<text:s/></text:span></text:p>
          </table:table-cell>
          <table:table-cell table:style-name="Cell70">
            <text:p text:style-name="P78"><text:span text:style-name="T78_1"><text:a xlink:type="simple" xlink:href="https://view.officeapps.live.com/op/view.aspx?src=https%3A%2F%2Fiati.fcdo.gov.uk%2Fiati_documents%2F58564882.odt&amp;wdOrigin=BROWSELINK"><text:span text:style-name="T78_2">Innovation</text:span></text:a></text:span><text:span text:style-name="T78_3"><text:s/>and<text:s/></text:span><text:span text:style-name="T78_4"><text:a xlink:type="simple" xlink:href="https://view.officeapps.live.com/op/view.aspx?src=https%3A%2F%2Fiati.fcdo.gov.uk%2Fiati_documents%2F48455259.odt&amp;wdOrigin=BROWSELINK"><text:span text:style-name="T78_5">CHIC</text:span></text:a></text:span></text:p>
          </table:table-cell>
        </table:table-row>
        <table:table-row table:style-name="Row14">
          <table:table-cell table:style-name="Cell71">
            <text:p text:style-name="P79"><text:span text:style-name="T79_1">DevTracker<text:s/>Link<text:s/>to<text:s/>results<text:s/>framework:<text:s/></text:span></text:p>
          </table:table-cell>
          <table:table-cell table:style-name="Cell72">
            <text:p text:style-name="P80"><text:span text:style-name="T80_1">TBC</text:span></text:p>
          </table:table-cell>
        </table:table-row>
      </table:table>
      <text:p text:style-name="P81"/>
      <text:list text:style-name="LS6" xml:id="list0">
        <text:list-item>
          <text:p text:style-name="P82"><text:span text:style-name="T82_1">SUMMARY<text:s/>AND<text:s/>OVERVIEW<text:s/></text:span></text:p>
        </text:list-item>
      </text:list>
      <text:p text:style-name="P83"><text:span text:style-name="T83_1">FCDO<text:s/>formed<text:s/>the<text:s/>Humanitarian<text:s/>Innovation<text:s/>Platform<text:s/>in<text:s/>June<text:s/>2022<text:s/>by<text:s/>bringing<text:s/>together<text:s/>two<text:s/>separate<text:s/>Business<text:s/>Cases<text:s/>that<text:s/>work<text:s/>on<text:s/>humanitarian<text:s/>innovation:<text:s/>the<text:s/>Strengthening<text:s/>and<text:s/>Scaling<text:s/>Innovation<text:s/>in<text:s/>Emergencies<text:s/>and<text:s/>Protracted<text:s/>Crises<text:s/>Programme<text:s/>(300482)<text:s/>and<text:s/>the<text:s/>Creating<text:s/>Hope<text:s/>in<text:s/>Conflict<text:s/>Humanitarian<text:s/>Grand<text:s/>Challenge<text:s/>(300574).</text:span><text:span text:style-name="T83_2"><text:note text:note-class="footnote"><text:note-citation/><text:note-body><text:p text:style-name="P84"><text:span text:style-name="T84_1"><text:s/></text:span><text:span text:style-name="T84_2">This<text:s/>was<text:s/>approved<text:s/>by<text:s/>Submission<text:s/>to<text:s/>Deputy<text:s/>Head<text:s/>of<text:s/>Department<text:s/>on<text:s/>26<text:s/>May<text:s/>2022.</text:span></text:p></text:note-body></text:note></text:span><text:span text:style-name="T84_3"><text:s/>The<text:s/>single<text:s/>platform<text:s/>improves<text:s/>synergies<text:s/>and<text:s/>reduces<text:s/>bureaucracy<text:s/>by<text:s/>managing<text:s/>the<text:s/>platform<text:s/>against<text:s/>a<text:s/>single<text:s/>theory<text:s/>of<text:s/>change<text:s/>and<text:s/>results<text:s/>framework,<text:s/>with<text:s/>a<text:s/>single<text:s/>annual<text:s/>review.<text:s/></text:span></text:p>
      <text:p text:style-name="P85"/>
      <text:p text:style-name="P86"><text:span text:style-name="T86_1">An<text:s/>extension<text:s/>of<text:s/>the<text:s/>platform</text:span><text:span text:style-name="T86_2"><text:s/></text:span><text:span text:style-name="T86_3">until<text:s/></text:span><text:span text:style-name="T86_4">30</text:span><text:span text:style-name="T86_5">th</text:span><text:span text:style-name="T86_6"><text:s/>September<text:s/></text:span><text:span text:style-name="T86_7">2026<text:s/>was<text:s/>approved<text:s/>by<text:s/>the<text:s/>RED<text:s/>Director</text:span><text:span text:style-name="T86_8">,</text:span><text:span text:style-name="T86_9"><text:s/>and<text:s/>Accountable<text:s/>Grant<text:s/>Amendments</text:span><text:span text:style-name="T86_10"><text:s/>(AGA)</text:span><text:span text:style-name="T86_11"><text:s/>with<text:s/>the<text:s/>two<text:s/>lead<text:s/>partners<text:s/></text:span><text:span text:style-name="T86_12">were<text:s/>agreed<text:s/>in<text:s/></text:span><text:span text:style-name="T86_13">August<text:s/>2025</text:span><text:span text:style-name="T86_14">.</text:span><text:span text:style-name="T86_15"><text:s/>Th</text:span><text:span text:style-name="T86_16">e<text:s/>AGA<text:s/>with<text:s/>Elrha<text:s/>increased<text:s/>the<text:s/>duration<text:s/>of<text:s/>the<text:s/>project<text:s/>until<text:s/>September<text:s/>2026<text:s/>and<text:s/>increased<text:s/>the<text:s/>25/26<text:s/>annual<text:s/>allocation<text:s/>by<text:s/>£1</text:span><text:span text:style-name="T86_17">,</text:span><text:span text:style-name="T86_18">611</text:span><text:span text:style-name="T86_19">,500</text:span><text:span text:style-name="T86_20"><text:s/>and<text:s/>the<text:s/>26/27</text:span><text:span text:style-name="T86_21"><text:s/>allocations<text:s/>by<text:s/></text:span><text:span text:style-name="T86_22">£1</text:span><text:span text:style-name="T86_23">,500,00</text:span><text:span text:style-name="T86_24">0</text:span><text:span text:style-name="T86_25">,<text:s/>with<text:s/>no<text:s/>bearing<text:s/>on<text:s/>the<text:s/>value<text:s/>of<text:s/>the<text:s/></text:span><text:span text:style-name="T86_26">overall</text:span><text:span text:style-name="T86_27"><text:s/></text:span><text:span text:style-name="T86_28">business<text:s/>case.<text:s/></text:span><text:span text:style-name="T86_29">The<text:s/>AGA<text:s/>with<text:s/>GCC</text:span><text:span text:style-name="T86_30"><text:s/>in</text:span><text:span text:style-name="T86_31">creased<text:s/>the<text:s/>annual<text:s/>allocation<text:s/>by<text:s/></text:span><text:span text:style-name="T86_32">£</text:span><text:span text:style-name="T86_33">1</text:span><text:span text:style-name="T86_34">,000,649</text:span><text:span text:style-name="T86_35"><text:s/>and<text:s/>the<text:s/>business<text:s/>case<text:s/>value<text:s/>by<text:s/></text:span><text:span text:style-name="T86_36">£401</text:span><text:span text:style-name="T86_37">,257</text:span><text:span text:style-name="T86_38">,<text:s/>with<text:s/>no<text:s/>time<text:s/></text:span><text:span text:style-name="T86_39">extension</text:span><text:span text:style-name="T86_40">.</text:span><text:span text:style-name="T86_41"><text:s/>This<text:s/>is<text:s/>the<text:s/></text:span><text:span text:style-name="T86_42">fourth</text:span><text:span text:style-name="T86_43"><text:s/></text:span><text:span text:style-name="T86_44">and<text:s/>final<text:s/></text:span><text:span text:style-name="T86_45">Annual<text:s/>Review<text:s/>of<text:s/>the<text:s/>platform</text:span><text:span text:style-name="T86_46">,<text:s/></text:span><text:span text:style-name="T86_47">with</text:span><text:span text:style-name="T86_48"><text:s/></text:span><text:span text:style-name="T86_49">the</text:span><text:span text:style-name="T86_50"><text:s/>Programme<text:s/>Completion<text:s/>Review</text:span><text:span text:style-name="T86_51"><text:s/></text:span><text:span text:style-name="T86_52">currently<text:s/>scheduled<text:s/>for<text:s/>completion<text:s/></text:span><text:span text:style-name="T86_53">by</text:span><text:span text:style-name="T86_54"><text:s/></text:span><text:span text:style-name="T86_55">March</text:span><text:span text:style-name="T86_56"><text:s/>202</text:span><text:span text:style-name="T86_57">7</text:span><text:span text:style-name="T86_58">.</text:span></text:p>
      <text:p text:style-name="P87"><text:span text:style-name="T87_1"><text:s/></text:span></text:p>
      <text:p text:style-name="P88"><text:span text:style-name="T88_1">Description<text:s/>of<text:s/>programme</text:span></text:p>
      <text:p text:style-name="P89"/>
      <text:p text:style-name="P90"><text:span text:style-name="T90_1">Humanitarian<text:s/>need<text:s/>is<text:s/>at<text:s/>the<text:s/>highest<text:s/>level<text:s/>since<text:s/>World<text:s/>War<text:s/>II,<text:s/>driven<text:s/>by<text:s/></text:span><text:span text:style-name="T90_2">escalating<text:s/>violent<text:s/></text:span><text:span text:style-name="T90_3">conflict,<text:s/>climate<text:s/>change,<text:s/>and<text:s/>governance<text:s/>failures.<text:s/>In<text:s/>December<text:s/>202</text:span><text:span text:style-name="T90_4">4</text:span><text:span text:style-name="T90_5">,<text:s/>OCHA<text:s/>estimated<text:s/>that<text:s/>approximately<text:s/>3</text:span><text:span text:style-name="T90_6">05</text:span><text:span text:style-name="T90_7"><text:s/>million<text:s/>people<text:s/>would<text:s/>need<text:s/>humanitarian<text:s/>assistance<text:s/>this<text:s/>year,</text:span><text:span text:style-name="T90_8"><text:note text:note-class="footnote"><text:note-citation/><text:note-body><text:p text:style-name="P91"><text:span text:style-name="T91_1"><text:s/></text:span><text:span text:style-name="T91_2"><text:a xlink:type="simple" xlink:href="https://www.unocha.org/publications/report/world/global-humanitarian-overview-2025-enarfres"><text:span text:style-name="T91_3">OCHA<text:s/></text:span><text:span text:style-name="T91_4">2025<text:s/></text:span><text:span text:style-name="T91_5">Global<text:s/>Humanitarian<text:s/>Overview</text:span></text:a></text:span><text:span text:style-name="T91_6"><text:s/></text:span></text:p></text:note-body></text:note></text:span><text:span text:style-name="T91_7"><text:s/></text:span><text:span text:style-name="T91_8">more<text:s/>than<text:s/>five</text:span><text:span text:style-name="T91_9"><text:s/>times<text:s/>higher<text:s/>than<text:s/>in<text:s/>2015.</text:span><text:span text:style-name="T91_10"><text:note text:note-class="footnote"><text:note-citation/><text:note-body><text:p text:style-name="P92"><text:span text:style-name="T92_1"><text:s/>UK<text:s/>Humanitarian<text:s/>Framework.<text:s/></text:span></text:p></text:note-body></text:note></text:span><text:span text:style-name="T92_2"><text:s/></text:span><text:span text:style-name="T92_3">Faced<text:s/>with<text:s/>unprecedented<text:s/>levels<text:s/>of<text:s/>need,<text:s/>at<text:s/>a<text:s/>time<text:s/>of<text:s/>exceptional<text:s/>technology<text:s/>and<text:s/>digital<text:s/>advances,<text:s/></text:span><text:span text:style-name="T92_4">testing<text:s/>new<text:s/>technologies<text:s/></text:span><text:span text:style-name="T92_5">and<text:s/>innovation<text:s/></text:span><text:span text:style-name="T92_6">can<text:s/>find<text:s/>new<text:s/>ways<text:s/>to<text:s/>speed<text:s/>up<text:s/>delivery</text:span><text:span text:style-name="T92_7">,<text:s/></text:span><text:span text:style-name="T92_8">extend<text:s/>reach</text:span><text:span text:style-name="T92_9">,</text:span><text:span text:style-name="T92_10"><text:s/>and<text:s/></text:span><text:span text:style-name="T92_11">are</text:span><text:span text:style-name="T92_12"><text:s/></text:span><text:span text:style-name="T92_13">therefore<text:s/></text:span><text:span text:style-name="T92_14">essential<text:s/></text:span><text:span text:style-name="T92_15">to</text:span><text:span text:style-name="T92_16"><text:s/></text:span><text:span text:style-name="T92_17">improv</text:span><text:span text:style-name="T92_18">ing</text:span><text:span text:style-name="T92_19"><text:s/>agility<text:s/>and<text:s/>efficiency<text:s/>of<text:s/>humanitarian<text:s/>operations</text:span><text:span text:style-name="T92_20">.</text:span><text:span text:style-name="T92_21"><text:s/></text:span><text:span text:style-name="T92_22">Despite<text:s/>the<text:s/>reduction<text:s/>of<text:s/>the<text:s/>ODA<text:s/>budget<text:s/>to<text:s/></text:span><text:span text:style-name="T92_23">0.3%<text:s/>of<text:s/>GNI,<text:s/>h</text:span><text:span text:style-name="T92_24">arnessing<text:s/>the<text:s/>promise<text:s/>of<text:s/>science,<text:s/>technology<text:s/>and<text:s/>innovation<text:s/>to<text:s/>improve<text:s/>humanitarian<text:s/>response<text:s/></text:span><text:span text:style-name="T92_25">remain</text:span><text:span text:style-name="T92_26"><text:s/>prominent<text:s/>themes<text:s/></text:span><text:span text:style-name="T92_27">for<text:s/>the<text:s/>humanitarian<text:s/>sector</text:span><text:span text:style-name="T92_28"><text:s/>reset</text:span><text:span text:style-name="T92_29"><text:note text:note-class="footnote"><text:note-citation/><text:note-body><text:p text:style-name="P93"><text:span text:style-name="T93_1"><text:s/></text:span><text:span text:style-name="T93_2"><text:a xlink:type="simple" xlink:href="https://www.unocha.org/news/humanitarian-reset-10-march-2025"><text:span text:style-name="T93_3">The<text:s/>humanitarian<text:s/>reset<text:s/>(10<text:s/>March<text:s/>2025)<text:s/>|<text:s/>OCHA</text:span></text:a></text:span></text:p></text:note-body></text:note></text:span><text:span text:style-name="T93_4"><text:s/>and<text:s/></text:span><text:span text:style-name="T93_5">the<text:s/>UK<text:s/>remains<text:s/>fully<text:s/>committed<text:s/>to<text:s/>playing<text:s/>a<text:s/>globally<text:s/>significant<text:s/>role<text:s/>in<text:s/>humanitarian<text:s/>aid<text:s/>and<text:s/>development.</text:span><text:span text:style-name="T93_6"><text:s/></text:span></text:p>
      <text:p text:style-name="P94"/>
      <text:p text:style-name="P95"><text:span text:style-name="T95_1">The<text:s/>Humanitarian<text:s/>Innovation<text:s/>Platform<text:s/>supports<text:s/>these<text:s/>commitments<text:s/>by<text:s/>financing,<text:s/>testing,<text:s/>and<text:s/>scaling<text:s/>innovation<text:s/>in<text:s/>humanitarian<text:s/>contexts.<text:s/>The<text:s/>platform<text:s/>has<text:s/></text:span><text:span text:style-name="T95_2">three<text:s/>objectives</text:span><text:span text:style-name="T95_3">:</text:span></text:p>
      <text:p text:style-name="P96"/>
      <text:list text:style-name="LS2" xml:id="list1">
        <text:list-item>
          <text:p text:style-name="P97"><text:span text:style-name="T97_1">financing<text:s/>and<text:s/>scaling<text:s/>novel,<text:s/>relevant,<text:s/>high-quality<text:s/>innovations<text:s/>on<text:s/>priority<text:s/>themes<text:s/>to<text:s/>save<text:s/>lives,<text:s/>reduce<text:s/>suffering,<text:s/>and<text:s/>improve<text:s/>humanitarian<text:s/>response</text:span><text:span text:style-name="T97_2">;</text:span></text:p>
        </text:list-item>
        <text:list-item>
          <text:p text:style-name="P98"><text:span text:style-name="T98_1">generating<text:s/>and<text:s/>sharing<text:s/>research<text:s/>and<text:s/>lessons<text:s/>about<text:s/>what<text:s/>does<text:s/>and<text:s/>does<text:s/>not<text:s/>work<text:s/>to<text:s/>inform<text:s/>the<text:s/>wider<text:s/>humanitarian<text:s/>system;<text:s/>and<text:s/></text:span></text:p>
        </text:list-item>
        <text:list-item>
          <text:p text:style-name="P99"><text:span text:style-name="T99_1">strengthening<text:s/>the<text:s/>humanitarian<text:s/>innovation<text:s/>ecosystem</text:span><text:span text:style-name="T99_2"><text:note text:note-class="footnote"><text:note-citation/><text:note-body><text:p text:style-name="P100"><text:span text:style-name="T100_1"><text:s/>We<text:s/>define<text:s/>the<text:s/>‘humanitarian<text:s/>innovation<text:s/>ecosystem’<text:s/>as<text:s/>the<text:s/>public<text:s/>and<text:s/>private<text:s/>sector<text:s/>actors<text:s/>working<text:s/>on<text:s/>innovation,<text:s/>research<text:s/>and<text:s/>development<text:s/>(R&amp;D),<text:s/>science<text:s/>technology<text:s/>and<text:s/>innovation<text:s/>across<text:s/>the<text:s/>humanitarian<text:s/>system,<text:s/>such<text:s/>as<text:s/>the<text:s/>UN<text:s/>Agencies<text:s/>such<text:s/>as<text:s/>the<text:s/>Office<text:s/>for<text:s/>the<text:s/>Coordination<text:s/>of<text:s/>Humanitarian<text:s/>Affairs<text:s/>(OCHA),<text:s/>UNHCR,<text:s/>UNICEF,<text:s/>WHO,<text:s/>WFP,<text:s/>the<text:s/>Inter-Agency<text:s/>Clusters,<text:s/>Red<text:s/>Cross<text:s/>(ICRC/IFRC),<text:s/>international<text:s/>and<text:s/>local<text:s/>NGOs,<text:s/>academia,<text:s/>the<text:s/>private<text:s/>sector,<text:s/>etc.</text:span></text:p></text:note-body></text:note></text:span><text:span text:style-name="T100_2"><text:s/>through<text:s/>technical<text:s/>assistance<text:s/>and<text:s/>building<text:s/>skills.</text:span></text:p>
        </text:list-item>
      </text:list>
      <text:p text:style-name="P101"/>
      <text:p text:style-name="P102"><text:span text:style-name="T102_1">The<text:s/>platform<text:s/>consists<text:s/>of<text:s/>the<text:s/>following<text:s/>two<text:s/>Business<text:s/>Cases<text:s/>and<text:s/>workstreams:</text:span></text:p>
      <text:list text:style-name="LS4" xml:id="list4">
        <text:list-item>
          <text:p text:style-name="P103"><text:span text:style-name="T103_1">The<text:s/>Humanitarian<text:s/>Innovation<text:s/>Programme</text:span><text:span text:style-name="T103_2"><text:s/>(300482,<text:s/>£3</text:span><text:span text:style-name="T103_3">9.5</text:span><text:span text:style-name="T103_4"><text:s/>million<text:s/>end<text:s/>date<text:s/>31<text:s/></text:span><text:span text:style-name="T103_5">September</text:span><text:span text:style-name="T103_6"><text:s/>202</text:span><text:span text:style-name="T103_7">6</text:span><text:span text:style-name="T103_8">)<text:s/>is<text:s/>a<text:s/>multi-component<text:s/>initiative<text:s/>with<text:s/>Elrha<text:s/>as<text:s/>the<text:s/>main<text:s/>delivery<text:s/>partner.<text:s/>The<text:s/>programme<text:s/>includes:</text:span></text:p>
        </text:list-item>
      </text:list>
      <text:list text:style-name="LS3" xml:id="list5">
        <text:list-item>
          <text:list>
            <text:list-item>
              <text:p text:style-name="P104"><text:span text:style-name="T104_1"><text:a xlink:type="simple" xlink:href="https://www.ukhih.org/"><text:span text:style-name="T104_2">The<text:s/>UK<text:s/>Humanitarian<text:s/>Innovation<text:s/>Hub</text:span></text:a></text:span><text:span text:style-name="T104_3"><text:s/>(a<text:s/>pilot<text:s/>initiative<text:s/>set<text:s/>up<text:s/>in<text:s/>2020,<text:s/>hosted<text:s/>by<text:s/>Elrha)<text:s/>which<text:s/>is<text:s/>delivering<text:s/>a<text:s/>set<text:s/>of<text:s/>research<text:s/>and<text:s/>technology<text:s/>innovation<text:s/>collaborations<text:s/>on:<text:s/>emerging<text:s/>technology<text:s/>and<text:s/></text:span><text:span text:style-name="T104_4"><text:a xlink:type="simple" xlink:href="https://www.ukhih.org/what-we-do/systems-innovation-partnerships/ai-solutions-for-humanitarian-challenges/"><text:span text:style-name="T104_5">Artificial<text:s/>Intelligence<text:s/>(AI)<text:s/>for<text:s/>humanitarian<text:s/>response</text:span></text:a></text:span><text:span text:style-name="T104_6">,<text:s/></text:span><text:span text:style-name="T104_7"><text:a xlink:type="simple" xlink:href="https://www.caribou.space/library/beyond-borders-satellite-applications-for-humanitarian-emergencies/"><text:span text:style-name="T104_8">making<text:s/>better<text:s/>use<text:s/>of<text:s/>satellite<text:s/>data</text:span></text:a></text:span><text:span text:style-name="T104_9"><text:s/>in<text:s/>humanitarian<text:s/>response,<text:s/>and<text:s/>on<text:s/>using<text:s/>data,<text:s/>technology<text:s/>and<text:s/>evidence<text:s/>to<text:s/>address<text:s/>the<text:s/></text:span><text:span text:style-name="T104_10"><text:a xlink:type="simple" xlink:href="https://www.rcseng.ac.uk/about-the-rcs/international-affairs/humanitarian-surgery-initiative/"><text:span text:style-name="T104_11">growing<text:s/>emergency<text:s/>surgery<text:s/>skills<text:s/>gap<text:s/>in<text:s/>humanitarian<text:s/>contexts</text:span></text:a></text:span><text:span text:style-name="T104_12">.<text:s/>It<text:s/>has<text:s/>also<text:s/>provided<text:s/>a<text:s/>rapid<text:s/>convening,<text:s/>evidence<text:s/>sharing,<text:s/>facilitation<text:s/>and<text:s/>lesson-learning<text:s/>function<text:s/>for<text:s/>the<text:s/>humanitarian<text:s/>community<text:s/>in<text:s/>response<text:s/>to<text:s/>crises<text:s/>in<text:s/></text:span><text:span text:style-name="T104_13"><text:a xlink:type="simple" xlink:href="https://www.ukhih.org/news/afghanistan-strategic-learning-initiative/"><text:span text:style-name="T104_14">Afghanistan</text:span></text:a></text:span><text:span text:style-name="T104_15">,<text:s/></text:span><text:span text:style-name="T104_16"><text:a xlink:type="simple" xlink:href="https://www.humanitarianoutcomes.org/sites/default/files/publications/ukraine_review_2022.pdf"><text:span text:style-name="T104_17">Ukraine</text:span></text:a></text:span><text:span text:style-name="T104_18">,<text:s/></text:span><text:span text:style-name="T104_19"><text:a xlink:type="simple" xlink:href="https://www.ukhih.org/media/filer_public/68/c5/68c585ad-2a0e-4fcc-9ec5-7e6d7a05b8ff/pakistan_floods_1122.pdf"><text:span text:style-name="T104_20">Pakistan<text:s/>Floods</text:span></text:a></text:span><text:span text:style-name="T104_21">,<text:s/>and<text:s/>on<text:s/>themes<text:s/>such<text:s/>as<text:s/>the<text:s/></text:span><text:span text:style-name="T104_22"><text:a xlink:type="simple" xlink:href="https://www.humanitarianoutcomes.org/publications/somali-capacities-respond-crisis-are-changing"><text:span text:style-name="T104_23">Somalia<text:s/>famine</text:span></text:a></text:span><text:span text:style-name="T104_24">,<text:s/>on<text:s/>increasing<text:s/></text:span><text:span text:style-name="T104_25"><text:a xlink:type="simple" xlink:href="https://www.humanitarianoutcomes.org/cholera_response_2_23"><text:span text:style-name="T104_26">cholera<text:s/>outbreaks</text:span></text:a></text:span><text:span text:style-name="T104_27">,</text:span><text:span text:style-name="T104_28"><text:s/></text:span><text:span text:style-name="T104_29">on<text:s/>ethics<text:s/>and<text:s/></text:span><text:span text:style-name="T104_30"><text:a xlink:type="simple" xlink:href="https://www.ukhih.org/focus-areas/rapid-response-research/navigating-ethical-dilemmas-in-humanitarian-action/"><text:span text:style-name="T104_31">navigating<text:s/>humanitarian<text:s/>dilemmas</text:span></text:a></text:span><text:span text:style-name="T104_32">,<text:s/>and<text:s/>on<text:s/>the<text:s/>state<text:s/>of<text:s/></text:span><text:span text:style-name="T104_33"><text:a xlink:type="simple" xlink:href="https://humanitarianoutcomes.org/publications/humanitarian-surge-stuck-rut"><text:span text:style-name="T104_34">global<text:s/>humanitarian<text:s/>surge<text:s/>capacity</text:span></text:a></text:span><text:span text:style-name="T104_35">.</text:span></text:p>
            </text:list-item>
            <text:list-item>
              <text:p text:style-name="P105"><text:span text:style-name="T105_1"><text:a xlink:type="simple" xlink:href="https://www.elrha.org/programme/hif/"><text:span text:style-name="T105_2">The<text:s/>Humanitarian<text:s/>Innovation<text:s/>Fund</text:span></text:a></text:span><text:span text:style-name="T105_3"><text:s/>(HIF,<text:s/>led<text:s/>by<text:s/>Elrha,<text:s/>also<text:s/>funded<text:s/>by</text:span><text:span text:style-name="T105_4"><text:s/></text:span><text:span text:style-name="T105_5">Norway</text:span><text:span text:style-name="T105_6"><text:s/>Ministry<text:s/>of<text:s/>Foreign<text:s/>Affairs</text:span><text:span text:style-name="T105_7"><text:s/>and<text:s/>the<text:s/>Novo<text:s/>Nordisk<text:s/>Foundation</text:span><text:span text:style-name="T105_8">)<text:s/>supports<text:s/>innovators<text:s/>on<text:s/>themes<text:s/>such<text:s/>as<text:s/>water,<text:s/>sanitation<text:s/>and<text:s/>hygiene,<text:s/>gender-based<text:s/>violence,<text:s/>and<text:s/>disability<text:s/>and<text:s/>older<text:s/>age<text:s/>inclusion.<text:s/>Elrha<text:s/>supports<text:s/>innovators<text:s/>across<text:s/>the<text:s/>humanitarian<text:s/>system<text:s/>and<text:s/>at<text:s/>different<text:s/>stages,<text:s/>from<text:s/>problem<text:s/>identification<text:s/>through<text:s/>to<text:s/>testing<text:s/>in<text:s/>crisis<text:s/>and<text:s/>at<text:s/>scale.<text:s/>Elrha<text:s/>also<text:s/>builds<text:s/>humanitarian<text:s/>innovation<text:s/>skills<text:s/>on<text:s/>ethics<text:s/>and<text:s/>evidence,<text:s/>and<text:s/>facilitates<text:s/>global<text:s/></text:span><text:span text:style-name="T105_9">mapping,<text:s/>consultation<text:s/>and<text:s/>coordination<text:s/>for<text:s/>humanitarian<text:s/>research<text:s/>and<text:s/>innovation.</text:span><text:span text:style-name="T105_10"><text:s/></text:span></text:p>
            </text:list-item>
            <text:list-item>
              <text:p text:style-name="P106"><text:span text:style-name="T106_1"><text:a xlink:type="simple" xlink:href="https://medium.com/community-led-innovation-partnership"><text:span text:style-name="T106_2">The<text:s/>Community<text:s/>Led<text:s/>Innovation<text:s/>Partnership</text:span></text:a></text:span><text:span text:style-name="T106_3"><text:s/>(CLIP,<text:s/>a<text:s/>partnership<text:s/>between<text:s/>Elrha,<text:s/>the<text:s/>S</text:span><text:span text:style-name="T106_4">tart</text:span><text:span text:style-name="T106_5"><text:s/>Network</text:span><text:span text:style-name="T106_6">,</text:span><text:span text:style-name="T106_7"><text:s/>and<text:s/>the<text:s/>Asia<text:s/>Disaster<text:s/>Reduction<text:s/></text:span><text:span text:style-name="T106_8">and<text:s/>Response<text:s/></text:span><text:span text:style-name="T106_9">Network</text:span><text:span text:style-name="T106_10">’s</text:span><text:span text:style-name="T106_11"><text:s/>Tokyo<text:s/>Innovation<text:s/></text:span><text:span text:style-name="T106_12">H</text:span><text:span text:style-name="T106_13">ub)<text:s/>which<text:s/>supports<text:s/>locally-led<text:s/>humanitarian<text:s/>preparedness<text:s/>and<text:s/>response<text:s/>initiatives<text:s/>through<text:s/>hubs<text:s/>in<text:s/>Indonesia,<text:s/>the<text:s/>Philippines,<text:s/>Guatemala,<text:s/>and<text:s/>South<text:s/>Sudan.</text:span></text:p>
            </text:list-item>
            <text:list-item>
              <text:p text:style-name="P107"><text:span text:style-name="T107_1">Work<text:s/>to<text:s/>document<text:s/>use<text:s/>cases<text:s/>and<text:s/></text:span><text:span text:style-name="T107_2"><text:a xlink:type="simple" xlink:href="https://drones.wfp.org/"><text:span text:style-name="T107_3">scaling<text:s/>drone<text:s/>technology<text:s/>for<text:s/>disaster<text:s/>response</text:span></text:a></text:span><text:span text:style-name="T107_4">,<text:s/>to<text:s/>strengthen<text:s/>coordination<text:s/>and<text:s/>build<text:s/>capacity<text:s/>for<text:s/>the<text:s/>safe<text:s/>and<text:s/>ethical<text:s/>use<text:s/>of<text:s/>drones<text:s/>in<text:s/>the<text:s/>wider<text:s/>humanitarian<text:s/>community<text:s/>(led<text:s/>by<text:s/>the<text:s/>World<text:s/>Food<text:s/>Programme<text:s/>IT<text:s/>unit,<text:s/>£0.9m</text:span><text:span text:style-name="T107_5"><text:note text:note-class="footnote"><text:note-citation/><text:note-body><text:p text:style-name="P108"><text:span text:style-name="T108_1"><text:s/>Reduced<text:s/>from<text:s/>£1.7million<text:s/>in<text:s/>September<text:s/>2021.</text:span></text:p></text:note-body></text:note></text:span><text:span text:style-name="T108_2">).<text:s/>Funding<text:s/>for<text:s/>this<text:s/>work<text:s/>concluded<text:s/>in<text:s/>April<text:s/>2023.</text:span></text:p>
            </text:list-item>
          </text:list>
        </text:list-item>
      </text:list>
      <text:p text:style-name="P109"/>
      <text:list text:style-name="LS4" xml:id="list9" text:continue-list="list4">
        <text:list-item>
          <text:p text:style-name="P110"><text:span text:style-name="T110_1">The<text:s/>Creating<text:s/>Hope<text:s/>in<text:s/>Conflict<text:s/>Humanitarian<text:s/>Grand<text:s/>Challenge<text:s/>(CHIC)</text:span><text:span text:style-name="T110_2"><text:s/>(300574,<text:s/>£9.6m,<text:s/>end<text:s/>date<text:s/>31<text:s/>Mar<text:s/>2026)<text:s/>is<text:s/>an<text:s/>innovation<text:s/>challenge<text:s/>fund<text:s/>led<text:s/>by<text:s/>Grand<text:s/>Challenges<text:s/>Canada<text:s/>(GCC),<text:s/>co-launched<text:s/>by<text:s/>the<text:s/>UK<text:s/>and<text:s/>US<text:s/>in<text:s/>Feb</text:span><text:span text:style-name="T110_3">ruary</text:span><text:span text:style-name="T110_4"><text:s/>2018.</text:span><text:span text:style-name="T110_5"><text:note text:note-class="footnote"><text:note-citation/><text:note-body><text:p text:style-name="P111"><text:span text:style-name="T111_1"><text:s/></text:span><text:span text:style-name="T111_2">Funding<text:s/>from<text:s/>the<text:s/>US<text:s/>from<text:s/>2018-2025,<text:s/>the<text:s/>Netherlands<text:s/>from<text:s/>2018-2023,<text:s/>and<text:s/>core<text:s/>funding<text:s/>from<text:s/>Canada<text:s/>since<text:s/>2022.</text:span></text:p></text:note-body></text:note></text:span><text:span text:style-name="T111_3"><text:s/></text:span><text:span text:style-name="T111_4">It<text:s/>identifies<text:s/>and<text:s/>scales<text:s/>innovations<text:s/>in<text:s/>the<text:s/>delivery<text:s/>of<text:s/>health,<text:s/>energy,<text:s/>water<text:s/>and<text:s/>sanitation,<text:s/>and<text:s/>life-saving<text:s/>information<text:s/>during<text:s/>humanitarian<text:s/>crises<text:s/>caused<text:s/>by<text:s/>conflict.<text:s/>To<text:s/>date,<text:s/>CHIC<text:s/>has<text:s/>funded<text:s/></text:span><text:span text:style-name="T111_5">10</text:span><text:span text:style-name="T111_6">5</text:span><text:span text:style-name="T111_7"><text:s/>innovations<text:s/>(</text:span><text:span text:style-name="T111_8">75</text:span><text:span text:style-name="T111_9"><text:s/>seed</text:span><text:span text:style-name="T111_10">,<text:s/></text:span><text:span text:style-name="T111_11">29</text:span><text:span text:style-name="T111_12"><text:s/>transition<text:s/>to<text:s/>scale</text:span><text:span text:style-name="T111_13">,<text:s/>and<text:s/>1<text:s/></text:span><text:span text:style-name="T111_14">Ecosystem<text:s/>Catalyst<text:s/>Grant</text:span><text:span text:style-name="T111_15">)<text:s/>in<text:s/></text:span><text:span text:style-name="T111_16">27</text:span><text:span text:style-name="T111_17"><text:s/>conflict-affected<text:s/>countries<text:s/>including<text:s/>DRC,<text:s/>Syria</text:span><text:span text:style-name="T111_18">,</text:span><text:span text:style-name="T111_19"><text:s/>and<text:s/>Yemen.<text:s/>Innovations<text:s/>that<text:s/>have<text:s/>been<text:s/>tested<text:s/>include<text:s/>using<text:s/>AI<text:s/>to<text:s/>improve<text:s/>water<text:s/>safety<text:s/>for<text:s/>refugees<text:s/>and<text:s/>displaced<text:s/>populations;<text:s/>developing<text:s/>better<text:s/>personal<text:s/>protective<text:s/>equipment<text:s/>for<text:s/>health<text:s/>workers;<text:s/>warning<text:s/>civilians<text:s/>ahead<text:s/>of<text:s/>incoming<text:s/>airstrikes;<text:s/>growing<text:s/>food<text:s/>using<text:s/>methods<text:s/>requiring<text:s/>90%<text:s/>less<text:s/>water;<text:s/>and<text:s/>countering<text:s/>the<text:s/>harmful<text:s/>spread<text:s/>of<text:s/>public<text:s/>health<text:s/>misinformation<text:s/>and<text:s/>disinformation.<text:s/></text:span></text:p>
        </text:list-item>
      </text:list>
      <text:p text:style-name="P112"><text:span text:style-name="T112_1">Further<text:s/>details<text:s/>on<text:s/>the<text:s/>two</text:span><text:span text:style-name="T112_2"><text:s/>main<text:s/></text:span><text:span text:style-name="T112_3">delivery<text:s/></text:span><text:span text:style-name="T112_4">partners<text:s/>are<text:s/>listed<text:s/>in<text:s/>Annex<text:s/>2.</text:span><text:span text:style-name="T112_5"><text:s/></text:span><text:span text:style-name="T112_6">The<text:s/>platform<text:s/>funds<text:s/>R&amp;D<text:s/>to<text:s/>improve<text:s/>response,<text:s/>often<text:s/>alongside<text:s/>active<text:s/>humanitarian<text:s/>responses,<text:s/>but<text:s/>given<text:s/>its<text:s/>research<text:s/>focus<text:s/>it<text:s/>does<text:s/>not<text:s/>fund<text:s/>core<text:s/>delivery<text:s/>of<text:s/>humanitarian<text:s/>assistance.</text:span><text:span text:style-name="T112_7"><text:note text:note-class="footnote"><text:note-citation/><text:note-body><text:p text:style-name="P113"><text:span text:style-name="T113_1"><text:s/>The<text:s/>platform<text:s/>conducts<text:s/>experimental<text:s/>research<text:s/>and<text:s/>development<text:s/>which<text:s/>is<text:s/>“systematic<text:s/>work,<text:s/>drawing<text:s/>on<text:s/>knowledge<text:s/>gained<text:s/>from<text:s/>research<text:s/>and<text:s/>practical<text:s/>experience<text:s/>and<text:s/>producing<text:s/>additional<text:s/>knowledge,<text:s/>which<text:s/>is<text:s/>directed<text:s/>to<text:s/>producing<text:s/>new<text:s/>products<text:s/>or<text:s/>processes<text:s/>or<text:s/>to<text:s/>improving<text:s/>existing<text:s/>products<text:s/>or<text:s/>processes”<text:s/>in<text:s/>line<text:s/>with<text:s/>the<text:s/>OECD<text:s/>(2015),<text:s/>Frascati<text:s/>Manual<text:s/>2015:<text:s/>Guidelines<text:s/>for<text:s/>Collecting<text:s/>and<text:s/>Reporting<text:s/>Data<text:s/>on<text:s/>Research<text:s/>and<text:s/>Experimental<text:s/>Development,<text:s/>OECD<text:s/>Publishing,<text:s/>Paris</text:span></text:p></text:note-body></text:note></text:span><text:span text:style-name="T113_2"><text:s/>Innovations<text:s/>are<text:s/>problem-focussed<text:s/>and<text:s/>demand-responsive,<text:s/>identified<text:s/>through<text:s/>evidence<text:s/>gap<text:s/>mapping,<text:s/>problem<text:s/>scoping,<text:s/>and<text:s/>partnership<text:s/>convening.<text:s/>The<text:s/>platform<text:s/>has<text:s/>to<text:s/>date<text:s/>funded<text:s/></text:span><text:span text:style-name="T113_3">301</text:span><text:span text:style-name="T113_4"><text:s/>innovation<text:s/>grants,<text:s/>with<text:s/>a<text:s/>global<text:s/>footprint<text:s/>of<text:s/>innovation<text:s/>and<text:s/>research<text:s/>in<text:s/>many<text:s/>humanitarian<text:s/>contexts<text:s/>such<text:s/>as<text:s/>Bangladesh,<text:s/>Gaza,<text:s/>Iraq,<text:s/>Libya,<text:s/>Nigeria,<text:s/>Pakistan,<text:s/>Somalia,<text:s/>South<text:s/>Sudan,<text:s/>Syria</text:span><text:span text:style-name="T113_5">,</text:span><text:span text:style-name="T113_6"><text:s/>and<text:s/>Yemen<text:s/>(innovations<text:s/>are<text:s/>listed<text:s/>in<text:s/></text:span><text:span text:style-name="T113_7">Annexes</text:span><text:span text:style-name="T113_8"><text:s/></text:span><text:span text:style-name="T113_9">3-5<text:s/>and<text:s/></text:span><text:span text:style-name="T113_10">10</text:span><text:span text:style-name="T113_11">).<text:s/>Some<text:s/>highlights<text:s/>from<text:s/>the<text:s/>platform<text:s/>this<text:s/>year</text:span><text:span text:style-name="T113_12"><text:s/></text:span><text:span text:style-name="T113_13">are<text:s/></text:span><text:span text:style-name="T113_14">include</text:span><text:span text:style-name="T113_15">d<text:s/>below</text:span><text:span text:style-name="T113_16"><text:note text:note-class="footnote"><text:note-citation/><text:note-body><text:p text:style-name="P114"><text:span text:style-name="T114_1"><text:s/>Outcomes<text:s/>and<text:s/>impact<text:s/>achievements<text:s/>for<text:s/>investments<text:s/>made<text:s/>in<text:s/>previous<text:s/>years<text:s/>of<text:s/>the<text:s/>platform<text:s/>are<text:s/>reported<text:s/>in<text:s/>the<text:s/>year<text:s/>they<text:s/>are<text:s/>reported<text:s/>to<text:s/>FCDO<text:s/>(e.g.<text:s/>through<text:s/>partner<text:s/>reports,<text:s/>monitoring<text:s/>visits,<text:s/>etc.).<text:s/>Given<text:s/>the<text:s/>time-lag<text:s/>between<text:s/>investment<text:s/>and<text:s/>results,<text:s/>some<text:s/>outcomes<text:s/>and<text:s/>impacts<text:s/>reported<text:s/>usually<text:s/>include<text:s/>achievements<text:s/>from<text:s/>investments<text:s/>made<text:s/>in<text:s/>earlier<text:s/>years<text:s/>of<text:s/>the<text:s/>platform.</text:span></text:p></text:note-body></text:note></text:span><text:span text:style-name="T114_2"><text:s/>(further<text:s/>impact<text:s/>examples<text:s/>are<text:s/>in<text:s/>Annex<text:s/>1):<text:s/></text:span></text:p>
      <text:p text:style-name="P115"/>
      <text:list text:style-name="LS5" xml:id="list10">
        <text:list-item>
          <text:p text:style-name="P116"><text:span text:style-name="T116_1">Objective<text:s/>1:</text:span><text:span text:style-name="T116_2"><text:s/></text:span><text:span text:style-name="T116_3">F</text:span><text:span text:style-name="T116_4">inancing<text:s/>and<text:s/>scaling<text:s/>novel,<text:s/>relevant,<text:s/>high-quality<text:s/>innovations<text:s/>on<text:s/>priority<text:s/>themes<text:s/>to<text:s/>save<text:s/>lives,<text:s/>reduce<text:s/>suffering,<text:s/>and<text:s/>improve<text:s/>humanitarian<text:s/>response</text:span><text:span text:style-name="T116_5">:</text:span></text:p>
        </text:list-item>
      </text:list>
      <text:p text:style-name="P117"/>
      <text:list text:style-name="LS5" xml:id="list11">
        <text:list-item>
          <text:list>
            <text:list-item>
              <text:p text:style-name="P118"><text:span text:style-name="T118_1">Pragmatic<text:s/>Innovation’s<text:s/>PragmaVAC</text:span><text:span text:style-name="T118_2"><text:s/>introduced<text:s/>a<text:s/>low-cost,<text:s/>portable<text:s/>solution<text:s/>for<text:s/>wound<text:s/>care<text:s/>in<text:s/>resource-constrained<text:s/>and<text:s/>conflict-affected<text:s/>settings.<text:s/></text:span><text:span text:style-name="T118_3">5,918<text:s/></text:span><text:span text:style-name="T118_4"><text:a xlink:type="simple" xlink:href="https://pragmavac.com/"><text:span text:style-name="T118_5">PragmaVAC</text:span></text:a></text:span><text:span text:style-name="T118_6"><text:s/></text:span><text:span text:style-name="T118_7">units<text:s/>have<text:s/>already<text:s/></text:span><text:span text:style-name="T118_8">been<text:s/>deployed<text:s/>in<text:s/></text:span><text:span text:style-name="T118_9">active<text:s/>conflicts<text:s/>such<text:s/>as<text:s/></text:span><text:span text:style-name="T118_10">Syria,<text:s/>Palestine</text:span><text:span text:style-name="T118_11">,</text:span><text:span text:style-name="T118_12"><text:s/>and<text:s/>Ukraine</text:span><text:span text:style-name="T118_13"><text:s/>with<text:s/>246<text:s/>lives<text:s/>saved<text:s/>according<text:s/>to<text:s/>verified<text:s/>onsite<text:s/>reports.<text:s/></text:span><text:span text:style-name="T118_14">With<text:s/>a<text:s/></text:span><text:span text:style-name="T118_15"><text:a xlink:type="simple" xlink:href="https://pubmed.ncbi.nlm.nih.gov/36175648/"><text:span text:style-name="T118_16">60%<text:s/></text:span><text:span text:style-name="T118_17">reduction<text:s/>in<text:s/>healing<text:s/>time</text:span></text:a></text:span><text:span text:style-name="T118_18"><text:s/>compared<text:s/>to<text:s/>the<text:s/>counterfactual,<text:s/>l</text:span><text:span text:style-name="T118_19">ocal<text:s/>physicians<text:s/>report<text:s/></text:span><text:span text:style-name="T118_20">high<text:s/>levels<text:s/>of</text:span><text:span text:style-name="T118_21"><text:s/>demand<text:s/></text:span><text:span text:style-name="T118_22">for<text:s/></text:span><text:span text:style-name="T118_23">and<text:s/>utilisation<text:s/>of<text:s/>the<text:s/>devices<text:s/>as<text:s/>soon<text:s/>as<text:s/>they<text:s/>arrive<text:s/>at<text:s/></text:span><text:span text:style-name="T118_24">treatment<text:s/>facilities</text:span><text:span text:style-name="T118_25">.</text:span></text:p>
            </text:list-item>
            <text:list-item>
              <text:p text:style-name="P119"><text:span text:style-name="T119_1">Telemedicine<text:s/></text:span><text:span text:style-name="T119_2">For</text:span><text:span text:style-name="T119_3"><text:s/>Healthcare<text:s/>Access<text:s/>for<text:s/>Vulnerable<text:s/>Communities</text:span><text:span text:style-name="T119_4"><text:s/></text:span><text:span text:style-name="T119_5">–</text:span><text:span text:style-name="T119_6"><text:s/></text:span><text:span text:style-name="T119_7"><text:a xlink:type="simple" xlink:href="https://www.sehatkahani.com/sehat-kahani-at-the-world-economic-forum-dr-sara-saeed-khurrams-influence-on-global-health/"><text:span text:style-name="T119_8">Sehat<text:s/>Kahani</text:span></text:a></text:span><text:span text:style-name="T119_9"><text:s/>has<text:s/></text:span><text:span text:style-name="T119_10">improved</text:span><text:span text:style-name="T119_11"><text:s/>healthcare<text:s/>delivery<text:s/>in<text:s/>underserved<text:s/>and<text:s/>conflict-affected<text:s/>regions<text:s/>of<text:s/>Pakistan<text:s/>through<text:s/>an<text:s/>innovative<text:s/>telemedicine<text:s/>model.<text:s/>By<text:s/>establishing<text:s/>25<text:s/>e-clinics<text:s/>and<text:s/>supporting<text:s/>a<text:s/>network<text:s/>of<text:s/>over<text:s/>7,500<text:s/>female<text:s/>healthcare<text:s/>professionals,<text:s/>the<text:s/>initiative<text:s/>provided<text:s/>a<text:s/>mechanism<text:s/>for<text:s/>‘doctor<text:s/>brides’</text:span><text:span text:style-name="T119_12"><text:s/>–<text:s/></text:span><text:span text:style-name="T119_13">female<text:s/>doctors<text:s/>who<text:s/>may<text:s/>have<text:s/>stopped<text:s/>practicing<text:s/>medicine<text:s/>after<text:s/>marriage</text:span><text:span text:style-name="T119_14"><text:s/>–<text:s/></text:span><text:span text:style-name="T119_15">to<text:s/>return<text:s/>to<text:s/>work.<text:s/>The<text:s/>model<text:s/>has<text:s/>enabled<text:s/>culturally<text:s/>sensitive,<text:s/>affordable<text:s/>care<text:s/>to<text:s/>over<text:s/>93,</text:span><text:span text:style-name="T119_16">000</text:span><text:span text:style-name="T119_17"><text:s/></text:span><text:span text:style-name="T119_18">people</text:span><text:span text:style-name="T119_19">,<text:s/></text:span><text:span text:style-name="T119_20">contributing<text:s/>to</text:span><text:span text:style-name="T119_21"><text:s/>improving<text:s/>primary<text:s/>health<text:s/>care<text:s/>outcomes<text:s/></text:span><text:span text:style-name="T119_22">(number<text:s/>of<text:s/>unique<text:s/>patients who<text:s/>have<text:s/>accessed<text:s/>either<text:s/>Sehat<text:s/>K</text:span><text:span text:style-name="T119_23">a</text:span><text:span text:style-name="T119_24">hani's<text:s/>telemedicine<text:s/>platform<text:s/>at<text:s/>E-Health<text:s/>Clinics<text:s/>located<text:s/>in<text:s/>the<text:s/>HGC<text:s/>Communities<text:s/>or<text:s/>telemedicine<text:s/>mobile<text:s/>app<text:s/>in<text:s/>low<text:s/>income<text:s/>cities);<text:s/>with<text:s/>correct<text:s/>diagnosis<text:s/>and<text:s/>treatment<text:s/></text:span><text:span text:style-name="T119_25">of<text:s/>84,598<text:s/>people<text:s/>who<text:s/>would<text:s/>not<text:s/>have<text:s/>otherwise<text:s/>had<text:s/>access<text:s/>to<text:s/>care.</text:span><text:span text:style-name="T119_26"><text:s/></text:span><text:span text:style-name="T119_27">The<text:s/>integration<text:s/>of<text:s/>a<text:s/>24/7<text:s/>helpline,<text:s/>e-pharmacy<text:s/>services,<text:s/>and<text:s/>mobile<text:s/>health<text:s/>applications<text:s/>addressed<text:s/>barriers<text:s/>to<text:s/>access,<text:s/>particularly<text:s/>for<text:s/>women<text:s/>and<text:s/>displaced<text:s/>populations.<text:s/></text:span><text:span text:style-name="T119_28">Sehat<text:s/>K</text:span><text:span text:style-name="T119_29">a</text:span><text:span text:style-name="T119_30">hani<text:s/>has<text:s/>also<text:s/>demonstrated<text:s/>VFM<text:s/>with<text:s/>doctors<text:s/>engaged<text:s/>through<text:s/>the<text:s/>app<text:s/>utilised<text:s/>for<text:s/>1/5<text:s/>of<text:s/>their<text:s/>offline<text:s/>cost.<text:s/></text:span><text:span text:style-name="T119_31">Sehat<text:s/>Kahani’s<text:s/>scalable<text:s/>model<text:s/>demonstrates<text:s/>the<text:s/>transformative<text:s/>potential<text:s/>of<text:s/>digital<text:s/>health<text:s/>solutions<text:s/>in<text:s/>bridging<text:s/>healthcare<text:s/>gaps<text:s/>while<text:s/>fostering<text:s/>community<text:s/>trust,<text:s/>empowering<text:s/>local<text:s/>professionals,<text:s/>and<text:s/>delivering<text:s/>impactful<text:s/>care<text:s/>to<text:s/>those<text:s/>who<text:s/>need<text:s/>it<text:s/>most.<text:s/></text:span><text:span text:style-name="T119_32">Sehat<text:s/>Kehani<text:s/>won<text:s/>the<text:s/></text:span><text:span text:style-name="T119_33"><text:a xlink:type="simple" xlink:href="https://aid-expo.com/aid-innovation-challenge"><text:span text:style-name="T119_34">AidEx<text:s/></text:span><text:span text:style-name="T119_35">Aid<text:s/>Innovation<text:s/>Challenge</text:span></text:a></text:span><text:span text:style-name="T119_36"><text:s/>in<text:s/>2025.</text:span></text:p>
            </text:list-item>
            <text:list-item>
              <text:p text:style-name="P120"><text:span text:style-name="T120_1">Safe<text:s/>Water<text:s/>Access<text:s/>in<text:s/>Humanitarian<text:s/>Settings</text:span><text:span text:style-name="T120_2"><text:s/></text:span><text:span text:style-name="T120_3">–</text:span><text:span text:style-name="T120_4"><text:s/>The<text:s/>Safe<text:s/>Water<text:s/>Optimization<text:s/>Tool<text:s/>(</text:span><text:span text:style-name="T120_5"><text:a xlink:type="simple" xlink:href="https://www.safeh2o.app/"><text:span text:style-name="T120_6">SWOT</text:span></text:a></text:span><text:span text:style-name="T120_7">)<text:s/>was<text:s/>deployed<text:s/>in<text:s/>33<text:s/>refugee<text:s/>and<text:s/>IDP<text:s/>camps<text:s/>across<text:s/>Syria,<text:s/>the<text:s/>Democratic<text:s/>Republic<text:s/>of<text:s/>Congo,<text:s/>and<text:s/>Gaza<text:s/>to<text:s/>improve<text:s/>water<text:s/>safety<text:s/>in<text:s/>humanitarian<text:s/>settings.<text:s/>Through<text:s/>partnerships<text:s/>with<text:s/>local<text:s/>and<text:s/>international<text:s/>NGOs,<text:s/>the<text:s/>project<text:s/>supported<text:s/>water<text:s/>quality<text:s/>interventions<text:s/>that<text:s/>reached<text:s/>over<text:s/>200,000<text:s/>people.<text:s/>By<text:s/>generating<text:s/>site-specific<text:s/>chlorination<text:s/>targets<text:s/>using<text:s/>field<text:s/>data,<text:s/>the<text:s/>SWOT<text:s/>helped<text:s/>ensure<text:s/>safe<text:s/>water<text:s/>up<text:s/>to<text:s/>the<text:s/>point<text:s/>of<text:s/>consumption,<text:s/>where<text:s/>it<text:s/>matters<text:s/>most<text:s/>for<text:s/>public<text:s/>health</text:span><text:span text:style-name="T120_8">,</text:span><text:span text:style-name="T120_9"><text:s/>using<text:s/>enhanced<text:s/>analytics,<text:s/>geospatial<text:s/>dashboards,<text:s/>and<text:s/>with<text:s/>multi-agency<text:s/>data-sharing<text:s/>functionality.<text:s/>The<text:s/>tool<text:s/>is<text:s/>also<text:s/>influencing<text:s/>sectoral<text:s/>policy,<text:s/>including<text:s/>revisions<text:s/>to<text:s/>water<text:s/>monitoring<text:s/>protocols,<text:s/>and<text:s/>positioned<text:s/>SWOT<text:s/>as<text:s/>a<text:s/>scalable<text:s/>solution<text:s/>for<text:s/>life-saving<text:s/>water<text:s/>interventions<text:s/>in<text:s/>complex<text:s/>emergencies.<text:s/>SWOT<text:s/>can<text:s/>deliver<text:s/>safe<text:s/>drinking<text:s/>water<text:s/>at<text:s/>nearly<text:s/></text:span><text:span text:style-name="T120_10"><text:a xlink:type="simple" xlink:href="https://www.yorku.ca/dighr/york-led-safe-water-tool-nearly-three-times-more-effective-than-standard-practice-new-study-finds/"><text:span text:style-name="T120_11">three<text:s/>times<text:s/>the<text:s/>rate</text:span></text:a></text:span><text:span text:style-name="T120_12"><text:s/>as<text:s/>compared<text:s/>to<text:s/>standard<text:s/>practices,<text:s/>adding<text:s/>to<text:s/>a<text:s/></text:span><text:span text:style-name="T120_13"><text:a xlink:type="simple" xlink:href="https://gh.bmj.com/content/10/8/e018631"><text:span text:style-name="T120_14">growing<text:s/>body<text:s/>of<text:s/>evidence</text:span></text:a></text:span><text:span text:style-name="T120_15"><text:s/>that<text:s/>shows<text:s/>it<text:s/>to<text:s/>be<text:s/>a<text:s/>highly<text:s/>efficacious<text:s/>tool<text:s/>in<text:s/>a<text:s/>variety<text:s/>of<text:s/>situations.<text:s/></text:span></text:p>
            </text:list-item>
            <text:list-item>
              <text:p text:style-name="P121"><text:span text:style-name="T121_1"><text:a xlink:type="simple" xlink:href="https://www.elrha.org/resource/innovation-in-menstrual-hygiene-management"><text:span text:style-name="T121_2">Reemi</text:span></text:a></text:span><text:span text:style-name="T121_3"><text:s/></text:span><text:span text:style-name="T121_4">navigated<text:s/>the<text:s/>complex<text:s/>environment<text:s/>of<text:s/>the<text:s/>ongoing<text:s/>crisis<text:s/>in<text:s/>Gaza<text:s/>and<text:s/>Lebanon.<text:s/></text:span><text:span text:style-name="T121_5">O</text:span><text:span text:style-name="T121_6">ver<text:s/>7,000<text:s/>reusable<text:s/>menstrual<text:s/>health<text:s/>management<text:s/>kits<text:s/>were<text:s/>distributed<text:s/>by<text:s/></text:span><text:span text:style-name="T121_7">Oxfam<text:s/></text:span><text:span text:style-name="T121_8">GB</text:span><text:span text:style-name="T121_9"><text:s/></text:span><text:span text:style-name="T121_10">as<text:s/>part<text:s/>of<text:s/>their<text:s/>emergency<text:s/>response<text:s/>to<text:s/>the<text:s/>Israel-Gaza<text:s/>and<text:s/>Israel-Lebanon<text:s/>conflicts<text:s/>(2024-2025).<text:s/>The<text:s/></text:span><text:span text:style-name="T121_11"><text:a xlink:type="simple" xlink:href="https://www.elrha.org/resource/perception-and-feedback-from-women-in-gaza-and-lebanon-on-the-effectiveness-and-appropriateness-of-reemi-products"><text:span text:style-name="T121_12">deep<text:s/>dive</text:span></text:a></text:span><text:span text:style-name="T121_13"><text:s/>report<text:s/>completed<text:s/>by<text:s/>Groupe<text:s/>URD<text:s/>found<text:s/>that<text:s/>in<text:s/>Gaza,<text:s/>despite<text:s/>extreme<text:s/>conditions,<text:s/>including<text:s/>mass<text:s/>displacement<text:s/>and<text:s/>limited<text:s/>access<text:s/>to<text:s/>clean<text:s/>water,<text:s/>product<text:s/>uptake<text:s/>was<text:s/>exceptionally<text:s/>high.<text:s/>After<text:s/>three<text:s/>to<text:s/>six<text:s/>months,<text:s/>99.8%<text:s/>of<text:s/>women<text:s/>were<text:s/>still<text:s/>using<text:s/>the<text:s/>menstrual<text:s/>underwear,<text:s/>and<text:s/>usage<text:s/>of<text:s/>wash<text:s/>and<text:s/>drying<text:s/>bags<text:s/>reached<text:s/>100%.<text:s/></text:span></text:p>
            </text:list-item>
          </text:list>
        </text:list-item>
      </text:list>
      <text:p text:style-name="P122"/>
      <text:list text:style-name="LS5" xml:id="list15">
        <text:list-item>
          <text:p text:style-name="P123"><text:span text:style-name="T123_1">Objective<text:s/>2:</text:span><text:span text:style-name="T123_2"><text:s/></text:span><text:span text:style-name="T123_3">Generating<text:s/>and<text:s/>sharing<text:s/>research<text:s/>and<text:s/>lessons,<text:s/>convening<text:s/>and</text:span><text:span text:style-name="T123_4"><text:s/></text:span><text:span text:style-name="T123_5">thought<text:s/>leadership:<text:s/></text:span></text:p>
          <text:list>
            <text:list-item>
              <text:p text:style-name="P124"><text:span text:style-name="T124_1">The<text:s/>first<text:s/>Elrha<text:s/></text:span><text:span text:style-name="T124_2"><text:a xlink:type="simple" xlink:href="https://www.elrha.org/news-blogs/reflections-from-our-humanitarian-ai-learning-journey"><text:span text:style-name="T124_3">AI<text:s/>for<text:s/>Humanitarian<text:s/>Learning<text:s/>Journey</text:span></text:a></text:span><text:span text:style-name="T124_4"><text:s/>concluded<text:s/>at<text:s/>the<text:s/>end<text:s/>of<text:s/>2024,<text:s/>and<text:s/>ongoing<text:s/>support<text:s/>has<text:s/>been<text:s/>extended<text:s/>to<text:s/>three<text:s/>of<text:s/>the<text:s/>initial<text:s/>grantees<text:s/>with<text:s/>follow-on<text:s/>grants,<text:s/>technical<text:s/>mentorship,<text:s/>and<text:s/>an<text:s/>alumni<text:s/>community,<text:s/>laying<text:s/>foundations<text:s/>for<text:s/>a<text:s/>future<text:s/>AI<text:s/>Lighthouse<text:s/>in<text:s/>partnership<text:s/>with<text:s/>NetHope.<text:s/></text:span></text:p>
            </text:list-item>
            <text:list-item>
              <text:p text:style-name="P125"><text:span text:style-name="T125_1">At</text:span><text:span text:style-name="T125_2"><text:s/></text:span><text:span text:style-name="T125_3"><text:a xlink:type="simple" xlink:href="https://humanitariangrandchallenge.org/advancing-innovation-and-collaboration-highlights-from-humanitarian-networks-and-partnerships-weeks-2025/"><text:span text:style-name="T125_4">2025<text:s/>Humanitarian<text:s/>Networks<text:s/>and<text:s/>Partnerships<text:s/>Week</text:span></text:a></text:span><text:span text:style-name="T125_5">,<text:s/>CHIC<text:s/>co-hosted<text:s/>knowledge-sharing<text:s/>sessions<text:s/>on<text:s/>clean<text:s/>energy<text:s/>access,<text:s/>measuring<text:s/>innovation,<text:s/>connecting<text:s/>community-led<text:s/>initiatives</text:span><text:span text:style-name="T125_6">,</text:span><text:span text:style-name="T125_7"><text:s/>and<text:s/>contributing<text:s/>key<text:s/>insights<text:s/>around<text:s/>innovation<text:s/>priorities<text:s/>and<text:s/>challenges<text:s/>on<text:s/>panels<text:s/>at<text:s/>Elrha’s<text:s/>Innovation<text:s/>Forum,<text:s/>AidEx<text:s/>Nairobi<text:s/>and<text:s/>Geneva,<text:s/>the<text:s/>Gates<text:s/>Foundation<text:s/>Humanitarian<text:s/>Health<text:s/>in<text:s/>Emergencies<text:s/>learning<text:s/>event,<text:s/>Response<text:s/>Innovation<text:s/>Lab<text:s/>2025<text:s/>Expo,<text:s/>as<text:s/>well<text:s/>as<text:s/>co-hosting<text:s/>a</text:span><text:span text:style-name="T125_8"><text:s/></text:span><text:span text:style-name="T125_9">Misinformation,<text:s/>Disinformation<text:s/>and<text:s/>Hate<text:s/>Speech<text:s/>roundtable<text:s/>with<text:s/>IFRC<text:s/>at<text:s/>UNGA<text:s/>2025.<text:s/></text:span></text:p>
            </text:list-item>
            <text:list-item>
              <text:p text:style-name="P126"><text:span text:style-name="T126_1">Elrha</text:span><text:span text:style-name="T126_2"><text:s/>published<text:s/>several<text:s/>papers</text:span><text:span text:style-name="T126_3"><text:s/>(see<text:s/></text:span><text:span text:style-name="T126_4">Annex</text:span><text:span text:style-name="T126_5"><text:s/>6<text:s/></text:span><text:span text:style-name="T126_6">for<text:s/>full<text:s/>list)</text:span><text:span text:style-name="T126_7">.<text:s/></text:span><text:span text:style-name="T126_8">For<text:s/>example,</text:span><text:span text:style-name="T126_9"><text:s/></text:span><text:span text:style-name="T126_10">research<text:s/>partner,<text:s/>FLUSH,<text:s/>was<text:s/>commissioned<text:s/>to<text:s/>capture<text:s/>WASH<text:s/>and<text:s/>Scaling<text:s/>grantees<text:s/>practical<text:s/>experience<text:s/>of<text:s/>innovation<text:s/>adoption<text:s/>in<text:s/>humanitarian<text:s/>response,<text:s/></text:span><text:span text:style-name="T126_11"><text:a xlink:type="simple" xlink:href="https://www.elrha.org/resource/adopting-humanitarian-innovation-key-lessons-from-an-adoption-challenge"><text:span text:style-name="T126_12">developing<text:s/>guidance<text:s/>for<text:s/>funders,<text:s/>innovators<text:s/>and<text:s/>adopters</text:span></text:a></text:span><text:span text:style-name="T126_13">.<text:s/>A<text:s/>follow<text:s/>on<text:s/>from<text:s/>the<text:s/></text:span><text:span text:style-name="T126_14"><text:a xlink:type="simple" xlink:href="https://www.elrha.org/resource/gap-analysis-humanitarian-inclusion-disabilities-older-people-literature-review"><text:span text:style-name="T126_15">DOAI<text:s/>Gap<text:s/>Analysis</text:span></text:a></text:span><text:span text:style-name="T126_16">,<text:s/></text:span><text:span text:style-name="T126_17"><text:a xlink:type="simple" xlink:href="https://www.elrha.org/docs/document/doai+gap+analysis+'identifying+opportunities+for+innovation+in+disability+and+older+age+inclusion'+full+report.pdf?file_url=document/vk013762s95ob3i3d2i4bgsa2r/if2deaoy7ddccydlb5e_fsfvacc/original?content-type=application/pdf&amp;name=doai+gap+analysis+%27identifying+opportunities+for+innovation+in+disability+and+older+age+inclusion%27+full+report.pdf"><text:span text:style-name="T126_18">Identifying<text:s/>Opportunities<text:s/>for<text:s/>Innovation<text:s/>in<text:s/>DOAI</text:span></text:a></text:span><text:span text:style-name="T126_19"><text:s/>was<text:s/>launched<text:s/>at<text:s/>Humanitarian<text:s/>Networks<text:s/>and<text:s/>Partnerships<text:s/>Week<text:s/>2025<text:s/>and<text:s/>was<text:s/>used<text:s/>to<text:s/>deliver<text:s/>four<text:s/>in-country<text:s/>workshops<text:s/>which<text:s/>engaged<text:s/>donors,<text:s/>policymakers<text:s/>and<text:s/>practitioners.</text:span></text:p>
            </text:list-item>
            <text:list-item>
              <text:p text:style-name="P127"><text:span text:style-name="T127_1">Elrha’s<text:s/>Humanitarian<text:s/>Innovation<text:s/>Forum<text:s/>2025<text:s/>convened<text:s/>over<text:s/>120<text:s/></text:span><text:span text:style-name="T127_2">humanitarian<text:s/>innovation<text:s/>actors<text:s/></text:span><text:span text:style-name="T127_3">to<text:s/>discuss<text:s/>sector<text:s/>priorities<text:s/>and<text:s/>showcase<text:s/>new<text:s/>tools<text:s/>and<text:s/>resources.<text:s/>To<text:s/>enable<text:s/>ongoing<text:s/>engagement</text:span><text:span text:style-name="T127_4">,</text:span><text:span text:style-name="T127_5"><text:s/></text:span><text:span text:style-name="T127_6"><text:a xlink:type="simple" xlink:href="https://www.elrha.org/events/humanitarian-innovation-forum-2025"><text:span text:style-name="T127_7">four<text:s/>papers<text:s/>were<text:s/>published</text:span></text:a></text:span><text:span text:style-name="T127_8"><text:s/>which<text:s/>synthesised<text:s/>the<text:s/>discussions<text:s/>from<text:s/>the<text:s/>main<text:s/>themes<text:s/>as<text:s/>well<text:s/>as<text:s/>a<text:s/>series<text:s/>of<text:s/></text:span><text:span text:style-name="T127_9"><text:a xlink:type="simple" xlink:href="https://vimeo.com/showcase/11632891"><text:span text:style-name="T127_10">video<text:s/>highlights</text:span></text:a></text:span><text:span text:style-name="T127_11">.<text:s/>The<text:s/>Forum<text:s/>helped<text:s/>identify<text:s/>emerging<text:s/>areas<text:s/>where<text:s/>collaborations<text:s/>and<text:s/>partnerships<text:s/>could<text:s/>effect<text:s/>change.<text:s/></text:span></text:p>
            </text:list-item>
            <text:list-item>
              <text:p text:style-name="P128"><text:span text:style-name="T128_1">The<text:s/>HIF<text:s/>programme<text:s/>has<text:s/>continued<text:s/>to<text:s/>combine<text:s/>financial<text:s/>and<text:s/>non-financial<text:s/>support<text:s/>effectively,<text:s/>including<text:s/>tailored<text:s/>mentoring,<text:s/>toolkits,<text:s/>and<text:s/>peer-learning<text:s/>exchanges.<text:s/>Two<text:s/>competency<text:s/>toolkits<text:s/>–<text:s/>on<text:s/></text:span><text:span text:style-name="T128_2"><text:a xlink:type="simple" xlink:href="https://www.elrha.org/resource/futures-and-foresight-toolkit"><text:span text:style-name="T128_3">Futures<text:s/>and<text:s/>Foresight</text:span></text:a></text:span><text:span text:style-name="T128_4"><text:s/></text:span><text:span text:style-name="T128_5">and<text:s/></text:span><text:span text:style-name="T128_6"><text:a xlink:type="simple" xlink:href="https://www.elrha.org/resource/enhancing-evidence-based-decision-making"><text:span text:style-name="T128_7">Evidence-Based<text:s/>Decision-Making</text:span></text:a></text:span><text:span text:style-name="T128_8"><text:s/>–<text:s/>were<text:s/>published<text:s/>and<text:s/>integrated<text:s/>into<text:s/>the<text:s/>Humanitarian<text:s/>Innovation<text:s/>Guide,<text:s/>equipping<text:s/>practitioners<text:s/>with<text:s/>accessible,<text:s/>practical<text:s/>resources<text:s/>to<text:s/>improve<text:s/>innovation<text:s/>design<text:s/>and<text:s/>management.</text:span></text:p>
            </text:list-item>
          </text:list>
        </text:list-item>
      </text:list>
      <text:p text:style-name="P129"><text:span text:style-name="T129_1"><text:tab/></text:span></text:p>
      <text:list text:style-name="LS5" xml:id="list21">
        <text:list-item>
          <text:p text:style-name="P130"><text:span text:style-name="T130_1">Objective<text:s/>3:</text:span><text:span text:style-name="T130_2"><text:s/></text:span><text:span text:style-name="T130_3">Strengthening<text:s/>innovation<text:s/>ecosystem</text:span><text:span text:style-name="T130_4">s</text:span><text:span text:style-name="T130_5">:</text:span></text:p>
          <text:list>
            <text:list-item>
              <text:p text:style-name="P131"><text:span text:style-name="T131_1">Through<text:s/>CLIP,<text:s/>i</text:span><text:span text:style-name="T131_2">n<text:s/>Indonesia,<text:s/>the<text:s/>IDEAKSI<text:s/>programme<text:s/>gained<text:s/>visibility<text:s/>at<text:s/>global<text:s/>policy<text:s/>forums<text:s/>such<text:s/>as<text:s/>the<text:s/>UN<text:s/>Global<text:s/>Platform<text:s/>for<text:s/>Disaster<text:s/>Risk<text:s/>Reduction<text:s/>(GPDRR)</text:span><text:span text:style-name="T131_3">.<text:s/></text:span></text:p>
            </text:list-item>
            <text:list-item>
              <text:p text:style-name="P132"><text:span text:style-name="T132_1">GCC<text:s/>formali</text:span><text:span text:style-name="T132_2">sed</text:span><text:span text:style-name="T132_3"><text:s/>a<text:s/>memorandum<text:s/>of<text:s/>understanding<text:s/>with<text:s/>UNICEF’s<text:s/>Office<text:s/>of<text:s/>Innovation<text:s/>(OOI)<text:s/>to<text:s/>support<text:s/>scaling<text:s/>efforts<text:s/>of<text:s/>promising<text:s/>GCC-funded<text:s/>solutions<text:s/>and<text:s/></text:span><text:span text:style-name="T132_4">awarded<text:s/>an<text:s/></text:span><text:span text:style-name="T132_5">Ecosystem<text:s/>Catalyst<text:s/>Grant</text:span><text:span text:style-name="T132_6"><text:s/></text:span><text:span text:style-name="T132_7">(ECG)<text:s/>to<text:s/>International<text:s/>Medical<text:s/>Corps<text:s/>(IMC</text:span><text:span text:style-name="T132_8">)<text:s/>to<text:s/>mainstream<text:s/>SWOT</text:span><text:span text:style-name="T132_9">.</text:span><text:span text:style-name="T132_10"><text:s/></text:span><text:span text:style-name="T132_11">A<text:s/>further<text:s/>arrangement<text:s/>with</text:span><text:span text:style-name="T132_12"><text:s/>Plan<text:s/>International<text:s/>Canada<text:s/>to<text:s/>test<text:s/>Rainmaker</text:span><text:span text:style-name="T132_13"><text:s/>is<text:s/>under<text:s/>discussion.</text:span><text:span text:style-name="T132_14"><text:s/></text:span></text:p>
            </text:list-item>
          </text:list>
        </text:list-item>
      </text:list>
      <text:p text:style-name="P133"/>
      <text:list text:style-name="LS5" xml:id="list24">
        <text:list-item>
          <text:p text:style-name="P134"><text:span text:style-name="T134_1">R</text:span><text:span text:style-name="T134_2">ecognition,<text:s/>awards<text:s/>and<text:s/>further<text:s/>investment</text:span></text:p>
          <text:list>
            <text:list-item>
              <text:p text:style-name="P135"><text:span text:style-name="T135_1"><text:a xlink:type="simple" xlink:href="https://surgibox.com/"><text:span text:style-name="T135_2">SurgiBox</text:span></text:a></text:span><text:span text:style-name="T135_3"><text:s/>and</text:span><text:span text:style-name="T135_4"><text:s/></text:span><text:span text:style-name="T135_5"><text:a xlink:type="simple" xlink:href="https://www.fieldready.org/"><text:span text:style-name="T135_6">Field<text:s/>Ready</text:span></text:a></text:span><text:span text:style-name="T135_7"><text:s/></text:span><text:span text:style-name="T135_8">were<text:s/>featured<text:s/>in<text:s/>a<text:s/></text:span><text:span text:style-name="T135_9"><text:a xlink:type="simple" xlink:href="https://www.bbc.co.uk/programmes/p0m53nxp"><text:span text:style-name="T135_10">BBC<text:s/></text:span><text:span text:style-name="T135_11">World<text:s/>Service<text:s/>podcast</text:span><text:span text:style-name="T135_12"><text:s/></text:span><text:span text:style-name="T135_13">‘</text:span><text:span text:style-name="T135_14">People<text:s/>Fixing<text:s/>the<text:s/>World</text:span><text:span text:style-name="T135_15">’</text:span><text:span text:style-name="T135_16">.</text:span></text:a></text:span><text:span text:style-name="T135_17"><text:s/></text:span><text:span text:style-name="T135_18">Featuring<text:s/>voices<text:s/>from<text:s/>partners<text:s/>in<text:s/></text:span><text:span text:style-name="T135_19">Myanmar,<text:s/>Syria</text:span><text:span text:style-name="T135_20">,</text:span><text:span text:style-name="T135_21"><text:s/>and<text:s/>Sudan</text:span><text:span text:style-name="T135_22">,<text:s/></text:span><text:span text:style-name="T135_23">the<text:s/>innovations</text:span><text:span text:style-name="T135_24"><text:s/>were<text:s/>recogni</text:span><text:span text:style-name="T135_25">s</text:span><text:span text:style-name="T135_26">ed<text:s/>for<text:s/>their<text:s/>ability<text:s/>to<text:s/>save<text:s/>lives<text:s/>and<text:s/>revolu</text:span><text:span text:style-name="T135_27">tionise</text:span><text:span text:style-name="T135_28"><text:s/>healthcare<text:s/>in<text:s/>humanitarian<text:s/>settings.<text:s/></text:span></text:p>
            </text:list-item>
            <text:list-item>
              <text:p text:style-name="P136"><text:span text:style-name="T136_1"><text:a xlink:type="simple" xlink:href="https://pradopower.org/"><text:span text:style-name="T136_2">Prado<text:s/>Power</text:span></text:a></text:span><text:span text:style-name="T136_3"><text:s/></text:span><text:span text:style-name="T136_4"><text:a xlink:type="simple" xlink:href="https://infracredit.ng/infracredits-guarantee-supported-by-uk-funded-climate-finance-blending-facility-cfbf-mobilises-its-first-guaranteed-fixed-rate-senior-green-infrastructure-forward-ijarah-lease-sukuk-for-a/"><text:span text:style-name="T136_5">received</text:span></text:a></text:span><text:span text:style-name="T136_6"><text:s/>a<text:s/>7-year<text:s/>guaranteed<text:s/>fixed<text:s/>rate<text:s/>Green<text:s/>Infrastructure<text:s/>Sukuk</text:span><text:span text:style-name="T136_7"><text:s/>(Islamic<text:s/>finance<text:s/>certificate)</text:span><text:span text:style-name="T136_8">,<text:s/>under<text:s/>a<text:s/>£10</text:span><text:span text:style-name="T136_9">m</text:span><text:span text:style-name="T136_10"><text:s/>cofinancing<text:s/>agreement<text:s/>with<text:s/>InfraCredit<text:s/>and<text:s/>the<text:s/>Climate<text:s/>Finance<text:s/>Blending<text:s/>Facility</text:span><text:span text:style-name="T136_11"><text:s/>(</text:span><text:span text:style-name="T136_12">funded<text:s/>by<text:s/>FCDO</text:span><text:span text:style-name="T136_13">)</text:span><text:span text:style-name="T136_14">.<text:s/>It<text:s/>will<text:s/>enable<text:s/>Prado<text:s/>Power<text:s/>to<text:s/>construct,<text:s/>install</text:span><text:span text:style-name="T136_15">,</text:span><text:span text:style-name="T136_16"><text:s/>and<text:s/>commission<text:s/>four<text:s/>solar-hybrid<text:s/>mini-grids</text:span><text:span text:style-name="T136_17"><text:s/>in</text:span><text:span text:style-name="T136_18"><text:s/>Nigeria.<text:s/>Prado<text:s/>Power<text:s/>anticipates<text:s/>that<text:s/>this<text:s/>project<text:s/>will<text:s/>electrify<text:s/>up<text:s/>to<text:s/>15,801<text:s/>households<text:s/>and<text:s/>small<text:s/>businesses,<text:s/>create<text:s/>242<text:s/>jobs,<text:s/>and<text:s/>avoid<text:s/>893<text:s/>tonnes<text:s/>of<text:s/>green-house<text:s/>gas<text:s/>emissions.</text:span></text:p>
            </text:list-item>
            <text:list-item>
              <text:p text:style-name="P137"><text:span text:style-name="T137_1">Eight<text:s/>CLIP<text:s/>innovations<text:s/>have<text:s/>secured<text:s/>additional<text:s/>funding<text:s/></text:span><text:span text:style-name="T137_2">from<text:s/>other<text:s/>donors<text:s/></text:span><text:span text:style-name="T137_3">to<text:s/>support<text:s/>scaling<text:s/>activities<text:s/>this<text:s/>year,<text:s/>mainly<text:s/>through<text:s/>local<text:s/>sources<text:s/>e.g.<text:s/>provincial,<text:s/>regional</text:span><text:span text:style-name="T137_4">,</text:span><text:span text:style-name="T137_5"><text:s/>or<text:s/>disaster<text:s/>management<text:s/>agencies.</text:span></text:p>
            </text:list-item>
          </text:list>
        </text:list-item>
      </text:list>
      <text:p text:style-name="P138"><text:span text:style-name="T138_1">•</text:span><text:span text:style-name="T138_2"><text:tab/></text:span><text:span text:style-name="T138_3">Applying<text:s/>Proven<text:s/>Tools<text:s/>Across<text:s/>New<text:s/>Geographies:</text:span></text:p>
      <text:list text:style-name="LS33" xml:id="list28">
        <text:list-item>
          <text:list>
            <text:list-item>
              <text:p text:style-name="P139"><text:span text:style-name="T139_1">SurgiBox</text:span><text:span text:style-name="T139_2"><text:s/>continues<text:s/>to<text:s/>make<text:s/>strong<text:s/>progress<text:s/>in<text:s/>advancing<text:s/>the<text:s/>SurgiField™,<text:s/>a<text:s/>portable<text:s/>surgical<text:s/>environment<text:s/>designed<text:s/>to<text:s/>deliver<text:s/>safe,<text:s/>timely,<text:s/>and<text:s/>affordable<text:s/>care<text:s/>in<text:s/>conflict-affected<text:s/>and<text:s/>resource-limited<text:s/>settings.<text:s/>Humanitarian<text:s/>deployments<text:s/>of<text:s/>the<text:s/>SurgiField™<text:s/>are<text:s/>expanding<text:s/>to<text:s/></text:span><text:span text:style-name="T139_3"><text:a xlink:type="simple" xlink:href="https://eur03.safelinks.protection.outlook.com/?url=https%3A%2F%2Fwww.linkedin.com%2Ffeed%2Fupdate%2Furn%3Ali%3Aactivity%3A7325416023212363776%2F&amp;data=05%7C02%7CLizzie.Brecknell%40fcdo.gov.uk%7C91532ba83b0b4822710508dd8e13fd32%7Cd3a2d0d37cc84f52bbf985bd43d94279%7C0%7C0%7C638822938686632021%7CUnknown%7CTWFpbGZsb3d8eyJFbXB0eU1hcGkiOnRydWUsIlYiOiIwLjAuMDAwMCIsIlAiOiJXaW4zMiIsIkFOIjoiTWFpbCIsIldUIjoyfQ%3D%3D%7C0%7C%7C%7C&amp;sdata=Qt1U06JRuRgyQDOnDNQvif1iNbH2uucZi92sLunHicg%3D&amp;reserved=0"><text:span text:style-name="T139_4">Ukraine<text:s/>and<text:s/>Myanmar</text:span></text:a></text:span><text:span text:style-name="T139_5">.<text:s/>The<text:s/>organisation<text:s/>announced<text:s/>the<text:s/>granting<text:s/>of<text:s/>two<text:s/>United<text:s/>States<text:s/>patents<text:s/>for<text:s/>its<text:s/>core<text:s/>technology:<text:s/>a<text:s/>utility<text:s/>patent<text:s/>for<text:s/>its<text:s/>innovative<text:s/>airflow<text:s/>system<text:s/>and<text:s/>a<text:s/>design<text:s/>patent<text:s/>for<text:s/>its<text:s/>Smart<text:s/>Control<text:s/>Module™,<text:s/>extending<text:s/>its<text:s/>global<text:s/>patent<text:s/>protection<text:s/>to<text:s/>over<text:s/>20<text:s/>countries.</text:span><text:span text:style-name="T139_6"><text:s/></text:span><text:span text:style-name="T139_7">SurgiBox<text:s/>has</text:span><text:span text:style-name="T139_8"><text:s/></text:span><text:span text:style-name="T139_9">partnered<text:s/>with<text:s/>Accord<text:s/>International<text:s/>and<text:s/>received<text:s/>regulatory<text:s/>approval<text:s/>from<text:s/>Japan’s<text:s/>Pharmaceuticals<text:s/>and<text:s/>Medical<text:s/>Devices<text:s/>Agency<text:s/>to<text:s/>utili</text:span><text:span text:style-name="T139_10">s</text:span><text:span text:style-name="T139_11">e<text:s/>ultraportable<text:s/>surgical<text:s/></text:span><text:span text:style-name="T139_12">systems<text:s/>support<text:s/>response<text:s/>efforts<text:s/>to<text:s/>the<text:s/>many<text:s/>natural<text:s/>disasters<text:s/>in<text:s/>Japan.<text:s/>Surgibox<text:s/>continues<text:s/>to<text:s/>expand<text:s/>its<text:s/>global<text:s/>distribution<text:s/>and<text:s/>signals<text:s/>new<text:s/>revenue<text:s/>channels<text:s/>to<text:s/>support<text:s/>its<text:s/>sustainability.<text:s/></text:span></text:p>
            </text:list-item>
          </text:list>
        </text:list-item>
      </text:list>
      <text:p text:style-name="P140"/>
      <text:p text:style-name="P141"><text:span text:style-name="T141_1">Summary<text:s/>supporting<text:s/>narrative<text:s/>for<text:s/>the<text:s/>overall<text:s/>score<text:s/>in<text:s/>this<text:s/>review</text:span></text:p>
      <text:p text:style-name="P142"><text:span text:style-name="T142_1"><text:s/></text:span></text:p>
      <text:p text:style-name="P143"><text:span text:style-name="T143_1">The<text:s/>Platform<text:s/>has<text:s/>made<text:s/>strong<text:s/>progress<text:s/>in<text:s/>the<text:s/>reporting<text:s/>period,<text:s/>meeting<text:s/>or<text:s/>exceeding<text:s/>most<text:s/>of<text:s/>its<text:s/>milestones.<text:s/>The<text:s/>programmes<text:s/>have<text:s/>maintained<text:s/>strong<text:s/>delivery<text:s/>momentum<text:s/>while<text:s/>adapting<text:s/>to<text:s/>increasingly<text:s/>complex<text:s/>and<text:s/>volatile<text:s/>contexts.<text:s/>Achievements<text:s/>in<text:s/>scaling,<text:s/>convening,<text:s/>locally</text:span><text:span text:style-name="T143_2">-</text:span><text:span text:style-name="T143_3">led<text:s/>innovation,<text:s/>and<text:s/>evidence<text:s/>generation<text:s/>demonstrate<text:s/>continued<text:s/>sectoral<text:s/>influence<text:s/>and<text:s/>impact.<text:s/>This<text:s/>year’s<text:s/>performance<text:s/>justifies<text:s/>the<text:s/>positive<text:s/>overall<text:s/>score</text:span><text:span text:style-name="T143_4"><text:s/>of<text:s/>A+</text:span><text:span text:style-name="T143_5">,<text:s/>reflecting<text:s/>both<text:s/>delivery<text:s/>against<text:s/>milestones<text:s/>and<text:s/></text:span><text:span text:style-name="T143_6">the<text:s/>platform<text:s/></text:span><text:span text:style-name="T143_7">organisations’<text:s/>added<text:s/>value<text:s/>as<text:s/>global<text:s/>leaders<text:s/>in<text:s/>humanitarian<text:s/>innovation.</text:span><text:span text:style-name="T143_8"><text:s/></text:span></text:p>
      <text:p text:style-name="P144"/>
      <text:p text:style-name="P145"><text:span text:style-name="T145_1">Lessons<text:s/>and<text:s/>recommendations<text:s/>for<text:s/>this<text:s/>AR<text:s/>are<text:s/>limited<text:s/>a</text:span><text:span text:style-name="T145_2">s<text:s/>the<text:s/>programme<text:s/>only<text:s/>has<text:s/>9<text:s/>months<text:s/>to<text:s/>go</text:span><text:span text:style-name="T145_3"><text:s/>and</text:span><text:span text:style-name="T145_4"><text:s/></text:span><text:span text:style-name="T145_5">is<text:s/>on<text:s/>track<text:s/>to<text:s/>exceed<text:s/>its<text:s/>outcome<text:s/>milestone</text:span><text:span text:style-name="T145_6">s</text:span><text:span text:style-name="T145_7">.<text:s/>O</text:span><text:span text:style-name="T145_8">verall<text:s/></text:span><text:span text:style-name="T145_9">lessons<text:s/></text:span><text:span text:style-name="T145_10">will<text:s/>be<text:s/>captured<text:s/>in<text:s/>the<text:s/>PCR</text:span><text:span text:style-name="T145_11">.<text:s/></text:span></text:p>
      <text:p text:style-name="P146"/>
      <text:p text:style-name="P147"/>
      <text:p text:style-name="P148"><text:span text:style-name="T148_1">Major<text:s/>lessons<text:s/>and<text:s/>recommendations<text:s/>for<text:s/>the<text:s/>year<text:s/>ahead<text:s/></text:span></text:p>
      <text:p text:style-name="P149"/>
      <text:p text:style-name="P150"><text:span text:style-name="T150_1">Key<text:s/>lessons<text:s/>learned<text:s/>this<text:s/>year<text:s/>include:</text:span></text:p>
      <text:p text:style-name="P151"/>
      <text:list text:style-name="LS8" xml:id="list29">
        <text:list-item>
          <text:p text:style-name="P152"><text:span text:style-name="T152_1">Lesson<text:s/>1</text:span><text:span text:style-name="T152_2">:</text:span><text:span text:style-name="T152_3"><text:s/></text:span><text:span text:style-name="T152_4">T</text:span><text:span text:style-name="T152_5">he</text:span><text:span text:style-name="T152_6">re<text:s/>is</text:span><text:span text:style-name="T152_7"><text:s/>consistently<text:s/>high<text:s/>demand<text:s/></text:span><text:span text:style-name="T152_8">from<text:s/>innovators<text:s/></text:span><text:span text:style-name="T152_9">for<text:s/>advisory<text:s/>support<text:s/>for<text:s/>scaling<text:s/>strategy<text:s/>development</text:span><text:span text:style-name="T152_10">,</text:span><text:span text:style-name="T152_11"><text:s/>not<text:s/>only<text:s/>during<text:s/>the<text:s/>grant<text:s/>period<text:s/>but<text:s/>also<text:s/>before<text:s/>and<text:s/>after.<text:s/>Strategic<text:s/>assistance<text:s/>grants,<text:s/>whil</text:span><text:span text:style-name="T152_12">st</text:span><text:span text:style-name="T152_13"><text:s/>less<text:s/>costly<text:s/>than<text:s/>full-scale<text:s/></text:span><text:span text:style-name="T152_14">grants</text:span><text:span text:style-name="T152_15">,<text:s/>can<text:s/>demonstrate<text:s/>strong<text:s/>returns<text:s/>in<text:s/>terms<text:s/>of<text:s/></text:span><text:span text:style-name="T152_16">developing<text:s/></text:span><text:span text:style-name="T152_17">partners’<text:s/>ability<text:s/>to<text:s/>scale<text:s/>their<text:s/>solutions,<text:s/>and<text:s/>highlights<text:s/>the<text:s/>value<text:s/>of<text:s/>sustained<text:s/>engagement<text:s/>and<text:s/>of<text:s/>investment<text:s/>in<text:s/>tailored<text:s/>strategic<text:s/>support<text:s/>for<text:s/>partners,<text:s/>to<text:s/>unlock<text:s/>greater<text:s/>long-term<text:s/>impact<text:s/>and<text:s/>strengthen<text:s/>the<text:s/>pathways<text:s/>from<text:s/>innovation<text:s/>to<text:s/>scale.</text:span><text:span text:style-name="T152_18"><text:s/></text:span></text:p>
        </text:list-item>
      </text:list>
      <text:p text:style-name="P153"/>
      <text:list text:style-name="LS8" xml:id="list30">
        <text:list-item>
          <text:p text:style-name="P154"><text:span text:style-name="T154_1">Lesson<text:s/></text:span><text:span text:style-name="T154_2">2</text:span><text:span text:style-name="T154_3">:</text:span><text:span text:style-name="T154_4"><text:s/></text:span><text:span text:style-name="T154_5">On<text:s/>grant-making<text:s/>practice,<text:s/>the<text:s/>year<text:s/>underscored<text:s/>the<text:s/>importance<text:s/>of<text:s/>accessibility<text:s/>and<text:s/>flexibility.<text:s/>Standard<text:s/>calls<text:s/>risk<text:s/>excluding<text:s/>smaller<text:s/>or<text:s/>local<text:s/>organisations;<text:s/>lighter-touch<text:s/>applications,<text:s/>early<text:s/>outreach,<text:s/>and<text:s/>mentoring<text:s/>can<text:s/>build<text:s/>a<text:s/>stronger<text:s/>pipeline<text:s/>whil</text:span><text:span text:style-name="T154_6">st</text:span><text:span text:style-name="T154_7"><text:s/>maintaining<text:s/>quality.</text:span></text:p>
        </text:list-item>
      </text:list>
      <text:p text:style-name="P155"/>
      <text:list text:style-name="LS8" xml:id="list31">
        <text:list-item>
          <text:p text:style-name="P156"><text:span text:style-name="T156_1">Lesson<text:s/>3:</text:span><text:span text:style-name="T156_2"><text:s/></text:span><text:span text:style-name="T156_3">In<text:s/>scaling<text:s/></text:span><text:span text:style-name="T156_4">more<text:s/></text:span><text:span text:style-name="T156_5">mature<text:s/>innovations,<text:s/>success<text:s/>depends<text:s/></text:span><text:span text:style-name="T156_6">not</text:span><text:span text:style-name="T156_7"><text:s/>on<text:s/>technical<text:s/>efficacy<text:s/>alone</text:span><text:span text:style-name="T156_8">,</text:span><text:span text:style-name="T156_9"><text:s/></text:span><text:span text:style-name="T156_10">but<text:s/>also</text:span><text:span text:style-name="T156_11"><text:s/>on<text:s/>the<text:s/></text:span><text:span text:style-name="T156_12">ability<text:s/></text:span><text:span text:style-name="T156_13">of<text:s/>innovators<text:s/></text:span><text:span text:style-name="T156_14">t</text:span><text:span text:style-name="T156_15">o<text:s/>adapt<text:s/>to<text:s/>context,<text:s/>build<text:s/>strong<text:s/>partnerships,<text:s/>and<text:s/>maintain<text:s/>flexible<text:s/>resourcing<text:s/>over<text:s/>time.<text:s/>Strategic<text:s/>support<text:s/>grants<text:s/>and<text:s/>readiness-to-scale<text:s/>tools<text:s/>are<text:s/>proving<text:s/>effective<text:s/>in<text:s/>bridging<text:s/>the<text:s/>gap<text:s/>between<text:s/>pilots<text:s/>and<text:s/>wider<text:s/>adoption,<text:s/>highlighting<text:s/>scaling<text:s/>as<text:s/>a<text:s/>long-term,<text:s/>iterative<text:s/>process<text:s/>rather<text:s/>than<text:s/>a<text:s/>discrete<text:s/>funding<text:s/>stage.</text:span></text:p>
        </text:list-item>
      </text:list>
      <text:p text:style-name="P157"><text:span text:style-name="T157_1">Together,<text:s/>these<text:s/>lessons<text:s/>point<text:s/>toward<text:s/>a<text:s/>future<text:s/>approach<text:s/>that<text:s/>is<text:s/>more<text:s/>supportive,<text:s/>adaptive<text:s/>and<text:s/>inclusive:<text:s/>financing<text:s/>paired<text:s/>with<text:s/>technical<text:s/>expertise,<text:s/>scaling<text:s/>supported<text:s/>as<text:s/>a<text:s/>journey<text:s/>not<text:s/>a<text:s/>single<text:s/>leap,<text:s/>and<text:s/>grant-making<text:s/>designed<text:s/>to<text:s/>unlock<text:s/>the<text:s/>potential<text:s/>of<text:s/>both<text:s/>global<text:s/>actors<text:s/>and<text:s/>local<text:s/>innovators</text:span><text:span text:style-name="T157_2">.</text:span><text:span text:style-name="T157_3"><text:s/></text:span></text:p>
      <text:p text:style-name="P158"><text:span text:style-name="T158_1"><text:tab/></text:span></text:p>
      <text:p text:style-name="P159"><text:span text:style-name="T159_1">There<text:s/>has<text:s/>been<text:s/></text:span><text:span text:style-name="T159_2">good</text:span><text:span text:style-name="T159_3"><text:s/>progress<text:s/>against<text:s/>recommendations<text:s/>made<text:s/></text:span><text:span text:style-name="T159_4">in</text:span><text:span text:style-name="T159_5"><text:s/>the<text:s/>2024<text:s/>Annual<text:s/>Review<text:s/>with<text:s/>most<text:s/>achieved.<text:s/>A<text:s/>summary<text:s/>of<text:s/>progress<text:s/>against<text:s/>202</text:span><text:span text:style-name="T159_6">4</text:span><text:span text:style-name="T159_7"><text:s/>recommendations<text:s/>is<text:s/>at<text:s/>Annex<text:s/></text:span><text:span text:style-name="T159_8">11</text:span><text:span text:style-name="T159_9">.<text:s/>Recommendations<text:s/>for<text:s/>2025</text:span><text:span text:style-name="T159_10">/26</text:span><text:span text:style-name="T159_11"><text:s/>are<text:s/>made<text:s/>throughout<text:s/>this<text:s/>report,<text:s/>and<text:s/>a<text:s/>summary<text:s/>of<text:s/>all<text:s/>recommendations<text:s/>for<text:s/>the<text:s/>year<text:s/>ahead<text:s/>is<text:s/>below</text:span><text:span text:style-name="T159_12">.</text:span></text:p>
      <text:p text:style-name="P160"/>
      <table:table table:style-name="Table4">
        <table:table-column table:style-name="Column14"/>
        <table:table-column table:style-name="Column15"/>
        <table:table-column table:style-name="Column16"/>
        <table:table-row table:style-name="Row15">
          <table:table-cell table:style-name="Cell73">
            <text:p text:style-name="P161"><text:span text:style-name="T161_1">Recommendation</text:span></text:p>
          </table:table-cell>
          <table:table-cell table:style-name="Cell74">
            <text:p text:style-name="P162"><text:span text:style-name="T162_1">Lead</text:span></text:p>
          </table:table-cell>
          <table:table-cell table:style-name="Cell75">
            <text:p text:style-name="P163"><text:span text:style-name="T163_1">Timeframe</text:span></text:p>
          </table:table-cell>
        </table:table-row>
        <table:table-row table:style-name="Row16">
          <table:table-cell table:style-name="Cell76">
            <text:list text:style-name="LS9" xml:id="list32">
              <text:list-item>
                <text:p text:style-name="P164"><text:span text:style-name="T164_1">Recommendation<text:s/></text:span><text:span text:style-name="T164_2">1</text:span><text:span text:style-name="T164_3">:<text:s/>A</text:span><text:span text:style-name="T164_4">head<text:s/>of</text:span><text:span text:style-name="T164_5"><text:s/></text:span><text:span text:style-name="T164_6">the<text:s/>PCR</text:span><text:span text:style-name="T164_7">,</text:span><text:span text:style-name="T164_8"><text:s/>i</text:span><text:span text:style-name="T164_9">mpact<text:s/></text:span><text:span text:style-name="T164_10">targets</text:span><text:span text:style-name="T164_11"><text:s/>to<text:s/>be<text:s/>reviewed<text:s/>and<text:s/>determined</text:span><text:span text:style-name="T164_12">.</text:span></text:p>
              </text:list-item>
            </text:list>
          </table:table-cell>
          <table:table-cell table:style-name="Cell77">
            <text:p text:style-name="P165"><text:span text:style-name="T165_1">FCDO</text:span></text:p>
          </table:table-cell>
          <table:table-cell table:style-name="Cell78">
            <text:p text:style-name="P166"><text:span text:style-name="T166_1">March<text:s/></text:span><text:span text:style-name="T166_2">2026</text:span></text:p>
          </table:table-cell>
        </table:table-row>
        <table:table-row table:style-name="Row17">
          <table:table-cell table:style-name="Cell79">
            <text:list text:style-name="LS9" xml:id="list33">
              <text:list-item>
                <text:p text:style-name="P167"><text:span text:style-name="T167_1">Recommendation<text:s/>2:<text:s/>CLIP<text:s/>funding<text:s/>will<text:s/>cease.<text:s/>In<text:s/>order<text:s/>to<text:s/>ensure<text:s/>a<text:s/>responsible<text:s/>exit,<text:s/>the<text:s/>programme<text:s/>should<text:s/>support<text:s/>CLIP<text:s/>partners<text:s/>with<text:s/>the<text:s/>coordination,<text:s/>governance</text:span><text:span text:style-name="T167_2">,</text:span><text:span text:style-name="T167_3"><text:s/>and<text:s/>management<text:s/>structure<text:s/>for<text:s/>the<text:s/>new<text:s/>network</text:span><text:span text:style-name="T167_4">.</text:span></text:p>
              </text:list-item>
            </text:list>
          </table:table-cell>
          <table:table-cell table:style-name="Cell80">
            <text:p text:style-name="P168"><text:span text:style-name="T168_1">Elrha</text:span></text:p>
          </table:table-cell>
          <table:table-cell table:style-name="Cell81">
            <text:p text:style-name="P169"><text:span text:style-name="T169_1">September<text:s/>2026</text:span></text:p>
          </table:table-cell>
        </table:table-row>
        <table:table-row table:style-name="Row18">
          <table:table-cell table:style-name="Cell82">
            <text:list text:style-name="LS9" xml:id="list34">
              <text:list-item>
                <text:p text:style-name="P170"><text:span text:style-name="T170_1">Recommendation<text:s/>3:<text:s/>CLIP<text:s/>to<text:s/>provide<text:s/>disaggregated<text:s/>beneficiary<text:s/>data</text:span><text:span text:style-name="T170_2"><text:s/>for<text:s/>Indonesia.</text:span></text:p>
              </text:list-item>
            </text:list>
          </table:table-cell>
          <table:table-cell table:style-name="Cell83">
            <text:p text:style-name="P171"><text:span text:style-name="T171_1">Elrha</text:span></text:p>
          </table:table-cell>
          <table:table-cell table:style-name="Cell84">
            <text:p text:style-name="P172"><text:span text:style-name="T172_1">April<text:s/></text:span><text:span text:style-name="T172_2">2026</text:span></text:p>
          </table:table-cell>
        </table:table-row>
        <table:table-row table:style-name="Row19">
          <table:table-cell table:style-name="Cell85">
            <text:list text:style-name="LS9" xml:id="list35">
              <text:list-item>
                <text:p text:style-name="P173"><text:span text:style-name="T173_1">Recommendation<text:s/></text:span><text:span text:style-name="T173_2">4</text:span><text:span text:style-name="T173_3">:<text:s/>Elrha<text:s/>and<text:s/>GCC<text:s/>to<text:s/>produce<text:s/>a<text:s/>monthly<text:s/>summary<text:s/>of<text:s/>all<text:s/>reports</text:span><text:span text:style-name="T173_4">,</text:span><text:span text:style-name="T173_5"><text:s/>publications</text:span><text:span text:style-name="T173_6">,</text:span><text:span text:style-name="T173_7"><text:s/>and<text:s/>key<text:s/>events.</text:span></text:p>
              </text:list-item>
            </text:list>
          </table:table-cell>
          <table:table-cell table:style-name="Cell86">
            <text:p text:style-name="P174"><text:span text:style-name="T174_1">Elrha,<text:s/>GCC</text:span></text:p>
          </table:table-cell>
          <table:table-cell table:style-name="Cell87">
            <text:p text:style-name="P175"><text:span text:style-name="T175_1">Monthly</text:span><text:span text:style-name="T175_2"><text:s/>(</text:span><text:span text:style-name="T175_3">from<text:s/></text:span><text:span text:style-name="T175_4">2026)</text:span></text:p>
          </table:table-cell>
        </table:table-row>
        <table:table-row table:style-name="Row20">
          <table:table-cell table:style-name="Cell88">
            <text:list text:style-name="LS9" xml:id="list36">
              <text:list-item>
                <text:p text:style-name="P176"><text:span text:style-name="T176_1">Recommendation<text:s/></text:span><text:span text:style-name="T176_2">5</text:span><text:span text:style-name="T176_3">:<text:s/>Elrh</text:span><text:span text:style-name="T176_4">a</text:span><text:span text:style-name="T176_5"><text:s/>to<text:s/>produce<text:s/>a</text:span><text:span text:style-name="T176_6">n<text:s/>accessible</text:span><text:span text:style-name="T176_7"><text:s/>summary<text:s/>of<text:s/>the<text:s/>AI<text:s/>theme</text:span><text:span text:style-name="T176_8"><text:s/></text:span><text:span text:style-name="T176_9">for<text:s/>the<text:s/>Elrha<text:s/>website,<text:s/>compiling</text:span><text:span text:style-name="T176_10"><text:s/></text:span><text:span text:style-name="T176_11">work<text:s/>from<text:s/>both<text:s/>the<text:s/>UKHIH<text:s/>and<text:s/>from</text:span><text:span text:style-name="T176_12"><text:s/>the</text:span><text:span text:style-name="T176_13"><text:s/>HIF</text:span><text:span text:style-name="T176_14">,<text:s/>to<text:s/>create<text:s/>a<text:s/>gateway<text:s/>to<text:s/></text:span><text:span text:style-name="T176_15">all<text:s/>the<text:s/>AI<text:s/>work<text:s/>undertaken<text:s/></text:span><text:span text:style-name="T176_16">by<text:s/>the<text:s/>programme</text:span><text:span text:style-name="T176_17">.</text:span></text:p>
              </text:list-item>
            </text:list>
          </table:table-cell>
          <table:table-cell table:style-name="Cell89">
            <text:p text:style-name="P177"><text:span text:style-name="T177_1">Elrha</text:span></text:p>
          </table:table-cell>
          <table:table-cell table:style-name="Cell90">
            <text:p text:style-name="P178"><text:span text:style-name="T178_1">By<text:s/></text:span><text:span text:style-name="T178_2">September</text:span><text:span text:style-name="T178_3"><text:s/>2026</text:span></text:p>
          </table:table-cell>
        </table:table-row>
      </table:table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h text:style-name="P208" text:outline-level="2"><text:span text:style-name="T208_1">B:<text:s/>THEORY<text:s/>OF<text:s/>CHANGE<text:s/>AND<text:s/>PROGRESS<text:s/>TOWARDS<text:s/>OUTCOMES<text:s/></text:span></text:h>
      <text:p text:style-name="P209"/>
      <text:p text:style-name="P210"><text:span text:style-name="T210_1">Summarise<text:s/>the<text:s/>programme’s<text:s/>theory<text:s/>of<text:s/>change,<text:s/>including<text:s/>any<text:s/>changes<text:s/>to<text:s/>outcome<text:s/>and<text:s/>impact<text:s/>indicators<text:s/>from<text:s/>the<text:s/>original<text:s/>business<text:s/>case.<text:s/></text:span></text:p>
      <text:p text:style-name="P211"/>
      <text:p text:style-name="P212"><text:span text:style-name="T212_1">The<text:s/>summary<text:s/>theory<text:s/>of<text:s/>change<text:s/>for<text:s/>the<text:s/>humanitarian<text:s/>innovation<text:s/>platform<text:s/>is<text:s/>that<text:s/>by<text:s/>supporting<text:s/>humanitarian<text:s/>innovation<text:s/>through<text:s/>several<text:s/>thematic<text:s/>funds<text:s/>that<text:s/>support<text:s/>agencies<text:s/>and<text:s/>affected<text:s/>communities<text:s/>directly,<text:s/>and<text:s/>by<text:s/>supporting<text:s/>innovation<text:s/>at<text:s/>different<text:s/>stages<text:s/>(see<text:s/></text:span><text:span text:style-name="T212_2">F</text:span><text:span text:style-name="T212_3">igure<text:s/>1<text:s/>below),<text:s/>and<text:s/>by<text:s/>supporting<text:s/>new<text:s/>coordination<text:s/>functions,<text:s/>capacity<text:s/>building,<text:s/>and<text:s/>knowledge<text:s/>generation,<text:s/>there<text:s/>would<text:s/>be,<text:s/>over<text:s/>the<text:s/>lifetime<text:s/>of<text:s/>the<text:s/>programme,<text:s/>a<text:s/>number<text:s/>of<text:s/>product,<text:s/>process</text:span><text:span text:style-name="T212_4">,</text:span><text:span text:style-name="T212_5"><text:s/>and<text:s/>system<text:s/>innovations<text:s/>reaching<text:s/>appropriate<text:s/>scale,</text:span><text:span text:style-name="T212_6"><text:note text:note-class="footnote"><text:note-citation/><text:note-body><text:p text:style-name="P213"><text:span text:style-name="T213_1"><text:s/></text:span><text:span text:style-name="T213_2">By<text:s/>‘appropriate<text:s/>scale’<text:s/>we<text:s/>mean<text:s/>that<text:s/>different<text:s/>innovation<text:s/>investments<text:s/>have<text:s/>a<text:s/>level<text:s/>of<text:s/>potential<text:s/>impact<text:s/>that<text:s/>needs<text:s/>to<text:s/>be<text:s/>determined<text:s/>from<text:s/>the<text:s/>outset<text:s/>of<text:s/>each<text:s/>funding<text:s/>agreement;<text:s/>some<text:s/>will<text:s/>improve<text:s/>the<text:s/>working<text:s/>of<text:s/>a<text:s/>single<text:s/>agency,<text:s/>others<text:s/>a<text:s/>cluster<text:s/>or<text:s/>sector,<text:s/>others<text:s/>a<text:s/>single<text:s/>country<text:s/>programme<text:s/>or<text:s/>intervention.<text:s/>Only<text:s/>a<text:s/>few<text:s/>will<text:s/>reach<text:s/>an<text:s/>appropriate<text:s/>level<text:s/>of<text:s/>scale<text:s/>at<text:s/>the<text:s/>humanitarian<text:s/>system<text:s/>level.<text:s/>(See<text:s/>full<text:s/>definition<text:s/>of<text:s/>Scale<text:s/>in<text:s/>Theory<text:s/>of<text:s/>Change<text:s/>in<text:s/>Annex<text:s/></text:span><text:span text:style-name="T213_3">12</text:span><text:span text:style-name="T213_4">)</text:span></text:p></text:note-body></text:note></text:span><text:span text:style-name="T213_5"><text:s/>making<text:s/>the<text:s/>humanitarian<text:s/>system<text:s/>more<text:s/>effective<text:s/>and<text:s/>efficient,<text:s/>leading<text:s/>to<text:s/>more<text:s/>lives<text:s/>saved<text:s/>and<text:s/>reduced<text:s/>suffering.<text:s/>Innovation<text:s/>offers<text:s/>FCDO<text:s/>and<text:s/>the<text:s/>humanitarian<text:s/>system<text:s/>an<text:s/>alternative<text:s/>and<text:s/>supplementa</text:span><text:span text:style-name="T213_6">ry</text:span><text:span text:style-name="T213_7"><text:s/>route<text:s/>to<text:s/>improving<text:s/>humanitarian<text:s/>action,<text:s/>alongside<text:s/>direct<text:s/>response,<text:s/>promoting<text:s/>best<text:s/>practice,<text:s/>or<text:s/>sustained<text:s/>lobbying<text:s/>on<text:s/>specific<text:s/>issues.<text:s/>The<text:s/>full<text:s/>narrative<text:s/>theory<text:s/>of<text:s/>change<text:s/>is<text:s/>at<text:s/>Annex<text:s/></text:span><text:span text:style-name="T213_8">12</text:span><text:span text:style-name="T213_9">.</text:span></text:p>
      <text:p text:style-name="P214"/>
      <text:p text:style-name="P215"><text:span text:style-name="T215_1">Figure<text:s/>1:<text:s/>The<text:s/>six<text:s/>stages<text:s/>of<text:s/>innovation</text:span><text:span text:style-name="T215_2"><text:note text:note-class="footnote"><text:note-citation/><text:note-body><text:p text:style-name="P216"><text:span text:style-name="T216_1"><text:s/></text:span><text:span text:style-name="T216_2">Adapted<text:s/>from<text:s/>International<text:s/>Development<text:s/>Innovation<text:s/>Alliance<text:s/>(IDIA)<text:s/></text:span><text:span text:style-name="T216_3"><text:a xlink:type="simple" xlink:href="https://static.globalinnovationexchange.org/s3fspublic/asset/document/Scaling%20Innovation%20DIGITAL%20COPY.pdf?C719lAFtMThwNbUpdcs4TeYl5vYa2u9p"><text:span text:style-name="T216_4">https://static.globalinnovationexchange.org/s3fspublic/asset/document/Scaling%20Innovation%20DIGITAL%20COPY.pdf?C719lAFtMThwNbUpdcs4TeYl5vYa2u9p</text:span></text:a></text:span></text:p><text:p text:style-name="P217"/></text:note-body></text:note></text:span></text:p>
      <text:p text:style-name="P218"><draw:frame svg:x="0cm" svg:y="0cm" svg:width="15.769cm" svg:height="2.487cm" draw:style-name="FR1" text:anchor-type="as-char" draw:z-index="0"><draw:image xlink:href="Pictures/image1.png" xlink:type="simple" xlink:show="embed" xlink:actuate="onLoad"/></draw:frame><text:span text:style-name="T218_1"><text:s/></text:span></text:p>
      <text:p text:style-name="P219"><text:span text:style-name="T219_1">As<text:s/>documented<text:s/>in<text:s/>previous<text:s/>Annual<text:s/>Reviews,<text:s/>there<text:s/>are<text:s/>many<text:s/>challenges<text:s/>to<text:s/>achieving<text:s/>scale<text:s/>in<text:s/>the<text:s/>humanitarian<text:s/>system,<text:s/>well<text:s/></text:span><text:span text:style-name="T219_2">laid<text:s/>out</text:span><text:span text:style-name="T219_3"><text:s/>by<text:s/>Elrha’s<text:s/></text:span><text:span text:style-name="T219_4">2018</text:span><text:span text:style-name="T219_5"><text:s/></text:span><text:span text:style-name="T219_6"><text:a xlink:type="simple" xlink:href="https://www.elrha.org/researchdatabase/too-tough-to-scale-challenges-to-scaling-innovation-in-the-humanitarian-sector/"><text:span text:style-name="T219_7">‘</text:span><text:span text:style-name="T219_8">T</text:span><text:span text:style-name="T219_9">oo<text:s/>tough<text:s/>to<text:s/>scale?’</text:span></text:a></text:span><text:span text:style-name="T219_10"><text:s/>report.<text:s/></text:span><text:span text:style-name="T219_11">Elrha’s<text:s/>2024<text:s/>report<text:s/>“</text:span><text:span text:style-name="T219_12"><text:a xlink:type="simple" xlink:href="https://www.elrha.org/docs/document/failure_to_scale_report.pdf?file_url=document/buqq1v45k17uf2r0f03prabp4u/v22kqxgucb8wpicolqbwd-9-rhs/original?content-type=application%2Fpdf&amp;name=failure_to_scale_report.pdf"><text:span text:style-name="T219_13">Failure<text:s/>to<text:s/>Scale</text:span></text:a></text:span><text:span text:style-name="T219_14">”</text:span><text:span text:style-name="T219_15"><text:s/></text:span><text:span text:style-name="T219_16">demonstrates</text:span><text:span text:style-name="T219_17"><text:s/>that<text:s/></text:span><text:span text:style-name="T219_18">t</text:span><text:span text:style-name="T219_19">here<text:s/></text:span><text:span text:style-name="T219_20">has</text:span><text:span text:style-name="T219_21"><text:s/>been<text:s/>some<text:s/></text:span><text:span text:style-name="T219_22">progress</text:span><text:span text:style-name="T219_23">,<text:s/></text:span><text:span text:style-name="T219_24">but<text:s/></text:span><text:span text:style-name="T219_25">there<text:s/>a</text:span><text:span text:style-name="T219_26">re<text:s/>still</text:span><text:span text:style-name="T219_27"><text:s/>barriers<text:s/>to<text:s/>scaling</text:span><text:span text:style-name="T219_28"><text:s/>innovations.</text:span><text:span text:style-name="T219_29"><text:s/>The</text:span><text:span text:style-name="T219_30"><text:s/></text:span><text:span text:style-name="T219_31">seismic<text:s/>changes<text:s/>across<text:s/>the<text:s/>multilateral<text:s/>and<text:s/>humanitarian<text:s/>response<text:s/>sectors<text:s/></text:span><text:span text:style-name="T219_32">in<text:s/>2025</text:span><text:span text:style-name="T219_33"><text:s/></text:span><text:span text:style-name="T219_34">have<text:s/></text:span><text:span text:style-name="T219_35">also</text:span><text:span text:style-name="T219_36"><text:s/>resulted<text:s/>in<text:s/></text:span><text:span text:style-name="T219_37">a</text:span><text:span text:style-name="T219_38"><text:s/>challenging<text:s/>strategic<text:s/>environment<text:s/>for<text:s/>the<text:s/>programme,<text:s/>which<text:s/>has<text:s/></text:span><text:span text:style-name="T219_39">also<text:s/></text:span><text:span text:style-name="T219_40">been</text:span><text:span text:style-name="T219_41"><text:s/></text:span><text:span text:style-name="T219_42">focussed<text:s/>on</text:span><text:span text:style-name="T219_43"><text:s/></text:span><text:span text:style-name="T219_44">designing</text:span><text:span text:style-name="T219_45"><text:s/></text:span><text:span text:style-name="T219_46">its<text:s/>next<text:s/>phase<text:s/></text:span><text:span text:style-name="T219_47">of<text:s/>work</text:span><text:span text:style-name="T219_48"><text:s/>beyond<text:s/>2026</text:span><text:span text:style-name="T219_49">,</text:span><text:span text:style-name="T219_50"><text:s/>while<text:s/>maintaining<text:s/>delivery<text:s/></text:span><text:span text:style-name="T219_51">pace<text:s/></text:span><text:span text:style-name="T219_52">in<text:s/>challenging<text:s/>contexts</text:span><text:span text:style-name="T219_53">,</text:span><text:span text:style-name="T219_54"><text:s/>and<text:s/></text:span><text:span text:style-name="T219_55">adapting<text:s/>flexibly<text:s/>to<text:s/>availability<text:s/>of</text:span><text:span text:style-name="T219_56"><text:s/></text:span><text:span text:style-name="T219_57">FCDO<text:s/></text:span><text:span text:style-name="T219_58">funding<text:s/></text:span><text:span text:style-name="T219_59">for<text:s/>FY<text:s/>25/26</text:span><text:span text:style-name="T219_60">.</text:span><text:span text:style-name="T219_61"><text:s/></text:span><text:span text:style-name="T219_62">Th</text:span><text:span text:style-name="T219_63">e<text:s/>changing<text:s/>environment<text:s/>has<text:s/>brought<text:s/>partners<text:s/>to<text:s/>reflect<text:s/>on<text:s/>how<text:s/>to<text:s/>maximise<text:s/>the<text:s/></text:span><text:span text:style-name="T219_64">potential<text:s/>of<text:s/>research<text:s/>and<text:s/>innovation<text:s/>to<text:s/>effect<text:s/>change,<text:s/>and<text:s/></text:span><text:span text:style-name="T219_65">their<text:s/>roles</text:span><text:span text:style-name="T219_66"><text:s/>within<text:s/>this<text:s/>process.</text:span></text:p>
      <text:p text:style-name="P220"/>
      <text:p text:style-name="P221"><text:span text:style-name="T221_1">Despite<text:s/>strategic<text:s/>uncertainty<text:s/>and<text:s/>contextual<text:s/>challenges,<text:s/>t</text:span><text:span text:style-name="T221_2">he<text:s/>theory<text:s/>of<text:s/>change<text:s/>still<text:s/>largely<text:s/>holds<text:s/>true,<text:s/></text:span><text:span text:style-name="T221_3">and<text:s/>the<text:s/>programme<text:s/>has<text:s/>achieved<text:s/></text:span><text:span text:style-name="T221_4">numerous<text:s/>examples<text:s/>of<text:s/>outcomes<text:s/>and<text:s/>impact.<text:s/></text:span><text:span text:style-name="T221_5">The<text:s/>programme<text:s/>has<text:s/>already<text:s/>exceeded<text:s/>the<text:s/>number<text:s/>of<text:s/>scale<text:s/>exa</text:span><text:span text:style-name="T221_6">mples<text:s/>it<text:s/>set<text:s/>out<text:s/>to<text:s/>achieve</text:span><text:span text:style-name="T221_7"><text:s/>and<text:s/>is<text:s/>set<text:s/>to<text:s/>moderately<text:s/>exceed<text:s/></text:span><text:span text:style-name="T221_8">outcome<text:s/></text:span><text:span text:style-name="T221_9">ambition<text:s/>overall.<text:s/></text:span><text:span text:style-name="T221_10">H</text:span><text:span text:style-name="T221_11">owever,<text:s/></text:span><text:span text:style-name="T221_12">in<text:s/>a<text:s/>context<text:s/>of<text:s/>scarcer<text:s/>resources</text:span><text:span text:style-name="T221_13"><text:s/>beyond<text:s/>March<text:s/>2026</text:span><text:span text:style-name="T221_14">,</text:span><text:span text:style-name="T221_15"><text:s/>there<text:s/>will<text:s/>be</text:span><text:span text:style-name="T221_16"><text:s/>opportunit</text:span><text:span text:style-name="T221_17">ies</text:span><text:span text:style-name="T221_18"><text:s/>to<text:s/></text:span><text:span text:style-name="T221_19">further<text:s/>streamline<text:s/></text:span><text:span text:style-name="T221_20">the<text:s/></text:span><text:span text:style-name="T221_21">design</text:span><text:span text:style-name="T221_22"><text:s/></text:span><text:span text:style-name="T221_23">and<text:s/></text:span><text:span text:style-name="T221_24">efficiency<text:s/></text:span><text:span text:style-name="T221_25">of<text:s/></text:span><text:span text:style-name="T221_26">new<text:s/>humanitarian<text:s/>research<text:s/>and<text:s/>innovation<text:s/></text:span><text:span text:style-name="T221_27">initiatives</text:span><text:span text:style-name="T221_28">,<text:s/></text:span><text:span text:style-name="T221_29">by</text:span><text:span text:style-name="T221_30">,</text:span><text:span text:style-name="T221_31"><text:s/>for<text:s/>example</text:span><text:span text:style-name="T221_32">,</text:span><text:span text:style-name="T221_33"><text:s/></text:span><text:span text:style-name="T221_34">moving<text:s/>away<text:s/>from<text:s/></text:span><text:span text:style-name="T221_35">funding</text:span><text:span text:style-name="T221_36"><text:s/></text:span><text:span text:style-name="T221_37">separate<text:s/>innovation</text:span><text:span text:style-name="T221_38"><text:s/>funding</text:span><text:span text:style-name="T221_39"><text:s/>instrument</text:span><text:span text:style-name="T221_40">s</text:span><text:span text:style-name="T221_41"><text:s/></text:span><text:span text:style-name="T221_42">focussing<text:s/>on<text:s/>stage<text:s/>of<text:s/>innovation,<text:s/></text:span><text:span text:style-name="T221_43">to<text:s/></text:span><text:span text:style-name="T221_44">supporting<text:s/></text:span><text:span text:style-name="T221_45">process</text:span><text:span text:style-name="T221_46">es</text:span><text:span text:style-name="T221_47"><text:s/>that</text:span><text:span text:style-name="T221_48"><text:s/>convene<text:s/>different<text:s/>actor</text:span><text:span text:style-name="T221_49">s</text:span><text:span text:style-name="T221_50"><text:s/></text:span><text:span text:style-name="T221_51">around<text:s/>priority</text:span><text:span text:style-name="T221_52"><text:s/>problem</text:span><text:span text:style-name="T221_53">s</text:span><text:span text:style-name="T221_54"><text:s/></text:span><text:span text:style-name="T221_55">to</text:span><text:span text:style-name="T221_56"><text:s/>fund<text:s/>both<text:s/>research<text:s/>and<text:s/>innovation</text:span><text:span text:style-name="T221_57">,</text:span><text:span text:style-name="T221_58"><text:s/>to<text:s/></text:span><text:span text:style-name="T221_59">best<text:s/></text:span><text:span text:style-name="T221_60">address<text:s/>specific<text:s/>challenges</text:span><text:span text:style-name="T221_61"><text:s/>with<text:s/>the<text:s/>most<text:s/>appropriate<text:s/></text:span><text:span text:style-name="T221_62">instruments</text:span><text:span text:style-name="T221_63"><text:s/>available</text:span><text:span text:style-name="T221_64">.</text:span><text:span text:style-name="T221_65"><text:s/>These<text:s/>will<text:s/>be<text:s/>reflected<text:s/>in<text:s/>the<text:s/>Theory<text:s/>of<text:s/>Change<text:s/>of<text:s/>any<text:s/>future<text:s/>FCDO<text:s/>humanitarian<text:s/>innovation<text:s/>and<text:s/>research<text:s/>work.</text:span></text:p>
      <text:p text:style-name="P222"/>
      <text:p text:style-name="P223"/>
      <text:p text:style-name="P224"><text:span text:style-name="T224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224_2">the<text:s/>year<text:s/>ahead?</text:span><text:span text:style-name="T224_3"><text:s/></text:span></text:p>
      <text:p text:style-name="P225"/>
      <text:p text:style-name="P226"/>
      <table:table table:style-name="Table5"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21">
          <table:table-cell table:style-name="Cell91">
            <text:p text:style-name="P227"><text:span text:style-name="T227_1">Statement</text:span></text:p>
          </table:table-cell>
          <table:table-cell table:style-name="Cell92">
            <text:p text:style-name="P228"><text:span text:style-name="T228_1">Indicators</text:span></text:p>
          </table:table-cell>
          <table:table-cell table:style-name="Cell93">
            <text:p text:style-name="P229"><text:span text:style-name="T229_1">Milestones<text:s/>for<text:s/>this<text:s/>review</text:span></text:p>
          </table:table-cell>
          <table:table-cell table:style-name="Cell94">
            <text:p text:style-name="P230"><text:span text:style-name="T230_1">Progress<text:s/></text:span></text:p>
          </table:table-cell>
        </table:table-row>
        <table:table-row table:style-name="Row22">
          <table:table-cell table:style-name="Cell95" table:number-columns-spanned="4">
            <text:p text:style-name="P231"><text:span text:style-name="T231_1">Impact<text:s/></text:span></text:p>
            <text:p text:style-name="P232"/>
          </table:table-cell>
          <table:covered-table-cell/>
          <table:covered-table-cell/>
          <table:covered-table-cell/>
        </table:table-row>
        <table:table-row table:style-name="Row23">
          <table:table-cell table:style-name="Cell96">
            <text:p text:style-name="P233"><text:span text:style-name="T233_1">Impact<text:s/>Statement:</text:span><text:span text:style-name="T233_2"><text:s/>Improved<text:s/>survival,<text:s/>improved<text:s/>lives,<text:s/>reduced<text:s/>losses<text:s/>and/or<text:s/>faster<text:s/>recovery<text:s/>for<text:s/>the<text:s/>most<text:s/>vulnerable<text:s/>people<text:s/>affected<text:s/>by<text:s/>humanitarian<text:s/>crises<text:s/>(including<text:s/>rapid<text:s/>onset,<text:s/>chronic,<text:s/>recurrent<text:s/>or<text:s/>protracted<text:s/>humanitarian<text:s/>crises)</text:span></text:p>
          </table:table-cell>
          <table:table-cell table:style-name="Cell97">
            <text:p text:style-name="P234"><text:span text:style-name="T234_1">Impact<text:s/>Indicator:</text:span><text:span text:style-name="T234_2"><text:s/>Number<text:s/>of<text:s/>people<text:s/>benefitting<text:s/>from<text:s/>innovation<text:s/>supported<text:s/>through<text:s/>the<text:s/>humanitarian<text:s/>innovation<text:s/>platform<text:s/>(cumulative,<text:s/>disaggregated<text:s/>by<text:s/>gender)</text:span></text:p>
          </table:table-cell>
          <table:table-cell table:style-name="Cell98">
            <text:p text:style-name="P235"><text:span text:style-name="T235_1">No<text:s/>milestones<text:s/>at<text:s/>impact<text:s/>level<text:s/>as<text:s/>out<text:s/>of<text:s/>platform's<text:s/>direct<text:s/>control.<text:s/>Track<text:s/>number<text:s/>achieved.</text:span></text:p>
          </table:table-cell>
          <table:table-cell table:style-name="Cell99">
            <text:p text:style-name="P236"><text:span text:style-name="T236_1">Total<text:s/>reach:</text:span></text:p>
            <text:p text:style-name="P237"><text:span text:style-name="T237_1">5,2</text:span><text:span text:style-name="T237_2">59,</text:span><text:span text:style-name="T237_3">450<text:s/></text:span><text:span text:style-name="T237_4">people</text:span><text:span text:style-name="T237_5"><text:note text:note-class="footnote"><text:note-citation/><text:note-body><text:p text:style-name="P238"><text:span text:style-name="T238_1"><text:s/>HIF<text:s/>beneficiaries<text:s/>plus<text:s/>CHIC<text:s/>total<text:s/>users</text:span><text:span text:style-name="T238_2"><text:s/>plus<text:s/>CLIP<text:s/>beneficiaries</text:span><text:span text:style-name="T238_3">.</text:span></text:p></text:note-body></text:note></text:span></text:p>
            <text:p text:style-name="P239"/>
            <text:p text:style-name="P240"><text:span text:style-name="T240_1">Total<text:s/>beneficiaries:<text:s/>1,</text:span><text:span text:style-name="T240_2">499,021</text:span><text:span text:style-name="T240_3"><text:s/>people</text:span><text:span text:style-name="T240_4"><text:note text:note-class="footnote"><text:note-citation/><text:note-body><text:p text:style-name="P241"><text:span text:style-name="T241_1"><text:s/>HIF<text:s/>beneficiaries<text:s/>plus<text:s/>CHIC<text:s/>lives<text:s/>improved</text:span><text:span text:style-name="T241_2"><text:s/></text:span><text:span text:style-name="T241_3">plus<text:s/>CLIP<text:s/></text:span><text:span text:style-name="T241_4">direct<text:s/></text:span><text:span text:style-name="T241_5">beneficiaries</text:span><text:span text:style-name="T241_6">.</text:span></text:p></text:note-body></text:note></text:span><text:span text:style-name="T241_7"><text:s/></text:span></text:p>
            <text:p text:style-name="P242"><text:span text:style-name="T242_1">HIF<text:s/>reports</text:span><text:span text:style-name="T242_2">:<text:s/></text:span><text:span text:style-name="T242_3">1,0</text:span><text:span text:style-name="T242_4">51,926</text:span><text:span text:style-name="T242_5"><text:s/>beneficiaries<text:s/>(202</text:span><text:span text:style-name="T242_6">5</text:span><text:span text:style-name="T242_7">)</text:span></text:p>
            <text:p text:style-name="P243"><text:span text:style-name="T243_1">CHIC<text:s/>reports</text:span><text:span text:style-name="T243_2">:</text:span></text:p>
            <text:p text:style-name="P244"><text:span text:style-name="T244_1">+500,267<text:s/>end<text:s/>users<text:s/>(4,090,858<text:s/>cumulative<text:s/>end<text:s/>users<text:s/>accessing<text:s/>innovations<text:s/>[2,093,125<text:s/>female<text:s/>|<text:s/>1,997,733<text:s/>male])<text:s/></text:span></text:p>
            <text:p text:style-name="P245"><text:span text:style-name="T245_1">+330,429<text:s/>lives<text:s/>improved<text:s/>(716,463<text:s/>cumulative<text:s/>lives<text:s/>improved<text:s/>(384,434<text:s/>females<text:s/>|<text:s/>329,029<text:s/>males);<text:s/>and</text:span></text:p>
            <text:p text:style-name="P246"><text:span text:style-name="T246_1">+245<text:s/>lived<text:s/>saved<text:s/>(352<text:s/>cumulative<text:s/>lives<text:s/>saved<text:s/>(141<text:s/>female<text:s/>|<text:s/>211<text:s/>male)</text:span></text:p>
            <text:p text:style-name="P247"><text:span text:style-name="T247_1">CLIP<text:s/>reports</text:span><text:span text:style-name="T247_2">:</text:span></text:p>
            <text:p text:style-name="P248"><text:span text:style-name="T248_1">116,666<text:s/>beneficiaries</text:span><text:span text:style-name="T248_2"><text:note text:note-class="footnote"><text:note-citation/><text:note-body><text:p text:style-name="P249"><text:span text:style-name="T249_1"><text:s/></text:span><text:span text:style-name="T249_2">This<text:s/>includes<text:s/>beneficiary<text:s/>figures<text:s/>from<text:s/>Philippines,<text:s/>Guatemala<text:s/>and<text:s/>South<text:s/>Sudan.<text:s/>Indonesia<text:s/>figures<text:s/>are<text:s/>not<text:s/>included<text:s/>as<text:s/>they<text:s/></text:span><text:span text:style-name="T249_3">were<text:s/>not</text:span><text:span text:style-name="T249_4"><text:s/>disaggregated</text:span><text:span text:style-name="T249_5"><text:s/>in<text:s/>time<text:s/>for<text:s/>the<text:s/>report</text:span><text:span text:style-name="T249_6">.</text:span></text:p></text:note-body></text:note></text:span></text:p>
          </table:table-cell>
        </table:table-row>
        <table:table-row table:style-name="Row24">
          <table:table-cell table:style-name="Cell100" table:number-columns-spanned="4">
            <text:p text:style-name="P250"><text:span text:style-name="T250_1">Out</text:span><text:span text:style-name="T250_2">come</text:span></text:p>
            <text:p text:style-name="P251"><text:span text:style-name="T251_1">The<text:s/>programme<text:s/>has<text:s/>exceeded<text:s/>the<text:s/>number<text:s/>of<text:s/>scale<text:s/>examples<text:s/>it<text:s/>set<text:s/>out<text:s/>to<text:s/>achieve<text:s/>and<text:s/></text:span><text:span text:style-name="T251_2"><text:a xlink:type="simple" xlink:href="https://www.elrha.org/docs/document/hif-endline-evaluation-report-final-7.pdf?file_url=document/l7nh7nb37t4cr8csi1nudh0h1j/lq80x2sn5crngmljet6sojk899o/original?content-type=application%2Fpdf&amp;name=hif-endline-evaluation-report-final-7.pdf"><text:span text:style-name="T251_3">evaluation</text:span><text:span text:style-name="T251_4">s</text:span></text:a></text:span><text:span text:style-name="T251_5"><text:s/>show<text:s/>it<text:s/>has</text:span><text:span text:style-name="T251_6"><text:s/>had<text:s/>a<text:s/>positive<text:s/>impact<text:s/>on<text:s/>the<text:s/>humanitarian<text:s/>innovation<text:s/>ecosystem.<text:s/>In<text:s/>this<text:s/>AR,<text:s/>for<text:s/>its<text:s/>last<text:s/>full<text:s/>reporting<text:s/>year,<text:s/>it<text:s/>looks<text:s/>set<text:s/>to<text:s/>moderately<text:s/>exceed<text:s/>outcome<text:s/>ambition<text:s/>overall.<text:s/>Progress<text:s/>against<text:s/>outcome<text:s/>indicators<text:s/>has<text:s/>met<text:s/>expectations<text:s/>this<text:s/>year<text:s/>as<text:s/>illustrated<text:s/>in<text:s/>the<text:s/>table<text:s/>below,<text:s/>and<text:s/>by<text:s/>the<text:s/>many<text:s/>examples<text:s/>provided<text:s/>by<text:s/>partners<text:s/>of<text:s/>scaling<text:s/>and<text:s/>adoption<text:s/>of<text:s/>platform<text:s/>funded<text:s/>innovations<text:s/>by<text:s/>different<text:s/>organisations<text:s/>and<text:s/>in<text:s/>different<text:s/>contexts<text:s/>(See<text:s/></text:span><text:span text:style-name="T251_7">Annex</text:span><text:span text:style-name="T251_8"><text:s/>1<text:s/>for<text:s/>a<text:s/>summary<text:s/>of<text:s/>impact<text:s/>examples).<text:s/>Across<text:s/>the<text:s/>platform<text:s/>partnerships<text:s/>and<text:s/>themes,<text:s/>there<text:s/>are<text:s/>numerous<text:s/>examples<text:s/>of<text:s/>replication,<text:s/>adoption,<text:s/>and<text:s/>scale.<text:s/>The<text:s/>platform<text:s/>is<text:s/>now<text:s/>reaching<text:s/>over<text:s/>5.</text:span><text:span text:style-name="T251_9">25</text:span><text:span text:style-name="T251_10"><text:s/>million<text:s/>people<text:s/>and<text:s/>that<text:s/>figure<text:s/>will<text:s/>rise<text:s/>after<text:s/>the<text:s/>programme<text:s/>has<text:s/>closed<text:s/>as<text:s/>the<text:s/>successful<text:s/>innovations<text:s/>scale<text:s/>further.<text:s/></text:span></text:p>
          </table:table-cell>
          <table:covered-table-cell/>
          <table:covered-table-cell/>
          <table:covered-table-cell/>
        </table:table-row>
        <table:table-row table:style-name="Row25">
          <table:table-cell table:style-name="Cell101">
            <text:p text:style-name="P252"><text:span text:style-name="T252_1">Outcome<text:s/>Statement:</text:span><text:span text:style-name="T252_2"><text:s/>Humanitarian<text:s/>innovations<text:s/>supported<text:s/>by<text:s/>the<text:s/>platform<text:s/>inform<text:s/>humanitarian<text:s/>response<text:s/>and<text:s/>are<text:s/>adopted<text:s/>in<text:s/>practice</text:span></text:p>
          </table:table-cell>
          <table:table-cell table:style-name="Cell102">
            <text:p text:style-name="P253"><text:span text:style-name="T253_1">Outcome<text:s/>Indicator<text:s/>1.1:</text:span><text:span text:style-name="T253_2"><text:s/>Number<text:s/>of<text:s/>case<text:s/>studies<text:s/>documenting<text:s/>outcomes<text:s/>of<text:s/>platform<text:s/>funded<text:s/>innovations<text:s/>that<text:s/>have<text:s/>achieved<text:s/>appropriate<text:s/>levels<text:s/>of<text:s/>scale</text:span></text:p>
          </table:table-cell>
          <table:table-cell table:style-name="Cell103">
            <text:p text:style-name="P254"><text:span text:style-name="T254_1">+3<text:s/>case<text:s/>studies<text:s/>(1</text:span><text:span text:style-name="T254_2">4</text:span><text:span text:style-name="T254_3"><text:s/>cumulative)<text:s/></text:span></text:p>
            <text:p text:style-name="P255"><text:span text:style-name="T255_1">HIF<text:s/>+2<text:s/>case<text:s/>studies<text:s/></text:span><text:span text:style-name="T255_2">updated<text:s/></text:span><text:span text:style-name="T255_3">(</text:span><text:span text:style-name="T255_4">9</text:span><text:span text:style-name="T255_5"><text:s/>HIF<text:s/>cumulative);<text:s/></text:span></text:p>
            <text:p text:style-name="P256"><text:span text:style-name="T256_1">CHIC<text:s/>+1<text:s/>(5<text:s/>CHIC<text:s/>cumulative)</text:span></text:p>
          </table:table-cell>
          <table:table-cell table:style-name="Cell104">
            <text:p text:style-name="P257"><text:span text:style-name="T257_1">Met<text:s/>expectation<text:s/></text:span></text:p>
            <text:p text:style-name="P258"><text:span text:style-name="T258_1">+3<text:s/>achieved<text:s/></text:span><text:span text:style-name="T258_2">/<text:s/>updated<text:s/></text:span><text:span text:style-name="T258_3">(</text:span><text:span text:style-name="T258_4">1</text:span><text:span text:style-name="T258_5">5</text:span><text:span text:style-name="T258_6"><text:s/>cumulative</text:span><text:span text:style-name="T258_7">)</text:span></text:p>
            <text:p text:style-name="P259"><text:span text:style-name="T259_1">HIF<text:s/></text:span><text:span text:style-name="T259_2">+<text:s/></text:span><text:span text:style-name="T259_3">2<text:s/></text:span><text:span text:style-name="T259_4">Case<text:s/>studies<text:s/>updated<text:s/>with<text:s/>additional<text:s/>impact<text:s/>data<text:s/>for<text:s/></text:span><text:span text:style-name="T259_5"><text:a xlink:type="simple" xlink:href="https://www.elrha.org/docs/document/elrha+hif+case+study+faircap+2025.pdf?file_url=document/h8kobc2rst0ffdu23nhlgjpo7q/lfhrfnqveqegp8dbwv6kecqlqh8/original?content-type=application%2fpdf&amp;name=elrha+hif+case+study+faircap+2025.pdf"><text:span text:style-name="T259_6">Faircap<text:s/>Water<text:s/>Filter</text:span></text:a></text:span><text:span text:style-name="T259_7"><text:s/>and<text:s/></text:span><text:span text:style-name="T259_8"><text:a xlink:type="simple" xlink:href="https://www.elrha.org/docs/document/elrha+hif+case+study+arches+2025.pdf?file_url=document/gv1t7m6vh954f4vk9mkcu15b26/p2fpo7zwdqhisd_3twunbxtloji/original?content-type=application%2fpdf&amp;name=elrha+hif+case+study+arches+2025.pdf"><text:span text:style-name="T259_9">ARCHES</text:span></text:a></text:span><text:span text:style-name="T259_10"><text:s/></text:span><text:span text:style-name="T259_11">(</text:span><text:span text:style-name="T259_12">9</text:span><text:span text:style-name="T259_13"><text:s/>cumulative)</text:span><text:span text:style-name="T259_14"><text:s/></text:span><text:span text:style-name="T259_15">(</text:span><text:span text:style-name="T259_16">+<text:s/>2<text:s/>underway</text:span><text:span text:style-name="T259_17"><text:s/>for<text:s/>publication<text:s/>in<text:s/>early</text:span><text:span text:style-name="T259_18"><text:s/>2026</text:span><text:span text:style-name="T259_19">)</text:span></text:p>
            <text:p text:style-name="P260"><text:span text:style-name="T260_1">CHIC<text:s/>+</text:span><text:span text:style-name="T260_2"><text:s/>1<text:s/></text:span><text:span text:style-name="T260_3">the<text:s/></text:span><text:span text:style-name="T260_4"><text:a xlink:type="simple" xlink:href="https://humanitariangrandchallenge.org/wp-content/uploads/2025/11/The-Sentinel-Project-Case-Study-1.pdf"><text:span text:style-name="T260_5">Sentinel<text:s/>Project<text:s/>for<text:s/>Genocide<text:s/>Prevention</text:span></text:a></text:span><text:span text:style-name="T260_6"><text:s/></text:span><text:span text:style-name="T260_7">(6</text:span><text:span text:style-name="T260_8"><text:s/>CHIC</text:span><text:span text:style-name="T260_9"><text:s/>cumulative)</text:span></text:p>
          </table:table-cell>
        </table:table-row>
        <table:table-row table:style-name="Row26">
          <table:table-cell table:style-name="Cell105">
            <text:p text:style-name="P261"/>
          </table:table-cell>
          <table:table-cell table:style-name="Cell106">
            <text:p text:style-name="P262"><text:span text:style-name="T262_1">Outcome<text:s/>Indicator<text:s/>1.2</text:span><text:span text:style-name="T262_2"><text:s/>Number<text:s/>of<text:s/>examples<text:s/>of<text:s/>adoption<text:s/>of<text:s/>innovation<text:s/>by<text:s/>a<text:s/>different<text:s/>partner<text:s/>or<text:s/>in<text:s/>a<text:s/>different<text:s/>context</text:span></text:p>
          </table:table-cell>
          <table:table-cell table:style-name="Cell107">
            <text:p text:style-name="P263"><text:span text:style-name="T263_1">HIF<text:s/>+4<text:s/>(19<text:s/>cumulative);<text:s/></text:span></text:p>
            <text:p text:style-name="P264"><text:span text:style-name="T264_1">CHIC:<text:s/>70%<text:s/>of<text:s/>TTS<text:s/>portfolio</text:span></text:p>
          </table:table-cell>
          <table:table-cell table:style-name="Cell108">
            <text:p text:style-name="P265"><text:span text:style-name="T265_1">M</text:span><text:span text:style-name="T265_2">et</text:span><text:span text:style-name="T265_3"><text:s/>expectation</text:span><text:span text:style-name="T265_4"><text:s/>(see<text:s/>below)</text:span></text:p>
            <text:p text:style-name="P266"/>
            <text:p text:style-name="P267"><text:span text:style-name="T267_1">HIF<text:s/>+<text:s/>4<text:s/>(</text:span><text:span text:style-name="T267_2">31</text:span><text:span text:style-name="T267_3"><text:s/>cumulative)</text:span></text:p>
            <text:p text:style-name="P268"/>
            <text:p text:style-name="P269"><text:span text:style-name="T269_1">CHIC:<text:s/>76%<text:s/></text:span><text:span text:style-name="T269_2">of<text:s/>CHIC<text:s/>TTS<text:s/>portfolio<text:s/>reports<text:s/>impact</text:span></text:p>
          </table:table-cell>
        </table:table-row>
        <table:table-row table:style-name="Row27">
          <table:table-cell table:style-name="Cell109">
            <text:p text:style-name="P270"/>
          </table:table-cell>
          <table:table-cell table:style-name="Cell110">
            <text:p text:style-name="P271"><text:span text:style-name="T271_1">Outcome<text:s/>Indicator<text:s/>1.3:</text:span><text:span text:style-name="T271_2"><text:s/>Number<text:s/>of<text:s/>platform-funded<text:s/>innovations<text:s/>referenced<text:s/>in<text:s/>humanitarian<text:s/>policy<text:s/>documents<text:s/>or<text:s/>response<text:s/>plans</text:span></text:p>
          </table:table-cell>
          <table:table-cell table:style-name="Cell111">
            <text:p text:style-name="P272"><text:span text:style-name="T272_1">HIF<text:s/>+5<text:s/>(25<text:s/>cumulative)</text:span></text:p>
          </table:table-cell>
          <table:table-cell table:style-name="Cell112">
            <text:p text:style-name="P273"><text:span text:style-name="T273_1">Met<text:s/>expectation</text:span><text:span text:style-name="T273_2"><text:s/>(see<text:s/>below)</text:span></text:p>
            <text:p text:style-name="P274"><text:span text:style-name="T274_1">HIF<text:s/>+5<text:s/>achieved<text:s/>(</text:span><text:span text:style-name="T274_2">29<text:s/>cumulative)</text:span></text:p>
          </table:table-cell>
        </table:table-row>
        <table:table-row table:style-name="Row28">
          <table:table-cell table:style-name="Cell113">
            <text:p text:style-name="P275"/>
          </table:table-cell>
          <table:table-cell table:style-name="Cell114">
            <text:p text:style-name="P276"><text:span text:style-name="T276_1">Outcome<text:s/>Indicator<text:s/>1.4:</text:span><text:span text:style-name="T276_2"><text:s/></text:span><text:span text:style-name="T276_3">Number<text:s/>of<text:s/>media<text:s/>mentions<text:s/>(external<text:s/>news<text:s/>sources)<text:s/>describing<text:s/>platform<text:s/>funded<text:s/>innovations</text:span></text:p>
          </table:table-cell>
          <table:table-cell table:style-name="Cell115">
            <text:p text:style-name="P277"><text:span text:style-name="T277_1">CHIC:<text:s/>+5<text:s/>press<text:s/>releases<text:s/>(20<text:s/>cumulative)</text:span></text:p>
            <text:p text:style-name="P278"/>
          </table:table-cell>
          <table:table-cell table:style-name="Cell116">
            <text:p text:style-name="P279"><text:span text:style-name="T279_1">Moderately</text:span><text:span text:style-name="T279_2"><text:s/>e</text:span><text:span text:style-name="T279_3">xceeded<text:s/>expectation</text:span></text:p>
            <text:p text:style-name="P280"><text:span text:style-name="T280_1">+9<text:s/></text:span><text:span text:style-name="T280_2">CHIC</text:span><text:span text:style-name="T280_3"><text:s/>press<text:s/>releases<text:s/>(27<text:s/>cumulative)</text:span></text:p>
            <text:p text:style-name="P281"><text:span text:style-name="T281_1">+1<text:s/>press<text:s/>release<text:s/></text:span><text:span text:style-name="T281_2">Elrha<text:s/>(1<text:s/>cumulative)</text:span></text:p>
            <text:p text:style-name="P282"><text:span text:style-name="T282_1">+<text:s/>2</text:span><text:span text:style-name="T282_2">7</text:span><text:span text:style-name="T282_3"><text:s/>media<text:s/>stories<text:s/>(13</text:span><text:span text:style-name="T282_4">8</text:span><text:span text:style-name="T282_5"><text:s/>cumulative)</text:span><text:span text:style-name="T282_6"><text:s/>(</text:span><text:span text:style-name="T282_7">See<text:s/>Annex<text:s/>1</text:span><text:span text:style-name="T282_8">4)</text:span></text:p>
          </table:table-cell>
        </table:table-row>
      </table:table>
      <text:p text:style-name="P283"><text:span text:style-name="T283_1"><text:s/></text:span></text:p>
      <text:p text:style-name="P284"/>
      <text:p text:style-name="P285"><text:span text:style-name="T285_1">Outcome<text:s/>Indicator<text:s/>1.2<text:s/>Innovations<text:s/>on<text:s/>track<text:s/>to<text:s/>be<text:s/>/<text:s/>have<text:s/>been<text:s/>adopted<text:s/>by<text:s/>a<text:s/>new<text:s/>partner</text:span><text:span text:style-name="T285_2">:</text:span></text:p>
      <text:list text:style-name="LS36" xml:id="list37">
        <text:list-item>
          <text:p text:style-name="P286"><text:span text:style-name="T286_1">Light<text:s/>for<text:s/>the<text:s/>World’s<text:s/></text:span><text:span text:style-name="T286_2"><text:a xlink:type="simple" xlink:href="https://www.elrha.org/projects/data-that-matters"><text:span text:style-name="T286_3">Data<text:s/>That<text:s/>Matters</text:span></text:a></text:span><text:span text:style-name="T286_4"><text:s/>project<text:s/>will<text:s/>be<text:s/>adopted<text:s/>in<text:s/>a<text:s/>different<text:s/>city<text:s/>in<text:s/>Mozambique<text:s/>with<text:s/>Austrian<text:s/>Development<text:s/>Agency<text:s/>funding</text:span><text:span text:style-name="T286_5">.</text:span><text:span text:style-name="T286_6"><text:s/></text:span></text:p>
        </text:list-item>
        <text:list-item>
          <text:p text:style-name="P287"><text:span text:style-name="T287_1">Pesitho<text:s/>have<text:s/>expanded<text:s/>their<text:s/></text:span><text:span text:style-name="T287_2"><text:a xlink:type="simple" xlink:href="https://www.elrha.org/projects/first-sustainable-off-grid-e-cooking-business-in-east-africa"><text:span text:style-name="T287_3">ECOCA<text:s/>solar/electric<text:s/>cook<text:s/>stoves</text:span></text:a></text:span><text:span text:style-name="T287_4"><text:s/>beyond<text:s/>Uganda<text:s/>to<text:s/>Borno<text:s/>State,<text:s/>Nigeria,<text:s/></text:span><text:span text:style-name="T287_5"><text:a xlink:type="simple" xlink:href="https://www.linkedin.com/posts/giscor_climateactionpartnerships-communityempowerment-activity-7308152531484925953-PsdB/?originalSubdomain=pe"><text:span text:style-name="T287_6">in<text:s/>partnership<text:s/>with<text:s/>Mission<text:s/>East,<text:s/>Last<text:s/>Mile<text:s/>Climate,<text:s/>and<text:s/>the<text:s/>SOLCO<text:s/>Partnership</text:span></text:a></text:span><text:span text:style-name="T287_7">.<text:s/></text:span></text:p>
        </text:list-item>
        <text:list-item>
          <text:p text:style-name="P288"><text:span text:style-name="T288_1"><text:a xlink:type="simple" xlink:href="https://www.elrha.org/projects/promoting-effluent-pasteurization-for-cholera-prevention-in-rohingya-refugee-camps"><text:span text:style-name="T288_2">Solar-powered<text:s/>pasteurisation<text:s/>of<text:s/>faecal<text:s/>sludge</text:span></text:a></text:span><text:span text:style-name="T288_3">,<text:s/>the<text:s/>adapted<text:s/>innovation<text:s/>by<text:s/>IOM<text:s/>in<text:s/>Cox’s<text:s/>Bazar,<text:s/>Bangladesh,<text:s/>is<text:s/>now<text:s/>being<text:s/>adopted<text:s/>and<text:s/>tested<text:s/>within<text:s/>a<text:s/>new<text:s/>context<text:s/>in<text:s/>South<text:s/>Sudan<text:s/>with<text:s/>follow-up<text:s/>ECHO<text:s/>funding.</text:span></text:p>
        </text:list-item>
        <text:list-item>
          <text:p text:style-name="P289"><text:span text:style-name="T289_1">The<text:s/>novel<text:s/>lime<text:s/>treatment<text:s/>methodology<text:s/>and<text:s/>on-site<text:s/>laboratory<text:s/>techniques<text:s/>trialled<text:s/>by<text:s/></text:span><text:span text:style-name="T289_2"><text:a xlink:type="simple" xlink:href="https://www.elrha.org/projects/safer-management-and-reliable-treatment-smart-of-faecal-sludge-in-emergencies"><text:span text:style-name="T289_3">Project<text:s/>SMaRT<text:s/>(Safer<text:s/>Management<text:s/>and<text:s/>Reliable<text:s/>Treatment)<text:s/>of<text:s/>faecal<text:s/>sludge</text:span></text:a></text:span><text:span text:style-name="T289_4"><text:s/>in<text:s/>Bangladesh,<text:s/>has<text:s/>been<text:s/>adopted<text:s/>by<text:s/></text:span><text:span text:style-name="T289_5">Médecins<text:s/>Sans<text:s/>Frontières<text:s/>in<text:s/>their<text:s/>emergency<text:s/>WASH<text:s/>response<text:s/>in<text:s/>the<text:s/>Democratic<text:s/>Republic<text:s/>of<text:s/>Congo.</text:span></text:p>
        </text:list-item>
      </text:list>
      <text:p text:style-name="P290"/>
      <text:p text:style-name="P291"><text:span text:style-name="T291_1">Outcome<text:s/>Indicator<text:s/>1.</text:span><text:span text:style-name="T291_2">3</text:span><text:span text:style-name="T291_3"><text:s/></text:span><text:span text:style-name="T291_4">Innovations<text:s/>referenced<text:s/>in<text:s/></text:span><text:span text:style-name="T291_5">policy<text:s/>documents<text:s/>/<text:s/>response<text:s/>plans</text:span><text:span text:style-name="T291_6">:</text:span></text:p>
      <text:list text:style-name="LS37" xml:id="list41">
        <text:list-item>
          <text:p text:style-name="P292"><text:span text:style-name="T292_1"><text:a xlink:type="simple" xlink:href="https://www.elrha.org/projects/preparing-actionable-data-for-inclusive-shelter-padis"><text:span text:style-name="T292_2">Nossal<text:s/>PADIS</text:span></text:a></text:span><text:span text:style-name="T292_3">-<text:s/></text:span><text:span text:style-name="T292_4">The<text:s/>project<text:s/>has<text:s/>facilitated<text:s/>collaboration<text:s/>between<text:s/>Organisations<text:s/>of<text:s/>Persons<text:s/>with<text:s/>Disabilities<text:s/>and<text:s/>shelter<text:s/>practitioners<text:s/>on<text:s/>providing<text:s/>inputs<text:s/>on<text:s/>a<text:s/>draft<text:s/>regulation<text:s/>on<text:s/>cluster<text:s/>coordination<text:s/>to<text:s/>the<text:s/>Ministry<text:s/>of<text:s/>Social<text:s/>Affairs<text:s/>in<text:s/>Indonesia.<text:s/></text:span></text:p>
        </text:list-item>
        <text:list-item>
          <text:p text:style-name="P293"><text:span text:style-name="T293_1">The<text:s/></text:span><text:span text:style-name="T293_2"><text:a xlink:type="simple" xlink:href="https://www.elrha.org/projects/preparing-actionable-data-for-inclusive-shelter-padis"><text:span text:style-name="T293_3">Nossal<text:s/>PADIS</text:span></text:a></text:span><text:span text:style-name="T293_4"><text:s/>project<text:s/>team<text:s/>provided<text:s/>i</text:span><text:span text:style-name="T293_5">nputs<text:s/>to<text:s/>the<text:s/>Philippines<text:s/>Humanitarian<text:s/>Needs<text:s/>and<text:s/>Priorities<text:s/>plan.<text:s/></text:span></text:p>
        </text:list-item>
        <text:list-item>
          <text:p text:style-name="P294"><text:span text:style-name="T294_1">Findings<text:s/>from<text:s/></text:span><text:span text:style-name="T294_2"><text:a xlink:type="simple" xlink:href="https://www.elrha.org/projects/gender-responsive-early-action-protocol-for-volcanic-eruption-disasters-fpar-for-advocacy-and-rights-of-older-people-and-people-with-disabilities"><text:span text:style-name="T294_3">Plan<text:s/>International’s<text:s/>gender<text:s/>responsive<text:s/></text:span><text:span text:style-name="T294_4">volcanic<text:s/>eruption<text:s/>preparedness<text:s/></text:span><text:span text:style-name="T294_5">project</text:span></text:a></text:span><text:span text:style-name="T294_6"><text:s/>contributed<text:s/>to<text:s/>recommendation</text:span><text:span text:style-name="T294_7">s</text:span><text:span text:style-name="T294_8"><text:s/>t</text:span><text:span text:style-name="T294_9">hat</text:span><text:span text:style-name="T294_10"><text:s/>strengthen<text:s/></text:span><text:span text:style-name="T294_11">co-created<text:s/></text:span><text:span text:style-name="T294_12">disaster<text:s/>management<text:s/>planning<text:s/>and<text:s/>contingency<text:s/>planning</text:span><text:span text:style-name="T294_13"><text:s/>between<text:s/>affected<text:s/>communities<text:s/>and<text:s/>local<text:s/>authorities</text:span><text:span text:style-name="T294_14">.<text:s/></text:span></text:p>
        </text:list-item>
        <text:list-item>
          <text:p text:style-name="P295"><text:span text:style-name="T295_1">I</text:span><text:span text:style-name="T295_2">CDRR</text:span><text:span text:style-name="T295_3">,b<text:s/>is<text:s/>collaborating<text:s/>with<text:s/>the<text:s/>Refugee<text:s/>Relief<text:s/>and<text:s/>Repatriation<text:s/>Commissioner<text:s/></text:span><text:span text:style-name="T295_4">in<text:s/>Bangladesh<text:s/></text:span><text:span text:style-name="T295_5">to<text:s/>integrate<text:s/>the<text:s/></text:span><text:span text:style-name="T295_6"><text:a xlink:type="simple" xlink:href="https://www.elrha.org/projects/strengthening-child-friendly-sanitation-in-rohingya-refugee-camps"><text:span text:style-name="T295_7">child-friendly<text:s/>WASH<text:s/>design</text:span></text:a></text:span><text:span text:style-name="T295_8"><text:s/>into<text:s/>the<text:s/>government-approved<text:s/>sanitation<text:s/>plans<text:s/>for<text:s/>refugee<text:s/>camps.</text:span></text:p>
        </text:list-item>
        <text:list-item>
          <text:p text:style-name="P296"><text:span text:style-name="T296_1">University<text:s/>of<text:s/>Brighton<text:s/>is<text:s/>contributing<text:s/>findings<text:s/>from<text:s/></text:span><text:span text:style-name="T296_2"><text:a xlink:type="simple" xlink:href="https://www.elrha.org/projects/safer-management-and-reliable-treatment-of-faecal-sludge-in-emergencies"><text:span text:style-name="T296_3">Project<text:s/>SMaRT</text:span></text:a></text:span><text:span text:style-name="T296_4"><text:s/>to<text:s/>the<text:s/>revision<text:s/>of<text:s/>MSF’s<text:s/>Standard<text:s/>Operating<text:s/>Protocol:<text:s/>Fixed-dose<text:s/>Emergency<text:s/>Lime<text:s/>Treatment<text:s/>for<text:s/>Small<text:s/>Volumes<text:s/>of<text:s/>Human<text:s/>Excreta,<text:s/>due<text:s/>for<text:s/>validation<text:s/>in<text:s/>2025.</text:span></text:p>
        </text:list-item>
      </text:list>
      <text:p text:style-name="P297"><text:span text:style-name="T297_1">To</text:span><text:span text:style-name="T297_2"><text:s/>date,<text:s/></text:span><text:span text:style-name="T297_3">programme<text:s/>partners<text:s/></text:span><text:span text:style-name="T297_4">ha</text:span><text:span text:style-name="T297_5">ve</text:span><text:span text:style-name="T297_6"><text:s/>documented<text:s/></text:span><text:span text:style-name="T297_7">15</text:span><text:span text:style-name="T297_8"><text:s/>impact<text:s/>case<text:s/>studies<text:s/>on<text:s/>individual<text:s/>innovations</text:span><text:span text:style-name="T297_9">.<text:s/></text:span><text:span text:style-name="T297_10">All<text:s/>have<text:s/>been</text:span><text:span text:style-name="T297_11"><text:s/>documented<text:s/>by<text:s/>independent<text:s/>evaluation<text:s/>teams</text:span><text:span text:style-name="T297_12">,<text:s/>and<text:s/>Elrha’s<text:s/>case<text:s/>studies<text:s/>now<text:s/>follow<text:s/>a<text:s/>standard<text:s/>template</text:span><text:span text:style-name="T297_13">.<text:s/>As<text:s/>recommended<text:s/>in<text:s/>the<text:s/>last<text:s/></text:span><text:span text:style-name="T297_14">A</text:span><text:span text:style-name="T297_15">nnual<text:s/></text:span><text:span text:style-name="T297_16">R</text:span><text:span text:style-name="T297_17">eview,<text:s/></text:span><text:span text:style-name="T297_18">2<text:s/>of<text:s/>the<text:s/>case<text:s/>studies</text:span><text:span text:style-name="T297_19">,<text:s/>FairCap<text:s/>and<text:s/>ARCHES</text:span><text:span text:style-name="T297_20"><text:s/>were<text:s/>updated<text:s/></text:span><text:span text:style-name="T297_21">to<text:s/>include<text:s/></text:span><text:span text:style-name="T297_22">more<text:s/>recent<text:s/></text:span><text:span text:style-name="T297_23">additional<text:s/>data</text:span><text:span text:style-name="T297_24">.<text:s/></text:span><text:span text:style-name="T297_25">CHIC<text:s/>produced<text:s/>one<text:s/>new<text:s/>case<text:s/>study<text:s/>on<text:s/></text:span><text:span text:style-name="T297_26"><text:a xlink:type="simple" xlink:href="https://humanitariangrandchallenge.org/wp-content/uploads/2025/11/The-Sentinel-Project-Case-Study-1.pdf"><text:span text:style-name="T297_27">The<text:s/>Sentinel<text:s/>Project</text:span></text:a></text:span><text:span text:style-name="T297_28">,</text:span><text:span text:style-name="T297_29"><text:s/></text:span><text:span text:style-name="T297_30">one<text:s/>of<text:s/>its<text:s/>Life-saving<text:s/>information<text:s/>innovations<text:s/>that<text:s/>focussed<text:s/>on<text:s/>mis</text:span><text:span text:style-name="T297_31">information,<text:s/>disinformation</text:span><text:span text:style-name="T297_32">,</text:span><text:span text:style-name="T297_33"><text:s/>and<text:s/>hate<text:s/>speech<text:s/>in<text:s/>humanitarian<text:s/>crises<text:s/>caused<text:s/>by<text:s/>conflict.<text:s/>The</text:span><text:span text:style-name="T297_34"><text:s/>case<text:s/>studies<text:s/>are<text:s/>listed<text:s/>in<text:s/>Box<text:s/></text:span><text:span text:style-name="T297_35">1</text:span><text:span text:style-name="T297_36"><text:s/>below</text:span><text:span text:style-name="T297_37">.</text:span></text:p>
      <text:p text:style-name="P298"><draw:frame svg:x="-0.026cm" svg:y="0.64cm" svg:width="16.226cm" svg:height="0.107cm" draw:style-name="FR2" text:anchor-type="char" draw:z-index="2"><draw:text-box fo:min-height="5.44cm"><text:p text:style-name="P299"><text:span text:style-name="T299_1">Box<text:s/></text:span><text:span text:style-name="T299_2">1</text:span><text:span text:style-name="T299_3"><text:s/>–<text:s/></text:span><text:span text:style-name="T299_4">Case<text:s/>studies</text:span><text:span text:style-name="T299_5"><text:s/>published<text:s/>by<text:s/>programme<text:s/>partners</text:span><text:span text:style-name="T299_6"><text:s/></text:span></text:p><text:p text:style-name="P300"/><text:p text:style-name="P301"><text:span text:style-name="T301_1">HIF<text:s/>Case<text:s/>Studies</text:span></text:p><text:list text:style-name="LS42" xml:id="list46"><text:list-item><text:p text:style-name="P302"><text:span text:style-name="T302_1"><text:a xlink:type="simple" xlink:href="https://www.elrha.org/docs/document/elrha+hif+case+study+arches+2025.pdf?file_url=document/gv1t7m6vh954f4vk9mkcu15b26/p2fpo7zwdqhisd_3twunbxtloji/original?content-type=application%2fpdf&amp;name=elrha+hif+case+study+arches+2025.pdf"><text:span text:style-name="T302_2">ARCHES</text:span></text:a></text:span><text:span text:style-name="T302_3">:</text:span><text:span text:style-name="T302_4"><text:s/></text:span><text:span text:style-name="T302_5">an<text:s/></text:span><text:span text:style-name="T302_6"><text:a xlink:type="simple" xlink:href="https://doi.org/10.1186/s12905-015-0216-z"><text:span text:style-name="T302_7">evidence-based</text:span></text:a></text:span><text:span text:style-name="T302_8"><text:s/>intimate<text:s/>partner<text:s/>violence<text:s/>and<text:s/>reproductive<text:s/>coercion<text:s/>counselling<text:s/>intervention<text:s/>integrated<text:s/>into<text:s/>existing<text:s/>family<text:s/>planning<text:s/>services.</text:span></text:p></text:list-item><text:list-item><text:p text:style-name="P303"><text:span text:style-name="T303_1"><text:a xlink:type="simple" xlink:href="https://www.elrha.org/docs/document/elrha+hif+case+study+faircap+2025.pdf?file_url=document/h8kobc2rst0ffdu23nhlgjpo7q/lfhrfnqveqegp8dbwv6kecqlqh8/original?content-type=application%2fpdf&amp;name=elrha+hif+case+study+faircap+2025.pdf"><text:span text:style-name="T303_2">Faircap<text:s/>Water<text:s/>Filter</text:span></text:a></text:span><text:span text:style-name="T303_3">:<text:s/></text:span><text:span text:style-name="T303_4">a<text:s/>low-cost<text:s/>water<text:s/>filter<text:s/>that<text:s/>screws<text:s/>onto<text:s/>a<text:s/>standard<text:s/>plastic<text:s/>bottle<text:s/>that<text:s/>can<text:s/>be<text:s/>filled<text:s/>from<text:s/>an<text:s/>open<text:s/>water<text:s/>source.</text:span></text:p></text:list-item></text:list><text:list text:style-name="LS41" xml:id="list48"><text:list-item><text:p text:style-name="P304"><text:span text:style-name="T304_1"><text:a xlink:type="simple" xlink:href="https://www.elrha.org/wp-content/uploads/2023/10/Elrha-HIF-Case-Study-SWOT.pdf"><text:span text:style-name="T304_2">Safe<text:s/>Water<text:s/>Optimization<text:s/>Tool<text:s/>(SWOT),</text:span></text:a></text:span><text:span text:style-name="T304_3"><text:s/>a<text:s/>tool<text:s/>that<text:s/>measures<text:s/>and<text:s/>monitors<text:s/>water<text:s/>quality<text:s/>to<text:s/>provide<text:s/></text:span><text:span text:style-name="T304_4">context<text:s/>specific<text:s/></text:span><text:span text:style-name="T304_5">water<text:s/>treatment<text:s/>recommendations</text:span><text:span text:style-name="T304_6">.</text:span></text:p></text:list-item><text:list-item><text:p text:style-name="P305"><text:span text:style-name="T305_1"><text:a xlink:type="simple" xlink:href="https://www.elrha.org/wp-content/uploads/2023/11/Elrha-HIF-Case-Study-SelfHelp360.pdf"><text:span text:style-name="T305_2">Healthright<text:s/>International’s<text:s/>Self-Help<text:s/>Plus<text:s/>360<text:s/>(SH+360)</text:span></text:a></text:span><text:span text:style-name="T305_3">,<text:s/>a<text:s/>model<text:s/>for<text:s/>integrating<text:s/>mental<text:s/>health<text:s/>and<text:s/>psychosocial<text:s/>support<text:s/>into<text:s/>humanitarian<text:s/>programming.</text:span></text:p></text:list-item><text:list-item><text:p text:style-name="P306"><text:span text:style-name="T306_1"><text:a xlink:type="simple" xlink:href="https://www.elrha.org/wp-content/uploads/2022/11/HIF-Case-Study_Suprise-soap.pdf"><text:span text:style-name="T306_2">Save<text:s/>the<text:s/>Children’s<text:s/>Surprise<text:s/>Soap</text:span></text:a></text:span><text:span text:style-name="T306_3">,<text:s/>promoting<text:s/>handwashing<text:s/>with<text:s/>children<text:s/>in<text:s/>emergency<text:s/>settings.</text:span></text:p></text:list-item><text:list-item><text:p text:style-name="P307"><text:span text:style-name="T307_1"><text:a xlink:type="simple" xlink:href="https://www.elrha.org/wp-content/uploads/2022/11/HIF-Case-Study_Oxfam-Handwashing-Station.pdf"><text:span text:style-name="T307_2">Oxfam’s<text:s/>Handwashing<text:s/>station,</text:span></text:a></text:span><text:span text:style-name="T307_3"><text:s/>promoting<text:s/>handwashing<text:s/>in<text:s/>emergency<text:s/>settings<text:s/>during<text:s/>the<text:s/>COVID19<text:s/>pandemic.</text:span></text:p></text:list-item><text:list-item><text:p text:style-name="P308"><text:span text:style-name="T308_1">Oxfam,<text:s/>HelpAge</text:span><text:span text:style-name="T308_2">,</text:span><text:span text:style-name="T308_3"><text:s/>and<text:s/>the<text:s/>Malawi<text:s/>Network<text:s/>of<text:s/>People<text:s/>with<text:s/>Disabilities<text:s/>(MANEPO)<text:s/>guidance<text:s/>and<text:s/>approach<text:s/>to<text:s/></text:span><text:span text:style-name="T308_4"><text:a xlink:type="simple" xlink:href="https://www.elrha.org/wp-content/uploads/2024/11/Elrha-HIF-Case-Study-Incontinence-Management-FINAL.pdf"><text:span text:style-name="T308_5">incontinence<text:s/>management<text:s/>in<text:s/>emergencies</text:span></text:a></text:span><text:span text:style-name="T308_6">.<text:s/></text:span></text:p></text:list-item><text:list-item><text:p text:style-name="P309"><text:span text:style-name="T309_1"><text:a xlink:type="simple" xlink:href="https://www.elrha.org/wp-content/uploads/2022/11/HIF-Case-Study_HotlineInABox.pdf"><text:span text:style-name="T309_2">Dalberg<text:s/>design’s<text:s/>Hotline<text:s/>in<text:s/>a<text:s/>Box</text:span></text:a></text:span><text:span text:style-name="T309_3">:<text:s/>a<text:s/>set<text:s/>of<text:s/>web-based<text:s/>tools<text:s/>and<text:s/>guidance<text:s/>to<text:s/>allow<text:s/>for<text:s/>setting<text:s/>up<text:s/>locally<text:s/>relevant,<text:s/>low-cost<text:s/>hotlines<text:s/>in<text:s/>emergencies.</text:span></text:p></text:list-item><text:list-item><text:p text:style-name="P310"><text:span text:style-name="T310_1"><text:a xlink:type="simple" xlink:href="https://www.elrha.org/docs/document/hif-case-study_ecocaecookerecosystem.pdf?file_url=document/v23adsbaph16pdr7e4v6q9ku74/y9vuk53ae_ybomotloxrdrwxa_g/original?content-type=application%2fpdf&amp;name=hif-case-study_ecocaecookerecosystem.pdf"><text:span text:style-name="T310_2">ECOCA<text:s/>cookstoves</text:span></text:a></text:span><text:span text:style-name="T310_3">,<text:s/>Peshito<text:s/>holdings’<text:s/>off-grid<text:s/>e-cooking<text:s/>business<text:s/>in<text:s/>refugee<text:s/>settings<text:s/>in<text:s/>East<text:s/>Africa.</text:span></text:p></text:list-item></text:list><text:p text:style-name="P311"><text:span text:style-name="T311_1">CHIC<text:s/>Case<text:s/>Studies</text:span></text:p><text:list text:style-name="LS5" xml:id="list55"><text:list-item><text:list><text:list-item><text:list><text:list-item><text:p text:style-name="P312"><text:span text:style-name="T312_1"><text:a xlink:type="simple" xlink:href="https://humanitariangrandchallenge.org/wp-content/uploads/2025/11/The-Sentinel-Project-Case-Study-1.pdf"><text:span text:style-name="T312_2">The<text:s/>Sentinel</text:span></text:a></text:span></text:p></text:list-item><text:list-item><text:p text:style-name="P313"><text:span text:style-name="T313_1"><text:a xlink:type="simple" xlink:href="https://humanitariangrandchallenge.org/wp-content/uploads/2021/07/Field-Ready-Cost-Effectiveness-Case-Study-2021.pdf"><text:span text:style-name="T313_2">Field<text:s/>Ready<text:s/>Cost<text:s/>Effectiveness</text:span></text:a></text:span></text:p></text:list-item><text:list-item><text:p text:style-name="P314"><text:span text:style-name="T314_1"><text:a xlink:type="simple" xlink:href="https://humanitariangrandchallenge.org/wp-content/uploads/2022/11/WhiteHelmets-Syria-CaseStudy-Final.pdf"><text:span text:style-name="T314_2">White<text:s/>Helmets<text:s/>PPE</text:span></text:a></text:span></text:p></text:list-item><text:list-item><text:p text:style-name="P315"><text:span text:style-name="T315_1">3<text:s/>evaluation<text:s/>case<text:s/>studies:<text:s/></text:span><text:span text:style-name="T315_2"><text:a xlink:type="simple" xlink:href="https://humanitariangrandchallenge.org/wp-content/uploads/2023/10/Field-Ready-Case-Study.pdf"><text:span text:style-name="T315_3">Field<text:s/>Ready</text:span></text:a></text:span><text:span text:style-name="T315_4">,<text:s/></text:span><text:span text:style-name="T315_5"><text:a xlink:type="simple" xlink:href="https://humanitariangrandchallenge.org/wp-content/uploads/2023/12/Hala-Systems-Outcome-Case-Study.pdf"><text:span text:style-name="T315_6">Hala<text:s/>Systems</text:span></text:a></text:span><text:span text:style-name="T315_7">,<text:s/></text:span><text:span text:style-name="T315_8"><text:a xlink:type="simple" xlink:href="https://humanitariangrandchallenge.org/wp-content/uploads/2023/09/Energy-Peace-Partners-Case-Study.pdf"><text:span text:style-name="T315_9">Energy<text:s/>Peace<text:s/>Partners</text:span></text:a></text:span><text:span text:style-name="T315_10"><text:s/></text:span></text:p></text:list-item></text:list></text:list-item></text:list></text:list-item></text:list></draw:text-box></draw:frame></text:p>
      <text:p text:style-name="P316"/>
      <text:p text:style-name="P317"><text:span text:style-name="T317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318"/>
      <text:p text:style-name="P319"><text:span text:style-name="T319_1">The<text:s/>Humanitarian<text:s/>Innovation<text:s/></text:span><text:span text:style-name="T319_2">P</text:span><text:span text:style-name="T319_3">latform,<text:s/>including<text:s/>the<text:s/>Humanitarian<text:s/>Innovation<text:s/></text:span><text:span text:style-name="T319_4">Programme<text:s/></text:span><text:span text:style-name="T319_5">and<text:s/>the<text:s/>Creating<text:s/>Hope<text:s/>in<text:s/>Conflict<text:s/>Humanitarian<text:s/>Grand<text:s/>Challenge<text:s/></text:span><text:span text:style-name="T319_6">b</text:span><text:span text:style-name="T319_7">usiness<text:s/></text:span><text:span text:style-name="T319_8">c</text:span><text:span text:style-name="T319_9">ases,<text:s/>should<text:s/>continue<text:s/>as</text:span><text:span text:style-name="T319_10"><text:s/></text:span><text:span text:style-name="T319_11">it<text:s/>is<text:s/></text:span><text:span text:style-name="T319_12">continuing<text:s/>to<text:s/></text:span><text:span text:style-name="T319_13">achiev</text:span><text:span text:style-name="T319_14">e</text:span><text:span text:style-name="T319_15"><text:s/>its<text:s/>intended<text:s/>outcomes</text:span><text:span text:style-name="T319_16"><text:s/>despite<text:s/></text:span><text:span text:style-name="T319_17">future<text:s/>funding</text:span><text:span text:style-name="T319_18"><text:s/></text:span><text:span text:style-name="T319_19">uncertainty<text:s/>and<text:s/>a<text:s/>challenging<text:s/>delivery</text:span><text:span text:style-name="T319_20"><text:s/>environment</text:span><text:span text:style-name="T319_21">.<text:s/></text:span><text:span text:style-name="T319_22">Across<text:s/>humanitarian<text:s/>contexts<text:s/>globally,<text:s/>as<text:s/>needs<text:s/>continue<text:s/></text:span><text:span text:style-name="T319_23">to<text:s/>rise</text:span><text:span text:style-name="T319_24"><text:s/>due<text:s/>to<text:s/>escalating<text:s/>conflict<text:s/>and<text:s/>violence</text:span><text:span text:style-name="T319_25">,<text:s/>decisions<text:s/>need<text:s/>to<text:s/>be<text:s/>based<text:s/>on<text:s/>the<text:s/>latest<text:s/>evidence<text:s/>of<text:s/>‘what<text:s/>works’</text:span><text:span text:style-name="T319_26">,</text:span><text:span text:style-name="T319_27"><text:s/>with<text:s/>dedicated<text:s/>resources<text:s/>to<text:s/>identify,<text:s/>foster</text:span><text:span text:style-name="T319_28">,</text:span><text:span text:style-name="T319_29"><text:s/>and<text:s/>test<text:s/>more<text:s/>effective<text:s/>and<text:s/>cost-effective<text:s/>approaches<text:s/>to<text:s/>addressing<text:s/>critical<text:s/>humanitarian<text:s/>challenges.<text:s/>Identifying<text:s/>and<text:s/>supporting<text:s/>promising<text:s/>innovations<text:s/>to<text:s/>scale<text:s/>remains<text:s/>important<text:s/>to<text:s/>help<text:s/>meet<text:s/>increasing<text:s/>humanitarian<text:s/>needs<text:s/>in<text:s/>more<text:s/>effective<text:s/>ways.<text:s/></text:span><text:span text:style-name="T319_30">Innovation</text:span><text:span text:style-name="T319_31">s</text:span><text:span text:style-name="T319_32"><text:s/>tested<text:s/>through<text:s/>the<text:s/>platform<text:s/>are<text:s/>already<text:s/>reaching<text:s/></text:span><text:span text:style-name="T319_33">over<text:s/>5</text:span><text:span text:style-name="T319_34"><text:s/>million<text:s/>people.<text:s/>Case<text:s/>studies<text:s/>of<text:s/>innovations<text:s/>produced<text:s/>independently<text:s/></text:span><text:span text:style-name="T319_35">demonstrate</text:span><text:span text:style-name="T319_36"><text:s/>good<text:s/>value<text:s/>for<text:s/>money,<text:s/>by<text:s/></text:span><text:span text:style-name="T319_37">illustrating</text:span><text:span text:style-name="T319_38"><text:s/>the<text:s/>potential<text:s/>to<text:s/>bring<text:s/>about<text:s/>product,<text:s/>process</text:span><text:span text:style-name="T319_39">,</text:span><text:span text:style-name="T319_40"><text:s/>or<text:s/>system-level<text:s/>change</text:span><text:span text:style-name="T319_41">.</text:span><text:span text:style-name="T319_42"><text:s/></text:span><text:span text:style-name="T319_43">The<text:s/>innovations<text:s/></text:span><text:span text:style-name="T319_44">supported<text:s/>through<text:s/>the<text:s/>Platform<text:s/>bring</text:span><text:span text:style-name="T319_45"><text:s/>a<text:s/>range<text:s/>of<text:s/>significant<text:s/>and<text:s/>equitable<text:s/>benefits<text:s/>to<text:s/></text:span><text:span text:style-name="T319_46">crisis<text:s/>and<text:s/></text:span><text:span text:style-name="T319_47">conflict-affected<text:s/>populations,<text:s/>surpassing<text:s/>expectations,<text:s/>and<text:s/></text:span><text:span text:style-name="T319_48">many<text:s/>are</text:span><text:span text:style-name="T319_49"><text:s/>already<text:s/>on<text:s/>a<text:s/>pathway<text:s/>to<text:s/>wider<text:s/>adoption</text:span><text:span text:style-name="T319_50"><text:s/></text:span><text:span text:style-name="T319_51">beyond<text:s/></text:span><text:span text:style-name="T319_52">initial<text:s/>pilot<text:s/></text:span><text:span text:style-name="T319_53">project<text:s/>location</text:span><text:span text:style-name="T319_54">s<text:s/></text:span><text:span text:style-name="T319_55">to</text:span><text:span text:style-name="T319_56"><text:s/>increas</text:span><text:span text:style-name="T319_57">e</text:span><text:span text:style-name="T319_58"><text:s/>the<text:s/>efficiency</text:span><text:span text:style-name="T319_59">,<text:s/></text:span><text:span text:style-name="T319_60">cost-effectiveness</text:span><text:span text:style-name="T319_61">,</text:span><text:span text:style-name="T319_62"><text:s/></text:span><text:span text:style-name="T319_63">and</text:span><text:span text:style-name="T319_64"><text:s/>quality<text:s/></text:span><text:span text:style-name="T319_65">of<text:s/>humanitarian<text:s/>assistance.<text:s/></text:span></text:p>
      <text:p text:style-name="P320"/>
      <text:h text:style-name="P321" text:outline-level="2"><text:span text:style-name="T321_1">C.<text:s/>DETAILED<text:s/>OUTPUT<text:s/>SCORING</text:span></text:h>
      <table:table table:style-name="Table6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29">
          <table:table-cell table:style-name="Cell117">
            <text:p text:style-name="P322"><text:span text:style-name="T322_1">Output<text:s/>Title<text:s/></text:span></text:p>
          </table:table-cell>
          <table:table-cell table:style-name="Cell118" table:number-columns-spanned="4">
            <text:p text:style-name="P323"><text:span text:style-name="T323_1">The<text:s/>humanitarian<text:s/>innovation<text:s/>platform<text:s/>finances<text:s/>and<text:s/>scales<text:s/>novel,<text:s/>relevant,<text:s/>high-quality<text:s/>innovations<text:s/>on<text:s/>priority<text:s/>themes<text:s/>to<text:s/>improve<text:s/>humanitarian<text:s/>response</text:span></text:p>
          </table:table-cell>
          <table:covered-table-cell/>
          <table:covered-table-cell/>
          <table:covered-table-cell/>
        </table:table-row>
        <table:table-row table:style-name="Row30">
          <table:table-cell table:style-name="Cell119" table:number-columns-spanned="2">
            <text:p text:style-name="P324"><text:span text:style-name="T324_1">Output<text:s/>number:<text:s/></text:span></text:p>
          </table:table-cell>
          <table:covered-table-cell/>
          <table:table-cell table:style-name="Cell120">
            <text:p text:style-name="P325"><text:span text:style-name="T325_1">1</text:span></text:p>
          </table:table-cell>
          <table:table-cell table:style-name="Cell121">
            <text:p text:style-name="P326"><text:span text:style-name="T326_1">Output<text:s/>Score:<text:s/></text:span></text:p>
          </table:table-cell>
          <table:table-cell table:style-name="Cell122">
            <text:p text:style-name="P327"><text:span text:style-name="T327_1">A+</text:span></text:p>
          </table:table-cell>
        </table:table-row>
        <table:table-row table:style-name="Row31">
          <table:table-cell table:style-name="Cell123" table:number-columns-spanned="2">
            <text:p text:style-name="P328"><text:span text:style-name="T328_1">Impact<text:s/>weighting<text:s/>(%):</text:span><text:span text:style-name="T328_2"><text:s/></text:span></text:p>
          </table:table-cell>
          <table:covered-table-cell/>
          <table:table-cell table:style-name="Cell124">
            <text:p text:style-name="P329"><text:span text:style-name="T329_1">40%</text:span></text:p>
          </table:table-cell>
          <table:table-cell table:style-name="Cell125">
            <text:p text:style-name="P330"><text:span text:style-name="T330_1">Weighting<text:s/>revised<text:s/>since<text:s/>last<text:s/>AR?<text:s/></text:span></text:p>
          </table:table-cell>
          <table:table-cell table:style-name="Cell126">
            <text:p text:style-name="P331"><text:span text:style-name="T331_1">No</text:span></text:p>
          </table:table-cell>
        </table:table-row>
      </table:table>
      <text:p text:style-name="P332"/>
      <table:table table:style-name="Table7">
        <table:table-column table:style-name="Column26"/>
        <table:table-column table:style-name="Column27"/>
        <table:table-column table:style-name="Column28"/>
        <table:table-row table:style-name="Row32">
          <table:table-cell table:style-name="Cell127">
            <text:p text:style-name="P333"><text:span text:style-name="T333_1">Indicator(s)</text:span></text:p>
          </table:table-cell>
          <table:table-cell table:style-name="Cell128">
            <text:p text:style-name="P334"><text:span text:style-name="T334_1">Milestone(s)<text:s/>for<text:s/>this<text:s/>review</text:span></text:p>
          </table:table-cell>
          <table:table-cell table:style-name="Cell129">
            <text:p text:style-name="P335"><text:span text:style-name="T335_1">Progress<text:s/></text:span></text:p>
          </table:table-cell>
        </table:table-row>
        <table:table-row table:style-name="Row33">
          <table:table-cell table:style-name="Cell130">
            <text:p text:style-name="P336"><text:span text:style-name="T336_1">1.1<text:s/>Number<text:s/>of<text:s/>innovations<text:s/>funded<text:s/>by<text:s/>the<text:s/>platform<text:s/>(total<text:s/>cumulative)<text:s/>that<text:s/>address<text:s/>humanitarian<text:s/>priorities;<text:s/>disaggregated<text:s/>by<text:s/>theme<text:s/>(e.g.<text:s/>WASH,<text:s/>DOAI,<text:s/>Clean<text:s/>Energy,<text:s/>Nutrition,<text:s/>Digital,<text:s/>health,<text:s/>etc.)</text:span></text:p>
          </table:table-cell>
          <table:table-cell table:style-name="Cell131">
            <text:p text:style-name="P337"><text:span text:style-name="T337_1">+<text:s/>8<text:s/>innovations<text:s/>(155<text:s/>cumulative)</text:span></text:p>
            <text:p text:style-name="P338"/>
            <text:p text:style-name="P339"><text:span text:style-name="T339_1">+<text:s/>3<text:s/>AI<text:s/>(13)</text:span></text:p>
            <text:p text:style-name="P340"><text:span text:style-name="T340_1">+<text:s/>2<text:s/>WASH<text:s/>(17)</text:span></text:p>
            <text:p text:style-name="P341"><text:span text:style-name="T341_1">+<text:s/>3<text:s/>DOAI<text:s/>(18)</text:span></text:p>
            <text:p text:style-name="P342"><text:span text:style-name="T342_1">+<text:s/>0<text:s/>GBV<text:s/>(6)</text:span></text:p>
            <text:p text:style-name="P343"><text:span text:style-name="T343_1">+<text:s/>0<text:s/>CLIP<text:s/>(45)</text:span></text:p>
            <text:p text:style-name="P344"><text:span text:style-name="T344_1">+<text:s/>0<text:s/>CHIC<text:s/>seed<text:s/>(56<text:s/>cumulative)<text:s/>[+<text:s/>19<text:s/>seed<text:s/>not<text:s/>funded<text:s/>by<text:s/>FCDO<text:s/>-<text:s/>75<text:s/>cumulative<text:s/>total]</text:span></text:p>
          </table:table-cell>
          <table:table-cell table:style-name="Cell132">
            <text:p text:style-name="P345"><text:span text:style-name="T345_1">Moderately<text:s/></text:span><text:span text:style-name="T345_2">exceeded</text:span><text:span text:style-name="T345_3"><text:s/></text:span><text:span text:style-name="T345_4">expectation</text:span></text:p>
            <text:p text:style-name="P346"/>
            <text:p text:style-name="P347"><text:span text:style-name="T347_1">+<text:s/></text:span><text:span text:style-name="T347_2">16</text:span><text:span text:style-name="T347_3"><text:s/>innovations<text:s/></text:span><text:span text:style-name="T347_4">[+3<text:s/>innovators<text:s/>not<text:s/>previously<text:s/>recorded]<text:s/></text:span><text:span text:style-name="T347_5">(</text:span><text:span text:style-name="T347_6">22</text:span><text:span text:style-name="T347_7">7</text:span><text:span text:style-name="T347_8"><text:s/></text:span><text:span text:style-name="T347_9">cumulative)</text:span><text:span text:style-name="T347_10">:</text:span><text:span text:style-name="T347_11"><text:note text:note-class="footnote"><text:note-citation/><text:note-body><text:p text:style-name="P348"><text:span text:style-name="T348_1"><text:s/>Note<text:s/>cumulative<text:s/>numbers<text:s/>achieved<text:s/>are<text:s/>higher<text:s/>than<text:s/>cumulative<text:s/>numbers<text:s/>predicted<text:s/>in<text:s/>the<text:s/>milestones<text:s/>as<text:s/>they<text:s/>include<text:s/>cumulative<text:s/>achieved<text:s/>at<text:s/>last<text:s/>Annual<text:s/>Review.<text:s/></text:span></text:p></text:note-body></text:note></text:span></text:p>
            <text:p text:style-name="P349"/>
            <text:p text:style-name="P350"><text:span text:style-name="T350_1">+<text:s/></text:span><text:span text:style-name="T350_2">3</text:span><text:span text:style-name="T350_3"><text:s/>AI<text:s/>(</text:span><text:span text:style-name="T350_4">13</text:span><text:span text:style-name="T350_5"><text:s/>cumulative)</text:span></text:p>
            <text:p text:style-name="P351"><text:span text:style-name="T351_1">+<text:s/></text:span><text:span text:style-name="T351_2">3</text:span><text:span text:style-name="T351_3"><text:s/>WASH<text:s/></text:span><text:span text:style-name="T351_4">[Dissemination<text:s/>Grants]<text:s/></text:span><text:span text:style-name="T351_5">(</text:span><text:span text:style-name="T351_6">18</text:span><text:span text:style-name="T351_7"><text:s/>cumulative)<text:s/></text:span></text:p>
            <text:p text:style-name="P352"><text:span text:style-name="T352_1">+<text:s/></text:span><text:span text:style-name="T352_2">2</text:span><text:span text:style-name="T352_3"><text:s/>DOAI</text:span><text:span text:style-name="T352_4"><text:s/>[Dissemination<text:s/>Grants]</text:span><text:span text:style-name="T352_5"><text:s/>(</text:span><text:span text:style-name="T352_6">2</text:span><text:span text:style-name="T352_7">1</text:span><text:span text:style-name="T352_8"><text:s/>cumulative)<text:s/></text:span></text:p>
            <text:p text:style-name="P353"><text:span text:style-name="T353_1">+<text:s/>0<text:s/>GBV<text:s/>(6<text:s/>cumulative)</text:span></text:p>
            <text:p text:style-name="P354"><text:span text:style-name="T354_1">+<text:s/></text:span><text:span text:style-name="T354_2">8</text:span><text:span text:style-name="T354_3"><text:s/>CLIP<text:s/>South<text:s/>Sudan<text:s/></text:span><text:span text:style-name="T354_4">[+3<text:s/></text:span><text:span text:style-name="T354_5">innovators<text:s/></text:span><text:span text:style-name="T354_6">not<text:s/>previously<text:s/>recorded]<text:s/></text:span><text:span text:style-name="T354_7">(</text:span><text:span text:style-name="T354_8">9</text:span><text:span text:style-name="T354_9">4</text:span><text:span text:style-name="T354_10"><text:s/>cumulative)<text:s/></text:span></text:p>
            <text:p text:style-name="P355"><text:span text:style-name="T355_1">+<text:s/>0<text:s/>CHIC<text:s/>seed<text:s/>[+</text:span><text:span text:style-name="T355_2">2</text:span><text:span text:style-name="T355_3"><text:s/>seed<text:s/>not<text:s/>funded<text:s/>by<text:s/>FCDO<text:s/>–<text:s/></text:span><text:span text:style-name="T355_4">75</text:span><text:span text:style-name="T355_5"><text:s/>total<text:s/>cumulative]</text:span></text:p>
          </table:table-cell>
        </table:table-row>
        <table:table-row table:style-name="Row34">
          <table:table-cell table:style-name="Cell133">
            <text:p text:style-name="P356"><text:span text:style-name="T356_1">1.2<text:s/>Number<text:s/>of<text:s/>innovations<text:s/>supported<text:s/>with<text:s/>acceleration<text:s/>support<text:s/>for<text:s/>scale<text:s/>(receiving<text:s/>scaling<text:s/>funding<text:s/>or<text:s/>part<text:s/>of<text:s/>an<text:s/>accelerated<text:s/>innovation<text:s/>collaboration<text:s/>or<text:s/>rapid<text:s/>research<text:s/>process)</text:span></text:p>
          </table:table-cell>
          <table:table-cell table:style-name="Cell134">
            <text:p text:style-name="P357"><text:span text:style-name="T357_1">+<text:s/>1</text:span><text:span text:style-name="T357_2">4</text:span><text:span text:style-name="T357_3"><text:s/>(66<text:s/>cumulative)</text:span></text:p>
            <text:p text:style-name="P358"/>
            <text:p text:style-name="P359"><text:span text:style-name="T359_1">+<text:s/>2<text:s/>HIF<text:s/>scale<text:s/>dissemination<text:s/>projects<text:s/>(1</text:span><text:span text:style-name="T359_2">1</text:span><text:span text:style-name="T359_3"><text:s/>cumulative)</text:span></text:p>
            <text:p text:style-name="P360"><text:span text:style-name="T360_1">+<text:s/>1</text:span><text:span text:style-name="T360_2">0</text:span><text:span text:style-name="T360_3"><text:s/>UKHIH<text:s/>(6<text:s/>SIP<text:s/>&amp;<text:s/></text:span><text:span text:style-name="T360_4">4</text:span><text:span text:style-name="T360_5"><text:s/>Rapid)<text:s/>(2</text:span><text:span text:style-name="T360_6">6</text:span><text:span text:style-name="T360_7"><text:s/>cumulative:<text:s/>13<text:s/>SIP<text:s/>&amp;<text:s/>1</text:span><text:span text:style-name="T360_8">3<text:s/></text:span><text:span text:style-name="T360_9">Rapid<text:s/>Research)</text:span></text:p>
            <text:p text:style-name="P361"><text:span text:style-name="T361_1">+<text:s/>2<text:s/>CHIC<text:s/>TTS<text:s/>(27<text:s/>cumulative)</text:span></text:p>
            <text:p text:style-name="P362"><text:span text:style-name="T362_1">+<text:s/>0<text:s/>WFP<text:s/>UAV<text:s/>(1)</text:span></text:p>
          </table:table-cell>
          <table:table-cell table:style-name="Cell135">
            <text:p text:style-name="P363"><text:span text:style-name="T363_1">Moderately<text:s/></text:span><text:span text:style-name="T363_2">exceeded<text:s/></text:span><text:span text:style-name="T363_3">expectation</text:span></text:p>
            <text:p text:style-name="P364"/>
            <text:p text:style-name="P365"><text:span text:style-name="T365_1">+<text:s/></text:span><text:span text:style-name="T365_2">21</text:span><text:span text:style-name="T365_3"><text:s/>(</text:span><text:span text:style-name="T365_4">7</text:span><text:span text:style-name="T365_5">6</text:span><text:span text:style-name="T365_6"><text:s/>cumulative</text:span><text:span text:style-name="T365_7">)</text:span></text:p>
            <text:p text:style-name="P366"/>
            <text:p text:style-name="P367"><text:span text:style-name="T367_1">+<text:s/></text:span><text:span text:style-name="T367_2">5<text:s/></text:span><text:span text:style-name="T367_3">HIF<text:s/>s</text:span><text:span text:style-name="T367_4">cale<text:s/>dissemination<text:s/>projects</text:span><text:span text:style-name="T367_5"><text:s/></text:span><text:span text:style-name="T367_6">(</text:span><text:span text:style-name="T367_7">18</text:span><text:span text:style-name="T367_8"><text:s/>cumulative)</text:span></text:p>
            <text:p text:style-name="P368"><text:span text:style-name="T368_1">+<text:s/></text:span><text:span text:style-name="T368_2">11</text:span><text:span text:style-name="T368_3"><text:s/>UKHIH<text:s/>(</text:span><text:span text:style-name="T368_4">5</text:span><text:span text:style-name="T368_5"><text:s/>SIP<text:s/>&amp;<text:s/></text:span><text:span text:style-name="T368_6">6</text:span><text:span text:style-name="T368_7"><text:s/>Rapid</text:span><text:span text:style-name="T368_8">/</text:span><text:span text:style-name="T368_9">Responsive</text:span><text:span text:style-name="T368_10"><text:s/>Research</text:span><text:span text:style-name="T368_11">)<text:s/>(</text:span><text:span text:style-name="T368_12">2</text:span><text:span text:style-name="T368_13">5</text:span><text:span text:style-name="T368_14"><text:s/>cumulative:<text:s/></text:span><text:span text:style-name="T368_15">1</text:span><text:span text:style-name="T368_16">2</text:span><text:span text:style-name="T368_17"><text:s/>SIPs<text:s/>&amp;<text:s/></text:span><text:span text:style-name="T368_18">1</text:span><text:span text:style-name="T368_19">3</text:span><text:span text:style-name="T368_20"><text:s/>Rapid<text:s/>Research)</text:span></text:p>
            <text:p text:style-name="P369"><text:span text:style-name="T369_1">+<text:s/></text:span><text:span text:style-name="T369_2">4</text:span><text:span text:style-name="T369_3"><text:s/>CHIC<text:s/>TTS<text:s/>(</text:span><text:span text:style-name="T369_4">29</text:span><text:span text:style-name="T369_5"><text:s/></text:span><text:span text:style-name="T369_6">c</text:span><text:span text:style-name="T369_7">umulative)<text:s/></text:span></text:p>
            <text:p text:style-name="P370"><text:span text:style-name="T370_1">+1<text:s/>CHIC<text:s/>Ecosystem<text:s/>Catalytic<text:s/>Grant</text:span><text:span text:style-name="T370_2"><text:s/>(1<text:s/>cumulative)</text:span></text:p>
            <text:p text:style-name="P371"><text:span text:style-name="T371_1">+<text:s/>0<text:s/>WFP<text:s/>UAV<text:s/>(1)</text:span></text:p>
            <text:p text:style-name="P372"/>
          </table:table-cell>
        </table:table-row>
      </table:table>
      <text:p text:style-name="P373"/>
      <text:p text:style-name="P374"><text:span text:style-name="T374_1">Briefly<text:s/>describe<text:s/>the<text:s/>output’s<text:s/>activities<text:s/>and<text:s/>provide<text:s/>supporting<text:s/>narrative<text:s/>for<text:s/>the<text:s/>score</text:span></text:p>
      <text:p text:style-name="P375"/>
      <text:p text:style-name="P376"><text:span text:style-name="T376_1">Output<text:s/>1.1:<text:s/>Number<text:s/>of<text:s/>innovations<text:s/>financed</text:span><text:span text:style-name="T376_2"><text:s/></text:span></text:p>
      <text:list text:style-name="LS14" xml:id="list59">
        <text:list-item>
          <text:list>
            <text:list-item>
              <text:list>
                <text:list-item>
                  <text:p text:style-name="P377"><text:span text:style-name="T377_1">The<text:s/>‘Artificial<text:s/>Intelligence<text:s/>(AI)<text:s/>solutions<text:s/>for<text:s/>humanitarian<text:s/>challenges<text:s/>initiative’<text:s/></text:span><text:span text:style-name="T377_2">progressed<text:s/>well<text:s/></text:span><text:span text:style-name="T377_3">again<text:s/></text:span><text:span text:style-name="T377_4">this<text:s/>year</text:span><text:span text:style-name="T377_5">.<text:s/></text:span><text:span text:style-name="T377_6">Elrha<text:s/>awarded<text:s/>three<text:s/>follow-on<text:s/>grants<text:s/></text:span><text:span text:style-name="T377_7">up<text:s/>to<text:s/>£50,000<text:s/></text:span><text:span text:style-name="T377_8">to<text:s/>participants<text:s/>from<text:s/>the<text:s/>initial<text:s/></text:span><text:span text:style-name="T377_9"><text:a xlink:type="simple" xlink:href="https://www.elrha.org/news-blogs/reflections-from-our-humanitarian-ai-learning-journey"><text:span text:style-name="T377_10">AI<text:s/>for<text:s/>Humanitarians<text:s/>learning<text:s/>journey</text:span></text:a></text:span><text:span text:style-name="T377_11">,<text:s/>supporting<text:s/>further<text:s/>development<text:s/>of<text:s/>responsible,<text:s/>needs-driven<text:s/>artificial<text:s/>intelligence<text:s/>(AI)<text:s/>solutions<text:s/>in<text:s/>humanitarian<text:s/>settings.<text:s/>A<text:s/>total<text:s/>of<text:s/>seven<text:s/>applications<text:s/>were<text:s/>received<text:s/>from<text:s/>participants<text:s/>in<text:s/>the<text:s/>previous<text:s/>learning<text:s/>journey,<text:s/>with<text:s/>three<text:s/>selected<text:s/>for<text:s/>funding:<text:s/></text:span><text:span text:style-name="T377_12"><text:a xlink:type="simple" xlink:href="https://www.elrha.org/projects/artificial-intelligence-needs-assessment-assistant-ainaa"><text:span text:style-name="T377_13">International<text:s/>Medical<text:s/>Corps<text:s/>UK</text:span></text:a></text:span><text:span text:style-name="T377_14">,<text:s/></text:span><text:span text:style-name="T377_15"><text:a xlink:type="simple" xlink:href="https://eur03.safelinks.protection.outlook.com/?url=https%3A%2F%2Fcrm.elrha.org%2Fsites%2Fall%2Fmodules%2Fcivicrm%2Fextern%2Furl.php%3Fu%3D5558%26qid%3D1222868&amp;data=05%7C02%7Ctarah.friend%40fcdo.gov.uk%7Cb8d8c5a42c8f437a4d0f08de0024993d%7Cd3a2d0d37cc84f52bbf985bd43d94279%7C0%7C0%7C638948354364105231%7CUnknown%7CTWFpbGZsb3d8eyJFbXB0eU1hcGkiOnRydWUsIlYiOiIwLjAuMDAwMCIsIlAiOiJXaW4zMiIsIkFOIjoiTWFpbCIsIldUIjoyfQ%3D%3D%7C0%7C%7C%7C&amp;sdata=2WK4vElZtPVPimhpDVdQGLnZSifntsYCOAk6yOET%2B%2BU%3D&amp;reserved=0"><text:span text:style-name="T377_16">Epicentre</text:span></text:a></text:span><text:span text:style-name="T377_17">,</text:span><text:span text:style-name="T377_18"><text:s/>and<text:s/>the<text:s/></text:span><text:span text:style-name="T377_19"><text:a xlink:type="simple" xlink:href="https://www.elrha.org/projects/ai-supply-chain-framework-for-uganda"><text:span text:style-name="T377_20">International<text:s/>Foundation<text:s/>for<text:s/>Recovery<text:s/>and<text:s/>Development</text:span></text:a></text:span><text:span text:style-name="T377_21"><text:s/>(IFRAD)</text:span><text:span text:style-name="T377_22">.</text:span><text:span text:style-name="T377_23"><text:s/>See<text:s/></text:span><text:span text:style-name="T377_24">B</text:span><text:span text:style-name="T377_25">ox<text:s/></text:span><text:span text:style-name="T377_26">2</text:span><text:span text:style-name="T377_27"><text:s/>for<text:s/>further<text:s/>information<text:s/>on<text:s/>these<text:s/>initiatives.</text:span><text:span text:style-name="T377_28"><text:s/>These<text:s/>six-month<text:s/>grants<text:s/>(July–December<text:s/>2025)<text:s/>offer<text:s/>flexible<text:s/>funding<text:s/>for<text:s/>technical<text:s/>development,<text:s/>testing,<text:s/>and<text:s/>stakeholder<text:s/>engagement,<text:s/>while<text:s/>providing<text:s/>grantees<text:s/>with<text:s/>tailored<text:s/>technical<text:s/>support<text:s/>through<text:s/>a<text:s/>partnership<text:s/>with<text:s/>Data<text:s/>Friendly<text:s/>Space<text:s/>and<text:s/>access<text:s/>to<text:s/>a<text:s/>pool<text:s/>of<text:s/>expert<text:s/>mentors.<text:s/></text:span></text:p>
                </text:list-item>
              </text:list>
            </text:list-item>
          </text:list>
        </text:list-item>
      </text:list>
      <text:p text:style-name="P378"><draw:frame svg:x="0.009cm" svg:y="0.098cm" svg:width="16.351cm" svg:height="0.107cm" draw:style-name="FR3" text:anchor-type="char" draw:z-index="0"><draw:text-box fo:min-height="5.44cm"><text:p text:style-name="P379"><text:span text:style-name="T379_1">Box<text:s/></text:span><text:span text:style-name="T379_2">2</text:span><text:span text:style-name="T379_3"><text:s/>–</text:span><text:span text:style-name="T379_4"><text:s/></text:span><text:span text:style-name="T379_5">AI<text:s/></text:span><text:span text:style-name="T379_6">Learning<text:s/>Journey<text:s/></text:span><text:span text:style-name="T379_7">Finalists</text:span></text:p><text:list text:style-name="LS12" xml:id="list60"><text:list-item><text:p text:style-name="P380"><text:span text:style-name="T380_1"><text:a xlink:type="simple" xlink:href="https://eur03.safelinks.protection.outlook.com/?url=https%3A%2F%2Fcrm.elrha.org%2Fsites%2Fall%2Fmodules%2Fcivicrm%2Fextern%2Furl.php%3Fu%3D5556%26qid%3D1222868&amp;data=05%7C02%7Ctarah.friend%40fcdo.gov.uk%7Cb8d8c5a42c8f437a4d0f08de0024993d%7Cd3a2d0d37cc84f52bbf985bd43d94279%7C0%7C0%7C638948354364073226%7CUnknown%7CTWFpbGZsb3d8eyJFbXB0eU1hcGkiOnRydWUsIlYiOiIwLjAuMDAwMCIsIlAiOiJXaW4zMiIsIkFOIjoiTWFpbCIsIldUIjoyfQ%3D%3D%7C0%7C%7C%7C&amp;sdata=luHDPKn5Q3%2BtbWYfwGawzpVg7xetfBHBeaxrA3qVSQI%3D&amp;reserved=0"><text:span text:style-name="T380_2">International<text:s/>Medical<text:s/>Corps<text:s/>UK</text:span></text:a></text:span><text:span text:style-name="T380_3"><text:s/>–<text:s/></text:span><text:span text:style-name="T380_4">AINAA:<text:s/>AI<text:s/>for<text:s/>Needs<text:s/>Assessment</text:span><text:span text:style-name="T380_5">:<text:s/>a<text:s/>virtual<text:s/>AI<text:s/>assistant<text:s/>designed<text:s/>to<text:s/>help<text:s/>humanitarian<text:s/>teams<text:s/>rapidly<text:s/>analyse<text:s/>large<text:s/>volumes<text:s/>of<text:s/>needs<text:s/>assessment<text:s/>data.</text:span></text:p></text:list-item><text:list-item><text:p text:style-name="P381"><text:span text:style-name="T381_1"><text:a xlink:type="simple" xlink:href="https://eur03.safelinks.protection.outlook.com/?url=https%3A%2F%2Fcrm.elrha.org%2Fsites%2Fall%2Fmodules%2Fcivicrm%2Fextern%2Furl.php%3Fu%3D5557%26qid%3D1222868&amp;data=05%7C02%7Ctarah.friend%40fcdo.gov.uk%7Cb8d8c5a42c8f437a4d0f08de0024993d%7Cd3a2d0d37cc84f52bbf985bd43d94279%7C0%7C0%7C638948354364090712%7CUnknown%7CTWFpbGZsb3d8eyJFbXB0eU1hcGkiOnRydWUsIlYiOiIwLjAuMDAwMCIsIlAiOiJXaW4zMiIsIkFOIjoiTWFpbCIsIldUIjoyfQ%3D%3D%7C0%7C%7C%7C&amp;sdata=hBByN4Ux5FRVq0oBZPcsbgcgCkL7UklRa6WOOLigyn4%3D&amp;reserved=0"><text:span text:style-name="T381_2">IFRAD</text:span></text:a></text:span><text:span text:style-name="T381_3"><text:s/>–<text:s/></text:span><text:span text:style-name="T381_4">AI<text:s/>for<text:s/>Supply<text:s/>Chains<text:s/>using<text:s/>local<text:s/>insights</text:span><text:span text:style-name="T381_5">:<text:s/>an<text:s/>AI-powered<text:s/>system<text:s/>to<text:s/>help<text:s/>predict<text:s/>demand,<text:s/>track<text:s/>inventory,<text:s/>and<text:s/>plan<text:s/>delivery<text:s/>routes<text:s/>more<text:s/>effectively,<text:s/>even<text:s/>in<text:s/>areas<text:s/>with<text:s/>poor<text:s/>internet<text:s/>and<text:s/>infrastructure.<text:s/></text:span></text:p></text:list-item><text:list-item><text:p text:style-name="P382"><text:span text:style-name="T382_1"><text:a xlink:type="simple" xlink:href="https://eur03.safelinks.protection.outlook.com/?url=https%3A%2F%2Fcrm.elrha.org%2Fsites%2Fall%2Fmodules%2Fcivicrm%2Fextern%2Furl.php%3Fu%3D5558%26qid%3D1222868&amp;data=05%7C02%7Ctarah.friend%40fcdo.gov.uk%7Cb8d8c5a42c8f437a4d0f08de0024993d%7Cd3a2d0d37cc84f52bbf985bd43d94279%7C0%7C0%7C638948354364105231%7CUnknown%7CTWFpbGZsb3d8eyJFbXB0eU1hcGkiOnRydWUsIlYiOiIwLjAuMDAwMCIsIlAiOiJXaW4zMiIsIkFOIjoiTWFpbCIsIldUIjoyfQ%3D%3D%7C0%7C%7C%7C&amp;sdata=2WK4vElZtPVPimhpDVdQGLnZSifntsYCOAk6yOET%2B%2BU%3D&amp;reserved=0"><text:span text:style-name="T382_2">Epicentre</text:span></text:a></text:span><text:span text:style-name="T382_3"><text:s/>–<text:s/></text:span><text:span text:style-name="T382_4">EpiAI<text:s/>for<text:s/>Outbreak<text:s/>Response</text:span><text:span text:style-name="T382_5">:<text:s/>using<text:s/>generative<text:s/>AI<text:s/>to<text:s/>streamline<text:s/>epidemic<text:s/>response<text:s/>by<text:s/>enhancing<text:s/>knowledge<text:s/>search,<text:s/>data<text:s/>cleaning,<text:s/>analysis,<text:s/>and<text:s/>communication</text:span><text:span text:style-name="T382_6">.</text:span></text:p></text:list-item></text:list></draw:text-box></draw:frame></text:p>
      <text:p text:style-name="P383"><text:span text:style-name="T383_1">Elrha<text:s/>also<text:s/>supports<text:s/></text:span><text:span text:style-name="T383_2">the<text:s/></text:span><text:span text:style-name="T383_3">Artificial<text:s/>Intelligence<text:s/>Systems<text:s/>Innovation<text:s/>Partnership</text:span><text:span text:style-name="T383_4"><text:s/></text:span><text:span text:style-name="T383_5">through<text:s/>UKHIH<text:s/>(see<text:s/></text:span><text:span text:style-name="T383_6">section<text:s/>1.2.1)</text:span><text:span text:style-name="T383_7"><text:s/></text:span><text:span text:style-name="T383_8">w</text:span><text:span text:style-name="T383_9">h</text:span><text:span text:style-name="T383_10">ich<text:s/></text:span><text:span text:style-name="T383_11">partnered<text:s/>with<text:s/></text:span><text:span text:style-name="T383_12">a<text:s/></text:span><text:span text:style-name="T383_13">University<text:s/>College<text:s/>London<text:s/>(UCL)<text:s/>led<text:s/>consortia<text:s/>to<text:s/>conduct<text:s/>a<text:s/>range<text:s/>of<text:s/>scoping<text:s/>research<text:s/>studies<text:s/>into<text:s/>humanitarian<text:s/>focused<text:s/>AI,<text:s/></text:span><text:span text:style-name="T383_14">to<text:s/></text:span><text:span text:style-name="T383_15">improv</text:span><text:span text:style-name="T383_16">e</text:span><text:span text:style-name="T383_17"><text:s/>the<text:s/>understanding<text:s/>and<text:s/>uptake<text:s/>of<text:s/>AI<text:s/>solutions<text:s/>within<text:s/>humanitarian<text:s/>agencies<text:s/>and<text:s/>the<text:s/>humanitarian<text:s/>sector<text:s/>more<text:s/>broadly.<text:s/>Through<text:s/>a<text:s/>scoping<text:s/>review<text:s/>of<text:s/>published<text:s/>and<text:s/>grey<text:s/>literature<text:s/>they<text:s/>identified<text:s/>gaps<text:s/>in<text:s/>evidence<text:s/>and<text:s/>research<text:s/>practice<text:s/>related<text:s/>to<text:s/>Humanitarian<text:s/>AI.<text:s/>By<text:s/>consulting<text:s/>with<text:s/>diverse<text:s/>humanitarian<text:s/>stakeholders,<text:s/>they<text:s/>mapped<text:s/>common<text:s/>challenges<text:s/>in<text:s/>employing<text:s/>AI<text:s/>tools<text:s/>in<text:s/>humanitarian<text:s/>settings.<text:s/>Based<text:s/>on<text:s/>these<text:s/>research<text:s/>insights<text:s/>and<text:s/>the<text:s/>applied<text:s/>experience<text:s/>of<text:s/>running<text:s/>the<text:s/>HIF’s<text:s/>AI<text:s/>learning<text:s/>journey<text:s/>they<text:s/></text:span><text:span text:style-name="T383_18">produced</text:span><text:span text:style-name="T383_19"><text:s/></text:span><text:span text:style-name="T383_20"><text:a xlink:type="simple" xlink:href="https://www.ukhih.org/documents/125/Designing_and_Deploying_AI_Tools_to_Support_Humanitarian_Practice_A_Practical_Guide-V5.pdf"><text:span text:style-name="T383_21">the</text:span><text:span text:style-name="T383_22"><text:s/>Educate,<text:s/>Co-create,<text:s/>Transfer,<text:s/>Optimise</text:span></text:a></text:span><text:span text:style-name="T383_23"><text:s/></text:span><text:span text:style-name="T383_24">(</text:span><text:span text:style-name="T383_25">ECTO</text:span><text:span text:style-name="T383_26">)</text:span><text:span text:style-name="T383_27"><text:s/></text:span><text:span text:style-name="T383_28"><text:a xlink:type="simple" xlink:href="https://www.ukhih.org/documents/124/070525_Infographic_Designing_an_Deploying_AI_Tools_to_Support_Humanitarian_Practice.pdf"><text:span text:style-name="T383_29">guide</text:span></text:a></text:span><text:span text:style-name="T383_30">,<text:s/>highlighting<text:s/>a<text:s/>range<text:s/>of<text:s/>steps<text:s/>that<text:s/>agencies<text:s/>should<text:s/>follow<text:s/>when<text:s/>seeking<text:s/>to<text:s/>integrate<text:s/>AI<text:s/>into<text:s/>their<text:s/>processes<text:s/>in<text:s/>an<text:s/>ethical,<text:s/>transparent,<text:s/>and<text:s/>responsible<text:s/>way.</text:span><text:span text:style-name="T383_31"><text:s/>They</text:span><text:span text:style-name="T383_32"><text:s/>also<text:s/>developed<text:s/></text:span><text:span text:style-name="T383_33">a</text:span><text:span text:style-name="T383_34"><text:s/></text:span><text:span text:style-name="T383_35"><text:a xlink:type="simple" xlink:href="https://www.ukhih.org/humanitarian-directory-of-ai-enabled-projects/"><text:span text:style-name="T383_36">directory<text:s/>of<text:s/>AI<text:s/>enabled<text:s/>humanitarian<text:s/>projects</text:span></text:a></text:span><text:span text:style-name="T383_37"><text:s/>and<text:s/>initiated<text:s/>a<text:s/>strategic<text:s/>AI<text:s/>communications<text:s/>campaign<text:s/>involving<text:s/>the<text:s/>development<text:s/>of<text:s/>case<text:s/>studies,<text:s/>podcasts</text:span><text:span text:style-name="T383_38">,</text:span><text:span text:style-name="T383_39"><text:s/>and<text:s/>newsletters,<text:s/>all<text:s/>aimed<text:s/>at<text:s/>helping<text:s/>humanitarian<text:s/>practitioners<text:s/>to<text:s/>better<text:s/>navigate<text:s/>the<text:s/>AI<text:s/>landscape.</text:span><text:span text:style-name="T383_40"><text:s/></text:span></text:p>
      <text:p text:style-name="P384"/>
      <text:p text:style-name="P385"><text:span text:style-name="T385_1">In<text:s/></text:span><text:span text:style-name="T385_2">p</text:span><text:span text:style-name="T385_3">hase<text:s/>2</text:span><text:span text:style-name="T385_4"><text:s/>(see<text:s/>section<text:s/>1.2.1)</text:span><text:span text:style-name="T385_5"><text:s/>of<text:s/>the<text:s/>AI<text:s/>for<text:s/>Humanitarians<text:s/>SIP,<text:s/>UKHIH<text:s/>is<text:s/>partnering<text:s/>with<text:s/>NetHope<text:s/>to<text:s/>scope<text:s/>an<text:s/></text:span><text:span text:style-name="T385_6">‘</text:span><text:span text:style-name="T385_7">AI<text:s/>Lighthouse</text:span><text:span text:style-name="T385_8">’</text:span><text:span text:style-name="T385_9"><text:s/>to<text:s/>lay<text:s/>the<text:s/>foundations<text:s/>for<text:s/>a<text:s/>platform<text:s/>that<text:s/>collates<text:s/>and<text:s/>synthesises<text:s/>operational<text:s/>best<text:s/>practice,<text:s/>sector<text:s/>wide<text:s/>research<text:s/>and<text:s/>guidelines,<text:s/></text:span><text:span text:style-name="T385_10">supports<text:s/>convening,<text:s/></text:span><text:span text:style-name="T385_11">and<text:s/>examples<text:s/>of<text:s/>AI<text:s/>driven<text:s/>solutions<text:s/>in<text:s/>the<text:s/>humanitarian<text:s/>sector.<text:s/></text:span><text:span text:style-name="T385_12">UKHIH<text:s/>are<text:s/></text:span><text:span text:style-name="T385_13">also<text:s/>partnering<text:s/>with<text:s/>NetHope<text:s/>to<text:s/>develop<text:s/></text:span><text:span text:style-name="T385_14">their</text:span><text:span text:style-name="T385_15"><text:s/>grant-making<text:s/>approach,<text:s/>targeting<text:s/>two<text:s/>phases<text:s/>of<text:s/>AI<text:s/>tool<text:s/>development:<text:s/>from<text:s/>Pilot<text:s/>to<text:s/>Scale,<text:s/>and<text:s/>from<text:s/>Scale<text:s/>to<text:s/>Socialisation.</text:span><text:span text:style-name="T385_16"><text:s/></text:span><text:span text:style-name="T385_17">Funding<text:s/>will<text:s/>support<text:s/>agencies<text:s/>in<text:s/>the<text:s/>ongoing<text:s/>development<text:s/>of<text:s/>their<text:s/>AI<text:s/>solutions,<text:s/>while<text:s/>generating<text:s/>substantive<text:s/>and<text:s/>actionable<text:s/>research<text:s/>and<text:s/>learning<text:s/>around<text:s/>the<text:s/>challenges,<text:s/>mitigations,<text:s/>and<text:s/>ethical<text:s/>issues<text:s/>faced<text:s/>when<text:s/>implementing<text:s/>humanitarian<text:s/>AI<text:s/>tools.</text:span></text:p>
      <text:p text:style-name="P386"/>
      <text:list text:style-name="LS14" xml:id="list63" text:continue-list="list59">
        <text:list-item>
          <text:list>
            <text:list-item>
              <text:list>
                <text:list-item>
                  <text:p text:style-name="P387"><text:span text:style-name="T387_1">The<text:s/>Disability<text:s/>and<text:s/>Older<text:s/>Age<text:s/>Inclusion<text:s/>(DOAI)<text:s/>innovation<text:s/>fund:</text:span><text:span text:style-name="T387_2"><text:s/>During<text:s/>the</text:span><text:span text:style-name="T387_3"><text:s/></text:span><text:span text:style-name="T387_4">reporting<text:s/>period<text:s/></text:span><text:span text:style-name="T387_5">two</text:span><text:span text:style-name="T387_6"><text:s/>out<text:s/>of<text:s/>the<text:s/></text:span><text:span text:style-name="T387_7">three</text:span><text:span text:style-name="T387_8"><text:s/>planned<text:s/>projects<text:s/>were<text:s/>achieved.<text:s/>Due<text:s/>to<text:s/>the<text:s/>tight<text:s/>timeline<text:s/>for<text:s/>the<text:s/>HIF’s<text:s/>costed<text:s/>extension<text:s/>for<text:s/>the<text:s/>2024-2025<text:s/>financial<text:s/>year,<text:s/>only<text:s/>three<text:s/>applications<text:s/>(out<text:s/>of<text:s/>seven<text:s/>grantees<text:s/>engaged)<text:s/>were<text:s/>received<text:s/>through<text:s/>the<text:s/>closed<text:s/>funding<text:s/>call.<text:s/>Two<text:s/>of<text:s/>these<text:s/>were<text:s/>selected<text:s/>by<text:s/>the<text:s/>HIF<text:s/>Funding<text:s/>Committee<text:s/>based<text:s/>on<text:s/>quality<text:s/>and<text:s/>delivery<text:s/>capacity.<text:s/>The<text:s/>two<text:s/>selected<text:s/>projects<text:s/>are<text:s/>led<text:s/>by<text:s/></text:span><text:span text:style-name="T387_9"><text:a xlink:type="simple" xlink:href="https://www.elrha.org/projects/data-that-matters"><text:span text:style-name="T387_10">Light<text:s/>for<text:s/>the<text:s/>World</text:span></text:a></text:span><text:span text:style-name="T387_11"><text:s/></text:span><text:span text:style-name="T387_12">(see<text:s/></text:span><text:span text:style-name="T387_13">B</text:span><text:span text:style-name="T387_14">ox<text:s/></text:span><text:span text:style-name="T387_15">3</text:span><text:span text:style-name="T387_16">)<text:s/></text:span><text:span text:style-name="T387_17">and<text:s/>the<text:s/></text:span><text:span text:style-name="T387_18"><text:a xlink:type="simple" xlink:href="https://www.elrha.org/projects/improving-lives-older-people-incontinence"><text:span text:style-name="T387_19">Oxfam/HelpAge</text:span></text:a></text:span><text:span text:style-name="T387_20"><text:s/></text:span><text:span text:style-name="T387_21">consortium<text:s/></text:span><text:span text:style-name="T387_22">for<text:s/></text:span><text:span text:style-name="T387_23">project</text:span><text:span text:style-name="T387_24"><text:s/>implementation</text:span><text:span text:style-name="T387_25"><text:s/>from<text:s/>July<text:s/></text:span><text:span text:style-name="T387_26">to<text:s/></text:span><text:span text:style-name="T387_27">December<text:s/>2025</text:span><text:span text:style-name="T387_28">.</text:span><text:span text:style-name="T387_29"><text:s/>The<text:s/>dissemination<text:s/>funding<text:s/>will<text:s/>enable<text:s/>the<text:s/>selected<text:s/>projects<text:s/>to<text:s/>share<text:s/>mixed<text:s/>methods<text:s/>rapid<text:s/>assessment<text:s/>tools<text:s/>and<text:s/>findings<text:s/>widely<text:s/>with<text:s/>local,<text:s/>national,<text:s/>and<text:s/>international<text:s/>humanitarian<text:s/>actors.<text:s/>Through<text:s/>workshops,<text:s/>publications,<text:s/>and<text:s/>targeted<text:s/>engagement,<text:s/>the<text:s/>dissemination<text:s/>projects<text:s/>aim<text:s/>to<text:s/>ensure<text:s/>that<text:s/>inclusive<text:s/>practices<text:s/>are<text:s/>adopted<text:s/>across<text:s/>humanitarian<text:s/>planning<text:s/>and<text:s/>service<text:s/>delivery.</text:span><text:span text:style-name="T387_30"><text:s/></text:span><text:span text:style-name="T387_31">A<text:s/></text:span><text:span text:style-name="T387_32"><text:a xlink:type="simple" xlink:href="https://www.elrha.org/resource/gap-analysis-2025-identifying-opportunities-for-innovation-in-disability-and-older-age-inclusion"><text:span text:style-name="T387_33">gap<text:s/>analysis<text:s/>report</text:span></text:a></text:span><text:span text:style-name="T387_34"><text:s/>was<text:s/></text:span><text:span text:style-name="T387_35">also<text:s/></text:span><text:span text:style-name="T387_36">published<text:s/>in<text:s/>March<text:s/>2025,<text:s/>fulfilling<text:s/>the<text:s/>commitment<text:s/>to<text:s/>generate<text:s/>and<text:s/>share<text:s/>evidence<text:s/>to<text:s/>guide<text:s/>future<text:s/>innovation<text:s/>related<text:s/>to</text:span><text:span text:style-name="T387_37"><text:s/>DOAI</text:span><text:span text:style-name="T387_38">.<text:s/></text:span></text:p>
                </text:list-item>
              </text:list>
            </text:list-item>
          </text:list>
        </text:list-item>
      </text:list>
      <table:table table:style-name="Table8">
        <table:table-column table:style-name="Column29"/>
        <table:table-row table:style-name="Row35">
          <table:table-cell table:style-name="Cell136">
            <text:p text:style-name="P388"><text:span text:style-name="T388_1">Box<text:s/></text:span><text:span text:style-name="T388_2">3</text:span><text:span text:style-name="T388_3">:<text:s/>Grantee<text:s/>Highlight:<text:s/></text:span><text:span text:style-name="T388_4"><text:a xlink:type="simple" xlink:href="https://www.elrha.org/projects/data-that-matters?utm_source=chatgpt.com"><text:span text:style-name="T388_5">Data<text:s/>That<text:s/>Matters</text:span><text:span text:style-name="T388_6"><text:s/>–<text:s/>Light<text:s/>for<text:s/>the<text:s/>World</text:span></text:a></text:span><text:span text:style-name="T388_7"><text:s/></text:span></text:p>
            <text:p text:style-name="P389"><text:span text:style-name="T389_1">“Data<text:s/>That<text:s/>Matters”<text:s/>is<text:s/>a<text:s/>mixed-methods<text:s/>rapid<text:s/>assessment<text:s/>tool<text:s/>to<text:s/>identify<text:s/>people<text:s/>with<text:s/>disabilities<text:s/>and<text:s/>older<text:s/>people,<text:s/>and<text:s/>the<text:s/>barriers<text:s/>and<text:s/>enablers<text:s/>they<text:s/>face<text:s/>in<text:s/>accessing<text:s/>humanitarian<text:s/>services.</text:span><text:span text:style-name="T389_2"><text:s/></text:span><text:span text:style-name="T389_3">Humanitarian<text:s/>actors<text:s/>in<text:s/>Cabo<text:s/>Delgado</text:span><text:span text:style-name="T389_4">,<text:s/>Mozambique<text:s/></text:span><text:span text:style-name="T389_5">lacked<text:s/>reliable,<text:s/>disaggregated<text:s/>data<text:s/>on<text:s/>disability<text:s/>and<text:s/>ageing,<text:s/>which<text:s/>meant<text:s/>nearly<text:s/>one<text:s/>million<text:s/>internally<text:s/>displaced<text:s/>people<text:s/>were<text:s/>being<text:s/>served<text:s/>without<text:s/>clear<text:s/>insight<text:s/>into<text:s/>the<text:s/>needs<text:s/>of<text:s/>the<text:s/>most<text:s/>at-risk<text:s/>groups.</text:span><text:span text:style-name="T389_6"><text:s/></text:span><text:span text:style-name="T389_7">The<text:s/>tool<text:s/>was<text:s/>developed<text:s/>and<text:s/>piloted<text:s/>in<text:s/>displacement<text:s/>settings<text:s/>in<text:s/>Cabo<text:s/>Delgado</text:span><text:span text:style-name="T389_8"><text:s/></text:span><text:span text:style-name="T389_9">which<text:s/>continues<text:s/>to<text:s/>experience<text:s/>conflict<text:s/>and<text:s/>mass<text:s/>displacement.</text:span><text:span text:style-name="T389_10"><text:s/></text:span><text:span text:style-name="T389_11">The<text:s/>approach<text:s/>has<text:s/>increased<text:s/>visibility<text:s/>of<text:s/>people<text:s/>with<text:s/>disabilities<text:s/>and<text:s/>older<text:s/>adults<text:s/>and<text:s/>informed<text:s/>planning<text:s/>by<text:s/>humanitarian<text:s/>agencies.<text:s/>Findings<text:s/>have<text:s/>been<text:s/>integrated<text:s/>into<text:s/>protection<text:s/>and<text:s/>service<text:s/>delivery<text:s/>responses,<text:s/>making<text:s/>programming<text:s/>more<text:s/>inclusive</text:span><text:span text:style-name="T389_12">.</text:span></text:p>
          </table:table-cell>
        </table:table-row>
      </table:table>
      <text:p text:style-name="P390"/>
      <text:list text:style-name="LS14" xml:id="list64" text:continue-list="list59">
        <text:list-item>
          <text:list>
            <text:list-item>
              <text:list>
                <text:list-item>
                  <text:p text:style-name="P391"><text:span text:style-name="T391_1">Water,<text:s/>Sanitation<text:s/>and<text:s/>Hygiene<text:s/>(WASH)<text:s/>innovation<text:s/>fund:<text:s/></text:span><text:span text:style-name="T391_2">Three<text:s/>projects<text:s/>were<text:s/>selected<text:s/>against<text:s/>a<text:s/>target<text:s/>of<text:s/>two.<text:s/>The<text:s/>three<text:s/>selected<text:s/>projects<text:s/>are<text:s/>led<text:s/>by<text:s/></text:span><text:span text:style-name="T391_3"><text:a xlink:type="simple" xlink:href="https://www.elrha.org/projects/strengthening-child-friendly-sanitation-in-rohingya-refugee-camps"><text:span text:style-name="T391_4">IC</text:span><text:span text:style-name="T391_5">DDR</text:span><text:span text:style-name="T391_6">,</text:span><text:span text:style-name="T391_7">B</text:span></text:a></text:span><text:span text:style-name="T391_8">,</text:span><text:span text:style-name="T391_9"><text:s/></text:span><text:span text:style-name="T391_10"><text:a xlink:type="simple" xlink:href="https://www.elrha.org/projects/innovative-household-water-treatment-niger-somalia"><text:span text:style-name="T391_11">Action<text:s/>Against<text:s/>Hunger</text:span></text:a></text:span><text:span text:style-name="T391_12">,</text:span><text:span text:style-name="T391_13"><text:s/>and<text:s/>the<text:s/></text:span><text:span text:style-name="T391_14"><text:a xlink:type="simple" xlink:href="https://www.elrha.org/projects/promoting-effluent-pasteurization-for-cholera-prevention-in-rohingya-refugee-camps"><text:span text:style-name="T391_15">International<text:s/>Organization<text:s/>for<text:s/>Migration</text:span></text:a></text:span><text:span text:style-name="T391_16"><text:s/>(see<text:s/></text:span><text:span text:style-name="T391_17">B</text:span><text:span text:style-name="T391_18">ox<text:s/></text:span><text:span text:style-name="T391_19">4</text:span><text:span text:style-name="T391_20">)</text:span><text:span text:style-name="T391_21">,<text:s/>with<text:s/>implementation<text:s/></text:span><text:span text:style-name="T391_22">from<text:s/>1<text:s/>July<text:s/></text:span><text:span text:style-name="T391_23">to</text:span><text:span text:style-name="T391_24"><text:s/>31<text:s/>December<text:s/>2025</text:span><text:span text:style-name="T391_25">,</text:span><text:span text:style-name="T391_26"><text:s/>an</text:span><text:span text:style-name="T391_27">d</text:span><text:span text:style-name="T391_28"><text:s/>dissemination<text:s/>activities</text:span><text:span text:style-name="T391_29"><text:s/>underway</text:span><text:span text:style-name="T391_30">.</text:span></text:p>
                </text:list-item>
              </text:list>
            </text:list-item>
          </text:list>
        </text:list-item>
      </text:list>
      <table:table table:style-name="Table9">
        <table:table-column table:style-name="Column30"/>
        <table:table-row table:style-name="Row36">
          <table:table-cell table:style-name="Cell137">
            <text:p text:style-name="P392"><text:span text:style-name="T392_1">Box<text:s/></text:span><text:span text:style-name="T392_2">4</text:span><text:span text:style-name="T392_3">:<text:s/>Grantee<text:s/>Highlight<text:s/></text:span></text:p>
            <text:p text:style-name="P393"><text:span text:style-name="T393_1"><text:a xlink:type="simple" xlink:href="https://www.elrha.org/projects/promoting-effluent-pasteurization-for-cholera-prevention-in-rohingya-refugee-camps"><text:span text:style-name="T393_2">Pr</text:span><text:span text:style-name="T393_3">omoting<text:s/>the<text:s/>solar-powered<text:s/>pasteurization<text:s/>of<text:s/>faecal<text:s/>sludge<text:s/>in<text:s/>Rohingya<text:s/>refugee<text:s/>camps</text:span></text:a></text:span><text:span text:style-name="T393_4"><text:s/></text:span><text:span text:style-name="T393_5">–<text:s/>International<text:s/>Organization<text:s/>for<text:s/>Migration</text:span></text:p>
            <text:p text:style-name="P394"/>
            <text:p text:style-name="P395"><text:span text:style-name="T395_1">There<text:s/>are<text:s/>few<text:s/>off-grid,<text:s/>energy-efficient</text:span><text:span text:style-name="T395_2">,</text:span><text:span text:style-name="T395_3"><text:s/>and<text:s/>climate<text:s/>resilient<text:s/>faecal<text:s/>sludge<text:s/>treatment<text:s/>solutions<text:s/>in<text:s/>humanitarian<text:s/>settings</text:span><text:span text:style-name="T395_4">.<text:s/></text:span><text:span text:style-name="T395_5">A<text:s/>new<text:s/>technology<text:s/>was<text:s/>piloted</text:span><text:span text:style-name="T395_6"><text:s/>in<text:s/>Bangladesh</text:span><text:span text:style-name="T395_7">,<text:s/>demonstrating<text:s/>that<text:s/>it<text:s/>removes<text:s/>cholera<text:s/>and<text:s/>other<text:s/>key<text:s/>pathogens<text:s/>from<text:s/>sludge.</text:span><text:span text:style-name="T395_8"><text:s/></text:span><text:span text:style-name="T395_9">The<text:s/>team<text:s/>secured<text:s/>funding<text:s/>to<text:s/>replicate<text:s/>the<text:s/>solution<text:s/>in<text:s/>South<text:s/>Sudan,<text:s/></text:span><text:span text:style-name="T395_10">and</text:span><text:span text:style-name="T395_11"><text:s/>findings<text:s/>will<text:s/>be<text:s/>shared<text:s/>with<text:s/>the<text:s/>national<text:s/>WASH<text:s/>cluster,<text:s/>Ministry<text:s/>of<text:s/>Health</text:span><text:span text:style-name="T395_12">,</text:span><text:span text:style-name="T395_13"><text:s/>and<text:s/>WHO<text:s/>there.<text:s/></text:span></text:p>
          </table:table-cell>
        </table:table-row>
      </table:table>
      <text:p text:style-name="P396"/>
      <text:list text:style-name="LS14" xml:id="list65" text:continue-list="list59">
        <text:list-item>
          <text:list>
            <text:list-item>
              <text:list>
                <text:list-item>
                  <text:p text:style-name="P397"><text:span text:style-name="T397_1">Gender-based<text:s/>violence<text:s/>(GBV)<text:s/>Innovation:<text:s/></text:span><text:span text:style-name="T397_2">Following<text:s/>ODA<text:s/>prioritisation<text:s/>in<text:s/>2021,<text:s/>no<text:s/>new<text:s/>grants<text:s/>are<text:s/>funded<text:s/>by<text:s/>FCDO<text:s/>under<text:s/>the<text:s/>HIF<text:s/>GBV<text:s/>thematic<text:s/>area,<text:s/>which<text:s/>continue</text:span><text:span text:style-name="T397_3">d</text:span><text:span text:style-name="T397_4"><text:s/>with<text:s/>funding<text:s/>from<text:s/>the<text:s/>Norway<text:s/>Ministry<text:s/>of<text:s/>Foreign<text:s/>Affairs<text:s/>until<text:s/>31<text:s/>August<text:s/>2025.<text:s/>Elrha<text:s/>continues<text:s/>to<text:s/>track<text:s/>uptake<text:s/>of<text:s/>previous<text:s/>GBV<text:s/>grantees</text:span><text:span text:style-name="T397_5">,<text:s/>as<text:s/></text:span><text:span text:style-name="T397_6">for<text:s/>example</text:span><text:span text:style-name="T397_7"><text:s/>through</text:span><text:span text:style-name="T397_8"><text:s/>the</text:span><text:span text:style-name="T397_9"><text:s/>ARCHES<text:s/></text:span><text:span text:style-name="T397_10">case<text:s/>study</text:span><text:span text:style-name="T397_11">,<text:s/>which</text:span><text:span text:style-name="T397_12"><text:s/>was<text:s/></text:span><text:span text:style-name="T397_13">updated<text:s/>this<text:s/>year<text:s/>(see<text:s/></text:span><text:span text:style-name="T397_14">B</text:span><text:span text:style-name="T397_15">ox<text:s/></text:span><text:span text:style-name="T397_16">1</text:span><text:span text:style-name="T397_17">)</text:span><text:span text:style-name="T397_18">.</text:span></text:p>
                </text:list-item>
              </text:list>
            </text:list-item>
          </text:list>
        </text:list-item>
      </text:list>
      <text:p text:style-name="P398"/>
      <text:list text:style-name="LS14" xml:id="list66" text:continue-list="list59">
        <text:list-item>
          <text:list>
            <text:list-item>
              <text:list>
                <text:list-item>
                  <text:p text:style-name="P399"><text:span text:style-name="T399_1">Disaster<text:s/>Preparedness<text:s/>and<text:s/>Resilience<text:s/>innovation</text:span><text:span text:style-name="T399_2"><text:s/></text:span><text:span text:style-name="T399_3">has<text:s/>progressed<text:s/>well<text:s/>again<text:s/>this<text:s/>year<text:s/>through<text:s/>the<text:s/>Community<text:s/>Led<text:s/>Innovation<text:s/>Partnership<text:s/>(CLIP),<text:s/>which<text:s/>has<text:s/>continued<text:s/>to<text:s/>deliver<text:s/>a<text:s/>varied<text:s/>programme<text:s/>of<text:s/>work<text:s/></text:span><text:span text:style-name="T399_4">to<text:s/>strengthen<text:s/>locally</text:span><text:span text:style-name="T399_5"><text:s/></text:span><text:span text:style-name="T399_6">led<text:s/>innovation<text:s/>ecosystems.<text:s/></text:span><text:span text:style-name="T399_7">As<text:s/>per<text:s/>2024<text:s/>recommendations,<text:s/>support<text:s/>has<text:s/>predominantly<text:s/>focussed<text:s/>on<text:s/>strengthening<text:s/>scale<text:s/>and<text:s/>sustainability<text:s/>of<text:s/>existing<text:s/>initiatives</text:span><text:span text:style-name="T399_8">,</text:span><text:span text:style-name="T399_9"><text:s/>except<text:s/></text:span><text:span text:style-name="T399_10">for<text:s/>the<text:s/></text:span><text:span text:style-name="T399_11">South<text:s/>Sudan<text:s/></text:span><text:span text:style-name="T399_12">hub<text:s/></text:span><text:span text:style-name="T399_13">which<text:s/></text:span><text:span text:style-name="T399_14">started<text:s/>later<text:s/>and<text:s/></text:span><text:span text:style-name="T399_15">has<text:s/></text:span><text:span text:style-name="T399_16">funded<text:s/>8<text:s/>new<text:s/></text:span><text:span text:style-name="T399_17">initiatives<text:s/>this<text:s/>year<text:s/></text:span><text:span text:style-name="T399_18">focussing<text:s/>on<text:s/>childhood<text:s/>malnutrition,<text:s/>health,<text:s/>and<text:s/>climate<text:s/>adaptive<text:s/>farming</text:span><text:span text:style-name="T399_19">,<text:s/>bringing<text:s/>the<text:s/>number<text:s/>of<text:s/>initiatives<text:s/>funded<text:s/>through<text:s/>CLIP<text:s/>to<text:s/>9</text:span><text:span text:style-name="T399_20">4</text:span><text:span text:style-name="T399_21">,<text:s/>with<text:s/>51<text:s/>receiving<text:s/>scaling<text:s/>support<text:s/>this<text:s/>year.</text:span><text:span text:style-name="T399_22"><text:s/></text:span><text:span text:style-name="T399_23">In<text:s/>light<text:s/>of</text:span><text:span text:style-name="T399_24"><text:s/></text:span><text:span text:style-name="T399_25">FCDO<text:s/></text:span><text:span text:style-name="T399_26">funding</text:span><text:span text:style-name="T399_27"><text:s/>reductions<text:s/></text:span><text:span text:style-name="T399_28">beyond<text:s/>2025/26</text:span><text:span text:style-name="T399_29">,</text:span><text:span text:style-name="T399_30"><text:s/></text:span><text:span text:style-name="T399_31">FCDO<text:s/></text:span><text:span text:style-name="T399_32">deci</text:span><text:span text:style-name="T399_33">ded</text:span><text:span text:style-name="T399_34"><text:s/></text:span><text:span text:style-name="T399_35">with<text:s/></text:span><text:span text:style-name="T399_36">Elrha<text:s/>to<text:s/>responsibly<text:s/>exit<text:s/>the<text:s/>CLIP<text:s/>programme</text:span><text:span text:style-name="T399_37">.</text:span><text:span text:style-name="T399_38"><text:s/></text:span><text:span text:style-name="T399_39">Over<text:s/>the<text:s/>next<text:s/>18<text:s/>months,<text:s/>the<text:s/>current<text:s/>programme<text:s/>design<text:s/>will<text:s/>evolve<text:s/>into<text:s/>a<text:s/>network,<text:s/>with<text:s/>Elrha<text:s/>providing<text:s/>some<text:s/>expert<text:s/>support<text:s/>in<text:s/>scoping<text:s/>options<text:s/>for<text:s/>the<text:s/>network<text:s/>such<text:s/>as<text:s/>purpose,<text:s/>coordination,<text:s/>governance<text:s/>and<text:s/>management<text:s/>structure,<text:s/>and<text:s/>providing<text:s/>some<text:s/>facilitation<text:s/>support<text:s/>for<text:s/>the<text:s/>transition<text:s/>period.</text:span></text:p>
                </text:list-item>
              </text:list>
            </text:list-item>
          </text:list>
        </text:list-item>
      </text:list>
      <text:p text:style-name="P400"/>
      <text:list text:style-name="LS14" xml:id="list67" text:continue-list="list59">
        <text:list-item>
          <text:list>
            <text:list-item>
              <text:list>
                <text:list-item>
                  <text:p text:style-name="P401"><text:span text:style-name="T401_1">Innovation<text:s/>in<text:s/>conflict:<text:s/></text:span><text:span text:style-name="T401_2">FCDO<text:s/>support<text:s/>to<text:s/>the<text:s/>Creating<text:s/>Hope<text:s/>in<text:s/>Conflict<text:s/>Humanitarian<text:s/>Grand<text:s/>Challenge<text:s/>(CHIC)<text:s/>now<text:s/>focusses<text:s/></text:span><text:span text:style-name="T401_3">solely<text:s/></text:span><text:span text:style-name="T401_4">on<text:s/>supporting<text:s/>scale<text:s/>initiatives.</text:span><text:span text:style-name="T401_5"><text:s/></text:span><text:span text:style-name="T401_6">CHIC</text:span><text:span text:style-name="T401_7"><text:s/>supported<text:s/>a<text:s/>total<text:s/>of<text:s/>19<text:s/></text:span><text:span text:style-name="T401_8">active<text:s/>seed<text:s/>innovations<text:s/>during<text:s/>the<text:s/>year</text:span><text:span text:style-name="T401_9">,<text:s/>with<text:s/>t</text:span><text:span text:style-name="T401_10">wo<text:s/></text:span><text:span text:style-name="T401_11">new<text:s/></text:span><text:span text:style-name="T401_12">seed<text:s/>grants<text:s/>selected</text:span><text:span text:style-name="T401_13">,</text:span><text:span text:style-name="T401_14"><text:s/>with<text:s/>funding<text:s/>from<text:s/>Global<text:s/>Affairs<text:s/>Canada.<text:s/>Scale<text:s/>achievements<text:s/></text:span><text:span text:style-name="T401_15">are</text:span><text:span text:style-name="T401_16"><text:s/>listed<text:s/>under<text:s/>Output<text:s/>1.2<text:s/>below.</text:span></text:p>
                </text:list-item>
              </text:list>
            </text:list-item>
          </text:list>
        </text:list-item>
      </text:list>
      <text:p text:style-name="P402"/>
      <text:p text:style-name="P403"><text:span text:style-name="T403_1">Output<text:s/>1.2<text:s/>Number<text:s/>of<text:s/>innovations<text:s/>supported<text:s/>with<text:s/>acceleration<text:s/>support<text:s/>for<text:s/>scale</text:span></text:p>
      <text:p text:style-name="P404"><text:span text:style-name="T404_1">1.2.1<text:s/>Elrha<text:s/>scaling<text:s/>initiatives<text:s/>(Journey<text:s/>to<text:s/>Scale,<text:s/></text:span><text:span text:style-name="T404_2">Adoption<text:s/>in<text:s/></text:span><text:span text:style-name="T404_3">High<text:s/>Severity<text:s/>S</text:span><text:span text:style-name="T404_4">ettings</text:span><text:span text:style-name="T404_5">,</text:span><text:span text:style-name="T404_6"><text:s/></text:span><text:span text:style-name="T404_7">Scale</text:span><text:span text:style-name="T404_8"><text:s/>in<text:s/>Rapid<text:s/>Response<text:s/>Emergency</text:span><text:span text:style-name="T404_9">,</text:span><text:span text:style-name="T404_10"><text:s/>and</text:span><text:span text:style-name="T404_11"><text:s/>Scale<text:s/>Strategy</text:span><text:span text:style-name="T404_12">):<text:s/></text:span><text:span text:style-name="T404_13">This<text:s/>year,<text:s/>the<text:s/>scaling<text:s/>innovation<text:s/>output<text:s/>area<text:s/>has<text:s/>focused<text:s/>on<text:s/>engaging<text:s/>with<text:s/>grantees<text:s/>that<text:s/>have<text:s/>demonstrated<text:s/>post-grant<text:s/>success,<text:s/>together<text:s/>with<text:s/>ability<text:s/>and<text:s/>a<text:s/>credible<text:s/>path<text:s/>to<text:s/>scale.<text:s/>Five<text:s/>applicants<text:s/>were<text:s/>selected<text:s/></text:span><text:span text:style-name="T404_14">for<text:s/>targeted<text:s/>support</text:span><text:span text:style-name="T404_15"><text:s/>of<text:s/>up<text:s/>to<text:s/>£17,000</text:span><text:span text:style-name="T404_16"><text:s/>to<text:s/>refine<text:s/>and<text:s/>execute<text:s/>their<text:s/>strategies</text:span><text:span text:style-name="T404_17">:<text:s/></text:span><text:span text:style-name="T404_18"><text:a xlink:type="simple" xlink:href="https://www.elrha.org/projects/hih-scale"><text:span text:style-name="T404_19">Make<text:s/>Music<text:s/>Matter</text:span></text:a></text:span><text:span text:style-name="T404_20">,<text:s/></text:span><text:span text:style-name="T404_21"><text:a xlink:type="simple" xlink:href="https://www.elrha.org/projects/scaling-innovation-in-a-rapid-onset-crisis"><text:span text:style-name="T404_22">Oxfam<text:s/>GB</text:span></text:a></text:span><text:span text:style-name="T404_23">,<text:s/></text:span><text:span text:style-name="T404_24"><text:a xlink:type="simple" xlink:href="https://www.elrha.org/projects/medicapt-technology-in-service-of-justice-for-sexual-and-gender-based-violence-in-humanitarian-settings"><text:span text:style-name="T404_25">Physicians<text:s/>for<text:s/>Human<text:s/>Rights</text:span></text:a></text:span><text:span text:style-name="T404_26">,<text:s/></text:span><text:span text:style-name="T404_27"><text:a xlink:type="simple" xlink:href="https://www.elrha.org/projects/pragya-dms-himalaya"><text:span text:style-name="T404_28">Pragya</text:span></text:a></text:span><text:span text:style-name="T404_29">,<text:s/></text:span><text:span text:style-name="T404_30"><text:a xlink:type="simple" xlink:href="https://www.elrha.org/projects/introducing-problem-management-plus-pm-to-haiti"><text:span text:style-name="T404_31">SOS<text:s/>Children’s<text:s/>Villages</text:span></text:a></text:span><text:span text:style-name="T404_32">.</text:span><text:span text:style-name="T404_33"><text:s/>Additionally,<text:s/>by<text:s/>March<text:s/>2025,<text:s/>three<text:s/>High<text:s/>Severity<text:s/>grants<text:s/>were<text:s/>successfully<text:s/>closed<text:s/>out<text:s/>(see<text:s/>further<text:s/>details<text:s/>in<text:s/>Box<text:s/></text:span><text:span text:style-name="T404_34">5</text:span><text:span text:style-name="T404_35">):</text:span></text:p>
      <text:p text:style-name="P405"><draw:frame svg:x="0.291cm" svg:y="0.863cm" svg:width="15.011cm" svg:height="6.562cm" draw:style-name="FR4" text:anchor-type="char" draw:z-index="4"><draw:text-box><text:p text:style-name="P406"><text:span text:style-name="T406_1">Box</text:span><text:span text:style-name="T406_2"><text:s/></text:span><text:span text:style-name="T406_3">5</text:span><text:span text:style-name="T406_4"><text:s/>–<text:s/>2024/25<text:s/>High<text:s/>Severity<text:s/>Scale<text:s/>Grantee<text:s/>results</text:span></text:p><text:p text:style-name="P407"/><text:list text:style-name="LS13" xml:id="list68"><text:list-item><text:p text:style-name="P408"><text:span text:style-name="T408_1">UniMUAC</text:span><text:span text:style-name="T408_2"><text:s/></text:span><text:span text:style-name="T408_3"><text:a xlink:type="simple" xlink:href="https://www.elrha.org/projects/simplified-family-mid-upper-arm-circumference-muac-integrated-nutrition-program-in-taiz"><text:span text:style-name="T408_4">Mercy<text:s/>Corps<text:s/>in<text:s/>Yemen</text:span></text:a></text:span><text:span text:style-name="T408_5"><text:s/></text:span><text:span text:style-name="T408_6">–</text:span><text:span text:style-name="T408_7"><text:s/>trained<text:s/>44<text:s/>community<text:s/>health<text:s/>volunteers<text:s/>and<text:s/>1,506<text:s/>caregivers<text:s/>in<text:s/>the<text:s/>use<text:s/>of<text:s/>a<text:s/>simplified<text:s/>uniMUAC<text:s/>tape,<text:s/>achieving<text:s/>over<text:s/>3,000<text:s/>screenings<text:s/>and<text:s/>56<text:s/>severe<text:s/>acute<text:s/>malnutrition<text:s/>referrals.<text:s/>Awareness<text:s/>raising<text:s/>activities<text:s/>reached<text:s/>more<text:s/>than<text:s/>26,000<text:s/>people.</text:span><text:span text:style-name="T408_8"><text:s/></text:span></text:p></text:list-item><text:list-item><text:p text:style-name="P409"><text:span text:style-name="T409_1">Reemi</text:span><text:span text:style-name="T409_2"><text:s/></text:span><text:span text:style-name="T409_3"><text:a xlink:type="simple" xlink:href="https://www.elrha.org/projects/trialing-menstrual-hygiene-management-products-in-high-severity-contexts"><text:span text:style-name="T409_4">Oxfam<text:s/>GB<text:s/>in<text:s/>Central<text:s/>African<text:s/>Republic,<text:s/>Mali,<text:s/>and<text:s/>Somaliland</text:span></text:a></text:span><text:span text:style-name="T409_5"><text:s/></text:span><text:span text:style-name="T409_6">–</text:span><text:span text:style-name="T409_7"><text:s/>More<text:s/>than<text:s/>98%<text:s/>of<text:s/>women<text:s/>and<text:s/>girls<text:s/>reported<text:s/>satisfaction<text:s/>and<text:s/>continued<text:s/>use<text:s/>of<text:s/>Reemi’s<text:s/>reusable<text:s/>menstrual<text:s/>hygiene<text:s/>management<text:s/>products.<text:s/>In<text:s/>Central<text:s/>African<text:s/>Republic<text:s/>and<text:s/>Mali,<text:s/>male<text:s/>engagement<text:s/>was<text:s/>introduced<text:s/>for<text:s/>the<text:s/>first<text:s/>time,<text:s/>showing<text:s/>promising<text:s/>attitude<text:s/>shifts.<text:s/></text:span><text:span text:style-name="T409_8">Distribution<text:s/>reached<text:s/></text:span><text:span text:style-name="T409_9">almost<text:s/>9,000<text:s/>conflict-affected<text:s/></text:span><text:span text:style-name="T409_10">women<text:s/>and<text:s/>girls<text:s/>in<text:s/>Gaza<text:s/>and<text:s/>Lebanon.<text:s/></text:span></text:p></text:list-item><text:list-item><text:p text:style-name="P410"><text:span text:style-name="T410_1">PM+</text:span><text:span text:style-name="T410_2"><text:s/></text:span><text:span text:style-name="T410_3"><text:a xlink:type="simple" xlink:href="https://www.elrha.org/projects/introducing-problem-management-plus-pm-to-haiti"><text:span text:style-name="T410_4">SOS<text:s/>Children’s<text:s/>V</text:span><text:bookmark-start text:name="_Hlt213434579"/><text:span text:style-name="T410_5">i</text:span><text:bookmark-end text:name="_Hlt213434579"/><text:span text:style-name="T410_6">llages<text:s/>in<text:s/>Haiti</text:span></text:a></text:span><text:span text:style-name="T410_7"><text:s/></text:span><text:span text:style-name="T410_8">–</text:span><text:span text:style-name="T410_9"><text:s/></text:span><text:span text:style-name="T410_10">T</text:span><text:span text:style-name="T410_11">he<text:s/>project<text:s/>successfully<text:s/>contextualised<text:s/>Problem<text:s/>Management<text:s/>Plus<text:s/>for<text:s/>Haiti,<text:s/>trained<text:s/>eleven<text:s/>local<text:s/>helpers,<text:s/>and<text:s/>piloted<text:s/>delivery<text:s/>with<text:s/>a<text:s/>first<text:s/>cohort<text:s/>of<text:s/>clients.<text:s/>Online<text:s/>training<text:s/>methods<text:s/>overcame<text:s/>security<text:s/>and<text:s/>access<text:s/>barriers,<text:s/>while</text:span><text:span text:style-name="T410_12"><text:s/>stakeholder<text:s/>workshops<text:s/>engaged<text:s/>over<text:s/>120<text:s/>participants<text:s/>across<text:s/>three<text:s/>cities.</text:span></text:p></text:list-item></text:list></draw:text-box></draw:frame></text:p>
      <text:p text:style-name="P411"/>
      <text:p text:style-name="P412"><text:span text:style-name="T412_1">Following<text:s/>the<text:s/>publication<text:s/>of<text:s/>the<text:s/></text:span><text:span text:style-name="T412_2"><text:a xlink:type="simple" xlink:href="https://www.elrha.org/resource/scaling-humanitarian-innovation-challenges-insights-and-the-path-forward"><text:span text:style-name="T412_3">Failure<text:s/>to<text:s/>Scale</text:span></text:a></text:span><text:span text:style-name="T412_4"><text:s/>report</text:span><text:span text:style-name="T412_5"><text:s/>in<text:s/>2024,<text:s/>which<text:s/>examined<text:s/>common<text:s/>barriers<text:s/>to<text:s/>scaling<text:s/>humanitarian<text:s/>innovations,<text:s/></text:span><text:span text:style-name="T412_6">Elrha</text:span><text:span text:style-name="T412_7"><text:s/></text:span><text:span text:style-name="T412_8">built<text:s/>on<text:s/>this<text:s/>momentum<text:s/>by<text:s/></text:span><text:span text:style-name="T412_9"><text:a xlink:type="simple" xlink:href="https://www.linkedin.com/posts/elrha_failure-to-scale-a-blog-series-activity-7360595841411104769-iWT9?utm_source=share&amp;utm_medium=member_desktop&amp;rcm=ACoAAAYgnJkBzIzLmjyTfeYO62UZpSszIt3iFAk"><text:span text:style-name="T412_10">publishing<text:s/>several<text:s/>guest<text:s/>blogs</text:span></text:a></text:span><text:span text:style-name="T412_11"><text:s/>that<text:s/>shared<text:s/>practical<text:s/>insights<text:s/>from<text:s/>across<text:s/>the<text:s/>sector.</text:span><text:span text:style-name="T412_12"><text:s/></text:span><text:span text:style-name="T412_13">Elrha<text:s/>also<text:s/>launched<text:s/>a<text:s/>new<text:s/>research<text:s/>initiative<text:s/>to<text:s/>explore<text:s/>how<text:s/>alternative<text:s/>funding<text:s/>and<text:s/>financing<text:s/>models<text:s/>could<text:s/>support<text:s/>humanitarian<text:s/>innovation<text:s/>at<text:s/>scale.</text:span><text:span text:style-name="T412_14"><text:s/></text:span><text:span text:style-name="T412_15">This<text:s/>initiative<text:s/>builds<text:s/>on<text:s/>insights<text:s/>from<text:s/>the<text:s/>Humanitarian<text:s/>Innovation<text:s/>Forum,<text:s/>particularly<text:s/></text:span><text:span text:style-name="T412_16"><text:a xlink:type="simple" xlink:href="https://www.elrha.org/docs/document/the+boring+revolution.pdf?file_url=document/2fk543j8h145fa9vdbpoahf571/onccw9yeo7joavoiriwl3qezoai/original?content-type=application%2fpdf&amp;name=the+boring+revolution.pdf"><text:span text:style-name="T412_17">the<text:s/>boring<text:s/>revolution</text:span></text:a></text:span><text:span text:style-name="T412_18"><text:s/>theme,<text:s/>and<text:s/>marks<text:s/>a<text:s/>significant<text:s/>step<text:s/>toward<text:s/>deeper<text:s/>collaboration<text:s/>between<text:s/>humanitarian<text:s/>innovation<text:s/>funders.</text:span></text:p>
      <text:p text:style-name="P413"/>
      <text:p text:style-name="P414"><text:span text:style-name="T414_1">1.2.</text:span><text:span text:style-name="T414_2">2</text:span><text:span text:style-name="T414_3"><text:s/>The<text:s/>UK<text:s/>Humanitarian<text:s/>Innovation<text:s/>Hub</text:span><text:span text:style-name="T414_4"><text:s/></text:span><text:span text:style-name="T414_5">(the<text:s/></text:span><text:span text:style-name="T414_6">H</text:span><text:span text:style-name="T414_7">ub)<text:s/></text:span><text:span text:style-name="T414_8">continues<text:s/>to<text:s/></text:span><text:span text:style-name="T414_9">play<text:s/>a</text:span><text:span text:style-name="T414_10">n<text:s/>important</text:span><text:span text:style-name="T414_11"><text:s/>role<text:s/>in<text:s/>shaping<text:s/>system-wide<text:s/>innovation<text:s/>agendas</text:span><text:span text:style-name="T414_12"><text:s/>and<text:s/>has<text:s/>continued<text:s/>to<text:s/>deliver<text:s/>substantive<text:s/>work<text:s/>streams</text:span><text:span text:style-name="T414_13">.<text:s/>It<text:s/>has<text:s/>continued<text:s/>to</text:span><text:span text:style-name="T414_14"><text:s/>conven</text:span><text:span text:style-name="T414_15">e</text:span><text:span text:style-name="T414_16"><text:s/></text:span><text:span text:style-name="T414_17">partnerships</text:span><text:span text:style-name="T414_18"><text:s/>on<text:s/>humanitarian<text:s/>research<text:s/>and<text:s/>innovation</text:span><text:span text:style-name="T414_19"><text:s/>priorities</text:span><text:span text:style-name="T414_20">,<text:s/>advanc</text:span><text:span text:style-name="T414_21">ed</text:span><text:span text:style-name="T414_22"><text:s/>emerging<text:s/>technology<text:s/>guidance,<text:s/>and<text:s/>publish</text:span><text:span text:style-name="T414_23">ed</text:span><text:span text:style-name="T414_24"><text:s/>practical<text:s/>tools<text:s/>and<text:s/>AI<text:s/>case<text:s/>studies.<text:s/></text:span><text:span text:style-name="T414_25">As<text:s/>part<text:s/>of<text:s/>its<text:s/>System<text:s/>Innovation<text:s/>Partnerships</text:span><text:span text:style-name="T414_26"><text:s/>(SIPs)</text:span><text:span text:style-name="T414_27"><text:note text:note-class="footnote"><text:note-citation/><text:note-body><text:p text:style-name="P415"><text:span text:style-name="T415_1"><text:s/></text:span><text:span text:style-name="T415_2">Following<text:s/>an<text:s/>internal<text:s/>review,<text:s/>Accelerated<text:s/>Innovation<text:s/>Collaborations<text:s/>(AICs)<text:s/>were<text:s/>re-branded<text:s/>as<text:s/>System<text:s/>Innovation<text:s/>Partnerships<text:s/>(SIPs)<text:s/>by<text:s/>the<text:s/>Hub<text:s/>to<text:s/>better<text:s/>reflect<text:s/>the<text:s/>type<text:s/>of<text:s/>support<text:s/>provided<text:s/>to<text:s/>this<text:s/>type<text:s/>of<text:s/>innovation<text:s/>initiative.</text:span></text:p></text:note-body></text:note></text:span><text:span text:style-name="T415_3"><text:s/>it<text:s/>has<text:s/>scoped<text:s/></text:span><text:span text:style-name="T415_4">5</text:span><text:span text:style-name="T415_5"><text:s/>new<text:s/>initiatives</text:span><text:span text:style-name="T415_6">:<text:s/></text:span><text:span text:style-name="T415_7">2</text:span><text:span text:style-name="T415_8"><text:s/>under<text:s/>the<text:s/></text:span><text:span text:style-name="T415_9">Collective<text:s/>Crisis<text:s/>Intelligence</text:span><text:span text:style-name="T415_10"><text:s/></text:span><text:span text:style-name="T415_11">w</text:span><text:span text:style-name="T415_12">ork</text:span><text:span text:style-name="T415_13"><text:note text:note-class="footnote"><text:note-citation/><text:note-body><text:p text:style-name="P416"><text:span text:style-name="T416_1"><text:s/>Collective<text:s/>Crisis<text:s/>Intelligence<text:s/></text:span><text:span text:style-name="T416_2">combines<text:s/>AI<text:s/>tools<text:s/>with<text:s/>local<text:s/>intelligence<text:s/>for<text:s/>actionable<text:s/>insights.</text:span></text:p></text:note-body></text:note></text:span><text:span text:style-name="T416_3"><text:s/></text:span><text:span text:style-name="T416_4">led<text:s/>by<text:s/>Nesta<text:s/></text:span><text:span text:style-name="T416_5">including<text:s/></text:span><text:span text:style-name="T416_6"><text:a xlink:type="simple" xlink:href="https://www.nesta.org.uk/project-updates/how-to-manage-ai-risks-a-community-based-approach-to-ai-assurance"><text:span text:style-name="T416_7">a<text:s/>concept<text:s/>note<text:s/>and<text:s/>outline<text:s/>for<text:s/>an<text:s/>AI<text:s/>Safety<text:s/>Label</text:span></text:a></text:span><text:span text:style-name="T416_8">,<text:s/>and<text:s/>a<text:s/></text:span><text:span text:style-name="T416_9"><text:a xlink:type="simple" xlink:href="https://www.nesta.org.uk/project-updates/ai-can-change-the-humanitarian-sector-only-if-we-change-how-humanitarians-innovate/"><text:span text:style-name="T416_10">c</text:span><text:span text:style-name="T416_11">oncept<text:s/>for<text:s/>an<text:s/>AI<text:s/></text:span><text:span text:style-name="T416_12">S</text:span><text:span text:style-name="T416_13">ystems<text:s/>Innovation<text:s/>Accelerator<text:s/>in<text:s/>the<text:s/>Philippines</text:span></text:a></text:span><text:span text:style-name="T416_14">,<text:s/>and<text:s/>3<text:s/>under<text:s/>the<text:s/></text:span><text:span text:style-name="T416_15">Humanitarian<text:s/>Satellite<text:s/>Data<text:s/>Initiative</text:span><text:span text:style-name="T416_16"><text:s/>including<text:s/>a<text:s/></text:span><text:span text:style-name="T416_17"><text:a xlink:type="simple" xlink:href="https://evidence.spacefordevelopment.org/"><text:span text:style-name="T416_18">Geo-evidence<text:s/>Explorer</text:span></text:a></text:span><text:span text:style-name="T416_19"><text:s/>–<text:s/></text:span><text:span text:style-name="T416_20">an<text:s/>evidence<text:s/>synthesis<text:s/>and<text:s/>documentation<text:s/>platform,<text:s/>a<text:s/></text:span><text:span text:style-name="T416_21"><text:a xlink:type="simple" xlink:href="https://spacefordevelopment.org/geoplatform-finder/"><text:span text:style-name="T416_22">Geo-Platform<text:s/>Finder</text:span></text:a></text:span><text:span text:style-name="T416_23"><text:s/>–</text:span><text:span text:style-name="T416_24"><text:s/></text:span><text:span text:style-name="T416_25">a<text:s/>m</text:span><text:span text:style-name="T416_26">ultimedia<text:s/>knowledge<text:s/>repository<text:s/>and<text:s/>catalogue<text:s/>of<text:s/>geo-spatial<text:s/>tools</text:span><text:span text:style-name="T416_27">,</text:span><text:span text:style-name="T416_28"><text:s/>and<text:s/>a<text:s/></text:span><text:span text:style-name="T416_29"><text:a xlink:type="simple" xlink:href="https://caribou.global/publications/lessons-for-upskilling-earth-observation-in-resource-constrained-settings/"><text:span text:style-name="T416_30">Technical<text:s/>Assistance<text:s/>Facility</text:span></text:a></text:span><text:span text:style-name="T416_31"><text:s/></text:span><text:span text:style-name="T416_32">–<text:s/></text:span><text:span text:style-name="T416_33">to<text:s/>support<text:s/>locally<text:s/>led<text:s/>preparedness<text:s/>activities<text:s/>with<text:s/>NNGOs/INGOs/UN<text:s/>Agencies.<text:s/></text:span><text:span text:style-name="T416_34">Work<text:s/></text:span><text:span text:style-name="T416_35">has<text:s/>also</text:span><text:span text:style-name="T416_36"><text:s/></text:span><text:span text:style-name="T416_37">conclud</text:span><text:span text:style-name="T416_38">ed</text:span><text:span text:style-name="T416_39"><text:s/></text:span><text:span text:style-name="T416_40">on<text:s/>the<text:s/>Pulse<text:s/>SIP<text:s/>which<text:s/></text:span><text:span text:style-name="T416_41">has</text:span><text:span text:style-name="T416_42"><text:s/>buil</text:span><text:span text:style-name="T416_43">t</text:span><text:span text:style-name="T416_44"><text:s/>evidence<text:s/>on<text:s/>community<text:s/>engagement<text:s/>in<text:s/>vaccination<text:s/>in<text:s/>humanitarian<text:s/>contexts,<text:s/>and<text:s/>on<text:s/>the<text:s/></text:span><text:span text:style-name="T416_45"><text:a xlink:type="simple" xlink:href="https://www.rcseng.ac.uk/about-the-rcs/international-affairs/humanitarian-surgery-initiative/"><text:span text:style-name="T416_46">Humanitarian<text:s/>Surgery<text:s/>SIP</text:span></text:a></text:span><text:span text:style-name="T416_47">.</text:span><text:span text:style-name="T416_48"><text:s/>The<text:s/>SIP<text:s/></text:span><text:span text:style-name="T416_49"><text:a xlink:type="simple" xlink:href="https://www.ukhih.org/what-we-do/systems-innovation-partnerships/emerging-technology/"><text:span text:style-name="T416_50">Emerging<text:s/>Technologies</text:span></text:a></text:span><text:span text:style-name="T416_51"><text:s/>series<text:s/>provides<text:s/>a<text:s/>concise,<text:s/>evidence-based<text:s/>view<text:s/>of<text:s/>how<text:s/>emerging<text:s/>technologies<text:s/>are<text:s/>used<text:s/>in<text:s/>humanitarian<text:s/>settings,<text:s/>highlighting<text:s/>current<text:s/>adoption,<text:s/>practical<text:s/>case<text:s/>examples,<text:s/>future<text:s/>opportunities,<text:s/>and<text:s/>clear<text:s/>guidance<text:s/>for<text:s/>responsible,<text:s/>problem-led<text:s/>technology<text:s/>decisions<text:s/>across<text:s/>the<text:s/>sector.</text:span></text:p>
      <text:p text:style-name="P417"/>
      <text:p text:style-name="P418"><text:span text:style-name="T418_1">P</text:span><text:span text:style-name="T418_2">hase<text:s/>1<text:s/>of<text:s/>the<text:s/></text:span><text:span text:style-name="T418_3">M</text:span><text:span text:style-name="T418_4">ortality<text:s/></text:span><text:span text:style-name="T418_5">E</text:span><text:span text:style-name="T418_6">stimation<text:s/></text:span><text:span text:style-name="T418_7">SIP</text:span><text:span text:style-name="T418_8"><text:s/></text:span><text:span text:style-name="T418_9">concluded<text:s/>this<text:s/>year,<text:s/>laying<text:s/>t</text:span><text:span text:style-name="T418_10">he<text:s/>groundwork<text:s/>for<text:s/>a<text:s/>sustainable,<text:s/>evidence-driven<text:s/>approach<text:s/>to<text:s/>mortality<text:s/>estimation<text:s/></text:span><text:span text:style-name="T418_11">to<text:s/>improve<text:s/>anticipatory<text:s/>action,<text:s/>operational<text:s/>planning,<text:s/>and<text:s/>the<text:s/>use<text:s/>of<text:s/>rigorous<text:s/>data<text:s/>in<text:s/>humanitarian<text:s/>decision-making<text:s/></text:span><text:span text:style-name="T418_12">by<text:s/>building<text:s/>data<text:s/>infrastructure,<text:s/>strengthening<text:s/>technical<text:s/>capacity,<text:s/>and<text:s/>promoting<text:s/>transparency<text:s/>(see<text:s/></text:span><text:span text:style-name="T418_13">Box<text:s/></text:span><text:span text:style-name="T418_14">6</text:span><text:span text:style-name="T418_15">).</text:span><text:span text:style-name="T418_16"><text:s/></text:span><text:span text:style-name="T418_17">Phase<text:s/>1<text:s/>highlighted<text:s/>persistent<text:s/>gaps:<text:s/>limited<text:s/>low-<text:s/>and<text:s/>middle-<text:s/>income<text:s/>country<text:s/>leadership,<text:s/>lack<text:s/>of<text:s/>methodological<text:s/>consensus,<text:s/>weak<text:s/>governance,<text:s/>and<text:s/>the<text:s/>risk<text:s/>of<text:s/>siloed<text:s/>innovations.<text:s/></text:span></text:p>
      <text:p text:style-name="P419"/>
      <text:p text:style-name="P420"><text:span text:style-name="T420_1">Phase<text:s/>2</text:span><text:span text:style-name="T420_2"><text:s/>was<text:s/>launched<text:s/></text:span><text:span text:style-name="T420_3">this<text:s/>year</text:span><text:span text:style-name="T420_4"><text:s/>to</text:span><text:span text:style-name="T420_5"><text:s/></text:span><text:span text:style-name="T420_6">address<text:s/>these<text:s/>gaps<text:s/>and<text:s/></text:span><text:span text:style-name="T420_7">consolidate<text:s/>progress</text:span><text:span text:style-name="T420_8"><text:s/>and<text:s/>will<text:s/>deliver</text:span><text:span text:style-name="T420_9">,<text:s/>in<text:s/>addition<text:s/>to</text:span><text:span text:style-name="T420_10"><text:s/>tools<text:s/>and<text:s/>data,<text:s/>the<text:s/>governance,<text:s/>credibility,<text:s/>and<text:s/>ownership<text:s/>needed<text:s/>to<text:s/>embed<text:s/>mortality<text:s/>estimation<text:s/>within<text:s/>the<text:s/>humanitarian<text:s/>system.</text:span><text:span text:style-name="T420_11"><text:s/>This<text:s/>work</text:span><text:span text:style-name="T420_12"><text:s/>will<text:s/>be<text:s/>delivered<text:s/>through</text:span><text:span text:style-name="T420_13"><text:s/>a<text:s/></text:span><text:span text:style-name="T420_14">hub-</text:span><text:span text:style-name="T420_15">brokered<text:s/>consortium</text:span><text:span text:style-name="T420_16"><text:s/></text:span><text:span text:style-name="T420_17">that<text:s/>includes</text:span><text:span text:style-name="T420_18"><text:s/>IMPACT<text:s/>Initiatives<text:s/>(anch</text:span><text:span text:style-name="T420_19">oring<text:s/>LMIC<text:s/>leadership,<text:s/>capacity<text:s/>strengthening,<text:s/>and<text:s/>applied<text:s/>learning<text:s/>through<text:s/>pilots<text:s/>and<text:s/>repository<text:s/>work</text:span><text:span text:style-name="T420_20">),<text:s/>Johns<text:s/>Hopkins</text:span><text:span text:style-name="T420_21"><text:s/>University<text:s/>(piloting<text:s/>and<text:s/>validating<text:s/>methodological<text:s/>innovations)</text:span><text:span text:style-name="T420_22">,<text:s/>and<text:s/>Save<text:s/>the<text:s/>Children</text:span><text:span text:style-name="T420_23"><text:s/>International</text:span><text:span text:style-name="T420_24"><text:s/>(convening<text:s/>governance,<text:s/>sectoral<text:s/>hosting,<text:s/>and<text:s/>uptake,<text:s/>aligned<text:s/>with<text:s/>ECHO<text:s/>funding</text:span><text:span text:style-name="T420_25">)</text:span><text:span text:style-name="T420_26">.</text:span><text:span text:style-name="T420_27"><text:s/></text:span></text:p>
      <text:p text:style-name="P421"/>
      <table:table table:style-name="Table10">
        <table:table-column table:style-name="Column31"/>
        <table:table-row table:style-name="Row37">
          <table:table-cell table:style-name="Cell138">
            <text:p text:style-name="P422"><text:span text:style-name="T422_1">Box<text:s/></text:span><text:span text:style-name="T422_2">6</text:span><text:span text:style-name="T422_3">:<text:s/></text:span><text:span text:style-name="T422_4"><text:a xlink:type="simple" xlink:href="https://www.ukhih.org/what-we-do/systems-innovation-partnerships/mortality-estimation/"><text:span text:style-name="T422_5">Mortality<text:s/>Estimation<text:s/>in<text:s/>Humanitarian<text:s/>Crises</text:span></text:a></text:span><text:span text:style-name="T422_6"><text:s/>(Phase<text:s/>1)<text:s/></text:span><text:span text:style-name="T422_7">–</text:span><text:span text:style-name="T422_8"><text:s/></text:span><text:span text:style-name="T422_9">London<text:s/>School<text:s/>of<text:s/>Hygiene<text:s/>&amp;<text:s/>Tropical<text:s/>Medicine,<text:s/>Evidence<text:s/>for<text:s/>Change<text:s/>(Kenya)</text:span><text:span text:style-name="T422_10">,</text:span><text:span text:style-name="T422_11"><text:s/>and<text:s/>SIMAD<text:s/>University<text:s/>(Somalia).<text:s/></text:span></text:p>
            <text:p text:style-name="P423"><text:span text:style-name="T423_1">This<text:s/>partnership<text:s/>strengthened<text:s/>mortality<text:s/>estimation<text:s/>in<text:s/>crises<text:s/></text:span><text:span text:style-name="T423_2">by</text:span><text:span text:style-name="T423_3"><text:s/>collaboratively<text:s/>developing<text:s/>systems<text:s/>to<text:s/>inform<text:s/>life-saving<text:s/>decisions<text:s/>and<text:s/>fill<text:s/>critical<text:s/>evidence<text:s/>gaps.<text:s/>The<text:s/>consortium<text:s/>produced:</text:span></text:p>
            <text:list text:style-name="LS16" xml:id="list71">
              <text:list-item>
                <text:p text:style-name="P424"><text:span text:style-name="T424_1">Qualitative<text:s/>Case<text:s/>Studies:</text:span><text:span text:style-name="T424_2"><text:s/>Examined<text:s/>system<text:s/>dynamics<text:s/>of<text:s/>mortality<text:s/>data<text:s/>collection<text:s/>and<text:s/>use<text:s/>across<text:s/>three<text:s/>countries<text:s/></text:span></text:p>
              </text:list-item>
              <text:list-item>
                <text:p text:style-name="P425"><text:span text:style-name="T425_1">Mortality<text:s/>Data<text:s/>Observatory:<text:s/></text:span><text:span text:style-name="T425_2">an<text:s/>accessible<text:s/>web<text:s/>platform<text:s/>to<text:s/>enable<text:s/>analyses<text:s/>from<text:s/>available<text:s/>data<text:s/>in<text:s/>Somalia<text:s/></text:span></text:p>
              </text:list-item>
              <text:list-item>
                <text:p text:style-name="P426"><text:span text:style-name="T426_1">Governance<text:s/>Mechanism:</text:span><text:span text:style-name="T426_2"><text:s/>for<text:s/>systematic<text:s/>mortality<text:s/>evidence<text:s/>generation<text:s/>and<text:s/>uptake<text:s/>in<text:s/>future<text:s/>crises<text:s/></text:span></text:p>
              </text:list-item>
            </text:list>
            <text:p text:style-name="P427"><text:span text:style-name="T427_1">These<text:s/>efforts<text:s/>have<text:s/>already<text:s/>strengthened<text:s/>the<text:s/>role<text:s/>of<text:s/>rigorous<text:s/>data<text:s/>in<text:s/>humanitarian<text:s/>decision-making.<text:s/>The<text:s/>next<text:s/>step<text:s/>is<text:s/>to<text:s/>consolidate<text:s/>and<text:s/>scale<text:s/>this<text:s/>progress<text:s/>into<text:s/>a<text:s/>strategic,<text:s/>global<text:s/>initiative.<text:s/></text:span></text:p>
          </table:table-cell>
        </table:table-row>
      </table:table>
      <text:p text:style-name="P428"/>
      <text:p text:style-name="P429"><text:span text:style-name="T429_1">Two<text:s/>phases<text:s/>of<text:s/>the<text:s/></text:span><text:span text:style-name="T429_2"><text:a xlink:type="simple" xlink:href="https://www.ukhih.org/news/ukhih-responsive-fund/"><text:span text:style-name="T429_3">Responsive<text:s/>Fund</text:span></text:a></text:span><text:span text:style-name="T429_4"><text:s/></text:span><text:span text:style-name="T429_5">were<text:s/>launched<text:s/>this<text:s/>reporting<text:s/>period<text:s/></text:span><text:span text:style-name="T429_6">to<text:s/>support<text:s/>innovative<text:s/>problem-led<text:s/>approaches<text:s/>to<text:s/>humanitarian<text:s/>challenges<text:s/></text:span><text:span text:style-name="T429_7">in<text:s/>ongoing<text:s/>crisis<text:s/></text:span><text:span text:style-name="T429_8">and<text:s/>facilitate<text:s/>sector<text:s/>wide<text:s/>lesson<text:s/>learning<text:s/>and<text:s/>convening</text:span><text:span text:style-name="T429_9">,<text:s/></text:span><text:span text:style-name="T429_10">including</text:span><text:span text:style-name="T429_11"><text:s/>a<text:s/>Syria<text:s/>focussed<text:s/>window<text:s/>to</text:span><text:span text:style-name="T429_12"><text:s/>build<text:s/>on<text:s/></text:span><text:span text:style-name="T429_13">opportunities<text:s/>and<text:s/>challenges<text:s/>identified<text:s/>in<text:s/>the<text:s/></text:span><text:span text:style-name="T429_14"><text:a xlink:type="simple" xlink:href="https://www.ukhih.org/what-we-do/rapid-response-research/navigating-syrias-humanitarian-crossroads/"><text:span text:style-name="T429_15">Syria<text:s/>report</text:span></text:a></text:span><text:span text:style-name="T429_16">.<text:s/></text:span><text:span text:style-name="T429_17">The<text:s/>following</text:span><text:span text:style-name="T429_18"><text:s/>6</text:span><text:span text:style-name="T429_19"><text:s/></text:span><text:span text:style-name="T429_20">initiatives<text:s/>were<text:s/>selected<text:s/>through<text:s/>open<text:s/>competition:</text:span></text:p>
      <text:p text:style-name="P430"/>
      <text:list text:style-name="LS3" xml:id="list74">
        <text:list-item>
          <text:p text:style-name="P431"><text:span text:style-name="T431_1">(Remote<text:s/>–<text:s/>for<text:s/>Sudan)<text:s/></text:span><text:span text:style-name="T431_2"><text:a xlink:type="simple" xlink:href="https://www.ukhih.org/documents/188/Tenets_for_Localising_Aid_Emergency_Response_Rooms_in_Sudan_.pdf"><text:span text:style-name="T431_3">Gisa<text:s/>Group</text:span></text:a></text:span><text:span text:style-name="T431_4"><text:s/>developed<text:s/>an<text:s/>open-source<text:s/>fund<text:s/>management<text:s/>platform,<text:s/>enhancing<text:s/>the<text:s/>capacity<text:s/></text:span><text:span text:style-name="T431_5">of<text:s/></text:span><text:span text:style-name="T431_6">Emergency<text:s/>Response<text:s/>Rooms<text:s/>and<text:s/>mutual<text:s/>aid<text:s/>groups<text:s/>to<text:s/>manage<text:s/>their<text:s/>resources</text:span><text:span text:style-name="T431_7">,<text:s/></text:span><text:span text:style-name="T431_8">meet<text:s/>donor<text:s/>standards<text:s/>and<text:s/>expand<text:s/>their<text:s/>reach<text:s/>by<text:s/>over<text:s/>500,000<text:s/>individuals.<text:s/></text:span></text:p>
        </text:list-item>
        <text:list-item>
          <text:p text:style-name="P432"><text:span text:style-name="T432_1">(Remote<text:s/>–<text:s/>for<text:s/>Gaza</text:span><text:span text:style-name="T432_2">)<text:s/></text:span><text:span text:style-name="T432_3">War<text:s/>Child<text:s/>developed<text:s/>a<text:s/>risk<text:s/>matrix<text:s/>and<text:s/>scoping<text:s/>of<text:s/>Digital<text:s/>Personalised<text:s/>Education<text:s/>systems<text:s/>in<text:s/>Gaza,<text:s/>enhancing<text:s/>education<text:s/>cluster<text:s/>approaches<text:s/>to<text:s/>remote<text:s/>education<text:s/>in<text:s/>crisis<text:s/>responses.<text:s/></text:span></text:p>
        </text:list-item>
        <text:list-item>
          <text:p text:style-name="P433"><text:span text:style-name="T433_1">(Lebanon)<text:s/></text:span><text:span text:style-name="T433_2"><text:a xlink:type="simple" xlink:href="https://www.ukhih.org/documents/119/D4R_Lebanon__Lessons_gleaned.pdf"><text:span text:style-name="T433_3">The<text:s/>Centre<text:s/>for<text:s/>Humanitarian<text:s/>Leadership</text:span></text:a></text:span><text:span text:style-name="T433_4"><text:s/>were<text:s/>supported<text:s/>to<text:s/>develop<text:s/>the<text:s/>Lebanon<text:s/>Diaspora<text:s/>Research<text:s/>Network,<text:s/>providing<text:s/>high-level<text:s/>analytical<text:s/>capacity<text:s/>to<text:s/>local<text:s/>and<text:s/>national<text:s/>NGOs<text:s/>within<text:s/>the<text:s/>humanitarian<text:s/>response<text:s/>in<text:s/>Lebanon.<text:s/></text:span></text:p>
        </text:list-item>
        <text:list-item>
          <text:p text:style-name="P434"><text:span text:style-name="T434_1">(Global)<text:s/></text:span><text:span text:style-name="T434_2"><text:a xlink:type="simple" xlink:href="https://www.ukhih.org/what-we-do/rapid-response-research/icva-ngo-collective-support-in-sudden-onset-and-scale-up-emergencies/"><text:span text:style-name="T434_3">T</text:span><text:span text:style-name="T434_4">he<text:s/>International<text:s/>Council<text:s/>of<text:s/>Voluntary<text:s/>Agencies</text:span></text:a></text:span><text:span text:style-name="T434_5"><text:s/>developed<text:s/>a<text:s/>new<text:s/>surge<text:s/>approach<text:s/>that<text:s/>centres<text:s/>coordination<text:s/>and<text:s/>local<text:s/>actors<text:s/>within<text:s/>emerging<text:s/>crisis<text:s/>responses.<text:s/></text:span></text:p>
        </text:list-item>
        <text:list-item>
          <text:p text:style-name="P435"><text:span text:style-name="T435_1">(Syria)<text:s/></text:span><text:span text:style-name="T435_2"><text:a xlink:type="simple" xlink:href="https://www.ukhih.org/what-we-do/rapid-response-research/impact-initiatives-piloting-longitudinal-monitoring-of-displacement-intentions-to-understand-drivers-of-movement-and-improve-data-integrity/"><text:span text:style-name="T435_3">IMPACT<text:s/>Initiatives</text:span></text:a></text:span><text:span text:style-name="T435_4"><text:s/></text:span><text:span text:style-name="T435_5">will</text:span><text:span text:style-name="T435_6"><text:s/>pilot<text:s/>longitudinal<text:s/>monitoring<text:s/>to<text:s/>track<text:s/>IDP<text:s/>displacement<text:s/>intentions<text:s/>over<text:s/>time,<text:s/>addressing<text:s/>key<text:s/>data<text:s/>gaps<text:s/>and<text:s/>improving<text:s/>data<text:s/>integrity.<text:s/>By<text:s/>understanding<text:s/>the<text:s/>drivers<text:s/>of<text:s/>movement<text:s/>and<text:s/>strengthening<text:s/>the<text:s/>quality<text:s/>of<text:s/>intentions<text:s/>data,<text:s/>it<text:s/>aims<text:s/>to<text:s/>provide<text:s/>decision<text:s/>makers<text:s/>with<text:s/>more<text:s/>accurate<text:s/>evidence<text:s/>for<text:s/>planning<text:s/>and<text:s/>response.<text:s/></text:span></text:p>
        </text:list-item>
        <text:list-item>
          <text:p text:style-name="P436"><text:span text:style-name="T436_1">(Syria)<text:s/></text:span><text:span text:style-name="T436_2"><text:a xlink:type="simple" xlink:href="https://www.ukhih.org/what-we-do/rapid-response-research/acaps-syria-area-based-analysis-saba/"><text:span text:style-name="T436_3">ACAPS</text:span></text:a></text:span><text:span text:style-name="T436_4"><text:s/></text:span><text:span text:style-name="T436_5">will</text:span><text:span text:style-name="T436_6"><text:s/>develop<text:s/>the<text:s/>Syria<text:s/>Area-Based<text:s/>Analysis<text:s/>(SABA)<text:s/>Dashboard<text:s/>to<text:s/>collate<text:s/>data<text:s/>and<text:s/>provide<text:s/>an<text:s/>area-based<text:s/>prioritisation<text:s/>tool.<text:s/>Alongside<text:s/>the<text:s/>dashboard,<text:s/>it<text:s/>builds<text:s/>local<text:s/>capacity<text:s/>to<text:s/>interpret<text:s/>and<text:s/>use<text:s/>the<text:s/>data,<text:s/>enabling<text:s/>more<text:s/>effective<text:s/>and<text:s/>timely<text:s/>humanitarian<text:s/>decision<text:s/>making<text:s/>in<text:s/>Syria.</text:span></text:p>
        </text:list-item>
        <text:list-item>
          <text:p text:style-name="P437"><text:span text:style-name="T437_1">(Syria)<text:s/>Mercy<text:s/>Corp<text:s/>will<text:s/>deliver<text:s/>a<text:s/>bilingual<text:s/>(English<text:s/>and<text:s/>Arabic),<text:s/>web-based<text:s/></text:span><text:span text:style-name="T437_2">dashboard<text:s/>that<text:s/>provides<text:s/>dynamic,<text:s/>remotely<text:s/>sensed<text:s/>insights<text:s/>into<text:s/>Syria’s<text:s/>agricultural<text:s/>landscape,<text:s/></text:span><text:span text:style-name="T437_3">addressing<text:s/>critical<text:s/>information<text:s/>gaps<text:s/>in<text:s/>the<text:s/>response<text:s/>to</text:span><text:span text:style-name="T437_4"><text:s/></text:span><text:span text:style-name="T437_5">multiple<text:s/>crises,<text:s/>strengthening<text:s/>the<text:s/>capacity<text:s/>of<text:s/>local<text:s/>actors<text:s/>to<text:s/>promote<text:s/>food<text:s/>security,<text:s/>recovery,<text:s/>and<text:s/>resilience</text:span><text:span text:style-name="T437_6">.</text:span></text:p>
        </text:list-item>
        <text:list-item>
          <text:p text:style-name="P438"><text:span text:style-name="T438_1">(Democratic<text:s/>Republic<text:s/>of<text:s/>Congo)<text:s/></text:span><text:span text:style-name="T438_2"><text:a xlink:type="simple" xlink:href="https://www.ukhih.org/what-we-do/rapid-response-research/guiding-action-in-reduced-funding-landscape-contextualised-humanitarian-prioritisation-data-for-improved-impact/"><text:span text:style-name="T438_3">IMPACT<text:s/>DRC</text:span></text:a></text:span><text:span text:style-name="T438_4"><text:s/>will<text:s/>deliver<text:s/></text:span><text:span text:style-name="T438_5">a<text:s/></text:span><text:span text:style-name="T438_6">novel<text:s/>public<text:s/>health<text:s/>data<text:s/>and<text:s/>analysis<text:s/>platform<text:s/>to<text:s/>enable<text:s/>humanitarian<text:s/>actors<text:s/>to<text:s/>prioritise<text:s/>interventions<text:s/>in<text:s/>high-need<text:s/>areas,<text:s/>strengthen<text:s/>decision-making<text:s/>and<text:s/>pla</text:span><text:span text:style-name="T438_7">nning</text:span><text:span text:style-name="T438_8">,<text:s/>support<text:s/>resource<text:s/>mobilisation,<text:s/>and<text:s/>improve<text:s/>accountability<text:s/>and<text:s/>impact.</text:span></text:p>
        </text:list-item>
      </text:list>
      <text:p text:style-name="P439"/>
      <text:p text:style-name="P440"><text:span text:style-name="T440_1">1.2.3<text:s/></text:span><text:span text:style-name="T440_2">Four</text:span><text:span text:style-name="T440_3"><text:s/>new<text:s/>transition<text:s/>to<text:s/>scale<text:s/>(TTS)<text:s/>initiatives<text:s/>have<text:s/>been<text:s/>awarded<text:s/>by<text:s/>the</text:span><text:span text:style-name="T440_4"><text:s/>Creating<text:s/>Hope<text:s/>in<text:s/>Conflict<text:s/>Humanitarian<text:s/>Grand<text:s/>Challenge<text:s/></text:span><text:span text:style-name="T440_5">this<text:s/>reporting<text:s/>year</text:span><text:span text:style-name="T440_6">,<text:s/>three</text:span><text:span text:style-name="T440_7"><text:s/>funded<text:s/>by<text:s/>FCDO<text:s/>and<text:s/>an<text:s/>additional<text:s/>TTS<text:s/>grant<text:s/>funded<text:s/>by<text:s/>Global<text:s/>Affairs<text:s/>Canada</text:span><text:span text:style-name="T440_8">:</text:span></text:p>
      <text:p text:style-name="P441"/>
      <text:list text:style-name="LS18" xml:id="list82">
        <text:list-item>
          <text:p text:style-name="P442"><text:span text:style-name="T442_1">Pragmatic<text:s/>Innovation</text:span><text:span text:style-name="T442_2"><text:s/>(</text:span><text:span text:style-name="T442_3">previous<text:s/>CHIC<text:s/></text:span><text:span text:style-name="T442_4">seed<text:s/>gra</text:span><text:span text:style-name="T442_5">nt</text:span><text:span text:style-name="T442_6"><text:s/>recipient</text:span><text:span text:style-name="T442_7">)</text:span><text:span text:style-name="T442_8">:<text:s/>scaling<text:s/>the<text:s/></text:span><text:span text:style-name="T442_9"><text:a xlink:type="simple" xlink:href="https://pragmavac.com/"><text:span text:style-name="T442_10">PragmaVAC</text:span></text:a></text:span><text:span text:style-name="T442_11"><text:s/>device<text:s/>for<text:s/></text:span><text:span text:style-name="T442_12">accelerating<text:s/></text:span><text:span text:style-name="T442_13">open<text:s/>wound<text:s/></text:span><text:span text:style-name="T442_14">healing</text:span><text:span text:style-name="T442_15"><text:s/>using<text:s/>negative<text:s/>pressure,<text:s/>in<text:s/>conflict<text:s/>affected<text:s/>regions<text:s/>of<text:s/>Syria</text:span><text:span text:style-name="T442_16"><text:s/>and<text:s/></text:span><text:span text:style-name="T442_17">Palestine</text:span><text:span text:style-name="T442_18">.<text:s/>The<text:s/>team<text:s/>are<text:s/></text:span><text:span text:style-name="T442_19">exploring<text:s/>introduction<text:s/>to<text:s/>new<text:s/>geographies<text:s/>such<text:s/>as<text:s/>Sudan<text:s/>and<text:s/>Ukraine.</text:span></text:p>
        </text:list-item>
        <text:list-item>
          <text:p text:style-name="P443"><text:span text:style-name="T443_1"><text:a xlink:type="simple" xlink:href="https://www.sehatkahani.com/"><text:span text:style-name="T443_2">Sehat<text:s/>Kahani</text:span></text:a></text:span><text:span text:style-name="T443_3"><text:s/>(</text:span><text:span text:style-name="T443_4">previous</text:span><text:span text:style-name="T443_5"><text:s/></text:span><text:span text:style-name="T443_6">CHIC<text:s/></text:span><text:span text:style-name="T443_7">seed<text:s/></text:span><text:span text:style-name="T443_8">grant</text:span><text:span text:style-name="T443_9"><text:s/>recipient</text:span><text:span text:style-name="T443_10">)</text:span><text:span text:style-name="T443_11">:<text:s/></text:span><text:span text:style-name="T443_12">ex</text:span><text:span text:style-name="T443_13">panding<text:s/></text:span><text:span text:style-name="T443_14">the<text:s/>telemedicine<text:s/>platform<text:s/>which<text:s/>integrates<text:s/>health<text:s/>clinics<text:s/>with<text:s/>a<text:s/>mobile<text:s/>application<text:s/>to<text:s/>improve<text:s/>healthcare<text:s/>access<text:s/>across<text:s/>Pakistan<text:s/></text:span><text:span text:style-name="T443_15">and<text:s/></text:span><text:span text:style-name="T443_16">expansion<text:s/>into<text:s/></text:span><text:span text:style-name="T443_17">Kenya</text:span><text:span text:style-name="T443_18">.<text:s/></text:span><text:span text:style-name="T443_19">There<text:s/>is<text:s/>a</text:span><text:span text:style-name="T443_20"><text:s/>particular<text:s/>emphasis<text:s/>on<text:s/>leveraging<text:s/>the<text:s/>expertise<text:s/>of<text:s/></text:span><text:span text:style-name="T443_21">female</text:span><text:span text:style-name="T443_22"><text:s/>doctors<text:s/>to<text:s/>address<text:s/>gaps<text:s/>in<text:s/>medical<text:s/>service<text:s/>delivery.</text:span></text:p>
        </text:list-item>
        <text:list-item>
          <text:p text:style-name="P444"><text:span text:style-name="T444_1"><text:a xlink:type="simple" xlink:href="https://ogowhealth.com/en/"><text:span text:style-name="T444_2">OGOW<text:s/>Health</text:span></text:a></text:span><text:span text:style-name="T444_3">:<text:s/>s</text:span><text:span text:style-name="T444_4">caling<text:s/></text:span><text:span text:style-name="T444_5">an<text:s/>integrated<text:s/>digital<text:s/>immunisation<text:s/>registry<text:s/>and<text:s/>alert-based<text:s/>information<text:s/>system<text:s/>in<text:s/>Somalia.<text:s/>This<text:s/>improves<text:s/></text:span><text:span text:style-name="T444_6">vaccination<text:s/>coverage<text:s/>and<text:s/>continuity<text:s/>of<text:s/>care<text:s/>in<text:s/>fragile<text:s/>health<text:s/>systems,<text:s/>ensuring<text:s/>children<text:s/>in<text:s/>remote<text:s/>and<text:s/>conflict-affected<text:s/>areas<text:s/>are<text:s/>not<text:s/>missed.</text:span></text:p>
        </text:list-item>
        <text:list-item>
          <text:p text:style-name="P445"><text:span text:style-name="T445_1"><text:a xlink:type="simple" xlink:href="https://www.antibiogo.org/"><text:span text:style-name="T445_2">Antibiogo</text:span></text:a></text:span><text:span text:style-name="T445_3"> (funding<text:s/>provided<text:s/>by<text:s/>Global<text:s/>Affairs<text:s/>Canada):<text:s/>a<text:s/>diagnostic<text:s/>tool<text:s/>that<text:s/>enables<text:s/>non-expert<text:s/>laboratory<text:s/>technicians<text:s/>to<text:s/>measure<text:s/>and<text:s/>interpret<text:s/>lab<text:s/>tests<text:s/>to<text:s/>improve<text:s/>prescribing<text:s/>practices<text:s/>and<text:s/>tackle<text:s/>rising<text:s/>antimicrobial<text:s/>resistance<text:s/>in<text:s/>conflict<text:s/>settings.<text:s/></text:span></text:p>
        </text:list-item>
      </text:list>
      <text:p text:style-name="P446"><text:span text:style-name="T446_1">CHIC<text:s/>also<text:s/>awarded<text:s/>its<text:s/>first<text:s/>Ecosystem<text:s/>Catalyst<text:s/>Grant<text:s/>to<text:s/>International<text:s/>Medical<text:s/>Corps</text:span><text:span text:style-name="T446_2"><text:s/>(IMC)</text:span><text:span text:style-name="T446_3">,<text:s/>supporting<text:s/>efforts<text:s/>to<text:s/>adopt<text:s/>and<text:s/>integrate<text:s/>York<text:s/>University’s<text:s/>SWOT<text:s/>tool<text:s/>into<text:s/>its<text:s/>humanitarian<text:s/>operations<text:s/>in<text:s/>Yemen’s<text:s/>IDP<text:s/>and<text:s/>community<text:s/>settings.<text:s/>Use<text:s/>of<text:s/>SWOT<text:s/>will<text:s/>facilitate<text:s/>identification<text:s/>of<text:s/>high-risk<text:s/>areas<text:s/>for<text:s/>targeted<text:s/>remedial<text:s/>actions,<text:s/>supporting<text:s/>IMC<text:s/>in</text:span><text:span text:style-name="T446_4"><text:s/>reducing<text:s/>costs,</text:span><text:span text:style-name="T446_5"><text:s/>preventing<text:s/>waterborne<text:s/>diseases,<text:s/>improving<text:s/>water<text:s/>safety,<text:s/>and<text:s/>enhancing<text:s/>chlorination<text:s/>system<text:s/>performance.</text:span><text:span text:style-name="T446_6"><text:s/></text:span><text:span text:style-name="T446_7">This<text:s/>initiative<text:s/>also<text:s/>serves<text:s/>as<text:s/>a<text:s/>pilot<text:s/>for<text:s/>global<text:s/>integration<text:s/>of<text:s/>SWOT<text:s/>across<text:s/>IMC’s<text:s/>WASH<text:s/>programs,<text:s/>with<text:s/>lessons<text:s/>learned<text:s/>shaping<text:s/>organi</text:span><text:span text:style-name="T446_8">s</text:span><text:span text:style-name="T446_9">ational<text:s/>guidelines<text:s/>and<text:s/>standard<text:s/>operating<text:s/>procedures<text:s/>for<text:s/>water<text:s/>quality<text:s/>monitoring.</text:span></text:p>
      <text:p text:style-name="P447"/>
      <text:p text:style-name="P448"/>
      <text:p text:style-name="P449"><text:span text:style-name="T449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450"/>
      <text:p text:style-name="P451"><text:span text:style-name="T451_1">Two<text:s/></text:span><text:span text:style-name="T451_2">DOAI</text:span><text:span text:style-name="T451_3"><text:s/>grantees<text:s/></text:span><text:span text:style-name="T451_4">were<text:s/></text:span><text:span text:style-name="T451_5">selected</text:span><text:span text:style-name="T451_6"><text:s/>rather<text:s/>than<text:s/>three</text:span><text:span text:style-name="T451_7"><text:s/>as</text:span><text:span text:style-name="T451_8"><text:s/>the</text:span><text:span text:style-name="T451_9"><text:s/>third<text:s/>submission<text:s/>was<text:s/>not<text:s/>of<text:s/>the<text:s/>standard<text:s/>required<text:s/>for<text:s/>progression.<text:s/></text:span><text:span text:style-name="T451_10">In<text:s/>contrast,<text:s/></text:span><text:span text:style-name="T451_11">the<text:s/>quality<text:s/>of<text:s/>proposals<text:s/></text:span><text:span text:style-name="T451_12">for<text:s/>the<text:s/>scale<text:s/>grants<text:s/>were<text:s/>such<text:s/>that<text:s/></text:span><text:span text:style-name="T451_13">five<text:s/>were<text:s/>awarded</text:span><text:span text:style-name="T451_14">,<text:s/>exceeding<text:s/>the<text:s/>milestone<text:s/>of<text:s/>two.</text:span></text:p>
      <text:p text:style-name="P452"/>
      <text:p text:style-name="P453"><text:span text:style-name="T453_1">Oxfam<text:s/>and<text:s/>Reemi</text:span><text:span text:style-name="T453_2">’s</text:span><text:span text:style-name="T453_3"><text:s/></text:span><text:span text:style-name="T453_4">scaling<text:s/>project<text:s/>was<text:s/>expanded<text:s/></text:span><text:span text:style-name="T453_5">from<text:s/>Gaza<text:s/></text:span><text:span text:style-name="T453_6">to<text:s/>Lebanon<text:s/></text:span><text:span text:style-name="T453_7">and<text:s/>the<text:s/>project<text:s/>timeline<text:s/>extended<text:s/>from<text:s/>January<text:s/>to<text:s/>July<text:s/>2025.</text:span><text:span text:style-name="T453_8"><text:s/>This<text:s/>increased<text:s/>the<text:s/>quantity<text:s/>of<text:s/>kits<text:s/>distributed<text:s/>from<text:s/></text:span><text:span text:style-name="T453_9">the<text:s/>planned<text:s/>5,000</text:span><text:span text:style-name="T453_10"><text:s/>to<text:s/></text:span><text:span text:style-name="T453_11">7,132<text:s/>delivered.<text:s/></text:span></text:p>
      <text:p text:style-name="P454"/>
      <text:p text:style-name="P455"><text:span text:style-name="T455_1">Due<text:s/>to<text:s/>decisions<text:s/>concerning<text:s/>the<text:s/>CLIP’s<text:s/>future<text:s/>funding,<text:s/>certain<text:s/>activities<text:s/>originally<text:s/>planned<text:s/>for<text:s/>this<text:s/>costed<text:s/>extension<text:s/></text:span><text:span text:style-name="T455_2">were<text:s/></text:span><text:span text:style-name="T455_3">reconsidered<text:s/>and</text:span><text:span text:style-name="T455_4">,</text:span><text:span text:style-name="T455_5"><text:s/>in<text:s/>some<text:s/>cases</text:span><text:span text:style-name="T455_6">,</text:span><text:span text:style-name="T455_7"><text:s/>costs<text:s/>reallocated.<text:s/>Plans<text:s/>in<text:s/>South<text:s/>Sudan<text:s/>have<text:s/>been<text:s/>compressed<text:s/>into<text:s/>a<text:s/>one-year<text:s/>timeline,<text:s/>to<text:s/>now<text:s/>pilot<text:s/>a<text:s/>rapid<text:s/>innovation<text:s/>programme<text:s/>in<text:s/>Gogrial<text:s/>West</text:span><text:span text:style-name="T455_8">.</text:span><text:span text:style-name="T455_9"><text:s/></text:span><text:span text:style-name="T455_10">Scoping<text:s/>and<text:s/>networking<text:s/>activities<text:s/>to<text:s/>identify<text:s/>new<text:s/>partners<text:s/></text:span><text:span text:style-name="T455_11">were</text:span><text:span text:style-name="T455_12"><text:s/>cancelled</text:span><text:span text:style-name="T455_13">.</text:span><text:span text:style-name="T455_14"><text:s/></text:span><text:span text:style-name="T455_15">The<text:s/>focus<text:s/>of<text:s/>the<text:s/>CLIP<text:s/>coordinating<text:s/>team<text:s/>is<text:s/>now<text:s/></text:span><text:span text:style-name="T455_16">to</text:span><text:span text:style-name="T455_17"><text:s/>evolv</text:span><text:span text:style-name="T455_18">e<text:s/></text:span><text:span text:style-name="T455_19">the<text:s/>CLIP<text:s/>into<text:s/>a<text:s/>global<text:s/>community<text:s/>of<text:s/>practice<text:s/></text:span><text:span text:style-name="T455_20">in</text:span><text:span text:style-name="T455_21"><text:s/>community-led<text:s/>innovation.<text:s/></text:span><text:span text:style-name="T455_22">Elrha<text:s/></text:span><text:span text:style-name="T455_23">are<text:s/>actively<text:s/>working<text:s/>to<text:s/>consolidate<text:s/></text:span><text:span text:style-name="T455_24">all<text:s/>CLIP<text:s/>learning<text:s/>gathered<text:s/>since<text:s/>2020,<text:s/>through<text:s/>both<text:s/>the<text:s/>production<text:s/>of<text:s/>the<text:s/>CLIP<text:s/>Anthology<text:s/>and<text:s/>the<text:s/>CLIP<text:s/>Evaluation.<text:s/></text:span></text:p>
      <text:p text:style-name="P456"/>
      <text:p text:style-name="P457"><text:span text:style-name="T457_1">The<text:s/>scope<text:s/>of<text:s/>work<text:s/>for<text:s/>Phase<text:s/>2<text:s/>of<text:s/>the<text:s/>Excess<text:s/>mortality<text:s/>SIP<text:s/>has<text:s/>increased<text:s/>due<text:s/>to<text:s/>the<text:s/>availability<text:s/>of<text:s/>additional<text:s/>FCDO<text:s/>funding.<text:s/></text:span></text:p>
      <text:p text:style-name="P458"/>
      <text:p text:style-name="P459"><text:span text:style-name="T45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60"/>
      <text:p text:style-name="P461"><text:span text:style-name="T461_1">Elrha<text:s/>have<text:s/>updated<text:s/>final<text:s/>versions<text:s/>of<text:s/>the<text:s/>Faircap<text:s/>and<text:s/>Arches<text:s/>case<text:s/>studies</text:span><text:span text:style-name="T461_2"><text:s/>in<text:s/>line<text:s/>with<text:s/>last<text:s/>year’s<text:s/>recommendation</text:span><text:span text:style-name="T461_3">.</text:span><text:span text:style-name="T461_4"><text:s/></text:span><text:span text:style-name="T461_5">CHIC<text:s/>has<text:s/></text:span><text:span text:style-name="T461_6">also<text:s/></text:span><text:span text:style-name="T461_7">made<text:s/>good<text:s/>progress<text:s/>against<text:s/>last<text:s/>year’s<text:s/>recommendation,<text:s/>which<text:s/>was<text:s/>to<text:s/>update<text:s/>the<text:s/>log<text:s/>frame<text:s/>by<text:s/>end<text:s/>of<text:s/>December<text:s/>2024,<text:s/>to<text:s/>ensure<text:s/>milestones<text:s/>and<text:s/>targets<text:s/>continue<text:s/>to<text:s/>be<text:s/>sufficiently<text:s/>stretching<text:s/>and<text:s/>achievable.</text:span><text:span text:style-name="T461_8"><text:s/></text:span></text:p>
      <table:table table:style-name="Table11"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38">
          <table:table-cell table:style-name="Cell139">
            <text:p text:style-name="P462"><text:span text:style-name="T462_1">Output<text:s/>Title<text:s/></text:span></text:p>
          </table:table-cell>
          <table:table-cell table:style-name="Cell140" table:number-columns-spanned="4">
            <text:p text:style-name="P463"><text:span text:style-name="T463_1">The<text:s/>humanitarian<text:s/>innovation<text:s/>platform<text:s/>generates<text:s/>and<text:s/>shares<text:s/>high<text:s/>quality<text:s/>research<text:s/>and<text:s/>lessons<text:s/>about<text:s/>what<text:s/>does<text:s/>and<text:s/>doesn't<text:s/>work<text:s/>to<text:s/>inform<text:s/>the<text:s/>wider<text:s/>humanitarian<text:s/>innovation<text:s/>community</text:span></text:p>
          </table:table-cell>
          <table:covered-table-cell/>
          <table:covered-table-cell/>
          <table:covered-table-cell/>
        </table:table-row>
        <table:table-row table:style-name="Row39">
          <table:table-cell table:style-name="Cell141" table:number-columns-spanned="2">
            <text:p text:style-name="P464"><text:span text:style-name="T464_1">Output<text:s/>number:<text:s/></text:span></text:p>
          </table:table-cell>
          <table:covered-table-cell/>
          <table:table-cell table:style-name="Cell142">
            <text:p text:style-name="P465"><text:span text:style-name="T465_1">2</text:span></text:p>
          </table:table-cell>
          <table:table-cell table:style-name="Cell143">
            <text:p text:style-name="P466"><text:span text:style-name="T466_1">Output<text:s/>Score:<text:s/></text:span></text:p>
          </table:table-cell>
          <table:table-cell table:style-name="Cell144">
            <text:p text:style-name="P467"><text:span text:style-name="T467_1">A+</text:span></text:p>
          </table:table-cell>
        </table:table-row>
        <table:table-row table:style-name="Row40">
          <table:table-cell table:style-name="Cell145" table:number-columns-spanned="2">
            <text:p text:style-name="P468"><text:span text:style-name="T468_1">Impact<text:s/>weighting<text:s/>(%):</text:span><text:span text:style-name="T468_2"><text:s/></text:span></text:p>
          </table:table-cell>
          <table:covered-table-cell/>
          <table:table-cell table:style-name="Cell146">
            <text:p text:style-name="P469"><text:span text:style-name="T469_1">30%</text:span></text:p>
          </table:table-cell>
          <table:table-cell table:style-name="Cell147">
            <text:p text:style-name="P470"><text:span text:style-name="T470_1">Weighting<text:s/>revised<text:s/>since<text:s/>last<text:s/>AR?<text:s/></text:span></text:p>
          </table:table-cell>
          <table:table-cell table:style-name="Cell148">
            <text:p text:style-name="P471"><text:span text:style-name="T471_1">No<text:s/></text:span></text:p>
          </table:table-cell>
        </table:table-row>
      </table:table>
      <table:table table:style-name="Table12">
        <table:table-column table:style-name="Column37"/>
        <table:table-column table:style-name="Column38"/>
        <table:table-column table:style-name="Column39"/>
        <table:table-row table:style-name="Row41">
          <table:table-cell table:style-name="Cell149">
            <text:p text:style-name="P472"><text:span text:style-name="T472_1">Indicator(s)</text:span></text:p>
          </table:table-cell>
          <table:table-cell table:style-name="Cell150">
            <text:p text:style-name="P473"><text:span text:style-name="T473_1">Milestone(s)<text:s/>for<text:s/>this<text:s/>review</text:span></text:p>
          </table:table-cell>
          <table:table-cell table:style-name="Cell151">
            <text:p text:style-name="P474"><text:span text:style-name="T474_1">Progress<text:s/></text:span></text:p>
          </table:table-cell>
        </table:table-row>
        <table:table-row table:style-name="Row42">
          <table:table-cell table:style-name="Cell152">
            <text:p text:style-name="P475"><text:span text:style-name="T475_1">2.1<text:s/>Number<text:s/>of<text:s/>research<text:s/>outputs<text:s/>to<text:s/>share<text:s/>findings<text:s/>from<text:s/>platform<text:s/>financed<text:s/>innovations<text:s/>(cumulative,<text:s/>disaggregated<text:s/>by<text:s/>#<text:s/>reports<text:s/>(grey<text:s/>literature)<text:s/>in<text:s/>public<text:s/>domain<text:s/>/<text:s/>open<text:s/>source;<text:s/>#<text:s/>blogs)</text:span></text:p>
            <text:p text:style-name="P476"/>
          </table:table-cell>
          <table:table-cell table:style-name="Cell153">
            <text:p text:style-name="P477"><text:span text:style-name="T477_1">+39<text:s/>outputs<text:s/>(214<text:s/>cumulative)</text:span></text:p>
            <text:p text:style-name="P478"/>
            <text:p text:style-name="P479"><text:span text:style-name="T479_1">+<text:s/>22<text:s/>HIF<text:s/>(73<text:s/>cumulative)</text:span></text:p>
            <text:p text:style-name="P480"><text:span text:style-name="T480_1">+<text:s/>7<text:s/>CLIP<text:s/>(37<text:s/>cumulative)</text:span></text:p>
            <text:p text:style-name="P481"><text:span text:style-name="T481_1">+<text:s/>8<text:s/>UKHIH<text:s/>(35<text:s/>cumulative)</text:span></text:p>
            <text:p text:style-name="P482"><text:span text:style-name="T482_1">+<text:s/>2<text:s/>CHIC<text:s/>(64<text:s/>cumulative)<text:s/>[+0<text:s/>reports<text:s/>(16<text:s/>cumulative)<text:s/>+<text:s/>2<text:s/>blogs<text:s/>(48<text:s/>cumulative)]</text:span></text:p>
            <text:p text:style-name="P483"><text:span text:style-name="T483_1">+<text:s/>0<text:s/>WFP<text:s/>(5<text:s/>cumulative)</text:span></text:p>
          </table:table-cell>
          <table:table-cell table:style-name="Cell154">
            <text:p text:style-name="P484"><text:span text:style-name="T484_1">Substantially<text:s/>exceeded<text:s/>expectations</text:span></text:p>
            <text:p text:style-name="P485"/>
            <text:p text:style-name="P486"><text:span text:style-name="T486_1">+<text:s/>7</text:span><text:span text:style-name="T486_2">5</text:span><text:span text:style-name="T486_3"><text:s/>(27</text:span><text:span text:style-name="T486_4">4</text:span><text:span text:style-name="T486_5"><text:s/>cumulative)</text:span><text:span text:style-name="T486_6"><text:s/></text:span></text:p>
            <text:p text:style-name="P487"/>
            <text:p text:style-name="P488"><text:span text:style-name="T488_1">HIF<text:s/>+<text:s/>32<text:s/>(106<text:s/>cumulative):</text:span></text:p>
            <text:p text:style-name="P489"><text:span text:style-name="T489_1">+<text:s/>11<text:s/>blogs<text:s/>(1<text:s/>DOAI,<text:s/>3<text:s/>WASH,<text:s/>1<text:s/>AI,<text:s/>6<text:s/>Scale)</text:span></text:p>
            <text:p text:style-name="P490"><text:span text:style-name="T490_1">+<text:s/>1<text:s/>DOAI<text:s/>Gap<text:s/>Analysis</text:span></text:p>
            <text:p text:style-name="P491"><text:span text:style-name="T491_1">+<text:s/>1<text:s/>DOAI<text:s/>learning<text:s/>report</text:span></text:p>
            <text:p text:style-name="P492"><text:span text:style-name="T492_1">+<text:s/>3<text:s/>WASH<text:s/>reports<text:s/></text:span></text:p>
            <text:p text:style-name="P493"><text:span text:style-name="T493_1">+<text:s/>1<text:s/>WASH<text:s/>grantee<text:s/>press<text:s/>release</text:span></text:p>
            <text:p text:style-name="P494"><text:span text:style-name="T494_1">+<text:s/>2<text:s/>WASH<text:s/>grantee<text:s/>podcast<text:s/>episodes</text:span></text:p>
            <text:p text:style-name="P495"><text:span text:style-name="T495_1">+<text:s/>1<text:s/>ALNAP<text:s/>final<text:s/>synthesis<text:s/>report</text:span></text:p>
            <text:p text:style-name="P496"><text:span text:style-name="T496_1">+<text:s/>10<text:s/>AI<text:s/>grantee<text:s/>reflections</text:span></text:p>
            <text:p text:style-name="P497"><text:span text:style-name="T497_1">+<text:s/>2<text:s/>rapid<text:s/>response<text:s/>reports</text:span></text:p>
            <text:p text:style-name="P498"/>
            <text:p text:style-name="P499"><text:span text:style-name="T499_1">UKHIH<text:s/>+<text:s/>22<text:s/>(51<text:s/>cumulative):</text:span></text:p>
            <text:p text:style-name="P500"><text:span text:style-name="T500_1">+<text:s/>8<text:s/>AI<text:s/>learning<text:s/>outputs<text:s/></text:span><text:span text:style-name="T500_2">shared</text:span><text:span text:style-name="T500_3"><text:s/></text:span><text:span text:style-name="T500_4">through</text:span><text:span text:style-name="T500_5"><text:s/>AI<text:s/>and<text:s/>emerging<text:s/>tech<text:s/>newsletters<text:s/></text:span></text:p>
            <text:p text:style-name="P501"><text:span text:style-name="T501_1">+<text:s/>1<text:s/>Surgery<text:s/>SIP<text:s/>paper<text:s/></text:span></text:p>
            <text:p text:style-name="P502"><text:span text:style-name="T502_1">+<text:s/></text:span><text:span text:style-name="T502_2">2</text:span><text:span text:style-name="T502_3"><text:s/>Mortality<text:s/>SIP<text:s/>pre-print<text:s/>paper<text:s/></text:span></text:p>
            <text:p text:style-name="P503"><text:span text:style-name="T503_1">+<text:s/>2<text:s/>vaccines<text:s/>SIP<text:s/>paper<text:s/>&amp;<text:s/>blog<text:s/></text:span></text:p>
            <text:p text:style-name="P504"><text:span text:style-name="T504_1">+<text:s/>3<text:s/>Gaza/Sudan<text:s/>reports<text:s/></text:span></text:p>
            <text:p text:style-name="P505"><text:span text:style-name="T505_1">+<text:s/></text:span><text:span text:style-name="T505_2">7</text:span><text:span text:style-name="T505_3"><text:s/>responsive<text:s/>grants<text:s/>reports</text:span><text:span text:style-name="T505_4"><text:s/></text:span></text:p>
            <text:p text:style-name="P506"><text:span text:style-name="T506_1">+<text:s/>3<text:s/>reports<text:s/>summarising<text:s/>real<text:s/>time<text:s/>learning<text:s/>opportunities</text:span></text:p>
            <text:p text:style-name="P507"><text:span text:style-name="T507_1">+<text:s/>1<text:s/>AI<text:s/>humanitarian-oriented<text:s/>brief</text:span></text:p>
            <text:p text:style-name="P508"/>
            <text:p text:style-name="P509"><text:span text:style-name="T509_1">CLIP<text:s/>+<text:s/>21<text:s/>(55<text:s/>cumulative):</text:span></text:p>
            <text:p text:style-name="P510"><text:span text:style-name="T510_1">+<text:s/>2<text:s/>CLIP<text:s/>reports<text:s/></text:span></text:p>
            <text:p text:style-name="P511"><text:span text:style-name="T511_1">+<text:s/>1<text:s/>Pop-up<text:s/>book</text:span></text:p>
            <text:p text:style-name="P512"><text:span text:style-name="T512_1">+<text:s/>3<text:s/>videos<text:s/>documenting<text:s/>learning</text:span></text:p>
            <text:p text:style-name="P513"><text:span text:style-name="T513_1">+<text:s/>15<text:s/>CLIP<text:s/>blog<text:s/>posts<text:s/></text:span></text:p>
            <text:p text:style-name="P514"/>
            <text:p text:style-name="P515"><text:span text:style-name="T515_1">+<text:s/></text:span><text:span text:style-name="T515_2">10</text:span><text:span text:style-name="T515_3"><text:s/>CHIC<text:s/>(7</text:span><text:span text:style-name="T515_4">2</text:span><text:span text:style-name="T515_5"><text:s/>cumulative)<text:s/></text:span></text:p>
            <text:p text:style-name="P516"/>
            <text:p text:style-name="P517"><text:span text:style-name="T517_1">+<text:s/>0<text:s/>WFP<text:s/>drones<text:s/>(5<text:s/>cumulative)</text:span></text:p>
          </table:table-cell>
        </table:table-row>
        <table:table-row table:style-name="Row43">
          <table:table-cell table:style-name="Cell155">
            <text:p text:style-name="P518"><text:span text:style-name="T518_1">2.2<text:s/>Number<text:s/>of<text:s/>peer-reviewed<text:s/>papers<text:s/>published<text:s/>in<text:s/>academic<text:s/>journals</text:span></text:p>
            <text:p text:style-name="P519"/>
            <text:p text:style-name="P520"/>
            <text:p text:style-name="P521"/>
            <text:p text:style-name="P522"/>
          </table:table-cell>
          <table:table-cell table:style-name="Cell156">
            <text:p text:style-name="P523"><text:span text:style-name="T523_1">+<text:s/>6<text:s/>peer-reviewed<text:s/>papers<text:s/>(41<text:s/>cumulative)<text:s/></text:span></text:p>
            <text:p text:style-name="P524"/>
            <text:p text:style-name="P525"><text:span text:style-name="T525_1">HIF<text:s/>+3<text:s/>(19<text:s/>cumulative)</text:span></text:p>
            <text:p text:style-name="P526"><text:span text:style-name="T526_1">UKHIH<text:s/>+2<text:s/>(3<text:s/>cumulative)</text:span></text:p>
            <text:p text:style-name="P527"><text:span text:style-name="T527_1">CHIC<text:s/>+1<text:s/>(17<text:s/>cumulative)</text:span></text:p>
          </table:table-cell>
          <table:table-cell table:style-name="Cell157">
            <text:p text:style-name="P528"><text:span text:style-name="T528_1">Moderately<text:s/>exceeded<text:s/>expectations</text:span></text:p>
            <text:p text:style-name="P529"/>
            <text:p text:style-name="P530"><text:span text:style-name="T530_1">+</text:span><text:span text:style-name="T530_2">15<text:s/>peer-reviewed<text:s/>papers</text:span><text:span text:style-name="T530_3"><text:s/>[+</text:span><text:span text:style-name="T530_4"><text:s/></text:span><text:span text:style-name="T530_5">1</text:span><text:span text:style-name="T530_6"><text:s/>previously<text:s/>unreported]<text:s/>(</text:span><text:span text:style-name="T530_7">76</text:span><text:span text:style-name="T530_8"><text:s/>cumulative)<text:s/></text:span></text:p>
            <text:p text:style-name="P531"/>
            <text:p text:style-name="P532"><text:span text:style-name="T532_1">+<text:s/>7<text:s/>HIF<text:s/>academic<text:s/>articles<text:s/>accepted<text:s/>and/or<text:s/>published<text:s/>[+</text:span><text:span text:style-name="T532_2">1</text:span><text:span text:style-name="T532_3"><text:s/>previously<text:s/>published<text:s/>but<text:s/>not<text:s/>reported<text:s/>until<text:s/>this<text:s/>year]<text:s/>(</text:span><text:span text:style-name="T532_4">37</text:span><text:span text:style-name="T532_5"><text:note text:note-class="footnote"><text:note-citation/><text:note-body><text:p text:style-name="P533"><text:span text:style-name="T533_1"><text:s/>29<text:s/>achieved<text:s/>last<text:s/>reporting<text:s/>period.</text:span></text:p></text:note-body></text:note></text:span><text:span text:style-name="T533_2"><text:s/>cumulative)<text:s/></text:span></text:p>
            <text:p text:style-name="P534"><text:span text:style-name="T534_1"><text:s/>+<text:s/>0<text:s/>UKHIH<text:s/>[+2<text:s/>submitted<text:s/>awaiting<text:s/>approval<text:s/>for<text:s/>publication]<text:s/>(1<text:s/>cumulative)</text:span></text:p>
            <text:p text:style-name="P535"><text:span text:style-name="T535_1">+<text:s/>0<text:s/>CLIP<text:s/></text:span><text:span text:style-name="T535_2">(4<text:s/>cumulative)</text:span></text:p>
            <text:p text:style-name="P536"><text:span text:style-name="T536_1">+<text:s/>8<text:s/>CHIC<text:s/>(</text:span><text:span text:style-name="T536_2">34</text:span><text:span text:style-name="T536_3"><text:s/>cumulative)</text:span></text:p>
            <text:p text:style-name="P537"><text:span text:style-name="T537_1">+<text:s/>0<text:s/>WFP<text:s/>drones</text:span></text:p>
            <text:p text:style-name="P538"/>
            <text:p text:style-name="P539"/>
          </table:table-cell>
        </table:table-row>
        <table:table-row table:style-name="Row44">
          <table:table-cell table:style-name="Cell158">
            <text:p text:style-name="P540"><text:span text:style-name="T540_1">2.3<text:s/>Number<text:s/>events<text:s/>convened<text:s/>and<text:s/>presented<text:s/>at<text:s/>to<text:s/>share<text:s/>findings<text:s/>and<text:s/>lessons<text:s/>by<text:s/>type<text:s/>of<text:s/>meeting<text:s/>(e.g.<text:s/>technical<text:s/>working<text:s/>group;<text:s/>presentation,<text:s/>etc.)</text:span></text:p>
          </table:table-cell>
          <table:table-cell table:style-name="Cell159">
            <text:p text:style-name="P541"/>
            <text:p text:style-name="P542"/>
            <text:p text:style-name="P543"><text:span text:style-name="T543_1">+<text:s/>31<text:s/>events<text:s/>(153<text:s/>cumulative)</text:span></text:p>
            <text:p text:style-name="P544"/>
            <text:p text:style-name="P545"><text:span text:style-name="T545_1">+<text:s/>15<text:s/>HIF<text:s/>(79<text:s/>cumulative)<text:s/>[+7<text:s/>DOAI<text:s/>(30<text:s/>cumulative);<text:s/>+<text:s/>6<text:s/>WASH<text:s/>(27<text:s/>cumulative);<text:s/>+<text:s/>0<text:s/>GBV<text:s/>(20<text:s/>cumulative);<text:s/>+<text:s/>1<text:s/>HIF<text:s/>Forum;<text:s/>+<text:s/>1<text:s/>scale]</text:span></text:p>
            <text:p text:style-name="P546"><text:span text:style-name="T546_1">+<text:s/>2<text:s/>CLIP<text:s/>(2<text:s/>cumulative)</text:span></text:p>
            <text:p text:style-name="P547"><text:span text:style-name="T547_1">+<text:s/>11<text:s/>UKHIH<text:s/>(57<text:s/>cumulative)</text:span></text:p>
            <text:p text:style-name="P548"><text:span text:style-name="T548_1">+<text:s/>3<text:s/>CHIC<text:s/>(13<text:s/>cumulative)</text:span></text:p>
            <text:p text:style-name="P549"><text:span text:style-name="T549_1">+<text:s/>0<text:s/>WFP<text:s/>UAV<text:s/>(2<text:s/>cumulative)</text:span></text:p>
          </table:table-cell>
          <table:table-cell table:style-name="Cell160">
            <text:p text:style-name="P550"><text:span text:style-name="T550_1">Substantially<text:s/>exceeded<text:s/>expectations</text:span></text:p>
            <text:p text:style-name="P551"/>
            <text:p text:style-name="P552"><text:span text:style-name="T552_1">+<text:s/>59<text:s/>(199<text:s/>cumulative)</text:span></text:p>
            <text:p text:style-name="P553"/>
            <text:p text:style-name="P554"><text:span text:style-name="T554_1">HIF<text:s/>+<text:s/>18<text:s/>(94<text:s/>cumulative):</text:span></text:p>
            <text:p text:style-name="P555"><text:span text:style-name="T555_1">+<text:s/>4<text:s/>TWG<text:s/>meetings<text:s/>(2<text:s/>DOAI,<text:s/>2<text:s/>WASH)</text:span></text:p>
            <text:p text:style-name="P556"><text:span text:style-name="T556_1">+<text:s/>4<text:s/>DOAI<text:s/>Gap<text:s/>Analysis<text:s/>workshops</text:span></text:p>
            <text:p text:style-name="P557"><text:span text:style-name="T557_1">+<text:s/>1<text:s/>session<text:s/>at<text:s/>HNPW<text:s/>(DOAI)</text:span></text:p>
            <text:p text:style-name="P558"><text:span text:style-name="T558_1">+<text:s/>1<text:s/>Disability<text:s/>Reference<text:s/>Group<text:s/>presentation</text:span></text:p>
            <text:p text:style-name="P559"><text:span text:style-name="T559_1">+<text:s/>1<text:s/>presentation<text:s/>&amp;<text:s/>roundtable<text:s/>at<text:s/>Humanitarian<text:s/>Health<text:s/>Research<text:s/>Forum</text:span></text:p>
            <text:p text:style-name="P560"><text:span text:style-name="T560_1">+<text:s/>1<text:s/>co-organised<text:s/>learning<text:s/>webinar<text:s/>(WASH)</text:span></text:p>
            <text:p text:style-name="P561"><text:span text:style-name="T561_1">+<text:s/>2<text:s/>WASH<text:s/>Summits/Forums</text:span></text:p>
            <text:p text:style-name="P562"><text:span text:style-name="T562_1">+<text:s/>1<text:s/>WASH<text:s/>climate<text:s/>online<text:s/>learning<text:s/>event</text:span></text:p>
            <text:p text:style-name="P563"><text:span text:style-name="T563_1">+<text:s/>1<text:s/>Major<text:s/>Forum<text:s/></text:span></text:p>
            <text:p text:style-name="P564"><text:span text:style-name="T564_1">+<text:s/>1<text:s/>Scale<text:s/>webinar<text:s/>presentation</text:span></text:p>
            <text:p text:style-name="P565"><text:span text:style-name="T565_1">+<text:s/>1<text:s/>Scale<text:s/>Adoption<text:s/>Funders<text:s/>convening<text:s/></text:span></text:p>
            <text:p text:style-name="P566"/>
            <text:p text:style-name="P567"><text:span text:style-name="T567_1">CLIP<text:s/>+<text:s/>11<text:s/>(11<text:s/>cumulative):</text:span></text:p>
            <text:p text:style-name="P568"><text:span text:style-name="T568_1">+<text:s/>7<text:s/>conference<text:s/>presentations<text:s/>/<text:s/>multi-stakeholder<text:s/>discussions</text:span></text:p>
            <text:p text:style-name="P569"><text:span text:style-name="T569_1">+<text:s/>1<text:s/>Ministerial<text:s/>Roundtables</text:span></text:p>
            <text:p text:style-name="P570"><text:span text:style-name="T570_1">+<text:s/>3<text:s/>Public<text:s/>Engagement<text:s/>Events</text:span></text:p>
            <text:p text:style-name="P571"/>
            <text:p text:style-name="P572"><text:span text:style-name="T572_1">UKHIH<text:s/>+<text:s/>15<text:s/>(63<text:s/>cumulative):</text:span></text:p>
            <text:p text:style-name="P573"><text:span text:style-name="T573_1">+<text:s/></text:span><text:span text:style-name="T573_2">3</text:span><text:span text:style-name="T573_3"><text:s/>emerging<text:s/>tech<text:s/>convening</text:span></text:p>
            <text:p text:style-name="P574"><text:span text:style-name="T574_1">+<text:s/>4<text:s/>HRRI<text:s/>convening<text:s/>events</text:span></text:p>
            <text:p text:style-name="P575"><text:span text:style-name="T575_1">+<text:s/>1<text:s/>responsive<text:s/>grant<text:s/>convening<text:s/></text:span></text:p>
            <text:p text:style-name="P576"><text:span text:style-name="T576_1">+<text:s/>5<text:s/>mortality<text:s/>events<text:s/>convened</text:span></text:p>
            <text:p text:style-name="P577"><text:span text:style-name="T577_1">+<text:s/>4<text:s/>vaccines<text:s/>community<text:s/>engagement<text:s/>events</text:span></text:p>
            <text:p text:style-name="P578"/>
            <text:p text:style-name="P579"><text:span text:style-name="T579_1">+<text:s/>15<text:s/>CHIC<text:s/>(29<text:s/>cumulative)</text:span></text:p>
            <text:p text:style-name="P580"/>
            <text:p text:style-name="P581"><text:span text:style-name="T581_1">+<text:s/>0<text:s/>WFP<text:s/>(2<text:s/>cumulative)</text:span></text:p>
          </table:table-cell>
        </table:table-row>
      </table:table>
      <text:p text:style-name="P582"/>
      <text:p text:style-name="P583"/>
      <text:p text:style-name="P584"><text:span text:style-name="T584_1">Briefly<text:s/>describe<text:s/>the<text:s/>output’s<text:s/>activities<text:s/>and<text:s/>provide<text:s/>supporting<text:s/>narrative<text:s/>for<text:s/>the<text:s/>score.<text:s/></text:span></text:p>
      <text:p text:style-name="P585"/>
      <text:p text:style-name="P586"><text:span text:style-name="T586_1">Output<text:s/>2.1<text:s/>Number<text:s/>of<text:s/>research<text:s/>outputs<text:s/>to<text:s/>share<text:s/>findings<text:s/></text:span></text:p>
      <text:p text:style-name="P587"><text:span text:style-name="T587_1">2.1.1</text:span><text:span text:style-name="T587_2"><text:s/></text:span><text:span text:style-name="T587_3">The<text:s/></text:span><text:span text:style-name="T587_4">HIF</text:span><text:span text:style-name="T587_5"><text:s/>continues<text:s/>to<text:s/>document<text:s/>and<text:s/>share<text:s/>lessons<text:s/>through<text:s/>a<text:s/>variety<text:s/>of<text:s/>output<text:s/>types<text:s/>such<text:s/>as<text:s/>reports,<text:s/>podcast<text:s/>episodes</text:span><text:span text:style-name="T587_6">,<text:s/>grantee<text:s/>reflections</text:span><text:span text:style-name="T587_7">,<text:s/>and<text:s/>blogs</text:span><text:span text:style-name="T587_8">.<text:s/></text:span></text:p>
      <text:p text:style-name="P588"><text:span text:style-name="T588_1">Highlights<text:s/>include</text:span><text:span text:style-name="T588_2">:</text:span></text:p>
      <text:list text:style-name="LS45" xml:id="list86">
        <text:list-item>
          <text:p text:style-name="P589"><text:span text:style-name="T589_1">R</text:span><text:span text:style-name="T589_2">eports<text:s/></text:span><text:span text:style-name="T589_3">on<text:s/></text:span><text:span text:style-name="T589_4">DOA</text:span><text:span text:style-name="T589_5">I<text:s/>including<text:s/>a<text:s/>gap<text:s/>analysis</text:span><text:span text:style-name="T589_6">:</text:span><text:span text:style-name="T589_7"><text:s/></text:span><text:span text:style-name="T589_8"><text:a xlink:type="simple" xlink:href="https://www.elrha.org/resource/gap-analysis-2025-identifying-opportunities-for-innovation-in-disability-and-older-age-inclusion"><text:span text:style-name="T589_9">Opportunities<text:s/>for<text:s/>Innovation<text:s/>in<text:s/>Disability<text:s/>and<text:s/>Older<text:s/>Age<text:s/>Inclusion</text:span></text:a></text:span><text:span text:style-name="T589_10"><text:s/>and</text:span><text:span text:style-name="T589_11"><text:s/></text:span><text:span text:style-name="T589_12">learning<text:s/>report</text:span><text:span text:style-name="T589_13">:</text:span><text:span text:style-name="T589_14"><text:s/></text:span><text:span text:style-name="T589_15"><text:a xlink:type="simple" xlink:href="https://www.elrha.org/resource/introducing-our-learning-paper-lessons-on-meaningful-participation-in-humanitarian-action"><text:span text:style-name="T589_16">Meaningful<text:s/>Participation<text:s/>of<text:s/>Persons<text:s/>with<text:s/>Disabilities<text:s/>and<text:s/>Older<text:s/>People<text:s/>in<text:s/>Humanitarian<text:s/>Action</text:span></text:a></text:span><text:span text:style-name="T589_17">.<text:s/></text:span></text:p>
        </text:list-item>
        <text:list-item>
          <text:p text:style-name="P590"><text:span text:style-name="T590_1">A</text:span><text:span text:style-name="T590_2"><text:s/></text:span><text:span text:style-name="T590_3"><text:a xlink:type="simple" xlink:href="https://www.elrha.org/resource/adopting-humanitarian-innovation-key-lessons-from-an-adoption-challenge"><text:span text:style-name="T590_4">report</text:span></text:a></text:span><text:span text:style-name="T590_5"><text:s/>highlighting<text:s/>key<text:s/>learnings<text:s/>on<text:s/>adopting<text:s/>innovation<text:s/>within<text:s/>humanitarian<text:s/>settings</text:span><text:span text:style-name="T590_6">,</text:span><text:span text:style-name="T590_7"><text:s/>based<text:s/>on<text:s/>insights<text:s/>from<text:s/>two<text:s/>HIF<text:s/>Adoption<text:s/>Challenges<text:s/>(from<text:s/>the<text:s/>WASH<text:s/>and<text:s/>scale<text:s/>portfolios).<text:s/>These<text:s/>findings<text:s/>share<text:s/>best<text:s/>practices<text:s/>for<text:s/>to<text:s/>inform<text:s/>the<text:s/>design<text:s/>of<text:s/>future<text:s/>funding<text:s/>calls.</text:span><text:span text:style-name="T590_8"><text:s/></text:span></text:p>
        </text:list-item>
        <text:list-item>
          <text:p text:style-name="P591"><text:span text:style-name="T591_1">A</text:span><text:span text:style-name="T591_2"><text:s/></text:span><text:span text:style-name="T591_3"><text:a xlink:type="simple" xlink:href="https://www.elrha.org/docs/document/research+and+innovation+priorities+for+adapting+humanitarian+wash+to+climate+change.pdf?file_url=document/k6s4t3jnhd01t4qd225um6t875/uuzz8r6vk022g-_o6rpzpijso6e/original?content-type=application%2fpdf&amp;name=research+and+innovation+priorities+for+adapting+humanitarian+wash+to+climate+change.pdf"><text:span text:style-name="T591_4">report</text:span></text:a></text:span><text:span text:style-name="T591_5"><text:s/>exploring<text:s/>research<text:s/>and<text:s/>innovation<text:s/>opportunities<text:s/>for<text:s/>climate<text:s/>adapt</text:span><text:span text:style-name="T591_6">ation<text:s/>in</text:span><text:span text:style-name="T591_7"><text:s/>humanitarian<text:s/>WASH<text:s/>response,<text:s/></text:span></text:p>
        </text:list-item>
        <text:list-item>
          <text:p text:style-name="P592"><text:span text:style-name="T592_1">A<text:s/>synt</text:span><text:span text:style-name="T592_2">hesis<text:s/>of<text:s/></text:span><text:span text:style-name="T592_3"><text:a xlink:type="simple" xlink:href="https://alnap.org/help-library/resources/harnessing-evidence-and-learning-for-people-centred-humanitarian-action/"><text:span text:style-name="T592_4">evidence<text:s/>on<text:s/>and<text:s/>best<text:s/>practice<text:s/>review<text:s/>on<text:s/></text:span><text:span text:style-name="T592_5">Accountability<text:s/>to<text:s/>Affected<text:s/>Populations</text:span><text:span text:style-name="T592_6">,<text:s/>Inclusion<text:s/>and<text:s/>Localisation</text:span></text:a></text:span></text:p>
        </text:list-item>
      </text:list>
      <text:p text:style-name="P593"><text:span text:style-name="T593_1">A</text:span><text:span text:style-name="T593_2"><text:s/></text:span><text:span text:style-name="T593_3">range</text:span><text:span text:style-name="T593_4"><text:s/>of<text:s/>additional<text:s/>communications<text:s/></text:span><text:span text:style-name="T593_5">were<text:s/>produced<text:s/></text:span><text:span text:style-name="T593_6">to<text:s/>further<text:s/>enhance<text:s/>the<text:s/>reach<text:s/>and<text:s/>accessibility<text:s/>of<text:s/>the<text:s/>findings<text:s/>to<text:s/>diverse<text:s/>audiences.<text:s/>The<text:s/>findings<text:s/>were<text:s/>shared<text:s/></text:span><text:span text:style-name="T593_7">in<text:s/></text:span><text:span text:style-name="T593_8">sessions<text:s/>such<text:s/>as<text:s/>the<text:s/>2025<text:s/>Humanitarian<text:s/>Health<text:s/>Research<text:s/>Forum<text:s/>and<text:s/>the<text:s/>2025<text:s/>Emergency<text:s/>Environmental<text:s/>Health<text:s/>Forum.</text:span><text:span text:style-name="T593_9"><text:s/>This<text:s/>year<text:s/>HIF<text:s/></text:span><text:span text:style-name="T593_10">also<text:s/></text:span><text:span text:style-name="T593_11">produced<text:s/>11<text:s/>blogs<text:s/>to<text:s/>illustrate<text:s/>different<text:s/>aspects<text:s/>of<text:s/>its<text:s/>work<text:s/>across<text:s/>DOAI,<text:s/>WASH,<text:s/>AI,<text:s/>and<text:s/>on<text:s/>barriers<text:s/>to<text:s/>scale.</text:span></text:p>
      <text:p text:style-name="P594"><text:span text:style-name="T594_1">2.1.2</text:span><text:span text:style-name="T594_2"><text:s/></text:span><text:span text:style-name="T594_3">The<text:s/></text:span><text:span text:style-name="T594_4">UKHIH</text:span><text:span text:style-name="T594_5"><text:s/>has<text:s/>produced<text:s/>a<text:s/>number<text:s/>of<text:s/>AI<text:s/>learning<text:s/>outputs,<text:s/></text:span><text:span text:style-name="T594_6">including<text:s/>case<text:s/>studies,<text:s/>new</text:span><text:span text:style-name="T594_7">s</text:span><text:span text:style-name="T594_8">letters,<text:s/>and<text:s/>podcasts.<text:s/>The<text:s/>aim<text:s/>is<text:s/>to<text:s/>consolidate<text:s/>and<text:s/>share<text:s/>operational<text:s/>best<text:s/>practice<text:s/>in<text:s/>AI,<text:s/></text:span><text:span text:style-name="T594_9">guidelines<text:s/>and<text:s/>ethical<text:s/>issues,<text:s/>opportunities<text:s/>and<text:s/>challenges,<text:s/>and<text:s/></text:span><text:span text:style-name="T594_10">examples<text:s/>of<text:s/>AI<text:s/>driven<text:s/>solutions<text:s/>available<text:s/>within<text:s/>the<text:s/>humanitarian<text:s/>sector.</text:span><text:span text:style-name="T594_11"><text:s/></text:span><text:span text:style-name="T594_12">These<text:s/>resources<text:s/></text:span><text:span text:style-name="T594_13">serve<text:s/>to<text:s/>help</text:span><text:span text:style-name="T594_14"><text:s/>humanitarian<text:s/>practitioners<text:s/>better<text:s/>navigate<text:s/>the<text:s/>AI<text:s/>landscape</text:span><text:span text:style-name="T594_15">.<text:s/></text:span></text:p>
      <text:p text:style-name="P595"><text:span text:style-name="T595_1">The<text:s/>Hub<text:s/>produced</text:span><text:span text:style-name="T595_2"><text:s/></text:span><text:span text:style-name="T595_3"><text:a xlink:type="simple" xlink:href="https://www.ukhih.org/documents/125/Designing_and_Deploying_AI_Tools_to_Support_Humanitarian_Practice_A_Practical_Guide-V5.pdf"><text:span text:style-name="T595_4">one<text:s/>brief</text:span></text:a></text:span><text:span text:style-name="T595_5"><text:s/>and</text:span><text:span text:style-name="T595_6"><text:s/>10<text:s/>AI<text:s/>newsletter</text:span><text:span text:style-name="T595_7">s</text:span><text:span text:style-name="T595_8">:</text:span></text:p>
      <text:p text:style-name="P596"/>
      <text:list text:style-name="LS15" xml:id="list90">
        <text:list-item>
          <text:p text:style-name="P597"><text:span text:style-name="T597_1"><text:a xlink:type="simple" xlink:href="https://www.ukhih.org/news/humanitarian-ai-unpacked-august-2025/"><text:span text:style-name="T597_2">When<text:s/>AI<text:s/>fuels<text:s/>and<text:s/>fights<text:s/>disinformation<text:s/>in<text:s/>crises</text:span></text:a></text:span><text:span text:style-name="T597_3">:</text:span><text:span text:style-name="T597_4"><text:s/>Misinformation<text:s/>and<text:s/>disinformation<text:s/>in<text:s/>humanitarian<text:s/>contexts</text:span><text:span text:style-name="T597_5"><text:s/>(August<text:s/>2025)</text:span></text:p>
        </text:list-item>
        <text:list-item>
          <text:p text:style-name="P598"><text:span text:style-name="T598_1"><text:a xlink:type="simple" xlink:href="https://www.ukhih.org/news/humanitarian-ai-unpacked-july-2025/"><text:span text:style-name="T598_2">Bridging<text:s/>the<text:s/>divide<text:s/>in<text:s/>Humanitarian<text:s/>AI</text:span></text:a></text:span><text:span text:style-name="T598_3">:<text:s/></text:span><text:span text:style-name="T598_4">the<text:s/>“AI<text:s/>divide”<text:s/>across<text:s/>sectors,<text:s/>geographies,<text:s/>and<text:s/>communities</text:span><text:span text:style-name="T598_5"><text:s/>(July<text:s/>2025)</text:span></text:p>
        </text:list-item>
        <text:list-item>
          <text:p text:style-name="P599"><text:span text:style-name="T599_1"><text:a xlink:type="simple" xlink:href="https://www.ukhih.org/news/humanitarian-ai-unpacked-june-2025/"><text:span text:style-name="T599_2">AI<text:s/>in<text:s/>mission<text:s/>critical<text:s/>support<text:s/>functions</text:span></text:a></text:span><text:span text:style-name="T599_3">:</text:span><text:span text:style-name="T599_4"><text:s/>AI<text:s/>in<text:s/>operational<text:s/>support<text:s/>(logistics,<text:s/>supply<text:s/>chains,<text:s/>back-office<text:s/>functions)</text:span><text:span text:style-name="T599_5"><text:s/>(June<text:s/>2025)</text:span></text:p>
        </text:list-item>
        <text:list-item>
          <text:p text:style-name="P600"><text:span text:style-name="T600_1"><text:a xlink:type="simple" xlink:href="https://www.ukhih.org/news/humanitarian-ai-unpacked-may-2025/"><text:span text:style-name="T600_2">Crisis<text:s/>response<text:s/>in<text:s/>the<text:s/>age<text:s/>of<text:s/>AI</text:span></text:a></text:span><text:span text:style-name="T600_3">:<text:s/></text:span><text:span text:style-name="T600_4">AI<text:s/>in<text:s/>crisis<text:s/>response<text:s/>and<text:s/>emergency<text:s/>planning<text:s/>(May<text:s/>2025)</text:span><text:span text:style-name="T600_5"><text:s/></text:span></text:p>
        </text:list-item>
        <text:list-item>
          <text:p text:style-name="P601"><text:span text:style-name="T601_1"><text:a xlink:type="simple" xlink:href="https://www.ukhih.org/news/humanitarian-ai-unpacked-march-2025/"><text:span text:style-name="T601_2">AI<text:s/>is<text:s/>here<text:s/>–<text:s/>but<text:s/>who<text:s/>is<text:s/>in<text:s/>charge?</text:span></text:a></text:span><text:span text:style-name="T601_3"><text:s/></text:span><text:span text:style-name="T601_4">AI<text:s/>governance<text:s/>and<text:s/>decision-making<text:s/>in<text:s/>humanitarian<text:s/>settings<text:s/></text:span><text:span text:style-name="T601_5">(March<text:s/>2025)</text:span></text:p>
        </text:list-item>
        <text:list-item>
          <text:p text:style-name="P602"><text:span text:style-name="T602_1"><text:a xlink:type="simple" xlink:href="https://www.ukhih.org/news/humanitarian-ai-unpacked-february-2025/"><text:span text:style-name="T602_2">Upholding<text:s/>humanitarian<text:s/>principles<text:s/>in<text:s/>AI<text:s/>development</text:span></text:a></text:span><text:span text:style-name="T602_3">:<text:s/></text:span><text:span text:style-name="T602_4">Embedding<text:s/>core<text:s/>humanitarian<text:s/>principles<text:s/>(humanity,<text:s/>neutrality,<text:s/>impartiality,<text:s/>independence)<text:s/>into<text:s/>AI<text:s/>development<text:s/>and<text:s/>use</text:span><text:span text:style-name="T602_5"><text:s/>(February<text:s/>2025)</text:span></text:p>
        </text:list-item>
        <text:list-item>
          <text:p text:style-name="P603"><text:span text:style-name="T603_1"><text:a xlink:type="simple" xlink:href="https://www.ukhih.org/news/humanitarian-ai-unpacked-january-2025/"><text:span text:style-name="T603_2">From<text:s/>pilots<text:s/>to<text:s/>impact:<text:s/>Evidence-driven<text:s/>AI<text:s/>in<text:s/>humanitarian<text:s/>work</text:span></text:a></text:span><text:span text:style-name="T603_3"><text:s/>(January<text:s/>2025)</text:span></text:p>
        </text:list-item>
        <text:list-item>
          <text:p text:style-name="P604"><text:span text:style-name="T604_1"><text:a xlink:type="simple" xlink:href="https://www.ukhih.org/news/humanitarian-ai-unpacked-december-2024/"><text:span text:style-name="T604_2">Centring<text:s/>communities<text:s/>in<text:s/>Humanitarian<text:s/>AI</text:span></text:a></text:span><text:span text:style-name="T604_3">:<text:s/>Community<text:s/>engagement<text:s/>/<text:s/>localising<text:s/>AI:<text:s/>making<text:s/>sure<text:s/>affected<text:s/>communities<text:s/>have<text:s/>a<text:s/>say<text:s/>(December<text:s/>2024)</text:span></text:p>
        </text:list-item>
        <text:list-item>
          <text:p text:style-name="P605"><text:span text:style-name="T605_1"><text:a xlink:type="simple" xlink:href="https://www.ukhih.org/news/humanitarian-ai-unpacked-november-2024/"><text:span text:style-name="T605_2">Why<text:s/>transparency<text:s/>matters<text:s/>in<text:s/>Humanitarian<text:s/>AI</text:span></text:a></text:span><text:span text:style-name="T605_3">:</text:span><text:span text:style-name="T605_4"><text:s/>Transparency<text:s/>in<text:s/>humanitarian<text:s/>use<text:s/>of<text:s/>AI</text:span><text:span text:style-name="T605_5"><text:s/></text:span><text:span text:style-name="T605_6">(November<text:s/>2024)</text:span></text:p>
        </text:list-item>
        <text:list-item>
          <text:p text:style-name="P606"><text:span text:style-name="T606_1"><text:a xlink:type="simple" xlink:href="https://www.ukhih.org/news/humanitarian-ai-unpacked-october-2024/"><text:span text:style-name="T606_2">Welcome<text:s/>to<text:s/>Humanitarian<text:s/>AI<text:s/>Unpacked</text:span></text:a></text:span><text:span text:style-name="T606_3"><text:s/>(October<text:s/>2024)</text:span></text:p>
        </text:list-item>
      </text:list>
      <text:p text:style-name="P607"/>
      <text:p text:style-name="P608"><text:span text:style-name="T608_1">Various<text:s/></text:span><text:span text:style-name="T608_2">published<text:s/>outputs</text:span><text:span text:style-name="T608_3"><text:s/>have<text:s/>come<text:s/>out<text:s/>of<text:s/>the</text:span><text:span text:style-name="T608_4"><text:s/>SIPs</text:span><text:span text:style-name="T608_5"><text:s/>including</text:span><text:span text:style-name="T608_6">:</text:span></text:p>
      <text:list text:style-name="LS46" xml:id="list100">
        <text:list-item>
          <text:p text:style-name="P609"><text:span text:style-name="T609_1"><text:a xlink:type="simple" xlink:href="https://www.ukhih.org/documents/76/RSCHSIHumanitarian_SurgeryCall_to_ActionOct_2024FINAL.pdf"><text:span text:style-name="T609_2">Reshaping<text:s/>Humanitarian<text:s/>Surgery</text:span></text:a></text:span><text:span text:style-name="T609_3"><text:s/></text:span></text:p>
        </text:list-item>
        <text:list-item>
          <text:p text:style-name="P610"><text:span text:style-name="T610_1"><text:a xlink:type="simple" xlink:href="https://sciety.org/articles/activity/10.21203/rs.3.rs-6295865/v1"><text:span text:style-name="T610_2">Community<text:s/>engagement<text:s/>for<text:s/>vaccine<text:s/>delivery</text:span></text:a></text:span><text:span text:style-name="T610_3"><text:s/></text:span></text:p>
        </text:list-item>
        <text:list-item>
          <text:p text:style-name="P611"><text:span text:style-name="T611_1"><text:a xlink:type="simple" xlink:href="https://www.medrxiv.org/content/10.1101/2025.09.07.25335291v1"><text:span text:style-name="T611_2">Somalia<text:s/>Mortality<text:s/>Estimation<text:s/>Database</text:span></text:a></text:span></text:p>
        </text:list-item>
        <text:list-item>
          <text:p text:style-name="P612"><text:span text:style-name="T612_1"><text:a xlink:type="simple" xlink:href="https://www.medrxiv.org/content/10.1101/2025.06.10.25329322v1"><text:span text:style-name="T612_2">A<text:s/>New<text:s/>Method<text:s/>to<text:s/>Quantify<text:s/>Caloric<text:s/>Intake<text:s/>from<text:s/>Community<text:s/>Kitchens<text:s/>in<text:s/>Conflict<text:s/>Affected<text:s/>Sudan</text:span></text:a></text:span></text:p>
        </text:list-item>
      </text:list>
      <text:p text:style-name="P613"><text:span text:style-name="T613_1">Two<text:s/>reports<text:s/>were<text:s/>published<text:s/></text:span><text:span text:style-name="T613_2">through<text:s/>the<text:s/></text:span><text:span text:style-name="T613_3">Humanitarian<text:s/></text:span><text:span text:style-name="T613_4">Rapid<text:s/>Research<text:s/>initiative<text:s/>on</text:span><text:span text:style-name="T613_5"><text:s/>political<text:s/>transformations<text:s/>in<text:s/></text:span><text:span text:style-name="T613_6"><text:a xlink:type="simple" xlink:href="https://www.ukhih.org/what-we-do/rapid-response-research/priorities-for-humanitarian-system-reform-in-bangladesh/"><text:span text:style-name="T613_7">Bangladesh</text:span></text:a></text:span><text:span text:style-name="T613_8"><text:s/>and<text:s/></text:span><text:span text:style-name="T613_9"><text:a xlink:type="simple" xlink:href="https://www.ukhih.org/what-we-do/rapid-response-research/navigating-syrias-humanitarian-crossroads/"><text:span text:style-name="T613_10">Syria</text:span></text:a></text:span><text:span text:style-name="T613_11">.<text:s/>Strengthened<text:s/>implementation<text:s/>resulted<text:s/>in<text:s/>clearer<text:s/>‘go/no-go’<text:s/>decisions<text:s/>and<text:s/>improved<text:s/>products,<text:s/>engagement</text:span><text:span text:style-name="T613_12">,</text:span><text:span text:style-name="T613_13"><text:s/>and<text:s/>uptake<text:s/>strategies.<text:s/></text:span><text:span text:style-name="T613_14">An<text:s/>improved<text:s/>topic-triggering<text:s/>process<text:s/>is<text:s/>currently<text:s/>being<text:s/>piloted<text:s/>in</text:span><text:span text:style-name="T613_15"><text:s/>parallel<text:s/>to<text:s/>an<text:s/>additional<text:s/>report<text:s/>on<text:s/>the</text:span><text:span text:style-name="T613_16"><text:s/></text:span><text:span text:style-name="T613_17"><text:a xlink:type="simple" xlink:href="https://www.ukhih.org/what-we-do/rapid-response-research/how-a-humanitarian-sector-in-upheaval-responded-to-the-2025-afghanistan-earthquake/"><text:span text:style-name="T613_18">response<text:s/>to<text:s/>the<text:s/>Afghanistan<text:s/>earthquake</text:span></text:a></text:span><text:span text:style-name="T613_19">.<text:s/>These<text:s/>criteria<text:s/>will<text:s/>guide<text:s/>all<text:s/>Elrha<text:s/>Rapid<text:s/>Response<text:s/>Research.</text:span><text:span text:style-name="T613_20"><text:s/></text:span><text:span text:style-name="T613_21">An</text:span><text:span text:style-name="T613_22"><text:s/>additional<text:s/>four</text:span><text:span text:style-name="T613_23"><text:s/>reports<text:s/></text:span><text:span text:style-name="T613_24">were<text:s/>also<text:s/>published</text:span><text:span text:style-name="T613_25"><text:s/></text:span><text:span text:style-name="T613_26">from<text:s/>responsive<text:s/>grants</text:span><text:span text:style-name="T613_27">:</text:span><text:span text:style-name="T613_28"><text:s/></text:span><text:span text:style-name="T613_29"><text:a xlink:type="simple" xlink:href="https://www.ukhih.org/what-we-do/rapid-response-research/gisa-group-sudan-emergency-response-rooms-open-source-humanitarian-fund-management-platform/"><text:span text:style-name="T613_30">Sudan<text:s/>Emergency<text:s/>Response<text:s/>Rooms</text:span></text:a></text:span><text:span text:style-name="T613_31">,<text:s/></text:span><text:span text:style-name="T613_32">Navigating<text:s/>digital<text:s/>personalised<text:s/>learning<text:s/>in<text:s/>conflict<text:s/>settings<text:s/>–<text:s/>A<text:s/>crisis-sensitive<text:s/>guide<text:s/>from<text:s/>Gaza,<text:s/></text:span><text:span text:style-name="T613_33"><text:a xlink:type="simple" xlink:href="https://www.ukhih.org/documents/119/D4R_Lebanon__Lessons_gleaned.pdf"><text:span text:style-name="T613_34">Diaspora<text:s/>for<text:s/>Research<text:s/>Lebanon<text:s/>–<text:s/>Lessons<text:s/>Gleaned</text:span></text:a></text:span><text:span text:style-name="T613_35">,<text:s/>and<text:s/></text:span><text:span text:style-name="T613_36"><text:a xlink:type="simple" xlink:href="https://www.icvanetwork.org/uploads/2025/07/Coordinating-in-Crisis.pdf"><text:span text:style-name="T613_37">Coordinating<text:s/>in<text:s/>Crisis:<text:s/>Strengthening<text:s/>NGO<text:s/>coordination<text:s/>and<text:s/>collective<text:s/>response<text:s/>in<text:s/>rapid<text:s/>onset<text:s/>humanitarian<text:s/>emergencies</text:span></text:a></text:span><text:span text:style-name="T613_38">.</text:span></text:p>
      <text:p text:style-name="P614"><text:span text:style-name="T614_1">The<text:s/>Hub<text:s/></text:span><text:span text:style-name="T614_2">also<text:s/>released<text:s/>reports<text:s/>centring<text:s/>on<text:s/>malnutrition<text:s/>in<text:s/></text:span><text:span text:style-name="T614_3"><text:a xlink:type="simple" xlink:href="https://blogs.bmj.com/bmjgh/2025/05/31/famine-and-the-need-for-a-collective-voice-in-sudan/"><text:span text:style-name="T614_4">Sudan</text:span></text:a></text:span><text:span text:style-name="T614_5"><text:s/>and<text:s/></text:span><text:span text:style-name="T614_6"><text:a xlink:type="simple" xlink:href="https://gaza-projections.org/docs/report3/wartime_food_availability_in_the_gaza_strip.pdf"><text:span text:style-name="T614_7">Gaza</text:span></text:a></text:span><text:span text:style-name="T614_8">,<text:s/>including<text:s/>a<text:s/>report<text:s/>focussing<text:s/>specifically<text:s/>on<text:s/></text:span><text:span text:style-name="T614_9"><text:a xlink:type="simple" xlink:href="https://www.medrxiv.org/content/10.1101/2024.12.10.24318783v1"><text:span text:style-name="T614_10">children<text:s/>in<text:s/>Gaza</text:span></text:a></text:span><text:span text:style-name="T614_11">.</text:span><text:span text:style-name="T614_12"><text:s/></text:span></text:p>
      <text:p text:style-name="P615"><text:span text:style-name="T615_1">The<text:s/>Hub<text:s/>maintain<text:s/>a<text:s/>focus<text:s/>on<text:s/></text:span><text:span text:style-name="T615_2">learning<text:s/></text:span><text:span text:style-name="T615_3">and<text:s/>over<text:s/>the<text:s/>reporting<text:s/>period<text:s/>released<text:s/>three<text:s/>reports<text:s/></text:span><text:span text:style-name="T615_4">offering<text:s/>insights<text:s/>into<text:s/></text:span><text:span text:style-name="T615_5">the<text:s/>importance<text:s/>of<text:s/>an<text:s/></text:span><text:span text:style-name="T615_6"><text:a xlink:type="simple" xlink:href="https://ukhih.shorthandstories.com/enabling-environment/"><text:span text:style-name="T615_7">enabling<text:s/>environment</text:span></text:a></text:span><text:span text:style-name="T615_8">,<text:s/></text:span><text:span text:style-name="T615_9"><text:a xlink:type="simple" xlink:href="https://ukhih.shorthandstories.com/collaboration/"><text:span text:style-name="T615_10">collaboration</text:span></text:a></text:span><text:span text:style-name="T615_11">,<text:s/>and<text:s/></text:span><text:span text:style-name="T615_12"><text:a xlink:type="simple" xlink:href="https://ukhih.shorthandstories.com/adapting/"><text:span text:style-name="T615_13">adaptation</text:span></text:a></text:span><text:span text:style-name="T615_14">.<text:s/></text:span></text:p>
      <text:p text:style-name="P616"/>
      <text:p text:style-name="P617"><text:span text:style-name="T617_1">2.1.3<text:s/></text:span><text:span text:style-name="T617_2">CLIP</text:span><text:span text:style-name="T617_3"><text:s/>has<text:s/>also<text:s/>continued<text:s/>to<text:s/>actively<text:s/>share<text:s/>findings<text:s/>from<text:s/>its<text:s/>innovator<text:s/>cohorts<text:s/>through<text:s/>blogs<text:s/>and<text:s/>videos.<text:s/></text:span><text:span text:style-name="T617_4">Videos<text:s/>which<text:s/>document<text:s/>learning</text:span><text:span text:style-name="T617_5"><text:s/>were<text:s/>predominantly<text:s/>produced<text:s/>by<text:s/>the<text:s/>Y</text:span><text:span text:style-name="T617_6">AKKUM</text:span><text:span text:style-name="T617_7"><text:s/>Emergency<text:s/>Unit<text:s/>(YEU<text:s/>–<text:s/>the<text:s/>Indonesia<text:s/>lead<text:s/>partner)</text:span><text:span text:style-name="T617_8"><text:s/>and<text:s/>focus<text:s/>on<text:s/>learning<text:s/>from<text:s/></text:span><text:span text:style-name="T617_9">innovators<text:s/></text:span><text:span text:style-name="T617_10">and<text:s/></text:span><text:span text:style-name="T617_11">on<text:s/></text:span><text:span text:style-name="T617_12">inclusive,<text:s/>local<text:s/>leadership.<text:s/></text:span><text:span text:style-name="T617_13">The<text:s/>following<text:s/>report<text:s/>was<text:s/>published<text:s/>on<text:s/>the<text:s/>S</text:span><text:span text:style-name="T617_14">TART</text:span><text:span text:style-name="T617_15"><text:s/>Network<text:s/>Website</text:span><text:span text:style-name="T617_16">:<text:s/></text:span><text:span text:style-name="T617_17"><text:a xlink:type="simple" xlink:href="https://startnetwork.org/learn-change/resources/library/reimagining-scaling"><text:span text:style-name="T617_18">Reimagining<text:s/>Scaling:<text:s/>Reflections,<text:s/>Principles,<text:s/>and<text:s/>Perspectives<text:s/>on<text:s/>Scaling<text:s/>Locally-led<text:s/>Humanitarian<text:s/>Innovations</text:span></text:a></text:span><text:span text:style-name="T617_19">.</text:span></text:p>
      <text:p text:style-name="P618"><text:span text:style-name="T618_1">2.1.4<text:s/></text:span><text:span text:style-name="T618_2">Two</text:span><text:span text:style-name="T618_3"><text:s/></text:span><text:span text:style-name="T618_4">CHIC<text:s/></text:span><text:span text:style-name="T618_5">supported<text:s/>innovations:<text:s/>Hala<text:s/>Systems’<text:s/>Sentry<text:s/>Syria<text:s/>and<text:s/>the<text:s/>Humanitarian<text:s/>OpenStreetMap<text:s/>Team’s<text:s/>Missing<text:s/>Maps</text:span><text:span text:style-name="T618_6">,<text:s/>were<text:s/></text:span><text:span text:style-name="T618_7"><text:a xlink:type="simple" xlink:href="https://alnap.hacdn.io/media/documents/CHA_Innovation_Scaling_Full_Paper_WEB_8072.pdf"><text:span text:style-name="T618_8">showcased</text:span></text:a></text:span><text:span text:style-name="T618_9"><text:s/>in</text:span><text:span text:style-name="T618_10"><text:s/>a<text:s/>study<text:s/>led<text:s/>by<text:s/>the<text:s/>Centre<text:s/>for<text:s/>Humanitarian<text:s/>Action<text:s/>(CHA),<text:s/></text:span><text:span text:style-name="T618_11">increasing<text:s/>their<text:s/></text:span><text:span text:style-name="T618_12">visibility</text:span><text:span text:style-name="T618_13">.<text:s/>In<text:s/>collaboration<text:s/>with<text:s/>CHIC,<text:s/>Gray<text:s/>Dot<text:s/>Catalyst<text:s/>published<text:s/></text:span><text:span text:style-name="T618_14"><text:a xlink:type="simple" xlink:href="https://humanitariangrandchallenge.org/wp-content/uploads/2025/07/Beyond-Data-Communicating-Evidence-for-Humanitarian-Innovations.pdf"><text:span text:style-name="T618_15">Communicating<text:s/>Evidence:<text:s/>Beyond<text:s/>Data</text:span></text:a></text:span><text:span text:style-name="T618_16">,<text:s/>a<text:s/>guide<text:s/>to<text:s/>help<text:s/>innovators<text:s/>pair<text:s/>evidence<text:s/>with<text:s/>compelling<text:s/>storytelling.<text:s/>Drawing<text:s/>on<text:s/>case<text:s/>studies<text:s/>from<text:s/>CHIC<text:s/>innovators<text:s/>such<text:s/>as<text:s/></text:span><text:span text:style-name="T618_17"><text:a xlink:type="simple" xlink:href="https://humanitariangrandchallenge.org/innovator/thrive-gulu/"><text:span text:style-name="T618_18">THRIVE<text:s/>Gulu</text:span></text:a></text:span><text:span text:style-name="T618_19"><text:s/>and<text:s/></text:span><text:span text:style-name="T618_20"><text:a xlink:type="simple" xlink:href="https://ogowhealth.com/en/"><text:span text:style-name="T618_21">OGOW<text:s/>Health</text:span></text:a></text:span><text:span text:style-name="T618_22">,<text:s/>the<text:s/>paper<text:s/>outlines<text:s/>ways<text:s/>to<text:s/>make<text:s/>complex<text:s/>data<text:s/>accessible<text:s/>and<text:s/>impactful.<text:s/>CHIC<text:s/>is<text:s/>also<text:s/>developing<text:s/>two<text:s/>case<text:s/>studies<text:s/>to<text:s/>showcase<text:s/>lessons<text:s/>from<text:s/>its<text:s/>misinformation<text:s/>and<text:s/>disinformation<text:s/>work.<text:s/>The<text:s/>first<text:s/>case<text:s/>study,<text:s/>The<text:s/>Sentinel<text:s/>Project’s<text:s/>WikiRumours,<text:s/></text:span><text:span text:style-name="T618_23">has<text:s/>been</text:span><text:span text:style-name="T618_24"><text:s/></text:span><text:span text:style-name="T618_25"><text:a xlink:type="simple" xlink:href="https://humanitariangrandchallenge.org/wp-content/uploads/2025/11/The-Sentinel-Project-Case-Study-1.pdf"><text:span text:style-name="T618_26">published</text:span></text:a></text:span><text:span text:style-name="T618_27"><text:s/>and<text:s/>showcase</text:span><text:span text:style-name="T618_28">s</text:span><text:span text:style-name="T618_29"><text:s/>WikiRumours’<text:s/>efforts<text:s/>to<text:s/>counter<text:s/>misinformation<text:s/>in<text:s/>South<text:s/>Sudan<text:s/>and<text:s/>DRC.<text:s/></text:span></text:p>
      <text:p text:style-name="P619"/>
      <text:p text:style-name="P620"><text:span text:style-name="T620_1">CHIC<text:s/>has<text:s/>released<text:s/>six<text:s/>blogs<text:s/>during<text:s/>the<text:s/>reporting<text:s/>period<text:s/>some<text:s/>of<text:s/>which<text:s/>were<text:s/>linked<text:s/>to<text:s/>sessions<text:s/>from<text:s/>Humanitarian<text:s/>Networks<text:s/>and<text:s/>Partnerships<text:s/>Week.<text:s/>Blogs<text:s/>covered<text:s/>a<text:s/>range<text:s/>of<text:s/>topics<text:s/>including<text:s/>innovation<text:s/>in<text:s/>conflict,<text:s/>addressing<text:s/>mis<text:s/>and<text:s/>disinformation<text:s/>in<text:s/>humanitarian<text:s/>settings,<text:s/>and<text:s/>clean<text:s/>energy<text:s/>access.</text:span><text:span text:style-name="T620_2"><text:s/>These<text:s/>are<text:s/>listed<text:s/>below:</text:span></text:p>
      <text:p text:style-name="P621"/>
      <text:list text:style-name="LS44" xml:id="list104">
        <text:list-item>
          <text:p text:style-name="P622"><text:span text:style-name="T622_1"><text:a xlink:type="simple" xlink:href="https://humanitariangrandchallenge.org/creating-hope-in-conflict-a-humanitarian-grand-challenge-meet-the-innovators-supporting-conflict-affected-communities-around-the-world/"><text:span text:style-name="T622_2">Meet<text:s/>the<text:s/>Innovators</text:span><text:span text:style-name="T622_3">:</text:span><text:span text:style-name="T622_4"><text:s/>Supporting<text:s/>Conflict-affected<text:s/>Communities<text:s/>Around<text:s/>the<text:s/>World </text:span></text:a></text:span></text:p>
        </text:list-item>
        <text:list-item>
          <text:p text:style-name="P623"><text:span text:style-name="T623_1"><text:a xlink:type="simple" xlink:href="https://humanitariangrandchallenge.org/mdh-blog/"><text:span text:style-name="T623_2">Truth<text:s/>on<text:s/>the<text:s/>Frontlines:<text:s/>Addressing<text:s/>Misinformation,<text:s/>Disinformation,<text:s/>and<text:s/>Hate<text:s/>Speech<text:s/>in<text:s/>Humanitarian<text:s/>Crises.</text:span></text:a></text:span></text:p>
        </text:list-item>
        <text:list-item>
          <text:p text:style-name="P624"><text:span text:style-name="T624_1"><text:a xlink:type="simple" xlink:href="https://humanitariangrandchallenge.org/mdh-report-launch/"><text:span text:style-name="T624_2">Navigating<text:s/>the<text:s/>Information<text:s/>Landscape:<text:s/>Misinformation,<text:s/>Disinformation,<text:s/>and<text:s/>Hate<text:s/>Speech<text:s/>in<text:s/>Humanitarian<text:s/>Contexts</text:span></text:a></text:span></text:p>
        </text:list-item>
        <text:list-item>
          <text:p text:style-name="P625"><text:span text:style-name="T625_1"><text:a xlink:type="simple" xlink:href="https://humanitariangrandchallenge.org/supporting-scale-lessons-learned-from-humanitarian-innovators/"><text:span text:style-name="T625_2">Supporting<text:s/>Scale:<text:s/>Lessons<text:s/>Learned<text:s/>from<text:s/>Humanitarian<text:s/>Innovators</text:span></text:a></text:span></text:p>
        </text:list-item>
        <text:list-item>
          <text:p text:style-name="P626"><text:span text:style-name="T626_1"><text:a xlink:type="simple" xlink:href="https://vosocc.unocha.org/Report.aspx?page=o0t9pExuBwO6B8fFbsqXtYaNeR5D2xxxslashxsiRIWbD3lKGJqREczW6GM4wxxxequalxxxequal"><text:span text:style-name="T626_2">Clean<text:s/>Energy<text:s/>Access<text:s/>for<text:s/>Crisis<text:s/>Affected<text:s/>Communities</text:span></text:a></text:span></text:p>
        </text:list-item>
        <text:list-item>
          <text:p text:style-name="P627"><text:span text:style-name="T627_1"><text:a xlink:type="simple" xlink:href="https://humanitariangrandchallenge.org/advancing-innovation-and-collaboration-highlights-from-humanitarian-networks-and-partnerships-weeks-2025/"><text:span text:style-name="T627_2">Advancing<text:s/>Innovation<text:s/>&amp;<text:s/>Collaboration:<text:s/>Highlights<text:s/>from<text:s/>Humanitarian<text:s/>Networks<text:s/>&amp;<text:s/>Partnerships<text:s/>Weeks</text:span></text:a></text:span></text:p>
        </text:list-item>
      </text:list>
      <text:p text:style-name="P628"/>
      <text:p text:style-name="P629"><text:span text:style-name="T629_1">Output<text:s/>2.2<text:s/>Number<text:s/>of<text:s/>peer-reviewed<text:s/>papers<text:s/>published<text:s/>in<text:s/>academic<text:s/>journals</text:span></text:p>
      <text:p text:style-name="P630"/>
      <text:p text:style-name="P631"><text:span text:style-name="T631_1">Both<text:s/>platform<text:s/>partners<text:s/></text:span><text:span text:style-name="T631_2">have<text:s/>exceeded<text:s/>the<text:s/></text:span><text:span text:style-name="T631_3">milestone<text:s/>for<text:s/></text:span><text:span text:style-name="T631_4">number<text:s/>of<text:s/></text:span><text:span text:style-name="T631_5">peer<text:s/>reviewed<text:s/>papers<text:s/></text:span><text:span text:style-name="T631_6">produced<text:s/></text:span><text:span text:style-name="T631_7">during<text:s/>the<text:s/>perio</text:span><text:span text:style-name="T631_8">d</text:span><text:span text:style-name="T631_9">.</text:span></text:p>
      <text:p text:style-name="P632"/>
      <text:p text:style-name="P633"><text:span text:style-name="T633_1">HIF<text:s/>projects<text:s/>produced<text:s/>7<text:s/>ar</text:span><text:span text:style-name="T633_2">ticles</text:span><text:span text:style-name="T633_3">:</text:span><text:span text:style-name="T633_4"><text:s/></text:span><text:span text:style-name="T633_5">1<text:s/>on<text:s/>GBV,<text:s/>2<text:s/>on<text:s/>WASH,<text:s/>2<text:s/>on<text:s/>DOAI<text:s/>and<text:s/>2<text:s/>on<text:s/>mental<text:s/>health</text:span><text:span text:style-name="T633_6"><text:s/>(see<text:s/></text:span><text:span text:style-name="T633_7">Annex</text:span><text:span text:style-name="T633_8"><text:s/></text:span><text:span text:style-name="T633_9">6<text:s/>for<text:s/>full<text:s/>details)</text:span><text:span text:style-name="T633_10">.</text:span></text:p>
      <text:p text:style-name="P634"/>
      <text:p text:style-name="P635"><text:span text:style-name="T635_1">CHIC</text:span><text:span text:style-name="T635_2"><text:s/>projects<text:s/>produced</text:span><text:span text:style-name="T635_3"><text:s/>8</text:span><text:span text:style-name="T635_4">:</text:span><text:span text:style-name="T635_5"><text:s/></text:span><text:span text:style-name="T635_6">2<text:s/>on<text:s/>mental<text:s/>health,<text:s/>1<text:s/>on<text:s/>DOAI</text:span><text:span text:style-name="T635_7">,<text:s/>and</text:span><text:span text:style-name="T635_8"><text:s/>4</text:span><text:span text:style-name="T635_9"><text:s/>publications<text:s/></text:span><text:span text:style-name="T635_10">related<text:s/>to<text:s/>the<text:s/>SWOT</text:span><text:span text:style-name="T635_11"><text:s/>innovation</text:span><text:span text:style-name="T635_12"><text:s/>focussing<text:s/>on<text:s/>optimising<text:s/>chlorine<text:s/>levels</text:span><text:span text:style-name="T635_13"><text:s/></text:span><text:span text:style-name="T635_14">(s</text:span><text:span text:style-name="T635_15">ee<text:s/></text:span><text:span text:style-name="T635_16">Annex</text:span><text:span text:style-name="T635_17"><text:s/></text:span><text:span text:style-name="T635_18">7</text:span><text:span text:style-name="T635_19"><text:s/>for<text:s/></text:span><text:span text:style-name="T635_20">full<text:s/>details)</text:span><text:span text:style-name="T635_21">.</text:span></text:p>
      <text:p text:style-name="P636"/>
      <text:p text:style-name="P637"><text:span text:style-name="T637_1">Output<text:s/>2.3<text:s/>Number<text:s/>of<text:s/>events<text:s/>convened<text:s/>and<text:s/>presented<text:s/>at</text:span></text:p>
      <text:p text:style-name="P638"><text:span text:style-name="T638_1">2.3.1</text:span><text:span text:style-name="T638_2"><text:s/>Platform<text:s/>partners<text:s/>use<text:s/>a<text:s/>variety<text:s/>of<text:s/>communication<text:s/>channels<text:s/>and<text:s/>convene<text:s/>actors<text:s/>from<text:s/>across<text:s/>the<text:s/>humanitarian<text:s/>sector<text:s/>to<text:s/>share<text:s/>findings<text:s/>and<text:s/>lessons.<text:s/></text:span></text:p>
      <text:p text:style-name="P639"/>
      <text:p text:style-name="P640"><text:span text:style-name="T640_1">This<text:s/>year,<text:s/>the<text:s/></text:span><text:span text:style-name="T640_2">HIF</text:span><text:span text:style-name="T640_3"><text:s/>held<text:s/></text:span><text:span text:style-name="T640_4">four</text:span><text:span text:style-name="T640_5"><text:s/>workshops<text:s/>in<text:s/>Kenya,<text:s/>Bangladesh,<text:s/>Ethiopia,<text:s/>and<text:s/>the<text:s/>Philippines<text:s/>engaging<text:s/>local<text:s/>stakeholders,<text:s/>donors,<text:s/>and<text:s/>practitioners<text:s/>on<text:s/>the<text:s/></text:span><text:span text:style-name="T640_6">DOAI<text:s/></text:span><text:span text:style-name="T640_7">Gap<text:s/>Analysis<text:s/>report.<text:s/>The<text:s/></text:span><text:span text:style-name="T640_8">report<text:s/>was<text:s/>also<text:s/>referenced<text:s/>in<text:s/>a<text:s/></text:span><text:span text:style-name="T640_9"><text:a xlink:type="simple" xlink:href="https://www.elrha.org/events/closing-the-gaps-building-inclusive-humanitarian-response-for-people-with-disabilities-and-older-age-with-innovation"><text:span text:style-name="T640_10">session</text:span></text:a></text:span><text:span text:style-name="T640_11"><text:s/>during<text:s/>Humanitarian<text:s/>Network<text:s/>Partnerships<text:s/>Week</text:span><text:span text:style-name="T640_12"><text:s/>(HNPW)</text:span><text:span text:style-name="T640_13"><text:s/></text:span><text:span text:style-name="T640_14">to<text:s/>stimulate<text:s/>uptake<text:s/>and<text:s/>interest<text:s/>in<text:s/>DOAI<text:s/>innovations</text:span><text:span text:style-name="T640_15">.</text:span></text:p>
      <text:p text:style-name="P641"/>
      <text:p text:style-name="P642"><text:span text:style-name="T642_1">In<text:s/>addition<text:s/></text:span><text:span text:style-name="T642_2">to<text:s/></text:span><text:span text:style-name="T642_3">the<text:s/>2025<text:s/>Humanitarian<text:s/>Innovation<text:s/>Forum,<text:s/>Elrha<text:s/>have<text:s/>continued<text:s/>to<text:s/>fund<text:s/>and<text:s/>support<text:s/>the<text:s/>organisation<text:s/>and<text:s/>delivery<text:s/>of<text:s/>the<text:s/>annual<text:s/>Emergency<text:s/>Environmental<text:s/>Health<text:s/>Forum,<text:s/>by<text:s/>collaborating<text:s/>with<text:s/>and<text:s/>providing<text:s/>financial<text:s/>support<text:s/>to<text:s/>the<text:s/>London<text:s/>School<text:s/>of<text:s/>Hygiene<text:s/>&amp;<text:s/>Tropical<text:s/>Medicine.<text:s/></text:span><text:span text:style-name="T642_4"><text:a xlink:type="simple" xlink:href="https://www.youtube.com/@emergencyenvironmentalhealth/videos"><text:span text:style-name="T642_5">Seven<text:s/>HIF<text:s/>WASH-funded<text:s/>innovations</text:span></text:a></text:span><text:span text:style-name="T642_6"><text:s/>showcased<text:s/>their<text:s/>projects<text:s/>at<text:s/>the<text:s/>event,<text:s/>which<text:s/>gave<text:s/>visibility<text:s/>to<text:s/>the<text:s/>humanitarian<text:s/>WASH<text:s/>sector.<text:s/>Elrha<text:s/>were<text:s/>also<text:s/>invited<text:s/>to<text:s/></text:span><text:span text:style-name="T642_7">participate<text:s/>in<text:s/></text:span><text:span text:style-name="T642_8"><text:a xlink:type="simple" xlink:href="https://www.unicef.org/innovation/accelerating-water-sanitation-and-hygiene-innovations-scale-impact"><text:span text:style-name="T642_9">UNICEF’s<text:s/>‘Accelerating<text:s/>WASH<text:s/>Innovations<text:s/>to<text:s/>Scale<text:s/>Impact’</text:span></text:a></text:span><text:span text:style-name="T642_10"><text:s/>summit<text:s/>in<text:s/>Copenhagen<text:s/>and<text:s/>share<text:s/>insights<text:s/>from<text:s/>the<text:s/>HIF<text:s/>WASH<text:s/>portfolio.</text:span></text:p>
      <text:p text:style-name="P643"/>
      <text:p text:style-name="P644"><text:span text:style-name="T644_1">Elrha<text:s/>staff<text:s/>were<text:s/>invited<text:s/>to<text:s/>speak<text:s/>at<text:s/>the<text:s/>Centre<text:s/>for<text:s/>Humanitarian<text:s/>Action<text:s/>webinar<text:s/></text:span><text:span text:style-name="T644_2"><text:a xlink:type="simple" xlink:href="https://www.chaberlin.org/en/event/out-of-the-box-how-to-make-humanitarian-innovation-thrive/"><text:span text:style-name="T644_3">Out<text:s/>of<text:s/>the<text:s/>Box:<text:s/>How<text:s/>to<text:s/>Make<text:s/>Humanitarian<text:s/>Innovation<text:s/>Thrive</text:span></text:a></text:span><text:span text:style-name="T644_4"><text:s/>and<text:s/>attend<text:s/>an<text:s/>adoption<text:s/>Challenge<text:s/>workshop,<text:s/>hosted<text:s/>by<text:s/>Flush,<text:s/>for<text:s/>Funders,<text:s/>FCDO,<text:s/>and<text:s/>Gates<text:s/>Foundation.</text:span></text:p>
      <text:p text:style-name="P645"/>
      <text:p text:style-name="P646"><text:span text:style-name="T646_1">2.3.2</text:span><text:span text:style-name="T646_2"><text:s/></text:span><text:span text:style-name="T646_3">Convening</text:span><text:span text:style-name="T646_4"><text:s/>events<text:s/>including<text:s/></text:span><text:span text:style-name="T646_5">two<text:s/></text:span><text:span text:style-name="T646_6">podcasts<text:s/>and<text:s/></text:span><text:span text:style-name="T646_7">two<text:s/></text:span><text:span text:style-name="T646_8">webinars<text:s/>were<text:s/>arranged<text:s/>to<text:s/>share<text:s/>the<text:s/>reports<text:s/>produced<text:s/>in<text:s/>the<text:s/>Rapid<text:s/>Research<text:s/>Initiative.</text:span><text:span text:style-name="T646_9"><text:s/></text:span><text:span text:style-name="T646_10">UKHIH</text:span><text:span text:style-name="T646_11"><text:s/>presented<text:s/>at<text:s/></text:span><text:span text:style-name="T646_12">HNPW<text:s/>on<text:s/></text:span><text:span text:style-name="T646_13">Collaboration<text:s/>and<text:s/>Coordination<text:s/>in<text:s/>Crises</text:span><text:span text:style-name="T646_14">,<text:s/>Closing<text:s/>the<text:s/>Gap</text:span><text:span text:style-name="T646_15"><text:s/>on<text:s/></text:span><text:span text:style-name="T646_16">Digital</text:span><text:span text:style-name="T646_17"><text:s/></text:span><text:span text:style-name="T646_18">Inclusion</text:span><text:span text:style-name="T646_19">,</text:span><text:span text:style-name="T646_20"><text:s/>vaccine</text:span><text:span text:style-name="T646_21"><text:s/>community<text:s/>engagement</text:span><text:span text:style-name="T646_22">,<text:s/>and<text:s/>mortality</text:span><text:span text:style-name="T646_23"><text:s/>estimation</text:span><text:span text:style-name="T646_24">.</text:span></text:p>
      <text:p text:style-name="P647"/>
      <text:p text:style-name="P648"><text:span text:style-name="T648_1">2.3.3<text:s/></text:span><text:span text:style-name="T648_2">This<text:s/>reporting<text:s/>period,<text:s/>YEU<text:s/>has<text:s/>rapidly<text:s/>increased<text:s/>the<text:s/>visibility<text:s/>of<text:s/>their<text:s/>“IDEAKSI”<text:s/>initiative.<text:s/>YEU<text:s/>has<text:s/>been<text:s/>particularly<text:s/>successful<text:s/>at<text:s/>positioning<text:s/>the<text:s/></text:span><text:span text:style-name="T648_3">CLIP</text:span><text:span text:style-name="T648_4"><text:s/>programme<text:s/>within<text:s/>various<text:s/>discussion<text:s/>spaces<text:s/>on<text:s/>the<text:s/>international<text:s/>stage,<text:s/>having<text:s/>been<text:s/>invited<text:s/>to<text:s/>present<text:s/>at<text:s/>the<text:s/>UN<text:s/>Asia-Pacific<text:s/>Ministerial<text:s/>Conference<text:s/>on<text:s/>Disaster<text:s/>Risk<text:s/>Reduction,<text:s/>the<text:s/>UN<text:s/>Global<text:s/>Platform<text:s/>for<text:s/>Disaster<text:s/>Risk<text:s/>Reduction<text:s/>(GPDRR),<text:s/></text:span><text:span text:style-name="T648_5">the<text:s/>Asia<text:s/>Development<text:s/>Bank</text:span><text:span text:style-name="T648_6"><text:s/>Listening<text:s/>and<text:s/>Dialogue<text:s/>Forum</text:span><text:span text:style-name="T648_7">,<text:s/></text:span><text:span text:style-name="T648_8">and<text:s/></text:span><text:span text:style-name="T648_9">the<text:s/>Asia-Pacific<text:s/>Regional<text:s/>Humanitarian<text:s/>Partnership<text:s/>Week.<text:s/></text:span><text:span text:style-name="T648_10">Highlights<text:s/>in<text:s/>the<text:s/>period<text:s/>inc</text:span><text:span text:style-name="T648_11">lude</text:span><text:span text:style-name="T648_12"><text:s/></text:span><text:span text:style-name="T648_13">YEU<text:s/>work</text:span><text:span text:style-name="T648_14">ing</text:span><text:span text:style-name="T648_15"><text:s/>with<text:s/>the<text:s/>event<text:s/>chair<text:s/>of<text:s/>the<text:s/>UN<text:s/>GPDRR<text:s/></text:span><text:span text:style-name="T648_16">as<text:s/>part<text:s/>of<text:s/>the<text:s/>‘Innovation<text:s/>and<text:s/>Strategic<text:s/>Foresight<text:s/>for<text:s/>Disaster<text:s/>Risk<text:s/>Reduction’<text:s/>Ministerial<text:s/>Roundtable<text:s/>to</text:span><text:span text:style-name="T648_17"><text:s/></text:span><text:span text:style-name="T648_18">produce<text:s/></text:span><text:span text:style-name="T648_19">the<text:s/>following<text:s/></text:span><text:span text:style-name="T648_20">policy<text:s/>recommendation</text:span><text:span text:style-name="T648_21">:<text:s/></text:span><text:span text:style-name="T648_22">‘Good<text:s/>practices<text:s/>in<text:s/>co-designing<text:s/>programmes<text:s/>between<text:s/>financial<text:s/>institutions<text:s/>and<text:s/>community-based<text:s/>organisations<text:s/>should<text:s/>be<text:s/>promoted<text:s/>and<text:s/>scaled<text:s/>up’.</text:span></text:p>
      <text:p text:style-name="P649"/>
      <text:p text:style-name="P650"><text:span text:style-name="T650_1">2.3.4</text:span><text:span text:style-name="T650_2"><text:s/></text:span><text:span text:style-name="T650_3">CHIC</text:span><text:span text:style-name="T650_4"><text:s/>use<text:s/>a<text:s/>variety<text:s/>of<text:s/>communication<text:s/>channels<text:s/>and<text:s/>convene<text:s/>actors<text:s/>from<text:s/>across<text:s/>the<text:s/>humanitarian<text:s/>sector<text:s/>to<text:s/>share<text:s/>findings<text:s/>and<text:s/>lessons.<text:s/></text:span><text:span text:style-name="T650_5">The<text:s/>team<text:s/>attend</text:span><text:span text:style-name="T650_6">ed</text:span><text:span text:style-name="T650_7"><text:s/></text:span><text:span text:style-name="T650_8">international<text:s/>events<text:s/>including<text:s/>the<text:s/>‘Humanitarian<text:s/>Energy<text:s/>Conference</text:span><text:span text:style-name="T650_9">’</text:span><text:span text:style-name="T650_10">,<text:s/>the<text:s/>‘International<text:s/>Cooperation<text:s/>Futures<text:s/>Forum’,</text:span><text:span text:style-name="T650_11"><text:s/></text:span><text:span text:style-name="T650_12">the<text:s/>‘</text:span><text:span text:style-name="T650_13">UN<text:s/>Mental<text:s/>Health<text:s/>in<text:s/>Humanitarian<text:s/>Settings<text:s/>Retreat</text:span><text:span text:style-name="T650_14">’</text:span><text:span text:style-name="T650_15">,<text:s/>and<text:s/>the<text:s/></text:span><text:span text:style-name="T650_16">‘</text:span><text:span text:style-name="T650_17">Gates<text:s/>Foundation<text:s/>Humanitarian<text:s/>Health<text:s/>in<text:s/>Emergencies<text:s/>Learning<text:s/>Event</text:span><text:span text:style-name="T650_18">’</text:span><text:span text:style-name="T650_19">.</text:span><text:span text:style-name="T650_20"><text:s/></text:span><text:span text:style-name="T650_21">The<text:s/>CHIC<text:s/>team</text:span><text:span text:style-name="T650_22"><text:s/>also<text:s/>took<text:s/>part<text:s/>in<text:s/>Aidex<text:s/>2024,<text:s/>and<text:s/>Humanitarian<text:s/>Networks<text:s/>and<text:s/>Partnerships<text:s/>Weeks<text:s/>(HNPW)<text:s/>2025<text:s/>at<text:s/>which<text:s/>it<text:s/>co-hosted<text:s/>three<text:s/>events:<text:s/></text:span><text:span text:style-name="T650_23"><text:a xlink:type="simple" xlink:href="https://vosocc.unocha.org/Report.aspx?page=o0t9pExuBwO6B8fFbsqXtYaNeR5D2xxxslashxsXaxTiHCQ292jhVjIkpW9ZAxxxequalxxxequal"><text:span text:style-name="T650_24">Measuring<text:s/>Impact<text:s/>in<text:s/>humanitarian<text:s/>innovation:<text:s/>new<text:s/>vs.<text:s/>better</text:span></text:a></text:span><text:span text:style-name="T650_25">,</text:span><text:span text:style-name="T650_26"><text:s/></text:span><text:span text:style-name="T650_27"><text:a xlink:type="simple" xlink:href="https://vosocc.unocha.org/Report.aspx?page=o0t9pExuBwO6B8fFbsqXtYaNeR5D2xxxslashxsQO4m7nNUIzp2qo06Cxytywxxxequalxxxequal"><text:span text:style-name="T650_28">Connecting<text:s/>Community-Led<text:s/>Innovation<text:s/>Initiatives<text:s/>with<text:s/>National<text:s/>and<text:s/>Global<text:s/>Social<text:s/>Innovation<text:s/>Ecosystems</text:span></text:a></text:span><text:span text:style-name="T650_29">,<text:s/>and<text:s/></text:span><text:span text:style-name="T650_30"><text:a xlink:type="simple" xlink:href="https://vosocc.unocha.org/Report.aspx?page=o0t9pExuBwO6B8fFbsqXtYaNeR5D2xxxslashxsiRIWbD3lKGJqREczW6GM4wxxxequalxxxequal"><text:span text:style-name="T650_31">Clean<text:s/>Energy<text:s/>Access<text:s/>for<text:s/>Crisis-Affected<text:s/>Communities.<text:s/></text:span></text:a></text:span><text:span text:style-name="T650_32">Global<text:s/>events<text:s/>such<text:s/>as<text:s/>these<text:s/>provide<text:s/></text:span><text:span text:style-name="T650_33">opportunities<text:s/>to<text:s/></text:span><text:span text:style-name="T650_34">showcase<text:s/>innovation<text:s/>partner<text:s/>achievements,<text:s/></text:span><text:span text:style-name="T650_35">strengthen<text:s/>connections<text:s/>and<text:s/>partnerships<text:s/>and<text:s/>explore<text:s/>opportunities<text:s/>for</text:span><text:span text:style-name="T650_36"><text:s/>future<text:s/>collaboration.<text:s/>CHIC</text:span><text:span text:style-name="T650_37"><text:s/>and<text:s/>the<text:s/>IFRC<text:s/>co-hosted<text:s/>a<text:s/>roundtable<text:s/>at<text:s/>UNGA<text:s/>in<text:s/>New<text:s/>York<text:s/>to<text:s/>inform<text:s/>the<text:s/>forthcoming<text:s/></text:span><text:span text:style-name="T650_38">IFRC<text:s/></text:span><text:span text:style-name="T650_39">World<text:s/>Disasters<text:s/>Report<text:s/>on<text:s/>harmful<text:s/>information.<text:s/>Framing<text:s/>misinformation,<text:s/>disinformation,<text:s/>and<text:s/>hate<text:s/>speech<text:s/>as<text:s/>systemic<text:s/>risks<text:s/>rather<text:s/>than<text:s/>ad-hoc<text:s/>challenges,<text:s/>the<text:s/>session<text:s/>shared<text:s/>findings<text:s/></text:span><text:span text:style-name="T650_40">from</text:span><text:span text:style-name="T650_41"><text:s/>IFRC’s<text:s/></text:span><text:span text:style-name="T650_42">report</text:span><text:span text:style-name="T650_43"><text:s/>and<text:s/>sought<text:s/>input<text:s/>on<text:s/>actionable<text:s/>recommendations.<text:s/>The<text:s/>team<text:s/>have<text:s/>also<text:s/>launched<text:s/>a<text:s/></text:span><text:span text:style-name="T650_44"><text:a xlink:type="simple" xlink:href="https://youtu.be/xlAwXDPwQGU"><text:span text:style-name="T650_45">webinar</text:span></text:a></text:span><text:span text:style-name="T650_46"><text:s/>on<text:s/>mis<text:s/>and<text:s/>disinformation<text:s/>and<text:s/>featured<text:s/>in<text:s/>the<text:s/>Humanitarian<text:s/>Frontiers<text:s/>AI<text:s/></text:span><text:span text:style-name="T650_47"><text:a xlink:type="simple" xlink:href="https://podcasts.apple.com/ca/podcast/humanitarian-frontiers-in-ai/id1786419250"><text:span text:style-name="T650_48">podcast</text:span></text:a></text:span><text:span text:style-name="T650_49">,</text:span><text:span text:style-name="T650_50"><text:s/>exploring<text:s/>the<text:s/>challenges<text:s/>and<text:s/>opportunities<text:s/>in<text:s/>scaling<text:s/>AI-driven<text:s/>solutions<text:s/>and<text:s/>ethical<text:s/>data<text:s/>use.</text:span></text:p>
      <text:p text:style-name="P651"/>
      <text:p text:style-name="P652"><text:span text:style-name="T652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653"><text:span text:style-name="T653_1">N/A</text:span></text:p>
      <text:p text:style-name="P654"/>
      <text:p text:style-name="P655"><text:span text:style-name="T65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656"><text:span text:style-name="T656_1">N/A</text:span></text:p>
      <text:p text:style-name="P657"/>
      <text:p text:style-name="P658"/>
      <text:p text:style-name="P659"/>
      <text:p text:style-name="P660"/>
      <text:p text:style-name="P661"/>
      <text:p text:style-name="P662"/>
      <table:table table:style-name="Table13"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45">
          <table:table-cell table:style-name="Cell161">
            <text:p text:style-name="P663"><text:span text:style-name="T663_1">Output<text:s/>Title<text:s/></text:span></text:p>
          </table:table-cell>
          <table:table-cell table:style-name="Cell162" table:number-columns-spanned="3">
            <text:p text:style-name="P664"><text:span text:style-name="T664_1">The<text:s/>humanitarian<text:s/>innovation<text:s/>platform<text:s/>strengthens<text:s/>the<text:s/>humanitarian<text:s/>innovation<text:s/>ecosystem<text:s/>through<text:s/>research<text:s/>and<text:s/>innovation<text:s/>technical<text:s/>assistance<text:s/>and<text:s/>skill<text:s/>building</text:span></text:p>
          </table:table-cell>
          <table:covered-table-cell/>
          <table:covered-table-cell/>
        </table:table-row>
        <table:table-row table:style-name="Row46">
          <table:table-cell table:style-name="Cell163">
            <text:p text:style-name="P665"><text:span text:style-name="T665_1">Output<text:s/>number:<text:s/></text:span></text:p>
          </table:table-cell>
          <table:table-cell table:style-name="Cell164">
            <text:p text:style-name="P666"><text:span text:style-name="T666_1">3</text:span></text:p>
          </table:table-cell>
          <table:table-cell table:style-name="Cell165">
            <text:p text:style-name="P667"><text:span text:style-name="T667_1">Output<text:s/>Score:<text:s/></text:span></text:p>
          </table:table-cell>
          <table:table-cell table:style-name="Cell166">
            <text:p text:style-name="P668"><text:span text:style-name="T668_1">A+</text:span></text:p>
          </table:table-cell>
        </table:table-row>
        <table:table-row table:style-name="Row47">
          <table:table-cell table:style-name="Cell167">
            <text:p text:style-name="P669"><text:span text:style-name="T669_1">Impact<text:s/>weighting<text:s/>(%):</text:span><text:span text:style-name="T669_2"><text:s/></text:span></text:p>
          </table:table-cell>
          <table:table-cell table:style-name="Cell168">
            <text:p text:style-name="P670"><text:span text:style-name="T670_1">30%</text:span></text:p>
          </table:table-cell>
          <table:table-cell table:style-name="Cell169">
            <text:p text:style-name="P671"><text:span text:style-name="T671_1">Weighting<text:s/>revised<text:s/>since<text:s/>last<text:s/>AR?<text:s/></text:span></text:p>
          </table:table-cell>
          <table:table-cell table:style-name="Cell170">
            <text:p text:style-name="P672"><text:span text:style-name="T672_1">No<text:s/></text:span></text:p>
            <text:p text:style-name="P673"/>
          </table:table-cell>
        </table:table-row>
        <table:table-row table:style-name="Row48">
          <table:table-cell table:style-name="Cell171">
            <text:p text:style-name="P674"><text:span text:style-name="T674_1">Indicator(s)</text:span></text:p>
          </table:table-cell>
          <table:table-cell table:style-name="Cell172">
            <text:p text:style-name="P675"><text:span text:style-name="T675_1">Milestone(s)<text:s/>for<text:s/>this<text:s/>review</text:span></text:p>
          </table:table-cell>
          <table:table-cell table:style-name="Cell173" table:number-columns-spanned="2">
            <text:p text:style-name="P676"><text:span text:style-name="T676_1">Progress<text:s/></text:span></text:p>
          </table:table-cell>
          <table:covered-table-cell/>
        </table:table-row>
        <table:table-row table:style-name="Row49">
          <table:table-cell table:style-name="Cell174">
            <text:p text:style-name="P677"><text:span text:style-name="T677_1">3.1<text:s/>Number<text:s/>of<text:s/>high-quality<text:s/>resources<text:s/>to<text:s/>build<text:s/>technical<text:s/>capability<text:s/>and<text:s/>skills<text:s/>for<text:s/>the<text:s/>humanitarian<text:s/>innovation<text:s/>community<text:s/>(disaggregated<text:s/>by<text:s/>type<text:s/>e.g.<text:s/>guide,<text:s/>training<text:s/>session,<text:s/>1<text:s/>to<text:s/>1<text:s/>support,<text:s/>peer<text:s/>exchange,<text:s/>etc.)</text:span></text:p>
            <text:p text:style-name="P678"/>
          </table:table-cell>
          <table:table-cell table:style-name="Cell175">
            <text:p text:style-name="P679"><text:span text:style-name="T679_1">+<text:s/>32<text:s/>training<text:s/>outputs<text:s/>and<text:s/>activities<text:s/>(253<text:s/>cumulative)</text:span></text:p>
            <text:p text:style-name="P680"/>
            <text:p text:style-name="P681"><text:span text:style-name="T681_1">HIF<text:s/>+<text:s/>11<text:s/>(57<text:s/>cumulative)<text:s/>(+9<text:s/>HIF<text:s/>non-financial<text:s/>support<text:s/>interventions;<text:s/>+2<text:s/>resource<text:s/>toolkits)</text:span></text:p>
            <text:p text:style-name="P682"><text:span text:style-name="T682_1">CLIP<text:s/>+<text:s/>1<text:s/>innovation<text:s/>toolkit<text:s/>(27<text:s/>cumulative)</text:span></text:p>
            <text:p text:style-name="P683"><text:span text:style-name="T683_1">UKHIH<text:s/>+<text:s/>18<text:s/>UKHIH<text:s/>(28<text:s/>cumulative)<text:s/>[1<text:s/>inclusive<text:s/>emerging<text:s/>tech<text:s/>practical<text:s/>tool;<text:s/>1<text:s/>vaccines<text:s/>community<text:s/>engagement<text:s/>handbook;<text:s/>1<text:s/>HRI<text:s/>capacity<text:s/>mapping<text:s/>tool;<text:s/>10<text:s/>AI<text:s/>case<text:s/>studies;<text:s/>5<text:s/>AI<text:s/>podcasts]</text:span></text:p>
            <text:p text:style-name="P684"><text:span text:style-name="T684_1">CHIC:<text:s/>+2<text:s/>TTS<text:s/>teams<text:s/>receiving<text:s/>1-2-1<text:s/>support<text:s/>(19<text:s/>cumulative)<text:s/>and<text:s/>+0<text:s/>training<text:s/>resources<text:s/>(121<text:s/>cumulative)</text:span><text:span text:style-name="T684_2"><text:s text:c="7"/></text:span></text:p>
            <text:p text:style-name="P685"><text:span text:style-name="T685_1">WFP:<text:s/>+0<text:s/>(1<text:s/>cumulative<text:s/>-<text:s/>closed)</text:span></text:p>
          </table:table-cell>
          <table:table-cell table:style-name="Cell176" table:number-columns-spanned="2">
            <text:p text:style-name="P686"><text:span text:style-name="T686_1">Substantially<text:s/>exceeded<text:s/>expectations</text:span></text:p>
            <text:p text:style-name="P687"/>
            <text:p text:style-name="P688"><text:span text:style-name="T688_1">+<text:s/>1</text:span><text:span text:style-name="T688_2">3</text:span><text:span text:style-name="T688_3">3</text:span><text:span text:style-name="T688_4"><text:s/>(36</text:span><text:span text:style-name="T688_5">5</text:span><text:span text:style-name="T688_6"><text:s/>cumulative)</text:span></text:p>
            <text:p text:style-name="P689"/>
            <text:p text:style-name="P690"><text:span text:style-name="T690_1">HIF<text:s/>+<text:s/>27<text:s/>(92<text:s/>cumulative):</text:span></text:p>
            <text:p text:style-name="P691"><text:span text:style-name="T691_1">+<text:s/>1<text:s/>WASH<text:s/>peer-to-peer<text:s/>knowledge<text:s/>sharing<text:s/>session</text:span></text:p>
            <text:p text:style-name="P692"><text:span text:style-name="T692_1">+<text:s/>1<text:s/>Adoption<text:s/>Challenge<text:s/>workshop</text:span></text:p>
            <text:p text:style-name="P693"><text:span text:style-name="T693_1">+<text:s/>2<text:s/>training<text:s/>sessions<text:s/>on<text:s/>Futures<text:s/>and<text:s/>Foresight</text:span></text:p>
            <text:p text:style-name="P694"><text:span text:style-name="T694_1">+<text:s/>1<text:s/>technical<text:s/>onboarding<text:s/>and<text:s/>needs’<text:s/>assessment<text:s/>support<text:s/>for<text:s/>AI<text:s/>grantees</text:span></text:p>
            <text:p text:style-name="P695"><text:span text:style-name="T695_1">+<text:s/>5<text:s/>group<text:s/>sessions<text:s/>for<text:s/>Scale<text:s/>Strategy<text:s/>cohort</text:span></text:p>
            <text:p text:style-name="P696"><text:span text:style-name="T696_1">+<text:s/>15<text:s/>coaching<text:s/>calls<text:s/>for<text:s/>Scale<text:s/>Strategy<text:s/>grantees</text:span></text:p>
            <text:p text:style-name="P697"><text:span text:style-name="T697_1">+<text:s/>1<text:s/>Resource<text:s/>toolkit<text:s/></text:span></text:p>
            <text:p text:style-name="P698"/>
            <text:p text:style-name="P699"><text:span text:style-name="T699_1">CLIP<text:s/>+<text:s/>24<text:s/>(60<text:s/>cumulative):</text:span></text:p>
            <text:p text:style-name="P700"><text:span text:style-name="T700_1">+<text:s/>17<text:s/>innovation<text:s/>toolkits<text:s/></text:span></text:p>
            <text:p text:style-name="P701"><text:span text:style-name="T701_1">+<text:s/>2<text:s/>success<text:s/>story<text:s/>case<text:s/>studies</text:span></text:p>
            <text:p text:style-name="P702"><text:span text:style-name="T702_1">+<text:s/>5<text:s/>education<text:s/>videos</text:span></text:p>
            <text:p text:style-name="P703"/>
            <text:p text:style-name="P704"><text:span text:style-name="T704_1">UKHIH<text:s/>+<text:s/>21<text:s/>(30<text:s/>cumulative):</text:span></text:p>
            <text:p text:style-name="P705"><text:span text:style-name="T705_1">+<text:s/>2<text:s/>practical<text:s/>emerging<text:s/>tech<text:s/>guides</text:span></text:p>
            <text:p text:style-name="P706"><text:span text:style-name="T706_1">+<text:s/>1<text:s/>vaccines<text:s/>community<text:s/>engagement<text:s/>handbook<text:s/></text:span></text:p>
            <text:p text:style-name="P707"><text:span text:style-name="T707_1">+<text:s/>1<text:s/>mapping<text:s/>of<text:s/>tools<text:s/>to<text:s/>support<text:s/>vaccines<text:s/>community<text:s/>engagement</text:span></text:p>
            <text:p text:style-name="P708"><text:span text:style-name="T708_1">+<text:s/>8<text:s/>AI<text:s/>case<text:s/>studies<text:s/>published<text:s/>(10<text:s/>developed<text:s/>total)</text:span></text:p>
            <text:p text:style-name="P709"><text:span text:style-name="T709_1">+<text:s/>6<text:s/>AI<text:s/>podcasts<text:s/></text:span></text:p>
            <text:p text:style-name="P710"><text:span text:style-name="T710_1">+<text:s/>3<text:s/>Mortality<text:s/>case<text:s/>studies<text:s/>summarised<text:s/>in<text:s/>one<text:s/>pre-print<text:s/>paper</text:span></text:p>
            <text:p text:style-name="P711"/>
            <text:p text:style-name="P712"><text:span text:style-name="T712_1">CHIC:<text:s/>+<text:s/></text:span><text:span text:style-name="T712_2">62</text:span><text:span text:style-name="T712_3"><text:s/>(1</text:span><text:span text:style-name="T712_4">8</text:span><text:span text:style-name="T712_5">3</text:span><text:span text:style-name="T712_6"><text:s/>cumulative)<text:s/></text:span></text:p>
            <text:p text:style-name="P713"><text:span text:style-name="T713_1">+<text:s/>2</text:span><text:span text:style-name="T713_2">9</text:span><text:span text:style-name="T713_3"><text:s/>Innovator<text:s/>capacity<text:s/>building<text:s/>activities<text:s/>through<text:s/>Masterclasses</text:span></text:p>
            <text:p text:style-name="P714"><text:span text:style-name="T714_1">+<text:s/>7<text:s/>Group<text:s/>mentoring<text:s/></text:span></text:p>
            <text:p text:style-name="P715"><text:span text:style-name="T715_1">+<text:s/>17<text:s/>In<text:s/>work-shop<text:s/>mentoring<text:s/></text:span></text:p>
            <text:p text:style-name="P716"><text:span text:style-name="T716_1">+<text:s/>8<text:s/>One-to-one<text:s/>technical<text:s/>support</text:span></text:p>
            <text:p text:style-name="P717"><text:span text:style-name="T717_1">+<text:s/>1<text:s/>Humanitarian<text:s/>ecosystem<text:s/>map</text:span></text:p>
            <text:p text:style-name="P718"/>
            <text:p text:style-name="P719"><text:span text:style-name="T719_1">+<text:s/>0<text:s/>WFP<text:s/>(1<text:s/>cumulative)</text:span></text:p>
          </table:table-cell>
          <table:covered-table-cell/>
        </table:table-row>
        <table:table-row table:style-name="Row50">
          <table:table-cell table:style-name="Cell177">
            <text:p text:style-name="P720"><text:span text:style-name="T720_1">3.2<text:s/>Level<text:s/>of<text:s/>satisfaction<text:s/>of<text:s/>people<text:s/>receiving<text:s/>training<text:s/>and<text:s/>(non-financial)<text:s/>support<text:s/>through<text:s/>the<text:s/>platform<text:s/>remains<text:s/>high</text:span></text:p>
            <text:p text:style-name="P721"/>
          </table:table-cell>
          <table:table-cell table:style-name="Cell178">
            <text:p text:style-name="P722"/>
            <text:p text:style-name="P723"/>
            <text:p text:style-name="P724"><text:span text:style-name="T724_1">Satisfaction<text:s/>level<text:s/>to<text:s/>remain<text:s/>high<text:s/>(&gt;80%)<text:s/>-<text:s/>assessed<text:s/>on<text:s/>a<text:s/>5<text:s/>point<text:s/>scale</text:span></text:p>
          </table:table-cell>
          <table:table-cell table:style-name="Cell179" table:number-columns-spanned="2">
            <text:p text:style-name="P725"><text:span text:style-name="T725_1">Exceeded<text:s/>expectations</text:span></text:p>
            <text:p text:style-name="P726"/>
            <text:p text:style-name="P727"><text:span text:style-name="T727_1">HIF<text:s/>Humanitarian<text:s/>Innovation<text:s/>Forum<text:s/>average<text:s/>score:<text:s/>4.6/5<text:s/>(92%)</text:span></text:p>
            <text:p text:style-name="P728"><text:span text:style-name="T728_1">CLIP<text:s/>average<text:s/>usefulness<text:s/>of<text:s/>training<text:s/>score:<text:s/>4.7/5<text:s/>(93%)</text:span></text:p>
            <text:p text:style-name="P729"><text:span text:style-name="T729_1">CHIC:<text:s/>average<text:s/>score<text:s/>of<text:s/>4.67<text:s/>out<text:s/>of<text:s/>5<text:s/>(93%)</text:span><text:span text:style-name="T729_2"><text:note text:note-class="footnote"><text:note-citation/><text:note-body><text:p text:style-name="P730"><text:span text:style-name="T730_1"><text:s/></text:span><text:span text:style-name="T730_2">Calculated<text:s/>from<text:s/>six<text:s/>reports<text:s/>submitted<text:s/>since<text:s/>the<text:s/>implementation<text:s/>of<text:s/>the<text:s/>5<text:s/>point<text:s/>scale.</text:span></text:p></text:note-body></text:note></text:span><text:span text:style-name="T730_3"><text:s/></text:span></text:p>
          </table:table-cell>
          <table:covered-table-cell/>
        </table:table-row>
        <table:table-row table:style-name="Row51">
          <table:table-cell table:style-name="Cell180">
            <text:p text:style-name="P731"><text:span text:style-name="T731_1">3.3<text:s/>Number<text:s/>of<text:s/>LMIC<text:s/>Research<text:s/>Fellows<text:s/>(cumulative,<text:s/>disaggregated<text:s/>by<text:s/>location<text:s/>and<text:s/>gender)</text:span></text:p>
          </table:table-cell>
          <table:table-cell table:style-name="Cell181">
            <text:p text:style-name="P732"><text:span text:style-name="T732_1">+1<text:s/>UKHIH<text:s/>LMIC<text:s/>Research<text:s/>Fellow<text:s/>(22<text:s/>cumulative)</text:span></text:p>
            <text:p text:style-name="P733"/>
            <text:p text:style-name="P734"/>
            <text:p text:style-name="P735"/>
            <text:p text:style-name="P736"/>
            <text:p text:style-name="P737"/>
          </table:table-cell>
          <table:table-cell table:style-name="Cell182" table:number-columns-spanned="2">
            <text:p text:style-name="P738"><text:span text:style-name="T738_1">Exceeded<text:s/>expectations</text:span></text:p>
            <text:p text:style-name="P739"><text:span text:style-name="T739_1">+<text:s/>4<text:s/>(32<text:s/>cumulative)</text:span></text:p>
            <text:p text:style-name="P740"/>
            <text:p text:style-name="P741"><text:span text:style-name="T741_1">+2<text:s/>LMIC<text:s/>UKHIH<text:s/>fellows<text:s/>identified<text:s/>under<text:s/>Mortality<text:s/>Estimation<text:s/>SIP<text:s/>(Somalia)</text:span></text:p>
            <text:p text:style-name="P742"/>
            <text:p text:style-name="P743"><text:span text:style-name="T743_1">+2<text:s/>LMIC<text:s/>based<text:s/>partners<text:s/>receive<text:s/>funding<text:s/>to<text:s/>strengthen<text:s/>HRI<text:s/>capacities</text:span></text:p>
          </table:table-cell>
          <table:covered-table-cell/>
        </table:table-row>
      </table:table>
      <text:p text:style-name="P744"><text:span text:style-name="T744_1">Briefly<text:s/>describe<text:s/>the<text:s/>output’s<text:s/>activities<text:s/>and<text:s/>provide<text:s/>supporting<text:s/>narrative<text:s/>for<text:s/>the<text:s/>score.<text:s/></text:span></text:p>
      <text:p text:style-name="P745"/>
      <text:p text:style-name="P746"><text:span text:style-name="T746_1">Output<text:s/>3.1<text:s/>Number<text:s/>of<text:s/>high-quality<text:s/>resources<text:s/>to<text:s/>build<text:s/>technical<text:s/>capability<text:s/>and<text:s/>skills</text:span></text:p>
      <text:p text:style-name="P747"/>
      <text:p text:style-name="P748"><text:span text:style-name="T748_1">Elrha</text:span><text:span text:style-name="T748_2"><text:s/>have<text:s/>invested</text:span><text:span text:style-name="T748_3"><text:s/>substantially<text:s/>in<text:s/></text:span><text:span text:style-name="T748_4">building<text:s/>skills<text:s/>and<text:s/>capacities<text:s/></text:span><text:span text:style-name="T748_5">across<text:s/>the<text:s/>humanitarian<text:s/>innovation<text:s/>ecosystem.<text:s/>Grantees<text:s/>benefitted<text:s/>from<text:s/>a<text:s/>wide<text:s/>range<text:s/>of<text:s/>non-financial<text:s/>support,<text:s/>including<text:s/>tailored<text:s/>coaching,<text:s/>technical<text:s/>mentoring,<text:s/>and<text:s/>facilitated<text:s/>peer-learning.<text:s/></text:span></text:p>
      <text:p text:style-name="P749"/>
      <text:p text:style-name="P750"><text:span text:style-name="T750_1">In<text:s/>this<text:s/>period,<text:s/>Elrha<text:s/>published<text:s/>two<text:s/></text:span><text:span text:style-name="T750_2">toolkits</text:span><text:span text:style-name="T750_3">:<text:s/>on<text:s/></text:span><text:span text:style-name="T750_4"><text:a xlink:type="simple" xlink:href="https://www.elrha.org/resource/futures-and-foresight-toolkit"><text:span text:style-name="T750_5">Futures<text:s/>and<text:s/>Foresight</text:span></text:a></text:span><text:span text:style-name="T750_6"><text:s/></text:span><text:span text:style-name="T750_7">(referenced<text:s/>last<text:s/>year<text:s/>but<text:s/>published<text:s/>this<text:s/>year)<text:s/></text:span><text:span text:style-name="T750_8">and<text:s/></text:span><text:span text:style-name="T750_9"><text:a xlink:type="simple" xlink:href="https://www.elrha.org/resource/enhancing-evidence-based-decision-making"><text:span text:style-name="T750_10">Evidence-Based<text:s/>Decision-Making</text:span></text:a></text:span><text:span text:style-name="T750_11">,<text:s/>equipping<text:s/>practitioners<text:s/>with<text:s/>accessible,<text:s/>practical<text:s/>resources<text:s/>to<text:s/>improve<text:s/>innovation<text:s/>design<text:s/>and<text:s/>management.<text:s/>These<text:s/>were<text:s/>co-designed<text:s/>with<text:s/>grantees<text:s/>and<text:s/>now<text:s/>integrated<text:s/>into<text:s/>non-financial<text:s/>support.<text:s/>The<text:s/>Futures<text:s/>and<text:s/>Foresights<text:s/>Toolkit<text:s/>provides<text:s/>a<text:s/>broad,<text:s/>introductory<text:s/>guide<text:s/>to<text:s/>foresight<text:s/>methods,<text:s/>while<text:s/>the<text:s/>Futures<text:s/>Toolkit<text:s/></text:span><text:span text:style-name="T750_12">is</text:span><text:span text:style-name="T750_13"><text:s/>a<text:s/>focused,<text:s/>self-facilitated<text:s/>playbook<text:s/>that<text:s/>applies<text:s/>foresight<text:s/>directly<text:s/>to<text:s/>innovation<text:s/>strategy<text:s/>in<text:s/>today’s<text:s/>humanitarian<text:s/>context.<text:s/>It<text:s/>provides<text:s/>practical<text:s/>tools<text:s/>for<text:s/>problem<text:s/>framing,<text:s/>stress<text:s/>testing,<text:s/>and<text:s/>idea<text:s/>generation.<text:s/></text:span><text:span text:style-name="T750_14">Elrha<text:s/>provided<text:s/>two<text:s/>training<text:s/>sessions<text:s/>for<text:s/>these<text:s/>toolkits<text:s/></text:span><text:span text:style-name="T750_15">at<text:s/>the<text:s/>Elrha<text:s/>Research<text:s/>Forum<text:s/>and<text:s/>the<text:s/>Elrha<text:s/>Innovation<text:s/>Forum.<text:s/></text:span><text:span text:style-name="T750_16">Together,<text:s/>these<text:s/>contributions<text:s/>strengthen<text:s/>Elrha’s<text:s/>capability-building<text:s/>offer<text:s/>and<text:s/>lay<text:s/>foundations<text:s/>for<text:s/>sector-wide<text:s/>collaboration<text:s/>on<text:s/>future<text:s/>humanitarian<text:s/>innovation<text:s/>priorities.</text:span></text:p>
      <text:p text:style-name="P751"/>
      <text:p text:style-name="P752"><text:span text:style-name="T752_1">The<text:s/>three<text:s/></text:span><text:span text:style-name="T752_2">AI<text:s/>grantee</text:span><text:span text:style-name="T752_3"><text:s/>teams<text:s/>have<text:s/>been<text:s/>matched<text:s/>with<text:s/>technical<text:s/>mentors<text:s/>and<text:s/>tailored<text:s/>support<text:s/>from<text:s/>Data<text:s/>Friendly<text:s/>Space<text:s/>(DFS).<text:s/>DFS<text:s/>provide<text:s/>non-financial,<text:s/>hands-on<text:s/>support<text:s/>to<text:s/>the<text:s/>three<text:s/>grantees,<text:s/>delivering<text:s/>ten<text:s/>to<text:s/>twelve<text:s/>hours<text:s/>of<text:s/>embedded<text:s/>AI<text:s/>and<text:s/>Natural<text:s/>Language<text:s/>Processing<text:s/>expertise<text:s/>per<text:s/>grantee,<text:s/>plus<text:s/>coordination<text:s/>and<text:s/>cross-cutting<text:s/>guidance<text:s/>across<text:s/>the<text:s/>portfolio.<text:s/>This<text:s/></text:span><text:span text:style-name="T752_4">encourages<text:s/></text:span><text:span text:style-name="T752_5">grantees<text:s/>to<text:s/>build<text:s/>confidence<text:s/>in<text:s/>the<text:s/>technical<text:s/>design<text:s/>and<text:s/>ethical<text:s/>rigour<text:s/>of<text:s/>their<text:s/>solutions.</text:span><text:span text:style-name="T752_6"><text:s/>To<text:s/>foster<text:s/>continued<text:s/>peer<text:s/>learning<text:s/>and<text:s/>sector<text:s/>coordination,<text:s/>Elrha<text:s/>is<text:s/>also<text:s/>convening<text:s/>an<text:s/>alumni<text:s/>community<text:s/>of<text:s/>AI<text:s/>grantees<text:s/>through<text:s/>bi-monthly<text:s/>exchange<text:s/>sessions<text:s/>focused<text:s/>on<text:s/>responsible<text:s/>development<text:s/>and<text:s/>shared<text:s/>technical<text:s/>challenges,<text:s/>contributing<text:s/>to</text:span><text:span text:style-name="T752_7"><text:s/>the</text:span><text:span text:style-name="T752_8"><text:s/>longer-term<text:s/>strategy<text:s/></text:span><text:span text:style-name="T752_9">of</text:span><text:span text:style-name="T752_10"><text:s/>strengthen</text:span><text:span text:style-name="T752_11">ing</text:span><text:span text:style-name="T752_12"><text:s/>responsible<text:s/>AI<text:s/>development<text:s/>and<text:s/>use<text:s/>in<text:s/>humanitarian<text:s/>response.<text:s/></text:span></text:p>
      <text:p text:style-name="P753"/>
      <text:p text:style-name="P754"><text:span text:style-name="T754_1">Non-financial<text:s/>support<text:s/>for<text:s/></text:span><text:span text:style-name="T754_2">scale<text:s/>strategy<text:s/>grantees</text:span><text:span text:style-name="T754_3"><text:s/></text:span><text:span text:style-name="T754_4">is</text:span><text:span text:style-name="T754_5"><text:s/>delivered<text:s/>in<text:s/>partnership<text:s/>with<text:s/>Spring<text:s/>Impact<text:s/>and<text:s/>includes<text:s/>eight<text:s/>live<text:s/>virtual<text:s/>sessions<text:s/>focused<text:s/>on<text:s/>applied<text:s/>and<text:s/>peer<text:s/>learning,<text:s/>seven<text:s/>virtual<text:s/>coaching<text:s/>calls<text:s/>with<text:s/>scale<text:s/>experts,<text:s/>and<text:s/>an<text:s/>in-person<text:s/>workshop<text:s/>to<text:s/>help<text:s/>the<text:s/>grantees<text:s/>finalise<text:s/>their<text:s/>scale<text:s/>models.</text:span></text:p>
      <text:p text:style-name="P755"/>
      <text:p text:style-name="P756"><text:span text:style-name="T756_1">The<text:s/>Hub</text:span><text:span text:style-name="T756_2"><text:s/>has<text:s/>released<text:s/>two<text:s/></text:span><text:span text:style-name="T756_3">emerging<text:s/>tech<text:s/>guides</text:span><text:span text:style-name="T756_4"><text:s/>on<text:s/></text:span><text:span text:style-name="T756_5"><text:a xlink:type="simple" xlink:href="https://clearglobal.org/resources/human-centred-technology-design-in-humanitarian-action-a-guide-to-co-creating-digital-tools-with-crisis-affected-people/"><text:span text:style-name="T756_6">Co-Creating<text:s/>Digital<text:s/>Tools<text:s/>with<text:s/>Crisis<text:s/>Affected<text:s/>People</text:span></text:a></text:span><text:span text:style-name="T756_7"><text:s/>and<text:s/></text:span><text:span text:style-name="T756_8"><text:a xlink:type="simple" xlink:href="https://clearglobal.org/resources/human-centred-technology-design-in-humanitarian-action-a-deep-dive-into-the-fundamentals-of-co-creating-digital-tools-with-crisis-affected-people/"><text:span text:style-name="T756_9">the<text:s/>Fundamentals<text:s/>of<text:s/>Co-Creating<text:s/>Digital<text:s/>Tools<text:s/>with<text:s/>Crisis-Affected<text:s/>People</text:span></text:a></text:span><text:span text:style-name="T756_10">.</text:span><text:span text:style-name="T756_11"><text:s/></text:span><text:span text:style-name="T756_12">Two<text:s/>resources<text:s/>were<text:s/>published<text:s/>to</text:span><text:span text:style-name="T756_13"><text:s/></text:span><text:span text:style-name="T756_14"><text:a xlink:type="simple" xlink:href="https://www.ukhih.org/documents/128/044-SCL-CEH-RPT-INB-000-CommunityGuideReportBook-0101_eRRFhd0.pdf"><text:span text:style-name="T756_15">measure</text:span></text:a></text:span><text:span text:style-name="T756_16"><text:s/>and</text:span><text:span text:style-name="T756_17"><text:s/></text:span><text:span text:style-name="T756_18"><text:a xlink:type="simple" xlink:href="https://humanitarianstudies.ch/research/pulse/"><text:span text:style-name="T756_19">map</text:span></text:a></text:span><text:span text:style-name="T756_20"><text:s/>community<text:s/>engagement<text:s/>with<text:s/>vaccines</text:span><text:span text:style-name="T756_21"><text:s/>and<text:s/></text:span><text:span text:style-name="T756_22">mortality<text:s/>estimation<text:s/>challenges<text:s/></text:span><text:span text:style-name="T756_23"><text:a xlink:type="simple" xlink:href="https://www.medrxiv.org/content/10.1101/2025.06.19.25329924v1"><text:span text:style-name="T756_24">case<text:s/>stud</text:span><text:span text:style-name="T756_25">ies</text:span></text:a></text:span><text:span text:style-name="T756_26">.</text:span><text:span text:style-name="T756_27"><text:s/>During<text:s/>the<text:s/>period<text:s/>the<text:s/>Hub<text:s/></text:span><text:span text:style-name="T756_28">produced<text:s/>and<text:s/>published<text:s/></text:span><text:span text:style-name="T756_29">8<text:s/>AI<text:s/>case<text:s/>studies<text:s/>on<text:s/>topics<text:s/>including:<text:s/></text:span><text:span text:style-name="T756_30"><text:a xlink:type="simple" xlink:href="https://www.ukhih.org/news/mapping-vulnerable-populations-with-ai-icrc/"><text:span text:style-name="T756_31">Mapping<text:s/>Vulnerable<text:s/>Populations<text:s/>with<text:s/>AI</text:span></text:a></text:span><text:span text:style-name="T756_32">,<text:s/></text:span><text:span text:style-name="T756_33"><text:a xlink:type="simple" xlink:href="https://www.ukhih.org/news/safe-generative-ai-chatbots-mercy-corps/"><text:span text:style-name="T756_34">Safe<text:s/>generative<text:s/>AI<text:s/>chatbots</text:span></text:a></text:span><text:span text:style-name="T756_35">,<text:s/>and<text:s/></text:span><text:span text:style-name="T756_36"><text:a xlink:type="simple" xlink:href="https://www.ukhih.org/news/displacement-forecast-models-danish-refugee-council/"><text:span text:style-name="T756_37">Displacement<text:s/>Forecast<text:s/>Models</text:span></text:a></text:span><text:span text:style-name="T756_38">.<text:s/>See<text:s/></text:span><text:span text:style-name="T756_39">Annex</text:span><text:span text:style-name="T756_40"><text:s/></text:span><text:span text:style-name="T756_41">8</text:span><text:span text:style-name="T756_42"><text:s/>for<text:s/>more<text:s/>information.</text:span><text:span text:style-name="T756_43"><text:s/>Six</text:span><text:span text:style-name="T756_44"><text:s/>podcast<text:s/>episodes</text:span><text:span text:style-name="T756_45"><text:s/>were<text:s/>also</text:span><text:span text:style-name="T756_46"><text:s/>delivered<text:s/>in<text:s/>partnership<text:s/>with<text:s/>the<text:s/>Humanitarian<text:s/>AI<text:s/>Today<text:s/>podcast.<text:s/>Episodes<text:s/>cover<text:s/>themes<text:s/>such<text:s/>as<text:s/></text:span><text:span text:style-name="T756_47"><text:a xlink:type="simple" xlink:href="https://soundcloud.com/humanitarian-ai-today/ai-governance-in-humanitarian-action?si=ac2993c74ef542d1b13cb92d3c5f0264&amp;utm_source=chatgpt.com&amp;utm_medium=text&amp;utm_campaign=social_sharing"><text:span text:style-name="T756_48">AI<text:s/>governance</text:span></text:a></text:span><text:span text:style-name="T756_49">,<text:s/>the<text:s/></text:span><text:span text:style-name="T756_50"><text:a xlink:type="simple" xlink:href="https://soundcloud.com/humanitarian-ai-today/affected-populations-in-discussion?si=0fb6cf7ad3374dcc92fa89dd7c8a19e6&amp;utm_source=chatgpt.com&amp;utm_medium=text&amp;utm_campaign=social_sharing"><text:span text:style-name="T756_51">rollout<text:s/>of<text:s/>AI<text:s/>in<text:s/>vulnerable<text:s/>populations</text:span></text:a></text:span><text:span text:style-name="T756_52">,<text:s/>and<text:s/></text:span><text:span text:style-name="T756_53"><text:a xlink:type="simple" xlink:href="https://soundcloud.com/humanitarian-ai-today/transparency-in-discussion?si=27a4cefbf7654be3b717e47f97d798af&amp;utm_source=chatgpt.com&amp;utm_medium=text&amp;utm_campaign=social_sharing"><text:span text:style-name="T756_54">transparency<text:s/>in<text:s/>AI<text:s/>implementation</text:span></text:a></text:span><text:span text:style-name="T756_55">.<text:s/></text:span></text:p>
      <text:p text:style-name="P757"/>
      <text:p text:style-name="P758"><text:span text:style-name="T758_1">CLIP</text:span><text:span text:style-name="T758_2"><text:s/>also<text:s/>achieved<text:s/>a<text:s/>much<text:s/>higher<text:s/>number<text:s/>of<text:s/></text:span><text:span text:style-name="T758_3">training<text:s/>materials</text:span><text:span text:style-name="T758_4"><text:s/>than<text:s/>planned<text:s/>this<text:s/>year,<text:s/>with<text:s/>the<text:s/>addition<text:s/>of<text:s/>17<text:s/>innovation<text:s/>toolkits</text:span><text:span text:style-name="T758_5">,<text:s/></text:span><text:span text:style-name="T758_6">5<text:s/>educational<text:s/>videos,</text:span><text:span text:style-name="T758_7"><text:s/>and<text:s/>two<text:s/>case<text:s/>studies<text:s/>detailing<text:s/>success<text:s/>stories<text:s/>in<text:s/>South<text:s/>Sudan.<text:s/></text:span><text:span text:style-name="T758_8">In<text:s/>Guatemala<text:s/></text:span><text:span text:style-name="T758_9">Asociación<text:s/>de<text:s/>Servicios<text:s/>Comunitarios<text:s/>de<text:s/>Salud<text:s/>(</text:span><text:span text:style-name="T758_10">ASECSA</text:span><text:span text:style-name="T758_11">)</text:span><text:span text:style-name="T758_12"><text:s/>provided<text:s/>non-financial<text:s/>support<text:s/>to<text:s/>all<text:s/>previously<text:s/>and<text:s/>currently<text:s/>funded<text:s/>innovations.<text:s/>Innovation<text:s/>teams<text:s/>have<text:s/>been<text:s/>supported<text:s/>towards<text:s/>sustainability<text:s/>of<text:s/>their<text:s/>innovation,<text:s/>through<text:s/>ASECSA’s<text:s/>model,<text:s/>which<text:s/>focuses<text:s/>on<text:s/>identifying<text:s/>the<text:s/>innovation’s<text:s/>unique<text:s/>potential<text:s/>for<text:s/>growth,<text:s/>then<text:s/>identifying<text:s/>and<text:s/>supporting<text:s/>the<text:s/>specific<text:s/>pathway<text:s/>to<text:s/>achieve<text:s/>sustainability<text:s/>of<text:s/></text:span><text:span text:style-name="T758_13">the</text:span><text:span text:style-name="T758_14"><text:s/>growth<text:s/>process.</text:span></text:p>
      <text:p text:style-name="P759"/>
      <text:p text:style-name="P760"><text:span text:style-name="T760_1">CHIC</text:span><text:span text:style-name="T760_2"><text:s/>selected<text:s/>UK-based<text:s/>Gray<text:s/>Dot<text:s/>Catalyst<text:s/>(GDC)<text:s/>as<text:s/>its<text:s/>new<text:s/>Innovator<text:s/>Support<text:s/>Platform<text:s/>partner.<text:s/>GDC<text:s/>has<text:s/>been<text:s/>collaborating<text:s/>with<text:s/>the<text:s/>Response<text:s/>Innovation<text:s/>Lab<text:s/>to<text:s/>better<text:s/>connect<text:s/>innovations<text:s/>with<text:s/>local<text:s/>ecosystems,<text:s/>mentors</text:span><text:span text:style-name="T760_3">,</text:span><text:span text:style-name="T760_4"><text:s/>and<text:s/>expertise<text:s/>in<text:s/>the<text:s/>Middle<text:s/>East,<text:s/>and<text:s/>Africa.<text:s/>This<text:s/></text:span><text:span text:style-name="T760_5">year,<text:s/>CHIC<text:s/>and<text:s/>GDC<text:s/></text:span><text:span text:style-name="T760_6">worked<text:s/>with<text:s/>the<text:s/>newest</text:span><text:span text:style-name="T760_7"><text:s/>cohort<text:s/>of<text:s/>innovators</text:span><text:span text:style-name="T760_8">,<text:s/>providing</text:span><text:span text:style-name="T760_9"><text:s/>tailored</text:span><text:span text:style-name="T760_10"><text:s/>and</text:span><text:span text:style-name="T760_11"><text:s/>context-relevant<text:s/>support<text:s/>to<text:s/>help<text:s/>advance<text:s/>the<text:s/>impact<text:s/>and<text:s/>sustainability<text:s/>of<text:s/>their<text:s/>work.</text:span><text:span text:style-name="T760_12"><text:s/></text:span><text:span text:style-name="T760_13">In<text:s/>January<text:s/>2025,<text:s/>GDC<text:s/>hosted<text:s/>an<text:s/>‘Innovation<text:s/>Bootcamp’,<text:s/>convening<text:s/>CHIC’s<text:s/></text:span><text:span text:style-name="T760_14">new</text:span><text:span text:style-name="T760_15"><text:s/>cohort<text:s/>of<text:s/>innovators<text:s/>in<text:s/>Nairobi.<text:s/>This<text:s/>workshop<text:s/>was<text:s/>attended<text:s/>by<text:s/>representatives<text:s/>from<text:s/>22<text:s/>innovation<text:s/>teams<text:s/>and<text:s/>facilitated<text:s/>by<text:s/>GDC<text:s/>and<text:s/>Response<text:s/>Innovation<text:s/>Lab.<text:s/>Support<text:s/>activities<text:s/>include</text:span><text:span text:style-name="T760_16">d</text:span><text:span text:style-name="T760_17"><text:s/>1:1<text:s/>mentorship,<text:s/>group<text:s/>mentoring<text:s/>sessions,<text:s/>peer<text:s/>learning,<text:s/>and<text:s/>technical<text:s/>workshops.<text:s/>An<text:s/>Innovator<text:s/>Support<text:s/>Workshop<text:s/></text:span><text:span text:style-name="T760_18">also<text:s/></text:span><text:span text:style-name="T760_19">took<text:s/>place<text:s/>in<text:s/>Istanbul<text:s/>in<text:s/>October<text:s/>2025,<text:s/>host</text:span><text:span text:style-name="T760_20">ed<text:s/>by<text:s/>GDC</text:span><text:span text:style-name="T760_21">,<text:s/>combining<text:s/>plenary<text:s/>sessions<text:s/>with<text:s/>peer-to-peer<text:s/>learning,<text:s/>focusing<text:s/>on<text:s/>financial<text:s/>modelling<text:s/>and<text:s/>value<text:s/>networks.<text:s/>CHIC<text:s/>partnered<text:s/>with<text:s/>the<text:s/>Response<text:s/>Innovation<text:s/>Lab<text:s/>to<text:s/>offer<text:s/>innovators<text:s/>the<text:s/>opportunity<text:s/>to<text:s/>attend<text:s/></text:span><text:span text:style-name="T760_22"><text:a xlink:type="simple" xlink:href="https://www.responseinnovationlab.com/rilx25"><text:span text:style-name="T760_23">RILx25</text:span><text:span text:style-name="T760_24">,</text:span></text:a></text:span><text:span text:style-name="T760_25"><text:s/>to</text:span><text:span text:style-name="T760_26"><text:s/>showcase</text:span><text:span text:style-name="T760_27"><text:s/>their<text:s/>work<text:s/>to<text:s/>a<text:s/>wider<text:s/>audience<text:s/>of<text:s/>more<text:s/>than<text:s/>200<text:s/>humanitarian<text:s/>actors.</text:span><text:span text:style-name="T760_28"><text:s/>Forty</text:span><text:span text:style-name="T760_29"><text:s/>individual<text:s/>innovator<text:s/>support<text:s/>sessions<text:s/>and<text:s/></text:span><text:span text:style-name="T760_30">seven</text:span><text:span text:style-name="T760_31"><text:s/>group<text:s/>mentoring<text:s/>sessions<text:s/>were<text:s/>delivered<text:s/>during<text:s/>this<text:s/>reporting<text:s/>period.<text:s/>Teams<text:s/>receive</text:span><text:span text:style-name="T760_32">d</text:span><text:span text:style-name="T760_33"><text:s/>support<text:s/>to<text:s/>build<text:s/>their<text:s/>capability<text:s/>around<text:s/>business<text:s/>models<text:s/>and<text:s/>investment.<text:s/>GDC<text:s/>has<text:s/>also<text:s/>launched<text:s/>an<text:s/>online<text:s/>resource<text:s/>platform<text:s/>which<text:s/>will<text:s/>host<text:s/>materials<text:s/>and<text:s/>resources<text:s/>as<text:s/>well<text:s/>as<text:s/>a<text:s/>WhatsApp<text:s/>community<text:s/>group,<text:s/>as<text:s/>directly<text:s/>requested<text:s/>by<text:s/>innovators,<text:s/>with<text:s/>the<text:s/>intention<text:s/>to<text:s/>create<text:s/>opportunities<text:s/>to<text:s/>foster<text:s/>cross<text:s/>learning<text:s/>and<text:s/>crowdsource<text:s/>ideas.</text:span></text:p>
      <text:p text:style-name="P761"/>
      <text:p text:style-name="P762"><text:span text:style-name="T762_1">GDC<text:s/>completed<text:s/>a<text:s/>high-level,<text:s/>rapid<text:s/>desk<text:s/>research<text:s/>snapshot<text:s/>of<text:s/>key<text:s/>entities<text:s/>that<text:s/>constitute<text:s/>the<text:s/>current<text:s/>Humanitarian<text:s/>Innovation<text:s/>Ecosystem</text:span><text:span text:style-name="T762_2">,<text:s/>the</text:span><text:span text:style-name="T762_3"><text:s/></text:span><text:span text:style-name="T762_4"><text:a xlink:type="simple" xlink:href="https://eur03.safelinks.protection.outlook.com/?url=https%3A%2F%2Fhumanitariangrandchallenge.org%2Fwp-content%2Fuploads%2F2025%2F10%2FHumanitarian-Innovation-Ecosystem-Map.pdf&amp;data=05%7C02%7Clizzie.brecknell%40fcdo.gov.uk%7Cee7962b637ab40c511ca08de1183edd3%7Cd3a2d0d37cc84f52bbf985bd43d94279%7C0%7C0%7C638967455606570129%7CUnknown%7CTWFpbGZsb3d8eyJFbXB0eU1hcGkiOnRydWUsIlYiOiIwLjAuMDAwMCIsIlAiOiJXaW4zMiIsIkFOIjoiTWFpbCIsIldUIjoyfQ%3D%3D%7C0%7C%7C%7C&amp;sdata=AeCAwBiwFGg7J63bSpEsasyC%2FfV37zjL%2FrjLyKbi4OQ%3D&amp;reserved=0"><text:span text:style-name="T762_5">Humanitarian<text:s/>Innovation<text:s/>Ecosystem<text:s/>map</text:span></text:a></text:span><text:span text:style-name="T762_6">.<text:s/>GDC<text:s/>also<text:s/>published<text:s/></text:span><text:span text:style-name="T762_7">a<text:s/></text:span><text:span text:style-name="T762_8">learning<text:s/>paper:<text:s/></text:span><text:span text:style-name="T762_9"><text:a xlink:type="simple" xlink:href="https://humanitariangrandchallenge.org/wp-content/uploads/2025/07/Beyond-Data-Communicating-Evidence-for-Humanitarian-Innovations.pdf"><text:span text:style-name="T762_10">Beyond<text:s/>Data:<text:s/>Communicating<text:s/>Evidence<text:s/>for<text:s/>Humanitarian<text:s/>Innovation</text:span></text:a></text:span><text:span text:style-name="T762_11">,<text:s/>a</text:span><text:span text:style-name="T762_12"><text:s/>guide<text:s/>for<text:s/>innovators<text:s/>seeking<text:s/>to<text:s/>combine<text:s/>evidence<text:s/>with<text:s/>compelling<text:s/>storytelling,<text:s/>to<text:s/>build<text:s/>trust<text:s/>and<text:s/>drive<text:s/>scale<text:s/>in<text:s/>the<text:s/>audiences<text:s/>they<text:s/>are<text:s/>trying<text:s/>to<text:s/>reach.<text:s/>The<text:s/></text:span><text:span text:style-name="T762_13">learning<text:s/>paper</text:span><text:span text:style-name="T762_14"><text:s/>explores<text:s/>how<text:s/>THRIVEGulu<text:s/>and<text:s/>Ogow<text:s/>Health<text:s/>communicate<text:s/>evidence<text:s/>to<text:s/>different<text:s/>audiences<text:s/>to<text:s/>create<text:s/>understanding<text:s/>of<text:s/>and<text:s/>buy-in</text:span><text:span text:style-name="T762_15"><text:s/></text:span><text:span text:style-name="T762_16">to<text:s/>their<text:s/>innovation.</text:span></text:p>
      <text:p text:style-name="P763"/>
      <text:p text:style-name="P764"><text:span text:style-name="T764_1">Output<text:s/>3.2<text:s/>Level<text:s/>of<text:s/>satisfaction<text:s/>of<text:s/>people<text:s/>receiving<text:s/>training<text:s/>through<text:s/>the<text:s/>platform</text:span></text:p>
      <text:p text:style-name="P765"><text:span text:style-name="T765_1">Satisfaction<text:s/>with<text:s/>training<text:s/>received<text:s/>continues<text:s/>to<text:s/>be<text:s/>rated<text:s/>highly<text:s/>across<text:s/>platform<text:s/>partnerships.<text:s/></text:span><text:span text:style-name="T765_2">Elrha</text:span><text:span text:style-name="T765_3"><text:s/>successfully<text:s/>organised<text:s/>the<text:s/>Humanitarian<text:s/>Innovation<text:s/>Forum<text:s/>2025<text:s/>in<text:s/>Nairobi,<text:s/>Kenya<text:s/>in<text:s/>February<text:s/>2025,<text:s/></text:span><text:span text:style-name="T765_4">convening</text:span><text:span text:style-name="T765_5"><text:s/>over<text:s/>120<text:s/></text:span><text:span text:style-name="T765_6">innovators,<text:s/>decision-makers,<text:s/>and<text:s/>funders<text:s/></text:span><text:span text:style-name="T765_7">to<text:s/>discuss<text:s/>sector<text:s/>priorities<text:s/>and<text:s/>showcase<text:s/>new<text:s/>tools<text:s/>and<text:s/>resources</text:span><text:span text:style-name="T765_8">.<text:s/></text:span><text:span text:style-name="T765_9">T</text:span><text:span text:style-name="T765_10">he<text:s/>post-event<text:s/>survey<text:s/>results<text:s/>reflected<text:s/>strong<text:s/>satisfaction</text:span><text:span text:style-name="T765_11">:<text:s/></text:span><text:span text:style-name="T765_12">98%<text:s/>of<text:s/>respondents<text:s/>said<text:s/>they<text:s/>would<text:s/>share<text:s/>the<text:s/>Forum’s<text:s/>calls<text:s/>to<text:s/>action<text:s/>and<text:s/>ideas<text:s/>with<text:s/>colleagues,<text:s/>91%<text:s/>said<text:s/>they<text:s/>would<text:s/>seek<text:s/>to<text:s/>involve<text:s/>their<text:s/>organisations<text:s/>in<text:s/>further<text:s/>work<text:s/>on<text:s/>the<text:s/>ideas<text:s/>developed</text:span><text:span text:style-name="T765_13">,<text:s/>and</text:span><text:span text:style-name="T765_14"><text:s/>78%<text:s/>agree</text:span><text:span text:style-name="T765_15">d</text:span><text:span text:style-name="T765_16"><text:s/>that<text:s/>because<text:s/>of<text:s/>HIF<text:s/>support<text:s/>received<text:s/>their<text:s/>organisation<text:s/>developed<text:s/>stronger<text:s/>networks<text:s/>and<text:s/>collaborations.<text:s/></text:span><text:span text:style-name="T765_17">The<text:s/>Forum<text:s/>also<text:s/>supported<text:s/>the<text:s/>launch<text:s/>of<text:s/>new<text:s/>resources<text:s/>and<text:s/>helped<text:s/>identify<text:s/>priority<text:s/>areas<text:s/>for<text:s/>further<text:s/>programming<text:s/>and<text:s/>collaboration</text:span><text:span text:style-name="T765_18">.<text:s/></text:span></text:p>
      <text:p text:style-name="P766"/>
      <text:p text:style-name="P767"><text:span text:style-name="T767_1">To<text:s/>enable<text:s/>ongoing<text:s/>engagement<text:s/></text:span><text:span text:style-name="T767_2"><text:a xlink:type="simple" xlink:href="https://www.elrha.org/events/humanitarian-innovation-forum-2025"><text:span text:style-name="T767_3">four<text:s/>papers</text:span><text:span text:style-name="T767_4"><text:s/>were<text:s/>published</text:span></text:a></text:span><text:span text:style-name="T767_5"><text:s/>which<text:s/>synthesised<text:s/>the<text:s/>discussions<text:s/>from<text:s/>the<text:s/>main<text:s/>themes<text:s/>as<text:s/>well<text:s/>as<text:s/>a<text:s/>series<text:s/>of<text:s/></text:span><text:span text:style-name="T767_6"><text:a xlink:type="simple" xlink:href="https://vimeo.com/showcase/11632891"><text:span text:style-name="T767_7">video<text:s/>highlights</text:span></text:a></text:span><text:span text:style-name="T767_8">.<text:s/>The<text:s/>Forum<text:s/>helped<text:s/>identify<text:s/>emerging<text:s/>areas<text:s/>where<text:s/>collaborations<text:s/>and<text:s/>partnerships<text:s/>could<text:s/>effect<text:s/>change.<text:s/></text:span><text:span text:style-name="T767_9">Elrha</text:span><text:span text:style-name="T767_10"><text:s/>are<text:s/>acting<text:s/>on<text:s/>this<text:s/>by<text:s/>engaging<text:s/>with<text:s/>peer<text:s/>organisations<text:s/>to<text:s/>coordinate<text:s/>activities<text:s/>and<text:s/>build<text:s/>stronger<text:s/>strategic<text:s/>relationships.<text:s/>This<text:s/>includes<text:s/>co-designing<text:s/>research,<text:s/>an<text:s/>online<text:s/>innovation<text:s/>catalogue<text:s/>and<text:s/>ideas<text:s/>bank,<text:s/>a</text:span><text:span text:style-name="T767_11">nd</text:span><text:span text:style-name="T767_12"><text:s/></text:span><text:span text:style-name="T767_13">a<text:s/>refreshed</text:span><text:span text:style-name="T767_14"><text:s/>framework<text:s/>to<text:s/>support<text:s/>capacity<text:s/>strengthening<text:s/>for<text:s/>research<text:s/>and<text:s/>innovation.</text:span></text:p>
      <text:p text:style-name="P768"/>
      <text:p text:style-name="P769"><text:span text:style-name="T769_1">Elrha<text:s/>partners<text:s/>such<text:s/>as<text:s/></text:span><text:span text:style-name="T769_2">Innovation<text:s/>Norway<text:s/>and<text:s/>Response<text:s/>Innovation<text:s/>Labs<text:s/>consistently<text:s/>highlight<text:s/>that<text:s/>they<text:s/>draw<text:s/></text:span><text:span text:style-name="T769_3">regularly<text:s/></text:span><text:span text:style-name="T769_4">on<text:s/>Elrha’s<text:s/>innovation<text:s/>learning<text:s/>materials<text:s/>to<text:s/>guide<text:s/>their<text:s/>own<text:s/>work<text:s/>and<text:s/>that<text:s/>of<text:s/>their<text:s/>grantees.<text:s/></text:span></text:p>
      <text:p text:style-name="P770"/>
      <text:p text:style-name="P771"><text:span text:style-name="T771_1">Across<text:s/>contexts,<text:s/>CLIP-supported<text:s/>innovators<text:s/>reported<text:s/>over<text:s/>90%<text:s/>satisfaction<text:s/>with<text:s/>the<text:s/>support<text:s/>and<text:s/>training<text:s/>received,<text:s/>with<text:s/>multiple<text:s/>instances<text:s/>of<text:s/>uptake<text:s/>and<text:s/>replication<text:s/>of<text:s/>innovations<text:s/>by<text:s/>government<text:s/>units<text:s/>and<text:s/>other<text:s/>local<text:s/>actors.</text:span><text:span text:style-name="T771_2"><text:s/></text:span><text:span text:style-name="T771_3">These<text:s/>high<text:s/>satisfaction<text:s/>results<text:s/>are<text:s/>due<text:s/>both<text:s/>to<text:s/>communities<text:s/>reporting<text:s/>that<text:s/>they<text:s/>are<text:s/>being<text:s/>engaged<text:s/>for<text:s/>the<text:s/>very<text:s/>first<text:s/>time<text:s/>as<text:s/>active<text:s/>participants<text:s/>in<text:s/>humanitarian<text:s/>programming,<text:s/>rather<text:s/>than<text:s/>being<text:s/>seen<text:s/>as<text:s/>solely<text:s/>recipients<text:s/>of<text:s/>aid,<text:s/>and<text:s/>to<text:s/>communities<text:s/>being<text:s/>engaged<text:s/>closely<text:s/>and<text:s/>meaningfully<text:s/>over<text:s/>many<text:s/>years,<text:s/>rather<text:s/>than<text:s/>through<text:s/>short<text:s/>and<text:s/>temporary<text:s/>aid<text:s/>projects.<text:s/></text:span></text:p>
      <text:p text:style-name="P772"/>
      <text:p text:style-name="P773"><text:span text:style-name="T773_1">Since<text:s/>last<text:s/>year,<text:s/></text:span><text:span text:style-name="T773_2">CHIC</text:span><text:span text:style-name="T773_3"><text:s/>has<text:s/>incorporated<text:s/>additional<text:s/>feedback<text:s/>questions<text:s/>into<text:s/>progress<text:s/>reports<text:s/>that<text:s/>ask<text:s/>innovators<text:s/>to<text:s/>score<text:s/>technical<text:s/>supports<text:s/>on<text:s/>a<text:s/>1-5<text:s/>likert<text:s/>scale.<text:s/>Of<text:s/>the<text:s/>six<text:s/>reports<text:s/>submitted<text:s/>since<text:s/>the<text:s/>implementation<text:s/>of<text:s/>the<text:s/>scale,<text:s/>an<text:s/>average<text:s/>score<text:s/>of<text:s/>4.67<text:s/>out<text:s/>of<text:s/>5<text:s/>was<text:s/>calculated.<text:s/>The<text:s/>Innovator<text:s/>Support<text:s/>workshop<text:s/>received<text:s/>an<text:s/>overall<text:s/>satisfaction<text:s/>rating<text:s/>of<text:s/>4.9<text:s/>/<text:s/>5</text:span><text:span text:style-name="T773_4">,<text:s/>and<text:s/>the<text:s/></text:span><text:span text:style-name="T773_5">Innovator<text:s/>Support<text:s/>Platform<text:s/>has<text:s/>been<text:s/>rated<text:s/>as<text:s/>Helpful<text:s/>(4)<text:s/>to<text:s/>Extremely<text:s/>Helpful<text:s/>(5).<text:s/>GCC<text:s/>support<text:s/>is<text:s/>seen<text:s/>as<text:s/>rigorous<text:s/>and<text:s/>responsive,<text:s/>providing<text:s/>valuable<text:s/>mentorship<text:s/>and<text:s/>workshops<text:s/>that<text:s/>strengthen<text:s/>value<text:s/>propositions,<text:s/>scaling<text:s/>strategies,<text:s/>fundraising<text:s/>capacity,<text:s/>and<text:s/>project<text:s/>management.</text:span></text:p>
      <text:p text:style-name="P774"/>
      <text:p text:style-name="P775"><text:span text:style-name="T775_1">Output<text:s/>3.3<text:s/>Number<text:s/>of<text:s/>LMIC<text:s/>research<text:s/>fellows</text:span></text:p>
      <text:p text:style-name="P776"><text:span text:style-name="T776_1">In<text:s/>addition<text:s/>to<text:s/>the<text:s/></text:span><text:span text:style-name="T776_2">two<text:s/>new<text:s/>UKHIH<text:s/>fellows</text:span><text:span text:style-name="T776_3"><text:s/>identified<text:s/>from<text:s/>SIMAD<text:s/>under<text:s/>the<text:s/>Mortality<text:s/>Estimation<text:s/>SIP</text:span><text:span text:style-name="T776_4">,<text:s/></text:span><text:span text:style-name="T776_5">two<text:s/>LMIC<text:s/></text:span><text:span text:style-name="T776_6">based<text:s/>partners</text:span><text:span text:style-name="T776_7"><text:note text:note-class="footnote"><text:note-citation/><text:note-body><text:p text:style-name="P777"><text:span text:style-name="T777_1"><text:s/>As<text:s/>detailed<text:s/>in<text:s/>the<text:s/>last<text:s/>annual<text:s/>review,<text:s/>following<text:s/>review<text:s/>of<text:s/></text:span><text:span text:style-name="T777_2">the<text:s/>support<text:s/>provided<text:s/>to<text:s/>the</text:span><text:span text:style-name="T777_3"><text:s/>research<text:s/>fellows</text:span><text:span text:style-name="T777_4">,<text:s/></text:span><text:span text:style-name="T777_5">and<text:s/>to<text:s/>increase<text:s/>impact,<text:s/>the<text:s/>Hub’s<text:s/>capacity<text:s/>building<text:s/>support<text:s/></text:span><text:span text:style-name="T777_6">now<text:s/>also<text:s/>includes<text:s/>support<text:s/>to</text:span><text:span text:style-name="T777_7"><text:s/></text:span><text:span text:style-name="T777_8">local<text:s/></text:span><text:span text:style-name="T777_9">partner<text:s/>organisations<text:s/></text:span><text:span text:style-name="T777_10">rather<text:s/>than<text:s/>being<text:s/>entirely<text:s/>focussed<text:s/>on<text:s/></text:span><text:span text:style-name="T777_11">individual<text:s/>research<text:s/>fellows.</text:span></text:p></text:note-body></text:note></text:span><text:span text:style-name="T777_12"><text:s/></text:span><text:span text:style-name="T777_13">received<text:s/>funding<text:s/>to<text:s/></text:span><text:span text:style-name="T777_14">strengthen<text:s/>their<text:s/></text:span><text:span text:style-name="T777_15">humanitarian<text:s/>research<text:s/>and<text:s/>innovation</text:span><text:span text:style-name="T777_16"><text:s/>capacity</text:span><text:span text:style-name="T777_17">.</text:span><text:span text:style-name="T777_18"><text:s/>These<text:s/>include:<text:s/></text:span><text:span text:style-name="T777_19">a<text:s/></text:span><text:span text:style-name="T777_20"><text:a xlink:type="simple" xlink:href="https://www.ukhih.org/news/building-capacity-the-ripple-effect-of-shared-learning/"><text:span text:style-name="T777_21">capacity-building<text:s/>workshops<text:s/>under<text:s/>the<text:s/>Pulse<text:s/>project<text:s/></text:span><text:span text:style-name="T777_22">that<text:s/></text:span><text:span text:style-name="T777_23">trai</text:span><text:span text:style-name="T777_24">n</text:span><text:span text:style-name="T777_25">ed</text:span><text:span text:style-name="T777_26"><text:s/></text:span><text:span text:style-name="T777_27">LMIC<text:s/>staff<text:s/>in<text:s/>essential<text:s/>qualitative<text:s/>research<text:s/>skills<text:s/></text:span></text:a></text:span><text:span text:style-name="T777_28">and<text:s/>f</text:span><text:span text:style-name="T777_29">unding<text:s/>for<text:s/>SIMAD<text:s/>(Somalia)<text:s/>for<text:s/>mortality<text:s/>estimation<text:s/>LMIC<text:s/>project<text:s/>staff<text:s/>for<text:s/>MSc<text:s/>courses</text:span><text:span text:style-name="T777_30">.<text:s/></text:span></text:p>
      <text:p text:style-name="P778"/>
      <text:p text:style-name="P779"/>
      <text:p text:style-name="P780"><text:span text:style-name="T78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781"><text:span text:style-name="T781_1">N/A</text:span></text:p>
      <text:p text:style-name="P782"/>
      <text:p text:style-name="P783"><text:span text:style-name="T78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784"><text:span text:style-name="T784_1">N/A</text:span></text:p>
      <text:h text:style-name="P785" text:outline-level="2"><text:span text:style-name="T785_1">D:<text:s/>VALUE<text:s/>FOR<text:s/>MONEY<text:s/></text:span></text:h>
      <text:p text:style-name="P786"/>
      <text:p text:style-name="P787"><text:span text:style-name="T787_1">Key<text:s/>cost<text:s/>drivers<text:s/>and<text:s/>performance<text:s/></text:span></text:p>
      <text:p text:style-name="P788"/>
      <text:p text:style-name="P789"><text:span text:style-name="T789_1">The<text:s/>key<text:s/>cost<text:s/>drivers<text:s/>for<text:s/>the<text:s/>Innovation<text:s/>Platform<text:s/>stated<text:s/>in<text:s/>the<text:s/>respective<text:s/>business<text:s/>cases<text:s/>broadly<text:s/>fall<text:s/>into<text:s/>three<text:s/>categories:<text:s/></text:span></text:p>
      <text:list text:style-name="LS10" xml:id="list110">
        <text:list-item>
          <text:p text:style-name="P790"><text:span text:style-name="T790_1">Grant<text:s/>costs:</text:span><text:span text:style-name="T790_2"><text:s/>Grant<text:s/>costs<text:s/>make<text:s/>up<text:s/>most<text:s/>of<text:s/>the<text:s/>cost<text:s/>of<text:s/>the<text:s/>platform.<text:s/>These<text:s/>typically<text:s/>consist<text:s/>of<text:s/>each<text:s/>funded<text:s/>innovation’s<text:s/>staff<text:s/>costs,<text:s/>travel,<text:s/>consultation</text:span><text:span text:style-name="T790_3">,</text:span><text:span text:style-name="T790_4"><text:s/>and<text:s/>equipment<text:s/>costs.<text:s/>The<text:s/>number<text:s/>and<text:s/>size<text:s/>of<text:s/>projects<text:s/>selected,<text:s/>perceived<text:s/>risk,<text:s/>intensity<text:s/>of<text:s/>support<text:s/>required,<text:s/>and<text:s/>stage<text:s/>of<text:s/>development<text:s/>will<text:s/>drive<text:s/>costs<text:s/>within<text:s/>this<text:s/>category.<text:s/>For<text:s/>the<text:s/>CHIC</text:span><text:span text:style-name="T790_5"><text:s/></text:span><text:span text:style-name="T790_6">element<text:s/>of<text:s/>the<text:s/>platform,<text:s/>the<text:s/>grant<text:s/>amount<text:s/>varies<text:s/>depending<text:s/>on<text:s/>the<text:s/>stage<text:s/>and<text:s/>scale<text:s/>of<text:s/>the<text:s/>innovation,<text:s/>with<text:s/>new<text:s/>ideas<text:s/>receiving<text:s/>around<text:s/>£13</text:span><text:span text:style-name="T790_7">5</text:span><text:span text:style-name="T790_8">,000<text:s/>for<text:s/>a<text:s/>maximum<text:s/>of<text:s/>24<text:s/>months,<text:s/>and<text:s/>more<text:s/>mature<text:s/>innovations<text:s/>receiving<text:s/>up<text:s/>to<text:s/>£8</text:span><text:span text:style-name="T790_9">12</text:span><text:span text:style-name="T790_10">,000<text:s/>with<text:s/>funding<text:s/>coming<text:s/>from<text:s/>a<text:s/>range<text:s/>of<text:s/>donors.<text:s/>For<text:s/>the<text:s/></text:span><text:span text:style-name="T790_11">Elrha</text:span><text:span text:style-name="T790_12"><text:s/>element<text:s/>of<text:s/>the<text:s/>platform,<text:s/>grant<text:s/>amounts<text:s/>have<text:s/>varied<text:s/>from<text:s/>£</text:span><text:span text:style-name="T790_13">10</text:span><text:span text:style-name="T790_14">,000<text:s/>to<text:s/>£</text:span><text:span text:style-name="T790_15">75</text:span><text:span text:style-name="T790_16">0,000.<text:s/></text:span></text:p>
        </text:list-item>
        <text:list-item>
          <text:p text:style-name="P791"><text:span text:style-name="T791_1">Staff<text:s/>costs</text:span><text:span text:style-name="T791_2">:<text:s/>Costs<text:s/>associated<text:s/>with<text:s/>operations<text:s/>such<text:s/>as<text:s/>reviewing<text:s/>and<text:s/>selecting<text:s/>grant<text:s/>applications,<text:s/>partnership<text:s/>development,<text:s/>providing<text:s/>technical<text:s/>support<text:s/>to<text:s/>the<text:s/>various<text:s/>research<text:s/>and<text:s/>innovation<text:s/>teams,<text:s/>monitoring<text:s/>and<text:s/>evaluation<text:s/>of<text:s/>deliverables,<text:s/></text:span><text:span text:style-name="T791_3">and<text:s/></text:span><text:span text:style-name="T791_4">communication<text:s/>strateg</text:span><text:span text:style-name="T791_5">ies</text:span><text:span text:style-name="T791_6"><text:s/>and<text:s/>implementation.<text:s/>Elrha’s<text:s/>staff<text:s/>costs<text:s/>are<text:s/>currently<text:s/></text:span><text:span text:style-name="T791_7">21</text:span><text:span text:style-name="T791_8">.</text:span><text:span text:style-name="T791_9">7</text:span><text:span text:style-name="T791_10">%<text:s/>of<text:s/>grant<text:s/>costs.</text:span><text:span text:style-name="T791_11"><text:s/>The<text:s/>ratio<text:s/>has<text:s/>increased<text:s/>over<text:s/>the<text:s/>past<text:s/>year<text:s/>(previously<text:s/>13.8%)<text:s/>due<text:s/>to<text:s/>the<text:s/>focus<text:s/>of<text:s/>work<text:s/>shifting<text:s/>towards<text:s/>closing<text:s/>out<text:s/>existing<text:s/>grants<text:s/>with<text:s/>small<text:s/>final<text:s/>disbursements<text:s/>being<text:s/>made<text:s/>to<text:s/>grantees.<text:s/></text:span></text:p>
        </text:list-item>
        <text:list-item>
          <text:p text:style-name="P792"><text:span text:style-name="T792_1">Indirect<text:s/>costs</text:span><text:span text:style-name="T792_2">:<text:s/>Indirect<text:s/>costs<text:s/>vary<text:s/>across<text:s/>the<text:s/>platform<text:s/>and<text:s/>are<text:s/>monitored<text:s/>by<text:s/>the<text:s/>partners<text:s/>and<text:s/>FCDO<text:s/>to<text:s/>keep<text:s/>these<text:s/>additional<text:s/>costs<text:s/>low.<text:s/>The<text:s/>majority<text:s/>of<text:s/>costs<text:s/>occur<text:s/>in<text:s/>the<text:s/>proof<text:s/>of<text:s/>concept<text:s/>and<text:s/>transition<text:s/>to<text:s/>scale<text:s/>stages.</text:span></text:p>
        </text:list-item>
      </text:list>
      <text:p text:style-name="P793"/>
      <text:p text:style-name="P794"><text:span text:style-name="T794_1">VfM<text:s/>performance<text:s/>compared<text:s/>to<text:s/>the<text:s/>original<text:s/>VfM<text:s/>proposition<text:s/>in<text:s/>the<text:s/>business<text:s/>case<text:s/></text:span></text:p>
      <text:p text:style-name="P795"/>
      <text:p text:style-name="P796"><text:span text:style-name="T796_1">The<text:s/>platform<text:s/>provides<text:s/>good<text:s/>VfM<text:s/>through<text:s/>the<text:s/>partnership,<text:s/>by<text:s/>delivering<text:s/>a<text:s/>large<text:s/>and<text:s/>varied<text:s/>portfolio<text:s/>of<text:s/>research<text:s/>and<text:s/>innovation<text:s/>initiatives<text:s/></text:span><text:span text:style-name="T796_2">which</text:span><text:span text:style-name="T796_3"><text:s/>far<text:s/>outstrip<text:s/>their<text:s/>initial<text:s/>cost.<text:s/></text:span></text:p>
      <text:p text:style-name="P797"><text:span text:style-name="T797_1">This<text:s/>year,<text:s/>Elrha<text:s/>has<text:s/>been<text:s/>developing<text:s/>an<text:s/>approach<text:s/>to<text:s/></text:span><text:span text:style-name="T797_2">VfM</text:span><text:span text:style-name="T797_3"><text:s/>for<text:s/>Humanitarian<text:s/>Innovati</text:span><text:span text:style-name="T797_4">on<text:s/>by<text:s/>developing<text:s/>a</text:span><text:span text:style-name="T797_5"><text:s/>framework<text:s/></text:span><text:span text:style-name="T797_6">to<text:s/></text:span><text:span text:style-name="T797_7">provide<text:s/>a<text:s/>practical<text:s/>way<text:s/>to<text:s/>evaluate<text:s/>the<text:s/>potential<text:s/>benefits<text:s/>of<text:s/>an<text:s/>innovation<text:s/>relative<text:s/>to<text:s/>its<text:s/>costs.<text:s/>By<text:s/>clearly<text:s/>defining<text:s/>the<text:s/>criteria<text:s/>for<text:s/>assessing<text:s/>prospective<text:s/>innovations,<text:s/>the<text:s/>VfM<text:s/>methodology<text:s/>brings<text:s/>greater<text:s/>accountability<text:s/>and<text:s/>transparency<text:s/>to<text:s/>how<text:s/>funding<text:s/>decisions<text:s/>are<text:s/>made.<text:s/>The<text:s/>result<text:s/>is<text:s/>a<text:s/>structured<text:s/>cost-benefit<text:s/>analysis-inspired<text:s/>methodology</text:span><text:span text:style-name="T797_8"><text:s/></text:span><text:span text:style-name="T797_9">for<text:s/>assessing<text:s/>the<text:s/>VfM<text:s/>of<text:s/>proposed<text:s/>innovations,<text:s/>supported<text:s/>by<text:s/>detailed<text:s/>guidance.<text:s/>Seven<text:s/>assessment<text:s/>criteria<text:s/>have<text:s/>been<text:s/>identified:<text:s/>probability<text:s/>of<text:s/>success;<text:s/>potential<text:s/>for<text:s/>learning;<text:s/>significance<text:s/>of<text:s/>change;<text:s/>reach<text:s/>and<text:s/>scalability;<text:s/>equity;<text:s/>development<text:s/>costs;<text:s/>and<text:s/>costs<text:s/>of<text:s/>use.<text:s/></text:span><text:span text:style-name="T797_10">E</text:span><text:span text:style-name="T797_11">valuative<text:s/>reasoning<text:s/></text:span><text:span text:style-name="T797_12">is<text:s/>used<text:s/></text:span><text:span text:style-name="T797_13">to<text:s/>consider<text:s/>how<text:s/>strongly<text:s/>innovations<text:s/>perform<text:s/>on<text:s/>each<text:s/>component.</text:span></text:p>
      <text:p text:style-name="P798"><text:span text:style-name="T798_1">CHIC<text:s/>uses<text:s/>an<text:s/>evaluative<text:s/>framework<text:s/>for<text:s/>assessing<text:s/></text:span><text:span text:style-name="T798_2">V</text:span><text:span text:style-name="T798_3">f</text:span><text:span text:style-name="T798_4">M</text:span><text:span text:style-name="T798_5"><text:s/>across<text:s/>its<text:s/>portfolio,<text:s/>adapting<text:s/>FCDO’s<text:s/>5<text:s/>‘E’s<text:s/>framework.<text:s/>This<text:s/>involved<text:s/>developing<text:s/>a<text:s/>rubric<text:s/>with<text:s/>criteria<text:s/>relevant<text:s/>to<text:s/>assessing<text:s/>innovations’<text:s/>VfM<text:s/>using<text:s/>a<text:s/>4-point<text:s/>scale<text:s/>for<text:s/>each<text:s/>‘E’.<text:s/>The<text:s/>new<text:s/>framework<text:s/>was<text:s/>used<text:s/>to<text:s/>score<text:s/>VfM<text:s/>for<text:s/>CHIC’s<text:s/>closed<text:s/></text:span><text:span text:style-name="T798_6">TTS2</text:span><text:span text:style-name="T798_7"><text:note text:note-class="footnote"><text:note-citation/><text:note-body><text:p text:style-name="P799"><text:span text:style-name="T799_1"><text:s/>Transition<text:s/>to<text:s/>scale<text:s/>level<text:s/>2<text:s/>and<text:s/>above</text:span><text:span text:style-name="T799_2"><text:s/>are<text:s/>initiatives<text:s/>that</text:span><text:span text:style-name="T799_3"><text:s/>are<text:s/>already<text:s/>on<text:s/>a<text:s/>scaling<text:s/>trajectory.</text:span></text:p></text:note-body></text:note></text:span><text:span text:style-name="T799_4">+<text:s/></text:span><text:span text:style-name="T799_5">portfolio<text:s/>consisting<text:s/>of<text:s/>11<text:s/>projects,</text:span><text:span text:style-name="T799_6"><text:s/></text:span><text:span text:style-name="T799_7">of<text:s/>these<text:s/>6<text:s/>of<text:s/>11<text:s/>projects<text:s/>were<text:s/>rated<text:s/>as<text:s/>having<text:s/>excellent<text:s/>VfM;<text:s/>2<text:s/>of<text:s/>11<text:s/>were<text:s/>rated<text:s/>as<text:s/>having<text:s/>good<text:s/>VfM;<text:s/>and<text:s/>3<text:s/>of<text:s/>11<text:s/>were<text:s/>rated<text:s/>as<text:s/>having<text:s/>adequate<text:s/>value<text:s/>for<text:s/>money.<text:s/>No<text:s/>projects<text:s/>were<text:s/>rated<text:s/>as<text:s/>having<text:s/>poor<text:s/>value<text:s/>for<text:s/>money,<text:s/>as<text:s/>VfM<text:s/>is<text:s/>considered<text:s/>during<text:s/></text:span><text:span text:style-name="T799_8">TTS<text:s/></text:span><text:span text:style-name="T799_9">pre-investment<text:s/>due<text:s/>diligence.<text:s/>The<text:s/>framework<text:s/>will<text:s/>identify<text:s/>a<text:s/>select<text:s/>number<text:s/>of<text:s/>innovations<text:s/>for<text:s/>case<text:s/>study<text:s/>development,<text:s/>based<text:s/>on<text:s/>projects<text:s/>where<text:s/>a<text:s/>more<text:s/>rigorous<text:s/>VfM<text:s/>analysis<text:s/>would<text:s/>be<text:s/>helpful</text:span><text:span text:style-name="T799_10">.</text:span></text:p>
      <text:p text:style-name="P800"/>
      <text:p text:style-name="P801"/>
      <text:p text:style-name="P802"/>
      <table:table table:style-name="Table14">
        <table:table-column table:style-name="Column44"/>
        <table:table-column table:style-name="Column45"/>
        <table:table-row table:style-name="Row52">
          <table:table-cell table:style-name="Cell183">
            <text:p text:style-name="P803"><text:span text:style-name="T803_1">Economy<text:s/>–<text:s/></text:span><text:span text:style-name="T803_2">Getting<text:s/>best<text:s/>value<text:s/>from<text:s/>inputs</text:span></text:p>
            <text:p text:style-name="P804"/>
          </table:table-cell>
          <table:table-cell table:style-name="Cell184">
            <text:p text:style-name="P805"><text:span text:style-name="T805_1">Both<text:s/>partners<text:s/>set<text:s/>staff<text:s/>compensation<text:s/>levels<text:s/>to<text:s/>ensure<text:s/>that<text:s/>the<text:s/>organisations<text:s/>remain<text:s/>competitive<text:s/>and<text:s/>can<text:s/>attract<text:s/>top-level<text:s/>personnel<text:s/>at<text:s/>appropriate<text:s/>levels.<text:s/></text:span><text:span text:style-name="T805_2">Elrha</text:span><text:span text:style-name="T805_3"><text:s/>draws<text:s/>on<text:s/>leading<text:s/>experts<text:s/>as<text:s/>technical<text:s/>reviewers<text:s/>through<text:s/>its<text:s/></text:span><text:span text:style-name="T805_4"><text:a xlink:type="simple" xlink:href="https://www.elrha.org/our-people/hif-funding-committee/"><text:span text:style-name="T805_5">Funding<text:s/>Committee</text:span></text:a></text:span><text:span text:style-name="T805_6"><text:s/>and<text:s/></text:span><text:span text:style-name="T805_7"><text:a xlink:type="simple" xlink:href="https://www.elrha.org/our-people/"><text:span text:style-name="T805_8">Technical<text:s/>Working<text:s/>Groups</text:span></text:a></text:span><text:span text:style-name="T805_9"><text:s/>who<text:s/>provide<text:s/>rigorous<text:s/>and<text:s/>robust<text:s/>peer<text:s/>review<text:s/>and<text:s/>advice</text:span><text:span text:style-name="T805_10">.</text:span><text:span text:style-name="T805_11"><text:s/></text:span><text:span text:style-name="T805_12">In<text:s/>this<text:s/>reporting<text:s/>period<text:s/>£4,</text:span><text:span text:style-name="T805_13">6</text:span><text:span text:style-name="T805_14">63</text:span><text:span text:style-name="T805_15"><text:s/>was<text:s/>saved<text:s/>through<text:s/>receiving<text:s/>pro-bono<text:s/>advice<text:s/>through<text:s/>governance<text:s/>or<text:s/>advisory<text:s/>structures.<text:s/>These<text:s/>groups<text:s/>provide<text:s/>added</text:span><text:span text:style-name="T805_16"><text:s/>qualitative</text:span><text:span text:style-name="T805_17"><text:s/>value<text:s/>by<text:s/>representing<text:s/>and<text:s/>promoting<text:s/>the<text:s/>programme<text:s/>through<text:s/>their<text:s/>wider<text:s/>networks.<text:s/>Elrha<text:s/>were<text:s/>also<text:s/>able<text:s/>to<text:s/>benefit<text:s/>from<text:s/>the<text:s/>expertise<text:s/>and<text:s/>insight<text:s/>of<text:s/>many<text:s/>innovation<text:s/>experts<text:s/>that<text:s/>supported<text:s/>the<text:s/>facilitation<text:s/>and<text:s/>delivery<text:s/>of<text:s/>the<text:s/>Humanitarian<text:s/>Innovation<text:s/>Foru</text:span><text:span text:style-name="T805_18">m</text:span><text:span text:style-name="T805_19">.</text:span></text:p>
            <text:p text:style-name="P806"/>
            <text:p text:style-name="P807"><text:span text:style-name="T807_1">Both<text:s/>Elrha<text:s/>and<text:s/>GCC’s<text:s/>finance<text:s/>teams<text:s/>scrutinise<text:s/>the<text:s/>budgets<text:s/>of<text:s/>all<text:s/>successful<text:s/>proposals<text:s/>for<text:s/>value<text:s/>for<text:s/>money<text:s/>before<text:s/>finalising<text:s/>grant<text:s/>awards,<text:s/>aiming<text:s/>to<text:s/>ensure<text:s/>overheads<text:s/>on<text:s/>grants<text:s/>will<text:s/>not<text:s/>exceed<text:s/>10%.<text:s/>Elrha<text:s/>also<text:s/>actively<text:s/>pursues<text:s/>the<text:s/>return<text:s/>of<text:s/>unspent<text:s/>funds<text:s/>and<text:s/>is<text:s/>currently<text:s/>rolling<text:s/>out<text:s/>a<text:s/>new<text:s/>expenditure<text:s/>verification<text:s/>process<text:s/>for<text:s/>all<text:s/>live<text:s/>grants. </text:span></text:p>
            <text:p text:style-name="P808"/>
            <text:p text:style-name="P809"><text:span text:style-name="T809_1">GCC’s<text:s/>procurement<text:s/>policies<text:s/>ensure<text:s/>that<text:s/>procurement<text:s/>of<text:s/>goods,<text:s/>assets</text:span><text:span text:style-name="T809_2">,<text:s/></text:span><text:span text:style-name="T809_3">and<text:s/>services<text:s/>is<text:s/>done<text:s/>in<text:s/>a<text:s/>manner<text:s/>that<text:s/>enhances<text:s/>transparency,<text:s/>fairness</text:span><text:span text:style-name="T809_4">,</text:span><text:span text:style-name="T809_5"><text:s/>and<text:s/>best<text:s/>value.<text:s/>GCC’s<text:s/>procurement<text:s/>policy<text:s/>defines<text:s/>best<text:s/>value<text:s/>as<text:s/>representing<text:s/>the<text:s/>optimal<text:s/>combination<text:s/>of<text:s/>quality,<text:s/>service,<text:s/>time,<text:s/>and<text:s/>cost.<text:s/>When<text:s/>reporting<text:s/>to<text:s/>GCC,<text:s/>innovators<text:s/>are<text:s/>required<text:s/>to<text:s/>submit<text:s/>detailed<text:s/>financial<text:s/>reporting<text:s/>and<text:s/>are<text:s/>subject<text:s/>to<text:s/>audit<text:s/>by<text:s/>GCC’s<text:s/>compliance<text:s/>team.</text:span></text:p>
            <text:p text:style-name="P810"/>
            <text:p text:style-name="P811"><text:span text:style-name="T811_1">Where<text:s/>possible,<text:s/>GCC’s<text:s/>VFM<text:s/>assessment<text:s/>of<text:s/>the<text:s/>TTS2+<text:s/>portfolio<text:s/>details<text:s/>the<text:s/>comparative<text:s/>cost<text:s/>savings<text:s/>pre<text:s/>and<text:s/>post<text:s/>introduction<text:s/>of<text:s/>the<text:s/>innovation.<text:s/>An<text:s/>example<text:s/>of<text:s/>this<text:s/>is<text:s/>Sehat<text:s/>K</text:span><text:span text:style-name="T811_2">a</text:span><text:span text:style-name="T811_3">hani<text:s/>where<text:s/>doctors<text:s/>engaged<text:s/>through<text:s/>the<text:s/>app<text:s/>are<text:s/>utilised<text:s/>for<text:s/>1/5<text:s/>of<text:s/>their<text:s/>offline<text:s/>cost.<text:s/></text:span></text:p>
          </table:table-cell>
        </table:table-row>
        <table:table-row table:style-name="Row53">
          <table:table-cell table:style-name="Cell185">
            <text:p text:style-name="P812"><text:span text:style-name="T812_1">Efficiency<text:s/>–<text:s/></text:span><text:span text:style-name="T812_2">Maximising<text:s/>the<text:s/>outputs<text:s/>for<text:s/>a<text:s/>given<text:s/>level<text:s/>of<text:s/>inputs</text:span></text:p>
            <text:p text:style-name="P813"/>
          </table:table-cell>
          <table:table-cell table:style-name="Cell186">
            <text:p text:style-name="P814"><text:span text:style-name="T814_1">Elrha’s</text:span><text:span text:style-name="T814_2"><text:s/></text:span><text:span text:style-name="T814_3">due<text:s/>diligence<text:s/>and<text:s/>contracting<text:s/>processes<text:s/>are<text:s/>under<text:s/>constant<text:s/>review</text:span><text:span text:style-name="T814_4"><text:s/>so<text:s/>that<text:s/>they<text:s/>can<text:s/>make<text:s/>risk-based,<text:s/>financially<text:s/>sound<text:s/>investment</text:span><text:span text:style-name="T814_5">s</text:span><text:span text:style-name="T814_6"><text:s/>which<text:s/>will<text:s/>promote<text:s/>time<text:s/>and<text:s/>process-efficient<text:s/>delivery.<text:s/></text:span><text:span text:style-name="T814_7">The<text:s/>process<text:s/>balances<text:s/>the<text:s/>need<text:s/>for<text:s/>rigour<text:s/>with<text:s/>a<text:s/>desire<text:s/>to<text:s/>shift<text:s/>power<text:s/>and<text:s/>support<text:s/>to<text:s/>researchers<text:s/>and<text:s/>innovators<text:s/>who<text:s/>are<text:s/>closer<text:s/>to<text:s/>crises.<text:s/></text:span><text:span text:style-name="T814_8">Detailed<text:s/>information<text:s/>is<text:s/>provided<text:s/>upfront<text:s/>to<text:s/>applicants<text:s/>about<text:s/>compliance<text:s/>processes,<text:s/>and<text:s/>information<text:s/>is<text:s/>collected<text:s/>at<text:s/>the<text:s/>application<text:s/>stage<text:s/>that<text:s/>enables<text:s/>due<text:s/>diligence<text:s/>to<text:s/>begin<text:s/>as<text:s/>soon<text:s/>as<text:s/>an<text:s/>application<text:s/>is<text:s/>successful.<text:s/></text:span></text:p>
            <text:p text:style-name="P815"><text:span text:style-name="T815_1">Elrha<text:s/>have<text:s/>initiated<text:s/>a<text:s/>project<text:s/>to<text:s/>fully<text:s/>develop<text:s/>an<text:s/>online<text:s/>award<text:s/>management<text:s/>system<text:s/>to<text:s/>better<text:s/>support<text:s/>current<text:s/>programme<text:s/>activities<text:s/>and<text:s/>future<text:s/>ambitions.<text:s/>Elrha<text:s/>are<text:s/>considering<text:s/>technical<text:s/>needs<text:s/>and<text:s/>how<text:s/>information<text:s/>management<text:s/>systems<text:s/>can<text:s/>be<text:s/>designed<text:s/>to<text:s/>reflect<text:s/>organisational<text:s/>priorities<text:s/>and<text:s/>values. </text:span></text:p>
            <text:p text:style-name="P816"><text:span text:style-name="T816_1">During<text:s/>this<text:s/>reporting<text:s/>year,<text:s/>the<text:s/>HIF<text:s/>and<text:s/>CLIP<text:s/>delivered<text:s/></text:span><text:span text:style-name="T816_2">86</text:span><text:span text:style-name="T816_3">%<text:s/>of<text:s/>outputs<text:s/>on<text:s/>time,<text:s/>exceeding<text:s/>the<text:s/>80%<text:s/>target.<text:s/></text:span></text:p>
            <text:p text:style-name="P817"><text:span text:style-name="T817_1">As<text:s/>part<text:s/>of<text:s/>CHIC’s<text:s/>due<text:s/>diligence<text:s/>processes,<text:s/>CHIC<text:s/>staff<text:s/>assesses<text:s/>the<text:s/>efficiency<text:s/>of<text:s/>prospective<text:s/>innovations<text:s/>at<text:s/>the<text:s/>TTS<text:s/>level<text:s/>by<text:s/>considering<text:s/>their<text:s/>competitive<text:s/>advantage<text:s/>over<text:s/>existing<text:s/>solutions,<text:s/>including<text:s/>ability<text:s/>to<text:s/>increase<text:s/>reach<text:s/>and<text:s/>timeliness<text:s/>of<text:s/>service.<text:s/>All<text:s/>TTS<text:s/>innovators<text:s/>are<text:s/>also<text:s/>required<text:s/>to<text:s/>provide<text:s/>narrative<text:s/>updates<text:s/>on<text:s/>any<text:s/>efficiency<text:s/>gains<text:s/>achieved<text:s/>through<text:s/>their<text:s/>innovation<text:s/>project<text:s/>in<text:s/>their<text:s/>progress<text:s/>reports.</text:span></text:p>
            <text:p text:style-name="P818"><text:span text:style-name="T818_1">An<text:s/>example</text:span><text:span text:style-name="T818_2"><text:s/>of<text:s/>efficiency<text:s/></text:span><text:span text:style-name="T818_3">is<text:s/>the<text:s/></text:span><text:span text:style-name="T818_4">gains<text:s/>made<text:s/>through<text:s/>repaired<text:s/>medical<text:s/>devices<text:s/>by<text:s/>Field<text:s/>Ready:<text:s/>54%<text:s/>of<text:s/>facility<text:s/>managers<text:s/>reported<text:s/>the<text:s/>model<text:s/>saved<text:s/>them<text:s/>1-7<text:s/>days,<text:s/>20%<text:s/>reported<text:s/>8-14<text:s/>days,<text:s/>and<text:s/>26%<text:s/>reported<text:s/>saving<text:s/>16<text:s/>days<text:s/>to<text:s/>1<text:s/>month<text:s/>of<text:s/>time. By<text:s/>repairing<text:s/>medical<text:s/>devices<text:s/>rather<text:s/>than<text:s/></text:span><text:span text:style-name="T818_5">sending<text:s/>them<text:s/>off<text:s/>or<text:s/>purchasing<text:s/>novel<text:s/>equipment,<text:s/>these<text:s/>are<text:s/>maintained<text:s/>more<text:s/>cheaply<text:s/>and<text:s/>faster<text:s/>than<text:s/>importing<text:s/>items<text:s/>into<text:s/>Syria</text:span><text:span text:style-name="T818_6">.</text:span></text:p>
          </table:table-cell>
        </table:table-row>
        <table:table-row table:style-name="Row54">
          <table:table-cell table:style-name="Cell187">
            <text:p text:style-name="P819"><text:span text:style-name="T819_1">Effectiveness<text:s/>–<text:s/></text:span><text:span text:style-name="T819_2">Ensuring<text:s/>the<text:s/>outputs<text:s/>deliver<text:s/>the<text:s/>desired<text:s/>outcome<text:s/></text:span></text:p>
          </table:table-cell>
          <table:table-cell table:style-name="Cell188">
            <text:p text:style-name="P820"><text:span text:style-name="T820_1">Innovation</text:span><text:span text:style-name="T820_2">s</text:span><text:span text:style-name="T820_3"><text:s/>tested<text:s/>through<text:s/>the<text:s/>platform<text:s/>is<text:s/>already<text:s/>reaching<text:s/></text:span><text:span text:style-name="T820_4">5</text:span><text:span text:style-name="T820_5">.</text:span><text:span text:style-name="T820_6">2</text:span><text:span text:style-name="T820_7">5</text:span><text:span text:style-name="T820_8"><text:s/>million<text:s/>people<text:s/>and<text:s/>we<text:s/>are<text:s/>working<text:s/>with<text:s/>partners<text:s/>to<text:s/>track<text:s/>impact<text:s/>of<text:s/>platform<text:s/>supported<text:s/>innovations<text:s/>on<text:s/>wider<text:s/>humanitarian<text:s/>system<text:s/>uptake.<text:s/></text:span></text:p>
            <text:p text:style-name="P821"><text:span text:style-name="T821_1">Elrha</text:span><text:span text:style-name="T821_2"><text:s/>projects<text:s/>have<text:s/>been<text:s/>selected<text:s/>for<text:s/>their<text:s/>potential<text:s/>to<text:s/>scale,<text:s/>and<text:s/>therefore<text:s/>to<text:s/>ensure<text:s/>the<text:s/>maximum<text:s/>impact<text:s/>of<text:s/>investment.<text:s/>All<text:s/>proposals<text:s/>are<text:s/>assessed<text:s/>on<text:s/>a<text:s/>five-point<text:s/>scale<text:s/>on<text:s/>their<text:s/>impact<text:s/>and<text:s/>scalability<text:s/>and<text:s/>on<text:s/>quality<text:s/>and<text:s/>innovativeness<text:s/>of<text:s/>the<text:s/>solution<text:s/>(</text:span><text:span text:style-name="T821_3">4.0</text:span><text:span text:style-name="T821_4"><text:s/>overall<text:s/>to<text:s/>date).<text:s/>These<text:s/>assessments<text:s/>are<text:s/>used<text:s/>to<text:s/>help<text:s/>select<text:s/>proposals<text:s/>with<text:s/>the<text:s/>greatest<text:s/>returns.<text:s/></text:span></text:p>
            <text:p text:style-name="P822"><text:span text:style-name="T822_1">Elrha<text:s/>has<text:s/>continued<text:s/>to<text:s/>build<text:s/>and<text:s/>develop<text:s/>support<text:s/>packages<text:s/>for<text:s/>grantees<text:s/>including<text:s/>support<text:s/>to<text:s/>develop<text:s/>suitable<text:s/>strategies<text:s/>for<text:s/>uptake<text:s/>and<text:s/>scaling,<text:s/>seeking<text:s/>to<text:s/>maximise<text:s/>the<text:s/>effectiveness<text:s/>of<text:s/>innovations<text:s/>in<text:s/>improv</text:span><text:span text:style-name="T822_2">ing</text:span><text:span text:style-name="T822_3"><text:s/>outcomes<text:s/>for<text:s/>people<text:s/>affected<text:s/>by<text:s/>crises.<text:s/>This<text:s/>year,<text:s/>in<text:s/>addition<text:s/>to<text:s/></text:span><text:span text:style-name="T822_4">updating</text:span><text:span text:style-name="T822_5"><text:s/>2<text:s/>impact<text:s/>case<text:s/>studies,<text:s/>Elrha<text:s/>has<text:s/>documented<text:s/></text:span><text:span text:style-name="T822_6">4</text:span><text:span text:style-name="T822_7"><text:s/>examples<text:s/>of<text:s/>innovations<text:s/>it<text:s/>has<text:s/>supported<text:s/>either<text:s/>being<text:s/>adopted<text:s/>in<text:s/>a<text:s/>new<text:s/>context<text:s/>or<text:s/>by<text:s/>a<text:s/>new<text:s/>partner<text:s/>and/or<text:s/>being<text:s/>referenced<text:s/>in<text:s/>policy<text:s/>or<text:s/>response<text:s/>plans<text:s/>(see<text:s/>outcomes<text:s/>section).</text:span><text:span text:style-name="T822_8"><text:s/></text:span><text:span text:style-name="T822_9"><text:s/></text:span></text:p>
            <text:p text:style-name="P823"><text:span text:style-name="T823_1">All<text:s/>funding<text:s/>calls<text:s/>that<text:s/>Elrha<text:s/>have<text:s/>launched<text:s/>in<text:s/>this<text:s/>reporting<text:s/>period<text:s/>have<text:s/>been<text:s/>closed<text:s/>funding<text:s/>calls,<text:s/>seeking<text:s/>to<text:s/>build<text:s/>on<text:s/>the<text:s/>achievements<text:s/>and<text:s/>learning<text:s/>already<text:s/>experienced<text:s/>by<text:s/>grantees<text:s/></text:span><text:span text:style-name="T823_2">receiving</text:span><text:span text:style-name="T823_3"><text:s/>previous<text:s/></text:span><text:span text:style-name="T823_4">FCDO</text:span><text:span text:style-name="T823_5"><text:s/>support,<text:s/>and<text:s/>accompany<text:s/>them<text:s/>on<text:s/>their<text:s/>next<text:s/>steps<text:s/>and<text:s/>journey<text:s/>to<text:s/>scale.</text:span><text:span text:style-name="T823_6"><text:s/></text:span><text:span text:style-name="T823_7">Elrha<text:s/>has<text:s/>continued<text:s/>to<text:s/>work<text:s/>on<text:s/>developing<text:s/>and<text:s/>implementing<text:s/>a<text:s/>range<text:s/>of<text:s/>strengthened<text:s/>MEL<text:s/>systems<text:s/>to<text:s/>track<text:s/>impact<text:s/>and<text:s/>monitor<text:s/>achievement<text:s/>of<text:s/>objectives.<text:s/>These<text:s/>include<text:s/>a<text:s/>grantee-level<text:s/>results<text:s/>framework<text:s/>to<text:s/>consider<text:s/>long-term<text:s/>impact<text:s/>and<text:s/>an<text:s/>end<text:s/>of<text:s/>grant<text:s/>assessment<text:s/>tool<text:s/>to<text:s/>internally<text:s/>assess<text:s/>the<text:s/>success<text:s/>of<text:s/>funded<text:s/>projects.<text:s/></text:span></text:p>
            <text:p text:style-name="P824"><text:span text:style-name="T824_1">Elrha’s<text:s/>resources<text:s/>and<text:s/>toolkits<text:s/>are<text:s/>used<text:s/>widely</text:span><text:span text:style-name="T824_2">,</text:span><text:span text:style-name="T824_3"><text:s/>and<text:s/>they<text:s/>are<text:s/>engaging<text:s/>a<text:s/>variety<text:s/>of<text:s/>grantee<text:s/>organisations<text:s/>in<text:s/>the<text:s/>publication<text:s/>of<text:s/>two<text:s/>resource<text:s/>toolkits<text:s/>(see</text:span><text:span text:style-name="T824_4"><text:s/>output<text:s/>3)<text:s/></text:span><text:span text:style-name="T824_5">and<text:s/>the<text:s/></text:span><text:span text:style-name="T824_6">renewal</text:span><text:span text:style-name="T824_7"><text:s/>of<text:s/>the<text:s/>H</text:span><text:span text:style-name="T824_8">umanitarian<text:s/></text:span><text:span text:style-name="T824_9">I</text:span><text:span text:style-name="T824_10">nnovation</text:span><text:span text:style-name="T824_11"><text:s/>Guide,<text:s/>to<text:s/>ensure<text:s/>that<text:s/>resources<text:s/>remain<text:s/>accessible<text:s/>to<text:s/>as<text:s/>wide<text:s/>a<text:s/>variety<text:s/>of<text:s/>innovators<text:s/>as<text:s/>possible.<text:s/></text:span></text:p>
            <text:p text:style-name="P825"><text:span text:style-name="T825_1">The<text:s/>effectiveness<text:s/>of</text:span><text:span text:style-name="T825_2"><text:s/>CHIC</text:span><text:span text:style-name="T825_3"><text:s/>innovations<text:s/>is<text:s/>highlighted<text:s/></text:span><text:span text:style-name="T825_4">through</text:span><text:span text:style-name="T825_5"><text:s/>continual<text:s/>tracking<text:s/>of<text:s/>impact<text:s/>on<text:s/>end<text:s/>users.<text:s/>To<text:s/>date,<text:s/>innovations<text:s/>have<text:s/>reached<text:s/>4m<text:s/>users.<text:s/>‘Lives<text:s/>improved’<text:s/>are<text:s/>modelled<text:s/>for<text:s/>each<text:s/>innovation,<text:s/>as<text:s/>the<text:s/>team<text:s/>discounts<text:s/>for<text:s/>end-users<text:s/>who<text:s/>may<text:s/>access<text:s/>comparable<text:s/>care<text:s/>or<text:s/>service<text:s/>in<text:s/>absence<text:s/>of<text:s/>the<text:s/>innovation.<text:s/>To-date,<text:s/>CHIC-funded<text:s/>innovations<text:s/>have<text:s/></text:span><text:span text:style-name="T825_6">saved<text:s/></text:span><text:span text:style-name="T825_7">352<text:s/>lives<text:s/>(245<text:s/>in<text:s/>the<text:s/>current<text:s/>year)<text:s/>and<text:s/></text:span><text:span text:style-name="T825_8">improved<text:s/>the<text:s/>lives<text:s/>of<text:s/>71</text:span><text:span text:style-name="T825_9">6</text:span><text:span text:style-name="T825_10">,463<text:s/>(</text:span><text:span text:style-name="T825_11">330</text:span><text:span text:style-name="T825_12">,</text:span><text:span text:style-name="T825_13">429</text:span><text:span text:style-name="T825_14"><text:s/>in<text:s/>the<text:s/>current<text:s/>year),<text:s/>when<text:s/>defined<text:s/>against<text:s/>measurable<text:s/>improvement<text:s/>in<text:s/>health<text:s/>and<text:s/>wellbeing<text:s/>or<text:s/>behavioural<text:s/>change.<text:s/>CHIC<text:s/>initiatives<text:s/>such<text:s/>as<text:s/>the<text:s/>Hala<text:s/>Systems<text:s/>early<text:s/>warning<text:s/>for<text:s/>airstrikes<text:s/>have<text:s/>proved<text:s/>very<text:s/>effective,<text:s/>with<text:s/>approximately<text:s/>106<text:s/>lives<text:s/>saved<text:s/>and<text:s/>363<text:s/>injuries<text:s/>averted.<text:s/></text:span></text:p>
            <text:p text:style-name="P826"><text:span text:style-name="T826_1">In<text:s/>terms<text:s/>of<text:s/>achieving<text:s/>scale<text:s/>16%<text:s/>of<text:s/>the<text:s/>CHIC<text:s/>seed<text:s/>portfolio<text:s/>have<text:s/>progressed<text:s/>to<text:s/>TTS<text:s/>(surpassing<text:s/>the<text:s/>10%<text:s/>target),<text:s/>and<text:s/>74%<text:s/>of<text:s/>innovations<text:s/>have<text:s/>been<text:s/>deployed<text:s/>to<text:s/>and<text:s/>taken<text:s/>up<text:s/>by<text:s/>target<text:s/>communities<text:s/>(up<text:s/>from<text:s/>66%<text:s/>last<text:s/>year).<text:s/></text:span></text:p>
          </table:table-cell>
        </table:table-row>
        <table:table-row table:style-name="Row55">
          <table:table-cell table:style-name="Cell189">
            <text:p text:style-name="P827"><text:span text:style-name="T827_1">Equity<text:s/>–<text:s/></text:span><text:span text:style-name="T827_2">Ensuring<text:s/>the<text:s/>outcomes<text:s/>are<text:s/>for<text:s/>the<text:s/>right<text:s/>people</text:span></text:p>
          </table:table-cell>
          <table:table-cell table:style-name="Cell190">
            <text:p text:style-name="P828"><text:bookmark-start text:name="_Hlk115450800"/><text:span text:style-name="T828_1">Elrha<text:s/></text:span><text:span text:style-name="T828_2">has<text:s/>ensured<text:s/>that<text:s/>projects<text:s/>are<text:s/>delivering<text:s/>equity<text:s/>by<text:s/>supporting<text:s/>the<text:s/>most<text:s/>vulnerable.<text:s/>This<text:s/>includes<text:s/>survivors<text:s/>of<text:s/>gender-based<text:s/>violence,<text:s/>people<text:s/>with<text:s/>disabilities,<text:s/>older<text:s/>people,<text:s/>people<text:s/>with<text:s/>incontinence,<text:s/>and<text:s/>people<text:s/>who<text:s/>menstruate.<text:s/></text:span><text:span text:style-name="T828_3">Fourteen</text:span><text:span text:style-name="T828_4"><text:s/>of<text:s/>the<text:s/>4</text:span><text:span text:style-name="T828_5">2</text:span><text:span text:style-name="T828_6"><text:s/>(3</text:span><text:span text:style-name="T828_7">3</text:span><text:span text:style-name="T828_8">%)<text:s/>HIF<text:s/>grants<text:s/>in<text:s/>this<text:s/>reporting<text:s/>period<text:s/>have<text:s/>had<text:s/>a<text:s/>specific<text:s/>focus<text:s/>on<text:s/>disabilities,<text:s/></text:span><text:span text:style-name="T828_9">21</text:span><text:span text:style-name="T828_10"><text:s/>of<text:s/>the<text:s/>4</text:span><text:span text:style-name="T828_11">2</text:span><text:span text:style-name="T828_12"><text:s/>(5</text:span><text:span text:style-name="T828_13">0</text:span><text:span text:style-name="T828_14">%)<text:s/>have<text:s/>had<text:s/>a<text:s/>specific<text:s/>focus<text:s/>on<text:s/>women<text:s/>and<text:s/>girls,<text:s/>and<text:s/>1</text:span><text:span text:style-name="T828_15">6</text:span><text:span text:style-name="T828_16"><text:s/>of<text:s/>the<text:s/>4</text:span><text:span text:style-name="T828_17">2</text:span><text:span text:style-name="T828_18"><text:s/>(3</text:span><text:span text:style-name="T828_19">8</text:span><text:span text:style-name="T828_20">%)<text:s/>focus<text:s/>specifically<text:s/></text:span><text:span text:style-name="T828_21">on<text:s/>children.<text:s/>62%<text:s/>of<text:s/>HIF<text:s/>projects<text:s/>were<text:s/>led<text:s/>or<text:s/>co-led<text:s/>by<text:s/>women</text:span><text:span text:style-name="T828_22">,</text:span><text:span text:style-name="T828_23"><text:s/>and<text:s/></text:span><text:span text:style-name="T828_24">57%<text:s/>(44/76)<text:s/>of<text:s/>the<text:s/>governance<text:s/>group<text:s/>members<text:s/>providing<text:s/>support<text:s/>to<text:s/>the<text:s/>HIF<text:s/>in<text:s/>the<text:s/>reporting<text:s/>period<text:s/>were<text:s/>women.</text:span></text:p>
            <text:p text:style-name="P829"><text:span text:style-name="T829_1">Elrha<text:s/>continue<text:s/>to<text:s/>promote<text:s/>the<text:s/>involvement<text:s/>and<text:s/>leadership<text:s/>of<text:s/>LMIC<text:s/>organisations,<text:s/>with<text:s/>5</text:span><text:span text:style-name="T829_2">2</text:span><text:span text:style-name="T829_3">%<text:s/>of<text:s/>core<text:s/>HIF<text:s/>projects<text:s/>in<text:s/>the<text:s/>reporting<text:s/>period<text:s/>including<text:s/>a<text:s/>LMIC<text:s/>organisation.<text:s/></text:span><text:span text:style-name="T829_4">J</text:span><text:span text:style-name="T829_5">ust<text:s/>over<text:s/>36%<text:s/>of<text:s/>HIF’s<text:s/>(including<text:s/>CLIP)<text:s/>total<text:s/></text:span><text:span text:style-name="T829_6">live</text:span><text:span text:style-name="T829_7"><text:s/>grant<text:s/>funding<text:s/>as<text:s/>of<text:s/>September<text:s/>2025<text:s/>is<text:s/>for<text:s/>LMIC<text:s/>or<text:s/>UMIC<text:s/>headquartered<text:s/>organisations.</text:span><text:span text:style-name="T829_8"><text:s/></text:span><text:span text:style-name="T829_9">This<text:s/>figure<text:s/>is<text:s/>lower<text:s/>than<text:s/></text:span><text:span text:style-name="T829_10">the<text:s/>40%<text:s/>target<text:s/>as<text:s/></text:span><text:span text:style-name="T829_11">all<text:s/>the<text:s/>HIF’s<text:s/>funding<text:s/>calls<text:s/>in<text:s/>this<text:s/>period<text:s/>were<text:s/>closed<text:s/>calls,<text:s/>only<text:s/>open<text:s/>to<text:s/>a<text:s/>small<text:s/>number<text:s/>of<text:s/>existing<text:s/>or<text:s/>past<text:s/>grantees<text:s/>with<text:s/>sufficient<text:s/>evidence.</text:span><text:span text:style-name="T829_12"><text:s/></text:span><text:span text:style-name="T829_13">For<text:s/>the<text:s/>CLIP<text:s/>aspect<text:s/>of<text:s/>the<text:s/>platform</text:span><text:span text:style-name="T829_14">,</text:span><text:span text:style-name="T829_15"><text:s/>100%<text:s/>of<text:s/>projects<text:s/>were<text:s/>led<text:s/>by<text:s/>disaster-affected<text:s/>people.<text:s/></text:span></text:p>
            <text:p text:style-name="P830"/>
            <text:p text:style-name="P831"><text:span text:style-name="T831_1">CHIC<text:s/></text:span><text:span text:style-name="T831_2">has<text:s/>increased<text:s/>its<text:s/>emphasis<text:s/>on<text:s/>localisation,<text:s/>with<text:s/>locally<text:s/>owned<text:s/>or<text:s/>led<text:s/>organisations<text:s/>benefitting<text:s/>from<text:s/>funding<text:s/>preference<text:s/>and<text:s/>outreach<text:s/>activities<text:s/>designed<text:s/>to<text:s/>source<text:s/>more<text:s/>local<text:s/>innovations.<text:s/></text:span><text:span text:style-name="T831_3">CHIC<text:s/>determined<text:s/>that<text:s/>the<text:s/></text:span><text:span text:style-name="T831_4">cumulative<text:s/>%<text:s/>of<text:s/>seed<text:s/>projects<text:s/>that<text:s/>are<text:s/>locally<text:s/>led<text:s/>or<text:s/>owned<text:s/>in<text:s/>the<text:s/>portfolio<text:s/>has<text:s/>increased<text:s/>steadily<text:s/>over<text:s/>time,<text:s/>from<text:s/>24%<text:s/>in<text:s/>Round<text:s/>1,<text:s/>to<text:s/>47%<text:s/>by<text:s/>Round<text:s/>4.<text:s/>In<text:s/>our<text:s/>most<text:s/>recent<text:s/>cohort<text:s/>of<text:s/>Round<text:s/>4<text:s/>seed<text:s/>projects,<text:s/>68%<text:s/>of<text:s/>new<text:s/>projects<text:s/>are<text:s/>locally<text:s/>led<text:s/>or<text:s/>owned.<text:s/></text:span></text:p>
            <text:p text:style-name="P832"><text:bookmark-end text:name="_Hlk115450800"/><text:span text:style-name="T832_1">CHIC<text:s/>projects<text:s/>are<text:s/>appraised<text:s/>on<text:s/>their<text:s/>contributions<text:s/>to<text:s/>and<text:s/>integration<text:s/>of<text:s/>gender<text:s/>quality<text:s/>outcomes</text:span><text:span text:style-name="T832_2"><text:s/></text:span><text:span text:style-name="T832_3">and<text:s/>based<text:s/>on<text:s/>their<text:s/>gender<text:s/>equality<text:s/>score<text:s/>(ranging<text:s/>from<text:s/>GE0-GE3)</text:span><text:span text:style-name="T832_4"><text:note text:note-class="footnote"><text:note-citation/><text:note-body><text:p text:style-name="P833"><text:span text:style-name="T833_1"><text:s/>GE0<text:s/>=<text:s/>none<text:s/>or<text:s/>minimal<text:s/>contributions<text:s/>to<text:s/>gender<text:s/>equality;<text:s/>GE1<text:s/>=<text:s/>limited<text:s/>contribution<text:s/>to<text:s/>gender<text:s/>equality<text:s/>outcomes;<text:s/>GE2<text:s/>=<text:s/>significant<text:s/>contribution<text:s/>to<text:s/>gender<text:s/>equality<text:s/>outcomes;<text:s/>and<text:s/>GE3<text:s/>=<text:s/>gender<text:s/>equality<text:s/>outcomes<text:s/>are<text:s/>the<text:s/>targeted<text:s/>or<text:s/>principal<text:s/>goal<text:s/>of<text:s/>the<text:s/>innovation.</text:span></text:p></text:note-body></text:note></text:span><text:span text:style-name="T833_2">,<text:s/>are<text:s/>matched<text:s/>with<text:s/>expert<text:s/>venture<text:s/>advisors<text:s/>who<text:s/>support<text:s/>them<text:s/>in<text:s/>conducting<text:s/>gender<text:s/>analyses<text:s/>and<text:s/>setting<text:s/>programmatic<text:s/>goals,<text:s/>and<text:s/>CHIC<text:s/>routinely<text:s/>incorporate<text:s/>gender<text:s/>equity<text:s/>strengthening<text:s/>recommendations<text:s/>in<text:s/>innovator<text:s/>contract<text:s/>milestones.<text:s/>From<text:s/>those<text:s/>that<text:s/>were<text:s/>scored<text:s/>at<text:s/>the<text:s/>start<text:s/>of<text:s/>funding,<text:s/>40%<text:s/>had<text:s/>a<text:s/>GE<text:s/>score<text:s/>of<text:s/>2.<text:s/>Innovators<text:s/>scoring<text:s/>GE0<text:s/>or<text:s/>GE1<text:s/>were<text:s/>referred<text:s/>to<text:s/>expert<text:s/>gender<text:s/>equality<text:s/>advisors<text:s/>for<text:s/>support<text:s/>in<text:s/>conducting<text:s/>a<text:s/>gender<text:s/>analysis<text:s/>and<text:s/>develop</text:span><text:span text:style-name="T833_3">ed</text:span><text:span text:style-name="T833_4"><text:s/>a<text:s/>strategy<text:s/>to<text:s/>strengthen<text:s/>the<text:s/>integration<text:s/>of<text:s/>a<text:s/>gender<text:s/>lens<text:s/>in<text:s/>their<text:s/>operations.<text:s/>CHIC<text:s/>also<text:s/>track<text:s/>the<text:s/>number<text:s/>of<text:s/>women-led<text:s/>innovations:<text:s/></text:span><text:span text:style-name="T833_5">i</text:span><text:span text:style-name="T833_6">n<text:s/>Round<text:s/>1-3<text:s/>of<text:s/>seed<text:s/>funding<text:s/>32%<text:s/>of<text:s/>women-led<text:s/>innovations<text:s/>were<text:s/>funded,<text:s/>rising<text:s/>to<text:s/>53%<text:s/>in<text:s/>Round<text:s/>4.</text:span></text:p>
            <text:p text:style-name="P834"><text:span text:style-name="T834_1">In<text:s/>2025,<text:s/>GCC<text:s/>finalised<text:s/>an<text:s/>update<text:s/>to<text:s/>their<text:s/>Gender<text:s/>Equality<text:s/>scoring<text:s/>rubric,<text:s/>which<text:s/>introduced<text:s/>a<text:s/>comprehensive<text:s/>36-point<text:s/>system<text:s/>that<text:s/>assesses<text:s/>both<text:s/>programmatic<text:s/>and<text:s/>organisational<text:s/>factors,<text:s/>including<text:s/>women<text:s/>in<text:s/>leadership,<text:s/>gender-inclusive<text:s/>workplace<text:s/>policies,<text:s/>and<text:s/>responsiveness<text:s/>to<text:s/>barriers<text:s/>faced<text:s/>by<text:s/>women<text:s/>and<text:s/>gender-diverse<text:s/>end<text:s/>users.<text:s/>Moving<text:s/>forward,<text:s/>this<text:s/>new<text:s/>rubric<text:s/>will<text:s/>be<text:s/>rolled<text:s/>out<text:s/>with<text:s/>CHIC<text:s/>innovators<text:s/>supporting<text:s/>a<text:s/>strengthened<text:s/>approach<text:s/>to<text:s/>targeted<text:s/>support.</text:span></text:p>
          </table:table-cell>
        </table:table-row>
        <table:table-row table:style-name="Row56">
          <table:table-cell table:style-name="Cell191">
            <text:p text:style-name="P835"><text:span text:style-name="T835_1">Cost<text:s/>effectiveness<text:s/></text:span></text:p>
            <text:p text:style-name="P836"/>
            <text:p text:style-name="P837"/>
            <text:p text:style-name="P838"/>
            <text:p text:style-name="P839"/>
          </table:table-cell>
          <table:table-cell table:style-name="Cell192">
            <text:p text:style-name="P840"><text:span text:style-name="T840_1">Elrha<text:s/></text:span><text:span text:style-name="T840_2">continues<text:s/>to<text:s/>demonstrate<text:s/>clear<text:s/>cost<text:s/>effectiveness,<text:s/>with<text:s/>a<text:s/>wide<text:s/>range<text:s/>of<text:s/>impacts<text:s/>for<text:s/>the<text:s/>funds<text:s/>invested<text:s/>in<text:s/>humanitarian<text:s/>innovations.<text:s/></text:span><text:span text:style-name="T840_3">T</text:span><text:span text:style-name="T840_4">he<text:s/></text:span><text:span text:style-name="T840_5">u</text:span><text:span text:style-name="T840_6">niM</text:span><text:span text:style-name="T840_7">UAC</text:span><text:span text:style-name="T840_8"><text:s/>was<text:s/>used<text:s/></text:span><text:span text:style-name="T840_9">to<text:s/>screen<text:s/></text:span><text:span text:style-name="T840_10">3,102<text:s/>individuals<text:s/>in<text:s/>Yemen<text:s/>by<text:s/></text:span><text:span text:style-name="T840_11">MSF</text:span><text:span text:style-name="T840_12"><text:s/>with<text:s/></text:span><text:span text:style-name="T840_13">awareness<text:s/>raising<text:s/>reaching<text:s/>26,000</text:span><text:span text:style-name="T840_14">,<text:s/>demonstrating<text:s/>that<text:s/>t</text:span><text:span text:style-name="T840_15">he<text:s/>benefits<text:s/>go<text:s/>beyond<text:s/>the<text:s/>initial<text:s/>investment<text:s/>in<text:s/>the<text:s/>innovation</text:span><text:span text:style-name="T840_16">.</text:span></text:p>
            <text:p text:style-name="P841"><text:span text:style-name="T841_1">From<text:s/>a<text:s/></text:span><text:span text:style-name="T841_2">CHIC</text:span><text:span text:style-name="T841_3"><text:s/>investment<text:s/>to<text:s/>date<text:s/>of<text:s/>$41.4m<text:s/>CAD<text:s/>(£22.15m<text:s/>combined<text:s/>donor<text:s/>investment),<text:s/>4</text:span><text:span text:style-name="T841_4">.09</text:span><text:span text:style-name="T841_5"><text:s/>million<text:s/>total<text:s/>end<text:s/>users<text:s/>have<text:s/>benefitted<text:s/>from<text:s/>access<text:s/>to<text:s/>transformative<text:s/>solutions,<text:s/>translating<text:s/>into<text:s/>£5.4</text:span><text:span text:style-name="T841_6">1</text:span><text:span text:style-name="T841_7"><text:s/>per<text:s/>life<text:s/>reached.<text:s/>CHIC<text:s/>innovators<text:s/>have<text:s/>collectively<text:s/>leveraged<text:s/>CAD<text:s/>$130.65m<text:s/>(£69.89m)<text:s/>from<text:s/>other<text:s/>partners<text:s/>and<text:s/>donors<text:s/>to<text:s/>support<text:s/>scaling<text:s/>and<text:s/>sustainability,<text:s/>meaning<text:s/>that<text:s/>for<text:s/>every<text:s/>£1<text:s/>of<text:s/>CHIC<text:s/>funds<text:s/>invested,<text:s/></text:span><text:bookmark-start text:name="_Hlk184899042"/><text:span text:style-name="T841_8">£3.20<text:s/></text:span><text:bookmark-end text:name="_Hlk184899042"/><text:span text:style-name="T841_9">has<text:s/>been<text:s/>leveraged<text:s/>in<text:s/>complementary<text:s/>investments.<text:s/></text:span></text:p>
          </table:table-cell>
        </table:table-row>
      </table:table>
      <text:p text:style-name="P842"/>
      <text:p text:style-name="P843"/>
      <text:p text:style-name="P844"><text:span text:style-name="T844_1">Assessment<text:s/>of<text:s/>whether<text:s/>the<text:s/>programme<text:s/>continues<text:s/>to<text:s/>represent<text:s/>value<text:s/>for<text:s/>money</text:span></text:p>
      <text:p text:style-name="P845"><text:span text:style-name="T845_1">Given<text:s/>the<text:s/>nature<text:s/>of<text:s/>innovation,<text:s/>it<text:s/>is<text:s/>difficult<text:s/>to<text:s/>predict<text:s/>and<text:s/>measure<text:s/>long-term<text:s/>impact<text:s/>as<text:s/>innovations<text:s/>are<text:s/>brought<text:s/>to<text:s/>scale.<text:s/>Demonstrably,<text:s/>the<text:s/>platform<text:s/>plays<text:s/>an<text:s/>important<text:s/>role<text:s/>in<text:s/>piloting<text:s/>and<text:s/>testing<text:s/>promising<text:s/>innovation<text:s/>in<text:s/>humanitarian<text:s/>response<text:s/>whilst<text:s/>adhering<text:s/>to<text:s/>FCDO’s<text:s/>principles<text:s/>that<text:s/>drive<text:s/>value<text:s/>for<text:s/>money.<text:s/>We<text:s/>are<text:s/>working<text:s/>with<text:s/>partners<text:s/>to<text:s/>measure<text:s/>impact<text:s/>and<text:s/>uptake<text:s/>as<text:s/>accurately<text:s/>as<text:s/>possible.<text:s/>There<text:s/>are<text:s/>indications<text:s/>that<text:s/>the<text:s/>innovations<text:s/>funded<text:s/>will<text:s/>go<text:s/>on<text:s/>to<text:s/>save<text:s/>lives<text:s/>and<text:s/>improve<text:s/>humanitarian<text:s/>response<text:s/>long<text:s/>after<text:s/>the<text:s/>platform<text:s/>has<text:s/>drawn<text:s/>to<text:s/>a<text:s/>close.<text:s/></text:span></text:p>
      <text:p text:style-name="P846"><text:span text:style-name="T846_1">Across<text:s/>the<text:s/>outputs<text:s/>and<text:s/>outcomes,<text:s/>the<text:s/>platform<text:s/>has<text:s/>met<text:s/>and<text:s/>regularly<text:s/>exceeded<text:s/>expectations<text:s/>for<text:s/>value<text:s/>for<text:s/>money<text:s/>and<text:s/></text:span><text:span text:style-name="T846_2">partners<text:s/>play<text:s/>a<text:s/>unique<text:s/>role<text:s/>in<text:s/>the<text:s/>humanitarian<text:s/>sector.<text:s/></text:span><text:span text:style-name="T846_3">Both<text:s/>partners<text:s/>have<text:s/>demonstrated<text:s/>continuous<text:s/>improvement<text:s/>in<text:s/>their<text:s/>project<text:s/>delivery<text:s/>approach,<text:s/>without<text:s/>sacrificing<text:s/>significant<text:s/>deliverables.<text:s/>There<text:s/>is<text:s/>added<text:s/>value<text:s/>and<text:s/>a<text:s/>‘multiplier<text:s/>effect’<text:s/>from<text:s/>hosting<text:s/>the<text:s/>HIF,<text:s/>UKHIH,<text:s/>and<text:s/>CLIP<text:s/>within<text:s/>Elrha<text:s/>as<text:s/>knowledge<text:s/>and<text:s/>networks<text:s/>can<text:s/>be<text:s/>drawn<text:s/>upon<text:s/>across<text:s/>all<text:s/>programmes,<text:s/>including<text:s/>R2HC.<text:s/></text:span></text:p>
      <text:p text:style-name="P847"/>
      <text:p text:style-name="P848"><text:span text:style-name="T848_1">E:<text:s/>RISK<text:s/></text:span></text:p>
      <text:p text:style-name="P849"/>
      <text:p text:style-name="P850"><text:span text:style-name="T850_1">Overview<text:s/>of<text:s/>risk<text:s/>management</text:span><text:span text:style-name="T850_2"><text:s/></text:span></text:p>
      <text:p text:style-name="P851"/>
      <text:p text:style-name="P852"><text:span text:style-name="T852_1">Risks<text:s/>are<text:s/>assessed<text:s/>and<text:s/>managed<text:s/>directly<text:s/>with<text:s/>each<text:s/>partner,<text:s/>reviewed<text:s/>at<text:s/>quarterly<text:s/>meetings,<text:s/>and<text:s/>aggregated<text:s/>onto<text:s/>the<text:s/>FCDO<text:s/>risk<text:s/>management<text:s/>system<text:s/>by<text:s/>the<text:s/>Programme<text:s/>Responsible<text:s/>Owner<text:s/>(PRO)<text:s/>and<text:s/>Deputy<text:s/>Programme<text:s/>Manager<text:s/>(DPM).<text:s/>Elrha<text:s/>and<text:s/>GCC<text:s/>have<text:s/>provided<text:s/>extensive<text:s/>downstream<text:s/>partner<text:s/>risk<text:s/>mapping<text:s/>on<text:s/>a<text:s/>regular<text:s/>basis,<text:s/>as<text:s/>well<text:s/>as<text:s/>upon<text:s/>request<text:s/>by<text:s/>FCDO<text:s/>for<text:s/>engagement<text:s/>in<text:s/>cross-thematic<text:s/>commissioning.<text:s/>This<text:s/>has<text:s/>been<text:s/>particularly<text:s/>useful<text:s/>for<text:s/>the<text:s/>FCDO<text:s/>to<text:s/>suitably<text:s/>demonstrate<text:s/>the<text:s/>breadth<text:s/>of<text:s/>the<text:s/>platform’s<text:s/>innovations.<text:s/></text:span></text:p>
      <text:p text:style-name="P853"/>
      <text:p text:style-name="P854"><text:span text:style-name="T854_1">The<text:s/>overall<text:s/>platform<text:s/>programme<text:s/>risk<text:s/>appetite<text:s/>remains<text:s/></text:span><text:span text:style-name="T854_2">cautious</text:span><text:span text:style-name="T854_3">,<text:s/>and<text:s/>within<text:s/>FCDO’s<text:s/>overall<text:s/>risk<text:s/>appetite.<text:s/>The<text:s/>overall<text:s/>net<text:s/>programme<text:s/>risk<text:s/>rating<text:s/>remains<text:s/></text:span><text:span text:style-name="T854_4">moderate</text:span><text:span text:style-name="T854_5">.</text:span><text:span text:style-name="T854_6"><text:s/></text:span><text:span text:style-name="T854_7">This<text:s/>reflects<text:s/></text:span><text:span text:style-name="T854_8">mitigation<text:s/></text:span><text:span text:style-name="T854_9">actions<text:s/>introduced<text:s/>to<text:s/>manage<text:s/>emerging<text:s/>and<text:s/>on-going<text:s/>risks,<text:s/>with<text:s/>the<text:s/>majority<text:s/>of<text:s/>areas<text:s/>being<text:s/>lowered<text:s/>as<text:s/>a<text:s/>result<text:s/>of<text:s/>mitigation<text:s/>actions<text:s/>taken.<text:s/>Contextual<text:s/>risk<text:s/>remains<text:s/>high<text:s/>(major)<text:s/>due<text:s/>to<text:s/>the<text:s/>nature<text:s/>of<text:s/>operating<text:s/>in<text:s/>new<text:s/>conflicts<text:s/>and<text:s/>rapid<text:s/>onset<text:s/>humanitarian<text:s/>crises,<text:s/>which<text:s/>leads<text:s/>to<text:s/>significant<text:s/>duty<text:s/>of<text:s/>care,<text:s/>welfare,<text:s/>and<text:s/>safeguarding<text:s/>considerations<text:s/>across<text:s/>the<text:s/>portfolio.</text:span></text:p>
      <text:p text:style-name="P855"/>
      <table:table table:style-name="Table15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row table:style-name="Row57">
          <table:table-cell table:style-name="Cell193">
            <text:p text:style-name="P856"><text:span text:style-name="T856_1">Risk</text:span></text:p>
          </table:table-cell>
          <table:table-cell table:style-name="Cell194">
            <text:p text:style-name="P857"><text:span text:style-name="T857_1">Strategy<text:s/>and<text:s/>Context</text:span></text:p>
          </table:table-cell>
          <table:table-cell table:style-name="Cell195">
            <text:p text:style-name="P858"><text:span text:style-name="T858_1">Policy<text:s/>and<text:s/>Programme<text:s/>Delivery</text:span></text:p>
          </table:table-cell>
          <table:table-cell table:style-name="Cell196">
            <text:p text:style-name="P859"><text:span text:style-name="T859_1">Public<text:s/>Service<text:s/>Delivery<text:s/>and<text:s/>Operations</text:span></text:p>
          </table:table-cell>
          <table:table-cell table:style-name="Cell197">
            <text:p text:style-name="P860"><text:span text:style-name="T860_1">Financial<text:s/>and<text:s/>Fiduciary</text:span></text:p>
          </table:table-cell>
          <table:table-cell table:style-name="Cell198">
            <text:p text:style-name="P861"><text:span text:style-name="T861_1">People</text:span></text:p>
          </table:table-cell>
          <table:table-cell table:style-name="Cell199">
            <text:p text:style-name="P862"><text:span text:style-name="T862_1">Safeguarding</text:span></text:p>
          </table:table-cell>
          <table:table-cell table:style-name="Cell200">
            <text:p text:style-name="P863"><text:span text:style-name="T863_1">Reputational</text:span></text:p>
          </table:table-cell>
          <table:table-cell table:style-name="Cell201">
            <text:p text:style-name="P864"><text:span text:style-name="T864_1">Overall</text:span></text:p>
          </table:table-cell>
        </table:table-row>
        <table:table-row table:style-name="Row58">
          <table:table-cell table:style-name="Cell202">
            <text:p text:style-name="P865"><text:span text:style-name="T865_1">Post-<text:s/>Mitigation</text:span></text:p>
          </table:table-cell>
          <table:table-cell table:style-name="Cell203">
            <text:p text:style-name="P866"><text:span text:style-name="T866_1">Major</text:span></text:p>
          </table:table-cell>
          <table:table-cell table:style-name="Cell204">
            <text:p text:style-name="P867"><text:span text:style-name="T867_1">Moderate</text:span></text:p>
          </table:table-cell>
          <table:table-cell table:style-name="Cell205">
            <text:p text:style-name="P868"><text:span text:style-name="T868_1">Moderate</text:span></text:p>
          </table:table-cell>
          <table:table-cell table:style-name="Cell206">
            <text:p text:style-name="P869"><text:span text:style-name="T869_1">Moderate</text:span></text:p>
          </table:table-cell>
          <table:table-cell table:style-name="Cell207">
            <text:p text:style-name="P870"><text:span text:style-name="T870_1">Moderate</text:span></text:p>
          </table:table-cell>
          <table:table-cell table:style-name="Cell208">
            <text:p text:style-name="P871"><text:span text:style-name="T871_1">Moderate</text:span></text:p>
          </table:table-cell>
          <table:table-cell table:style-name="Cell209">
            <text:p text:style-name="P872"><text:span text:style-name="T872_1">Moderate</text:span></text:p>
          </table:table-cell>
          <table:table-cell table:style-name="Cell210">
            <text:p text:style-name="P873"><text:span text:style-name="T873_1">Moderate</text:span></text:p>
          </table:table-cell>
        </table:table-row>
      </table:table>
      <text:p text:style-name="P874"/>
      <text:p text:style-name="P875"><text:span text:style-name="T875_1">Strategy<text:s/>and<text:s/>context<text:s/>(Major):<text:s/></text:span><text:span text:style-name="T875_2">Humanitarian<text:s/>innovation</text:span><text:span text:style-name="T875_3"><text:s/>interventions<text:s/>often<text:s/>operate<text:s/>in<text:s/>fragile<text:s/>and<text:s/>conflict-affected<text:s/>settings<text:s/>with<text:s/>security<text:s/>and<text:s/>access<text:s/>concerns<text:s/>and<text:s/>a<text:s/>high<text:s/>degree<text:s/>of<text:s/>unpredictability.<text:s/>To<text:s/>mitigate<text:s/>security<text:s/>and<text:s/></text:span><text:span text:style-name="T875_4">safeguarding<text:s/></text:span><text:span text:style-name="T875_5">concerns,<text:s/>applications<text:s/>for<text:s/>funding<text:s/>are<text:s/>scrutinised<text:s/>fully<text:s/>against<text:s/>GCC<text:s/>and<text:s/>Elrha’s<text:s/>internal<text:s/>high<text:s/>standards,<text:s/>and<text:s/>awardees<text:s/></text:span><text:span text:style-name="T875_6">anticipatory<text:s/>and<text:s/></text:span><text:span text:style-name="T875_7">contingency<text:s/></text:span><text:span text:style-name="T875_8">mitigation<text:s/>strategies<text:s/>are<text:s/>assessed.<text:s/>FCDO<text:s/>technical<text:s/>experts<text:s/>are<text:s/>informed<text:s/>of<text:s/>the<text:s/>selection<text:s/>so<text:s/>that<text:s/>FCDO<text:s/>remains<text:s/>aware<text:s/>of<text:s/>all<text:s/>possible<text:s/>developments<text:s/>through<text:s/>open<text:s/>and<text:s/>honest<text:s/>discussion.<text:s/></text:span><text:span text:style-name="T875_9">It<text:s/>is<text:s/>recognised<text:s/>that<text:s/>a<text:s/>degree<text:s/>of<text:s/>tolerance<text:s/>must<text:s/>be<text:s/>accepted<text:s/>as<text:s/>this<text:s/>risk<text:s/>is<text:s/>outside<text:s/>of<text:s/>FCDO<text:s/>and<text:s/>the<text:s/>partners’<text:s/>control.<text:s/></text:span></text:p>
      <text:p text:style-name="P876"/>
      <text:p text:style-name="P877"><text:span text:style-name="T877_1">Where<text:s/>possible,<text:s/>site<text:s/>visits<text:s/>are<text:s/>conducted<text:s/>by<text:s/></text:span><text:span text:style-name="T877_2">GCC<text:s/></text:span><text:span text:style-name="T877_3">programme<text:s/>staff<text:s/>or<text:s/>third-party<text:s/>consultants<text:s/>from<text:s/>the<text:s/>contexts<text:s/>with<text:s/>an<text:s/>in-depth<text:s/>understanding<text:s/>of<text:s/>high-risk<text:s/>settings.<text:s/>When<text:s/>selecting<text:s/>innovations,<text:s/>CHIC<text:s/>continues<text:s/>to<text:s/>give<text:s/>preference<text:s/>to<text:s/>innovators<text:s/>with<text:s/>experience<text:s/>and<text:s/>presence<text:s/>in<text:s/>the<text:s/>local<text:s/>context.<text:s/>Both<text:s/>partners<text:s/>monitor<text:s/>potentially<text:s/>worsening<text:s/>situations<text:s/>in<text:s/>high-risk<text:s/>contexts,<text:s/>and<text:s/>ensure<text:s/>innovators<text:s/>plan<text:s/>work<text:s/>in<text:s/>achievable<text:s/>stages,<text:s/>with<text:s/>flexibility<text:s/>to<text:s/>move<text:s/>locations<text:s/>or<text:s/>pause<text:s/>work<text:s/>if<text:s/>needed. Lesson<text:s/>learning<text:s/>from<text:s/>failure<text:s/>or<text:s/>adaptation<text:s/>is<text:s/>actively<text:s/></text:span><text:span text:style-name="T877_4">pursued<text:s/>so<text:s/>that<text:s/>the<text:s/>wider<text:s/>sector<text:s/>can<text:s/>benefit<text:s/>from<text:s/>experience<text:s/>gained<text:s/>through<text:s/>the<text:s/>platform.</text:span><text:span text:style-name="T877_5"><text:s/>The<text:s/>platform<text:s/>demonstrates<text:s/>that<text:s/>ethical<text:s/>and<text:s/>responsible<text:s/>experimentation<text:s/>and<text:s/>trialling<text:s/>is<text:s/>possible<text:s/>in<text:s/>humanitarian<text:s/>contexts.</text:span></text:p>
      <text:p text:style-name="P878"/>
      <text:p text:style-name="P879"><text:span text:style-name="T879_1">There<text:s/>is<text:s/>risk<text:s/>of<text:s/>programming<text:s/>being<text:s/>impacted<text:s/>by<text:s/>climate-related<text:s/>natural<text:s/>disasters<text:s/>in<text:s/>countries<text:s/>of<text:s/>operation,<text:s/>particularly</text:span><text:span text:style-name="T879_2"><text:s/>disruption<text:s/>to<text:s/>CLIP-country<text:s/>activities.<text:s/></text:span><text:span text:style-name="T879_3">Environmental<text:s/>considerations<text:s/>are<text:s/></text:span><text:span text:style-name="T879_4">factored<text:s/>into<text:s/>the<text:s/>innovations<text:s/></text:span><text:span text:style-name="T879_5">and<text:s/>mitigations<text:s/>are<text:s/>in<text:s/>place<text:s/>as<text:s/>far<text:s/>as<text:s/>possible<text:s/>for<text:s/>this<text:s/>eventuality<text:s/>through<text:s/>strong<text:s/>preparedness<text:s/>and<text:s/>contingency<text:s/>planning<text:s/>and<text:s/>local<text:s/>downstream<text:s/>partner<text:s/>engagement.<text:s/>Furthermore,<text:s/>the<text:s/>platform<text:s/>delivers<text:s/>innovations<text:s/>that<text:s/>support<text:s/>the<text:s/>aims<text:s/>of<text:s/>the<text:s/>Paris<text:s/>Climate<text:s/>Agreement,<text:s/>including<text:s/>a<text:s/>portfolio<text:s/>of<text:s/>investments<text:s/>in<text:s/>clean<text:s/>energy<text:s/>projects</text:span><text:span text:style-name="T879_6">.</text:span></text:p>
      <text:p text:style-name="P880"/>
      <text:p text:style-name="P881"/>
      <text:p text:style-name="P882"><text:span text:style-name="T882_1">Policy<text:s/>and<text:s/>Programme<text:s/>Delivery<text:s/>(</text:span><text:span text:style-name="T882_2">M</text:span><text:span text:style-name="T882_3">oderate)</text:span><text:span text:style-name="T882_4">:<text:s/>Delivery<text:s/>has<text:s/>progressed<text:s/>well<text:s/>and<text:s/>the<text:s/>platform<text:s/>is<text:s/>delivering<text:s/>against<text:s/>outcomes.</text:span><text:span text:style-name="T882_5"><text:s/></text:span><text:span text:style-name="T882_6">Risks<text:s/>to<text:s/>programme<text:s/>delivery<text:s/>from<text:s/>outside<text:s/>of<text:s/>the<text:s/>FCDO’s<text:s/>and<text:s/>partners’<text:s/>control<text:s/>–<text:s/>such<text:s/>as<text:s/>delays<text:s/>in<text:s/>setting<text:s/>up<text:s/>new<text:s/>innovations<text:s/>or<text:s/>innovations<text:s/>requiring<text:s/>cancellation<text:s/>due<text:s/>to<text:s/>contextual<text:s/>factors<text:s/>–<text:s/>continue<text:s/>to<text:s/>have<text:s/>significant<text:s/>impact.<text:s/></text:span></text:p>
      <text:p text:style-name="P883"/>
      <text:p text:style-name="P884"><text:span text:style-name="T884_1">There<text:s/>are<text:s/>still<text:s/>risks<text:s/>to<text:s/>delivery<text:s/>within<text:s/>our<text:s/>tolerance<text:s/>threshold,<text:s/>as<text:s/>innovations<text:s/>may<text:s/>not<text:s/>scale<text:s/>or<text:s/>have<text:s/>the<text:s/>desired<text:s/>impact.<text:s/>This<text:s/>is<text:s/>suitably<text:s/>mitigated<text:s/>through<text:s/>the<text:s/>strong<text:s/>support<text:s/>offered<text:s/>to<text:s/>innovators<text:s/>and<text:s/>through<text:s/>clear<text:s/>planning<text:s/>and<text:s/>due<text:s/>diligence<text:s/>at<text:s/>the<text:s/>outset.<text:s/></text:span></text:p>
      <text:p text:style-name="P885"/>
      <text:p text:style-name="P886"><text:span text:style-name="T886_1">Public<text:s/>Service<text:s/>Delivery<text:s/>and<text:s/>Operations</text:span><text:span text:style-name="T886_2"><text:s/>(Moderate):<text:s/></text:span><text:span text:style-name="T886_3">The<text:s/>Humanitarian<text:s/>Innovation<text:s/>Platform<text:s/>is<text:s/>delivered<text:s/>through<text:s/>two<text:s/>business<text:s/>cases,<text:s/>and<text:s/>a<text:s/>complex<text:s/>network<text:s/>of<text:s/>different<text:s/>suppliers<text:s/>from<text:s/>UK<text:s/>and<text:s/>international<text:s/>non-government<text:s/>organisations,<text:s/>the<text:s/>private<text:s/>sector<text:s/>and<text:s/>multilateral<text:s/>organisations,<text:s/>and<text:s/>in<text:s/>partnership<text:s/>with<text:s/>other<text:s/>bilateral<text:s/>donors.<text:s text:c="2"/></text:span></text:p>
      <text:p text:style-name="P887"/>
      <text:p text:style-name="P888"><text:span text:style-name="T888_1">This<text:s/>review<text:s/>marks</text:span><text:span text:style-name="T888_2"><text:s/></text:span><text:span text:style-name="T888_3">the<text:s/></text:span><text:span text:style-name="T888_4">fourth</text:span><text:span text:style-name="T888_5"><text:s/>combined<text:s/>annual<text:s/>review<text:s/>of</text:span><text:span text:style-name="T888_6"><text:s/></text:span><text:span text:style-name="T888_7">the<text:s/>platform,<text:s/>which<text:s/>has<text:s/>reduced<text:s/>operational<text:s/>requirement<text:s/>of<text:s/>two<text:s/>separate<text:s/>reviews<text:s/>and<text:s/>increased<text:s/>FCDO<text:s/>capacity.<text:s/>The<text:s/>continued<text:s/>engagement<text:s/>of<text:s/>both<text:s/>partners<text:s/>ensures<text:s/>a<text:s/>degree<text:s/>of<text:s/>continuity<text:s/>of<text:s/>programme<text:s/>operations.</text:span><text:span text:style-name="T888_8"><text:s/></text:span><text:span text:style-name="T888_9">GCC<text:s/>and<text:s/>Elrha<text:s/>are<text:s/>seeking<text:s/>new<text:s/>partners<text:s/>through<text:s/>ongoing<text:s/>fundraising<text:s/>activities.<text:s/></text:span></text:p>
      <text:p text:style-name="P889"/>
      <text:p text:style-name="P890"><text:span text:style-name="T890_1">People<text:s/>(Moderate):<text:s/></text:span><text:span text:style-name="T890_2">Risks<text:s/>remain<text:s/>around<text:s/>capacity<text:s/>and<text:s/>workload<text:s/>for<text:s/>the<text:s/>partners<text:s/>of<text:s/>the<text:s/>platform<text:s/>and<text:s/>for<text:s/>the<text:s/>FCDO.<text:s/>Monitoring<text:s/>a<text:s/>large<text:s/>portfolio<text:s/>of<text:s/>innovations<text:s/>across<text:s/>a<text:s/>variety<text:s/>of<text:s/>contexts<text:s/>and<text:s/>themes<text:s/>and<text:s/>supporting<text:s/>those<text:s/>who<text:s/>deliver<text:s/>them<text:s/>requires<text:s/>significant<text:s/>investment<text:s/>in<text:s/>people,<text:s/>time,<text:s/>and<text:s/>capacity.<text:s/></text:span></text:p>
      <text:p text:style-name="P891"/>
      <text:p text:style-name="P892"><text:span text:style-name="T892_1">Elrha<text:s/>has<text:s/>experienced<text:s/>significant<text:s/>senior</text:span><text:span text:style-name="T892_2">‑</text:span><text:span text:style-name="T892_3">level<text:s/>staff<text:s/>changes<text:s/>over<text:s/>the<text:s/>past<text:s/>six<text:s/>months.<text:s/>The<text:s/>Directors</text:span><text:span text:style-name="T892_4">’</text:span><text:span text:style-name="T892_5"><text:s/>Group<text:s/>(CEO<text:s/>and<text:s/>three<text:s/>Directors)<text:s/>now<text:s/>comprises<text:s/>an<text:s/>entirely<text:s/>new<text:s/>leadership<text:s/>team,<text:s/>each<text:s/>stepping<text:s/>into<text:s/>their<text:s/>director</text:span><text:span text:style-name="T892_6">‑</text:span><text:span text:style-name="T892_7">level<text:s/>roles<text:s/>during<text:s/>this<text:s/>period.<text:s/>While<text:s/>this<text:s/>level<text:s/>of<text:s/>transition<text:s/>has<text:s/>brought<text:s/>considerable<text:s/>internal<text:s/>change,<text:s/>it<text:s/>has<text:s/>also<text:s/>introduced<text:s/>fresh<text:s/>perspectives<text:s/>at<text:s/>a<text:s/>time<text:s/>of<text:s/>sector</text:span><text:span text:style-name="T892_8">‑</text:span><text:span text:style-name="T892_9">wide<text:s/>turbulence<text:s/>and<text:s/>ahead<text:s/>of<text:s/>a<text:s/>major<text:s/>organisational<text:s/>restructure.</text:span><text:span text:style-name="T892_10"><text:s/></text:span><text:span text:style-name="T892_11">Elrha’s<text:s/>leadership<text:s/>remains<text:s/>committed<text:s/>to<text:s/>ensuring<text:s/>the<text:s/>restructure<text:s/>process<text:s/>is<text:s/>fair,<text:s/>transparent,<text:s/>and<text:s/>compassionate.<text:s/>A<text:s/>core<text:s/>priority<text:s/>is<text:s/>to<text:s/>retain<text:s/>and<text:s/>upskill<text:s/>existing<text:s/>staff<text:s/>wherever<text:s/>possible<text:s/>while<text:s/>designing<text:s/>a<text:s/>new<text:s/>structure<text:s/>that<text:s/>is<text:s/>more<text:s/>resilient,<text:s/>better<text:s/>integrated,<text:s/>and<text:s/>able<text:s/>to<text:s/>meet<text:s/>evolving<text:s/>demands.</text:span></text:p>
      <text:p text:style-name="P893"/>
      <text:p text:style-name="P894"><text:span text:style-name="T894_1">With<text:s/>the<text:s/>majority<text:s/>of<text:s/>funding<text:s/>received<text:s/>by<text:s/>CHIC<text:s/>being<text:s/>allocated<text:s/>towards<text:s/>innovations,<text:s/>the<text:s/>operational<text:s/>budget<text:s/>remains<text:s/>lean,<text:s/>therefore<text:s/>a<text:s/>moderate<text:s/>risk<text:s/>around<text:s/>capacity<text:s/>and<text:s/>workload<text:s/>remains.<text:s/>CHIC<text:s/>has<text:s/>recently<text:s/>recruited<text:s/>additional<text:s/>temporary<text:s/>support<text:s/>for<text:s/>TTS<text:s/>deal<text:s/>development<text:s/>to<text:s/>fill<text:s/>a<text:s/>vacant<text:s/>position<text:s/>and<text:s/>assist<text:s/>in<text:s/>meeting<text:s/>commitment<text:s/>targets<text:s/>for<text:s/>this<text:s/>year.<text:s/></text:span></text:p>
      <text:p text:style-name="P895"/>
      <text:p text:style-name="P896"><text:span text:style-name="T896_1">Financial<text:s/>and<text:s/>Fiduciary<text:s/>(Moderate):<text:s/></text:span><text:span text:style-name="T896_2">Fraud<text:s/>and<text:s/>misuse<text:s/>of<text:s/>funds<text:s/>remain<text:s/>the<text:s/>primary<text:s/>financial<text:s/>and<text:s/>fiduciary<text:s/>risk<text:s/>to<text:s/>the<text:s/>platform.<text:s/>As<text:s/>the<text:s/>platform<text:s/>has<text:s/>a<text:s/>very<text:s/>high<text:s/>number<text:s/>of<text:s/>downstream<text:s/>partners,<text:s/>there<text:s/>is<text:s/>the<text:s/>risk<text:s/>of<text:s/>funds<text:s/>being<text:s/>misappropriated.<text:s/></text:span></text:p>
      <text:p text:style-name="P897"/>
      <text:p text:style-name="P898"><text:span text:style-name="T898_1">GCC<text:s/>and<text:s/>Elrha<text:s/>have<text:s/>extensive<text:s/>and<text:s/>well-documented<text:s/>processes<text:s/>and<text:s/>procedures<text:s/>in<text:s/>place<text:s/>to<text:s/>protect<text:s/>against<text:s/>misuse<text:s/>of<text:s/>funds<text:s/>and</text:span><text:span text:style-name="T898_2"><text:s/></text:span><text:span text:style-name="T898_3">to<text:s/>ensure<text:s/>compliance,<text:s/>with<text:s/>counter-terrorism<text:s/>financing<text:s/></text:span><text:span text:style-name="T898_4">measures<text:s/>and<text:s/>international<text:s/>sanctions,<text:s/>suitably<text:s/>mitigating<text:s/>this<text:s/>risk.<text:s/>Mitigation<text:s/>processes<text:s/>include<text:s/>extensive<text:s/>due<text:s/>diligence</text:span><text:span text:style-name="T898_5"><text:s/>and<text:s/>budget<text:s/>review</text:span><text:span text:style-name="T898_6"><text:s/>before<text:s/>funds<text:s/>are<text:s/>committed,<text:s/>regular<text:s/>performance<text:s/>and<text:s/>financial<text:s/>reporting,<text:s/>payment<text:s/>milestones<text:s/>including<text:s/>holdbacks<text:s/>when<text:s/>required,<text:s/>spot-check<text:s/>audits,<text:s/>and<text:s/>continual<text:s/>support<text:s/>to<text:s/>downstream<text:s/>innovators<text:s/>to<text:s/>ensure<text:s/>they<text:s/>remain<text:s/>on<text:s/>track.<text:s/></text:span><text:span text:style-name="T898_7">Both<text:s/>partners<text:s/>increase<text:s/>monitoring<text:s/>frequency<text:s/></text:span><text:span text:style-name="T898_8">and<text:s/>request</text:span><text:span text:style-name="T898_9"><text:s/></text:span><text:span text:style-name="T898_10">additional<text:s/>reporting</text:span><text:span text:style-name="T898_11"><text:s/>detail<text:s/>should<text:s/>a<text:s/>downstream<text:s/>partner<text:s/>be<text:s/>perceived<text:s/>as<text:s/>higher<text:s/>risk.</text:span></text:p>
      <text:p text:style-name="P899"/>
      <text:p text:style-name="P900"><text:span text:style-name="T900_1">Any<text:s/>material<text:s/>risk<text:s/>occurrences<text:s/>that<text:s/>come<text:s/>to<text:s/>the<text:s/>attention<text:s/>of<text:s/>GCC<text:s/>are<text:s/>reported<text:s/>to,<text:s/>and<text:s/>discussed<text:s/>with,<text:s/>the<text:s/>Audit<text:s/>&amp;<text:s/>Finance<text:s/>Committee<text:s/>on<text:s/>a<text:s/>quarterly<text:s/>basis<text:s/>(or<text:s/>more<text:s/>frequently,<text:s/>if<text:s/>needed).<text:s/>Earlier<text:s/>this<text:s/>year,<text:s/>GCC<text:s/>received<text:s/>notification<text:s/>of<text:s/>alleged<text:s/>fraudulent<text:s/>activity<text:s/>by<text:s/>one<text:s/>CHIC<text:s/>innovator.<text:s/>GCC<text:s/>subsequently<text:s/>engaged<text:s/>a<text:s/>third-party<text:s/>audit<text:s/>firm<text:s/>to<text:s/>visit<text:s/>the<text:s/>innovator<text:s/>in<text:s/>question<text:s/>and<text:s/>conduct<text:s/>a<text:s/>thorough<text:s/>review</text:span><text:span text:style-name="T900_2">,<text:s/>which<text:s/></text:span><text:span text:style-name="T900_3">found<text:s/></text:span><text:span text:style-name="T900_4">no<text:s/>incidence<text:s/>of<text:s/>fraudulent<text:s/>activities<text:s/>or<text:s/>misuse<text:s/>of<text:s/>funds.<text:s/></text:span></text:p>
      <text:p text:style-name="P901"/>
      <text:p text:style-name="P902"><text:span text:style-name="T902_1">For<text:s/>Elrha,<text:s/>the<text:s/>risk<text:s/>of<text:s/>financial<text:s/>mismanagement<text:s/>is<text:s/>mitigated<text:s/>by<text:s/>gaining<text:s/>assurance<text:s/></text:span><text:span text:style-name="T902_2">of</text:span><text:span text:style-name="T902_3"><text:s/>the<text:s/>validity<text:s/>of<text:s/>reported<text:s/>spend<text:s/>by<text:s/>grantees.<text:s/>This<text:s/>is<text:s/>conducted<text:s/>through<text:s/>a<text:s/>transaction<text:s/>sampling<text:s/>process,<text:s/>whereby<text:s/>grantees<text:s/>supply<text:s/>supporting<text:s/>documentation<text:s/>for<text:s/>a<text:s/>sample<text:s/>of<text:s/>transactions<text:s/>selected<text:s/>by<text:s/>Elrha’s<text:s/>grant<text:s/>operations<text:s/>and<text:s/>finance<text:s/>team.<text:s/>Any<text:s/>discrepancies<text:s/>noted<text:s/>result<text:s/>in<text:s/>the<text:s/>recovery<text:s/>of<text:s/>mis-reported<text:s/>expenditure,<text:s/>and<text:s/>should<text:s/>material<text:s/>concerns<text:s/>relate<text:s/>to<text:s/>grantee<text:s/>financial<text:s/>management<text:s/>be<text:s/>raised,<text:s/>the<text:s/>verification<text:s/>process<text:s/>will<text:s/>be<text:s/>es</text:span><text:span text:style-name="T902_4">c</text:span><text:span text:style-name="T902_5">alated<text:s/>to<text:s/>include<text:s/>a<text:s/>comprehensive<text:s/>project<text:s/>audit.</text:span></text:p>
      <text:p text:style-name="P903"/>
      <text:p text:style-name="P904"><text:span text:style-name="T904_1">A<text:s/>further<text:s/>fiduciary<text:s/>risk<text:s/>is<text:s/>the<text:s/>risk<text:s/>of<text:s/>unspent<text:s/>funds<text:s/>which<text:s/>cannot<text:s/>be<text:s/>reallocated<text:s/>and<text:s/>would<text:s/>be<text:s/>returned<text:s/>to<text:s/>FCDO.<text:s/>To<text:s/>mitigate<text:s/>this<text:s/>risk<text:s/>Elrha<text:s/>closely<text:s/>monitor<text:s/>all<text:s/>programme<text:s/>expenditure<text:s/>monthly<text:s/>and<text:s/>identify<text:s/>actual<text:s/>and<text:s/>forecast<text:s/>underspend<text:s/>and<text:s/>regularly<text:s/>update<text:s/>FCDO<text:s/>on<text:s/>the<text:s/>latest<text:s/>position.<text:s/>Elrha<text:s/>have<text:s/>identified<text:s/>opportunities<text:s/>amongst<text:s/>grantees<text:s/>to<text:s/>either<text:s/>utilise<text:s/>underspends<text:s/>in<text:s/>their<text:s/>grant<text:s/>or<text:s/>to<text:s/>utilise<text:s/>underspends<text:s/>from<text:s/>across<text:s/>the<text:s/>grant<text:s/>portfolio.<text:s/>Elrha<text:s/>identified<text:s/>additional<text:s/>non-grant<text:s/>activities<text:s/>that<text:s/>align<text:s/>with<text:s/>programme<text:s/>objectives,<text:s/>for<text:s/>example<text:s/>the<text:s/>evolution<text:s/>of<text:s/>an<text:s/>initially<text:s/>small<text:s/>non-financial<text:s/>support<text:s/>intervention<text:s/>for<text:s/>a<text:s/>select<text:s/>few<text:s/>grantees,<text:s/>into<text:s/>a<text:s/>cross-portfolio<text:s/>Innovation<text:s/>Learning<text:s/>Exchange<text:s/>bring<text:s/>together<text:s/>nearly<text:s/>30<text:s/>innovators<text:s/>and<text:s/>current<text:s/>HIF<text:s/>grantees.<text:s/></text:span><text:span text:style-name="T904_2">Funding<text:s/>reallocations<text:s/>are<text:s/></text:span><text:span text:style-name="T904_3">agreed</text:span><text:span text:style-name="T904_4"><text:s/>in<text:s/>advance<text:s/>with<text:s/>FCDO.</text:span></text:p>
      <text:p text:style-name="P905"/>
      <text:p text:style-name="P906"><text:span text:style-name="T906_1">Safeguarding<text:s/>(Moderate):<text:s/></text:span><text:span text:style-name="T906_2">Safeguarding<text:s/>concerns</text:span><text:span text:style-name="T906_3"><text:s/></text:span><text:span text:style-name="T906_4">for<text:s/>the<text:s/>platform<text:s/>are<text:s/>two-fold,<text:s/>primarily<text:s/>the<text:s/>risk<text:s/>of<text:s/>sexual<text:s/>exploitation<text:s/>abuse<text:s/>and<text:s/>harm<text:s/>(SEAH)<text:s/>either<text:s/>directly<text:s/>or<text:s/>indirectly<text:s/>as<text:s/>a<text:s/>result<text:s/>of<text:s/>the<text:s/>innovations<text:s/>FCDO<text:s/>fund,<text:s/>and<text:s/>secondly,<text:s/>the<text:s/>duty<text:s/>of<text:s/>care<text:s/>considerations<text:s/>for<text:s/>colleagues<text:s/>and<text:s/>partners<text:s/>who<text:s/>are<text:s/>engaged<text:s/>in<text:s/>the<text:s/>delivery<text:s/>of<text:s/>these<text:s/>innovations.<text:s/>The<text:s/>second<text:s/>of<text:s/>these<text:s/>two<text:s/>is<text:s/>captured<text:s/>as<text:s/>part<text:s/>of<text:s/>Strategy<text:s/>and<text:s/>Context<text:s/>risk.<text:s/></text:span></text:p>
      <text:p text:style-name="P907"/>
      <text:p text:style-name="P908"><text:span text:style-name="T908_1">Safeguarding<text:s/>is<text:s/>a<text:s/>critical<text:s/>‘lens’<text:s/>with<text:s/>which<text:s/>to<text:s/>consider<text:s/>changes<text:s/>in<text:s/>innovation<text:s/>journeys<text:s/>or<text:s/>pilot<text:s/>plans<text:s/>working<text:s/>with<text:s/>vulnerable<text:s/>communities.<text:s/>Close<text:s/>attention<text:s/>is<text:s/>paid<text:s/>to<text:s/>the<text:s/>ethical<text:s/>review<text:s/>of<text:s/>all<text:s/>grant-funded<text:s/>innovations,<text:s/>beginning<text:s/>with<text:s/>due<text:s/>diligence.<text:s/></text:span><text:span text:style-name="T908_2">Both<text:s/>partners<text:s/>have<text:s/>robust<text:s/>and<text:s/>clear<text:s/>strategies<text:s/>in<text:s/>place<text:s/>to<text:s/>identify<text:s/>and<text:s/>mitigate<text:s/>against<text:s/>safeguarding<text:s/>risks.<text:s/>GCC’s<text:s/></text:span><text:span text:style-name="T908_3"><text:a xlink:type="simple" xlink:href="https://www.grandchallenges.ca/wp-content/uploads/2021/11/Code-of-Conduct-Anti-Harassment-Policy.pdf"><text:span text:style-name="T908_4">Code<text:s/>of<text:s/>Conduct<text:s/>and<text:s/>Anti-<text:s/>Harassment<text:s/>policy</text:span></text:a></text:span><text:span text:style-name="T908_5"><text:s/>and<text:s/></text:span><text:span text:style-name="T908_6">Elrha’s<text:s/>Incident<text:s/>Prevention<text:s/>and<text:s/>Management<text:s/>Policy</text:span><text:span text:style-name="T908_7"><text:s/>both<text:s/>provide<text:s/>detailed<text:s/>approaches<text:s/>for<text:s/>partner</text:span><text:span text:style-name="T908_8">s<text:s/></text:span><text:span text:style-name="T908_9">and<text:s/>downstream<text:s/>innovators<text:s/>to<text:s/>minimise<text:s/>the<text:s/>risk<text:s/>of<text:s/>harm.<text:s/>These<text:s/>apply<text:s/>internally<text:s/>through<text:s/>whistleblowing<text:s/>strategies<text:s/>and<text:s/>zero<text:s/>tolerance<text:s/>policies,<text:s/>and<text:s/>overseas<text:s/>through<text:s/>strong<text:s/>downstream<text:s/>delivery<text:s/>mechanisms<text:s/>that<text:s/>include<text:s/>safeguarding<text:s/>considerations.<text:s/></text:span></text:p>
      <text:p text:style-name="P909"><text:span text:style-name="T909_1">During<text:s/>this<text:s/>reporting<text:s/>period,<text:s/>GCC<text:s/>has<text:s/>built<text:s/>upon<text:s/>its<text:s/>existing<text:s/>policy<text:s/>by<text:s/>developing<text:s/>a<text:s/>more<text:s/>detailed,<text:s/>standalone<text:s/>Safeguarding<text:s/>Policy.<text:s/>This<text:s/>outlines<text:s/>the<text:s/>safeguarding<text:s/>and<text:s/>no<text:s/>harm<text:s/>principles<text:s/>that<text:s/>GCC<text:s/>and<text:s/>its<text:s/>partners<text:s/>must<text:s/>commit<text:s/>to,<text:s/>with<text:s/>links<text:s/>to<text:s/>UN<text:s/>guidelines<text:s/>and<text:s/>anonymous<text:s/>whistle<text:s/>blower<text:s/>reporting<text:s/>channels.<text:s/>Elrha<text:s/>have<text:s/>commissioned<text:s/>safeguarding<text:s/>consultants<text:s/>to<text:s/>work<text:s/>with<text:s/>programme<text:s/>partners<text:s/>to<text:s/>maintain<text:s/>these<text:s/>high<text:s/>standards.<text:s/>Safeguarding<text:s/>risk<text:s/>can<text:s/>never<text:s/>be<text:s/>completely<text:s/>mitigated,<text:s/>so<text:s/>both<text:s/>key<text:s/>partners<text:s/>review<text:s/>and<text:s/>update<text:s/>their<text:s/>policies<text:s/>regularly<text:s/>to<text:s/>reduce<text:s/>the<text:s/>likelihood<text:s/>of<text:s/>harm.</text:span><text:span text:style-name="T909_2"><text:s/></text:span></text:p>
      <text:p text:style-name="P910"/>
      <text:p text:style-name="P911"><text:span text:style-name="T911_1">Reputational<text:s/>(moderate):</text:span><text:span text:style-name="T911_2"><text:s/>Reputational<text:s/>considerations<text:s/>for<text:s/>the<text:s/>programme<text:s/>primarily<text:s/>revolve<text:s/>around<text:s/>the<text:s/>risk<text:s/>of<text:s/>innovations<text:s/>failing<text:s/>and<text:s/>the<text:s/>risk<text:s/>of<text:s/>ethics<text:s/>being<text:s/>compromised<text:s/>through<text:s/>downstream<text:s/>delivery.<text:s/></text:span></text:p>
      <text:p text:style-name="P912"/>
      <text:p text:style-name="P913"><text:span text:style-name="T913_1">The<text:s/>risk<text:s/>of<text:s/>innovations<text:s/>failing<text:s/>is<text:s/>an<text:s/>accepted<text:s/>part<text:s/>of<text:s/>the<text:s/>platform,<text:s/>and<text:s/>therefore<text:s/>a<text:s/>suitable<text:s/>risk<text:s/>appetite<text:s/>is<text:s/>in<text:s/>place<text:s/>to<text:s/>accept<text:s/>that<text:s/>some<text:s/>of<text:s/>the<text:s/>innovations<text:s/>will<text:s/>not<text:s/>scale<text:s/>or<text:s/>be<text:s/>effective<text:s/>in<text:s/>their<text:s/>aims.<text:s/>GCC<text:s/>and<text:s/>Elrha<text:s/>have<text:s/>collaborated<text:s/>on<text:s/>the<text:s/></text:span><text:span text:style-name="T913_2"><text:a xlink:type="simple" office:target-frame-name="_blank" xlink:href="https://higuide.elrha.org/ethics/"><text:span text:style-name="T913_3">ethical<text:s/>best-practices</text:span></text:a></text:span><text:span text:style-name="T913_4"><text:s/>paper<text:s/>for<text:s/>innovators,<text:s/>which<text:s/>is<text:s/>applied<text:s/>to<text:s/>all<text:s/>funded<text:s/>innovations<text:s/>as<text:s/>a<text:s/>means<text:s/>of<text:s/>assessing<text:s/>innovators’<text:s/>application<text:s/>of<text:s/>ethical<text:s/>humanitarian<text:s/>principles.<text:s/>Where<text:s/>possible,<text:s/>ethics<text:s/>experts<text:s/>and<text:s/>people<text:s/>from<text:s/>conflict-affected<text:s/>communities<text:s/>are<text:s/>included<text:s/>in<text:s/>the<text:s/>review<text:s/>of<text:s/>proposed<text:s/>innovations.<text:s/></text:span></text:p>
      <text:p text:style-name="P914"/>
      <text:p text:style-name="P915"><text:span text:style-name="T915_1">Funding<text:s/>will<text:s/>decrease<text:s/>significantly<text:s/>from<text:s/>April<text:s/>2026<text:s/>and<text:s/></text:span><text:span text:style-name="T915_2">as<text:s/>a<text:s/></text:span><text:span text:style-name="T915_3">result<text:s/></text:span><text:span text:style-name="T915_4">some<text:s/></text:span><text:span text:style-name="T915_5">platform<text:s/>projects<text:s/></text:span><text:span text:style-name="T915_6">will<text:s/>cease<text:s/>to<text:s/>exist<text:s/>in<text:s/>their<text:s/>current<text:s/>form.<text:s/>For<text:s/>example,<text:s/>t</text:span><text:span text:style-name="T915_7">he<text:s/>CLIP<text:s/>team<text:s/>are</text:span><text:span text:style-name="T915_8"><text:s/></text:span><text:span text:style-name="T915_9">collectively<text:s/>managing<text:s/>this<text:s/>uncertainty<text:s/>by<text:s/>co-designing<text:s/>a<text:s/>new<text:s/>CLIP<text:s/>model<text:s/>and<text:s/>approach,<text:s/>which<text:s/>does<text:s/>not<text:s/>rely<text:s/>on<text:s/>FCDO<text:s/></text:span><text:span text:style-name="T915_10">support</text:span><text:span text:style-name="T915_11">,<text:s/>together<text:s/>with<text:s/>all<text:s/>its<text:s/>partners.</text:span></text:p>
      <text:p text:style-name="P916"/>
      <text:p text:style-name="P917"/>
      <text:p text:style-name="P918"><text:span text:style-name="T918_1">PR</text:span><text:span text:style-name="T918_2">OGRAMME<text:s/>MANAGEMENT:<text:s/></text:span><text:bookmark-start text:name="_Hlk21353049"/><text:span text:style-name="T918_3">DELIVERY,<text:s/>COMMERCIAL<text:s/>&amp;<text:s/>FINANCIAL<text:s/>PERFORMANCE<text:s/></text:span><text:bookmark-end text:name="_Hlk21353049"/></text:p>
      <text:p text:style-name="P919"/>
      <text:p text:style-name="P920"><text:span text:style-name="T920_1">Summarise<text:s/>the<text:s/>performance<text:s/>of<text:s/>partners<text:s/>and<text:s/>FCDO,<text:s/>notably<text:s/>on<text:s/>commercial<text:s/>and<text:s/>financial<text:s/>issues.<text:s/></text:span></text:p>
      <text:p text:style-name="P921"/>
      <text:p text:style-name="P922"><text:span text:style-name="T922_1">The<text:s/>platform<text:s/>is<text:s/>delivered<text:s/>through<text:s/>two<text:s/>Accountable<text:s/>Grant<text:s/>agreements<text:s/>under<text:s/>two<text:s/>Business<text:s/>Cases,<text:s/>though<text:s/>these<text:s/>have<text:s/>been<text:s/>combined<text:s/>to<text:s/>form<text:s/>the<text:s/>platform,<text:s/>they<text:s/>remain<text:s/>separate<text:s/>from<text:s/>a<text:s/>programmatic<text:s/>perspective,<text:s/>which<text:s/>allows<text:s/>for<text:s/>a<text:s/>sustained<text:s/>level<text:s/>of<text:s/>transparency<text:s/>and<text:s/>accuracy<text:s/>in<text:s/>reporting.<text:s/></text:span></text:p>
      <text:p text:style-name="P923"><text:span text:style-name="T923_1">FCDO<text:s/></text:span><text:span text:style-name="T923_2">contributes</text:span><text:span text:style-name="T923_3"><text:s/>approximately<text:s/></text:span><text:span text:style-name="T923_4">96</text:span><text:span text:style-name="T923_5">%<text:s/>of<text:s/>the<text:s/>budget<text:s/>for<text:s/>the<text:s/>HIF</text:span><text:span text:style-name="T923_6">,<text:s/>Hub,</text:span><text:span text:style-name="T923_7"><text:s/>and<text:s/>CLIP<text:s/>programmes.<text:s/>The</text:span><text:span text:style-name="T923_8"><text:s/></text:span><text:span text:style-name="T923_9">Accountable<text:s/>Grant<text:s/>Agreement<text:s/>with<text:s/>Elrha<text:s/>has<text:s/>a<text:s/>budget<text:s/>of<text:s/>£</text:span><text:span text:style-name="T923_10">37,300,686</text:span><text:span text:style-name="T923_11">.<text:s/>The<text:s/>most<text:s/>recent<text:s/>Accountable<text:s/>Grant<text:s/>Amendment<text:s/>was<text:s/>signed<text:s/>in<text:s/></text:span><text:span text:style-name="T923_12">May</text:span><text:span text:style-name="T923_13"><text:s/>202</text:span><text:span text:style-name="T923_14">5</text:span><text:span text:style-name="T923_15">,<text:s/>to<text:s/>increase<text:s/>the<text:s/>allocation<text:s/>by</text:span><text:span text:style-name="T923_16"><text:s/>£3,110,995</text:span><text:span text:style-name="T923_17"><text:s/>and<text:s/>to<text:s/>extend<text:s/>the<text:s/>programme<text:s/>by<text:s/>six<text:s/>months<text:s/>to<text:s/>September<text:s/>2026</text:span><text:span text:style-name="T923_18">.</text:span><text:span text:style-name="T923_19"><text:s/></text:span></text:p>
      <text:p text:style-name="P924"><text:span text:style-name="T924_1">The<text:s/>Accountable<text:s/>Grant<text:s/>Agreement<text:s/>with<text:s/>GCC<text:s/>has<text:s/>a<text:s/>budget<text:s/>of<text:s/>£</text:span><text:span text:style-name="T924_2">9</text:span><text:span text:style-name="T924_3">,625,351.</text:span><text:span text:style-name="T924_4"><text:s/></text:span><text:span text:style-name="T924_5">The<text:s/>most<text:s/>recent<text:s/>Accountable<text:s/>Grant<text:s/>Amendment<text:s/>was<text:s/>signed<text:s/>in</text:span><text:span text:style-name="T924_6"><text:s/>April</text:span><text:span text:style-name="T924_7"><text:s/>202</text:span><text:span text:style-name="T924_8">5</text:span><text:span text:style-name="T924_9"><text:s/>to<text:s/></text:span><text:span text:style-name="T924_10">increase<text:s/>the<text:s/>budget<text:s/>of<text:s/></text:span><text:span text:style-name="T924_11">25/26<text:s/>by<text:s/>£1</text:span><text:span text:style-name="T924_12">,000,000</text:span><text:span text:style-name="T924_13">.<text:s/></text:span><text:span text:style-name="T924_14">FCDO<text:s/>contributes<text:s/>approximately<text:s/>25%<text:s/>of<text:s/>the<text:s/>CHIC<text:s/>programme<text:s/>budget<text:s/>alongside<text:s/>Global<text:s/>Affairs<text:s/>Canada</text:span><text:span text:style-name="T924_15"><text:s/>(and<text:s/>formerly</text:span><text:span text:style-name="T924_16"><text:s/>Netherlands<text:s/>Ministry<text:s/>of<text:s/>Foreign<text:s/>Affairs<text:s/>and<text:s/>USAID<text:s/>B</text:span><text:span text:style-name="T924_17">ureau<text:s/>of<text:s/></text:span><text:span text:style-name="T924_18">H</text:span><text:span text:style-name="T924_19">umanitarian<text:s/></text:span><text:span text:style-name="T924_20">A</text:span><text:span text:style-name="T924_21">ffairs)</text:span><text:span text:style-name="T924_22">.</text:span></text:p>
      <text:p text:style-name="P925"><text:span text:style-name="T925_1">Quarterly<text:s/>update<text:s/>meetings<text:s/>are<text:s/>held<text:s/>between<text:s/></text:span><text:span text:style-name="T925_2">both<text:s/>partners</text:span><text:span text:style-name="T925_3"><text:s/>and<text:s/></text:span><text:span text:style-name="T925_4">the<text:s/></text:span><text:span text:style-name="T925_5">FCDO,<text:s/>where<text:s/>programmatic<text:s/>updates<text:s/>on<text:s/></text:span><text:span text:style-name="T925_6">delivery<text:s/>progress,<text:s/></text:span><text:span text:style-name="T925_7">spend,<text:s/>risk</text:span><text:span text:style-name="T925_8">,<text:s/>and<text:s/>communications<text:s/></text:span><text:span text:style-name="T925_9">are<text:s/>discussed.</text:span><text:span text:style-name="T925_10"><text:s/>FCDO<text:s/>holds<text:s/>a<text:s/>seat<text:s/>on<text:s/>the<text:s/>Hub<text:s/>Steering<text:s/>Group<text:s/>and<text:s/>on<text:s/>the<text:s/>HIF<text:s/>Advisory<text:s/>Group</text:span><text:span text:style-name="T925_11">,<text:s/>in<text:s/>addition<text:s/>to</text:span><text:span text:style-name="T925_12"><text:s/>FCDO<text:s/>experts<text:s/>contribut</text:span><text:span text:style-name="T925_13">ing<text:s/>to<text:s/>thematic<text:s/>advisory<text:s/>groups<text:s/>(WASH,<text:s/>Inclusion,<text:s/>AI).</text:span><text:span text:style-name="T925_14"><text:s/>FCDO<text:s/>continues<text:s/>to<text:s/>hold<text:s/>an<text:s/>observer<text:s/>seat<text:s/>on<text:s/>GCC’s<text:s/>Investment<text:s/>Committee,<text:s/>the<text:s/>body<text:s/>through<text:s/>which<text:s/>prospective<text:s/>TTS<text:s/>innovations<text:s/>are<text:s/>assessed<text:s/>and<text:s/>recommended<text:s/>for<text:s/>funding.<text:s/>To<text:s/>date,<text:s/>CHIC’s<text:s/>Steering<text:s/>Committee<text:s/>has<text:s/>met<text:s/>on<text:s/>a<text:s/>quarterly<text:s/>basis.<text:s/>However,<text:s/>in<text:s/>light<text:s/>of<text:s/>the<text:s/>reduced<text:s/></text:span><text:span text:style-name="T925_15">donor<text:s/></text:span><text:span text:style-name="T925_16">membership<text:s/>following<text:s/>the<text:s/>departure<text:s/>of<text:s/>both<text:s/>N-MFA<text:s/>and<text:s/>USAID,<text:s/>a<text:s/>decision<text:s/></text:span><text:span text:style-name="T925_17">was</text:span><text:span text:style-name="T925_18"><text:s/>made<text:s/>to<text:s/>pause<text:s/>these<text:s/>meetings.</text:span><text:span text:style-name="T925_19"><text:s/></text:span><text:span text:style-name="T925_20">CHIC<text:s/>provides<text:s/>comprehensive<text:s/>semi-annual<text:s/>reports<text:s/>to<text:s/>its<text:s/>partners,<text:s/>as<text:s/>well<text:s/>as<text:s/>semi-annual<text:s/>delivery<text:s/>chain<text:s/>mapping<text:s/>updates<text:s/>for<text:s/>all<text:s/>FCDO<text:s/>funded<text:s/>innovations.<text:s/></text:span><text:span text:style-name="T925_21">Elrha<text:s/></text:span><text:span text:style-name="T925_22">provides<text:s/>detailed<text:s/>annual<text:s/>report</text:span><text:span text:style-name="T925_23">s</text:span><text:span text:style-name="T925_24"><text:s/></text:span><text:span text:style-name="T925_25">and</text:span><text:span text:style-name="T925_26"><text:s/></text:span><text:span text:style-name="T925_27">delivery</text:span><text:span text:style-name="T925_28"><text:s/>chain<text:s/>mapping<text:s/>to<text:s/>the<text:s/>third<text:s/>tier<text:s/>on<text:s/>an<text:s/>annual<text:s/>basis.</text:span></text:p>
      <text:p text:style-name="P926"><text:span text:style-name="T926_1">P</text:span><text:span text:style-name="T926_2">artners<text:s/>provide<text:s/>timely<text:s/>up-to-date<text:s/></text:span><text:span text:style-name="T926_3">financial<text:s/></text:span><text:span text:style-name="T926_4">forecasts<text:s/>to<text:s/>FCDO<text:s/>quarterly<text:s/>or<text:s/>upon<text:s/>request<text:s/>to<text:s/>ensure<text:s/>accurate<text:s/>accounting<text:s/>is<text:s/>in<text:s/>place<text:s/>for<text:s/>both<text:s/>elements<text:s/>of<text:s/>the<text:s/>platform.<text:s/>Elrha<text:s/>and<text:s/>GCC<text:s/>submit<text:s/>audited<text:s/>financial<text:s/>statements<text:s/>to<text:s/>FCDO<text:s/>on<text:s/>an<text:s/>annual<text:s/>basis.<text:s/>Both<text:s/>programmes<text:s/>that<text:s/>make<text:s/>up<text:s/>the<text:s/>platform<text:s/>operate<text:s/>on<text:s/>a<text:s/>payment<text:s/>in<text:s/>advance<text:s/>model,<text:s/>meaning<text:s/>funds<text:s/>are<text:s/>distributed<text:s/>in<text:s/>quarterly<text:s/></text:span><text:span text:style-name="T926_5">instalments</text:span><text:span text:style-name="T926_6"><text:s/>based<text:s/>on<text:s/>an<text:s/>estimated<text:s/>statement<text:s/>of<text:s/>expenditure.<text:s/>All<text:s/>checks<text:s/>are<text:s/>conducted<text:s/>with<text:s/>FCDO<text:s/>to<text:s/>ensure<text:s/>this<text:s/>is<text:s/>proportional<text:s/>and<text:s/>is<text:s/>not<text:s/>in<text:s/>advance<text:s/>of<text:s/>need<text:s/>in<text:s/></text:span><text:span text:style-name="T926_7">accordance<text:s/>with<text:s/>PrOF<text:s/>guidance.<text:s/>All<text:s/>suitable<text:s/>approvals<text:s/>are<text:s/>in<text:s/>place<text:s/>before<text:s/>funds<text:s/>are<text:s/>committed.</text:span></text:p>
      <text:p text:style-name="P927"><text:span text:style-name="T927_1">Both<text:s/>partners<text:s/>engage<text:s/>with<text:s/>grantees<text:s/>and<text:s/>innovators<text:s/>as<text:s/>downstream<text:s/>partners,<text:s/>who<text:s/>will<text:s/>also<text:s/>work<text:s/>with<text:s/>further<text:s/>partner<text:s/>organisations.<text:s/>Whilst<text:s/>it<text:s/>is<text:s/>not<text:s/>unusual<text:s/>for<text:s/>delays<text:s/>or<text:s/>changes<text:s/>in<text:s/>circumstances<text:s/>arising<text:s/>from<text:s/>operating<text:s/>in<text:s/>challenging<text:s/>environments<text:s/>to<text:s/>impact<text:s/>upon<text:s/>some<text:s/>of<text:s/>this<text:s/>work,<text:s/>this<text:s/>is<text:s/>well<text:s/>managed<text:s/>by<text:s/>both<text:s/>Elrha<text:s/>and<text:s/>GCC.<text:s/>Both<text:s/>partners<text:s/>review<text:s/></text:span><text:span text:style-name="T927_2">and<text:s/>revise<text:s/></text:span><text:span text:style-name="T927_3">financial<text:s/>predictions<text:s/>regularly<text:s/>to<text:s/>reflect<text:s/>current<text:s/>information<text:s/>and<text:s/>support<text:s/>their<text:s/>downstream<text:s/>innovators<text:s/>and<text:s/>grantees<text:s/>to<text:s/>maximise<text:s/>efficiency</text:span><text:span text:style-name="T927_4">.</text:span></text:p>
      <text:p text:style-name="P928"><text:span text:style-name="T928_1">Over<text:s/>the<text:s/>course<text:s/>of<text:s/>this<text:s/>reporting<text:s/>period,<text:s/>transparency<text:s/>and<text:s/>accountability<text:s/>have<text:s/>remained<text:s/>strong<text:s/>with<text:s/>both<text:s/>partners.</text:span><text:span text:style-name="T928_2"><text:s/></text:span><text:span text:style-name="T928_3">Elrha<text:s/>and<text:s/>GCC<text:s/>provide<text:s/>very<text:s/>good<text:s/>data<text:s/>which<text:s/>supports<text:s/>IATI<text:s/>compliance,<text:s/>including<text:s/>well-structured<text:s/>outgoing<text:s/>commitments<text:s/>with<text:s/>the<text:s/>sub-project,<text:s/>recipient<text:s/>organisation,<text:s/>and<text:s/>amount.<text:s/></text:span></text:p>
      <text:p text:style-name="P929"/>
      <text:p text:style-name="P930"><text:span text:style-name="T930_1">Minimal<text:s/></text:span><text:span text:style-name="T930_2">direct<text:s/></text:span><text:span text:style-name="T930_3">assets<text:s/>have<text:s/>been<text:s/>purchased<text:s/>under<text:s/>this<text:s/>award</text:span><text:span text:style-name="T930_4">,<text:s/>though<text:s/></text:span><text:span text:style-name="T930_5">numerous<text:s/>innovations<text:s/>have<text:s/>been<text:s/>funded,<text:s/>which<text:s/>is<text:s/>managed<text:s/>effectively<text:s/>through<text:s/>both<text:s/>lead<text:s/>partners.</text:span><text:span text:style-name="T930_6"><text:s/></text:span><text:span text:style-name="T930_7">Within<text:s/>Elrha<text:s/>direct<text:s/>spend<text:s/>on<text:s/>assets<text:s/>is<text:s/>typically<text:s/>on<text:s/>laptops<text:s/>or<text:s/>related<text:s/>equipment<text:s/>for<text:s/>staff.<text:s/>Such<text:s/>items<text:s/>do<text:s/>not<text:s/>meet<text:s/>the<text:s/>threshold<text:s/>for<text:s/>capitalisation<text:s/>under<text:s/>their<text:s/>accounting<text:s/>policy<text:s/>and<text:s/>are<text:s/>therefore<text:s/>expensed<text:s/>upon<text:s/>purchase.<text:s/>However,<text:s/>laptops<text:s/>are<text:s/>tracked<text:s/>via<text:s/>an<text:s/>internal<text:s/>asset<text:s/>register.<text:s/>Any<text:s/>intended<text:s/>spending<text:s/>by<text:s/>grantees<text:s/>on<text:s/>assets<text:s/>is<text:s/>managed<text:s/>as<text:s/>part<text:s/>of<text:s/>their<text:s/>budget<text:s/>approval<text:s/>process<text:s/>and<text:s/>financial<text:s/>reporting,<text:s/>with<text:s/>any<text:s/>intended<text:s/>asset<text:s/>purchases<text:s/>clearly<text:s/>identified<text:s/>within<text:s/>the<text:s/>budget.<text:s/>Such<text:s/>assets<text:s/>are<text:s/>typically<text:s/>limited<text:s/>to<text:s/>laptops<text:s/>and<text:s/>similar<text:s/>equipment,<text:s/>and<text:s/>unusual<text:s/>or<text:s/>high<text:s/>value<text:s/>items<text:s/>would<text:s/>not<text:s/>be<text:s/>approved<text:s/>by<text:s/>Elrha<text:s/>without<text:s/>prior<text:s/>consultation<text:s/>with<text:s/>the<text:s/>FCDO.<text:s/>Grantees<text:s/>are<text:s/>required<text:s/>to<text:s/>submit<text:s/>an<text:s/>asset<text:s/>register<text:s/>with<text:s/>their<text:s/>final<text:s/>report,<text:s/>where<text:s/>relevant,<text:s/>which<text:s/>is<text:s/>reconciled<text:s/>to<text:s/>the<text:s/>financial<text:s/>reports.</text:span><text:span text:style-name="T930_8"><text:s/>CHIC<text:s/>do<text:s/>not<text:s/></text:span><text:span text:style-name="T930_9">possess</text:span><text:span text:style-name="T930_10"><text:s/>any<text:s/>capital<text:s/>assets<text:s/>with<text:s/>FCDO<text:s/>funds.<text:s/></text:span></text:p>
      <text:p text:style-name="P931"/>
      <text:p text:style-name="P932"><text:span text:style-name="T932_1">Summary<text:s/>of<text:s/>Financial<text:s/>Picture<text:s/></text:span></text:p>
      <table:table table:style-name="Table16"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row table:style-name="Row59">
          <table:table-cell table:style-name="Cell211">
            <text:p text:style-name="P933"><text:span text:style-name="T933_1">E</text:span><text:span text:style-name="T933_2">lrha</text:span></text:p>
          </table:table-cell>
          <table:table-cell table:style-name="Cell212">
            <text:p text:style-name="P934"><text:span text:style-name="T934_1">Q3<text:s/>2</text:span><text:span text:style-name="T934_2">3</text:span><text:span text:style-name="T934_3">/2</text:span><text:span text:style-name="T934_4">4</text:span></text:p>
          </table:table-cell>
          <table:table-cell table:style-name="Cell213">
            <text:p text:style-name="P935"><text:span text:style-name="T935_1">Q4<text:s/>2</text:span><text:span text:style-name="T935_2">3</text:span><text:span text:style-name="T935_3">/2</text:span><text:span text:style-name="T935_4">4</text:span></text:p>
          </table:table-cell>
          <table:table-cell table:style-name="Cell214">
            <text:p text:style-name="P936"><text:span text:style-name="T936_1">Q1<text:s/>2</text:span><text:span text:style-name="T936_2">4</text:span><text:span text:style-name="T936_3">/2</text:span><text:span text:style-name="T936_4">5</text:span></text:p>
          </table:table-cell>
          <table:table-cell table:style-name="Cell215">
            <text:p text:style-name="P937"><text:span text:style-name="T937_1">Q2<text:s/>2</text:span><text:span text:style-name="T937_2">4</text:span><text:span text:style-name="T937_3">/2</text:span><text:span text:style-name="T937_4">5</text:span></text:p>
          </table:table-cell>
          <table:table-cell table:style-name="Cell216">
            <text:p text:style-name="P938"><text:span text:style-name="T938_1">Spend<text:s/>to<text:s/>Date<text:s/></text:span></text:p>
          </table:table-cell>
        </table:table-row>
        <table:table-row table:style-name="Row60">
          <table:table-cell table:style-name="Cell217">
            <text:p text:style-name="P939"><text:span text:style-name="T939_1">Spend<text:s/></text:span></text:p>
          </table:table-cell>
          <table:table-cell table:style-name="Cell218">
            <text:p text:style-name="P940"><text:span text:style-name="T940_1">£2,022,409.81</text:span></text:p>
          </table:table-cell>
          <table:table-cell table:style-name="Cell219">
            <text:p text:style-name="P941"><text:span text:style-name="T941_1">£2,021,978.63</text:span></text:p>
          </table:table-cell>
          <table:table-cell table:style-name="Cell220">
            <text:p text:style-name="P942"><text:span text:style-name="T942_1">£1,233,129.98<text:s/></text:span></text:p>
          </table:table-cell>
          <table:table-cell table:style-name="Cell221">
            <text:p text:style-name="P943"><text:span text:style-name="T943_1">£1,255,784.52<text:s/></text:span></text:p>
          </table:table-cell>
          <table:table-cell table:style-name="Cell222">
            <text:p text:style-name="P944"><text:span text:style-name="T944_1">£3</text:span><text:span text:style-name="T944_2">3</text:span><text:span text:style-name="T944_3">,</text:span><text:span text:style-name="T944_4">533</text:span><text:span text:style-name="T944_5">,</text:span><text:span text:style-name="T944_6">292</text:span></text:p>
          </table:table-cell>
        </table:table-row>
      </table:table>
      <text:p text:style-name="P945"/>
      <table:table table:style-name="Table17"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row table:style-name="Row61">
          <table:table-cell table:style-name="Cell223">
            <text:p text:style-name="P946"><text:span text:style-name="T946_1">GCC</text:span><text:span text:style-name="T946_2"><text:s/></text:span></text:p>
          </table:table-cell>
          <table:table-cell table:style-name="Cell224">
            <text:p text:style-name="P947"><text:span text:style-name="T947_1">Q3<text:s/>2</text:span><text:span text:style-name="T947_2">3</text:span><text:span text:style-name="T947_3">/24</text:span></text:p>
          </table:table-cell>
          <table:table-cell table:style-name="Cell225">
            <text:p text:style-name="P948"><text:span text:style-name="T948_1">Q4<text:s/>23/24</text:span></text:p>
          </table:table-cell>
          <table:table-cell table:style-name="Cell226">
            <text:p text:style-name="P949"><text:span text:style-name="T949_1">Q1<text:s/>24/25</text:span></text:p>
          </table:table-cell>
          <table:table-cell table:style-name="Cell227">
            <text:p text:style-name="P950"><text:span text:style-name="T950_1">Q2<text:s/>24/25</text:span></text:p>
          </table:table-cell>
          <table:table-cell table:style-name="Cell228">
            <text:p text:style-name="P951"><text:span text:style-name="T951_1">Spend<text:s/>to<text:s/>Date<text:s/></text:span></text:p>
          </table:table-cell>
        </table:table-row>
        <table:table-row table:style-name="Row62">
          <table:table-cell table:style-name="Cell229">
            <text:p text:style-name="P952"><text:span text:style-name="T952_1">Spend</text:span><text:span text:style-name="T952_2"><text:s/></text:span></text:p>
          </table:table-cell>
          <table:table-cell table:style-name="Cell230">
            <text:p text:style-name="P953"><text:span text:style-name="T953_1">£280,477.00</text:span></text:p>
          </table:table-cell>
          <table:table-cell table:style-name="Cell231">
            <text:p text:style-name="P954"><text:span text:style-name="T954_1">£339,484.00</text:span></text:p>
          </table:table-cell>
          <table:table-cell table:style-name="Cell232">
            <text:p text:style-name="P955"><text:span text:style-name="T955_1">£108,125.00<text:s/></text:span></text:p>
          </table:table-cell>
          <table:table-cell table:style-name="Cell233">
            <text:p text:style-name="P956"><text:span text:style-name="T956_1">£480,423.00<text:s/></text:span></text:p>
          </table:table-cell>
          <table:table-cell table:style-name="Cell234">
            <text:p text:style-name="P957"><text:span text:style-name="T957_1">£8,213,899.00<text:s/></text:span></text:p>
          </table:table-cell>
        </table:table-row>
      </table:table>
      <text:p text:style-name="P958"/>
      <text:p text:style-name="P959"><text:span text:style-name="T959_1">Elrha<text:s/>reported<text:s/>a<text:s/></text:span><text:span text:style-name="T959_2">0.4</text:span><text:span text:style-name="T959_3">%<text:s/>(£32,</text:span><text:span text:style-name="T959_4">695</text:span><text:span text:style-name="T959_5">)<text:s/>underspend<text:s/>in<text:s/>FY<text:s/>2</text:span><text:span text:style-name="T959_6">4</text:span><text:span text:style-name="T959_7">/2</text:span><text:span text:style-name="T959_8">5</text:span><text:span text:style-name="T959_9"><text:s/>against<text:s/>the<text:s/>planned<text:s/>budget<text:s/>of<text:s/>£</text:span><text:span text:style-name="T959_10">7</text:span><text:span text:style-name="T959_11">.</text:span><text:span text:style-name="T959_12">48</text:span><text:span text:style-name="T959_13"><text:s/>million.<text:s/>For<text:s/>FY<text:s/>2</text:span><text:span text:style-name="T959_14">5</text:span><text:span text:style-name="T959_15">/2</text:span><text:span text:style-name="T959_16">6</text:span><text:span text:style-name="T959_17">,<text:s/>it<text:s/>is<text:s/>expected<text:s/>that<text:s/>a<text:s/>full<text:s/>spend<text:s/>of<text:s/>the<text:s/>allocation<text:s/>of<text:s/>£7.</text:span><text:span text:style-name="T959_18">6</text:span><text:span text:style-name="T959_19">m<text:s/>is<text:s/>to<text:s/>be<text:s/>realised.<text:s/>As<text:s/>of<text:s/>30<text:s/>June<text:s/>202</text:span><text:span text:style-name="T959_20">5</text:span><text:span text:style-name="T959_21">,<text:s/></text:span><text:span text:style-name="T959_22">56</text:span><text:span text:style-name="T959_23">%<text:s/></text:span><text:span text:style-name="T959_24">(£16.33<text:s/>million)<text:s/></text:span><text:span text:style-name="T959_25">of<text:s/>all<text:s/>reported<text:s/>FCDO<text:s/>expenditure<text:s/>to<text:s/>date<text:s/>has<text:s/>been<text:s/>passed<text:s/>to<text:s/>Elrha’s<text:s/>partners<text:s/>in<text:s/>the<text:s/>form<text:s/>of<text:s/>sub-grants<text:s/>for<text:s/>project<text:s/>delivery.<text:s/>Similarly,<text:s/>GCC’s<text:s/>forecast<text:s/>has<text:s/>often<text:s/>been<text:s/>aligned<text:s/>with<text:s/>actuals,<text:s/>demonstrating<text:s/>a<text:s/>strong<text:s/>financial<text:s/>adherence<text:s/>to<text:s/>FCDO<text:s/>forecast<text:s/>and<text:s/>spend<text:s/>rules.<text:s/>The<text:s/>expected<text:s/>forecast<text:s/>for<text:s/>the<text:s/>remainder<text:s/>of<text:s/></text:span><text:span text:style-name="T959_26">FY<text:s/>25/26</text:span><text:span text:style-name="T959_27"><text:s/>is<text:s/>to<text:s/>meet<text:s/>the<text:s/>allocated<text:s/>spend<text:s/>of<text:s/>£</text:span><text:span text:style-name="T959_28">2</text:span><text:span text:style-name="T959_29">m.<text:s/></text:span></text:p>
      <text:p text:style-name="P960"/>
      <text:p text:style-name="P961"><text:span text:style-name="T961_1">G:<text:s/>MONITORING,<text:s/>EVIDENCE<text:s/>AND<text:s/>LEARNING</text:span></text:p>
      <text:p text:style-name="P962"/>
      <text:p text:style-name="P963"><text:span text:style-name="T963_1">Monitoring<text:s/></text:span></text:p>
      <text:p text:style-name="P964"><text:span text:style-name="T964_1">Both<text:s/>programmes<text:s/>apply<text:s/>a<text:s/>robust<text:s/>monitoring<text:s/>approach<text:s/>to<text:s/>the<text:s/>performance<text:s/>and<text:s/>effectiveness<text:s/>of<text:s/>grants<text:s/>and<text:s/>innovations.<text:s/>Financial<text:s/>reports<text:s/>are<text:s/>submitted<text:s/>regularly,<text:s/>monitored<text:s/>against<text:s/>the<text:s/>agreed<text:s/>budget</text:span><text:span text:style-name="T964_2">,</text:span><text:span text:style-name="T964_3"><text:s/>and<text:s/>checked<text:s/>to<text:s/>ensure<text:s/>that<text:s/>costs<text:s/>are<text:s/>realistic<text:s/>and<text:s/>represent<text:s/>value<text:s/>for<text:s/>money.<text:s/></text:span></text:p>
      <text:p text:style-name="P965"><text:span text:style-name="T965_1">Elrha</text:span><text:span text:style-name="T965_2"><text:s/>apply<text:s/>a<text:s/>flexible<text:s/>approach<text:s/>to<text:s/>monitoring,<text:s/>holding<text:s/>regular<text:s/>calls<text:s/>with<text:s/>the<text:s/>grantee<text:s/>to<text:s/>discuss<text:s/>detailed<text:s/>progress<text:s/>against<text:s/>objectives<text:s/>and<text:s/>milestones.<text:s/>When<text:s/>issues<text:s/>such<text:s/>as<text:s/>poor<text:s/>report<text:s/>quality<text:s/>or<text:s/>external/contextual<text:s/>challenges<text:s/>are<text:s/>identified,<text:s/>then<text:s/>the<text:s/>frequency<text:s/>of<text:s/>these<text:s/>discussions<text:s/>is<text:s/>increased<text:s/>to<text:s/>work<text:s/>through<text:s/>these<text:s/>issues.<text:s/></text:span></text:p>
      <text:p text:style-name="P966"><text:span text:style-name="T966_1">Elrha<text:s/>have<text:s/>commenced<text:s/>work<text:s/>on<text:s/>the<text:s/></text:span><text:span text:style-name="T966_2">HIF<text:s/>Progress<text:s/>Report</text:span><text:span text:style-name="T966_3"><text:s/>which<text:s/></text:span><text:span text:style-name="T966_4">will<text:s/>reflect<text:s/>on<text:s/>the<text:s/>HIF’s<text:s/>work<text:s/>between<text:s/>2022<text:s/>to<text:s/>2025,<text:s/>using<text:s/>the<text:s/></text:span><text:span text:style-name="T966_5"><text:a xlink:type="simple" xlink:href="https://www.elrha.org/docs/document/hif-endline-evaluation-report-final-7.pdf?file_url=document/l7nh7nb37t4cr8csi1nudh0h1j/lq80x2sn5crngmljet6sojk899o/original?content-type=application%2Fpdf&amp;name=hif-endline-evaluation-report-final-7.pdf"><text:span text:style-name="T966_6">2023<text:s/>HIF<text:s/>Endline<text:s/>Evaluation</text:span></text:a></text:span><text:span text:style-name="T966_7"><text:s/>and<text:s/>the<text:s/></text:span><text:span text:style-name="T966_8"><text:a xlink:type="simple" xlink:href="https://www.elrha.org/docs/document/hif-evaluation-management-response-2023-final-2.pdf?file_url=document/u3pmqr2mfp5et76usmvjqdma4p/arqiq9pbtysdv9gvycyjf1ofma8/original?content-type=application%2Fpdf&amp;name=hif-evaluation-management-response-2023-final-2.pdf"><text:span text:style-name="T966_9">HIF’s<text:s/>Management<text:s/>Response</text:span></text:a></text:span><text:span text:style-name="T966_10"><text:s/>as<text:s/>a<text:s/>baseline.<text:s/>It<text:s/>aims<text:s/>to<text:s/>explore<text:s/>how<text:s/>the<text:s/>HIF<text:s/>has<text:s/>evolved<text:s/>in<text:s/>this<text:s/>period,<text:s/>the<text:s/>nature<text:s/>and<text:s/>novelty<text:s/>of<text:s/>the<text:s/>portfolios<text:s/>funded</text:span><text:span text:style-name="T966_11">,</text:span><text:span text:style-name="T966_12"><text:s/>the<text:s/>trajectories<text:s/>of<text:s/>supported<text:s/>innovations<text:s/>and<text:s/>their<text:s/>uptake</text:span><text:span text:style-name="T966_13">,</text:span><text:span text:style-name="T966_14"><text:s/>the<text:s/>HIF’s<text:s/>commitments<text:s/>to<text:s/>localisation</text:span><text:span text:style-name="T966_15">,</text:span><text:span text:style-name="T966_16"><text:s/>and<text:s/>its<text:s/>role<text:s/>in<text:s/>convening,<text:s/>sharing,<text:s/>and<text:s/>learning.<text:s/></text:span><text:span text:style-name="T966_17">T</text:span><text:span text:style-name="T966_18">he<text:s/>report<text:s/>will<text:s/>provide<text:s/>evidence<text:s/>of<text:s/>progress<text:s/>made<text:s/>and<text:s/>learnings<text:s/>against<text:s/>earlier<text:s/>recommendations<text:s/>while<text:s/>exploring<text:s/>broader<text:s/>questions<text:s/>around<text:s/>innovation<text:s/>adoption</text:span><text:span text:style-name="T966_19"><text:s/>and<text:s/></text:span><text:span text:style-name="T966_20">portfolio<text:s/>development.<text:s/></text:span><text:span text:style-name="T966_21">W</text:span><text:span text:style-name="T966_22">ork<text:s/>began<text:s/>in<text:s/>August<text:s/>2025,<text:s/>with<text:s/>the<text:s/>final<text:s/>report<text:s/>to<text:s/>be<text:s/>delivered<text:s/>by<text:s/>March<text:s/>2026.</text:span></text:p>
      <text:p text:style-name="P967"><text:span text:style-name="T967_1">At<text:s/>grantee<text:s/>level,<text:s/></text:span><text:span text:style-name="T967_2">Elrha</text:span><text:span text:style-name="T967_3"><text:s/>have<text:s/>progressed<text:s/>in<text:s/></text:span><text:span text:style-name="T967_4">their</text:span><text:span text:style-name="T967_5"><text:s/>grant-level<text:s/>monitoring<text:s/>and<text:s/>evaluation<text:s/>in<text:s/>three<text:s/>main<text:s/>ways:<text:s/></text:span></text:p>
      <text:list text:style-name="LS17" xml:id="list113">
        <text:list-item>
          <text:p text:style-name="P968"><text:span text:style-name="T968_1">Elrha<text:s/></text:span><text:span text:style-name="T968_2">relies</text:span><text:span text:style-name="T968_3"><text:s/>on</text:span><text:span text:style-name="T968_4"><text:s/>grantees<text:s/>to<text:s/>gather<text:s/>data<text:s/>about<text:s/>the<text:s/>impact<text:s/>of<text:s/>the<text:s/>research<text:s/>and<text:s/>innovation</text:span><text:span text:style-name="T968_5">.<text:s/></text:span><text:span text:style-name="T968_6">Elrha</text:span><text:span text:style-name="T968_7"><text:s/></text:span><text:span text:style-name="T968_8">has</text:span><text:span text:style-name="T968_9"><text:s/>piloted<text:s/>a<text:s/>new<text:s/>approach<text:s/>that<text:s/>focuses<text:s/>on<text:s/>working<text:s/>collaboratively<text:s/>with<text:s/>grantees<text:s/>during<text:s/>the<text:s/>inception<text:s/>stage<text:s/>to<text:s/>refine<text:s/>their<text:s/>objectives<text:s/>and<text:s/>define<text:s/>success<text:s/>metrics</text:span><text:span text:style-name="T968_10">.<text:s/></text:span></text:p>
        </text:list-item>
        <text:list-item>
          <text:p text:style-name="P969"><text:span text:style-name="T969_1">Elrha</text:span><text:span text:style-name="T969_2"><text:s/>have<text:s/>designed<text:s/>and<text:s/>started<text:s/>implementing<text:s/>a<text:s/>methodology<text:s/>and<text:s/>templates<text:s/>to<text:s/>assess<text:s/>grants<text:s/>at<text:s/>the<text:s/>point<text:s/>of<text:s/>closure<text:s/>against<text:s/>their<text:s/>intended<text:s/>results.<text:s/>This<text:s/>assessment<text:s/>prioriti</text:span><text:span text:style-name="T969_3">s</text:span><text:span text:style-name="T969_4">es<text:s/>results<text:s/>over<text:s/>activities</text:span><text:span text:style-name="T969_5"><text:s/>and<text:s/>aims<text:s/>to</text:span><text:span text:style-name="T969_6"><text:s/>create<text:s/>a<text:s/>critical<text:s/>mass<text:s/>of<text:s/>grant-level<text:s/>results<text:s/>that<text:s/>can<text:s/>be<text:s/>analysed<text:s/>to<text:s/>identify<text:s/>key<text:s/>trends,<text:s/>commonalities,<text:s/>and<text:s/>recurring<text:s/>patterns.<text:s/></text:span></text:p>
        </text:list-item>
        <text:list-item>
          <text:p text:style-name="P970"><text:span text:style-name="T970_1">Based<text:s/>on<text:s/>extensive<text:s/>external<text:s/>and<text:s/>internal<text:s/>consultation,<text:s/></text:span><text:span text:style-name="T970_2">Elrha</text:span><text:span text:style-name="T970_3"><text:s/>ha</text:span><text:span text:style-name="T970_4">s</text:span><text:span text:style-name="T970_5"><text:s/>finalised<text:s/>a<text:s/>system<text:s/>which<text:s/>will<text:s/>track<text:s/>grants<text:s/>after<text:s/>closure<text:s/>for<text:s/>up<text:s/>to<text:s/>three<text:s/>years.</text:span></text:p>
        </text:list-item>
      </text:list>
      <text:p text:style-name="P971"/>
      <text:p text:style-name="P972"><text:span text:style-name="T972_1">Similarly,</text:span><text:span text:style-name="T972_2"><text:s/>GCC<text:s/></text:span><text:span text:style-name="T972_3">have<text:s/>a<text:s/>robust<text:s/>monitoring<text:s/>approach,<text:s/>with<text:s/>progress<text:s/>reports<text:s/>and<text:s/>evidence<text:s/>of<text:s/>impact<text:s/>discussions<text:s/>held<text:s/>quarterly<text:s/>or<text:s/>semi-annually.<text:s/>These<text:s/>reports<text:s/>are<text:s/>reviewed<text:s/>by<text:s/>the<text:s/>GCC<text:s/>team<text:s/>and<text:s/>further<text:s/>grant<text:s/>payments<text:s/>are<text:s/>dependent<text:s/>on<text:s/>the<text:s/>quality<text:s/>of<text:s/>these<text:s/>outputs.<text:s/></text:span></text:p>
      <text:p text:style-name="P973"><text:span text:style-name="T973_1">One-on-one<text:s/>M&amp;E<text:s/>advisory<text:s/>support<text:s/>has<text:s/>been<text:s/>provided<text:s/>to<text:s/>innovators,<text:s/>complemented<text:s/>by<text:s/>Kore<text:s/>Global,<text:s/>an<text:s/>external<text:s/>M&amp;E<text:s/>supplier</text:span><text:span text:style-name="T973_2"><text:s/>as<text:s/>well<text:s/>as<text:s/>Gray<text:s/>Dot<text:s/>Catalyst.<text:s/>These<text:s/></text:span><text:span text:style-name="T973_3">offer</text:span><text:span text:style-name="T973_4"><text:s/>tailored<text:s/>guidance<text:s/>on<text:s/>impact<text:s/>measurement,<text:s/>data<text:s/>collection,<text:s/>and<text:s/>theories<text:s/>of<text:s/>change</text:span><text:span text:style-name="T973_5">.</text:span></text:p>
      <text:p text:style-name="P974"><text:span text:style-name="T974_1">Remote<text:s/>context<text:s/>monitoring<text:s/></text:span><text:span text:style-name="T974_2">enable</text:span><text:span text:style-name="T974_3">s</text:span><text:span text:style-name="T974_4"><text:s/>CHIC<text:s/>to<text:s/>stay<text:s/>informed<text:s/>of<text:s/>local<text:s/>conditions<text:s/>and<text:s/>shifting<text:s/>security<text:s/>dynamics,<text:s/>providing<text:s/>flexibility<text:s/>for<text:s/>innovators<text:s/>when<text:s/>needed.<text:s/>Regular<text:s/>touchpoints<text:s/>have<text:s/>ensured<text:s/>CHIC's<text:s/>responsiveness<text:s/>and<text:s/>adaptability<text:s/>to<text:s/>on-the-ground<text:s/>realities.</text:span><text:span text:style-name="T974_5"><text:s/></text:span><text:span text:style-name="T974_6">In<text:s/>October<text:s/>2024,<text:s/>the<text:s/>CHIC<text:s/>team<text:s/>travelled<text:s/>to<text:s/>Gaziantep,<text:s/>Türkiye,<text:s/></text:span><text:span text:style-name="T974_7">which<text:s/>the<text:s/></text:span><text:span text:style-name="T974_8">FCDO<text:s/></text:span><text:span text:style-name="T974_9">PRO<text:s/>and<text:s/>DPM<text:s/>joined.</text:span><text:span text:style-name="T974_10"><text:s/></text:span><text:span text:style-name="T974_11">CHIC<text:s/>team<text:s/>members<text:s/>also<text:s/>conducted<text:s/>site<text:s/>visits<text:s/>in<text:s/>Uganda,<text:s/>visiting<text:s/>CHIC<text:s/>innovators:<text:s/>Mandulis,<text:s/>Norwegian<text:s/>Refugee<text:s/>Council</text:span><text:span text:style-name="T974_12">,</text:span><text:span text:style-name="T974_13"><text:s/>and<text:s/>THRIVE<text:s/>Gulu.<text:s/></text:span></text:p>
      <text:p text:style-name="P975"><text:span text:style-name="T975_1">Evidence</text:span></text:p>
      <text:p text:style-name="P976"><text:span text:style-name="T976_1">Elrha’s<text:s/>enhanced<text:s/>grant-level<text:s/>MEAL<text:s/>system<text:s/>is<text:s/>already<text:s/>strengthening<text:s/>the<text:s/>quality,<text:s/>consistency,<text:s/>and<text:s/>breadth<text:s/>of<text:s/>the<text:s/>evidence<text:s/>base<text:s/>underpinning<text:s/>Elrha’s<text:s/>work.<text:s/>Inception-stage<text:s/>support<text:s/>to<text:s/>grantees<text:s/>has<text:s/>been<text:s/>piloted<text:s/>for<text:s/>two<text:s/>funding<text:s/>calls,<text:s/>with<text:s/>a<text:s/>view<text:s/>to<text:s/>improve<text:s/>the<text:s/>clarity<text:s/>and<text:s/>measurability<text:s/>of<text:s/>intended<text:s/>results.<text:s/>A<text:s/>process<text:s/>of<text:s/>assessing<text:s/>grants<text:s/>at<text:s/>the<text:s/>point<text:s/>of<text:s/>closure<text:s/>has<text:s/>been<text:s/>initiated,<text:s/>which<text:s/>in<text:s/>future<text:s/>will<text:s/>allow<text:s/>Elrha<text:s/>to<text:s/>systematically<text:s/>capture<text:s/>and<text:s/>analyse<text:s/>results<text:s/>across<text:s/>grants,<text:s/>thus<text:s/>enabling<text:s/>aggregated<text:s/>insights<text:s/>and<text:s/>the<text:s/>identification<text:s/>of<text:s/>portfolio-wide<text:s/>trends.<text:s/></text:span><text:span text:style-name="T976_2">A</text:span><text:span text:style-name="T976_3"><text:s/>new<text:s/>post-closure<text:s/>tracking<text:s/>system</text:span><text:span text:style-name="T976_4">,<text:s/>that</text:span><text:span text:style-name="T976_5"><text:s/>will<text:s/>be<text:s/>implemented<text:s/>in<text:s/>the<text:s/>next<text:s/>programming<text:s/>cycle,<text:s/>will<text:s/>extend<text:s/>Elrha’s<text:s/>evidence<text:s/>horizon,<text:s/>capturing<text:s/>longer-term<text:s/>impact<text:s/>beyond<text:s/>the<text:s/>grant<text:s/>period.<text:s/>New<text:s/>reporting<text:s/>templates<text:s/>have<text:s/>strengthened<text:s/>reporting<text:s/>on<text:s/>gender<text:s/>(including<text:s/>disaggregated<text:s/>data),<text:s/>community<text:s/>participation,<text:s/>and<text:s/>safeguarding.</text:span></text:p>
      <text:p text:style-name="P977"><text:span text:style-name="T977_1">Elrha</text:span><text:span text:style-name="T977_2"><text:s/>are<text:s/>actively<text:s/>working<text:s/>to<text:s/>consolidate<text:s/>all<text:s/>CLIP<text:s/>learning<text:s/>gathered<text:s/>since<text:s/>2020,<text:s/>through<text:s/>the<text:s/>production<text:s/>of<text:s/>two<text:s/>key<text:s/>documents:<text:s/>a<text:s/>CLIP<text:s/>anthology<text:s/>that<text:s/>narratively<text:s/>presents<text:s/>the<text:s/>CLIP<text:s/>approach<text:s/>and<text:s/>how<text:s/>this<text:s/>has<text:s/>been<text:s/>adapted<text:s/>and<text:s/>contextualised<text:s/>across<text:s/>different<text:s/>countries<text:s/>and<text:s/>a<text:s/>CLIP<text:s/>evaluation<text:s/>that<text:s/>seeks<text:s/>to<text:s/>quantify<text:s/>and<text:s/>present<text:s/>the<text:s/>impact<text:s/>of<text:s/>the<text:s/>CLIP<text:s/>approach.<text:s/></text:span></text:p>
      <text:p text:style-name="P978"><text:span text:style-name="T978_1">Learning</text:span></text:p>
      <text:p text:style-name="P979"><text:span text:style-name="T979_1">The<text:s/></text:span><text:span text:style-name="T979_2">Elrha</text:span><text:span text:style-name="T979_3"><text:s/>MEAL<text:s/>improvements<text:s/>outlined<text:s/>above<text:s/></text:span><text:span text:style-name="T979_4">will</text:span><text:span text:style-name="T979_5"><text:s/></text:span><text:span text:style-name="T979_6">strengthen</text:span><text:span text:style-name="T979_7"><text:s/>feedback<text:s/>loops<text:s/>between<text:s/>grant-level<text:s/>results<text:s/>and<text:s/>Elrha’s<text:s/>strategic<text:s/>decision-making.<text:s/>The<text:s/>inception-stage<text:s/>work<text:s/>has<text:s/>highlighted<text:s/>the<text:s/>challenges<text:s/>grantees<text:s/>face<text:s/>when<text:s/>defining<text:s/>results,<text:s/>which</text:span><text:span text:style-name="T979_8"><text:s/>requires</text:span><text:span text:style-name="T979_9"><text:s/>more<text:s/>tailored<text:s/>and<text:s/>timely<text:s/></text:span><text:span text:style-name="T979_10">support.<text:s/>At<text:s/>the<text:s/>portfolio<text:s/>level,<text:s/>closure<text:s/>assessments<text:s/>are<text:s/>generat</text:span><text:span text:style-name="T979_11">ing</text:span><text:span text:style-name="T979_12"><text:s/>a<text:s/>clearer<text:s/>picture<text:s/>of</text:span><text:span text:style-name="T979_13"><text:s/>achievements</text:span><text:span text:style-name="T979_14">.</text:span></text:p>
      <text:p text:style-name="P980"><text:span text:style-name="T980_1">Elrha<text:s/>are<text:s/>capturing<text:s/>grantee<text:s/>experiences<text:s/>in<text:s/>the<text:s/>HIF<text:s/></text:span><text:span text:style-name="T980_2">to<text:s/>iterate<text:s/>and<text:s/>develop<text:s/>the<text:s/>support<text:s/>provided.<text:s/></text:span><text:span text:style-name="T980_3">F</text:span><text:span text:style-name="T980_4">rom<text:s/>the<text:s/>AI<text:s/>cohort’s<text:s/>needs<text:s/>assessments,<text:s/></text:span><text:span text:style-name="T980_5">Elrha</text:span><text:span text:style-name="T980_6"><text:s/>learnt<text:s/>that<text:s/>grantees<text:s/>required<text:s/>tailored<text:s/>technical<text:s/>and<text:s/>ethical<text:s/>guidance,<text:s/>such<text:s/>as<text:s/>support<text:s/>on<text:s/>improving<text:s/>AI<text:s/>tools,<text:s/>checking<text:s/>outputs<text:s/>for<text:s/>accuracy,<text:s/>and<text:s/>aligning<text:s/>with<text:s/>national<text:s/>regulations.<text:s/></text:span></text:p>
      <text:p text:style-name="P981"><text:span text:style-name="T981_1">From<text:s/>the<text:s/>UKHIH,</text:span><text:span text:style-name="T981_2"><text:s/>an<text:s/>example</text:span><text:span text:style-name="T981_3"><text:s/>of<text:s/>structured<text:s/>Rapid<text:s/>Response<text:s/>Research<text:s/>learning<text:s/>processes<text:s/>include</text:span><text:span text:style-name="T981_4">s</text:span><text:span text:style-name="T981_5"><text:s/>a<text:s/>strengthened<text:s/>inception<text:s/>phase<text:s/></text:span><text:span text:style-name="T981_6">for<text:s/>the<text:s/>Humanitarian<text:s/>Rapid<text:s/>Research<text:s/>Initiative<text:s/>(HRRI)<text:s/></text:span><text:span text:style-name="T981_7">to<text:s/>test<text:s/>feasibility<text:s/>and<text:s/>relevance<text:s/>before<text:s/>commissioning<text:s/>research.</text:span><text:span text:style-name="T981_8"><text:s/></text:span><text:span text:style-name="T981_9">It<text:s/>has<text:s/>also<text:s/>developed<text:s/>structured<text:s/>uptake<text:s/>plans<text:s/>during<text:s/>inception<text:s/>to<text:s/>ensure<text:s/>findings<text:s/>are<text:s/>more<text:s/>targeted</text:span><text:span text:style-name="T981_10"><text:s/>and</text:span><text:span text:style-name="T981_11"><text:s/>locally<text:s/>led</text:span><text:span text:style-name="T981_12">.<text:s/></text:span><text:span text:style-name="T981_13">Work<text:s/>has<text:s/>begun<text:s/>to<text:s/>refine<text:s/>the<text:s/>criteria<text:s/>that<text:s/>trigger<text:s/>rapid<text:s/>research,<text:s/>with<text:s/>the<text:s/>aim<text:s/>of<text:s/>applying<text:s/>them<text:s/>consistently<text:s/>across<text:s/>HRRI,<text:s/>the<text:s/>Responsive<text:s/>Fund,<text:s/>and<text:s/>R2HC.</text:span><text:span text:style-name="T981_14"><text:s/>A<text:s/>new<text:s/>MEAL<text:s/>approach<text:s/>is<text:s/>being<text:s/>implemented<text:s/>in<text:s/>the<text:s/>Responsive<text:s/>Fund<text:s/>which<text:s/>captures<text:s/>and<text:s/></text:span><text:span text:style-name="T981_15">shares<text:s/>lessons<text:s/>with<text:s/>grantees<text:s/>and<text:s/>across<text:s/>Elrha</text:span><text:span text:style-name="T981_16">.<text:s/>This<text:s/>is<text:s/>feeding<text:s/>into<text:s/></text:span><text:span text:style-name="T981_17">broader<text:s/>review<text:s/>of<text:s/>responsive<text:s/>research<text:s/>methodologies.<text:s/>Grantees’<text:s/>experiences<text:s/>will<text:s/>inform<text:s/>Systems<text:s/>Influencing<text:s/>research,<text:s/>focusing<text:s/>on<text:s/>how<text:s/>decisions<text:s/>are<text:s/>made<text:s/>within<text:s/>agencies,<text:s/>clusters,<text:s/>and<text:s/>donors.</text:span></text:p>
      <text:p text:style-name="P982"><text:span text:style-name="T982_1">As<text:s/>further<text:s/>detailed<text:s/>under<text:s/>outputs<text:s/>2<text:s/>and<text:s/>3,<text:s/>the<text:s/>platform<text:s/>documents<text:s/>and<text:s/>widely<text:s/>shares<text:s/>research<text:s/>and<text:s/>evaluation<text:s/>outputs<text:s/>it<text:s/>produces<text:s/>to<text:s/>document<text:s/>the<text:s/>findings<text:s/>from<text:s/>innovation<text:s/>field<text:s/>trials,<text:s/>and<text:s/>to<text:s/>document<text:s/>lessons<text:s/>on<text:s/>supporting<text:s/>and<text:s/>scaling<text:s/>innovation.<text:s/>As<text:s/>such,<text:s/>the<text:s/>platform<text:s/>makes<text:s/>a<text:s/>significant<text:s/>contribution<text:s/>to<text:s/>building<text:s/>the<text:s/>evidence<text:s/>base<text:s/>of<text:s/>‘what<text:s/>works’<text:s/>at<text:s/>the<text:s/>cutting<text:s/>edge<text:s/>of<text:s/>applying<text:s/>evidence<text:s/>informed<text:s/>interventions,<text:s/>research,<text:s/>innovation</text:span><text:span text:style-name="T982_2">,</text:span><text:span text:style-name="T982_3"><text:s/>and<text:s/>technology<text:s/>in<text:s/>humanitarian<text:s/>settings.<text:s/></text:span></text:p>
      <text:p text:style-name="P983"><text:span text:style-name="T983_1">This<text:s/>review<text:s/>was<text:s/>undertaken<text:s/>by<text:s/>FCDO<text:s/>as<text:s/>a<text:s/>desk-based<text:s/>exercise<text:s/>drawing<text:s/>on<text:s/>information<text:s/>and<text:s/>data<text:s/>from<text:s/>Annual<text:s/>Review<text:s/>reports<text:s/>and<text:s/>supplementary<text:s/>documents<text:s/>such<text:s/>as<text:s/></text:span><text:span text:style-name="T983_2">Annex</text:span><text:span text:style-name="T983_3">s<text:s/>and<text:s/>logframes<text:s/>submitted<text:s/>by<text:s/>Elrha<text:s/>and<text:s/>GCC,<text:s/>with<text:s/>follow<text:s/>up<text:s/>questions<text:s/>addressed<text:s/>by<text:s/>partners<text:s/>through<text:s/>quarterly<text:s/>review<text:s/>meetings<text:s/>timed<text:s/>to<text:s/>coincide<text:s/>in<text:s/>the<text:s/>review<text:s/>period,<text:s/>or<text:s/>by<text:s/>email.<text:s/>The<text:s/>report<text:s/>was<text:s/>quality<text:s/>assured<text:s/>by<text:s/>the<text:s/>SRO<text:s/>and<text:s/>the<text:s/>Team<text:s/>Leader<text:s/>prior<text:s/>to<text:s/>review<text:s/>by<text:s/>the<text:s/>RED<text:s/>Deputy<text:s/>Director.</text:span><text:span text:style-name="T983_4"><text:s text:c="2"/></text:span></text:p>
      <text:p text:style-name="P984"/>
      <table:table table:style-name="Table18">
        <table:table-column table:style-name="Column67"/>
        <table:table-column table:style-name="Column68"/>
        <table:table-column table:style-name="Column69"/>
        <table:table-column table:style-name="Column70"/>
        <table:table-row table:style-name="Row63">
          <table:table-cell table:style-name="Cell235">
            <text:p text:style-name="P985"><text:span text:style-name="T985_1">Date<text:s/>of<text:s/>last<text:s/>narrative<text:s/>financial<text:s/>report</text:span></text:p>
          </table:table-cell>
          <table:table-cell table:style-name="Cell236">
            <text:p text:style-name="P986"><text:span text:style-name="T986_1">Elrha:<text:s/>14<text:s/>July<text:s/>2025<text:s/></text:span></text:p>
            <text:p text:style-name="P987"/>
            <text:p text:style-name="P988"><text:span text:style-name="T988_1">GCC:<text:s/>24<text:s/>July<text:s/>2025</text:span></text:p>
          </table:table-cell>
          <table:table-cell table:style-name="Cell237">
            <text:p text:style-name="P989"><text:span text:style-name="T989_1">Date<text:s/>of<text:s/>last<text:s/>audited<text:s/>annual<text:s/>statement</text:span></text:p>
          </table:table-cell>
          <table:table-cell table:style-name="Cell238">
            <text:p text:style-name="P990"><text:span text:style-name="T990_1">Elrha:<text:s/></text:span><text:span text:style-name="T990_2">September<text:s/>2024<text:s/>covering<text:s/>23/24</text:span></text:p>
            <text:p text:style-name="P991"/>
            <text:p text:style-name="P992"><text:span text:style-name="T992_1">GCC:<text:s/>July<text:s/></text:span><text:span text:style-name="T992_2">2025<text:s/>covering<text:s/>24/25</text:span></text:p>
          </table:table-cell>
        </table:table-row>
      </table:table>
      <text:p text:style-name="P993"/>
      <text:p text:style-name="P994"/>
      <text:p text:style-name="P99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Helvetica" svg:font-family="Helvetica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Comment_20_Reference" style:display-name="Comment Reference" style:family="text" style:parent-style-name="Default_20_Paragraph_20_Font">
      <style:text-properties fo:font-size="8pt" style:font-size-asian="8pt" style:font-size-complex="8pt"/>
    </style:style>
    <style:style style:name="Comment_20_Text" style:display-name="Comment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Comment_20_Subject" style:display-name="Comment Subject" style:family="paragraph" style:parent-style-name="Comment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Current_20_List1" style:display-name="Current List1" style:family="paragraph">
      <style:paragraph-properties fo:line-height="108%" fo:margin-bottom="0.282cm"/>
      <style:text-properties fo:font-size="11pt" style:font-size-asian="11pt" style:font-size-complex="11pt"/>
    </style:style>
    <style:style style:name="None" style:family="text"/>
    <style:style style:name="normaltextrun" style:family="text" style:parent-style-name="Default_20_Paragraph_20_Font"/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44546a" fo:font-size="9pt" style:font-size-asian="9pt" style:font-size-complex="9pt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0" style:family="text">
      <style:text-properties style:font-name="Symbol"/>
    </style:style>
    <style:style style:name="List3Level2" style:family="text">
      <style:text-properties style:font-name="Arial" style:font-name-asian="Times New Roman" style:font-name-complex="Arial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-" text:style-name="List3Level2" text:level="3">
        <style:list-level-properties text:space-before="3.492cm" text:min-label-width="0.635cm" fo:text-align="start" text:list-level-position-and-space-mode="label-alignment">
          <style:list-level-label-alignment text:label-followed-by="listtab" fo:margin-left="4.127cm" fo:text-indent="-0.635cm"/>
        </style:list-level-properties>
        <style:text-properties style:font-name="Arial" style:font-name-asian="Times New Roman" style:font-name-complex="Arial"/>
      </text:list-level-style-bullet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Arial" style:font-name-asian="Times New Roman" style:font-name-complex="Times New Roman" fo:font-weight="normal" style:font-weight-asian="normal" style:font-weight-complex="normal"/>
    </style: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Times New Roman" fo:font-weight="normal" style:font-weight-asian="normal" style:font-weight-complex="normal"/>
      </text:list-level-style-number>
      <text:list-level-style-number style:num-format="1" text:display-levels="2" text:style-name="List4Level1" style:num-suffix=".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3" text:start-value="5" text:style-name="List4Level2" style:num-suffix="." text:level="3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4" text:style-name="List4Level3" style:num-suffix="." text:level="4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5" text:style-name="List4Level4" style:num-suffix="." text:level="5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6" text:style-name="List4Level5" style:num-suffix="." text:level="6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  <text:list-level-style-number style:num-format="1" text:display-levels="7" text:style-name="List4Level6" style:num-suffix="." text:level="7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  <text:list-level-style-number style:num-format="1" text:display-levels="8" text:style-name="List4Level7" style:num-suffix="." text:level="8">
        <style:list-level-properties text:space-before="0.635cm" text:min-label-width="3.175cm" fo:text-align="start" text:list-level-position-and-space-mode="label-alignment">
          <style:list-level-label-alignment text:label-followed-by="listtab" fo:margin-left="3.81cm" fo:text-indent="-3.175cm"/>
        </style:list-level-properties>
      </text:list-level-style-number>
      <text:list-level-style-number style:num-format="1" text:display-levels="9" text:style-name="List4Level8" style:num-suffix="." text:level="9">
        <style:list-level-properties text:space-before="0.635cm" text:min-label-width="3.175cm" fo:text-align="start" text:list-level-position-and-space-mode="label-alignment">
          <style:list-level-label-alignment text:label-followed-by="listtab" fo:margin-left="3.81cm" fo:text-indent="-3.175cm"/>
        </style:list-level-properties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fo:font-size="14pt" style:font-size-asian="14pt" fo:font-weight="bold" style:font-weight-asian="bold"/>
    </style:style>
    <text:list-style style:name="LS6">
      <text:list-level-style-number style:num-format="A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ize="14pt" style:font-size-asian="14pt" fo:font-weight="bold" style:font-weight-asian="bold"/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7Level0" style:family="text" style:parent-style-name="Current_20_List1">
      <style:text-properties style:font-name="Arial" style:font-name-asian="Times New Roman" style:font-name-complex="Times New Roman" fo:font-weight="bold" style:font-weight-asian="bold"/>
    </style: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Times New Roman" fo:font-weight="bold" style:font-weight-asian="bold"/>
      </text:list-level-style-number>
      <text:list-level-style-number style:num-format="1" text:display-levels="2" text:style-name="List7Level1" style:num-suffix=".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3" text:start-value="5" text:style-name="List7Level2" style:num-suffix="." text:level="3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4" text:style-name="List7Level3" style:num-suffix="." text:level="4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5" text:style-name="List7Level4" style:num-suffix="." text:level="5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6" text:style-name="List7Level5" style:num-suffix="." text:level="6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  <text:list-level-style-number style:num-format="1" text:display-levels="7" text:style-name="List7Level6" style:num-suffix="." text:level="7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  <text:list-level-style-number style:num-format="1" text:display-levels="8" text:style-name="List7Level7" style:num-suffix="." text:level="8">
        <style:list-level-properties text:space-before="0.635cm" text:min-label-width="3.175cm" fo:text-align="start" text:list-level-position-and-space-mode="label-alignment">
          <style:list-level-label-alignment text:label-followed-by="listtab" fo:margin-left="3.81cm" fo:text-indent="-3.175cm"/>
        </style:list-level-properties>
      </text:list-level-style-number>
      <text:list-level-style-number style:num-format="1" text:display-levels="9" text:style-name="List7Level8" style:num-suffix="." text:level="9">
        <style:list-level-properties text:space-before="0.635cm" text:min-label-width="3.175cm" fo:text-align="start" text:list-level-position-and-space-mode="label-alignment">
          <style:list-level-label-alignment text:label-followed-by="listtab" fo:margin-left="3.81cm" fo:text-indent="-3.175cm"/>
        </style:list-level-properties>
      </text:list-level-style-number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Wingdings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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 fo:font-size="10pt" style:font-size-asian="10pt"/>
    </style:style>
    <style:style style:name="List12Level1" style:family="text">
      <style:text-properties style:font-name="Courier New" fo:font-size="10pt" style:font-size-asian="10pt" style:font-name-complex="Times New Roman"/>
    </style:style>
    <style:style style:name="List12Level2" style:family="text">
      <style:text-properties style:font-name="Wingdings" fo:font-size="10pt" style:font-size-asian="10pt"/>
    </style:style>
    <style:style style:name="List12Level3" style:family="text">
      <style:text-properties style:font-name="Wingdings" fo:font-size="10pt" style:font-size-asian="10pt"/>
    </style:style>
    <style:style style:name="List12Level4" style:family="text">
      <style:text-properties style:font-name="Wingdings" fo:font-size="10pt" style:font-size-asian="10pt"/>
    </style:style>
    <style:style style:name="List12Level5" style:family="text">
      <style:text-properties style:font-name="Wingdings" fo:font-size="10pt" style:font-size-asian="10pt"/>
    </style:style>
    <style:style style:name="List12Level6" style:family="text">
      <style:text-properties style:font-name="Wingdings" fo:font-size="10pt" style:font-size-asian="10pt"/>
    </style:style>
    <style:style style:name="List12Level7" style:family="text">
      <style:text-properties style:font-name="Wingdings" fo:font-size="10pt" style:font-size-asian="10pt"/>
    </style:style>
    <style:style style:name="List12Level8" style:family="text">
      <style:text-properties style:font-name="Wingdings" fo:font-size="10pt" style:font-size-asian="10pt"/>
    </style:style>
    <text:list-style style:name="LS12">
      <text:list-level-style-bullet text:bullet-char="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1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fo:font-size="11pt" style:font-name-asian="Times New Roman" style:font-size-asian="11pt" fo:font-weight="bold" style:font-weight-asian="bold"/>
    </style:style>
    <style:style style:name="List14Level1" style:family="text">
      <style:text-properties fo:font-size="11pt" style:font-name-asian="Times New Roman" style:font-size-asian="11pt" fo:font-weight="bold" style:font-weight-asian="bold"/>
    </style:style>
    <style:style style:name="List14Level2" style:family="text">
      <style:text-properties fo:font-size="11pt" style:font-name-asian="Times New Roman" style:font-size-asian="11pt" fo:font-weight="bold" style:font-weight-asian="bold"/>
    </style:style>
    <style:style style:name="List14Level3" style:family="text">
      <style:text-properties fo:font-size="11pt" style:font-name-asian="Times New Roman" style:font-size-asian="11pt" fo:font-weight="bold" style:font-weight-asian="bold"/>
    </style:style>
    <style:style style:name="List14Level4" style:family="text">
      <style:text-properties fo:font-size="11pt" style:font-name-asian="Times New Roman" style:font-size-asian="11pt" fo:font-weight="bold" style:font-weight-asian="bold"/>
    </style:style>
    <style:style style:name="List14Level5" style:family="text">
      <style:text-properties fo:font-size="11pt" style:font-name-asian="Times New Roman" style:font-size-asian="11pt" fo:font-weight="bold" style:font-weight-asian="bold"/>
    </style:style>
    <style:style style:name="List14Level6" style:family="text">
      <style:text-properties fo:font-size="11pt" style:font-name-asian="Times New Roman" style:font-size-asian="11pt" fo:font-weight="bold" style:font-weight-asian="bold"/>
    </style:style>
    <style:style style:name="List14Level7" style:family="text">
      <style:text-properties fo:font-size="11pt" style:font-name-asian="Times New Roman" style:font-size-asian="11pt" fo:font-weight="bold" style:font-weight-asian="bold"/>
    </style:style>
    <style:style style:name="List14Level8" style:family="text">
      <style:text-properties fo:font-size="11pt" style:font-name-asian="Times New Roman" style:font-size-asian="11pt" fo:font-weight="bold" style:font-weight-asian="bold"/>
    </style:style>
    <text:list-style style:name="LS14">
      <text:list-level-style-number style:num-format="1" text:style-name="List14Level0" text:level="1">
        <style:list-level-properties text:space-before="0cm" text:min-label-width="1.041cm" fo:text-align="start" text:list-level-position-and-space-mode="label-alignment">
          <style:list-level-label-alignment text:label-followed-by="listtab" fo:margin-left="1.041cm" fo:text-indent="-1.041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2" text:style-name="List14Level1" text:level="2">
        <style:list-level-properties text:space-before="0cm" text:min-label-width="1.041cm" fo:text-align="start" text:list-level-position-and-space-mode="label-alignment">
          <style:list-level-label-alignment text:label-followed-by="listtab" fo:margin-left="1.041cm" fo:text-indent="-1.041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3" text:style-name="List14Level2" text:level="3"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4" text:style-name="List14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5" text:style-name="List14Level4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6" text:style-name="List14Level5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7" text:style-name="List14Level6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8" text:style-name="List14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9" text:style-name="List14Level8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  <style:text-properties fo:font-size="11pt" style:font-name-asian="Times New Roman" style:font-size-asian="11pt" fo:font-weight="bold" style:font-weight-asian="bold"/>
      </text:list-level-style-number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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2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2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2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text:list-style style:name="LS26">
      <text:list-level-style-number style:num-format="1" text:start-value="2" text:style-name="List2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display-levels="2" text:style-name="List26Level1" text:level="2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display-levels="3" text:start-value="4" text:style-name="List26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4" text:style-name="List26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5" text:style-name="List26Level4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26Level5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7" text:style-name="List26Level6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26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9" text:style-name="List26Level8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fo:font-weight="normal" style:font-weight-asian="normal" style:font-weight-complex="norma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3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3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3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3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3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3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/>
    </style:style>
    <style:style style:name="List34Level8" style:family="text">
      <style:text-properties style:font-name="Wingdings"/>
    </style:style>
    <text:list-style style:name="LS34">
      <text:list-level-style-bullet text:bullet-char="o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cm" text:min-label-width="0.3cm" fo:text-align="start" text:list-level-position-and-space-mode="label-alignment">
          <style:list-level-label-alignment text:label-followed-by="listtab" fo:margin-left="0.3cm" fo:text-indent="-0.3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3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3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3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3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3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3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Symbo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Wingdings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" text:style-name="List4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4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Wingdings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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4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Wingdings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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Courier New" style:font-name-complex="Courier New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bullet text:bullet-char="o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style:font-name="Symbol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text-align="right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HIP AR 2025</dc:title>
    <meta:initial-creator/>
    <meta:creation-date>2021-02-28T17:21:00</meta:creation-date>
    <dc:creator>Lizzie Brecknell</dc:creator>
    <dc:date>2026-05-12T16:11:55</dc:date>
    <meta:editing-cycles>867</meta:editing-cycles>
    <meta:document-statistic meta:page-count="0" meta:paragraph-count="0" meta:row-count="0" meta:word-count="0" meta:character-count="0" meta:non-whitespace-character-count="0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9E529DDECA77774A9DEA042609232A7C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