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Arial" svg:font-family="Arial" style:font-pitch="variable" style:font-family-generic="swiss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Symbol" svg:font-family="Symbol" style:font-pitch="variable" style:font-family-generic="roman" style:font-charset="x-symbol"/>
    <style:font-face style:name="Aptos" svg:font-family="Aptos" style:font-pitch="variable" style:font-family-generic="swiss"/>
    <style:font-face style:name="Calibri" svg:font-family="Calibri" style:font-pitch="variable" style:font-family-generic="swiss"/>
    <style:font-face style:name="Segoe UI" svg:font-family="Segoe UI" style:font-pitch="variable" style:font-family-generic="swiss"/>
    <style:font-face style:name="Yu Gothic Light" svg:font-family="Yu Gothic Light" style:font-pitch="variable" style:font-family-generic="swiss"/>
    <style:font-face style:name="Calibri Light" svg:font-family="Calibri Light" style:font-pitch="variable" style:font-family-generic="swiss"/>
    <style:font-face style:name="游明朝" svg:font-family="游明朝"/>
  </office:font-face-decls>
  <office:automatic-styles>
    <style:style style:name="P1" style:family="paragraph" style:parent-style-name="Heading_20_2" style:master-page-name="Standard">
      <style:paragraph-properties fo:text-align="center">
        <style:tab-stops>
          <style:tab-stop style:type="left" style:leader-style="none" style:position="6.445cm"/>
        </style:tab-stops>
      </style:paragraph-properties>
    </style:style>
    <style:style style:name="T1_1" style:family="text">
      <style:text-properties fo:font-style="normal" style:font-style-asian="normal"/>
    </style:style>
    <style:style style:name="T1_2" style:family="text">
      <style:text-properties fo:font-style="normal" style:font-style-asian="normal"/>
    </style:style>
    <style:style style:name="T1_3" style:family="text">
      <style:text-properties fo:font-style="normal" style:font-style-asian="normal"/>
    </style:style>
    <style:style style:name="Table1" style:family="table">
      <style:table-properties table:align="left" style:width="15.903cm" fo:margin-left="0cm"/>
    </style:style>
    <style:style style:name="Column1" style:family="table-column">
      <style:table-column-properties style:column-width="4.912cm"/>
    </style:style>
    <style:style style:name="Column2" style:family="table-column">
      <style:table-column-properties style:column-width="5.565cm"/>
    </style:style>
    <style:style style:name="Column3" style:family="table-column">
      <style:table-column-properties style:column-width="5.426cm"/>
    </style:style>
    <style:style style:name="Row1" style:family="table-row">
      <style:table-row-properties style:min-row-height="0.718cm"/>
    </style:style>
    <style:style style:name="Cell1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line-height="100%" fo:margin-bottom="0cm"/>
    </style:style>
    <style:style style:name="T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2" style:family="table-row">
      <style:table-row-properties style:min-row-height="0.728cm"/>
    </style:style>
    <style:style style:name="Cell2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3" style:family="paragraph" style:parent-style-name="Normal">
      <style:paragraph-properties fo:line-height="100%" fo:margin-bottom="0cm"/>
    </style:style>
    <style:style style:name="T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3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3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4" style:family="paragraph" style:parent-style-name="Normal">
      <style:paragraph-properties fo:line-height="100%" fo:margin-bottom="0cm"/>
    </style:style>
    <style:style style:name="T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4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3" style:family="table-row">
      <style:table-row-properties style:min-row-height="0.529cm"/>
    </style:style>
    <style:style style:name="Cell4" style:family="table-cell">
      <style:table-cell-properties style:vertical-align="top" fo:border-top="#000000 0.009cm dotted" fo:border-bottom="#000000 0.018cm solid" fo:padding-left="0.19cm" fo:border-left="#000000 0.018cm solid" fo:padding-right="0.19cm" fo:border-right="#000000 0.009cm dotted" fo:wrap-option="wrap"/>
    </style:style>
    <style:style style:name="P5" style:family="paragraph" style:parent-style-name="Normal">
      <style:paragraph-properties fo:line-height="100%" fo:margin-bottom="0cm"/>
    </style:style>
    <style:style style:name="T5_1" style:family="text">
      <style:text-properties style:font-name="Arial" fo:font-size="10pt" style:font-name-asian="Times New Roman" style:font-size-asian="10pt" style:font-name-complex="Times New Roman" style:font-size-complex="10pt" fo:language="fr" fo:language-asian="en" fo:language-complex="ar" fo:country="FR" fo:country-asian="GB" fo:country-complex="SA" fo:font-weight="bold" style:font-weight-asian="bold"/>
    </style:style>
    <style:style style:name="T5_2" style:family="text">
      <style:text-properties style:font-name="Arial" fo:font-size="10pt" style:font-name-asian="Times New Roman" style:font-size-asian="10pt" style:font-name-complex="Times New Roman" style:font-size-complex="10pt" fo:language="fr" fo:language-asian="en" fo:language-complex="ar" fo:country="FR" fo:country-asian="GB" fo:country-complex="SA" fo:font-weight="bold" style:font-weight-asian="bold" style:font-weight-complex="bold"/>
    </style:style>
    <style:style style:name="T5_3" style:family="text">
      <style:text-properties style:font-name="Arial" fo:font-size="10pt" style:font-name-asian="Times New Roman" style:font-size-asian="10pt" style:font-name-complex="Times New Roman" style:font-size-complex="10pt" fo:language="fr" fo:language-asian="en" fo:language-complex="ar" fo:country="FR" fo:country-asian="GB" fo:country-complex="SA" fo:font-weight="bold" style:font-weight-asian="bold" style:font-weight-complex="bold"/>
    </style:style>
    <style:style style:name="T5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fr" fo:language-asian="en" fo:language-complex="ar" fo:country="FR" fo:country-asian="GB" fo:country-complex="SA" fo:font-weight="bold" style:font-weight-asian="bold" style:font-weight-complex="bold"/>
    </style:style>
    <style:style style:name="Cell5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09cm dotted" fo:wrap-option="wrap"/>
    </style:style>
    <style:style style:name="P7" style:family="paragraph" style:parent-style-name="Normal">
      <style:paragraph-properties fo:line-height="100%" fo:margin-bottom="0cm"/>
    </style:style>
    <style:style style:name="T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7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7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6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18cm solid" fo:wrap-option="wrap"/>
    </style:style>
    <style:style style:name="P8" style:family="paragraph" style:parent-style-name="Normal">
      <style:paragraph-properties fo:line-height="100%" fo:margin-bottom="0cm"/>
    </style:style>
    <style:style style:name="T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8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8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8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8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8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9" style:family="paragraph" style:parent-style-name="Normal">
      <style:text-properties fo:font-size="11pt" style:font-size-asian="11pt" style:font-size-complex="11pt" fo:font-weight="bold" style:font-weight-asian="bold"/>
    </style:style>
    <style:style style:name="P10" style:family="paragraph" style:parent-style-name="Normal"/>
    <style:style style:name="T10_1" style:family="text">
      <style:text-properties fo:font-size="11pt" style:font-size-asian="11pt" style:font-size-complex="11pt" fo:font-weight="bold" style:font-weight-asian="bold"/>
    </style:style>
    <style:style style:name="Table2" style:family="table">
      <style:table-properties table:align="left" style:width="16.163cm" fo:margin-left="0cm"/>
    </style:style>
    <style:style style:name="Column4" style:family="table-column">
      <style:table-column-properties style:column-width="2.715cm"/>
    </style:style>
    <style:style style:name="Column5" style:family="table-column">
      <style:table-column-properties style:column-width="1.988cm"/>
    </style:style>
    <style:style style:name="Column6" style:family="table-column">
      <style:table-column-properties style:column-width="1.773cm"/>
    </style:style>
    <style:style style:name="Column7" style:family="table-column">
      <style:table-column-properties style:column-width="2.194cm"/>
    </style:style>
    <style:style style:name="Column8" style:family="table-column">
      <style:table-column-properties style:column-width="1.746cm"/>
    </style:style>
    <style:style style:name="Column9" style:family="table-column">
      <style:table-column-properties style:column-width="1.773cm"/>
    </style:style>
    <style:style style:name="Column10" style:family="table-column">
      <style:table-column-properties style:column-width="1.984cm"/>
    </style:style>
    <style:style style:name="Column11" style:family="table-column">
      <style:table-column-properties style:column-width="1.99cm"/>
    </style:style>
    <style:style style:name="Row4" style:family="table-row">
      <style:table-row-properties style:min-row-height="0.529cm"/>
    </style:style>
    <style:style style:name="Cell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line-height="100%" fo:margin-bottom="0cm"/>
    </style:style>
    <style:style style:name="T1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line-height="100%" fo:margin-bottom="0cm"/>
    </style:style>
    <style:style style:name="T1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line-height="100%" fo:margin-bottom="0cm"/>
    </style:style>
    <style:style style:name="T1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line-height="100%" fo:margin-bottom="0cm"/>
    </style:style>
    <style:style style:name="T1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line-height="100%" fo:margin-bottom="0cm"/>
    </style:style>
    <style:style style:name="T1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line-height="100%" fo:margin-bottom="0cm"/>
    </style:style>
    <style:style style:name="T1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line-height="100%" fo:margin-bottom="0cm"/>
    </style:style>
    <style:style style:name="T1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line-height="100%" fo:margin-bottom="0cm"/>
    </style:style>
    <style:style style:name="T1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5" style:family="table-row">
      <style:table-row-properties style:min-row-height="0.529cm"/>
    </style:style>
    <style:style style:name="Cell15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line-height="100%" fo:margin-bottom="0cm"/>
    </style:style>
    <style:style style:name="T1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line-height="100%" fo:margin-bottom="0cm"/>
    </style:style>
    <style:style style:name="T2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line-height="100%" fo:margin-bottom="0cm"/>
    </style:style>
    <style:style style:name="T2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line-height="100%" fo:margin-bottom="0cm"/>
    </style:style>
    <style:style style:name="T2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line-height="100%" fo:margin-bottom="0cm"/>
    </style:style>
    <style:style style:name="T2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line-height="100%" fo:margin-bottom="0cm"/>
    </style:style>
    <style:style style:name="T2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line-height="100%" fo:margin-bottom="0cm"/>
    </style:style>
    <style:style style:name="T2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line-height="100%" fo:margin-bottom="0cm"/>
    </style:style>
    <style:style style:name="T2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6" style:family="table-row">
      <style:table-row-properties style:min-row-height="0.545cm"/>
    </style:style>
    <style:style style:name="Cell23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line-height="100%" fo:margin-bottom="0cm"/>
    </style:style>
    <style:style style:name="T2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27_2" style:family="text">
      <style:text-properties style:font-name="Arial" fo:font-size="11pt" style:font-name-asian="Times New Roman" style:font-size-asian="11pt" style:font-name-complex="Times New Roman" style:font-size-complex="12pt" fo:language="en" fo:language-asian="en" fo:language-complex="ar" fo:country="GB" fo:country-asian="GB" fo:country-complex="SA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line-height="100%" fo:margin-bottom="0cm"/>
    </style:style>
    <style:style style:name="T28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line-height="100%" fo:margin-bottom="0cm"/>
    </style:style>
    <style:style style:name="T29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line-height="100%" fo:margin-bottom="0cm"/>
    </style:style>
    <style:style style:name="T30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line-height="100%" fo:margin-bottom="0cm"/>
    </style:style>
    <style:style style:name="T31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line-height="100%" fo:margin-bottom="0cm"/>
    </style:style>
    <style:style style:name="T32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line-height="100%" fo:margin-bottom="0cm"/>
    </style:style>
    <style:style style:name="T33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line-height="100%" fo:margin-bottom="0cm"/>
    </style:style>
    <style:style style:name="T34_1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T34_2" style:family="text">
      <style:text-properties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P35" style:family="paragraph" style:parent-style-name="Normal">
      <style:text-properties fo:font-size="11pt" style:font-size-asian="11pt" style:font-size-complex="11pt" fo:font-weight="bold" style:font-weight-asian="bold"/>
    </style:style>
    <style:style style:name="Table3" style:family="table">
      <style:table-properties table:align="left" style:width="15.912cm" fo:margin-left="-0.009cm"/>
    </style:style>
    <style:style style:name="Column12" style:family="table-column">
      <style:table-column-properties style:column-width="7.001cm"/>
    </style:style>
    <style:style style:name="Column13" style:family="table-column">
      <style:table-column-properties style:column-width="8.911cm"/>
    </style:style>
    <style:style style:name="Row7" style:family="table-row">
      <style:table-row-properties style:min-row-height="0.626cm"/>
    </style:style>
    <style:style style:name="Cell31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line-height="100%" fo:margin-bottom="0cm"/>
    </style:style>
    <style:style style:name="T3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line-height="100%" fo:margin-bottom="0cm"/>
    </style:style>
    <style:style style:name="T37_1" style:family="text"/>
    <style:style style:name="T37_2" style:family="text" style:parent-style-name="Internet_20_link">
      <style:text-properties fo:color="#0563c1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Row8" style:family="table-row">
      <style:table-row-properties style:min-row-height="0.711cm"/>
    </style:style>
    <style:style style:name="Cell33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line-height="100%" fo:margin-bottom="0cm"/>
    </style:style>
    <style:style style:name="T3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8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line-height="100%" fo:margin-bottom="0cm"/>
    </style:style>
    <style:style style:name="T39_1" style:family="text"/>
    <style:style style:name="T39_2" style:family="text" style:parent-style-name="Internet_20_link">
      <style:text-properties fo:color="#0563c1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P40" style:family="paragraph" style:parent-style-name="Normal">
      <style:paragraph-properties fo:line-height="108%" fo:margin-bottom="0.282cm"/>
    </style:style>
    <style:style style:name="T40_1" style:family="text">
      <style:text-properties fo:font-size="14pt" style:font-name-asian="Arial" style:font-size-asian="14pt" style:font-name-complex="Arial" style:font-size-complex="14pt" fo:font-weight="bold" style:font-weight-asian="bold" style:font-weight-complex="bold"/>
    </style:style>
    <style:style style:name="Table4" style:family="table">
      <style:table-properties table:align="left" style:width="15.903cm" fo:margin-left="0cm"/>
    </style:style>
    <style:style style:name="Column14" style:family="table-column">
      <style:table-column-properties style:column-width="7.952cm" style:use-optimal-column-width="false"/>
    </style:style>
    <style:style style:name="Column15" style:family="table-column">
      <style:table-column-properties style:column-width="7.952cm" style:use-optimal-column-width="false"/>
    </style:style>
    <style:style style:name="Row9" style:family="table-row">
      <style:table-row-properties style:min-row-height="5.524cm" style:use-optimal-row-height="false"/>
    </style:style>
    <style:style style:name="Cell35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1" style:family="paragraph" style:parent-style-name="Normal">
      <style:paragraph-properties fo:line-height="100%" fo:margin-bottom="0cm"/>
    </style:style>
    <style:style style:name="T41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P42" style:family="paragraph" style:parent-style-name="Normal">
      <style:paragraph-properties fo:line-height="100%" fo:margin-bottom="0cm"/>
    </style:style>
    <style:style style:name="T42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P43" style:family="paragraph" style:parent-style-name="Normal">
      <style:paragraph-properties fo:line-height="100%" fo:margin-bottom="0cm"/>
    </style:style>
    <style:style style:name="T43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P44" style:family="paragraph" style:parent-style-name="Normal">
      <style:paragraph-properties fo:line-height="100%" fo:margin-bottom="0cm"/>
    </style:style>
    <style:style style:name="T44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P45" style:family="paragraph" style:parent-style-name="Normal">
      <style:paragraph-properties fo:line-height="100%" fo:margin-bottom="0cm"/>
    </style:style>
    <style:style style:name="T45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P46" style:family="paragraph" style:parent-style-name="Normal">
      <style:paragraph-properties fo:line-height="100%" fo:margin-bottom="0cm"/>
    </style:style>
    <style:style style:name="T46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P47" style:family="paragraph" style:parent-style-name="Normal">
      <style:paragraph-properties fo:line-height="100%" fo:margin-bottom="0cm"/>
    </style:style>
    <style:style style:name="T47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P48" style:family="paragraph" style:parent-style-name="Normal">
      <style:paragraph-properties fo:line-height="100%" fo:margin-bottom="0cm"/>
    </style:style>
    <style:style style:name="T48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P49" style:family="paragraph" style:parent-style-name="Normal">
      <style:paragraph-properties fo:line-height="100%" fo:margin-bottom="0cm"/>
    </style:style>
    <style:style style:name="T49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P50" style:family="paragraph" style:parent-style-name="Normal">
      <style:paragraph-properties fo:line-height="100%" fo:margin-bottom="0cm"/>
    </style:style>
    <style:style style:name="T50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P51" style:family="paragraph" style:parent-style-name="Normal">
      <style:paragraph-properties fo:line-height="100%" fo:margin-bottom="0cm"/>
    </style:style>
    <style:style style:name="T51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P52" style:family="paragraph" style:parent-style-name="Normal">
      <style:paragraph-properties fo:line-height="100%" fo:margin-bottom="0cm"/>
    </style:style>
    <style:style style:name="T52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P53" style:family="paragraph" style:parent-style-name="Normal">
      <style:paragraph-properties fo:line-height="100%" fo:margin-bottom="0cm"/>
    </style:style>
    <style:style style:name="T53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Cell36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54" style:family="paragraph" style:parent-style-name="Normal">
      <style:paragraph-properties fo:line-height="100%" fo:margin-bottom="0cm"/>
    </style:style>
    <style:style style:name="T54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P55" style:family="paragraph" style:parent-style-name="Normal">
      <style:paragraph-properties fo:line-height="100%" fo:margin-bottom="0cm"/>
    </style:style>
    <style:style style:name="T55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P56" style:family="paragraph" style:parent-style-name="Normal">
      <style:paragraph-properties fo:line-height="100%" fo:margin-bottom="0cm"/>
    </style:style>
    <style:style style:name="T56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P57" style:family="paragraph" style:parent-style-name="Normal">
      <style:paragraph-properties fo:line-height="100%" fo:margin-bottom="0cm"/>
    </style:style>
    <style:style style:name="T57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P58" style:family="paragraph" style:parent-style-name="Normal">
      <style:paragraph-properties fo:line-height="100%" fo:margin-bottom="0cm"/>
    </style:style>
    <style:style style:name="T58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P59" style:family="paragraph" style:parent-style-name="Normal">
      <style:paragraph-properties fo:line-height="100%" fo:margin-bottom="0cm"/>
    </style:style>
    <style:style style:name="T59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P60" style:family="paragraph" style:parent-style-name="Normal">
      <style:paragraph-properties fo:line-height="100%" fo:margin-bottom="0cm"/>
    </style:style>
    <style:style style:name="T60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P61" style:family="paragraph" style:parent-style-name="Normal">
      <style:paragraph-properties fo:line-height="100%" fo:margin-bottom="0cm"/>
    </style:style>
    <style:style style:name="T61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P62" style:family="paragraph" style:parent-style-name="Normal">
      <style:paragraph-properties fo:line-height="100%" fo:margin-bottom="0cm"/>
    </style:style>
    <style:style style:name="T62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P63" style:family="paragraph" style:parent-style-name="Normal">
      <style:paragraph-properties fo:line-height="100%" fo:margin-bottom="0cm"/>
    </style:style>
    <style:style style:name="T63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P64" style:family="paragraph" style:parent-style-name="Normal">
      <style:paragraph-properties fo:line-height="100%" fo:margin-bottom="0cm"/>
    </style:style>
    <style:style style:name="T64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P65" style:family="paragraph" style:parent-style-name="Normal">
      <style:paragraph-properties fo:line-height="100%" fo:margin-bottom="0cm"/>
    </style:style>
    <style:style style:name="T65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P66" style:family="paragraph" style:parent-style-name="Normal">
      <style:paragraph-properties fo:line-height="100%" fo:margin-bottom="0cm"/>
    </style:style>
    <style:style style:name="T66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P67" style:family="paragraph" style:parent-style-name="Normal">
      <style:paragraph-properties fo:line-height="100%" fo:margin-bottom="0cm"/>
    </style:style>
    <style:style style:name="T67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P68" style:family="paragraph" style:parent-style-name="Normal">
      <style:paragraph-properties fo:line-height="108%" fo:margin-bottom="0.282cm"/>
      <style:text-properties fo:font-size="10pt" style:font-size-asian="10pt" style:font-size-complex="10pt"/>
    </style:style>
    <style:style style:name="P69" style:family="paragraph" style:parent-style-name="Normal"/>
    <style:style style:name="T69_1" style:family="text">
      <style:text-properties fo:font-size="14pt" style:font-size-asian="14pt" fo:font-weight="bold" style:font-weight-asian="bold"/>
    </style:style>
    <style:style style:name="T69_2" style:family="text">
      <style:text-properties fo:font-size="14pt" style:font-size-asian="14pt" fo:font-weight="bold" style:font-weight-asian="bold"/>
    </style:style>
    <style:style style:name="P70" style:family="paragraph" style:parent-style-name="Normal">
      <style:text-properties fo:font-size="11pt" style:font-size-asian="11pt" style:font-size-complex="11pt" fo:font-weight="bold" style:font-weight-asian="bold"/>
    </style:style>
    <style:style style:name="P71" style:family="paragraph" style:parent-style-name="Normal"/>
    <style:style style:name="T71_1" style:family="text">
      <style:text-properties fo:font-size="11pt" style:font-size-asian="11pt" style:font-size-complex="11pt" fo:font-weight="bold" style:font-weight-asian="bold" style:font-weight-complex="bold"/>
    </style:style>
    <style:style style:name="P72" style:family="paragraph" style:parent-style-name="Normal">
      <style:text-properties fo:font-size="11pt" style:font-size-asian="11pt" style:font-size-complex="11pt" fo:font-weight="bold" style:font-weight-asian="bold" style:font-weight-complex="bold"/>
    </style:style>
    <style:style style:name="P73" style:family="paragraph" style:parent-style-name="List_20_Paragraph">
      <style:paragraph-properties fo:text-align="justify" fo:margin-top="0.071cm"/>
      <style:text-properties fo:font-size="11pt" style:font-size-asian="11pt" style:font-name-complex="Arial" style:font-size-complex="11pt"/>
    </style:style>
    <style:style style:name="T73_1" style:family="text">
      <style:text-properties fo:font-size="11pt" style:font-size-asian="11pt" style:font-name-complex="Arial" style:font-size-complex="11pt"/>
    </style:style>
    <style:style style:name="T73_2" style:family="text">
      <style:text-properties fo:font-size="11pt" style:font-size-asian="11pt" style:font-name-complex="Arial" style:font-size-complex="11pt"/>
    </style:style>
    <style:style style:name="T73_3" style:family="text">
      <style:text-properties fo:font-size="11pt" style:font-size-asian="11pt" style:font-name-complex="Arial" style:font-size-complex="11pt"/>
    </style:style>
    <style:style style:name="T73_4" style:family="text">
      <style:text-properties fo:font-size="11pt" style:font-size-asian="11pt" style:font-name-complex="Arial" style:font-size-complex="11pt"/>
    </style:style>
    <style:style style:name="T73_5" style:family="text">
      <style:text-properties fo:font-size="11pt" style:font-size-asian="11pt" style:font-name-complex="Arial" style:font-size-complex="11pt"/>
    </style:style>
    <style:style style:name="T73_6" style:family="text">
      <style:text-properties fo:font-size="11pt" style:font-size-asian="11pt" style:font-name-complex="Arial" style:font-size-complex="11pt"/>
    </style:style>
    <style:style style:name="T73_7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3_8" style:family="text">
      <style:text-properties fo:font-size="11pt" style:font-size-asian="11pt" style:font-name-complex="Arial" style:font-size-complex="11pt"/>
    </style:style>
    <style:style style:name="T73_9" style:family="text">
      <style:text-properties fo:font-size="11pt" style:font-size-asian="11pt" style:font-name-complex="Arial" style:font-size-complex="11pt"/>
    </style:style>
    <style:style style:name="T73_10" style:family="text">
      <style:text-properties fo:font-size="11pt" style:font-size-asian="11pt" style:font-name-complex="Arial" style:font-size-complex="11pt"/>
    </style:style>
    <style:style style:name="T73_11" style:family="text">
      <style:text-properties fo:font-size="11pt" style:font-size-asian="11pt" style:font-name-complex="Arial" style:font-size-complex="11pt"/>
    </style:style>
    <style:style style:name="T73_12" style:family="text">
      <style:text-properties fo:font-size="11pt" style:font-size-asian="11pt" style:font-name-complex="Arial" style:font-size-complex="11pt"/>
    </style:style>
    <style:style style:name="T73_13" style:family="text">
      <style:text-properties fo:font-size="11pt" style:font-size-asian="11pt" style:font-name-complex="Arial" style:font-size-complex="11pt"/>
    </style:style>
    <style:style style:name="T73_14" style:family="text">
      <style:text-properties fo:font-size="11pt" style:font-size-asian="11pt" style:font-name-complex="Arial" style:font-size-complex="11pt"/>
    </style:style>
    <style:style style:name="T73_15" style:family="text">
      <style:text-properties fo:font-size="11pt" style:font-size-asian="11pt" style:font-name-complex="Arial" style:font-size-complex="11pt"/>
    </style:style>
    <style:style style:name="T73_16" style:family="text">
      <style:text-properties fo:font-size="11pt" style:font-size-asian="11pt" style:font-name-complex="Arial" style:font-size-complex="11pt"/>
    </style:style>
    <style:style style:name="T73_17" style:family="text">
      <style:text-properties fo:font-size="11pt" style:font-size-asian="11pt" style:font-name-complex="Arial" style:font-size-complex="11pt"/>
    </style:style>
    <style:style style:name="T73_18" style:family="text">
      <style:text-properties fo:font-size="11pt" style:font-size-asian="11pt" style:font-name-complex="Arial" style:font-size-complex="11pt"/>
    </style:style>
    <style:style style:name="T73_19" style:family="text">
      <style:text-properties fo:font-size="11pt" style:font-size-asian="11pt" style:font-name-complex="Arial" style:font-size-complex="11pt"/>
    </style:style>
    <style:style style:name="T73_20" style:family="text">
      <style:text-properties fo:font-size="11pt" style:font-size-asian="11pt" style:font-name-complex="Arial" style:font-size-complex="11pt"/>
    </style:style>
    <style:style style:name="T73_21" style:family="text">
      <style:text-properties fo:font-size="11pt" style:font-size-asian="11pt" style:font-name-complex="Arial" style:font-size-complex="11pt"/>
    </style:style>
    <style:style style:name="T73_22" style:family="text">
      <style:text-properties fo:font-size="11pt" style:font-size-asian="11pt" style:font-name-complex="Arial" style:font-size-complex="11pt"/>
    </style:style>
    <style:style style:name="T73_23" style:family="text">
      <style:text-properties fo:font-size="11pt" style:font-size-asian="11pt" style:font-name-complex="Arial" style:font-size-complex="11pt"/>
    </style:style>
    <style:style style:name="T73_24" style:family="text">
      <style:text-properties fo:font-size="11pt" style:font-size-asian="11pt" style:font-name-complex="Arial" style:font-size-complex="11pt"/>
    </style:style>
    <style:style style:name="T73_25" style:family="text">
      <style:text-properties fo:font-size="11pt" style:font-size-asian="11pt" style:font-name-complex="Arial" style:font-size-complex="11pt"/>
    </style:style>
    <style:style style:name="T73_26" style:family="text">
      <style:text-properties fo:font-size="11pt" style:font-size-asian="11pt" style:font-name-complex="Arial" style:font-size-complex="11pt"/>
    </style:style>
    <style:style style:name="T73_27" style:family="text">
      <style:text-properties fo:font-size="11pt" style:font-size-asian="11pt" style:font-name-complex="Arial" style:font-size-complex="11pt"/>
    </style:style>
    <style:style style:name="T73_28" style:family="text">
      <style:text-properties fo:font-size="11pt" style:font-size-asian="11pt" style:font-name-complex="Arial" style:font-size-complex="11pt"/>
    </style:style>
    <style:style style:name="T73_29" style:family="text">
      <style:text-properties fo:font-size="11pt" style:font-size-asian="11pt" style:font-name-complex="Arial" style:font-size-complex="11pt"/>
    </style:style>
    <style:style style:name="T73_30" style:family="text">
      <style:text-properties fo:font-size="11pt" style:font-size-asian="11pt" style:font-name-complex="Arial" style:font-size-complex="11pt"/>
    </style:style>
    <style:style style:name="T73_31" style:family="text">
      <style:text-properties fo:font-size="11pt" style:font-size-asian="11pt" style:font-name-complex="Arial" style:font-size-complex="11pt"/>
    </style:style>
    <style:style style:name="T73_32" style:family="text">
      <style:text-properties fo:font-size="11pt" style:font-size-asian="11pt" style:font-name-complex="Arial" style:font-size-complex="11pt"/>
    </style:style>
    <style:style style:name="T73_33" style:family="text">
      <style:text-properties fo:font-size="11pt" style:font-size-asian="11pt" style:font-name-complex="Arial" style:font-size-complex="11pt"/>
    </style:style>
    <style:style style:name="T73_34" style:family="text">
      <style:text-properties fo:font-size="11pt" style:font-size-asian="11pt" style:font-name-complex="Arial" style:font-size-complex="11pt"/>
    </style:style>
    <style:style style:name="T73_35" style:family="text">
      <style:text-properties fo:font-size="11pt" style:font-size-asian="11pt" style:font-name-complex="Arial" style:font-size-complex="11pt"/>
    </style:style>
    <style:style style:name="T73_36" style:family="text">
      <style:text-properties fo:font-size="11pt" style:font-size-asian="11pt" style:font-name-complex="Arial" style:font-size-complex="11pt"/>
    </style:style>
    <style:style style:name="T73_37" style:family="text">
      <style:text-properties fo:font-size="11pt" style:font-size-asian="11pt" style:font-name-complex="Arial" style:font-size-complex="11pt"/>
    </style:style>
    <style:style style:name="T73_38" style:family="text">
      <style:text-properties fo:font-size="11pt" style:font-size-asian="11pt" style:font-name-complex="Arial" style:font-size-complex="11pt"/>
    </style:style>
    <style:style style:name="T73_39" style:family="text">
      <style:text-properties fo:font-size="11pt" style:font-size-asian="11pt" style:font-name-complex="Arial" style:font-size-complex="11pt"/>
    </style:style>
    <style:style style:name="T73_40" style:family="text">
      <style:text-properties fo:font-size="11pt" style:font-size-asian="11pt" style:font-name-complex="Arial" style:font-size-complex="11pt"/>
    </style:style>
    <style:style style:name="P74" style:family="paragraph" style:parent-style-name="List_20_Paragraph">
      <style:paragraph-properties fo:text-align="justify" fo:margin-top="0.071cm"/>
      <style:text-properties fo:font-size="11pt" style:font-size-asian="11pt" style:font-name-complex="Arial" style:font-size-complex="11pt"/>
    </style:style>
    <style:style style:name="P75" style:family="paragraph" style:parent-style-name="List_20_Paragraph">
      <style:paragraph-properties fo:text-align="justify" fo:margin-top="0.071cm" fo:margin-bottom="0.071cm"/>
    </style:style>
    <style:style style:name="T75_1" style:family="text">
      <style:text-properties fo:font-size="11pt" style:font-size-asian="11pt" style:font-size-complex="11pt"/>
    </style:style>
    <style:style style:name="T75_2" style:family="text">
      <style:text-properties fo:font-size="11pt" style:font-size-asian="11pt" style:font-size-complex="11pt"/>
    </style:style>
    <style:style style:name="T75_3" style:family="text">
      <style:text-properties fo:font-size="11pt" style:font-size-asian="11pt" style:font-size-complex="11pt"/>
    </style:style>
    <style:style style:name="P76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77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T77_1" style:family="text">
      <style:text-properties fo:font-size="11pt" style:font-size-asian="11pt" style:font-size-complex="11pt"/>
    </style:style>
    <style:style style:name="T77_2" style:family="text">
      <style:text-properties fo:font-size="11pt" style:font-size-asian="11pt" style:font-size-complex="11pt"/>
    </style:style>
    <style:style style:name="T77_3" style:family="text">
      <style:text-properties fo:font-size="11pt" style:font-size-asian="11pt" style:font-size-complex="11pt"/>
    </style:style>
    <style:style style:name="T77_4" style:family="text">
      <style:text-properties fo:font-size="11pt" style:font-size-asian="11pt" style:font-size-complex="11pt"/>
    </style:style>
    <style:style style:name="T77_5" style:family="text">
      <style:text-properties fo:font-size="11pt" style:font-size-asian="11pt" style:font-size-complex="11pt"/>
    </style:style>
    <style:style style:name="P78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T78_1" style:family="text">
      <style:text-properties fo:font-size="11pt" style:font-size-asian="11pt" style:font-size-complex="11pt"/>
    </style:style>
    <style:style style:name="T78_2" style:family="text">
      <style:text-properties fo:font-size="11pt" style:font-size-asian="11pt" style:font-size-complex="11pt"/>
    </style:style>
    <style:style style:name="T78_3" style:family="text">
      <style:text-properties fo:font-size="11pt" style:font-size-asian="11pt" style:font-size-complex="11pt"/>
    </style:style>
    <style:style style:name="T78_4" style:family="text">
      <style:text-properties fo:font-size="11pt" style:font-size-asian="11pt" style:font-size-complex="11pt"/>
    </style:style>
    <style:style style:name="T78_5" style:family="text">
      <style:text-properties fo:font-size="11pt" style:font-size-asian="11pt" style:font-size-complex="11pt"/>
    </style:style>
    <style:style style:name="T78_6" style:family="text">
      <style:text-properties fo:font-size="11pt" style:font-size-asian="11pt" style:font-size-complex="11pt"/>
    </style:style>
    <style:style style:name="T78_7" style:family="text">
      <style:text-properties fo:font-size="11pt" style:font-size-asian="11pt" style:font-size-complex="11pt"/>
    </style:style>
    <style:style style:name="T78_8" style:family="text">
      <style:text-properties fo:font-size="11pt" style:font-size-asian="11pt" style:font-size-complex="11pt"/>
    </style:style>
    <style:style style:name="T78_9" style:family="text">
      <style:text-properties fo:font-size="11pt" style:font-size-asian="11pt" style:font-size-complex="11pt"/>
    </style:style>
    <style:style style:name="T78_10" style:family="text">
      <style:text-properties fo:font-size="11pt" style:font-size-asian="11pt" style:font-size-complex="11pt"/>
    </style:style>
    <style:style style:name="P79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T79_1" style:family="text">
      <style:text-properties fo:font-size="11pt" style:font-size-asian="11pt" style:font-size-complex="11pt"/>
    </style:style>
    <style:style style:name="T79_2" style:family="text">
      <style:text-properties fo:font-size="11pt" style:font-size-asian="11pt" style:font-size-complex="11pt"/>
    </style:style>
    <style:style style:name="T79_3" style:family="text">
      <style:text-properties fo:font-size="11pt" style:font-size-asian="11pt" style:font-size-complex="11pt"/>
    </style:style>
    <style:style style:name="T79_4" style:family="text">
      <style:text-properties fo:font-size="11pt" style:font-size-asian="11pt" style:font-size-complex="11pt"/>
    </style:style>
    <style:style style:name="T79_5" style:family="text">
      <style:text-properties fo:font-size="11pt" style:font-size-asian="11pt" style:font-size-complex="11pt"/>
    </style:style>
    <style:style style:name="T79_6" style:family="text">
      <style:text-properties fo:font-size="11pt" style:font-size-asian="11pt" style:font-size-complex="11pt"/>
    </style:style>
    <style:style style:name="T79_7" style:family="text">
      <style:text-properties fo:font-size="11pt" style:font-size-asian="11pt" style:font-size-complex="11pt"/>
    </style:style>
    <style:style style:name="T79_8" style:family="text">
      <style:text-properties fo:font-size="11pt" style:font-size-asian="11pt" style:font-size-complex="11pt"/>
    </style:style>
    <style:style style:name="T79_9" style:family="text">
      <style:text-properties fo:font-size="11pt" style:font-size-asian="11pt" style:font-size-complex="11pt"/>
    </style:style>
    <style:style style:name="T79_10" style:family="text">
      <style:text-properties fo:font-size="11pt" style:font-size-asian="11pt" style:font-size-complex="11pt"/>
    </style:style>
    <style:style style:name="P80" style:family="paragraph" style:parent-style-name="Normal">
      <style:paragraph-properties fo:text-align="justify" fo:margin-left="1.27cm"/>
      <style:text-properties fo:font-size="11pt" style:font-size-asian="11pt" style:font-size-complex="11pt"/>
    </style:style>
    <style:style style:name="P81" style:family="paragraph" style:parent-style-name="List_20_Paragraph">
      <style:paragraph-properties fo:text-align="justify"/>
    </style:style>
    <style:style style:name="T81_1" style:family="text">
      <style:text-properties fo:font-size="11pt" style:font-size-asian="11pt" style:font-size-complex="11pt"/>
    </style:style>
    <style:style style:name="T81_2" style:family="text">
      <style:text-properties fo:font-size="11pt" style:font-size-asian="11pt" style:font-size-complex="11pt"/>
    </style:style>
    <style:style style:name="T81_3" style:family="text">
      <style:text-properties fo:font-size="11pt" style:font-size-asian="11pt" style:font-size-complex="11pt"/>
    </style:style>
    <style:style style:name="T81_4" style:family="text">
      <style:text-properties fo:font-size="11pt" style:font-size-asian="11pt" style:font-size-complex="11pt"/>
    </style:style>
    <style:style style:name="T81_5" style:family="text">
      <style:text-properties fo:font-size="11pt" style:font-size-asian="11pt" style:font-size-complex="11pt"/>
    </style:style>
    <style:style style:name="T81_6" style:family="text">
      <style:text-properties fo:font-size="11pt" style:font-size-asian="11pt" style:font-size-complex="11pt"/>
    </style:style>
    <style:style style:name="T81_7" style:family="text">
      <style:text-properties fo:font-size="11pt" style:font-size-asian="11pt" style:font-size-complex="11pt"/>
    </style:style>
    <style:style style:name="T81_8" style:family="text">
      <style:text-properties fo:font-size="11pt" style:font-size-asian="11pt" style:font-size-complex="11pt"/>
    </style:style>
    <style:style style:name="T81_9" style:family="text">
      <style:text-properties fo:font-size="11pt" style:font-size-asian="11pt" style:font-size-complex="11pt"/>
    </style:style>
    <style:style style:name="T81_10" style:family="text">
      <style:text-properties fo:font-size="11pt" style:font-size-asian="11pt" style:font-size-complex="11pt"/>
    </style:style>
    <style:style style:name="T81_11" style:family="text">
      <style:text-properties fo:font-size="11pt" style:font-size-asian="11pt" style:font-size-complex="11pt"/>
    </style:style>
    <style:style style:name="T81_12" style:family="text">
      <style:text-properties fo:font-size="11pt" style:font-size-asian="11pt" style:font-size-complex="11pt"/>
    </style:style>
    <style:style style:name="T81_13" style:family="text">
      <style:text-properties fo:font-size="11pt" style:font-size-asian="11pt" style:font-size-complex="11pt"/>
    </style:style>
    <style:style style:name="T81_14" style:family="text">
      <style:text-properties fo:font-size="11pt" style:font-size-asian="11pt" style:font-size-complex="11pt"/>
    </style:style>
    <style:style style:name="T81_15" style:family="text">
      <style:text-properties fo:font-size="11pt" style:font-size-asian="11pt" style:font-size-complex="11pt"/>
    </style:style>
    <style:style style:name="T81_16" style:family="text">
      <style:text-properties fo:font-size="11pt" style:font-size-asian="11pt" style:font-size-complex="11pt"/>
    </style:style>
    <style:style style:name="T81_17" style:family="text">
      <style:text-properties fo:font-size="11pt" style:font-size-asian="11pt" style:font-size-complex="11pt" fo:language="en" fo:country="US"/>
    </style:style>
    <style:style style:name="T81_18" style:family="text">
      <style:text-properties fo:font-size="11pt" style:font-size-asian="11pt" style:font-size-complex="11pt" fo:language="en" fo:country="US"/>
    </style:style>
    <style:style style:name="T81_19" style:family="text">
      <style:text-properties fo:font-size="11pt" style:font-size-asian="11pt" style:font-size-complex="11pt" fo:language="en" fo:country="US"/>
    </style:style>
    <style:style style:name="T81_20" style:family="text">
      <style:text-properties fo:font-size="11pt" style:font-size-asian="11pt" style:font-size-complex="11pt" fo:language="en" fo:country="US"/>
    </style:style>
    <style:style style:name="T81_21" style:family="text">
      <style:text-properties fo:font-size="11pt" style:font-size-asian="11pt" style:font-size-complex="11pt" fo:language="en" fo:country="US"/>
    </style:style>
    <style:style style:name="T81_22" style:family="text">
      <style:text-properties fo:font-size="11pt" style:font-size-asian="11pt" style:font-size-complex="11pt" fo:language="en" fo:country="US"/>
    </style:style>
    <style:style style:name="T81_23" style:family="text">
      <style:text-properties fo:font-size="11pt" style:font-size-asian="11pt" style:font-size-complex="11pt" fo:language="en" fo:country="US"/>
    </style:style>
    <style:style style:name="T81_24" style:family="text">
      <style:text-properties fo:font-size="11pt" style:font-size-asian="11pt" style:font-size-complex="11pt" fo:language="en" fo:country="US"/>
    </style:style>
    <style:style style:name="T81_25" style:family="text">
      <style:text-properties fo:font-size="11pt" style:font-size-asian="11pt" style:font-size-complex="11pt" fo:language="en" fo:country="US"/>
    </style:style>
    <style:style style:name="T81_26" style:family="text">
      <style:text-properties fo:font-size="11pt" style:font-size-asian="11pt" style:font-size-complex="11pt" fo:language="en" fo:country="US"/>
    </style:style>
    <style:style style:name="T81_27" style:family="text">
      <style:text-properties fo:font-size="11pt" style:font-size-asian="11pt" style:font-size-complex="11pt" fo:language="en" fo:country="US"/>
    </style:style>
    <style:style style:name="T81_28" style:family="text">
      <style:text-properties fo:font-size="11pt" style:font-size-asian="11pt" style:font-size-complex="11pt" fo:language="en" fo:country="US"/>
    </style:style>
    <style:style style:name="T81_29" style:family="text">
      <style:text-properties fo:font-size="11pt" style:font-size-asian="11pt" style:font-size-complex="11pt" fo:language="en" fo:country="US"/>
    </style:style>
    <style:style style:name="T81_30" style:family="text">
      <style:text-properties fo:font-size="11pt" style:font-size-asian="11pt" style:font-size-complex="11pt" fo:language="en" fo:country="US"/>
    </style:style>
    <style:style style:name="T81_31" style:family="text">
      <style:text-properties fo:font-size="11pt" style:font-size-asian="11pt" style:font-size-complex="11pt" fo:language="en" fo:country="US"/>
    </style:style>
    <style:style style:name="T81_32" style:family="text">
      <style:text-properties fo:font-size="11pt" style:font-size-asian="11pt" style:font-size-complex="11pt" fo:language="en" fo:country="US"/>
    </style:style>
    <style:style style:name="T81_33" style:family="text">
      <style:text-properties fo:font-size="11pt" style:font-size-asian="11pt" style:font-size-complex="11pt" fo:language="en" fo:country="US"/>
    </style:style>
    <style:style style:name="T81_34" style:family="text">
      <style:text-properties fo:font-size="11pt" style:font-size-asian="11pt" style:font-size-complex="11pt" fo:language="en" fo:country="US"/>
    </style:style>
    <style:style style:name="T81_35" style:family="text">
      <style:text-properties fo:font-size="11pt" style:font-size-asian="11pt" style:font-size-complex="11pt" fo:language="en" fo:country="US"/>
    </style:style>
    <style:style style:name="T81_36" style:family="text">
      <style:text-properties fo:font-size="11pt" style:font-size-asian="11pt" style:font-size-complex="11pt" fo:language="en" fo:country="US"/>
    </style:style>
    <style:style style:name="T81_37" style:family="text">
      <style:text-properties fo:font-size="11pt" style:font-size-asian="11pt" style:font-size-complex="11pt" fo:language="en" fo:country="US"/>
    </style:style>
    <style:style style:name="T81_38" style:family="text">
      <style:text-properties fo:font-size="11pt" style:font-size-asian="11pt" style:font-size-complex="11pt" fo:language="en" fo:country="US"/>
    </style:style>
    <style:style style:name="T81_39" style:family="text">
      <style:text-properties fo:font-size="11pt" style:font-size-asian="11pt" style:font-size-complex="11pt" fo:language="en" fo:country="US"/>
    </style:style>
    <style:style style:name="T81_40" style:family="text">
      <style:text-properties fo:font-size="11pt" style:font-size-asian="11pt" style:font-size-complex="11pt" fo:language="en" fo:country="US"/>
    </style:style>
    <style:style style:name="T81_41" style:family="text">
      <style:text-properties fo:font-size="11pt" style:font-size-asian="11pt" style:font-size-complex="11pt" fo:language="en" fo:country="US"/>
    </style:style>
    <style:style style:name="T81_42" style:family="text">
      <style:text-properties fo:font-size="11pt" style:font-size-asian="11pt" style:font-size-complex="11pt" fo:language="en" fo:country="US"/>
    </style:style>
    <style:style style:name="T81_43" style:family="text">
      <style:text-properties fo:font-size="11pt" style:font-size-asian="11pt" style:font-size-complex="11pt" fo:language="en" fo:country="US"/>
    </style:style>
    <style:style style:name="T81_44" style:family="text">
      <style:text-properties fo:font-size="11pt" style:font-size-asian="11pt" style:font-size-complex="11pt" fo:language="en" fo:country="US"/>
    </style:style>
    <style:style style:name="T81_45" style:family="text">
      <style:text-properties fo:font-size="11pt" style:font-size-asian="11pt" style:font-size-complex="11pt" fo:language="en" fo:country="US"/>
    </style:style>
    <style:style style:name="T81_46" style:family="text">
      <style:text-properties fo:font-size="11pt" style:font-size-asian="11pt" style:font-size-complex="11pt" fo:language="en" fo:country="US"/>
    </style:style>
    <style:style style:name="T81_47" style:family="text">
      <style:text-properties fo:font-size="11pt" style:font-size-asian="11pt" style:font-size-complex="11pt" fo:language="en" fo:country="US"/>
    </style:style>
    <style:style style:name="P82" style:family="paragraph" style:parent-style-name="Normal">
      <style:paragraph-properties fo:text-align="justify"/>
    </style:style>
    <style:style style:name="T82_1" style:family="text">
      <style:text-properties fo:font-size="11pt" style:font-size-asian="11pt" style:font-size-complex="11pt"/>
    </style:style>
    <style:style style:name="T82_2" style:family="text">
      <style:text-properties fo:font-size="11pt" style:font-size-asian="11pt" style:font-size-complex="11pt"/>
    </style:style>
    <style:style style:name="T82_3" style:family="text">
      <style:text-properties fo:font-size="11pt" style:font-size-asian="11pt" style:font-size-complex="11pt"/>
    </style:style>
    <style:style style:name="T82_4" style:family="text">
      <style:text-properties fo:font-size="11pt" style:font-size-asian="11pt" style:font-size-complex="11pt"/>
    </style:style>
    <style:style style:name="T82_5" style:family="text">
      <style:text-properties fo:font-size="11pt" style:font-size-asian="11pt" style:font-size-complex="11pt"/>
    </style:style>
    <style:style style:name="T82_6" style:family="text">
      <style:text-properties fo:font-size="11pt" style:font-size-asian="11pt" style:font-size-complex="11pt"/>
    </style:style>
    <style:style style:name="T82_7" style:family="text">
      <style:text-properties fo:font-size="11pt" style:font-size-asian="11pt" style:font-size-complex="11pt"/>
    </style:style>
    <style:style style:name="T82_8" style:family="text">
      <style:text-properties fo:font-size="11pt" style:font-size-asian="11pt" style:font-size-complex="11pt"/>
    </style:style>
    <style:style style:name="T82_9" style:family="text">
      <style:text-properties fo:font-size="11pt" style:font-size-asian="11pt" style:font-size-complex="11pt"/>
    </style:style>
    <style:style style:name="T82_10" style:family="text">
      <style:text-properties fo:font-size="11pt" style:font-size-asian="11pt" style:font-size-complex="11pt"/>
    </style:style>
    <style:style style:name="T82_11" style:family="text">
      <style:text-properties fo:font-size="11pt" style:font-size-asian="11pt" style:font-size-complex="11pt"/>
    </style:style>
    <style:style style:name="T82_12" style:family="text">
      <style:text-properties fo:font-size="11pt" style:font-size-asian="11pt" style:font-size-complex="11pt"/>
    </style:style>
    <style:style style:name="T82_13" style:family="text">
      <style:text-properties fo:font-size="11pt" style:font-size-asian="11pt" style:font-size-complex="11pt"/>
    </style:style>
    <style:style style:name="T82_14" style:family="text">
      <style:text-properties fo:font-size="11pt" style:font-size-asian="11pt" style:font-size-complex="11pt"/>
    </style:style>
    <style:style style:name="T82_15" style:family="text">
      <style:text-properties fo:font-size="11pt" style:font-size-asian="11pt" style:font-size-complex="11pt"/>
    </style:style>
    <style:style style:name="T82_16" style:family="text">
      <style:text-properties fo:font-size="11pt" style:font-size-asian="11pt" style:font-size-complex="11pt"/>
    </style:style>
    <style:style style:name="T82_17" style:family="text">
      <style:text-properties fo:font-size="11pt" style:font-size-asian="11pt" style:font-size-complex="11pt"/>
    </style:style>
    <style:style style:name="T82_18" style:family="text">
      <style:text-properties fo:font-size="11pt" style:font-size-asian="11pt" style:font-size-complex="11pt"/>
    </style:style>
    <style:style style:name="T82_19" style:family="text">
      <style:text-properties fo:font-size="11pt" style:font-size-asian="11pt" style:font-size-complex="11pt"/>
    </style:style>
    <style:style style:name="T82_20" style:family="text">
      <style:text-properties fo:font-size="11pt" style:font-size-asian="11pt" style:font-size-complex="11pt"/>
    </style:style>
    <style:style style:name="T82_21" style:family="text">
      <style:text-properties fo:font-size="11pt" style:font-size-asian="11pt" style:font-size-complex="11pt"/>
    </style:style>
    <style:style style:name="T82_22" style:family="text">
      <style:text-properties fo:font-size="11pt" style:font-size-asian="11pt" style:font-size-complex="11pt"/>
    </style:style>
    <style:style style:name="T82_23" style:family="text">
      <style:text-properties fo:font-size="11pt" style:font-size-asian="11pt" style:font-size-complex="11pt"/>
    </style:style>
    <style:style style:name="P83" style:family="paragraph" style:parent-style-name="Normal">
      <style:paragraph-properties fo:text-align="justify"/>
      <style:text-properties fo:font-size="11pt" style:font-name-asian="Calibri" style:font-size-asian="11pt" style:font-name-complex="Arial" style:font-size-complex="11pt" fo:language="en" fo:country="US"/>
    </style:style>
    <style:style style:name="P84" style:family="paragraph" style:parent-style-name="List_20_Paragraph">
      <style:paragraph-properties fo:text-align="justify"/>
      <style:text-properties fo:font-size="11pt" style:font-size-asian="11pt" style:font-size-complex="11pt"/>
    </style:style>
    <style:style style:name="T84_1" style:family="text">
      <style:text-properties fo:font-size="11pt" style:font-size-asian="11pt" style:font-size-complex="11pt" fo:language="en" fo:country="US"/>
    </style:style>
    <style:style style:name="T84_2" style:family="text">
      <style:text-properties fo:font-size="11pt" style:font-size-asian="11pt" style:font-size-complex="11pt"/>
    </style:style>
    <style:style style:name="T84_3" style:family="text">
      <style:text-properties fo:font-size="11pt" style:font-size-asian="11pt" style:font-size-complex="11pt"/>
    </style:style>
    <style:style style:name="T84_4" style:family="text">
      <style:text-properties fo:font-size="11pt" style:font-size-asian="11pt" style:font-size-complex="11pt"/>
    </style:style>
    <style:style style:name="T84_5" style:family="text">
      <style:text-properties fo:font-size="11pt" style:font-size-asian="11pt" style:font-size-complex="11pt"/>
    </style:style>
    <style:style style:name="T84_6" style:family="text">
      <style:text-properties fo:font-size="11pt" style:font-size-asian="11pt" style:font-size-complex="11pt"/>
    </style:style>
    <style:style style:name="T84_7" style:family="text">
      <style:text-properties fo:font-size="11pt" style:font-size-asian="11pt" style:font-size-complex="11pt"/>
    </style:style>
    <style:style style:name="T84_8" style:family="text">
      <style:text-properties fo:font-size="11pt" style:font-size-asian="11pt" style:font-size-complex="11pt"/>
    </style:style>
    <style:style style:name="T84_9" style:family="text">
      <style:text-properties fo:font-size="11pt" style:font-size-asian="11pt" style:font-size-complex="11pt"/>
    </style:style>
    <style:style style:name="T84_10" style:family="text">
      <style:text-properties fo:font-size="11pt" style:font-size-asian="11pt" style:font-size-complex="11pt"/>
    </style:style>
    <style:style style:name="T84_11" style:family="text">
      <style:text-properties fo:font-size="11pt" style:font-size-asian="11pt" style:font-size-complex="11pt"/>
    </style:style>
    <style:style style:name="T84_12" style:family="text">
      <style:text-properties fo:font-size="11pt" style:font-size-asian="11pt" style:font-size-complex="11pt"/>
    </style:style>
    <style:style style:name="T84_13" style:family="text">
      <style:text-properties fo:font-size="11pt" style:font-size-asian="11pt" style:font-size-complex="11pt"/>
    </style:style>
    <style:style style:name="T84_14" style:family="text">
      <style:text-properties fo:font-size="11pt" style:font-size-asian="11pt" style:font-size-complex="11pt"/>
    </style:style>
    <style:style style:name="T84_15" style:family="text">
      <style:text-properties fo:font-size="11pt" style:font-size-asian="11pt" style:font-size-complex="11pt"/>
    </style:style>
    <style:style style:name="T84_16" style:family="text">
      <style:text-properties fo:font-size="11pt" style:font-size-asian="11pt" style:font-size-complex="11pt"/>
    </style:style>
    <style:style style:name="T84_17" style:family="text">
      <style:text-properties fo:font-size="11pt" style:font-size-asian="11pt" style:font-size-complex="11pt"/>
    </style:style>
    <style:style style:name="T84_18" style:family="text">
      <style:text-properties fo:font-size="11pt" style:font-size-asian="11pt" style:font-size-complex="11pt"/>
    </style:style>
    <style:style style:name="T84_19" style:family="text">
      <style:text-properties fo:font-size="11pt" style:font-size-asian="11pt" style:font-size-complex="11pt"/>
    </style:style>
    <style:style style:name="T84_20" style:family="text">
      <style:text-properties fo:font-size="11pt" style:font-size-asian="11pt" style:font-size-complex="11pt"/>
    </style:style>
    <style:style style:name="T84_21" style:family="text">
      <style:text-properties fo:font-size="11pt" style:font-size-asian="11pt" style:font-size-complex="11pt"/>
    </style:style>
    <style:style style:name="T84_22" style:family="text">
      <style:text-properties fo:font-size="11pt" style:font-size-asian="11pt" style:font-size-complex="11pt"/>
    </style:style>
    <style:style style:name="T84_23" style:family="text">
      <style:text-properties fo:font-size="11pt" style:font-size-asian="11pt" style:font-size-complex="11pt"/>
    </style:style>
    <style:style style:name="T84_24" style:family="text">
      <style:text-properties fo:font-size="11pt" style:font-size-asian="11pt" style:font-size-complex="11pt"/>
    </style:style>
    <style:style style:name="T84_25" style:family="text">
      <style:text-properties fo:font-size="11pt" style:font-size-asian="11pt" style:font-size-complex="11pt"/>
    </style:style>
    <style:style style:name="T84_26" style:family="text">
      <style:text-properties fo:font-size="11pt" style:font-size-asian="11pt" style:font-size-complex="11pt"/>
    </style:style>
    <style:style style:name="T84_27" style:family="text">
      <style:text-properties fo:font-size="11pt" style:font-size-asian="11pt" style:font-size-complex="11pt"/>
    </style:style>
    <style:style style:name="T84_28" style:family="text">
      <style:text-properties fo:font-size="11pt" style:font-size-asian="11pt" style:font-size-complex="11pt"/>
    </style:style>
    <style:style style:name="T84_29" style:family="text">
      <style:text-properties fo:font-size="11pt" style:font-size-asian="11pt" style:font-size-complex="11pt"/>
    </style:style>
    <style:style style:name="T84_30" style:family="text">
      <style:text-properties fo:font-size="11pt" style:font-size-asian="11pt" style:font-size-complex="11pt"/>
    </style:style>
    <style:style style:name="T84_31" style:family="text">
      <style:text-properties fo:font-size="11pt" style:font-size-asian="11pt" style:font-size-complex="11pt"/>
    </style:style>
    <style:style style:name="T84_32" style:family="text">
      <style:text-properties fo:font-size="11pt" style:font-size-asian="11pt" style:font-size-complex="11pt"/>
    </style:style>
    <style:style style:name="T84_33" style:family="text">
      <style:text-properties fo:font-size="11pt" style:font-size-asian="11pt" style:font-size-complex="11pt"/>
    </style:style>
    <style:style style:name="T84_34" style:family="text">
      <style:text-properties fo:font-size="11pt" style:font-size-asian="11pt" style:font-size-complex="11pt"/>
    </style:style>
    <style:style style:name="T84_35" style:family="text">
      <style:text-properties fo:font-size="11pt" style:font-size-asian="11pt" style:font-size-complex="11pt"/>
    </style:style>
    <style:style style:name="T84_36" style:family="text">
      <style:text-properties fo:font-size="11pt" style:font-size-asian="11pt" style:font-size-complex="11pt"/>
    </style:style>
    <style:style style:name="T84_37" style:family="text">
      <style:text-properties fo:font-size="11pt" style:font-size-asian="11pt" style:font-size-complex="11pt"/>
    </style:style>
    <style:style style:name="T84_38" style:family="text">
      <style:text-properties fo:font-size="11pt" style:font-size-asian="11pt" style:font-size-complex="11pt"/>
    </style:style>
    <style:style style:name="T84_39" style:family="text">
      <style:text-properties fo:font-size="11pt" style:font-size-asian="11pt" style:font-size-complex="11pt"/>
    </style:style>
    <style:style style:name="T84_40" style:family="text">
      <style:text-properties fo:font-size="11pt" style:font-size-asian="11pt" style:font-size-complex="11pt" fo:language="en" fo:country="US"/>
    </style:style>
    <style:style style:name="T84_41" style:family="text">
      <style:text-properties fo:font-size="11pt" style:font-size-asian="11pt" style:font-size-complex="11pt" fo:language="en" fo:country="US"/>
    </style:style>
    <style:style style:name="T84_42" style:family="text">
      <style:text-properties fo:font-size="11pt" style:font-size-asian="11pt" style:font-size-complex="11pt" fo:language="en" fo:country="US"/>
    </style:style>
    <style:style style:name="T84_43" style:family="text">
      <style:text-properties fo:font-size="11pt" style:font-size-asian="11pt" style:font-size-complex="11pt" fo:language="en" fo:country="US"/>
    </style:style>
    <style:style style:name="T84_44" style:family="text">
      <style:text-properties fo:font-size="11pt" style:font-size-asian="11pt" style:font-size-complex="11pt" fo:language="en" fo:country="US"/>
    </style:style>
    <style:style style:name="P85" style:family="paragraph" style:parent-style-name="Normal">
      <style:paragraph-properties fo:text-align="justify"/>
    </style:style>
    <style:style style:name="T85_1" style:family="text">
      <style:text-properties fo:font-size="11pt" style:font-size-asian="11pt" style:font-size-complex="11pt"/>
    </style:style>
    <style:style style:name="P86" style:family="paragraph" style:parent-style-name="Normal"/>
    <style:style style:name="T86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87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88" style:family="paragraph" style:parent-style-name="List_20_Paragraph">
      <style:paragraph-properties fo:text-align="justify"/>
    </style:style>
    <style:style style:name="T88_1" style:family="text">
      <style:text-properties fo:font-size="11pt" style:font-size-asian="11pt" style:font-size-complex="11pt"/>
    </style:style>
    <style:style style:name="T88_2" style:family="text" style:parent-style-name="List_20_Paragraph">
      <style:text-properties fo:font-size="11pt" style:font-size-asian="11pt" style:font-size-complex="11pt"/>
    </style:style>
    <style:style style:name="P89" style:family="paragraph" style:parent-style-name="Footnote_20_text"/>
    <style:style style:name="T89_1" style:family="text"/>
    <style:style style:name="T89_2" style:family="text">
      <style:text-properties fo:font-size="11pt" style:font-size-asian="11pt" style:font-size-complex="11pt"/>
    </style:style>
    <style:style style:name="T89_3" style:family="text">
      <style:text-properties fo:font-size="11pt" style:font-size-asian="11pt" style:font-size-complex="11pt"/>
    </style:style>
    <style:style style:name="T89_4" style:family="text">
      <style:text-properties fo:font-size="11pt" style:font-size-asian="11pt" style:font-size-complex="11pt"/>
    </style:style>
    <style:style style:name="T89_5" style:family="text">
      <style:text-properties fo:font-size="11pt" style:font-size-asian="11pt" style:font-size-complex="11pt"/>
    </style:style>
    <style:style style:name="T89_6" style:family="text">
      <style:text-properties fo:font-size="11pt" style:font-size-asian="11pt" style:font-size-complex="11pt"/>
    </style:style>
    <style:style style:name="T89_7" style:family="text">
      <style:text-properties fo:font-size="11pt" style:font-size-asian="11pt" style:font-size-complex="11pt"/>
    </style:style>
    <style:style style:name="T89_8" style:family="text">
      <style:text-properties fo:font-size="11pt" style:font-size-asian="11pt" style:font-size-complex="11pt"/>
    </style:style>
    <style:style style:name="T89_9" style:family="text" style:parent-style-name="List_20_Paragraph">
      <style:text-properties fo:font-size="11pt" style:font-size-asian="11pt" style:font-size-complex="11pt"/>
    </style:style>
    <style:style style:name="P90" style:family="paragraph" style:parent-style-name="Footnote_20_text"/>
    <style:style style:name="T90_1" style:family="text"/>
    <style:style style:name="T90_2" style:family="text">
      <style:text-properties fo:font-size="11pt" style:font-size-asian="11pt" style:font-size-complex="11pt"/>
    </style:style>
    <style:style style:name="T90_3" style:family="text">
      <style:text-properties fo:font-size="11pt" style:font-size-asian="11pt" style:font-size-complex="11pt"/>
    </style:style>
    <style:style style:name="T90_4" style:family="text">
      <style:text-properties fo:font-size="11pt" style:font-size-asian="11pt" style:font-size-complex="11pt"/>
    </style:style>
    <style:style style:name="T90_5" style:family="text">
      <style:text-properties fo:font-size="11pt" style:font-size-asian="11pt" style:font-size-complex="11pt"/>
    </style:style>
    <style:style style:name="T90_6" style:family="text">
      <style:text-properties fo:font-size="11pt" style:font-size-asian="11pt" style:font-size-complex="11pt"/>
    </style:style>
    <style:style style:name="P91" style:family="paragraph" style:parent-style-name="List_20_Paragraph">
      <style:paragraph-properties fo:text-align="justify"/>
      <style:text-properties fo:font-size="11pt" style:font-size-asian="11pt" style:font-size-complex="11pt"/>
    </style:style>
    <style:style style:name="P92" style:family="paragraph" style:parent-style-name="List_20_Paragraph">
      <style:paragraph-properties fo:text-align="justify"/>
      <style:text-properties fo:font-size="11pt" style:font-size-asian="11pt" style:font-size-complex="11pt"/>
    </style:style>
    <style:style style:name="T92_1" style:family="text">
      <style:text-properties fo:font-size="11pt" style:font-size-asian="11pt" style:font-size-complex="11pt"/>
    </style:style>
    <style:style style:name="T92_2" style:family="text">
      <style:text-properties fo:font-size="11pt" style:font-size-asian="11pt" style:font-size-complex="11pt"/>
    </style:style>
    <style:style style:name="T92_3" style:family="text">
      <style:text-properties fo:font-size="11pt" style:font-size-asian="11pt" style:font-size-complex="11pt"/>
    </style:style>
    <style:style style:name="T92_4" style:family="text">
      <style:text-properties fo:font-size="11pt" style:font-size-asian="11pt" style:font-size-complex="11pt"/>
    </style:style>
    <style:style style:name="T92_5" style:family="text">
      <style:text-properties fo:font-size="11pt" style:font-size-asian="11pt" style:font-size-complex="11pt"/>
    </style:style>
    <style:style style:name="T92_6" style:family="text">
      <style:text-properties fo:font-size="11pt" style:font-size-asian="11pt" style:font-size-complex="11pt"/>
    </style:style>
    <style:style style:name="T92_7" style:family="text">
      <style:text-properties fo:font-size="11pt" style:font-size-asian="11pt" style:font-size-complex="11pt"/>
    </style:style>
    <style:style style:name="T92_8" style:family="text">
      <style:text-properties fo:font-size="11pt" style:font-size-asian="11pt" style:font-size-complex="11pt"/>
    </style:style>
    <style:style style:name="T92_9" style:family="text">
      <style:text-properties fo:font-size="11pt" style:font-size-asian="11pt" style:font-size-complex="11pt"/>
    </style:style>
    <style:style style:name="T92_10" style:family="text">
      <style:text-properties fo:font-size="11pt" style:font-name-asian="游明朝" style:font-size-asian="11pt" style:font-name-complex="Arial" style:font-size-complex="11pt"/>
    </style:style>
    <style:style style:name="T92_11" style:family="text">
      <style:text-properties fo:font-size="11pt" style:font-name-asian="游明朝" style:font-size-asian="11pt" style:font-name-complex="Arial" style:font-size-complex="11pt"/>
    </style:style>
    <style:style style:name="T92_12" style:family="text">
      <style:text-properties fo:font-size="11pt" style:font-name-asian="游明朝" style:font-size-asian="11pt" style:font-name-complex="Arial" style:font-size-complex="11pt"/>
    </style:style>
    <style:style style:name="T92_13" style:family="text">
      <style:text-properties fo:font-size="11pt" style:font-name-asian="游明朝" style:font-size-asian="11pt" style:font-name-complex="Arial" style:font-size-complex="11pt"/>
    </style:style>
    <style:style style:name="T92_14" style:family="text">
      <style:text-properties fo:font-size="11pt" style:font-name-asian="游明朝" style:font-size-asian="11pt" style:font-name-complex="Arial" style:font-size-complex="11pt"/>
    </style:style>
    <style:style style:name="T92_15" style:family="text">
      <style:text-properties fo:font-size="11pt" style:font-name-asian="游明朝" style:font-size-asian="11pt" style:font-name-complex="Arial" style:font-size-complex="11pt"/>
    </style:style>
    <style:style style:name="T92_16" style:family="text">
      <style:text-properties fo:font-size="11pt" style:font-name-asian="游明朝" style:font-size-asian="11pt" style:font-name-complex="Arial" style:font-size-complex="11pt"/>
    </style:style>
    <style:style style:name="T92_17" style:family="text">
      <style:text-properties fo:font-size="11pt" style:font-name-asian="游明朝" style:font-size-asian="11pt" style:font-name-complex="Arial" style:font-size-complex="11pt"/>
    </style:style>
    <style:style style:name="T92_18" style:family="text">
      <style:text-properties fo:font-size="11pt" style:font-name-asian="游明朝" style:font-size-asian="11pt" style:font-name-complex="Arial" style:font-size-complex="11pt"/>
    </style:style>
    <style:style style:name="T92_19" style:family="text">
      <style:text-properties fo:font-size="11pt" style:font-name-asian="游明朝" style:font-size-asian="11pt" style:font-name-complex="Arial" style:font-size-complex="11pt"/>
    </style:style>
    <style:style style:name="T92_20" style:family="text">
      <style:text-properties fo:font-size="11pt" style:font-name-asian="游明朝" style:font-size-asian="11pt" style:font-name-complex="Arial" style:font-size-complex="11pt"/>
    </style:style>
    <style:style style:name="T92_21" style:family="text">
      <style:text-properties fo:font-size="11pt" style:font-name-asian="游明朝" style:font-size-asian="11pt" style:font-name-complex="Arial" style:font-size-complex="11pt"/>
    </style:style>
    <style:style style:name="T92_22" style:family="text">
      <style:text-properties fo:font-size="11pt" style:font-name-asian="游明朝" style:font-size-asian="11pt" style:font-name-complex="Arial" style:font-size-complex="11pt"/>
    </style:style>
    <style:style style:name="T92_23" style:family="text">
      <style:text-properties fo:font-size="11pt" style:font-name-asian="游明朝" style:font-size-asian="11pt" style:font-name-complex="Arial" style:font-size-complex="11pt"/>
    </style:style>
    <style:style style:name="T92_24" style:family="text">
      <style:text-properties fo:font-size="11pt" style:font-name-asian="游明朝" style:font-size-asian="11pt" style:font-name-complex="Arial" style:font-size-complex="11pt"/>
    </style:style>
    <style:style style:name="T92_25" style:family="text">
      <style:text-properties fo:font-size="11pt" style:font-name-asian="游明朝" style:font-size-asian="11pt" style:font-name-complex="Arial" style:font-size-complex="11pt"/>
    </style:style>
    <style:style style:name="T92_26" style:family="text">
      <style:text-properties fo:font-size="11pt" style:font-name-asian="游明朝" style:font-size-asian="11pt" style:font-name-complex="Arial" style:font-size-complex="11pt"/>
    </style:style>
    <style:style style:name="T92_27" style:family="text">
      <style:text-properties fo:font-size="11pt" style:font-name-asian="游明朝" style:font-size-asian="11pt" style:font-name-complex="Arial" style:font-size-complex="11pt"/>
    </style:style>
    <style:style style:name="T92_28" style:family="text">
      <style:text-properties fo:font-size="11pt" style:font-name-asian="游明朝" style:font-size-asian="11pt" style:font-name-complex="Arial" style:font-size-complex="11pt"/>
    </style:style>
    <style:style style:name="T92_29" style:family="text">
      <style:text-properties fo:font-size="11pt" style:font-name-asian="游明朝" style:font-size-asian="11pt" style:font-name-complex="Arial" style:font-size-complex="11pt"/>
    </style:style>
    <style:style style:name="T92_30" style:family="text">
      <style:text-properties fo:font-size="11pt" style:font-name-asian="游明朝" style:font-size-asian="11pt" style:font-name-complex="Arial" style:font-size-complex="11pt"/>
    </style:style>
    <style:style style:name="T92_31" style:family="text">
      <style:text-properties fo:font-size="11pt" style:font-name-asian="游明朝" style:font-size-asian="11pt" style:font-name-complex="Arial" style:font-size-complex="11pt"/>
    </style:style>
    <style:style style:name="T92_32" style:family="text">
      <style:text-properties fo:font-size="11pt" style:font-name-asian="游明朝" style:font-size-asian="11pt" style:font-name-complex="Arial" style:font-size-complex="11pt"/>
    </style:style>
    <style:style style:name="T92_33" style:family="text">
      <style:text-properties fo:font-size="11pt" style:font-name-asian="游明朝" style:font-size-asian="11pt" style:font-name-complex="Arial" style:font-size-complex="11pt"/>
    </style:style>
    <style:style style:name="T92_34" style:family="text">
      <style:text-properties fo:font-size="11pt" style:font-name-asian="游明朝" style:font-size-asian="11pt" style:font-name-complex="Arial" style:font-size-complex="11pt"/>
    </style:style>
    <style:style style:name="T92_35" style:family="text">
      <style:text-properties fo:font-size="11pt" style:font-name-asian="游明朝" style:font-size-asian="11pt" style:font-name-complex="Arial" style:font-size-complex="11pt"/>
    </style:style>
    <style:style style:name="T92_36" style:family="text">
      <style:text-properties fo:font-size="11pt" style:font-name-asian="游明朝" style:font-size-asian="11pt" style:font-name-complex="Arial" style:font-size-complex="11pt"/>
    </style:style>
    <style:style style:name="T92_37" style:family="text">
      <style:text-properties fo:font-size="11pt" style:font-name-asian="游明朝" style:font-size-asian="11pt" style:font-name-complex="Arial" style:font-size-complex="11pt"/>
    </style:style>
    <style:style style:name="T92_38" style:family="text">
      <style:text-properties fo:font-size="11pt" style:font-name-asian="游明朝" style:font-size-asian="11pt" style:font-name-complex="Arial" style:font-size-complex="11pt"/>
    </style:style>
    <style:style style:name="T92_39" style:family="text">
      <style:text-properties fo:font-size="11pt" style:font-name-asian="游明朝" style:font-size-asian="11pt" style:font-name-complex="Arial" style:font-size-complex="11pt"/>
    </style:style>
    <style:style style:name="T92_40" style:family="text">
      <style:text-properties fo:font-size="11pt" style:font-name-asian="游明朝" style:font-size-asian="11pt" style:font-name-complex="Arial" style:font-size-complex="11pt"/>
    </style:style>
    <style:style style:name="T92_41" style:family="text">
      <style:text-properties fo:font-size="11pt" style:font-name-asian="游明朝" style:font-size-asian="11pt" style:font-name-complex="Arial" style:font-size-complex="11pt"/>
    </style:style>
    <style:style style:name="T92_42" style:family="text">
      <style:text-properties fo:font-size="11pt" style:font-name-asian="游明朝" style:font-size-asian="11pt" style:font-name-complex="Arial" style:font-size-complex="11pt"/>
    </style:style>
    <style:style style:name="T92_43" style:family="text">
      <style:text-properties fo:font-size="11pt" style:font-name-asian="游明朝" style:font-size-asian="11pt" style:font-name-complex="Arial" style:font-size-complex="11pt"/>
    </style:style>
    <style:style style:name="T92_44" style:family="text">
      <style:text-properties fo:font-size="11pt" style:font-name-asian="游明朝" style:font-size-asian="11pt" style:font-name-complex="Arial" style:font-size-complex="11pt"/>
    </style:style>
    <style:style style:name="T92_45" style:family="text">
      <style:text-properties fo:font-size="11pt" style:font-name-asian="游明朝" style:font-size-asian="11pt" style:font-name-complex="Arial" style:font-size-complex="11pt"/>
    </style:style>
    <style:style style:name="T92_46" style:family="text">
      <style:text-properties fo:font-size="11pt" style:font-name-asian="游明朝" style:font-size-asian="11pt" style:font-name-complex="Arial" style:font-size-complex="11pt"/>
    </style:style>
    <style:style style:name="T92_47" style:family="text">
      <style:text-properties fo:font-size="11pt" style:font-name-asian="游明朝" style:font-size-asian="11pt" style:font-name-complex="Arial" style:font-size-complex="11pt"/>
    </style:style>
    <style:style style:name="T92_48" style:family="text">
      <style:text-properties fo:font-size="11pt" style:font-name-asian="游明朝" style:font-size-asian="11pt" style:font-name-complex="Arial" style:font-size-complex="11pt"/>
    </style:style>
    <style:style style:name="T92_49" style:family="text">
      <style:text-properties fo:font-size="11pt" style:font-name-asian="游明朝" style:font-size-asian="11pt" style:font-name-complex="Arial" style:font-size-complex="11pt"/>
    </style:style>
    <style:style style:name="T92_50" style:family="text">
      <style:text-properties fo:font-size="11pt" style:font-name-asian="游明朝" style:font-size-asian="11pt" style:font-name-complex="Arial" style:font-size-complex="11pt"/>
    </style:style>
    <style:style style:name="T92_51" style:family="text">
      <style:text-properties fo:font-size="11pt" style:font-name-asian="游明朝" style:font-size-asian="11pt" style:font-name-complex="Arial" style:font-size-complex="11pt"/>
    </style:style>
    <style:style style:name="T92_52" style:family="text">
      <style:text-properties fo:font-size="11pt" style:font-name-asian="游明朝" style:font-size-asian="11pt" style:font-name-complex="Arial" style:font-size-complex="11pt"/>
    </style:style>
    <style:style style:name="T92_53" style:family="text">
      <style:text-properties fo:font-size="11pt" style:font-name-asian="游明朝" style:font-size-asian="11pt" style:font-name-complex="Arial" style:font-size-complex="11pt"/>
    </style:style>
    <style:style style:name="T92_54" style:family="text">
      <style:text-properties fo:font-size="11pt" style:font-name-asian="游明朝" style:font-size-asian="11pt" style:font-name-complex="Arial" style:font-size-complex="11pt"/>
    </style:style>
    <style:style style:name="T92_55" style:family="text">
      <style:text-properties fo:font-size="11pt" style:font-name-asian="游明朝" style:font-size-asian="11pt" style:font-name-complex="Arial" style:font-size-complex="11pt"/>
    </style:style>
    <style:style style:name="T92_56" style:family="text">
      <style:text-properties fo:font-size="11pt" style:font-name-asian="游明朝" style:font-size-asian="11pt" style:font-name-complex="Arial" style:font-size-complex="11pt"/>
    </style:style>
    <style:style style:name="T92_57" style:family="text">
      <style:text-properties fo:font-size="11pt" style:font-name-asian="游明朝" style:font-size-asian="11pt" style:font-name-complex="Arial" style:font-size-complex="11pt"/>
    </style:style>
    <style:style style:name="T92_58" style:family="text">
      <style:text-properties fo:font-size="11pt" style:font-name-asian="游明朝" style:font-size-asian="11pt" style:font-name-complex="Arial" style:font-size-complex="11pt"/>
    </style:style>
    <style:style style:name="T92_59" style:family="text">
      <style:text-properties fo:font-size="11pt" style:font-name-asian="游明朝" style:font-size-asian="11pt" style:font-name-complex="Arial" style:font-size-complex="11pt"/>
    </style:style>
    <style:style style:name="T92_60" style:family="text">
      <style:text-properties fo:font-size="11pt" style:font-name-asian="Calibri" style:font-size-asian="11pt" style:font-name-complex="Arial" style:font-size-complex="11pt"/>
    </style:style>
    <style:style style:name="T92_61" style:family="text">
      <style:text-properties fo:font-size="11pt" style:font-name-asian="Calibri" style:font-size-asian="11pt" style:font-name-complex="Arial" style:font-size-complex="11pt"/>
    </style:style>
    <style:style style:name="T92_62" style:family="text">
      <style:text-properties fo:font-size="11pt" style:font-name-asian="Calibri" style:font-size-asian="11pt" style:font-name-complex="Arial" style:font-size-complex="11pt"/>
    </style:style>
    <style:style style:name="T92_63" style:family="text">
      <style:text-properties fo:font-size="11pt" style:font-name-asian="Calibri" style:font-size-asian="11pt" style:font-name-complex="Arial" style:font-size-complex="11pt"/>
    </style:style>
    <style:style style:name="T92_64" style:family="text">
      <style:text-properties fo:font-size="11pt" style:font-name-asian="Calibri" style:font-size-asian="11pt" style:font-name-complex="Arial" style:font-size-complex="11pt"/>
    </style:style>
    <style:style style:name="T92_65" style:family="text">
      <style:text-properties fo:font-size="11pt" style:font-name-asian="Calibri" style:font-size-asian="11pt" style:font-name-complex="Arial" style:font-size-complex="11pt"/>
    </style:style>
    <style:style style:name="T92_66" style:family="text">
      <style:text-properties fo:font-size="11pt" style:font-name-asian="Calibri" style:font-size-asian="11pt" style:font-name-complex="Arial" style:font-size-complex="11pt"/>
    </style:style>
    <style:style style:name="T92_67" style:family="text">
      <style:text-properties fo:font-size="11pt" style:font-name-asian="Calibri" style:font-size-asian="11pt" style:font-name-complex="Arial" style:font-size-complex="11pt"/>
    </style:style>
    <style:style style:name="T92_68" style:family="text">
      <style:text-properties fo:font-size="11pt" style:font-name-asian="Calibri" style:font-size-asian="11pt" style:font-name-complex="Arial" style:font-size-complex="11pt"/>
    </style:style>
    <style:style style:name="P93" style:family="paragraph" style:parent-style-name="Normal">
      <style:text-properties fo:font-size="11pt" style:font-name-asian="Calibri" style:font-size-asian="11pt" style:font-name-complex="Arial" style:font-size-complex="11pt"/>
    </style:style>
    <style:style style:name="P94" style:family="paragraph" style:parent-style-name="Normal">
      <style:paragraph-properties fo:margin-top="0.071cm"/>
    </style:style>
    <style:style style:name="T94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95" style:family="paragraph" style:parent-style-name="Normal">
      <style:paragraph-properties fo:margin-top="0.071cm" fo:margin-bottom="0.071cm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able5" style:family="table">
      <style:table-properties table:align="left" style:width="15.903cm" fo:margin-left="0cm"/>
    </style:style>
    <style:style style:name="Column16" style:family="table-column">
      <style:table-column-properties style:column-width="12.282cm"/>
    </style:style>
    <style:style style:name="Column17" style:family="table-column">
      <style:table-column-properties style:column-width="2.214cm"/>
    </style:style>
    <style:style style:name="Column18" style:family="table-column">
      <style:table-column-properties style:column-width="1.408cm"/>
    </style:style>
    <style:style style:name="Row10" style:family="table-row"/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line-height="100%" fo:margin-bottom="0cm"/>
    </style:style>
    <style:style style:name="T96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 fo:font-weight="bold" style:font-weight-asian="bold" style:font-weight-complex="bold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line-height="100%" fo:margin-bottom="0cm"/>
    </style:style>
    <style:style style:name="T9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-asian="GB" fo:country-complex="SA" fo:font-weight="bold" style:font-weight-asian="bold" style:font-weight-complex="bold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line-height="100%" fo:margin-bottom="0cm"/>
    </style:style>
    <style:style style:name="T98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 fo:font-weight="bold" style:font-weight-asian="bold" style:font-weight-complex="bold"/>
    </style:style>
    <style:style style:name="Row11" style:family="table-row"/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line-height="100%" fo:margin-bottom="0cm"/>
    </style:style>
    <style:style style:name="T9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T99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-asian="US" fo:country-complex="SA"/>
    </style:style>
    <style:style style:name="T99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-asian="US" fo:country-complex="SA" fo:font-weight="bold" style:font-weight-asian="bold"/>
    </style:style>
    <style:style style:name="T99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-asian="US" fo:country-complex="SA"/>
    </style:style>
    <style:style style:name="T99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-asian="US" fo:country-complex="SA"/>
    </style:style>
    <style:style style:name="T99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-asian="US" fo:country-complex="SA"/>
    </style:style>
    <style:style style:name="T99_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-asian="US" fo:country-complex="SA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line-height="100%" fo:margin-bottom="0cm"/>
    </style:style>
    <style:style style:name="T100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T100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T100_3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-asian="GB" fo:country-complex="SA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line-height="100%" fo:margin-bottom="0cm"/>
    </style:style>
    <style:style style:name="T10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/>
    </style:style>
    <style:style style:name="P102" style:family="paragraph" style:parent-style-name="Normal">
      <style:text-properties fo:font-size="11pt" style:font-size-asian="11pt" style:font-size-complex="11pt" fo:language="en" fo:font-weight="bold" style:font-weight-asian="bold" style:font-weight-complex="bold"/>
    </style:style>
    <style:style style:name="P103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03_1" style:family="text">
      <style:text-properties fo:font-size="11pt" style:font-size-asian="11pt" style:font-size-complex="11pt" fo:font-weight="bold" style:font-weight-asian="bold" style:font-weight-complex="bold"/>
    </style:style>
    <style:style style:name="P104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105" style:family="paragraph" style:parent-style-name="Normal"/>
    <style:style style:name="T105_1" style:family="text">
      <style:text-properties fo:font-style="italic" style:font-style-asian="italic" style:font-style-complex="italic" fo:color="#2f5496" fo:font-size="11pt" style:font-size-asian="11pt" style:font-name-complex="Arial" style:font-size-complex="11pt" fo:font-weight="bold" style:font-weight-asian="bold" style:font-weight-complex="bold"/>
    </style:style>
    <style:style style:name="P106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107" style:family="paragraph" style:parent-style-name="List_20_Paragraph">
      <style:paragraph-properties fo:text-align="justify"/>
      <style:text-properties fo:font-size="11pt" style:font-size-asian="11pt" style:font-size-complex="11pt" fo:language="en" fo:country="US"/>
    </style:style>
    <style:style style:name="T107_1" style:family="text">
      <style:text-properties fo:font-size="11pt" style:font-size-asian="11pt" style:font-size-complex="11pt" fo:language="en" fo:country="US" fo:font-weight="bold" style:font-weight-asian="bold" style:font-weight-complex="bold"/>
    </style:style>
    <style:style style:name="T107_2" style:family="text">
      <style:text-properties fo:font-size="11pt" style:font-size-asian="11pt" style:font-size-complex="11pt" fo:language="en" fo:country="US" fo:font-weight="bold" style:font-weight-asian="bold" style:font-weight-complex="bold"/>
    </style:style>
    <style:style style:name="T107_3" style:family="text">
      <style:text-properties fo:font-size="11pt" style:font-size-asian="11pt" style:font-size-complex="11pt" fo:language="en" fo:country="US" fo:font-weight="bold" style:font-weight-asian="bold" style:font-weight-complex="bold"/>
    </style:style>
    <style:style style:name="T107_4" style:family="text">
      <style:text-properties fo:font-size="11pt" style:font-size-asian="11pt" style:font-size-complex="11pt" fo:language="en" fo:country="US"/>
    </style:style>
    <style:style style:name="T107_5" style:family="text">
      <style:text-properties fo:font-size="11pt" style:font-size-asian="11pt" style:font-size-complex="11pt" fo:language="en" fo:country="US"/>
    </style:style>
    <style:style style:name="T107_6" style:family="text">
      <style:text-properties fo:font-size="11pt" style:font-size-asian="11pt" style:font-size-complex="11pt" fo:language="en" fo:country="US"/>
    </style:style>
    <style:style style:name="T107_7" style:family="text">
      <style:text-properties fo:font-size="11pt" style:font-size-asian="11pt" style:font-size-complex="11pt" fo:language="en" fo:country="US"/>
    </style:style>
    <style:style style:name="T107_8" style:family="text">
      <style:text-properties fo:font-size="11pt" style:font-size-asian="11pt" style:font-size-complex="11pt" fo:language="en" fo:country="US"/>
    </style:style>
    <style:style style:name="T107_9" style:family="text">
      <style:text-properties fo:font-size="11pt" style:font-size-asian="11pt" style:font-size-complex="11pt" fo:language="en" fo:country="US"/>
    </style:style>
    <style:style style:name="T107_10" style:family="text">
      <style:text-properties fo:font-size="11pt" style:font-size-asian="11pt" style:font-size-complex="11pt" fo:language="en" fo:country="US"/>
    </style:style>
    <style:style style:name="T107_11" style:family="text">
      <style:text-properties fo:font-size="11pt" style:font-size-asian="11pt" style:font-size-complex="11pt" fo:language="en" fo:country="US"/>
    </style:style>
    <style:style style:name="T107_12" style:family="text">
      <style:text-properties fo:font-size="11pt" style:font-size-asian="11pt" style:font-size-complex="11pt" fo:language="en" fo:country="US"/>
    </style:style>
    <style:style style:name="T107_13" style:family="text">
      <style:text-properties fo:font-size="11pt" style:font-size-asian="11pt" style:font-size-complex="11pt" fo:language="en" fo:country="US"/>
    </style:style>
    <style:style style:name="T107_14" style:family="text">
      <style:text-properties fo:font-size="11pt" style:font-size-asian="11pt" style:font-size-complex="11pt" fo:language="en" fo:country="US"/>
    </style:style>
    <style:style style:name="T107_15" style:family="text">
      <style:text-properties fo:font-size="11pt" style:font-size-asian="11pt" style:font-size-complex="11pt" fo:language="en" fo:country="US"/>
    </style:style>
    <style:style style:name="T107_16" style:family="text">
      <style:text-properties fo:font-size="11pt" style:font-size-asian="11pt" style:font-size-complex="11pt" fo:language="en" fo:country="US"/>
    </style:style>
    <style:style style:name="T107_17" style:family="text">
      <style:text-properties fo:font-size="11pt" style:font-size-asian="11pt" style:font-size-complex="11pt" fo:language="en" fo:country="US"/>
    </style:style>
    <style:style style:name="T107_18" style:family="text">
      <style:text-properties fo:font-size="11pt" style:font-size-asian="11pt" style:font-size-complex="11pt" fo:language="en" fo:country="US"/>
    </style:style>
    <style:style style:name="T107_19" style:family="text">
      <style:text-properties fo:font-size="11pt" style:font-size-asian="11pt" style:font-size-complex="11pt" fo:language="en" fo:country="US"/>
    </style:style>
    <style:style style:name="T107_20" style:family="text">
      <style:text-properties fo:font-size="11pt" style:font-size-asian="11pt" style:font-size-complex="11pt" fo:language="en" fo:country="US"/>
    </style:style>
    <style:style style:name="T107_21" style:family="text">
      <style:text-properties fo:font-size="11pt" style:font-size-asian="11pt" style:font-size-complex="11pt" fo:language="en" fo:country="US"/>
    </style:style>
    <style:style style:name="T107_22" style:family="text">
      <style:text-properties fo:font-size="11pt" style:font-size-asian="11pt" style:font-size-complex="11pt" fo:language="en" fo:country="US"/>
    </style:style>
    <style:style style:name="T107_23" style:family="text">
      <style:text-properties fo:font-size="11pt" style:font-size-asian="11pt" style:font-size-complex="11pt" fo:language="en" fo:country="US"/>
    </style:style>
    <style:style style:name="T107_24" style:family="text">
      <style:text-properties fo:font-size="11pt" style:font-size-asian="11pt" style:font-size-complex="11pt" fo:language="en" fo:country="US"/>
    </style:style>
    <style:style style:name="P108" style:family="paragraph" style:parent-style-name="List_20_Paragraph">
      <style:paragraph-properties fo:text-align="justify"/>
      <style:text-properties fo:font-size="11pt" style:font-size-asian="11pt" style:font-size-complex="11pt" fo:language="en" fo:country="US"/>
    </style:style>
    <style:style style:name="P109" style:family="paragraph" style:parent-style-name="List_20_Paragraph">
      <style:paragraph-properties fo:text-align="justify"/>
      <style:text-properties fo:font-size="11pt" style:font-size-asian="11pt" style:font-size-complex="11pt" fo:language="en" fo:country="US"/>
    </style:style>
    <style:style style:name="T109_1" style:family="text">
      <style:text-properties fo:font-size="11pt" style:font-size-asian="11pt" style:font-size-complex="11pt" fo:language="en" fo:country="US"/>
    </style:style>
    <style:style style:name="T109_2" style:family="text">
      <style:text-properties fo:font-size="11pt" style:font-size-asian="11pt" style:font-size-complex="11pt" fo:language="en" fo:country="US"/>
    </style:style>
    <style:style style:name="T109_3" style:family="text">
      <style:text-properties fo:font-size="11pt" style:font-size-asian="11pt" style:font-size-complex="11pt" fo:language="en" fo:country="US"/>
    </style:style>
    <style:style style:name="T109_4" style:family="text">
      <style:text-properties fo:font-size="11pt" style:font-size-asian="11pt" style:font-size-complex="11pt" fo:language="en" fo:country="US"/>
    </style:style>
    <style:style style:name="T109_5" style:family="text">
      <style:text-properties fo:font-size="11pt" style:font-size-asian="11pt" style:font-size-complex="11pt" fo:language="en" fo:country="US"/>
    </style:style>
    <style:style style:name="T109_6" style:family="text">
      <style:text-properties fo:font-size="11pt" style:font-size-asian="11pt" style:font-size-complex="11pt" fo:language="en" fo:country="US"/>
    </style:style>
    <style:style style:name="T109_7" style:family="text">
      <style:text-properties fo:font-size="11pt" style:font-size-asian="11pt" style:font-size-complex="11pt" fo:language="en" fo:country="US"/>
    </style:style>
    <style:style style:name="T109_8" style:family="text">
      <style:text-properties fo:font-size="11pt" style:font-size-asian="11pt" style:font-size-complex="11pt" fo:language="en" fo:country="US"/>
    </style:style>
    <style:style style:name="T109_9" style:family="text">
      <style:text-properties fo:font-size="11pt" style:font-size-asian="11pt" style:font-size-complex="11pt" fo:language="en" fo:country="US"/>
    </style:style>
    <style:style style:name="T109_10" style:family="text">
      <style:text-properties fo:font-size="11pt" style:font-size-asian="11pt" style:font-size-complex="11pt" fo:language="en" fo:country="US"/>
    </style:style>
    <style:style style:name="T109_11" style:family="text">
      <style:text-properties fo:font-size="11pt" style:font-size-asian="11pt" style:font-size-complex="11pt" fo:language="en" fo:country="US"/>
    </style:style>
    <style:style style:name="T109_12" style:family="text">
      <style:text-properties fo:font-size="11pt" style:font-size-asian="11pt" style:font-size-complex="11pt" fo:language="en" fo:country="US"/>
    </style:style>
    <style:style style:name="P110" style:family="paragraph" style:parent-style-name="List_20_Paragraph">
      <style:paragraph-properties fo:text-align="justify" fo:margin-left="2.54cm"/>
      <style:text-properties fo:font-size="11pt" style:font-size-asian="11pt" style:font-size-complex="11pt" fo:language="en" fo:country="US"/>
    </style:style>
    <style:style style:name="P111" style:family="paragraph" style:parent-style-name="List_20_Paragraph">
      <style:paragraph-properties fo:text-align="justify"/>
      <style:text-properties fo:font-size="11pt" style:font-size-asian="11pt" style:font-size-complex="11pt" fo:language="en" fo:country="US"/>
    </style:style>
    <style:style style:name="T111_1" style:family="text">
      <style:text-properties fo:font-size="11pt" style:font-size-asian="11pt" style:font-size-complex="11pt" fo:language="en" fo:country="US"/>
    </style:style>
    <style:style style:name="T111_2" style:family="text">
      <style:text-properties fo:font-size="11pt" style:font-size-asian="11pt" style:font-size-complex="11pt" fo:language="en" fo:country="US"/>
    </style:style>
    <style:style style:name="T111_3" style:family="text">
      <style:text-properties fo:font-size="11pt" style:font-size-asian="11pt" style:font-size-complex="11pt" fo:language="en" fo:country="US"/>
    </style:style>
    <style:style style:name="T111_4" style:family="text">
      <style:text-properties fo:font-size="11pt" style:font-size-asian="11pt" style:font-size-complex="11pt" fo:language="en" fo:country="US"/>
    </style:style>
    <style:style style:name="T111_5" style:family="text">
      <style:text-properties fo:font-size="11pt" style:font-size-asian="11pt" style:font-size-complex="11pt" fo:language="en" fo:country="US"/>
    </style:style>
    <style:style style:name="T111_6" style:family="text">
      <style:text-properties fo:font-size="11pt" style:font-size-asian="11pt" style:font-size-complex="11pt" fo:language="en" fo:country="US"/>
    </style:style>
    <style:style style:name="T111_7" style:family="text">
      <style:text-properties fo:font-size="11pt" style:font-size-asian="11pt" style:font-size-complex="11pt" fo:language="en" fo:country="US"/>
    </style:style>
    <style:style style:name="T111_8" style:family="text">
      <style:text-properties fo:font-size="11pt" style:font-size-asian="11pt" style:font-size-complex="11pt" fo:language="en" fo:country="US"/>
    </style:style>
    <style:style style:name="T111_9" style:family="text">
      <style:text-properties fo:font-size="11pt" style:font-size-asian="11pt" style:font-size-complex="11pt" fo:language="en" fo:country="US"/>
    </style:style>
    <style:style style:name="P112" style:family="paragraph" style:parent-style-name="Normal">
      <style:paragraph-properties fo:line-height="108%" fo:margin-bottom="0.282cm"/>
    </style:style>
    <style:style style:name="T112_1" style:family="text">
      <style:text-properties fo:font-style="italic" style:font-style-asian="italic" style:font-style-complex="italic" fo:color="#2f5496" fo:font-size="11pt" style:font-size-asian="11pt" style:font-name-complex="Arial" style:font-size-complex="11pt" fo:font-weight="bold" style:font-weight-asian="bold" style:font-weight-complex="bold"/>
    </style:style>
    <style:style style:name="P113" style:family="paragraph" style:parent-style-name="Normal">
      <style:text-properties fo:font-style="italic" style:font-style-asian="italic" style:font-style-complex="italic" fo:color="#2f5496" fo:font-size="11pt" style:font-size-asian="11pt" style:font-name-complex="Arial" style:font-size-complex="11pt" fo:font-weight="bold" style:font-weight-asian="bold" style:font-weight-complex="bold"/>
    </style:style>
    <style:style style:name="P114" style:family="paragraph" style:parent-style-name="List_20_Paragraph">
      <style:paragraph-properties fo:text-align="justify" fo:line-height="108%" fo:margin-bottom="0.282cm"/>
      <style:text-properties fo:font-size="11pt" style:font-size-asian="11pt" style:font-size-complex="11pt"/>
    </style:style>
    <style:style style:name="T114_1" style:family="text">
      <style:text-properties fo:font-size="11pt" style:font-size-asian="11pt" style:font-size-complex="11pt" fo:font-weight="bold" style:font-weight-asian="bold" style:font-weight-complex="bold"/>
    </style:style>
    <style:style style:name="T114_2" style:family="text">
      <style:text-properties fo:font-size="11pt" style:font-size-asian="11pt" style:font-size-complex="11pt" fo:font-weight="bold" style:font-weight-asian="bold" style:font-weight-complex="bold"/>
    </style:style>
    <style:style style:name="T114_3" style:family="text">
      <style:text-properties fo:font-size="11pt" style:font-size-asian="11pt" style:font-size-complex="11pt"/>
    </style:style>
    <style:style style:name="T114_4" style:family="text">
      <style:text-properties fo:font-size="11pt" style:font-size-asian="11pt" style:font-size-complex="11pt"/>
    </style:style>
    <style:style style:name="T114_5" style:family="text">
      <style:text-properties fo:font-size="11pt" style:font-size-asian="11pt" style:font-size-complex="11pt" fo:language="en" fo:country="US"/>
    </style:style>
    <style:style style:name="T114_6" style:family="text">
      <style:text-properties fo:font-size="11pt" style:font-size-asian="11pt" style:font-size-complex="11pt" fo:language="en" fo:country="US"/>
    </style:style>
    <style:style style:name="T114_7" style:family="text">
      <style:text-properties fo:font-size="11pt" style:font-size-asian="11pt" style:font-size-complex="11pt"/>
    </style:style>
    <style:style style:name="T114_8" style:family="text">
      <style:text-properties fo:font-size="11pt" style:font-size-asian="11pt" style:font-size-complex="11pt"/>
    </style:style>
    <style:style style:name="T114_9" style:family="text">
      <style:text-properties fo:font-size="11pt" style:font-size-asian="11pt" style:font-size-complex="11pt"/>
    </style:style>
    <style:style style:name="T114_10" style:family="text">
      <style:text-properties fo:font-size="11pt" style:font-size-asian="11pt" style:font-size-complex="11pt"/>
    </style:style>
    <style:style style:name="T114_11" style:family="text">
      <style:text-properties fo:font-size="11pt" style:font-size-asian="11pt" style:font-size-complex="11pt"/>
    </style:style>
    <style:style style:name="T114_12" style:family="text">
      <style:text-properties fo:font-size="11pt" style:font-size-asian="11pt" style:font-size-complex="11pt"/>
    </style:style>
    <style:style style:name="T114_13" style:family="text">
      <style:text-properties fo:font-size="11pt" style:font-size-asian="11pt" style:font-size-complex="11pt"/>
    </style:style>
    <style:style style:name="T114_14" style:family="text">
      <style:text-properties fo:font-size="11pt" style:font-size-asian="11pt" style:font-size-complex="11pt"/>
    </style:style>
    <style:style style:name="T114_15" style:family="text">
      <style:text-properties fo:font-size="11pt" style:font-size-asian="11pt" style:font-size-complex="11pt"/>
    </style:style>
    <style:style style:name="T114_16" style:family="text">
      <style:text-properties fo:font-size="11pt" style:font-size-asian="11pt" style:font-size-complex="11pt"/>
    </style:style>
    <style:style style:name="T114_17" style:family="text">
      <style:text-properties fo:font-size="11pt" style:font-size-asian="11pt" style:font-size-complex="11pt"/>
    </style:style>
    <style:style style:name="T114_18" style:family="text">
      <style:text-properties fo:font-size="11pt" style:font-size-asian="11pt" style:font-size-complex="11pt"/>
    </style:style>
    <style:style style:name="T114_19" style:family="text">
      <style:text-properties fo:font-size="11pt" style:font-size-asian="11pt" style:font-size-complex="11pt"/>
    </style:style>
    <style:style style:name="T114_20" style:family="text">
      <style:text-properties fo:font-size="11pt" style:font-size-asian="11pt" style:font-size-complex="11pt"/>
    </style:style>
    <style:style style:name="T114_21" style:family="text">
      <style:text-properties fo:font-size="11pt" style:font-size-asian="11pt" style:font-size-complex="11pt"/>
    </style:style>
    <style:style style:name="T114_22" style:family="text">
      <style:text-properties fo:font-size="11pt" style:font-size-asian="11pt" style:font-size-complex="11pt"/>
    </style:style>
    <style:style style:name="P115" style:family="paragraph" style:parent-style-name="List_20_Paragraph">
      <style:paragraph-properties fo:text-align="justify" fo:line-height="108%" fo:margin-bottom="0.282cm"/>
      <style:text-properties fo:font-size="11pt" style:font-size-asian="11pt" style:font-size-complex="11pt"/>
    </style:style>
    <style:style style:name="P116" style:family="paragraph" style:parent-style-name="List_20_Paragraph">
      <style:paragraph-properties fo:text-align="justify" fo:line-height="108%" fo:margin-bottom="0.282cm"/>
    </style:style>
    <style:style style:name="T116_1" style:family="text">
      <style:text-properties fo:font-size="11pt" style:font-size-asian="11pt" style:font-size-complex="11pt" fo:language="en" fo:country="US" fo:font-weight="bold" style:font-weight-asian="bold" style:font-weight-complex="bold"/>
    </style:style>
    <style:style style:name="T116_2" style:family="text">
      <style:text-properties fo:font-size="11pt" style:font-size-asian="11pt" style:font-size-complex="11pt" fo:language="en" fo:country="US"/>
    </style:style>
    <style:style style:name="T116_3" style:family="text">
      <style:text-properties fo:font-size="11pt" style:font-size-asian="11pt" style:font-size-complex="11pt" fo:language="en" fo:country="US"/>
    </style:style>
    <style:style style:name="T116_4" style:family="text">
      <style:text-properties fo:font-size="11pt" style:font-size-asian="11pt" style:font-size-complex="11pt" fo:language="en" fo:country="US"/>
    </style:style>
    <style:style style:name="T116_5" style:family="text">
      <style:text-properties fo:font-size="11pt" style:font-size-asian="11pt" style:font-size-complex="11pt" fo:language="en" fo:country="US"/>
    </style:style>
    <style:style style:name="T116_6" style:family="text">
      <style:text-properties fo:font-size="11pt" style:font-size-asian="11pt" style:font-size-complex="11pt" fo:language="en" fo:country="US"/>
    </style:style>
    <style:style style:name="T116_7" style:family="text">
      <style:text-properties fo:font-size="11pt" style:font-size-asian="11pt" style:font-size-complex="11pt" fo:language="en" fo:country="US"/>
    </style:style>
    <style:style style:name="T116_8" style:family="text">
      <style:text-properties fo:font-size="11pt" style:font-size-asian="11pt" style:font-size-complex="11pt" fo:language="en" fo:country="US"/>
    </style:style>
    <style:style style:name="T116_9" style:family="text">
      <style:text-properties fo:font-size="11pt" style:font-size-asian="11pt" style:font-size-complex="11pt" fo:language="en" fo:country="US"/>
    </style:style>
    <style:style style:name="T116_10" style:family="text">
      <style:text-properties fo:font-size="11pt" style:font-size-asian="11pt" style:font-size-complex="11pt" fo:language="en" fo:country="US"/>
    </style:style>
    <style:style style:name="T116_11" style:family="text">
      <style:text-properties fo:font-size="11pt" style:font-size-asian="11pt" style:font-size-complex="11pt" fo:language="en" fo:country="US"/>
    </style:style>
    <style:style style:name="T116_12" style:family="text">
      <style:text-properties fo:font-size="11pt" style:font-size-asian="11pt" style:font-size-complex="11pt" fo:language="en" fo:country="US"/>
    </style:style>
    <style:style style:name="T116_13" style:family="text">
      <style:text-properties fo:font-size="11pt" style:font-size-asian="11pt" style:font-size-complex="11pt" fo:language="en" fo:country="US"/>
    </style:style>
    <style:style style:name="T116_14" style:family="text">
      <style:text-properties fo:font-size="11pt" style:font-size-asian="11pt" style:font-size-complex="11pt" fo:language="en" fo:country="US"/>
    </style:style>
    <style:style style:name="T116_15" style:family="text">
      <style:text-properties fo:font-size="11pt" style:font-size-asian="11pt" style:font-size-complex="11pt" fo:language="en" fo:country="US"/>
    </style:style>
    <style:style style:name="T116_16" style:family="text">
      <style:text-properties fo:font-size="11pt" style:font-size-asian="11pt" style:font-size-complex="11pt" fo:language="en" fo:country="US"/>
    </style:style>
    <style:style style:name="T116_17" style:family="text">
      <style:text-properties fo:font-size="11pt" style:font-size-asian="11pt" style:font-size-complex="11pt" fo:language="en" fo:country="US"/>
    </style:style>
    <style:style style:name="T116_18" style:family="text">
      <style:text-properties fo:font-size="11pt" style:font-size-asian="11pt" style:font-size-complex="11pt" fo:language="en" fo:country="US"/>
    </style:style>
    <style:style style:name="T116_19" style:family="text">
      <style:text-properties fo:font-size="11pt" style:font-size-asian="11pt" style:font-size-complex="11pt" fo:language="en" fo:country="US"/>
    </style:style>
    <style:style style:name="T116_20" style:family="text">
      <style:text-properties fo:font-size="11pt" style:font-size-asian="11pt" style:font-size-complex="11pt" fo:language="en" fo:country="US"/>
    </style:style>
    <style:style style:name="T116_21" style:family="text">
      <style:text-properties fo:font-size="11pt" style:font-size-asian="11pt" style:font-size-complex="11pt" fo:language="en" fo:country="US"/>
    </style:style>
    <style:style style:name="T116_22" style:family="text">
      <style:text-properties fo:font-size="11pt" style:font-size-asian="11pt" style:font-size-complex="11pt"/>
    </style:style>
    <style:style style:name="T116_23" style:family="text">
      <style:text-properties fo:font-size="11pt" style:font-size-asian="11pt" style:font-size-complex="11pt"/>
    </style:style>
    <style:style style:name="T116_24" style:family="text">
      <style:text-properties fo:font-size="11pt" style:font-size-asian="11pt" style:font-size-complex="11pt"/>
    </style:style>
    <style:style style:name="T116_25" style:family="text">
      <style:text-properties fo:font-size="11pt" style:font-size-asian="11pt" style:font-size-complex="11pt"/>
    </style:style>
    <style:style style:name="T116_26" style:family="text">
      <style:text-properties fo:font-size="11pt" style:font-size-asian="11pt" style:font-size-complex="11pt"/>
    </style:style>
    <style:style style:name="T116_27" style:family="text">
      <style:text-properties fo:font-size="11pt" style:font-size-asian="11pt" style:font-size-complex="11pt"/>
    </style:style>
    <style:style style:name="P117" style:family="paragraph" style:parent-style-name="List_20_Paragraph">
      <style:paragraph-properties fo:text-align="justify" fo:line-height="108%" fo:margin-bottom="0.282cm"/>
      <style:text-properties fo:font-size="11pt" style:font-size-asian="11pt" style:font-size-complex="11pt" fo:language="en" fo:country="US"/>
    </style:style>
    <style:style style:name="P118" style:family="paragraph" style:parent-style-name="List_20_Paragraph">
      <style:paragraph-properties fo:text-align="justify" fo:line-height="108%" fo:margin-bottom="0.282cm"/>
      <style:text-properties fo:font-size="11pt" style:font-size-asian="11pt" style:font-size-complex="11pt" fo:language="en" fo:country="US"/>
    </style:style>
    <style:style style:name="T118_1" style:family="text">
      <style:text-properties fo:font-size="11pt" style:font-size-asian="11pt" style:font-size-complex="11pt" fo:language="en" fo:country="US" fo:font-weight="bold" style:font-weight-asian="bold" style:font-weight-complex="bold"/>
    </style:style>
    <style:style style:name="T118_2" style:family="text">
      <style:text-properties fo:font-size="11pt" style:font-size-asian="11pt" style:font-size-complex="11pt" fo:language="en" fo:country="US"/>
    </style:style>
    <style:style style:name="T118_3" style:family="text">
      <style:text-properties fo:font-size="11pt" style:font-size-asian="11pt" style:font-size-complex="11pt" fo:language="en" fo:country="US"/>
    </style:style>
    <style:style style:name="T118_4" style:family="text">
      <style:text-properties fo:font-size="11pt" style:font-size-asian="11pt" style:font-size-complex="11pt" fo:language="en" fo:country="US"/>
    </style:style>
    <style:style style:name="T118_5" style:family="text">
      <style:text-properties fo:font-size="11pt" style:font-size-asian="11pt" style:font-size-complex="11pt" fo:language="en" fo:country="US"/>
    </style:style>
    <style:style style:name="T118_6" style:family="text">
      <style:text-properties fo:font-size="11pt" style:font-size-asian="11pt" style:font-size-complex="11pt" fo:language="en" fo:country="US"/>
    </style:style>
    <style:style style:name="T118_7" style:family="text">
      <style:text-properties fo:font-size="11pt" style:font-size-asian="11pt" style:font-size-complex="11pt" fo:language="en" fo:country="US"/>
    </style:style>
    <style:style style:name="T118_8" style:family="text">
      <style:text-properties fo:font-size="11pt" style:font-size-asian="11pt" style:font-size-complex="11pt" fo:language="en" fo:country="US"/>
    </style:style>
    <style:style style:name="T118_9" style:family="text">
      <style:text-properties fo:font-size="11pt" style:font-size-asian="11pt" style:font-size-complex="11pt" fo:language="en" fo:country="US"/>
    </style:style>
    <style:style style:name="T118_10" style:family="text">
      <style:text-properties fo:font-size="11pt" style:font-size-asian="11pt" style:font-size-complex="11pt" fo:language="en" fo:country="US"/>
    </style:style>
    <style:style style:name="T118_11" style:family="text">
      <style:text-properties fo:font-size="11pt" style:font-size-asian="11pt" style:font-size-complex="11pt" fo:language="en" fo:country="US"/>
    </style:style>
    <style:style style:name="T118_12" style:family="text">
      <style:text-properties fo:font-size="11pt" style:font-size-asian="11pt" style:font-size-complex="11pt" fo:language="en" fo:country="US"/>
    </style:style>
    <style:style style:name="T118_13" style:family="text">
      <style:text-properties fo:font-size="11pt" style:font-size-asian="11pt" style:font-size-complex="11pt" fo:language="en" fo:country="US"/>
    </style:style>
    <style:style style:name="T118_14" style:family="text">
      <style:text-properties fo:font-size="11pt" style:font-size-asian="11pt" style:font-size-complex="11pt" fo:language="en" fo:country="US"/>
    </style:style>
    <style:style style:name="T118_15" style:family="text">
      <style:text-properties fo:font-size="11pt" style:font-size-asian="11pt" style:font-size-complex="11pt" fo:language="en" fo:country="US"/>
    </style:style>
    <style:style style:name="T118_16" style:family="text">
      <style:text-properties fo:font-size="11pt" style:font-size-asian="11pt" style:font-size-complex="11pt" fo:language="en" fo:country="US"/>
    </style:style>
    <style:style style:name="T118_17" style:family="text">
      <style:text-properties fo:font-size="11pt" style:font-size-asian="11pt" style:font-size-complex="11pt" fo:language="en" fo:country="US"/>
    </style:style>
    <style:style style:name="T118_18" style:family="text">
      <style:text-properties fo:font-size="11pt" style:font-size-asian="11pt" style:font-size-complex="11pt" fo:language="en" fo:country="US"/>
    </style:style>
    <style:style style:name="T118_19" style:family="text">
      <style:text-properties fo:font-size="11pt" style:font-size-asian="11pt" style:font-size-complex="11pt" fo:language="en" fo:country="US"/>
    </style:style>
    <style:style style:name="T118_20" style:family="text">
      <style:text-properties fo:font-size="11pt" style:font-size-asian="11pt" style:font-size-complex="11pt" fo:language="en" fo:country="US"/>
    </style:style>
    <style:style style:name="T118_21" style:family="text">
      <style:text-properties fo:font-size="11pt" style:font-size-asian="11pt" style:font-size-complex="11pt" fo:language="en" fo:country="US"/>
    </style:style>
    <style:style style:name="T118_22" style:family="text">
      <style:text-properties fo:font-size="11pt" style:font-size-asian="11pt" style:font-size-complex="11pt" fo:language="en" fo:country="US"/>
    </style:style>
    <style:style style:name="T118_23" style:family="text">
      <style:text-properties fo:font-size="11pt" style:font-size-asian="11pt" style:font-size-complex="11pt" fo:language="en" fo:country="US"/>
    </style:style>
    <style:style style:name="T118_24" style:family="text">
      <style:text-properties fo:font-size="11pt" style:font-size-asian="11pt" style:font-size-complex="11pt" fo:language="en" fo:country="US"/>
    </style:style>
    <style:style style:name="T118_25" style:family="text">
      <style:text-properties fo:font-size="11pt" style:font-size-asian="11pt" style:font-size-complex="11pt" fo:language="en" fo:country="US"/>
    </style:style>
    <style:style style:name="T118_26" style:family="text">
      <style:text-properties fo:font-size="11pt" style:font-size-asian="11pt" style:font-size-complex="11pt" fo:language="en" fo:country="US"/>
    </style:style>
    <style:style style:name="T118_27" style:family="text">
      <style:text-properties fo:font-size="11pt" style:font-size-asian="11pt" style:font-size-complex="11pt" fo:language="en" fo:country="US"/>
    </style:style>
    <style:style style:name="T118_28" style:family="text">
      <style:text-properties fo:font-size="11pt" style:font-size-asian="11pt" style:font-size-complex="11pt" fo:language="en" fo:country="US"/>
    </style:style>
    <style:style style:name="T118_29" style:family="text">
      <style:text-properties fo:font-size="11pt" style:font-size-asian="11pt" style:font-size-complex="11pt" fo:language="en" fo:country="US"/>
    </style:style>
    <style:style style:name="T118_30" style:family="text">
      <style:text-properties fo:font-size="11pt" style:font-size-asian="11pt" style:font-size-complex="11pt" fo:language="en" fo:country="US"/>
    </style:style>
    <style:style style:name="P119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141cm" fo:border-left="#000000 0.018cm solid" fo:padding-right="0.141cm" fo:border-right="#000000 0.018cm solid"/>
    </style:style>
    <style:style style:name="T119_1" style:family="text">
      <style:text-properties fo:font-style="normal" style:font-style-asian="normal"/>
    </style:style>
    <style:style style:name="T119_2" style:family="text">
      <style:text-properties fo:font-style="normal" style:font-style-asian="normal"/>
    </style:style>
    <style:style style:name="P120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121" style:family="paragraph" style:parent-style-name="Normal"/>
    <style:style style:name="T12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1_2" style:family="text"/>
    <style:style style:name="T121_3" style:family="text" style:parent-style-name="Internet_20_link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1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22" style:family="paragraph" style:parent-style-name="Normal">
      <style:paragraph-properties fo:text-align="justify">
        <style:tab-stops>
          <style:tab-stop style:type="left" style:leader-style="none" style:position="6.165cm"/>
        </style:tab-stops>
      </style:paragraph-properties>
      <style:text-properties fo:color="#000000" fo:font-size="11pt" style:font-name-asian="Arial" style:font-size-asian="11pt" style:font-name-complex="Arial" style:font-size-complex="11pt"/>
    </style:style>
    <style:style style:name="P123" style:family="paragraph" style:parent-style-name="List_20_Paragraph">
      <style:paragraph-properties fo:text-align="justify">
        <style:tab-stops>
          <style:tab-stop style:type="left" style:leader-style="none" style:position="4.895cm"/>
        </style:tab-stops>
      </style:paragraph-properties>
      <style:text-properties fo:color="#000000" fo:font-size="11pt" style:font-name-asian="Arial" style:font-size-asian="11pt" style:font-name-complex="Arial" style:font-size-complex="11pt" fo:language="en" fo:country="US"/>
    </style:style>
    <style:style style:name="T123_1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123_2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123_3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123_4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123_5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123_6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123_7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123_8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123_9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123_10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123_11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123_12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123_13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123_14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123_15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123_16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P124" style:family="paragraph" style:parent-style-name="List_20_Paragraph">
      <style:paragraph-properties fo:text-align="justify">
        <style:tab-stops>
          <style:tab-stop style:type="left" style:leader-style="none" style:position="4.895cm"/>
        </style:tab-stops>
      </style:paragraph-properties>
      <style:text-properties fo:color="#000000" fo:font-size="11pt" style:font-name-asian="Arial" style:font-size-asian="11pt" style:font-name-complex="Arial" style:font-size-complex="11pt" fo:language="en" fo:country="US"/>
    </style:style>
    <style:style style:name="P125" style:family="paragraph" style:parent-style-name="List_20_Paragraph">
      <style:paragraph-properties fo:text-align="justify">
        <style:tab-stops>
          <style:tab-stop style:type="left" style:leader-style="none" style:position="4.895cm"/>
        </style:tab-stops>
      </style:paragraph-properties>
      <style:text-properties fo:color="#000000" fo:font-size="11pt" style:font-name-asian="Arial" style:font-size-asian="11pt" style:font-name-complex="Arial" style:font-size-complex="11pt" fo:language="en" fo:country="US"/>
    </style:style>
    <style:style style:name="T125_1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125_2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125_3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125_4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125_5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P126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27" style:family="paragraph" style:parent-style-name="Normal"/>
    <style:style style:name="T127_1" style:family="text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28" style:family="paragraph" style:parent-style-name="Normal">
      <style:paragraph-properties fo:text-align="justify">
        <style:tab-stops>
          <style:tab-stop style:type="left" style:leader-style="none" style:position="6.165cm"/>
        </style:tab-stops>
      </style:paragraph-properties>
      <style:text-properties fo:color="#000000" fo:font-size="11pt" style:font-name-asian="Arial" style:font-size-asian="11pt" style:font-name-complex="Arial" style:font-size-complex="11pt"/>
    </style:style>
    <style:style style:name="P129" style:family="paragraph" style:parent-style-name="List_20_Paragraph">
      <style:paragraph-properties fo:text-align="justify">
        <style:tab-stops>
          <style:tab-stop style:type="left" style:leader-style="none" style:position="4.895cm"/>
        </style:tab-stops>
      </style:paragraph-properties>
      <style:text-properties fo:color="#000000" fo:font-size="11pt" style:font-name-asian="Arial" style:font-size-asian="11pt" style:font-name-complex="Arial" style:font-size-complex="11pt" fo:language="en" fo:country="US"/>
    </style:style>
    <style:style style:name="T129_1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129_2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129_3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129_4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129_5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129_6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129_7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129_8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129_9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129_10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129_11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129_12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129_13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129_14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129_15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129_16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129_17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129_18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129_19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129_20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129_21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129_22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129_23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129_24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129_25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129_26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129_27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129_28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129_29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129_30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129_31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P130" style:family="paragraph" style:parent-style-name="Normal">
      <style:paragraph-properties fo:text-align="justify">
        <style:tab-stops>
          <style:tab-stop style:type="left" style:leader-style="none" style:position="6.165cm"/>
        </style:tab-stops>
      </style:paragraph-properties>
      <style:text-properties fo:color="#000000" fo:font-size="11pt" style:font-name-asian="Arial" style:font-size-asian="11pt" style:font-name-complex="Arial" style:font-size-complex="11pt"/>
    </style:style>
    <style:style style:name="P131" style:family="paragraph" style:parent-style-name="List_20_Paragraph">
      <style:paragraph-properties fo:text-align="justify"/>
    </style:style>
    <style:style style:name="T131_1" style:family="text">
      <style:text-properties fo:color="#000000" fo:font-size="11pt" style:font-size-asian="11pt" style:font-size-complex="11pt" fo:language="en" fo:country="US"/>
    </style:style>
    <style:style style:name="T131_2" style:family="text">
      <style:text-properties fo:color="#000000" fo:font-size="11pt" style:font-size-asian="11pt" style:font-size-complex="11pt" fo:language="en" fo:country="US"/>
    </style:style>
    <style:style style:name="T131_3" style:family="text">
      <style:text-properties fo:color="#000000" fo:font-size="11pt" style:font-size-asian="11pt" style:font-size-complex="11pt" fo:language="en" fo:country="US"/>
    </style:style>
    <style:style style:name="T131_4" style:family="text">
      <style:text-properties fo:color="#000000" fo:font-size="11pt" style:font-size-asian="11pt" style:font-size-complex="11pt" fo:language="en" fo:country="US"/>
    </style:style>
    <style:style style:name="T131_5" style:family="text">
      <style:text-properties fo:color="#000000" fo:font-size="11pt" style:font-size-asian="11pt" style:font-size-complex="11pt" fo:language="en" fo:country="US"/>
    </style:style>
    <style:style style:name="T131_6" style:family="text">
      <style:text-properties fo:color="#000000" fo:font-size="11pt" style:font-size-asian="11pt" style:font-size-complex="11pt" fo:language="en" fo:country="US" fo:font-weight="bold" style:font-weight-asian="bold" style:font-weight-complex="bold"/>
    </style:style>
    <style:style style:name="T131_7" style:family="text">
      <style:text-properties fo:color="#000000" fo:font-size="11pt" style:font-size-asian="11pt" style:font-size-complex="11pt" fo:language="en" fo:country="US"/>
    </style:style>
    <style:style style:name="T131_8" style:family="text">
      <style:text-properties fo:color="#000000" fo:font-size="11pt" style:font-size-asian="11pt" style:font-size-complex="11pt" fo:language="en" fo:country="US" fo:font-weight="bold" style:font-weight-asian="bold" style:font-weight-complex="bold"/>
    </style:style>
    <style:style style:name="T131_9" style:family="text">
      <style:text-properties fo:color="#000000" fo:font-size="11pt" style:font-size-asian="11pt" style:font-size-complex="11pt" fo:language="en" fo:country="US"/>
    </style:style>
    <style:style style:name="T131_10" style:family="text">
      <style:text-properties fo:color="#000000" fo:font-size="11pt" style:font-size-asian="11pt" style:font-size-complex="11pt" fo:language="en" fo:country="US"/>
    </style:style>
    <style:style style:name="T131_11" style:family="text">
      <style:text-properties fo:color="#000000" fo:font-size="11pt" style:font-size-asian="11pt" style:font-size-complex="11pt" fo:language="en" fo:country="US"/>
    </style:style>
    <style:style style:name="T131_12" style:family="text">
      <style:text-properties fo:color="#000000" fo:font-size="11pt" style:font-size-asian="11pt" style:font-size-complex="11pt" fo:language="en" fo:country="US"/>
    </style:style>
    <style:style style:name="T131_13" style:family="text">
      <style:text-properties fo:color="#000000" fo:font-size="11pt" style:font-size-asian="11pt" style:font-size-complex="11pt" fo:language="en" fo:country="US"/>
    </style:style>
    <style:style style:name="T131_14" style:family="text">
      <style:text-properties fo:color="#000000" fo:font-size="11pt" style:font-size-asian="11pt" style:font-size-complex="11pt" fo:language="en" fo:country="US"/>
    </style:style>
    <style:style style:name="T131_15" style:family="text">
      <style:text-properties fo:color="#000000" fo:font-size="11pt" style:font-size-asian="11pt" style:font-size-complex="11pt" fo:language="en" fo:country="US"/>
    </style:style>
    <style:style style:name="T131_16" style:family="text">
      <style:text-properties fo:color="#000000" fo:font-size="11pt" style:font-size-asian="11pt" style:font-size-complex="11pt" fo:language="en" fo:country="US"/>
    </style:style>
    <style:style style:name="T131_17" style:family="text">
      <style:text-properties fo:color="#000000" fo:font-size="11pt" style:font-size-asian="11pt" style:font-size-complex="11pt" fo:language="en" fo:country="US"/>
    </style:style>
    <style:style style:name="T131_18" style:family="text">
      <style:text-properties fo:color="#000000" fo:font-size="11pt" style:font-size-asian="11pt" style:font-size-complex="11pt" fo:language="en" fo:country="US"/>
    </style:style>
    <style:style style:name="T131_19" style:family="text">
      <style:text-properties fo:color="#000000" fo:font-size="11pt" style:font-size-asian="11pt" style:font-size-complex="11pt" fo:language="en" fo:country="US"/>
    </style:style>
    <style:style style:name="T131_20" style:family="text">
      <style:text-properties fo:color="#000000" fo:font-size="11pt" style:font-size-asian="11pt" style:font-size-complex="11pt" fo:language="en" fo:country="US"/>
    </style:style>
    <style:style style:name="P132" style:family="paragraph" style:parent-style-name="Normal">
      <style:paragraph-properties fo:text-align="justify">
        <style:tab-stops>
          <style:tab-stop style:type="left" style:leader-style="none" style:position="6.165cm"/>
        </style:tab-stops>
      </style:paragraph-properties>
      <style:text-properties fo:color="#000000" fo:font-size="11pt" style:font-name-asian="Arial" style:font-size-asian="11pt" style:font-name-complex="Arial" style:font-size-complex="11pt"/>
    </style:style>
    <style:style style:name="P133" style:family="paragraph" style:parent-style-name="Normal"/>
    <style:style style:name="T133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33_2" style:family="text">
      <style:text-properties fo:font-size="11pt" style:font-size-asian="11pt" style:font-name-complex="Arial" style:font-size-complex="11pt"/>
    </style:style>
    <style:style style:name="P134" style:family="paragraph" style:parent-style-name="Normal">
      <style:text-properties fo:font-size="11pt" style:font-size-asian="11pt" style:font-name-complex="Arial" style:font-size-complex="11pt"/>
    </style:style>
    <style:style style:name="P135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135_1" style:family="text">
      <style:text-properties fo:font-size="11pt" style:font-size-asian="11pt" style:font-name-complex="Arial" style:font-size-complex="11pt"/>
    </style:style>
    <style:style style:name="T135_2" style:family="text">
      <style:text-properties fo:font-size="11pt" style:font-size-asian="11pt" style:font-name-complex="Arial" style:font-size-complex="11pt"/>
    </style:style>
    <style:style style:name="T135_3" style:family="text">
      <style:text-properties fo:font-size="11pt" style:font-size-asian="11pt" style:font-name-complex="Arial" style:font-size-complex="11pt"/>
    </style:style>
    <style:style style:name="T135_4" style:family="text">
      <style:text-properties fo:font-size="11pt" style:font-size-asian="11pt" style:font-name-complex="Arial" style:font-size-complex="11pt"/>
    </style:style>
    <style:style style:name="T135_5" style:family="text">
      <style:text-properties fo:font-size="11pt" style:font-size-asian="11pt" style:font-name-complex="Arial" style:font-size-complex="11pt"/>
    </style:style>
    <style:style style:name="T135_6" style:family="text">
      <style:text-properties fo:font-size="11pt" style:font-size-asian="11pt" style:font-name-complex="Arial" style:font-size-complex="11pt"/>
    </style:style>
    <style:style style:name="T135_7" style:family="text">
      <style:text-properties fo:font-size="11pt" style:font-size-asian="11pt" style:font-name-complex="Arial" style:font-size-complex="11pt"/>
    </style:style>
    <style:style style:name="T135_8" style:family="text">
      <style:text-properties fo:font-size="11pt" style:font-size-asian="11pt" style:font-name-complex="Arial" style:font-size-complex="11pt"/>
    </style:style>
    <style:style style:name="T135_9" style:family="text">
      <style:text-properties fo:font-size="11pt" style:font-size-asian="11pt" style:font-name-complex="Arial" style:font-size-complex="11pt"/>
    </style:style>
    <style:style style:name="T135_10" style:family="text">
      <style:text-properties fo:font-size="11pt" style:font-size-asian="11pt" style:font-name-complex="Arial" style:font-size-complex="11pt"/>
    </style:style>
    <style:style style:name="T135_11" style:family="text">
      <style:text-properties fo:font-size="11pt" style:font-size-asian="11pt" style:font-name-complex="Arial" style:font-size-complex="11pt"/>
    </style:style>
    <style:style style:name="T135_12" style:family="text">
      <style:text-properties fo:background-color="#ffffff" fo:font-size="11pt" style:font-size-asian="11pt" style:font-name-complex="Arial" style:font-size-complex="11pt"/>
    </style:style>
    <style:style style:name="T135_13" style:family="text">
      <style:text-properties fo:background-color="#ffffff" fo:font-size="11pt" style:font-size-asian="11pt" style:font-name-complex="Arial" style:font-size-complex="11pt"/>
    </style:style>
    <style:style style:name="T135_14" style:family="text">
      <style:text-properties fo:font-size="11pt" style:font-size-asian="11pt" style:font-name-complex="Arial" style:font-size-complex="11pt"/>
    </style:style>
    <style:style style:name="T135_15" style:family="text">
      <style:text-properties fo:font-size="11pt" style:font-size-asian="11pt" style:font-name-complex="Arial" style:font-size-complex="11pt"/>
    </style:style>
    <style:style style:name="T135_16" style:family="text">
      <style:text-properties fo:font-size="11pt" style:font-size-asian="11pt" style:font-name-complex="Arial" style:font-size-complex="11pt"/>
    </style:style>
    <style:style style:name="T135_17" style:family="text">
      <style:text-properties fo:font-size="11pt" style:font-size-asian="11pt" style:font-name-complex="Arial" style:font-size-complex="11pt"/>
    </style:style>
    <style:style style:name="T135_18" style:family="text">
      <style:text-properties fo:font-size="11pt" style:font-size-asian="11pt" style:font-name-complex="Arial" style:font-size-complex="11pt"/>
    </style:style>
    <style:style style:name="T135_19" style:family="text">
      <style:text-properties fo:font-size="11pt" style:font-size-asian="11pt" style:font-name-complex="Arial" style:font-size-complex="11pt"/>
    </style:style>
    <style:style style:name="T135_20" style:family="text">
      <style:text-properties fo:font-size="11pt" style:font-size-asian="11pt" style:font-name-complex="Arial" style:font-size-complex="11pt"/>
    </style:style>
    <style:style style:name="P136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P137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137_1" style:family="text">
      <style:text-properties fo:font-size="11pt" style:font-size-asian="11pt" style:font-name-complex="Arial" style:font-size-complex="11pt" fo:language="en" fo:country="US"/>
    </style:style>
    <style:style style:name="T137_2" style:family="text">
      <style:text-properties fo:font-size="11pt" style:font-size-asian="11pt" style:font-name-complex="Arial" style:font-size-complex="11pt" fo:language="en" fo:country="US"/>
    </style:style>
    <style:style style:name="T137_3" style:family="text">
      <style:text-properties fo:font-size="11pt" style:font-size-asian="11pt" style:font-name-complex="Arial" style:font-size-complex="11pt" fo:language="en" fo:country="US"/>
    </style:style>
    <style:style style:name="T137_4" style:family="text">
      <style:text-properties fo:font-size="11pt" style:font-size-asian="11pt" style:font-name-complex="Arial" style:font-size-complex="11pt" fo:language="en" fo:country="US"/>
    </style:style>
    <style:style style:name="T137_5" style:family="text">
      <style:text-properties fo:font-size="11pt" style:font-size-asian="11pt" style:font-name-complex="Arial" style:font-size-complex="11pt" fo:language="en" fo:country="US"/>
    </style:style>
    <style:style style:name="T137_6" style:family="text">
      <style:text-properties fo:font-size="11pt" style:font-size-asian="11pt" style:font-name-complex="Arial" style:font-size-complex="11pt" fo:language="en" fo:country="US"/>
    </style:style>
    <style:style style:name="T137_7" style:family="text">
      <style:text-properties fo:font-size="11pt" style:font-size-asian="11pt" style:font-name-complex="Arial" style:font-size-complex="11pt" fo:language="en" fo:country="US"/>
    </style:style>
    <style:style style:name="T137_8" style:family="text">
      <style:text-properties fo:font-size="11pt" style:font-size-asian="11pt" style:font-name-complex="Arial" style:font-size-complex="11pt" fo:language="en" fo:country="US"/>
    </style:style>
    <style:style style:name="T137_9" style:family="text">
      <style:text-properties fo:font-size="11pt" style:font-size-asian="11pt" style:font-name-complex="Arial" style:font-size-complex="11pt" fo:language="en" fo:country="US"/>
    </style:style>
    <style:style style:name="T137_10" style:family="text">
      <style:text-properties fo:font-size="11pt" style:font-size-asian="11pt" style:font-name-complex="Arial" style:font-size-complex="11pt" fo:language="en" fo:country="US"/>
    </style:style>
    <style:style style:name="P138" style:family="paragraph" style:parent-style-name="List_20_Paragraph">
      <style:text-properties fo:font-size="11pt" style:font-size-asian="11pt" style:font-name-complex="Arial" style:font-size-complex="11pt" fo:language="en" fo:country="US"/>
    </style:style>
    <style:style style:name="P139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139_1" style:family="text">
      <style:text-properties fo:font-size="11pt" style:font-size-asian="11pt" style:font-name-complex="Arial" style:font-size-complex="11pt" fo:language="en" fo:country="US"/>
    </style:style>
    <style:style style:name="T139_2" style:family="text">
      <style:text-properties fo:font-size="11pt" style:font-size-asian="11pt" style:font-name-complex="Arial" style:font-size-complex="11pt" fo:language="en" fo:country="US"/>
    </style:style>
    <style:style style:name="T139_3" style:family="text">
      <style:text-properties fo:font-size="11pt" style:font-size-asian="11pt" style:font-name-complex="Arial" style:font-size-complex="11pt" fo:language="en" fo:country="US"/>
    </style:style>
    <style:style style:name="T139_4" style:family="text">
      <style:text-properties fo:font-size="11pt" style:font-size-asian="11pt" style:font-name-complex="Arial" style:font-size-complex="11pt" fo:language="en" fo:country="US"/>
    </style:style>
    <style:style style:name="T139_5" style:family="text">
      <style:text-properties fo:font-size="11pt" style:font-size-asian="11pt" style:font-name-complex="Arial" style:font-size-complex="11pt" fo:language="en" fo:country="US"/>
    </style:style>
    <style:style style:name="T139_6" style:family="text">
      <style:text-properties fo:font-size="11pt" style:font-size-asian="11pt" style:font-name-complex="Arial" style:font-size-complex="11pt" fo:language="en" fo:country="US"/>
    </style:style>
    <style:style style:name="T139_7" style:family="text">
      <style:text-properties fo:font-size="11pt" style:font-size-asian="11pt" style:font-name-complex="Arial" style:font-size-complex="11pt" fo:language="en" fo:country="US"/>
    </style:style>
    <style:style style:name="T139_8" style:family="text">
      <style:text-properties fo:font-size="11pt" style:font-size-asian="11pt" style:font-name-complex="Arial" style:font-size-complex="11pt" fo:language="en" fo:country="US"/>
    </style:style>
    <style:style style:name="T139_9" style:family="text">
      <style:text-properties fo:font-size="11pt" style:font-size-asian="11pt" style:font-name-complex="Arial" style:font-size-complex="11pt" fo:language="en" fo:country="US"/>
    </style:style>
    <style:style style:name="T139_10" style:family="text">
      <style:text-properties fo:font-size="11pt" style:font-size-asian="11pt" style:font-name-complex="Arial" style:font-size-complex="11pt" fo:language="en" fo:country="US"/>
    </style:style>
    <style:style style:name="T139_11" style:family="text">
      <style:text-properties fo:font-size="11pt" style:font-size-asian="11pt" style:font-name-complex="Arial" style:font-size-complex="11pt" fo:language="en" fo:country="US"/>
    </style:style>
    <style:style style:name="T139_12" style:family="text">
      <style:text-properties fo:font-size="11pt" style:font-size-asian="11pt" style:font-name-complex="Arial" style:font-size-complex="11pt" fo:language="en" fo:country="US"/>
    </style:style>
    <style:style style:name="T139_13" style:family="text">
      <style:text-properties fo:font-size="11pt" style:font-size-asian="11pt" style:font-name-complex="Arial" style:font-size-complex="11pt" fo:language="en" fo:country="US"/>
    </style:style>
    <style:style style:name="T139_14" style:family="text">
      <style:text-properties fo:font-size="11pt" style:font-size-asian="11pt" style:font-name-complex="Arial" style:font-size-complex="11pt" fo:language="en" fo:country="US"/>
    </style:style>
    <style:style style:name="T139_15" style:family="text">
      <style:text-properties fo:font-size="11pt" style:font-size-asian="11pt" style:font-name-complex="Arial" style:font-size-complex="11pt" fo:language="en" fo:country="US"/>
    </style:style>
    <style:style style:name="T139_16" style:family="text">
      <style:text-properties fo:font-size="11pt" style:font-size-asian="11pt" style:font-name-complex="Arial" style:font-size-complex="11pt" fo:language="en" fo:country="US"/>
    </style:style>
    <style:style style:name="T139_17" style:family="text">
      <style:text-properties fo:font-size="11pt" style:font-size-asian="11pt" style:font-name-complex="Arial" style:font-size-complex="11pt" fo:language="en" fo:country="US"/>
    </style:style>
    <style:style style:name="P140" style:family="paragraph" style:parent-style-name="List_20_Paragraph">
      <style:text-properties fo:font-size="11pt" style:font-size-asian="11pt" style:font-name-complex="Arial" style:font-size-complex="11pt"/>
    </style:style>
    <style:style style:name="P141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142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143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144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145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146" style:family="paragraph" style:parent-style-name="Normal">
      <style:paragraph-properties fo:text-align="justify"/>
    </style:style>
    <style:style style:name="T146_1" style:family="text">
      <style:text-properties fo:font-size="11pt" style:font-size-asian="11pt" style:font-name-complex="Arial" style:font-size-complex="11pt"/>
    </style:style>
    <style:style style:name="T146_2" style:family="text">
      <style:text-properties fo:font-size="11pt" style:font-size-asian="11pt" style:font-name-complex="Arial" style:font-size-complex="11pt"/>
    </style:style>
    <style:style style:name="T146_3" style:family="text">
      <style:text-properties fo:font-size="11pt" style:font-size-asian="11pt" style:font-name-complex="Arial" style:font-size-complex="11pt"/>
    </style:style>
    <style:style style:name="P147" style:family="paragraph" style:parent-style-name="Normal">
      <style:text-properties style:font-name-complex="Arial" fo:font-weight="bold" style:font-weight-asian="bold" style:font-weight-complex="bold"/>
    </style:style>
    <style:style style:name="Table6" style:family="table">
      <style:table-properties table:align="left" style:width="15.901cm" fo:margin-left="0cm"/>
    </style:style>
    <style:style style:name="Column19" style:family="table-column">
      <style:table-column-properties style:column-width="7.938cm" style:use-optimal-column-width="false"/>
    </style:style>
    <style:style style:name="Column20" style:family="table-column">
      <style:table-column-properties style:column-width="3.942cm" style:use-optimal-column-width="false"/>
    </style:style>
    <style:style style:name="Column21" style:family="table-column">
      <style:table-column-properties style:column-width="4.022cm" style:use-optimal-column-width="false"/>
    </style:style>
    <style:style style:name="Row12" style:family="table-row">
      <style:table-row-properties style:min-row-height="0.9cm" style:use-optimal-row-height="false"/>
    </style:style>
    <style:style style:name="Cell43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text-align="justify" fo:line-height="100%" fo:margin-bottom="0cm"/>
    </style:style>
    <style:style style:name="T14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44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text-align="justify" fo:line-height="100%" fo:margin-bottom="0cm"/>
    </style:style>
    <style:style style:name="T14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149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149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45" style:family="table-cell">
      <style:table-cell-properties fo:background-color="#deebf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text-align="justify" fo:line-height="100%" fo:margin-bottom="0cm"/>
    </style:style>
    <style:style style:name="T15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150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3" style:family="table-row">
      <style:table-row-properties style:min-row-height="0.529cm" style:use-optimal-row-height="fals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fo:line-height="100%" fo:margin-bottom="0cm"/>
    </style:style>
    <style:style style:name="T15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15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151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152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53" style:family="paragraph" style:parent-style-name="Normal">
      <style:paragraph-properties fo:line-height="100%" fo:margin-bottom="0cm"/>
    </style:style>
    <style:style style:name="T15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54" style:family="paragraph" style:parent-style-name="Normal">
      <style:paragraph-properties fo:line-height="100%" fo:margin-bottom="0cm"/>
    </style:style>
    <style:style style:name="T15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55" style:family="paragraph" style:parent-style-name="Normal">
      <style:paragraph-properties fo:line-height="100%" fo:margin-bottom="0cm"/>
    </style:style>
    <style:style style:name="T15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56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fo:line-height="100%" fo:margin-bottom="0cm"/>
    </style:style>
    <style:style style:name="T15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T15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T157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P158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P159" style:family="paragraph" style:parent-style-name="Normal">
      <style:paragraph-properties fo:line-height="100%" fo:margin-bottom="0cm"/>
    </style:style>
    <style:style style:name="T15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T15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T159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P160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P161" style:family="paragraph" style:parent-style-name="Normal">
      <style:paragraph-properties fo:line-height="100%" fo:margin-bottom="0cm"/>
    </style:style>
    <style:style style:name="T16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P162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List_20_Paragraph">
      <style:paragraph-properties fo:text-indent="-0.635cm" fo:line-height="100%" fo:margin-bottom="0.423cm" fo:margin-left="0.42cm"/>
      <style:text-properties style:font-name="Arial" fo:font-size="10pt" style:font-name-asian="游明朝" style:font-size-asian="10pt" style:font-name-complex="Arial" style:font-size-complex="10pt" fo:language="en" fo:language-asian="en" fo:language-complex="ar" fo:country="US" fo:country-asian="GB" fo:country-complex="SA"/>
    </style:style>
    <style:style style:name="T163_1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US" fo:country-asian="GB" fo:country-complex="SA"/>
    </style:style>
    <style:style style:name="T163_2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US" fo:country-asian="GB" fo:country-complex="SA"/>
    </style:style>
    <style:style style:name="T163_3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US" fo:country-asian="GB" fo:country-complex="SA"/>
    </style:style>
    <style:style style:name="T163_4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US" fo:country-asian="GB" fo:country-complex="SA"/>
    </style:style>
    <style:style style:name="T163_5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US" fo:country-asian="GB" fo:country-complex="SA"/>
    </style:style>
    <style:style style:name="T163_6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US" fo:country-asian="GB" fo:country-complex="SA"/>
    </style:style>
    <style:style style:name="T163_7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US" fo:country-asian="GB" fo:country-complex="SA"/>
    </style:style>
    <style:style style:name="T163_8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US" fo:country-asian="GB" fo:country-complex="SA"/>
    </style:style>
    <style:style style:name="T163_9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US" fo:country-asian="GB" fo:country-complex="SA"/>
    </style:style>
    <style:style style:name="T163_10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US" fo:country-asian="GB" fo:country-complex="SA"/>
    </style:style>
    <style:style style:name="T163_11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US" fo:country-asian="GB" fo:country-complex="SA" fo:font-weight="bold" style:font-weight-asian="bold" style:font-weight-complex="bold"/>
    </style:style>
    <style:style style:name="P164" style:family="paragraph" style:parent-style-name="List_20_Paragraph">
      <style:paragraph-properties fo:line-height="100%" fo:margin-bottom="0.423cm" fo:margin-left="1.27cm"/>
      <style:text-properties style:font-name="Arial" fo:font-size="10pt" style:font-name-asian="游明朝" style:font-size-asian="10pt" style:font-name-complex="Arial" style:font-size-complex="10pt" fo:language="en" fo:language-asian="en" fo:language-complex="ar" fo:country="US" fo:country-asian="GB" fo:country-complex="SA"/>
    </style:style>
    <style:style style:name="P165" style:family="paragraph" style:parent-style-name="List_20_Paragraph">
      <style:paragraph-properties fo:text-indent="-0.635cm" fo:line-height="100%" fo:margin-bottom="0.423cm" fo:margin-left="0.42cm"/>
      <style:text-properties style:font-name="Arial" fo:font-size="10pt" style:font-name-asian="游明朝" style:font-size-asian="10pt" style:font-name-complex="Arial" style:font-size-complex="10pt" fo:language="en" fo:language-asian="en" fo:language-complex="ar" fo:country="US" fo:country-asian="GB" fo:country-complex="SA"/>
    </style:style>
    <style:style style:name="T165_1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US" fo:country-asian="GB" fo:country-complex="SA"/>
    </style:style>
    <style:style style:name="T165_2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US" fo:country-asian="GB" fo:country-complex="SA"/>
    </style:style>
    <style:style style:name="T165_3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US" fo:country-asian="GB" fo:country-complex="SA"/>
    </style:style>
    <style:style style:name="T165_4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US" fo:country-asian="GB" fo:country-complex="SA"/>
    </style:style>
    <style:style style:name="T165_5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US" fo:country-asian="GB" fo:country-complex="SA"/>
    </style:style>
    <style:style style:name="T165_6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US" fo:country-asian="GB" fo:country-complex="SA"/>
    </style:style>
    <style:style style:name="T165_7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US" fo:country-asian="GB" fo:country-complex="SA" fo:font-weight="bold" style:font-weight-asian="bold" style:font-weight-complex="bold"/>
    </style:style>
    <style:style style:name="P166" style:family="paragraph" style:parent-style-name="List_20_Paragraph">
      <style:paragraph-properties fo:line-height="100%" fo:margin-bottom="0.423cm" fo:margin-left="1.27cm"/>
      <style:text-properties style:font-name="Arial" fo:font-size="10pt" style:font-name-asian="游明朝" style:font-size-asian="10pt" style:font-name-complex="Arial" style:font-size-complex="10pt" fo:language="en" fo:language-asian="en" fo:language-complex="ar" fo:country="US" fo:country-asian="GB" fo:country-complex="SA"/>
    </style:style>
    <style:style style:name="P167" style:family="paragraph" style:parent-style-name="List_20_Paragraph">
      <style:paragraph-properties fo:text-indent="-0.635cm" fo:line-height="100%" fo:margin-bottom="0.423cm" fo:margin-left="0.42cm"/>
      <style:text-properties style:font-name="Arial" fo:font-size="10pt" style:font-name-asian="游明朝" style:font-size-asian="10pt" style:font-name-complex="Arial" style:font-size-complex="10pt" fo:language="en" fo:language-asian="en" fo:language-complex="ar" fo:country="US" fo:country-asian="GB" fo:country-complex="SA"/>
    </style:style>
    <style:style style:name="T167_1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US" fo:country-asian="GB" fo:country-complex="SA"/>
    </style:style>
    <style:style style:name="T167_2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US" fo:country-asian="GB" fo:country-complex="SA"/>
    </style:style>
    <style:style style:name="T167_3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US" fo:country-asian="GB" fo:country-complex="SA" fo:font-weight="bold" style:font-weight-asian="bold" style:font-weight-complex="bold"/>
    </style:style>
    <style:style style:name="Row14" style:family="table-row">
      <style:table-row-properties style:min-row-height="3.572cm" style:use-optimal-row-height="fals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line-height="100%" fo:margin-bottom="0cm"/>
    </style:style>
    <style:style style:name="T16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169" style:family="paragraph" style:parent-style-name="Normal">
      <style:paragraph-properties fo:line-height="100%" fo:margin-bottom="0cm"/>
    </style:style>
    <style:style style:name="T16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fo:line-height="100%" fo:margin-bottom="0cm"/>
    </style:style>
    <style:style style:name="T17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70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fo:line-height="100%" fo:margin-bottom="0cm"/>
    </style:style>
    <style:style style:name="T171_1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US" fo:country-asian="GB" fo:country-complex="SA"/>
    </style:style>
    <style:style style:name="T171_2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US" fo:country-asian="GB" fo:country-complex="SA"/>
    </style:style>
    <style:style style:name="T171_3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US" fo:country-asian="GB" fo:country-complex="SA"/>
    </style:style>
    <style:style style:name="T171_4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US" fo:country-asian="GB" fo:country-complex="SA"/>
    </style:style>
    <style:style style:name="T171_5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US" fo:country-asian="GB" fo:country-complex="SA"/>
    </style:style>
    <style:style style:name="P172" style:family="paragraph" style:parent-style-name="Normal">
      <style:paragraph-properties fo:line-height="100%" fo:margin-bottom="0cm"/>
      <style:text-properties style:font-name="Arial" fo:font-size="10pt" style:font-name-asian="游明朝" style:font-size-asian="10pt" style:font-name-complex="Arial" style:font-size-complex="10pt" fo:language="en" fo:language-asian="en" fo:language-complex="ar" fo:country="US" fo:country-asian="GB" fo:country-complex="SA"/>
    </style:style>
    <style:style style:name="P173" style:family="paragraph" style:parent-style-name="Normal">
      <style:paragraph-properties fo:line-height="100%" fo:margin-bottom="0cm"/>
    </style:style>
    <style:style style:name="T173_1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US" fo:country-asian="GB" fo:country-complex="SA"/>
    </style:style>
    <style:style style:name="T173_2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US" fo:country-asian="GB" fo:country-complex="SA"/>
    </style:style>
    <style:style style:name="T173_3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US" fo:country-asian="GB" fo:country-complex="SA"/>
    </style:style>
    <style:style style:name="T173_4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US" fo:country-asian="GB" fo:country-complex="SA"/>
    </style:style>
    <style:style style:name="T173_5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US" fo:country-asian="GB" fo:country-complex="SA"/>
    </style:style>
    <style:style style:name="T173_6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US" fo:country-asian="GB" fo:country-complex="SA"/>
    </style:style>
    <style:style style:name="T173_7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US" fo:country-asian="GB" fo:country-complex="SA"/>
    </style:style>
    <style:style style:name="T173_8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US" fo:country-asian="GB" fo:country-complex="SA"/>
    </style:style>
    <style:style style:name="T173_9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US" fo:country-asian="GB" fo:country-complex="SA"/>
    </style:style>
    <style:style style:name="T173_10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US" fo:country-asian="GB" fo:country-complex="SA"/>
    </style:style>
    <style:style style:name="T173_11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US" fo:country-asian="GB" fo:country-complex="SA"/>
    </style:style>
    <style:style style:name="T173_12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US" fo:country-asian="GB" fo:country-complex="SA"/>
    </style:style>
    <style:style style:name="T173_13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US" fo:country-asian="GB" fo:country-complex="SA"/>
    </style:style>
    <style:style style:name="T173_14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US" fo:country-asian="GB" fo:country-complex="SA"/>
    </style:style>
    <style:style style:name="T173_15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US" fo:country-asian="GB" fo:country-complex="SA"/>
    </style:style>
    <style:style style:name="T173_16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US" fo:country-asian="GB" fo:country-complex="SA"/>
    </style:style>
    <style:style style:name="T173_17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US" fo:country-asian="GB" fo:country-complex="SA"/>
    </style:style>
    <style:style style:name="T173_18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US" fo:country-asian="GB" fo:country-complex="SA"/>
    </style:style>
    <style:style style:name="T173_19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US" fo:country-asian="GB" fo:country-complex="SA"/>
    </style:style>
    <style:style style:name="P174" style:family="paragraph" style:parent-style-name="Normal">
      <style:text-properties style:font-name-complex="Arial" fo:font-weight="bold" style:font-weight-asian="bold" style:font-weight-complex="bold"/>
    </style:style>
    <style:style style:name="P175" style:family="paragraph" style:parent-style-name="Normal"/>
    <style:style style:name="T175_1" style:family="text">
      <style:text-properties fo:font-size="11pt" style:font-size-asian="11pt" style:font-name-complex="Arial" style:font-size-complex="11pt" fo:language="en" fo:language-asian="en" fo:country-asian="GB" fo:font-weight="bold" style:font-weight-asian="bold"/>
    </style:style>
    <style:style style:name="P176" style:family="paragraph" style:parent-style-name="Normal">
      <style:paragraph-properties fo:text-align="justify">
        <style:tab-stops>
          <style:tab-stop style:type="left" style:leader-style="none" style:position="6.165cm"/>
        </style:tab-stops>
      </style:paragraph-properties>
      <style:text-properties fo:color="#000000" fo:font-size="11pt" style:font-name-asian="Arial" style:font-size-asian="11pt" style:font-name-complex="Arial" style:font-size-complex="11pt"/>
    </style:style>
    <style:style style:name="P177" style:family="paragraph" style:parent-style-name="List_20_Paragraph">
      <style:paragraph-properties>
        <style:tab-stops>
          <style:tab-stop style:type="left" style:leader-style="none" style:position="4.895cm"/>
        </style:tab-stops>
      </style:paragraph-properties>
      <style:text-properties fo:color="#000000" fo:font-size="11pt" style:font-name-asian="Arial" style:font-size-asian="11pt" style:font-name-complex="Arial" style:font-size-complex="11pt"/>
    </style:style>
    <style:style style:name="T177_1" style:family="text">
      <style:text-properties fo:color="#000000" fo:font-size="11pt" style:font-name-asian="Arial" style:font-size-asian="11pt" style:font-name-complex="Arial" style:font-size-complex="11pt"/>
    </style:style>
    <style:style style:name="T177_2" style:family="text">
      <style:text-properties fo:color="#000000" fo:font-size="11pt" style:font-name-asian="Arial" style:font-size-asian="11pt" style:font-name-complex="Arial" style:font-size-complex="11pt"/>
    </style:style>
    <style:style style:name="T177_3" style:family="text">
      <style:text-properties fo:color="#000000" fo:font-size="11pt" style:font-name-asian="Arial" style:font-size-asian="11pt" style:font-name-complex="Arial" style:font-size-complex="11pt"/>
    </style:style>
    <style:style style:name="T177_4" style:family="text">
      <style:text-properties fo:color="#000000" fo:font-size="11pt" style:font-name-asian="Arial" style:font-size-asian="11pt" style:font-name-complex="Arial" style:font-size-complex="11pt"/>
    </style:style>
    <style:style style:name="T177_5" style:family="text">
      <style:text-properties fo:color="#000000" fo:font-size="11pt" style:font-name-asian="Arial" style:font-size-asian="11pt" style:font-name-complex="Arial" style:font-size-complex="11pt"/>
    </style:style>
    <style:style style:name="T177_6" style:family="text">
      <style:text-properties fo:color="#000000" fo:font-size="11pt" style:font-name-asian="Arial" style:font-size-asian="11pt" style:font-name-complex="Arial" style:font-size-complex="11pt"/>
    </style:style>
    <style:style style:name="T177_7" style:family="text">
      <style:text-properties fo:color="#000000" fo:font-size="11pt" style:font-name-asian="Arial" style:font-size-asian="11pt" style:font-name-complex="Arial" style:font-size-complex="11pt"/>
    </style:style>
    <style:style style:name="T177_8" style:family="text">
      <style:text-properties fo:color="#000000" fo:font-size="11pt" style:font-name-asian="Arial" style:font-size-asian="11pt" style:font-name-complex="Arial" style:font-size-complex="11pt"/>
    </style:style>
    <style:style style:name="T177_9" style:family="text">
      <style:text-properties fo:color="#000000" fo:font-size="11pt" style:font-name-asian="Arial" style:font-size-asian="11pt" style:font-name-complex="Arial" style:font-size-complex="11pt"/>
    </style:style>
    <style:style style:name="T177_10" style:family="text">
      <style:text-properties fo:color="#000000" fo:font-size="11pt" style:font-name-asian="Arial" style:font-size-asian="11pt" style:font-name-complex="Arial" style:font-size-complex="11pt"/>
    </style:style>
    <style:style style:name="T177_11" style:family="text">
      <style:text-properties fo:color="#000000" fo:font-size="11pt" style:font-name-asian="Arial" style:font-size-asian="11pt" style:font-name-complex="Arial" style:font-size-complex="11pt"/>
    </style:style>
    <style:style style:name="T177_12" style:family="text">
      <style:text-properties fo:color="#000000" fo:font-size="11pt" style:font-name-asian="Arial" style:font-size-asian="11pt" style:font-name-complex="Arial" style:font-size-complex="11pt"/>
    </style:style>
    <style:style style:name="T177_13" style:family="text">
      <style:text-properties fo:color="#000000" fo:font-size="11pt" style:font-name-asian="Arial" style:font-size-asian="11pt" style:font-name-complex="Arial" style:font-size-complex="11pt"/>
    </style:style>
    <style:style style:name="T177_14" style:family="text">
      <style:text-properties fo:color="#000000" fo:font-size="11pt" style:font-name-asian="Arial" style:font-size-asian="11pt" style:font-name-complex="Arial" style:font-size-complex="11pt"/>
    </style:style>
    <style:style style:name="T177_15" style:family="text">
      <style:text-properties fo:color="#000000" fo:font-size="11pt" style:font-name-asian="Arial" style:font-size-asian="11pt" style:font-name-complex="Arial" style:font-size-complex="11pt"/>
    </style:style>
    <style:style style:name="T177_16" style:family="text">
      <style:text-properties fo:color="#000000" fo:font-size="11pt" style:font-name-asian="Arial" style:font-size-asian="11pt" style:font-name-complex="Arial" style:font-size-complex="11pt"/>
    </style:style>
    <style:style style:name="P178" style:family="paragraph" style:parent-style-name="Normal">
      <style:paragraph-properties fo:text-align="justify">
        <style:tab-stops>
          <style:tab-stop style:type="left" style:leader-style="none" style:position="6.165cm"/>
        </style:tab-stops>
      </style:paragraph-properties>
      <style:text-properties fo:color="#000000" fo:font-size="11pt" style:font-name-asian="Arial" style:font-size-asian="11pt" style:font-name-complex="Arial" style:font-size-complex="11pt"/>
    </style:style>
    <style:style style:name="P179" style:family="paragraph" style:parent-style-name="Normal">
      <style:paragraph-properties fo:text-align="justify">
        <style:tab-stops>
          <style:tab-stop style:type="left" style:leader-style="none" style:position="6.165cm"/>
        </style:tab-stops>
      </style:paragraph-properties>
      <style:text-properties fo:color="#000000" fo:font-size="11pt" style:font-name-asian="Arial" style:font-size-asian="11pt" style:font-name-complex="Arial" style:font-size-complex="11pt"/>
    </style:style>
    <style:style style:name="P180" style:family="paragraph" style:parent-style-name="Normal">
      <style:paragraph-properties fo:text-align="justify">
        <style:tab-stops>
          <style:tab-stop style:type="left" style:leader-style="none" style:position="6.165cm"/>
        </style:tab-stops>
      </style:paragraph-properties>
      <style:text-properties fo:color="#000000" fo:font-size="11pt" style:font-name-asian="Arial" style:font-size-asian="11pt" style:font-name-complex="Arial" style:font-size-complex="11pt" fo:language="en" fo:language-asian="en" fo:country="US" fo:country-asian="GB"/>
    </style:style>
    <style:style style:name="P181" style:family="paragraph" style:parent-style-name="Normal">
      <style:paragraph-properties fo:text-align="justify">
        <style:tab-stops>
          <style:tab-stop style:type="left" style:leader-style="none" style:position="6.165cm"/>
        </style:tab-stops>
      </style:paragraph-properties>
      <style:text-properties fo:color="#000000" fo:font-size="11pt" style:font-name-asian="Arial" style:font-size-asian="11pt" style:font-name-complex="Arial" style:font-size-complex="11pt" fo:language="en" fo:language-asian="en" fo:country="US" fo:country-asian="GB"/>
    </style:style>
    <style:style style:name="P182" style:family="paragraph" style:parent-style-name="Normal">
      <style:paragraph-properties fo:text-align="justify">
        <style:tab-stops>
          <style:tab-stop style:type="left" style:leader-style="none" style:position="6.165cm"/>
        </style:tab-stops>
      </style:paragraph-properties>
      <style:text-properties fo:color="#000000" fo:font-size="11pt" style:font-name-asian="Arial" style:font-size-asian="11pt" style:font-name-complex="Arial" style:font-size-complex="11pt" fo:language="en" fo:language-asian="en" fo:country="US" fo:country-asian="GB"/>
    </style:style>
    <style:style style:name="P183" style:family="paragraph" style:parent-style-name="Normal">
      <style:paragraph-properties fo:text-align="justify">
        <style:tab-stops>
          <style:tab-stop style:type="left" style:leader-style="none" style:position="6.165cm"/>
        </style:tab-stops>
      </style:paragraph-properties>
      <style:text-properties fo:color="#000000" fo:font-size="11pt" style:font-name-asian="Arial" style:font-size-asian="11pt" style:font-name-complex="Arial" style:font-size-complex="11pt" fo:language="en" fo:language-asian="en" fo:country="US" fo:country-asian="GB"/>
    </style:style>
    <style:style style:name="P184" style:family="paragraph" style:parent-style-name="Normal">
      <style:paragraph-properties fo:text-align="justify">
        <style:tab-stops>
          <style:tab-stop style:type="left" style:leader-style="none" style:position="6.165cm"/>
        </style:tab-stops>
      </style:paragraph-properties>
      <style:text-properties fo:color="#000000" fo:font-size="11pt" style:font-name-asian="Arial" style:font-size-asian="11pt" style:font-name-complex="Arial" style:font-size-complex="11pt" fo:language="en" fo:language-asian="en" fo:country="US" fo:country-asian="GB"/>
    </style:style>
    <style:style style:name="P185" style:family="paragraph" style:parent-style-name="Normal">
      <style:paragraph-properties fo:text-align="justify">
        <style:tab-stops>
          <style:tab-stop style:type="left" style:leader-style="none" style:position="6.165cm"/>
        </style:tab-stops>
      </style:paragraph-properties>
      <style:text-properties fo:color="#000000" fo:font-size="11pt" style:font-name-asian="Arial" style:font-size-asian="11pt" style:font-name-complex="Arial" style:font-size-complex="11pt" fo:language="en" fo:language-asian="en" fo:country="US" fo:country-asian="GB"/>
    </style:style>
    <style:style style:name="P186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212cm" fo:border-left="#000000 0.018cm solid" fo:padding-right="0.141cm" fo:border-right="#000000 0.018cm solid"/>
    </style:style>
    <style:style style:name="T186_1" style:family="text">
      <style:text-properties fo:font-style="normal" style:font-style-asian="normal"/>
    </style:style>
    <style:style style:name="T186_2" style:family="text">
      <style:text-properties fo:font-style="normal" style:font-style-asian="normal" fo:font-size="10pt" style:font-size-asian="10pt" style:font-size-complex="10pt" fo:font-weight="normal" style:font-weight-asian="normal"/>
    </style:style>
    <style:style style:name="P187" style:family="paragraph" style:parent-style-name="Normal">
      <style:text-properties fo:color="#000000" fo:font-size="11pt" style:font-size-asian="11pt" style:font-size-complex="11pt"/>
    </style:style>
    <style:style style:name="Table7" style:family="table">
      <style:table-properties table:align="left" style:width="16.501cm" fo:margin-left="-0.259cm"/>
    </style:style>
    <style:style style:name="Column22" style:family="table-column">
      <style:table-column-properties style:column-width="2.974cm"/>
    </style:style>
    <style:style style:name="Column23" style:family="table-column">
      <style:table-column-properties style:column-width="1.071cm"/>
    </style:style>
    <style:style style:name="Column24" style:family="table-column">
      <style:table-column-properties style:column-width="1.374cm"/>
    </style:style>
    <style:style style:name="Column25" style:family="table-column">
      <style:table-column-properties style:column-width="0.258cm"/>
    </style:style>
    <style:style style:name="Column26" style:family="table-column">
      <style:table-column-properties style:column-width="5.14cm"/>
    </style:style>
    <style:style style:name="Column27" style:family="table-column">
      <style:table-column-properties style:column-width="0.938cm"/>
    </style:style>
    <style:style style:name="Column28" style:family="table-column">
      <style:table-column-properties style:column-width="4.747cm"/>
    </style:style>
    <style:style style:name="Row15" style:family="table-row">
      <style:table-row-properties style:min-row-height="0.863cm"/>
    </style:style>
    <style:style style:name="Cell5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fo:line-height="100%" fo:margin-bottom="0cm"/>
    </style:style>
    <style:style style:name="T18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53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fo:line-height="100%" fo:margin-bottom="0cm"/>
    </style:style>
    <style:style style:name="T18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189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89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189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189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189_6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189_7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16" style:family="table-row">
      <style:table-row-properties style:min-row-height="0.612cm"/>
    </style:style>
    <style:style style:name="Cell5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fo:line-height="100%" fo:margin-bottom="0cm"/>
    </style:style>
    <style:style style:name="T19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paragraph-properties fo:line-height="100%" fo:margin-bottom="0cm"/>
    </style:style>
    <style:style style:name="T19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5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paragraph-properties fo:line-height="100%" fo:margin-bottom="0cm"/>
    </style:style>
    <style:style style:name="T19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paragraph-properties fo:line-height="100%" fo:margin-bottom="0cm"/>
    </style:style>
    <style:style style:name="T193_1" style:family="text">
      <style:text-properties style:font-style-complex="italic" style:font-name="Arial" fo:font-size="10pt" style:font-name-asian="Times New Roman" style:font-size-asian="10pt" style:font-name-complex="Times New Roman" style:font-size-complex="11pt" fo:language="pt" fo:language-asian="en" fo:language-complex="ar" fo:country="PT" fo:country-asian="GB" fo:country-complex="SA"/>
    </style:style>
    <style:style style:name="T193_2" style:family="text">
      <style:text-properties style:font-style-complex="italic" style:font-name="Arial" fo:font-size="10pt" style:font-name-asian="Times New Roman" style:font-size-asian="10pt" style:font-name-complex="Times New Roman" style:font-size-complex="11pt" fo:language="pt" fo:language-asian="en" fo:language-complex="ar" fo:country="PT" fo:country-asian="GB" fo:country-complex="SA"/>
    </style:style>
    <style:style style:name="T193_3" style:family="text">
      <style:text-properties style:font-style-complex="italic" style:font-name="Arial" fo:font-size="10pt" style:font-name-asian="Times New Roman" style:font-size-asian="10pt" style:font-name-complex="Times New Roman" style:font-size-complex="11pt" fo:language="pt" fo:language-asian="en" fo:language-complex="ar" fo:country="PT" fo:country-asian="GB" fo:country-complex="SA"/>
    </style:style>
    <style:style style:name="T193_4" style:family="text">
      <style:text-properties style:font-style-complex="italic" style:font-name="Arial" fo:font-size="10pt" style:font-name-asian="Times New Roman" style:font-size-asian="10pt" style:font-name-complex="Times New Roman" style:font-size-complex="11pt" fo:language="pt" fo:language-asian="en" fo:language-complex="ar" fo:country="PT" fo:country-asian="GB" fo:country-complex="SA"/>
    </style:style>
    <style:style style:name="T193_5" style:family="text">
      <style:text-properties style:font-style-complex="italic" style:font-name="Arial" fo:font-size="10pt" style:font-name-asian="Times New Roman" style:font-size-asian="10pt" style:font-name-complex="Times New Roman" style:font-size-complex="11pt" fo:language="pt" fo:language-asian="en" fo:language-complex="ar" fo:country="PT" fo:country-asian="GB" fo:country-complex="SA"/>
    </style:style>
    <style:style style:name="T193_6" style:family="text">
      <style:text-properties style:font-style-complex="italic" style:font-name="Arial" fo:font-size="10pt" style:font-name-asian="Times New Roman" style:font-size-asian="10pt" style:font-name-complex="Times New Roman" style:font-size-complex="11pt" fo:language="pt" fo:language-asian="en" fo:language-complex="ar" fo:country="PT" fo:country-asian="GB" fo:country-complex="SA"/>
    </style:style>
    <style:style style:name="T193_7" style:family="text">
      <style:text-properties style:font-style-complex="italic" style:font-name="Arial" fo:font-size="10pt" style:font-name-asian="Times New Roman" style:font-size-asian="10pt" style:font-name-complex="Times New Roman" style:font-size-complex="11pt" fo:language="pt" fo:language-asian="en" fo:language-complex="ar" fo:country="PT" fo:country-asian="GB" fo:country-complex="SA"/>
    </style:style>
    <style:style style:name="T193_8" style:family="text">
      <style:text-properties style:font-style-complex="italic" style:font-name="Arial" fo:font-size="10pt" style:font-name-asian="Times New Roman" style:font-size-asian="10pt" style:font-name-complex="Times New Roman" style:font-size-complex="11pt" fo:language="pt" fo:language-asian="en" fo:language-complex="ar" fo:country="PT" fo:country-asian="GB" fo:country-complex="SA"/>
    </style:style>
    <style:style style:name="T193_9" style:family="text">
      <style:text-properties style:font-style-complex="italic" style:font-name="Arial" fo:font-size="10pt" style:font-name-asian="Times New Roman" style:font-size-asian="10pt" style:font-name-complex="Times New Roman" style:font-size-complex="11pt" fo:language="pt" fo:language-asian="en" fo:language-complex="ar" fo:country="PT" fo:country-asian="GB" fo:country-complex="SA"/>
    </style:style>
    <style:style style:name="Row17" style:family="table-row">
      <style:table-row-properties style:min-row-height="0.609cm"/>
    </style:style>
    <style:style style:name="Cell5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paragraph-properties fo:line-height="100%" fo:margin-bottom="0cm"/>
    </style:style>
    <style:style style:name="T19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paragraph-properties fo:line-height="100%" fo:margin-bottom="0cm"/>
    </style:style>
    <style:style style:name="T19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95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95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6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paragraph-properties fo:line-height="100%" fo:margin-bottom="0cm"/>
    </style:style>
    <style:style style:name="T19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96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paragraph-properties fo:line-height="100%" fo:margin-bottom="0cm"/>
    </style:style>
    <style:style style:name="T19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18" style:family="table-row"/>
    <style:style style:name="Cell6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paragraph-properties fo:line-height="100%" fo:margin-bottom="0cm"/>
    </style:style>
    <style:style style:name="T19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6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paragraph-properties fo:line-height="100%" fo:margin-bottom="0cm"/>
    </style:style>
    <style:style style:name="T19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6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paragraph-properties fo:line-height="100%" fo:margin-bottom="0cm"/>
    </style:style>
    <style:style style:name="T20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00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00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00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19" style:family="table-row">
      <style:table-row-properties style:min-row-height="10.986cm"/>
    </style:style>
    <style:style style:name="Cell65" style:family="table-cell">
      <style:table-cell-properties style:vertical-align="top" fo:border-top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paragraph-properties fo:line-height="100%" fo:margin-bottom="0cm"/>
    </style:style>
    <style:style style:name="T20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01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66" style:family="table-cell">
      <style:table-cell-properties style:vertical-align="top" fo:border-top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paragraph-properties fo:line-height="100%" fo:margin-bottom="0cm"/>
    </style:style>
    <style:style style:name="T20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US" fo:country-asian="GB" fo:country-complex="SA"/>
    </style:style>
    <style:style style:name="P203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US" fo:country-asian="GB" fo:country-complex="SA"/>
    </style:style>
    <style:style style:name="P20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US" fo:country-asian="GB" fo:country-complex="SA"/>
    </style:style>
    <style:style style:name="P20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US" fo:country-asian="GB" fo:country-complex="SA"/>
    </style:style>
    <style:style style:name="P206" style:family="paragraph" style:parent-style-name="Normal">
      <style:paragraph-properties fo:line-height="100%" fo:margin-bottom="0cm"/>
    </style:style>
    <style:style style:name="T20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US" fo:country-asian="GB" fo:country-complex="SA"/>
    </style:style>
    <style:style style:name="T206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US" fo:country-asian="GB" fo:country-complex="SA"/>
    </style:style>
    <style:style style:name="T206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US" fo:country-asian="GB" fo:country-complex="SA"/>
    </style:style>
    <style:style style:name="T206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US" fo:country-asian="GB" fo:country-complex="SA"/>
    </style:style>
    <style:style style:name="P20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US" fo:country-asian="GB" fo:country-complex="SA"/>
    </style:style>
    <style:style style:name="P208" style:family="paragraph" style:parent-style-name="Normal">
      <style:paragraph-properties fo:line-height="100%" fo:margin-bottom="0cm"/>
    </style:style>
    <style:style style:name="T20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US" fo:country-asian="GB" fo:country-complex="SA"/>
    </style:style>
    <style:style style:name="P20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US" fo:country-asian="GB" fo:country-complex="SA"/>
    </style:style>
    <style:style style:name="P210" style:family="paragraph" style:parent-style-name="Normal">
      <style:paragraph-properties fo:line-height="100%" fo:margin-bottom="0cm"/>
    </style:style>
    <style:style style:name="T21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US" fo:country-asian="GB" fo:country-complex="SA"/>
    </style:style>
    <style:style style:name="P21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US" fo:country-asian="GB" fo:country-complex="SA"/>
    </style:style>
    <style:style style:name="P212" style:family="paragraph" style:parent-style-name="Normal">
      <style:paragraph-properties fo:line-height="100%" fo:margin-bottom="0cm"/>
    </style:style>
    <style:style style:name="T21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GB" fo:country-complex="SA"/>
    </style:style>
    <style:style style:name="T212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GB" fo:country-complex="SA"/>
    </style:style>
    <style:style style:name="T212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GB" fo:country-complex="SA"/>
    </style:style>
    <style:style style:name="Cell67" style:family="table-cell">
      <style:table-cell-properties style:vertical-align="top" fo:border-top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List_20_Paragraph">
      <style:paragraph-properties fo:text-indent="-0.635cm" fo:line-height="100%" fo:margin-bottom="0.423cm" fo:margin-left="0.492cm"/>
    </style:style>
    <style:style style:name="T21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213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213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213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213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213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P214" style:family="paragraph" style:parent-style-name="List_20_Paragraph">
      <style:paragraph-properties fo:line-height="100%" fo:margin-bottom="0.423cm" fo:margin-left="1.27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P215" style:family="paragraph" style:parent-style-name="List_20_Paragraph">
      <style:paragraph-properties fo:text-indent="-0.635cm" fo:line-height="100%" fo:margin-bottom="0.423cm" fo:margin-left="0.492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1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15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15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15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15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15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15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15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15_9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15_10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16" style:family="paragraph" style:parent-style-name="List_20_Paragraph">
      <style:paragraph-properties fo:line-height="100%" fo:margin-bottom="0.423cm" fo:margin-left="1.27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P217" style:family="paragraph" style:parent-style-name="List_20_Paragraph">
      <style:paragraph-properties fo:text-indent="-0.635cm" fo:line-height="100%" fo:margin-bottom="0.423cm" fo:margin-left="0.492cm"/>
    </style:style>
    <style:style style:name="T21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217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217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217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217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217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217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217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217_9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217_10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217_1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P218" style:family="paragraph" style:parent-style-name="List_20_Paragraph">
      <style:paragraph-properties fo:line-height="100%" fo:margin-bottom="0.423cm" fo:margin-left="1.27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P219" style:family="paragraph" style:parent-style-name="List_20_Paragraph">
      <style:paragraph-properties fo:text-indent="-0.635cm" fo:line-height="100%" fo:margin-bottom="0.423cm" fo:margin-left="0.492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1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19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19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19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20" style:family="paragraph" style:parent-style-name="List_20_Paragraph">
      <style:paragraph-properties fo:line-height="100%" fo:margin-bottom="0.423cm" fo:margin-left="1.27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P221" style:family="paragraph" style:parent-style-name="List_20_Paragraph">
      <style:paragraph-properties fo:text-indent="-0.635cm" fo:line-height="100%" fo:margin-bottom="0.423cm" fo:margin-left="0.492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2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21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21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21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20" style:family="table-row">
      <style:table-row-properties style:min-row-height="0.529cm"/>
    </style:style>
    <style:style style:name="Cell68" style:family="table-cell">
      <style:table-cell-properties style:vertical-align="top" fo:border-top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223" style:family="paragraph" style:parent-style-name="Normal">
      <style:paragraph-properties fo:line-height="100%" fo:margin-bottom="0cm"/>
    </style:style>
    <style:style style:name="T22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23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23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23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2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69" style:family="table-cell">
      <style:table-cell-properties style:vertical-align="top" fo:border-top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 fo:font-weight="bold" style:font-weight-asian="bold"/>
    </style:style>
    <style:style style:name="Cell70" style:family="table-cell">
      <style:table-cell-properties style:vertical-align="top" fo:border-top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Row21" style:family="table-row"/>
    <style:style style:name="Cell71" style:family="table-cell">
      <style:table-cell-properties style:vertical-align="top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paragraph-properties fo:line-height="100%" fo:margin-bottom="0cm"/>
    </style:style>
    <style:style style:name="T22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US" fo:country-asian="GB" fo:country-complex="SA"/>
    </style:style>
    <style:style style:name="P22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72" style:family="table-cell">
      <style:table-cell-properties style:vertical-align="top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paragraph-properties fo:line-height="100%" fo:margin-bottom="0cm"/>
    </style:style>
    <style:style style:name="T22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US" fo:country-asian="GB" fo:country-complex="SA" fo:font-weight="bold" style:font-weight-asian="bold" style:font-weight-complex="bold"/>
    </style:style>
    <style:style style:name="T229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US" fo:country-asian="GB" fo:country-complex="SA" fo:font-weight="bold" style:font-weight-asian="bold" style:font-weight-complex="bold"/>
    </style:style>
    <style:style style:name="Cell73" style:family="table-cell">
      <style:table-cell-properties style:vertical-align="top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paragraph-properties fo:line-height="100%" fo:margin-bottom="0cm"/>
    </style:style>
    <style:style style:name="T23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30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30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30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30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30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30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31" style:family="paragraph" style:parent-style-name="Default">
      <style:paragraph-properties style:text-autospace="none" fo:line-height="100%" fo:margin-bottom="0cm"/>
    </style:style>
    <style:style style:name="T231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P232" style:family="paragraph" style:parent-style-name="Default">
      <style:paragraph-properties style:text-autospace="none" fo:line-height="100%" fo:margin-bottom="0cm"/>
    </style:style>
    <style:style style:name="T232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P233" style:family="paragraph" style:parent-style-name="Default">
      <style:paragraph-properties style:text-autospace="none" fo:line-height="100%" fo:margin-bottom="0cm"/>
    </style:style>
    <style:style style:name="T233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P234" style:family="paragraph" style:parent-style-name="Default">
      <style:paragraph-properties style:text-autospace="none" fo:line-height="100%" fo:margin-bottom="0cm"/>
    </style:style>
    <style:style style:name="T234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P235" style:family="paragraph" style:parent-style-name="Default">
      <style:paragraph-properties style:text-autospace="none" fo:line-height="100%" fo:margin-bottom="0cm"/>
    </style:style>
    <style:style style:name="T235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P236" style:family="paragraph" style:parent-style-name="Default">
      <style:paragraph-properties style:text-autospace="none" fo:line-height="100%" fo:margin-bottom="0cm"/>
    </style:style>
    <style:style style:name="T236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P237" style:family="paragraph" style:parent-style-name="Default">
      <style:paragraph-properties style:text-autospace="none" fo:line-height="100%" fo:margin-bottom="0cm"/>
    </style:style>
    <style:style style:name="T237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P238" style:family="paragraph" style:parent-style-name="Normal">
      <style:paragraph-properties fo:line-height="100%" fo:margin-bottom="0cm"/>
    </style:style>
    <style:style style:name="T238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P23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22" style:family="table-row">
      <style:table-row-properties style:min-row-height="4.233cm"/>
    </style:style>
    <style:style style:name="Cell74" style:family="table-cell">
      <style:table-cell-properties style:vertical-align="top" fo:padding-left="0.19cm" fo:border-left="#000000 0.018cm solid" fo:padding-right="0.19cm" fo:border-right="#000000 0.018cm solid" fo:wrap-option="wrap"/>
    </style:style>
    <style:style style:name="P240" style:family="paragraph" style:parent-style-name="Normal">
      <style:paragraph-properties fo:line-height="100%" fo:margin-bottom="0cm"/>
    </style:style>
    <style:style style:name="T24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US" fo:country-asian="GB" fo:country-complex="SA"/>
    </style:style>
    <style:style style:name="P241" style:family="paragraph" style:parent-style-name="Normal">
      <style:paragraph-properties fo:line-height="100%" fo:margin-bottom="0cm"/>
    </style:style>
    <style:style style:name="T24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US" fo:country-asian="GB" fo:country-complex="SA"/>
    </style:style>
    <style:style style:name="P24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243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24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24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24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24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75" style:family="table-cell">
      <style:table-cell-properties style:vertical-align="top" fo:padding-left="0.19cm" fo:border-left="#000000 0.018cm solid" fo:padding-right="0.19cm" fo:border-right="#000000 0.018cm solid" fo:wrap-option="wrap"/>
    </style:style>
    <style:style style:name="P248" style:family="paragraph" style:parent-style-name="Normal">
      <style:paragraph-properties fo:line-height="100%" fo:margin-bottom="0cm"/>
    </style:style>
    <style:style style:name="T24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US" fo:country-asian="GB" fo:country-complex="SA" fo:font-weight="bold" style:font-weight-asian="bold" style:font-weight-complex="bold"/>
    </style:style>
    <style:style style:name="T248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US" fo:country-asian="GB" fo:country-complex="SA" fo:font-weight="bold" style:font-weight-asian="bold" style:font-weight-complex="bold"/>
    </style:style>
    <style:style style:name="P24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US" fo:country-asian="GB" fo:country-complex="SA" fo:font-weight="bold" style:font-weight-asian="bold" style:font-weight-complex="bold"/>
    </style:style>
    <style:style style:name="Cell76" style:family="table-cell">
      <style:table-cell-properties style:vertical-align="top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paragraph-properties fo:line-height="100%" fo:margin-bottom="0cm"/>
    </style:style>
    <style:style style:name="T25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50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50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50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50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50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50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50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50_9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50_10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50_1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50_1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50_1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23" style:family="table-row"/>
    <style:style style:name="Cell77" style:family="table-cell">
      <style:table-cell-properties style:vertical-align="top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>
      <style:paragraph-properties fo:line-height="100%" fo:margin-bottom="0cm"/>
    </style:style>
    <style:style style:name="T25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US" fo:country-asian="GB" fo:country-complex="SA"/>
    </style:style>
    <style:style style:name="T251_2" style:family="text">
      <style:text-properties fo:font-style="italic" style:font-style-asian="italic" style:font-style-complex="italic" style:font-name="Arial" fo:font-size="10pt" style:font-name-asian="Times New Roman" style:font-size-asian="10pt" style:font-name-complex="Times New Roman" style:font-size-complex="11pt" fo:language="en" fo:language-asian="en" fo:language-complex="ar" fo:country="US" fo:country-asian="GB" fo:country-complex="SA" fo:font-weight="bold" style:font-weight-asian="bold" style:font-weight-complex="bold"/>
    </style:style>
    <style:style style:name="T251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US" fo:country-asian="GB" fo:country-complex="SA"/>
    </style:style>
    <style:style style:name="P25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78" style:family="table-cell">
      <style:table-cell-properties style:vertical-align="top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paragraph-properties fo:line-height="100%" fo:margin-bottom="0cm"/>
    </style:style>
    <style:style style:name="T25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US" fo:country-asian="GB" fo:country-complex="SA" fo:font-weight="bold" style:font-weight-asian="bold" style:font-weight-complex="bold"/>
    </style:style>
    <style:style style:name="T253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US" fo:country-asian="GB" fo:country-complex="SA" fo:font-weight="bold" style:font-weight-asian="bold" style:font-weight-complex="bold"/>
    </style:style>
    <style:style style:name="P25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US" fo:country-asian="GB" fo:country-complex="SA" fo:font-weight="bold" style:font-weight-asian="bold" style:font-weight-complex="bold"/>
    </style:style>
    <style:style style:name="Cell79" style:family="table-cell">
      <style:table-cell-properties style:vertical-align="top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P256" style:family="paragraph" style:parent-style-name="Normal">
      <style:paragraph-properties fo:line-height="100%" fo:margin-bottom="0cm"/>
    </style:style>
    <style:style style:name="T25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56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56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56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25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258" style:family="paragraph" style:parent-style-name="Default">
      <style:paragraph-properties style:text-autospace="none" fo:line-height="100%" fo:margin-bottom="0cm"/>
    </style:style>
    <style:style style:name="T258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P259" style:family="paragraph" style:parent-style-name="Default">
      <style:paragraph-properties style:text-autospace="none" fo:line-height="100%" fo:margin-bottom="0cm"/>
    </style:style>
    <style:style style:name="T259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P260" style:family="paragraph" style:parent-style-name="Default">
      <style:paragraph-properties style:text-autospace="none" fo:line-height="100%" fo:margin-bottom="0cm"/>
    </style:style>
    <style:style style:name="T260_1" style:family="text">
      <style:text-properties fo:color="#000000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P261" style:family="paragraph" style:parent-style-name="Normal">
      <style:paragraph-properties fo:line-height="100%" fo:margin-bottom="0cm"/>
    </style:style>
    <style:style style:name="T261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T261_2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/>
    </style:style>
    <style:style style:name="P262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63" style:family="paragraph" style:parent-style-name="Normal">
      <style:paragraph-properties fo:text-align="justify"/>
    </style:style>
    <style:style style:name="T263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64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/>
    </style:style>
    <style:style style:name="P265" style:family="paragraph" style:parent-style-name="Normal">
      <style:paragraph-properties fo:text-align="justify"/>
    </style:style>
    <style:style style:name="T265_1" style:family="text">
      <style:text-properties fo:font-style="italic" style:font-style-asian="italic" style:font-style-complex="italic" fo:color="#2f5496" fo:font-size="11pt" style:font-size-asian="11pt" style:font-name-complex="Arial" style:font-size-complex="11pt" fo:font-weight="bold" style:font-weight-asian="bold" style:font-weight-complex="bold"/>
    </style:style>
    <style:style style:name="T265_2" style:family="text">
      <style:text-properties fo:font-style="italic" style:font-style-asian="italic" style:font-style-complex="italic" fo:color="#2f5496" fo:font-size="11pt" style:font-size-asian="11pt" style:font-name-complex="Arial" style:font-size-complex="11pt" fo:font-weight="bold" style:font-weight-asian="bold" style:font-weight-complex="bold"/>
    </style:style>
    <style:style style:name="T265_3" style:family="text">
      <style:text-properties fo:font-style="italic" style:font-style-asian="italic" style:font-style-complex="italic" fo:color="#2f5496" fo:font-size="11pt" style:font-size-asian="11pt" style:font-name-complex="Arial" style:font-size-complex="11pt" fo:font-weight="bold" style:font-weight-asian="bold" style:font-weight-complex="bold"/>
    </style:style>
    <style:style style:name="T265_4" style:family="text">
      <style:text-properties fo:font-style="italic" style:font-style-asian="italic" style:font-style-complex="italic" fo:color="#2f5496" fo:font-size="11pt" style:font-size-asian="11pt" style:font-name-complex="Arial" style:font-size-complex="11pt" fo:font-weight="bold" style:font-weight-asian="bold" style:font-weight-complex="bold"/>
    </style:style>
    <style:style style:name="T265_5" style:family="text">
      <style:text-properties fo:font-style="italic" style:font-style-asian="italic" style:font-style-complex="italic" fo:color="#2f5496" fo:font-size="11pt" style:font-size-asian="11pt" style:font-name-complex="Arial" style:font-size-complex="11pt" fo:font-weight="bold" style:font-weight-asian="bold" style:font-weight-complex="bold"/>
    </style:style>
    <style:style style:name="P266" style:family="paragraph" style:parent-style-name="Normal">
      <style:paragraph-properties fo:text-align="justify"/>
      <style:text-properties fo:font-style="italic" style:font-style-asian="italic" style:font-style-complex="italic" fo:color="#2f5496" fo:font-size="11pt" style:font-size-asian="11pt" style:font-name-complex="Arial" style:font-size-complex="11pt" fo:font-weight="bold" style:font-weight-asian="bold" style:font-weight-complex="bold"/>
    </style:style>
    <style:style style:name="P267" style:family="paragraph" style:parent-style-name="List_20_Paragraph">
      <style:paragraph-properties fo:text-align="justify"/>
      <style:text-properties fo:font-size="11pt" style:font-size-asian="11pt" style:font-name-complex="Arial" style:font-size-complex="11pt" fo:language="en" fo:country="US"/>
    </style:style>
    <style:style style:name="T267_1" style:family="text">
      <style:text-properties fo:font-size="11pt" style:font-size-asian="11pt" style:font-name-complex="Arial" style:font-size-complex="11pt" fo:language="en" fo:country="US"/>
    </style:style>
    <style:style style:name="T267_2" style:family="text">
      <style:text-properties fo:font-size="11pt" style:font-size-asian="11pt" style:font-name-complex="Arial" style:font-size-complex="11pt" fo:language="en" fo:country="US"/>
    </style:style>
    <style:style style:name="T267_3" style:family="text">
      <style:text-properties fo:font-size="11pt" style:font-size-asian="11pt" style:font-name-complex="Arial" style:font-size-complex="11pt" fo:language="en" fo:country="US"/>
    </style:style>
    <style:style style:name="T267_4" style:family="text">
      <style:text-properties fo:font-size="11pt" style:font-size-asian="11pt" style:font-name-complex="Arial" style:font-size-complex="11pt" fo:language="en" fo:country="US"/>
    </style:style>
    <style:style style:name="T267_5" style:family="text">
      <style:text-properties fo:font-size="11pt" style:font-size-asian="11pt" style:font-name-complex="Arial" style:font-size-complex="11pt" fo:language="en" fo:country="US"/>
    </style:style>
    <style:style style:name="T267_6" style:family="text">
      <style:text-properties fo:font-size="11pt" style:font-size-asian="11pt" style:font-name-complex="Arial" style:font-size-complex="11pt" fo:language="en" fo:country="US"/>
    </style:style>
    <style:style style:name="T267_7" style:family="text">
      <style:text-properties fo:font-size="11pt" style:font-size-asian="11pt" style:font-name-complex="Arial" style:font-size-complex="11pt" fo:language="en" fo:country="US"/>
    </style:style>
    <style:style style:name="T267_8" style:family="text">
      <style:text-properties fo:font-size="11pt" style:font-size-asian="11pt" style:font-name-complex="Arial" style:font-size-complex="11pt" fo:language="en" fo:country="US"/>
    </style:style>
    <style:style style:name="T267_9" style:family="text">
      <style:text-properties fo:font-size="11pt" style:font-size-asian="11pt" style:font-name-complex="Arial" style:font-size-complex="11pt" fo:language="en" fo:country="US"/>
    </style:style>
    <style:style style:name="T267_10" style:family="text">
      <style:text-properties fo:font-size="11pt" style:font-size-asian="11pt" style:font-name-complex="Arial" style:font-size-complex="11pt" fo:language="en" fo:country="US"/>
    </style:style>
    <style:style style:name="T267_11" style:family="text">
      <style:text-properties fo:font-size="11pt" style:font-size-asian="11pt" style:font-name-complex="Arial" style:font-size-complex="11pt" fo:language="en" fo:country="US"/>
    </style:style>
    <style:style style:name="T267_12" style:family="text">
      <style:text-properties fo:font-size="11pt" style:font-size-asian="11pt" style:font-name-complex="Arial" style:font-size-complex="11pt" fo:language="en" fo:country="US"/>
    </style:style>
    <style:style style:name="T267_13" style:family="text">
      <style:text-properties fo:font-size="11pt" style:font-size-asian="11pt" style:font-name-complex="Arial" style:font-size-complex="11pt" fo:language="en" fo:country="US"/>
    </style:style>
    <style:style style:name="T267_14" style:family="text">
      <style:text-properties fo:font-size="11pt" style:font-size-asian="11pt" style:font-name-complex="Arial" style:font-size-complex="11pt" fo:language="en" fo:country="US"/>
    </style:style>
    <style:style style:name="T267_15" style:family="text">
      <style:text-properties fo:font-size="11pt" style:font-size-asian="11pt" style:font-name-complex="Arial" style:font-size-complex="11pt" fo:language="en" fo:country="US"/>
    </style:style>
    <style:style style:name="T267_16" style:family="text">
      <style:text-properties fo:font-size="11pt" style:font-size-asian="11pt" style:font-name-complex="Arial" style:font-size-complex="11pt" fo:language="en" fo:country="US"/>
    </style:style>
    <style:style style:name="T267_17" style:family="text">
      <style:text-properties fo:font-size="11pt" style:font-size-asian="11pt" style:font-name-complex="Arial" style:font-size-complex="11pt" fo:language="en" fo:country="US"/>
    </style:style>
    <style:style style:name="T267_18" style:family="text">
      <style:text-properties fo:font-size="11pt" style:font-size-asian="11pt" style:font-name-complex="Arial" style:font-size-complex="11pt" fo:language="en" fo:country="US"/>
    </style:style>
    <style:style style:name="P268" style:family="paragraph" style:parent-style-name="List_20_Paragraph">
      <style:paragraph-properties fo:text-align="justify"/>
      <style:text-properties fo:font-size="11pt" style:font-size-asian="11pt" style:font-name-complex="Arial" style:font-size-complex="11pt" fo:language="en" fo:country="US"/>
    </style:style>
    <style:style style:name="P269" style:family="paragraph" style:parent-style-name="List_20_Paragraph">
      <style:paragraph-properties fo:text-align="justify"/>
    </style:style>
    <style:style style:name="T269_1" style:family="text">
      <style:text-properties fo:color="#000000" fo:font-size="11pt" style:font-size-asian="11pt" style:font-name-complex="Arial" style:font-size-complex="11pt"/>
    </style:style>
    <style:style style:name="T269_2" style:family="text">
      <style:text-properties fo:color="#000000" fo:font-size="11pt" style:font-size-asian="11pt" style:font-name-complex="Arial" style:font-size-complex="11pt"/>
    </style:style>
    <style:style style:name="T269_3" style:family="text">
      <style:text-properties fo:color="#000000" fo:font-size="11pt" style:font-size-asian="11pt" style:font-name-complex="Arial" style:font-size-complex="11pt"/>
    </style:style>
    <style:style style:name="T269_4" style:family="text">
      <style:text-properties fo:color="#000000" fo:font-size="11pt" style:font-size-asian="11pt" style:font-name-complex="Arial" style:font-size-complex="11pt"/>
    </style:style>
    <style:style style:name="T269_5" style:family="text">
      <style:text-properties fo:color="#000000" fo:font-size="11pt" style:font-size-asian="11pt" style:font-name-complex="Arial" style:font-size-complex="11pt"/>
    </style:style>
    <style:style style:name="T269_6" style:family="text">
      <style:text-properties fo:color="#000000" fo:font-size="11pt" style:font-size-asian="11pt" style:font-name-complex="Arial" style:font-size-complex="11pt"/>
    </style:style>
    <style:style style:name="T269_7" style:family="text">
      <style:text-properties fo:color="#000000" fo:font-size="11pt" style:font-size-asian="11pt" style:font-name-complex="Arial" style:font-size-complex="11pt"/>
    </style:style>
    <style:style style:name="T269_8" style:family="text">
      <style:text-properties fo:color="#000000" fo:font-size="11pt" style:font-size-asian="11pt" style:font-name-complex="Arial" style:font-size-complex="11pt"/>
    </style:style>
    <style:style style:name="T269_9" style:family="text">
      <style:text-properties fo:color="#000000" fo:font-size="11pt" style:font-size-asian="11pt" style:font-name-complex="Arial" style:font-size-complex="11pt"/>
    </style:style>
    <style:style style:name="T269_10" style:family="text">
      <style:text-properties fo:color="#000000" fo:font-size="11pt" style:font-size-asian="11pt" style:font-name-complex="Arial" style:font-size-complex="11pt"/>
    </style:style>
    <style:style style:name="T269_11" style:family="text">
      <style:text-properties fo:color="#000000" fo:font-size="11pt" style:font-size-asian="11pt" style:font-name-complex="Arial" style:font-size-complex="11pt"/>
    </style:style>
    <style:style style:name="T269_12" style:family="text">
      <style:text-properties fo:color="#000000" fo:font-size="11pt" style:font-size-asian="11pt" style:font-name-complex="Arial" style:font-size-complex="11pt"/>
    </style:style>
    <style:style style:name="T269_13" style:family="text">
      <style:text-properties fo:color="#000000" fo:font-size="11pt" style:font-size-asian="11pt" style:font-name-complex="Arial" style:font-size-complex="11pt"/>
    </style:style>
    <style:style style:name="T269_14" style:family="text">
      <style:text-properties fo:color="#000000" fo:font-size="11pt" style:font-size-asian="11pt" style:font-name-complex="Arial" style:font-size-complex="11pt"/>
    </style:style>
    <style:style style:name="T269_15" style:family="text">
      <style:text-properties fo:color="#000000" fo:font-size="11pt" style:font-size-asian="11pt" style:font-name-complex="Arial" style:font-size-complex="11pt"/>
    </style:style>
    <style:style style:name="T269_16" style:family="text">
      <style:text-properties fo:color="#000000" fo:font-size="11pt" style:font-size-asian="11pt" style:font-name-complex="Arial" style:font-size-complex="11pt"/>
    </style:style>
    <style:style style:name="T269_17" style:family="text">
      <style:text-properties fo:color="#000000" fo:font-size="11pt" style:font-size-asian="11pt" style:font-name-complex="Arial" style:font-size-complex="11pt"/>
    </style:style>
    <style:style style:name="T269_18" style:family="text">
      <style:text-properties fo:font-size="11pt" style:font-size-asian="11pt" style:font-name-complex="Arial" style:font-size-complex="11pt" fo:language="en" fo:country="US"/>
    </style:style>
    <style:style style:name="T269_19" style:family="text">
      <style:text-properties fo:font-size="11pt" style:font-size-asian="11pt" style:font-name-complex="Arial" style:font-size-complex="11pt" fo:language="en" fo:country="US"/>
    </style:style>
    <style:style style:name="T269_20" style:family="text">
      <style:text-properties fo:font-size="11pt" style:font-size-asian="11pt" style:font-name-complex="Arial" style:font-size-complex="11pt" fo:language="en" fo:country="US"/>
    </style:style>
    <style:style style:name="T269_21" style:family="text">
      <style:text-properties fo:font-size="11pt" style:font-size-asian="11pt" style:font-name-complex="Arial" style:font-size-complex="11pt" fo:language="en" fo:country="US"/>
    </style:style>
    <style:style style:name="T269_22" style:family="text">
      <style:text-properties fo:font-size="11pt" style:font-size-asian="11pt" style:font-name-complex="Arial" style:font-size-complex="11pt" fo:language="en" fo:country="US"/>
    </style:style>
    <style:style style:name="T269_23" style:family="text">
      <style:text-properties fo:font-size="11pt" style:font-size-asian="11pt" style:font-name-complex="Arial" style:font-size-complex="11pt" fo:language="en" fo:country="US"/>
    </style:style>
    <style:style style:name="T269_24" style:family="text">
      <style:text-properties fo:font-size="11pt" style:font-size-asian="11pt" style:font-name-complex="Arial" style:font-size-complex="11pt" fo:language="en" fo:country="US"/>
    </style:style>
    <style:style style:name="T269_25" style:family="text">
      <style:text-properties fo:font-size="11pt" style:font-size-asian="11pt" style:font-name-complex="Arial" style:font-size-complex="11pt" fo:language="en" fo:country="US"/>
    </style:style>
    <style:style style:name="T269_26" style:family="text">
      <style:text-properties fo:font-size="11pt" style:font-size-asian="11pt" style:font-name-complex="Arial" style:font-size-complex="11pt" fo:language="en" fo:country="US"/>
    </style:style>
    <style:style style:name="T269_27" style:family="text">
      <style:text-properties fo:font-size="11pt" style:font-size-asian="11pt" style:font-name-complex="Arial" style:font-size-complex="11pt" fo:language="en" fo:country="US"/>
    </style:style>
    <style:style style:name="T269_28" style:family="text">
      <style:text-properties fo:font-size="11pt" style:font-size-asian="11pt" style:font-name-complex="Arial" style:font-size-complex="11pt" fo:language="en" fo:country="US"/>
    </style:style>
    <style:style style:name="T269_29" style:family="text">
      <style:text-properties fo:font-size="11pt" style:font-size-asian="11pt" style:font-name-complex="Arial" style:font-size-complex="11pt" fo:language="en" fo:country="US"/>
    </style:style>
    <style:style style:name="T269_30" style:family="text">
      <style:text-properties fo:font-size="11pt" style:font-size-asian="11pt" style:font-name-complex="Arial" style:font-size-complex="11pt" fo:language="en" fo:country="US"/>
    </style:style>
    <style:style style:name="T269_31" style:family="text">
      <style:text-properties fo:font-size="11pt" style:font-size-asian="11pt" style:font-name-complex="Arial" style:font-size-complex="11pt" fo:language="en" fo:country="US"/>
    </style:style>
    <style:style style:name="T269_32" style:family="text">
      <style:text-properties fo:font-size="11pt" style:font-size-asian="11pt" style:font-name-complex="Arial" style:font-size-complex="11pt" fo:language="en" fo:country="US"/>
    </style:style>
    <style:style style:name="T269_33" style:family="text">
      <style:text-properties fo:font-size="11pt" style:font-size-asian="11pt" style:font-name-complex="Arial" style:font-size-complex="11pt" fo:language="en" fo:country="US"/>
    </style:style>
    <style:style style:name="T269_34" style:family="text">
      <style:text-properties fo:font-size="11pt" style:font-size-asian="11pt" style:font-name-complex="Arial" style:font-size-complex="11pt" fo:language="en" fo:country="US"/>
    </style:style>
    <style:style style:name="P270" style:family="paragraph" style:parent-style-name="List_20_Paragraph">
      <style:text-properties fo:font-size="11pt" style:font-size-asian="11pt" style:font-name-complex="Arial" style:font-size-complex="11pt" fo:language="en" fo:country="US"/>
    </style:style>
    <style:style style:name="P271" style:family="paragraph" style:parent-style-name="List_20_Paragraph">
      <style:paragraph-properties fo:text-align="justify"/>
      <style:text-properties fo:font-size="11pt" style:font-size-asian="11pt" style:font-name-complex="Arial" style:font-size-complex="11pt" fo:language="en" fo:country="US"/>
    </style:style>
    <style:style style:name="T271_1" style:family="text">
      <style:text-properties fo:font-size="11pt" style:font-size-asian="11pt" style:font-name-complex="Arial" style:font-size-complex="11pt" fo:language="en" fo:country="US"/>
    </style:style>
    <style:style style:name="T271_2" style:family="text">
      <style:text-properties fo:font-size="11pt" style:font-size-asian="11pt" style:font-name-complex="Arial" style:font-size-complex="11pt" fo:language="en" fo:country="US"/>
    </style:style>
    <style:style style:name="T271_3" style:family="text">
      <style:text-properties fo:font-size="11pt" style:font-size-asian="11pt" style:font-name-complex="Arial" style:font-size-complex="11pt" fo:language="en" fo:country="US"/>
    </style:style>
    <style:style style:name="T271_4" style:family="text">
      <style:text-properties fo:font-size="11pt" style:font-size-asian="11pt" style:font-name-complex="Arial" style:font-size-complex="11pt" fo:language="en" fo:country="US"/>
    </style:style>
    <style:style style:name="T271_5" style:family="text">
      <style:text-properties fo:font-size="11pt" style:font-size-asian="11pt" style:font-name-complex="Arial" style:font-size-complex="11pt" fo:language="en" fo:country="US"/>
    </style:style>
    <style:style style:name="T271_6" style:family="text">
      <style:text-properties fo:font-size="11pt" style:font-size-asian="11pt" style:font-name-complex="Arial" style:font-size-complex="11pt" fo:language="en" fo:country="US"/>
    </style:style>
    <style:style style:name="T271_7" style:family="text">
      <style:text-properties fo:font-size="11pt" style:font-size-asian="11pt" style:font-name-complex="Arial" style:font-size-complex="11pt" fo:language="en" fo:country="US"/>
    </style:style>
    <style:style style:name="T271_8" style:family="text">
      <style:text-properties fo:font-size="11pt" style:font-size-asian="11pt" style:font-name-complex="Arial" style:font-size-complex="11pt" fo:language="en" fo:country="US"/>
    </style:style>
    <style:style style:name="T271_9" style:family="text">
      <style:text-properties fo:font-size="11pt" style:font-size-asian="11pt" style:font-name-complex="Arial" style:font-size-complex="11pt" fo:language="en" fo:country="US"/>
    </style:style>
    <style:style style:name="T271_10" style:family="text">
      <style:text-properties fo:font-size="11pt" style:font-size-asian="11pt" style:font-name-complex="Arial" style:font-size-complex="11pt" fo:language="en" fo:country="US"/>
    </style:style>
    <style:style style:name="T271_11" style:family="text">
      <style:text-properties fo:font-size="11pt" style:font-size-asian="11pt" style:font-name-complex="Arial" style:font-size-complex="11pt" fo:language="en" fo:country="US"/>
    </style:style>
    <style:style style:name="T271_12" style:family="text">
      <style:text-properties fo:font-size="11pt" style:font-size-asian="11pt" style:font-name-complex="Arial" style:font-size-complex="11pt" fo:language="en" fo:country="US"/>
    </style:style>
    <style:style style:name="T271_13" style:family="text">
      <style:text-properties fo:font-size="11pt" style:font-size-asian="11pt" style:font-name-complex="Arial" style:font-size-complex="11pt" fo:language="en" fo:country="US"/>
    </style:style>
    <style:style style:name="T271_14" style:family="text">
      <style:text-properties fo:font-size="11pt" style:font-size-asian="11pt" style:font-name-complex="Arial" style:font-size-complex="11pt" fo:language="en" fo:country="US"/>
    </style:style>
    <style:style style:name="T271_15" style:family="text">
      <style:text-properties fo:font-size="11pt" style:font-size-asian="11pt" style:font-name-complex="Arial" style:font-size-complex="11pt" fo:language="en" fo:country="US"/>
    </style:style>
    <style:style style:name="T271_16" style:family="text">
      <style:text-properties fo:font-size="11pt" style:font-size-asian="11pt" style:font-name-complex="Arial" style:font-size-complex="11pt" fo:language="en" fo:country="US"/>
    </style:style>
    <style:style style:name="T271_17" style:family="text">
      <style:text-properties fo:font-size="11pt" style:font-size-asian="11pt" style:font-name-complex="Arial" style:font-size-complex="11pt" fo:language="en" fo:country="US"/>
    </style:style>
    <style:style style:name="T271_18" style:family="text">
      <style:text-properties fo:font-size="11pt" style:font-size-asian="11pt" style:font-name-complex="Arial" style:font-size-complex="11pt" fo:language="en" fo:country="US"/>
    </style:style>
    <style:style style:name="T271_19" style:family="text">
      <style:text-properties fo:font-size="11pt" style:font-size-asian="11pt" style:font-name-complex="Arial" style:font-size-complex="11pt" fo:language="en" fo:country="US"/>
    </style:style>
    <style:style style:name="T271_20" style:family="text">
      <style:text-properties fo:font-size="11pt" style:font-size-asian="11pt" style:font-name-complex="Arial" style:font-size-complex="11pt" fo:language="en" fo:country="US"/>
    </style:style>
    <style:style style:name="T271_21" style:family="text">
      <style:text-properties fo:font-size="11pt" style:font-size-asian="11pt" style:font-name-complex="Arial" style:font-size-complex="11pt" fo:language="en" fo:country="US"/>
    </style:style>
    <style:style style:name="T271_22" style:family="text">
      <style:text-properties fo:font-size="11pt" style:font-size-asian="11pt" style:font-name-complex="Arial" style:font-size-complex="11pt" fo:language="en" fo:country="US"/>
    </style:style>
    <style:style style:name="T271_23" style:family="text">
      <style:text-properties fo:font-size="11pt" style:font-size-asian="11pt" style:font-name-complex="Arial" style:font-size-complex="11pt" fo:language="en" fo:country="US"/>
    </style:style>
    <style:style style:name="T271_24" style:family="text">
      <style:text-properties fo:font-size="11pt" style:font-size-asian="11pt" style:font-name-complex="Arial" style:font-size-complex="11pt" fo:language="en" fo:country="US"/>
    </style:style>
    <style:style style:name="T271_25" style:family="text">
      <style:text-properties fo:font-size="11pt" style:font-size-asian="11pt" style:font-name-complex="Arial" style:font-size-complex="11pt" fo:language="en" fo:country="US"/>
    </style:style>
    <style:style style:name="T271_26" style:family="text">
      <style:text-properties fo:font-size="11pt" style:font-size-asian="11pt" style:font-name-complex="Arial" style:font-size-complex="11pt" fo:language="en" fo:country="US"/>
    </style:style>
    <style:style style:name="T271_27" style:family="text">
      <style:text-properties fo:font-size="11pt" style:font-size-asian="11pt" style:font-name-complex="Arial" style:font-size-complex="11pt" fo:language="en" fo:country="US"/>
    </style:style>
    <style:style style:name="T271_28" style:family="text">
      <style:text-properties fo:font-size="11pt" style:font-size-asian="11pt" style:font-name-complex="Arial" style:font-size-complex="11pt" fo:language="en" fo:country="US"/>
    </style:style>
    <style:style style:name="T271_29" style:family="text">
      <style:text-properties fo:font-size="11pt" style:font-size-asian="11pt" style:font-name-complex="Arial" style:font-size-complex="11pt" fo:language="en" fo:country="US"/>
    </style:style>
    <style:style style:name="T271_30" style:family="text">
      <style:text-properties fo:font-size="11pt" style:font-size-asian="11pt" style:font-name-complex="Arial" style:font-size-complex="11pt" fo:language="en" fo:country="US"/>
    </style:style>
    <style:style style:name="T271_31" style:family="text">
      <style:text-properties fo:font-size="11pt" style:font-size-asian="11pt" style:font-name-complex="Arial" style:font-size-complex="11pt" fo:language="en" fo:country="US"/>
    </style:style>
    <style:style style:name="T271_32" style:family="text">
      <style:text-properties fo:font-size="11pt" style:font-size-asian="11pt" style:font-name-complex="Arial" style:font-size-complex="11pt" fo:language="en" fo:country="US"/>
    </style:style>
    <style:style style:name="P272" style:family="paragraph" style:parent-style-name="Normal">
      <style:paragraph-properties fo:text-align="justify"/>
      <style:text-properties fo:font-size="11pt" style:font-size-asian="11pt" style:font-name-complex="Arial" style:font-size-complex="11pt" fo:language="en" fo:country="US"/>
    </style:style>
    <style:style style:name="P273" style:family="paragraph" style:parent-style-name="List_20_Paragraph">
      <style:paragraph-properties fo:text-align="justify"/>
      <style:text-properties fo:font-size="11pt" style:font-size-asian="11pt" style:font-name-complex="Arial" style:font-size-complex="11pt" fo:language="en" fo:country="US"/>
    </style:style>
    <style:style style:name="T273_1" style:family="text">
      <style:text-properties fo:font-size="11pt" style:font-size-asian="11pt" style:font-name-complex="Arial" style:font-size-complex="11pt" fo:language="en" fo:country="US"/>
    </style:style>
    <style:style style:name="T273_2" style:family="text">
      <style:text-properties fo:font-size="11pt" style:font-size-asian="11pt" style:font-name-complex="Arial" style:font-size-complex="11pt" fo:language="en" fo:country="US"/>
    </style:style>
    <style:style style:name="T273_3" style:family="text">
      <style:text-properties fo:font-size="11pt" style:font-size-asian="11pt" style:font-name-complex="Arial" style:font-size-complex="11pt" fo:language="en" fo:country="US"/>
    </style:style>
    <style:style style:name="T273_4" style:family="text">
      <style:text-properties fo:font-size="11pt" style:font-size-asian="11pt" style:font-name-complex="Arial" style:font-size-complex="11pt" fo:language="en" fo:country="US"/>
    </style:style>
    <style:style style:name="T273_5" style:family="text">
      <style:text-properties fo:font-size="11pt" style:font-size-asian="11pt" style:font-name-complex="Arial" style:font-size-complex="11pt" fo:language="en" fo:country="US"/>
    </style:style>
    <style:style style:name="T273_6" style:family="text">
      <style:text-properties fo:font-size="11pt" style:font-size-asian="11pt" style:font-name-complex="Arial" style:font-size-complex="11pt" fo:language="en" fo:country="US"/>
    </style:style>
    <style:style style:name="T273_7" style:family="text">
      <style:text-properties fo:font-size="11pt" style:font-size-asian="11pt" style:font-name-complex="Arial" style:font-size-complex="11pt" fo:language="en" fo:country="US"/>
    </style:style>
    <style:style style:name="T273_8" style:family="text">
      <style:text-properties fo:font-size="11pt" style:font-size-asian="11pt" style:font-name-complex="Arial" style:font-size-complex="11pt" fo:language="en" fo:country="US"/>
    </style:style>
    <style:style style:name="T273_9" style:family="text">
      <style:text-properties fo:font-size="11pt" style:font-size-asian="11pt" style:font-name-complex="Arial" style:font-size-complex="11pt" fo:language="en" fo:country="US"/>
    </style:style>
    <style:style style:name="T273_10" style:family="text">
      <style:text-properties fo:font-size="11pt" style:font-size-asian="11pt" style:font-name-complex="Arial" style:font-size-complex="11pt" fo:language="en" fo:country="US"/>
    </style:style>
    <style:style style:name="P274" style:family="paragraph" style:parent-style-name="Normal">
      <style:paragraph-properties fo:text-align="justify"/>
      <style:text-properties fo:font-size="11pt" style:font-size-asian="11pt" style:font-name-complex="Arial" style:font-size-complex="11pt" fo:language="en" fo:country="US"/>
    </style:style>
    <style:style style:name="P275" style:family="paragraph" style:parent-style-name="List_20_Paragraph">
      <style:paragraph-properties fo:text-align="justify"/>
      <style:text-properties fo:font-size="11pt" style:font-size-asian="11pt" style:font-name-complex="Arial" style:font-size-complex="11pt" fo:language="en" fo:country="US"/>
    </style:style>
    <style:style style:name="T275_1" style:family="text">
      <style:text-properties fo:font-size="11pt" style:font-size-asian="11pt" style:font-name-complex="Arial" style:font-size-complex="11pt" fo:language="en" fo:country="US"/>
    </style:style>
    <style:style style:name="T275_2" style:family="text">
      <style:text-properties fo:font-size="11pt" style:font-size-asian="11pt" style:font-name-complex="Arial" style:font-size-complex="11pt" fo:language="en" fo:country="US"/>
    </style:style>
    <style:style style:name="T275_3" style:family="text">
      <style:text-properties fo:font-size="11pt" style:font-size-asian="11pt" style:font-name-complex="Arial" style:font-size-complex="11pt" fo:language="en" fo:country="US"/>
    </style:style>
    <style:style style:name="T275_4" style:family="text">
      <style:text-properties fo:font-size="11pt" style:font-size-asian="11pt" style:font-name-complex="Arial" style:font-size-complex="11pt" fo:language="en" fo:country="US"/>
    </style:style>
    <style:style style:name="T275_5" style:family="text">
      <style:text-properties fo:font-size="11pt" style:font-size-asian="11pt" style:font-name-complex="Arial" style:font-size-complex="11pt" fo:language="en" fo:country="US"/>
    </style:style>
    <style:style style:name="T275_6" style:family="text">
      <style:text-properties fo:font-size="11pt" style:font-size-asian="11pt" style:font-name-complex="Arial" style:font-size-complex="11pt" fo:language="en" fo:country="US"/>
    </style:style>
    <style:style style:name="P276" style:family="paragraph" style:parent-style-name="Normal">
      <style:paragraph-properties fo:text-align="justify"/>
      <style:text-properties fo:font-size="11pt" style:font-size-asian="11pt" style:font-name-complex="Arial" style:font-size-complex="11pt" fo:language="en" fo:country="US"/>
    </style:style>
    <style:style style:name="P277" style:family="paragraph" style:parent-style-name="List_20_Paragraph">
      <style:paragraph-properties fo:text-align="justify"/>
      <style:text-properties fo:font-size="11pt" style:font-size-asian="11pt" style:font-name-complex="Arial" style:font-size-complex="11pt" fo:language="en" fo:country="US"/>
    </style:style>
    <style:style style:name="T277_1" style:family="text">
      <style:text-properties fo:font-size="11pt" style:font-size-asian="11pt" style:font-name-complex="Arial" style:font-size-complex="11pt" fo:language="en" fo:country="US"/>
    </style:style>
    <style:style style:name="T277_2" style:family="text">
      <style:text-properties fo:font-size="11pt" style:font-size-asian="11pt" style:font-name-complex="Arial" style:font-size-complex="11pt" fo:language="en" fo:country="US"/>
    </style:style>
    <style:style style:name="T277_3" style:family="text">
      <style:text-properties fo:font-size="11pt" style:font-size-asian="11pt" style:font-name-complex="Arial" style:font-size-complex="11pt" fo:language="en" fo:country="US"/>
    </style:style>
    <style:style style:name="T277_4" style:family="text">
      <style:text-properties fo:font-size="11pt" style:font-size-asian="11pt" style:font-name-complex="Arial" style:font-size-complex="11pt" fo:language="en" fo:country="US"/>
    </style:style>
    <style:style style:name="T277_5" style:family="text">
      <style:text-properties fo:font-size="11pt" style:font-size-asian="11pt" style:font-name-complex="Arial" style:font-size-complex="11pt" fo:language="en" fo:country="US"/>
    </style:style>
    <style:style style:name="T277_6" style:family="text">
      <style:text-properties fo:font-size="11pt" style:font-size-asian="11pt" style:font-name-complex="Arial" style:font-size-complex="11pt" fo:language="en" fo:country="US"/>
    </style:style>
    <style:style style:name="T277_7" style:family="text">
      <style:text-properties fo:font-size="11pt" style:font-size-asian="11pt" style:font-name-complex="Arial" style:font-size-complex="11pt" fo:language="en" fo:country="US"/>
    </style:style>
    <style:style style:name="T277_8" style:family="text">
      <style:text-properties fo:font-size="11pt" style:font-size-asian="11pt" style:font-name-complex="Arial" style:font-size-complex="11pt" fo:language="en" fo:country="US"/>
    </style:style>
    <style:style style:name="T277_9" style:family="text">
      <style:text-properties fo:font-size="11pt" style:font-size-asian="11pt" style:font-name-complex="Arial" style:font-size-complex="11pt" fo:language="en" fo:country="US"/>
    </style:style>
    <style:style style:name="T277_10" style:family="text">
      <style:text-properties fo:font-size="11pt" style:font-size-asian="11pt" style:font-name-complex="Arial" style:font-size-complex="11pt" fo:language="en" fo:country="US"/>
    </style:style>
    <style:style style:name="T277_11" style:family="text">
      <style:text-properties fo:font-size="11pt" style:font-size-asian="11pt" style:font-name-complex="Arial" style:font-size-complex="11pt" fo:language="en" fo:country="US"/>
    </style:style>
    <style:style style:name="T277_12" style:family="text">
      <style:text-properties fo:font-size="11pt" style:font-size-asian="11pt" style:font-name-complex="Arial" style:font-size-complex="11pt" fo:language="en" fo:country="US"/>
    </style:style>
    <style:style style:name="T277_13" style:family="text">
      <style:text-properties fo:font-size="11pt" style:font-size-asian="11pt" style:font-name-complex="Arial" style:font-size-complex="11pt" fo:language="en" fo:country="US"/>
    </style:style>
    <style:style style:name="T277_14" style:family="text">
      <style:text-properties fo:font-size="11pt" style:font-size-asian="11pt" style:font-name-complex="Arial" style:font-size-complex="11pt" fo:language="en" fo:country="US"/>
    </style:style>
    <style:style style:name="T277_15" style:family="text">
      <style:text-properties fo:font-size="11pt" style:font-size-asian="11pt" style:font-name-complex="Arial" style:font-size-complex="11pt" fo:language="en" fo:country="US"/>
    </style:style>
    <style:style style:name="T277_16" style:family="text">
      <style:text-properties fo:font-size="11pt" style:font-size-asian="11pt" style:font-name-complex="Arial" style:font-size-complex="11pt" fo:language="en" fo:country="US"/>
    </style:style>
    <style:style style:name="T277_17" style:family="text">
      <style:text-properties fo:font-size="11pt" style:font-size-asian="11pt" style:font-name-complex="Arial" style:font-size-complex="11pt" fo:language="en" fo:country="US"/>
    </style:style>
    <style:style style:name="T277_18" style:family="text">
      <style:text-properties fo:font-size="11pt" style:font-size-asian="11pt" style:font-name-complex="Arial" style:font-size-complex="11pt" fo:language="en" fo:country="US"/>
    </style:style>
    <style:style style:name="P278" style:family="paragraph" style:parent-style-name="List_20_Paragraph">
      <style:text-properties fo:font-size="11pt" style:font-size-asian="11pt" style:font-name-complex="Arial" style:font-size-complex="11pt" fo:language="en" fo:country="US"/>
    </style:style>
    <style:style style:name="P279" style:family="paragraph" style:parent-style-name="List_20_Paragraph">
      <style:paragraph-properties fo:text-align="justify" style:line-height-at-least="0.529cm"/>
      <style:text-properties fo:font-size="11pt" style:font-size-asian="11pt" style:font-name-complex="Arial" style:font-size-complex="11pt" fo:language="en" fo:country="US"/>
    </style:style>
    <style:style style:name="T279_1" style:family="text">
      <style:text-properties fo:font-size="11pt" style:font-size-asian="11pt" style:font-name-complex="Arial" style:font-size-complex="11pt" fo:language="en" fo:country="US"/>
    </style:style>
    <style:style style:name="T279_2" style:family="text">
      <style:text-properties fo:font-size="11pt" style:font-size-asian="11pt" style:font-name-complex="Arial" style:font-size-complex="11pt" fo:language="en" fo:country="US"/>
    </style:style>
    <style:style style:name="T279_3" style:family="text">
      <style:text-properties fo:font-size="11pt" style:font-size-asian="11pt" style:font-name-complex="Arial" style:font-size-complex="11pt" fo:language="en" fo:country="US"/>
    </style:style>
    <style:style style:name="T279_4" style:family="text">
      <style:text-properties fo:font-size="11pt" style:font-size-asian="11pt" style:font-name-complex="Arial" style:font-size-complex="11pt" fo:language="en" fo:country="US"/>
    </style:style>
    <style:style style:name="T279_5" style:family="text">
      <style:text-properties fo:font-size="11pt" style:font-size-asian="11pt" style:font-name-complex="Arial" style:font-size-complex="11pt" fo:language="en" fo:country="US"/>
    </style:style>
    <style:style style:name="T279_6" style:family="text">
      <style:text-properties fo:font-size="11pt" style:font-size-asian="11pt" style:font-name-complex="Arial" style:font-size-complex="11pt" fo:language="en" fo:country="US"/>
    </style:style>
    <style:style style:name="T279_7" style:family="text">
      <style:text-properties fo:font-size="11pt" style:font-size-asian="11pt" style:font-name-complex="Arial" style:font-size-complex="11pt" fo:language="en" fo:country="US"/>
    </style:style>
    <style:style style:name="T279_8" style:family="text">
      <style:text-properties fo:font-size="11pt" style:font-size-asian="11pt" style:font-name-complex="Arial" style:font-size-complex="11pt" fo:language="en" fo:country="US"/>
    </style:style>
    <style:style style:name="T279_9" style:family="text">
      <style:text-properties fo:font-size="11pt" style:font-size-asian="11pt" style:font-name-complex="Arial" style:font-size-complex="11pt" fo:language="en" fo:country="US"/>
    </style:style>
    <style:style style:name="T279_10" style:family="text">
      <style:text-properties fo:font-size="11pt" style:font-size-asian="11pt" style:font-name-complex="Arial" style:font-size-complex="11pt" fo:language="en" fo:country="US"/>
    </style:style>
    <style:style style:name="T279_11" style:family="text">
      <style:text-properties fo:font-size="11pt" style:font-size-asian="11pt" style:font-name-complex="Arial" style:font-size-complex="11pt" fo:language="en" fo:country="US"/>
    </style:style>
    <style:style style:name="T279_12" style:family="text">
      <style:text-properties fo:font-size="11pt" style:font-size-asian="11pt" style:font-name-complex="Arial" style:font-size-complex="11pt" fo:language="en" fo:country="US"/>
    </style:style>
    <style:style style:name="T279_13" style:family="text">
      <style:text-properties fo:font-size="11pt" style:font-size-asian="11pt" style:font-name-complex="Arial" style:font-size-complex="11pt" fo:language="en" fo:country="US"/>
    </style:style>
    <style:style style:name="T279_14" style:family="text">
      <style:text-properties fo:font-size="11pt" style:font-size-asian="11pt" style:font-name-complex="Arial" style:font-size-complex="11pt" fo:language="en" fo:country="US"/>
    </style:style>
    <style:style style:name="T279_15" style:family="text">
      <style:text-properties fo:font-size="11pt" style:font-size-asian="11pt" style:font-name-complex="Arial" style:font-size-complex="11pt" fo:language="en" fo:country="US"/>
    </style:style>
    <style:style style:name="T279_16" style:family="text">
      <style:text-properties fo:font-size="11pt" style:font-size-asian="11pt" style:font-name-complex="Arial" style:font-size-complex="11pt" fo:language="en" fo:country="US"/>
    </style:style>
    <style:style style:name="T279_17" style:family="text">
      <style:text-properties fo:font-size="11pt" style:font-size-asian="11pt" style:font-name-complex="Arial" style:font-size-complex="11pt" fo:language="en" fo:country="US"/>
    </style:style>
    <style:style style:name="T279_18" style:family="text">
      <style:text-properties fo:font-size="11pt" style:font-size-asian="11pt" style:font-name-complex="Arial" style:font-size-complex="11pt" fo:language="en" fo:country="US"/>
    </style:style>
    <style:style style:name="T279_19" style:family="text">
      <style:text-properties fo:font-size="11pt" style:font-size-asian="11pt" style:font-name-complex="Arial" style:font-size-complex="11pt" fo:language="en" fo:country="US"/>
    </style:style>
    <style:style style:name="T279_20" style:family="text">
      <style:text-properties fo:font-size="11pt" style:font-size-asian="11pt" style:font-name-complex="Arial" style:font-size-complex="11pt" fo:language="en" fo:country="US"/>
    </style:style>
    <style:style style:name="T279_21" style:family="text">
      <style:text-properties fo:font-size="11pt" style:font-size-asian="11pt" style:font-name-complex="Arial" style:font-size-complex="11pt" fo:language="en" fo:country="US"/>
    </style:style>
    <style:style style:name="P280" style:family="paragraph" style:parent-style-name="Normal">
      <style:paragraph-properties fo:text-align="justify"/>
      <style:text-properties fo:font-size="11pt" style:font-size-asian="11pt" style:font-name-complex="Arial" style:font-size-complex="11pt" fo:language="en" fo:country="US"/>
    </style:style>
    <style:style style:name="P281" style:family="paragraph" style:parent-style-name="Normal">
      <style:paragraph-properties fo:text-align="justify"/>
      <style:text-properties fo:font-size="11pt" style:font-size-asian="11pt" style:font-name-complex="Arial" style:font-size-complex="11pt" fo:language="en" fo:country="US"/>
    </style:style>
    <style:style style:name="P282" style:family="paragraph" style:parent-style-name="Normal">
      <style:paragraph-properties fo:text-align="justify"/>
    </style:style>
    <style:style style:name="T282_1" style:family="text">
      <style:text-properties fo:font-style="italic" style:font-style-asian="italic" style:font-style-complex="italic" fo:color="#2f5496" fo:font-size="11pt" style:font-size-asian="11pt" style:font-name-complex="Arial" style:font-size-complex="11pt" fo:font-weight="bold" style:font-weight-asian="bold" style:font-weight-complex="bold"/>
    </style:style>
    <style:style style:name="T282_2" style:family="text">
      <style:text-properties fo:font-style="italic" style:font-style-asian="italic" style:font-style-complex="italic" fo:color="#2f5496" fo:font-size="11pt" style:font-size-asian="11pt" style:font-name-complex="Arial" style:font-size-complex="11pt" fo:font-weight="bold" style:font-weight-asian="bold" style:font-weight-complex="bold"/>
    </style:style>
    <style:style style:name="T282_3" style:family="text">
      <style:text-properties fo:font-style="italic" style:font-style-asian="italic" style:font-style-complex="italic" fo:color="#2f5496" fo:font-size="11pt" style:font-size-asian="11pt" style:font-name-complex="Arial" style:font-size-complex="11pt" fo:font-weight="bold" style:font-weight-asian="bold" style:font-weight-complex="bold"/>
    </style:style>
    <style:style style:name="T282_4" style:family="text">
      <style:text-properties fo:font-style="italic" style:font-style-asian="italic" style:font-style-complex="italic" fo:color="#2f5496" fo:font-size="11pt" style:font-size-asian="11pt" style:font-name-complex="Arial" style:font-size-complex="11pt" fo:font-weight="bold" style:font-weight-asian="bold" style:font-weight-complex="bold"/>
    </style:style>
    <style:style style:name="T282_5" style:family="text">
      <style:text-properties fo:font-style="italic" style:font-style-asian="italic" style:font-style-complex="italic" fo:color="#2f5496" fo:font-size="11pt" style:font-size-asian="11pt" style:font-name-complex="Arial" style:font-size-complex="11pt" fo:font-weight="bold" style:font-weight-asian="bold" style:font-weight-complex="bold"/>
    </style:style>
    <style:style style:name="P283" style:family="paragraph" style:parent-style-name="Normal">
      <style:paragraph-properties fo:text-align="justify"/>
      <style:text-properties fo:font-style="italic" style:font-style-asian="italic" style:font-style-complex="italic" fo:color="#2f5496" fo:font-size="11pt" style:font-size-asian="11pt" style:font-name-complex="Arial" style:font-size-complex="11pt" fo:font-weight="bold" style:font-weight-asian="bold" style:font-weight-complex="bold"/>
    </style:style>
    <style:style style:name="P284" style:family="paragraph" style:parent-style-name="List_20_Paragraph">
      <style:paragraph-properties fo:text-align="justify"/>
      <style:text-properties fo:font-size="11pt" style:font-size-asian="11pt" style:font-name-complex="Arial" style:font-size-complex="11pt" fo:language="en" fo:country="US"/>
    </style:style>
    <style:style style:name="T284_1" style:family="text">
      <style:text-properties fo:font-size="11pt" style:font-size-asian="11pt" style:font-name-complex="Arial" style:font-size-complex="11pt" fo:language="en" fo:country="US"/>
    </style:style>
    <style:style style:name="T284_2" style:family="text">
      <style:text-properties fo:font-size="11pt" style:font-size-asian="11pt" style:font-name-complex="Arial" style:font-size-complex="11pt" fo:language="en" fo:country="US"/>
    </style:style>
    <style:style style:name="T284_3" style:family="text">
      <style:text-properties fo:font-size="11pt" style:font-size-asian="11pt" style:font-name-complex="Arial" style:font-size-complex="11pt" fo:language="en" fo:country="US"/>
    </style:style>
    <style:style style:name="T284_4" style:family="text">
      <style:text-properties fo:font-size="11pt" style:font-size-asian="11pt" style:font-name-complex="Arial" style:font-size-complex="11pt" fo:language="en" fo:country="US"/>
    </style:style>
    <style:style style:name="T284_5" style:family="text">
      <style:text-properties fo:font-size="11pt" style:font-size-asian="11pt" style:font-name-complex="Arial" style:font-size-complex="11pt" fo:language="en" fo:country="US"/>
    </style:style>
    <style:style style:name="T284_6" style:family="text">
      <style:text-properties fo:font-size="11pt" style:font-size-asian="11pt" style:font-name-complex="Arial" style:font-size-complex="11pt" fo:language="en" fo:country="US"/>
    </style:style>
    <style:style style:name="T284_7" style:family="text">
      <style:text-properties fo:font-size="11pt" style:font-size-asian="11pt" style:font-name-complex="Arial" style:font-size-complex="11pt" fo:language="en" fo:country="US"/>
    </style:style>
    <style:style style:name="T284_8" style:family="text">
      <style:text-properties fo:font-size="11pt" style:font-size-asian="11pt" style:font-name-complex="Arial" style:font-size-complex="11pt" fo:language="en" fo:country="US"/>
    </style:style>
    <style:style style:name="T284_9" style:family="text">
      <style:text-properties fo:font-size="11pt" style:font-size-asian="11pt" style:font-name-complex="Arial" style:font-size-complex="11pt" fo:language="en" fo:country="US"/>
    </style:style>
    <style:style style:name="T284_10" style:family="text">
      <style:text-properties fo:font-size="11pt" style:font-size-asian="11pt" style:font-name-complex="Arial" style:font-size-complex="11pt" fo:language="en" fo:country="US"/>
    </style:style>
    <style:style style:name="T284_11" style:family="text">
      <style:text-properties fo:font-size="11pt" style:font-size-asian="11pt" style:font-name-complex="Arial" style:font-size-complex="11pt" fo:language="en" fo:country="US"/>
    </style:style>
    <style:style style:name="T284_12" style:family="text">
      <style:text-properties fo:font-size="11pt" style:font-size-asian="11pt" style:font-name-complex="Arial" style:font-size-complex="11pt" fo:language="en" fo:country="US"/>
    </style:style>
    <style:style style:name="T284_13" style:family="text">
      <style:text-properties fo:font-size="11pt" style:font-size-asian="11pt" style:font-name-complex="Arial" style:font-size-complex="11pt" fo:language="en" fo:country="US"/>
    </style:style>
    <style:style style:name="T284_14" style:family="text">
      <style:text-properties fo:font-size="11pt" style:font-size-asian="11pt" style:font-name-complex="Arial" style:font-size-complex="11pt" fo:language="en" fo:country="US"/>
    </style:style>
    <style:style style:name="T284_15" style:family="text">
      <style:text-properties fo:font-size="11pt" style:font-size-asian="11pt" style:font-name-complex="Arial" style:font-size-complex="11pt" fo:language="en" fo:country="US"/>
    </style:style>
    <style:style style:name="T284_16" style:family="text">
      <style:text-properties fo:font-size="11pt" style:font-size-asian="11pt" style:font-name-complex="Arial" style:font-size-complex="11pt" fo:language="en" fo:country="US"/>
    </style:style>
    <style:style style:name="T284_17" style:family="text">
      <style:text-properties fo:font-size="11pt" style:font-size-asian="11pt" style:font-name-complex="Arial" style:font-size-complex="11pt" fo:language="en" fo:country="US"/>
    </style:style>
    <style:style style:name="T284_18" style:family="text">
      <style:text-properties fo:font-size="11pt" style:font-size-asian="11pt" style:font-name-complex="Arial" style:font-size-complex="11pt" fo:language="en" fo:country="US"/>
    </style:style>
    <style:style style:name="T284_19" style:family="text">
      <style:text-properties fo:font-size="11pt" style:font-size-asian="11pt" style:font-name-complex="Arial" style:font-size-complex="11pt" fo:language="en" fo:country="US"/>
    </style:style>
    <style:style style:name="P285" style:family="paragraph" style:parent-style-name="List_20_Paragraph">
      <style:paragraph-properties fo:text-align="justify"/>
      <style:text-properties fo:font-size="11pt" style:font-size-asian="11pt" style:font-name-complex="Arial" style:font-size-complex="11pt" fo:language="en" fo:country="US"/>
    </style:style>
    <style:style style:name="P286" style:family="paragraph" style:parent-style-name="List_20_Paragraph">
      <style:paragraph-properties fo:text-align="justify"/>
      <style:text-properties fo:font-size="11pt" style:font-size-asian="11pt" style:font-name-complex="Arial" style:font-size-complex="11pt" fo:language="en" fo:country="US"/>
    </style:style>
    <style:style style:name="T286_1" style:family="text">
      <style:text-properties fo:font-size="11pt" style:font-size-asian="11pt" style:font-name-complex="Arial" style:font-size-complex="11pt" fo:language="en" fo:country="US"/>
    </style:style>
    <style:style style:name="T286_2" style:family="text">
      <style:text-properties fo:font-size="11pt" style:font-size-asian="11pt" style:font-name-complex="Arial" style:font-size-complex="11pt" fo:language="en" fo:country="US"/>
    </style:style>
    <style:style style:name="T286_3" style:family="text">
      <style:text-properties fo:font-size="11pt" style:font-size-asian="11pt" style:font-name-complex="Arial" style:font-size-complex="11pt" fo:language="en" fo:country="US"/>
    </style:style>
    <style:style style:name="T286_4" style:family="text">
      <style:text-properties fo:font-size="11pt" style:font-size-asian="11pt" style:font-name-complex="Arial" style:font-size-complex="11pt" fo:language="en" fo:country="US"/>
    </style:style>
    <style:style style:name="T286_5" style:family="text">
      <style:text-properties fo:font-size="11pt" style:font-size-asian="11pt" style:font-name-complex="Arial" style:font-size-complex="11pt" fo:language="en" fo:country="US"/>
    </style:style>
    <style:style style:name="T286_6" style:family="text">
      <style:text-properties fo:font-size="11pt" style:font-size-asian="11pt" style:font-name-complex="Arial" style:font-size-complex="11pt" fo:language="en" fo:country="US"/>
    </style:style>
    <style:style style:name="T286_7" style:family="text">
      <style:text-properties fo:font-size="11pt" style:font-size-asian="11pt" style:font-name-complex="Arial" style:font-size-complex="11pt" fo:language="en" fo:country="US"/>
    </style:style>
    <style:style style:name="T286_8" style:family="text">
      <style:text-properties fo:font-size="11pt" style:font-size-asian="11pt" style:font-name-complex="Arial" style:font-size-complex="11pt" fo:language="en" fo:country="US"/>
    </style:style>
    <style:style style:name="T286_9" style:family="text">
      <style:text-properties fo:font-size="11pt" style:font-size-asian="11pt" style:font-name-complex="Arial" style:font-size-complex="11pt" fo:language="en" fo:country="US"/>
    </style:style>
    <style:style style:name="T286_10" style:family="text">
      <style:text-properties fo:font-size="11pt" style:font-size-asian="11pt" style:font-name-complex="Arial" style:font-size-complex="11pt" fo:language="en" fo:country="US"/>
    </style:style>
    <style:style style:name="T286_11" style:family="text">
      <style:text-properties fo:font-size="11pt" style:font-size-asian="11pt" style:font-name-complex="Arial" style:font-size-complex="11pt" fo:language="en" fo:country="US"/>
    </style:style>
    <style:style style:name="T286_12" style:family="text">
      <style:text-properties fo:font-size="11pt" style:font-size-asian="11pt" style:font-name-complex="Arial" style:font-size-complex="11pt" fo:language="en" fo:country="US"/>
    </style:style>
    <style:style style:name="T286_13" style:family="text">
      <style:text-properties fo:font-size="11pt" style:font-size-asian="11pt" style:font-name-complex="Arial" style:font-size-complex="11pt" fo:language="en" fo:country="US"/>
    </style:style>
    <style:style style:name="P287" style:family="paragraph" style:parent-style-name="List_20_Paragraph">
      <style:text-properties fo:font-size="11pt" style:font-size-asian="11pt" style:font-name-complex="Arial" style:font-size-complex="11pt" fo:language="en" fo:country="US"/>
    </style:style>
    <style:style style:name="P288" style:family="paragraph" style:parent-style-name="List_20_Paragraph">
      <style:paragraph-properties fo:text-align="justify"/>
    </style:style>
    <style:style style:name="T288_1" style:family="text">
      <style:text-properties fo:font-size="11pt" style:font-size-asian="11pt" style:font-name-complex="Arial" style:font-size-complex="11pt" fo:language="en" fo:country="US"/>
    </style:style>
    <style:style style:name="T288_2" style:family="text">
      <style:text-properties fo:font-size="11pt" style:font-size-asian="11pt" style:font-name-complex="Arial" style:font-size-complex="11pt" fo:language="en" fo:country="US"/>
    </style:style>
    <style:style style:name="T288_3" style:family="text">
      <style:text-properties fo:font-size="11pt" style:font-size-asian="11pt" style:font-name-complex="Arial" style:font-size-complex="11pt" fo:language="en" fo:country="US"/>
    </style:style>
    <style:style style:name="T288_4" style:family="text">
      <style:text-properties fo:font-size="11pt" style:font-size-asian="11pt" style:font-name-complex="Arial" style:font-size-complex="11pt" fo:language="en" fo:country="US"/>
    </style:style>
    <style:style style:name="T288_5" style:family="text">
      <style:text-properties fo:font-size="11pt" style:font-size-asian="11pt" style:font-name-complex="Arial" style:font-size-complex="11pt" fo:language="en" fo:country="US"/>
    </style:style>
    <style:style style:name="T288_6" style:family="text">
      <style:text-properties fo:font-size="11pt" style:font-size-asian="11pt" style:font-name-complex="Arial" style:font-size-complex="11pt" fo:language="en" fo:country="US"/>
    </style:style>
    <style:style style:name="T288_7" style:family="text"/>
    <style:style style:name="T288_8" style:family="text" style:parent-style-name="Internet_20_link">
      <style:text-properties fo:font-size="11pt" style:font-size-asian="11pt" style:font-name-complex="Arial" style:font-size-complex="11pt" fo:language="en" fo:country="US"/>
    </style:style>
    <style:style style:name="T288_9" style:family="text">
      <style:text-properties fo:font-size="11pt" style:font-size-asian="11pt" style:font-name-complex="Arial" style:font-size-complex="11pt" fo:language="en" fo:country="US"/>
    </style:style>
    <style:style style:name="T288_10" style:family="text">
      <style:text-properties fo:font-size="11pt" style:font-size-asian="11pt" style:font-name-complex="Arial" style:font-size-complex="11pt" fo:language="en" fo:country="US"/>
    </style:style>
    <style:style style:name="T288_11" style:family="text">
      <style:text-properties fo:font-size="11pt" style:font-size-asian="11pt" style:font-name-complex="Arial" style:font-size-complex="11pt" fo:language="en" fo:country="US"/>
    </style:style>
    <style:style style:name="T288_12" style:family="text">
      <style:text-properties fo:font-size="11pt" style:font-size-asian="11pt" style:font-name-complex="Arial" style:font-size-complex="11pt" fo:language="en" fo:country="US"/>
    </style:style>
    <style:style style:name="T288_13" style:family="text">
      <style:text-properties fo:font-size="11pt" style:font-size-asian="11pt" style:font-name-complex="Arial" style:font-size-complex="11pt" fo:language="en" fo:country="US"/>
    </style:style>
    <style:style style:name="T288_14" style:family="text">
      <style:text-properties fo:font-size="11pt" style:font-size-asian="11pt" style:font-name-complex="Arial" style:font-size-complex="11pt" fo:language="en" fo:country="US"/>
    </style:style>
    <style:style style:name="T288_15" style:family="text">
      <style:text-properties fo:font-size="11pt" style:font-size-asian="11pt" style:font-name-complex="Arial" style:font-size-complex="11pt" fo:language="en" fo:country="US"/>
    </style:style>
    <style:style style:name="T288_16" style:family="text">
      <style:text-properties fo:font-size="11pt" style:font-size-asian="11pt" style:font-name-complex="Arial" style:font-size-complex="11pt" fo:language="en" fo:country="US"/>
    </style:style>
    <style:style style:name="P289" style:family="paragraph" style:parent-style-name="List_20_Paragraph">
      <style:text-properties fo:font-size="11pt" style:font-size-asian="11pt" style:font-name-complex="Arial" style:font-size-complex="11pt" fo:language="en" fo:country="US"/>
    </style:style>
    <style:style style:name="P290" style:family="paragraph" style:parent-style-name="List_20_Paragraph">
      <style:paragraph-properties fo:text-align="justify"/>
      <style:text-properties fo:font-size="11pt" style:font-size-asian="11pt" style:font-name-complex="Arial" style:font-size-complex="11pt" fo:language="en" fo:country="US"/>
    </style:style>
    <style:style style:name="T290_1" style:family="text">
      <style:text-properties fo:font-size="11pt" style:font-size-asian="11pt" style:font-name-complex="Arial" style:font-size-complex="11pt" fo:language="en" fo:country="US"/>
    </style:style>
    <style:style style:name="T290_2" style:family="text">
      <style:text-properties fo:font-size="11pt" style:font-size-asian="11pt" style:font-name-complex="Arial" style:font-size-complex="11pt" fo:language="en" fo:country="US"/>
    </style:style>
    <style:style style:name="T290_3" style:family="text">
      <style:text-properties fo:font-size="11pt" style:font-size-asian="11pt" style:font-name-complex="Arial" style:font-size-complex="11pt" fo:language="en" fo:country="US"/>
    </style:style>
    <style:style style:name="T290_4" style:family="text">
      <style:text-properties fo:font-size="11pt" style:font-size-asian="11pt" style:font-name-complex="Arial" style:font-size-complex="11pt" fo:language="en" fo:country="US"/>
    </style:style>
    <style:style style:name="T290_5" style:family="text">
      <style:text-properties fo:font-size="11pt" style:font-size-asian="11pt" style:font-name-complex="Arial" style:font-size-complex="11pt" fo:language="en" fo:country="US"/>
    </style:style>
    <style:style style:name="T290_6" style:family="text">
      <style:text-properties fo:font-size="11pt" style:font-size-asian="11pt" style:font-name-complex="Arial" style:font-size-complex="11pt" fo:language="en" fo:country="US"/>
    </style:style>
    <style:style style:name="T290_7" style:family="text">
      <style:text-properties fo:font-size="11pt" style:font-size-asian="11pt" style:font-name-complex="Arial" style:font-size-complex="11pt" fo:language="en" fo:country="US"/>
    </style:style>
    <style:style style:name="T290_8" style:family="text">
      <style:text-properties fo:font-size="11pt" style:font-size-asian="11pt" style:font-name-complex="Arial" style:font-size-complex="11pt" fo:language="en" fo:country="US"/>
    </style:style>
    <style:style style:name="T290_9" style:family="text">
      <style:text-properties fo:font-size="11pt" style:font-size-asian="11pt" style:font-name-complex="Arial" style:font-size-complex="11pt" fo:language="en" fo:country="US"/>
    </style:style>
    <style:style style:name="P291" style:family="paragraph" style:parent-style-name="List_20_Paragraph">
      <style:paragraph-properties fo:text-align="justify"/>
      <style:text-properties fo:font-size="11pt" style:font-size-asian="11pt" style:font-name-complex="Arial" style:font-size-complex="11pt" fo:language="en" fo:country="US"/>
    </style:style>
    <style:style style:name="P292" style:family="paragraph" style:parent-style-name="List_20_Paragraph">
      <style:text-properties fo:font-size="11pt" style:font-size-asian="11pt" style:font-name-complex="Arial" style:font-size-complex="11pt" fo:language="en" fo:country="US"/>
    </style:style>
    <style:style style:name="P293" style:family="paragraph" style:parent-style-name="List_20_Paragraph">
      <style:paragraph-properties fo:text-align="justify"/>
      <style:text-properties fo:font-size="11pt" style:font-size-asian="11pt" style:font-name-complex="Arial" style:font-size-complex="11pt" fo:language="en" fo:country="US"/>
    </style:style>
    <style:style style:name="T293_1" style:family="text">
      <style:text-properties fo:font-size="11pt" style:font-size-asian="11pt" style:font-name-complex="Arial" style:font-size-complex="11pt" fo:language="en" fo:country="US"/>
    </style:style>
    <style:style style:name="T293_2" style:family="text">
      <style:text-properties fo:font-size="11pt" style:font-size-asian="11pt" style:font-name-complex="Arial" style:font-size-complex="11pt" fo:language="en" fo:country="US"/>
    </style:style>
    <style:style style:name="T293_3" style:family="text">
      <style:text-properties fo:font-size="11pt" style:font-size-asian="11pt" style:font-name-complex="Arial" style:font-size-complex="11pt" fo:language="en" fo:country="US"/>
    </style:style>
    <style:style style:name="T293_4" style:family="text">
      <style:text-properties fo:font-size="11pt" style:font-size-asian="11pt" style:font-name-complex="Arial" style:font-size-complex="11pt" fo:language="en" fo:country="US"/>
    </style:style>
    <style:style style:name="T293_5" style:family="text">
      <style:text-properties fo:font-size="11pt" style:font-size-asian="11pt" style:font-name-complex="Arial" style:font-size-complex="11pt" fo:language="en" fo:country="US"/>
    </style:style>
    <style:style style:name="T293_6" style:family="text">
      <style:text-properties fo:font-size="11pt" style:font-size-asian="11pt" style:font-name-complex="Arial" style:font-size-complex="11pt" fo:language="en" fo:country="US"/>
    </style:style>
    <style:style style:name="T293_7" style:family="text">
      <style:text-properties fo:font-size="11pt" style:font-size-asian="11pt" style:font-name-complex="Arial" style:font-size-complex="11pt" fo:language="en" fo:country="US"/>
    </style:style>
    <style:style style:name="T293_8" style:family="text">
      <style:text-properties fo:font-size="11pt" style:font-size-asian="11pt" style:font-name-complex="Arial" style:font-size-complex="11pt" fo:language="en" fo:country="US"/>
    </style:style>
    <style:style style:name="T293_9" style:family="text">
      <style:text-properties fo:font-size="11pt" style:font-size-asian="11pt" style:font-name-complex="Arial" style:font-size-complex="11pt" fo:language="en" fo:country="US"/>
    </style:style>
    <style:style style:name="T293_10" style:family="text">
      <style:text-properties fo:font-size="11pt" style:font-size-asian="11pt" style:font-name-complex="Arial" style:font-size-complex="11pt" fo:language="en" fo:country="US"/>
    </style:style>
    <style:style style:name="T293_11" style:family="text">
      <style:text-properties fo:font-size="11pt" style:font-size-asian="11pt" style:font-name-complex="Arial" style:font-size-complex="11pt" fo:language="en" fo:country="US"/>
    </style:style>
    <style:style style:name="T293_12" style:family="text">
      <style:text-properties fo:font-size="11pt" style:font-size-asian="11pt" style:font-name-complex="Arial" style:font-size-complex="11pt" fo:language="en" fo:country="US"/>
    </style:style>
    <style:style style:name="T293_13" style:family="text">
      <style:text-properties fo:font-size="11pt" style:font-size-asian="11pt" style:font-name-complex="Arial" style:font-size-complex="11pt" fo:language="en" fo:country="US"/>
    </style:style>
    <style:style style:name="T293_14" style:family="text">
      <style:text-properties fo:font-size="11pt" style:font-size-asian="11pt" style:font-name-complex="Arial" style:font-size-complex="11pt" fo:language="en" fo:country="US"/>
    </style:style>
    <style:style style:name="T293_15" style:family="text">
      <style:text-properties fo:font-size="11pt" style:font-size-asian="11pt" style:font-name-complex="Arial" style:font-size-complex="11pt" fo:language="en" fo:country="US"/>
    </style:style>
    <style:style style:name="T293_16" style:family="text">
      <style:text-properties fo:font-size="11pt" style:font-size-asian="11pt" style:font-name-complex="Arial" style:font-size-complex="11pt" fo:language="en" fo:country="US"/>
    </style:style>
    <style:style style:name="T293_17" style:family="text">
      <style:text-properties fo:font-size="11pt" style:font-size-asian="11pt" style:font-name-complex="Arial" style:font-size-complex="11pt" fo:language="en" fo:country="US"/>
    </style:style>
    <style:style style:name="T293_18" style:family="text">
      <style:text-properties fo:font-size="11pt" style:font-size-asian="11pt" style:font-name-complex="Arial" style:font-size-complex="11pt" fo:language="en" fo:country="US"/>
    </style:style>
    <style:style style:name="T293_19" style:family="text">
      <style:text-properties fo:font-size="11pt" style:font-size-asian="11pt" style:font-name-complex="Arial" style:font-size-complex="11pt" fo:language="en" fo:country="US"/>
    </style:style>
    <style:style style:name="T293_20" style:family="text">
      <style:text-properties fo:font-size="11pt" style:font-size-asian="11pt" style:font-name-complex="Arial" style:font-size-complex="11pt" fo:language="en" fo:country="US"/>
    </style:style>
    <style:style style:name="T293_21" style:family="text">
      <style:text-properties fo:font-size="11pt" style:font-size-asian="11pt" style:font-name-complex="Arial" style:font-size-complex="11pt" fo:language="en" fo:country="US"/>
    </style:style>
    <style:style style:name="T293_22" style:family="text">
      <style:text-properties fo:font-size="11pt" style:font-size-asian="11pt" style:font-name-complex="Arial" style:font-size-complex="11pt" fo:language="en" fo:country="US"/>
    </style:style>
    <style:style style:name="T293_23" style:family="text">
      <style:text-properties fo:font-size="11pt" style:font-size-asian="11pt" style:font-name-complex="Arial" style:font-size-complex="11pt" fo:language="en" fo:country="US"/>
    </style:style>
    <style:style style:name="T293_24" style:family="text">
      <style:text-properties fo:font-size="11pt" style:font-size-asian="11pt" style:font-name-complex="Arial" style:font-size-complex="11pt" fo:language="en" fo:country="US"/>
    </style:style>
    <style:style style:name="T293_25" style:family="text">
      <style:text-properties fo:font-size="11pt" style:font-size-asian="11pt" style:font-name-complex="Arial" style:font-size-complex="11pt" fo:language="en" fo:country="US"/>
    </style:style>
    <style:style style:name="T293_26" style:family="text">
      <style:text-properties fo:font-size="11pt" style:font-size-asian="11pt" style:font-name-complex="Arial" style:font-size-complex="11pt" fo:language="en" fo:country="US"/>
    </style:style>
    <style:style style:name="T293_27" style:family="text">
      <style:text-properties fo:font-size="11pt" style:font-size-asian="11pt" style:font-name-complex="Arial" style:font-size-complex="11pt" fo:language="en" fo:country="US"/>
    </style:style>
    <style:style style:name="T293_28" style:family="text">
      <style:text-properties fo:font-size="11pt" style:font-size-asian="11pt" style:font-name-complex="Arial" style:font-size-complex="11pt" fo:language="en" fo:country="US"/>
    </style:style>
    <style:style style:name="P294" style:family="paragraph" style:parent-style-name="List_20_Paragraph">
      <style:text-properties fo:font-size="11pt" style:font-size-asian="11pt" style:font-name-complex="Arial" style:font-size-complex="11pt" fo:language="en" fo:country="US"/>
    </style:style>
    <style:style style:name="Table8" style:family="table">
      <style:table-properties table:align="left" style:width="14.633cm" fo:margin-left="1.27cm"/>
    </style:style>
    <style:style style:name="Column29" style:family="table-column">
      <style:table-column-properties style:column-width="3.914cm"/>
    </style:style>
    <style:style style:name="Column30" style:family="table-column">
      <style:table-column-properties style:column-width="3.859cm"/>
    </style:style>
    <style:style style:name="Column31" style:family="table-column">
      <style:table-column-properties style:column-width="3.836cm"/>
    </style:style>
    <style:style style:name="Column32" style:family="table-column">
      <style:table-column-properties style:column-width="3.023cm"/>
    </style:style>
    <style:style style:name="Row24" style:family="table-row"/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5" style:family="paragraph" style:parent-style-name="List_20_Paragraph">
      <style:paragraph-properties fo:text-align="justify" fo:line-height="100%" fo:margin-bottom="0.423cm" fo:margin-left="0cm"/>
    </style:style>
    <style:style style:name="T29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6" style:family="paragraph" style:parent-style-name="List_20_Paragraph">
      <style:paragraph-properties fo:text-align="justify" fo:line-height="100%" fo:margin-bottom="0.423cm" fo:margin-left="0cm"/>
    </style:style>
    <style:style style:name="T29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7" style:family="paragraph" style:parent-style-name="List_20_Paragraph">
      <style:paragraph-properties fo:text-align="justify" fo:line-height="100%" fo:margin-bottom="0.423cm" fo:margin-left="0cm"/>
    </style:style>
    <style:style style:name="T29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8" style:family="paragraph" style:parent-style-name="List_20_Paragraph">
      <style:paragraph-properties fo:text-align="justify" fo:line-height="100%" fo:margin-bottom="0.423cm" fo:margin-left="0cm"/>
    </style:style>
    <style:style style:name="T29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T298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Row25" style:family="table-row"/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9" style:family="paragraph" style:parent-style-name="List_20_Paragraph">
      <style:paragraph-properties fo:text-align="justify" fo:line-height="100%" fo:margin-bottom="0.423cm" fo:margin-left="0cm"/>
    </style:style>
    <style:style style:name="T29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0" style:family="paragraph" style:parent-style-name="List_20_Paragraph">
      <style:paragraph-properties fo:text-align="justify" fo:line-height="100%" fo:margin-bottom="0.423cm" fo:margin-left="0cm"/>
    </style:style>
    <style:style style:name="T30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1" style:family="paragraph" style:parent-style-name="List_20_Paragraph">
      <style:paragraph-properties fo:text-align="justify" fo:line-height="100%" fo:margin-bottom="0.423cm" fo:margin-left="0cm"/>
    </style:style>
    <style:style style:name="T30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2" style:family="paragraph" style:parent-style-name="List_20_Paragraph">
      <style:paragraph-properties fo:text-align="justify" fo:line-height="100%" fo:margin-bottom="0.423cm" fo:margin-left="0cm"/>
    </style:style>
    <style:style style:name="T30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T302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P303" style:family="paragraph" style:parent-style-name="List_20_Paragraph">
      <style:paragraph-properties fo:text-align="justify" fo:line-height="100%" fo:margin-bottom="0.423cm" fo:margin-left="0cm"/>
    </style:style>
    <style:style style:name="T30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US" fo:country-asian="GB" fo:country-complex="SA"/>
    </style:style>
    <style:style style:name="P304" style:family="paragraph" style:parent-style-name="List_20_Paragraph">
      <style:paragraph-properties fo:text-align="justify"/>
      <style:text-properties fo:font-size="11pt" style:font-size-asian="11pt" style:font-name-complex="Arial" style:font-size-complex="11pt" fo:language="en" fo:country="US"/>
    </style:style>
    <style:style style:name="P305" style:family="paragraph" style:parent-style-name="Normal">
      <style:paragraph-properties fo:text-align="justify"/>
      <style:text-properties fo:color="#000000" fo:font-size="11pt" style:font-name-asian="Arial" style:font-size-asian="11pt" style:font-name-complex="Arial" style:font-size-complex="11pt" fo:language="en" fo:country="US"/>
    </style:style>
    <style:style style:name="P306" style:family="paragraph" style:parent-style-name="Normal">
      <style:paragraph-properties fo:text-align="justify"/>
    </style:style>
    <style:style style:name="T306_1" style:family="text">
      <style:text-properties fo:font-size="11pt" style:font-size-asian="11pt" style:font-size-complex="11pt" fo:font-weight="bold" style:font-weight-asian="bold" style:font-weight-complex="bold"/>
    </style:style>
    <style:style style:name="P307" style:family="paragraph" style:parent-style-name="Normal">
      <style:text-properties fo:font-size="10pt" style:font-size-asian="10pt" style:font-name-complex="Arial" style:font-size-complex="10pt"/>
    </style:style>
    <style:style style:name="P308" style:family="paragraph" style:parent-style-name="List_20_Paragraph">
      <style:text-properties fo:font-size="11pt" style:font-size-asian="11pt" style:font-size-complex="11pt"/>
    </style:style>
    <style:style style:name="T308_1" style:family="text">
      <style:text-properties fo:font-size="11pt" style:font-size-asian="11pt" style:font-size-complex="11pt"/>
    </style:style>
    <style:style style:name="T308_2" style:family="text">
      <style:text-properties fo:font-size="11pt" style:font-size-asian="11pt" style:font-size-complex="11pt"/>
    </style:style>
    <style:style style:name="T308_3" style:family="text">
      <style:text-properties fo:font-size="11pt" style:font-size-asian="11pt" style:font-size-complex="11pt"/>
    </style:style>
    <style:style style:name="T308_4" style:family="text">
      <style:text-properties fo:font-size="11pt" style:font-size-asian="11pt" style:font-size-complex="11pt"/>
    </style:style>
    <style:style style:name="T308_5" style:family="text">
      <style:text-properties fo:font-size="11pt" style:font-size-asian="11pt" style:font-size-complex="11pt"/>
    </style:style>
    <style:style style:name="T308_6" style:family="text">
      <style:text-properties fo:font-size="11pt" style:font-size-asian="11pt" style:font-size-complex="11pt"/>
    </style:style>
    <style:style style:name="T308_7" style:family="text">
      <style:text-properties fo:font-size="11pt" style:font-size-asian="11pt" style:font-size-complex="11pt"/>
    </style:style>
    <style:style style:name="P309" style:family="paragraph" style:parent-style-name="Normal">
      <style:text-properties fo:font-size="10pt" style:font-size-asian="10pt" style:font-name-complex="Arial" style:font-size-complex="10pt"/>
    </style:style>
    <style:style style:name="P310" style:family="paragraph" style:parent-style-name="Normal">
      <style:paragraph-properties fo:text-align="justify"/>
    </style:style>
    <style:style style:name="T31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11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</style:style>
    <style:style style:name="P312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</style:style>
    <style:style style:name="T312_1" style:family="text">
      <style:text-properties fo:font-style="italic" style:font-style-asian="italic" style:font-style-complex="italic" fo:color="#4472c4" fo:font-size="11pt" style:font-size-asian="11pt" style:font-size-complex="11pt" fo:font-weight="bold" style:font-weight-asian="bold" style:font-weight-complex="bold"/>
    </style:style>
    <style:style style:name="T312_2" style:family="text">
      <style:text-properties fo:color="#4472c4" fo:font-size="11pt" style:font-size-asian="11pt" style:font-size-complex="11pt" fo:font-weight="bold" style:font-weight-asian="bold" style:font-weight-complex="bold"/>
    </style:style>
    <style:style style:name="T312_3" style:family="text">
      <style:text-properties fo:font-style="italic" style:font-style-asian="italic" style:font-style-complex="italic" fo:color="#4472c4" fo:font-size="11pt" style:font-size-asian="11pt" style:font-size-complex="11pt" fo:font-weight="bold" style:font-weight-asian="bold" style:font-weight-complex="bold"/>
    </style:style>
    <style:style style:name="P313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tyle="italic" style:font-style-asian="italic" style:font-style-complex="italic" fo:color="#4472c4" fo:font-size="11pt" style:font-size-asian="11pt" style:font-size-complex="11pt" fo:font-weight="bold" style:font-weight-asian="bold" style:font-weight-complex="bold"/>
    </style:style>
    <style:style style:name="P314" style:family="paragraph" style:parent-style-name="List_20_Paragraph">
      <style:paragraph-properties fo:text-align="justify" fo:line-height="108%" fo:margin-bottom="0.282cm"/>
      <style:text-properties fo:font-size="11pt" style:font-size-asian="11pt" style:font-size-complex="11pt"/>
    </style:style>
    <style:style style:name="T314_1" style:family="text">
      <style:text-properties fo:font-size="11pt" style:font-size-asian="11pt" style:font-size-complex="11pt"/>
    </style:style>
    <style:style style:name="P315" style:family="paragraph" style:parent-style-name="List_20_Paragraph">
      <style:paragraph-properties fo:text-align="justify" fo:line-height="108%" fo:margin-bottom="0.282cm"/>
      <style:text-properties fo:font-size="11pt" style:font-size-asian="11pt" style:font-size-complex="11pt"/>
    </style:style>
    <style:style style:name="P316" style:family="paragraph" style:parent-style-name="List_20_Paragraph">
      <style:paragraph-properties fo:text-align="justify" fo:line-height="108%" fo:margin-bottom="0.282cm"/>
    </style:style>
    <style:style style:name="T316_1" style:family="text">
      <style:text-properties fo:font-style="italic" style:font-style-asian="italic" style:font-style-complex="italic" fo:font-size="11pt" style:font-size-asian="11pt" style:font-size-complex="11pt" fo:font-weight="bold" style:font-weight-asian="bold" style:font-weight-complex="bold"/>
    </style:style>
    <style:style style:name="T316_2" style:family="text">
      <style:text-properties fo:font-size="11pt" style:font-size-asian="11pt" style:font-size-complex="11pt"/>
    </style:style>
    <style:style style:name="T316_3" style:family="text">
      <style:text-properties fo:font-size="11pt" style:font-size-asian="11pt" style:font-size-complex="11pt" fo:language="en" fo:country="US"/>
    </style:style>
    <style:style style:name="T316_4" style:family="text">
      <style:text-properties fo:font-size="11pt" style:font-size-asian="11pt" style:font-size-complex="11pt" fo:language="en" fo:country="US"/>
    </style:style>
    <style:style style:name="T316_5" style:family="text">
      <style:text-properties fo:font-size="11pt" style:font-size-asian="11pt" style:font-size-complex="11pt" fo:language="en" fo:country="US"/>
    </style:style>
    <style:style style:name="T316_6" style:family="text">
      <style:text-properties fo:font-size="11pt" style:font-size-asian="11pt" style:font-size-complex="11pt" fo:language="en" fo:country="US"/>
    </style:style>
    <style:style style:name="T316_7" style:family="text">
      <style:text-properties fo:font-size="11pt" style:font-size-asian="11pt" style:font-size-complex="11pt" fo:language="en" fo:country="US"/>
    </style:style>
    <style:style style:name="T316_8" style:family="text">
      <style:text-properties fo:font-size="11pt" style:font-size-asian="11pt" style:font-size-complex="11pt" fo:language="en" fo:country="US"/>
    </style:style>
    <style:style style:name="T316_9" style:family="text">
      <style:text-properties fo:font-size="11pt" style:font-size-asian="11pt" style:font-size-complex="11pt" fo:language="en" fo:country="US"/>
    </style:style>
    <style:style style:name="T316_10" style:family="text">
      <style:text-properties fo:font-size="11pt" style:font-size-asian="11pt" style:font-size-complex="11pt" fo:language="en" fo:country="US"/>
    </style:style>
    <style:style style:name="T316_11" style:family="text">
      <style:text-properties fo:font-size="11pt" style:font-size-asian="11pt" style:font-size-complex="11pt" fo:language="en" fo:country="US"/>
    </style:style>
    <style:style style:name="T316_12" style:family="text">
      <style:text-properties fo:font-size="11pt" style:font-size-asian="11pt" style:font-size-complex="11pt" fo:language="en" fo:country="US"/>
    </style:style>
    <style:style style:name="T316_13" style:family="text">
      <style:text-properties fo:font-size="11pt" style:font-size-asian="11pt" style:font-size-complex="11pt" fo:language="en" fo:country="US"/>
    </style:style>
    <style:style style:name="T316_14" style:family="text">
      <style:text-properties fo:font-size="11pt" style:font-size-asian="11pt" style:font-size-complex="11pt" fo:language="en" fo:country="US"/>
    </style:style>
    <style:style style:name="T316_15" style:family="text">
      <style:text-properties fo:font-size="11pt" style:font-size-asian="11pt" style:font-size-complex="11pt" fo:language="en" fo:country="US"/>
    </style:style>
    <style:style style:name="T316_16" style:family="text">
      <style:text-properties fo:font-size="11pt" style:font-size-asian="11pt" style:font-size-complex="11pt" fo:language="en" fo:country="US"/>
    </style:style>
    <style:style style:name="T316_17" style:family="text">
      <style:text-properties fo:font-size="11pt" style:font-size-asian="11pt" style:font-size-complex="11pt" fo:language="en" fo:country="US"/>
    </style:style>
    <style:style style:name="T316_18" style:family="text">
      <style:text-properties fo:font-size="11pt" style:font-size-asian="11pt" style:font-size-complex="11pt" fo:language="en" fo:country="US"/>
    </style:style>
    <style:style style:name="T316_19" style:family="text">
      <style:text-properties fo:font-size="11pt" style:font-size-asian="11pt" style:font-size-complex="11pt" fo:language="en" fo:country="US"/>
    </style:style>
    <style:style style:name="P317" style:family="paragraph" style:parent-style-name="List_20_Paragraph">
      <style:paragraph-properties fo:text-align="justify" fo:line-height="108%" fo:margin-bottom="0.282cm"/>
      <style:text-properties fo:font-size="11pt" style:font-size-asian="11pt" style:font-size-complex="11pt"/>
    </style:style>
    <style:style style:name="P318" style:family="paragraph" style:parent-style-name="List_20_Paragraph">
      <style:paragraph-properties fo:text-align="justify" fo:line-height="108%" fo:margin-bottom="0.282cm"/>
      <style:text-properties fo:font-size="11pt" style:font-size-asian="11pt" style:font-size-complex="11pt"/>
    </style:style>
    <style:style style:name="T318_1" style:family="text">
      <style:text-properties fo:font-size="11pt" style:font-size-asian="11pt" style:font-size-complex="11pt"/>
    </style:style>
    <style:style style:name="T318_2" style:family="text">
      <style:text-properties fo:font-size="11pt" style:font-size-asian="11pt" style:font-size-complex="11pt"/>
    </style:style>
    <style:style style:name="T318_3" style:family="text">
      <style:text-properties fo:font-size="11pt" style:font-size-asian="11pt" style:font-size-complex="11pt"/>
    </style:style>
    <style:style style:name="P319" style:family="paragraph" style:parent-style-name="List_20_Paragraph">
      <style:paragraph-properties fo:text-align="justify" fo:line-height="108%" fo:margin-bottom="0.282cm"/>
      <style:text-properties fo:font-size="11pt" style:font-size-asian="11pt" style:font-size-complex="11pt"/>
    </style:style>
    <style:style style:name="P320" style:family="paragraph" style:parent-style-name="List_20_Paragraph">
      <style:paragraph-properties fo:text-align="justify" fo:line-height="108%" fo:margin-bottom="0.282cm"/>
    </style:style>
    <style:style style:name="T320_1" style:family="text">
      <style:text-properties fo:font-style="italic" style:font-style-asian="italic" style:font-style-complex="italic" fo:font-size="11pt" style:font-size-asian="11pt" style:font-size-complex="11pt" fo:font-weight="bold" style:font-weight-asian="bold" style:font-weight-complex="bold"/>
    </style:style>
    <style:style style:name="T320_2" style:family="text">
      <style:text-properties fo:font-size="11pt" style:font-size-asian="11pt" style:font-size-complex="11pt"/>
    </style:style>
    <style:style style:name="T320_3" style:family="text">
      <style:text-properties fo:font-size="11pt" style:font-size-asian="11pt" style:font-size-complex="11pt"/>
    </style:style>
    <style:style style:name="T320_4" style:family="text">
      <style:text-properties fo:font-size="11pt" style:font-size-asian="11pt" style:font-size-complex="11pt"/>
    </style:style>
    <style:style style:name="T320_5" style:family="text">
      <style:text-properties fo:font-size="11pt" style:font-size-asian="11pt" style:font-size-complex="11pt"/>
    </style:style>
    <style:style style:name="T320_6" style:family="text">
      <style:text-properties fo:font-size="11pt" style:font-size-asian="11pt" style:font-size-complex="11pt"/>
    </style:style>
    <style:style style:name="T320_7" style:family="text">
      <style:text-properties fo:font-size="11pt" style:font-size-asian="11pt" style:font-size-complex="11pt"/>
    </style:style>
    <style:style style:name="T320_8" style:family="text">
      <style:text-properties fo:font-size="11pt" style:font-size-asian="11pt" style:font-size-complex="11pt"/>
    </style:style>
    <style:style style:name="T320_9" style:family="text">
      <style:text-properties fo:font-size="11pt" style:font-size-asian="11pt" style:font-size-complex="11pt"/>
    </style:style>
    <style:style style:name="T320_10" style:family="text">
      <style:text-properties fo:font-size="11pt" style:font-size-asian="11pt" style:font-size-complex="11pt"/>
    </style:style>
    <style:style style:name="T320_11" style:family="text">
      <style:text-properties fo:font-size="11pt" style:font-size-asian="11pt" style:font-size-complex="11pt"/>
    </style:style>
    <style:style style:name="T320_12" style:family="text">
      <style:text-properties fo:font-size="11pt" style:font-size-asian="11pt" style:font-size-complex="11pt"/>
    </style:style>
    <style:style style:name="T320_13" style:family="text">
      <style:text-properties fo:font-size="11pt" style:font-size-asian="11pt" style:font-size-complex="11pt"/>
    </style:style>
    <style:style style:name="T320_14" style:family="text">
      <style:text-properties fo:font-size="11pt" style:font-size-asian="11pt" style:font-size-complex="11pt"/>
    </style:style>
    <style:style style:name="T320_15" style:family="text">
      <style:text-properties fo:font-size="11pt" style:font-size-asian="11pt" style:font-size-complex="11pt"/>
    </style:style>
    <style:style style:name="T320_16" style:family="text">
      <style:text-properties fo:font-size="11pt" style:font-size-asian="11pt" style:font-size-complex="11pt"/>
    </style:style>
    <style:style style:name="T320_17" style:family="text">
      <style:text-properties fo:font-size="11pt" style:font-size-asian="11pt" style:font-size-complex="11pt"/>
    </style:style>
    <style:style style:name="T320_18" style:family="text">
      <style:text-properties fo:font-size="11pt" style:font-size-asian="11pt" style:font-size-complex="11pt"/>
    </style:style>
    <style:style style:name="T320_19" style:family="text">
      <style:text-properties fo:font-size="11pt" style:font-size-asian="11pt" style:font-size-complex="11pt"/>
    </style:style>
    <style:style style:name="T320_20" style:family="text">
      <style:text-properties fo:font-size="11pt" style:font-size-asian="11pt" style:font-size-complex="11pt"/>
    </style:style>
    <style:style style:name="P321" style:family="paragraph" style:parent-style-name="List_20_Paragraph">
      <style:paragraph-properties fo:text-align="justify" fo:line-height="108%" fo:margin-bottom="0.282cm"/>
      <style:text-properties fo:font-size="11pt" style:font-size-asian="11pt" style:font-size-complex="11pt"/>
    </style:style>
    <style:style style:name="P322" style:family="paragraph" style:parent-style-name="List_20_Paragraph">
      <style:paragraph-properties fo:text-align="justify" fo:line-height="108%" fo:margin-bottom="0.282cm"/>
      <style:text-properties fo:font-size="11pt" style:font-size-asian="11pt" style:font-size-complex="11pt"/>
    </style:style>
    <style:style style:name="T322_1" style:family="text">
      <style:text-properties fo:font-size="11pt" style:font-size-asian="11pt" style:font-size-complex="11pt"/>
    </style:style>
    <style:style style:name="P323" style:family="paragraph" style:parent-style-name="List_20_Paragraph">
      <style:paragraph-properties fo:text-align="justify" fo:line-height="108%" fo:margin-bottom="0.282cm"/>
      <style:text-properties fo:font-size="11pt" style:font-size-asian="11pt" style:font-size-complex="11pt"/>
    </style:style>
    <style:style style:name="P324" style:family="paragraph" style:parent-style-name="List_20_Paragraph">
      <style:paragraph-properties fo:text-align="justify"/>
    </style:style>
    <style:style style:name="T324_1" style:family="text">
      <style:text-properties fo:font-style="italic" style:font-style-asian="italic" style:font-style-complex="italic" fo:font-size="11pt" style:font-size-asian="11pt" style:font-size-complex="11pt" fo:font-weight="bold" style:font-weight-asian="bold" style:font-weight-complex="bold"/>
    </style:style>
    <style:style style:name="T324_2" style:family="text">
      <style:text-properties fo:font-size="11pt" style:font-size-asian="11pt" style:font-size-complex="11pt"/>
    </style:style>
    <style:style style:name="T324_3" style:family="text">
      <style:text-properties fo:font-size="11pt" style:font-size-asian="11pt" style:font-size-complex="11pt"/>
    </style:style>
    <style:style style:name="T324_4" style:family="text">
      <style:text-properties fo:font-size="11pt" style:font-size-asian="11pt" style:font-size-complex="11pt"/>
    </style:style>
    <style:style style:name="T324_5" style:family="text">
      <style:text-properties fo:font-size="11pt" style:font-size-asian="11pt" style:font-size-complex="11pt"/>
    </style:style>
    <style:style style:name="T324_6" style:family="text">
      <style:text-properties fo:font-size="11pt" style:font-size-asian="11pt" style:font-size-complex="11pt"/>
    </style:style>
    <style:style style:name="T324_7" style:family="text">
      <style:text-properties fo:font-size="11pt" style:font-size-asian="11pt" style:font-size-complex="11pt"/>
    </style:style>
    <style:style style:name="T324_8" style:family="text">
      <style:text-properties fo:font-size="11pt" style:font-size-asian="11pt" style:font-size-complex="11pt"/>
    </style:style>
    <style:style style:name="P325" style:family="paragraph" style:parent-style-name="List_20_Paragraph">
      <style:paragraph-properties fo:text-align="justify"/>
      <style:text-properties fo:font-size="11pt" style:font-size-asian="11pt" style:font-size-complex="11pt"/>
    </style:style>
    <style:style style:name="P326" style:family="paragraph" style:parent-style-name="List_20_Paragraph">
      <style:paragraph-properties fo:text-align="justify" fo:line-height="108%" fo:margin-bottom="0.282cm"/>
      <style:text-properties fo:font-size="11pt" style:font-size-asian="11pt" style:font-size-complex="11pt"/>
    </style:style>
    <style:style style:name="T326_1" style:family="text">
      <style:text-properties fo:font-size="11pt" style:font-size-asian="11pt" style:font-size-complex="11pt"/>
    </style:style>
    <style:style style:name="P327" style:family="paragraph" style:parent-style-name="List_20_Paragraph">
      <style:paragraph-properties fo:text-align="justify" fo:line-height="108%" fo:margin-bottom="0.282cm"/>
      <style:text-properties fo:font-size="11pt" style:font-size-asian="11pt" style:font-size-complex="11pt"/>
    </style:style>
    <style:style style:name="P328" style:family="paragraph" style:parent-style-name="List_20_Paragraph">
      <style:paragraph-properties fo:text-align="justify" fo:line-height="108%" fo:margin-bottom="0.282cm"/>
    </style:style>
    <style:style style:name="T328_1" style:family="text">
      <style:text-properties fo:font-style="italic" style:font-style-asian="italic" style:font-style-complex="italic" fo:font-size="11pt" style:font-size-asian="11pt" style:font-size-complex="11pt" fo:font-weight="bold" style:font-weight-asian="bold" style:font-weight-complex="bold"/>
    </style:style>
    <style:style style:name="T328_2" style:family="text">
      <style:text-properties fo:font-size="11pt" style:font-size-asian="11pt" style:font-size-complex="11pt"/>
    </style:style>
    <style:style style:name="T328_3" style:family="text">
      <style:text-properties fo:font-size="11pt" style:font-size-asian="11pt" style:font-size-complex="11pt"/>
    </style:style>
    <style:style style:name="T328_4" style:family="text">
      <style:text-properties fo:font-size="11pt" style:font-size-asian="11pt" style:font-size-complex="11pt"/>
    </style:style>
    <style:style style:name="T328_5" style:family="text">
      <style:text-properties fo:font-size="11pt" style:font-size-asian="11pt" style:font-size-complex="11pt"/>
    </style:style>
    <style:style style:name="T328_6" style:family="text">
      <style:text-properties fo:font-size="11pt" style:font-size-asian="11pt" style:font-size-complex="11pt"/>
    </style:style>
    <style:style style:name="P329" style:family="paragraph" style:parent-style-name="Normal">
      <style:paragraph-properties fo:text-align="justify"/>
    </style:style>
    <style:style style:name="T329_1" style:family="text">
      <style:text-properties fo:font-style="italic" style:font-style-asian="italic" style:font-style-complex="italic" fo:color="#2f5496" fo:font-size="11pt" style:font-size-asian="11pt" style:font-size-complex="11pt" fo:font-weight="bold" style:font-weight-asian="bold" style:font-weight-complex="bold"/>
    </style:style>
    <style:style style:name="T329_2" style:family="text">
      <style:text-properties fo:font-style="italic" style:font-style-asian="italic" style:font-style-complex="italic" fo:color="#2f5496" fo:font-size="11pt" style:font-size-asian="11pt" style:font-size-complex="11pt" fo:font-weight="bold" style:font-weight-asian="bold" style:font-weight-complex="bold"/>
    </style:style>
    <style:style style:name="T329_3" style:family="text">
      <style:text-properties fo:font-style="italic" style:font-style-asian="italic" style:font-style-complex="italic" fo:color="#2f5496" fo:font-size="11pt" style:font-size-asian="11pt" style:font-size-complex="11pt" fo:font-weight="bold" style:font-weight-asian="bold" style:font-weight-complex="bold"/>
    </style:style>
    <style:style style:name="P330" style:family="paragraph" style:parent-style-name="Normal">
      <style:paragraph-properties fo:text-align="justify"/>
      <style:text-properties fo:font-style="italic" style:font-style-asian="italic" style:font-style-complex="italic" fo:color="#2f5496" fo:font-size="11pt" style:font-size-asian="11pt" style:font-size-complex="11pt" fo:font-weight="bold" style:font-weight-asian="bold" style:font-weight-complex="bold"/>
    </style:style>
    <style:style style:name="P331" style:family="paragraph" style:parent-style-name="List_20_Paragraph">
      <style:paragraph-properties fo:text-align="justify"/>
      <style:text-properties fo:font-size="11pt" style:font-size-asian="11pt" style:font-size-complex="11pt" fo:language="en" fo:country="US"/>
    </style:style>
    <style:style style:name="T331_1" style:family="text">
      <style:text-properties fo:font-size="11pt" style:font-size-asian="11pt" style:font-size-complex="11pt" fo:language="en" fo:country="US" fo:font-weight="bold" style:font-weight-asian="bold" style:font-weight-complex="bold"/>
    </style:style>
    <style:style style:name="T331_2" style:family="text">
      <style:text-properties fo:font-size="11pt" style:font-size-asian="11pt" style:font-size-complex="11pt" fo:language="en" fo:country="US" fo:font-weight="bold" style:font-weight-asian="bold" style:font-weight-complex="bold"/>
    </style:style>
    <style:style style:name="T331_3" style:family="text">
      <style:text-properties fo:font-size="11pt" style:font-size-asian="11pt" style:font-size-complex="11pt" fo:language="en" fo:country="US" fo:font-weight="bold" style:font-weight-asian="bold" style:font-weight-complex="bold"/>
    </style:style>
    <style:style style:name="T331_4" style:family="text">
      <style:text-properties fo:font-size="11pt" style:font-size-asian="11pt" style:font-size-complex="11pt" fo:language="en" fo:country="US" fo:font-weight="bold" style:font-weight-asian="bold" style:font-weight-complex="bold"/>
    </style:style>
    <style:style style:name="T331_5" style:family="text">
      <style:text-properties fo:font-size="11pt" style:font-size-asian="11pt" style:font-size-complex="11pt" fo:language="en" fo:country="US"/>
    </style:style>
    <style:style style:name="T331_6" style:family="text">
      <style:text-properties fo:font-size="11pt" style:font-size-asian="11pt" style:font-size-complex="11pt" fo:language="en" fo:country="US"/>
    </style:style>
    <style:style style:name="T331_7" style:family="text">
      <style:text-properties fo:font-size="11pt" style:font-size-asian="11pt" style:font-size-complex="11pt" fo:language="en" fo:country="US"/>
    </style:style>
    <style:style style:name="T331_8" style:family="text">
      <style:text-properties fo:font-size="11pt" style:font-size-asian="11pt" style:font-size-complex="11pt" fo:language="en" fo:country="US"/>
    </style:style>
    <style:style style:name="T331_9" style:family="text">
      <style:text-properties fo:font-size="11pt" style:font-size-asian="11pt" style:font-size-complex="11pt" fo:language="en" fo:country="US"/>
    </style:style>
    <style:style style:name="T331_10" style:family="text">
      <style:text-properties fo:font-size="11pt" style:font-size-asian="11pt" style:font-size-complex="11pt" fo:language="en" fo:country="US"/>
    </style:style>
    <style:style style:name="T331_11" style:family="text">
      <style:text-properties fo:font-size="11pt" style:font-size-asian="11pt" style:font-size-complex="11pt" fo:language="en" fo:country="US"/>
    </style:style>
    <style:style style:name="T331_12" style:family="text">
      <style:text-properties fo:font-size="11pt" style:font-size-asian="11pt" style:font-size-complex="11pt" fo:language="en" fo:country="US"/>
    </style:style>
    <style:style style:name="P332" style:family="paragraph" style:parent-style-name="List_20_Paragraph">
      <style:paragraph-properties fo:text-align="justify"/>
      <style:text-properties fo:font-size="11pt" style:font-size-asian="11pt" style:font-size-complex="11pt" fo:language="en" fo:country="US"/>
    </style:style>
    <style:style style:name="P333" style:family="paragraph" style:parent-style-name="List_20_Paragraph">
      <style:paragraph-properties fo:text-align="justify"/>
      <style:text-properties fo:font-size="11pt" style:font-size-asian="11pt" style:font-size-complex="11pt" fo:language="en" fo:country="US"/>
    </style:style>
    <style:style style:name="T333_1" style:family="text">
      <style:text-properties fo:font-size="11pt" style:font-size-asian="11pt" style:font-size-complex="11pt" fo:language="en" fo:country="US"/>
    </style:style>
    <style:style style:name="T333_2" style:family="text">
      <style:text-properties fo:font-size="11pt" style:font-size-asian="11pt" style:font-size-complex="11pt" fo:language="en" fo:country="US"/>
    </style:style>
    <style:style style:name="T333_3" style:family="text">
      <style:text-properties fo:font-size="11pt" style:font-size-asian="11pt" style:font-size-complex="11pt" fo:language="en" fo:country="US"/>
    </style:style>
    <style:style style:name="T333_4" style:family="text">
      <style:text-properties fo:font-size="11pt" style:font-size-asian="11pt" style:font-size-complex="11pt" fo:language="en" fo:country="US"/>
    </style:style>
    <style:style style:name="T333_5" style:family="text">
      <style:text-properties fo:font-size="11pt" style:font-size-asian="11pt" style:font-size-complex="11pt" fo:language="en" fo:country="US"/>
    </style:style>
    <style:style style:name="T333_6" style:family="text">
      <style:text-properties fo:font-size="11pt" style:font-size-asian="11pt" style:font-size-complex="11pt" fo:language="en" fo:country="US"/>
    </style:style>
    <style:style style:name="T333_7" style:family="text">
      <style:text-properties fo:font-size="11pt" style:font-size-asian="11pt" style:font-size-complex="11pt" fo:language="en" fo:country="US"/>
    </style:style>
    <style:style style:name="P334" style:family="paragraph" style:parent-style-name="List_20_Paragraph">
      <style:paragraph-properties fo:text-align="justify" fo:margin-left="2.54cm"/>
      <style:text-properties fo:font-size="11pt" style:font-size-asian="11pt" style:font-size-complex="11pt" fo:language="en" fo:country="US"/>
    </style:style>
    <style:style style:name="P335" style:family="paragraph" style:parent-style-name="List_20_Paragraph">
      <style:paragraph-properties fo:text-align="justify"/>
      <style:text-properties fo:font-size="11pt" style:font-size-asian="11pt" style:font-size-complex="11pt" fo:language="en" fo:country="US"/>
    </style:style>
    <style:style style:name="T335_1" style:family="text">
      <style:text-properties fo:font-size="11pt" style:font-size-asian="11pt" style:font-size-complex="11pt" fo:language="en" fo:country="US"/>
    </style:style>
    <style:style style:name="T335_2" style:family="text">
      <style:text-properties fo:font-size="11pt" style:font-size-asian="11pt" style:font-size-complex="11pt" fo:language="en" fo:country="US"/>
    </style:style>
    <style:style style:name="T335_3" style:family="text">
      <style:text-properties fo:font-size="11pt" style:font-size-asian="11pt" style:font-size-complex="11pt" fo:language="en" fo:country="US"/>
    </style:style>
    <style:style style:name="T335_4" style:family="text">
      <style:text-properties fo:font-size="11pt" style:font-size-asian="11pt" style:font-size-complex="11pt" fo:language="en" fo:country="US"/>
    </style:style>
    <style:style style:name="P336" style:family="paragraph" style:parent-style-name="Normal"/>
    <style:style style:name="T336_1" style:family="text">
      <style:text-properties fo:font-style="italic" style:font-style-asian="italic" style:font-style-complex="italic" fo:color="#2f5496" fo:font-size="11pt" style:font-size-asian="11pt" style:font-size-complex="11pt" fo:font-weight="bold" style:font-weight-asian="bold" style:font-weight-complex="bold"/>
    </style:style>
    <style:style style:name="T336_2" style:family="text">
      <style:text-properties fo:font-style="italic" style:font-style-asian="italic" style:font-style-complex="italic" fo:color="#2f5496" fo:font-size="11pt" style:font-size-asian="11pt" style:font-size-complex="11pt" fo:font-weight="bold" style:font-weight-asian="bold" style:font-weight-complex="bold"/>
    </style:style>
    <style:style style:name="P337" style:family="paragraph" style:parent-style-name="Normal">
      <style:text-properties fo:font-style="italic" style:font-style-asian="italic" style:font-style-complex="italic" fo:color="#2f5496" fo:font-size="11pt" style:font-size-asian="11pt" style:font-size-complex="11pt" fo:font-weight="bold" style:font-weight-asian="bold" style:font-weight-complex="bold"/>
    </style:style>
    <style:style style:name="P338" style:family="paragraph" style:parent-style-name="List_20_Paragraph">
      <style:paragraph-properties fo:text-align="justify" fo:line-height="108%" fo:margin-bottom="0.282cm"/>
    </style:style>
    <style:style style:name="T338_1" style:family="text">
      <style:text-properties fo:font-size="11pt" style:font-size-asian="11pt" style:font-size-complex="11pt" fo:language="en" fo:country="US" fo:font-weight="bold" style:font-weight-asian="bold" style:font-weight-complex="bold"/>
    </style:style>
    <style:style style:name="T338_2" style:family="text">
      <style:text-properties fo:font-size="11pt" style:font-size-asian="11pt" style:font-size-complex="11pt" fo:language="en" fo:country="US"/>
    </style:style>
    <style:style style:name="T338_3" style:family="text">
      <style:text-properties fo:font-size="11pt" style:font-size-asian="11pt" style:font-size-complex="11pt"/>
    </style:style>
    <style:style style:name="T338_4" style:family="text">
      <style:text-properties fo:font-size="11pt" style:font-size-asian="11pt" style:font-size-complex="11pt"/>
    </style:style>
    <style:style style:name="T338_5" style:family="text">
      <style:text-properties fo:font-size="11pt" style:font-size-asian="11pt" style:font-size-complex="11pt"/>
    </style:style>
    <style:style style:name="T338_6" style:family="text">
      <style:text-properties fo:font-size="11pt" style:font-size-asian="11pt" style:font-size-complex="11pt"/>
    </style:style>
    <style:style style:name="T338_7" style:family="text">
      <style:text-properties fo:font-size="11pt" style:font-size-asian="11pt" style:font-size-complex="11pt"/>
    </style:style>
    <style:style style:name="P339" style:family="paragraph" style:parent-style-name="List_20_Paragraph">
      <style:paragraph-properties fo:text-align="justify" fo:line-height="108%" fo:margin-bottom="0.282cm"/>
      <style:text-properties fo:font-size="11pt" style:font-size-asian="11pt" style:font-size-complex="11pt" fo:language="en" fo:country="US"/>
    </style:style>
    <style:style style:name="P340" style:family="paragraph" style:parent-style-name="List_20_Paragraph">
      <style:paragraph-properties fo:text-align="justify" fo:line-height="108%" fo:margin-bottom="0.282cm"/>
      <style:text-properties fo:font-size="11pt" style:font-size-asian="11pt" style:font-size-complex="11pt" fo:language="en" fo:country="US"/>
    </style:style>
    <style:style style:name="T340_1" style:family="text">
      <style:text-properties fo:font-size="11pt" style:font-size-asian="11pt" style:font-size-complex="11pt" fo:language="en" fo:country="US" fo:font-weight="bold" style:font-weight-asian="bold" style:font-weight-complex="bold"/>
    </style:style>
    <style:style style:name="T340_2" style:family="text">
      <style:text-properties fo:font-size="11pt" style:font-size-asian="11pt" style:font-size-complex="11pt" fo:language="en" fo:country="US"/>
    </style:style>
    <style:style style:name="T340_3" style:family="text">
      <style:text-properties fo:font-size="11pt" style:font-size-asian="11pt" style:font-size-complex="11pt" fo:language="en" fo:country="US"/>
    </style:style>
    <style:style style:name="P341" style:family="paragraph" style:parent-style-name="Heading_20_2">
      <style:paragraph-properties fo:break-before="page" fo:background-color="#dbe5f1" fo:padding-top="0.035cm" fo:border-top="#000000 0.018cm solid" fo:margin-top="0cm" fo:padding-bottom="0cm" fo:border-bottom="#000000 0.018cm solid" fo:padding-left="0.141cm" fo:border-left="#000000 0.018cm solid" fo:padding-right="0.141cm" fo:border-right="#000000 0.018cm solid"/>
    </style:style>
    <style:style style:name="T341_1" style:family="text">
      <style:text-properties fo:font-style="normal" style:font-style-asian="normal"/>
    </style:style>
    <style:style style:name="T341_2" style:family="text">
      <style:text-properties fo:font-style="normal" style:font-style-asian="normal"/>
    </style:style>
    <style:style style:name="P342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343" style:family="paragraph" style:parent-style-name="Normal"/>
    <style:style style:name="T343_1" style:family="text">
      <style:text-properties fo:font-size="11pt" style:font-name-asian="Arial" style:font-size-asian="11pt" style:font-name-complex="Arial" style:font-size-complex="11pt" fo:language="en" fo:country="US" fo:font-weight="bold" style:font-weight-asian="bold" style:font-weight-complex="bold"/>
    </style:style>
    <style:style style:name="P344" style:family="paragraph" style:parent-style-name="Normal">
      <style:text-properties fo:font-size="11pt" style:font-name-asian="Arial" style:font-size-asian="11pt" style:font-name-complex="Arial" style:font-size-complex="11pt" fo:language="en" fo:language-asian="en" fo:country-asian="GB" fo:font-weight="bold" style:font-weight-asian="bold"/>
    </style:style>
    <style:style style:name="P345" style:family="paragraph" style:parent-style-name="List_20_Paragraph">
      <style:paragraph-properties fo:text-align="justify" fo:margin-bottom="0cm"/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45_1" style:family="text">
      <style:text-properties fo:font-style="italic" style:font-style-asian="italic" style:font-style-complex="italic" fo:color="#2f5496" fo:font-size="11pt" style:font-name-asian="Arial" style:font-size-asian="11pt" style:font-name-complex="Arial" style:font-size-complex="11pt" fo:language="en" fo:font-weight="bold" style:font-weight-asian="bold" style:font-weight-complex="bold"/>
    </style:style>
    <style:style style:name="T345_2" style:family="text">
      <style:text-properties fo:font-style="italic" style:font-style-asian="italic" style:font-style-complex="italic" fo:color="#2f5496" fo:font-size="11pt" style:font-name-asian="Arial" style:font-size-asian="11pt" style:font-name-complex="Arial" style:font-size-complex="11pt" fo:language="en" fo:font-weight="bold" style:font-weight-asian="bold" style:font-weight-complex="bold"/>
    </style:style>
    <style:style style:name="T345_3" style:family="text">
      <style:text-properties fo:font-style="italic" style:font-style-asian="italic" style:font-style-complex="italic" fo:color="#2f5496" fo:font-size="11pt" style:font-name-asian="Arial" style:font-size-asian="11pt" style:font-name-complex="Arial" style:font-size-complex="11pt" fo:language="en" fo:font-weight="bold" style:font-weight-asian="bold" style:font-weight-complex="bold"/>
    </style:style>
    <style:style style:name="T345_4" style:family="text">
      <style:text-properties fo:font-style="italic" style:font-style-asian="italic" style:font-style-complex="italic" fo:color="#2f5496" fo:font-size="11pt" style:font-name-asian="Arial" style:font-size-asian="11pt" style:font-name-complex="Arial" style:font-size-complex="11pt" fo:language="en" fo:font-weight="bold" style:font-weight-asian="bold" style:font-weight-complex="bold"/>
    </style:style>
    <style:style style:name="P346" style:family="paragraph" style:parent-style-name="Normal">
      <style:paragraph-properties fo:text-align="justify"/>
      <style:text-properties fo:color="#000000" fo:font-size="11pt" style:font-name-asian="Arial" style:font-size-asian="11pt" style:font-name-complex="Arial" style:font-size-complex="11pt" fo:language="en" fo:country="US"/>
    </style:style>
    <style:style style:name="P347" style:family="paragraph" style:parent-style-name="List_20_Paragraph">
      <style:paragraph-properties fo:text-align="justify"/>
      <style:text-properties fo:color="#000000" fo:font-size="11pt" style:font-name-asian="Arial" style:font-size-asian="11pt" style:font-name-complex="Arial" style:font-size-complex="11pt" fo:language="en" fo:country="US"/>
    </style:style>
    <style:style style:name="T347_1" style:family="text">
      <style:text-properties fo:color="#000000" fo:font-size="11pt" style:font-name-asian="Arial" style:font-size-asian="11pt" style:font-name-complex="Arial" style:font-size-complex="11pt" fo:language="en" fo:country="US" fo:font-weight="bold" style:font-weight-asian="bold" style:font-weight-complex="bold"/>
    </style:style>
    <style:style style:name="T347_2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347_3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347_4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347_5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347_6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347_7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347_8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347_9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347_10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P348" style:family="paragraph" style:parent-style-name="List_20_Paragraph">
      <style:paragraph-properties fo:text-align="justify"/>
      <style:text-properties fo:color="#000000" fo:font-size="11pt" style:font-name-asian="Arial" style:font-size-asian="11pt" style:font-name-complex="Arial" style:font-size-complex="11pt" fo:language="en" fo:country="US"/>
    </style:style>
    <style:style style:name="P349" style:family="paragraph" style:parent-style-name="List_20_Paragraph">
      <style:paragraph-properties fo:text-align="justify"/>
    </style:style>
    <style:style style:name="T349_1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349_2" style:family="text">
      <style:text-properties fo:color="#000000" fo:font-size="11pt" style:font-name-asian="Arial" style:font-size-asian="11pt" style:font-name-complex="Arial" style:font-size-complex="11pt"/>
    </style:style>
    <style:style style:name="T349_3" style:family="text">
      <style:text-properties fo:color="#000000" fo:font-size="11pt" style:font-name-asian="Arial" style:font-size-asian="11pt" style:font-name-complex="Arial" style:font-size-complex="11pt"/>
    </style:style>
    <style:style style:name="T349_4" style:family="text">
      <style:text-properties fo:color="#000000" fo:font-size="11pt" style:font-name-asian="Arial" style:font-size-asian="11pt" style:font-name-complex="Arial" style:font-size-complex="11pt"/>
    </style:style>
    <style:style style:name="T349_5" style:family="text">
      <style:text-properties fo:color="#000000" fo:font-size="11pt" style:font-name-asian="Arial" style:font-size-asian="11pt" style:font-name-complex="Arial" style:font-size-complex="11pt"/>
    </style:style>
    <style:style style:name="T349_6" style:family="text">
      <style:text-properties fo:color="#000000" fo:font-size="11pt" style:font-name-asian="Arial" style:font-size-asian="11pt" style:font-name-complex="Arial" style:font-size-complex="11pt"/>
    </style:style>
    <style:style style:name="T349_7" style:family="text">
      <style:text-properties fo:color="#000000" fo:font-size="11pt" style:font-name-asian="Arial" style:font-size-asian="11pt" style:font-name-complex="Arial" style:font-size-complex="11pt"/>
    </style:style>
    <style:style style:name="T349_8" style:family="text">
      <style:text-properties fo:color="#000000" fo:font-size="11pt" style:font-name-asian="Arial" style:font-size-asian="11pt" style:font-name-complex="Arial" style:font-size-complex="11pt"/>
    </style:style>
    <style:style style:name="T349_9" style:family="text">
      <style:text-properties fo:color="#000000" fo:font-size="11pt" style:font-name-asian="Arial" style:font-size-asian="11pt" style:font-name-complex="Arial" style:font-size-complex="11pt"/>
    </style:style>
    <style:style style:name="T349_10" style:family="text">
      <style:text-properties fo:color="#000000" fo:font-size="11pt" style:font-name-asian="Arial" style:font-size-asian="11pt" style:font-name-complex="Arial" style:font-size-complex="11pt"/>
    </style:style>
    <style:style style:name="T349_11" style:family="text">
      <style:text-properties fo:color="#000000" fo:font-size="11pt" style:font-name-asian="Arial" style:font-size-asian="11pt" style:font-name-complex="Arial" style:font-size-complex="11pt"/>
    </style:style>
    <style:style style:name="T349_12" style:family="text">
      <style:text-properties fo:color="#000000" fo:font-size="11pt" style:font-name-asian="Arial" style:font-size-asian="11pt" style:font-name-complex="Arial" style:font-size-complex="11pt"/>
    </style:style>
    <style:style style:name="P350" style:family="paragraph" style:parent-style-name="Normal">
      <style:paragraph-properties fo:text-align="justify"/>
      <style:text-properties fo:color="#000000" fo:font-size="11pt" style:font-name-asian="Arial" style:font-size-asian="11pt" style:font-name-complex="Arial" style:font-size-complex="11pt" fo:language="en" fo:country="US"/>
    </style:style>
    <style:style style:name="P351" style:family="paragraph" style:parent-style-name="List_20_Paragraph">
      <style:paragraph-properties fo:text-align="justify" fo:margin-bottom="0cm"/>
      <style:text-properties fo:font-style="italic" style:font-style-asian="italic" style:font-style-complex="italic" fo:color="#2f5496" fo:font-size="11pt" style:font-name-asian="Arial" style:font-size-asian="11pt" style:font-name-complex="Arial" style:font-size-complex="11pt" fo:language="en" fo:font-weight="bold" style:font-weight-asian="bold" style:font-weight-complex="bold"/>
    </style:style>
    <style:style style:name="T351_1" style:family="text">
      <style:text-properties fo:font-style="italic" style:font-style-asian="italic" style:font-style-complex="italic" fo:color="#2f5496" fo:font-size="11pt" style:font-name-asian="Arial" style:font-size-asian="11pt" style:font-name-complex="Arial" style:font-size-complex="11pt" fo:language="en" fo:font-weight="bold" style:font-weight-asian="bold" style:font-weight-complex="bold"/>
    </style:style>
    <style:style style:name="T351_2" style:family="text">
      <style:text-properties fo:font-style="italic" style:font-style-asian="italic" style:font-style-complex="italic" fo:color="#2f5496" fo:font-size="11pt" style:font-name-asian="Arial" style:font-size-asian="11pt" style:font-name-complex="Arial" style:font-size-complex="11pt" fo:language="en" fo:font-weight="bold" style:font-weight-asian="bold" style:font-weight-complex="bold"/>
    </style:style>
    <style:style style:name="P352" style:family="paragraph" style:parent-style-name="List_20_Paragraph">
      <style:paragraph-properties fo:text-align="justify" fo:margin-bottom="0cm"/>
      <style:text-properties fo:font-style="italic" style:font-style-asian="italic" style:font-style-complex="italic" fo:color="#2f5496" fo:font-size="11pt" style:font-name-asian="Arial" style:font-size-asian="11pt" style:font-name-complex="Arial" style:font-size-complex="11pt" fo:language="en" fo:font-weight="bold" style:font-weight-asian="bold" style:font-weight-complex="bold"/>
    </style:style>
    <style:style style:name="P353" style:family="paragraph" style:parent-style-name="List_20_Paragraph">
      <style:paragraph-properties fo:text-align="justify"/>
    </style:style>
    <style:style style:name="T353_1" style:family="text">
      <style:text-properties fo:font-size="11pt" style:font-name-asian="Arial" style:font-size-asian="11pt" style:font-name-complex="Arial" style:font-size-complex="11pt" fo:language="en" fo:country="US" fo:font-weight="bold" style:font-weight-asian="bold" style:font-weight-complex="bold"/>
    </style:style>
    <style:style style:name="T353_2" style:family="text">
      <style:text-properties fo:font-size="11pt" style:font-name-asian="Arial" style:font-size-asian="11pt" style:font-name-complex="Arial" style:font-size-complex="11pt" fo:language="en" fo:country="US"/>
    </style:style>
    <style:style style:name="T353_3" style:family="text">
      <style:text-properties fo:background-color="#ffffff" fo:font-size="11pt" style:font-name-asian="Arial" style:font-size-asian="11pt" style:font-name-complex="Arial" style:font-size-complex="11pt" fo:language="en" fo:country="US"/>
    </style:style>
    <style:style style:name="T353_4" style:family="text">
      <style:text-properties fo:background-color="#ffffff" fo:font-size="11pt" style:font-name-asian="Arial" style:font-size-asian="11pt" style:font-name-complex="Arial" style:font-size-complex="11pt" fo:language="en" fo:country="US"/>
    </style:style>
    <style:style style:name="T353_5" style:family="text">
      <style:text-properties fo:background-color="#ffffff" fo:font-size="11pt" style:font-name-asian="Arial" style:font-size-asian="11pt" style:font-name-complex="Arial" style:font-size-complex="11pt" fo:language="en" fo:country="US"/>
    </style:style>
    <style:style style:name="T353_6" style:family="text">
      <style:text-properties fo:background-color="#ffffff" fo:font-size="11pt" style:font-name-asian="Arial" style:font-size-asian="11pt" style:font-name-complex="Arial" style:font-size-complex="11pt" fo:language="en" fo:country="US"/>
    </style:style>
    <style:style style:name="T353_7" style:family="text">
      <style:text-properties fo:background-color="#ffffff" fo:font-size="11pt" style:font-name-asian="Arial" style:font-size-asian="11pt" style:font-name-complex="Arial" style:font-size-complex="11pt" fo:language="en" fo:country="US"/>
    </style:style>
    <style:style style:name="T353_8" style:family="text">
      <style:text-properties fo:background-color="#ffffff" fo:font-size="11pt" style:font-name-asian="Arial" style:font-size-asian="11pt" style:font-name-complex="Arial" style:font-size-complex="11pt" fo:language="en" fo:country="US"/>
    </style:style>
    <style:style style:name="T353_9" style:family="text">
      <style:text-properties fo:background-color="#ffffff" fo:font-size="11pt" style:font-name-asian="Arial" style:font-size-asian="11pt" style:font-name-complex="Arial" style:font-size-complex="11pt" fo:language="en" fo:country="US"/>
    </style:style>
    <style:style style:name="T353_10" style:family="text">
      <style:text-properties fo:background-color="#ffffff" fo:font-size="11pt" style:font-name-asian="Arial" style:font-size-asian="11pt" style:font-name-complex="Arial" style:font-size-complex="11pt" fo:language="en" fo:country="US"/>
    </style:style>
    <style:style style:name="T353_11" style:family="text">
      <style:text-properties fo:background-color="#ffffff" fo:font-size="11pt" style:font-name-asian="Arial" style:font-size-asian="11pt" style:font-name-complex="Arial" style:font-size-complex="11pt" fo:language="en" fo:country="US"/>
    </style:style>
    <style:style style:name="T353_12" style:family="text">
      <style:text-properties fo:background-color="#ffffff" fo:font-size="11pt" style:font-name-asian="Arial" style:font-size-asian="11pt" style:font-name-complex="Arial" style:font-size-complex="11pt" fo:language="en" fo:country="US"/>
    </style:style>
    <style:style style:name="T353_13" style:family="text">
      <style:text-properties fo:background-color="#ffffff" fo:font-size="11pt" style:font-name-asian="Arial" style:font-size-asian="11pt" style:font-name-complex="Arial" style:font-size-complex="11pt" fo:language="en" fo:country="US"/>
    </style:style>
    <style:style style:name="T353_14" style:family="text">
      <style:text-properties fo:background-color="#ffffff" fo:font-size="11pt" style:font-name-asian="Arial" style:font-size-asian="11pt" style:font-name-complex="Arial" style:font-size-complex="11pt" fo:language="en" fo:country="US"/>
    </style:style>
    <style:style style:name="T353_15" style:family="text">
      <style:text-properties fo:background-color="#ffffff" fo:font-size="11pt" style:font-name-asian="Arial" style:font-size-asian="11pt" style:font-name-complex="Arial" style:font-size-complex="11pt" fo:language="en" fo:country="US"/>
    </style:style>
    <style:style style:name="T353_16" style:family="text">
      <style:text-properties fo:background-color="#ffffff" fo:font-size="11pt" style:font-name-asian="Arial" style:font-size-asian="11pt" style:font-name-complex="Arial" style:font-size-complex="11pt" fo:language="en" fo:country="US"/>
    </style:style>
    <style:style style:name="T353_17" style:family="text">
      <style:text-properties fo:background-color="#ffffff" fo:font-size="11pt" style:font-name-asian="Arial" style:font-size-asian="11pt" style:font-name-complex="Arial" style:font-size-complex="11pt" fo:language="en" fo:country="US"/>
    </style:style>
    <style:style style:name="T353_18" style:family="text">
      <style:text-properties fo:background-color="#ffffff" fo:font-size="11pt" style:font-name-asian="Arial" style:font-size-asian="11pt" style:font-name-complex="Arial" style:font-size-complex="11pt" fo:language="en" fo:country="US"/>
    </style:style>
    <style:style style:name="T353_19" style:family="text">
      <style:text-properties fo:background-color="#ffffff" fo:font-size="11pt" style:font-name-asian="Arial" style:font-size-asian="11pt" style:font-name-complex="Arial" style:font-size-complex="11pt" fo:language="en" fo:country="US"/>
    </style:style>
    <style:style style:name="T353_20" style:family="text">
      <style:text-properties fo:background-color="#ffffff" fo:font-size="11pt" style:font-name-asian="Arial" style:font-size-asian="11pt" style:font-name-complex="Arial" style:font-size-complex="11pt" fo:language="en" fo:country="US"/>
    </style:style>
    <style:style style:name="T353_21" style:family="text">
      <style:text-properties fo:background-color="#ffffff" fo:font-size="11pt" style:font-name-asian="Arial" style:font-size-asian="11pt" style:font-name-complex="Arial" style:font-size-complex="11pt" fo:language="en" fo:country="US"/>
    </style:style>
    <style:style style:name="T353_22" style:family="text">
      <style:text-properties fo:background-color="#ffffff" fo:font-size="11pt" style:font-name-asian="Arial" style:font-size-asian="11pt" style:font-name-complex="Arial" style:font-size-complex="11pt" fo:language="en" fo:country="US"/>
    </style:style>
    <style:style style:name="T353_23" style:family="text">
      <style:text-properties fo:background-color="#ffffff" fo:font-size="11pt" style:font-name-asian="Arial" style:font-size-asian="11pt" style:font-name-complex="Arial" style:font-size-complex="11pt" fo:language="en" fo:country="US"/>
    </style:style>
    <style:style style:name="T353_24" style:family="text">
      <style:text-properties fo:background-color="#ffffff" fo:font-size="11pt" style:font-name-asian="Arial" style:font-size-asian="11pt" style:font-name-complex="Arial" style:font-size-complex="11pt" fo:language="en" fo:country="US"/>
    </style:style>
    <style:style style:name="T353_25" style:family="text">
      <style:text-properties fo:background-color="#ffffff" fo:font-size="11pt" style:font-name-asian="Arial" style:font-size-asian="11pt" style:font-name-complex="Arial" style:font-size-complex="11pt" fo:language="en" fo:country="US"/>
    </style:style>
    <style:style style:name="T353_26" style:family="text">
      <style:text-properties fo:background-color="#ffffff" fo:font-size="11pt" style:font-name-asian="Arial" style:font-size-asian="11pt" style:font-name-complex="Arial" style:font-size-complex="11pt" fo:language="en" fo:country="US"/>
    </style:style>
    <style:style style:name="T353_27" style:family="text">
      <style:text-properties fo:background-color="#ffffff" fo:font-size="11pt" style:font-name-asian="Arial" style:font-size-asian="11pt" style:font-name-complex="Arial" style:font-size-complex="11pt" fo:language="en" fo:country="US"/>
    </style:style>
    <style:style style:name="T353_28" style:family="text">
      <style:text-properties fo:background-color="#ffffff" fo:font-size="11pt" style:font-name-asian="Arial" style:font-size-asian="11pt" style:font-name-complex="Arial" style:font-size-complex="11pt" fo:language="en" fo:country="US"/>
    </style:style>
    <style:style style:name="T353_29" style:family="text">
      <style:text-properties fo:background-color="#ffffff" fo:font-size="11pt" style:font-name-asian="Arial" style:font-size-asian="11pt" style:font-name-complex="Arial" style:font-size-complex="11pt" fo:language="en" fo:country="US"/>
    </style:style>
    <style:style style:name="T353_30" style:family="text">
      <style:text-properties fo:background-color="#ffffff" fo:font-size="11pt" style:font-name-asian="Arial" style:font-size-asian="11pt" style:font-name-complex="Arial" style:font-size-complex="11pt" fo:language="en" fo:country="US"/>
    </style:style>
    <style:style style:name="T353_31" style:family="text">
      <style:text-properties fo:background-color="#ffffff" fo:font-size="11pt" style:font-name-asian="Arial" style:font-size-asian="11pt" style:font-name-complex="Arial" style:font-size-complex="11pt" fo:language="en" fo:country="US"/>
    </style:style>
    <style:style style:name="T353_32" style:family="text">
      <style:text-properties fo:background-color="#ffffff" fo:font-size="11pt" style:font-name-asian="Arial" style:font-size-asian="11pt" style:font-name-complex="Arial" style:font-size-complex="11pt" fo:language="en" fo:country="US"/>
    </style:style>
    <style:style style:name="T353_33" style:family="text">
      <style:text-properties fo:background-color="#ffffff" fo:font-size="11pt" style:font-name-asian="Arial" style:font-size-asian="11pt" style:font-name-complex="Arial" style:font-size-complex="11pt" fo:language="en" fo:country="US"/>
    </style:style>
    <style:style style:name="T353_34" style:family="text">
      <style:text-properties fo:background-color="#ffffff" fo:font-size="11pt" style:font-name-asian="Arial" style:font-size-asian="11pt" style:font-name-complex="Arial" style:font-size-complex="11pt" fo:language="en" fo:country="US"/>
    </style:style>
    <style:style style:name="T353_35" style:family="text">
      <style:text-properties fo:background-color="#ffffff" fo:font-size="11pt" style:font-name-asian="Arial" style:font-size-asian="11pt" style:font-name-complex="Arial" style:font-size-complex="11pt" fo:language="en" fo:country="US"/>
    </style:style>
    <style:style style:name="T353_36" style:family="text">
      <style:text-properties fo:background-color="#ffffff" fo:font-size="11pt" style:font-name-asian="Arial" style:font-size-asian="11pt" style:font-name-complex="Arial" style:font-size-complex="11pt" fo:language="en" fo:country="US"/>
    </style:style>
    <style:style style:name="T353_37" style:family="text">
      <style:text-properties fo:background-color="#ffffff" fo:font-size="11pt" style:font-name-asian="Arial" style:font-size-asian="11pt" style:font-name-complex="Arial" style:font-size-complex="11pt" fo:language="en" fo:country="US"/>
    </style:style>
    <style:style style:name="T353_38" style:family="text">
      <style:text-properties fo:background-color="#ffffff" fo:font-size="11pt" style:font-name-asian="Arial" style:font-size-asian="11pt" style:font-name-complex="Arial" style:font-size-complex="11pt" fo:language="en" fo:country="US"/>
    </style:style>
    <style:style style:name="T353_39" style:family="text">
      <style:text-properties fo:background-color="#ffffff" fo:font-size="11pt" style:font-name-asian="Arial" style:font-size-asian="11pt" style:font-name-complex="Arial" style:font-size-complex="11pt" fo:language="en" fo:country="US"/>
    </style:style>
    <style:style style:name="T353_40" style:family="text">
      <style:text-properties fo:background-color="#ffffff" fo:font-size="11pt" style:font-name-asian="Arial" style:font-size-asian="11pt" style:font-name-complex="Arial" style:font-size-complex="11pt" fo:language="en" fo:country="US"/>
    </style:style>
    <style:style style:name="T353_41" style:family="text">
      <style:text-properties fo:background-color="#ffffff" fo:font-size="11pt" style:font-name-asian="Arial" style:font-size-asian="11pt" style:font-name-complex="Arial" style:font-size-complex="11pt" fo:language="en" fo:country="US"/>
    </style:style>
    <style:style style:name="T353_42" style:family="text">
      <style:text-properties fo:background-color="#ffffff" fo:font-size="11pt" style:font-name-asian="Arial" style:font-size-asian="11pt" style:font-name-complex="Arial" style:font-size-complex="11pt" fo:language="en" fo:country="US"/>
    </style:style>
    <style:style style:name="T353_43" style:family="text">
      <style:text-properties style:font-name="Segoe UI" fo:font-size="10.5pt" style:font-size-asian="10.5pt" style:font-name-complex="Segoe UI" style:font-size-complex="10.5pt" fo:language="en" fo:country="US"/>
    </style:style>
    <style:style style:name="T353_44" style:family="text">
      <style:text-properties fo:font-size="11pt" style:font-name-asian="Arial" style:font-size-asian="11pt" style:font-name-complex="Arial" style:font-size-complex="11pt" fo:language="en" fo:country="US"/>
    </style:style>
    <style:style style:name="T353_45" style:family="text">
      <style:text-properties fo:font-size="11pt" style:font-name-asian="Arial" style:font-size-asian="11pt" style:font-name-complex="Arial" style:font-size-complex="11pt" fo:language="en" fo:country="US"/>
    </style:style>
    <style:style style:name="T353_46" style:family="text">
      <style:text-properties fo:font-size="11pt" style:font-name-asian="Arial" style:font-size-asian="11pt" style:font-name-complex="Arial" style:font-size-complex="11pt" fo:language="en" fo:country="US"/>
    </style:style>
    <style:style style:name="T353_47" style:family="text">
      <style:text-properties fo:font-size="11pt" style:font-name-asian="Arial" style:font-size-asian="11pt" style:font-name-complex="Arial" style:font-size-complex="11pt" fo:language="en" fo:country="US"/>
    </style:style>
    <style:style style:name="T353_48" style:family="text">
      <style:text-properties fo:font-size="11pt" style:font-name-asian="Arial" style:font-size-asian="11pt" style:font-name-complex="Arial" style:font-size-complex="11pt" fo:language="en" fo:country="US"/>
    </style:style>
    <style:style style:name="T353_49" style:family="text">
      <style:text-properties fo:font-size="11pt" style:font-name-asian="Arial" style:font-size-asian="11pt" style:font-name-complex="Arial" style:font-size-complex="11pt" fo:language="en" fo:country="US"/>
    </style:style>
    <style:style style:name="T353_50" style:family="text">
      <style:text-properties fo:font-size="11pt" style:font-name-asian="Arial" style:font-size-asian="11pt" style:font-name-complex="Arial" style:font-size-complex="11pt" fo:language="en" fo:country="US"/>
    </style:style>
    <style:style style:name="T353_51" style:family="text">
      <style:text-properties fo:font-size="11pt" style:font-name-asian="Arial" style:font-size-asian="11pt" style:font-name-complex="Arial" style:font-size-complex="11pt" fo:language="en" fo:country="US"/>
    </style:style>
    <style:style style:name="T353_52" style:family="text">
      <style:text-properties fo:font-size="11pt" style:font-name-asian="Arial" style:font-size-asian="11pt" style:font-name-complex="Arial" style:font-size-complex="11pt" fo:language="en" fo:country="US"/>
    </style:style>
    <style:style style:name="T353_53" style:family="text">
      <style:text-properties fo:font-size="11pt" style:font-name-asian="Arial" style:font-size-asian="11pt" style:font-name-complex="Arial" style:font-size-complex="11pt" fo:language="en" fo:country="US"/>
    </style:style>
    <style:style style:name="P354" style:family="paragraph" style:parent-style-name="Normal">
      <style:paragraph-properties fo:text-align="justify"/>
      <style:text-properties fo:color="#000000" fo:font-size="11pt" style:font-name-asian="Arial" style:font-size-asian="11pt" style:font-name-complex="Arial" style:font-size-complex="11pt" fo:language="en" fo:country="US"/>
    </style:style>
    <style:style style:name="P355" style:family="paragraph" style:parent-style-name="List_20_Paragraph">
      <style:paragraph-properties fo:text-align="justify" fo:margin-bottom="0cm"/>
      <style:text-properties fo:font-style="italic" style:font-style-asian="italic" style:font-style-complex="italic" fo:color="#2f5496" fo:font-size="11pt" style:font-name-asian="Arial" style:font-size-asian="11pt" style:font-name-complex="Arial" style:font-size-complex="11pt" fo:language="en" fo:font-weight="bold" style:font-weight-asian="bold" style:font-weight-complex="bold"/>
    </style:style>
    <style:style style:name="T355_1" style:family="text">
      <style:text-properties fo:font-style="italic" style:font-style-asian="italic" style:font-style-complex="italic" fo:color="#2f5496" fo:font-size="11pt" style:font-name-asian="Arial" style:font-size-asian="11pt" style:font-name-complex="Arial" style:font-size-complex="11pt" fo:language="en" fo:font-weight="bold" style:font-weight-asian="bold" style:font-weight-complex="bold"/>
    </style:style>
    <style:style style:name="T355_2" style:family="text">
      <style:text-properties fo:font-style="italic" style:font-style-asian="italic" style:font-style-complex="italic" fo:color="#2f5496" fo:font-size="11pt" style:font-name-asian="Arial" style:font-size-asian="11pt" style:font-name-complex="Arial" style:font-size-complex="11pt" fo:language="en" fo:font-weight="bold" style:font-weight-asian="bold" style:font-weight-complex="bold"/>
    </style:style>
    <style:style style:name="P356" style:family="paragraph" style:parent-style-name="Normal">
      <style:paragraph-properties fo:text-align="justify"/>
      <style:text-properties fo:color="#000000" style:font-name="Calibri" fo:font-size="11pt" style:font-name-asian="游明朝" style:font-size-asian="11pt" style:font-name-complex="Arial" style:font-size-complex="11pt" fo:language="en" fo:country="US"/>
    </style:style>
    <style:style style:name="P357" style:family="paragraph" style:parent-style-name="List_20_Paragraph">
      <style:paragraph-properties fo:text-align="justify"/>
    </style:style>
    <style:style style:name="T357_1" style:family="text">
      <style:text-properties fo:color="#000000" fo:font-size="11pt" style:font-name-asian="Arial" style:font-size-asian="11pt" style:font-name-complex="Arial" style:font-size-complex="11pt" fo:language="en" fo:country="US" fo:font-weight="bold" style:font-weight-asian="bold" style:font-weight-complex="bold"/>
    </style:style>
    <style:style style:name="T357_2" style:family="text">
      <style:text-properties fo:color="#000000" fo:font-size="11pt" style:font-name-asian="Arial" style:font-size-asian="11pt" style:font-name-complex="Arial" style:font-size-complex="11pt" fo:language="en" fo:country="US" fo:font-weight="bold" style:font-weight-asian="bold" style:font-weight-complex="bold"/>
    </style:style>
    <style:style style:name="T357_3" style:family="text">
      <style:text-properties fo:color="#000000" fo:font-size="11pt" style:font-name-asian="Arial" style:font-size-asian="11pt" style:font-name-complex="Arial" style:font-size-complex="11pt" fo:language="en" fo:country="US" fo:font-weight="bold" style:font-weight-asian="bold" style:font-weight-complex="bold"/>
    </style:style>
    <style:style style:name="T357_4" style:family="text">
      <style:text-properties fo:color="#000000" fo:font-size="11pt" style:font-name-asian="Arial" style:font-size-asian="11pt" style:font-name-complex="Arial" style:font-size-complex="11pt" fo:language="en" fo:country="US" fo:font-weight="bold" style:font-weight-asian="bold" style:font-weight-complex="bold"/>
    </style:style>
    <style:style style:name="T357_5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357_6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357_7" style:family="text">
      <style:text-properties fo:font-size="11pt" style:font-name-asian="Arial" style:font-size-asian="11pt" style:font-name-complex="Arial" style:font-size-complex="11pt" fo:language="en" fo:country="US"/>
    </style:style>
    <style:style style:name="T357_8" style:family="text">
      <style:text-properties fo:font-size="11pt" style:font-name-asian="Arial" style:font-size-asian="11pt" style:font-name-complex="Arial" style:font-size-complex="11pt" fo:language="en" fo:country="US"/>
    </style:style>
    <style:style style:name="T357_9" style:family="text">
      <style:text-properties fo:font-size="11pt" style:font-name-asian="Arial" style:font-size-asian="11pt" style:font-name-complex="Arial" style:font-size-complex="11pt" fo:language="en" fo:country="US"/>
    </style:style>
    <style:style style:name="T357_10" style:family="text">
      <style:text-properties fo:font-size="11pt" style:font-name-asian="Arial" style:font-size-asian="11pt" style:font-name-complex="Arial" style:font-size-complex="11pt" fo:language="en" fo:country="US"/>
    </style:style>
    <style:style style:name="T357_11" style:family="text">
      <style:text-properties fo:font-size="11pt" style:font-name-asian="Arial" style:font-size-asian="11pt" style:font-name-complex="Arial" style:font-size-complex="11pt" fo:language="en" fo:country="US"/>
    </style:style>
    <style:style style:name="T357_12" style:family="text">
      <style:text-properties fo:font-size="11pt" style:font-name-asian="Arial" style:font-size-asian="11pt" style:font-name-complex="Arial" style:font-size-complex="11pt" fo:language="en" fo:country="US"/>
    </style:style>
    <style:style style:name="T357_13" style:family="text">
      <style:text-properties fo:font-size="11pt" style:font-name-asian="Arial" style:font-size-asian="11pt" style:font-name-complex="Arial" style:font-size-complex="11pt" fo:language="en" fo:country="US"/>
    </style:style>
    <style:style style:name="T357_14" style:family="text">
      <style:text-properties fo:font-size="11pt" style:font-name-asian="Arial" style:font-size-asian="11pt" style:font-name-complex="Arial" style:font-size-complex="11pt" fo:language="en" fo:country="US"/>
    </style:style>
    <style:style style:name="T357_15" style:family="text">
      <style:text-properties fo:font-size="11pt" style:font-name-asian="Arial" style:font-size-asian="11pt" style:font-name-complex="Arial" style:font-size-complex="11pt" fo:language="en" fo:country="US"/>
    </style:style>
    <style:style style:name="P358" style:family="paragraph" style:parent-style-name="Normal">
      <style:paragraph-properties fo:text-align="justify"/>
      <style:text-properties fo:color="#000000" fo:font-size="11pt" style:font-name-asian="Arial" style:font-size-asian="11pt" style:font-name-complex="Arial" style:font-size-complex="11pt" fo:language="en" fo:country="US"/>
    </style:style>
    <style:style style:name="P359" style:family="paragraph" style:parent-style-name="List_20_Paragraph">
      <style:paragraph-properties fo:text-align="justify"/>
    </style:style>
    <style:style style:name="T359_1" style:family="text">
      <style:text-properties fo:font-size="11pt" style:font-name-asian="Arial" style:font-size-asian="11pt" style:font-name-complex="Arial" style:font-size-complex="11pt" fo:language="en" fo:country="US"/>
    </style:style>
    <style:style style:name="T359_2" style:family="text">
      <style:text-properties fo:font-size="11pt" style:font-name-asian="Arial" style:font-size-asian="11pt" style:font-name-complex="Arial" style:font-size-complex="11pt" fo:language="en" fo:country="US"/>
    </style:style>
    <style:style style:name="T359_3" style:family="text">
      <style:text-properties fo:font-size="11pt" style:font-name-asian="Arial" style:font-size-asian="11pt" style:font-name-complex="Arial" style:font-size-complex="11pt" fo:language="en" fo:country="US"/>
    </style:style>
    <style:style style:name="T359_4" style:family="text">
      <style:text-properties fo:font-size="11pt" style:font-name-asian="Arial" style:font-size-asian="11pt" style:font-name-complex="Arial" style:font-size-complex="11pt" fo:language="en" fo:country="US"/>
    </style:style>
    <style:style style:name="T359_5" style:family="text">
      <style:text-properties fo:font-size="11pt" style:font-name-asian="Arial" style:font-size-asian="11pt" style:font-name-complex="Arial" style:font-size-complex="11pt" fo:language="en" fo:country="US"/>
    </style:style>
    <style:style style:name="T359_6" style:family="text">
      <style:text-properties fo:font-size="11pt" style:font-name-asian="Arial" style:font-size-asian="11pt" style:font-name-complex="Arial" style:font-size-complex="11pt" fo:language="en" fo:country="US"/>
    </style:style>
    <style:style style:name="T359_7" style:family="text">
      <style:text-properties fo:font-size="11pt" style:font-name-asian="Arial" style:font-size-asian="11pt" style:font-name-complex="Arial" style:font-size-complex="11pt" fo:language="en" fo:country="US"/>
    </style:style>
    <style:style style:name="T359_8" style:family="text">
      <style:text-properties fo:font-size="11pt" style:font-name-asian="Arial" style:font-size-asian="11pt" style:font-name-complex="Arial" style:font-size-complex="11pt" fo:language="en" fo:country="US"/>
    </style:style>
    <style:style style:name="T359_9" style:family="text">
      <style:text-properties fo:font-size="11pt" style:font-name-asian="Arial" style:font-size-asian="11pt" style:font-name-complex="Arial" style:font-size-complex="11pt" fo:language="en" fo:country="US"/>
    </style:style>
    <style:style style:name="T359_10" style:family="text">
      <style:text-properties fo:font-size="11pt" style:font-name-asian="Arial" style:font-size-asian="11pt" style:font-name-complex="Arial" style:font-size-complex="11pt" fo:language="en" fo:country="US"/>
    </style:style>
    <style:style style:name="T359_11" style:family="text">
      <style:text-properties fo:font-size="11pt" style:font-name-asian="Arial" style:font-size-asian="11pt" style:font-name-complex="Arial" style:font-size-complex="11pt" fo:language="en" fo:country="US"/>
    </style:style>
    <style:style style:name="T359_12" style:family="text">
      <style:text-properties fo:font-size="11pt" style:font-name-asian="Arial" style:font-size-asian="11pt" style:font-name-complex="Arial" style:font-size-complex="11pt" fo:language="en" fo:country="US"/>
    </style:style>
    <style:style style:name="T359_13" style:family="text">
      <style:text-properties fo:font-size="11pt" style:font-name-asian="Arial" style:font-size-asian="11pt" style:font-name-complex="Arial" style:font-size-complex="11pt" fo:language="en" fo:country="US"/>
    </style:style>
    <style:style style:name="P360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language="en" fo:country="US"/>
    </style:style>
    <style:style style:name="P361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language="en" fo:country="US"/>
    </style:style>
    <style:style style:name="P362" style:family="paragraph" style:parent-style-name="List_20_Paragraph">
      <style:paragraph-properties fo:text-align="justify" fo:margin-bottom="0cm"/>
      <style:text-properties fo:font-style="italic" style:font-style-asian="italic" style:font-style-complex="italic" fo:color="#2f5496" fo:font-size="11pt" style:font-name-asian="Arial" style:font-size-asian="11pt" style:font-name-complex="Arial" style:font-size-complex="11pt" fo:language="en" fo:font-weight="bold" style:font-weight-asian="bold" style:font-weight-complex="bold"/>
    </style:style>
    <style:style style:name="T362_1" style:family="text">
      <style:text-properties fo:font-style="italic" style:font-style-asian="italic" style:font-style-complex="italic" fo:color="#2f5496" fo:font-size="11pt" style:font-name-asian="Arial" style:font-size-asian="11pt" style:font-name-complex="Arial" style:font-size-complex="11pt" fo:language="en" fo:font-weight="bold" style:font-weight-asian="bold" style:font-weight-complex="bold"/>
    </style:style>
    <style:style style:name="T362_2" style:family="text">
      <style:text-properties fo:font-style="italic" style:font-style-asian="italic" style:font-style-complex="italic" fo:color="#2f5496" fo:font-size="11pt" style:font-name-asian="Arial" style:font-size-asian="11pt" style:font-name-complex="Arial" style:font-size-complex="11pt" fo:language="en" fo:font-weight="bold" style:font-weight-asian="bold" style:font-weight-complex="bold"/>
    </style:style>
    <style:style style:name="P363" style:family="paragraph" style:parent-style-name="List_20_Paragraph">
      <style:paragraph-properties fo:text-align="justify" fo:margin-bottom="0cm"/>
      <style:text-properties fo:font-style="italic" style:font-style-asian="italic" style:font-style-complex="italic" fo:color="#2f5496" fo:font-size="11pt" style:font-name-asian="Arial" style:font-size-asian="11pt" style:font-name-complex="Arial" style:font-size-complex="11pt" fo:language="en" fo:font-weight="bold" style:font-weight-asian="bold" style:font-weight-complex="bold"/>
    </style:style>
    <style:style style:name="P364" style:family="paragraph" style:parent-style-name="List_20_Paragraph">
      <style:paragraph-properties fo:text-align="justify"/>
      <style:text-properties fo:color="#000000" fo:font-size="11pt" style:font-name-asian="Arial" style:font-size-asian="11pt" style:font-name-complex="Arial" style:font-size-complex="11pt" fo:language="en" fo:country="US"/>
    </style:style>
    <style:style style:name="T364_1" style:family="text">
      <style:text-properties fo:color="#000000" fo:font-size="11pt" style:font-name-asian="Arial" style:font-size-asian="11pt" style:font-name-complex="Arial" style:font-size-complex="11pt" fo:language="en" fo:country="US" fo:font-weight="bold" style:font-weight-asian="bold" style:font-weight-complex="bold"/>
    </style:style>
    <style:style style:name="T364_2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364_3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364_4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364_5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364_6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364_7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364_8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T364_9" style:family="text">
      <style:text-properties fo:color="#000000" fo:font-size="11pt" style:font-name-asian="Arial" style:font-size-asian="11pt" style:font-name-complex="Arial" style:font-size-complex="11pt" fo:language="en" fo:country="US"/>
    </style:style>
    <style:style style:name="P365" style:family="paragraph" style:parent-style-name="Normal">
      <style:paragraph-properties fo:text-align="justify"/>
      <style:text-properties fo:color="#000000" style:font-name="Calibri" fo:font-size="11pt" style:font-name-asian="游明朝" style:font-size-asian="11pt" style:font-name-complex="Arial" style:font-size-complex="11pt" fo:language="en" fo:country="US"/>
    </style:style>
    <style:style style:name="P366" style:family="paragraph" style:parent-style-name="Normal">
      <style:paragraph-properties fo:text-align="justify"/>
    </style:style>
    <style:style style:name="T366_1" style:family="text">
      <style:text-properties fo:font-size="11pt" style:font-size-asian="11pt" style:font-name-complex="Arial" style:font-size-complex="11pt" fo:language="en" fo:language-asian="en" fo:country="US" fo:country-asian="GB" fo:font-weight="bold" style:font-weight-asian="bold" style:font-weight-complex="bold"/>
    </style:style>
    <style:style style:name="P367" style:family="paragraph" style:parent-style-name="Normal">
      <style:paragraph-properties fo:text-align="justify"/>
      <style:text-properties fo:font-size="11pt" style:font-size-asian="11pt" style:font-name-complex="Arial" style:font-size-complex="11pt" fo:language="en" fo:language-asian="en" fo:country="US" fo:country-asian="GB" fo:font-weight="bold" style:font-weight-asian="bold" style:font-weight-complex="bold"/>
    </style:style>
    <style:style style:name="P368" style:family="paragraph" style:parent-style-name="List_20_Paragraph">
      <style:paragraph-properties fo:text-align="justify"/>
      <style:text-properties fo:font-size="11pt" style:font-size-asian="11pt" style:font-name-complex="Arial" style:font-size-complex="11pt" fo:language="en" fo:country="US"/>
    </style:style>
    <style:style style:name="T368_1" style:family="text">
      <style:text-properties fo:font-size="11pt" style:font-size-asian="11pt" style:font-name-complex="Arial" style:font-size-complex="11pt" fo:language="en" fo:country="US"/>
    </style:style>
    <style:style style:name="T368_2" style:family="text">
      <style:text-properties fo:font-size="11pt" style:font-size-asian="11pt" style:font-name-complex="Arial" style:font-size-complex="11pt" fo:language="en" fo:country="US"/>
    </style:style>
    <style:style style:name="T368_3" style:family="text">
      <style:text-properties fo:font-size="11pt" style:font-size-asian="11pt" style:font-name-complex="Arial" style:font-size-complex="11pt" fo:language="en" fo:country="US"/>
    </style:style>
    <style:style style:name="T368_4" style:family="text">
      <style:text-properties fo:font-size="11pt" style:font-size-asian="11pt" style:font-name-complex="Arial" style:font-size-complex="11pt" fo:language="en" fo:country="US"/>
    </style:style>
    <style:style style:name="T368_5" style:family="text">
      <style:text-properties fo:font-size="11pt" style:font-size-asian="11pt" style:font-name-complex="Arial" style:font-size-complex="11pt" fo:language="en" fo:country="US"/>
    </style:style>
    <style:style style:name="T368_6" style:family="text">
      <style:text-properties fo:font-size="11pt" style:font-size-asian="11pt" style:font-name-complex="Arial" style:font-size-complex="11pt" fo:language="en" fo:country="US"/>
    </style:style>
    <style:style style:name="T368_7" style:family="text">
      <style:text-properties fo:font-size="11pt" style:font-size-asian="11pt" style:font-name-complex="Arial" style:font-size-complex="11pt" fo:language="en" fo:country="US"/>
    </style:style>
    <style:style style:name="T368_8" style:family="text">
      <style:text-properties fo:font-size="11pt" style:font-size-asian="11pt" style:font-name-complex="Arial" style:font-size-complex="11pt" fo:language="en" fo:country="US"/>
    </style:style>
    <style:style style:name="T368_9" style:family="text">
      <style:text-properties fo:font-size="11pt" style:font-size-asian="11pt" style:font-name-complex="Arial" style:font-size-complex="11pt" fo:language="en" fo:country="US"/>
    </style:style>
    <style:style style:name="T368_10" style:family="text">
      <style:text-properties fo:font-size="11pt" style:font-size-asian="11pt" style:font-name-complex="Arial" style:font-size-complex="11pt" fo:language="en" fo:country="US"/>
    </style:style>
    <style:style style:name="T368_11" style:family="text">
      <style:text-properties fo:font-size="11pt" style:font-size-asian="11pt" style:font-name-complex="Arial" style:font-size-complex="11pt" fo:language="en" fo:country="US"/>
    </style:style>
    <style:style style:name="P369" style:family="paragraph" style:parent-style-name="Normal">
      <style:paragraph-properties fo:text-align="justify"/>
      <style:text-properties fo:font-size="11pt" style:font-size-asian="11pt" style:font-name-complex="Arial" style:font-size-complex="11pt" fo:language="en" fo:language-asian="en" fo:country="US" fo:country-asian="GB"/>
    </style:style>
    <style:style style:name="P370" style:family="paragraph" style:parent-style-name="Normal">
      <style:paragraph-properties fo:text-align="justify"/>
      <style:text-properties fo:font-size="11pt" style:font-size-asian="11pt" style:font-name-complex="Arial" style:font-size-complex="11pt" fo:language="en" fo:language-asian="en" fo:country="US" fo:country-asian="GB"/>
    </style:style>
    <style:style style:name="P371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371_1" style:family="text">
      <style:text-properties fo:font-size="14pt" style:font-size-asian="14pt" style:font-name-complex="Arial" style:font-size-complex="14pt" fo:font-weight="bold" style:font-weight-asian="bold"/>
    </style:style>
    <style:style style:name="P372" style:family="paragraph" style:parent-style-name="Normal">
      <style:text-properties fo:font-size="11pt" style:font-size-asian="11pt" style:font-size-complex="11pt" fo:font-weight="bold" style:font-weight-asian="bold" style:font-weight-complex="bold"/>
    </style:style>
    <style:style style:name="P373" style:family="paragraph" style:parent-style-name="List_20_Paragraph">
      <style:paragraph-properties fo:text-align="justify"/>
    </style:style>
    <style:style style:name="T373_1" style:family="text">
      <style:text-properties fo:font-size="11pt" style:font-name-asian="Arial" style:font-size-asian="11pt" style:font-name-complex="Arial" style:font-size-complex="11pt"/>
    </style:style>
    <style:style style:name="T373_2" style:family="text">
      <style:text-properties fo:font-size="11pt" style:font-name-asian="Arial" style:font-size-asian="11pt" style:font-name-complex="Arial" style:font-size-complex="11pt"/>
    </style:style>
    <style:style style:name="T373_3" style:family="text">
      <style:text-properties fo:font-size="11pt" style:font-name-asian="Arial" style:font-size-asian="11pt" style:font-name-complex="Arial" style:font-size-complex="11pt"/>
    </style:style>
    <style:style style:name="T373_4" style:family="text">
      <style:text-properties fo:font-size="11pt" style:font-name-asian="Arial" style:font-size-asian="11pt" style:font-name-complex="Arial" style:font-size-complex="11pt"/>
    </style:style>
    <style:style style:name="T373_5" style:family="text">
      <style:text-properties fo:font-size="11pt" style:font-name-asian="Arial" style:font-size-asian="11pt" style:font-name-complex="Arial" style:font-size-complex="11pt"/>
    </style:style>
    <style:style style:name="T373_6" style:family="text">
      <style:text-properties fo:font-size="11pt" style:font-name-asian="Arial" style:font-size-asian="11pt" style:font-name-complex="Arial" style:font-size-complex="11pt"/>
    </style:style>
    <style:style style:name="T373_7" style:family="text">
      <style:text-properties fo:font-size="11pt" style:font-name-asian="Arial" style:font-size-asian="11pt" style:font-name-complex="Arial" style:font-size-complex="11pt"/>
    </style:style>
    <style:style style:name="T373_8" style:family="text">
      <style:text-properties fo:font-size="11pt" style:font-name-asian="Arial" style:font-size-asian="11pt" style:font-name-complex="Arial" style:font-size-complex="11pt"/>
    </style:style>
    <style:style style:name="T373_9" style:family="text">
      <style:text-properties fo:font-size="11pt" style:font-name-asian="Arial" style:font-size-asian="11pt" style:font-name-complex="Arial" style:font-size-complex="11pt"/>
    </style:style>
    <style:style style:name="T373_10" style:family="text">
      <style:text-properties fo:font-size="11pt" style:font-name-asian="Arial" style:font-size-asian="11pt" style:font-name-complex="Arial" style:font-size-complex="11pt"/>
    </style:style>
    <style:style style:name="T373_11" style:family="text">
      <style:text-properties fo:font-size="11pt" style:font-name-asian="Arial" style:font-size-asian="11pt" style:font-name-complex="Arial" style:font-size-complex="11pt"/>
    </style:style>
    <style:style style:name="T373_12" style:family="text"/>
    <style:style style:name="T373_13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373_14" style:family="text">
      <style:text-properties fo:font-size="11pt" style:font-name-asian="Arial" style:font-size-asian="11pt" style:font-name-complex="Arial" style:font-size-complex="11pt"/>
    </style:style>
    <style:style style:name="T373_15" style:family="text">
      <style:text-properties fo:font-size="11pt" style:font-name-asian="Arial" style:font-size-asian="11pt" style:font-name-complex="Arial" style:font-size-complex="11pt"/>
    </style:style>
    <style:style style:name="T373_16" style:family="text">
      <style:text-properties fo:font-size="11pt" style:font-name-asian="Arial" style:font-size-asian="11pt" style:font-name-complex="Arial" style:font-size-complex="11pt"/>
    </style:style>
    <style:style style:name="T373_17" style:family="text">
      <style:text-properties fo:font-size="11pt" style:font-name-asian="Arial" style:font-size-asian="11pt" style:font-name-complex="Arial" style:font-size-complex="11pt"/>
    </style:style>
    <style:style style:name="T373_18" style:family="text">
      <style:text-properties fo:font-size="11pt" style:font-name-asian="Arial" style:font-size-asian="11pt" style:font-name-complex="Arial" style:font-size-complex="11pt"/>
    </style:style>
    <style:style style:name="T373_19" style:family="text">
      <style:text-properties fo:font-size="11pt" style:font-name-asian="Arial" style:font-size-asian="11pt" style:font-name-complex="Arial" style:font-size-complex="11pt"/>
    </style:style>
    <style:style style:name="P374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375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375_1" style:family="text">
      <style:text-properties fo:font-size="11pt" style:font-name-asian="Arial" style:font-size-asian="11pt" style:font-name-complex="Arial" style:font-size-complex="11pt"/>
    </style:style>
    <style:style style:name="T375_2" style:family="text">
      <style:text-properties fo:font-size="11pt" style:font-name-asian="Arial" style:font-size-asian="11pt" style:font-name-complex="Arial" style:font-size-complex="11pt"/>
    </style:style>
    <style:style style:name="T375_3" style:family="text">
      <style:text-properties fo:font-size="11pt" style:font-name-asian="Arial" style:font-size-asian="11pt" style:font-name-complex="Arial" style:font-size-complex="11pt"/>
    </style:style>
    <style:style style:name="T375_4" style:family="text">
      <style:text-properties fo:font-size="11pt" style:font-name-asian="Arial" style:font-size-asian="11pt" style:font-name-complex="Arial" style:font-size-complex="11pt"/>
    </style:style>
    <style:style style:name="T375_5" style:family="text">
      <style:text-properties fo:font-size="11pt" style:font-name-asian="Arial" style:font-size-asian="11pt" style:font-name-complex="Arial" style:font-size-complex="11pt"/>
    </style:style>
    <style:style style:name="T375_6" style:family="text">
      <style:text-properties fo:font-size="11pt" style:font-name-asian="Arial" style:font-size-asian="11pt" style:font-name-complex="Arial" style:font-size-complex="11pt"/>
    </style:style>
    <style:style style:name="T375_7" style:family="text">
      <style:text-properties fo:font-size="11pt" style:font-name-asian="Arial" style:font-size-asian="11pt" style:font-name-complex="Arial" style:font-size-complex="11pt"/>
    </style:style>
    <style:style style:name="P376" style:family="paragraph" style:parent-style-name="Normal">
      <style:paragraph-properties fo:text-align="justify"/>
    </style:style>
    <style:style style:name="T376_1" style:family="text">
      <style:text-properties fo:font-size="11pt" style:font-name-asian="Arial" style:font-size-asian="11pt" style:font-name-complex="Arial" style:font-size-complex="11pt"/>
    </style:style>
    <style:style style:name="Table9" style:family="table">
      <style:table-properties table:align="left" style:width="16.092cm" fo:margin-left="0cm"/>
    </style:style>
    <style:style style:name="Column33" style:family="table-column">
      <style:table-column-properties style:column-width="5.556cm" style:use-optimal-column-width="false"/>
    </style:style>
    <style:style style:name="Column34" style:family="table-column">
      <style:table-column-properties style:column-width="2.231cm" style:use-optimal-column-width="false"/>
    </style:style>
    <style:style style:name="Column35" style:family="table-column">
      <style:table-column-properties style:column-width="8.304cm" style:use-optimal-column-width="false"/>
    </style:style>
    <style:style style:name="Row26" style:family="table-row">
      <style:table-row-properties style:min-row-height="0.503cm" style:use-optimal-row-height="false"/>
    </style:style>
    <style:style style:name="Cell88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77" style:family="paragraph" style:parent-style-name="Normal">
      <style:paragraph-properties fo:text-align="justify" fo:line-height="105%" fo:margin-bottom="0cm"/>
    </style:style>
    <style:style style:name="T37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89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78" style:family="paragraph" style:parent-style-name="Normal">
      <style:paragraph-properties fo:text-align="justify" fo:line-height="105%" fo:margin-bottom="0cm"/>
    </style:style>
    <style:style style:name="T37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90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79" style:family="paragraph" style:parent-style-name="Normal">
      <style:paragraph-properties fo:text-align="justify" fo:line-height="105%" fo:margin-bottom="0cm"/>
    </style:style>
    <style:style style:name="T37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27" style:family="table-row">
      <style:table-row-properties style:min-row-height="0.291cm" style:use-optimal-row-height="false"/>
    </style:style>
    <style:style style:name="Cell91" style:family="table-cell">
      <style:table-cell-properties fo:background-color="#dbdbdb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80" style:family="paragraph" style:parent-style-name="Normal">
      <style:paragraph-properties fo:line-height="105%" fo:margin-bottom="0cm"/>
    </style:style>
    <style:style style:name="T38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28" style:family="table-row">
      <style:table-row-properties style:min-row-height="1.773cm" style:use-optimal-row-height="false"/>
    </style:style>
    <style:style style:name="Cell92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81" style:family="paragraph" style:parent-style-name="Normal">
      <style:paragraph-properties fo:line-height="100%" fo:margin-bottom="0cm"/>
    </style:style>
    <style:style style:name="T38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93" style:family="table-cell">
      <style:table-cell-properties fo:background-color="#ffff00" style:vertical-align="top" fo:border-bottom="#000000 0.035cm solid" fo:padding-left="0.19cm" fo:border-left="#000000 0.035cm solid" fo:padding-right="0.19cm" fo:border-right="#000000 0.035cm solid" fo:wrap-option="wrap"/>
    </style:style>
    <style:style style:name="P382" style:family="paragraph" style:parent-style-name="Normal">
      <style:paragraph-properties fo:line-height="105%" fo:margin-bottom="0cm"/>
    </style:style>
    <style:style style:name="T38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94" style:family="table-cell">
      <style:table-cell-properties style:vertical-align="top" fo:border-bottom="#000000 0.035cm solid" fo:padding-left="0.19cm" fo:border-left="#000000 0.035cm solid" fo:padding-right="0.19cm" fo:border-right="#000000 0.035cm solid" fo:wrap-option="wrap"/>
    </style:style>
    <style:style style:name="P383" style:family="paragraph" style:parent-style-name="Normal">
      <style:paragraph-properties fo:line-height="105%" fo:margin-bottom="0cm"/>
    </style:style>
    <style:style style:name="T38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83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83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29" style:family="table-row">
      <style:table-row-properties style:min-row-height="0.794cm" style:use-optimal-row-height="false"/>
    </style:style>
    <style:style style:name="Cell95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84" style:family="paragraph" style:parent-style-name="Normal">
      <style:paragraph-properties fo:line-height="105%" fo:margin-bottom="0cm"/>
    </style:style>
    <style:style style:name="T38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8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84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96" style:family="table-cell">
      <style:table-cell-properties fo:background-color="#ffff00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85" style:family="paragraph" style:parent-style-name="Normal">
      <style:paragraph-properties fo:line-height="105%" fo:margin-bottom="0cm"/>
    </style:style>
    <style:style style:name="T38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97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86" style:family="paragraph" style:parent-style-name="Normal">
      <style:paragraph-properties fo:line-height="105%" fo:margin-bottom="0cm"/>
    </style:style>
    <style:style style:name="T38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8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86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86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86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86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86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86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86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86_1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86_1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86_1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30" style:family="table-row">
      <style:table-row-properties style:min-row-height="0.794cm" style:use-optimal-row-height="false"/>
    </style:style>
    <style:style style:name="Cell98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87" style:family="paragraph" style:parent-style-name="Normal">
      <style:paragraph-properties fo:line-height="100%" fo:margin-bottom="0cm"/>
    </style:style>
    <style:style style:name="T387_1" style:family="text">
      <style:text-properties style:font-name="Calibri" fo:font-size="10pt" style:font-name-asian="游明朝" style:font-size-asian="10pt" style:font-name-complex="Arial" style:font-size-complex="10pt" fo:language="en" fo:language-asian="en" fo:language-complex="ar" fo:country="GB" fo:country-asian="US" fo:country-complex="SA"/>
    </style:style>
    <style:style style:name="P388" style:family="paragraph" style:parent-style-name="Normal">
      <style:paragraph-properties fo:line-height="100%" fo:margin-bottom="1.323cm"/>
      <style:text-properties fo:color="#0b0c0c" style:font-name="Arial" fo:font-size="10.5pt" style:font-name-asian="Arial" style:font-size-asian="10.5pt" style:font-name-complex="Arial" style:font-size-complex="10.5pt" fo:language="en" fo:language-asian="en" fo:language-complex="ar" fo:country="GB" fo:country-asian="US" fo:country-complex="SA"/>
    </style:style>
    <style:style style:name="P389" style:family="paragraph" style:parent-style-name="Normal">
      <style:paragraph-properties fo:line-height="105%" fo:margin-bottom="0cm"/>
    </style:style>
    <style:style style:name="T38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99" style:family="table-cell">
      <style:table-cell-properties fo:background-color="#00b050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90" style:family="paragraph" style:parent-style-name="Normal">
      <style:paragraph-properties fo:line-height="105%" fo:margin-bottom="0cm"/>
    </style:style>
    <style:style style:name="T39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00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91" style:family="paragraph" style:parent-style-name="Normal">
      <style:paragraph-properties fo:line-height="105%" fo:margin-bottom="0cm"/>
    </style:style>
    <style:style style:name="T39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392" style:family="paragraph" style:parent-style-name="Normal">
      <style:paragraph-properties fo:line-height="105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31" style:family="table-row">
      <style:table-row-properties style:min-row-height="0.794cm" style:use-optimal-row-height="false"/>
    </style:style>
    <style:style style:name="Cell101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93" style:family="paragraph" style:parent-style-name="Normal">
      <style:paragraph-properties fo:line-height="100%" fo:margin-bottom="0cm"/>
    </style:style>
    <style:style style:name="T393_1" style:family="text">
      <style:text-properties style:font-name="Calibri" fo:font-size="10pt" style:font-name-asian="游明朝" style:font-size-asian="10pt" style:font-name-complex="Arial" style:font-size-complex="10pt" fo:language="en" fo:language-asian="en" fo:language-complex="ar" fo:country="GB" fo:country-asian="US" fo:country-complex="SA"/>
    </style:style>
    <style:style style:name="P394" style:family="paragraph" style:parent-style-name="Normal">
      <style:paragraph-properties fo:line-height="100%" fo:margin-bottom="0cm"/>
      <style:text-properties style:font-name="Calibri" fo:font-size="10pt" style:font-name-asian="游明朝" style:font-size-asian="10pt" style:font-name-complex="Arial" style:font-size-complex="10pt" fo:language="en" fo:language-asian="en" fo:language-complex="ar" fo:country="GB" fo:country-asian="US" fo:country-complex="SA"/>
    </style:style>
    <style:style style:name="P395" style:family="paragraph" style:parent-style-name="Normal">
      <style:paragraph-properties fo:line-height="100%" fo:margin-bottom="0cm"/>
      <style:text-properties style:font-name="Calibri" fo:font-size="10pt" style:font-name-asian="游明朝" style:font-size-asian="10pt" style:font-name-complex="Arial" style:font-size-complex="10pt" fo:language="en" fo:language-asian="en" fo:language-complex="ar" fo:country="GB" fo:country-asian="US" fo:country-complex="SA"/>
    </style:style>
    <style:style style:name="Cell102" style:family="table-cell">
      <style:table-cell-properties fo:background-color="#00b050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96" style:family="paragraph" style:parent-style-name="Normal">
      <style:paragraph-properties fo:line-height="105%" fo:margin-bottom="0cm"/>
    </style:style>
    <style:style style:name="T39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397" style:family="paragraph" style:parent-style-name="Normal">
      <style:paragraph-properties fo:line-height="105%" fo:margin-bottom="0cm"/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03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98" style:family="paragraph" style:parent-style-name="Normal">
      <style:paragraph-properties fo:line-height="105%" fo:margin-bottom="0cm"/>
    </style:style>
    <style:style style:name="T39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32" style:family="table-row">
      <style:table-row-properties style:min-row-height="0.476cm" style:use-optimal-row-height="false"/>
    </style:style>
    <style:style style:name="Cell104" style:family="table-cell">
      <style:table-cell-properties fo:background-color="#dbdbdb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99" style:family="paragraph" style:parent-style-name="Normal">
      <style:paragraph-properties fo:line-height="105%" fo:margin-bottom="0cm"/>
    </style:style>
    <style:style style:name="T39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33" style:family="table-row">
      <style:table-row-properties style:min-row-height="0.979cm" style:use-optimal-row-height="false"/>
    </style:style>
    <style:style style:name="Cell105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00" style:family="paragraph" style:parent-style-name="Normal">
      <style:paragraph-properties fo:line-height="105%" fo:margin-bottom="0cm"/>
    </style:style>
    <style:style style:name="T40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06" style:family="table-cell">
      <style:table-cell-properties fo:background-color="#00b050" style:vertical-align="top" fo:border-bottom="#000000 0.035cm solid" fo:padding-left="0.19cm" fo:border-left="#000000 0.035cm solid" fo:padding-right="0.19cm" fo:border-right="#000000 0.035cm solid" fo:wrap-option="wrap"/>
    </style:style>
    <style:style style:name="P401" style:family="paragraph" style:parent-style-name="Normal">
      <style:paragraph-properties fo:line-height="105%" fo:margin-bottom="0cm"/>
    </style:style>
    <style:style style:name="T40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01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07" style:family="table-cell">
      <style:table-cell-properties style:vertical-align="top" fo:border-bottom="#000000 0.035cm solid" fo:padding-left="0.19cm" fo:border-left="#000000 0.035cm solid" fo:padding-right="0.19cm" fo:border-right="#000000 0.035cm solid" fo:wrap-option="wrap"/>
    </style:style>
    <style:style style:name="P402" style:family="paragraph" style:parent-style-name="Normal">
      <style:paragraph-properties fo:line-height="105%" fo:margin-bottom="0cm"/>
    </style:style>
    <style:style style:name="T40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0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02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02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34" style:family="table-row">
      <style:table-row-properties style:min-row-height="0.476cm" style:use-optimal-row-height="false"/>
    </style:style>
    <style:style style:name="Cell108" style:family="table-cell">
      <style:table-cell-properties fo:background-color="#dbdbdb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03" style:family="paragraph" style:parent-style-name="Normal">
      <style:paragraph-properties fo:line-height="105%" fo:margin-bottom="0cm"/>
    </style:style>
    <style:style style:name="T40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35" style:family="table-row">
      <style:table-row-properties style:min-row-height="1.455cm" style:use-optimal-row-height="false"/>
    </style:style>
    <style:style style:name="Cell109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04" style:family="paragraph" style:parent-style-name="Normal">
      <style:paragraph-properties fo:line-height="105%" fo:margin-bottom="0cm"/>
    </style:style>
    <style:style style:name="T40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10" style:family="table-cell">
      <style:table-cell-properties fo:background-color="#00b050" style:vertical-align="top" fo:border-bottom="#000000 0.035cm solid" fo:padding-left="0.19cm" fo:border-left="#000000 0.035cm solid" fo:padding-right="0.19cm" fo:border-right="#000000 0.035cm solid" fo:wrap-option="wrap"/>
    </style:style>
    <style:style style:name="P405" style:family="paragraph" style:parent-style-name="Normal">
      <style:paragraph-properties fo:line-height="105%" fo:margin-bottom="0cm"/>
    </style:style>
    <style:style style:name="T40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11" style:family="table-cell">
      <style:table-cell-properties style:vertical-align="top" fo:border-bottom="#000000 0.035cm solid" fo:padding-left="0.19cm" fo:border-left="#000000 0.035cm solid" fo:padding-right="0.19cm" fo:border-right="#000000 0.035cm solid" fo:wrap-option="wrap"/>
    </style:style>
    <style:style style:name="P406" style:family="paragraph" style:parent-style-name="Normal">
      <style:paragraph-properties fo:line-height="105%" fo:margin-bottom="0cm"/>
    </style:style>
    <style:style style:name="T40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0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06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06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06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06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06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407" style:family="paragraph" style:parent-style-name="Normal">
      <style:paragraph-properties fo:line-height="105%" fo:margin-bottom="0cm"/>
    </style:style>
    <style:style style:name="T40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408" style:family="paragraph" style:parent-style-name="Normal">
      <style:paragraph-properties fo:line-height="105%" fo:margin-bottom="0cm"/>
    </style:style>
    <style:style style:name="T40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36" style:family="table-row">
      <style:table-row-properties style:min-row-height="0.503cm" style:use-optimal-row-height="false"/>
    </style:style>
    <style:style style:name="Cell112" style:family="table-cell">
      <style:table-cell-properties fo:background-color="#dbdbdb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09" style:family="paragraph" style:parent-style-name="Normal">
      <style:paragraph-properties fo:line-height="105%" fo:margin-bottom="0cm"/>
    </style:style>
    <style:style style:name="T40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37" style:family="table-row">
      <style:table-row-properties style:min-row-height="0.979cm" style:use-optimal-row-height="false"/>
    </style:style>
    <style:style style:name="Cell113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10" style:family="paragraph" style:parent-style-name="Normal">
      <style:paragraph-properties fo:line-height="105%" fo:margin-bottom="0cm"/>
    </style:style>
    <style:style style:name="T41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14" style:family="table-cell">
      <style:table-cell-properties fo:background-color="#ffff00" style:vertical-align="top" fo:border-bottom="#000000 0.035cm solid" fo:padding-left="0.19cm" fo:border-left="#000000 0.035cm solid" fo:padding-right="0.19cm" fo:border-right="#000000 0.035cm solid" fo:wrap-option="wrap"/>
    </style:style>
    <style:style style:name="P411" style:family="paragraph" style:parent-style-name="Normal">
      <style:paragraph-properties fo:line-height="105%" fo:margin-bottom="0cm"/>
    </style:style>
    <style:style style:name="T41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15" style:family="table-cell">
      <style:table-cell-properties style:vertical-align="top" fo:border-bottom="#000000 0.035cm solid" fo:padding-left="0.19cm" fo:border-left="#000000 0.035cm solid" fo:padding-right="0.19cm" fo:border-right="#000000 0.035cm solid" fo:wrap-option="wrap"/>
    </style:style>
    <style:style style:name="P412" style:family="paragraph" style:parent-style-name="Normal">
      <style:paragraph-properties fo:line-height="105%" fo:margin-bottom="0cm"/>
    </style:style>
    <style:style style:name="T41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38" style:family="table-row">
      <style:table-row-properties style:min-row-height="0.344cm" style:use-optimal-row-height="false"/>
    </style:style>
    <style:style style:name="Cell116" style:family="table-cell">
      <style:table-cell-properties fo:background-color="#dbdbdb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13" style:family="paragraph" style:parent-style-name="Normal">
      <style:paragraph-properties fo:line-height="105%" fo:margin-bottom="0cm"/>
    </style:style>
    <style:style style:name="T41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39" style:family="table-row">
      <style:table-row-properties style:min-row-height="1.349cm" style:use-optimal-row-height="false"/>
    </style:style>
    <style:style style:name="Cell117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14" style:family="paragraph" style:parent-style-name="Normal">
      <style:paragraph-properties fo:line-height="105%" fo:margin-bottom="0cm"/>
    </style:style>
    <style:style style:name="T41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415" style:family="paragraph" style:parent-style-name="Normal">
      <style:paragraph-properties fo:line-height="105%" fo:margin-bottom="0cm"/>
    </style:style>
    <style:style style:name="T41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18" style:family="table-cell">
      <style:table-cell-properties fo:background-color="#ffff00" style:vertical-align="top" fo:border-bottom="#000000 0.035cm solid" fo:padding-left="0.19cm" fo:border-left="#000000 0.035cm solid" fo:padding-right="0.19cm" fo:border-right="#000000 0.035cm solid" fo:wrap-option="wrap"/>
    </style:style>
    <style:style style:name="P416" style:family="paragraph" style:parent-style-name="Normal">
      <style:paragraph-properties fo:line-height="105%" fo:margin-bottom="0cm"/>
    </style:style>
    <style:style style:name="T41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19" style:family="table-cell">
      <style:table-cell-properties style:vertical-align="top" fo:border-bottom="#000000 0.035cm solid" fo:padding-left="0.19cm" fo:border-left="#000000 0.035cm solid" fo:padding-right="0.19cm" fo:border-right="#000000 0.035cm solid" fo:wrap-option="wrap"/>
    </style:style>
    <style:style style:name="P417" style:family="paragraph" style:parent-style-name="Normal">
      <style:paragraph-properties fo:line-height="105%" fo:margin-bottom="0cm"/>
    </style:style>
    <style:style style:name="T41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40" style:family="table-row">
      <style:table-row-properties style:min-row-height="0.423cm" style:use-optimal-row-height="false"/>
    </style:style>
    <style:style style:name="Cell120" style:family="table-cell">
      <style:table-cell-properties fo:background-color="#dbdbdb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18" style:family="paragraph" style:parent-style-name="Normal">
      <style:paragraph-properties fo:line-height="105%" fo:margin-bottom="0cm"/>
    </style:style>
    <style:style style:name="T41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41" style:family="table-row">
      <style:table-row-properties style:min-row-height="1.244cm" style:use-optimal-row-height="false"/>
    </style:style>
    <style:style style:name="Cell121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19" style:family="paragraph" style:parent-style-name="Normal">
      <style:paragraph-properties fo:line-height="105%" fo:margin-bottom="0cm"/>
    </style:style>
    <style:style style:name="T41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22" style:family="table-cell">
      <style:table-cell-properties fo:background-color="#ffff00" style:vertical-align="top" fo:border-bottom="#000000 0.035cm solid" fo:padding-left="0.19cm" fo:border-left="#000000 0.035cm solid" fo:padding-right="0.19cm" fo:border-right="#000000 0.035cm solid" fo:wrap-option="wrap"/>
    </style:style>
    <style:style style:name="P420" style:family="paragraph" style:parent-style-name="Normal">
      <style:paragraph-properties fo:line-height="105%" fo:margin-bottom="0cm"/>
    </style:style>
    <style:style style:name="T42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23" style:family="table-cell">
      <style:table-cell-properties style:vertical-align="top" fo:border-bottom="#000000 0.035cm solid" fo:padding-left="0.19cm" fo:border-left="#000000 0.035cm solid" fo:padding-right="0.19cm" fo:border-right="#000000 0.035cm solid" fo:wrap-option="wrap"/>
    </style:style>
    <style:style style:name="P421" style:family="paragraph" style:parent-style-name="Normal">
      <style:paragraph-properties fo:line-height="105%" fo:margin-bottom="0cm"/>
    </style:style>
    <style:style style:name="T42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2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21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21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21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21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21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21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422" style:family="paragraph" style:parent-style-name="Normal">
      <style:paragraph-properties fo:text-align="justify"/>
    </style:style>
    <style:style style:name="T422_1" style:family="text">
      <style:text-properties fo:font-size="10pt" style:font-name-asian="Arial" style:font-size-asian="10pt" style:font-name-complex="Arial" style:font-size-complex="10pt"/>
    </style:style>
    <style:style style:name="P423" style:family="paragraph" style:parent-style-name="List_20_Paragraph">
      <style:paragraph-properties fo:text-align="justify"/>
    </style:style>
    <style:style style:name="T423_1" style:family="text">
      <style:text-properties fo:font-size="11pt" style:font-name-asian="Arial" style:font-size-asian="11pt" style:font-name-complex="Arial" style:font-size-complex="11pt"/>
    </style:style>
    <style:style style:name="T423_2" style:family="text">
      <style:text-properties fo:font-size="11pt" style:font-name-asian="Arial" style:font-size-asian="11pt" style:font-name-complex="Arial" style:font-size-complex="11pt"/>
    </style:style>
    <style:style style:name="P424" style:family="paragraph" style:parent-style-name="Normal">
      <style:paragraph-properties fo:text-align="justify"/>
    </style:style>
    <style:style style:name="T424_1" style:family="text">
      <style:text-properties fo:font-size="11pt" style:font-name-asian="Arial" style:font-size-asian="11pt" style:font-name-complex="Arial" style:font-size-complex="11pt"/>
    </style:style>
    <style:style style:name="P425" style:family="paragraph" style:parent-style-name="Normal">
      <style:paragraph-properties fo:text-align="justify"/>
    </style:style>
    <style:style style:name="T425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425_2" style:family="text"/>
    <style:style style:name="T425_3" style:family="text" style:parent-style-name="Internet_20_link">
      <style:text-properties fo:color="#0563c1" style:font-name="Calibri" fo:font-size="11pt" style:font-name-asian="Calibri" style:font-size-asian="11pt" style:font-name-complex="Calibri" style:font-size-complex="11pt" fo:font-weight="bold" style:font-weight-asian="bold" style:font-weight-complex="bold"/>
    </style:style>
    <style:style style:name="T425_4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426" style:family="paragraph" style:parent-style-name="Normal">
      <style:paragraph-properties fo:text-align="justify"/>
    </style:style>
    <style:style style:name="T426_1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/>
    </style:style>
    <style:style style:name="P427" style:family="paragraph" style:parent-style-name="List_20_Paragraph">
      <style:paragraph-properties fo:text-align="justify"/>
    </style:style>
    <style:style style:name="T427_1" style:family="text">
      <style:text-properties fo:font-size="11pt" style:font-name-asian="Arial" style:font-size-asian="11pt" style:font-name-complex="Arial" style:font-size-complex="11pt"/>
    </style:style>
    <style:style style:name="P428" style:family="paragraph" style:parent-style-name="List_20_Paragraph">
      <style:paragraph-properties fo:text-align="justify"/>
    </style:style>
    <style:style style:name="P429" style:family="paragraph" style:parent-style-name="List_20_Paragraph">
      <style:paragraph-properties fo:text-align="justify" fo:margin-bottom="0cm"/>
      <style:text-properties fo:font-size="11pt" style:font-name-asian="Arial" style:font-size-asian="11pt" style:font-name-complex="Arial" style:font-size-complex="11pt"/>
    </style:style>
    <style:style style:name="T429_1" style:family="text">
      <style:text-properties fo:font-size="11pt" style:font-name-asian="Arial" style:font-size-asian="11pt" style:font-name-complex="Arial" style:font-size-complex="11pt"/>
    </style:style>
    <style:style style:name="P430" style:family="paragraph" style:parent-style-name="List_20_Paragraph">
      <style:paragraph-properties fo:text-align="justify" fo:margin-bottom="0cm"/>
      <style:text-properties fo:font-size="11pt" style:font-name-asian="Arial" style:font-size-asian="11pt" style:font-name-complex="Arial" style:font-size-complex="11pt"/>
    </style:style>
    <style:style style:name="T430_1" style:family="text">
      <style:text-properties fo:font-size="11pt" style:font-name-asian="Arial" style:font-size-asian="11pt" style:font-name-complex="Arial" style:font-size-complex="11pt"/>
    </style:style>
    <style:style style:name="P431" style:family="paragraph" style:parent-style-name="List_20_Paragraph">
      <style:paragraph-properties fo:text-align="justify" fo:margin-bottom="0cm"/>
      <style:text-properties fo:font-size="11pt" style:font-name-asian="Arial" style:font-size-asian="11pt" style:font-name-complex="Arial" style:font-size-complex="11pt"/>
    </style:style>
    <style:style style:name="T431_1" style:family="text">
      <style:text-properties fo:font-size="11pt" style:font-name-asian="Arial" style:font-size-asian="11pt" style:font-name-complex="Arial" style:font-size-complex="11pt"/>
    </style:style>
    <style:style style:name="P432" style:family="paragraph" style:parent-style-name="List_20_Paragraph">
      <style:paragraph-properties fo:text-align="justify" fo:margin-bottom="0cm"/>
      <style:text-properties fo:font-size="11pt" style:font-name-asian="Arial" style:font-size-asian="11pt" style:font-name-complex="Arial" style:font-size-complex="11pt"/>
    </style:style>
    <style:style style:name="T432_1" style:family="text">
      <style:text-properties fo:font-size="11pt" style:font-name-asian="Arial" style:font-size-asian="11pt" style:font-name-complex="Arial" style:font-size-complex="11pt"/>
    </style:style>
    <style:style style:name="P433" style:family="paragraph" style:parent-style-name="List_20_Paragraph">
      <style:paragraph-properties fo:text-align="justify" fo:text-indent="-0.635cm" fo:margin-bottom="0cm"/>
      <style:text-properties fo:font-size="11pt" style:font-name-asian="Arial" style:font-size-asian="11pt" style:font-name-complex="Arial" style:font-size-complex="11pt"/>
    </style:style>
    <style:style style:name="P434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434_1" style:family="text">
      <style:text-properties fo:font-size="11pt" style:font-name-asian="Arial" style:font-size-asian="11pt" style:font-name-complex="Arial" style:font-size-complex="11pt"/>
    </style:style>
    <style:style style:name="T434_2" style:family="text">
      <style:text-properties fo:font-size="11pt" style:font-name-asian="Arial" style:font-size-asian="11pt" style:font-name-complex="Arial" style:font-size-complex="11pt"/>
    </style:style>
    <style:style style:name="T434_3" style:family="text">
      <style:text-properties fo:font-size="11pt" style:font-name-asian="Arial" style:font-size-asian="11pt" style:font-name-complex="Arial" style:font-size-complex="11pt"/>
    </style:style>
    <style:style style:name="T434_4" style:family="text">
      <style:text-properties fo:font-size="11pt" style:font-name-asian="Arial" style:font-size-asian="11pt" style:font-name-complex="Arial" style:font-size-complex="11pt"/>
    </style:style>
    <style:style style:name="T434_5" style:family="text">
      <style:text-properties fo:font-size="11pt" style:font-name-asian="Arial" style:font-size-asian="11pt" style:font-name-complex="Arial" style:font-size-complex="11pt"/>
    </style:style>
    <style:style style:name="T434_6" style:family="text">
      <style:text-properties fo:font-size="11pt" style:font-name-asian="Arial" style:font-size-asian="11pt" style:font-name-complex="Arial" style:font-size-complex="11pt"/>
    </style:style>
    <style:style style:name="P435" style:family="paragraph" style:parent-style-name="Normal">
      <style:paragraph-properties fo:text-align="justify"/>
    </style:style>
    <style:style style:name="T435_1" style:family="text">
      <style:text-properties fo:font-size="11pt" style:font-name-asian="Arial" style:font-size-asian="11pt" style:font-name-complex="Arial" style:font-size-complex="11pt"/>
    </style:style>
    <style:style style:name="P436" style:family="paragraph" style:parent-style-name="List_20_Paragraph">
      <style:paragraph-properties fo:text-align="justify"/>
    </style:style>
    <style:style style:name="T436_1" style:family="text">
      <style:text-properties fo:font-size="11pt" style:font-name-asian="Arial" style:font-size-asian="11pt" style:font-name-complex="Arial" style:font-size-complex="11pt"/>
    </style:style>
    <style:style style:name="T436_2" style:family="text">
      <style:text-properties fo:font-size="11pt" style:font-name-asian="Arial" style:font-size-asian="11pt" style:font-name-complex="Arial" style:font-size-complex="11pt"/>
    </style:style>
    <style:style style:name="T436_3" style:family="text">
      <style:text-properties fo:font-size="11pt" style:font-name-asian="Arial" style:font-size-asian="11pt" style:font-name-complex="Arial" style:font-size-complex="11pt"/>
    </style:style>
    <style:style style:name="T436_4" style:family="text">
      <style:text-properties fo:font-size="11pt" style:font-name-asian="Arial" style:font-size-asian="11pt" style:font-name-complex="Arial" style:font-size-complex="11pt"/>
    </style:style>
    <style:style style:name="T436_5" style:family="text">
      <style:text-properties fo:font-size="11pt" style:font-name-asian="Arial" style:font-size-asian="11pt" style:font-name-complex="Arial" style:font-size-complex="11pt"/>
    </style:style>
    <style:style style:name="P437" style:family="paragraph" style:parent-style-name="Normal">
      <style:paragraph-properties fo:text-align="justify"/>
      <style:text-properties style:font-name="Calibri" fo:font-size="11pt" style:font-name-asian="Calibri" style:font-size-asian="11pt" style:font-name-complex="Calibri" style:font-size-complex="11pt"/>
    </style:style>
    <style:style style:name="P438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438_1" style:family="text">
      <style:text-properties fo:font-size="14pt" style:font-size-asian="14pt" style:font-size-complex="11pt" fo:font-weight="bold" style:font-weight-asian="bold"/>
    </style:style>
    <style:style style:name="T438_2" style:family="text">
      <style:text-properties fo:font-size="14pt" style:font-size-asian="14pt" style:font-size-complex="11pt" fo:font-weight="bold" style:font-weight-asian="bold"/>
    </style:style>
    <style:style style:name="T438_3" style:family="text">
      <style:text-properties fo:font-size="14pt" style:font-size-asian="14pt" style:font-size-complex="11pt" fo:font-weight="bold" style:font-weight-asian="bold"/>
    </style:style>
    <style:style style:name="T438_4" style:family="text">
      <style:text-properties fo:font-size="14pt" style:font-size-asian="14pt" style:font-size-complex="11pt" fo:font-weight="bold" style:font-weight-asian="bold"/>
    </style:style>
    <style:style style:name="P439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440" style:family="paragraph" style:parent-style-name="Normal"/>
    <style:style style:name="T44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41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42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442_1" style:family="text">
      <style:text-properties fo:font-size="11pt" style:font-name-asian="Arial" style:font-size-asian="11pt" style:font-name-complex="Arial" style:font-size-complex="11pt"/>
    </style:style>
    <style:style style:name="T442_2" style:family="text">
      <style:text-properties fo:font-size="11pt" style:font-name-asian="Arial" style:font-size-asian="11pt" style:font-name-complex="Arial" style:font-size-complex="11pt"/>
    </style:style>
    <style:style style:name="T442_3" style:family="text">
      <style:text-properties fo:font-size="11pt" style:font-name-asian="Arial" style:font-size-asian="11pt" style:font-name-complex="Arial" style:font-size-complex="11pt"/>
    </style:style>
    <style:style style:name="T442_4" style:family="text">
      <style:text-properties fo:font-size="11pt" style:font-name-asian="Arial" style:font-size-asian="11pt" style:font-name-complex="Arial" style:font-size-complex="11pt"/>
    </style:style>
    <style:style style:name="T442_5" style:family="text">
      <style:text-properties fo:font-size="11pt" style:font-name-asian="Arial" style:font-size-asian="11pt" style:font-name-complex="Arial" style:font-size-complex="11pt"/>
    </style:style>
    <style:style style:name="T442_6" style:family="text">
      <style:text-properties fo:font-size="11pt" style:font-name-asian="Arial" style:font-size-asian="11pt" style:font-name-complex="Arial" style:font-size-complex="11pt"/>
    </style:style>
    <style:style style:name="T442_7" style:family="text">
      <style:text-properties fo:font-size="11pt" style:font-name-asian="Arial" style:font-size-asian="11pt" style:font-name-complex="Arial" style:font-size-complex="11pt"/>
    </style:style>
    <style:style style:name="T442_8" style:family="text">
      <style:text-properties fo:font-size="11pt" style:font-name-asian="Arial" style:font-size-asian="11pt" style:font-name-complex="Arial" style:font-size-complex="11pt"/>
    </style:style>
    <style:style style:name="T442_9" style:family="text">
      <style:text-properties fo:font-size="11pt" style:font-name-asian="Arial" style:font-size-asian="11pt" style:font-name-complex="Arial" style:font-size-complex="11pt"/>
    </style:style>
    <style:style style:name="T442_10" style:family="text">
      <style:text-properties fo:font-size="11pt" style:font-name-asian="Arial" style:font-size-asian="11pt" style:font-name-complex="Arial" style:font-size-complex="11pt"/>
    </style:style>
    <style:style style:name="T442_11" style:family="text">
      <style:text-properties fo:font-size="11pt" style:font-name-asian="Arial" style:font-size-asian="11pt" style:font-name-complex="Arial" style:font-size-complex="11pt"/>
    </style:style>
    <style:style style:name="T442_12" style:family="text">
      <style:text-properties fo:font-size="11pt" style:font-name-asian="Arial" style:font-size-asian="11pt" style:font-name-complex="Arial" style:font-size-complex="11pt"/>
    </style:style>
    <style:style style:name="T442_13" style:family="text">
      <style:text-properties fo:font-size="11pt" style:font-name-asian="Arial" style:font-size-asian="11pt" style:font-name-complex="Arial" style:font-size-complex="11pt"/>
    </style:style>
    <style:style style:name="P443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444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444_1" style:family="text">
      <style:text-properties fo:font-size="11pt" style:font-name-asian="Arial" style:font-size-asian="11pt" style:font-name-complex="Arial" style:font-size-complex="11pt"/>
    </style:style>
    <style:style style:name="T444_2" style:family="text">
      <style:text-properties fo:font-size="11pt" style:font-name-asian="Arial" style:font-size-asian="11pt" style:font-name-complex="Arial" style:font-size-complex="11pt"/>
    </style:style>
    <style:style style:name="T444_3" style:family="text">
      <style:text-properties fo:font-size="11pt" style:font-name-asian="Arial" style:font-size-asian="11pt" style:font-name-complex="Arial" style:font-size-complex="11pt"/>
    </style:style>
    <style:style style:name="T444_4" style:family="text">
      <style:text-properties fo:font-size="11pt" style:font-name-asian="Arial" style:font-size-asian="11pt" style:font-name-complex="Arial" style:font-size-complex="11pt"/>
    </style:style>
    <style:style style:name="T444_5" style:family="text">
      <style:text-properties fo:font-size="11pt" style:font-name-asian="Arial" style:font-size-asian="11pt" style:font-name-complex="Arial" style:font-size-complex="11pt"/>
    </style:style>
    <style:style style:name="T444_6" style:family="text">
      <style:text-properties fo:font-size="11pt" style:font-name-asian="Arial" style:font-size-asian="11pt" style:font-name-complex="Arial" style:font-size-complex="11pt"/>
    </style:style>
    <style:style style:name="T444_7" style:family="text">
      <style:text-properties fo:font-size="11pt" style:font-name-asian="Arial" style:font-size-asian="11pt" style:font-name-complex="Arial" style:font-size-complex="11pt"/>
    </style:style>
    <style:style style:name="T444_8" style:family="text">
      <style:text-properties fo:font-size="11pt" style:font-name-asian="Arial" style:font-size-asian="11pt" style:font-name-complex="Arial" style:font-size-complex="11pt"/>
    </style:style>
    <style:style style:name="T444_9" style:family="text">
      <style:text-properties fo:font-size="11pt" style:font-name-asian="Arial" style:font-size-asian="11pt" style:font-name-complex="Arial" style:font-size-complex="11pt"/>
    </style:style>
    <style:style style:name="T444_10" style:family="text">
      <style:text-properties fo:font-size="11pt" style:font-name-asian="Arial" style:font-size-asian="11pt" style:font-name-complex="Arial" style:font-size-complex="11pt"/>
    </style:style>
    <style:style style:name="T444_11" style:family="text">
      <style:text-properties fo:font-size="11pt" style:font-name-asian="Arial" style:font-size-asian="11pt" style:font-name-complex="Arial" style:font-size-complex="11pt"/>
    </style:style>
    <style:style style:name="T444_12" style:family="text">
      <style:text-properties fo:font-size="11pt" style:font-name-asian="Arial" style:font-size-asian="11pt" style:font-name-complex="Arial" style:font-size-complex="11pt"/>
    </style:style>
    <style:style style:name="T444_13" style:family="text">
      <style:text-properties fo:font-size="11pt" style:font-name-asian="Arial" style:font-size-asian="11pt" style:font-name-complex="Arial" style:font-size-complex="11pt"/>
    </style:style>
    <style:style style:name="P445" style:family="paragraph" style:parent-style-name="Normal">
      <style:paragraph-properties fo:text-align="justify"/>
    </style:style>
    <style:style style:name="T445_1" style:family="text">
      <style:text-properties fo:font-size="11pt" style:font-name-asian="Arial" style:font-size-asian="11pt" style:font-name-complex="Arial" style:font-size-complex="11pt"/>
    </style:style>
    <style:style style:name="P446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446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446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446_3" style:family="text">
      <style:text-properties fo:font-size="11pt" style:font-name-asian="Arial" style:font-size-asian="11pt" style:font-name-complex="Arial" style:font-size-complex="11pt"/>
    </style:style>
    <style:style style:name="T446_4" style:family="text">
      <style:text-properties fo:font-size="11pt" style:font-name-asian="Arial" style:font-size-asian="11pt" style:font-name-complex="Arial" style:font-size-complex="11pt"/>
    </style:style>
    <style:style style:name="T446_5" style:family="text">
      <style:text-properties fo:font-size="11pt" style:font-name-asian="Arial" style:font-size-asian="11pt" style:font-name-complex="Arial" style:font-size-complex="11pt"/>
    </style:style>
    <style:style style:name="T446_6" style:family="text">
      <style:text-properties fo:font-size="11pt" style:font-name-asian="Arial" style:font-size-asian="11pt" style:font-name-complex="Arial" style:font-size-complex="11pt"/>
    </style:style>
    <style:style style:name="T446_7" style:family="text">
      <style:text-properties fo:font-size="11pt" style:font-name-asian="Arial" style:font-size-asian="11pt" style:font-name-complex="Arial" style:font-size-complex="11pt"/>
    </style:style>
    <style:style style:name="T446_8" style:family="text">
      <style:text-properties fo:font-size="11pt" style:font-name-asian="Arial" style:font-size-asian="11pt" style:font-name-complex="Arial" style:font-size-complex="11pt"/>
    </style:style>
    <style:style style:name="T446_9" style:family="text">
      <style:text-properties fo:font-size="11pt" style:font-name-asian="Arial" style:font-size-asian="11pt" style:font-name-complex="Arial" style:font-size-complex="11pt"/>
    </style:style>
    <style:style style:name="T446_10" style:family="text">
      <style:text-properties fo:font-size="11pt" style:font-name-asian="Arial" style:font-size-asian="11pt" style:font-name-complex="Arial" style:font-size-complex="11pt"/>
    </style:style>
    <style:style style:name="T446_11" style:family="text">
      <style:text-properties fo:font-size="11pt" style:font-name-asian="Arial" style:font-size-asian="11pt" style:font-name-complex="Arial" style:font-size-complex="11pt"/>
    </style:style>
    <style:style style:name="T446_12" style:family="text">
      <style:text-properties fo:font-size="11pt" style:font-name-asian="Arial" style:font-size-asian="11pt" style:font-name-complex="Arial" style:font-size-complex="11pt"/>
    </style:style>
    <style:style style:name="T446_13" style:family="text">
      <style:text-properties fo:font-size="11pt" style:font-name-asian="Arial" style:font-size-asian="11pt" style:font-name-complex="Arial" style:font-size-complex="11pt"/>
    </style:style>
    <style:style style:name="T446_14" style:family="text">
      <style:text-properties fo:font-size="11pt" style:font-name-asian="Arial" style:font-size-asian="11pt" style:font-name-complex="Arial" style:font-size-complex="11pt"/>
    </style:style>
    <style:style style:name="T446_15" style:family="text">
      <style:text-properties fo:font-size="11pt" style:font-name-asian="Arial" style:font-size-asian="11pt" style:font-name-complex="Arial" style:font-size-complex="11pt"/>
    </style:style>
    <style:style style:name="T446_16" style:family="text">
      <style:text-properties fo:font-size="11pt" style:font-name-asian="Arial" style:font-size-asian="11pt" style:font-name-complex="Arial" style:font-size-complex="11pt"/>
    </style:style>
    <style:style style:name="T446_17" style:family="text">
      <style:text-properties fo:font-size="11pt" style:font-name-asian="Arial" style:font-size-asian="11pt" style:font-name-complex="Arial" style:font-size-complex="11pt"/>
    </style:style>
    <style:style style:name="T446_18" style:family="text">
      <style:text-properties fo:font-size="11pt" style:font-name-asian="Arial" style:font-size-asian="11pt" style:font-name-complex="Arial" style:font-size-complex="11pt"/>
    </style:style>
    <style:style style:name="P447" style:family="paragraph" style:parent-style-name="List_20_Paragraph">
      <style:paragraph-properties fo:text-align="justify" fo:margin-bottom="0cm"/>
      <style:text-properties fo:font-size="11pt" style:font-name-asian="Arial" style:font-size-asian="11pt" style:font-name-complex="Arial" style:font-size-complex="11pt"/>
    </style:style>
    <style:style style:name="P448" style:family="paragraph" style:parent-style-name="List_20_Paragraph">
      <style:paragraph-properties fo:text-align="justify" fo:margin-bottom="0cm"/>
    </style:style>
    <style:style style:name="T448_1" style:family="text">
      <style:text-properties fo:font-size="11pt" style:font-name-asian="Arial" style:font-size-asian="11pt" style:font-name-complex="Arial" style:font-size-complex="11pt"/>
    </style:style>
    <style:style style:name="T448_2" style:family="text">
      <style:text-properties fo:font-size="11pt" style:font-name-asian="Arial" style:font-size-asian="11pt" style:font-name-complex="Arial" style:font-size-complex="11pt"/>
    </style:style>
    <style:style style:name="T448_3" style:family="text">
      <style:text-properties fo:font-size="11pt" style:font-name-asian="Arial" style:font-size-asian="11pt" style:font-name-complex="Arial" style:font-size-complex="11pt"/>
    </style:style>
    <style:style style:name="T448_4" style:family="text">
      <style:text-properties fo:font-size="11pt" style:font-name-asian="Arial" style:font-size-asian="11pt" style:font-name-complex="Arial" style:font-size-complex="11pt"/>
    </style:style>
    <style:style style:name="T448_5" style:family="text">
      <style:text-properties fo:font-size="11pt" style:font-name-asian="Arial" style:font-size-asian="11pt" style:font-name-complex="Arial" style:font-size-complex="11pt"/>
    </style:style>
    <style:style style:name="T448_6" style:family="text">
      <style:text-properties fo:font-size="11pt" style:font-name-asian="Arial" style:font-size-asian="11pt" style:font-name-complex="Arial" style:font-size-complex="11pt"/>
    </style:style>
    <style:style style:name="T448_7" style:family="text">
      <style:text-properties fo:font-size="11pt" style:font-name-asian="Arial" style:font-size-asian="11pt" style:font-name-complex="Arial" style:font-size-complex="11pt"/>
    </style:style>
    <style:style style:name="T448_8" style:family="text">
      <style:text-properties fo:font-size="11pt" style:font-name-asian="Arial" style:font-size-asian="11pt" style:font-name-complex="Arial" style:font-size-complex="11pt"/>
    </style:style>
    <style:style style:name="T448_9" style:family="text">
      <style:text-properties fo:font-size="11pt" style:font-name-asian="Arial" style:font-size-asian="11pt" style:font-name-complex="Arial" style:font-size-complex="11pt"/>
    </style:style>
    <style:style style:name="T448_10" style:family="text">
      <style:text-properties fo:font-size="11pt" style:font-name-asian="Arial" style:font-size-asian="11pt" style:font-name-complex="Arial" style:font-size-complex="11pt"/>
    </style:style>
    <style:style style:name="T448_11" style:family="text">
      <style:text-properties fo:font-size="11pt" style:font-name-asian="Arial" style:font-size-asian="11pt" style:font-name-complex="Arial" style:font-size-complex="11pt"/>
    </style:style>
    <style:style style:name="T448_12" style:family="text">
      <style:text-properties fo:font-size="11pt" style:font-name-asian="Arial" style:font-size-asian="11pt" style:font-name-complex="Arial" style:font-size-complex="11pt"/>
    </style:style>
    <style:style style:name="T448_13" style:family="text">
      <style:text-properties fo:font-size="11pt" style:font-name-asian="Arial" style:font-size-asian="11pt" style:font-name-complex="Arial" style:font-size-complex="11pt"/>
    </style:style>
    <style:style style:name="P449" style:family="paragraph" style:parent-style-name="List_20_Paragraph">
      <style:paragraph-properties fo:text-align="justify" fo:margin-bottom="0cm"/>
      <style:text-properties fo:font-size="11pt" style:font-name-asian="Arial" style:font-size-asian="11pt" style:font-name-complex="Arial" style:font-size-complex="11pt"/>
    </style:style>
    <style:style style:name="P450" style:family="paragraph" style:parent-style-name="List_20_Paragraph">
      <style:paragraph-properties fo:text-align="justify" fo:margin-bottom="0cm"/>
    </style:style>
    <style:style style:name="T450_1" style:family="text">
      <style:text-properties fo:font-size="11pt" style:font-name-asian="Arial" style:font-size-asian="11pt" style:font-name-complex="Arial" style:font-size-complex="11pt"/>
    </style:style>
    <style:style style:name="T450_2" style:family="text">
      <style:text-properties fo:font-size="11pt" style:font-name-asian="Arial" style:font-size-asian="11pt" style:font-name-complex="Arial" style:font-size-complex="11pt"/>
    </style:style>
    <style:style style:name="T450_3" style:family="text">
      <style:text-properties fo:font-size="11pt" style:font-name-asian="Arial" style:font-size-asian="11pt" style:font-name-complex="Arial" style:font-size-complex="11pt"/>
    </style:style>
    <style:style style:name="T450_4" style:family="text">
      <style:text-properties fo:font-size="11pt" style:font-name-asian="Arial" style:font-size-asian="11pt" style:font-name-complex="Arial" style:font-size-complex="11pt"/>
    </style:style>
    <style:style style:name="T450_5" style:family="text">
      <style:text-properties fo:font-size="11pt" style:font-name-asian="Arial" style:font-size-asian="11pt" style:font-name-complex="Arial" style:font-size-complex="11pt"/>
    </style:style>
    <style:style style:name="T450_6" style:family="text">
      <style:text-properties fo:font-size="11pt" style:font-name-asian="Arial" style:font-size-asian="11pt" style:font-name-complex="Arial" style:font-size-complex="11pt"/>
    </style:style>
    <style:style style:name="T450_7" style:family="text">
      <style:text-properties fo:font-size="11pt" style:font-name-asian="Arial" style:font-size-asian="11pt" style:font-name-complex="Arial" style:font-size-complex="11pt"/>
    </style:style>
    <style:style style:name="T450_8" style:family="text">
      <style:text-properties fo:font-size="11pt" style:font-name-asian="Arial" style:font-size-asian="11pt" style:font-name-complex="Arial" style:font-size-complex="11pt"/>
    </style:style>
    <style:style style:name="T450_9" style:family="text">
      <style:text-properties fo:font-size="11pt" style:font-name-asian="Arial" style:font-size-asian="11pt" style:font-name-complex="Arial" style:font-size-complex="11pt"/>
    </style:style>
    <style:style style:name="T450_10" style:family="text">
      <style:text-properties fo:font-size="11pt" style:font-name-asian="Arial" style:font-size-asian="11pt" style:font-name-complex="Arial" style:font-size-complex="11pt"/>
    </style:style>
    <style:style style:name="T450_11" style:family="text">
      <style:text-properties fo:font-size="11pt" style:font-name-asian="Arial" style:font-size-asian="11pt" style:font-name-complex="Arial" style:font-size-complex="11pt"/>
    </style:style>
    <style:style style:name="P451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452" style:family="paragraph" style:parent-style-name="List_20_Paragraph">
      <style:paragraph-properties fo:text-align="justify"/>
    </style:style>
    <style:style style:name="T452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452_2" style:family="text">
      <style:text-properties fo:font-size="11pt" style:font-name-asian="Arial" style:font-size-asian="11pt" style:font-name-complex="Arial" style:font-size-complex="11pt"/>
    </style:style>
    <style:style style:name="T452_3" style:family="text">
      <style:text-properties fo:font-size="11pt" style:font-name-asian="Arial" style:font-size-asian="11pt" style:font-name-complex="Arial" style:font-size-complex="11pt"/>
    </style:style>
    <style:style style:name="T452_4" style:family="text">
      <style:text-properties fo:font-size="11pt" style:font-name-asian="Arial" style:font-size-asian="11pt" style:font-name-complex="Arial" style:font-size-complex="11pt"/>
    </style:style>
    <style:style style:name="T452_5" style:family="text">
      <style:text-properties fo:font-size="11pt" style:font-name-asian="Arial" style:font-size-asian="11pt" style:font-name-complex="Arial" style:font-size-complex="11pt"/>
    </style:style>
    <style:style style:name="T452_6" style:family="text">
      <style:text-properties fo:font-size="11pt" style:font-name-asian="Arial" style:font-size-asian="11pt" style:font-name-complex="Arial" style:font-size-complex="11pt"/>
    </style:style>
    <style:style style:name="T452_7" style:family="text">
      <style:text-properties fo:font-size="11pt" style:font-name-asian="Arial" style:font-size-asian="11pt" style:font-name-complex="Arial" style:font-size-complex="11pt"/>
    </style:style>
    <style:style style:name="T452_8" style:family="text">
      <style:text-properties fo:font-size="11pt" style:font-name-asian="Arial" style:font-size-asian="11pt" style:font-name-complex="Arial" style:font-size-complex="11pt"/>
    </style:style>
    <style:style style:name="T452_9" style:family="text">
      <style:text-properties fo:font-size="11pt" style:font-name-asian="Arial" style:font-size-asian="11pt" style:font-name-complex="Arial" style:font-size-complex="11pt"/>
    </style:style>
    <style:style style:name="T452_10" style:family="text">
      <style:text-properties fo:font-size="11pt" style:font-name-asian="Arial" style:font-size-asian="11pt" style:font-name-complex="Arial" style:font-size-complex="11pt"/>
    </style:style>
    <style:style style:name="T452_11" style:family="text">
      <style:text-properties fo:font-size="11pt" style:font-name-asian="Arial" style:font-size-asian="11pt" style:font-name-complex="Arial" style:font-size-complex="11pt"/>
    </style:style>
    <style:style style:name="T452_12" style:family="text">
      <style:text-properties fo:font-size="11pt" style:font-name-asian="Arial" style:font-size-asian="11pt" style:font-name-complex="Arial" style:font-size-complex="11pt"/>
    </style:style>
    <style:style style:name="T452_13" style:family="text">
      <style:text-properties fo:font-size="11pt" style:font-name-asian="Arial" style:font-size-asian="11pt" style:font-name-complex="Arial" style:font-size-complex="11pt"/>
    </style:style>
    <style:style style:name="T452_14" style:family="text">
      <style:text-properties fo:font-size="11pt" style:font-name-asian="Arial" style:font-size-asian="11pt" style:font-name-complex="Arial" style:font-size-complex="11pt"/>
    </style:style>
    <style:style style:name="T452_15" style:family="text">
      <style:text-properties fo:font-size="11pt" style:font-name-asian="Arial" style:font-size-asian="11pt" style:font-name-complex="Arial" style:font-size-complex="11pt"/>
    </style:style>
    <style:style style:name="T452_16" style:family="text">
      <style:text-properties fo:font-size="11pt" style:font-name-asian="Arial" style:font-size-asian="11pt" style:font-name-complex="Arial" style:font-size-complex="11pt"/>
    </style:style>
    <style:style style:name="T452_17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 fo:language="en" fo:country="US" fo:font-weight="bold" style:font-weight-asian="bold" style:font-weight-complex="bold"/>
    </style:style>
    <style:style style:name="T452_18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 fo:language="en" fo:country="US" fo:font-weight="bold" style:font-weight-asian="bold" style:font-weight-complex="bold"/>
    </style:style>
    <style:style style:name="T452_19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 fo:language="en" fo:country="US" fo:font-weight="bold" style:font-weight-asian="bold" style:font-weight-complex="bold"/>
    </style:style>
    <style:style style:name="T452_20" style:family="text">
      <style:text-properties fo:font-size="11pt" style:font-name-asian="Arial" style:font-size-asian="11pt" style:font-name-complex="Arial" style:font-size-complex="11pt" fo:language="en" fo:country="US"/>
    </style:style>
    <style:style style:name="T452_21" style:family="text">
      <style:text-properties fo:font-size="11pt" style:font-name-asian="Arial" style:font-size-asian="11pt" style:font-name-complex="Arial" style:font-size-complex="11pt" fo:language="en" fo:country="US"/>
    </style:style>
    <style:style style:name="T452_22" style:family="text">
      <style:text-properties fo:font-size="11pt" style:font-name-asian="Arial" style:font-size-asian="11pt" style:font-name-complex="Arial" style:font-size-complex="11pt" fo:language="en" fo:country="US"/>
    </style:style>
    <style:style style:name="T452_23" style:family="text">
      <style:text-properties fo:font-size="11pt" style:font-name-asian="Arial" style:font-size-asian="11pt" style:font-name-complex="Arial" style:font-size-complex="11pt" fo:language="en" fo:country="US"/>
    </style:style>
    <style:style style:name="T452_24" style:family="text">
      <style:text-properties fo:font-size="11pt" style:font-name-asian="Arial" style:font-size-asian="11pt" style:font-name-complex="Arial" style:font-size-complex="11pt" fo:language="en" fo:country="US"/>
    </style:style>
    <style:style style:name="T452_25" style:family="text">
      <style:text-properties fo:font-size="11pt" style:font-name-asian="Arial" style:font-size-asian="11pt" style:font-name-complex="Arial" style:font-size-complex="11pt" fo:language="en" fo:country="US"/>
    </style:style>
    <style:style style:name="T452_26" style:family="text">
      <style:text-properties fo:font-size="11pt" style:font-name-asian="Arial" style:font-size-asian="11pt" style:font-name-complex="Arial" style:font-size-complex="11pt" fo:language="en" fo:country="US"/>
    </style:style>
    <style:style style:name="T452_27" style:family="text">
      <style:text-properties fo:font-size="11pt" style:font-name-asian="Arial" style:font-size-asian="11pt" style:font-name-complex="Arial" style:font-size-complex="11pt" fo:language="en" fo:country="US"/>
    </style:style>
    <style:style style:name="T452_28" style:family="text">
      <style:text-properties fo:font-size="11pt" style:font-name-asian="Arial" style:font-size-asian="11pt" style:font-name-complex="Arial" style:font-size-complex="11pt" fo:language="en" fo:country="US"/>
    </style:style>
    <style:style style:name="T452_29" style:family="text">
      <style:text-properties fo:font-size="11pt" style:font-name-asian="Arial" style:font-size-asian="11pt" style:font-name-complex="Arial" style:font-size-complex="11pt" fo:language="en" fo:country="US"/>
    </style:style>
    <style:style style:name="T452_30" style:family="text">
      <style:text-properties fo:font-size="11pt" style:font-name-asian="Arial" style:font-size-asian="11pt" style:font-name-complex="Arial" style:font-size-complex="11pt" fo:language="en" fo:country="US"/>
    </style:style>
    <style:style style:name="T452_31" style:family="text">
      <style:text-properties fo:font-size="11pt" style:font-name-asian="Arial" style:font-size-asian="11pt" style:font-name-complex="Arial" style:font-size-complex="11pt" fo:language="en" fo:country="US"/>
    </style:style>
    <style:style style:name="T452_32" style:family="text">
      <style:text-properties fo:font-size="11pt" style:font-name-asian="Arial" style:font-size-asian="11pt" style:font-name-complex="Arial" style:font-size-complex="11pt" fo:language="en" fo:country="US"/>
    </style:style>
    <style:style style:name="T452_33" style:family="text">
      <style:text-properties fo:font-size="11pt" style:font-name-asian="Arial" style:font-size-asian="11pt" style:font-name-complex="Arial" style:font-size-complex="11pt" fo:language="en" fo:country="US"/>
    </style:style>
    <style:style style:name="T452_34" style:family="text">
      <style:text-properties fo:font-size="11pt" style:font-name-asian="Arial" style:font-size-asian="11pt" style:font-name-complex="Arial" style:font-size-complex="11pt" fo:language="en" fo:country="US"/>
    </style:style>
    <style:style style:name="T452_35" style:family="text">
      <style:text-properties fo:font-size="11pt" style:font-name-asian="Arial" style:font-size-asian="11pt" style:font-name-complex="Arial" style:font-size-complex="11pt" fo:language="en" fo:country="US"/>
    </style:style>
    <style:style style:name="T452_36" style:family="text">
      <style:text-properties fo:font-size="11pt" style:font-name-asian="Arial" style:font-size-asian="11pt" style:font-name-complex="Arial" style:font-size-complex="11pt" fo:language="en" fo:country="US"/>
    </style:style>
    <style:style style:name="T452_37" style:family="text">
      <style:text-properties fo:font-size="11pt" style:font-name-asian="Arial" style:font-size-asian="11pt" style:font-name-complex="Arial" style:font-size-complex="11pt" fo:language="en" fo:country="US"/>
    </style:style>
    <style:style style:name="T452_38" style:family="text">
      <style:text-properties fo:font-size="11pt" style:font-name-asian="Arial" style:font-size-asian="11pt" style:font-name-complex="Arial" style:font-size-complex="11pt" fo:language="en" fo:country="US"/>
    </style:style>
    <style:style style:name="T452_39" style:family="text">
      <style:text-properties fo:font-size="11pt" style:font-name-asian="Arial" style:font-size-asian="11pt" style:font-name-complex="Arial" style:font-size-complex="11pt" fo:language="en" fo:country="US"/>
    </style:style>
    <style:style style:name="T452_40" style:family="text">
      <style:text-properties fo:font-size="11pt" style:font-name-asian="Arial" style:font-size-asian="11pt" style:font-name-complex="Arial" style:font-size-complex="11pt" fo:language="en" fo:country="US"/>
    </style:style>
    <style:style style:name="T452_41" style:family="text">
      <style:text-properties fo:font-size="11pt" style:font-name-asian="Arial" style:font-size-asian="11pt" style:font-name-complex="Arial" style:font-size-complex="11pt" fo:language="en" fo:country="US"/>
    </style:style>
    <style:style style:name="T452_42" style:family="text">
      <style:text-properties fo:font-size="11pt" style:font-name-asian="Arial" style:font-size-asian="11pt" style:font-name-complex="Arial" style:font-size-complex="11pt" fo:language="en" fo:country="US"/>
    </style:style>
    <style:style style:name="T452_43" style:family="text">
      <style:text-properties fo:font-size="11pt" style:font-name-asian="Arial" style:font-size-asian="11pt" style:font-name-complex="Arial" style:font-size-complex="11pt" fo:language="en" fo:country="US"/>
    </style:style>
    <style:style style:name="T452_44" style:family="text">
      <style:text-properties fo:font-size="11pt" style:font-name-asian="Arial" style:font-size-asian="11pt" style:font-name-complex="Arial" style:font-size-complex="11pt" fo:language="en" fo:country="US"/>
    </style:style>
    <style:style style:name="T452_45" style:family="text">
      <style:text-properties fo:font-size="11pt" style:font-name-asian="Arial" style:font-size-asian="11pt" style:font-name-complex="Arial" style:font-size-complex="11pt" fo:language="en" fo:country="US"/>
    </style:style>
    <style:style style:name="T452_46" style:family="text">
      <style:text-properties fo:font-size="11pt" style:font-name-asian="Arial" style:font-size-asian="11pt" style:font-name-complex="Arial" style:font-size-complex="11pt" fo:language="en" fo:country="US"/>
    </style:style>
    <style:style style:name="P453" style:family="paragraph" style:parent-style-name="Normal">
      <style:paragraph-properties fo:text-align="justify" fo:margin-left="0.635cm"/>
      <style:text-properties fo:font-size="11pt" style:font-name-asian="Arial" style:font-size-asian="11pt" style:font-name-complex="Arial" style:font-size-complex="11pt"/>
    </style:style>
    <style:style style:name="P454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454_1" style:family="text">
      <style:text-properties fo:font-size="11pt" style:font-name-asian="Arial" style:font-size-asian="11pt" style:font-name-complex="Arial" style:font-size-complex="11pt"/>
    </style:style>
    <style:style style:name="T454_2" style:family="text">
      <style:text-properties fo:font-size="11pt" style:font-name-asian="Arial" style:font-size-asian="11pt" style:font-name-complex="Arial" style:font-size-complex="11pt"/>
    </style:style>
    <style:style style:name="T454_3" style:family="text">
      <style:text-properties fo:font-size="11pt" style:font-name-asian="Arial" style:font-size-asian="11pt" style:font-name-complex="Arial" style:font-size-complex="11pt"/>
    </style:style>
    <style:style style:name="T454_4" style:family="text">
      <style:text-properties fo:font-size="11pt" style:font-name-asian="Arial" style:font-size-asian="11pt" style:font-name-complex="Arial" style:font-size-complex="11pt"/>
    </style:style>
    <style:style style:name="T454_5" style:family="text">
      <style:text-properties fo:font-size="11pt" style:font-name-asian="Arial" style:font-size-asian="11pt" style:font-name-complex="Arial" style:font-size-complex="11pt"/>
    </style:style>
    <style:style style:name="P455" style:family="paragraph" style:parent-style-name="Normal">
      <style:paragraph-properties fo:text-align="justify"/>
      <style:text-properties style:font-name-asian="Arial" style:font-name-complex="Arial"/>
    </style:style>
    <style:style style:name="P456" style:family="paragraph" style:parent-style-name="Normal">
      <style:paragraph-properties fo:text-align="justify"/>
    </style:style>
    <style:style style:name="P457" style:family="paragraph" style:parent-style-name="Normal">
      <style:paragraph-properties fo:text-align="justify"/>
    </style:style>
    <style:style style:name="P458" style:family="paragraph" style:parent-style-name="Normal">
      <style:paragraph-properties fo:text-align="justify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459" style:family="paragraph" style:parent-style-name="Normal">
      <style:paragraph-properties fo:text-align="justify"/>
    </style:style>
    <style:style style:name="P460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460_1" style:family="text">
      <style:text-properties fo:font-size="14pt" style:font-size-asian="14pt" style:font-size-complex="11pt" fo:font-weight="bold" style:font-weight-asian="bold"/>
    </style:style>
    <style:style style:name="T460_2" style:family="text">
      <style:text-properties fo:font-size="14pt" style:font-size-asian="14pt" style:font-size-complex="11pt" fo:font-weight="bold" style:font-weight-asian="bold"/>
    </style:style>
    <style:style style:name="T460_3" style:family="text">
      <style:text-properties fo:font-size="14pt" style:font-size-asian="14pt" style:font-size-complex="11pt" fo:font-weight="bold" style:font-weight-asian="bold"/>
    </style:style>
    <style:style style:name="P461" style:family="paragraph" style:parent-style-name="Normal">
      <style:text-properties fo:font-size="10pt" style:font-size-asian="10pt" style:font-size-complex="11pt" style:font-weight-complex="bold"/>
    </style:style>
    <style:style style:name="P462" style:family="paragraph" style:parent-style-name="Normal">
      <style:paragraph-properties fo:text-align="justify"/>
    </style:style>
    <style:style style:name="T462_1" style:family="text">
      <style:text-properties fo:color="#000000" fo:font-size="11pt" style:font-size-asian="11pt" style:font-name-complex="Arial" style:font-size-complex="11pt" fo:font-weight="bold" style:font-weight-asian="bold" style:font-weight-complex="bold"/>
    </style:style>
    <style:style style:name="T462_2" style:family="text">
      <style:text-properties fo:color="#000000" fo:font-size="11pt" style:font-size-asian="11pt" style:font-name-complex="Arial" style:font-size-complex="11pt" fo:font-weight="bold" style:font-weight-asian="bold" style:font-weight-complex="bold"/>
    </style:style>
    <style:style style:name="P463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64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464_1" style:family="text">
      <style:text-properties fo:font-size="11pt" style:font-name-asian="Arial" style:font-size-asian="11pt" style:font-name-complex="Arial" style:font-size-complex="11pt"/>
    </style:style>
    <style:style style:name="T464_2" style:family="text">
      <style:text-properties fo:font-size="11pt" style:font-name-asian="Arial" style:font-size-asian="11pt" style:font-name-complex="Arial" style:font-size-complex="11pt"/>
    </style:style>
    <style:style style:name="T464_3" style:family="text">
      <style:text-properties fo:font-size="11pt" style:font-name-asian="Arial" style:font-size-asian="11pt" style:font-name-complex="Arial" style:font-size-complex="11pt"/>
    </style:style>
    <style:style style:name="T464_4" style:family="text">
      <style:text-properties fo:font-size="11pt" style:font-name-asian="Arial" style:font-size-asian="11pt" style:font-name-complex="Arial" style:font-size-complex="11pt"/>
    </style:style>
    <style:style style:name="T464_5" style:family="text">
      <style:text-properties fo:font-size="11pt" style:font-name-asian="Arial" style:font-size-asian="11pt" style:font-name-complex="Arial" style:font-size-complex="11pt"/>
    </style:style>
    <style:style style:name="T464_6" style:family="text">
      <style:text-properties fo:font-size="11pt" style:font-name-asian="Arial" style:font-size-asian="11pt" style:font-name-complex="Arial" style:font-size-complex="11pt"/>
    </style:style>
    <style:style style:name="T464_7" style:family="text">
      <style:text-properties fo:font-size="11pt" style:font-name-asian="Arial" style:font-size-asian="11pt" style:font-name-complex="Arial" style:font-size-complex="11pt"/>
    </style:style>
    <style:style style:name="P465" style:family="paragraph" style:parent-style-name="Normal">
      <style:paragraph-properties fo:text-align="justify"/>
    </style:style>
    <style:style style:name="T465_1" style:family="text">
      <style:text-properties fo:color="#000000" fo:font-size="11pt" style:font-size-asian="11pt" style:font-name-complex="Arial" style:font-size-complex="11pt" fo:font-weight="bold" style:font-weight-asian="bold" style:font-weight-complex="bold"/>
    </style:style>
    <style:style style:name="T465_2" style:family="text">
      <style:text-properties fo:color="#000000" fo:font-size="11pt" style:font-size-asian="11pt" style:font-name-complex="Arial" style:font-size-complex="11pt" fo:font-weight="bold" style:font-weight-asian="bold" style:font-weight-complex="bold"/>
    </style:style>
    <style:style style:name="P466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67" style:family="paragraph" style:parent-style-name="List_20_Paragraph">
      <style:paragraph-properties fo:text-align="justify"/>
      <style:text-properties style:font-name-asian="Arial" style:font-name-complex="Arial"/>
    </style:style>
    <style:style style:name="T467_1" style:family="text">
      <style:text-properties fo:font-size="11pt" style:font-name-asian="Arial" style:font-size-asian="11pt" style:font-name-complex="Arial" style:font-size-complex="11pt"/>
    </style:style>
    <style:style style:name="P468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469" style:family="paragraph" style:parent-style-name="List_20_Paragraph">
      <style:paragraph-properties fo:text-align="justify"/>
    </style:style>
    <style:style style:name="T469_1" style:family="text">
      <style:text-properties fo:font-size="11pt" style:font-size-asian="11pt" style:font-size-complex="11pt"/>
    </style:style>
    <style:style style:name="P470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471" style:family="paragraph" style:parent-style-name="List_20_Paragraph">
      <style:paragraph-properties fo:text-align="justify"/>
      <style:text-properties style:font-name-asian="Arial" style:font-name-complex="Arial"/>
    </style:style>
    <style:style style:name="T471_1" style:family="text">
      <style:text-properties fo:font-size="11pt" style:font-name-asian="Arial" style:font-size-asian="11pt" style:font-name-complex="Arial" style:font-size-complex="11pt"/>
    </style:style>
    <style:style style:name="P472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473" style:family="paragraph" style:parent-style-name="Normal">
      <style:paragraph-properties fo:text-align="justify"/>
    </style:style>
    <style:style style:name="T473_1" style:family="text">
      <style:text-properties fo:color="#000000" fo:font-size="11pt" style:font-size-asian="11pt" style:font-name-complex="Arial" style:font-size-complex="11pt" fo:font-weight="bold" style:font-weight-asian="bold" style:font-weight-complex="bold"/>
    </style:style>
    <style:style style:name="P474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75" style:family="paragraph" style:parent-style-name="List_20_Paragraph">
      <style:paragraph-properties fo:text-align="justify"/>
      <style:text-properties fo:font-size="11pt" style:font-size-asian="11pt" style:font-size-complex="11pt"/>
    </style:style>
    <style:style style:name="T475_1" style:family="text">
      <style:text-properties fo:font-size="11pt" style:font-name-asian="Arial" style:font-size-asian="11pt" style:font-name-complex="Arial" style:font-size-complex="11pt"/>
    </style:style>
    <style:style style:name="T475_2" style:family="text">
      <style:text-properties fo:font-size="11pt" style:font-name-asian="Arial" style:font-size-asian="11pt" style:font-name-complex="Arial" style:font-size-complex="11pt"/>
    </style:style>
    <style:style style:name="P476" style:family="paragraph" style:parent-style-name="Normal">
      <style:paragraph-properties fo:text-align="justify"/>
      <style:text-properties fo:color="#000000" fo:font-size="11pt" style:font-size-asian="11pt" style:font-name-complex="Arial" style:font-size-complex="11pt" fo:font-weight="bold" style:font-weight-asian="bold" style:font-weight-complex="bold"/>
    </style:style>
    <style:style style:name="Table10" style:family="table">
      <style:table-properties table:align="left" style:width="16.252cm" fo:margin-left="-0.009cm"/>
    </style:style>
    <style:style style:name="Column36" style:family="table-column">
      <style:table-column-properties style:column-width="4.251cm"/>
    </style:style>
    <style:style style:name="Column37" style:family="table-column">
      <style:table-column-properties style:column-width="4cm"/>
    </style:style>
    <style:style style:name="Column38" style:family="table-column">
      <style:table-column-properties style:column-width="3.501cm"/>
    </style:style>
    <style:style style:name="Column39" style:family="table-column">
      <style:table-column-properties style:column-width="4.5cm"/>
    </style:style>
    <style:style style:name="Row42" style:family="table-row"/>
    <style:style style:name="Cell12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7" style:family="paragraph" style:parent-style-name="Normal">
      <style:paragraph-properties fo:line-height="100%" fo:margin-bottom="0cm"/>
    </style:style>
    <style:style style:name="T477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8" style:family="paragraph" style:parent-style-name="Normal">
      <style:paragraph-properties fo:line-height="100%" fo:margin-bottom="0cm"/>
    </style:style>
    <style:style style:name="T47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2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9" style:family="paragraph" style:parent-style-name="Normal">
      <style:paragraph-properties fo:line-height="100%" fo:margin-bottom="0cm"/>
    </style:style>
    <style:style style:name="T479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0" style:family="paragraph" style:parent-style-name="Normal">
      <style:paragraph-properties fo:line-height="100%" fo:margin-bottom="0cm"/>
    </style:style>
    <style:style style:name="T48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81" style:family="paragraph" style:parent-style-name="Normal"/>
  </office:automatic-styles>
  <office:body>
    <office:text>
      <text:h text:style-name="P1" text:outline-level="2"><text:span text:style-name="T1_1">Annual<text:s/>Revie</text:span><text:span text:style-name="T1_2">w</text:span><text:span text:style-name="T1_3"><text:s/></text:span></text:h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2"><text:span text:style-name="T2_1">Title:<text:s/></text:span><text:span text:style-name="T2_2"><text:s/>Jordan<text:s/>Investment<text:s/>and<text:s/>Economic<text:s/>Reform<text:s/>Advisory<text:s/>Programme<text:s/>(JIERAP)</text:span></text:p>
          </table:table-cell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3"><text:span text:style-name="T3_1">Programme<text:s/>Value<text:s/>£<text:s/>(full<text:s/>life):<text:s/></text:span><text:span text:style-name="T3_2">£1</text:span><text:span text:style-name="T3_3">7</text:span><text:span text:style-name="T3_4">.6m</text:span></text:p>
          </table:table-cell>
          <table:covered-table-cell/>
          <table:table-cell table:style-name="Cell3">
            <text:p text:style-name="P4"><text:span text:style-name="T4_1">Review<text:s/>date:<text:s/></text:span><text:span text:style-name="T4_2">May</text:span><text:span text:style-name="T4_3"><text:s/>202</text:span><text:span text:style-name="T4_4">6</text:span></text:p>
          </table:table-cell>
        </table:table-row>
        <table:table-row table:style-name="Row3">
          <table:table-cell table:style-name="Cell4">
            <text:p text:style-name="P5"><text:span text:style-name="T5_1">Programme<text:s/>Code</text:span><text:span text:style-name="T5_2"><text:s/>:</text:span><text:span text:style-name="T5_3"><text:s/></text:span><text:span text:style-name="T5_4">300451</text:span></text:p>
            <text:p text:style-name="P6"/>
          </table:table-cell>
          <table:table-cell table:style-name="Cell5">
            <text:p text:style-name="P7"><text:span text:style-name="T7_1">AMP<text:s/>start<text:s/>date:</text:span><text:span text:style-name="T7_2"><text:s/></text:span><text:span text:style-name="T7_3">7<text:s/>March<text:s/>2019</text:span></text:p>
          </table:table-cell>
          <table:table-cell table:style-name="Cell6">
            <text:p text:style-name="P8"><text:span text:style-name="T8_1">AMP<text:s/>end<text:s/>date:</text:span><text:span text:style-name="T8_2"><text:s/></text:span><text:span text:style-name="T8_3">31<text:s/></text:span><text:span text:style-name="T8_4">March</text:span><text:span text:style-name="T8_5"><text:s/>202</text:span><text:span text:style-name="T8_6">7</text:span></text:p>
          </table:table-cell>
        </table:table-row>
      </table:table>
      <text:p text:style-name="P9"/>
      <text:p text:style-name="P10"><text:span text:style-name="T10_1">Summary<text:s/>of<text:s/>Programme<text:s/>Performance<text:s/></text:span></text:p>
      <table:table table:style-name="Table2"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row table:style-name="Row4">
          <table:table-cell table:style-name="Cell7">
            <text:p text:style-name="P11"><text:span text:style-name="T11_1">Year</text:span></text:p>
          </table:table-cell>
          <table:table-cell table:style-name="Cell8">
            <text:p text:style-name="P12"><text:span text:style-name="T12_1">2020</text:span></text:p>
          </table:table-cell>
          <table:table-cell table:style-name="Cell9">
            <text:p text:style-name="P13"><text:span text:style-name="T13_1">2021</text:span></text:p>
          </table:table-cell>
          <table:table-cell table:style-name="Cell10">
            <text:p text:style-name="P14"><text:span text:style-name="T14_1">2022</text:span></text:p>
          </table:table-cell>
          <table:table-cell table:style-name="Cell11">
            <text:p text:style-name="P15"><text:span text:style-name="T15_1">2023</text:span></text:p>
          </table:table-cell>
          <table:table-cell table:style-name="Cell12">
            <text:p text:style-name="P16"><text:span text:style-name="T16_1">2024</text:span></text:p>
          </table:table-cell>
          <table:table-cell table:style-name="Cell13">
            <text:p text:style-name="P17"><text:span text:style-name="T17_1">2025</text:span></text:p>
          </table:table-cell>
          <table:table-cell table:style-name="Cell14">
            <text:p text:style-name="P18"><text:span text:style-name="T18_1">2026</text:span></text:p>
          </table:table-cell>
        </table:table-row>
        <table:table-row table:style-name="Row5">
          <table:table-cell table:style-name="Cell15">
            <text:p text:style-name="P19"><text:span text:style-name="T19_1">Overall<text:s/>Output<text:s/>Score</text:span></text:p>
          </table:table-cell>
          <table:table-cell table:style-name="Cell16">
            <text:p text:style-name="P20"><text:span text:style-name="T20_1">A</text:span></text:p>
          </table:table-cell>
          <table:table-cell table:style-name="Cell17">
            <text:p text:style-name="P21"><text:span text:style-name="T21_1">B</text:span></text:p>
          </table:table-cell>
          <table:table-cell table:style-name="Cell18">
            <text:p text:style-name="P22"><text:span text:style-name="T22_1">A</text:span></text:p>
          </table:table-cell>
          <table:table-cell table:style-name="Cell19">
            <text:p text:style-name="P23"><text:span text:style-name="T23_1">A</text:span></text:p>
          </table:table-cell>
          <table:table-cell table:style-name="Cell20">
            <text:p text:style-name="P24"><text:span text:style-name="T24_1">A</text:span></text:p>
          </table:table-cell>
          <table:table-cell table:style-name="Cell21">
            <text:p text:style-name="P25"><text:span text:style-name="T25_1">A</text:span></text:p>
          </table:table-cell>
          <table:table-cell table:style-name="Cell22">
            <text:p text:style-name="P26"><text:span text:style-name="T26_1">A</text:span></text:p>
          </table:table-cell>
        </table:table-row>
        <table:table-row table:style-name="Row6">
          <table:table-cell table:style-name="Cell23">
            <text:p text:style-name="P27"><text:span text:style-name="T27_1">Risk<text:s/>Rating</text:span><text:span text:style-name="T27_2"><text:s/></text:span></text:p>
          </table:table-cell>
          <table:table-cell table:style-name="Cell24">
            <text:p text:style-name="P28"><text:span text:style-name="T28_1">Moderate</text:span></text:p>
          </table:table-cell>
          <table:table-cell table:style-name="Cell25">
            <text:p text:style-name="P29"><text:span text:style-name="T29_1">Moderate</text:span></text:p>
          </table:table-cell>
          <table:table-cell table:style-name="Cell26">
            <text:p text:style-name="P30"><text:span text:style-name="T30_1">Moderate</text:span></text:p>
          </table:table-cell>
          <table:table-cell table:style-name="Cell27">
            <text:p text:style-name="P31"><text:span text:style-name="T31_1">Moderate</text:span></text:p>
          </table:table-cell>
          <table:table-cell table:style-name="Cell28">
            <text:p text:style-name="P32"><text:span text:style-name="T32_1">Moderate</text:span></text:p>
          </table:table-cell>
          <table:table-cell table:style-name="Cell29">
            <text:p text:style-name="P33"><text:span text:style-name="T33_1">Moderate</text:span></text:p>
          </table:table-cell>
          <table:table-cell table:style-name="Cell30">
            <text:p text:style-name="P34"><text:span text:style-name="T34_1">Moderate<text:s/></text:span><text:span text:style-name="T34_2"><text:s/></text:span></text:p>
          </table:table-cell>
        </table:table-row>
      </table:table>
      <text:p text:style-name="P35"/>
      <table:table table:style-name="Table3">
        <table:table-column table:style-name="Column12"/>
        <table:table-column table:style-name="Column13"/>
        <table:table-row table:style-name="Row7">
          <table:table-cell table:style-name="Cell31">
            <text:p text:style-name="P36"><text:span text:style-name="T36_1">DevTracker<text:s/>Link<text:s/>to<text:s/>Business<text:s/>Case:<text:s/></text:span></text:p>
          </table:table-cell>
          <table:table-cell table:style-name="Cell32">
            <text:p text:style-name="P37"><text:span text:style-name="T37_1"><text:a xlink:type="simple" xlink:href="https://iati.fcdo.gov.uk/iati_documents/47593290.odt"><text:span text:style-name="T37_2">https://iati.fcdo.gov.uk/iati_documents/47593290.odt</text:span></text:a></text:span></text:p>
          </table:table-cell>
        </table:table-row>
        <table:table-row table:style-name="Row8">
          <table:table-cell table:style-name="Cell33">
            <text:p text:style-name="P38"><text:span text:style-name="T38_1">DevTracker<text:s/>Link<text:s/>to<text:s/></text:span><text:span text:style-name="T38_2">results<text:s/>framework</text:span><text:span text:style-name="T38_3">:<text:s/></text:span></text:p>
          </table:table-cell>
          <table:table-cell table:style-name="Cell34">
            <text:p text:style-name="P39"><text:span text:style-name="T39_1"><text:a xlink:type="simple" xlink:href="https://iati.fcdo.gov.uk/iati_documents/57002801.xlsx"><text:span text:style-name="T39_2">https://iati.fcdo.gov.uk/iati_documents/57002801.xlsx</text:span></text:a></text:span></text:p>
          </table:table-cell>
        </table:table-row>
      </table:table>
      <text:p text:style-name="P40"><text:span text:style-name="T40_1">List<text:s/>of<text:s/>Acronyms</text:span></text:p>
      <table:table table:style-name="Table4">
        <table:table-column table:style-name="Column14"/>
        <table:table-column table:style-name="Column15"/>
        <table:table-row table:style-name="Row9">
          <table:table-cell table:style-name="Cell35">
            <text:p text:style-name="P41"><text:span text:style-name="T41_1">AR<text:s/>–<text:s/>Annual<text:s/>Review</text:span></text:p>
            <text:p text:style-name="P42"><text:span text:style-name="T42_1">CBJ<text:s/>–<text:s/>Central<text:s/>Bank<text:s/>of<text:s/>Jordan</text:span></text:p>
            <text:p text:style-name="P43"><text:span text:style-name="T43_1">CRA<text:s/>–<text:s/>Credit<text:s/>Ratings<text:s/>Agencies</text:span></text:p>
            <text:p text:style-name="P44"><text:span text:style-name="T44_1">DAI<text:s/>–<text:s/>Development<text:s/>Alternative<text:s/>Incorporated</text:span></text:p>
            <text:p text:style-name="P45"><text:span text:style-name="T45_1">DoS<text:s/>–<text:s/>Department<text:s/>of<text:s/>Statistics</text:span></text:p>
            <text:p text:style-name="P46"><text:span text:style-name="T46_1">EFF<text:s/>–<text:s/>Extended<text:s/>Fund<text:s/>Facility</text:span></text:p>
            <text:p text:style-name="P47"><text:span text:style-name="T47_1">EMV<text:s/>–<text:s/>Economic<text:s/>Modernisation<text:s/>Vision</text:span></text:p>
            <text:p text:style-name="P48"><text:span text:style-name="T48_1">FCDO<text:s/>–<text:s/>UK<text:s/>Foreign<text:s/>Commonwealth<text:s/>and<text:s/>Development<text:s/>Office</text:span></text:p>
            <text:p text:style-name="P49"><text:span text:style-name="T49_1">GoJ<text:s/>–<text:s/>Government<text:s/>of<text:s/>Jordan</text:span></text:p>
            <text:p text:style-name="P50"><text:span text:style-name="T50_1">IGC<text:s/>–<text:s/>International<text:s/>Growth<text:s/>Centre</text:span></text:p>
            <text:p text:style-name="P51"><text:span text:style-name="T51_1">IMF<text:s/>–<text:s/>International<text:s/>Monetary<text:s/>Fund</text:span></text:p>
            <text:p text:style-name="P52"><text:span text:style-name="T52_1">JIERAP<text:s/>–<text:s/>Jordan<text:s/>Investment<text:s/>and<text:s/>Economic<text:s/>Reform<text:s/>Advisory<text:s/>Programme</text:span></text:p>
            <text:p text:style-name="P53"><text:span text:style-name="T53_1">MoIN<text:s/>–<text:s/>Ministry<text:s/>of<text:s/>Investment</text:span></text:p>
          </table:table-cell>
          <table:table-cell table:style-name="Cell36">
            <text:p text:style-name="P54"><text:span text:style-name="T54_1">MoPIC<text:s/>–<text:s/>Ministry<text:s/>of<text:s/>Planning<text:s/>and<text:s/>International<text:s/>Cooperation</text:span></text:p>
            <text:p text:style-name="P55"><text:span text:style-name="T55_1">ONS<text:s/>–<text:s/>Office<text:s/>for<text:s/>National<text:s/>Statistics</text:span></text:p>
            <text:p text:style-name="P56"><text:span text:style-name="T56_1">PCR<text:s/>–<text:s/>Programme<text:s/>Closure<text:s/>Report</text:span></text:p>
            <text:p text:style-name="P57"><text:span text:style-name="T57_1">SC<text:s/>–<text:s/>Steering<text:s/>Committee</text:span></text:p>
            <text:p text:style-name="P58"><text:span text:style-name="T58_1">TA<text:s/>–<text:s/>Technical<text:s/>assistance</text:span></text:p>
            <text:p text:style-name="P59"><text:span text:style-name="T59_1">ToC<text:s/>–<text:s/>Theory<text:s/>of<text:s/>Change</text:span></text:p>
            <text:p text:style-name="P60"><text:span text:style-name="T60_1">VfM<text:s/>–<text:s/>Value<text:s/>for<text:s/>money</text:span></text:p>
            <text:p text:style-name="P61"><text:span text:style-name="T61_1">WB<text:s/>–<text:s/>World<text:s/>Bank</text:span></text:p>
            <text:p text:style-name="P62"><text:span text:style-name="T62_1">WBG<text:s/>–<text:s/>World<text:s/>Bank<text:s/>Group</text:span></text:p>
            <text:p text:style-name="P63"><text:span text:style-name="T63_1">M&amp;E<text:s/>–<text:s/>Monitoring<text:s/>and<text:s/>Evaluation</text:span></text:p>
            <text:p text:style-name="P64"><text:span text:style-name="T64_1">MDTF<text:s/>–<text:s/>Multi-donor<text:s/>Trust<text:s/>Fund</text:span></text:p>
            <text:p text:style-name="P65"><text:span text:style-name="T65_1">MEL<text:s/>–<text:s/>Monitoring,<text:s/>Evaluation<text:s/>and<text:s/>Learning</text:span></text:p>
            <text:p text:style-name="P66"><text:span text:style-name="T66_1">RS-<text:s/>Reform<text:s/>Secretariat<text:s/></text:span></text:p>
            <text:p text:style-name="P67"><text:span text:style-name="T67_1">RSF<text:s/>Resilience<text:s/>and<text:s/>Sustainability<text:s/>Facility</text:span></text:p>
          </table:table-cell>
        </table:table-row>
      </table:table>
      <text:p text:style-name="P68"/>
      <text:p text:style-name="P69"><text:span text:style-name="T69_1">A.<text:s/></text:span><text:span text:style-name="T69_2">SUMMARY<text:s/>AND<text:s/>OVERVIEW<text:s/></text:span></text:p>
      <text:p text:style-name="P70"/>
      <text:p text:style-name="P71"><text:span text:style-name="T71_1">Description<text:s/>of<text:s/>programme<text:s/></text:span></text:p>
      <text:p text:style-name="P72"/>
      <text:list text:style-name="LS73" xml:id="list0">
        <text:list-item>
          <text:p text:style-name="P73"><text:span text:style-name="T73_1">The<text:s/>Jordan<text:s/>Investment<text:s/>and<text:s/>Economic<text:s/>Reform<text:s/>Advisory<text:s/>Programme<text:s/>JIERAP<text:s/></text:span><text:span text:style-name="T73_2">was<text:s/>launched<text:s/>at<text:s/>the<text:s/>London<text:s/>Initiative<text:s/>on<text:s/>Jordan’s<text:s/>Growth<text:s/>and<text:s/>Opportunity<text:s/>in<text:s/>February<text:s/>2019.<text:s text:c="2"/>It<text:s/>was<text:s/>originally<text:s/>designed<text:s/>as<text:s/>the<text:s/>UK’s<text:s/>contribution<text:s/>towards<text:s/>the<text:s/>World<text:s/>Bank<text:s/>Group’s<text:s/></text:span><text:span text:style-name="T73_3">(</text:span><text:span text:style-name="T73_4">WBG</text:span><text:span text:style-name="T73_5">)</text:span><text:span text:style-name="T73_6"><text:s/>Jordan<text:s/>Inclusive<text:s/>Growth<text:s/>and<text:s/>Economic<text:s/>Opportunities</text:span><text:span text:style-name="T73_7"><text:s/></text:span><text:span text:style-name="T73_8">Multi<text:s/>Donor<text:s/>Trust<text:s/>Fund<text:s/>(</text:span><text:span text:style-name="T73_9">i.e.<text:s/></text:span><text:span text:style-name="T73_10">the<text:s/>Jordan<text:s/>Growth<text:s/>MDTF<text:s/>or<text:s/>MDTF)</text:span><text:span text:style-name="T73_11">,<text:s/>a<text:s/>£14m<text:s/>programme</text:span><text:span text:style-name="T73_12">.<text:s/>The<text:s/>MDTF<text:s/></text:span><text:span text:style-name="T73_13">was<text:s/></text:span><text:span text:style-name="T73_14">designed<text:s/>to<text:s/>provide<text:s/>technical<text:s/>assistance<text:s/></text:span><text:span text:style-name="T73_15">(</text:span><text:span text:style-name="T73_16">TA</text:span><text:span text:style-name="T73_17">)</text:span><text:span text:style-name="T73_18"><text:s/>and<text:s/>capacity<text:s/>building<text:s/>to<text:s/>the<text:s/>Government<text:s/>of<text:s/>Jordan<text:s/></text:span><text:span text:style-name="T73_19">(</text:span><text:span text:style-name="T73_20">GoJ</text:span><text:span text:style-name="T73_21">)</text:span><text:span text:style-name="T73_22">,</text:span><text:span text:style-name="T73_23"><text:s/>to<text:s/>enable<text:s/>them<text:s/>to<text:s/>implement<text:s/>structural<text:s/>reforms<text:s/>through<text:s/>their<text:s/></text:span><text:span text:style-name="T73_24">2018-2022<text:s/></text:span><text:span text:style-name="T73_25">Economic<text:s/>Reform<text:s/>Matrix.</text:span><text:span text:style-name="T73_26"><text:s/></text:span><text:span text:style-name="T73_27">The</text:span><text:span text:style-name="T73_28"><text:s/>MDTF<text:s/>has<text:s/>since<text:s/>been<text:s/>adapted<text:s/>to<text:s/>align<text:s/></text:span><text:span text:style-name="T73_29">with</text:span><text:span text:style-name="T73_30"><text:s/></text:span><text:span text:style-name="T73_31">the<text:s/></text:span><text:span text:style-name="T73_32">GoJ<text:s/></text:span><text:span text:style-name="T73_33">Economic<text:s/>Modernisation<text:s/>Vision<text:s/>EMV</text:span><text:span text:style-name="T73_34">,<text:s/>launched<text:s/>in<text:s/>2022</text:span><text:span text:style-name="T73_35">.<text:s/></text:span><text:span text:style-name="T73_36">In<text:s/>2022</text:span><text:span text:style-name="T73_37">,</text:span><text:span text:style-name="T73_38"><text:s/>the<text:s/>end<text:s/>date<text:s/>of<text:s/>the<text:s/>MDTF<text:s/>was<text:s/>extended</text:span><text:span text:style-name="T73_39"><text:s/>to<text:s/>2024<text:s/>to<text:s/>compensate<text:s/>for<text:s/>COVID<text:s/>19<text:s/>related<text:s/>delays</text:span><text:span text:style-name="T73_40">,<text:s/>as<text:s/>was<text:s/>the<text:s/>end<text:s/>date<text:s/>of<text:s/>JIERAP,<text:s/>from<text:s/>March<text:s/>2023<text:s/>to<text:s/>December<text:s/>2025<text:s/>to<text:s/>allow<text:s/>for<text:s/>programme<text:s/>closure.</text:span></text:p>
        </text:list-item>
      </text:list>
      <text:p text:style-name="P74"/>
      <text:list text:style-name="LS73" xml:id="list1" text:continue-list="list0">
        <text:list-item>
          <text:p text:style-name="P75"><text:span text:style-name="T75_1">In<text:s/>March<text:s/>2022,<text:s/>JIERAP<text:s/>was<text:s/>extended<text:s/>by<text:s/>cost<text:s/>(from<text:s/>£14m<text:s/>to<text:s/>£16.6m)<text:s/>and<text:s/>time<text:s/>(from<text:s/>an<text:s/>original<text:s/>March<text:s/>2023<text:s/>end<text:s/>date<text:s/>to<text:s/>December<text:s/>2025)<text:s/>through<text:s/>a<text:s/>business<text:s/>case<text:s/>addendum.<text:s/>The<text:s/>extension<text:s/>included<text:s/>the<text:s/>following<text:s/></text:span><text:span text:style-name="T75_2">additional<text:s/></text:span><text:span text:style-name="T75_3">components:</text:span></text:p>
        </text:list-item>
      </text:list>
      <text:p text:style-name="P76"/>
      <text:list text:style-name="LS25" xml:id="list2">
        <text:list-item>
          <text:p text:style-name="P77"><text:span text:style-name="T77_1">Macroeconomic<text:s/>Advisory<text:s/>Support<text:s/></text:span><text:span text:style-name="T77_2">(</text:span><text:span text:style-name="T77_3">MAS</text:span><text:span text:style-name="T77_4">)</text:span><text:span text:style-name="T77_5">.<text:s/>Targeted<text:s/>technical<text:s/>assistance<text:s/>on<text:s/>macroeconomic<text:s/>stability<text:s/>through<text:s/>DAI.</text:span></text:p>
        </text:list-item>
        <text:list-item>
          <text:p text:style-name="P78"><text:span text:style-name="T78_1">Technical<text:s/>advisory<text:s/>on<text:s/>the<text:s/>Aqaba<text:s/>Special<text:s/>Economic<text:s/>Zone<text:s/>ASEZ<text:s/></text:span><text:span text:style-name="T78_2">through<text:s/></text:span><text:span text:style-name="T78_3">Boston<text:s/>Consulting<text:s/>Group<text:s/></text:span><text:span text:style-name="T78_4">(</text:span><text:span text:style-name="T78_5">BCG</text:span><text:span text:style-name="T78_6">)</text:span><text:span text:style-name="T78_7"><text:s/>(completed</text:span><text:span text:style-name="T78_8"><text:s/>in<text:s/>March<text:s/>2023</text:span><text:span text:style-name="T78_9">)</text:span><text:span text:style-name="T78_10">.</text:span></text:p>
        </text:list-item>
        <text:list-item>
          <text:p text:style-name="P79"><text:span text:style-name="T79_1">Monitoring,<text:s/>Evaluation<text:s/>and<text:s/>Learning<text:s/></text:span><text:span text:style-name="T79_2">(</text:span><text:span text:style-name="T79_3">MEL</text:span><text:span text:style-name="T79_4">)</text:span><text:span text:style-name="T79_5"><text:s/>support<text:s/>through<text:s/>the<text:s/>secondment<text:s/>of<text:s/>an<text:s/>FCDO<text:s/>adviser<text:s/>into<text:s/>the<text:s/></text:span><text:span text:style-name="T79_6">Reform<text:s/>Secretariat<text:s/></text:span><text:span text:style-name="T79_7">(</text:span><text:span text:style-name="T79_8">RS</text:span><text:span text:style-name="T79_9">)</text:span><text:span text:style-name="T79_10"><text:s/>at<text:s/>MoPIC<text:s/>(completed<text:s/>in<text:s/>February<text:s/>2024).<text:s/></text:span></text:p>
        </text:list-item>
      </text:list>
      <text:p text:style-name="P80"/>
      <text:list text:style-name="LS73" xml:id="list5" text:continue-list="list0">
        <text:list-item>
          <text:p text:style-name="P81"><text:span text:style-name="T81_1">In<text:s/>March<text:s/>2023,<text:s/>JIERAP<text:s/>was<text:s/>extended<text:s/></text:span><text:span text:style-name="T81_2">again<text:s/></text:span><text:span text:style-name="T81_3">by<text:s/>cost<text:s/></text:span><text:span text:style-name="T81_4">(from<text:s/>£16.6m<text:s/></text:span><text:span text:style-name="T81_5">to<text:s/>£17.6m</text:span><text:span text:style-name="T81_6">)</text:span><text:span text:style-name="T81_7"><text:s/>and<text:s/></text:span><text:span text:style-name="T81_8">time<text:s/>(from<text:s/>December<text:s/>2025<text:s/></text:span><text:span text:style-name="T81_9">to<text:s/>March<text:s/>2026</text:span><text:span text:style-name="T81_10">),</text:span><text:span text:style-name="T81_11"><text:s/>to<text:s/>accommodate<text:s/>an<text:s/>independent<text:s/>results<text:s/>assessment<text:s/>of<text:s/>the<text:s/>MDTF,<text:s/>and<text:s/>to<text:s/>establish<text:s/>an<text:s/>office<text:s/>of<text:s/>the<text:s/>International<text:s/>Growth<text:s/>Centre<text:s/></text:span><text:span text:style-name="T81_12">(</text:span><text:span text:style-name="T81_13">IGC</text:span><text:span text:style-name="T81_14">)</text:span><text:span text:style-name="T81_15"><text:s/>in<text:s/>Jordan.</text:span><text:span text:style-name="T81_16"><text:s/></text:span><text:span text:style-name="T81_17">In<text:s/>January<text:s/>2026,<text:s/></text:span><text:span text:style-name="T81_18">the<text:s/>JIERAP</text:span><text:span text:style-name="T81_19"><text:s/>implementation<text:s/>timeline<text:s/>was<text:s/>extended<text:s/>by<text:s/></text:span><text:span text:style-name="T81_20">another<text:s/></text:span><text:span text:style-name="T81_21">12<text:s/>months<text:s/>through<text:s/>a<text:s/>no</text:span><text:span text:style-name="T81_22">cost<text:s/>extension</text:span><text:span text:style-name="T81_23">,<text:s/>to<text:s/>end<text:s/>in<text:s/>March<text:s/>2027</text:span><text:span text:style-name="T81_24">.<text:s/></text:span><text:span text:style-name="T81_25">This<text:s/></text:span><text:span text:style-name="T81_26">final</text:span><text:span text:style-name="T81_27"><text:s/></text:span><text:span text:style-name="T81_28">extension<text:s/>aims<text:s/>to<text:s/>leverage<text:s/>the<text:s/>available<text:s/>business<text:s/>case<text:s/>headroom<text:s/></text:span><text:span text:style-name="T81_29">budget,<text:s/>respond</text:span><text:span text:style-name="T81_30"><text:s/>to<text:s/>the<text:s/></text:span><text:span text:style-name="T81_31">GoJ</text:span><text:span text:style-name="T81_32"><text:s/>request</text:span><text:span text:style-name="T81_33">s</text:span><text:span text:style-name="T81_34"><text:s/>to<text:s/></text:span><text:span text:style-name="T81_35">maintain<text:s/></text:span><text:span text:style-name="T81_36">M</text:span><text:span text:style-name="T81_37">acroeconomic<text:s/></text:span><text:span text:style-name="T81_38">A</text:span><text:span text:style-name="T81_39">dvisory<text:s/></text:span><text:span text:style-name="T81_40">S</text:span><text:span text:style-name="T81_41">upport<text:s/>throughout<text:s/>2026</text:span><text:span text:style-name="T81_42">,</text:span><text:span text:style-name="T81_43"><text:s/>until<text:s/>a<text:s/>new<text:s/>FCDO<text:s/>economic<text:s/>development<text:s/>programme<text:s/>is<text:s/>designed<text:s/>and<text:s/>mobilized</text:span><text:span text:style-name="T81_44">,<text:s/>which<text:s/>will<text:s/>build<text:s/>on<text:s/>success<text:s/>and<text:s/>lessons<text:s/></text:span><text:span text:style-name="T81_45">from</text:span><text:span text:style-name="T81_46"><text:s/>JIERAP</text:span><text:span text:style-name="T81_47">.</text:span></text:p>
        </text:list-item>
      </text:list>
      <text:p text:style-name="P82"><text:span text:style-name="T82_1">In<text:s/>October<text:s/>2024,<text:s/>the<text:s/>MDTF<text:s/>component<text:s/>under<text:s/>JIERAP<text:s/></text:span><text:span text:style-name="T82_2">closed,<text:s/>following<text:s/>a<text:s/>responsible<text:s/>exit<text:s/>by<text:s/>the<text:s/>UK</text:span><text:span text:style-name="T82_3">.<text:s/></text:span><text:span text:style-name="T82_4">As<text:s/>the</text:span><text:span text:style-name="T82_5"><text:s/>first<text:s/>and<text:s/>founding<text:s/>donor<text:s/>of<text:s/>the<text:s/>Jordan<text:s/>Growth<text:s/>MDTF</text:span><text:span text:style-name="T82_6">,<text:s/></text:span><text:span text:style-name="T82_7">the<text:s/>UK<text:s/></text:span><text:span text:style-name="T82_8">provided</text:span><text:span text:style-name="T82_9"> seed<text:s/>funding<text:s/>to establish a<text:s/>MDTF </text:span><text:span text:style-name="T82_10">and<text:s/>mechanism</text:span><text:span text:style-name="T82_11"><text:s/>is<text:s/>firmly established and<text:s/>maintained<text:s/>by<text:s/>other<text:s/>donors. As<text:s/></text:span><text:span text:style-name="T82_12">the<text:s/>first<text:s/>and</text:span><text:span text:style-name="T82_13"><text:s/>founding<text:s/>donor</text:span><text:span text:style-name="T82_14"><text:s/>of<text:s/>the<text:s/>MDTF</text:span><text:span text:style-name="T82_15">,<text:s/>the UK<text:s/>considers<text:s/>it<text:s/>a<text:s/>success t</text:span><text:span text:style-name="T82_16">o<text:s/>see<text:s/>the<text:s/>mechanism<text:s/>firmly<text:s/>established,<text:s/></text:span><text:span text:style-name="T82_17">other<text:s/>donors<text:s/></text:span><text:span text:style-name="T82_18">having<text:s/>come</text:span><text:span text:style-name="T82_19"><text:s/>on<text:s/>board</text:span><text:span text:style-name="T82_20">,</text:span><text:span text:style-name="T82_21"><text:s/>and<text:s/>that</text:span><text:span text:style-name="T82_22"><text:s/></text:span><text:span text:style-name="T82_23">MDTF<text:s/>will<text:s/>continue<text:s/>to<text:s/>support<text:s/>the<text:s/>Government<text:s/>of<text:s/>Jordan<text:s/>in<text:s/>implementing<text:s/>its<text:s/>economic<text:s/>reform<text:s/>agenda post<text:s/>UK withdrawal.</text:span></text:p>
      <text:p text:style-name="P83"/>
      <text:list text:style-name="LS73" xml:id="list6" text:continue-list="list0">
        <text:list-item>
          <text:p text:style-name="P84"><text:span text:style-name="T84_1">This<text:s/>Annual<text:s/>Review<text:s/>of<text:s/>JIERAP<text:s/>covers<text:s/>the<text:s/>assessment<text:s/>of<text:s/>two<text:s/>components</text:span><text:span text:style-name="T84_2">,</text:span><text:span text:style-name="T84_3"><text:s/>the<text:s/>Macroeconomic<text:s/>Advisory<text:s/>Support<text:s/></text:span><text:span text:style-name="T84_4">(</text:span><text:span text:style-name="T84_5">MAS</text:span><text:span text:style-name="T84_6">)</text:span><text:span text:style-name="T84_7"><text:s/></text:span><text:span text:style-name="T84_8">and</text:span><text:span text:style-name="T84_9"><text:s/></text:span><text:span text:style-name="T84_10">t</text:span><text:span text:style-name="T84_11">he<text:s/>International<text:s/>Growth<text:s/>Centre<text:s/></text:span><text:span text:style-name="T84_12">(</text:span><text:span text:style-name="T84_13">IGC</text:span><text:span text:style-name="T84_14">)</text:span><text:span text:style-name="T84_15">.<text:s/>By<text:s/>October<text:s/>2025,<text:s/>the<text:s/></text:span><text:span text:style-name="T84_16">IGC<text:s/>component<text:s/></text:span><text:span text:style-name="T84_17">implementation<text:s/>transitioned<text:s/>from<text:s/>JIERAP<text:s/>to<text:s/>the<text:s/></text:span><text:span text:style-name="T84_18">Green<text:s/>Inclusive<text:s/>Growth<text:s/></text:span><text:span text:style-name="T84_19">(</text:span><text:span text:style-name="T84_20">GIG</text:span><text:span text:style-name="T84_21">)</text:span><text:span text:style-name="T84_22"><text:s/></text:span><text:span text:style-name="T84_23">Centre<text:s/>of<text:s/>Expertise</text:span><text:span text:style-name="T84_24"><text:s/>CoE</text:span><text:span text:style-name="T84_25">.</text:span><text:span text:style-name="T84_26"><text:s/></text:span><text:span text:style-name="T84_27">T</text:span><text:span text:style-name="T84_28">he<text:s/></text:span><text:span text:style-name="T84_29">FCDO<text:s/></text:span><text:span text:style-name="T84_30">team<text:s/>at<text:s/>post</text:span><text:span text:style-name="T84_31"><text:s/>continues<text:s/>to<text:s/>engage<text:s/>with<text:s/>the<text:s/>IGC<text:s/>team<text:s/>in<text:s/>Jordan</text:span><text:span text:style-name="T84_32"><text:s/></text:span><text:span text:style-name="T84_33">in<text:s/>an<text:s/></text:span><text:span text:style-name="T84_34">advisory<text:s/>capacity,<text:s/></text:span><text:span text:style-name="T84_35">while<text:s/></text:span><text:span text:style-name="T84_36">financial<text:s/>management</text:span><text:span text:style-name="T84_37"><text:s/></text:span><text:span text:style-name="T84_38">sits</text:span><text:span text:style-name="T84_39"><text:s/>with<text:s/>the<text:s/>CoE.<text:s/></text:span><text:span text:style-name="T84_40">Programme<text:s/>Closure<text:s/>for<text:s/>JIERAP<text:s/>will<text:s/>be<text:s/>completed<text:s/>by<text:s/>March<text:s/>2027.<text:s/></text:span><text:span text:style-name="T84_41">Success<text:s/>from<text:s/>the<text:s/>two<text:s/>remaining<text:s/>programme<text:s/>components<text:s/>–<text:s/>MAS<text:s/>and<text:s/>IG</text:span><text:span text:style-name="T84_42">C</text:span><text:span text:style-name="T84_43"><text:s/>–<text:s/></text:span><text:span text:style-name="T84_44">will<text:s/>be<text:s/>built<text:s/>on<text:s/>in<text:s/>FCDO<text:s/>Jordan’s<text:s/>portfolio<text:s/>going<text:s/>forward.<text:s/></text:span></text:p>
        </text:list-item>
      </text:list>
      <text:p text:style-name="P85"><text:span text:style-name="T85_1"><text:s/></text:span></text:p>
      <text:p text:style-name="P86"><text:span text:style-name="T86_1">Summary<text:s/>supporting<text:s/>narrative<text:s/>for<text:s/>the<text:s/>overall<text:s/>score<text:s/>in<text:s/>this<text:s/>review<text:s/></text:span></text:p>
      <text:p text:style-name="P87"/>
      <text:list text:style-name="LS73" xml:id="list7" text:continue-list="list0">
        <text:list-item>
          <text:p text:style-name="P88"><text:span text:style-name="T88_1">During<text:s/>the<text:s/>year<text:s/>under<text:s/>review,<text:s/>Jordan<text:s/>demonstrated<text:s/>notable<text:s/>resilience<text:s/>amid<text:s/>ongoing<text:s/>regional<text:s/>conflict<text:s/>and<text:s/>its<text:s/>economic<text:s/>spillovers<text:s/>on<text:s/>Jordanian<text:s/>economy,<text:s/>as<text:s/>recognised<text:s/>by<text:s/>the<text:s/>International<text:s/>Monetary<text:s/>Fund<text:s/>(IMF)<text:s/>and<text:s/>credit<text:s/>rating<text:s/>agencies</text:span><text:span text:style-name="T88_2"><text:note text:note-class="footnote"><text:note-citation/><text:note-body><text:p text:style-name="P89"><text:span text:style-name="T89_1"><text:s/>https://petra.gov.jo/en/news/imf-praises-jordans-economic-measures-sees-resilience-amid-regional-pressures</text:span></text:p></text:note-body></text:note></text:span><text:span text:style-name="T89_2">.<text:s/>Nevertheless,<text:s/></text:span><text:span text:style-name="T89_3">longstanding</text:span><text:span text:style-name="T89_4"><text:s/>structural<text:s/>challenges<text:s/></text:span><text:span text:style-name="T89_5">continue</text:span><text:span text:style-name="T89_6">d</text:span><text:span text:style-name="T89_7">:</text:span><text:span text:style-name="T89_8"><text:s/>economic<text:s/>growth<text:s/>remained<text:s/>subdued<text:s/>(below<text:s/>2.7%<text:s/>in<text:s/>2025),<text:s/>unemployment<text:s/>persisted<text:s/>at<text:s/>high<text:s/>levels<text:s/>(around<text:s/>18%<text:s/>among<text:s/>Jordanians</text:span><text:span text:style-name="T89_9"><text:note text:note-class="footnote"><text:note-citation/><text:note-body><text:p text:style-name="P90"><text:span text:style-name="T90_1"><text:s/>IMF<text:s/>(2026).<text:s/>IMF<text:s/>Press<text:s/>Release<text:s/>No.<text:s/>26/119.</text:span></text:p></text:note-body></text:note></text:span><text:span text:style-name="T90_2">),<text:s/>and<text:s/>job<text:s/>creation</text:span><text:span text:style-name="T90_3"><text:s/></text:span><text:span text:style-name="T90_4">wa</text:span><text:span text:style-name="T90_5">s<text:s/>limited</text:span><text:span text:style-name="T90_6">,<text:s/>alongside<text:s/>significant<text:s/>gender<text:s/>disparities.<text:s/></text:span></text:p>
        </text:list-item>
      </text:list>
      <text:p text:style-name="P91"/>
      <text:list text:style-name="LS73" xml:id="list8" text:continue-list="list0">
        <text:list-item>
          <text:p text:style-name="P92"><text:span text:style-name="T92_1">Through<text:s/>its<text:s/>MAS<text:s/>and<text:s/>IGC<text:s/>components,<text:s/>JIERAP<text:s/></text:span><text:span text:style-name="T92_2">provided<text:s/></text:span><text:span text:style-name="T92_3">the<text:s/></text:span><text:span text:style-name="T92_4">GoJ</text:span><text:span text:style-name="T92_5"><text:s/>with<text:s/></text:span><text:span text:style-name="T92_6">highly<text:s/>valued,<text:s/></text:span><text:span text:style-name="T92_7">flexible<text:s/></text:span><text:span text:style-name="T92_8">support<text:s/></text:span><text:span text:style-name="T92_9">to<text:s/>address<text:s/>evolving<text:s/>priorities,<text:s/>particularly<text:s/>the<text:s/>macroeconomic<text:s/>impacts<text:s/>of<text:s/>regional<text:s/>instability.<text:s/></text:span><text:span text:style-name="T92_10">The<text:s/>MAS<text:s/></text:span><text:span text:style-name="T92_11">component<text:s/></text:span><text:span text:style-name="T92_12">delivered<text:s/>strong<text:s/>results<text:s/>across<text:s/>all<text:s/>workstreams</text:span><text:span text:style-name="T92_13">,</text:span><text:span text:style-name="T92_14"><text:s/>including<text:s/>a<text:s/>successful<text:s/>USD<text:s/>700</text:span><text:span text:style-name="T92_15"><text:s/></text:span><text:span text:style-name="T92_16">m</text:span><text:span text:style-name="T92_17">illion</text:span><text:span text:style-name="T92_18"><text:s/>Eurobond<text:s/>issuance<text:s/>in<text:s/>November<text:s/>2025<text:s/>at<text:s/>significantly<text:s/>improved<text:s/>rates</text:span><text:span text:style-name="T92_19">,</text:span><text:span text:style-name="T92_20"><text:s/>and</text:span><text:span text:style-name="T92_21"><text:s/>support</text:span><text:span text:style-name="T92_22"><text:s/>to</text:span><text:span text:style-name="T92_23"><text:s/>IMF<text:s/>programme<text:s/>reviews<text:s/></text:span><text:span text:style-name="T92_24">that<text:s/></text:span><text:span text:style-name="T92_25">unlock</text:span><text:span text:style-name="T92_26">ed</text:span><text:span text:style-name="T92_27"><text:s/>USD<text:s/>1</text:span><text:span text:style-name="T92_28">.2</text:span><text:span text:style-name="T92_29"><text:s/>billion<text:s/>in<text:s/>financing.<text:s/></text:span><text:span text:style-name="T92_30">In<text:s/>addition,<text:s/></text:span><text:span text:style-name="T92_31">MAS<text:s/></text:span><text:span text:style-name="T92_32">sustained<text:s/>engagement<text:s/>with<text:s/>major<text:s/>agencies<text:s/></text:span><text:span text:style-name="T92_33">played<text:s/>a<text:s/>key<text:s/>role<text:s/>in<text:s/></text:span><text:span text:style-name="T92_34">maintaining<text:s/></text:span><text:span text:style-name="T92_35">stable<text:s/>sovereign<text:s/>credit<text:s/>ratings<text:s/>and<text:s/></text:span><text:span text:style-name="T92_36">strengthening<text:s/></text:span><text:span text:style-name="T92_37">investor<text:s/>relations.<text:s/></text:span><text:span text:style-name="T92_38">The</text:span><text:span text:style-name="T92_39"><text:s/></text:span><text:span text:style-name="T92_40">I</text:span><text:span text:style-name="T92_41">GC</text:span><text:span text:style-name="T92_42"><text:s/>component</text:span><text:span text:style-name="T92_43"><text:s/></text:span><text:span text:style-name="T92_44">met</text:span><text:span text:style-name="T92_45"><text:s/>expectations,<text:s/>advancing<text:s/>a<text:s/></text:span><text:span text:style-name="T92_46">portfolio<text:s/>of<text:s/>over<text:s/>30<text:s/>projects<text:s/>aligned<text:s/>with<text:s/>government<text:s/>priorities,<text:s/>with<text:s/>a<text:s/>strong<text:s/>focus<text:s/>on<text:s/>translating<text:s/>research<text:s/>into<text:s/>actionable<text:s/>policy<text:s/>and<text:s/>embedding<text:s/>evidence<text:s/>in<text:s/>decision-making</text:span><text:span text:style-name="T92_47">.</text:span><text:span text:style-name="T92_48"><text:s/></text:span><text:span text:style-name="T92_49">This<text:s/>included<text:s/>eleven</text:span><text:span text:style-name="T92_50"><text:s/>policy<text:s/>impact<text:s/>cases</text:span><text:span text:style-name="T92_51">,</text:span><text:span text:style-name="T92_52"><text:s/>two<text:s/>of<text:s/></text:span><text:span text:style-name="T92_53">which<text:s/></text:span><text:span text:style-name="T92_54">directly<text:s/></text:span><text:span text:style-name="T92_55">informed<text:s/></text:span><text:span text:style-name="T92_56">GoJ<text:s/>policies,<text:s/>such<text:s/>as<text:s/></text:span><text:span text:style-name="T92_57">the<text:s/>integration<text:s/>of<text:s/></text:span><text:span text:style-name="T92_58">evidence<text:s/>from<text:s/>the<text:s/>Jordan<text:s/>Labour<text:s/>Market<text:s/>Framing<text:s/>paper<text:s/>into<text:s/>the<text:s/>National<text:s/>Social<text:s/>Protection<text:s/>Strategy<text:s/>2025-2033.<text:s/></text:span><text:span text:style-name="T92_59"><text:s/></text:span><text:span text:style-name="T92_60">B</text:span><text:span text:style-name="T92_61">ased<text:s/>on<text:s/>progress<text:s/>against<text:s/>outputs</text:span><text:span text:style-name="T92_62"><text:s/>in<text:s/>the<text:s/>year<text:s/>under<text:s/>review,<text:s/></text:span><text:span text:style-name="T92_63">JIERAP<text:s/>has<text:s/>scored<text:s/>an<text:s/>“A”<text:s/></text:span><text:span text:style-name="T92_64">meeting<text:s/></text:span><text:span text:style-name="T92_65">expectation</text:span><text:span text:style-name="T92_66">.</text:span><text:span text:style-name="T92_67"><text:s/>Scoring<text:s/>per<text:s/>output<text:s/>is<text:s/>indicated<text:s/>in<text:s/>the<text:s/>table<text:s/>below</text:span><text:span text:style-name="T92_68">:<text:s/></text:span></text:p>
        </text:list-item>
      </text:list>
      <text:p text:style-name="P93"/>
      <text:p text:style-name="P94"><text:span text:style-name="T94_1">Outputs<text:s/>Table</text:span></text:p>
      <text:p text:style-name="P95"/>
      <table:table table:style-name="Table5">
        <table:table-column table:style-name="Column16"/>
        <table:table-column table:style-name="Column17"/>
        <table:table-column table:style-name="Column18"/>
        <table:table-row table:style-name="Row10">
          <table:table-cell table:style-name="Cell37">
            <text:p text:style-name="P96"><text:span text:style-name="T96_1">Output</text:span></text:p>
          </table:table-cell>
          <table:table-cell table:style-name="Cell38">
            <text:p text:style-name="P97"><text:span text:style-name="T97_1">Weighting</text:span></text:p>
          </table:table-cell>
          <table:table-cell table:style-name="Cell39">
            <text:p text:style-name="P98"><text:span text:style-name="T98_1">Score</text:span></text:p>
          </table:table-cell>
        </table:table-row>
        <table:table-row table:style-name="Row11">
          <table:table-cell table:style-name="Cell40">
            <text:p text:style-name="P99"><text:span text:style-name="T99_1">1B)<text:s/>Support<text:s/>capability<text:s/>of<text:s/>GoJ<text:s/>officials<text:s/>on<text:s/>economic<text:s/>management;<text:s/>and<text:s/>advise<text:s/>and/or<text:s/>introduce<text:s/>improved<text:s/>government/governance<text:s/>systems<text:s/></text:span><text:span text:style-name="T99_2">–<text:s/></text:span><text:span text:style-name="T99_3">non-MDTF</text:span><text:span text:style-name="T99_4"><text:s/></text:span><text:span text:style-name="T99_5">(macroeconomic<text:s/>stability<text:s/></text:span><text:span text:style-name="T99_6">advisory</text:span><text:span text:style-name="T99_7">;<text:s/>and<text:s/>International<text:s/>Growth<text:s/>Centre)</text:span></text:p>
          </table:table-cell>
          <table:table-cell table:style-name="Cell41">
            <text:p text:style-name="P100"><text:span text:style-name="T100_1">10</text:span><text:span text:style-name="T100_2">0</text:span><text:span text:style-name="T100_3">%</text:span></text:p>
          </table:table-cell>
          <table:table-cell table:style-name="Cell42">
            <text:p text:style-name="P101"><text:span text:style-name="T101_1">A</text:span></text:p>
          </table:table-cell>
        </table:table-row>
      </table:table>
      <text:p text:style-name="P102"/>
      <text:p text:style-name="P103"><text:span text:style-name="T103_1">Major<text:s/>lessons<text:s/>and<text:s/>recommendations<text:s/>for<text:s/>the<text:s/>year<text:s/>ahead<text:s/></text:span></text:p>
      <text:p text:style-name="P104"/>
      <text:p text:style-name="P105"><text:span text:style-name="T105_1">Major<text:s/>Lessons:</text:span></text:p>
      <text:p text:style-name="P106"/>
      <text:list text:style-name="LS73" xml:id="list9" text:continue-list="list0">
        <text:list-item>
          <text:p text:style-name="P107"><text:span text:style-name="T107_1">The<text:s/>programme<text:s/></text:span><text:span text:style-name="T107_2">has<text:s/></text:span><text:span text:style-name="T107_3">demonstrated<text:s/>the<text:s/>value<text:s/>of<text:s/>a<text:s/>flexible,<text:s/>demand-led<text:s/>advisory<text:s/>model.</text:span><text:span text:style-name="T107_4"><text:s/></text:span><text:span text:style-name="T107_5">Across<text:s/>both<text:s/>components,<text:s/>a<text:s/>key<text:s/>cross-cutting<text:s/>lesson<text:s/>is<text:s/>that</text:span><text:span text:style-name="T107_6"><text:s/>as<text:s/>well<text:s/>as<text:s/>high<text:s/>quality<text:s/>expertise,<text:s/></text:span><text:span text:style-name="T107_7">flexib</text:span><text:span text:style-name="T107_8">le</text:span><text:span text:style-name="T107_9">,<text:s/></text:span><text:span text:style-name="T107_10">responsive</text:span><text:span text:style-name="T107_11">,<text:s/></text:span><text:span text:style-name="T107_12">demand-led</text:span><text:span text:style-name="T107_13"><text:s/>support</text:span><text:span text:style-name="T107_14"><text:s/>and</text:span><text:span text:style-name="T107_15"><text:s/></text:span><text:span text:style-name="T107_16">trusted<text:s/>relationships</text:span><text:span text:style-name="T107_17"><text:s/></text:span><text:span text:style-name="T107_18">are<text:s/>critical<text:s/>in<text:s/>driving<text:s/></text:span><text:span text:style-name="T107_19">results</text:span><text:span text:style-name="T107_20">.</text:span><text:span text:style-name="T107_21"><text:s/></text:span><text:span text:style-name="T107_22">The<text:s/></text:span><text:span text:style-name="T107_23">GoJ</text:span><text:span text:style-name="T107_24"><text:s/>has<text:s/>consistently<text:s/>highlighted<text:s/>this<text:s/>during<text:s/>meetings<text:s/>and<text:s/>engagements.</text:span></text:p>
        </text:list-item>
      </text:list>
      <text:p text:style-name="P108"/>
      <text:list text:style-name="LS73" xml:id="list10" text:continue-list="list0">
        <text:list-item>
          <text:list>
            <text:list-item>
              <text:p text:style-name="P109"><text:span text:style-name="T109_1">Under<text:s/>the<text:s/>MAS</text:span><text:span text:style-name="T109_2"><text:s/>component</text:span><text:span text:style-name="T109_3">,<text:s/>this<text:s/>flexibility<text:s/>enabled<text:s/>rapid<text:s/>response<text:s/>to<text:s/>shocks<text:s/>(including<text:s/>geopolitical<text:s/>volatility</text:span><text:span text:style-name="T109_4">-<text:s/>Gaza,<text:s/>Iran<text:s/>12-day<text:s/>war<text:s/>in<text:s/>June<text:s/>2025<text:s/>and<text:s/>ongoing<text:s/>Iran<text:s/>US<text:s/>conflict<text:s/>since<text:s/>Marc</text:span><text:span text:style-name="T109_5">h<text:s/>2026</text:span><text:span text:style-name="T109_6">)<text:s/>while<text:s/>maintaining<text:s/>continuity<text:s/>on<text:s/>core<text:s/></text:span><text:span text:style-name="T109_7">support</text:span><text:span text:style-name="T109_8"><text:s/>such<text:s/>as<text:s/>IMF<text:s/>programme<text:s/>implementation</text:span><text:span text:style-name="T109_9"><text:s/>and</text:span><text:span text:style-name="T109_10"><text:s/>sovereign<text:s/>financing.<text:s/>This<text:s/>approach<text:s/>strengthened<text:s/>government<text:s/>ownership<text:s/>and<text:s/>ensured<text:s/>timely,<text:s/>high-impact<text:s/>support,<text:s/>including<text:s/>successful<text:s/>Eurobond<text:s/>issuance,<text:s/>credit<text:s/>rating<text:s/>upgrades,<text:s/>and<text:s/>IMF<text:s/>review<text:s/>completions</text:span><text:span text:style-name="T109_11"><text:s/>(see<text:s/>output<text:s/>section)</text:span><text:span text:style-name="T109_12">.<text:s/></text:span></text:p>
            </text:list-item>
          </text:list>
        </text:list-item>
      </text:list>
      <text:p text:style-name="P110"/>
      <text:list text:style-name="LS73" xml:id="list11" text:continue-list="list0">
        <text:list-item>
          <text:list>
            <text:list-item>
              <text:p text:style-name="P111"><text:span text:style-name="T111_1">T</text:span><text:span text:style-name="T111_2">he<text:s/>IGC<text:s/>component<text:s/>highlighted<text:s/>the<text:s/>importance<text:s/>of<text:s/>embedding<text:s/>evidence<text:s/>into<text:s/>policy<text:s/>processes<text:s/>and<text:s/>aligning<text:s/>outputs<text:s/>with<text:s/>the<text:s/>Economic<text:s/>Modernisation<text:s/>Vision<text:s/></text:span><text:span text:style-name="T111_3">(</text:span><text:span text:style-name="T111_4">EMV</text:span><text:span text:style-name="T111_5">)</text:span><text:span text:style-name="T111_6">.<text:s/>The<text:s/>shift<text:s/>toward<text:s/>targeted<text:s/>dissemination,<text:s/>policy<text:s/>briefs,<text:s/>and<text:s/>structured<text:s/>dialogues<text:s/>improved<text:s/>uptake<text:s/>of<text:s/>research<text:s/>findings<text:s/>across<text:s/>priority<text:s/>sectors<text:s/>such<text:s/>as<text:s/>labour<text:s/>markets,<text:s/>water,<text:s/>and<text:s/>public<text:s/>sector<text:s/>productivity.<text:s/></text:span><text:span text:style-name="T111_7">This<text:s/>was<text:s/>evident<text:s/>by<text:s/>increased<text:s/>demand<text:s/>and<text:s/>engagement<text:s/>of<text:s/>the<text:s/></text:span><text:span text:style-name="T111_8">GoJ</text:span><text:span text:style-name="T111_9"><text:s/>particularly<text:s/>from<text:s/>the<text:s/>Prime<text:s/>Ministry<text:s/>team.<text:s/></text:span></text:p>
            </text:list-item>
          </text:list>
        </text:list-item>
      </text:list>
      <text:p text:style-name="P112"><text:span text:style-name="T112_1">Recommendations</text:span></text:p>
      <text:p text:style-name="P113"/>
      <text:list text:style-name="LS73" xml:id="list12" text:continue-list="list0">
        <text:list-item>
          <text:p text:style-name="P114"><text:span text:style-name="T114_1">Outcom</text:span><text:span text:style-name="T114_2">e<text:s/>validation:</text:span><text:span text:style-name="T114_3"><text:s/></text:span><text:span text:style-name="T114_4">Looking<text:s/>ahead,<text:s/>the<text:s/>programme<text:s/>should<text:s/>prioritise<text:s/>strengthening<text:s/>outcome<text:s/>tracking<text:s/>to<text:s/>enable<text:s/>a<text:s/>robust<text:s/>and<text:s/>credible<text:s/>assessment<text:s/>of<text:s/>JIERAP’s<text:s/></text:span><text:span text:style-name="T114_5">Theory<text:s/>of<text:s/>Change<text:s/></text:span><text:span text:style-name="T114_6">(</text:span><text:span text:style-name="T114_7">ToC</text:span><text:span text:style-name="T114_8">)</text:span><text:span text:style-name="T114_9"><text:s/>in<text:s/>the<text:s/></text:span><text:span text:style-name="T114_10">Programme<text:s/>Closure<text:s/>Report<text:s/></text:span><text:span text:style-name="T114_11">(</text:span><text:span text:style-name="T114_12">PCR</text:span><text:span text:style-name="T114_13">)</text:span><text:span text:style-name="T114_14">.<text:s/>As<text:s/>part<text:s/>of<text:s/>this,<text:s/>the<text:s/>FCDO<text:s/>team<text:s/>should<text:s/></text:span><text:span text:style-name="T114_15">re</text:span><text:span text:style-name="T114_16">-</text:span><text:span text:style-name="T114_17">engage</text:span><text:span text:style-name="T114_18"><text:s/>with<text:s/>the<text:s/>World<text:s/>Bank<text:s/>MDTF<text:s/>team</text:span><text:span text:style-name="T114_19"><text:s/>building<text:s/>on<text:s/>previous<text:s/>efforts<text:s/>with<text:s/>the<text:s/>World<text:s/>Bank<text:s/>(i.e<text:s/>World<text:s/>Bank<text:s/>MDTF<text:s/>midterm<text:s/>review<text:s/>in<text:s/>2023<text:s/>and<text:s/>FCDO<text:s/></text:span><text:span text:style-name="T114_20">Results<text:s/>Assessment<text:s/>of<text:s/>the<text:s/>Contribution<text:s/>of<text:s/>the<text:s/>Jordan<text:s/>Growth<text:s/>MDTF</text:span><text:span text:style-name="T114_21"><text:s/>in<text:s/>2024),</text:span><text:span text:style-name="T114_22">to<text:s/>ensure<text:s/>that<text:s/>validation<text:s/>of<text:s/>the<text:s/>ToC<text:s/>and<text:s/>assessment<text:s/>of<text:s/>progress<text:s/>towards<text:s/>outcomes<text:s/>are<text:s/>appropriately<text:s/>captured<text:s/>and<text:s/>evidenced<text:s/>in<text:s/>the<text:s/>PCR<text:s/>by<text:s/>2027.</text:span></text:p>
        </text:list-item>
      </text:list>
      <text:p text:style-name="P115"/>
      <text:list text:style-name="LS73" xml:id="list13" text:continue-list="list0">
        <text:list-item>
          <text:p text:style-name="P116"><text:span text:style-name="T116_1">Institutionalization<text:s/>and<text:s/>sustainability:</text:span><text:span text:style-name="T116_2"><text:s/></text:span><text:span text:style-name="T116_3">MAS<text:s/>and<text:s/>I</text:span><text:span text:style-name="T116_4">G</text:span><text:span text:style-name="T116_5">C</text:span><text:span text:style-name="T116_6"><text:s/>teams</text:span><text:span text:style-name="T116_7"><text:s/>should<text:s/>prioritize<text:s/>institutionalization<text:s/>and<text:s/>sustainability<text:s/>of<text:s/></text:span><text:span text:style-name="T116_8">advisory</text:span><text:span text:style-name="T116_9"><text:s/>functions<text:s/>within<text:s/>government<text:s/>systems.<text:s/>For<text:s/></text:span><text:span text:style-name="T116_10">MAS<text:s/>in<text:s/>particular</text:span><text:span text:style-name="T116_11">,<text:s/>this<text:s/>includes<text:s/></text:span><text:span text:style-name="T116_12">building<text:s/>on<text:s/>the<text:s/>progress<text:s/>made<text:s/>on<text:s/>the<text:s/>‘exit<text:s/></text:span><text:span text:style-name="T116_13">and<text:s/>sustainability<text:s/>plan</text:span><text:span text:style-name="T116_14">’<text:s/>which<text:s/>focuses<text:s/>on</text:span><text:span text:style-name="T116_15"><text:s/></text:span><text:span text:style-name="T116_16">strengthening<text:s/></text:span><text:span text:style-name="T116_17">capacity<text:s/>of<text:s/></text:span><text:span text:style-name="T116_18">government<text:s/>counterparts<text:s/>and<text:s/>improving<text:s/></text:span><text:span text:style-name="T116_19">data<text:s/>systems<text:s/>to<text:s/>reduce<text:s/>reliance<text:s/>on<text:s/>external<text:s/>advisors</text:span><text:span text:style-name="T116_20">.</text:span><text:span text:style-name="T116_21"><text:s/></text:span><text:span text:style-name="T116_22">F</text:span><text:span text:style-name="T116_23">or<text:s/>the<text:s/>IGC,<text:s/>although<text:s/>the<text:s/>delivery<text:s/>and<text:s/>monitoring<text:s/>will<text:s/>be<text:s/>outside<text:s/>JIERAP<text:s/>through<text:s/>the<text:s/>Centre<text:s/>of<text:s/>Expertise<text:s/>buy-in<text:s/>modality,<text:s/>FCDO<text:s/>team<text:s/></text:span><text:span text:style-name="T116_24">should</text:span><text:span text:style-name="T116_25"><text:s/></text:span><text:span text:style-name="T116_26">continue<text:s/>to<text:s/>support<text:s/>and<text:s/>engage<text:s/>with<text:s/>IGC<text:s/>in<text:s/>disseminating<text:s/>research<text:s/>findings<text:s/>to<text:s/>maximise<text:s/>impact<text:s/>on<text:s/>policy<text:s/>making<text:s/>and<text:s/>drawing<text:s/>key<text:s/>lessons</text:span><text:span text:style-name="T116_27">,<text:s/>as<text:s/>the<text:s/>IGC<text:s/>programme<text:s/>continues<text:s/>through<text:s/>the<text:s/>centre<text:s/>for<text:s/>the<text:s/>future<text:s/>years</text:span></text:p>
        </text:list-item>
      </text:list>
      <text:p text:style-name="P117"/>
      <text:list text:style-name="LS73" xml:id="list14" text:continue-list="list0">
        <text:list-item>
          <text:p text:style-name="P118"><text:span text:style-name="T118_1">Workstreams<text:s/>coherence:</text:span><text:span text:style-name="T118_2"><text:s/></text:span><text:span text:style-name="T118_3">The<text:s/></text:span><text:span text:style-name="T118_4">FCDO<text:s/>team<text:s/></text:span><text:span text:style-name="T118_5">should</text:span><text:span text:style-name="T118_6"><text:s/></text:span><text:span text:style-name="T118_7">improve</text:span><text:span text:style-name="T118_8"><text:s/>coordination</text:span><text:span text:style-name="T118_9"><text:s/>between<text:s/>MAS<text:s/>and<text:s/>IGC<text:s/>teams,<text:s/></text:span><text:span text:style-name="T118_10">for<text:s/>m</text:span><text:span text:style-name="T118_11">ore<text:s/>coherence<text:s/>between<text:s/>MAS<text:s/>advisory</text:span><text:span text:style-name="T118_12"><text:s/>outputs</text:span><text:span text:style-name="T118_13"><text:s/>and<text:s/>evidence<text:s/>generated<text:s/>by<text:s/>the<text:s/>IGC</text:span><text:span text:style-name="T118_14">,</text:span><text:span text:style-name="T118_15"><text:s/>particularly<text:s/>around<text:s/>cross-cutting<text:s/>thematic<text:s/></text:span><text:span text:style-name="T118_16">areas<text:s/>(</text:span><text:span text:style-name="T118_17">e.g.<text:s/>water<text:s/>and<text:s/>public<text:s/>sector<text:s/>financing,<text:s/>water<text:s/>and<text:s/>IMF<text:s/>benchmarks).<text:s/></text:span><text:span text:style-name="T118_18">This<text:s/>could<text:s/>be<text:s/></text:span><text:span text:style-name="T118_19">through<text:s/>conducting<text:s/>joint<text:s/>check-in</text:span><text:span text:style-name="T118_20">s</text:span><text:span text:style-name="T118_21"><text:s/>and<text:s/>meetings</text:span><text:span text:style-name="T118_22"><text:s/></text:span><text:span text:style-name="T118_23">to<text:s/></text:span><text:span text:style-name="T118_24">shar</text:span><text:span text:style-name="T118_25">e</text:span><text:span text:style-name="T118_26"><text:s/>insights<text:s/>and</text:span><text:span text:style-name="T118_27"><text:s/>explor</text:span><text:span text:style-name="T118_28">e</text:span><text:span text:style-name="T118_29"><text:s/>synergies</text:span><text:span text:style-name="T118_30">.</text:span></text:p>
        </text:list-item>
      </text:list>
      <text:h text:style-name="P119" text:outline-level="2"><text:span text:style-name="T119_1">B:<text:s/>THEORY<text:s/>OF<text:s/>CHANGE<text:s/>AND<text:s/>PROGRESS<text:s/>TOWARDS<text:s/>OUTCOMES</text:span><text:span text:style-name="T119_2"><text:s/></text:span></text:h>
      <text:p text:style-name="P120"/>
      <text:p text:style-name="P121"><text:span text:style-name="T121_1">Summarise<text:s/>the<text:s/>programme’s<text:s/></text:span><text:span text:style-name="T121_2"><text:a xlink:type="simple" xlink:href="https://fcogovuk.sharepoint.com/teams/prof/_layouts/15/Doc.aspx?OR=teams&amp;action=edit&amp;sourcedoc=%7bE730D961-222B-456A-A1B3-DE32308F404E%7d"><text:span text:style-name="T121_3">theory<text:s/>of<text:s/>change</text:span></text:a></text:span><text:span text:style-name="T121_4">,<text:s/>including<text:s/>any<text:s/>changes<text:s/>to<text:s/>outcome<text:s/>and<text:s/>impact<text:s/>indicators<text:s/>from<text:s/>the<text:s/>original<text:s/>business<text:s/>case.<text:s/></text:span></text:p>
      <text:p text:style-name="P122"/>
      <text:list text:style-name="LS73" xml:id="list15" text:continue-list="list0">
        <text:list-item>
          <text:p text:style-name="P123"><text:span text:style-name="T123_1">The<text:s/>ToC,<text:s/>last<text:s/>formally<text:s/>updated<text:s/>in<text:s/>2022-2023,<text:s/>remains<text:s/>broadly<text:s/>valid<text:s/>and<text:s/>continues<text:s/>to<text:s/>align<text:s/>with<text:s/>the<text:s/>original<text:s/>2019<text:s/>business<text:s/>case.<text:s/>While<text:s/></text:span><text:span text:style-name="T123_2">previous<text:s/>Annual<text:s/>Reviews</text:span><text:span text:style-name="T123_3"><text:s/></text:span><text:span text:style-name="T123_4">reflected<text:s/>a<text:s/>broader<text:s/>portfolio<text:s/>(including<text:s/>MDTF,<text:s/>BCG<text:s/>and<text:s/>MEL<text:s/>components),<text:s/>the<text:s/>programme<text:s/>has<text:s/>now<text:s/>transitioned,<text:s/>and<text:s/>for<text:s/>the<text:s/>year<text:s/>under<text:s/>review,<text:s/>delivery<text:s/>is<text:s/>limited<text:s/>to<text:s/>two<text:s/>active<text:s/>components:<text:s/></text:span><text:span text:style-name="T123_5">The</text:span><text:span text:style-name="T123_6"><text:s/>MAS<text:s/>and<text:s/>IGC<text:s/></text:span><text:span text:style-name="T123_7">component</text:span><text:span text:style-name="T123_8">s</text:span><text:span text:style-name="T123_9"><text:s/></text:span><text:span text:style-name="T123_10">were<text:s/>the<text:s/>only<text:s/>components<text:s/>active<text:s/>during<text:s/>the<text:s/>year</text:span><text:span text:style-name="T123_11">,</text:span><text:span text:style-name="T123_12"><text:s/></text:span><text:span text:style-name="T123_13">t</text:span><text:span text:style-name="T123_14">herefore,<text:s/>this<text:s/>Annual<text:s/>Review<text:s/>will<text:s/>focus<text:s/>on<text:s/>the<text:s/>MAS<text:s/>and<text:s/>IGC<text:s/>pathways</text:span><text:span text:style-name="T123_15"><text:s/>towards<text:s/>outcomes.<text:s/></text:span><text:span text:style-name="T123_16"><text:s/></text:span></text:p>
        </text:list-item>
      </text:list>
      <text:p text:style-name="P124"/>
      <text:list text:style-name="LS73" xml:id="list16" text:continue-list="list0">
        <text:list-item>
          <text:p text:style-name="P125"><text:span text:style-name="T125_1">The<text:s/>core<text:s/>logic<text:s/>of<text:s/>the<text:s/>ToC<text:s/>remains<text:s/>unchanged:<text:s/>if<text:s/>high-quality</text:span><text:span text:style-name="T125_2"><text:s/>and<text:s/>demand-led</text:span><text:span text:style-name="T125_3"><text:s/>technical<text:s/>assistance,<text:s/>policy<text:s/>advice,<text:s/>and<text:s/>evidence<text:s/>are<text:s/>effectively<text:s/>translated<text:s/>into<text:s/>government<text:s/>systems<text:s/>and<text:s/>decision-making<text:s/>processes</text:span><text:span text:style-name="T125_4"><text:s/></text:span><text:span text:style-name="T125_5">then<text:s/>improved<text:s/>policy<text:s/>implementation<text:s/>and<text:s/>reform<text:s/>outcomes<text:s/>will<text:s/>be<text:s/>achieved,<text:s/>ultimately<text:s/>contributing<text:s/>to<text:s/>enhanced<text:s/>economic<text:s/>management<text:s/>and<text:s/>resilience<text:s/>in<text:s/>Jordan.</text:span></text:p>
        </text:list-item>
      </text:list>
      <text:p text:style-name="P126"/>
      <text:p text:style-name="P127"><text:span text:style-name="T127_1"><text:s/></text:span><draw:frame svg:x="0cm" svg:y="0cm" svg:width="17.133cm" svg:height="7.602cm" draw:style-name="FR1" text:anchor-type="as-char" draw:z-index="0"><draw:image xlink:href="Pictures/image1.png" xlink:type="simple" xlink:show="embed" xlink:actuate="onLoad"/></draw:frame></text:p>
      <text:p text:style-name="P128"/>
      <text:list text:style-name="LS73" xml:id="list17" text:continue-list="list0">
        <text:list-item>
          <text:p text:style-name="P129"><text:span text:style-name="T129_1">The<text:s/>underlying<text:s/>assumptions<text:s/>of<text:s/>the<text:s/>ToC,<text:s/>particularly<text:s/>regarding<text:s/>government<text:s/>commitment,<text:s/>political<text:s/>will,<text:s/>and<text:s/>ownership,<text:s/>remain<text:s/></text:span><text:span text:style-name="T129_2">broadly<text:s/></text:span><text:span text:style-name="T129_3">valid,<text:s/>with<text:s/>evidence<text:s/>of<text:s/>sustained<text:s/>reform<text:s/>momentum<text:s/>and<text:s/>strong<text:s/>engagement<text:s/>from<text:s/>GoJ<text:s/>counterparts.<text:s/></text:span><text:span text:style-name="T129_4">While<text:s/>the</text:span><text:span text:style-name="T129_5"><text:s/>external<text:s/>environment<text:s/></text:span><text:span text:style-name="T129_6">continues</text:span><text:span text:style-name="T129_7"><text:s/>to<text:s/></text:span><text:span text:style-name="T129_8">test<text:s/></text:span><text:span text:style-name="T129_9">ToC<text:s/>assumptions</text:span><text:span text:style-name="T129_10"><text:s/></text:span><text:span text:style-name="T129_11">related<text:s/>to<text:s/></text:span><text:span text:style-name="T129_12">global<text:s/>economic<text:s/>stability<text:s/>and<text:s/>growth</text:span><text:span text:style-name="T129_13">;</text:span><text:span text:style-name="T129_14"><text:s/></text:span><text:span text:style-name="T129_15">the<text:s/>programme<text:s/></text:span><text:span text:style-name="T129_16">has<text:s/>adapted<text:s/></text:span><text:span text:style-name="T129_17">well<text:s/>to<text:s/>deliver<text:s/>impact<text:s/></text:span><text:span text:style-name="T129_18">despite</text:span><text:span text:style-name="T129_19"><text:s/></text:span><text:span text:style-name="T129_20">the<text:s/>challenges</text:span><text:span text:style-name="T129_21">.<text:s/>Ongoing<text:s/>regional<text:s/>instability</text:span><text:span text:style-name="T129_22"><text:s/>(Gaza,<text:s/>Lebanon,<text:s/>Syria,<text:s/>Iran)</text:span><text:span text:style-name="T129_23"><text:s/>and</text:span><text:span text:style-name="T129_24"><text:s/>geopolitical<text:s/>tensions<text:s/>have<text:s/>increased<text:s/>economic<text:s/>pressures<text:s/>and<text:s/>heightened<text:s/>risks<text:s/>to<text:s/></text:span><text:span text:style-name="T129_25">macro</text:span><text:span text:style-name="T129_26">economic<text:s/>stability</text:span><text:span text:style-name="T129_27">.<text:s/></text:span><text:span text:style-name="T129_28">This<text:s/>context<text:s/>has<text:s/></text:span><text:span text:style-name="T129_29">reinforced<text:s/>the<text:s/>relevance<text:s/>of<text:s/>flexible,<text:s/>rapid-response<text:s/>advisory<text:s/>support,<text:s/>as<text:s/>demonstrated<text:s/>by<text:s/>MAS’s<text:s/>ability<text:s/>to<text:s/>support<text:s/>the<text:s/>government<text:s/>through<text:s/>market<text:s/>volatility<text:s/>and<text:s/>IMF<text:s/></text:span><text:span text:style-name="T129_30">reviews</text:span><text:span text:style-name="T129_31">.<text:s/></text:span></text:p>
        </text:list-item>
      </text:list>
      <text:p text:style-name="P130"/>
      <text:list text:style-name="LS73" xml:id="list18" text:continue-list="list0">
        <text:list-item>
          <text:p text:style-name="P131"><text:span text:style-name="T131_1">Under<text:s/>the<text:s/></text:span><text:span text:style-name="T131_2">two</text:span><text:span text:style-name="T131_3"><text:s/>active<text:s/>components<text:s/>(MAS<text:s/>and<text:s/>IGC),<text:s/>the<text:s/>ToC<text:s/>is<text:s/>operationalized<text:s/>through<text:s/>the<text:s/>following<text:s/>pathways</text:span><text:span text:style-name="T131_4">:</text:span><text:span text:style-name="T131_5"><text:s/></text:span><text:span text:style-name="T131_6">Inputs</text:span><text:span text:style-name="T131_7"><text:s/>include<text:s/>demand-led<text:s/>technical<text:s/>assistance,<text:s/>embedded<text:s/>advisory<text:s/>support,<text:s/>and<text:s/>structured<text:s/>policy<text:s/>engagement<text:s/>with<text:s/>the<text:s/>GoJ,<text:s/>alongside<text:s/>evidence<text:s/>generation<text:s/>through<text:s/>IGC.<text:s/>Together,<text:s/>these<text:s/>inputs<text:s/>have<text:s/>produced<text:s/></text:span><text:span text:style-name="T131_8">outputs</text:span><text:span text:style-name="T131_9"><text:s/>such<text:s/>as<text:s/>policy<text:s/>advice;<text:s/>briefing<text:s/>and<text:s/>policy<text:s/>papers</text:span><text:span text:style-name="T131_10">,</text:span><text:span text:style-name="T131_11"><text:s/>tools<text:s/>and<text:s/>financial<text:s/>models</text:span><text:span text:style-name="T131_12">,</text:span><text:span text:style-name="T131_13"><text:s/>capacity-building<text:s/>sessions</text:span><text:span text:style-name="T131_14">,</text:span><text:span text:style-name="T131_15"><text:s/>and<text:s/>research<text:s/>evidence</text:span><text:span text:style-name="T131_16">.<text:s/>The<text:s/>outputs</text:span><text:span text:style-name="T131_17"><text:s/>support<text:s/></text:span><text:span text:style-name="T131_18">broader</text:span><text:span text:style-name="T131_19"><text:s/></text:span><text:span text:style-name="T131_20">functions<text:s/>including<text:s/>credit<text:s/>rating<text:s/>engagement,<text:s/>IMF<text:s/>programme<text:s/>implementation,<text:s/>preparatory<text:s/>work<text:s/>for<text:s/>sectoral<text:s/>reforms<text:s/>(such<text:s/>as<text:s/>energy<text:s/>and<text:s/>water),<text:s/>and<text:s/>the<text:s/>development<text:s/>of<text:s/>new<text:s/>policies<text:s/>and<text:s/>laws.</text:span></text:p>
        </text:list-item>
      </text:list>
      <text:p text:style-name="P132"/>
      <text:p text:style-name="P133"><text:span text:style-name="T133_1">Describe<text:s/>where<text:s/>the<text:s/>programme<text:s/>is<text:s/>on/off<text:s/>track<text:s/>to<text:s/>contribute<text:s/>to<text:s/>the<text:s/>expected<text:s/>outcomes<text:s/>and<text:s/>impact.<text:s/>What<text:s/>action<text:s/>is<text:s/>planned<text:s/>in<text:s/>the<text:s/>year<text:s/>ahead?</text:span><text:span text:style-name="T133_2"><text:s/></text:span></text:p>
      <text:p text:style-name="P134"/>
      <text:list text:style-name="LS73" xml:id="list19" text:continue-list="list0">
        <text:list-item>
          <text:p text:style-name="P135"><text:span text:style-name="T135_1">JIERAP<text:s/>is<text:s/>in<text:s/>its<text:s/>final<text:s/>year<text:s/>of<text:s/>implementation,<text:s/>with<text:s/>only<text:s/>one<text:s/>component<text:s/>remaining<text:s/></text:span><text:span text:style-name="T135_2">active<text:s/></text:span><text:span text:style-name="T135_3">going<text:s/>forward<text:s/>(MA</text:span><text:span text:style-name="T135_4">S)</text:span><text:span text:style-name="T135_5">.<text:s/>The<text:s/>focus<text:s/>for<text:s/>2026-27<text:s/>will<text:s/>be<text:s/>consolidating<text:s/>impact<text:s/>of<text:s/>the<text:s/>MAS<text:s/>component<text:s/>and<text:s/>implementing<text:s/>an<text:s/>exit<text:s/>strategy.<text:s/>The<text:s/>IGC<text:s/>component<text:s/>will<text:s/></text:span><text:span text:style-name="T135_6">be</text:span><text:span text:style-name="T135_7"><text:s/>delivered</text:span><text:span text:style-name="T135_8"><text:s/>and<text:s/>monitored<text:s/>outside<text:s/>JIERAP</text:span><text:span text:style-name="T135_9"><text:s/>through<text:s/>the<text:s/></text:span><text:span text:style-name="T135_10">Centre</text:span><text:span text:style-name="T135_11"><text:s/>of<text:s/>Expertis</text:span><text:span text:style-name="T135_12">e</text:span><text:span text:style-name="T135_13">.</text:span><text:span text:style-name="T135_14"><text:s/></text:span><text:span text:style-name="T135_15">Nevertheless,<text:s/></text:span><text:span text:style-name="T135_16">FCDO<text:s/>Jordan<text:s/>will<text:s/></text:span><text:span text:style-name="T135_17">support</text:span><text:span text:style-name="T135_18"><text:s/>IGC<text:s/>in<text:s/>disseminating<text:s/>research<text:s/>findings<text:s/>to<text:s/>maximise<text:s/>impact<text:s/>on<text:s/>policy</text:span><text:span text:style-name="T135_19"><text:s/>making</text:span><text:span text:style-name="T135_20"><text:s/>and<text:s/>drawing<text:s/>key<text:s/>lessons<text:s/>out<text:s/>in<text:s/>the<text:s/>PCR<text:s/>to<text:s/>inform<text:s/>any<text:s/>future<text:s/>engagement<text:s/>in<text:s/>this<text:s/>area.</text:span></text:p>
        </text:list-item>
      </text:list>
      <text:p text:style-name="P136"/>
      <text:list text:style-name="LS73" xml:id="list20" text:continue-list="list0">
        <text:list-item>
          <text:p text:style-name="P137"><text:span text:style-name="T137_1">Overall,<text:s/>the<text:s/>programme<text:s/>remains<text:s/>on<text:s/>track<text:s/>to<text:s/>contribute<text:s/>to<text:s/>its<text:s/>expected<text:s/>outcomes<text:s/>and<text:s/>impact</text:span><text:span text:style-name="T137_2">.<text:s/></text:span><text:span text:style-name="T137_3">T</text:span><text:span text:style-name="T137_4">he<text:s/>MAS<text:s/>component</text:span><text:span text:style-name="T137_5"><text:s/>in<text:s/>particular</text:span><text:span text:style-name="T137_6"><text:s/>has<text:s/>demonstrated<text:s/>strong<text:s/>performance<text:s/>in<text:s/>supporting<text:s/>macroeconomic<text:s/>management</text:span><text:span text:style-name="T137_7"><text:s/></text:span><text:span text:style-name="T137_8">and<text:s/></text:span><text:span text:style-name="T137_9">delivered<text:s/></text:span><text:span text:style-name="T137_10">tangible<text:s/>results.<text:s/>As<text:s/>most<text:s/>JIERAP<text:s/>components,<text:s/>including<text:s/>the<text:s/>MDTF,<text:s/>are<text:s/>now<text:s/>closed,<text:s/>the<text:s/>programme<text:s/>has<text:s/>transitioned<text:s/>from<text:s/>broad-based<text:s/>delivery<text:s/>to<text:s/>a<text:s/>more<text:s/>focused<text:s/>phase<text:s/>through<text:s/>its<text:s/>active<text:s/>components.<text:s/>These<text:s/>contributions,<text:s/>across<text:s/>both<text:s/>closed<text:s/>and<text:s/>active<text:s/>components,<text:s/>will<text:s/>be<text:s/>reviewed<text:s/>and<text:s/>validated<text:s/>in<text:s/>the<text:s/>PCR<text:s/>scheduled<text:s/>for<text:s/>2027,<text:s/>with<text:s/>a<text:s/>focus<text:s/>on<text:s/>assessing<text:s/>outcomes<text:s/>and<text:s/>impact.</text:span></text:p>
        </text:list-item>
      </text:list>
      <text:p text:style-name="P138"/>
      <text:list text:style-name="LS73" xml:id="list21" text:continue-list="list0">
        <text:list-item>
          <text:p text:style-name="P139"><text:span text:style-name="T139_1">It’s<text:s/>worth<text:s/>nothing<text:s/>that<text:s/>external<text:s/></text:span><text:span text:style-name="T139_2">factors</text:span><text:span text:style-name="T139_3">,</text:span><text:span text:style-name="T139_4"><text:s/>at<text:s/>the<text:s/>time<text:s/>of<text:s/>writing<text:s/>this<text:s/>Annual<text:s/>Review,</text:span><text:span text:style-name="T139_5"><text:s/></text:span><text:span text:style-name="T139_6">including<text:s/>ongoing<text:s/>regional<text:s/>instability<text:s/>and<text:s/>uncertainty<text:s/>around<text:s/>international<text:s/>financial<text:s/></text:span><text:span text:style-name="T139_7">support,</text:span><text:span text:style-name="T139_8"><text:s/>will<text:s/></text:span><text:span text:style-name="T139_9">continue<text:s/>to<text:s/>pose<text:s/>risks<text:s/>to<text:s/>the<text:s/>pace<text:s/></text:span><text:span text:style-name="T139_10">of<text:s/>reaching<text:s/>outcomes</text:span><text:span text:style-name="T139_11">.<text:s/>Looking<text:s/>ahead,<text:s/>the<text:s/>programme<text:s/>will<text:s/></text:span><text:span text:style-name="T139_12">prioritize</text:span><text:span text:style-name="T139_13"><text:s/>strengthening<text:s/>the<text:s/>tracking<text:s/></text:span><text:span text:style-name="T139_14">of<text:s/></text:span><text:span text:style-name="T139_15">outcomes<text:s/>to<text:s/>support<text:s/>a<text:s/>robust<text:s/>assessment<text:s/>of<text:s/>JIERAP’s<text:s/></text:span><text:span text:style-name="T139_16">ToC</text:span><text:span text:style-name="T139_17"><text:s/>in<text:s/>the<text:s/>PCR.</text:span></text:p>
        </text:list-item>
      </text:list>
      <text:p text:style-name="P140"/>
      <text:p text:style-name="P141"/>
      <text:p text:style-name="P142"/>
      <text:p text:style-name="P143"/>
      <text:p text:style-name="P144"/>
      <text:p text:style-name="P145"/>
      <text:p text:style-name="P146"><text:span text:style-name="T146_1">The<text:s/></text:span><text:span text:style-name="T146_2">table<text:s/>below<text:s/>highlights<text:s/>the<text:s/></text:span><text:span text:style-name="T146_3">outcome<text:s/>indicators<text:s/>of<text:s/>MAS<text:s/>and<text:s/>IGC<text:s/>for<text:s/>this<text:s/>year’s<text:s/>review.</text:span></text:p>
      <text:p text:style-name="P147"/>
      <table:table table:style-name="Table6">
        <table:table-column table:style-name="Column19"/>
        <table:table-column table:style-name="Column20"/>
        <table:table-column table:style-name="Column21"/>
        <table:table-row table:style-name="Row12">
          <table:table-cell table:style-name="Cell43">
            <text:p text:style-name="P148"><text:span text:style-name="T148_1">Outcome<text:s/>Indicators</text:span></text:p>
          </table:table-cell>
          <table:table-cell table:style-name="Cell44">
            <text:p text:style-name="P149"><text:span text:style-name="T149_1">Milestone(s)<text:s/>for<text:s/>this<text:s/>review</text:span><text:span text:style-name="T149_2"><text:s/>(March</text:span><text:span text:style-name="T149_3"><text:s/>2026)</text:span></text:p>
          </table:table-cell>
          <table:table-cell table:style-name="Cell45">
            <text:p text:style-name="P150"><text:span text:style-name="T150_1">Progress</text:span><text:span text:style-name="T150_2"><text:s/>March<text:s/>2026</text:span></text:p>
          </table:table-cell>
        </table:table-row>
        <table:table-row table:style-name="Row13">
          <table:table-cell table:style-name="Cell46">
            <text:p text:style-name="P151"><text:span text:style-name="T151_1">Outcome<text:s/>1.6:<text:s/>Maintain<text:s/>Jordan’s<text:s/>macroeconomic<text:s/>stability<text:s/>and<text:s/>improve<text:s/>access<text:s/>to<text:s/>international<text:s/>finance<text:s/>market</text:span><text:span text:style-name="T151_2">.</text:span><text:span text:style-name="T151_3"><text:s/></text:span></text:p>
            <text:p text:style-name="P152"/>
            <text:p text:style-name="P153"><text:span text:style-name="T153_1">(1)<text:s/>IMF<text:s/>reviews<text:s/>passed<text:s/>successfully,<text:s/>indicating<text:s/>macroeconomic<text:s/>stability.</text:span></text:p>
            <text:p text:style-name="P154"><text:span text:style-name="T154_1">(2)<text:s/>Assessment<text:s/>of<text:s/>the<text:s/>four<text:s/>credit<text:s/>ratings<text:s/>agencies<text:s/>regarding<text:s/>Jordan's<text:s/>macroeconomic<text:s/>stability.<text:s text:c="2"/></text:span></text:p>
            <text:p text:style-name="P155"><text:span text:style-name="T155_1">(3)<text:s/>Value<text:s/>of<text:s/>Eurobond<text:s/>issuance(s)<text:s/>(US$)<text:s/>achieved.</text:span></text:p>
            <text:p text:style-name="P156"/>
          </table:table-cell>
          <table:table-cell table:style-name="Cell47">
            <text:p text:style-name="P157"><text:span text:style-name="T157_1">(1)<text:s/></text:span><text:span text:style-name="T157_2">2</text:span><text:span text:style-name="T157_3"><text:s/>supported<text:s/>IMF<text:s/>EFF<text:s/>and<text:s/>RSF<text:s/>Reviews<text:s/>passed<text:s/>by<text:s/>March<text:s/>2026.</text:span></text:p>
            <text:p text:style-name="P158"/>
            <text:p text:style-name="P159"><text:span text:style-name="T159_1">(2)<text:s/>4<text:s/>Credit<text:s/>ratings<text:s/>completed<text:s/>without<text:s/></text:span><text:span text:style-name="T159_2">downgrade</text:span><text:span text:style-name="T159_3"><text:s/>in<text:s/>assessment<text:s/>of<text:s/>Jordan's<text:s/>macroeconomic<text:s/>stability.<text:s/></text:span></text:p>
            <text:p text:style-name="P160"/>
            <text:p text:style-name="P161"><text:span text:style-name="T161_1">(3)<text:s/>Successful<text:s/>Issuance<text:s/>of<text:s/>Eurobond<text:s/>by<text:s/>MoF.</text:span></text:p>
            <text:p text:style-name="P162"/>
          </table:table-cell>
          <table:table-cell table:style-name="Cell48">
            <text:list text:style-name="LS71" xml:id="list22">
              <text:list-item>
                <text:p text:style-name="P163"><text:span text:style-name="T163_1">2</text:span><text:span text:style-name="T163_2"><text:s/></text:span><text:span text:style-name="T163_3">IMF<text:s/>and<text:s/>EFF<text:s/>review</text:span><text:span text:style-name="T163_4">s</text:span><text:span text:style-name="T163_5"><text:s/>passed<text:s/>successfully</text:span><text:span text:style-name="T163_6"><text:s/>(</text:span><text:span text:style-name="T163_7">June</text:span><text:span text:style-name="T163_8"><text:s/>and<text:s/>December<text:s/>2025)</text:span><text:span text:style-name="T163_9">.</text:span><text:span text:style-name="T163_10"><text:s/></text:span><text:span text:style-name="T163_11">-<text:s/>met</text:span></text:p>
              </text:list-item>
            </text:list>
            <text:p text:style-name="P164"/>
            <text:list text:style-name="LS71" xml:id="list23" text:continue-list="list22">
              <text:list-item>
                <text:p text:style-name="P165"><text:span text:style-name="T165_1">4<text:s/>c</text:span><text:span text:style-name="T165_2">redit<text:s/>ratings<text:s/>completed<text:s/>and<text:s/>maintained<text:s/></text:span><text:span text:style-name="T165_3">ratings<text:s/>with<text:s/>stable<text:s/>outlook.</text:span><text:span text:style-name="T165_4"><text:s/></text:span><text:span text:style-name="T165_5">–</text:span><text:span text:style-name="T165_6"><text:s/></text:span><text:span text:style-name="T165_7">met</text:span></text:p>
              </text:list-item>
            </text:list>
            <text:p text:style-name="P166"/>
            <text:list text:style-name="LS71" xml:id="list24" text:continue-list="list22">
              <text:list-item>
                <text:p text:style-name="P167"><text:span text:style-name="T167_1">USD700m<text:s/>Eurobond<text:s/>issued</text:span><text:span text:style-name="T167_2"><text:s/>in<text:s/>November<text:s/>2025<text:s/>-<text:s/></text:span><text:span text:style-name="T167_3">met</text:span></text:p>
              </text:list-item>
            </text:list>
          </table:table-cell>
        </table:table-row>
        <table:table-row table:style-name="Row14">
          <table:table-cell table:style-name="Cell49">
            <text:p text:style-name="P168"><text:span text:style-name="T168_1">1.7:<text:s/>Improved<text:s/>GoJ<text:s/>policy-making<text:s/>process:<text:s/></text:span></text:p>
            <text:p text:style-name="P169"><text:span text:style-name="T169_1">(a)<text:s/>Number<text:s/>of<text:s/>reports,<text:s/>studies,<text:s/>recommendations,<text:s/>strategies<text:s/>where<text:s/>the<text:s/>GoJ<text:s/>has<text:s/>used<text:s/>the<text:s/>reports<text:s/>to<text:s/>inform<text:s/>new<text:s/>GoJ<text:s/>strategies,<text:s/>plans,<text:s/>policies<text:s/>and<text:s/>regulations<text:s/>or<text:s/>policy<text:s/>implementation.</text:span></text:p>
          </table:table-cell>
          <table:table-cell table:style-name="Cell50">
            <text:p text:style-name="P170"><text:span text:style-name="T170_1"><text:s/>(a)<text:s/></text:span><text:span text:style-name="T170_2">2</text:span></text:p>
          </table:table-cell>
          <table:table-cell table:style-name="Cell51">
            <text:p text:style-name="P171"><text:span text:style-name="T171_1">(a)<text:s/></text:span><text:span text:style-name="T171_2">2<text:s/></text:span><text:span text:style-name="T171_3">-<text:s/></text:span><text:span text:style-name="T171_4">Met</text:span><text:span text:style-name="T171_5">.<text:s/></text:span></text:p>
            <text:p text:style-name="P172"/>
            <text:p text:style-name="P173"><text:span text:style-name="T173_1">IGC<text:s/>reported<text:s/></text:span><text:span text:style-name="T173_2">11<text:s/>policy<text:s/>impact<text:s/>cases<text:s/>across<text:s/>multiple<text:s/>thematic<text:s/>areas</text:span><text:span text:style-name="T173_3"><text:s/>of<text:s/>which<text:s/>2<text:s/>have<text:s/>directly<text:s/></text:span><text:span text:style-name="T173_4">informed<text:s/>GoJ<text:s/></text:span><text:span text:style-name="T173_5">decision/</text:span><text:span text:style-name="T173_6">policy/strate</text:span><text:span text:style-name="T173_7">g</text:span><text:span text:style-name="T173_8">y</text:span><text:span text:style-name="T173_9"><text:s/>(Jordan<text:s/></text:span><text:span text:style-name="T173_10">labour<text:s/>market<text:s/>framing<text:s/>paper<text:s/></text:span><text:span text:style-name="T173_11">feeding<text:s/></text:span><text:span text:style-name="T173_12">into<text:s/>the<text:s/></text:span><text:span text:style-name="T173_13">government<text:s/></text:span><text:span text:style-name="T173_14">social<text:s/>protection<text:s/>strategy<text:s/>2025-2033<text:s/>and<text:s/></text:span><text:span text:style-name="T173_15">the<text:s/></text:span><text:span text:style-name="T173_16">IGC<text:s/>peer<text:s/>review<text:s/>of<text:s/>Greater<text:s/>Amman<text:s/>Municipality<text:s/></text:span><text:span text:style-name="T173_17">of<text:s/>the<text:s/>planning<text:s/>and<text:s/>zoning<text:s/>by-law<text:s/>for<text:s/>Amman<text:s/>City</text:span><text:span text:style-name="T173_18">,<text:s/>where<text:s/>IGC<text:s/>recommendations<text:s/>and<text:s/>inputs<text:s/>were<text:s/>taken<text:s/>on<text:s/>board</text:span><text:span text:style-name="T173_19">.</text:span></text:p>
          </table:table-cell>
        </table:table-row>
      </table:table>
      <text:p text:style-name="P174"/>
      <text:p text:style-name="P175"><text:span text:style-name="T175_1">Justify<text:s/>whether<text:s/>the<text:s/>programme<text:s/>should<text:s/>continue,<text:s/>based<text:s/>on<text:s/>its<text:s/>own<text:s/>merits<text:s/>and<text:s/>in<text:s/>the<text:s/>context<text:s/>of<text:s/>the<text:s/>wider<text:s/>portfolio<text:s/></text:span></text:p>
      <text:p text:style-name="P176"/>
      <text:list text:style-name="LS73" xml:id="list25" text:continue-list="list0">
        <text:list-item>
          <text:p text:style-name="P177"><text:span text:style-name="T177_1">As<text:s/>this<text:s/>is<text:s/>the<text:s/>final<text:s/>year<text:s/>of<text:s/>JIERAP</text:span><text:span text:style-name="T177_2"><text:s/></text:span><text:span text:style-name="T177_3">implementation<text:s/></text:span><text:span text:style-name="T177_4">following<text:s/>the<text:s/>no-cost<text:s/>extension</text:span><text:span text:style-name="T177_5">,<text:s/>the<text:s/>programme<text:s/>has<text:s/>demonstrated<text:s/>strong<text:s/>performance<text:s/>and<text:s/>clear<text:s/>value<text:s/>for<text:s/>money<text:s/>(see<text:s/>VfM<text:s/>section).<text:s/>The<text:s/>demand-led<text:s/>and<text:s/>flexible<text:s/>nature<text:s/>of<text:s/>MAS<text:s/>has<text:s/>allowed<text:s/>it<text:s/>to<text:s/>respond<text:s/>effectively<text:s/>to<text:s/>evolving<text:s/>government<text:s/>needs<text:s/>and<text:s/>external<text:s/>shocks,<text:s/>with<text:s/>continued<text:s/>requests<text:s/>from<text:s/>the<text:s/></text:span><text:span text:style-name="T177_6">GoJ</text:span><text:span text:style-name="T177_7"><text:s/>for<text:s/>ongoing<text:s/>support</text:span><text:span text:style-name="T177_8">.<text:s/></text:span><text:span text:style-name="T177_9">Therefore</text:span><text:span text:style-name="T177_10">,<text:s/>there<text:s/>is<text:s/>a<text:s/>strong<text:s/>case<text:s/>for<text:s/>continuing<text:s/></text:span><text:span text:style-name="T177_11">JIERAP</text:span><text:span text:style-name="T177_12"><text:s/>until<text:s/>March<text:s/>202</text:span><text:span text:style-name="T177_13">7</text:span><text:span text:style-name="T177_14">,<text:s/>to<text:s/></text:span><text:span text:style-name="T177_15">consolidate<text:s/>impact</text:span><text:span text:style-name="T177_16">.<text:s/></text:span></text:p>
        </text:list-item>
      </text:list>
      <text:p text:style-name="P178"/>
      <text:p text:style-name="P179"/>
      <text:p text:style-name="P180"/>
      <text:p text:style-name="P181"/>
      <text:p text:style-name="P182"/>
      <text:p text:style-name="P183"/>
      <text:p text:style-name="P184"/>
      <text:p text:style-name="P185"/>
      <text:h text:style-name="P186" text:outline-level="2"><text:span text:style-name="T186_1">C.<text:s/>DETAILED<text:s/>OUTPUT<text:s/>SCORING</text:span><text:span text:style-name="T186_2"><text:s/></text:span></text:h>
      <text:p text:style-name="P187"/>
      <table:table table:style-name="Table7"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row table:style-name="Row15">
          <table:table-cell table:style-name="Cell52">
            <text:p text:style-name="P188"><text:span text:style-name="T188_1">Output<text:s/>Title<text:s/></text:span></text:p>
          </table:table-cell>
          <table:table-cell table:style-name="Cell53" table:number-columns-spanned="6">
            <text:p text:style-name="P189"><text:span text:style-name="T189_1">Support<text:s/>capability<text:s/>of<text:s/>GoJ<text:s/>officials<text:s/>on<text:s/>economic<text:s/>management;<text:s/>and<text:s/>advise<text:s/>and/or<text:s/>introduce<text:s/>improved<text:s/>government/governance<text:s/>systems<text:s/>–<text:s/></text:span><text:span text:style-name="T189_2">non-MDTF</text:span><text:span text:style-name="T189_3"><text:s/>(macroeconomic<text:s/>stability<text:s/></text:span><text:span text:style-name="T189_4">advisory</text:span><text:span text:style-name="T189_5">;<text:s/>and<text:s/>I</text:span><text:span text:style-name="T189_6">nternational<text:s/>Growth<text:s/>Centre</text:span><text:span text:style-name="T189_7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table-cell table:style-name="Cell54" table:number-columns-spanned="2">
            <text:p text:style-name="P190"><text:span text:style-name="T190_1">Output<text:s/>number:<text:s/></text:span></text:p>
          </table:table-cell>
          <table:covered-table-cell/>
          <table:table-cell table:style-name="Cell55" table:number-columns-spanned="2">
            <text:p text:style-name="P191"><text:span text:style-name="T191_1">1B</text:span></text:p>
          </table:table-cell>
          <table:covered-table-cell/>
          <table:table-cell table:style-name="Cell56" table:number-columns-spanned="2">
            <text:p text:style-name="P192"><text:span text:style-name="T192_1">Output<text:s/>Score:<text:s/></text:span></text:p>
          </table:table-cell>
          <table:covered-table-cell/>
          <table:table-cell table:style-name="Cell57">
            <text:p text:style-name="P193"><text:span text:style-name="T193_1">A<text:s/>(</text:span><text:span text:style-name="T193_2">A</text:span><text:span text:style-name="T193_3"><text:s/>for<text:s/></text:span><text:span text:style-name="T193_4">MAS</text:span><text:span text:style-name="T193_5">;</text:span><text:span text:style-name="T193_6"><text:s/></text:span><text:span text:style-name="T193_7">A</text:span><text:span text:style-name="T193_8"><text:s/>for<text:s/>IGC</text:span><text:span text:style-name="T193_9">)</text:span></text:p>
          </table:table-cell>
        </table:table-row>
        <table:table-row table:style-name="Row17">
          <table:table-cell table:style-name="Cell58" table:number-columns-spanned="2">
            <text:p text:style-name="P194"><text:span text:style-name="T194_1">Impact<text:s/>weighting<text:s/>(%):<text:s text:c="2"/></text:span></text:p>
          </table:table-cell>
          <table:covered-table-cell/>
          <table:table-cell table:style-name="Cell59" table:number-columns-spanned="2">
            <text:p text:style-name="P195"><text:span text:style-name="T195_1">10</text:span><text:span text:style-name="T195_2">0</text:span><text:span text:style-name="T195_3">%</text:span></text:p>
          </table:table-cell>
          <table:covered-table-cell/>
          <table:table-cell table:style-name="Cell60" table:number-columns-spanned="2">
            <text:p text:style-name="P196"><text:span text:style-name="T196_1">W</text:span><text:span text:style-name="T196_2">eighting<text:s/>revised<text:s/>since<text:s/>last<text:s/>AR?<text:s/></text:span></text:p>
          </table:table-cell>
          <table:covered-table-cell/>
          <table:table-cell table:style-name="Cell61">
            <text:p text:style-name="P197"><text:span text:style-name="T197_1">No</text:span></text:p>
          </table:table-cell>
        </table:table-row>
        <table:table-row table:style-name="Row18">
          <table:table-cell table:style-name="Cell62" table:number-columns-spanned="3">
            <text:p text:style-name="P198"><text:span text:style-name="T198_1">Indicator(s)</text:span></text:p>
          </table:table-cell>
          <table:covered-table-cell/>
          <table:covered-table-cell/>
          <table:table-cell table:style-name="Cell63" table:number-columns-spanned="2">
            <text:p text:style-name="P199"><text:span text:style-name="T199_1">Milestone(s)<text:s/>for<text:s/>this<text:s/>review</text:span></text:p>
          </table:table-cell>
          <table:covered-table-cell/>
          <table:table-cell table:style-name="Cell64" table:number-columns-spanned="2">
            <text:p text:style-name="P200"><text:span text:style-name="T200_1">Progress<text:s/></text:span><text:span text:style-name="T200_2">March</text:span><text:span text:style-name="T200_3"><text:s/>202</text:span><text:span text:style-name="T200_4">6</text:span></text:p>
          </table:table-cell>
          <table:covered-table-cell/>
        </table:table-row>
        <table:table-row table:style-name="Row19">
          <table:table-cell table:style-name="Cell65" table:number-columns-spanned="3">
            <text:p text:style-name="P201"><text:span text:style-name="T201_1">1B.1<text:s/></text:span><text:span text:style-name="T201_2">Provide<text:s/>technical<text:s/>assistance/advisory<text:s/>to<text:s/>GoJ<text:s/>on<text:s/>macroeconomic<text:s/>stability</text:span></text:p>
          </table:table-cell>
          <table:covered-table-cell/>
          <table:covered-table-cell/>
          <table:table-cell table:style-name="Cell66" table:number-columns-spanned="2">
            <text:p text:style-name="P202"><text:span text:style-name="T202_1">(1)<text:s/>Credit<text:s/>Rating:<text:s/>supporting<text:s/>the<text:s/>MoF<text:s/>with<text:s/>a<text:s/>total<text:s/>of<text:s/>4<text:s/>credit<text:s/>ratings<text:s/>by<text:s/>March<text:s/>2026.</text:span></text:p>
            <text:p text:style-name="P203"/>
            <text:p text:style-name="P204"/>
            <text:p text:style-name="P205"/>
            <text:p text:style-name="P206"><text:span text:style-name="T206_1">(2)<text:s/>IMF<text:s/>review:<text:s/>Supporting<text:s/>the<text:s/>MoF<text:s/>with<text:s/>TA<text:s/>and<text:s/>advice<text:s/>on<text:s/>EFF<text:s/>and<text:s/>RSF<text:s/>IMF<text:s/>programmes,<text:s/>concluding<text:s/></text:span><text:span text:style-name="T206_2">two</text:span><text:span text:style-name="T206_3"><text:s/></text:span><text:span text:style-name="T206_4">reviews<text:s/>by<text:s/>March<text:s/>2026.</text:span></text:p>
            <text:p text:style-name="P207"/>
            <text:p text:style-name="P208"><text:span text:style-name="T208_1">(3)<text:s/>Investor<text:s/>Engagement:<text:s/>Organising<text:s/>and<text:s/>supporting<text:s/>the<text:s/>MoF<text:s/>and<text:s/>(other<text:s/>GoJ<text:s/>entities-<text:s/>MoPIC)<text:s/>with<text:s/>at<text:s/>least<text:s/>2<text:s/>investor<text:s/>engagement<text:s/>event(s)<text:s/>by<text:s/>March<text:s/>2026.</text:span></text:p>
            <text:p text:style-name="P209"/>
            <text:p text:style-name="P210"><text:span text:style-name="T210_1">(4)<text:s/>Eurobond:<text:s/>Support<text:s/>MoF<text:s/>with<text:s/>one<text:s/>Eurobond<text:s/>issuance<text:s/>by<text:s/>March<text:s/>2026.</text:span></text:p>
            <text:p text:style-name="P211"/>
            <text:p text:style-name="P212"><text:span text:style-name="T212_1">(5)<text:s/>Energy:<text:s/>Submit<text:s/>Final<text:s/>output<text:s/>and<text:s/>energy<text:s/>model<text:s/>for<text:s/>tariff<text:s/>for<text:s/>the<text:s/>MEMR<text:s/>by<text:s/>March<text:s/>202</text:span><text:span text:style-name="T212_2">6</text:span><text:span text:style-name="T212_3">.</text:span></text:p>
          </table:table-cell>
          <table:covered-table-cell/>
          <table:table-cell table:style-name="Cell67" table:number-columns-spanned="2">
            <text:list text:style-name="LS70" xml:id="list26">
              <text:list-item>
                <text:p text:style-name="P213"><text:span text:style-name="T213_1">Met</text:span><text:span text:style-name="T213_2">.</text:span><text:span text:style-name="T213_3"><text:s/>4<text:s/>reviews<text:s/></text:span><text:span text:style-name="T213_4">completed<text:s/>between</text:span><text:span text:style-name="T213_5"><text:s/>April<text:s/>2025–March<text:s/>2026<text:s/>(1<text:s/>S&amp;P,<text:s/>2<text:s/>Moody’s,<text:s/>1<text:s/>Fitch)</text:span><text:span text:style-name="T213_6">.<text:s/></text:span></text:p>
              </text:list-item>
            </text:list>
            <text:p text:style-name="P214"/>
            <text:list text:style-name="LS70" xml:id="list27" text:continue-list="list26">
              <text:list-item>
                <text:p text:style-name="P215"><text:span text:style-name="T215_1">Met</text:span><text:span text:style-name="T215_2">.</text:span><text:span text:style-name="T215_3"><text:s/></text:span><text:span text:style-name="T215_4">2<text:s/></text:span><text:span text:style-name="T215_5">IMF<text:s/></text:span><text:span text:style-name="T215_6">reviews<text:s/>supported</text:span><text:span text:style-name="T215_7">.<text:s/>EFF<text:s/>review<text:s/>in<text:s/>June<text:s/>and</text:span><text:span text:style-name="T215_8"><text:s/>EFF/RSF</text:span><text:span text:style-name="T215_9"><text:s/>review<text:s/>in</text:span><text:span text:style-name="T215_10"><text:s/>December<text:s/>2025.<text:s/></text:span></text:p>
              </text:list-item>
            </text:list>
            <text:p text:style-name="P216"/>
            <text:list text:style-name="LS70" xml:id="list28" text:continue-list="list26">
              <text:list-item>
                <text:p text:style-name="P217"><text:span text:style-name="T217_1">Moderately</text:span><text:span text:style-name="T217_2"><text:s/>exceeded</text:span><text:span text:style-name="T217_3">.</text:span><text:span text:style-name="T217_4"><text:s/>Two<text:s/>investor<text:s/>engagements</text:span><text:span text:style-name="T217_5"><text:s/>during<text:s/></text:span><text:span text:style-name="T217_6">WB</text:span><text:span text:style-name="T217_7">-IMF</text:span><text:span text:style-name="T217_8"><text:s/>Annual<text:s/>Meetings<text:s/></text:span><text:span text:style-name="T217_9">(October<text:s/>2025)<text:s/></text:span><text:span text:style-name="T217_10">and<text:s/>one<text:s/>bilateral<text:s/>outreach<text:s/>with<text:s/>core<text:s/>international<text:s/></text:span><text:span text:style-name="T217_11">investors<text:s/>prior<text:s/>to<text:s/>Eurobond<text:s/>issuance.<text:s/></text:span></text:p>
              </text:list-item>
            </text:list>
            <text:p text:style-name="P218"/>
            <text:list text:style-name="LS70" xml:id="list29" text:continue-list="list26">
              <text:list-item>
                <text:p text:style-name="P219"><text:span text:style-name="T219_1">Met</text:span><text:span text:style-name="T219_2">.</text:span><text:span text:style-name="T219_3"><text:s/>Government<text:s/>of<text:s/>Jordan<text:s/></text:span><text:span text:style-name="T219_4">successfully<text:s/>issued<text:s/>a<text:s/>Eurobond<text:s/>in<text:s/>2025<text:s/>of<text:s/>$700M</text:span></text:p>
              </text:list-item>
            </text:list>
            <text:p text:style-name="P220"/>
            <text:list text:style-name="LS70" xml:id="list30" text:continue-list="list26">
              <text:list-item>
                <text:p text:style-name="P221"><text:span text:style-name="T221_1">Met</text:span><text:span text:style-name="T221_2">.<text:s/></text:span><text:span text:style-name="T221_3">Submitted<text:s/>the<text:s/>final<text:s/>output<text:s/>and<text:s/>energy<text:s/>tariff<text:s/>model<text:s/>to<text:s/>MEMR<text:s/>by<text:s/>March<text:s/>2026</text:span><text:span text:style-name="T221_4">.</text:span></text:p>
              </text:list-item>
            </text:list>
          </table:table-cell>
          <table:covered-table-cell/>
        </table:table-row>
        <table:table-row table:style-name="Row20">
          <table:table-cell table:style-name="Cell68" table:number-columns-spanned="3">
            <text:p text:style-name="P222"/>
            <text:p text:style-name="P223"><text:span text:style-name="T223_1">1B.2</text:span><text:span text:style-name="T223_2"><text:s/></text:span><text:span text:style-name="T223_3">Research<text:s/></text:span><text:span text:style-name="T223_4">and<text:s/>policy<text:s/>advisory<text:s/>to<text:s/>GoJ<text:s/>by<text:s/>International<text:s/>Growth<text:s/>Centre</text:span></text:p>
            <text:p text:style-name="P224"/>
          </table:table-cell>
          <table:covered-table-cell/>
          <table:covered-table-cell/>
          <table:table-cell table:style-name="Cell69" table:number-columns-spanned="2">
            <text:p text:style-name="P225"/>
          </table:table-cell>
          <table:covered-table-cell/>
          <table:table-cell table:style-name="Cell70" table:number-columns-spanned="2">
            <text:p text:style-name="P226"/>
          </table:table-cell>
          <table:covered-table-cell/>
        </table:table-row>
        <table:table-row table:style-name="Row21">
          <table:table-cell table:style-name="Cell71" table:number-columns-spanned="3">
            <text:p text:style-name="P227"><text:span text:style-name="T227_1">a.<text:s/>Number<text:s/>of<text:s/>reports,<text:s/>studies,<text:s/>recommendations<text:s/>submitted<text:s/>by<text:s/>researchers<text:s/>to<text:s/>the<text:s/>IGC<text:s/></text:span></text:p>
            <text:p text:style-name="P228"/>
          </table:table-cell>
          <table:covered-table-cell/>
          <table:covered-table-cell/>
          <table:table-cell table:style-name="Cell72" table:number-columns-spanned="2">
            <text:p text:style-name="P229"><text:span text:style-name="T229_1">a.<text:s/></text:span><text:span text:style-name="T229_2">4</text:span></text:p>
          </table:table-cell>
          <table:covered-table-cell/>
          <table:table-cell table:style-name="Cell73" table:number-columns-spanned="2">
            <text:p text:style-name="P230"><text:span text:style-name="T230_1">a.<text:s/></text:span><text:span text:style-name="T230_2">Exceeded</text:span><text:span text:style-name="T230_3">.</text:span><text:span text:style-name="T230_4"><text:s/></text:span><text:span text:style-name="T230_5">8<text:s/></text:span><text:span text:style-name="T230_6">research<text:s/>studies/reports<text:s/>submitted</text:span><text:span text:style-name="T230_7"><text:s/>by<text:s/>the<text:s/>IGC:<text:s/></text:span></text:p>
            <text:p text:style-name="P231"><text:span text:style-name="T231_1">1.<text:s/>Dinars<text:s/>on<text:s/>the<text:s/>Sidewalk?<text:s/>Linking<text:s/>Women’s<text:s/>Preferences<text:s/>for<text:s/>Workplace<text:s/>Amenities<text:s/>to<text:s/>Worker<text:s/>Productivity:<text:s/>Evidence<text:s/>from<text:s/>Jordan<text:s/></text:span></text:p>
            <text:p text:style-name="P232"><text:span text:style-name="T232_1">2.<text:s/>Remote<text:s/>Work<text:s/>Adoption,<text:s/>Trends,<text:s/>and<text:s/>Preferences<text:s/></text:span></text:p>
            <text:p text:style-name="P233"><text:span text:style-name="T233_1">3.<text:s/>Peer<text:s/>Review<text:s/>of<text:s/>the<text:s/>Draft<text:s/>Building<text:s/>By-Law<text:s/>for<text:s/>Amman<text:s/>City,<text:s/>2024<text:s/></text:span></text:p>
            <text:p text:style-name="P234"><text:span text:style-name="T234_1">4.<text:s/>Designing<text:s/>Acceptable<text:s/>&amp;<text:s/>Effective<text:s/>Subsidy<text:s/>Reforms:<text:s/>Lessons<text:s/>for<text:s/>Water<text:s/>Tariff<text:s/>Reform<text:s/></text:span></text:p>
            <text:p text:style-name="P235"><text:span text:style-name="T235_1">5.<text:s/>Benchmarking<text:s/>Jordanian<text:s/>Cities:<text:s/>A<text:s/>Report<text:s/>on<text:s/>Urban<text:s/>Transportation<text:s/>and<text:s/>Accessibility<text:s/></text:span></text:p>
            <text:p text:style-name="P236"><text:span text:style-name="T236_1">6.<text:s/>Laying<text:s/>the<text:s/>data<text:s/>foundations<text:s/>for<text:s/>public<text:s/>sector<text:s/>productivity<text:s/>in<text:s/>Jordan<text:s/></text:span></text:p>
            <text:p text:style-name="P237"><text:span text:style-name="T237_1">7.<text:s/>Jordan<text:s/>Labor<text:s/>Market<text:s/>Panel<text:s/>Survey<text:s/>2024<text:s/>Data<text:s/>Collection<text:s/></text:span></text:p>
            <text:p text:style-name="P238"><text:span text:style-name="T238_1">8.<text:s/>What<text:s/>policies<text:s/>can<text:s/>help<text:s/>increase<text:s/>female<text:s/>labour<text:s/>force<text:s/>participation<text:s/>in<text:s/>Jordan?<text:s/></text:span></text:p>
            <text:p text:style-name="P239"/>
          </table:table-cell>
          <table:covered-table-cell/>
        </table:table-row>
        <table:table-row table:style-name="Row22">
          <table:table-cell table:style-name="Cell74" table:number-columns-spanned="3">
            <text:p text:style-name="P240"><text:span text:style-name="T240_1">b.<text:s/>Number<text:s/>of<text:s/>knowledge<text:s/>sharing<text:s/>events,<text:s/></text:span></text:p>
            <text:p text:style-name="P241"><text:span text:style-name="T241_1">training<text:s/>sessions,<text:s/>workshops,<text:s/>etc.<text:s/>conducted</text:span></text:p>
            <text:p text:style-name="P242"/>
            <text:p text:style-name="P243"/>
            <text:p text:style-name="P244"/>
            <text:p text:style-name="P245"/>
            <text:p text:style-name="P246"/>
            <text:p text:style-name="P247"/>
          </table:table-cell>
          <table:covered-table-cell/>
          <table:covered-table-cell/>
          <table:table-cell table:style-name="Cell75" table:number-columns-spanned="2">
            <text:p text:style-name="P248"><text:span text:style-name="T248_1">b.<text:s/></text:span><text:span text:style-name="T248_2">2</text:span></text:p>
            <text:p text:style-name="P249"/>
          </table:table-cell>
          <table:covered-table-cell/>
          <table:table-cell table:style-name="Cell76" table:number-columns-spanned="2">
            <text:p text:style-name="P250"><text:span text:style-name="T250_1">b.<text:s/></text:span><text:span text:style-name="T250_2">Partially<text:s/></text:span><text:span text:style-name="T250_3">met</text:span><text:span text:style-name="T250_4">.<text:s/></text:span><text:span text:style-name="T250_5">1</text:span><text:span text:style-name="T250_6"><text:s/>event</text:span><text:span text:style-name="T250_7"><text:s/>for<text:s/>GAM<text:s/>on<text:s/>the<text:s/>spatial<text:s/>Model</text:span><text:span text:style-name="T250_8"><text:s/>workshop<text:s/>and<text:s/>technical<text:s/>training<text:s/>-<text:s/>Q3</text:span><text:span text:style-name="T250_9">.</text:span><text:span text:style-name="T250_10"><text:s/>The<text:s/>dissemination<text:s/>event</text:span><text:span text:style-name="T250_11"><text:s/>for<text:s/>labour<text:s/>market<text:s/>research<text:s/>projects</text:span><text:span text:style-name="T250_12"><text:s/>was<text:s/>planned<text:s/>for<text:s/>March<text:s/>2026,<text:s/>however<text:s/>due<text:s/>to<text:s/>the<text:s/>regional<text:s/>conflict<text:s/>and<text:s/></text:span><text:span text:style-name="T250_13">air<text:s/>travel<text:s/>disruption,<text:s/>this<text:s/>was<text:s/>cancelled<text:s/>and<text:s/>postponed<text:s/>to<text:s/>a<text:s/>later<text:s/>date<text:s/>in<text:s/>2026.</text:span></text:p>
          </table:table-cell>
          <table:covered-table-cell/>
        </table:table-row>
        <table:table-row table:style-name="Row23">
          <table:table-cell table:style-name="Cell77" table:number-columns-spanned="3">
            <text:p text:style-name="P251"><text:span text:style-name="T251_1">c.</text:span><text:span text:style-name="T251_2"><text:s/></text:span><text:span text:style-name="T251_3">Number<text:s/>of<text:s/>projects<text:s/>producing<text:s/>final<text:s/>outputs<text:s/>(reports,<text:s/>studies,<text:s/>recommendations,<text:s/>plans,<text:s/>strategies,<text:s/>policies,<text:s/>etc.)<text:s/>disseminated<text:s/>by<text:s/>the<text:s/>IGC<text:s/>to<text:s/>relevant<text:s/>stakeholders.<text:s/></text:span></text:p>
            <text:p text:style-name="P252"/>
          </table:table-cell>
          <table:covered-table-cell/>
          <table:covered-table-cell/>
          <table:table-cell table:style-name="Cell78" table:number-columns-spanned="2">
            <text:p text:style-name="P253"><text:span text:style-name="T253_1">c.<text:s/></text:span><text:span text:style-name="T253_2">4</text:span></text:p>
            <text:p text:style-name="P254"/>
          </table:table-cell>
          <table:covered-table-cell/>
          <table:table-cell table:style-name="Cell79" table:number-columns-spanned="2">
            <text:p text:style-name="P255"/>
            <text:p text:style-name="P256"><text:span text:style-name="T256_1">c.<text:s/></text:span><text:span text:style-name="T256_2">4<text:s/>-<text:s/></text:span><text:span text:style-name="T256_3">Met</text:span><text:span text:style-name="T256_4">.<text:s/></text:span></text:p>
            <text:p text:style-name="P257"/>
            <text:p text:style-name="P258"><text:span text:style-name="T258_1">1.<text:s/>Dinars<text:s/>on<text:s/>the<text:s/>Sidewalk?<text:s/>Linking<text:s/>Women’s<text:s/>Preferences<text:s/>for<text:s/>Workplace<text:s/>Amenities<text:s/>to<text:s/>Worker<text:s/>Productivity:<text:s/>Evidence<text:s/>from<text:s/>Jordan<text:s/></text:span></text:p>
            <text:p text:style-name="P259"><text:span text:style-name="T259_1">2.<text:s/>Designing<text:s/>Acceptable<text:s/>&amp;<text:s/>Effective<text:s/>Subsidy<text:s/>Reforms:<text:s/>Lessons<text:s/>for<text:s/>Water<text:s/>Tariff<text:s/>Reform<text:s/></text:span></text:p>
            <text:p text:style-name="P260"><text:span text:style-name="T260_1">3.<text:s/>Peer<text:s/>Review<text:s/>of<text:s/>the<text:s/>Draft<text:s/>Building<text:s/>By-Law<text:s/>for<text:s/>Amman<text:s/>City,<text:s/>2024<text:s/></text:span></text:p>
            <text:p text:style-name="P261"><text:span text:style-name="T261_1">4.<text:s/>What<text:s/>policies<text:s/>can<text:s/>help<text:s/>increase<text:s/>female<text:s/>labor<text:s/>force<text:s/>participation<text:s/>in<text:s/>Jordan?</text:span><text:span text:style-name="T261_2"><text:s/></text:span></text:p>
          </table:table-cell>
          <table:covered-table-cell/>
        </table:table-row>
      </table:table>
      <text:p text:style-name="P262"/>
      <text:p text:style-name="P263"><text:span text:style-name="T263_1">Briefly<text:s/>describe<text:s/>the<text:s/>output’s<text:s/>activities<text:s/>and<text:s/>provide<text:s/>supporting<text:s/>narrative<text:s/>for<text:s/>the<text:s/>score</text:span></text:p>
      <text:p text:style-name="P264"/>
      <text:p text:style-name="P265"><text:span text:style-name="T265_1">Macroeconomic<text:s/></text:span><text:span text:style-name="T265_2">Advisory<text:s/>Support<text:s/></text:span><text:span text:style-name="T265_3">(</text:span><text:span text:style-name="T265_4">MAS</text:span><text:span text:style-name="T265_5">)</text:span></text:p>
      <text:p text:style-name="P266"/>
      <text:list text:style-name="LS73" xml:id="list31" text:continue-list="list0">
        <text:list-item>
          <text:p text:style-name="P267"><text:span text:style-name="T267_1">During<text:s/>the<text:s/>year<text:s/>of<text:s/>implementation,<text:s/></text:span><text:span text:style-name="T267_2">MAS<text:s/>delivered<text:s/>strong<text:s/>results<text:s/>across<text:s/>all<text:s/>workstreams</text:span><text:span text:style-name="T267_3">,</text:span><text:span text:style-name="T267_4"><text:s/>providing<text:s/>high-quality,<text:s/>demand-led<text:s/>advisory<text:s/>support</text:span><text:span text:style-name="T267_5">,<text:s/></text:span><text:span text:style-name="T267_6">that<text:s/></text:span><text:span text:style-name="T267_7">has<text:s/>been</text:span><text:span text:style-name="T267_8"><text:s/>valued<text:s/>by</text:span><text:span text:style-name="T267_9"><text:s/>the<text:s/></text:span><text:span text:style-name="T267_10">GoJ</text:span><text:span text:style-name="T267_11">.<text:s/>Key<text:s/>workstreams<text:s/>included<text:s/>sovereign<text:s/>financing<text:s/>and<text:s/>Eurobond<text:s/>issuance</text:span><text:span text:style-name="T267_12">;</text:span><text:span text:style-name="T267_13"><text:s/>support<text:s/></text:span><text:span text:style-name="T267_14">to</text:span><text:span text:style-name="T267_15"><text:s/>IMF<text:s/>Extended<text:s/>Fund<text:s/>Facility<text:s/>(EFF)<text:s/>and<text:s/></text:span><text:span text:style-name="T267_16">Resilience<text:s/>and<text:s/>Sustainability<text:s/>Facility<text:s/>(RSF)<text:s/>programme<text:s/>reviews</text:span><text:span text:style-name="T267_17">;</text:span><text:span text:style-name="T267_18"><text:s/>credit<text:s/>rating<text:s/>advisory<text:s/>and<text:s/>engagement,<text:s/>investor<text:s/>relations<text:s/>and<text:s/>communications,<text:s/>and<text:s/>sectoral<text:s/>advisory<text:s/>support<text:s/>in<text:s/>energy<text:s/>tariff<text:s/>reform<text:s/>and<text:s/>broader<text:s/>macro-fiscal<text:s/>policy.</text:span></text:p>
        </text:list-item>
      </text:list>
      <text:p text:style-name="P268"/>
      <text:list text:style-name="LS73" xml:id="list32" text:continue-list="list0">
        <text:list-item>
          <text:p text:style-name="P269"><text:span text:style-name="T269_1">Among<text:s/>the<text:s/>year’s<text:s/>key<text:s/>accomplishments<text:s/>was<text:s/>the<text:s/>issuance<text:s/>of<text:s/>a<text:s/></text:span><text:span text:style-name="T269_2">$</text:span><text:span text:style-name="T269_3">700<text:s/>million<text:s/>Eurobond<text:s/>in<text:s/>November<text:s/>2025.<text:s/>The<text:s/>bond<text:s/>attracted<text:s/>strong<text:s/>market<text:s/>interest<text:s/>offering<text:s/>a<text:s/>5.75%<text:s/>coupon,<text:s/></text:span><text:span text:style-name="T269_4">significantly</text:span><text:span text:style-name="T269_5"><text:s/>lower<text:s/>than<text:s/>the<text:s/>7.5%<text:s/>rate<text:s/>on<text:s/>the<text:s/>previous<text:s/></text:span><text:span text:style-name="T269_6">2023<text:s/></text:span><text:span text:style-name="T269_7">issuance</text:span><text:span text:style-name="T269_8">,<text:s/>with</text:span><text:span text:style-name="T269_9"><text:s/>the<text:s/>spread<text:s/>narrow</text:span><text:span text:style-name="T269_10">ing</text:span><text:span text:style-name="T269_11"><text:s/>from<text:s/>~3.9%<text:s/>to<text:s/>~1.9%<text:s/>over<text:s/>US<text:s/>Treasuries.<text:s/></text:span><text:span text:style-name="T269_12">The<text:s/></text:span><text:span text:style-name="T269_13">GoJ</text:span><text:span text:style-name="T269_14"><text:s/>considered<text:s/>the<text:s/>issuance<text:s/></text:span><text:span text:style-name="T269_15">very<text:s/>successful</text:span><text:span text:style-name="T269_16">,</text:span><text:span text:style-name="T269_17"><text:s/></text:span><text:span text:style-name="T269_18">achieving<text:s/></text:span><text:span text:style-name="T269_19">competitive<text:s/>pricing<text:s/>relative<text:s/>to<text:s/>peer<text:s/>markets<text:s/>in<text:s/>a<text:s/>challenging<text:s/>global<text:s/>environment</text:span><text:span text:style-name="T269_20"><text:s/>and</text:span><text:span text:style-name="T269_21"><text:s/>reflecting<text:s/>strengthened<text:s/>market<text:s/>confidence<text:s/>in<text:s/>Jordan’s<text:s/>macroeconomic<text:s/>management<text:s/>and<text:s/>reform<text:s/>trajectory.</text:span><text:span text:style-name="T269_22"><text:s/></text:span><text:span text:style-name="T269_23">In<text:s/>addition,</text:span><text:span text:style-name="T269_24"><text:s/></text:span><text:span text:style-name="T269_25">advice<text:s/>provided<text:s/>through<text:s/></text:span><text:span text:style-name="T269_26">MAS<text:s/></text:span><text:span text:style-name="T269_27">team<text:s/></text:span><text:span text:style-name="T269_28">led<text:s/>to<text:s/>early<text:s/></text:span><text:span text:style-name="T269_29">debt<text:s/></text:span><text:span text:style-name="T269_30">refinancing,<text:s/>which<text:s/>the<text:s/>Minister<text:s/>of<text:s/>Finance<text:s/>noted<text:s/>directly<text:s/>saved<text:s/>£5</text:span><text:span text:style-name="T269_31"><text:s/></text:span><text:span text:style-name="T269_32">m</text:span><text:span text:style-name="T269_33">illion</text:span><text:span text:style-name="T269_34"><text:s/>in<text:s/>debt<text:s/>service<text:s/>costs<text:s/>in<text:s/>December<text:s/>2025.</text:span></text:p>
        </text:list-item>
      </text:list>
      <text:p text:style-name="P270"/>
      <text:list text:style-name="LS73" xml:id="list33" text:continue-list="list0">
        <text:list-item>
          <text:p text:style-name="P271"><text:span text:style-name="T271_1">MAS<text:s/>supported<text:s/></text:span><text:span text:style-name="T271_2">GoJ<text:s/>in<text:s/>negotiating<text:s/>a</text:span><text:span text:style-name="T271_3"><text:s/></text:span><text:span text:style-name="T271_4">US</text:span><text:span text:style-name="T271_5"><text:s/></text:span><text:span text:style-name="T271_6">700</text:span><text:span text:style-name="T271_7"><text:s/></text:span><text:span text:style-name="T271_8">m</text:span><text:span text:style-name="T271_9">illion</text:span><text:span text:style-name="T271_10"><text:s/></text:span><text:span text:style-name="T271_11">RSF<text:s/>programme</text:span><text:span text:style-name="T271_12"><text:s/>in<text:s/>June<text:s/>2025</text:span><text:span text:style-name="T271_13"><text:s/>and<text:s/>in<text:s/>completing<text:s/></text:span><text:span text:style-name="T271_14">two<text:s/></text:span><text:span text:style-name="T271_15">IMF<text:s/>programme<text:s/>reviews<text:s/>(</text:span><text:span text:style-name="T271_16">one<text:s/></text:span><text:span text:style-name="T271_17">EFF<text:s/></text:span><text:span text:style-name="T271_18">review<text:s/>and<text:s/>one</text:span><text:span text:style-name="T271_19"><text:s/></text:span><text:span text:style-name="T271_20">combined<text:s/></text:span><text:span text:style-name="T271_21">EFF<text:s/>and<text:s/></text:span><text:span text:style-name="T271_22">RSF</text:span><text:span text:style-name="T271_23"><text:s/>review</text:span><text:span text:style-name="T271_24">),<text:s/>ensuring<text:s/>continued<text:s/>compliance<text:s/>and<text:s/>unlocking<text:s/>significant<text:s/>concessional<text:s/>financing<text:s/>flows<text:s/>(USD<text:s/>1</text:span><text:span text:style-name="T271_25">.2</text:span><text:span text:style-name="T271_26"><text:s/>billion<text:s/>in<text:s/>combined<text:s/></text:span><text:span text:style-name="T271_27">fin</text:span><text:span text:style-name="T271_28">ancing</text:span><text:span text:style-name="T271_29"><text:s/></text:span><text:span text:style-name="T271_30">from<text:s/>both<text:s/>the<text:s/>EFF<text:s/>and<text:s/>RSF</text:span><text:span text:style-name="T271_31">),<text:s/>thereby<text:s/>reinforcing<text:s/>macroeconomic<text:s/>stability<text:s/>and<text:s/>fiscal<text:s/>space.</text:span><text:span text:style-name="T271_32"><text:s/></text:span></text:p>
        </text:list-item>
      </text:list>
      <text:p text:style-name="P272"/>
      <text:list text:style-name="LS73" xml:id="list34" text:continue-list="list0">
        <text:list-item>
          <text:p text:style-name="P273"><text:span text:style-name="T273_1">MAS<text:s/>also<text:s/></text:span><text:span text:style-name="T273_2">sustained<text:s/>engagement<text:s/>with<text:s/>international<text:s/>credit<text:s/>rating<text:s/>agencies,<text:s/>including<text:s/>Moody’s,<text:s/>S&amp;P,<text:s/>and<text:s/>Fitch,<text:s/>supporting<text:s/>four<text:s/>rating<text:s/>engagements<text:s/>during<text:s/>the<text:s/>period<text:s/>(1<text:s/>S&amp;P,<text:s/>2<text:s/>Moody’s,<text:s/>1<text:s/>Fitch).<text:s/>This<text:s/>contributed<text:s/>to<text:s/>the<text:s/>maintenance<text:s/>of<text:s/>stable<text:s/>sovereign<text:s/>ratings<text:s/>throughout<text:s/></text:span><text:span text:style-name="T273_3">regional<text:s/>instability<text:s/>in<text:s/></text:span><text:span text:style-name="T273_4">2025<text:s/>and<text:s/>early<text:s/>2026,<text:s/>building<text:s/>on<text:s/>upgrades<text:s/>achieved<text:s/>in<text:s/>2024,<text:s/>and<text:s/>positioning<text:s/>the<text:s/>Government</text:span><text:span text:style-name="T273_5"><text:s/>to<text:s/>maintain<text:s/>positive<text:s/>outlook</text:span><text:span text:style-name="T273_6">s<text:s/>and</text:span><text:span text:style-name="T273_7"><text:s/></text:span><text:span text:style-name="T273_8">further<text:s/>potential</text:span><text:span text:style-name="T273_9"><text:s/>upgrades</text:span><text:span text:style-name="T273_10">.</text:span></text:p>
        </text:list-item>
      </text:list>
      <text:p text:style-name="P274"/>
      <text:list text:style-name="LS73" xml:id="list35" text:continue-list="list0">
        <text:list-item>
          <text:p text:style-name="P275"><text:span text:style-name="T275_1">MAS</text:span><text:span text:style-name="T275_2"><text:s/>facilitated<text:s/>strategic<text:s/>investor<text:s/>engagement<text:s/>during<text:s/>the<text:s/>October<text:s/>2025<text:s/>IMF</text:span><text:span text:style-name="T275_3">-</text:span><text:span text:style-name="T275_4">World<text:s/>Bank<text:s/>Annual<text:s/></text:span><text:span text:style-name="T275_5">Meetings<text:s/>and</text:span><text:span text:style-name="T275_6"><text:s/>supported<text:s/>targeted<text:s/>outreach<text:s/>to<text:s/>key<text:s/>bondholders<text:s/>ahead<text:s/>of<text:s/>the<text:s/>Eurobond<text:s/>issuance.<text:s/>This<text:s/>included<text:s/>preparation<text:s/>of<text:s/>briefing<text:s/>materials,<text:s/>investor<text:s/>messaging,<text:s/>and<text:s/>participation<text:s/>in<text:s/>high-level<text:s/>roundtables,<text:s/>contributing<text:s/>to<text:s/>more<text:s/>structured<text:s/>and<text:s/>proactive<text:s/>investor<text:s/>relations<text:s/>by<text:s/>the<text:s/>Government.</text:span></text:p>
        </text:list-item>
      </text:list>
      <text:p text:style-name="P276"/>
      <text:list text:style-name="LS73" xml:id="list36" text:continue-list="list0">
        <text:list-item>
          <text:p text:style-name="P277"><text:span text:style-name="T277_1">In<text:s/>addition,<text:s/>MAS<text:s/>provided<text:s/>highly<text:s/>responsive,<text:s/>on-demand<text:s/>advisory<text:s/>support<text:s/>to<text:s/>the<text:s/>G</text:span><text:span text:style-name="T277_2">oJ<text:s/></text:span><text:span text:style-name="T277_3">in<text:s/>response<text:s/>to<text:s/>external<text:s/>shocks,<text:s/>including<text:s/>regional<text:s/>geopolitical<text:s/>tensions<text:s/>(notably<text:s/>the<text:s/>US–Iran<text:s/></text:span><text:span text:style-name="T277_4">war</text:span><text:span text:style-name="T277_5"><text:s/>in<text:s/></text:span><text:span text:style-name="T277_6">March<text:s/>2026</text:span><text:span text:style-name="T277_7">),<text:s/>helping<text:s/>authorities<text:s/>assess<text:s/>risks<text:s/>and<text:s/>respond<text:s/>effectively.<text:s/>This<text:s/>flexibility<text:s/>was<text:s/>strongly<text:s/></text:span><text:span text:style-name="T277_8">recognized</text:span><text:span text:style-name="T277_9"><text:s/>by<text:s/>senior<text:s/>government<text:s/>counterparts.<text:s/>In<text:s/>a<text:s/>high-level<text:s/>engagement<text:s/>in<text:s/>December<text:s/>2025,<text:s/>the<text:s/>Minister<text:s/>of<text:s/>Planning<text:s/></text:span><text:span text:style-name="T277_10">and<text:s/>International<text:s/>Cooperation<text:s/>(MoPIC)<text:s/></text:span><text:span text:style-name="T277_11">commended<text:s/>MAS<text:s/>for<text:s/>its<text:s/>timely,<text:s/>high-quality<text:s/>support<text:s/>across<text:s/></text:span><text:span text:style-name="T277_12">all<text:s/>workstreams</text:span><text:span text:style-name="T277_13">,<text:s/>highlighting<text:s/>the<text:s/>programme’s<text:s/>role<text:s/>in<text:s/>strengthening<text:s/>government<text:s/>capability<text:s/>and<text:s/>decision-making.<text:s/>The<text:s/>Minister<text:s/>also<text:s/></text:span><text:span text:style-name="T277_14">emphasized</text:span><text:span text:style-name="T277_15"><text:s/>the<text:s/>importance<text:s/>of<text:s/>continuing<text:s/>such<text:s/>support,<text:s/>particularly<text:s/>in<text:s/>priority<text:s/>areas<text:s/>including<text:s/>credit<text:s/>ratings,<text:s/>investor<text:s/>engagement,<text:s/>and<text:s/>refinancing<text:s/>strategy,<text:s/>noting<text:s/>the<text:s/>value<text:s/>of<text:s/>MAS<text:s/>not<text:s/>only<text:s/>in<text:s/>providing<text:s/>technical<text:s/>advice<text:s/>but<text:s/>also<text:s/>in<text:s/></text:span><text:span text:style-name="T277_16">system<text:s/>strengthening,<text:s/>through<text:s/></text:span><text:span text:style-name="T277_17">building<text:s/>sustainable<text:s/>in-house<text:s/>capacity<text:s/>within<text:s/>government<text:s/>institutions</text:span><text:span text:style-name="T277_18">.<text:s/></text:span></text:p>
        </text:list-item>
      </text:list>
      <text:p text:style-name="P278"/>
      <text:list text:style-name="LS73" xml:id="list37" text:continue-list="list0">
        <text:list-item>
          <text:p text:style-name="P279"><text:span text:style-name="T279_1">The</text:span><text:span text:style-name="T279_2"><text:s/>MAS<text:s/>component<text:s/>continues<text:s/>to<text:s/>deliver<text:s/>strong<text:s/>results,<text:s/>but<text:s/>its<text:s/>effectiveness<text:s/></text:span><text:span text:style-name="T279_3">relies<text:s/>on<text:s/>the</text:span><text:span text:style-name="T279_4"><text:s/>strength<text:s/>of<text:s/>relationships<text:s/>with<text:s/>key<text:s/>Government<text:s/>of<text:s/>Jordan<text:s/>counterparts.<text:s/></text:span><text:span text:style-name="T279_5">The</text:span><text:span text:style-name="T279_6"><text:s/>impact<text:s/>of<text:s/>high<text:s/>quality<text:s/>technical<text:s/>assistance</text:span><text:span text:style-name="T279_7"><text:s/></text:span><text:span text:style-name="T279_8">relies</text:span><text:span text:style-name="T279_9"><text:s/>on<text:s/>sustained<text:s/></text:span><text:span text:style-name="T279_10">and<text:s/>trusted<text:s/></text:span><text:span text:style-name="T279_11">engagement<text:s/>with<text:s/>senior<text:s/>civil<text:s/>servants<text:s/>and<text:s/>ministerial<text:s/>leadership</text:span><text:span text:style-name="T279_12">,<text:s/>who<text:s/>create<text:s/>demand<text:s/>for<text:s/>advisory<text:s/>support<text:s/>and<text:s/></text:span><text:span text:style-name="T279_13">implement<text:s/>the<text:s/>advice</text:span><text:span text:style-name="T279_14">.<text:s/>As<text:s/>such,<text:s/>changes<text:s/>in<text:s/>leadership</text:span><text:span text:style-name="T279_15">,<text:s/>i</text:span><text:span text:style-name="T279_16">ncluding<text:s/>potential<text:s/>ministerial<text:s/>reshuffles</text:span><text:span text:style-name="T279_17">,<text:s/></text:span><text:span text:style-name="T279_18">present<text:s/>a<text:s/>degree<text:s/>of<text:s/>uncertainty<text:s/>that<text:s/>could<text:s/>affect<text:s/>the<text:s/>continuity<text:s/>and<text:s/>uptake<text:s/>of<text:s/>MAS<text:s/>support.<text:s/></text:span><text:span text:style-name="T279_19">This<text:s/>dynamic<text:s/>underscore</text:span><text:span text:style-name="T279_20">s</text:span><text:span text:style-name="T279_21"><text:s/>the<text:s/>importance<text:s/>of<text:s/>maintaining<text:s/>broad-based<text:s/>institutional<text:s/>relationships<text:s/>and<text:s/>embedding<text:s/>value<text:s/>across<text:s/>multiple<text:s/>levels<text:s/>of<text:s/>government<text:s/>to<text:s/>help<text:s/>mitigate<text:s/>risks<text:s/>associated<text:s/>with<text:s/>transitions<text:s/>in<text:s/>key<text:s/>counterparts.</text:span></text:p>
        </text:list-item>
      </text:list>
      <text:p text:style-name="P280"/>
      <text:p text:style-name="P281"/>
      <text:p text:style-name="P282"><text:span text:style-name="T282_1">In</text:span><text:span text:style-name="T282_2">ternational<text:s/>Growth<text:s/>Centre</text:span><text:span text:style-name="T282_3"><text:s/>(</text:span><text:span text:style-name="T282_4">IGC</text:span><text:span text:style-name="T282_5">)</text:span></text:p>
      <text:p text:style-name="P283"/>
      <text:list text:style-name="LS73" xml:id="list38" text:continue-list="list0">
        <text:list-item>
          <text:p text:style-name="P284"><text:span text:style-name="T284_1">The<text:s/>IGC<text:s/>component<text:s/></text:span><text:span text:style-name="T284_2">has<text:s/></text:span><text:span text:style-name="T284_3">continued<text:s/>to<text:s/>play<text:s/>an<text:s/>important<text:s/>role<text:s/>in<text:s/>bridging<text:s/>research<text:s/>and<text:s/>policy</text:span><text:span text:style-name="T284_4"><text:s/>and</text:span><text:span text:style-name="T284_5"><text:s/>supporting<text:s/>evidence-informed<text:s/>decision-making<text:s/>in<text:s/>Jordan<text:s/>across<text:s/>key<text:s/>thematic<text:s/>areas</text:span><text:span text:style-name="T284_6">,<text:s/></text:span><text:span text:style-name="T284_7">including<text:s/>labour<text:s/>markets,<text:s/>state<text:s/>effectiveness,<text:s/>energy,<text:s/>and<text:s/>cities</text:span><text:span text:style-name="T284_8"><text:s/>closely<text:s/>aligned<text:s/>with<text:s/>government<text:s/>priorities<text:s/>under<text:s/>the<text:s/>Economic<text:s/>Modernisation<text:s/>Vision<text:s/>(EMV).<text:s/></text:span><text:span text:style-name="T284_9">During<text:s/>the<text:s/>reporting<text:s/>period,<text:s/>the<text:s/>IGC<text:s/>managed<text:s/>a<text:s/>broad<text:s/>portfolio<text:s/>of<text:s/>over<text:s/></text:span><text:span text:style-name="T284_10">34</text:span><text:span text:style-name="T284_11"><text:s/>projects</text:span><text:span text:style-name="T284_12"><text:s/></text:span><text:span text:style-name="T284_13">(of<text:s/>which<text:s/>8<text:s/>are<text:s/>completed</text:span><text:span text:style-name="T284_14">,<text:s/>13<text:s/>in<text:s/>the<text:s/>final<text:s/>stages<text:s/>of<text:s/>completion</text:span><text:span text:style-name="T284_15">,</text:span><text:span text:style-name="T284_16"><text:s/>and<text:s/>13<text:s/>ongoing</text:span><text:span text:style-name="T284_17"><text:s/>with<text:s/>expected<text:s/>completion<text:s/>date<text:s/>in<text:s/>September<text:s/>2026</text:span><text:span text:style-name="T284_18">).</text:span><text:span text:style-name="T284_19"><text:s/></text:span></text:p>
        </text:list-item>
      </text:list>
      <text:p text:style-name="P285"/>
      <text:list text:style-name="LS73" xml:id="list39" text:continue-list="list0">
        <text:list-item>
          <text:p text:style-name="P286"><text:span text:style-name="T286_1">A<text:s/>key<text:s/>strength<text:s/>of<text:s/>the<text:s/>IGC<text:s/>this<text:s/>year<text:s/>has<text:s/>been<text:s/>its<text:s/>focus<text:s/>on<text:s/>policy<text:s/>translation,<text:s/>ensuring<text:s/>that<text:s/>research<text:s/>outputs<text:s/>are<text:s/></text:span><text:span text:style-name="T286_2">synthesized</text:span><text:span text:style-name="T286_3"><text:s/>into<text:s/>actionable<text:s/>policy<text:s/>briefs,<text:s/>presentations,<text:s/>and<text:s/>targeted<text:s/>engagements<text:s/>with<text:s/>government<text:s/>stakeholders.<text:s/>The<text:s/>programme<text:s/>maintained<text:s/>strong<text:s/>and<text:s/>regular<text:s/>engagement<text:s/>with<text:s/>core<text:s/>counterparts,<text:s/>including<text:s/>the<text:s/>Prime<text:s/>Ministry,<text:s/></text:span><text:span text:style-name="T286_4">MoPIC,<text:s/>and<text:s/>line<text:s/>ministries,<text:s/>embedding<text:s/>evidence<text:s/>into<text:s/>live<text:s/>policy<text:s/></text:span><text:span text:style-name="T286_5">decision</text:span><text:span text:style-name="T286_6">-making<text:s/></text:span><text:span text:style-name="T286_7">processes.</text:span><text:span text:style-name="T286_8"><text:s/>For<text:s/>example</text:span><text:span text:style-name="T286_9">,<text:s/>IGC’s<text:s/>labour<text:s/>market<text:s/>framing<text:s/>paper<text:s/>has<text:s/>been<text:s/>taken<text:s/>up<text:s/>at<text:s/>senior<text:s/>levels<text:s/>across<text:s/>government,<text:s/>with<text:s/>MoPIC,<text:s/>the<text:s/>Ministry<text:s/>of<text:s/>Labour,<text:s/>the<text:s/>Ministry<text:s/>of<text:s/>Social<text:s/>Development</text:span><text:span text:style-name="T286_10">,</text:span><text:span text:style-name="T286_11"><text:s/>all</text:span><text:span text:style-name="T286_12"><text:s/></text:span><text:span text:style-name="T286_13">endorsing<text:s/>its<text:s/>evidence-based<text:s/>framework<text:s/>and<text:s/>committing<text:s/>to<text:s/>use<text:s/>it<text:s/>to<text:s/>guide<text:s/>labour,<text:s/>employment<text:s/>and<text:s/>social<text:s/>protection<text:s/>policy<text:s/>under<text:s/>the<text:s/>National<text:s/>Social<text:s/>Protection<text:s/>Strategy<text:s/>2025–2033.<text:s/></text:span></text:p>
        </text:list-item>
      </text:list>
      <text:p text:style-name="P287"/>
      <text:list text:style-name="LS73" xml:id="list40" text:continue-list="list0">
        <text:list-item>
          <text:p text:style-name="P288"><text:span text:style-name="T288_1">The<text:s/>IGC<text:s/>also<text:s/>contributed<text:s/>to<text:s/></text:span><text:span text:style-name="T288_2">systems<text:s/>and<text:s/></text:span><text:span text:style-name="T288_3">institutional<text:s/>strengthening<text:s/>and<text:s/>local<text:s/>capacity<text:s/>building,<text:s/>including<text:s/></text:span><text:span text:style-name="T288_4">through<text:s/></text:span><text:span text:style-name="T288_5">partnerships<text:s/>with<text:s/>the<text:s/>University<text:s/>of<text:s/>Jordan,<text:s/>the<text:s/>launch<text:s/>of<text:s/>a<text:s/>local<text:s/>PhD<text:s/>fellowship<text:s/>programme,<text:s/>and<text:s/>efforts<text:s/>to<text:s/>build<text:s/>a<text:s/>pipeline<text:s/>of<text:s/>Jordanian<text:s/>researchers<text:s/>engaged<text:s/>in<text:s/>policy-relevant<text:s/>work.<text:s/>In<text:s/>parallel,<text:s/>the<text:s/>programme<text:s/>supported<text:s/>the<text:s/>development<text:s/>of<text:s/>practical<text:s/>tools<text:s/>and<text:s/>frameworks,<text:s/>such<text:s/>as<text:s/></text:span><text:span text:style-name="T288_6">the<text:s/></text:span><text:span text:style-name="T288_7"><text:a xlink:type="simple" xlink:href="https://www.theigc.org/events/cities-spatial-model-training-jordans-policymakers"><text:span text:style-name="T288_8">spatial<text:s/>model</text:span></text:a></text:span><text:span text:style-name="T288_9"><text:s/>introduced<text:s/>to<text:s/>G</text:span><text:span text:style-name="T288_10">reater<text:s/></text:span><text:span text:style-name="T288_11">A</text:span><text:span text:style-name="T288_12">mman<text:s/></text:span><text:span text:style-name="T288_13">M</text:span><text:span text:style-name="T288_14">unicipality<text:s/>(GAM)</text:span><text:span text:style-name="T288_15">.</text:span><text:span text:style-name="T288_16"><text:s/>While<text:s/>delivery<text:s/>of<text:s/>knowledge-sharing<text:s/>events<text:s/>was<text:s/>partially<text:s/>affected<text:s/>by<text:s/>regional<text:s/>disruptions,<text:s/>overall<text:s/>output<text:s/>targets<text:s/>were<text:s/>met.</text:span></text:p>
        </text:list-item>
      </text:list>
      <text:p text:style-name="P289"/>
      <text:list text:style-name="LS73" xml:id="list41" text:continue-list="list0">
        <text:list-item>
          <text:p text:style-name="P290"><text:span text:style-name="T290_1">IGC<text:s/>has<text:s/>not<text:s/>been<text:s/>able<text:s/>to<text:s/>maintain</text:span><text:span text:style-name="T290_2"><text:s/>a<text:s/>fully<text:s/>resourced<text:s/>in-country<text:s/>team<text:s/>consistently.<text:s/></text:span><text:span text:style-name="T290_3">During<text:s/>the<text:s/>review<text:s/>period,<text:s/>the<text:s/>local<text:s/>economist<text:s/>position<text:s/>saw<text:s/>two<text:s/>transitions,<text:s/>with<text:s/>successive<text:s/>replacements,<text:s/>while<text:s/>the<text:s/>Country<text:s/>Director<text:s/>role<text:s/>remained<text:s/>unfilled.<text:s/>Despite<text:s/></text:span><text:span text:style-name="T290_4">this</text:span><text:span text:style-name="T290_5">,<text:s/>the<text:s/>team</text:span><text:span text:style-name="T290_6"><text:s/></text:span><text:span text:style-name="T290_7">was<text:s/>able<text:s/>to<text:s/>sustain<text:s/>delivery<text:s/>and<text:s/>maintain<text:s/>engagement<text:s/>with<text:s/>counterparts</text:span><text:span text:style-name="T290_8">,<text:s/>with<text:s/>support<text:s/>from<text:s/>the<text:s/>IGC<text:s/>team<text:s/>at<text:s/>the<text:s/>centre.</text:span><text:span text:style-name="T290_9"><text:s/>Efforts<text:s/>are<text:s/>ongoing<text:s/>to<text:s/>strengthen<text:s/>the<text:s/>local<text:s/>presence,<text:s/>including<text:s/>plans<text:s/>to<text:s/>recruit<text:s/>both<text:s/>a<text:s/>second<text:s/>Country<text:s/>Economist<text:s/>and<text:s/>a<text:s/>Country<text:s/>Director.</text:span></text:p>
        </text:list-item>
      </text:list>
      <text:p text:style-name="P291"/>
      <text:p text:style-name="P292"/>
      <text:list text:style-name="LS73" xml:id="list42" text:continue-list="list0">
        <text:list-item>
          <text:p text:style-name="P293"><text:span text:style-name="T293_1">Moving<text:s/>forward,<text:s/>the<text:s/></text:span><text:span text:style-name="T293_2">IGC<text:s/>component<text:s/>will</text:span><text:span text:style-name="T293_3"><text:s/>continue<text:s/>to<text:s/>operate<text:s/>in<text:s/>Jordan<text:s/></text:span><text:span text:style-name="T293_4">through<text:s/></text:span><text:span text:style-name="T293_5">FCDOs<text:s/>central<text:s/>IGC<text:s/>programme<text:s/>–<text:s/>currently<text:s/>under<text:s/>the<text:s/></text:span><text:span text:style-name="T293_6">GIG<text:s/>Centre<text:s/>of<text:s/>Expertise<text:s/>(CoE)</text:span><text:span text:style-name="T293_7">,<text:s/></text:span><text:span text:style-name="T293_8">moving<text:s/>to<text:s text:c="2"/>Community<text:s/>of<text:s/>Expertise<text:s/></text:span><text:span text:style-name="T293_9">for<text:s/>Growth,<text:s/>Jobs<text:s/>and<text:s/>Trade<text:s/></text:span><text:span text:style-name="T293_10">when<text:s/>this<text:s/>is<text:s/>fully<text:s/>established</text:span><text:span text:style-name="T293_11">.<text:s/>The<text:s/></text:span><text:span text:style-name="T293_12">team<text:s/>at<text:s/>post<text:s/>will<text:s/>continue<text:s/>to<text:s/>engage<text:s/>with<text:s/></text:span><text:span text:style-name="T293_13">IGC<text:s/>team</text:span><text:span text:style-name="T293_14"><text:s/>directly</text:span><text:span text:style-name="T293_15"><text:s/>through<text:s/>quarterly<text:s/>meetings<text:s/>at<text:s/>a<text:s/>minimum</text:span><text:span text:style-name="T293_16">,</text:span><text:span text:style-name="T293_17"><text:s/>providing<text:s/></text:span><text:span text:style-name="T293_18">strategic<text:s/>advice<text:s/>and</text:span><text:span text:style-name="T293_19"><text:s/></text:span><text:span text:style-name="T293_20">supporting<text:s/>the<text:s/></text:span><text:span text:style-name="T293_21">operations.<text:s/>However</text:span><text:span text:style-name="T293_22">,<text:s/></text:span><text:span text:style-name="T293_23">monitoring<text:s/></text:span><text:span text:style-name="T293_24">outputs</text:span><text:span text:style-name="T293_25">,<text:s/>outcomes<text:s/>and<text:s/>impact<text:s/>through<text:s/>research<text:s/>projects<text:s/>and<text:s/>activities<text:s/>will<text:s/>be<text:s/>fully<text:s/>transitioned<text:s/>to<text:s/>the<text:s/>centre<text:s/>and<text:s/>will<text:s/>not<text:s/>be<text:s/>part<text:s/>of<text:s/>JIERAP.</text:span><text:span text:style-name="T293_26"><text:s/>The<text:s/>table<text:s/>below<text:s/></text:span><text:span text:style-name="T293_27">highlights<text:s/>the<text:s/>transition<text:s/>of<text:s/>IGC<text:s/>since<text:s/>inception</text:span><text:span text:style-name="T293_28"><text:s text:c="2"/></text:span></text:p>
        </text:list-item>
      </text:list>
      <text:p text:style-name="P294"/>
      <table:table table:style-name="Table8">
        <table:table-column table:style-name="Column29"/>
        <table:table-column table:style-name="Column30"/>
        <table:table-column table:style-name="Column31"/>
        <table:table-column table:style-name="Column32"/>
        <table:table-row table:style-name="Row24">
          <table:table-cell table:style-name="Cell80">
            <text:p text:style-name="P295"><text:span text:style-name="T295_1">April<text:s/>2023-<text:s/>October<text:s/>2025</text:span></text:p>
          </table:table-cell>
          <table:table-cell table:style-name="Cell81">
            <text:p text:style-name="P296"><text:span text:style-name="T296_1">November<text:s/>2025-<text:s/>March<text:s/>2026</text:span></text:p>
          </table:table-cell>
          <table:table-cell table:style-name="Cell82">
            <text:p text:style-name="P297"><text:span text:style-name="T297_1">April<text:s/>2026<text:s/>–<text:s/>September<text:s/>2026</text:span></text:p>
          </table:table-cell>
          <table:table-cell table:style-name="Cell83">
            <text:p text:style-name="P298"><text:span text:style-name="T298_1">September<text:s/>2026<text:s/></text:span><text:span text:style-name="T298_2">onwards</text:span></text:p>
          </table:table-cell>
        </table:table-row>
        <table:table-row table:style-name="Row25">
          <table:table-cell table:style-name="Cell84">
            <text:p text:style-name="P299"><text:span text:style-name="T299_1">Under<text:s/>JIERAP<text:s/>-<text:s/>BE<text:s/>Amman<text:s/>Accountable<text:s/>Grant<text:s/>Agreement<text:s/>with<text:s/>IGC.<text:s/>Fully<text:s/>reported<text:s/>on<text:s/>under<text:s/>JIERAP.</text:span></text:p>
          </table:table-cell>
          <table:table-cell table:style-name="Cell85">
            <text:p text:style-name="P300"><text:span text:style-name="T300_1">BE<text:s/>Amman<text:s/>post<text:s/>by<text:s/>in<text:s/>to<text:s/>FCDOs<text:s/>central<text:s/>IGC<text:s/>programme<text:s/>under<text:s/>the<text:s/>GIG<text:s/>CoE<text:s/>-<text:s/>reported<text:s/>on<text:s/>via<text:s/>JIERAP<text:s/>for<text:s/>consistency<text:s/>as<text:s/>transition<text:s/>was<text:s/>effective<text:s/>in<text:s/>November<text:s/>2025.</text:span></text:p>
          </table:table-cell>
          <table:table-cell table:style-name="Cell86">
            <text:p text:style-name="P301"><text:span text:style-name="T301_1">BE<text:s/>Amman<text:s/>post<text:s/>by<text:s/>in<text:s/>to<text:s/>FCDOs<text:s/>central<text:s/>IGC<text:s/>programme<text:s/>under<text:s/>the<text:s/>GIG<text:s/>CoE-<text:s/>reporting<text:s/>only<text:s/>via<text:s/>the<text:s/>centre.</text:span></text:p>
          </table:table-cell>
          <table:table-cell table:style-name="Cell87">
            <text:p text:style-name="P302"><text:span text:style-name="T302_1">BE<text:s/>Amman<text:s/>post<text:s/>by<text:s/>in<text:s/>to<text:s/>a<text:s/>new<text:s/>central<text:s/>IGC<text:s/>programme<text:s/>under<text:s/>the<text:s/>GIG<text:s/>CoE</text:span><text:span text:style-name="T302_2"><text:s/>(moving<text:s/>to<text:s/>the<text:s/>Community<text:s/>of<text:s/>Expertise<text:s/>for<text:s/>Growth,<text:s/>Jobs<text:s/>and<text:s/>Trade<text:s/>when<text:s/>fully<text:s/>established).</text:span></text:p>
            <text:p text:style-name="P303"><text:span text:style-name="T303_1">Reporting<text:s/>only<text:s/>via<text:s/>the<text:s/>centre.</text:span></text:p>
          </table:table-cell>
        </table:table-row>
      </table:table>
      <text:p text:style-name="P304"/>
      <text:p text:style-name="P305"/>
      <text:p text:style-name="P306"><text:span text:style-name="T306_1">Describe<text:s/>any<text:s/>changes<text:s/>to<text:s/>this<text:s/>output<text:s/>during<text:s/>the<text:s/>past<text:s/>year,<text:s/>and<text:s/>any<text:s/>planned<text:s/>changes<text:s/>as<text:s/>a<text:s/>result<text:s/>of<text:s/>this<text:s/>review</text:span></text:p>
      <text:p text:style-name="P307"/>
      <text:list text:style-name="LS73" xml:id="list43" text:continue-list="list0">
        <text:list-item>
          <text:p text:style-name="P308"><text:span text:style-name="T308_1">There<text:s/>are<text:s/>no<text:s/>significant<text:s/>changes<text:s/>to<text:s/>this<text:s/>output<text:s/>during<text:s/>the<text:s/>past<text:s/>year<text:s/>besides<text:s/>the<text:s/>transition<text:s/>of<text:s/>delivery<text:s/></text:span><text:span text:style-name="T308_2">of</text:span><text:span text:style-name="T308_3"><text:s/>the<text:s/>IGC</text:span><text:span text:style-name="T308_4"><text:s/>component</text:span><text:span text:style-name="T308_5"><text:s/></text:span><text:span text:style-name="T308_6">from<text:s/>JIERAP<text:s/>to<text:s/>the<text:s/>Centre<text:s/>of<text:s/>Expertise.<text:s/>The<text:s/>output<text:s/>will<text:s/>remain<text:s/>focused<text:s/></text:span><text:span text:style-name="T308_7">on<text:s/>MAS<text:s/>next<text:s/>year.<text:s/></text:span></text:p>
        </text:list-item>
      </text:list>
      <text:p text:style-name="P309"/>
      <text:p text:style-name="P310"><text:span text:style-name="T310_1">Progress<text:s/>on<text:s/>recommendations<text:s/>from<text:s/>the<text:s/>previous<text:s/>AR<text:s/>(if<text:s/>completed),<text:s/>lessons<text:s/>learned<text:s/>this<text:s/>year<text:s/>and<text:s/>recommendations<text:s/>for<text:s/>the<text:s/>year<text:s/>ahead</text:span></text:p>
      <text:p text:style-name="P311"><text:bookmark-start text:name="_Hlk165829478"/></text:p>
      <text:p text:style-name="P312"><text:span text:style-name="T312_1">Progress</text:span><text:span text:style-name="T312_2"><text:s/></text:span><text:span text:style-name="T312_3">on<text:s/>recommendations<text:s/>from<text:s/>last<text:s/>year</text:span><text:bookmark-end text:name="_Hlk165829478"/></text:p>
      <text:p text:style-name="P313"/>
      <text:list text:style-name="LS73" xml:id="list44" text:continue-list="list0">
        <text:list-item>
          <text:p text:style-name="P314"><text:span text:style-name="T314_1">The<text:s/>programme<text:s/>team<text:s/>should<text:s/>work<text:s/>with<text:s/>MAS<text:s/>implementing<text:s/>partners<text:s/>and<text:s/>GoJ<text:s/>counterparts<text:s/>to<text:s/>develop<text:s/>an<text:s/>exit<text:s/>strategy,<text:s/>balancing<text:s/>delivery<text:s/>of<text:s/>high-level<text:s/>objectives<text:s/>with<text:s/>capacity<text:s/>building,<text:s/>and<text:s/>ensuring<text:s/>impact<text:s/>is<text:s/>consolidated<text:s/>in<text:s/>2025-26.<text:s/>FCDO<text:s/>should<text:s/>consider<text:s/>which<text:s/>elements<text:s/>of<text:s/>MAS<text:s/>drive<text:s/>the<text:s/>most<text:s/>impact<text:s/>and<text:s/>whether<text:s/>these<text:s/>can<text:s/>be<text:s/>built<text:s/>on<text:s/>in<text:s/>future<text:s/>programming,<text:s/>funding<text:s/>permitting.</text:span></text:p>
        </text:list-item>
      </text:list>
      <text:p text:style-name="P315"/>
      <text:p text:style-name="P316"><text:span text:style-name="T316_1">Progress<text:s/>on<text:s/>recommendation:</text:span><text:span text:style-name="T316_2"><text:s/></text:span><text:span text:style-name="T316_3">This<text:s/>recommendation<text:s/>has<text:s/>been<text:s/>fully<text:s/>implemented.<text:s/>An<text:s/>exit<text:s/>and<text:s/>sustainability<text:s/>plan<text:s/>was<text:s/>developed<text:s/>in<text:s/>2025<text:s/></text:span><text:span text:style-name="T316_4">and<text:s/>agreed<text:s/>with<text:s/>MAS<text:s/>key</text:span><text:span text:style-name="T316_5"><text:s/></text:span><text:span text:style-name="T316_6">GoJ</text:span><text:span text:style-name="T316_7"><text:s/>counterparts</text:span><text:span text:style-name="T316_8"><text:s/>(MoPIC<text:s/>and<text:s/>MoF)</text:span><text:span text:style-name="T316_9">.<text:s/>The<text:s/>plan<text:s/>adopt</text:span><text:span text:style-name="T316_10">ed</text:span><text:span text:style-name="T316_11"><text:s/>a<text:s/>phased<text:s/>and<text:s/>embedded<text:s/>approach<text:s/>to<text:s/>sustainability,<text:s/>avoiding<text:s/>a<text:s/>cliff-edge<text:s/>in<text:s/>support<text:s/>by<text:s/>integrating<text:s/>capacity<text:s/>building,<text:s/>coaching,<text:s/>and<text:s/>systems<text:s/>strengthening<text:s/>across<text:s/>all<text:s/>workstreams</text:span><text:span text:style-name="T316_12">.</text:span><text:span text:style-name="T316_13"><text:s/></text:span><text:span text:style-name="T316_14">Implementation<text:s/>of<text:s/>the<text:s/>plan<text:s/></text:span><text:span text:style-name="T316_15">included</text:span><text:span text:style-name="T316_16"><text:s/>handover<text:s/>of<text:s/>debt<text:s/>models<text:s/>and<text:s/>analytical<text:s/>tools,<text:s/>structured<text:s/>training<text:s/>and<text:s/>coaching,<text:s/></text:span><text:span text:style-name="T316_17">and<text:s/></text:span><text:span text:style-name="T316_18">development<text:s/>of<text:s/>internal<text:s/>strategies<text:s/>(e.g.<text:s/>credit<text:s/>rating<text:s/>strategy)</text:span><text:span text:style-name="T316_19">.</text:span></text:p>
      <text:p text:style-name="P317"/>
      <text:list text:style-name="LS73" xml:id="list45" text:continue-list="list0">
        <text:list-item>
          <text:p text:style-name="P318"><text:span text:style-name="T318_1">The<text:s/>MAS<text:s/>component<text:s/>has<text:s/>proven<text:s/>to<text:s/>be<text:s/>good<text:s/>value<text:s/>for<text:s/>money.<text:s/>Niche<text:s/>expertise<text:s/>was<text:s/>able<text:s/>to<text:s/>add<text:s/>distinct<text:s/>value<text:s/>as<text:s/>a<text:s/>complement<text:s/>to<text:s/>other<text:s/>forms<text:s/>of<text:s/>TA<text:s/>and<text:s/>broader<text:s/>economic<text:s/>reform.<text:s/>Implementing<text:s/>partners<text:s/>have<text:s/>been<text:s/>agile<text:s/>and<text:s/>responded<text:s/>to<text:s/>impacts<text:s/>of<text:s/>cuts<text:s/>in<text:s/>US</text:span><text:span text:style-name="T318_2"><text:s/></text:span><text:span text:style-name="T318_3">international<text:s/>financial<text:s/>assistance.<text:s/>To<text:s/>inform<text:s/>any<text:s/>future<text:s/>programming,<text:s/>cost<text:s/>effectiveness<text:s/>needs<text:s/>to<text:s/>be<text:s/>considered<text:s/>in<text:s/>light<text:s/>of<text:s/>reductions<text:s/>in<text:s/>support<text:s/>public<text:s/>financial<text:s/>management<text:s/>and<text:s/>the<text:s/>energy<text:s/>and<text:s/>water<text:s/>sectors<text:s/>due<text:s/>to<text:s/>reductions<text:s/>in<text:s/>US<text:s/>international<text:s/>financial<text:s/>assistance,<text:s/>which<text:s/>have<text:s/>substantial<text:s/>implications<text:s/>on<text:s/>debt<text:s/>and<text:s/>macroeconomic<text:s/>stability.<text:s/>Additionally,<text:s/>the<text:s/>right<text:s/>balance<text:s/>between<text:s/>reactive<text:s/>support<text:s/>and<text:s/>focused,<text:s/>at<text:s/>time<text:s/>propositional,<text:s/>strategic<text:s/>support<text:s/>would<text:s/>need<text:s/>to<text:s/>be<text:s/>considered<text:s/>in<text:s/>any<text:s/>future<text:s/>programming<text:s/>building<text:s/>on<text:s/>the<text:s/>MAS<text:s/>experience.<text:s/></text:span></text:p>
        </text:list-item>
      </text:list>
      <text:p text:style-name="P319"/>
      <text:p text:style-name="P320"><text:span text:style-name="T320_1">Progress<text:s/>on<text:s/>recommendation:</text:span><text:span text:style-name="T320_2"><text:s/>Over<text:s/>the<text:s/>past<text:s/>year,<text:s/>the<text:s/>programme<text:s/>team<text:s/>has<text:s/>actively<text:s/>ensured<text:s/>continued<text:s/>value<text:s/>for<text:s/>money<text:s/>by<text:s/>working<text:s/>closely<text:s/>with<text:s/>the<text:s/></text:span><text:span text:style-name="T320_3">GoJ<text:s/></text:span><text:span text:style-name="T320_4"><text:s/>to<text:s/>regularly<text:s/>update<text:s/>and<text:s/>prioritise<text:s/>the</text:span><text:span text:style-name="T320_5"><text:s/>MAS</text:span><text:span text:style-name="T320_6"><text:s/>workplan,<text:s/>maintaining<text:s/>flexibility<text:s/>while<text:s/>clearly<text:s/>identifying<text:s/>trade-offs<text:s/>and<text:s/>aligning<text:s/>limited<text:s/>resources<text:s/>with<text:s/>the<text:s/>highest<text:s/>priority<text:s/>areas.<text:s/>This<text:s/>approach<text:s/>has<text:s/>helped<text:s/>maximise<text:s/>the<text:s/>impact<text:s/>of<text:s/>targeted<text:s/>advisory<text:s/>support<text:s/>within<text:s/></text:span><text:span text:style-name="T320_7">constrained<text:s/>budget<text:s/>and<text:s/>timeframes</text:span><text:span text:style-name="T320_8">.</text:span><text:span text:style-name="T320_9"><text:s/>The<text:s/>MAS<text:s/>programme<text:s/>was<text:s/>able<text:s/>to<text:s/></text:span><text:span text:style-name="T320_10">adapt<text:s/>to<text:s/>the<text:s/>changing<text:s/>context</text:span><text:span text:style-name="T320_11"><text:s/>with<text:s/></text:span><text:span text:style-name="T320_12">US</text:span><text:span text:style-name="T320_13"><text:s/></text:span><text:span text:style-name="T320_14">programme<text:s/>cuts</text:span><text:span text:style-name="T320_15">,<text:s/></text:span><text:span text:style-name="T320_16">stepping<text:s/>in<text:s/>to<text:s/>provide<text:s/></text:span><text:span text:style-name="T320_17">continuity</text:span><text:span text:style-name="T320_18"><text:s/></text:span><text:span text:style-name="T320_19">in<text:s/>supporting</text:span><text:span text:style-name="T320_20"><text:s/>the<text:s/>implementation<text:s/>of<text:s/>the<text:s/>IMF<text:s/>EFF<text:s/>and<text:s/>RSF<text:s/>programmes.</text:span></text:p>
      <text:p text:style-name="P321"/>
      <text:list text:style-name="LS73" xml:id="list46" text:continue-list="list0">
        <text:list-item>
          <text:p text:style-name="P322"><text:span text:style-name="T322_1">The<text:s/>IGC<text:s/>noted<text:s/>that<text:s/>as<text:s/>well<text:s/>as<text:s/>GoJ<text:s/>and<text:s/>civil<text:s/>society,<text:s/>donors<text:s/>beyond<text:s/>FCDO<text:s/>are<text:s/>key<text:s/>targets<text:s/>for<text:s/>research<text:s/>dissemination.<text:s/>The<text:s/>FCDO<text:s/>should<text:s/>play<text:s/>a<text:s/>convening<text:s/>role<text:s/>to<text:s/>support<text:s/>IGC<text:s/>in<text:s/>reaching<text:s/>a<text:s/>wide<text:s/>audience<text:s/>so<text:s/>that<text:s/>research<text:s/>can<text:s/>effectively<text:s/>feed<text:s/>into<text:s/>policy<text:s/>decisions.<text:s/></text:span></text:p>
        </text:list-item>
      </text:list>
      <text:p text:style-name="P323"/>
      <text:p text:style-name="P324"><text:span text:style-name="T324_1">Progress<text:s/>on<text:s/>recommendation:</text:span><text:span text:style-name="T324_2"><text:s/></text:span><text:span text:style-name="T324_3">Over<text:s/>the<text:s/>past<text:s/>year,<text:s/>the<text:s/>FCDO<text:s/>Economic<text:s/>and<text:s/>Prosperity<text:s/>(EP)<text:s/>team<text:s/>has<text:s/>strengthened<text:s/>engagement<text:s/>around<text:s/>IGC<text:s/>work,<text:s/>facilitating<text:s/>connections<text:s/>with<text:s/>government<text:s/>counterparts,<text:s/>donors,<text:s/>and<text:s/>multilaterals</text:span><text:span text:style-name="T324_4">,<text:s/></text:span><text:span text:style-name="T324_5">including<text:s/>UN<text:s/>agencies,<text:s/>GIZ,<text:s/>the<text:s/>Jordan<text:s/>Economic<text:s/>Forum,<text:s/>and<text:s/>the<text:s/>Jordan<text:s/>Strategy<text:s/>Forum</text:span><text:span text:style-name="T324_6">.<text:s/>T</text:span><text:span text:style-name="T324_7">hereby<text:s/>enhancing<text:s/>the<text:s/>visibility,<text:s/>relevance,<text:s/>and<text:s/>uptake<text:s/>of<text:s/>IGC<text:s/>outputs.</text:span><text:span text:style-name="T324_8"><text:s/></text:span></text:p>
      <text:p text:style-name="P325"/>
      <text:list text:style-name="LS73" xml:id="list47" text:continue-list="list0">
        <text:list-item>
          <text:p text:style-name="P326"><text:span text:style-name="T326_1">Given<text:s/>the<text:s/>time<text:s/>and<text:s/>resource<text:s/>investment<text:s/>to<text:s/>establish<text:s/>an<text:s/>IGC<text:s/>office<text:s/>in<text:s/>country<text:s/>and<text:s/>build<text:s/>constructive,<text:s/>trusted,<text:s/>relationships,<text:s/>continuity<text:s/>in<text:s/>the<text:s/>IGC<text:s/>programme<text:s/>beyond<text:s/>JIERAP<text:s/>should<text:s/>be<text:s/>considered<text:s/>a<text:s/>priority<text:s/>for<text:s/>FCDO<text:s/>(funding<text:s/>permitting).<text:s text:c="3"/></text:span></text:p>
        </text:list-item>
      </text:list>
      <text:p text:style-name="P327"/>
      <text:p text:style-name="P328"><text:span text:style-name="T328_1">Progress<text:s/>on<text:s/>recommendation:<text:s/></text:span><text:span text:style-name="T328_2">This<text:s/>has<text:s/>been<text:s/>a<text:s/>key<text:s/>priority<text:s/>over<text:s/>the<text:s/>past<text:s/>year,<text:s/>with<text:s/>FCDO<text:s/>working<text:s/>closely<text:s/>with<text:s/>the<text:s/>IGC<text:s/>central<text:s/>team<text:s/>to<text:s/>ensure<text:s/>continuity<text:s/>during<text:s/>the<text:s/>programme<text:s/>transition.<text:s/>The<text:s/>EP<text:s/>team’s<text:s/>engagement<text:s/>and<text:s/>inputs<text:s/>were<text:s/>instrumental<text:s/>in<text:s/>securing<text:s/>approval<text:s/>for<text:s/>the<text:s/>continuation<text:s/>of<text:s/>IGC<text:s/>support<text:s/></text:span><text:span text:style-name="T328_3">(from<text:s/>April<text:s/>2026<text:s/></text:span><text:span text:style-name="T328_4">to<text:s/>September<text:s/>2026</text:span><text:span text:style-name="T328_5">)<text:s/>to</text:span><text:span text:style-name="T328_6"><text:s/>maintaining<text:s/>momentum<text:s/>and<text:s/>preserving<text:s/>the<text:s/>programme’s<text:s/>institutional<text:s/>and<text:s/>policy<text:s/>gains.</text:span></text:p>
      <text:p text:style-name="P329"><text:span text:style-name="T329_1">Lesson</text:span><text:span text:style-name="T329_2">s</text:span><text:span text:style-name="T329_3"><text:s/>learnt<text:s/>this<text:s/>year</text:span></text:p>
      <text:p text:style-name="P330"/>
      <text:list text:style-name="LS73" xml:id="list48" text:continue-list="list0">
        <text:list-item>
          <text:p text:style-name="P331"><text:span text:style-name="T331_1">The<text:s/>programme<text:s/></text:span><text:span text:style-name="T331_2">has</text:span><text:span text:style-name="T331_3"><text:s/></text:span><text:span text:style-name="T331_4">demonstrated<text:s/>the<text:s/>value<text:s/>of<text:s/>a<text:s/>flexible,<text:s/>demand-led<text:s/>advisory<text:s/>model.</text:span><text:span text:style-name="T331_5"><text:s/>Across<text:s/>both<text:s/>components,<text:s/>a<text:s/>key<text:s/>cross-cutting<text:s/>lesson<text:s/>is<text:s/>that</text:span><text:span text:style-name="T331_6"><text:s/>as<text:s/>well<text:s/>as<text:s/>high<text:s/>quality<text:s/>expertise,<text:s/>flexible,<text:s/>responsive,<text:s/>demand-led<text:s/>support<text:s/>and<text:s/></text:span><text:span text:style-name="T331_7">trusted<text:s/>relationships</text:span><text:span text:style-name="T331_8"><text:s/></text:span><text:span text:style-name="T331_9">are<text:s/>critical<text:s/>in<text:s/>driving<text:s/>results.<text:s/></text:span><text:span text:style-name="T331_10">The<text:s/></text:span><text:span text:style-name="T331_11">GoJ</text:span><text:span text:style-name="T331_12"><text:s/>has<text:s/>consistently<text:s/>highlighted<text:s/>this<text:s/>during<text:s/>meetings<text:s/>and<text:s/>engagements.</text:span></text:p>
        </text:list-item>
      </text:list>
      <text:p text:style-name="P332"/>
      <text:list text:style-name="LS73" xml:id="list49" text:continue-list="list0">
        <text:list-item>
          <text:list>
            <text:list-item>
              <text:p text:style-name="P333"><text:span text:style-name="T333_1">Under<text:s/>the<text:s/>MAS</text:span><text:span text:style-name="T333_2"><text:s/>component</text:span><text:span text:style-name="T333_3"><text:s/>this<text:s/>flexibility<text:s/>enabled<text:s/>rapid<text:s/>response<text:s/>to<text:s/>shocks<text:s/>(including<text:s/>geopolitical<text:s/>volatility)<text:s/>while<text:s/>maintaining<text:s/>continuity<text:s/>on<text:s/>core<text:s/></text:span><text:span text:style-name="T333_4">support</text:span><text:span text:style-name="T333_5"><text:s/>such<text:s/>as<text:s/>IMF<text:s/>programme<text:s/>implementation</text:span><text:span text:style-name="T333_6"><text:s/>and</text:span><text:span text:style-name="T333_7"><text:s/>sovereign<text:s/>financing.<text:s/>This<text:s/>approach<text:s/>strengthened<text:s/>government<text:s/>ownership<text:s/>and<text:s/>ensured<text:s/>timely,<text:s/>high-impact<text:s/>support,<text:s/>including<text:s/>successful<text:s/>Eurobond<text:s/>issuance,<text:s/>credit<text:s/>rating<text:s/>upgrades,<text:s/>and<text:s/>IMF<text:s/>review<text:s/>completions.<text:s/></text:span></text:p>
            </text:list-item>
          </text:list>
        </text:list-item>
      </text:list>
      <text:p text:style-name="P334"/>
      <text:list text:style-name="LS73" xml:id="list50" text:continue-list="list0">
        <text:list-item>
          <text:list>
            <text:list-item>
              <text:p text:style-name="P335"><text:span text:style-name="T335_1">T</text:span><text:span text:style-name="T335_2">he<text:s/>IGC<text:s/>component<text:s/>highlighted<text:s/>the<text:s/>importance<text:s/>of<text:s/>embedding<text:s/>evidence<text:s/>into<text:s/>live<text:s/>policy<text:s/>processes<text:s/>and<text:s/>aligning<text:s/>outputs<text:s/>with<text:s/>the<text:s/>Economic<text:s/>Modernisation<text:s/>Vision<text:s/>(EMV).<text:s/>The<text:s/>shift<text:s/>toward<text:s/>targeted<text:s/>dissemination,<text:s/>policy<text:s/>briefs,<text:s/>and<text:s/>structured<text:s/>dialogues<text:s/>improved<text:s/>uptake<text:s/>of<text:s/>research<text:s/>findings<text:s/>across<text:s/>priority<text:s/>sectors<text:s/>such<text:s/>as<text:s/>labour<text:s/>markets,<text:s/>water,<text:s/>and<text:s/>public<text:s/>sector<text:s/>productivity.<text:s/>This<text:s/>was<text:s/>evident<text:s/>by<text:s/>increased<text:s/>demand<text:s/>and<text:s/>engagement<text:s/>of<text:s/>the<text:s/></text:span><text:span text:style-name="T335_3">GoJ,</text:span><text:span text:style-name="T335_4"><text:s/>particularly<text:s/>from<text:s/>the<text:s/>Prime<text:s/>Ministry<text:s/>team.<text:s/></text:span></text:p>
            </text:list-item>
          </text:list>
        </text:list-item>
      </text:list>
      <text:p text:style-name="P336"><text:span text:style-name="T336_1">Recommendations</text:span><text:span text:style-name="T336_2"><text:s/>for<text:s/>the<text:s/>year<text:s/>ahead</text:span></text:p>
      <text:p text:style-name="P337"/>
      <text:list text:style-name="LS73" xml:id="list51" text:continue-list="list0">
        <text:list-item>
          <text:p text:style-name="P338"><text:span text:style-name="T338_1">Institutionalization<text:s/>and<text:s/>sustainability:</text:span><text:span text:style-name="T338_2"><text:s/></text:span><text:span text:style-name="T338_3">Building<text:s/>on<text:s/>the<text:s/>lessons,<text:s/>future<text:s/>engagement<text:s/>under<text:s/>MAS<text:s/>and<text:s/>IGC<text:s/>should<text:s/>prioritize<text:s/>institutionalization<text:s/>and<text:s/>sustainability<text:s/>of<text:s/>advisory<text:s/>functions<text:s/>within<text:s/>government<text:s/>systems.<text:s/>For<text:s/>macroeconomic<text:s/>support,<text:s/>this<text:s/>includes<text:s/>building<text:s/>on<text:s/>the<text:s/>progress<text:s/>made<text:s/>on<text:s/>the<text:s/>‘exit<text:s/>strategy’<text:s/>which<text:s/>focuses<text:s/>on<text:s/>strengthening<text:s/>capacity<text:s/>of<text:s/>government<text:s/>counterparts<text:s/>and<text:s/>improving<text:s/>data<text:s/>systems<text:s/>to<text:s/>reduce<text:s/>reliance<text:s/>on<text:s/>external<text:s/>advisors.<text:s/></text:span><text:span text:style-name="T338_4">F</text:span><text:span text:style-name="T338_5">or<text:s/>the<text:s/>IGC,<text:s/>although<text:s/>the<text:s/>delivery<text:s/>and<text:s/>monitoring<text:s/>will<text:s/>be<text:s/>outside<text:s/>JIERAP<text:s/>through<text:s/>the<text:s/>Centre<text:s/>of<text:s/>Expertise<text:s/>buy-in<text:s/></text:span><text:span text:style-name="T338_6">modality,<text:s/>FCDO</text:span><text:span text:style-name="T338_7"><text:s/>team<text:s/>will<text:s/>continue<text:s/>to<text:s/>support<text:s/>and<text:s/>engage<text:s/>with<text:s/>IGC<text:s/>in<text:s/>disseminating<text:s/>research<text:s/>findings<text:s/>to<text:s/>maximise<text:s/>impact<text:s/>on<text:s/>policy<text:s/>making<text:s/>and<text:s/>drawing<text:s/>key<text:s/>lessons.</text:span></text:p>
        </text:list-item>
      </text:list>
      <text:p text:style-name="P339"/>
      <text:list text:style-name="LS73" xml:id="list52" text:continue-list="list0">
        <text:list-item>
          <text:p text:style-name="P340"><text:span text:style-name="T340_1">Workstreams<text:s/>coherence:</text:span><text:span text:style-name="T340_2"><text:s/>a<text:s/>recommendation<text:s/>for<text:s/>the<text:s/>FCDO<text:s/>team<text:s/>is<text:s/>to<text:s/>work<text:s/>on<text:s/>a<text:s/>better<text:s/>coordination<text:s/>mechanism<text:s/>between<text:s/>MAS<text:s/>and<text:s/>IGC<text:s/>teams,<text:s/>for<text:s/>more<text:s/>coherence<text:s/>between<text:s/>MAS<text:s/>advisory<text:s/>outputs<text:s/>and<text:s/>evidence<text:s/>generated<text:s/>by<text:s/>the<text:s/>IGC<text:s/>particularly<text:s/>around<text:s/></text:span><text:span text:style-name="T340_3">cross-cutting<text:s/>thematic<text:s/>areas<text:s/>(e.g.<text:s/>water<text:s/>and<text:s/>public<text:s/>sector<text:s/>financing,<text:s/>water<text:s/>and<text:s/>IMF<text:s/>benchmarks).<text:s/>This<text:s/>could<text:s/>be<text:s/>through<text:s/>conducting<text:s/>joint<text:s/>check-ins<text:s/>and<text:s/>meetings<text:s/>to<text:s/>share<text:s/>insights,<text:s/>and<text:s/>explore<text:s/>synergies</text:span></text:p>
        </text:list-item>
      </text:list>
      <text:h text:style-name="P341" text:outline-level="2"><text:bookmark-start text:name="_Hlk174460707"/><text:span text:style-name="T341_1">D</text:span><text:bookmark-start text:name="_Hlk174460686"/><text:span text:style-name="T341_2">:<text:s/>VALUE<text:s/>FOR<text:s/>MONEY<text:s/></text:span><text:bookmark-end text:name="_Hlk174460686"/></text:h>
      <text:p text:style-name="P342"><text:bookmark-end text:name="_Hlk174460707"/></text:p>
      <text:p text:style-name="P343"><text:span text:style-name="T343_1">Key<text:s/>cost<text:s/>divers<text:s/>and<text:s/>VfM<text:s/>performance<text:s/>compared<text:s/>to<text:s/>the<text:s/>original<text:s/>VfM<text:s/>proposition<text:s/>in<text:s/>the<text:s/>business<text:s/>case</text:span></text:p>
      <text:p text:style-name="P344"/>
      <text:list text:style-name="LS59" xml:id="list53">
        <text:list-item>
          <text:p text:style-name="P345"><text:span text:style-name="T345_1">Econom</text:span><text:span text:style-name="T345_2">y</text:span><text:span text:style-name="T345_3"><text:s/>–<text:s/>spending<text:s/>less<text:s/>for<text:s/>the<text:s/></text:span><text:span text:style-name="T345_4">right<text:s/>quality</text:span></text:p>
        </text:list-item>
      </text:list>
      <text:p text:style-name="P346"/>
      <text:list text:style-name="LS73" xml:id="list54" text:continue-list="list0">
        <text:list-item>
          <text:p text:style-name="P347"><text:span text:style-name="T347_1">Economy<text:s/>refers<text:s/>to<text:s/>the<text:s/>cost<text:s/>paid<text:s/>for<text:s/>components</text:span><text:span text:style-name="T347_2">.</text:span><text:span text:style-name="T347_3"><text:s/></text:span><text:span text:style-name="T347_4">JIERAP<text:s/>has<text:s/>maintained<text:s/>economy<text:s/>during<text:s/>the<text:s/>reporting<text:s/>period<text:s/>by<text:s/>ensuring<text:s/>that<text:s/>inputs<text:s/>were<text:s/>procured<text:s/>and<text:s/>deployed<text:s/>in<text:s/>a<text:s/>cost-conscious<text:s/>and<text:s/>targeted<text:s/>manner,<text:s/>particularly<text:s/>through<text:s/>flexible<text:s/>delivery<text:s/>models<text:s/>under<text:s/>MAS<text:s/>and<text:s/>IGC.<text:s/>The<text:s/>programme<text:s/>relied<text:s/>on<text:s/>niche<text:s/>expertise<text:s/>rather<text:s/>than<text:s/>large-scale<text:s/>advisory<text:s/>structures,<text:s/>reducing<text:s/>overhead<text:s/>costs<text:s/>while<text:s/>maintaining<text:s/>quality.<text:s/>Active<text:s/>management<text:s/>of<text:s/>the<text:s/>workplan<text:s/>through<text:s/>close<text:s/>coordination<text:s/>with<text:s/></text:span><text:span text:style-name="T347_5">GoJ</text:span><text:span text:style-name="T347_6"><text:s/>counterparts</text:span><text:span text:style-name="T347_7"><text:s/></text:span><text:span text:style-name="T347_8">ensured<text:s/>that<text:s/>resources<text:s/>were<text:s/>continuously<text:s/></text:span><text:span text:style-name="T347_9">reprioritized<text:s/>t</text:span><text:span text:style-name="T347_10">owards<text:s/>the<text:s/>highest-impact<text:s/>areas,<text:s/>particularly<text:s/>in<text:s/>the<text:s/>context<text:s/>of<text:s/>reduced<text:s/>donor<text:s/>support.<text:s/></text:span></text:p>
        </text:list-item>
      </text:list>
      <text:p text:style-name="P348"/>
      <text:list text:style-name="LS73" xml:id="list55" text:continue-list="list0">
        <text:list-item>
          <text:p text:style-name="P349"><text:span text:style-name="T349_1">The<text:s/>DAI<text:s/>contract<text:s/>continues<text:s/>to<text:s/>provide<text:s/>good<text:s/>value<text:s/>for<text:s/>money<text:s/>for<text:s/>the<text:s/>impact<text:s/>achieved</text:span><text:span text:style-name="T349_2">,<text:s/>with<text:s/>a<text:s/>total<text:s/>spen</text:span><text:span text:style-name="T349_3">d</text:span><text:span text:style-name="T349_4"><text:s/>of<text:s/>£1,165,000<text:s/>budget<text:s/>utilized<text:s/>over<text:s/>three<text:s/>years<text:s/>from<text:s/>FY23/24<text:s/>until<text:s/>FY25/26<text:s/>across<text:s/>multiple<text:s/>workstreams</text:span><text:span text:style-name="T349_5">.</text:span><text:span text:style-name="T349_6"><text:s/></text:span><text:span text:style-name="T349_7">Daily<text:s/>rates<text:s/>agreed<text:s/>for<text:s/>the<text:s/>contract,<text:s/>which<text:s/>are<text:s/>the<text:s/>cost<text:s/>drivers,<text:s/></text:span><text:span text:style-name="T349_8">follow<text:s/>FCDO<text:s/></text:span><text:span text:style-name="T349_9">pre<text:s/>agreed</text:span><text:span text:style-name="T349_10"><text:s/>framework</text:span><text:span text:style-name="T349_11"><text:s/>rates</text:span><text:span text:style-name="T349_12">.</text:span></text:p>
        </text:list-item>
      </text:list>
      <text:p text:style-name="P350"/>
      <text:list text:style-name="LS59" xml:id="list56">
        <text:list-item>
          <text:p text:style-name="P351"><text:span text:style-name="T351_1">Efficiency</text:span><text:span text:style-name="T351_2"><text:s/>–<text:s/>spending<text:s/>well</text:span></text:p>
        </text:list-item>
      </text:list>
      <text:p text:style-name="P352"/>
      <text:list text:style-name="LS73" xml:id="list57" text:continue-list="list0">
        <text:list-item>
          <text:p text:style-name="P353"><text:span text:style-name="T353_1">Efficiency<text:s/>refers<text:s/>to<text:s/>how<text:s/>well<text:s/>the<text:s/>money<text:s/>spent<text:s/>has<text:s/>contributed<text:s/>to<text:s/>a<text:s/>programme’s<text:s/>outputs</text:span><text:span text:style-name="T353_2">.<text:s/></text:span><text:span text:style-name="T353_3">Under<text:s/>the</text:span><text:span text:style-name="T353_4"><text:s/>IGC<text:s/>component</text:span><text:span text:style-name="T353_5">,</text:span><text:span text:style-name="T353_6"><text:s/>FCDO<text:s/>Jordan<text:s/></text:span><text:span text:style-name="T353_7">funds<text:s/>the<text:s/>IGC<text:s/>country<text:s/>office</text:span><text:span text:style-name="T353_8">.<text:s/></text:span><text:span text:style-name="T353_9">This<text:s/>provides<text:s/></text:span><text:span text:style-name="T353_10">access<text:s/></text:span><text:span text:style-name="T353_11">to<text:s/>the<text:s/>global<text:s/>IGC<text:s/>network<text:s/>and<text:s/>vast<text:s/></text:span><text:span text:style-name="T353_12">database<text:s/></text:span><text:span text:style-name="T353_13">of<text:s/>highly<text:s/>skilled<text:s/>academics</text:span><text:span text:style-name="T353_14">,</text:span><text:span text:style-name="T353_15"><text:s/></text:span><text:span text:style-name="T353_16">generates<text:s/></text:span><text:span text:style-name="T353_17">outsized<text:s/>outputs<text:s/>for<text:s/>the<text:s/>investment.</text:span><text:span text:style-name="T353_18"><text:s/></text:span><text:span text:style-name="T353_19">IGC’s<text:s/></text:span><text:span text:style-name="T353_20">p</text:span><text:span text:style-name="T353_21">artnerships<text:s/>with<text:s/>local<text:s/>institutions<text:s/>such<text:s/>as<text:s/></text:span><text:span text:style-name="T353_22">the<text:s/></text:span><text:span text:style-name="T353_23">University<text:s/>of<text:s/>Jordan<text:s/></text:span><text:span text:style-name="T353_24">has<text:s/></text:span><text:span text:style-name="T353_25">demonstrated<text:s/>efficiency.<text:s/>The<text:s/>IGC<text:s/>team<text:s/></text:span><text:span text:style-name="T353_26">has<text:s/></text:span><text:span text:style-name="T353_27">invested<text:s/></text:span><text:span text:style-name="T353_28">in<text:s/>the<text:s/>academic<text:s/>community<text:s/>and<text:s/>local<text:s/>capacity<text:s/></text:span><text:span text:style-name="T353_29">by<text:s/></text:span><text:span text:style-name="T353_30">launching<text:s/></text:span><text:span text:style-name="T353_31">a</text:span><text:span text:style-name="T353_32"><text:s/>local<text:s/>PhD<text:s/>Fellowship<text:s/>and<text:s/>mentorship<text:s/></text:span><text:span text:style-name="T353_33">streams,</text:span><text:span text:style-name="T353_34"><text:s/></text:span><text:span text:style-name="T353_35">widening<text:s/></text:span><text:span text:style-name="T353_36">access<text:s/>to<text:s/>academics,<text:s/>and<text:s/></text:span><text:span text:style-name="T353_37">integrating</text:span><text:span text:style-name="T353_38"><text:s/>local<text:s/>fellows<text:s/>into<text:s/>policy<text:s/></text:span><text:span text:style-name="T353_39">dialogues<text:s/>to<text:s/>ensure<text:s/></text:span><text:span text:style-name="T353_40">that<text:s/></text:span><text:span text:style-name="T353_41">their<text:s/>research<text:s/>addresses<text:s/>priority<text:s/>questions</text:span><text:span text:style-name="T353_42">.</text:span><text:span text:style-name="T353_43"><text:s/></text:span><text:span text:style-name="T353_44">This<text:s/>approach<text:s/>demonstrates<text:s/>that<text:s/>incorporating<text:s/>local<text:s/>perspectives<text:s/></text:span><text:span text:style-name="T353_45">enhances</text:span><text:span text:style-name="T353_46"><text:s/>the<text:s/>relevance<text:s/>and<text:s/>quality<text:s/>of<text:s/>research<text:s/>outputs</text:span><text:span text:style-name="T353_47"><text:s/>and</text:span><text:span text:style-name="T353_48"><text:s/>can<text:s/>be<text:s/>achieved<text:s/>with<text:s/>relatively<text:s/>low<text:s/>additional<text:s/>costs<text:s/>compared<text:s/>to<text:s/>the<text:s/>total<text:s/>research<text:s/>cost.</text:span><text:span text:style-name="T353_49"><text:s/></text:span><text:span text:style-name="T353_50">The<text:s/>MAS<text:s/>component<text:s/></text:span><text:span text:style-name="T353_51">delivers<text:s/></text:span><text:span text:style-name="T353_52">substantial<text:s/>outputs<text:s/>for<text:s/>a<text:s/>relatively<text:s/>modest<text:s/>ODA<text:s/>commitment,<text:s/>benefiting<text:s/>from<text:s/>the<text:s/></text:span><text:span text:style-name="T353_53">programmes<text:s/>ability<text:s/>to<text:s/>flexibly<text:s/>draw<text:s/>on<text:s/>a<text:s/>breadth<text:s/>of<text:s/>highly<text:s/>skilled<text:s/>technical<text:s/>experts.<text:s/></text:span></text:p>
        </text:list-item>
      </text:list>
      <text:p text:style-name="P354"/>
      <text:list text:style-name="LS59" xml:id="list58">
        <text:list-item>
          <text:p text:style-name="P355"><text:span text:style-name="T355_1">Effectiveness</text:span><text:span text:style-name="T355_2"><text:s/>–<text:s/>spending<text:s/>wisely</text:span></text:p>
        </text:list-item>
      </text:list>
      <text:p text:style-name="P356"/>
      <text:list text:style-name="LS73" xml:id="list59" text:continue-list="list0">
        <text:list-item>
          <text:p text:style-name="P357"><text:span text:style-name="T357_1">Effectiveness<text:s/>refers<text:s/>to<text:s/>how<text:s/>well<text:s/></text:span><text:span text:style-name="T357_2">outputs<text:s/>are<text:s/>converted<text:s/>into<text:s/></text:span><text:span text:style-name="T357_3">the<text:s/></text:span><text:span text:style-name="T357_4">programme’s<text:s/>outcomes.</text:span><text:span text:style-name="T357_5"><text:s/></text:span><text:span text:style-name="T357_6">MAS<text:s/>continues<text:s/>to<text:s/>deliver<text:s/>clear<text:s/>results,<text:s/>with<text:s/>a<text:s/>modest<text:s/>ODA<text:s/>investment<text:s/>generating<text:s/>substantial<text:s/>outcomes<text:s/>by<text:s/>translating<text:s/>outputs<text:s/>such<text:s/>as<text:s/>policy<text:s/>briefs,<text:s/>technical<text:s/>advice,<text:s/>and<text:s/>analytical<text:s/>support<text:s/>into<text:s/>tangible<text:s/>results.<text:s/>Under<text:s/>the<text:s/>credit<text:s/>rating<text:s/>workstream,<text:s/>MAS<text:s/>advisory<text:s/>efforts<text:s/>contributed<text:s/>to<text:s/>achieving<text:s/>the<text:s/>programme’s<text:s/>intended<text:s/>outcomes,<text:s/>helping<text:s/>maintain<text:s/>credit<text:s/>agency<text:s/>ratings<text:s/>during<text:s/>the<text:s/>year<text:s/>alongside<text:s/>a<text:s/>stable<text:s/>outlook</text:span><text:span text:style-name="T357_7">.</text:span><text:span text:style-name="T357_8"><text:s/></text:span><text:span text:style-name="T357_9">Additionally,<text:s/>d</text:span><text:span text:style-name="T357_10">uring<text:s/>this<text:s/>review<text:s/>period,<text:s/>the<text:s/>Minister<text:s/>of<text:s/>Finance<text:s/>directly<text:s/>attributing<text:s/>debt<text:s/>service<text:s/>cost<text:s/>savings<text:s/>to<text:s/>advice<text:s/>from<text:s/>the<text:s/></text:span><text:span text:style-name="T357_11">MAS</text:span><text:span text:style-name="T357_12"><text:s/>team</text:span><text:span text:style-name="T357_13">,<text:s/>which</text:span><text:span text:style-name="T357_14"><text:s/>is<text:s/>a<text:s/>testament<text:s/>to<text:s/>the<text:s/>programmes<text:s/>effectiveness.</text:span><text:span text:style-name="T357_15"><text:s/></text:span></text:p>
        </text:list-item>
      </text:list>
      <text:p text:style-name="P358"/>
      <text:list text:style-name="LS73" xml:id="list60" text:continue-list="list0">
        <text:list-item>
          <text:p text:style-name="P359"><text:span text:style-name="T359_1">Under<text:s/>the<text:s/>IGC<text:s/>component,<text:s/>outputs<text:s/>being<text:s/>converted<text:s/>into<text:s/>outcomes<text:s/></text:span><text:span text:style-name="T359_2">rely<text:s/>on<text:s/>the<text:s/>relationship</text:span><text:span text:style-name="T359_3"><text:s/>between<text:s/>the<text:s/>IGC<text:s/>team,<text:s/>academics<text:s/>they<text:s/>draw<text:s/>on,<text:s/>and</text:span><text:span text:style-name="T359_4"><text:s/>the</text:span><text:span text:style-name="T359_5"><text:s/>GoJ.<text:s/>To<text:s/>ensure<text:s/>that<text:s/></text:span><text:span text:style-name="T359_6">research<text:s/>can<text:s/>influence<text:s/>policy<text:s/>decisions,<text:s/>the<text:s/>research</text:span><text:span text:style-name="T359_7"><text:s/>projects</text:span><text:span text:style-name="T359_8"><text:s/></text:span><text:span text:style-name="T359_9">are</text:span><text:span text:style-name="T359_10"><text:s/>demand<text:s/>driven,<text:s/></text:span><text:span text:style-name="T359_11">engagement<text:s/>with<text:s/>GoJ<text:s/>is<text:s/></text:span><text:span text:style-name="T359_12">strong<text:s/>throughout,<text:s/>and<text:s/>research<text:s/>findings<text:s/>are<text:s/>disseminated<text:s/>effectively<text:s/>to<text:s/>reach<text:s/>decision<text:s/>makers</text:span><text:span text:style-name="T359_13">.<text:s/></text:span></text:p>
        </text:list-item>
      </text:list>
      <text:p text:style-name="P360"/>
      <text:p text:style-name="P361"/>
      <text:list text:style-name="LS59" xml:id="list61">
        <text:list-item>
          <text:p text:style-name="P362"><text:span text:style-name="T362_1">Equity</text:span><text:span text:style-name="T362_2"><text:s/>–<text:s/>spending<text:s/>for<text:s/>fairness</text:span></text:p>
        </text:list-item>
      </text:list>
      <text:p text:style-name="P363"/>
      <text:list text:style-name="LS73" xml:id="list62" text:continue-list="list0">
        <text:list-item>
          <text:p text:style-name="P364"><text:span text:style-name="T364_1">Equity<text:s/>refers<text:s/>to<text:s/>how<text:s/>the<text:s/>benefits<text:s/>of<text:s/>a<text:s/>programme<text:s/>are<text:s/>distributed<text:s/>across<text:s/>a<text:s/>recipient<text:s/>country’s<text:s/>society</text:span><text:span text:style-name="T364_2">.</text:span><text:span text:style-name="T364_3"><text:s/>IGC’s<text:s/>portfolio<text:s/>demonstrates<text:s/></text:span><text:span text:style-name="T364_4">strong</text:span><text:span text:style-name="T364_5"><text:s/>alignment<text:s/>with<text:s/>equity<text:s/>objectives<text:s/>within<text:s/>JIERAP.<text:s/>Of<text:s/>the<text:s/>24<text:s/>projects<text:s/>currently<text:s/>under<text:s/>implementation,<text:s/>a<text:s/>significant<text:s/>proportion<text:s/>are<text:s/>focused<text:s/>on<text:s/>gender<text:s/>and<text:s/>vulnerable<text:s/>groups,<text:s/>with<text:s/></text:span><text:span text:style-name="T364_6">more<text:s/>than<text:s/>half<text:s/>of<text:s/>the<text:s/></text:span><text:span text:style-name="T364_7">projects<text:s/>marked<text:s/>as<text:s/>100%<text:s/>gender-focused<text:s/>and<text:s/>several<text:s/>addressing<text:s/>marginalised<text:s/>populations<text:s/>such<text:s/>as<text:s/>youth,<text:s/>refugees,<text:s/>and<text:s/>low-income<text:s/>households</text:span><text:span text:style-name="T364_8">.<text:s/></text:span><text:span text:style-name="T364_9">These<text:s/>projects<text:s/>target<text:s/>key<text:s/>structural<text:s/>challenges<text:s/>in<text:s/>Jordan,<text:s/>including<text:s/>low<text:s/>female<text:s/>labour<text:s/>force<text:s/>participation,<text:s/>youth<text:s/>unemployment,<text:s/>and<text:s/>social<text:s/>inclusion.<text:s/>This<text:s/>has<text:s/>the<text:s/>potential<text:s/>to<text:s/>generate<text:s/>broader<text:s/>and<text:s/>more<text:s/>inclusive<text:s/>economic<text:s/>benefits<text:s/>over<text:s/>time.</text:span></text:p>
        </text:list-item>
      </text:list>
      <text:p text:style-name="P365"/>
      <text:p text:style-name="P366"><text:span text:style-name="T366_1">Assessment<text:s/>of<text:s/>whether<text:s/>the<text:s/>programme<text:s/>continues<text:s/>to<text:s/>represent<text:s/>value<text:s/>for<text:s/>money</text:span></text:p>
      <text:p text:style-name="P367"/>
      <text:list text:style-name="LS73" xml:id="list63" text:continue-list="list0">
        <text:list-item>
          <text:p text:style-name="P368"><text:span text:style-name="T368_1">The<text:s/>programme<text:s/>team<text:s/>continues<text:s/>to<text:s/>be<text:s/>confident<text:s/>that<text:s/>there<text:s/>is<text:s/>sufficient<text:s/>evidence<text:s/>that<text:s/>JIERAP<text:s/>represents<text:s/>good<text:s/>value<text:s/>for<text:s/>money.</text:span><text:span text:style-name="T368_2"><text:s/>For</text:span><text:span text:style-name="T368_3"><text:s/></text:span><text:span text:style-name="T368_4">the<text:s/>final<text:s/>year,<text:s/></text:span><text:span text:style-name="T368_5">MAS<text:s/></text:span><text:span text:style-name="T368_6">is<text:s/>considered<text:s/>a</text:span><text:span text:style-name="T368_7"><text:s/>low-cost<text:s/>intervention<text:s/>that<text:s/></text:span><text:span text:style-name="T368_8">demonstrates</text:span><text:span text:style-name="T368_9"><text:s/>good<text:s/>value<text:s/>for<text:s/>money<text:s/>on<text:s/>delivered<text:s/></text:span><text:span text:style-name="T368_10">outcomes</text:span><text:span text:style-name="T368_11">.<text:s/></text:span></text:p>
        </text:list-item>
      </text:list>
      <text:p text:style-name="P369"/>
      <text:p text:style-name="P370"/>
      <text:p text:style-name="P371"><text:span text:style-name="T371_1">E:<text:s/>RISK<text:s/></text:span></text:p>
      <text:p text:style-name="P372"/>
      <text:list text:style-name="LS73" xml:id="list64" text:continue-list="list0">
        <text:list-item>
          <text:p text:style-name="P373"><text:span text:style-name="T373_1">Since<text:s/>inception,<text:s/>the<text:s/>overall<text:s/>risk<text:s/>rating<text:s/>for<text:s/>JIERAP<text:s/>has<text:s/>been<text:s/>assessed<text:s/>as<text:s/>‘moderate’</text:span><text:span text:style-name="T373_2"><text:s/></text:span><text:span text:style-name="T373_3">in<text:s/>line<text:s/>with<text:s/>the<text:s/>UK’s<text:s/>risk<text:s/>appetite<text:s/>for<text:s/>Jordan.</text:span><text:span text:style-name="T373_4"><text:s/>For<text:s/>this<text:s/>year,<text:s/>with<text:s/>only<text:s/>two<text:s/>active<text:s/>components,<text:s/>the<text:s/>JIERAP<text:s/>risk<text:s/>rating<text:s/></text:span><text:span text:style-name="T373_5">remains<text:s/>overall<text:s/>‘moderate’<text:s/></text:span><text:span text:style-name="T373_6">on<text:s/>a<text:s/></text:span><text:span text:style-name="T373_7">down</text:span><text:span text:style-name="T373_8">ward<text:s/>trajectory<text:s/>towards<text:s/></text:span><text:span text:style-name="T373_9">‘minor’.</text:span><text:span text:style-name="T373_10"><text:s/>The<text:s/>risk<text:s/>register<text:s/>is<text:s/>updated<text:s/>on<text:s/>a<text:s/>quarterly<text:s/>basis</text:span><text:span text:style-name="T373_11"><text:s/>on<text:s/></text:span><text:span text:style-name="T373_12"><text:a xlink:type="simple" xlink:href="https://ams.dfid.gov.uk/AMP/Project/Risk/300451"><text:span text:style-name="T373_13">AMP</text:span></text:a></text:span><text:span text:style-name="T373_14"><text:s/>and<text:s/>was<text:s/>last<text:s/>updated<text:s/>in<text:s/></text:span><text:span text:style-name="T373_15">April</text:span><text:span text:style-name="T373_16"><text:s/></text:span><text:span text:style-name="T373_17">202</text:span><text:span text:style-name="T373_18">6</text:span><text:span text:style-name="T373_19">.<text:s text:c="2"/></text:span></text:p>
        </text:list-item>
      </text:list>
      <text:p text:style-name="P374"/>
      <text:list text:style-name="LS73" xml:id="list65" text:continue-list="list0">
        <text:list-item>
          <text:p text:style-name="P375"><text:span text:style-name="T375_1">There<text:s/>are<text:s/>currently<text:s/>nine<text:s/>active<text:s/>risks<text:s/>under<text:s/>JIERAP.<text:s/></text:span><text:span text:style-name="T375_2">Five</text:span><text:span text:style-name="T375_3"><text:s/>risks<text:s/>have<text:s/>a<text:s/>residual<text:s/>risk<text:s/>of<text:s/></text:span><text:span text:style-name="T375_4">Moderate,</text:span><text:span text:style-name="T375_5"><text:s/>and<text:s/></text:span><text:span text:style-name="T375_6">four</text:span><text:span text:style-name="T375_7"><text:s/>risks<text:s/>has<text:s/>a<text:s/>residual<text:s/>risk<text:s/>of<text:s/>Minor.<text:s/>The<text:s/>table<text:s/>below<text:s/>reflects<text:s/>the<text:s/>current<text:s/>risk<text:s/>register,<text:s/>which<text:s/>also<text:s/>outlines<text:s/>the<text:s/>post-mitigation<text:s/>residual<text:s/>risk<text:s/>rating<text:s/>and<text:s/>updates<text:s/>on<text:s/>each<text:s/>risk.</text:span></text:p>
        </text:list-item>
      </text:list>
      <text:p text:style-name="P376"><text:span text:style-name="T376_1"><text:s/></text:span></text:p>
      <table:table table:style-name="Table9">
        <table:table-column table:style-name="Column33"/>
        <table:table-column table:style-name="Column34"/>
        <table:table-column table:style-name="Column35"/>
        <table:table-row table:style-name="Row26">
          <table:table-cell table:style-name="Cell88">
            <text:p text:style-name="P377"><text:span text:style-name="T377_1">Risk<text:s/>Description</text:span></text:p>
          </table:table-cell>
          <table:table-cell table:style-name="Cell89">
            <text:p text:style-name="P378"><text:span text:style-name="T378_1">Residual<text:s/>(Post-Mitigation)<text:s/>Rating<text:s/></text:span></text:p>
          </table:table-cell>
          <table:table-cell table:style-name="Cell90">
            <text:p text:style-name="P379"><text:span text:style-name="T379_1">Review<text:s/>comments</text:span></text:p>
          </table:table-cell>
        </table:table-row>
        <table:table-row table:style-name="Row27">
          <table:table-cell table:style-name="Cell91" table:number-columns-spanned="3">
            <text:p text:style-name="P380"><text:span text:style-name="T380_1">Policy<text:s/>&amp;<text:s/>Programme<text:s/>Delivery</text:span></text:p>
          </table:table-cell>
          <table:covered-table-cell/>
          <table:covered-table-cell/>
        </table:table-row>
        <table:table-row table:style-name="Row28">
          <table:table-cell table:style-name="Cell92">
            <text:p text:style-name="P381"><text:span text:style-name="T381_1">Macroeconomic<text:s/>Advisory<text:s/>Support<text:s/>-MAS<text:s/>contract<text:s/>fails<text:s/>to<text:s/>meet<text:s/>the<text:s/>expectations<text:s/>of<text:s/>Government<text:s/>of<text:s/>Jordan.</text:span></text:p>
          </table:table-cell>
          <table:table-cell table:style-name="Cell93">
            <text:p text:style-name="P382"><text:span text:style-name="T382_1">Moderate<text:s/></text:span></text:p>
          </table:table-cell>
          <table:table-cell table:style-name="Cell94">
            <text:p text:style-name="P383"><text:span text:style-name="T383_1">The<text:s/>implementing<text:s/>partners<text:s/>through<text:s/>DAI<text:s/>are<text:s/>meeting<text:s/>expectations.<text:s/>GoJ<text:s/>through<text:s/>the<text:s/>Minister<text:s/>of<text:s/>Finance<text:s/>and<text:s/>Minister<text:s/>of<text:s/>Planning<text:s/>and<text:s/>International<text:s/>Cooperation<text:s/>are<text:s/>providing<text:s/>positive<text:s/>feedback<text:s/>to<text:s/>FCDO.<text:s/></text:span><text:span text:style-name="T383_2">This<text:s/>risk<text:s/>is<text:s/>moving<text:s/>towards<text:s/>minor,<text:s/>but<text:s/>due<text:s/>to<text:s/>the<text:s/>complexity<text:s/>of<text:s/>macroeconomic<text:s/>demand<text:s/>and<text:s/>sensitivity<text:s/>of<text:s/>advice<text:s/>provided,<text:s/>the<text:s/>likelihood<text:s/>remains<text:s/>relatively<text:s/>high<text:s/>and<text:s/>the<text:s/>team<text:s/>is<text:s/>keeping<text:s/>an<text:s/></text:span><text:span text:style-name="T383_3">eye<text:s/>on<text:s/>changing<text:s/>circumstances.</text:span></text:p>
          </table:table-cell>
        </table:table-row>
        <table:table-row table:style-name="Row29">
          <table:table-cell table:style-name="Cell95">
            <text:p text:style-name="P384"><text:span text:style-name="T384_1">International<text:s/>Growth<text:s/>Centre<text:s/>struggles<text:s/>to<text:s/>gain<text:s/>traction<text:s/>in<text:s/></text:span><text:span text:style-name="T384_2">Jordan<text:s/>and<text:s/>fails<text:s/>to<text:s/>produce<text:s/>relevant<text:s/>research/policy<text:s/>advice<text:s/>that<text:s/>will<text:s/>be<text:s/>implemented.<text:s/></text:span><text:span text:style-name="T384_3"><text:s/></text:span></text:p>
          </table:table-cell>
          <table:table-cell table:style-name="Cell96">
            <text:p text:style-name="P385"><text:span text:style-name="T385_1">Moderate</text:span></text:p>
          </table:table-cell>
          <table:table-cell table:style-name="Cell97">
            <text:p text:style-name="P386"><text:span text:style-name="T386_1">IGC<text:s/>continue<text:s/>to<text:s/>gain<text:s/>traction<text:s/>in<text:s/>Jordan<text:s/>for<text:s/>their<text:s/></text:span><text:span text:style-name="T386_2">thir</text:span><text:span text:style-name="T386_3">d<text:s/>year<text:s/>and<text:s/>are<text:s/>working<text:s/>across<text:s/></text:span><text:span text:style-name="T386_4">several</text:span><text:span text:style-name="T386_5"><text:s/>key<text:s/></text:span><text:span text:style-name="T386_6">entities<text:s/>including<text:s/>MoPIC,<text:s/>MoWI,<text:s/>DoS</text:span><text:span text:style-name="T386_7">,<text:s/>Prime<text:s/>Ministry</text:span><text:span text:style-name="T386_8"><text:s/>and<text:s/>others.<text:s/>IGC<text:s/></text:span><text:span text:style-name="T386_9">engagements<text:s/>and<text:s/>research<text:s/>dissemination<text:s/>gained<text:s/>enough<text:s/>traction.</text:span><text:span text:style-name="T386_10"><text:s/>FCDO<text:s/>team<text:s/>to<text:s/>continue<text:s/>engagement<text:s/>for<text:s/>the<text:s/>planned<text:s/>dissemination<text:s/>event,<text:s/>which<text:s/>was<text:s/>postponed<text:s/>from<text:s/>March.<text:s/></text:span><text:span text:style-name="T386_11"><text:s text:c="2"/></text:span><text:span text:style-name="T386_12"><text:s/></text:span></text:p>
          </table:table-cell>
        </table:table-row>
        <table:table-row table:style-name="Row30">
          <table:table-cell table:style-name="Cell98">
            <text:p text:style-name="P387"><text:span text:style-name="T387_1">Lack<text:s/>of<text:s/>coordination<text:s/>between<text:s/>MoPIC<text:s/>and<text:s/>other<text:s/>Government<text:s/>ministries<text:s/>and<text:s/>stakeholders<text:s/>(implementing<text:s/>partners<text:s/>and<text:s/>donors).<text:s/></text:span></text:p>
            <text:p text:style-name="P388"/>
            <text:p text:style-name="P389"><text:span text:style-name="T389_1"><text:s/></text:span></text:p>
          </table:table-cell>
          <table:table-cell table:style-name="Cell99">
            <text:p text:style-name="P390"><text:span text:style-name="T390_1">Minor<text:s/></text:span></text:p>
          </table:table-cell>
          <table:table-cell table:style-name="Cell100">
            <text:p text:style-name="P391"><text:span text:style-name="T391_1">Coordination<text:s/>between<text:s/>MoPIC,<text:s/>Government<text:s/>Ministries<text:s/>and<text:s/>implementing<text:s/>partners<text:s/>is<text:s/>well<text:s/>maintained,<text:s/>despite<text:s/>challenges<text:s/>to<text:s/>regularly<text:s/>meet<text:s/>with<text:s/>MoPIC<text:s/>on<text:s/>MAS.<text:s/>MoPIC<text:s/>continues<text:s/>to<text:s/>be<text:s/>at<text:s/>the<text:s/>centre<text:s/>of<text:s/>the<text:s/>coordination<text:s/>process.<text:s/>This<text:s/>was<text:s/>downgraded<text:s/>to<text:s/>minor<text:s/>following<text:s/>successful<text:s/>engagement<text:s/>over<text:s/>the<text:s/>past<text:s/>period<text:s/>including<text:s/>a<text:s/>meeting<text:s/>in<text:s/>December<text:s/>2025<text:s/>with<text:s/>positive<text:s/>outcomes.</text:span></text:p>
            <text:p text:style-name="P392"/>
          </table:table-cell>
        </table:table-row>
        <table:table-row table:style-name="Row31">
          <table:table-cell table:style-name="Cell101">
            <text:p text:style-name="P393"><text:span text:style-name="T393_1">Lack<text:s/>of<text:s/>climate<text:s/>change<text:s/>focus<text:s/>and<text:s/>specific<text:s/>actions<text:s/>through<text:s/>the<text:s/>JIERAP</text:span></text:p>
            <text:p text:style-name="P394"/>
            <text:p text:style-name="P395"/>
          </table:table-cell>
          <table:table-cell table:style-name="Cell102">
            <text:p text:style-name="P396"><text:span text:style-name="T396_1">Minor</text:span></text:p>
            <text:p text:style-name="P397"/>
          </table:table-cell>
          <table:table-cell table:style-name="Cell103">
            <text:p text:style-name="P398"><text:span text:style-name="T398_1">JIERAP<text:s/>components<text:s/>have<text:s/>embedded<text:s/>climate<text:s/>and<text:s/>environment<text:s/>considerations<text:s/>where<text:s/>feasible.<text:s/>IGC<text:s/>research<text:s/>with<text:s/>climate<text:s/>and<text:s/>ICF<text:s/>element<text:s/>account<text:s/>for<text:s/>23%<text:s/>of<text:s/>the<text:s/>research<text:s/>budgets.<text:s/></text:span></text:p>
          </table:table-cell>
        </table:table-row>
        <table:table-row table:style-name="Row32">
          <table:table-cell table:style-name="Cell104" table:number-columns-spanned="3">
            <text:p text:style-name="P399"><text:span text:style-name="T399_1">Strategy<text:s/>&amp;<text:s/>Context<text:s/>Risk<text:s/></text:span></text:p>
          </table:table-cell>
          <table:covered-table-cell/>
          <table:covered-table-cell/>
        </table:table-row>
        <table:table-row table:style-name="Row33">
          <table:table-cell table:style-name="Cell105">
            <text:p text:style-name="P400"><text:span text:style-name="T400_1">UK<text:s/>economic<text:s/>and<text:s/>political<text:s/>context<text:s/>changes<text:s/>adversely<text:s/>affect<text:s/>JIERAP.</text:span></text:p>
          </table:table-cell>
          <table:table-cell table:style-name="Cell106">
            <text:p text:style-name="P401"><text:span text:style-name="T401_1">Minor</text:span><text:span text:style-name="T401_2"><text:s/></text:span></text:p>
          </table:table-cell>
          <table:table-cell table:style-name="Cell107">
            <text:p text:style-name="P402"><text:span text:style-name="T402_1">Residual<text:s/>risk<text:s/>downgraded<text:s/>from<text:s/>moderate<text:s/></text:span><text:span text:style-name="T402_2">to<text:s/>minor<text:s/></text:span><text:span text:style-name="T402_3">over<text:s/>the<text:s/>past<text:s/>year</text:span><text:span text:style-name="T402_4">,<text:s/>following<text:s/>spending<text:s/>review<text:s/>and<text:s/>budget<text:s/>confirmation<text:s/>on<text:s/>JIERAP<text:s/>operations.<text:s/></text:span></text:p>
          </table:table-cell>
        </table:table-row>
        <table:table-row table:style-name="Row34">
          <table:table-cell table:style-name="Cell108" table:number-columns-spanned="3">
            <text:p text:style-name="P403"><text:span text:style-name="T403_1">People<text:s/>Risk<text:s/></text:span></text:p>
          </table:table-cell>
          <table:covered-table-cell/>
          <table:covered-table-cell/>
        </table:table-row>
        <table:table-row table:style-name="Row35">
          <table:table-cell table:style-name="Cell109">
            <text:p text:style-name="P404"><text:span text:style-name="T404_1">FCDO<text:s/>staff<text:s/>turnover<text:s/>leads<text:s/>to<text:s/>internal<text:s/>capacity<text:s/>and<text:s/>capability<text:s/>gaps.</text:span></text:p>
          </table:table-cell>
          <table:table-cell table:style-name="Cell110">
            <text:p text:style-name="P405"><text:span text:style-name="T405_1">Minor<text:s/></text:span></text:p>
          </table:table-cell>
          <table:table-cell table:style-name="Cell111">
            <text:p text:style-name="P406"><text:span text:style-name="T406_1">The<text:s/>risk<text:s/>remains<text:s/>relevant<text:s/>but<text:s/>declining.<text:s/>Risk<text:s/>was<text:s/>downgraded<text:s/>to<text:s/>minor</text:span><text:span text:style-name="T406_2"><text:s/>last<text:s/>year<text:s/>and<text:s/>remains<text:s/>minor</text:span><text:span text:style-name="T406_3">.<text:s/></text:span><text:span text:style-name="T406_4">A</text:span><text:span text:style-name="T406_5">dvisory<text:s/>requirements<text:s/>for<text:s/>JIERAP<text:s/>are<text:s/>reduced</text:span><text:span text:style-name="T406_6"><text:s/>with<text:s/>one<text:s/>active<text:s/>component<text:s/>active</text:span><text:span text:style-name="T406_7">.</text:span></text:p>
            <text:p text:style-name="P407"><text:span text:style-name="T407_1"><text:s/></text:span></text:p>
            <text:p text:style-name="P408"><text:span text:style-name="T408_1"><text:s/></text:span></text:p>
          </table:table-cell>
        </table:table-row>
        <table:table-row table:style-name="Row36">
          <table:table-cell table:style-name="Cell112" table:number-columns-spanned="3">
            <text:p text:style-name="P409"><text:span text:style-name="T409_1">Financial<text:s/>&amp;<text:s/>Fiduciary<text:s/>Risk<text:s text:c="2"/></text:span></text:p>
          </table:table-cell>
          <table:covered-table-cell/>
          <table:covered-table-cell/>
        </table:table-row>
        <table:table-row table:style-name="Row37">
          <table:table-cell table:style-name="Cell113">
            <text:p text:style-name="P410"><text:span text:style-name="T410_1">Misuse<text:s/>of<text:s/>Trust<text:s/>Funds<text:s/>through<text:s/>fraud<text:s/>and<text:s/>corruption</text:span></text:p>
          </table:table-cell>
          <table:table-cell table:style-name="Cell114">
            <text:p text:style-name="P411"><text:span text:style-name="T411_1">Moderate</text:span></text:p>
          </table:table-cell>
          <table:table-cell table:style-name="Cell115">
            <text:p text:style-name="P412"><text:span text:style-name="T412_1">This<text:s/>risk<text:s/>is<text:s/>well<text:s/>controlled<text:s/>on<text:s/>MDTF,<text:s/>IGC<text:s/>and<text:s/>MAS<text:s/>components.<text:s/>Annual<text:s/>Statement<text:s/>of<text:s/>Progress<text:s/>are<text:s/>conducted<text:s/>by<text:s/>FCDO<text:s/>annually<text:s/>and<text:s/>FRAs<text:s/>every<text:s/>three<text:s/>years.<text:s/></text:span></text:p>
          </table:table-cell>
        </table:table-row>
        <table:table-row table:style-name="Row38">
          <table:table-cell table:style-name="Cell116" table:number-columns-spanned="3">
            <text:p text:style-name="P413"><text:span text:style-name="T413_1">Safeguarding<text:s/>Risk<text:s/></text:span></text:p>
          </table:table-cell>
          <table:covered-table-cell/>
          <table:covered-table-cell/>
        </table:table-row>
        <table:table-row table:style-name="Row39">
          <table:table-cell table:style-name="Cell117">
            <text:p text:style-name="P414"><text:span text:style-name="T414_1">Risk<text:s/>of<text:s/>exploitation<text:s/>or<text:s/>abuse<text:s/>of<text:s/>beneficiaries<text:s/>through<text:s/>the<text:s/>JIERAP<text:s/>initiatives<text:s/></text:span></text:p>
            <text:p text:style-name="P415"><text:span text:style-name="T415_1"><text:s/></text:span></text:p>
          </table:table-cell>
          <table:table-cell table:style-name="Cell118">
            <text:p text:style-name="P416"><text:span text:style-name="T416_1">Moderate</text:span></text:p>
          </table:table-cell>
          <table:table-cell table:style-name="Cell119">
            <text:p text:style-name="P417"><text:span text:style-name="T417_1">FCDO<text:s/>centrally<text:s/>revisits<text:s/>its<text:s/>Central<text:s/>Assurance<text:s/>Assessment,<text:s/>which<text:s/>covers<text:s/>safeguarding,<text:s/>with<text:s/>the<text:s/>WB<text:s/>every<text:s/>three<text:s/>years.<text:s/>Due<text:s/>diligence<text:s/>and<text:s/>contracts<text:s/>for<text:s/>other<text:s/>JIERAP<text:s/>implementing<text:s/>partners<text:s/>address<text:s/>safeguarding.<text:s/>Safeguarding<text:s/>issues<text:s/>are<text:s/>discussed<text:s/>with<text:s/>all<text:s/>partners<text:s/>at<text:s/>regular<text:s/>intervals<text:s/>and<text:s/>Partners<text:s/>Engagement<text:s/>Day.<text:s/>No<text:s/>safeguarding<text:s/>cases<text:s/>have<text:s/>been<text:s/>reported<text:s/>to<text:s/>date<text:s/>across<text:s/>JIERAP.<text:s/></text:span></text:p>
          </table:table-cell>
        </table:table-row>
        <table:table-row table:style-name="Row40">
          <table:table-cell table:style-name="Cell120" table:number-columns-spanned="3">
            <text:p text:style-name="P418"><text:span text:style-name="T418_1">Reputational<text:s/>Risk<text:s/></text:span></text:p>
          </table:table-cell>
          <table:covered-table-cell/>
          <table:covered-table-cell/>
        </table:table-row>
        <table:table-row table:style-name="Row41">
          <table:table-cell table:style-name="Cell121">
            <text:p text:style-name="P419"><text:span text:style-name="T419_1">Poor<text:s/>performance<text:s/>of<text:s/>JIERAP<text:s/>initiatives<text:s/>reflect<text:s/>badly<text:s/>on<text:s/>the<text:s/>UK<text:s/>as<text:s/>a<text:s/>donor.<text:s/></text:span></text:p>
          </table:table-cell>
          <table:table-cell table:style-name="Cell122">
            <text:p text:style-name="P420"><text:span text:style-name="T420_1">Moderate</text:span></text:p>
          </table:table-cell>
          <table:table-cell table:style-name="Cell123">
            <text:p text:style-name="P421"><text:span text:style-name="T421_1">The<text:s/></text:span><text:span text:style-name="T421_2">remaining<text:s/></text:span><text:span text:style-name="T421_3">JIERAP<text:s/>components<text:s/>MAS</text:span><text:span text:style-name="T421_4"><text:s/>and<text:s/>IGC<text:s/>while<text:s/>shifted<text:s/>to<text:s/>the<text:s/>centre<text:s/>since<text:s/></text:span><text:span text:style-name="T421_5">October</text:span><text:span text:style-name="T421_6"><text:s/>are<text:s/>relatively<text:s/>small,<text:s/>enabling<text:s/>easier<text:s/>monitoring<text:s/>by<text:s/>FCDO</text:span><text:span text:style-name="T421_7">,<text:s/>but<text:s/>any<text:s/>incident<text:s/>of<text:s/>poor<text:s/>performance<text:s/>under<text:s/>any<text:s/>of<text:s/>the<text:s/>workstreams<text:s/>can<text:s/>reflect<text:s/>badly<text:s/>on<text:s/>UK</text:span><text:span text:style-name="T421_8">.</text:span></text:p>
          </table:table-cell>
        </table:table-row>
      </table:table>
      <text:p text:style-name="P422"><text:span text:style-name="T422_1"><text:s/></text:span></text:p>
      <text:list text:style-name="LS73" xml:id="list66" text:continue-list="list0">
        <text:list-item>
          <text:p text:style-name="P423"><text:span text:style-name="T423_1">The<text:s/>JIERAP<text:s/>risk<text:s/>register,<text:s/>British<text:s/>Embassy<text:s/>Amman<text:s/>portfolio<text:s/>and<text:s/>country<text:s/>risk<text:s/>registers,<text:s/>monthly<text:s/>embassy<text:s/>Delivery<text:s/>Board<text:s/>meetings,<text:s/>and<text:s/>quarterly<text:s/>cross-embassy<text:s/>senior<text:s/>leadership<text:s/>Country<text:s/>Board<text:s/>meetings<text:s/>provide<text:s/>effective<text:s/>systems<text:s/>for<text:s/>escalating<text:s/>risks</text:span><text:span text:style-name="T423_2">.</text:span></text:p>
        </text:list-item>
      </text:list>
      <text:p text:style-name="P424"><text:span text:style-name="T424_1"><text:s/></text:span></text:p>
      <text:p text:style-name="P425"><text:span text:style-name="T425_1">Update<text:s/>on<text:s/></text:span><text:span text:style-name="T425_2"><text:a xlink:type="simple" xlink:href="https://dfid.sharepoint.com/sites/inSight-rules-smart/Documents/Smart%20Guide_Partnership%20Principles.docx"><text:span text:style-name="T425_3">Partnership<text:s/>Principles</text:span></text:a></text:span><text:span text:style-name="T425_4"><text:s/></text:span></text:p>
      <text:p text:style-name="P426"><text:span text:style-name="T426_1"><text:s/></text:span></text:p>
      <text:list text:style-name="LS73" xml:id="list67" text:continue-list="list0">
        <text:list-item>
          <text:p text:style-name="P427"><text:span text:style-name="T427_1">The<text:s/>FCDO<text:s/>Partnership<text:s/>Principles<text:s/>underpin<text:s/>the<text:s/>aid<text:s/>relationship<text:s/>between<text:s/>the<text:s/>UK<text:s/>and<text:s/>a<text:s/>host<text:s/>country.<text:s/>The<text:s/>four<text:s/>principles<text:s/>are:</text:span></text:p>
        </text:list-item>
      </text:list>
      <text:p text:style-name="P428"/>
      <text:list text:style-name="LS7" xml:id="list68">
        <text:list-item>
          <text:p text:style-name="P429"><text:span text:style-name="T429_1">A<text:s/>commitment<text:s/>to<text:s/>reducing<text:s/>poverty<text:s/>and<text:s/>achieving<text:s/>the<text:s/>Sustainable<text:s/>Development<text:s/>Goals.</text:span></text:p>
        </text:list-item>
        <text:list-item>
          <text:p text:style-name="P430"><text:span text:style-name="T430_1">A<text:s/>commitment<text:s/>to<text:s/>respecting<text:s/>human<text:s/>rights<text:s/>and<text:s/>other<text:s/>international<text:s/>obligations.</text:span></text:p>
        </text:list-item>
        <text:list-item>
          <text:p text:style-name="P431"><text:span text:style-name="T431_1">A<text:s/>commitment<text:s/>to<text:s/>strengthening<text:s/>financial<text:s/>management<text:s/>and<text:s/>accountability<text:s/>and<text:s/>reducing<text:s/>the<text:s/>risk<text:s/>of<text:s/>funds<text:s/>being<text:s/>misused<text:s/>through<text:s/>weak<text:s/>administration<text:s/>or<text:s/>corruption.</text:span></text:p>
        </text:list-item>
        <text:list-item>
          <text:p text:style-name="P432"><text:span text:style-name="T432_1">A<text:s/>commitment<text:s/>to<text:s/>strengthening<text:s/>domestic<text:s/>accountability.</text:span></text:p>
        </text:list-item>
      </text:list>
      <text:p text:style-name="P433"/>
      <text:list text:style-name="LS73" xml:id="list72" text:continue-list="list0">
        <text:list-item>
          <text:p text:style-name="P434"><text:span text:style-name="T434_1">JIERAP<text:s/>is<text:s/>relevant<text:s/>to<text:s/>all<text:s/>the<text:s/>Partnership<text:s/>Principles.<text:s/>The<text:s/>economic<text:s/>reforms<text:s/>are<text:s/>intended<text:s/>to<text:s/>promote<text:s/>sustainable<text:s/>and<text:s/>inclusive<text:s/>growth<text:s/>in<text:s/>the<text:s/>long-term.<text:s/>The<text:s/>MDTF</text:span><text:span text:style-name="T434_2"><text:s/>support<text:s/>(</text:span><text:span text:style-name="T434_3">post<text:s/>UK<text:s/>withdrawal,<text:s/>the<text:s/>MDTF<text:s/>remains<text:s/>active<text:s/>and<text:s/>supports<text:s/>Jordans<text:s/></text:span><text:span text:style-name="T434_4">economic<text:s/>reform<text:s/>agenda</text:span><text:span text:style-name="T434_5">)</text:span><text:span text:style-name="T434_6"><text:s/>to<text:s/>the<text:s/>National<text:s/>Aid<text:s/>Fund<text:s/>is<text:s/>intended<text:s/>to<text:s/>mitigate<text:s/>negative<text:s/>impacts<text:s/>on<text:s/>the<text:s/>poorest<text:s/>and<text:s/>most<text:s/>vulnerable.<text:s/></text:span></text:p>
        </text:list-item>
      </text:list>
      <text:p text:style-name="P435"><text:span text:style-name="T435_1"><text:s/></text:span></text:p>
      <text:list text:style-name="LS73" xml:id="list73" text:continue-list="list0">
        <text:list-item>
          <text:p text:style-name="P436"><text:span text:style-name="T436_1">The<text:s/></text:span><text:span text:style-name="T436_2">MAS</text:span><text:span text:style-name="T436_3"><text:s/>component<text:s/>of<text:s/>JIERAP<text:s/>strengthens<text:s/>the<text:s/>financial<text:s/>management<text:s/>of<text:s/>GoJ,<text:s/>by<text:s/>supporting<text:s/>GoJ<text:s/>with<text:s/>its<text:s/>negotiations<text:s/>with<text:s/>the<text:s/>IMF,<text:s/>and<text:s/>meeting<text:s/>the<text:s/>requirements<text:s/>of<text:s/>the<text:s/>credit<text:s/>ratings<text:s/>agencies.<text:s/>These<text:s/>are<text:s/>particularly<text:s/>relevant<text:s/>to<text:s/>the<text:s/>third<text:s/>and<text:s/>fourth<text:s/>Partnership<text:s/>Principles.</text:span><text:span text:style-name="T436_4"><text:s/></text:span><text:span text:style-name="T436_5">Concerns<text:s/>have<text:s/>not<text:s/>led<text:s/>to<text:s/>any<text:s/>suspension<text:s/>of<text:s/>disbursements,<text:s/>and<text:s/>the<text:s/>UK<text:s/>judgement<text:s/>is<text:s/>that<text:s/>a<text:s/>sufficiently<text:s/>credible<text:s/>commitment<text:s/>to<text:s/>the<text:s/>Partnership<text:s/>Principles<text:s/>exists<text:s/>to<text:s/>allow<text:s/>the<text:s/>aid<text:s/>relationship<text:s/>to<text:s/>continue.</text:span></text:p>
        </text:list-item>
      </text:list>
      <text:p text:style-name="P437"/>
      <text:p text:style-name="P438"><text:span text:style-name="T438_1">F</text:span><text:span text:style-name="T438_2">:<text:s/></text:span><text:span text:style-name="T438_3">PROGRAMME<text:s/>MANAGEMENT:<text:s/></text:span><text:bookmark-start text:name="_Hlk21353049"/><text:span text:style-name="T438_4">DELIVERY,<text:s/>COMMERCIAL<text:s/>&amp;<text:s/>FINANCIAL<text:s/>PERFORMANCE<text:s/></text:span><text:bookmark-end text:name="_Hlk21353049"/></text:p>
      <text:p text:style-name="P439"/>
      <text:p text:style-name="P440"><text:span text:style-name="T440_1">Summarise<text:s/>the<text:s/>performance<text:s/>of<text:s/>partners<text:s/>and<text:s/>FCDO,<text:s/>notably<text:s/>on<text:s/>commercial<text:s/>and<text:s/>financial<text:s/>issues.<text:s/></text:span></text:p>
      <text:p text:style-name="P441"/>
      <text:list text:style-name="LS73" xml:id="list74" text:continue-list="list0">
        <text:list-item>
          <text:p text:style-name="P442"><text:span text:style-name="T442_1">JIERAP<text:s/>is<text:s/>overseen<text:s/>by<text:s/></text:span><text:span text:style-name="T442_2">the<text:s/></text:span><text:span text:style-name="T442_3">Economic<text:s/>Advisor</text:span><text:span text:style-name="T442_4"><text:s/>at<text:s/>Jordan’s<text:s/>Economy<text:s/>and<text:s/>Prosperity<text:s/>team</text:span><text:span text:style-name="T442_5">,<text:s/>who<text:s/>is<text:s/>the<text:s/>Senior<text:s/>Responsible<text:s/>Owner<text:s/>(SRO)</text:span><text:span text:style-name="T442_6"><text:s/>and<text:s/></text:span><text:span text:style-name="T442_7">Senior<text:s/>Programme<text:s/>Manager</text:span><text:span text:style-name="T442_8"><text:s/>and<text:s/>Private<text:s/>Sector<text:s/>Development<text:s/></text:span><text:span text:style-name="T442_9">Adviser</text:span><text:span text:style-name="T442_10"><text:s/>who<text:s/>is<text:s/>the<text:s/>Programme<text:s/>Responsible<text:s/>Owner<text:s/>(PRO),<text:s/>Multi-disciplinary<text:s/>advisory<text:s/>support<text:s/>(including<text:s/></text:span><text:span text:style-name="T442_11">MEL,<text:s/></text:span><text:span text:style-name="T442_12">gender,<text:s/></text:span><text:span text:style-name="T442_13">governance,<text:s/>social<text:s/>development,<text:s/>humanitarian,<text:s/>conflict)<text:s/>from<text:s/>across<text:s/>the<text:s/>British<text:s/>Embassy<text:s/>Amman<text:s/>is<text:s/>sought<text:s/>as<text:s/>and<text:s/>when<text:s/>required<text:s/>to<text:s/>review<text:s/>project<text:s/>proposals<text:s/>and<text:s/>quality<text:s/>assure<text:s/>the<text:s/>JIERAP<text:s/>Annual<text:s/>Review.</text:span></text:p>
        </text:list-item>
      </text:list>
      <text:p text:style-name="P443"/>
      <text:list text:style-name="LS73" xml:id="list75" text:continue-list="list0">
        <text:list-item>
          <text:p text:style-name="P444"><text:span text:style-name="T444_1">The<text:s/>remaining<text:s/>active<text:s/>non-MDTF<text:s/>components<text:s/>under<text:s/>JIERAP<text:s/>are<text:s/>1-<text:s/>Macroeconomic<text:s/>stability<text:s/>advisory<text:s/>to<text:s/>GoJ<text:s/>through<text:s/>an<text:s/>FCDO<text:s/>contract<text:s/>with<text:s/>DAI<text:s/></text:span><text:span text:style-name="T444_2">and<text:s/></text:span><text:span text:style-name="T444_3">2-</text:span><text:span text:style-name="T444_4">T</text:span><text:span text:style-name="T444_5">he<text:s/>IGC<text:s/>office<text:s/>in<text:s/>Jordan<text:s/></text:span><text:span text:style-name="T444_6">(</text:span><text:span text:style-name="T444_7">through<text:s/>an<text:s/>accountable<text:s/>grant</text:span><text:span text:style-name="T444_8">)<text:s/></text:span><text:span text:style-name="T444_9">which<text:s/></text:span><text:span text:style-name="T444_10">shifted<text:s/>to<text:s/>the<text:s/>centre<text:s/>of<text:s/>expertise<text:s/></text:span><text:span text:style-name="T444_11">in<text:s/></text:span><text:span text:style-name="T444_12">October<text:s/>2025</text:span><text:span text:style-name="T444_13">.<text:s/></text:span></text:p>
        </text:list-item>
      </text:list>
      <text:p text:style-name="P445"><text:span text:style-name="T445_1"><text:s/></text:span></text:p>
      <text:list text:style-name="LS73" xml:id="list76" text:continue-list="list0">
        <text:list-item>
          <text:p text:style-name="P446"><text:span text:style-name="T446_1"><text:s/></text:span><text:span text:style-name="T446_2">Macroeconomic<text:s/>stability<text:s/>advisory:<text:s/></text:span><text:span text:style-name="T446_3">T</text:span><text:span text:style-name="T446_4">he<text:s/>contractors<text:s/>continued<text:s/>to<text:s/>demonstrate<text:s/>satisfactory<text:s/>performance<text:s/>for<text:s/>the<text:s/></text:span><text:span text:style-name="T446_5">third<text:s/>and<text:s/>final</text:span><text:span text:style-name="T446_6"><text:s/>year</text:span><text:span text:style-name="T446_7"><text:s/>of<text:s/>the<text:s/>contract</text:span><text:span text:style-name="T446_8">,<text:s/>delivering<text:s/>against<text:s/>the<text:s/>terms<text:s/>of<text:s/>reference<text:s/>and<text:s/>agreed<text:s/>workplan.<text:s/>The<text:s/>quality<text:s/>of<text:s/>work<text:s/>was<text:s/>affirmed<text:s/></text:span><text:span text:style-name="T446_9">by<text:s/></text:span><text:span text:style-name="T446_10">positive<text:s/>feedback</text:span><text:span text:style-name="T446_11"><text:s/>from<text:s/>the<text:s/>GoJ</text:span><text:span text:style-name="T446_12">,<text:s/>as<text:s/>a<text:s/>direct<text:s/>beneficiary<text:s/>of<text:s/>the<text:s/>services<text:s/>provided.<text:s/>The<text:s/>contractors<text:s/>engaged<text:s/>with<text:s/>FCDO<text:s/>and<text:s/>government<text:s/>counterparts,<text:s/>meeting<text:s/>FCDO<text:s/>requirements<text:s/>of<text:s/>reporting,<text:s/>both<text:s/>financially<text:s/>and<text:s/>technically.<text:s/>The<text:s/>financial<text:s/>performance<text:s/></text:span><text:span text:style-name="T446_13">of<text:s/>the<text:s/></text:span><text:span text:style-name="T446_14">third</text:span><text:span text:style-name="T446_15"><text:s/>year<text:s/></text:span><text:span text:style-name="T446_16">was</text:span><text:span text:style-name="T446_17"><text:s/>fully<text:s/>aligned<text:s/>with<text:s/>the<text:s/>agreed<text:s/>forecasts,<text:s/>which<text:s/>reflects<text:s/>a<text:s/>commendable<text:s/>level<text:s/>of<text:s/>foresight<text:s/>and<text:s/>financial<text:s/>management</text:span><text:span text:style-name="T446_18">.</text:span></text:p>
        </text:list-item>
      </text:list>
      <text:p text:style-name="P447"/>
      <text:p text:style-name="P448"><text:span text:style-name="T448_1">In<text:s/>late<text:s/>202</text:span><text:span text:style-name="T448_2">5</text:span><text:span text:style-name="T448_3">,<text:s/>FCDO<text:s/></text:span><text:span text:style-name="T448_4">extended<text:s/>the</text:span><text:span text:style-name="T448_5"><text:s/>contract<text:s/>for<text:s/>an<text:s/>additional<text:s/>year</text:span><text:span text:style-name="T448_6"><text:s/>(ending<text:s/>in<text:s/>March<text:s/>2026)</text:span><text:span text:style-name="T448_7">.<text:s/>The<text:s/>contract<text:s/>extension<text:s/>raise</text:span><text:span text:style-name="T448_8">d</text:span><text:span text:style-name="T448_9"><text:s/>the<text:s/>total<text:s/>value</text:span><text:span text:style-name="T448_10"><text:s/>by<text:s/>50%,</text:span><text:span text:style-name="T448_11"><text:s/>to<text:s/>£1.165</text:span><text:span text:style-name="T448_12">m</text:span><text:span text:style-name="T448_13">.</text:span></text:p>
      <text:p text:style-name="P449"/>
      <text:p text:style-name="P450"><text:span text:style-name="T450_1">For<text:s/>the<text:s/>year<text:s/>ahead<text:s/>2026-2027,<text:s/>JIERAP<text:s/></text:span><text:span text:style-name="T450_2">will<text:s/>utilise<text:s/></text:span><text:span text:style-name="T450_3">the<text:s/>EACDS2<text:s/>framework<text:s/>to<text:s/>contract<text:s/></text:span><text:span text:style-name="T450_4">a<text:s/>supplier<text:s/>to<text:s/>continue<text:s/>delivering<text:s/></text:span><text:span text:style-name="T450_5">macroeconomic<text:s/>advisory<text:s/>support<text:s/></text:span><text:span text:style-name="T450_6">in<text:s/>Jordan.<text:s/>The<text:s/>programme<text:s/></text:span><text:span text:style-name="T450_7">will<text:s/>utilise<text:s/></text:span><text:span text:style-name="T450_8">the<text:s/>remaining<text:s/>headroom<text:s/>in<text:s/>the<text:s/>business<text:s/>case<text:s/>of<text:s/></text:span><text:span text:style-name="T450_9">approximately<text:s/>£</text:span><text:span text:style-name="T450_10">300K<text:s/>to<text:s/>continue<text:s/>delivering,<text:s/>based<text:s/>on<text:s/>the<text:s/>achievements,<text:s/>government<text:s/>of<text:s/>Jordan<text:s/>request,<text:s/>and</text:span><text:span text:style-name="T450_11"><text:s/>to<text:s/>bridge<text:s/>the<text:s/>gap<text:s/>between<text:s/>JIERAP<text:s/>and<text:s/>successor<text:s/>programme<text:s/>currently<text:s/>being<text:s/>designed.<text:s/></text:span></text:p>
      <text:p text:style-name="P451"/>
      <text:list text:style-name="LS73" xml:id="list77" text:continue-list="list0">
        <text:list-item>
          <text:p text:style-name="P452"><text:span text:style-name="T452_1">IGC:<text:s/></text:span><text:span text:style-name="T452_2">The<text:s/></text:span><text:span text:style-name="T452_3">IGC</text:span><text:span text:style-name="T452_4"><text:s/>year</text:span><text:span text:style-name="T452_5"><text:s/>under<text:s/>review<text:s/></text:span><text:span text:style-name="T452_6">has<text:s/>witnessed<text:s/>progress<text:s/>and<text:s/>improvements<text:s/></text:span><text:span text:style-name="T452_7">in<text:s/>comparison</text:span><text:span text:style-name="T452_8"><text:s/>to<text:s/></text:span><text:span text:style-name="T452_9">previous<text:s/>years<text:s/>i</text:span><text:span text:style-name="T452_10">n<text:s/>terms<text:s/>of<text:s/>number<text:s/>of<text:s/>active<text:s/>research<text:s/>projects,<text:s/>engagement<text:s/>with<text:s/>key<text:s/>counterparts<text:s/>and<text:s/>operational<text:s/>activities.<text:s/>IGC<text:s/>managed<text:s/>to<text:s/>utilise<text:s/></text:span><text:span text:style-name="T452_11">almost<text:s/>the</text:span><text:span text:style-name="T452_12"><text:s/></text:span><text:span text:style-name="T452_13">full</text:span><text:span text:style-name="T452_14"><text:s/>budget</text:span><text:span text:style-name="T452_15"><text:s/>of<text:s/>the<text:s/>Accountable<text:s/>Grant<text:s/>Agreement</text:span><text:span text:style-name="T452_16"><text:s/></text:span><text:span text:style-name="T452_17">(</text:span><text:span text:style-name="T452_18">total<text:s/>amount<text:s/>spent<text:s/>to<text:s/>£998,226<text:s/>out<text:s/>of<text:s/>£1,000,000</text:span><text:span text:style-name="T452_19"><text:s/></text:span><text:span text:style-name="T452_20">u</text:span><text:span text:style-name="T452_21">nderspending<text:s/>only<text:s/>£1,774</text:span><text:span text:style-name="T452_22">).<text:s/></text:span><text:span text:style-name="T452_23">The<text:s/>IGC<text:s/>Jordan<text:s/></text:span><text:span text:style-name="T452_24">activities<text:s/></text:span><text:span text:style-name="T452_25">ensu</text:span><text:span text:style-name="T452_26">red</text:span><text:span text:style-name="T452_27"><text:s/>a<text:s/>reasonable<text:s/></text:span><text:span text:style-name="T452_28">budget<text:s/>split<text:s/>between<text:s/>the<text:s/></text:span><text:span text:style-name="T452_29">operations<text:s/>function<text:s/>budget</text:span><text:span text:style-name="T452_30"><text:s/>(IGC<text:s/>Jordan<text:s/>team</text:span><text:span text:style-name="T452_31">,<text:s/>hub<text:s/>support,<text:s/></text:span><text:span text:style-name="T452_32">expenses</text:span><text:span text:style-name="T452_33">)<text:s/></text:span><text:span text:style-name="T452_34">of<text:s/>around<text:s/>30%<text:s/></text:span><text:span text:style-name="T452_35">and<text:s/>the<text:s/>research<text:s/>projects<text:s/>and<text:s/>activities</text:span><text:span text:style-name="T452_36"><text:s/>budget</text:span><text:span text:style-name="T452_37"><text:s/>of<text:s/>around<text:s/>70%</text:span><text:span text:style-name="T452_38">.<text:s/></text:span><text:span text:style-name="T452_39">A</text:span><text:span text:style-name="T452_40">round<text:s/>16%<text:s/>of<text:s/></text:span><text:span text:style-name="T452_41">the<text:s/>total</text:span><text:span text:style-name="T452_42"><text:s/>budget<text:s/>and<text:s/></text:span><text:span text:style-name="T452_43">23%<text:s/>of<text:s/>research<text:s/>projects<text:s/></text:span><text:span text:style-name="T452_44">(£165K)<text:s/></text:span><text:span text:style-name="T452_45">were</text:span><text:span text:style-name="T452_46"><text:s/>marked<text:s/>as<text:s/>an<text:s/>ICF<text:s/>spent,<text:s/>registered<text:s/>on<text:s/>the<text:s/>system.<text:s/></text:span></text:p>
        </text:list-item>
      </text:list>
      <text:p text:style-name="P453"/>
      <text:list text:style-name="LS73" xml:id="list78" text:continue-list="list0">
        <text:list-item>
          <text:p text:style-name="P454"><text:span text:style-name="T454_1">The<text:s/>Delivery<text:s/>Chain<text:s/>Risk<text:s/>Map<text:s/>for<text:s/>the<text:s/>programme<text:s/>is<text:s/>outlined<text:s/>below<text:s/>reflecting<text:s/>both<text:s/>the<text:s/>MDTF<text:s/>component<text:s/>(showing<text:s/>the<text:s/>main<text:s/>line<text:s/>ministries<text:s/>within<text:s/>the<text:s/>GoJ<text:s/>that<text:s/>the<text:s/>MDTF<text:s/>is<text:s/>engaged<text:s/>with</text:span><text:span text:style-name="T454_2"><text:s/>before<text:s/>exiting</text:span><text:span text:style-name="T454_3">)<text:s/>and<text:s/>the<text:s/>non-MDTF<text:s/>components</text:span><text:span text:style-name="T454_4"><text:s/>(Macroeconomic<text:s/>Advisory<text:s/>Support<text:s/>and<text:s/>International<text:s/>Growth<text:s/>Centre)</text:span><text:span text:style-name="T454_5">.</text:span></text:p>
        </text:list-item>
      </text:list>
      <text:p text:style-name="P455"/>
      <text:p text:style-name="P456"/>
      <text:p text:style-name="P457"/>
      <text:p text:style-name="P458"><draw:frame svg:x="0cm" svg:y="0cm" svg:width="15.901cm" svg:height="7.541cm" draw:style-name="FR2" text:anchor-type="as-char" draw:z-index="0"><draw:image xlink:href="Pictures/image2.png" xlink:type="simple" xlink:show="embed" xlink:actuate="onLoad"/></draw:frame></text:p>
      <text:p text:style-name="P459"/>
      <text:p text:style-name="P460"><text:span text:style-name="T460_1">G</text:span><text:span text:style-name="T460_2">:<text:s/></text:span><text:span text:style-name="T460_3">MONITORING,<text:s/>EVIDENCE<text:s/>AND<text:s/>LEARNING<text:s/></text:span></text:p>
      <text:p text:style-name="P461"/>
      <text:p text:style-name="P462"><text:span text:style-name="T462_1">Monitoring<text:s/>and<text:s/>Evaluation</text:span><text:span text:style-name="T462_2"><text:s/></text:span></text:p>
      <text:p text:style-name="P463"/>
      <text:list text:style-name="LS73" xml:id="list79" text:continue-list="list0">
        <text:list-item>
          <text:p text:style-name="P464"><text:span text:style-name="T464_1">Throughout<text:s/>the<text:s/>review<text:s/>period,<text:s/>JIERAP’s<text:s/>monitoring<text:s/>and<text:s/>evaluation<text:s/>(M&amp;E)<text:s/>activities<text:s/>were<text:s/>conducted<text:s/>through<text:s/>regular<text:s/>quarterly<text:s/>meetings<text:s/>with<text:s/>key<text:s/>stakeholders,<text:s/>including<text:s/></text:span><text:span text:style-name="T464_2">implementation<text:s/>partners<text:s/>and<text:s/>the<text:s/></text:span><text:span text:style-name="T464_3">GoJ</text:span><text:span text:style-name="T464_4">.<text:s/>These<text:s/>meetings<text:s/>served<text:s/>as<text:s/>a<text:s/>platform<text:s/>to<text:s/>assess<text:s/>programme<text:s/>performance,<text:s/>gather<text:s/>feedback<text:s/>from<text:s/>the<text:s/>Government<text:s/>of<text:s/>Jordan,<text:s/>and<text:s/>ensure<text:s/>alignment<text:s/>with<text:s/>strategic<text:s/>priorities.<text:s/>This<text:s/>included<text:s/>regular<text:s/>discussions<text:s/>with<text:s/>the<text:s/>Ministry<text:s/>of<text:s/>Finance<text:s/></text:span><text:span text:style-name="T464_5">and</text:span><text:span text:style-name="T464_6"><text:s/>Ministry<text:s/>of<text:s/>Planning<text:s/>and<text:s/>International<text:s/>Cooperation<text:s/>(MoPIC)<text:s/>on<text:s/>both<text:s/>the<text:s/>MAS<text:s/>and<text:s/>IGC<text:s/>activities</text:span><text:span text:style-name="T464_7">.</text:span></text:p>
        </text:list-item>
      </text:list>
      <text:p text:style-name="P465"><text:span text:style-name="T465_1">Evidenc</text:span><text:span text:style-name="T465_2">e</text:span></text:p>
      <text:p text:style-name="P466"/>
      <text:list text:style-name="LS73" xml:id="list80" text:continue-list="list0">
        <text:list-item>
          <text:p text:style-name="P467"><text:span text:style-name="T467_1">The<text:s/>quality<text:s/>and<text:s/>breadth<text:s/>of<text:s/>evidence<text:s/>underpinning<text:s/>the<text:s/>programme<text:s/>has<text:s/>strengthened<text:s/>over<text:s/>the<text:s/>reporting<text:s/>period,<text:s/>with<text:s/>notable<text:s/>improvements<text:s/>driven<text:s/>by<text:s/>the<text:s/>IGC<text:s/>component.<text:s/>Enhanced<text:s/>access<text:s/>to<text:s/>government<text:s/>data,<text:s/>facilitated<text:s/>by<text:s/>stronger<text:s/>relationships<text:s/>with<text:s/>key<text:s/>counterparts<text:s/>and<text:s/>supported<text:s/>by<text:s/>the<text:s/>MoU<text:s/>between<text:s/>FCDO<text:s/>and<text:s/>MoPIC,<text:s/>has<text:s/>enabled<text:s/>IGC<text:s/>researchers<text:s/>to<text:s/>generate<text:s/>more<text:s/>robust,<text:s/>policy-relevant<text:s/>analysis.<text:s/>This<text:s/>has<text:s/>improved<text:s/>both<text:s/>the<text:s/>reliability<text:s/>and<text:s/>credibility<text:s/>of<text:s/>recommendations,<text:s/>as<text:s/>well<text:s/>as<text:s/>their<text:s/>alignment<text:s/>with<text:s/>real-time<text:s/>government<text:s/>priorities.<text:s/></text:span></text:p>
        </text:list-item>
      </text:list>
      <text:p text:style-name="P468"/>
      <text:list text:style-name="LS73" xml:id="list81" text:continue-list="list0">
        <text:list-item>
          <text:p text:style-name="P469"><text:span text:style-name="T469_1">A<text:s/>good<text:s/>example<text:s/>of<text:s/>IGC’s<text:s/>approach<text:s/>to<text:s/>evidence<text:s/>generation<text:s/>is<text:s/>its<text:s/>integration<text:s/>of<text:s/>both<text:s/>economic<text:s/>and<text:s/>social<text:s/>dimensions<text:s/>within<text:s/>its<text:s/>research.<text:s/>This<text:s/>is<text:s/>particularly<text:s/>evident<text:s/>in<text:s/>the<text:s/>water<text:s/>sector,<text:s/>where<text:s/>analysis<text:s/>has<text:s/>considered<text:s/>trade-offs<text:s/>between<text:s/>efficiency,<text:s/>fiscal<text:s/>sustainability,<text:s/>and<text:s/>social<text:s/>impacts<text:s/>such<text:s/>as<text:s/>affordability<text:s/>and<text:s/>access.</text:span></text:p>
        </text:list-item>
      </text:list>
      <text:p text:style-name="P470"/>
      <text:list text:style-name="LS73" xml:id="list82" text:continue-list="list0">
        <text:list-item>
          <text:p text:style-name="P471"><text:span text:style-name="T471_1">More<text:s/>broadly,<text:s/>the<text:s/>programme<text:s/>has<text:s/>increasingly<text:s/>moved<text:s/>beyond<text:s/>producing<text:s/>standalone<text:s/>analytical<text:s/>outputs<text:s/>toward<text:s/>embedding<text:s/>evidence<text:s/>within<text:s/>policy<text:s/>processes,<text:s/>supported<text:s/>by<text:s/>targeted<text:s/>dissemination<text:s/>and<text:s/>sustained<text:s/>engagement.<text:s/>These<text:s/>developments<text:s/>have<text:s/>strengthened<text:s/>the<text:s/>programme’s<text:s/>overall<text:s/>evidence<text:s/>base<text:s/>and<text:s/>increased<text:s/>the<text:s/>likelihood<text:s/>that<text:s/>research<text:s/>and<text:s/>advisory<text:s/>inputs<text:s/>translate<text:s/>into<text:s/>meaningful<text:s/>policy<text:s/>action.</text:span></text:p>
        </text:list-item>
      </text:list>
      <text:p text:style-name="P472"/>
      <text:p text:style-name="P473"><text:span text:style-name="T473_1">Learning</text:span></text:p>
      <text:p text:style-name="P474"/>
      <text:list text:style-name="LS73" xml:id="list83" text:continue-list="list0">
        <text:list-item>
          <text:p text:style-name="P475"><text:span text:style-name="T475_1">In<text:s/>the<text:s/>programme’s<text:s/>final<text:s/>year,<text:s/>the<text:s/>focus<text:s/>will<text:s/>be<text:s/>on<text:s/>consolidating<text:s/>lessons<text:s/>to<text:s/>inform<text:s/>the<text:s/>design<text:s/>and<text:s/>implementation<text:s/>of<text:s/>FCDO<text:s/>Jordan’s<text:s/>future<text:s/>programmes,<text:s/>particularly<text:s/>the<text:s/>planned<text:s/>support<text:s/>to<text:s/>macroeconomic<text:s/>stability<text:s/>and<text:s/>research.<text:s/>Additionally,<text:s/>a<text:s/>key<text:s/>learning<text:s/>point<text:s/>is<text:s/>around<text:s/>the<text:s/>potential<text:s/>impact<text:s/>of<text:s/>IGC’s<text:s/>work<text:s/>and<text:s/>how<text:s/>FCDO<text:s/>can<text:s/>leverage<text:s/>IGC’s<text:s/>academic<text:s/>network<text:s/>and<text:s/>research<text:s/>expertise<text:s/>to<text:s/>support<text:s/>FCDO<text:s/>programmes.<text:s/>This<text:s/>has<text:s/>been<text:s/>communicated<text:s/>to<text:s/>the<text:s/>IGC<text:s/>central<text:s/>team<text:s/>to<text:s/>consider<text:s/>as<text:s/>the<text:s/>IGC<text:s/>work<text:s/>will<text:s/>be<text:s/>only<text:s/>via<text:s/>the<text:s/>central<text:s/>team</text:span><text:span text:style-name="T475_2">.</text:span></text:p>
        </text:list-item>
      </text:list>
      <text:p text:style-name="P476"/>
      <table:table table:style-name="Table10">
        <table:table-column table:style-name="Column36"/>
        <table:table-column table:style-name="Column37"/>
        <table:table-column table:style-name="Column38"/>
        <table:table-column table:style-name="Column39"/>
        <table:table-row table:style-name="Row42">
          <table:table-cell table:style-name="Cell124">
            <text:p text:style-name="P477"><text:span text:style-name="T477_1">Date<text:s/>of<text:s/>last<text:s/>narrative<text:s/>financial<text:s/>report</text:span></text:p>
          </table:table-cell>
          <table:table-cell table:style-name="Cell125">
            <text:p text:style-name="P478"><text:span text:style-name="T478_1">March<text:s/>2026</text:span></text:p>
          </table:table-cell>
          <table:table-cell table:style-name="Cell126">
            <text:p text:style-name="P479"><text:span text:style-name="T479_1">Date<text:s/>of<text:s/>last<text:s/>audited<text:s/>annual<text:s/>statement</text:span></text:p>
          </table:table-cell>
          <table:table-cell table:style-name="Cell127">
            <text:p text:style-name="P480"><text:span text:style-name="T480_1">N/A</text:span></text:p>
          </table:table-cell>
        </table:table-row>
      </table:table>
      <text:p text:style-name="P48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Arial" svg:font-family="Arial" style:font-pitch="variable" style:font-family-generic="swiss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Symbol" svg:font-family="Symbol" style:font-pitch="variable" style:font-family-generic="roman" style:font-charset="x-symbol"/>
    <style:font-face style:name="Aptos" svg:font-family="Aptos" style:font-pitch="variable" style:font-family-generic="swiss"/>
    <style:font-face style:name="Calibri" svg:font-family="Calibri" style:font-pitch="variable" style:font-family-generic="swiss"/>
    <style:font-face style:name="Segoe UI" svg:font-family="Segoe UI" style:font-pitch="variable" style:font-family-generic="swiss"/>
    <style:font-face style:name="Yu Gothic Light" svg:font-family="Yu Gothic Light" style:font-pitch="variable" style:font-family-generic="swiss"/>
    <style:font-face style:name="Calibri Light" svg:font-family="Calibri Light" style:font-pitch="variable" style:font-family-generic="swiss"/>
    <style:font-face style:name="游明朝" svg:font-family="游明朝"/>
  </office:font-face-decls>
  <office:styles>
    <style:default-style style:family="paragraph">
      <style:paragraph-properties fo:line-height="108%" fo:orphans="2" fo:widows="2" style:tab-stop-distance="1.27cm"/>
      <style:text-properties style:use-window-font-color="true" style:font-name="Calibri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line-height="100%" fo:margin-bottom="0cm" fo:orphans="2" fo:widows="2"/>
      <style:text-properties style:font-name="Arial" fo:font-size="12pt" style:font-name-asian="Times New Roman" style:font-size-asian="12pt" style:font-name-complex="Times New Roman" style:font-size-complex="12pt"/>
    </style:style>
    <style:style style:name="Heading_20_2" style:display-name="Heading 2" style:family="paragraph" style:parent-style-name="Normal" style:default-outline-level="2">
      <style:paragraph-properties fo:margin-top="0.423cm"/>
      <style:text-properties fo:font-style="italic" style:font-style-asian="italic" fo:font-size="14pt" style:font-size-asian="14pt" style:font-size-complex="14pt" fo:font-weight="bold" style:font-weight-asian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08%" fo:margin-bottom="0.282cm"/>
      <style:text-properties fo:font-size="11pt" style:font-size-asian="11pt" style:font-size-complex="11pt"/>
    </style:style>
    <style:style style:name="Balloon_20_Text" style:display-name="Balloon Text" style:family="paragraph" style:parent-style-name="Normal">
      <style:text-properties style:font-name="Segoe UI" fo:font-size="9pt" style:font-size-asian="9pt" style:font-name-complex="Segoe UI" style:font-size-complex="9pt"/>
    </style:style>
    <style:style style:name="Balloon_20_Text_20_Char" style:display-name="Balloon Text Char" style:family="text" style:parent-style-name="Default_20_Paragraph_20_Font">
      <style:text-properties style:font-name="Segoe UI" fo:font-size="9pt" style:font-name-asian="Times New Roman" style:font-size-asian="9pt" style:font-name-complex="Segoe UI" style:font-size-complex="9pt"/>
    </style:style>
    <style:style style:name="List_20_Paragraph" style:display-name="List Paragraph" style:family="paragraph" style:parent-style-name="Normal">
      <style:paragraph-properties fo:margin-bottom="0.423cm" fo:margin-left="1.27cm"/>
      <style:text-properties style:font-size-complex="10pt" fo:language-asian="en" fo:country-asian="GB"/>
    </style:style>
    <style:style style:name="List_20_Paragraph_20_Char" style:display-name="List Paragraph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0pt" fo:language-asian="en" fo:country-asian="GB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name="Arial" fo:font-size="14pt" style:font-name-asian="Times New Roman" style:font-size-asian="14pt" style:font-name-complex="Times New Roman" style:font-size-complex="14pt" fo:font-weight="bold" style:font-weight-asian="bold" style:letter-kerning="true"/>
    </style:style>
    <style:style style:name="Internet_20_link" style:display-name="Internet link" style:family="text" style:parent-style-name="Default_20_Paragraph_20_Font">
      <style:text-properties fo:color="#0563c1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size-complex="10pt"/>
    </style:style>
    <style:style style:name="Comment_20_Text_20_Char" style:display-name="Comment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style:font-name="Arial" fo:font-size="10pt" style:font-name-asian="Times New Roman" style:font-size-asian="10pt" style:font-name-complex="Times New Roman" style:font-size-complex="10pt" fo:font-weight="bold" style:font-weight-asian="bold" style:font-weight-complex="bold"/>
    </style:style>
    <style:style style:name="FollowedHyperlink" style:family="text" style:parent-style-name="Default_20_Paragraph_20_Font">
      <style:text-properties fo:color="#954f72" style:text-underline-style="solid" style:text-underline-color="font-color"/>
    </style:style>
    <style:style style:name="Smart_20_Link" style:display-name="Smart Link" style:family="text" style:parent-style-name="Default_20_Paragraph_20_Font">
      <style:text-properties fo:background-color="#f3f2f1" fo:color="#0000ff" style:text-underline-style="solid" style:text-underline-color="font-color"/>
    </style:style>
    <style:style style:name="Revision" style:family="paragraph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/>
    </style:style>
    <style:style style:name="Footnote_20_text" style:display-name="Footnote text" style:family="paragraph" style:parent-style-name="Normal">
      <style:text-properties fo:font-size="10pt" style:font-size-asian="10pt" style:font-size-complex="10pt"/>
    </style:style>
    <style:style style:name="Footnote_20_Text_20_Char" style:display-name="Footnote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Mention" style:family="text" style:parent-style-name="Default_20_Paragraph_20_Font">
      <style:text-properties fo:background-color="#e1dfdd" fo:color="#2b579a"/>
    </style:style>
    <style:style style:name="Normal_20__28_Web_29_" style:display-name="Normal (Web)" style:family="paragraph" style:parent-style-name="Normal">
      <style:paragraph-properties fo:margin-top="0.494cm" fo:margin-bottom="0.494cm"/>
      <style:text-properties style:font-name="Calibri" fo:font-size="11pt" style:font-name-asian="Calibri" style:font-size-asian="11pt" style:font-name-complex="Calibri" style:font-size-complex="11pt" fo:language-asian="en" fo:country-asian="GB"/>
    </style:style>
    <style:style style:name="Default" style:family="paragraph">
      <style:paragraph-properties style:text-autospace="none" fo:line-height="100%" fo:margin-bottom="0cm"/>
      <style:text-properties fo:color="#000000" style:font-name="Calibri" fo:font-size="12pt" style:font-size-asian="12pt" style:font-name-complex="Calibri" style:font-size-complex="12pt"/>
    </style:style>
    <style:style style:name="cf01" style:family="text" style:parent-style-name="Default_20_Paragraph_20_Font">
      <style:text-properties style:font-name="Segoe UI" fo:font-size="9pt" style:font-size-asian="9pt" style:font-name-complex="Segoe UI" style:font-size-complex="9pt"/>
    </style:style>
    <style:style style:name="pf0" style:family="paragraph" style:parent-style-name="Normal">
      <style:paragraph-properties fo:margin-top="0.494cm" fo:margin-bottom="0.494cm"/>
      <style:text-properties style:font-name="Times New Roman" fo:language-asian="en" fo:country-asian="GB"/>
    </style:style>
    <style:style style:name="Endnote_20_text" style:display-name="Endnote text" style:family="paragraph" style:parent-style-name="Normal">
      <style:text-properties fo:font-size="10pt" style:font-size-asian="10pt" style:font-size-complex="10pt"/>
    </style:style>
    <style:style style:name="Endnote_20_reference" style:display-name="Endnote reference" style:family="text" style:parent-style-name="Default_20_Paragraph_20_Font">
      <style:text-properties style:text-position="super 58%"/>
    </style:style>
    <style:style style:name="List1Level0" style:family="text">
      <style:text-properties style:font-name="Symbol"/>
    </style:style>
    <style:style style:name="List1Level1" style:family="text">
      <style:text-properties style:font-name="Courier New"/>
    </style:style>
    <style:style style:name="List1Level2" style:family="text">
      <style:text-properties style:font-name="Wingdings"/>
    </style:style>
    <style:style style:name="List1Level3" style:family="text">
      <style:text-properties style:font-name="Symbol"/>
    </style:style>
    <style:style style:name="List1Level4" style:family="text">
      <style:text-properties style:font-name="Courier New"/>
    </style:style>
    <style:style style:name="List1Level5" style:family="text">
      <style:text-properties style:font-name="Wingdings"/>
    </style:style>
    <style:style style:name="List1Level6" style:family="text">
      <style:text-properties style:font-name="Symbol"/>
    </style:style>
    <style:style style:name="List1Level7" style:family="text">
      <style:text-properties style:font-name="Courier New"/>
    </style:style>
    <style:style style:name="List1Level8" style:family="text">
      <style:text-properties style:font-name="Wingdings"/>
    </style:style>
    <text:list-style style:name="LS1">
      <text:list-level-style-bullet text:bullet-char="" text:style-name="List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Level0" style:family="text">
      <style:text-properties style:font-name="Symbol"/>
    </style:style>
    <style:style style:name="List2Level1" style:family="text">
      <style:text-properties style:font-name="Courier New"/>
    </style:style>
    <style:style style:name="List2Level2" style:family="text">
      <style:text-properties style:font-name="Wingdings"/>
    </style:style>
    <style:style style:name="List2Level3" style:family="text">
      <style:text-properties style:font-name="Symbol"/>
    </style:style>
    <style:style style:name="List2Level4" style:family="text">
      <style:text-properties style:font-name="Courier New"/>
    </style:style>
    <style:style style:name="List2Level5" style:family="text">
      <style:text-properties style:font-name="Wingdings"/>
    </style:style>
    <style:style style:name="List2Level6" style:family="text">
      <style:text-properties style:font-name="Symbol"/>
    </style:style>
    <style:style style:name="List2Level7" style:family="text">
      <style:text-properties style:font-name="Courier New"/>
    </style:style>
    <style:style style:name="List2Level8" style:family="text">
      <style:text-properties style:font-name="Wingdings"/>
    </style:style>
    <text:list-style style:name="LS2">
      <text:list-level-style-bullet text:bullet-char="" text:style-name="List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Level0" style:family="text">
      <style:text-properties style:font-name="Symbol"/>
    </style:style>
    <style:style style:name="List3Level1" style:family="text">
      <style:text-properties style:font-name="Courier New"/>
    </style:style>
    <style:style style:name="List3Level2" style:family="text">
      <style:text-properties style:font-name="Wingdings"/>
    </style:style>
    <style:style style:name="List3Level3" style:family="text">
      <style:text-properties style:font-name="Symbol"/>
    </style:style>
    <style:style style:name="List3Level4" style:family="text">
      <style:text-properties style:font-name="Courier New"/>
    </style:style>
    <style:style style:name="List3Level5" style:family="text">
      <style:text-properties style:font-name="Wingdings"/>
    </style:style>
    <style:style style:name="List3Level6" style:family="text">
      <style:text-properties style:font-name="Symbol"/>
    </style:style>
    <style:style style:name="List3Level7" style:family="text">
      <style:text-properties style:font-name="Courier New"/>
    </style:style>
    <style:style style:name="List3Level8" style:family="text">
      <style:text-properties style:font-name="Wingdings"/>
    </style:style>
    <text:list-style style:name="LS3">
      <text:list-level-style-bullet text:bullet-char="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Level0" style:family="text">
      <style:text-properties style:font-name="Symbol"/>
    </style:style>
    <style:style style:name="List4Level1" style:family="text">
      <style:text-properties style:font-name="Courier New"/>
    </style:style>
    <style:style style:name="List4Level2" style:family="text">
      <style:text-properties style:font-name="Wingdings"/>
    </style:style>
    <style:style style:name="List4Level3" style:family="text">
      <style:text-properties style:font-name="Symbol"/>
    </style:style>
    <style:style style:name="List4Level4" style:family="text">
      <style:text-properties style:font-name="Courier New"/>
    </style:style>
    <style:style style:name="List4Level5" style:family="text">
      <style:text-properties style:font-name="Wingdings"/>
    </style:style>
    <style:style style:name="List4Level6" style:family="text">
      <style:text-properties style:font-name="Symbol"/>
    </style:style>
    <style:style style:name="List4Level7" style:family="text">
      <style:text-properties style:font-name="Courier New"/>
    </style:style>
    <style:style style:name="List4Level8" style:family="text">
      <style:text-properties style:font-name="Wingdings"/>
    </style:style>
    <text:list-style style:name="LS4">
      <text:list-level-style-bullet text:bullet-char="·" text:style-name="List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Level0" style:family="text">
      <style:text-properties style:font-name="Symbol"/>
    </style:style>
    <style:style style:name="List5Level1" style:family="text">
      <style:text-properties style:font-name="Courier New"/>
    </style:style>
    <style:style style:name="List5Level2" style:family="text">
      <style:text-properties style:font-name="Wingdings"/>
    </style:style>
    <style:style style:name="List5Level3" style:family="text">
      <style:text-properties style:font-name="Symbol"/>
    </style:style>
    <style:style style:name="List5Level4" style:family="text">
      <style:text-properties style:font-name="Courier New"/>
    </style:style>
    <style:style style:name="List5Level5" style:family="text">
      <style:text-properties style:font-name="Wingdings"/>
    </style:style>
    <style:style style:name="List5Level6" style:family="text">
      <style:text-properties style:font-name="Symbol"/>
    </style:style>
    <style:style style:name="List5Level7" style:family="text">
      <style:text-properties style:font-name="Courier New"/>
    </style:style>
    <style:style style:name="List5Level8" style:family="text">
      <style:text-properties style:font-name="Wingdings"/>
    </style:style>
    <text:list-style style:name="LS5">
      <text:list-level-style-bullet text:bullet-char="" text:style-name="List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6Level0" style:family="text">
      <style:text-properties style:font-name="Symbol"/>
    </style:style>
    <style:style style:name="List6Level1" style:family="text">
      <style:text-properties style:font-name="Courier New"/>
    </style:style>
    <style:style style:name="List6Level2" style:family="text">
      <style:text-properties style:font-name="Wingdings"/>
    </style:style>
    <style:style style:name="List6Level3" style:family="text">
      <style:text-properties style:font-name="Symbol"/>
    </style:style>
    <style:style style:name="List6Level4" style:family="text">
      <style:text-properties style:font-name="Courier New"/>
    </style:style>
    <style:style style:name="List6Level5" style:family="text">
      <style:text-properties style:font-name="Wingdings"/>
    </style:style>
    <style:style style:name="List6Level6" style:family="text">
      <style:text-properties style:font-name="Symbol"/>
    </style:style>
    <style:style style:name="List6Level7" style:family="text">
      <style:text-properties style:font-name="Courier New"/>
    </style:style>
    <style:style style:name="List6Level8" style:family="text">
      <style:text-properties style:font-name="Wingdings"/>
    </style:style>
    <text:list-style style:name="LS6">
      <text:list-level-style-bullet text:bullet-char="" text:style-name="List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7">
      <text:list-level-style-number style:num-format="a" text:style-name="List7Level0" style:num-suffix=")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a" text:style-name="List7Level1" style:num-suffix=".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i" text:style-name="List7Level2" style:num-suffix="." text:level="3">
        <style:list-level-properties text:min-label-width="4.445cm" text:min-label-distance="0.318cm" fo:text-align="end" text:list-level-position-and-space-mode="label-alignment">
          <style:list-level-label-alignment text:label-followed-by="listtab" fo:margin-left="4.445cm" fo:text-indent="-0.318cm"/>
        </style:list-level-properties>
      </text:list-level-style-number>
      <text:list-level-style-number style:num-format="1" text:style-name="List7Level3" style:num-suffix=".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a" text:style-name="List7Level4" style:num-suffix=".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</text:list-level-style-number>
      <text:list-level-style-number style:num-format="i" text:style-name="List7Level5" style:num-suffix="." text:level="6">
        <style:list-level-properties text:min-label-width="8.255cm" text:min-label-distance="0.318cm" fo:text-align="end" text:list-level-position-and-space-mode="label-alignment">
          <style:list-level-label-alignment text:label-followed-by="listtab" fo:margin-left="8.255cm" fo:text-indent="-0.318cm"/>
        </style:list-level-properties>
      </text:list-level-style-number>
      <text:list-level-style-number style:num-format="1" text:style-name="List7Level6" style:num-suffix=".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a" text:style-name="List7Level7" style:num-suffix=".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</text:list-level-style-number>
      <text:list-level-style-number style:num-format="i" text:style-name="List7Level8" style:num-suffix="." text:level="9">
        <style:list-level-properties text:min-label-width="12.065cm" text:min-label-distance="0.318cm" fo:text-align="end" text:list-level-position-and-space-mode="label-alignment">
          <style:list-level-label-alignment text:label-followed-by="listtab" fo:margin-left="12.065cm" fo:text-indent="-0.318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9Level0" style:family="text">
      <style:text-properties style:font-name="Symbol"/>
    </style:style>
    <style:style style:name="List9Level1" style:family="text">
      <style:text-properties style:font-name="Courier New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/>
    </style:style>
    <style:style style:name="List9Level8" style:family="text">
      <style:text-properties style:font-name="Wingdings"/>
    </style:style>
    <text:list-style style:name="LS9">
      <text:list-level-style-bullet text:bullet-char="" text:style-name="List9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o" text:style-name="List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10">
      <text:list-level-style-number style:num-format="1" text:style-name="List10Level0" style:num-suffix=".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a" text:style-name="List10Level1" style:num-suffix=".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i" text:style-name="List10Level2" style:num-suffix="." text:level="3">
        <style:list-level-properties text:min-label-width="4.445cm" text:min-label-distance="0.318cm" fo:text-align="end" text:list-level-position-and-space-mode="label-alignment">
          <style:list-level-label-alignment text:label-followed-by="listtab" fo:margin-left="4.445cm" fo:text-indent="-0.318cm"/>
        </style:list-level-properties>
      </text:list-level-style-number>
      <text:list-level-style-number style:num-format="1" text:style-name="List10Level3" style:num-suffix=".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a" text:style-name="List10Level4" style:num-suffix=".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</text:list-level-style-number>
      <text:list-level-style-number style:num-format="i" text:style-name="List10Level5" style:num-suffix="." text:level="6">
        <style:list-level-properties text:min-label-width="8.255cm" text:min-label-distance="0.318cm" fo:text-align="end" text:list-level-position-and-space-mode="label-alignment">
          <style:list-level-label-alignment text:label-followed-by="listtab" fo:margin-left="8.255cm" fo:text-indent="-0.318cm"/>
        </style:list-level-properties>
      </text:list-level-style-number>
      <text:list-level-style-number style:num-format="1" text:style-name="List10Level6" style:num-suffix=".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a" text:style-name="List10Level7" style:num-suffix=".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</text:list-level-style-number>
      <text:list-level-style-number style:num-format="i" text:style-name="List10Level8" style:num-suffix="." text:level="9">
        <style:list-level-properties text:min-label-width="12.065cm" text:min-label-distance="0.318cm" fo:text-align="end" text:list-level-position-and-space-mode="label-alignment">
          <style:list-level-label-alignment text:label-followed-by="listtab" fo:margin-left="12.065cm" fo:text-indent="-0.318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4">
      <text:list-level-style-number style:num-format="1" text:style-name="List1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a" text:style-name="List15Level1" style:num-suffix=".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i" text:style-name="List15Level2" style:num-suffix="." text:level="3">
        <style:list-level-properties text:min-label-width="4.445cm" text:min-label-distance="0.318cm" fo:text-align="end" text:list-level-position-and-space-mode="label-alignment">
          <style:list-level-label-alignment text:label-followed-by="listtab" fo:margin-left="4.445cm" fo:text-indent="-0.318cm"/>
        </style:list-level-properties>
      </text:list-level-style-number>
      <text:list-level-style-number style:num-format="1" text:style-name="List15Level3" style:num-suffix=".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a" text:style-name="List15Level4" style:num-suffix=".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</text:list-level-style-number>
      <text:list-level-style-number style:num-format="i" text:style-name="List15Level5" style:num-suffix="." text:level="6">
        <style:list-level-properties text:min-label-width="8.255cm" text:min-label-distance="0.318cm" fo:text-align="end" text:list-level-position-and-space-mode="label-alignment">
          <style:list-level-label-alignment text:label-followed-by="listtab" fo:margin-left="8.255cm" fo:text-indent="-0.318cm"/>
        </style:list-level-properties>
      </text:list-level-style-number>
      <text:list-level-style-number style:num-format="1" text:style-name="List15Level6" style:num-suffix=".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a" text:style-name="List15Level7" style:num-suffix=".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</text:list-level-style-number>
      <text:list-level-style-number style:num-format="i" text:style-name="List15Level8" style:num-suffix="." text:level="9">
        <style:list-level-properties text:min-label-width="12.065cm" text:min-label-distance="0.318cm" fo:text-align="end" text:list-level-position-and-space-mode="label-alignment">
          <style:list-level-label-alignment text:label-followed-by="listtab" fo:margin-left="12.065cm" fo:text-indent="-0.318cm"/>
        </style:list-level-properties>
      </text:list-level-style-number>
    </text:list-style>
    <text:list-style style:name="LS16">
      <text:list-level-style-number style:num-format="1" text:style-name="List16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6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6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6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7">
      <text:list-level-style-number style:num-format="1" text:style-name="List17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7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7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7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8Level0" style:family="text">
      <style:text-properties style:font-name="Symbol"/>
    </style:style>
    <style:style style:name="List18Level1" style:family="text">
      <style:text-properties style:font-name="Courier New"/>
    </style:style>
    <style:style style:name="List18Level2" style:family="text">
      <style:text-properties style:font-name="Wingdings"/>
    </style:style>
    <style:style style:name="List18Level3" style:family="text">
      <style:text-properties style:font-name="Symbol"/>
    </style:style>
    <style:style style:name="List18Level4" style:family="text">
      <style:text-properties style:font-name="Courier New"/>
    </style:style>
    <style:style style:name="List18Level5" style:family="text">
      <style:text-properties style:font-name="Wingdings"/>
    </style:style>
    <style:style style:name="List18Level6" style:family="text">
      <style:text-properties style:font-name="Symbol"/>
    </style:style>
    <style:style style:name="List18Level7" style:family="text">
      <style:text-properties style:font-name="Courier New"/>
    </style:style>
    <style:style style:name="List18Level8" style:family="text">
      <style:text-properties style:font-name="Wingdings"/>
    </style:style>
    <text:list-style style:name="LS18">
      <text:list-level-style-bullet text:bullet-char="" text:style-name="List1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19">
      <text:list-level-style-number style:num-format="1" text:style-name="List19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9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9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9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0Level0" style:family="text">
      <style:text-properties style:font-name="Symbol"/>
    </style:style>
    <style:style style:name="List20Level1" style:family="text">
      <style:text-properties style:font-name="Symbol"/>
    </style:style>
    <style:style style:name="List20Level2" style:family="text">
      <style:text-properties style:font-name="Symbol"/>
    </style:style>
    <style:style style:name="List20Level3" style:family="text">
      <style:text-properties style:font-name="Symbol"/>
    </style:style>
    <style:style style:name="List20Level4" style:family="text">
      <style:text-properties style:font-name="Symbol"/>
    </style:style>
    <style:style style:name="List20Level5" style:family="text">
      <style:text-properties style:font-name="Symbol"/>
    </style:style>
    <style:style style:name="List20Level6" style:family="text">
      <style:text-properties style:font-name="Symbol"/>
    </style:style>
    <style:style style:name="List20Level7" style:family="text">
      <style:text-properties style:font-name="Symbol"/>
    </style:style>
    <style:style style:name="List20Level8" style:family="text">
      <style:text-properties style:font-name="Symbol"/>
    </style:style>
    <text:list-style style:name="LS20">
      <text:list-level-style-bullet text:bullet-char="" text:style-name="List2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20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20Level2" text:level="3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20Level3" text:level="4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20Level4" text:level="5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20Level5" text:level="6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20Level6" text:level="7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20Level7" text:level="8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20Level8" text:level="9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</text:list-style>
    <style:style style:name="List21Level0" style:family="text">
      <style:text-properties style:font-name="Symbol"/>
    </style:style>
    <style:style style:name="List21Level1" style:family="text">
      <style:text-properties style:font-name="Symbol"/>
    </style:style>
    <style:style style:name="List21Level2" style:family="text">
      <style:text-properties style:font-name="Symbol"/>
    </style:style>
    <style:style style:name="List21Level3" style:family="text">
      <style:text-properties style:font-name="Symbol"/>
    </style:style>
    <style:style style:name="List21Level4" style:family="text">
      <style:text-properties style:font-name="Symbol"/>
    </style:style>
    <style:style style:name="List21Level5" style:family="text">
      <style:text-properties style:font-name="Symbol"/>
    </style:style>
    <style:style style:name="List21Level6" style:family="text">
      <style:text-properties style:font-name="Symbol"/>
    </style:style>
    <style:style style:name="List21Level7" style:family="text">
      <style:text-properties style:font-name="Symbol"/>
    </style:style>
    <style:style style:name="List21Level8" style:family="text">
      <style:text-properties style:font-name="Symbol"/>
    </style:style>
    <text:list-style style:name="LS21">
      <text:list-level-style-bullet text:bullet-char="" text:style-name="List2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21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21Level2" text:level="3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21Level3" text:level="4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21Level4" text:level="5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21Level5" text:level="6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21Level6" text:level="7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21Level7" text:level="8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21Level8" text:level="9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</text:list-style>
    <text:list-style style:name="LS22">
      <text:list-level-style-number style:num-format="1" text:style-name="List2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3">
      <text:list-level-style-number style:num-format="1" text:style-name="List2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4">
      <text:list-level-style-number style:num-format="1" text:style-name="List2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5Level0" style:family="text">
      <style:text-properties style:font-name="Symbol"/>
    </style:style>
    <style:style style:name="List25Level1" style:family="text">
      <style:text-properties style:font-name="Courier New"/>
    </style:style>
    <style:style style:name="List25Level2" style:family="text">
      <style:text-properties style:font-name="Wingdings"/>
    </style:style>
    <style:style style:name="List25Level3" style:family="text">
      <style:text-properties style:font-name="Symbol"/>
    </style:style>
    <style:style style:name="List25Level4" style:family="text">
      <style:text-properties style:font-name="Courier New"/>
    </style:style>
    <style:style style:name="List25Level5" style:family="text">
      <style:text-properties style:font-name="Wingdings"/>
    </style:style>
    <style:style style:name="List25Level6" style:family="text">
      <style:text-properties style:font-name="Symbol"/>
    </style:style>
    <style:style style:name="List25Level7" style:family="text">
      <style:text-properties style:font-name="Courier New"/>
    </style:style>
    <style:style style:name="List25Level8" style:family="text">
      <style:text-properties style:font-name="Wingdings"/>
    </style:style>
    <text:list-style style:name="LS25">
      <text:list-level-style-bullet text:bullet-char="" text:style-name="List25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o" text:style-name="List25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/>
      </text:list-level-style-bullet>
      <text:list-level-style-bullet text:bullet-char="" text:style-name="List25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25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25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/>
      </text:list-level-style-bullet>
      <text:list-level-style-bullet text:bullet-char="" text:style-name="List25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25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25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/>
      </text:list-level-style-bullet>
      <text:list-level-style-bullet text:bullet-char="" text:style-name="List25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style:style style:name="List26Level0" style:family="text">
      <style:text-properties style:font-name="Arial" style:font-name-asian="Times New Roman" style:font-name-complex="Arial"/>
    </style:style>
    <style:style style:name="List26Level1" style:family="text">
      <style:text-properties style:font-name="Courier New" style:font-name-complex="Courier New"/>
    </style:style>
    <style:style style:name="List26Level2" style:family="text">
      <style:text-properties style:font-name="Wingdings"/>
    </style:style>
    <style:style style:name="List26Level3" style:family="text">
      <style:text-properties style:font-name="Symbol"/>
    </style:style>
    <style:style style:name="List26Level4" style:family="text">
      <style:text-properties style:font-name="Courier New" style:font-name-complex="Courier New"/>
    </style:style>
    <style:style style:name="List26Level5" style:family="text">
      <style:text-properties style:font-name="Wingdings"/>
    </style:style>
    <style:style style:name="List26Level6" style:family="text">
      <style:text-properties style:font-name="Symbol"/>
    </style:style>
    <style:style style:name="List26Level7" style:family="text">
      <style:text-properties style:font-name="Courier New" style:font-name-complex="Courier New"/>
    </style:style>
    <style:style style:name="List26Level8" style:family="text">
      <style:text-properties style:font-name="Wingdings"/>
    </style:style>
    <text:list-style style:name="LS26">
      <text:list-level-style-bullet text:bullet-char="-" text:style-name="List26Level0" text:level="1">
        <style:list-level-properties text:space-before="0.106cm" text:min-label-width="0.635cm" fo:text-align="start" text:list-level-position-and-space-mode="label-alignment">
          <style:list-level-label-alignment text:label-followed-by="listtab" fo:margin-left="0.741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26Level1" text:level="2">
        <style:list-level-properties text:space-before="1.376cm" text:min-label-width="0.635cm" fo:text-align="start" text:list-level-position-and-space-mode="label-alignment">
          <style:list-level-label-alignment text:label-followed-by="listtab" fo:margin-left="2.011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2" text:level="3">
        <style:list-level-properties text:space-before="2.646cm" text:min-label-width="0.635cm" fo:text-align="start" text:list-level-position-and-space-mode="label-alignment">
          <style:list-level-label-alignment text:label-followed-by="listtab" fo:margin-left="3.281cm" fo:text-indent="-0.635cm"/>
        </style:list-level-properties>
        <style:text-properties style:font-name="Wingdings"/>
      </text:list-level-style-bullet>
      <text:list-level-style-bullet text:bullet-char="" text:style-name="List26Level3" text:level="4">
        <style:list-level-properties text:space-before="3.916cm" text:min-label-width="0.635cm" fo:text-align="start" text:list-level-position-and-space-mode="label-alignment">
          <style:list-level-label-alignment text:label-followed-by="listtab" fo:margin-left="4.551cm" fo:text-indent="-0.635cm"/>
        </style:list-level-properties>
        <style:text-properties style:font-name="Symbol"/>
      </text:list-level-style-bullet>
      <text:list-level-style-bullet text:bullet-char="o" text:style-name="List26Level4" text:level="5">
        <style:list-level-properties text:space-before="5.186cm" text:min-label-width="0.635cm" fo:text-align="start" text:list-level-position-and-space-mode="label-alignment">
          <style:list-level-label-alignment text:label-followed-by="listtab" fo:margin-left="5.821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5" text:level="6">
        <style:list-level-properties text:space-before="6.456cm" text:min-label-width="0.635cm" fo:text-align="start" text:list-level-position-and-space-mode="label-alignment">
          <style:list-level-label-alignment text:label-followed-by="listtab" fo:margin-left="7.091cm" fo:text-indent="-0.635cm"/>
        </style:list-level-properties>
        <style:text-properties style:font-name="Wingdings"/>
      </text:list-level-style-bullet>
      <text:list-level-style-bullet text:bullet-char="" text:style-name="List26Level6" text:level="7">
        <style:list-level-properties text:space-before="7.726cm" text:min-label-width="0.635cm" fo:text-align="start" text:list-level-position-and-space-mode="label-alignment">
          <style:list-level-label-alignment text:label-followed-by="listtab" fo:margin-left="8.361cm" fo:text-indent="-0.635cm"/>
        </style:list-level-properties>
        <style:text-properties style:font-name="Symbol"/>
      </text:list-level-style-bullet>
      <text:list-level-style-bullet text:bullet-char="o" text:style-name="List26Level7" text:level="8">
        <style:list-level-properties text:space-before="8.996cm" text:min-label-width="0.635cm" fo:text-align="start" text:list-level-position-and-space-mode="label-alignment">
          <style:list-level-label-alignment text:label-followed-by="listtab" fo:margin-left="9.631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8" text:level="9">
        <style:list-level-properties text:space-before="10.266cm" text:min-label-width="0.635cm" fo:text-align="start" text:list-level-position-and-space-mode="label-alignment">
          <style:list-level-label-alignment text:label-followed-by="listtab" fo:margin-left="10.901cm" fo:text-indent="-0.635cm"/>
        </style:list-level-properties>
        <style:text-properties style:font-name="Wingdings"/>
      </text:list-level-style-bullet>
    </text:list-style>
    <style:style style:name="List27Level0" style:family="text">
      <style:text-properties style:font-name="Arial" style:font-name-asian="Times New Roman" style:font-name-complex="Arial"/>
    </style:style>
    <style:style style:name="List27Level1" style:family="text">
      <style:text-properties style:font-name="Courier New" style:font-name-complex="Courier New"/>
    </style:style>
    <style:style style:name="List27Level2" style:family="text">
      <style:text-properties style:font-name="Wingdings"/>
    </style:style>
    <style:style style:name="List27Level3" style:family="text">
      <style:text-properties style:font-name="Symbol"/>
    </style:style>
    <style:style style:name="List27Level4" style:family="text">
      <style:text-properties style:font-name="Courier New" style:font-name-complex="Courier New"/>
    </style:style>
    <style:style style:name="List27Level5" style:family="text">
      <style:text-properties style:font-name="Wingdings"/>
    </style:style>
    <style:style style:name="List27Level6" style:family="text">
      <style:text-properties style:font-name="Symbol"/>
    </style:style>
    <style:style style:name="List27Level7" style:family="text">
      <style:text-properties style:font-name="Courier New" style:font-name-complex="Courier New"/>
    </style:style>
    <style:style style:name="List27Level8" style:family="text">
      <style:text-properties style:font-name="Wingdings"/>
    </style:style>
    <text:list-style style:name="LS27">
      <text:list-level-style-bullet text:bullet-char="-" text:style-name="List27Level0" text:level="1">
        <style:list-level-properties text:space-before="0.106cm" text:min-label-width="0.635cm" fo:text-align="start" text:list-level-position-and-space-mode="label-alignment">
          <style:list-level-label-alignment text:label-followed-by="listtab" fo:margin-left="0.741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27Level1" text:level="2">
        <style:list-level-properties text:space-before="1.376cm" text:min-label-width="0.635cm" fo:text-align="start" text:list-level-position-and-space-mode="label-alignment">
          <style:list-level-label-alignment text:label-followed-by="listtab" fo:margin-left="2.011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2" text:level="3">
        <style:list-level-properties text:space-before="2.646cm" text:min-label-width="0.635cm" fo:text-align="start" text:list-level-position-and-space-mode="label-alignment">
          <style:list-level-label-alignment text:label-followed-by="listtab" fo:margin-left="3.281cm" fo:text-indent="-0.635cm"/>
        </style:list-level-properties>
        <style:text-properties style:font-name="Wingdings"/>
      </text:list-level-style-bullet>
      <text:list-level-style-bullet text:bullet-char="" text:style-name="List27Level3" text:level="4">
        <style:list-level-properties text:space-before="3.916cm" text:min-label-width="0.635cm" fo:text-align="start" text:list-level-position-and-space-mode="label-alignment">
          <style:list-level-label-alignment text:label-followed-by="listtab" fo:margin-left="4.551cm" fo:text-indent="-0.635cm"/>
        </style:list-level-properties>
        <style:text-properties style:font-name="Symbol"/>
      </text:list-level-style-bullet>
      <text:list-level-style-bullet text:bullet-char="o" text:style-name="List27Level4" text:level="5">
        <style:list-level-properties text:space-before="5.186cm" text:min-label-width="0.635cm" fo:text-align="start" text:list-level-position-and-space-mode="label-alignment">
          <style:list-level-label-alignment text:label-followed-by="listtab" fo:margin-left="5.821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5" text:level="6">
        <style:list-level-properties text:space-before="6.456cm" text:min-label-width="0.635cm" fo:text-align="start" text:list-level-position-and-space-mode="label-alignment">
          <style:list-level-label-alignment text:label-followed-by="listtab" fo:margin-left="7.091cm" fo:text-indent="-0.635cm"/>
        </style:list-level-properties>
        <style:text-properties style:font-name="Wingdings"/>
      </text:list-level-style-bullet>
      <text:list-level-style-bullet text:bullet-char="" text:style-name="List27Level6" text:level="7">
        <style:list-level-properties text:space-before="7.726cm" text:min-label-width="0.635cm" fo:text-align="start" text:list-level-position-and-space-mode="label-alignment">
          <style:list-level-label-alignment text:label-followed-by="listtab" fo:margin-left="8.361cm" fo:text-indent="-0.635cm"/>
        </style:list-level-properties>
        <style:text-properties style:font-name="Symbol"/>
      </text:list-level-style-bullet>
      <text:list-level-style-bullet text:bullet-char="o" text:style-name="List27Level7" text:level="8">
        <style:list-level-properties text:space-before="8.996cm" text:min-label-width="0.635cm" fo:text-align="start" text:list-level-position-and-space-mode="label-alignment">
          <style:list-level-label-alignment text:label-followed-by="listtab" fo:margin-left="9.631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8" text:level="9">
        <style:list-level-properties text:space-before="10.266cm" text:min-label-width="0.635cm" fo:text-align="start" text:list-level-position-and-space-mode="label-alignment">
          <style:list-level-label-alignment text:label-followed-by="listtab" fo:margin-left="10.901cm" fo:text-indent="-0.635cm"/>
        </style:list-level-properties>
        <style:text-properties style:font-name="Wingdings"/>
      </text:list-level-style-bullet>
    </text:list-style>
    <text:list-style style:name="LS28">
      <text:list-level-style-number style:num-format="1" text:style-name="List28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9">
      <text:list-level-style-number style:num-format="1" text:style-name="List29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9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9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9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30">
      <text:list-level-style-number style:num-format="1" text:style-name="List30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0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0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0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31">
      <text:list-level-style-number style:num-format="1" text:style-name="List3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32">
      <text:list-level-style-number style:num-format="1" text:style-name="List3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33Level0" style:family="text">
      <style:text-properties fo:color="#000000"/>
    </style:style>
    <text:list-style style:name="LS33">
      <text:list-level-style-number style:num-format="1" text:style-name="List3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color="#000000"/>
      </text:list-level-style-number>
      <text:list-level-style-number style:num-format="a" text:style-name="List3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34Level0" style:family="text">
      <style:text-properties style:font-name="Arial" fo:font-size="10pt" style:font-name-asian="Times New Roman" style:font-size-asian="10pt" style:font-name-complex="Arial"/>
    </style:style>
    <style:style style:name="List34Level1" style:family="text">
      <style:text-properties style:font-name="Courier New" style:font-name-complex="Courier New"/>
    </style:style>
    <style:style style:name="List34Level2" style:family="text">
      <style:text-properties style:font-name="Wingdings"/>
    </style:style>
    <style:style style:name="List34Level3" style:family="text">
      <style:text-properties style:font-name="Symbol"/>
    </style:style>
    <style:style style:name="List34Level4" style:family="text">
      <style:text-properties style:font-name="Courier New" style:font-name-complex="Courier New"/>
    </style:style>
    <style:style style:name="List34Level5" style:family="text">
      <style:text-properties style:font-name="Wingdings"/>
    </style:style>
    <style:style style:name="List34Level6" style:family="text">
      <style:text-properties style:font-name="Symbol"/>
    </style:style>
    <style:style style:name="List34Level7" style:family="text">
      <style:text-properties style:font-name="Courier New" style:font-name-complex="Courier New"/>
    </style:style>
    <style:style style:name="List34Level8" style:family="text">
      <style:text-properties style:font-name="Wingdings"/>
    </style:style>
    <text:list-style style:name="LS34">
      <text:list-level-style-bullet text:bullet-char="-" text:style-name="List3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fo:font-size="10pt" style:font-name-asian="Times New Roman" style:font-size-asian="10pt" style:font-name-complex="Arial"/>
      </text:list-level-style-bullet>
      <text:list-level-style-bullet text:bullet-char="o" text:style-name="List3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5Level0" style:family="text">
      <style:text-properties style:font-name="Arial" style:font-name-asian="Times New Roman" style:font-name-complex="Arial"/>
    </style:style>
    <style:style style:name="List35Level1" style:family="text">
      <style:text-properties style:font-name="Courier New" style:font-name-complex="Courier New"/>
    </style:style>
    <style:style style:name="List35Level2" style:family="text">
      <style:text-properties style:font-name="Wingdings"/>
    </style:style>
    <style:style style:name="List35Level3" style:family="text">
      <style:text-properties style:font-name="Symbol"/>
    </style:style>
    <style:style style:name="List35Level4" style:family="text">
      <style:text-properties style:font-name="Courier New" style:font-name-complex="Courier New"/>
    </style:style>
    <style:style style:name="List35Level5" style:family="text">
      <style:text-properties style:font-name="Wingdings"/>
    </style:style>
    <style:style style:name="List35Level6" style:family="text">
      <style:text-properties style:font-name="Symbol"/>
    </style:style>
    <style:style style:name="List35Level7" style:family="text">
      <style:text-properties style:font-name="Courier New" style:font-name-complex="Courier New"/>
    </style:style>
    <style:style style:name="List35Level8" style:family="text">
      <style:text-properties style:font-name="Wingdings"/>
    </style:style>
    <text:list-style style:name="LS35">
      <text:list-level-style-bullet text:bullet-char="-" text:style-name="List3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3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6Level0" style:family="text">
      <style:text-properties style:font-name="Arial" style:font-name-asian="Times New Roman" style:font-name-complex="Arial"/>
    </style:style>
    <style:style style:name="List36Level1" style:family="text">
      <style:text-properties style:font-name="Courier New" style:font-name-complex="Courier New"/>
    </style:style>
    <style:style style:name="List36Level2" style:family="text">
      <style:text-properties style:font-name="Wingdings"/>
    </style:style>
    <style:style style:name="List36Level3" style:family="text">
      <style:text-properties style:font-name="Symbol"/>
    </style:style>
    <style:style style:name="List36Level4" style:family="text">
      <style:text-properties style:font-name="Courier New" style:font-name-complex="Courier New"/>
    </style:style>
    <style:style style:name="List36Level5" style:family="text">
      <style:text-properties style:font-name="Wingdings"/>
    </style:style>
    <style:style style:name="List36Level6" style:family="text">
      <style:text-properties style:font-name="Symbol"/>
    </style:style>
    <style:style style:name="List36Level7" style:family="text">
      <style:text-properties style:font-name="Courier New" style:font-name-complex="Courier New"/>
    </style:style>
    <style:style style:name="List36Level8" style:family="text">
      <style:text-properties style:font-name="Wingdings"/>
    </style:style>
    <text:list-style style:name="LS36">
      <text:list-level-style-bullet text:bullet-char="-" text:style-name="List3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3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7Level0" style:family="text">
      <style:text-properties style:font-name="Arial" style:font-name-asian="Times New Roman" style:font-name-complex="Arial"/>
    </style:style>
    <style:style style:name="List37Level1" style:family="text">
      <style:text-properties style:font-name="Courier New" style:font-name-complex="Courier New"/>
    </style:style>
    <style:style style:name="List37Level2" style:family="text">
      <style:text-properties style:font-name="Wingdings"/>
    </style:style>
    <style:style style:name="List37Level3" style:family="text">
      <style:text-properties style:font-name="Symbol"/>
    </style:style>
    <style:style style:name="List37Level4" style:family="text">
      <style:text-properties style:font-name="Courier New" style:font-name-complex="Courier New"/>
    </style:style>
    <style:style style:name="List37Level5" style:family="text">
      <style:text-properties style:font-name="Wingdings"/>
    </style:style>
    <style:style style:name="List37Level6" style:family="text">
      <style:text-properties style:font-name="Symbol"/>
    </style:style>
    <style:style style:name="List37Level7" style:family="text">
      <style:text-properties style:font-name="Courier New" style:font-name-complex="Courier New"/>
    </style:style>
    <style:style style:name="List37Level8" style:family="text">
      <style:text-properties style:font-name="Wingdings"/>
    </style:style>
    <text:list-style style:name="LS37">
      <text:list-level-style-bullet text:bullet-char="-" text:style-name="List3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3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8Level0" style:family="text">
      <style:text-properties style:font-name="Arial" style:font-name-asian="Times New Roman" style:font-name-complex="Arial"/>
    </style:style>
    <style:style style:name="List38Level1" style:family="text">
      <style:text-properties style:font-name="Courier New" style:font-name-complex="Courier New"/>
    </style:style>
    <style:style style:name="List38Level2" style:family="text">
      <style:text-properties style:font-name="Wingdings"/>
    </style:style>
    <style:style style:name="List38Level3" style:family="text">
      <style:text-properties style:font-name="Symbol"/>
    </style:style>
    <style:style style:name="List38Level4" style:family="text">
      <style:text-properties style:font-name="Courier New" style:font-name-complex="Courier New"/>
    </style:style>
    <style:style style:name="List38Level5" style:family="text">
      <style:text-properties style:font-name="Wingdings"/>
    </style:style>
    <style:style style:name="List38Level6" style:family="text">
      <style:text-properties style:font-name="Symbol"/>
    </style:style>
    <style:style style:name="List38Level7" style:family="text">
      <style:text-properties style:font-name="Courier New" style:font-name-complex="Courier New"/>
    </style:style>
    <style:style style:name="List38Level8" style:family="text">
      <style:text-properties style:font-name="Wingdings"/>
    </style:style>
    <text:list-style style:name="LS38">
      <text:list-level-style-bullet text:bullet-char="-" text:style-name="List3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3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9Level0" style:family="text">
      <style:text-properties style:font-name="Arial" style:font-name-asian="Times New Roman" style:font-name-complex="Arial"/>
    </style:style>
    <style:style style:name="List39Level1" style:family="text">
      <style:text-properties style:font-name="Courier New" style:font-name-complex="Courier New"/>
    </style:style>
    <style:style style:name="List39Level2" style:family="text">
      <style:text-properties style:font-name="Wingdings"/>
    </style:style>
    <style:style style:name="List39Level3" style:family="text">
      <style:text-properties style:font-name="Symbol"/>
    </style:style>
    <style:style style:name="List39Level4" style:family="text">
      <style:text-properties style:font-name="Courier New" style:font-name-complex="Courier New"/>
    </style:style>
    <style:style style:name="List39Level5" style:family="text">
      <style:text-properties style:font-name="Wingdings"/>
    </style:style>
    <style:style style:name="List39Level6" style:family="text">
      <style:text-properties style:font-name="Symbol"/>
    </style:style>
    <style:style style:name="List39Level7" style:family="text">
      <style:text-properties style:font-name="Courier New" style:font-name-complex="Courier New"/>
    </style:style>
    <style:style style:name="List39Level8" style:family="text">
      <style:text-properties style:font-name="Wingdings"/>
    </style:style>
    <text:list-style style:name="LS39">
      <text:list-level-style-bullet text:bullet-char="-" text:style-name="List3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3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0Level0" style:family="text">
      <style:text-properties style:font-name="Arial" style:font-name-asian="Times New Roman" style:font-name-complex="Arial"/>
    </style:style>
    <style:style style:name="List40Level1" style:family="text">
      <style:text-properties style:font-name="Courier New" style:font-name-complex="Courier New"/>
    </style:style>
    <style:style style:name="List40Level2" style:family="text">
      <style:text-properties style:font-name="Wingdings"/>
    </style:style>
    <style:style style:name="List40Level3" style:family="text">
      <style:text-properties style:font-name="Symbol"/>
    </style:style>
    <style:style style:name="List40Level4" style:family="text">
      <style:text-properties style:font-name="Courier New" style:font-name-complex="Courier New"/>
    </style:style>
    <style:style style:name="List40Level5" style:family="text">
      <style:text-properties style:font-name="Wingdings"/>
    </style:style>
    <style:style style:name="List40Level6" style:family="text">
      <style:text-properties style:font-name="Symbol"/>
    </style:style>
    <style:style style:name="List40Level7" style:family="text">
      <style:text-properties style:font-name="Courier New" style:font-name-complex="Courier New"/>
    </style:style>
    <style:style style:name="List40Level8" style:family="text">
      <style:text-properties style:font-name="Wingdings"/>
    </style:style>
    <text:list-style style:name="LS40">
      <text:list-level-style-bullet text:bullet-char="-" text:style-name="List4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4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41">
      <text:list-level-style-number style:num-format="1" text:style-name="List4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4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42">
      <text:list-level-style-number style:num-format="1" text:style-name="List4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4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43">
      <text:list-level-style-number style:num-format="1" text:style-name="List4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4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44">
      <text:list-level-style-number style:num-format="1" text:style-name="List4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4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45">
      <text:list-level-style-number style:num-format="1" text:style-name="List4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4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46">
      <text:list-level-style-number style:num-format="A" text:style-name="List46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4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6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6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6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47Level0" style:family="text">
      <style:text-properties style:font-name="Times New Roman" style:font-name-complex="Times New Roman"/>
    </style:style>
    <text:list-style style:name="LS47">
      <text:list-level-style-bullet text:bullet-char="‒" text:style-name="List4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Times New Roman" style:font-name-complex="Times New Roman"/>
      </text:list-level-style-bullet>
      <text:list-level-style-number style:num-format="a" text:style-name="List4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7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7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7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48">
      <text:list-level-style-number style:num-format="a" text:style-name="List48Level0" style:num-suffix=")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a" text:style-name="List48Level1" style:num-suffix=")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a" text:style-name="List48Level2" style:num-suffix=")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a" text:style-name="List48Level3" style:num-suffix=")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a" text:style-name="List48Level4" style:num-suffix=")" text:level="5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a" text:style-name="List48Level5" style:num-suffix=")" text:level="6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a" text:style-name="List48Level6" style:num-suffix=")" text:level="7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a" text:style-name="List48Level7" style:num-suffix=")" text:level="8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a" text:style-name="List48Level8" style:num-suffix=")" text:level="9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</text:list-style>
    <style:style style:name="List49Level0" style:family="text">
      <style:text-properties style:font-name="Symbol"/>
    </style:style>
    <style:style style:name="List49Level1" style:family="text">
      <style:text-properties style:font-name="Courier New" style:font-name-complex="Courier New"/>
    </style:style>
    <style:style style:name="List49Level2" style:family="text">
      <style:text-properties style:font-name="Wingdings"/>
    </style:style>
    <style:style style:name="List49Level3" style:family="text">
      <style:text-properties style:font-name="Symbol"/>
    </style:style>
    <style:style style:name="List49Level4" style:family="text">
      <style:text-properties style:font-name="Courier New" style:font-name-complex="Courier New"/>
    </style:style>
    <style:style style:name="List49Level5" style:family="text">
      <style:text-properties style:font-name="Wingdings"/>
    </style:style>
    <style:style style:name="List49Level6" style:family="text">
      <style:text-properties style:font-name="Symbol"/>
    </style:style>
    <style:style style:name="List49Level7" style:family="text">
      <style:text-properties style:font-name="Courier New" style:font-name-complex="Courier New"/>
    </style:style>
    <style:style style:name="List49Level8" style:family="text">
      <style:text-properties style:font-name="Wingdings"/>
    </style:style>
    <text:list-style style:name="LS49">
      <text:list-level-style-bullet text:bullet-char="" text:style-name="List4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0Level0" style:family="text">
      <style:text-properties style:font-name="Symbol"/>
    </style:style>
    <style:style style:name="List50Level1" style:family="text">
      <style:text-properties style:font-name="Courier New" style:font-name-complex="Courier New"/>
    </style:style>
    <style:style style:name="List50Level2" style:family="text">
      <style:text-properties style:font-name="Wingdings"/>
    </style:style>
    <style:style style:name="List50Level3" style:family="text">
      <style:text-properties style:font-name="Symbol"/>
    </style:style>
    <style:style style:name="List50Level4" style:family="text">
      <style:text-properties style:font-name="Courier New" style:font-name-complex="Courier New"/>
    </style:style>
    <style:style style:name="List50Level5" style:family="text">
      <style:text-properties style:font-name="Wingdings"/>
    </style:style>
    <style:style style:name="List50Level6" style:family="text">
      <style:text-properties style:font-name="Symbol"/>
    </style:style>
    <style:style style:name="List50Level7" style:family="text">
      <style:text-properties style:font-name="Courier New" style:font-name-complex="Courier New"/>
    </style:style>
    <style:style style:name="List50Level8" style:family="text">
      <style:text-properties style:font-name="Wingdings"/>
    </style:style>
    <text:list-style style:name="LS50">
      <text:list-level-style-bullet text:bullet-char="" text:style-name="List5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1Level0" style:family="text">
      <style:text-properties style:font-name="Symbol"/>
    </style:style>
    <style:style style:name="List51Level1" style:family="text">
      <style:text-properties style:font-name="Courier New" style:font-name-complex="Courier New"/>
    </style:style>
    <style:style style:name="List51Level2" style:family="text">
      <style:text-properties style:font-name="Wingdings"/>
    </style:style>
    <style:style style:name="List51Level3" style:family="text">
      <style:text-properties style:font-name="Symbol"/>
    </style:style>
    <style:style style:name="List51Level4" style:family="text">
      <style:text-properties style:font-name="Courier New" style:font-name-complex="Courier New"/>
    </style:style>
    <style:style style:name="List51Level5" style:family="text">
      <style:text-properties style:font-name="Wingdings"/>
    </style:style>
    <style:style style:name="List51Level6" style:family="text">
      <style:text-properties style:font-name="Symbol"/>
    </style:style>
    <style:style style:name="List51Level7" style:family="text">
      <style:text-properties style:font-name="Courier New" style:font-name-complex="Courier New"/>
    </style:style>
    <style:style style:name="List51Level8" style:family="text">
      <style:text-properties style:font-name="Wingdings"/>
    </style:style>
    <text:list-style style:name="LS51">
      <text:list-level-style-bullet text:bullet-char="" text:style-name="List5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2Level0" style:family="text">
      <style:text-properties style:font-name="Symbol"/>
    </style:style>
    <style:style style:name="List52Level1" style:family="text">
      <style:text-properties style:font-name="Courier New" style:font-name-complex="Courier New"/>
    </style:style>
    <style:style style:name="List52Level2" style:family="text">
      <style:text-properties style:font-name="Wingdings"/>
    </style:style>
    <style:style style:name="List52Level3" style:family="text">
      <style:text-properties style:font-name="Symbol"/>
    </style:style>
    <style:style style:name="List52Level4" style:family="text">
      <style:text-properties style:font-name="Courier New" style:font-name-complex="Courier New"/>
    </style:style>
    <style:style style:name="List52Level5" style:family="text">
      <style:text-properties style:font-name="Wingdings"/>
    </style:style>
    <style:style style:name="List52Level6" style:family="text">
      <style:text-properties style:font-name="Symbol"/>
    </style:style>
    <style:style style:name="List52Level7" style:family="text">
      <style:text-properties style:font-name="Courier New" style:font-name-complex="Courier New"/>
    </style:style>
    <style:style style:name="List52Level8" style:family="text">
      <style:text-properties style:font-name="Wingdings"/>
    </style:style>
    <text:list-style style:name="LS52">
      <text:list-level-style-bullet text:bullet-char="" text:style-name="List5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3Level0" style:family="text">
      <style:text-properties style:font-name="Symbol"/>
    </style:style>
    <style:style style:name="List53Level1" style:family="text">
      <style:text-properties style:font-name="Courier New" style:font-name-complex="Courier New"/>
    </style:style>
    <style:style style:name="List53Level2" style:family="text">
      <style:text-properties style:font-name="Wingdings"/>
    </style:style>
    <style:style style:name="List53Level3" style:family="text">
      <style:text-properties style:font-name="Symbol"/>
    </style:style>
    <style:style style:name="List53Level4" style:family="text">
      <style:text-properties style:font-name="Courier New" style:font-name-complex="Courier New"/>
    </style:style>
    <style:style style:name="List53Level5" style:family="text">
      <style:text-properties style:font-name="Wingdings"/>
    </style:style>
    <style:style style:name="List53Level6" style:family="text">
      <style:text-properties style:font-name="Symbol"/>
    </style:style>
    <style:style style:name="List53Level7" style:family="text">
      <style:text-properties style:font-name="Courier New" style:font-name-complex="Courier New"/>
    </style:style>
    <style:style style:name="List53Level8" style:family="text">
      <style:text-properties style:font-name="Wingdings"/>
    </style:style>
    <text:list-style style:name="LS53">
      <text:list-level-style-bullet text:bullet-char="" text:style-name="List5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4Level0" style:family="text">
      <style:text-properties style:font-name="Symbol"/>
    </style:style>
    <style:style style:name="List54Level1" style:family="text">
      <style:text-properties style:font-name="Courier New" style:font-name-complex="Courier New"/>
    </style:style>
    <style:style style:name="List54Level2" style:family="text">
      <style:text-properties style:font-name="Wingdings"/>
    </style:style>
    <style:style style:name="List54Level3" style:family="text">
      <style:text-properties style:font-name="Symbol"/>
    </style:style>
    <style:style style:name="List54Level4" style:family="text">
      <style:text-properties style:font-name="Courier New" style:font-name-complex="Courier New"/>
    </style:style>
    <style:style style:name="List54Level5" style:family="text">
      <style:text-properties style:font-name="Wingdings"/>
    </style:style>
    <style:style style:name="List54Level6" style:family="text">
      <style:text-properties style:font-name="Symbol"/>
    </style:style>
    <style:style style:name="List54Level7" style:family="text">
      <style:text-properties style:font-name="Courier New" style:font-name-complex="Courier New"/>
    </style:style>
    <style:style style:name="List54Level8" style:family="text">
      <style:text-properties style:font-name="Wingdings"/>
    </style:style>
    <text:list-style style:name="LS54">
      <text:list-level-style-bullet text:bullet-char="" text:style-name="List5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5Level0" style:family="text">
      <style:text-properties style:font-name="Symbol"/>
    </style:style>
    <style:style style:name="List55Level1" style:family="text">
      <style:text-properties style:font-name="Courier New" style:font-name-complex="Courier New"/>
    </style:style>
    <style:style style:name="List55Level2" style:family="text">
      <style:text-properties style:font-name="Wingdings"/>
    </style:style>
    <style:style style:name="List55Level3" style:family="text">
      <style:text-properties style:font-name="Symbol"/>
    </style:style>
    <style:style style:name="List55Level4" style:family="text">
      <style:text-properties style:font-name="Courier New" style:font-name-complex="Courier New"/>
    </style:style>
    <style:style style:name="List55Level5" style:family="text">
      <style:text-properties style:font-name="Wingdings"/>
    </style:style>
    <style:style style:name="List55Level6" style:family="text">
      <style:text-properties style:font-name="Symbol"/>
    </style:style>
    <style:style style:name="List55Level7" style:family="text">
      <style:text-properties style:font-name="Courier New" style:font-name-complex="Courier New"/>
    </style:style>
    <style:style style:name="List55Level8" style:family="text">
      <style:text-properties style:font-name="Wingdings"/>
    </style:style>
    <text:list-style style:name="LS55">
      <text:list-level-style-bullet text:bullet-char="" text:style-name="List5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6Level0" style:family="text">
      <style:text-properties style:font-name="Symbol"/>
    </style:style>
    <style:style style:name="List56Level1" style:family="text">
      <style:text-properties style:font-name="Courier New" style:font-name-complex="Courier New"/>
    </style:style>
    <style:style style:name="List56Level2" style:family="text">
      <style:text-properties style:font-name="Wingdings"/>
    </style:style>
    <style:style style:name="List56Level3" style:family="text">
      <style:text-properties style:font-name="Symbol"/>
    </style:style>
    <style:style style:name="List56Level4" style:family="text">
      <style:text-properties style:font-name="Courier New" style:font-name-complex="Courier New"/>
    </style:style>
    <style:style style:name="List56Level5" style:family="text">
      <style:text-properties style:font-name="Wingdings"/>
    </style:style>
    <style:style style:name="List56Level6" style:family="text">
      <style:text-properties style:font-name="Symbol"/>
    </style:style>
    <style:style style:name="List56Level7" style:family="text">
      <style:text-properties style:font-name="Courier New" style:font-name-complex="Courier New"/>
    </style:style>
    <style:style style:name="List56Level8" style:family="text">
      <style:text-properties style:font-name="Wingdings"/>
    </style:style>
    <text:list-style style:name="LS56">
      <text:list-level-style-bullet text:bullet-char="" text:style-name="List5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7Level0" style:family="text">
      <style:text-properties style:font-name="Symbol"/>
    </style:style>
    <style:style style:name="List57Level1" style:family="text">
      <style:text-properties style:font-name="Courier New" style:font-name-complex="Courier New"/>
    </style:style>
    <style:style style:name="List57Level2" style:family="text">
      <style:text-properties style:font-name="Wingdings"/>
    </style:style>
    <style:style style:name="List57Level3" style:family="text">
      <style:text-properties style:font-name="Symbol"/>
    </style:style>
    <style:style style:name="List57Level4" style:family="text">
      <style:text-properties style:font-name="Courier New" style:font-name-complex="Courier New"/>
    </style:style>
    <style:style style:name="List57Level5" style:family="text">
      <style:text-properties style:font-name="Wingdings"/>
    </style:style>
    <style:style style:name="List57Level6" style:family="text">
      <style:text-properties style:font-name="Symbol"/>
    </style:style>
    <style:style style:name="List57Level7" style:family="text">
      <style:text-properties style:font-name="Courier New" style:font-name-complex="Courier New"/>
    </style:style>
    <style:style style:name="List57Level8" style:family="text">
      <style:text-properties style:font-name="Wingdings"/>
    </style:style>
    <text:list-style style:name="LS57">
      <text:list-level-style-bullet text:bullet-char="" text:style-name="List5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8Level0" style:family="text">
      <style:text-properties style:font-name="Symbol"/>
    </style:style>
    <style:style style:name="List58Level1" style:family="text">
      <style:text-properties style:font-name="Courier New" style:font-name-complex="Courier New"/>
    </style:style>
    <style:style style:name="List58Level2" style:family="text">
      <style:text-properties style:font-name="Wingdings"/>
    </style:style>
    <style:style style:name="List58Level3" style:family="text">
      <style:text-properties style:font-name="Symbol"/>
    </style:style>
    <style:style style:name="List58Level4" style:family="text">
      <style:text-properties style:font-name="Courier New" style:font-name-complex="Courier New"/>
    </style:style>
    <style:style style:name="List58Level5" style:family="text">
      <style:text-properties style:font-name="Wingdings"/>
    </style:style>
    <style:style style:name="List58Level6" style:family="text">
      <style:text-properties style:font-name="Symbol"/>
    </style:style>
    <style:style style:name="List58Level7" style:family="text">
      <style:text-properties style:font-name="Courier New" style:font-name-complex="Courier New"/>
    </style:style>
    <style:style style:name="List58Level8" style:family="text">
      <style:text-properties style:font-name="Wingdings"/>
    </style:style>
    <text:list-style style:name="LS58">
      <text:list-level-style-bullet text:bullet-char="" text:style-name="List5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9Level0" style:family="text">
      <style:text-properties style:font-name="Symbol"/>
    </style:style>
    <style:style style:name="List59Level1" style:family="text">
      <style:text-properties style:font-name="Courier New" style:font-name-complex="Courier New"/>
    </style:style>
    <style:style style:name="List59Level2" style:family="text">
      <style:text-properties style:font-name="Wingdings"/>
    </style:style>
    <style:style style:name="List59Level3" style:family="text">
      <style:text-properties style:font-name="Symbol"/>
    </style:style>
    <style:style style:name="List59Level4" style:family="text">
      <style:text-properties style:font-name="Courier New" style:font-name-complex="Courier New"/>
    </style:style>
    <style:style style:name="List59Level5" style:family="text">
      <style:text-properties style:font-name="Wingdings"/>
    </style:style>
    <style:style style:name="List59Level6" style:family="text">
      <style:text-properties style:font-name="Symbol"/>
    </style:style>
    <style:style style:name="List59Level7" style:family="text">
      <style:text-properties style:font-name="Courier New" style:font-name-complex="Courier New"/>
    </style:style>
    <style:style style:name="List59Level8" style:family="text">
      <style:text-properties style:font-name="Wingdings"/>
    </style:style>
    <text:list-style style:name="LS59">
      <text:list-level-style-bullet text:bullet-char="" text:style-name="List5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60Level0" style:family="text">
      <style:text-properties style:font-name="Symbol"/>
    </style:style>
    <style:style style:name="List60Level1" style:family="text">
      <style:text-properties style:font-name="Courier New" style:font-name-complex="Courier New"/>
    </style:style>
    <style:style style:name="List60Level2" style:family="text">
      <style:text-properties style:font-name="Wingdings"/>
    </style:style>
    <style:style style:name="List60Level3" style:family="text">
      <style:text-properties style:font-name="Symbol"/>
    </style:style>
    <style:style style:name="List60Level4" style:family="text">
      <style:text-properties style:font-name="Courier New" style:font-name-complex="Courier New"/>
    </style:style>
    <style:style style:name="List60Level5" style:family="text">
      <style:text-properties style:font-name="Wingdings"/>
    </style:style>
    <style:style style:name="List60Level6" style:family="text">
      <style:text-properties style:font-name="Symbol"/>
    </style:style>
    <style:style style:name="List60Level7" style:family="text">
      <style:text-properties style:font-name="Courier New" style:font-name-complex="Courier New"/>
    </style:style>
    <style:style style:name="List60Level8" style:family="text">
      <style:text-properties style:font-name="Wingdings"/>
    </style:style>
    <text:list-style style:name="LS60">
      <text:list-level-style-bullet text:bullet-char="" text:style-name="List6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6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61Level0" style:family="text">
      <style:text-properties style:font-name="Symbol"/>
    </style:style>
    <style:style style:name="List61Level1" style:family="text">
      <style:text-properties style:font-name="Courier New" style:font-name-complex="Courier New"/>
    </style:style>
    <style:style style:name="List61Level2" style:family="text">
      <style:text-properties style:font-name="Wingdings"/>
    </style:style>
    <style:style style:name="List61Level3" style:family="text">
      <style:text-properties style:font-name="Symbol"/>
    </style:style>
    <style:style style:name="List61Level4" style:family="text">
      <style:text-properties style:font-name="Courier New" style:font-name-complex="Courier New"/>
    </style:style>
    <style:style style:name="List61Level5" style:family="text">
      <style:text-properties style:font-name="Wingdings"/>
    </style:style>
    <style:style style:name="List61Level6" style:family="text">
      <style:text-properties style:font-name="Symbol"/>
    </style:style>
    <style:style style:name="List61Level7" style:family="text">
      <style:text-properties style:font-name="Courier New" style:font-name-complex="Courier New"/>
    </style:style>
    <style:style style:name="List61Level8" style:family="text">
      <style:text-properties style:font-name="Wingdings"/>
    </style:style>
    <text:list-style style:name="LS61">
      <text:list-level-style-bullet text:bullet-char="" text:style-name="List6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6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62Level0" style:family="text">
      <style:text-properties style:font-name="Symbol"/>
    </style:style>
    <style:style style:name="List62Level1" style:family="text">
      <style:text-properties style:font-name="Courier New" style:font-name-complex="Courier New"/>
    </style:style>
    <style:style style:name="List62Level2" style:family="text">
      <style:text-properties style:font-name="Wingdings"/>
    </style:style>
    <style:style style:name="List62Level3" style:family="text">
      <style:text-properties style:font-name="Symbol"/>
    </style:style>
    <style:style style:name="List62Level4" style:family="text">
      <style:text-properties style:font-name="Courier New" style:font-name-complex="Courier New"/>
    </style:style>
    <style:style style:name="List62Level5" style:family="text">
      <style:text-properties style:font-name="Wingdings"/>
    </style:style>
    <style:style style:name="List62Level6" style:family="text">
      <style:text-properties style:font-name="Symbol"/>
    </style:style>
    <style:style style:name="List62Level7" style:family="text">
      <style:text-properties style:font-name="Courier New" style:font-name-complex="Courier New"/>
    </style:style>
    <style:style style:name="List62Level8" style:family="text">
      <style:text-properties style:font-name="Wingdings"/>
    </style:style>
    <text:list-style style:name="LS62">
      <text:list-level-style-bullet text:bullet-char="" text:style-name="List6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6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63Level0" style:family="text">
      <style:text-properties style:font-name="Symbol"/>
    </style:style>
    <style:style style:name="List63Level1" style:family="text">
      <style:text-properties style:font-name="Courier New"/>
    </style:style>
    <style:style style:name="List63Level2" style:family="text">
      <style:text-properties style:font-name="Wingdings"/>
    </style:style>
    <style:style style:name="List63Level3" style:family="text">
      <style:text-properties style:font-name="Symbol"/>
    </style:style>
    <style:style style:name="List63Level4" style:family="text">
      <style:text-properties style:font-name="Courier New"/>
    </style:style>
    <style:style style:name="List63Level5" style:family="text">
      <style:text-properties style:font-name="Wingdings"/>
    </style:style>
    <style:style style:name="List63Level6" style:family="text">
      <style:text-properties style:font-name="Symbol"/>
    </style:style>
    <style:style style:name="List63Level7" style:family="text">
      <style:text-properties style:font-name="Courier New"/>
    </style:style>
    <style:style style:name="List63Level8" style:family="text">
      <style:text-properties style:font-name="Wingdings"/>
    </style:style>
    <text:list-style style:name="LS63">
      <text:list-level-style-bullet text:bullet-char="" text:style-name="List6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6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6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6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6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64">
      <text:list-level-style-number style:num-format="1" text:style-name="List64Level0" style:num-suffix=")" style:num-prefix="(" text:level="1">
        <style:list-level-properties text:space-before="0.106cm" text:min-label-width="0.635cm" fo:text-align="start" text:list-level-position-and-space-mode="label-alignment">
          <style:list-level-label-alignment text:label-followed-by="listtab" fo:margin-left="0.741cm" fo:text-indent="-0.635cm"/>
        </style:list-level-properties>
      </text:list-level-style-number>
      <text:list-level-style-number style:num-format="a" text:style-name="List64Level1" style:num-suffix="." text:level="2">
        <style:list-level-properties text:space-before="1.376cm" text:min-label-width="0.635cm" fo:text-align="start" text:list-level-position-and-space-mode="label-alignment">
          <style:list-level-label-alignment text:label-followed-by="listtab" fo:margin-left="2.011cm" fo:text-indent="-0.635cm"/>
        </style:list-level-properties>
      </text:list-level-style-number>
      <text:list-level-style-number style:num-format="i" text:style-name="List64Level2" style:num-suffix="." text:level="3">
        <style:list-level-properties text:min-label-width="3.281cm" text:min-label-distance="0.318cm" fo:text-align="end" text:list-level-position-and-space-mode="label-alignment">
          <style:list-level-label-alignment text:label-followed-by="listtab" fo:margin-left="3.281cm" fo:text-indent="-0.318cm"/>
        </style:list-level-properties>
      </text:list-level-style-number>
      <text:list-level-style-number style:num-format="1" text:style-name="List64Level3" style:num-suffix="." text:level="4">
        <style:list-level-properties text:space-before="3.916cm" text:min-label-width="0.635cm" fo:text-align="start" text:list-level-position-and-space-mode="label-alignment">
          <style:list-level-label-alignment text:label-followed-by="listtab" fo:margin-left="4.551cm" fo:text-indent="-0.635cm"/>
        </style:list-level-properties>
      </text:list-level-style-number>
      <text:list-level-style-number style:num-format="a" text:style-name="List64Level4" style:num-suffix="." text:level="5">
        <style:list-level-properties text:space-before="5.186cm" text:min-label-width="0.635cm" fo:text-align="start" text:list-level-position-and-space-mode="label-alignment">
          <style:list-level-label-alignment text:label-followed-by="listtab" fo:margin-left="5.821cm" fo:text-indent="-0.635cm"/>
        </style:list-level-properties>
      </text:list-level-style-number>
      <text:list-level-style-number style:num-format="i" text:style-name="List64Level5" style:num-suffix="." text:level="6">
        <style:list-level-properties text:min-label-width="7.091cm" text:min-label-distance="0.318cm" fo:text-align="end" text:list-level-position-and-space-mode="label-alignment">
          <style:list-level-label-alignment text:label-followed-by="listtab" fo:margin-left="7.091cm" fo:text-indent="-0.318cm"/>
        </style:list-level-properties>
      </text:list-level-style-number>
      <text:list-level-style-number style:num-format="1" text:style-name="List64Level6" style:num-suffix="." text:level="7">
        <style:list-level-properties text:space-before="7.726cm" text:min-label-width="0.635cm" fo:text-align="start" text:list-level-position-and-space-mode="label-alignment">
          <style:list-level-label-alignment text:label-followed-by="listtab" fo:margin-left="8.361cm" fo:text-indent="-0.635cm"/>
        </style:list-level-properties>
      </text:list-level-style-number>
      <text:list-level-style-number style:num-format="a" text:style-name="List64Level7" style:num-suffix="." text:level="8">
        <style:list-level-properties text:space-before="8.996cm" text:min-label-width="0.635cm" fo:text-align="start" text:list-level-position-and-space-mode="label-alignment">
          <style:list-level-label-alignment text:label-followed-by="listtab" fo:margin-left="9.631cm" fo:text-indent="-0.635cm"/>
        </style:list-level-properties>
      </text:list-level-style-number>
      <text:list-level-style-number style:num-format="i" text:style-name="List64Level8" style:num-suffix="." text:level="9">
        <style:list-level-properties text:min-label-width="10.901cm" text:min-label-distance="0.318cm" fo:text-align="end" text:list-level-position-and-space-mode="label-alignment">
          <style:list-level-label-alignment text:label-followed-by="listtab" fo:margin-left="10.901cm" fo:text-indent="-0.318cm"/>
        </style:list-level-properties>
      </text:list-level-style-number>
    </text:list-style>
    <text:list-style style:name="LS65">
      <text:list-level-style-number style:num-format="1" text:style-name="List6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6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6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6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6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6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6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6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6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66">
      <text:list-level-style-number style:num-format="1" text:style-name="List66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6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66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6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6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66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6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6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66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67">
      <text:list-level-style-number style:num-format="1" text:style-name="List67Level0" style:num-suffix=")" style:num-prefix="(" text:level="1">
        <style:list-level-properties text:space-before="0.106cm" text:min-label-width="0.635cm" fo:text-align="start" text:list-level-position-and-space-mode="label-alignment">
          <style:list-level-label-alignment text:label-followed-by="listtab" fo:margin-left="0.741cm" fo:text-indent="-0.635cm"/>
        </style:list-level-properties>
      </text:list-level-style-number>
      <text:list-level-style-number style:num-format="a" text:style-name="List67Level1" style:num-suffix="." text:level="2">
        <style:list-level-properties text:space-before="1.376cm" text:min-label-width="0.635cm" fo:text-align="start" text:list-level-position-and-space-mode="label-alignment">
          <style:list-level-label-alignment text:label-followed-by="listtab" fo:margin-left="2.011cm" fo:text-indent="-0.635cm"/>
        </style:list-level-properties>
      </text:list-level-style-number>
      <text:list-level-style-number style:num-format="i" text:style-name="List67Level2" style:num-suffix="." text:level="3">
        <style:list-level-properties text:min-label-width="3.281cm" text:min-label-distance="0.318cm" fo:text-align="end" text:list-level-position-and-space-mode="label-alignment">
          <style:list-level-label-alignment text:label-followed-by="listtab" fo:margin-left="3.281cm" fo:text-indent="-0.318cm"/>
        </style:list-level-properties>
      </text:list-level-style-number>
      <text:list-level-style-number style:num-format="1" text:style-name="List67Level3" style:num-suffix="." text:level="4">
        <style:list-level-properties text:space-before="3.916cm" text:min-label-width="0.635cm" fo:text-align="start" text:list-level-position-and-space-mode="label-alignment">
          <style:list-level-label-alignment text:label-followed-by="listtab" fo:margin-left="4.551cm" fo:text-indent="-0.635cm"/>
        </style:list-level-properties>
      </text:list-level-style-number>
      <text:list-level-style-number style:num-format="a" text:style-name="List67Level4" style:num-suffix="." text:level="5">
        <style:list-level-properties text:space-before="5.186cm" text:min-label-width="0.635cm" fo:text-align="start" text:list-level-position-and-space-mode="label-alignment">
          <style:list-level-label-alignment text:label-followed-by="listtab" fo:margin-left="5.821cm" fo:text-indent="-0.635cm"/>
        </style:list-level-properties>
      </text:list-level-style-number>
      <text:list-level-style-number style:num-format="i" text:style-name="List67Level5" style:num-suffix="." text:level="6">
        <style:list-level-properties text:min-label-width="7.091cm" text:min-label-distance="0.318cm" fo:text-align="end" text:list-level-position-and-space-mode="label-alignment">
          <style:list-level-label-alignment text:label-followed-by="listtab" fo:margin-left="7.091cm" fo:text-indent="-0.318cm"/>
        </style:list-level-properties>
      </text:list-level-style-number>
      <text:list-level-style-number style:num-format="1" text:style-name="List67Level6" style:num-suffix="." text:level="7">
        <style:list-level-properties text:space-before="7.726cm" text:min-label-width="0.635cm" fo:text-align="start" text:list-level-position-and-space-mode="label-alignment">
          <style:list-level-label-alignment text:label-followed-by="listtab" fo:margin-left="8.361cm" fo:text-indent="-0.635cm"/>
        </style:list-level-properties>
      </text:list-level-style-number>
      <text:list-level-style-number style:num-format="a" text:style-name="List67Level7" style:num-suffix="." text:level="8">
        <style:list-level-properties text:space-before="8.996cm" text:min-label-width="0.635cm" fo:text-align="start" text:list-level-position-and-space-mode="label-alignment">
          <style:list-level-label-alignment text:label-followed-by="listtab" fo:margin-left="9.631cm" fo:text-indent="-0.635cm"/>
        </style:list-level-properties>
      </text:list-level-style-number>
      <text:list-level-style-number style:num-format="i" text:style-name="List67Level8" style:num-suffix="." text:level="9">
        <style:list-level-properties text:min-label-width="10.901cm" text:min-label-distance="0.318cm" fo:text-align="end" text:list-level-position-and-space-mode="label-alignment">
          <style:list-level-label-alignment text:label-followed-by="listtab" fo:margin-left="10.901cm" fo:text-indent="-0.318cm"/>
        </style:list-level-properties>
      </text:list-level-style-number>
    </text:list-style>
    <style:style style:name="List68Level0" style:family="text">
      <style:text-properties style:font-name="Arial" style:font-name-asian="Times New Roman" style:font-name-complex="Times New Roman"/>
    </style:style>
    <text:list-style style:name="LS68">
      <text:list-level-style-number style:num-format="1" text:style-name="List68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Times New Roman"/>
      </text:list-level-style-number>
      <text:list-level-style-number style:num-format="a" text:style-name="List6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6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6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6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6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6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6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6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69">
      <text:list-level-style-number style:num-format="1" text:style-name="List69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6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69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6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6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69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6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6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69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70">
      <text:list-level-style-number style:num-format="1" text:style-name="List70Level0" style:num-suffix=")" style:num-prefix="(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7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70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7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7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70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7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7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70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71">
      <text:list-level-style-number style:num-format="1" text:style-name="List71Level0" style:num-suffix=")" style:num-prefix="(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7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7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7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7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7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7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7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7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72Level0" style:family="text">
      <style:text-properties style:font-name="Symbol" style:font-name-asian="Aptos" style:font-name-complex="Times New Roman"/>
    </style:style>
    <style:style style:name="List72Level1" style:family="text">
      <style:text-properties style:font-name="Courier New" style:font-name-complex="Courier New"/>
    </style:style>
    <style:style style:name="List72Level2" style:family="text">
      <style:text-properties style:font-name="Wingdings"/>
    </style:style>
    <style:style style:name="List72Level3" style:family="text">
      <style:text-properties style:font-name="Symbol"/>
    </style:style>
    <style:style style:name="List72Level4" style:family="text">
      <style:text-properties style:font-name="Courier New" style:font-name-complex="Courier New"/>
    </style:style>
    <style:style style:name="List72Level5" style:family="text">
      <style:text-properties style:font-name="Wingdings"/>
    </style:style>
    <style:style style:name="List72Level6" style:family="text">
      <style:text-properties style:font-name="Symbol"/>
    </style:style>
    <style:style style:name="List72Level7" style:family="text">
      <style:text-properties style:font-name="Courier New" style:font-name-complex="Courier New"/>
    </style:style>
    <style:style style:name="List72Level8" style:family="text">
      <style:text-properties style:font-name="Wingdings"/>
    </style:style>
    <text:list-style style:name="LS72">
      <text:list-level-style-bullet text:bullet-char="" text:style-name="List7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style:font-name-asian="Aptos" style:font-name-complex="Times New Roman"/>
      </text:list-level-style-bullet>
      <text:list-level-style-bullet text:bullet-char="o" text:style-name="List7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7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7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7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7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73">
      <text:list-level-style-number style:num-format="1" text:style-name="List7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7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7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7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7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7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7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7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7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 text:citation-style-name="Endnote_20_reference" text:citation-body-style-name="Endnote_20_text"/>
  </office:styles>
  <office:automatic-styles>
    <style:page-layout style:name="pm1">
      <style:page-layout-properties style:print-orientation="portrait" fo:page-width="21.001cm" fo:page-height="29.7cm" fo:padding-top="0cm" fo:margin-top="1.251cm" fo:padding-bottom="0cm" fo:margin-bottom="1.249cm" fo:padding-left="0cm" fo:margin-left="2.54cm" fo:padding-right="0cm" fo:margin-right="2.54cm"/>
      <style:footer-style>
        <style:header-footer-properties fo:min-height="0.002cm" style:dynamic-spacing="true"/>
      </style:footer-style>
    </style:page-layout>
    <style:style style:name="P1" style:family="paragraph" style:parent-style-name="Footer" style:master-page-name="Standard">
      <style:paragraph-properties fo:text-align="center"/>
      <style:text-properties fo:font-size="11pt" style:font-size-asian="11pt" style:font-size-complex="11pt"/>
    </style:style>
    <style:style style:name="FR1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padding-right="0.706cm" fo:border-right="none" style:horizontal-pos="right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2" style:family="paragraph" style:parent-style-name="Normal"/>
    <style:style style:name="T2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P3" style:family="paragraph" style:parent-style-name="Footer">
      <style:paragraph-properties fo:text-align="center"/>
      <style:text-properties fo:font-size="11pt" style:font-size-asian="11pt" style:font-size-complex="11pt"/>
    </style:style>
    <style:style style:name="P4" style:family="paragraph" style:parent-style-name="Footer">
      <style:paragraph-properties fo:text-align="center"/>
    </style:style>
    <style:style style:name="T4_1" style:family="text"/>
    <style:style style:name="P5" style:family="paragraph" style:parent-style-name="Footer"/>
  </office:automatic-styles>
  <office:master-styles>
    <style:master-page style:name="Standard" style:page-layout-name="pm1">
      <style:footer>
        <text:p text:style-name="P1"><draw:frame svg:x="0cm" svg:y="0cm" svg:width="3.06cm" svg:height="0.926cm" draw:style-name="FR1" text:anchor-type="page" draw:z-index="4"><draw:text-box fo:min-height="0.926cm"><text:p text:style-name="P2"><text:span text:style-name="T2_1">Official<text:s/>Use<text:s/>Only</text:span></text:p></draw:text-box><svg:desc>Official Use Only</svg:desc></draw:frame></text:p>
        <text:p text:style-name="P3"/>
        <text:p text:style-name="P4"><text:span text:style-name="T4_1"><text:page-number text:select-page="current"/></text:span></text:p>
        <text:p text:style-name="P5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Annual Review</dc:title>
    <meta:initial-creator>Anne Brooks</meta:initial-creator>
    <meta:creation-date>2026-05-07T07:25:00</meta:creation-date>
    <dc:creator>Aref Abujamouse</dc:creator>
    <dc:date>2026-06-15T12:54:00</dc:date>
    <meta:editing-cycles>115</meta:editing-cycles>
    <meta:document-statistic meta:page-count="19" meta:paragraph-count="354" meta:row-count="1170" meta:word-count="7429" meta:character-count="50392" meta:non-whitespace-character-count="43317"/>
    <meta:user-defined meta:name="Business Document Type">Annual review</meta:user-defined>
    <meta:user-defined meta:name="ClassificationContentMarkingFooterFontProps">#000000,10,Calibri</meta:user-defined>
    <meta:user-defined meta:name="ClassificationContentMarkingFooterShapeIds">7,71a9ae75,5469bb7f,47c53303</meta:user-defined>
    <meta:user-defined meta:name="ClassificationContentMarkingFooterText">Official Use Only</meta:user-defined>
    <meta:user-defined meta:name="ContentTypeId">0x010100A9E804AD2130B047BEB1B1355903FA59070095E3249133C25141B7E74C06201A0A13</meta:user-defined>
    <meta:user-defined meta:name="docLang">en</meta:user-defined>
    <meta:user-defined meta:name="DocumentIdentifier">S30045122</meta:user-defined>
    <meta:user-defined meta:name="MediaServiceImageTags"/>
    <meta:user-defined meta:name="MSIP_Label_9e9cc48d-6fba-4c12-9882-137473def580_ActionId">d4919ea7-280d-4e60-8528-17827166ba9a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6-19T02:53:36Z</meta:user-defined>
    <meta:user-defined meta:name="MSIP_Label_9e9cc48d-6fba-4c12-9882-137473def580_SiteId">d3a2d0d3-7cc8-4f52-bbf9-85bd43d94279</meta:user-defined>
    <meta:user-defined meta:name="MSIP_Label_e4c996da-17fa-4fc5-8989-2758fb4cf86b_ActionId">919708a4-416e-499e-8edc-0000a189eb48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6-16T13:10:56Z</meta:user-defined>
    <meta:user-defined meta:name="MSIP_Label_e4c996da-17fa-4fc5-8989-2758fb4cf86b_SiteId">cdf709af-1a18-4c74-bd93-6d14a64d73b3</meta:user-defined>
    <meta:user-defined meta:name="MSIP_Label_f1bf45b6-5649-4236-82a3-f45024cd282e_ActionId">42c2ef35-accd-44c7-93c7-cafc59caa28b</meta:user-defined>
    <meta:user-defined meta:name="MSIP_Label_f1bf45b6-5649-4236-82a3-f45024cd282e_ContentBits">2</meta:user-defined>
    <meta:user-defined meta:name="MSIP_Label_f1bf45b6-5649-4236-82a3-f45024cd282e_Enabled">true</meta:user-defined>
    <meta:user-defined meta:name="MSIP_Label_f1bf45b6-5649-4236-82a3-f45024cd282e_Method">Standard</meta:user-defined>
    <meta:user-defined meta:name="MSIP_Label_f1bf45b6-5649-4236-82a3-f45024cd282e_Name">Official Use Only</meta:user-defined>
    <meta:user-defined meta:name="MSIP_Label_f1bf45b6-5649-4236-82a3-f45024cd282e_SetDate">2025-07-09T08:34:13Z</meta:user-defined>
    <meta:user-defined meta:name="MSIP_Label_f1bf45b6-5649-4236-82a3-f45024cd282e_SiteId">31a2fec0-266b-4c67-b56e-2796d8f59c36</meta:user-defined>
    <meta:user-defined meta:name="MSIP_Label_f1bf45b6-5649-4236-82a3-f45024cd282e_Tag">10, 3, 0, 2</meta:user-defined>
  </office:meta>
</office:document-meta>
</file>