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14pt" style:font-size-asian="14pt" style:font-name-complex="Arial" fo:font-weight="bold" style:font-weight-asian="bold"/>
    </style:style>
    <style:style style:name="P2" style:family="paragraph" style:parent-style-name="Normal">
      <style:text-properties fo:font-style="italic" style:font-style-asian="italic" style:font-name-complex="Arial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7.553cm"/>
    </style:style>
    <style:style style:name="Column2" style:family="table-column">
      <style:table-column-properties style:column-width="5.175cm"/>
    </style:style>
    <style:style style:name="Column3" style:family="table-column">
      <style:table-column-properties style:column-width="5.062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/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7" style:family="paragraph" style:parent-style-name="Normal"/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1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name-complex="Arial" style:font-size-complex="11pt" fo:font-weight="bold" style:font-weight-asian="bold"/>
    </style:style>
    <style:style style:name="P12" style:family="paragraph" style:parent-style-name="Normal"/>
    <style:style style:name="T12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791cm" fo:margin-left="0.19cm"/>
    </style:style>
    <style:style style:name="Column4" style:family="table-column">
      <style:table-column-properties style:column-width="3.535cm"/>
    </style:style>
    <style:style style:name="Column5" style:family="table-column">
      <style:table-column-properties style:column-width="1.598cm"/>
    </style:style>
    <style:style style:name="Column6" style:family="table-column">
      <style:table-column-properties style:column-width="1.6cm"/>
    </style:style>
    <style:style style:name="Column7" style:family="table-column">
      <style:table-column-properties style:column-width="1.6cm"/>
    </style:style>
    <style:style style:name="Column8" style:family="table-column">
      <style:table-column-properties style:column-width="1.6cm"/>
    </style:style>
    <style:style style:name="Column9" style:family="table-column">
      <style:table-column-properties style:column-width="1.598cm"/>
    </style:style>
    <style:style style:name="Column10" style:family="table-column">
      <style:table-column-properties style:column-width="1.6cm"/>
    </style:style>
    <style:style style:name="Column11" style:family="table-column">
      <style:table-column-properties style:column-width="1.6cm"/>
    </style:style>
    <style:style style:name="Column12" style:family="table-column">
      <style:table-column-properties style:column-width="1.6cm"/>
    </style:style>
    <style:style style:name="Column13" style:family="table-column">
      <style:table-column-properties style:column-width="1.46cm"/>
    </style:style>
    <style:style style:name="Row4" style:family="table-row"/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" style:family="table-row"/>
    <style:style style:name="Cell1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fo:background-color="#fbd5b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fo:background-color="#9afd8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" style:family="table-row">
      <style:table-row-properties style:min-row-height="0.926cm"/>
    </style:style>
    <style:style style:name="Cell2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3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0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2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4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6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fo:background-color="#ff5b5b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4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4" style:family="table-column">
      <style:table-column-properties style:column-width="5.741cm"/>
    </style:style>
    <style:style style:name="Column15" style:family="table-column">
      <style:table-column-properties style:column-width="12.049cm"/>
    </style:style>
    <style:style style:name="Row7" style:family="table-row"/>
    <style:style style:name="Cell3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/>
    <style:style style:name="T45_2" style:family="text" style:parent-style-name="Internet_20_link">
      <style:text-properties fo:color="#0000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4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8" style:family="table-row">
      <style:table-row-properties style:min-row-height="1.062cm"/>
    </style:style>
    <style:style style:name="Cell4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8" style:family="paragraph" style:parent-style-name="Normal">
      <style:text-properties fo:font-size="11pt" style:font-size-asian="11pt" style:font-name-complex="Arial" style:font-size-complex="11pt"/>
    </style:style>
    <style:style style:name="P49" style:family="paragraph" style:parent-style-name="Normal">
      <style:text-properties fo:font-style="italic" style:font-style-asian="italic" fo:font-size="10pt" style:font-size-asian="10pt" style:font-name-complex="Arial" style:font-size-complex="10pt"/>
    </style:style>
    <style:style style:name="P50" style:family="paragraph" style:parent-style-name="Normal">
      <style:paragraph-properties fo:break-before="page"/>
    </style:style>
    <style:style style:name="P51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_1" style:family="text">
      <style:text-properties fo:font-size="14pt" style:font-size-asian="14pt" style:font-name-complex="Arial" fo:font-weight="bold" style:font-weight-asian="bold"/>
    </style:style>
    <style:style style:name="T51_2" style:family="text">
      <style:text-properties fo:font-size="10pt" style:font-size-asian="10pt" style:font-name-complex="Arial" style:font-size-complex="10pt"/>
    </style:style>
    <style:style style:name="P52" style:family="paragraph" style:parent-style-name="Normal">
      <style:paragraph-properties fo:margin-top="0.212cm"/>
    </style:style>
    <style:style style:name="T5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3" style:family="paragraph" style:parent-style-name="Normal">
      <style:paragraph-properties fo:text-align="justify" fo:margin-top="0.212cm"/>
    </style:style>
    <style:style style:name="T53_1" style:family="text">
      <style:text-properties fo:font-size="10pt" style:font-size-asian="10pt" style:font-name-complex="Arial" style:font-size-complex="10pt"/>
    </style:style>
    <style:style style:name="T53_2" style:family="text">
      <style:text-properties fo:font-size="10pt" style:font-size-asian="10pt" style:font-name-complex="Arial" style:font-size-complex="10pt"/>
    </style:style>
    <style:style style:name="T53_3" style:family="text">
      <style:text-properties fo:font-size="10pt" style:font-size-asian="10pt" style:font-name-complex="Arial" style:font-size-complex="10pt"/>
    </style:style>
    <style:style style:name="T53_4" style:family="text">
      <style:text-properties fo:font-size="10pt" style:font-size-asian="10pt" style:font-name-complex="Arial" style:font-size-complex="10pt"/>
    </style:style>
    <style:style style:name="T53_5" style:family="text">
      <style:text-properties fo:font-size="10pt" style:font-size-asian="10pt" style:font-name-complex="Arial" style:font-size-complex="10pt"/>
    </style:style>
    <style:style style:name="P54" style:family="paragraph" style:parent-style-name="Normal">
      <style:paragraph-properties fo:text-align="justify" fo:margin-top="0.212cm"/>
    </style:style>
    <style:style style:name="T54_1" style:family="text">
      <style:text-properties fo:color="#000000" fo:font-size="10pt" style:font-size-asian="10pt" style:font-name-complex="Arial" style:font-size-complex="10pt"/>
    </style:style>
    <style:style style:name="P55" style:family="paragraph" style:parent-style-name="Normal">
      <style:paragraph-properties fo:text-align="justify" fo:margin-top="0.212cm"/>
    </style:style>
    <style:style style:name="T55_1" style:family="text">
      <style:text-properties fo:color="#000000" fo:font-size="10pt" style:font-size-asian="10pt" style:font-name-complex="Arial" style:font-size-complex="10pt"/>
    </style:style>
    <style:style style:name="T55_2" style:family="text">
      <style:text-properties fo:color="#000000" fo:font-size="10pt" style:font-size-asian="10pt" style:font-name-complex="Arial" style:font-size-complex="10pt"/>
    </style:style>
    <style:style style:name="T55_3" style:family="text">
      <style:text-properties fo:color="#000000" fo:font-size="10pt" style:font-size-asian="10pt" style:font-name-complex="Arial" style:font-size-complex="10pt"/>
    </style:style>
    <style:style style:name="T55_4" style:family="text">
      <style:text-properties fo:color="#000000" fo:font-size="10pt" style:font-size-asian="10pt" style:font-name-complex="Arial" style:font-size-complex="10pt"/>
    </style:style>
    <style:style style:name="T55_5" style:family="text">
      <style:text-properties fo:color="#000000" fo:font-size="10pt" style:font-size-asian="10pt" style:font-name-complex="Arial" style:font-size-complex="10pt"/>
    </style:style>
    <style:style style:name="T55_6" style:family="text">
      <style:text-properties fo:color="#000000" fo:font-size="10pt" style:font-size-asian="10pt" style:font-name-complex="Arial" style:font-size-complex="10pt"/>
    </style:style>
    <style:style style:name="P56" style:family="paragraph" style:parent-style-name="Normal">
      <style:paragraph-properties fo:text-align="justify" fo:margin-top="0.212cm"/>
    </style:style>
    <style:style style:name="T56_1" style:family="text">
      <style:text-properties fo:color="#000000" fo:font-size="10pt" style:font-name-asian="Arial" style:font-size-asian="10pt" style:font-name-complex="Arial" style:font-size-complex="10pt"/>
    </style:style>
    <style:style style:name="T56_2" style:family="text">
      <style:text-properties fo:color="#000000" fo:font-size="10pt" style:font-name-asian="Arial" style:font-size-asian="10pt" style:font-name-complex="Arial" style:font-size-complex="10pt"/>
    </style:style>
    <style:style style:name="T56_3" style:family="text">
      <style:text-properties fo:color="#000000" fo:font-size="10pt" style:font-name-asian="Arial" style:font-size-asian="10pt" style:font-name-complex="Arial" style:font-size-complex="10pt"/>
    </style:style>
    <style:style style:name="T56_4" style:family="text">
      <style:text-properties fo:color="#000000" fo:font-size="10pt" style:font-name-asian="Arial" style:font-size-asian="10pt" style:font-name-complex="Arial" style:font-size-complex="10pt"/>
    </style:style>
    <style:style style:name="T56_5" style:family="text">
      <style:text-properties fo:font-size="10pt" style:font-name-asian="Arial" style:font-size-asian="10pt" style:font-name-complex="Arial" style:font-size-complex="10pt"/>
    </style:style>
    <style:style style:name="T56_6" style:family="text">
      <style:text-properties fo:color="#000000" fo:font-size="10pt" style:font-name-asian="Arial" style:font-size-asian="10pt" style:font-name-complex="Arial" style:font-size-complex="10pt"/>
    </style:style>
    <style:style style:name="T56_7" style:family="text">
      <style:text-properties fo:color="#000000" fo:font-size="10pt" style:font-name-asian="Arial" style:font-size-asian="10pt" style:font-name-complex="Arial" style:font-size-complex="10pt"/>
    </style:style>
    <style:style style:name="T56_8" style:family="text">
      <style:text-properties fo:color="#000000" fo:font-size="10pt" style:font-name-asian="Arial" style:font-size-asian="10pt" style:font-name-complex="Arial" style:font-size-complex="10pt"/>
    </style:style>
    <style:style style:name="P57" style:family="paragraph" style:parent-style-name="Normal">
      <style:paragraph-properties fo:text-align="justify" fo:margin-top="0.212cm" fo:margin-bottom="0.212cm"/>
    </style:style>
    <style:style style:name="T57_1" style:family="text">
      <style:text-properties fo:font-size="10pt" style:font-size-asian="10pt" style:font-name-complex="Arial" style:font-size-complex="10pt"/>
    </style:style>
    <style:style style:name="T57_2" style:family="text">
      <style:text-properties fo:font-size="10pt" style:font-size-asian="10pt" style:font-name-complex="Arial" style:font-size-complex="10pt"/>
    </style:style>
    <style:style style:name="T57_3" style:family="text">
      <style:text-properties fo:font-size="10pt" style:font-size-asian="10pt" style:font-name-complex="Arial" style:font-size-complex="10pt"/>
    </style:style>
    <style:style style:name="T57_4" style:family="text">
      <style:text-properties fo:font-size="10pt" style:font-size-asian="10pt" style:font-name-complex="Arial" style:font-size-complex="10pt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font-size="10pt" style:font-size-asian="10pt" style:font-name-complex="Arial" style:font-size-complex="10pt"/>
    </style:style>
    <style:style style:name="T58_2" style:family="text">
      <style:text-properties fo:font-size="10pt" style:font-size-asian="10pt" style:font-name-complex="Arial" style:font-size-complex="10pt"/>
    </style:style>
    <style:style style:name="T58_3" style:family="text">
      <style:text-properties fo:font-size="10pt" style:font-size-asian="10pt" style:font-name-complex="Arial" style:font-size-complex="10pt"/>
    </style:style>
    <style:style style:name="T58_4" style:family="text">
      <style:text-properties fo:font-size="10pt" style:font-size-asian="10pt" style:font-name-complex="Arial" style:font-size-complex="10pt"/>
    </style:style>
    <style:style style:name="T58_5" style:family="text">
      <style:text-properties fo:font-size="10pt" style:font-size-asian="10pt" style:font-name-complex="Arial" style:font-size-complex="10pt"/>
    </style:style>
    <style:style style:name="T58_6" style:family="text">
      <style:text-properties fo:font-size="10pt" style:font-size-asian="10pt" style:font-name-complex="Arial" style:font-size-complex="10pt"/>
    </style:style>
    <style:style style:name="T58_7" style:family="text">
      <style:text-properties fo:font-size="10pt" style:font-size-asian="10pt" style:font-name-complex="Arial" style:font-size-complex="10pt"/>
    </style:style>
    <style:style style:name="T58_8" style:family="text">
      <style:text-properties fo:font-size="10pt" style:font-size-asian="10pt" style:font-name-complex="Arial" style:font-size-complex="10pt"/>
    </style:style>
    <style:style style:name="P5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1" style:family="paragraph" style:parent-style-name="Normal">
      <style:paragraph-properties fo:text-align="justify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61_1" style:family="text">
      <style:text-properties fo:font-size="10pt" style:font-size-asian="10pt" style:font-name-complex="Arial" style:font-size-complex="10pt"/>
    </style:style>
    <style:style style:name="P6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3" style:family="paragraph" style:parent-style-name="Normal">
      <style:paragraph-properties fo:text-align="justify" fo:margin-top="0.212cm"/>
    </style:style>
    <style:style style:name="T63_1" style:family="text">
      <style:text-properties fo:font-size="10pt" style:font-size-asian="10pt" style:font-name-complex="Arial" style:font-size-complex="10pt"/>
    </style:style>
    <style:style style:name="T63_2" style:family="text">
      <style:text-properties fo:font-size="10pt" style:font-size-asian="10pt" style:font-name-complex="Arial" style:font-size-complex="10pt"/>
    </style:style>
    <style:style style:name="T63_3" style:family="text">
      <style:text-properties fo:font-size="10pt" style:font-size-asian="10pt" style:font-name-complex="Arial" style:font-size-complex="10pt"/>
    </style:style>
    <style:style style:name="T63_4" style:family="text">
      <style:text-properties fo:font-size="10pt" style:font-size-asian="10pt" style:font-name-complex="Arial" style:font-size-complex="10pt"/>
    </style:style>
    <style:style style:name="T63_5" style:family="text">
      <style:text-properties fo:font-size="10pt" style:font-size-asian="10pt" style:font-name-complex="Arial" style:font-size-complex="10pt"/>
    </style:style>
    <style:style style:name="T63_6" style:family="text">
      <style:text-properties fo:font-size="10pt" style:font-size-asian="10pt" style:font-name-complex="Arial" style:font-size-complex="10pt"/>
    </style:style>
    <style:style style:name="T63_7" style:family="text">
      <style:text-properties fo:font-size="10pt" style:font-size-asian="10pt" style:font-name-complex="Arial" style:font-size-complex="10pt"/>
    </style:style>
    <style:style style:name="T63_8" style:family="text">
      <style:text-properties fo:font-size="10pt" style:font-size-asian="10pt" style:font-name-complex="Arial" style:font-size-complex="10pt"/>
    </style:style>
    <style:style style:name="T63_9" style:family="text">
      <style:text-properties fo:font-size="10pt" style:font-size-asian="10pt" style:font-name-complex="Arial" style:font-size-complex="10pt"/>
    </style:style>
    <style:style style:name="T63_10" style:family="text">
      <style:text-properties fo:font-size="10pt" style:font-size-asian="10pt" style:font-name-complex="Arial" style:font-size-complex="10pt"/>
    </style:style>
    <style:style style:name="T63_11" style:family="text">
      <style:text-properties fo:font-size="10pt" style:font-size-asian="10pt" style:font-name-complex="Arial" style:font-size-complex="10pt"/>
    </style:style>
    <style:style style:name="T63_12" style:family="text">
      <style:text-properties fo:font-size="10pt" style:font-size-asian="10pt" style:font-name-complex="Arial" style:font-size-complex="10pt"/>
    </style:style>
    <style:style style:name="T63_13" style:family="text">
      <style:text-properties fo:font-size="10pt" style:font-size-asian="10pt" style:font-name-complex="Arial" style:font-size-complex="10pt"/>
    </style:style>
    <style:style style:name="T63_14" style:family="text">
      <style:text-properties fo:font-size="10pt" style:font-size-asian="10pt" style:font-name-complex="Arial" style:font-size-complex="10pt"/>
    </style:style>
    <style:style style:name="T63_15" style:family="text">
      <style:text-properties fo:font-size="10pt" style:font-size-asian="10pt" style:font-name-complex="Arial" style:font-size-complex="10pt"/>
    </style:style>
    <style:style style:name="T63_16" style:family="text">
      <style:text-properties fo:font-size="10pt" style:font-size-asian="10pt" style:font-name-complex="Arial" style:font-size-complex="10pt"/>
    </style:style>
    <style:style style:name="P64" style:family="paragraph" style:parent-style-name="Normal">
      <style:paragraph-properties fo:text-align="justify" fo:margin-top="0.212cm"/>
    </style:style>
    <style:style style:name="T64_1" style:family="text">
      <style:text-properties fo:font-size="10pt" style:font-size-asian="10pt" style:font-name-complex="Arial" style:font-size-complex="10pt"/>
    </style:style>
    <style:style style:name="T64_2" style:family="text">
      <style:text-properties fo:font-size="10pt" style:font-size-asian="10pt" style:font-name-complex="Arial" style:font-size-complex="10pt"/>
    </style:style>
    <style:style style:name="T64_3" style:family="text">
      <style:text-properties fo:font-size="10pt" style:font-size-asian="10pt" style:font-name-complex="Arial" style:font-size-complex="10pt"/>
    </style:style>
    <style:style style:name="T64_4" style:family="text">
      <style:text-properties fo:font-size="10pt" style:font-size-asian="10pt" style:font-name-complex="Arial" style:font-size-complex="10pt"/>
    </style:style>
    <style:style style:name="T64_5" style:family="text">
      <style:text-properties fo:font-size="10pt" style:font-size-asian="10pt" style:font-name-complex="Arial" style:font-size-complex="10pt"/>
    </style:style>
    <style:style style:name="P65" style:family="paragraph" style:parent-style-name="Normal">
      <style:paragraph-properties fo:text-align="justify" fo:margin-top="0.212cm"/>
    </style:style>
    <style:style style:name="T65_1" style:family="text">
      <style:text-properties fo:font-size="10pt" style:font-name-asian="Arial" style:font-size-asian="10pt" style:font-name-complex="Arial" style:font-size-complex="10pt"/>
    </style:style>
    <style:style style:name="T65_2" style:family="text">
      <style:text-properties fo:font-size="10pt" style:font-name-asian="Arial" style:font-size-asian="10pt" style:font-name-complex="Arial" style:font-size-complex="10pt"/>
    </style:style>
    <style:style style:name="T65_3" style:family="text">
      <style:text-properties fo:font-size="10pt" style:font-name-asian="Arial" style:font-size-asian="10pt" style:font-name-complex="Arial" style:font-size-complex="10pt"/>
    </style:style>
    <style:style style:name="P66" style:family="paragraph" style:parent-style-name="Normal">
      <style:paragraph-properties fo:text-align="justify" fo:margin-top="0.212cm"/>
    </style:style>
    <style:style style:name="T66_1" style:family="text">
      <style:text-properties fo:font-size="10pt" style:font-size-asian="10pt" style:font-name-complex="Arial" style:font-size-complex="10pt"/>
    </style:style>
    <style:style style:name="T66_2" style:family="text">
      <style:text-properties fo:font-size="10pt" style:font-size-asian="10pt" style:font-name-complex="Arial" style:font-size-complex="10pt"/>
    </style:style>
    <style:style style:name="T66_3" style:family="text">
      <style:text-properties fo:font-size="10pt" style:font-size-asian="10pt" style:font-name-complex="Arial" style:font-size-complex="10pt"/>
    </style:style>
    <style:style style:name="T66_4" style:family="text">
      <style:text-properties fo:font-size="10pt" style:font-size-asian="10pt" style:font-name-complex="Arial" style:font-size-complex="10pt"/>
    </style:style>
    <style:style style:name="T66_5" style:family="text">
      <style:text-properties fo:font-size="10pt" style:font-size-asian="10pt" style:font-name-complex="Arial" style:font-size-complex="10pt"/>
    </style:style>
    <style:style style:name="P67" style:family="paragraph" style:parent-style-name="Normal">
      <style:paragraph-properties fo:text-align="justify" fo:margin-top="0.212cm"/>
    </style:style>
    <style:style style:name="T67_1" style:family="text">
      <style:text-properties fo:font-size="10pt" style:font-size-asian="10pt" style:font-name-complex="Arial" style:font-size-complex="10pt"/>
    </style:style>
    <style:style style:name="T67_2" style:family="text">
      <style:text-properties fo:font-size="10pt" style:font-size-asian="10pt" style:font-name-complex="Arial" style:font-size-complex="10pt"/>
    </style:style>
    <style:style style:name="T67_3" style:family="text">
      <style:text-properties fo:font-size="10pt" style:font-size-asian="10pt" style:font-name-complex="Arial" style:font-size-complex="10pt"/>
    </style:style>
    <style:style style:name="T67_4" style:family="text">
      <style:text-properties fo:font-size="10pt" style:font-size-asian="10pt" style:font-name-complex="Arial" style:font-size-complex="10pt"/>
    </style:style>
    <style:style style:name="T67_5" style:family="text">
      <style:text-properties fo:font-size="10pt" style:font-size-asian="10pt" style:font-name-complex="Arial" style:font-size-complex="10pt"/>
    </style:style>
    <style:style style:name="T67_6" style:family="text">
      <style:text-properties fo:font-size="10pt" style:font-size-asian="10pt" style:font-name-complex="Arial" style:font-size-complex="10pt"/>
    </style:style>
    <style:style style:name="T67_7" style:family="text">
      <style:text-properties fo:font-size="10pt" style:font-size-asian="10pt" style:font-name-complex="Arial" style:font-size-complex="10pt"/>
    </style:style>
    <style:style style:name="T67_8" style:family="text">
      <style:text-properties fo:font-size="10pt" style:font-size-asian="10pt" style:font-name-complex="Arial" style:font-size-complex="10pt"/>
    </style:style>
    <style:style style:name="T67_9" style:family="text">
      <style:text-properties fo:font-size="10pt" style:font-size-asian="10pt" style:font-name-complex="Arial" style:font-size-complex="10pt"/>
    </style:style>
    <style:style style:name="T67_10" style:family="text">
      <style:text-properties fo:font-size="10pt" style:font-size-asian="10pt" style:font-name-complex="Arial" style:font-size-complex="10pt"/>
    </style:style>
    <style:style style:name="T67_11" style:family="text">
      <style:text-properties fo:font-size="10pt" style:font-name-asian="Arial" style:font-size-asian="10pt" style:font-name-complex="Arial" style:font-size-complex="10pt"/>
    </style:style>
    <style:style style:name="T67_12" style:family="text" style:parent-style-name="Normal">
      <style:text-properties fo:font-size="10pt" style:font-name-asian="Arial" style:font-size-asian="10pt" style:font-name-complex="Arial" style:font-size-complex="10pt"/>
    </style:style>
    <style:style style:name="P68" style:family="paragraph" style:parent-style-name="Footnote_20_text">
      <style:paragraph-properties fo:text-align="justify"/>
    </style:style>
    <style:style style:name="T68_1" style:family="text"/>
    <style:style style:name="T68_2" style:family="text">
      <style:text-properties fo:font-size="9pt" style:font-size-asian="9pt" style:font-size-complex="9pt"/>
    </style:style>
    <style:style style:name="T68_3" style:family="text">
      <style:text-properties fo:font-size="10pt" style:font-name-asian="Arial" style:font-size-asian="10pt" style:font-name-complex="Arial" style:font-size-complex="10pt"/>
    </style:style>
    <style:style style:name="T68_4" style:family="text">
      <style:text-properties fo:font-size="10pt" style:font-name-asian="Arial" style:font-size-asian="10pt" style:font-name-complex="Arial" style:font-size-complex="10pt"/>
    </style:style>
    <style:style style:name="T68_5" style:family="text">
      <style:text-properties fo:font-size="10pt" style:font-name-asian="Arial" style:font-size-asian="10pt" style:font-name-complex="Arial" style:font-size-complex="10pt"/>
    </style:style>
    <style:style style:name="T68_6" style:family="text">
      <style:text-properties fo:font-size="10pt" style:font-name-asian="Arial" style:font-size-asian="10pt" style:font-name-complex="Arial" style:font-size-complex="10pt"/>
    </style:style>
    <style:style style:name="T68_7" style:family="text">
      <style:text-properties fo:font-size="10pt" style:font-name-asian="Arial" style:font-size-asian="10pt" style:font-name-complex="Arial" style:font-size-complex="10pt"/>
    </style:style>
    <style:style style:name="T68_8" style:family="text">
      <style:text-properties fo:font-size="10pt" style:font-name-asian="Arial" style:font-size-asian="10pt" style:font-name-complex="Arial" style:font-size-complex="10pt"/>
    </style:style>
    <style:style style:name="T68_9" style:family="text">
      <style:text-properties fo:font-size="10pt" style:font-name-asian="Arial" style:font-size-asian="10pt" style:font-name-complex="Arial" style:font-size-complex="10pt"/>
    </style:style>
    <style:style style:name="T68_10" style:family="text">
      <style:text-properties fo:font-size="10pt" style:font-size-asian="10pt" style:font-name-complex="Arial" style:font-size-complex="10pt"/>
    </style:style>
    <style:style style:name="T68_11" style:family="text">
      <style:text-properties fo:font-size="10pt" style:font-name-asian="Arial" style:font-size-asian="10pt" style:font-name-complex="Arial" style:font-size-complex="10pt"/>
    </style:style>
    <style:style style:name="T68_12" style:family="text">
      <style:text-properties fo:font-size="10pt" style:font-size-asian="10pt" style:font-name-complex="Arial" style:font-size-complex="10pt"/>
    </style:style>
    <style:style style:name="T68_13" style:family="text">
      <style:text-properties fo:font-size="10pt" style:font-size-asian="10pt" style:font-name-complex="Arial" style:font-size-complex="10pt"/>
    </style:style>
    <style:style style:name="T68_14" style:family="text">
      <style:text-properties fo:font-size="10pt" style:font-size-asian="10pt" style:font-name-complex="Arial" style:font-size-complex="10pt"/>
    </style:style>
    <style:style style:name="T68_15" style:family="text">
      <style:text-properties fo:font-size="10pt" style:font-size-asian="10pt" style:font-name-complex="Arial" style:font-size-complex="10pt"/>
    </style:style>
    <style:style style:name="T68_16" style:family="text">
      <style:text-properties fo:font-size="10pt" style:font-size-asian="10pt" style:font-name-complex="Arial" style:font-size-complex="10pt"/>
    </style:style>
    <style:style style:name="T68_17" style:family="text">
      <style:text-properties fo:font-size="10pt" style:font-size-asian="10pt" style:font-name-complex="Arial" style:font-size-complex="10pt"/>
    </style:style>
    <style:style style:name="T68_18" style:family="text">
      <style:text-properties fo:font-size="10pt" style:font-size-asian="10pt" style:font-name-complex="Arial" style:font-size-complex="10pt"/>
    </style:style>
    <style:style style:name="P69" style:family="paragraph" style:parent-style-name="Normal">
      <style:paragraph-properties fo:text-align="justify" fo:margin-top="0.212cm"/>
    </style:style>
    <style:style style:name="T69_1" style:family="text">
      <style:text-properties fo:font-size="10pt" style:font-size-asian="10pt" style:font-name-complex="Arial" style:font-size-complex="10pt"/>
    </style:style>
    <style:style style:name="P70" style:family="paragraph" style:parent-style-name="Normal">
      <style:paragraph-properties fo:margin-top="0.212cm"/>
    </style:style>
    <style:style style:name="T7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1" style:family="paragraph" style:parent-style-name="Normal">
      <style:paragraph-properties fo:text-align="justify" fo:margin-top="0.212cm"/>
    </style:style>
    <style:style style:name="T71_1" style:family="text">
      <style:text-properties fo:font-size="10pt" style:font-size-asian="10pt" style:font-name-complex="Arial" style:font-size-complex="10pt"/>
    </style:style>
    <style:style style:name="T71_2" style:family="text">
      <style:text-properties fo:font-size="10pt" style:font-size-asian="10pt" style:font-name-complex="Arial" style:font-size-complex="10pt"/>
    </style:style>
    <style:style style:name="T71_3" style:family="text">
      <style:text-properties fo:font-size="10pt" style:font-size-asian="10pt" style:font-name-complex="Arial" style:font-size-complex="10pt"/>
    </style:style>
    <style:style style:name="T71_4" style:family="text">
      <style:text-properties fo:font-size="10pt" style:font-size-asian="10pt" style:font-name-complex="Arial" style:font-size-complex="10pt"/>
    </style:style>
    <style:style style:name="T71_5" style:family="text">
      <style:text-properties fo:font-size="10pt" style:font-size-asian="10pt" style:font-name-complex="Arial" style:font-size-complex="10pt"/>
    </style:style>
    <style:style style:name="P72" style:family="paragraph" style:parent-style-name="Normal">
      <style:paragraph-properties fo:text-align="justify" fo:margin-top="0.212cm"/>
    </style:style>
    <style:style style:name="T72_1" style:family="text">
      <style:text-properties fo:font-size="10pt" style:font-size-asian="10pt" style:font-name-complex="Arial" style:font-size-complex="10pt"/>
    </style:style>
    <style:style style:name="T72_2" style:family="text">
      <style:text-properties fo:font-size="10pt" style:font-size-asian="10pt" style:font-name-complex="Arial" style:font-size-complex="10pt"/>
    </style:style>
    <style:style style:name="P73" style:family="paragraph" style:parent-style-name="Normal">
      <style:paragraph-properties fo:text-align="justify" fo:margin-top="0.212cm"/>
    </style:style>
    <style:style style:name="T73_1" style:family="text">
      <style:text-properties fo:font-size="10pt" style:font-size-asian="10pt" style:font-name-complex="Arial" style:font-size-complex="10pt"/>
    </style:style>
    <style:style style:name="P74" style:family="paragraph" style:parent-style-name="Normal">
      <style:paragraph-properties fo:text-align="justify" fo:margin-top="0.212cm"/>
    </style:style>
    <style:style style:name="T74_1" style:family="text">
      <style:text-properties fo:font-size="10pt" style:font-size-asian="10pt" style:font-name-complex="Arial" style:font-size-complex="10pt"/>
    </style:style>
    <style:style style:name="P75" style:family="paragraph" style:parent-style-name="Normal">
      <style:paragraph-properties fo:text-align="justify" fo:margin-top="0.212cm"/>
    </style:style>
    <style:style style:name="T75_1" style:family="text">
      <style:text-properties fo:font-size="10pt" style:font-size-asian="10pt" style:font-name-complex="Arial" style:font-size-complex="10pt"/>
    </style:style>
    <style:style style:name="T75_2" style:family="text">
      <style:text-properties fo:font-size="10pt" style:font-size-asian="10pt" style:font-name-complex="Arial" style:font-size-complex="10pt"/>
    </style:style>
    <style:style style:name="T75_3" style:family="text">
      <style:text-properties fo:font-size="10pt" style:font-size-asian="10pt" style:font-name-complex="Arial" style:font-size-complex="10pt"/>
    </style:style>
    <style:style style:name="P76" style:family="paragraph" style:parent-style-name="Normal">
      <style:paragraph-properties fo:text-align="justify" fo:margin-top="0.212cm"/>
    </style:style>
    <style:style style:name="T76_1" style:family="text">
      <style:text-properties fo:color="#000000" fo:font-size="10pt" style:font-name-asian="Arial" style:font-size-asian="10pt" style:font-name-complex="Arial" style:font-size-complex="10pt"/>
    </style:style>
    <style:style style:name="T76_2" style:family="text">
      <style:text-properties fo:color="#000000" fo:font-size="10pt" style:font-name-asian="Arial" style:font-size-asian="10pt" style:font-name-complex="Arial" style:font-size-complex="10pt"/>
    </style:style>
    <style:style style:name="P77" style:family="paragraph" style:parent-style-name="Normal">
      <style:paragraph-properties fo:text-align="justify" fo:margin-top="0.212cm"/>
    </style:style>
    <style:style style:name="T77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7_2" style:family="text">
      <style:text-properties fo:color="#000000" fo:font-size="10pt" style:font-name-asian="Arial" style:font-size-asian="10pt" style:font-name-complex="Arial" style:font-size-complex="10pt"/>
    </style:style>
    <style:style style:name="P78" style:family="paragraph" style:parent-style-name="Normal">
      <style:paragraph-properties fo:text-align="justify" fo:margin-top="0.212cm"/>
    </style:style>
    <style:style style:name="T78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8_2" style:family="text">
      <style:text-properties fo:color="#000000" fo:font-size="10pt" style:font-name-asian="Arial" style:font-size-asian="10pt" style:font-name-complex="Arial" style:font-size-complex="10pt"/>
    </style:style>
    <style:style style:name="T78_3" style:family="text">
      <style:text-properties fo:font-style="italic" style:font-style-asian="italic" style:font-style-complex="italic" fo:color="#000000" fo:font-size="10pt" style:font-name-asian="Arial" style:font-size-asian="10pt" style:font-name-complex="Arial" style:font-size-complex="10pt"/>
    </style:style>
    <style:style style:name="T78_4" style:family="text">
      <style:text-properties fo:color="#000000" fo:font-size="10pt" style:font-name-asian="Arial" style:font-size-asian="10pt" style:font-name-complex="Arial" style:font-size-complex="10pt"/>
    </style:style>
    <style:style style:name="P79" style:family="paragraph" style:parent-style-name="Normal">
      <style:paragraph-properties fo:text-align="justify" fo:margin-top="0.212cm"/>
    </style:style>
    <style:style style:name="T79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9_2" style:family="text">
      <style:text-properties fo:color="#000000" fo:font-size="10pt" style:font-name-asian="Arial" style:font-size-asian="10pt" style:font-name-complex="Arial" style:font-size-complex="10pt"/>
    </style:style>
    <style:style style:name="T79_3" style:family="text">
      <style:text-properties fo:color="#000000" fo:font-size="10pt" style:font-name-asian="Arial" style:font-size-asian="10pt" style:font-name-complex="Arial" style:font-size-complex="10pt"/>
    </style:style>
    <style:style style:name="P80" style:family="paragraph" style:parent-style-name="Normal">
      <style:paragraph-properties fo:text-align="justify" fo:margin-top="0.212cm"/>
    </style:style>
    <style:style style:name="T80_1" style:family="text">
      <style:text-properties fo:font-size="10pt" style:font-size-asian="10pt" style:font-name-complex="Arial" style:font-size-complex="10pt"/>
    </style:style>
    <style:style style:name="P81" style:family="paragraph" style:parent-style-name="Normal">
      <style:paragraph-properties fo:margin-top="0.212cm"/>
    </style:style>
    <style:style style:name="T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2" style:family="paragraph" style:parent-style-name="Normal">
      <style:paragraph-properties fo:text-align="justify" fo:margin-top="0.212cm"/>
    </style:style>
    <style:style style:name="T82_1" style:family="text">
      <style:text-properties fo:font-size="10pt" style:font-size-asian="10pt" style:font-name-complex="Arial" style:font-size-complex="10pt"/>
    </style:style>
    <style:style style:name="P83" style:family="paragraph" style:parent-style-name="Normal">
      <style:paragraph-properties fo:text-align="justify" fo:margin-top="0.212cm"/>
    </style:style>
    <style:style style:name="T83_1" style:family="text">
      <style:text-properties fo:font-size="10pt" style:font-size-asian="10pt" style:font-name-complex="Arial" style:font-size-complex="10pt"/>
    </style:style>
    <style:style style:name="P84" style:family="paragraph" style:parent-style-name="Normal">
      <style:paragraph-properties fo:margin-top="0.212cm"/>
    </style:style>
    <style:style style:name="T8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5" style:family="paragraph" style:parent-style-name="Normal">
      <style:paragraph-properties fo:margin-top="0.212cm"/>
    </style:style>
    <style:style style:name="T85_1" style:family="text">
      <style:text-properties fo:font-size="10pt" style:font-size-asian="10pt" style:font-name-complex="Arial" style:font-size-complex="10pt"/>
    </style:style>
    <style:style style:name="T85_2" style:family="text">
      <style:text-properties fo:color="#000000" fo:font-size="9.5pt" style:font-name-asian="Arial" style:font-size-asian="9.5pt" style:font-name-complex="Arial" style:font-size-complex="9.5pt"/>
    </style:style>
    <style:style style:name="T85_3" style:family="text">
      <style:text-properties fo:color="#000000" fo:font-size="9.5pt" style:font-name-asian="Arial" style:font-size-asian="9.5pt" style:font-name-complex="Arial" style:font-size-complex="9.5pt"/>
    </style:style>
    <style:style style:name="T85_4" style:family="text">
      <style:text-properties fo:color="#000000" fo:font-size="9.5pt" style:font-name-asian="Arial" style:font-size-asian="9.5pt" style:font-name-complex="Arial" style:font-size-complex="9.5pt"/>
    </style:style>
    <style:style style:name="T85_5" style:family="text">
      <style:text-properties fo:color="#000000" fo:font-size="10pt" style:font-size-asian="10pt" style:font-name-complex="Arial" style:font-size-complex="10pt"/>
    </style:style>
    <style:style style:name="T85_6" style:family="text">
      <style:text-properties fo:font-size="10pt" style:font-size-asian="10pt" style:font-name-complex="Arial" style:font-size-complex="10pt"/>
    </style:style>
    <style:style style:name="P86" style:family="paragraph" style:parent-style-name="Normal">
      <style:paragraph-properties fo:break-before="page" fo:margin-top="0.212cm" fo:margin-bottom="0.212cm"/>
    </style:style>
    <style:style style:name="P87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87_1" style:family="text">
      <style:text-properties fo:font-style="normal" style:font-style-asian="normal"/>
    </style:style>
    <style:style style:name="T87_2" style:family="text">
      <style:text-properties fo:font-style="normal" style:font-style-asian="normal"/>
    </style:style>
    <style:style style:name="T87_3" style:family="text">
      <style:text-properties fo:font-style="normal" style:font-style-asian="normal"/>
    </style:style>
    <style:style style:name="T87_4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88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89" style:family="paragraph" style:parent-style-name="Normal"/>
    <style:style style:name="T89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89_2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89_3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89_4" style:family="text" style:parent-style-name="Normal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90" style:family="paragraph" style:parent-style-name="Footnote_20_text"/>
    <style:style style:name="T90_1" style:family="text"/>
    <style:style style:name="T90_2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91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92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3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Table4" style:family="table">
      <style:table-properties table:align="left" style:width="18.253cm" fo:margin-left="0.19cm"/>
    </style:style>
    <style:style style:name="Column16" style:family="table-column">
      <style:table-column-properties style:column-width="2.501cm"/>
    </style:style>
    <style:style style:name="Column17" style:family="table-column">
      <style:table-column-properties style:column-width="7.251cm"/>
    </style:style>
    <style:style style:name="Column18" style:family="table-column">
      <style:table-column-properties style:column-width="8.5cm"/>
    </style:style>
    <style:style style:name="Row9" style:family="table-row">
      <style:table-row-properties style:min-row-height="0.644cm"/>
    </style:style>
    <style:style style:name="Cell42" style:family="table-cell">
      <style:table-cell-properties fo:background-color="#ffffff" style:vertical-align="middle" fo:border-bottom="#000000 0.018cm solid" fo:padding-left="0.19cm" fo:padding-right="0.19cm" fo:border-right="#000000 0.035cm solid" fo:wrap-option="wrap"/>
    </style:style>
    <style:style style:name="P94" style:family="paragraph" style:parent-style-name="Normal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3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95" style:family="paragraph" style:parent-style-name="Normal"/>
    <style:style style:name="T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96" style:family="paragraph" style:parent-style-name="Normal"/>
    <style:style style:name="T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0.926cm"/>
    </style:style>
    <style:style style:name="Cell45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8_2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8_3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0" style:family="paragraph" style:parent-style-name="Normal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963cm"/>
    </style:style>
    <style:style style:name="Cell4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2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3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4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5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6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3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0.933cm"/>
    </style:style>
    <style:style style:name="Cell51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7" style:family="paragraph" style:parent-style-name="Normal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8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109" style:family="paragraph" style:parent-style-name="Normal">
      <style:paragraph-properties fo:break-before="page"/>
    </style:style>
    <style:style style:name="P110" style:family="paragraph" style:parent-style-name="Normal">
      <style:paragraph-properties fo:margin-top="0.212cm"/>
    </style:style>
    <style:style style:name="T11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1" style:family="paragraph" style:parent-style-name="Normal">
      <style:paragraph-properties fo:margin-top="0.212cm"/>
    </style:style>
    <style:style style:name="T111_1" style:family="text">
      <style:text-properties fo:font-size="10pt" style:font-size-asian="10pt" style:font-name-complex="Arial" style:font-size-complex="10pt"/>
    </style:style>
    <style:style style:name="T111_2" style:family="text">
      <style:text-properties fo:font-size="10pt" style:font-size-asian="10pt" style:font-name-complex="Arial" style:font-size-complex="10pt"/>
    </style:style>
    <style:style style:name="T111_3" style:family="text">
      <style:text-properties fo:font-size="10pt" style:font-size-asian="10pt" style:font-name-complex="Arial" style:font-size-complex="10pt"/>
    </style:style>
    <style:style style:name="T111_4" style:family="text">
      <style:text-properties fo:font-size="10pt" style:font-size-asian="10pt" style:font-name-complex="Arial" style:font-size-complex="10pt"/>
    </style:style>
    <style:style style:name="T111_5" style:family="text">
      <style:text-properties fo:font-size="10pt" style:font-size-asian="10pt" style:font-name-complex="Arial" style:font-size-complex="10pt"/>
    </style:style>
    <style:style style:name="P112" style:family="paragraph" style:parent-style-name="Normal">
      <style:paragraph-properties fo:text-align="justify" fo:margin-top="0.212cm"/>
    </style:style>
    <style:style style:name="T112_1" style:family="text">
      <style:text-properties fo:font-size="10pt" style:font-size-asian="10pt" style:font-name-complex="Arial" style:font-size-complex="10pt"/>
    </style:style>
    <style:style style:name="T112_2" style:family="text">
      <style:text-properties fo:font-size="10pt" style:font-size-asian="10pt" style:font-name-complex="Arial" style:font-size-complex="10pt"/>
    </style:style>
    <style:style style:name="T112_3" style:family="text">
      <style:text-properties fo:font-size="10pt" style:font-size-asian="10pt" style:font-name-complex="Arial" style:font-size-complex="10pt"/>
    </style:style>
    <style:style style:name="T112_4" style:family="text">
      <style:text-properties fo:font-size="10pt" style:font-size-asian="10pt" style:font-name-complex="Arial" style:font-size-complex="10pt"/>
    </style:style>
    <style:style style:name="T112_5" style:family="text">
      <style:text-properties fo:font-size="10pt" style:font-size-asian="10pt" style:font-name-complex="Arial" style:font-size-complex="10pt"/>
    </style:style>
    <style:style style:name="T112_6" style:family="text">
      <style:text-properties fo:font-size="10pt" style:font-size-asian="10pt" style:font-name-complex="Arial" style:font-size-complex="10pt"/>
    </style:style>
    <style:style style:name="T112_7" style:family="text">
      <style:text-properties fo:font-size="10pt" style:font-size-asian="10pt" style:font-name-complex="Arial" style:font-size-complex="10pt"/>
    </style:style>
    <style:style style:name="T112_8" style:family="text">
      <style:text-properties fo:font-size="10pt" style:font-size-asian="10pt" style:font-name-complex="Arial" style:font-size-complex="10pt"/>
    </style:style>
    <style:style style:name="T112_9" style:family="text">
      <style:text-properties fo:font-size="10pt" style:font-size-asian="10pt" style:font-name-complex="Arial" style:font-size-complex="10pt"/>
    </style:style>
    <style:style style:name="T112_10" style:family="text">
      <style:text-properties fo:font-size="10pt" style:font-size-asian="10pt" style:font-name-complex="Arial" style:font-size-complex="10pt"/>
    </style:style>
    <style:style style:name="T112_11" style:family="text">
      <style:text-properties fo:font-size="10pt" style:font-size-asian="10pt" style:font-name-complex="Arial" style:font-size-complex="10pt"/>
    </style:style>
    <style:style style:name="T112_12" style:family="text">
      <style:text-properties fo:font-size="10pt" style:font-size-asian="10pt" style:font-name-complex="Arial" style:font-size-complex="10pt"/>
    </style:style>
    <style:style style:name="T112_13" style:family="text">
      <style:text-properties fo:font-size="10pt" style:font-size-asian="10pt" style:font-name-complex="Arial" style:font-size-complex="10pt"/>
    </style:style>
    <style:style style:name="T112_14" style:family="text">
      <style:text-properties fo:font-size="10pt" style:font-size-asian="10pt" style:font-name-complex="Arial" style:font-size-complex="10pt"/>
    </style:style>
    <style:style style:name="T112_15" style:family="text">
      <style:text-properties fo:font-size="10pt" style:font-size-asian="10pt" style:font-name-complex="Arial" style:font-size-complex="10pt"/>
    </style:style>
    <style:style style:name="P113" style:family="paragraph" style:parent-style-name="Normal">
      <style:paragraph-properties fo:text-align="justify" fo:margin-top="0.212cm"/>
    </style:style>
    <style:style style:name="T113_1" style:family="text">
      <style:text-properties fo:font-size="10pt" style:font-size-asian="10pt" style:font-name-complex="Arial" style:font-size-complex="10pt"/>
    </style:style>
    <style:style style:name="T113_2" style:family="text">
      <style:text-properties fo:font-size="10pt" style:font-size-asian="10pt" style:font-name-complex="Arial" style:font-size-complex="10pt"/>
    </style:style>
    <style:style style:name="T113_3" style:family="text">
      <style:text-properties fo:font-size="10pt" style:font-size-asian="10pt" style:font-name-complex="Arial" style:font-size-complex="10pt"/>
    </style:style>
    <style:style style:name="T113_4" style:family="text">
      <style:text-properties fo:font-size="10pt" style:font-size-asian="10pt" style:font-name-complex="Arial" style:font-size-complex="10pt"/>
    </style:style>
    <style:style style:name="T113_5" style:family="text">
      <style:text-properties fo:font-size="10pt" style:font-size-asian="10pt" style:font-name-complex="Arial" style:font-size-complex="10pt"/>
    </style:style>
    <style:style style:name="T113_6" style:family="text">
      <style:text-properties fo:font-size="10pt" style:font-size-asian="10pt" style:font-name-complex="Arial" style:font-size-complex="10pt"/>
    </style:style>
    <style:style style:name="T113_7" style:family="text">
      <style:text-properties fo:font-size="10pt" style:font-size-asian="10pt" style:font-name-complex="Arial" style:font-size-complex="10pt"/>
    </style:style>
    <style:style style:name="T113_8" style:family="text">
      <style:text-properties fo:font-size="10pt" style:font-size-asian="10pt" style:font-name-complex="Arial" style:font-size-complex="10pt"/>
    </style:style>
    <style:style style:name="T113_9" style:family="text">
      <style:text-properties fo:font-size="10pt" style:font-size-asian="10pt" style:font-name-complex="Arial" style:font-size-complex="10pt"/>
    </style:style>
    <style:style style:name="T113_10" style:family="text">
      <style:text-properties fo:font-size="10pt" style:font-size-asian="10pt" style:font-name-complex="Arial" style:font-size-complex="10pt"/>
    </style:style>
    <style:style style:name="T113_11" style:family="text">
      <style:text-properties fo:font-size="10pt" style:font-size-asian="10pt" style:font-name-complex="Arial" style:font-size-complex="10pt"/>
    </style:style>
    <style:style style:name="T113_12" style:family="text">
      <style:text-properties fo:font-size="10pt" style:font-size-asian="10pt" style:font-name-complex="Arial" style:font-size-complex="10pt"/>
    </style:style>
    <style:style style:name="T113_13" style:family="text">
      <style:text-properties fo:font-size="10pt" style:font-size-asian="10pt" style:font-name-complex="Arial" style:font-size-complex="10pt"/>
    </style:style>
    <style:style style:name="T113_14" style:family="text">
      <style:text-properties fo:font-size="10pt" style:font-size-asian="10pt" style:font-name-complex="Arial" style:font-size-complex="10pt"/>
    </style:style>
    <style:style style:name="T113_15" style:family="text">
      <style:text-properties fo:font-size="10pt" style:font-size-asian="10pt" style:font-name-complex="Arial" style:font-size-complex="10pt"/>
    </style:style>
    <style:style style:name="T113_16" style:family="text">
      <style:text-properties fo:font-size="10pt" style:font-size-asian="10pt" style:font-name-complex="Arial" style:font-size-complex="10pt"/>
    </style:style>
    <style:style style:name="T113_17" style:family="text">
      <style:text-properties fo:font-size="10pt" style:font-size-asian="10pt" style:font-name-complex="Arial" style:font-size-complex="10pt"/>
    </style:style>
    <style:style style:name="T113_18" style:family="text">
      <style:text-properties fo:font-size="10pt" style:font-size-asian="10pt" style:font-name-complex="Arial" style:font-size-complex="10pt"/>
    </style:style>
    <style:style style:name="T113_19" style:family="text">
      <style:text-properties fo:font-size="10pt" style:font-size-asian="10pt" style:font-name-complex="Arial" style:font-size-complex="10pt"/>
    </style:style>
    <style:style style:name="P114" style:family="paragraph" style:parent-style-name="Normal">
      <style:paragraph-properties fo:text-align="justify" fo:margin-top="0.212cm"/>
    </style:style>
    <style:style style:name="T114_1" style:family="text">
      <style:text-properties fo:font-size="10pt" style:font-size-asian="10pt" style:font-name-complex="Arial" style:font-size-complex="10pt"/>
    </style:style>
    <style:style style:name="T114_2" style:family="text">
      <style:text-properties fo:font-size="10pt" style:font-size-asian="10pt" style:font-name-complex="Arial" style:font-size-complex="10pt"/>
    </style:style>
    <style:style style:name="T114_3" style:family="text">
      <style:text-properties fo:font-size="10pt" style:font-size-asian="10pt" style:font-name-complex="Arial" style:font-size-complex="10pt"/>
    </style:style>
    <style:style style:name="T114_4" style:family="text">
      <style:text-properties fo:font-size="10pt" style:font-size-asian="10pt" style:font-name-complex="Arial" style:font-size-complex="10pt"/>
    </style:style>
    <style:style style:name="T114_5" style:family="text">
      <style:text-properties fo:font-size="10pt" style:font-size-asian="10pt" style:font-name-complex="Arial" style:font-size-complex="10pt"/>
    </style:style>
    <style:style style:name="T114_6" style:family="text">
      <style:text-properties fo:font-size="10pt" style:font-size-asian="10pt" style:font-name-complex="Arial" style:font-size-complex="10pt"/>
    </style:style>
    <style:style style:name="T114_7" style:family="text">
      <style:text-properties fo:font-size="10pt" style:font-size-asian="10pt" style:font-name-complex="Arial" style:font-size-complex="10pt"/>
    </style:style>
    <style:style style:name="P115" style:family="paragraph" style:parent-style-name="Normal">
      <style:paragraph-properties fo:text-align="justify" fo:margin-top="0.212cm"/>
    </style:style>
    <style:style style:name="T115_1" style:family="text">
      <style:text-properties fo:font-size="10pt" style:font-size-asian="10pt" style:font-name-complex="Arial" style:font-size-complex="10pt"/>
    </style:style>
    <style:style style:name="T115_2" style:family="text">
      <style:text-properties fo:font-size="10pt" style:font-size-asian="10pt" style:font-name-complex="Arial" style:font-size-complex="10pt"/>
    </style:style>
    <style:style style:name="T115_3" style:family="text">
      <style:text-properties fo:font-size="10pt" style:font-size-asian="10pt" style:font-name-complex="Arial" style:font-size-complex="10pt"/>
    </style:style>
    <style:style style:name="T115_4" style:family="text">
      <style:text-properties fo:font-size="10pt" style:font-size-asian="10pt" style:font-name-complex="Arial" style:font-size-complex="10pt"/>
    </style:style>
    <style:style style:name="T115_5" style:family="text">
      <style:text-properties fo:font-size="10pt" style:font-size-asian="10pt" style:font-name-complex="Arial" style:font-size-complex="10pt"/>
    </style:style>
    <style:style style:name="T115_6" style:family="text">
      <style:text-properties fo:font-size="10pt" style:font-size-asian="10pt" style:font-name-complex="Arial" style:font-size-complex="10pt"/>
    </style:style>
    <style:style style:name="T115_7" style:family="text">
      <style:text-properties fo:font-size="10pt" style:font-size-asian="10pt" style:font-name-complex="Arial" style:font-size-complex="10pt"/>
    </style:style>
    <style:style style:name="T115_8" style:family="text">
      <style:text-properties fo:font-size="10pt" style:font-size-asian="10pt" style:font-name-complex="Arial" style:font-size-complex="10pt"/>
    </style:style>
    <style:style style:name="T115_9" style:family="text">
      <style:text-properties fo:font-size="10pt" style:font-size-asian="10pt" style:font-name-complex="Arial" style:font-size-complex="10pt"/>
    </style:style>
    <style:style style:name="P116" style:family="paragraph" style:parent-style-name="Normal">
      <style:paragraph-properties fo:margin-top="0.212cm"/>
    </style:style>
    <style:style style:name="T116_1" style:family="text">
      <style:text-properties fo:font-size="10pt" style:font-size-asian="10pt" style:font-name-complex="Arial" style:font-size-complex="10pt" fo:font-weight="bold" style:font-weight-asian="bold"/>
    </style:style>
    <style:style style:name="T116_2" style:family="text"/>
    <style:style style:name="T116_3" style:family="text" style:parent-style-name="Internet_20_link">
      <style:text-properties fo:font-size="10pt" style:font-size-asian="10pt" style:font-name-complex="Arial" style:font-size-complex="10pt" fo:font-weight="bold" style:font-weight-asian="bold"/>
    </style:style>
    <style:style style:name="T116_4" style:family="text">
      <style:text-properties fo:font-size="10pt" style:font-size-asian="10pt" style:font-name-complex="Arial" style:font-size-complex="10pt" fo:font-weight="bold" style:font-weight-asian="bold"/>
    </style:style>
    <style:style style:name="T116_5" style:family="text">
      <style:text-properties fo:font-size="10pt" style:font-size-asian="10pt" style:font-name-complex="Arial" style:font-size-complex="10pt"/>
    </style:style>
    <style:style style:name="P117" style:family="paragraph" style:parent-style-name="Normal">
      <style:paragraph-properties fo:text-align="justify" fo:margin-top="0.212cm"/>
    </style:style>
    <style:style style:name="T117_1" style:family="text">
      <style:text-properties fo:font-size="10pt" style:font-size-asian="10pt" style:font-name-complex="Arial" style:font-size-complex="10pt"/>
    </style:style>
    <style:style style:name="T117_2" style:family="text">
      <style:text-properties fo:font-size="10pt" style:font-size-asian="10pt" style:font-name-complex="Arial" style:font-size-complex="10pt"/>
    </style:style>
    <style:style style:name="T117_3" style:family="text">
      <style:text-properties fo:font-size="10pt" style:font-size-asian="10pt" style:font-name-complex="Arial" style:font-size-complex="10pt"/>
    </style:style>
    <style:style style:name="T117_4" style:family="text">
      <style:text-properties fo:font-size="10pt" style:font-size-asian="10pt" style:font-name-complex="Arial" style:font-size-complex="10pt"/>
    </style:style>
    <style:style style:name="T117_5" style:family="text">
      <style:text-properties fo:font-size="10pt" style:font-size-asian="10pt" style:font-name-complex="Arial" style:font-size-complex="10pt"/>
    </style:style>
    <style:style style:name="P118" style:family="paragraph" style:parent-style-name="Normal">
      <style:paragraph-properties fo:text-align="justify" fo:margin-top="0.212cm"/>
    </style:style>
    <style:style style:name="T118_1" style:family="text">
      <style:text-properties fo:font-size="10pt" style:font-size-asian="10pt" style:font-name-complex="Arial" style:font-size-complex="10pt"/>
    </style:style>
    <style:style style:name="T118_2" style:family="text">
      <style:text-properties fo:font-size="10pt" style:font-size-asian="10pt" style:font-name-complex="Arial" style:font-size-complex="10pt"/>
    </style:style>
    <style:style style:name="T118_3" style:family="text">
      <style:text-properties fo:font-size="10pt" style:font-size-asian="10pt" style:font-name-complex="Arial" style:font-size-complex="10pt"/>
    </style:style>
    <style:style style:name="T118_4" style:family="text">
      <style:text-properties fo:font-size="10pt" style:font-size-asian="10pt" style:font-name-complex="Arial" style:font-size-complex="10pt"/>
    </style:style>
    <style:style style:name="T118_5" style:family="text">
      <style:text-properties fo:font-size="10pt" style:font-size-asian="10pt" style:font-name-complex="Arial" style:font-size-complex="10pt"/>
    </style:style>
    <style:style style:name="T118_6" style:family="text">
      <style:text-properties fo:font-size="10pt" style:font-size-asian="10pt" style:font-name-complex="Arial" style:font-size-complex="10pt"/>
    </style:style>
    <style:style style:name="T118_7" style:family="text">
      <style:text-properties fo:font-size="10pt" style:font-size-asian="10pt" style:font-name-complex="Arial" style:font-size-complex="10pt"/>
    </style:style>
    <style:style style:name="T118_8" style:family="text">
      <style:text-properties fo:font-size="10pt" style:font-size-asian="10pt" style:font-name-complex="Arial" style:font-size-complex="10pt"/>
    </style:style>
    <style:style style:name="T118_9" style:family="text">
      <style:text-properties fo:font-size="10pt" style:font-size-asian="10pt" style:font-name-complex="Arial" style:font-size-complex="10pt"/>
    </style:style>
    <style:style style:name="T118_10" style:family="text">
      <style:text-properties fo:font-size="10pt" style:font-size-asian="10pt" style:font-name-complex="Arial" style:font-size-complex="10pt"/>
    </style:style>
    <style:style style:name="P119" style:family="paragraph" style:parent-style-name="Normal">
      <style:paragraph-properties fo:text-align="justify" fo:margin-top="0.212cm"/>
    </style:style>
    <style:style style:name="T119_1" style:family="text">
      <style:text-properties fo:color="#000000" fo:font-size="10pt" style:font-name-asian="Arial" style:font-size-asian="10pt" style:font-name-complex="Arial" style:font-size-complex="10pt"/>
    </style:style>
    <style:style style:name="T119_2" style:family="text">
      <style:text-properties fo:color="#000000" fo:font-size="10pt" style:font-name-asian="Arial" style:font-size-asian="10pt" style:font-name-complex="Arial" style:font-size-complex="10pt"/>
    </style:style>
    <style:style style:name="T119_3" style:family="text">
      <style:text-properties fo:color="#000000" fo:font-size="10pt" style:font-name-asian="Arial" style:font-size-asian="10pt" style:font-name-complex="Arial" style:font-size-complex="10pt"/>
    </style:style>
    <style:style style:name="T119_4" style:family="text">
      <style:text-properties fo:color="#000000" fo:font-size="10pt" style:font-name-asian="Arial" style:font-size-asian="10pt" style:font-name-complex="Arial" style:font-size-complex="10pt"/>
    </style:style>
    <style:style style:name="T119_5" style:family="text">
      <style:text-properties fo:color="#000000" fo:font-size="10pt" style:font-name-asian="Arial" style:font-size-asian="10pt" style:font-name-complex="Arial" style:font-size-complex="10pt"/>
    </style:style>
    <style:style style:name="P120" style:family="paragraph" style:parent-style-name="List_20_Paragraph">
      <style:paragraph-properties fo:text-align="justify" fo:margin-top="0.212cm"/>
      <style:text-properties fo:color="#000000" fo:font-size="10pt" style:font-name-asian="Arial" style:font-size-asian="10pt" style:font-name-complex="Arial" style:font-size-complex="10pt"/>
    </style:style>
    <style:style style:name="T120_1" style:family="text">
      <style:text-properties fo:color="#000000" fo:font-size="10pt" style:font-name-asian="Arial" style:font-size-asian="10pt" style:font-name-complex="Arial" style:font-size-complex="10pt"/>
    </style:style>
    <style:style style:name="P121" style:family="paragraph" style:parent-style-name="List_20_Paragraph">
      <style:paragraph-properties fo:text-align="justify" fo:margin-top="0.212cm"/>
      <style:text-properties fo:color="#000000" fo:font-size="10pt" style:font-name-asian="Arial" style:font-size-asian="10pt" style:font-name-complex="Arial" style:font-size-complex="10pt"/>
    </style:style>
    <style:style style:name="T121_1" style:family="text">
      <style:text-properties fo:color="#000000" fo:font-size="10pt" style:font-name-asian="Arial" style:font-size-asian="10pt" style:font-name-complex="Arial" style:font-size-complex="10pt"/>
    </style:style>
    <style:style style:name="P122" style:family="paragraph" style:parent-style-name="List_20_Paragraph">
      <style:paragraph-properties fo:text-align="justify" fo:margin-top="0.212cm"/>
      <style:text-properties fo:color="#000000" fo:font-size="10pt" style:font-name-asian="Arial" style:font-size-asian="10pt" style:font-name-complex="Arial" style:font-size-complex="10pt"/>
    </style:style>
    <style:style style:name="T122_1" style:family="text">
      <style:text-properties fo:color="#000000" fo:font-size="10pt" style:font-name-asian="Arial" style:font-size-asian="10pt" style:font-name-complex="Arial" style:font-size-complex="10pt"/>
    </style:style>
    <style:style style:name="P123" style:family="paragraph" style:parent-style-name="List_20_Paragraph">
      <style:paragraph-properties fo:text-align="justify" fo:margin-top="0.212cm"/>
      <style:text-properties fo:color="#000000" fo:font-size="10pt" style:font-name-asian="Arial" style:font-size-asian="10pt" style:font-name-complex="Arial" style:font-size-complex="10pt"/>
    </style:style>
    <style:style style:name="T123_1" style:family="text">
      <style:text-properties fo:color="#000000" fo:font-size="10pt" style:font-name-asian="Arial" style:font-size-asian="10pt" style:font-name-complex="Arial" style:font-size-complex="10pt"/>
    </style:style>
    <style:style style:name="T123_2" style:family="text">
      <style:text-properties fo:color="#000000" fo:font-size="10pt" style:font-name-asian="Arial" style:font-size-asian="10pt" style:font-name-complex="Arial" style:font-size-complex="10pt"/>
    </style:style>
    <style:style style:name="P124" style:family="paragraph" style:parent-style-name="Normal">
      <style:paragraph-properties fo:text-align="justify" fo:margin-top="0.212cm"/>
    </style:style>
    <style:style style:name="T124_1" style:family="text">
      <style:text-properties fo:font-size="10pt" style:font-size-asian="10pt" style:font-name-complex="Arial" style:font-size-complex="10pt" style:font-weight-complex="bold"/>
    </style:style>
    <style:style style:name="P125" style:family="paragraph" style:parent-style-name="Normal">
      <style:paragraph-properties fo:text-align="justify" fo:margin-top="0.212cm"/>
    </style:style>
    <style:style style:name="T125_1" style:family="text">
      <style:text-properties fo:font-size="10pt" style:font-size-asian="10pt" style:font-name-complex="Arial" style:font-size-complex="10pt"/>
    </style:style>
    <style:style style:name="T125_2" style:family="text">
      <style:text-properties fo:font-size="10pt" style:font-size-asian="10pt" style:font-name-complex="Arial" style:font-size-complex="10pt"/>
    </style:style>
    <style:style style:name="T125_3" style:family="text">
      <style:text-properties fo:font-size="10pt" style:font-size-asian="10pt" style:font-name-complex="Arial" style:font-size-complex="10pt"/>
    </style:style>
    <style:style style:name="P126" style:family="paragraph" style:parent-style-name="Normal">
      <style:paragraph-properties fo:text-align="justify" fo:margin-top="0.212cm"/>
    </style:style>
    <style:style style:name="T126_1" style:family="text">
      <style:text-properties fo:font-size="10pt" style:font-size-asian="10pt" style:font-name-complex="Arial" style:font-size-complex="10pt"/>
    </style:style>
    <style:style style:name="T126_2" style:family="text">
      <style:text-properties fo:font-size="10pt" style:font-size-asian="10pt" style:font-name-complex="Arial" style:font-size-complex="10pt"/>
    </style:style>
    <style:style style:name="T126_3" style:family="text">
      <style:text-properties fo:font-size="10pt" style:font-size-asian="10pt" style:font-name-complex="Arial" style:font-size-complex="10pt"/>
    </style:style>
    <style:style style:name="P127" style:family="paragraph" style:parent-style-name="Normal">
      <style:paragraph-properties fo:text-align="justify" fo:margin-top="0.212cm"/>
    </style:style>
    <style:style style:name="T127_1" style:family="text">
      <style:text-properties fo:font-size="10pt" style:font-size-asian="10pt" style:font-name-complex="Arial" style:font-size-complex="10pt"/>
    </style:style>
    <style:style style:name="T127_2" style:family="text">
      <style:text-properties fo:font-size="10pt" style:font-size-asian="10pt" style:font-name-complex="Arial" style:font-size-complex="10pt"/>
    </style:style>
    <style:style style:name="T127_3" style:family="text">
      <style:text-properties fo:font-size="10pt" style:font-size-asian="10pt" style:font-name-complex="Arial" style:font-size-complex="10pt"/>
    </style:style>
    <style:style style:name="T127_4" style:family="text">
      <style:text-properties fo:font-size="10pt" style:font-size-asian="10pt" style:font-name-complex="Arial" style:font-size-complex="10pt"/>
    </style:style>
    <style:style style:name="T127_5" style:family="text">
      <style:text-properties fo:font-size="10pt" style:font-size-asian="10pt" style:font-name-complex="Arial" style:font-size-complex="10pt"/>
    </style:style>
    <style:style style:name="T127_6" style:family="text">
      <style:text-properties fo:font-size="10pt" style:font-size-asian="10pt" style:font-name-complex="Arial" style:font-size-complex="10pt"/>
    </style:style>
    <style:style style:name="T127_7" style:family="text">
      <style:text-properties fo:font-size="10pt" style:font-size-asian="10pt" style:font-name-complex="Arial" style:font-size-complex="10pt"/>
    </style:style>
    <style:style style:name="P128" style:family="paragraph" style:parent-style-name="Normal">
      <style:paragraph-properties fo:text-align="justify" fo:break-before="page" fo:margin-top="0.212cm" fo:margin-bottom="0.212cm"/>
    </style:style>
    <style:style style:name="P129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129_1" style:family="text">
      <style:text-properties fo:font-style="normal" style:font-style-asian="normal"/>
    </style:style>
    <style:style style:name="T129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30" style:family="paragraph" style:parent-style-name="Normal">
      <style:text-properties fo:font-style="italic" style:font-style-asian="italic" style:font-name-complex="Arial" fo:font-weight="bold" style:font-weight-asian="bold"/>
    </style:style>
    <style:style style:name="Table5" style:family="table">
      <style:table-properties table:align="left" style:width="17.791cm" fo:margin-left="0.19cm"/>
    </style:style>
    <style:style style:name="Column19" style:family="table-column">
      <style:table-column-properties style:column-width="4.17cm"/>
    </style:style>
    <style:style style:name="Column20" style:family="table-column">
      <style:table-column-properties style:column-width="3.133cm"/>
    </style:style>
    <style:style style:name="Column21" style:family="table-column">
      <style:table-column-properties style:column-width="2.491cm"/>
    </style:style>
    <style:style style:name="Column22" style:family="table-column">
      <style:table-column-properties style:column-width="3.958cm"/>
    </style:style>
    <style:style style:name="Column23" style:family="table-column">
      <style:table-column-properties style:column-width="4.039cm"/>
    </style:style>
    <style:style style:name="Row13" style:family="table-row">
      <style:table-row-properties style:min-row-height="0.714cm"/>
    </style:style>
    <style:style style:name="Cell5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/>
    <style:style style:name="T1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 style:parent-style-name="normaltextrun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32_2" style:family="text" style:parent-style-name="normaltextrun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32_3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4" style:family="table-row">
      <style:table-row-properties style:min-row-height="0.873cm"/>
    </style:style>
    <style:style style:name="Cell5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/>
    <style:style style:name="T1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34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0.873cm"/>
    </style:style>
    <style:style style:name="Cell5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/>
    <style:style style:name="T13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/>
    <style:style style:name="T1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/>
    <style:style style:name="T1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>
      <style:table-row-properties style:min-row-height="0.217cm"/>
    </style:style>
    <style:style style:name="Cell62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139" style:family="paragraph" style:parent-style-name="Normal">
      <style:paragraph-properties fo:line-height="108%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4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>
      <style:table-row-properties style:min-row-height="0.556cm"/>
    </style:style>
    <style:style style:name="Cell6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/>
    <style:style style:name="T141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1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/>
    <style:style style:name="T142_1" style:family="text" style:parent-style-name="normaltextrun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2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/>
    <style:style style:name="T143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3_2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3_3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3_4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/>
    <style:style style:name="T144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4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>
      <style:table-row-properties style:min-row-height="0.106cm"/>
    </style:style>
    <style:style style:name="Cell6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paragraph">
      <style:paragraph-properties fo:text-align="justify" fo:margin-top="0cm" fo:margin-bottom="0cm"/>
    </style:style>
    <style:style style:name="T145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45_2" style:family="text" style:parent-style-name="eop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46" style:family="paragraph" style:parent-style-name="Normal"/>
    <style:style style:name="T146_1" style:family="text" style:parent-style-name="normaltextrun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46_2" style:family="text" style:parent-style-name="eop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paragraph">
      <style:paragraph-properties fo:margin-top="0cm" fo:margin-bottom="0cm"/>
    </style:style>
    <style:style style:name="T147_1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47_2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47_3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6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8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9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9_3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0.106cm"/>
    </style:style>
    <style:style style:name="Cell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paragraph">
      <style:paragraph-properties fo:text-align="justify" fo:margin-top="0cm"/>
    </style:style>
    <style:style style:name="T150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50_2" style:family="text" style:parent-style-name="eop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51" style:family="paragraph" style:parent-style-name="paragraph">
      <style:paragraph-properties fo:text-align="justify" fo:margin-top="0cm" fo:margin-bottom="0cm"/>
    </style:style>
    <style:style style:name="T151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51_2" style:family="text" style:parent-style-name="eop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52" style:family="paragraph" style:parent-style-name="Normal"/>
    <style:style style:name="T152_1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3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/>
    <style:style style:name="T154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4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5_2" style:family="text" style:parent-style-name="eop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56" style:family="paragraph" style:parent-style-name="Normal"/>
    <style:style style:name="P157" style:family="paragraph" style:parent-style-name="Normal">
      <style:paragraph-properties fo:text-align="justify" fo:margin-top="0.212cm"/>
    </style:style>
    <style:style style:name="T15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57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5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58" style:family="paragraph" style:parent-style-name="Normal">
      <style:paragraph-properties fo:text-align="justify" fo:margin-top="0.212cm"/>
    </style:style>
    <style:style style:name="T158_1" style:family="text">
      <style:text-properties fo:font-size="10pt" style:font-size-asian="10pt" style:font-name-complex="Arial" style:font-size-complex="10pt" style:font-weight-complex="bold"/>
    </style:style>
    <style:style style:name="P159" style:family="paragraph" style:parent-style-name="Normal">
      <style:paragraph-properties fo:text-align="justify" fo:margin-top="0.212cm"/>
    </style:style>
    <style:style style:name="T159_1" style:family="text">
      <style:text-properties fo:font-size="10pt" style:font-size-asian="10pt" style:font-name-complex="Arial" style:font-size-complex="10pt"/>
    </style:style>
    <style:style style:name="T159_2" style:family="text">
      <style:text-properties fo:font-size="10pt" style:font-size-asian="10pt" style:font-name-complex="Arial" style:font-size-complex="10pt"/>
    </style:style>
    <style:style style:name="T159_3" style:family="text">
      <style:text-properties fo:font-size="10pt" style:font-size-asian="10pt" style:font-name-complex="Arial" style:font-size-complex="10pt"/>
    </style:style>
    <style:style style:name="T159_4" style:family="text">
      <style:text-properties fo:font-size="10pt" style:font-size-asian="10pt" style:font-name-complex="Arial" style:font-size-complex="10pt"/>
    </style:style>
    <style:style style:name="T159_5" style:family="text">
      <style:text-properties fo:font-size="10pt" style:font-size-asian="10pt" style:font-name-complex="Arial" style:font-size-complex="10pt"/>
    </style:style>
    <style:style style:name="T159_6" style:family="text">
      <style:text-properties fo:color="#000000" fo:font-size="9.5pt" style:font-name-asian="Arial" style:font-size-asian="9.5pt" style:font-name-complex="Arial" style:font-size-complex="9.5pt"/>
    </style:style>
    <style:style style:name="T159_7" style:family="text">
      <style:text-properties fo:font-size="10pt" style:font-name-asian="Arial" style:font-size-asian="10pt" style:font-name-complex="Arial" style:font-size-complex="10pt"/>
    </style:style>
    <style:style style:name="T159_8" style:family="text">
      <style:text-properties fo:font-size="10pt" style:font-size-asian="10pt" style:font-name-complex="Arial" style:font-size-complex="10pt"/>
    </style:style>
    <style:style style:name="T159_9" style:family="text">
      <style:text-properties fo:font-size="10pt" style:font-size-asian="10pt" style:font-name-complex="Arial" style:font-size-complex="10pt"/>
    </style:style>
    <style:style style:name="T159_10" style:family="text">
      <style:text-properties fo:font-size="10pt" style:font-size-asian="10pt" style:font-name-complex="Arial" style:font-size-complex="10pt"/>
    </style:style>
    <style:style style:name="T159_11" style:family="text">
      <style:text-properties fo:font-size="10pt" style:font-size-asian="10pt" style:font-name-complex="Arial" style:font-size-complex="10pt"/>
    </style:style>
    <style:style style:name="T159_12" style:family="text">
      <style:text-properties fo:font-size="10pt" style:font-size-asian="10pt" style:font-name-complex="Arial" style:font-size-complex="10pt"/>
    </style:style>
    <style:style style:name="P160" style:family="paragraph" style:parent-style-name="Normal">
      <style:paragraph-properties fo:text-align="justify" fo:margin-top="0.212cm"/>
    </style:style>
    <style:style style:name="T16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1" style:family="paragraph" style:parent-style-name="Normal">
      <style:paragraph-properties fo:text-align="justify" fo:margin-top="0.212cm"/>
    </style:style>
    <style:style style:name="T161_1" style:family="text">
      <style:text-properties fo:font-size="10pt" style:font-size-asian="10pt" style:font-size-complex="10pt"/>
    </style:style>
    <style:style style:name="T161_2" style:family="text">
      <style:text-properties fo:color="#000000" fo:font-size="9.5pt" style:font-name-asian="Arial" style:font-size-asian="9.5pt" style:font-name-complex="Arial" style:font-size-complex="9.5pt"/>
    </style:style>
    <style:style style:name="T161_3" style:family="text">
      <style:text-properties fo:font-size="10pt" style:font-size-asian="10pt" style:font-size-complex="10pt"/>
    </style:style>
    <style:style style:name="P162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162_1" style:family="text">
      <style:text-properties fo:font-size="10pt" style:font-size-asian="10pt" style:font-size-complex="10pt"/>
    </style:style>
    <style:style style:name="P163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P164" style:family="paragraph" style:parent-style-name="Normal">
      <style:paragraph-properties fo:break-before="page" fo:margin-top="0.212cm" fo:margin-bottom="0.212cm"/>
    </style:style>
    <style:style style:name="Table6" style:family="table">
      <style:table-properties table:align="left" style:width="17.785cm" fo:margin-left="0.185cm"/>
    </style:style>
    <style:style style:name="Column24" style:family="table-column">
      <style:table-column-properties style:column-width="4.015cm"/>
    </style:style>
    <style:style style:name="Column25" style:family="table-column">
      <style:table-column-properties style:column-width="1.379cm"/>
    </style:style>
    <style:style style:name="Column26" style:family="table-column">
      <style:table-column-properties style:column-width="4.44cm"/>
    </style:style>
    <style:style style:name="Column27" style:family="table-column">
      <style:table-column-properties style:column-width="3.99cm"/>
    </style:style>
    <style:style style:name="Column28" style:family="table-column">
      <style:table-column-properties style:column-width="3.962cm"/>
    </style:style>
    <style:style style:name="Row20" style:family="table-row">
      <style:table-row-properties style:min-row-height="0.714cm"/>
    </style:style>
    <style:style style:name="Cell75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16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6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7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66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66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6_2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6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1" style:family="table-row">
      <style:table-row-properties style:min-row-height="0.873cm"/>
    </style:style>
    <style:style style:name="Cell77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16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6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6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2" style:family="table-row">
      <style:table-row-properties style:min-row-height="0.873cm"/>
    </style:style>
    <style:style style:name="Cell79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16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7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1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17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7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3" style:family="table-row">
      <style:table-row-properties style:min-row-height="0.212cm"/>
    </style:style>
    <style:style style:name="Cell83" style:family="table-cell">
      <style:table-cell-properties fo:background-color="#ffffff" style:vertical-align="top" fo:border-top="#000000 0.026cm solid" fo:border-bottom="#000000 0.026cm solid" fo:wrap-option="wrap"/>
    </style:style>
    <style:style style:name="P17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7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4" style:family="table-row">
      <style:table-row-properties style:min-row-height="0.556cm"/>
    </style:style>
    <style:style style:name="Cell84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17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5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17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6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7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6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17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17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5" style:family="table-row">
      <style:table-row-properties style:min-row-height="1.316cm"/>
    </style:style>
    <style:style style:name="Cell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79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7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8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8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8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8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8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3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8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8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6" style:family="table-row">
      <style:table-row-properties style:min-row-height="0.106cm"/>
    </style:style>
    <style:style style:name="Cell9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8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8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8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8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9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9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19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9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9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91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9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 fo:font-weight="bold" style:font-weight-asian="bold" style:font-weight-complex="bold"/>
    </style:style>
    <style:style style:name="P193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</style:style>
    <style:style style:name="T193_1" style:family="text">
      <style:text-properties fo:font-size="10pt" style:font-size-asian="10pt" style:font-size-complex="10pt" fo:font-weight="bold" style:font-weight-asian="bold" style:font-weight-complex="bold"/>
    </style:style>
    <style:style style:name="T193_2" style:family="text">
      <style:text-properties fo:font-size="10pt" style:font-size-asian="10pt" style:font-size-complex="10pt" fo:font-weight="bold" style:font-weight-asian="bold" style:font-weight-complex="bold"/>
    </style:style>
    <style:style style:name="T193_3" style:family="text">
      <style:text-properties fo:font-size="10pt" style:font-size-asian="10pt" style:font-size-complex="10pt" fo:font-weight="bold" style:font-weight-asian="bold" style:font-weight-complex="bold"/>
    </style:style>
    <style:style style:name="T193_4" style:family="text">
      <style:text-properties fo:font-size="10pt" style:font-size-asian="10pt" style:font-size-complex="10pt"/>
    </style:style>
    <style:style style:name="P194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194_1" style:family="text">
      <style:text-properties fo:font-size="10pt" style:font-size-asian="10pt" style:font-size-complex="10pt"/>
    </style:style>
    <style:style style:name="T194_2" style:family="text">
      <style:text-properties fo:font-size="10pt" style:font-size-asian="10pt" style:font-size-complex="10pt"/>
    </style:style>
    <style:style style:name="T194_3" style:family="text">
      <style:text-properties fo:font-size="10pt" style:font-size-asian="10pt" style:font-size-complex="10pt"/>
    </style:style>
    <style:style style:name="T194_4" style:family="text">
      <style:text-properties fo:font-size="10pt" style:font-size-asian="10pt" style:font-size-complex="10pt"/>
    </style:style>
    <style:style style:name="P195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195_1" style:family="text">
      <style:text-properties fo:font-size="10pt" style:font-size-asian="10pt" style:font-size-complex="10pt"/>
    </style:style>
    <style:style style:name="P196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</style:style>
    <style:style style:name="T196_1" style:family="text">
      <style:text-properties fo:font-size="10pt" style:font-size-asian="10pt" style:font-size-complex="10pt" fo:font-weight="bold" style:font-weight-asian="bold" style:font-weight-complex="bold"/>
    </style:style>
    <style:style style:name="T196_2" style:family="text">
      <style:text-properties fo:font-size="10pt" style:font-size-asian="10pt" style:font-size-complex="10pt"/>
    </style:style>
    <style:style style:name="P197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</style:style>
    <style:style style:name="T197_1" style:family="text">
      <style:text-properties fo:font-size="10pt" style:font-size-asian="10pt" style:font-size-complex="10pt"/>
    </style:style>
    <style:style style:name="P198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198_1" style:family="text">
      <style:text-properties fo:font-size="10pt" style:font-size-asian="10pt" style:font-size-complex="10pt"/>
    </style:style>
    <style:style style:name="P199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P200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P201" style:family="paragraph" style:parent-style-name="Normal">
      <style:paragraph-properties fo:break-before="page" fo:margin-top="0.212cm" fo:margin-bottom="0.212cm"/>
    </style:style>
    <style:style style:name="P20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Table7" style:family="table">
      <style:table-properties table:align="left" style:width="17.785cm" fo:margin-left="0.185cm"/>
    </style:style>
    <style:style style:name="Column29" style:family="table-column">
      <style:table-column-properties style:column-width="4.152cm"/>
    </style:style>
    <style:style style:name="Column30" style:family="table-column">
      <style:table-column-properties style:column-width="1.485cm"/>
    </style:style>
    <style:style style:name="Column31" style:family="table-column">
      <style:table-column-properties style:column-width="4.052cm"/>
    </style:style>
    <style:style style:name="Column32" style:family="table-column">
      <style:table-column-properties style:column-width="4.023cm"/>
    </style:style>
    <style:style style:name="Column33" style:family="table-column">
      <style:table-column-properties style:column-width="4.073cm"/>
    </style:style>
    <style:style style:name="Row27" style:family="table-row">
      <style:table-row-properties style:min-row-height="0.714cm"/>
    </style:style>
    <style:style style:name="Cell96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0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0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0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04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04_2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04_3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04_4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04_5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04_6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04_7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0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8" style:family="table-row">
      <style:table-row-properties style:min-row-height="0.873cm"/>
    </style:style>
    <style:style style:name="Cell98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0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0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0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9" style:family="table-row">
      <style:table-row-properties style:min-row-height="0.873cm"/>
    </style:style>
    <style:style style:name="Cell100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0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0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0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0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2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1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1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0" style:family="table-row">
      <style:table-row-properties style:min-row-height="0.212cm"/>
    </style:style>
    <style:style style:name="Cell104" style:family="table-cell">
      <style:table-cell-properties fo:background-color="#ffffff" style:vertical-align="top" fo:border-top="#000000 0.026cm solid" fo:border-bottom="#000000 0.026cm solid" fo:wrap-option="wrap"/>
    </style:style>
    <style:style style:name="P21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1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1" style:family="table-row">
      <style:table-row-properties style:min-row-height="0.556cm"/>
    </style:style>
    <style:style style:name="Cell105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1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6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1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5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1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1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08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1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min-row-height="0.106cm"/>
    </style:style>
    <style:style style:name="Cell10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8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1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1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2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2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2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2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2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2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4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2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2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2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2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26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3" style:family="table-row">
      <style:table-row-properties style:min-row-height="0.106cm"/>
    </style:style>
    <style:style style:name="Cell1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2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2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2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3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31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3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2_1" style:family="text">
      <style:text-properties fo:color="#000000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4" style:family="table-row">
      <style:table-row-properties style:min-row-height="0.106cm"/>
    </style:style>
    <style:style style:name="Cell1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3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3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106cm"/>
    </style:style>
    <style:style style:name="Cell1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9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3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4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4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4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40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6" style:family="table-row">
      <style:table-row-properties style:min-row-height="0.106cm"/>
    </style:style>
    <style:style style:name="Cell1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4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4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4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4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4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4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4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4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44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4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45_1" style:family="text">
      <style:text-properties fo:font-size="10pt" style:font-size-asian="10pt" style:font-size-complex="10pt"/>
    </style:style>
    <style:style style:name="P246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</style:style>
    <style:style style:name="T246_1" style:family="text">
      <style:text-properties fo:font-size="10pt" style:font-size-asian="10pt" style:font-size-complex="10pt" fo:font-weight="bold" style:font-weight-asian="bold" style:font-weight-complex="bold"/>
    </style:style>
    <style:style style:name="T246_2" style:family="text">
      <style:text-properties fo:font-size="10pt" style:font-size-asian="10pt" style:font-size-complex="10pt" fo:font-weight="bold" style:font-weight-asian="bold" style:font-weight-complex="bold"/>
    </style:style>
    <style:style style:name="T246_3" style:family="text">
      <style:text-properties fo:font-size="10pt" style:font-size-asian="10pt" style:font-size-complex="10pt" fo:font-weight="bold" style:font-weight-asian="bold" style:font-weight-complex="bold"/>
    </style:style>
    <style:style style:name="T246_4" style:family="text">
      <style:text-properties fo:font-size="10pt" style:font-size-asian="10pt" style:font-size-complex="10pt"/>
    </style:style>
    <style:style style:name="P247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247_1" style:family="text">
      <style:text-properties fo:font-size="10pt" style:font-size-asian="10pt" style:font-size-complex="10pt"/>
    </style:style>
    <style:style style:name="T247_2" style:family="text">
      <style:text-properties fo:font-size="10pt" style:font-size-asian="10pt" style:font-size-complex="10pt"/>
    </style:style>
    <style:style style:name="T247_3" style:family="text">
      <style:text-properties fo:font-size="10pt" style:font-size-asian="10pt" style:font-size-complex="10pt"/>
    </style:style>
    <style:style style:name="P248" style:family="paragraph" style:parent-style-name="Normal">
      <style:paragraph-properties fo:text-align="justify" fo:margin-top="0.212cm">
        <style:tab-stops>
          <style:tab-stop style:type="left" style:leader-style="none" style:position="6.165cm"/>
        </style:tab-stops>
      </style:paragraph-properties>
    </style:style>
    <style:style style:name="T248_1" style:family="text">
      <style:text-properties fo:font-size="10pt" style:font-size-asian="10pt" style:font-size-complex="10pt"/>
    </style:style>
    <style:style style:name="T248_2" style:family="text">
      <style:text-properties fo:font-size="10pt" style:font-size-asian="10pt" style:font-size-complex="10pt"/>
    </style:style>
    <style:style style:name="T248_3" style:family="text">
      <style:text-properties fo:font-size="10pt" style:font-size-asian="10pt" style:font-size-complex="10pt"/>
    </style:style>
    <style:style style:name="T248_4" style:family="text">
      <style:text-properties fo:font-size="10pt" style:font-size-asian="10pt" style:font-size-complex="10pt"/>
    </style:style>
    <style:style style:name="T248_5" style:family="text">
      <style:text-properties fo:font-size="10pt" style:font-size-asian="10pt" style:font-size-complex="10pt"/>
    </style:style>
    <style:style style:name="T248_6" style:family="text">
      <style:text-properties fo:font-size="10pt" style:font-size-asian="10pt" style:font-size-complex="10pt"/>
    </style:style>
    <style:style style:name="T248_7" style:family="text">
      <style:text-properties fo:font-size="10pt" style:font-size-asian="10pt" style:font-size-complex="10pt"/>
    </style:style>
    <style:style style:name="P249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 fo:font-weight="bold" style:font-weight-asian="bold" style:font-weight-complex="bold"/>
    </style:style>
    <style:style style:name="P250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</style:style>
    <style:style style:name="T250_1" style:family="text">
      <style:text-properties fo:font-size="10pt" style:font-size-asian="10pt" style:font-size-complex="10pt" fo:font-weight="bold" style:font-weight-asian="bold" style:font-weight-complex="bold"/>
    </style:style>
    <style:style style:name="P251" style:family="paragraph" style:parent-style-name="Normal">
      <style:paragraph-properties fo:margin-top="0.212cm">
        <style:tab-stops>
          <style:tab-stop style:type="left" style:leader-style="none" style:position="6.165cm"/>
        </style:tab-stops>
      </style:paragraph-properties>
    </style:style>
    <style:style style:name="T251_1" style:family="text">
      <style:text-properties fo:font-size="10pt" style:font-size-asian="10pt" style:font-size-complex="10pt"/>
    </style:style>
    <style:style style:name="P252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165cm"/>
        </style:tab-stops>
      </style:paragraph-properties>
    </style:style>
    <style:style style:name="T252_1" style:family="text">
      <style:text-properties fo:font-size="10pt" style:font-size-asian="10pt" style:font-size-complex="10pt"/>
    </style:style>
    <style:style style:name="T252_2" style:family="text">
      <style:text-properties fo:font-size="10pt" style:font-size-asian="10pt" style:font-size-complex="10pt"/>
    </style:style>
    <style:style style:name="T252_3" style:family="text">
      <style:text-properties fo:font-size="10pt" style:font-size-asian="10pt" style:font-size-complex="10pt"/>
    </style:style>
    <style:style style:name="P253" style:family="paragraph" style:parent-style-name="Normal">
      <style:paragraph-properties fo:break-before="page"/>
    </style:style>
    <style:style style:name="Table8" style:family="table">
      <style:table-properties table:align="left" style:width="17.785cm" fo:margin-left="0.185cm"/>
    </style:style>
    <style:style style:name="Column34" style:family="table-column">
      <style:table-column-properties style:column-width="4.175cm"/>
    </style:style>
    <style:style style:name="Column35" style:family="table-column">
      <style:table-column-properties style:column-width="1.49cm"/>
    </style:style>
    <style:style style:name="Column36" style:family="table-column">
      <style:table-column-properties style:column-width="4.022cm"/>
    </style:style>
    <style:style style:name="Column37" style:family="table-column">
      <style:table-column-properties style:column-width="4.023cm"/>
    </style:style>
    <style:style style:name="Column38" style:family="table-column">
      <style:table-column-properties style:column-width="4.075cm"/>
    </style:style>
    <style:style style:name="Row37" style:family="table-row">
      <style:table-row-properties style:min-row-height="1.032cm"/>
    </style:style>
    <style:style style:name="Cell129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54" style:family="paragraph" style:parent-style-name="Normal"/>
    <style:style style:name="T25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55" style:family="paragraph" style:parent-style-name="Normal"/>
    <style:style style:name="T255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2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3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4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5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6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7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8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9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10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5_1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8" style:family="table-row">
      <style:table-row-properties style:min-row-height="0.873cm"/>
    </style:style>
    <style:style style:name="Cell131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56" style:family="paragraph" style:parent-style-name="Normal"/>
    <style:style style:name="T2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7" style:family="paragraph" style:parent-style-name="Normal"/>
    <style:style style:name="T25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873cm"/>
    </style:style>
    <style:style style:name="Cell133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58" style:family="paragraph" style:parent-style-name="Normal"/>
    <style:style style:name="T25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9" style:family="paragraph" style:parent-style-name="Normal"/>
    <style:style style:name="T25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5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5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60" style:family="paragraph" style:parent-style-name="Normal"/>
    <style:style style:name="T26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1" style:family="paragraph" style:parent-style-name="Normal"/>
    <style:style style:name="T26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212cm"/>
    </style:style>
    <style:style style:name="Cell137" style:family="table-cell">
      <style:table-cell-properties fo:background-color="#ffffff" style:vertical-align="top" fo:border-top="#000000 0.026cm solid" fo:border-bottom="#000000 0.026cm solid" fo:wrap-option="wrap"/>
    </style:style>
    <style:style style:name="P262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63" style:family="paragraph" style:parent-style-name="Normal"/>
    <style:style style:name="T26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1" style:family="table-row">
      <style:table-row-properties style:min-row-height="0.556cm"/>
    </style:style>
    <style:style style:name="Cell138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64" style:family="paragraph" style:parent-style-name="Normal"/>
    <style:style style:name="T26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65" style:family="paragraph" style:parent-style-name="Normal"/>
    <style:style style:name="T265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6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0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66" style:family="paragraph" style:parent-style-name="Normal"/>
    <style:style style:name="T26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67" style:family="paragraph" style:parent-style-name="Normal"/>
    <style:style style:name="T26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106cm"/>
    </style:style>
    <style:style style:name="Cell1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8" style:family="paragraph" style:parent-style-name="Normal"/>
    <style:style style:name="T268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6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69" style:family="paragraph" style:parent-style-name="Normal"/>
    <style:style style:name="T2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70" style:family="paragraph" style:parent-style-name="Normal"/>
    <style:style style:name="T270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7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71" style:family="paragraph" style:parent-style-name="Normal"/>
    <style:style style:name="T27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72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73" style:family="paragraph" style:parent-style-name="Normal"/>
    <style:style style:name="T273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7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74" style:family="paragraph" style:parent-style-name="Normal"/>
    <style:style style:name="T27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75" style:family="paragraph" style:parent-style-name="Normal"/>
    <style:style style:name="T27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7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3" style:family="table-row">
      <style:table-row-properties style:min-row-height="0.106cm"/>
    </style:style>
    <style:style style:name="Cell1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6" style:family="paragraph" style:parent-style-name="Normal"/>
    <style:style style:name="T27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77" style:family="paragraph" style:parent-style-name="Normal"/>
    <style:style style:name="T27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78" style:family="paragraph" style:parent-style-name="Normal"/>
    <style:style style:name="T27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4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79" style:family="paragraph" style:parent-style-name="Normal"/>
    <style:style style:name="T27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7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min-row-height="0.106cm"/>
    </style:style>
    <style:style style:name="Cell15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0" style:family="paragraph" style:parent-style-name="Normal"/>
    <style:style style:name="T28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81" style:family="paragraph" style:parent-style-name="Normal"/>
    <style:style style:name="T28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82" style:family="paragraph" style:parent-style-name="Normal"/>
    <style:style style:name="T28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83" style:family="paragraph" style:parent-style-name="Normal"/>
    <style:style style:name="T28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8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284" style:family="paragraph" style:parent-style-name="Normal"/>
    <style:style style:name="T284_1" style:family="text">
      <style:text-properties fo:font-size="10pt" style:font-size-asian="10pt" style:font-size-complex="10pt"/>
    </style:style>
    <style:style style:name="P285" style:family="paragraph" style:parent-style-name="Normal">
      <style:paragraph-properties fo:margin-top="0.212cm"/>
    </style:style>
    <style:style style:name="T285_1" style:family="text">
      <style:text-properties fo:font-size="10pt" style:font-size-asian="10pt" style:font-size-complex="10pt" fo:font-weight="bold" style:font-weight-asian="bold" style:font-weight-complex="bold"/>
    </style:style>
    <style:style style:name="T285_2" style:family="text">
      <style:text-properties fo:font-size="10pt" style:font-size-asian="10pt" style:font-size-complex="10pt" fo:font-weight="bold" style:font-weight-asian="bold" style:font-weight-complex="bold"/>
    </style:style>
    <style:style style:name="T285_3" style:family="text">
      <style:text-properties fo:font-size="10pt" style:font-size-asian="10pt" style:font-size-complex="10pt" fo:font-weight="bold" style:font-weight-asian="bold" style:font-weight-complex="bold"/>
    </style:style>
    <style:style style:name="T285_4" style:family="text">
      <style:text-properties fo:font-size="10pt" style:font-size-asian="10pt" style:font-size-complex="10pt"/>
    </style:style>
    <style:style style:name="P286" style:family="paragraph" style:parent-style-name="Normal">
      <style:paragraph-properties fo:text-align="justify" fo:margin-top="0.212cm"/>
    </style:style>
    <style:style style:name="T286_1" style:family="text">
      <style:text-properties fo:font-size="10pt" style:font-size-asian="10pt" style:font-size-complex="10pt"/>
    </style:style>
    <style:style style:name="T286_2" style:family="text">
      <style:text-properties fo:font-size="10pt" style:font-size-asian="10pt" style:font-size-complex="10pt"/>
    </style:style>
    <style:style style:name="T286_3" style:family="text">
      <style:text-properties fo:font-size="10pt" style:font-size-asian="10pt" style:font-size-complex="10pt"/>
    </style:style>
    <style:style style:name="P287" style:family="paragraph" style:parent-style-name="Normal">
      <style:paragraph-properties fo:text-align="justify" fo:margin-top="0.212cm"/>
    </style:style>
    <style:style style:name="T287_1" style:family="text">
      <style:text-properties fo:font-size="10pt" style:font-size-asian="10pt" style:font-size-complex="10pt"/>
    </style:style>
    <style:style style:name="T287_2" style:family="text">
      <style:text-properties fo:font-size="10pt" style:font-name-asian="Arial" style:font-size-asian="10pt" style:font-name-complex="Arial" style:font-size-complex="10pt"/>
    </style:style>
    <style:style style:name="T287_3" style:family="text">
      <style:text-properties fo:font-size="10pt" style:font-name-asian="Arial" style:font-size-asian="10pt" style:font-name-complex="Arial" style:font-size-complex="10pt"/>
    </style:style>
    <style:style style:name="T287_4" style:family="text">
      <style:text-properties fo:font-size="10pt" style:font-name-asian="Arial" style:font-size-asian="10pt" style:font-name-complex="Arial" style:font-size-complex="10pt"/>
    </style:style>
    <style:style style:name="T287_5" style:family="text">
      <style:text-properties fo:font-size="10pt" style:font-name-asian="Arial" style:font-size-asian="10pt" style:font-name-complex="Arial" style:font-size-complex="10pt"/>
    </style:style>
    <style:style style:name="T287_6" style:family="text">
      <style:text-properties fo:font-size="10pt" style:font-name-asian="Arial" style:font-size-asian="10pt" style:font-name-complex="Arial" style:font-size-complex="10pt"/>
    </style:style>
    <style:style style:name="T287_7" style:family="text">
      <style:text-properties fo:font-size="10pt" style:font-name-asian="Arial" style:font-size-asian="10pt" style:font-name-complex="Arial" style:font-size-complex="10pt"/>
    </style:style>
    <style:style style:name="T287_8" style:family="text">
      <style:text-properties fo:font-size="10pt" style:font-size-asian="10pt" style:font-size-complex="10pt"/>
    </style:style>
    <style:style style:name="T287_9" style:family="text">
      <style:text-properties fo:font-size="10pt" style:font-size-asian="10pt" style:font-size-complex="10pt"/>
    </style:style>
    <style:style style:name="T287_10" style:family="text">
      <style:text-properties fo:font-size="10pt" style:font-size-asian="10pt" style:font-size-complex="10pt"/>
    </style:style>
    <style:style style:name="P288" style:family="paragraph" style:parent-style-name="Normal">
      <style:paragraph-properties fo:margin-top="0.212cm"/>
    </style:style>
    <style:style style:name="T288_1" style:family="text">
      <style:text-properties fo:font-size="10pt" style:font-size-asian="10pt" style:font-size-complex="10pt" fo:font-weight="bold" style:font-weight-asian="bold" style:font-weight-complex="bold"/>
    </style:style>
    <style:style style:name="T288_2" style:family="text">
      <style:text-properties fo:font-size="10pt" style:font-size-asian="10pt" style:font-size-complex="10pt"/>
    </style:style>
    <style:style style:name="P289" style:family="paragraph" style:parent-style-name="Normal">
      <style:paragraph-properties fo:text-align="justify" fo:margin-top="0.212cm"/>
    </style:style>
    <style:style style:name="T289_1" style:family="text">
      <style:text-properties fo:font-size="10pt" style:font-size-asian="10pt" style:font-size-complex="10pt"/>
    </style:style>
    <style:style style:name="P290" style:family="paragraph" style:parent-style-name="Normal">
      <style:paragraph-properties fo:text-align="justify" fo:margin-top="0.212cm"/>
    </style:style>
    <style:style style:name="T290_1" style:family="text">
      <style:text-properties fo:font-size="10pt" style:font-size-asian="10pt" style:font-size-complex="10pt"/>
    </style:style>
    <style:style style:name="P291" style:family="paragraph" style:parent-style-name="Normal">
      <style:paragraph-properties fo:margin-top="0.212cm" fo:margin-bottom="0.212cm"/>
      <style:text-properties fo:font-size="10pt" style:font-size-asian="10pt" style:font-size-complex="10pt"/>
    </style:style>
    <style:style style:name="Table9" style:family="table">
      <style:table-properties table:align="left" style:width="17.785cm" fo:margin-left="0.185cm"/>
    </style:style>
    <style:style style:name="Column39" style:family="table-column">
      <style:table-column-properties style:column-width="4.182cm"/>
    </style:style>
    <style:style style:name="Column40" style:family="table-column">
      <style:table-column-properties style:column-width="1.485cm"/>
    </style:style>
    <style:style style:name="Column41" style:family="table-column">
      <style:table-column-properties style:column-width="4.03cm"/>
    </style:style>
    <style:style style:name="Column42" style:family="table-column">
      <style:table-column-properties style:column-width="4.022cm"/>
    </style:style>
    <style:style style:name="Column43" style:family="table-column">
      <style:table-column-properties style:column-width="4.066cm"/>
    </style:style>
    <style:style style:name="Row45" style:family="table-row">
      <style:table-row-properties style:min-row-height="0.714cm"/>
    </style:style>
    <style:style style:name="Cell154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92" style:family="paragraph" style:parent-style-name="Normal"/>
    <style:style style:name="T29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93_2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93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6" style:family="table-row">
      <style:table-row-properties style:min-row-height="0.873cm"/>
    </style:style>
    <style:style style:name="Cell156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94" style:family="paragraph" style:parent-style-name="Normal"/>
    <style:style style:name="T29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5" style:family="paragraph" style:parent-style-name="Normal"/>
    <style:style style:name="T29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7" style:family="table-row">
      <style:table-row-properties style:min-row-height="0.873cm"/>
    </style:style>
    <style:style style:name="Cell158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96" style:family="paragraph" style:parent-style-name="Normal"/>
    <style:style style:name="T29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5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7" style:family="paragraph" style:parent-style-name="Normal"/>
    <style:style style:name="T29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9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97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297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0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298" style:family="paragraph" style:parent-style-name="Normal"/>
    <style:style style:name="T29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9" style:family="paragraph" style:parent-style-name="Normal"/>
    <style:style style:name="T29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min-row-height="0.212cm"/>
    </style:style>
    <style:style style:name="Cell162" style:family="table-cell">
      <style:table-cell-properties fo:background-color="#ffffff" style:vertical-align="top" fo:border-top="#000000 0.026cm solid" fo:border-bottom="#000000 0.026cm solid" fo:wrap-option="wrap"/>
    </style:style>
    <style:style style:name="P300" style:family="paragraph" style:parent-style-name="Normal"/>
    <style:style style:name="T30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01" style:family="paragraph" style:parent-style-name="Normal"/>
    <style:style style:name="T30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9" style:family="table-row">
      <style:table-row-properties style:min-row-height="0.556cm"/>
    </style:style>
    <style:style style:name="Cell163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02" style:family="paragraph" style:parent-style-name="Normal"/>
    <style:style style:name="T30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4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03" style:family="paragraph" style:parent-style-name="Normal"/>
    <style:style style:name="T303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0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04" style:family="paragraph" style:parent-style-name="Normal"/>
    <style:style style:name="T30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05" style:family="paragraph" style:parent-style-name="Normal"/>
    <style:style style:name="T30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0" style:family="table-row">
      <style:table-row-properties style:min-row-height="0.106cm"/>
    </style:style>
    <style:style style:name="Cell16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6" style:family="paragraph" style:parent-style-name="Normal"/>
    <style:style style:name="T306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0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07" style:family="paragraph" style:parent-style-name="Normal"/>
    <style:style style:name="T30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08" style:family="paragraph" style:parent-style-name="Normal"/>
    <style:style style:name="T308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0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6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09" style:family="paragraph" style:parent-style-name="Normal"/>
    <style:style style:name="T30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0" style:family="paragraph" style:parent-style-name="Normal"/>
    <style:style style:name="T31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0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0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0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0_6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1" style:family="table-row">
      <style:table-row-properties style:min-row-height="0.106cm"/>
    </style:style>
    <style:style style:name="Cell17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1" style:family="paragraph" style:parent-style-name="Normal"/>
    <style:style style:name="T31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2" style:family="paragraph" style:parent-style-name="Normal"/>
    <style:style style:name="T31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3" style:family="paragraph" style:parent-style-name="Normal"/>
    <style:style style:name="T31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4" style:family="paragraph" style:parent-style-name="Normal">
      <style:paragraph-properties fo:line-height="108%"/>
    </style:style>
    <style:style style:name="T31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4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4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4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4_6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4_7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2" style:family="table-row">
      <style:table-row-properties style:min-row-height="0.106cm"/>
    </style:style>
    <style:style style:name="Cell1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5" style:family="paragraph" style:parent-style-name="Normal"/>
    <style:style style:name="T31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6" style:family="paragraph" style:parent-style-name="Normal"/>
    <style:style style:name="T31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7" style:family="paragraph" style:parent-style-name="Normal"/>
    <style:style style:name="T31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8" style:family="paragraph" style:parent-style-name="Normal"/>
    <style:style style:name="T31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1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3" style:family="table-row">
      <style:table-row-properties style:min-row-height="0.106cm"/>
    </style:style>
    <style:style style:name="Cell17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9" style:family="paragraph" style:parent-style-name="Normal"/>
    <style:style style:name="T31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20" style:family="paragraph" style:parent-style-name="Normal"/>
    <style:style style:name="T32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21" style:family="paragraph" style:parent-style-name="Normal"/>
    <style:style style:name="T32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22" style:family="paragraph" style:parent-style-name="Normal"/>
    <style:style style:name="T32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2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4" style:family="table-row">
      <style:table-row-properties style:min-row-height="0.106cm"/>
    </style:style>
    <style:style style:name="Cell1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3" style:family="paragraph" style:parent-style-name="Normal"/>
    <style:style style:name="T32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24" style:family="paragraph" style:parent-style-name="Normal"/>
    <style:style style:name="T32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25" style:family="paragraph" style:parent-style-name="Normal"/>
    <style:style style:name="T32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26" style:family="paragraph" style:parent-style-name="Normal"/>
    <style:style style:name="T32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27" style:family="paragraph" style:parent-style-name="Normal"/>
    <style:style style:name="T32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28" style:family="paragraph" style:parent-style-name="Normal"/>
    <style:style style:name="T32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29" style:family="paragraph" style:parent-style-name="Normal"/>
    <style:style style:name="T32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2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5" style:family="table-row">
      <style:table-row-properties style:min-row-height="0.106cm"/>
    </style:style>
    <style:style style:name="Cell18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0" style:family="paragraph" style:parent-style-name="Normal"/>
    <style:style style:name="T33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31" style:family="paragraph" style:parent-style-name="Normal"/>
    <style:style style:name="T33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32" style:family="paragraph" style:parent-style-name="Normal"/>
    <style:style style:name="T33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33" style:family="paragraph" style:parent-style-name="Normal"/>
    <style:style style:name="T33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3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6" style:family="table-row">
      <style:table-row-properties style:min-row-height="0.106cm"/>
    </style:style>
    <style:style style:name="Cell19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4" style:family="paragraph" style:parent-style-name="Normal"/>
    <style:style style:name="T33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35" style:family="paragraph" style:parent-style-name="Normal"/>
    <style:style style:name="T33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36" style:family="paragraph" style:parent-style-name="Normal"/>
    <style:style style:name="T33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37" style:family="paragraph" style:parent-style-name="Normal"/>
    <style:style style:name="T33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38" style:family="paragraph" style:parent-style-name="Normal"/>
    <style:style style:name="T33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39" style:family="paragraph" style:parent-style-name="Normal"/>
    <style:style style:name="T33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3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39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39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39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40" style:family="paragraph" style:parent-style-name="Normal">
      <style:paragraph-properties fo:text-align="justify" fo:margin-top="0.212cm"/>
    </style:style>
    <style:style style:name="T340_1" style:family="text">
      <style:text-properties fo:font-size="10pt" style:font-size-asian="10pt" style:font-size-complex="10pt"/>
    </style:style>
    <style:style style:name="T340_2" style:family="text">
      <style:text-properties fo:font-size="10pt" style:font-size-asian="10pt" style:font-size-complex="10pt"/>
    </style:style>
    <style:style style:name="T340_3" style:family="text">
      <style:text-properties fo:font-size="10pt" style:font-size-asian="10pt" style:font-size-complex="10pt"/>
    </style:style>
    <style:style style:name="T340_4" style:family="text">
      <style:text-properties fo:font-size="10pt" style:font-size-asian="10pt" style:font-size-complex="10pt"/>
    </style:style>
    <style:style style:name="T340_5" style:family="text">
      <style:text-properties fo:font-size="10pt" style:font-size-asian="10pt" style:font-size-complex="10pt"/>
    </style:style>
    <style:style style:name="T340_6" style:family="text">
      <style:text-properties fo:font-size="10pt" style:font-size-asian="10pt" style:font-size-complex="10pt"/>
    </style:style>
    <style:style style:name="T340_7" style:family="text">
      <style:text-properties fo:font-size="10pt" style:font-size-asian="10pt" style:font-size-complex="10pt"/>
    </style:style>
    <style:style style:name="T340_8" style:family="text">
      <style:text-properties fo:font-size="10pt" style:font-size-asian="10pt" style:font-size-complex="10pt"/>
    </style:style>
    <style:style style:name="P341" style:family="paragraph" style:parent-style-name="Normal">
      <style:paragraph-properties fo:text-align="justify" fo:margin-top="0.212cm"/>
    </style:style>
    <style:style style:name="T341_1" style:family="text">
      <style:text-properties fo:font-size="10pt" style:font-size-asian="10pt" style:font-size-complex="10pt"/>
    </style:style>
    <style:style style:name="T341_2" style:family="text">
      <style:text-properties fo:font-size="10pt" style:font-size-asian="10pt" style:font-size-complex="10pt"/>
    </style:style>
    <style:style style:name="T341_3" style:family="text">
      <style:text-properties fo:font-size="10pt" style:font-size-asian="10pt" style:font-size-complex="10pt"/>
    </style:style>
    <style:style style:name="T341_4" style:family="text">
      <style:text-properties fo:font-size="10pt" style:font-size-asian="10pt" style:font-size-complex="10pt"/>
    </style:style>
    <style:style style:name="T341_5" style:family="text">
      <style:text-properties fo:font-size="10pt" style:font-size-asian="10pt" style:font-size-complex="10pt"/>
    </style:style>
    <style:style style:name="P342" style:family="paragraph" style:parent-style-name="Normal">
      <style:paragraph-properties fo:margin-top="0.212cm" fo:margin-bottom="0.212cm"/>
    </style:style>
    <style:style style:name="T342_1" style:family="text">
      <style:text-properties fo:font-size="10pt" style:font-size-asian="10pt" style:font-size-complex="10pt"/>
    </style:style>
    <style:style style:name="T342_2" style:family="text">
      <style:text-properties fo:font-size="10pt" style:font-size-asian="10pt" style:font-size-complex="10pt"/>
    </style:style>
    <style:style style:name="T342_3" style:family="text">
      <style:text-properties fo:font-size="10pt" style:font-size-asian="10pt" style:font-size-complex="10pt"/>
    </style:style>
    <style:style style:name="T342_4" style:family="text">
      <style:text-properties fo:font-size="10pt" style:font-size-asian="10pt" style:font-size-complex="10pt"/>
    </style:style>
    <style:style style:name="T342_5" style:family="text">
      <style:text-properties fo:font-size="10pt" style:font-size-asian="10pt" style:font-size-complex="10pt"/>
    </style:style>
    <style:style style:name="T342_6" style:family="text">
      <style:text-properties fo:font-size="10pt" style:font-size-asian="10pt" style:font-size-complex="10pt"/>
    </style:style>
    <style:style style:name="T342_7" style:family="text">
      <style:text-properties fo:font-size="10pt" style:font-size-asian="10pt" style:font-size-complex="10pt"/>
    </style:style>
    <style:style style:name="Table10" style:family="table">
      <style:table-properties table:align="left" style:width="17.785cm" fo:margin-left="0.185cm"/>
    </style:style>
    <style:style style:name="Column44" style:family="table-column">
      <style:table-column-properties style:column-width="4.177cm"/>
    </style:style>
    <style:style style:name="Column45" style:family="table-column">
      <style:table-column-properties style:column-width="1.489cm"/>
    </style:style>
    <style:style style:name="Column46" style:family="table-column">
      <style:table-column-properties style:column-width="4.023cm"/>
    </style:style>
    <style:style style:name="Column47" style:family="table-column">
      <style:table-column-properties style:column-width="4.023cm"/>
    </style:style>
    <style:style style:name="Column48" style:family="table-column">
      <style:table-column-properties style:column-width="4.073cm"/>
    </style:style>
    <style:style style:name="Row57" style:family="table-row">
      <style:table-row-properties style:min-row-height="0.714cm"/>
    </style:style>
    <style:style style:name="Cell195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343" style:family="paragraph" style:parent-style-name="Normal"/>
    <style:style style:name="T34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44" style:family="paragraph" style:parent-style-name="Normal"/>
    <style:style style:name="T344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44_2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44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8" style:family="table-row">
      <style:table-row-properties style:min-row-height="0.873cm"/>
    </style:style>
    <style:style style:name="Cell197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345" style:family="paragraph" style:parent-style-name="Normal"/>
    <style:style style:name="T34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46" style:family="paragraph" style:parent-style-name="Normal"/>
    <style:style style:name="T34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9" style:family="table-row">
      <style:table-row-properties style:min-row-height="0.873cm"/>
    </style:style>
    <style:style style:name="Cell199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347" style:family="paragraph" style:parent-style-name="Normal"/>
    <style:style style:name="T34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48" style:family="paragraph" style:parent-style-name="Normal"/>
    <style:style style:name="T34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4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fo:background-color="#dbe5f1" style:vertical-align="top" fo:border-top="#000000 0.026cm solid" fo:border-bottom="#000000 0.026cm solid" fo:border-left="#000000 0.026cm solid" fo:border-right="#000000 0.026cm solid" fo:wrap-option="wrap"/>
    </style:style>
    <style:style style:name="P349" style:family="paragraph" style:parent-style-name="Normal"/>
    <style:style style:name="T34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0" style:family="paragraph" style:parent-style-name="Normal"/>
    <style:style style:name="T35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0" style:family="table-row">
      <style:table-row-properties style:min-row-height="0.212cm"/>
    </style:style>
    <style:style style:name="Cell203" style:family="table-cell">
      <style:table-cell-properties fo:background-color="#ffffff" style:vertical-align="top" fo:border-top="#000000 0.026cm solid" fo:border-bottom="#000000 0.026cm solid" fo:wrap-option="wrap"/>
    </style:style>
    <style:style style:name="P351" style:family="paragraph" style:parent-style-name="Normal"/>
    <style:style style:name="T35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52" style:family="paragraph" style:parent-style-name="Normal"/>
    <style:style style:name="T35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1" style:family="table-row">
      <style:table-row-properties style:min-row-height="0.556cm"/>
    </style:style>
    <style:style style:name="Cell204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53" style:family="paragraph" style:parent-style-name="Normal"/>
    <style:style style:name="T35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5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54" style:family="paragraph" style:parent-style-name="Normal"/>
    <style:style style:name="T354_1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5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6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55" style:family="paragraph" style:parent-style-name="Normal"/>
    <style:style style:name="T35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56" style:family="paragraph" style:parent-style-name="Normal"/>
    <style:style style:name="T3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2" style:family="table-row">
      <style:table-row-properties style:min-row-height="0.106cm"/>
    </style:style>
    <style:style style:name="Cell20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7" style:family="paragraph" style:parent-style-name="Normal"/>
    <style:style style:name="T35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58" style:family="paragraph" style:parent-style-name="Normal"/>
    <style:style style:name="T35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58_2" style:family="text">
      <style:text-properties fo:font-style="italic" style:font-style-asian="italic" style:font-style-complex="italic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58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0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59" style:family="paragraph" style:parent-style-name="Normal"/>
    <style:style style:name="T35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60" style:family="paragraph" style:parent-style-name="Normal"/>
    <style:style style:name="T36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6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3" style:family="table-row">
      <style:table-row-properties style:min-row-height="0.106cm"/>
    </style:style>
    <style:style style:name="Cell2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1" style:family="paragraph" style:parent-style-name="Normal"/>
    <style:style style:name="T36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62" style:family="paragraph" style:parent-style-name="Normal"/>
    <style:style style:name="T36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4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63" style:family="paragraph" style:parent-style-name="Normal"/>
    <style:style style:name="T36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64" style:family="paragraph" style:parent-style-name="Normal"/>
    <style:style style:name="T36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6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4" style:family="table-row">
      <style:table-row-properties style:min-row-height="0.106cm"/>
    </style:style>
    <style:style style:name="Cell2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5" style:family="paragraph" style:parent-style-name="Normal"/>
    <style:style style:name="T36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66" style:family="paragraph" style:parent-style-name="Normal"/>
    <style:style style:name="T36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8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67" style:family="paragraph" style:parent-style-name="Normal"/>
    <style:style style:name="T36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68" style:family="paragraph" style:parent-style-name="Normal"/>
    <style:style style:name="T36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36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5" style:family="table-row">
      <style:table-row-properties style:min-row-height="0.106cm"/>
    </style:style>
    <style:style style:name="Cell2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9" style:family="paragraph" style:parent-style-name="Normal"/>
    <style:style style:name="T3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21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70" style:family="paragraph" style:parent-style-name="Normal"/>
    <style:style style:name="T37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2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71" style:family="paragraph" style:parent-style-name="Normal"/>
    <style:style style:name="T37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23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72" style:family="paragraph" style:parent-style-name="Normal"/>
    <style:style style:name="T37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373" style:family="paragraph" style:parent-style-name="Normal"/>
    <style:style style:name="T373_1" style:family="text">
      <style:text-properties fo:font-size="10pt" style:font-size-asian="10pt" style:font-size-complex="10pt"/>
    </style:style>
    <style:style style:name="P374" style:family="paragraph" style:parent-style-name="Normal">
      <style:paragraph-properties fo:margin-top="0.212cm"/>
    </style:style>
    <style:style style:name="T374_1" style:family="text">
      <style:text-properties fo:font-size="10pt" style:font-size-asian="10pt" style:font-size-complex="10pt" fo:font-weight="bold" style:font-weight-asian="bold" style:font-weight-complex="bold"/>
    </style:style>
    <style:style style:name="T374_2" style:family="text">
      <style:text-properties fo:font-size="10pt" style:font-size-asian="10pt" style:font-size-complex="10pt"/>
    </style:style>
    <style:style style:name="P375" style:family="paragraph" style:parent-style-name="Normal">
      <style:paragraph-properties fo:text-align="justify" fo:margin-top="0.212cm"/>
    </style:style>
    <style:style style:name="T375_1" style:family="text">
      <style:text-properties fo:font-size="10pt" style:font-size-asian="10pt" style:font-size-complex="10pt"/>
    </style:style>
    <style:style style:name="P376" style:family="paragraph" style:parent-style-name="Normal">
      <style:paragraph-properties fo:text-align="justify" fo:margin-top="0.212cm"/>
    </style:style>
    <style:style style:name="T376_1" style:family="text">
      <style:text-properties fo:font-size="10pt" style:font-size-asian="10pt" style:font-size-complex="10pt"/>
    </style:style>
    <style:style style:name="P377" style:family="paragraph" style:parent-style-name="Normal">
      <style:paragraph-properties fo:text-align="justify" fo:margin-top="0.212cm"/>
    </style:style>
    <style:style style:name="T377_1" style:family="text">
      <style:text-properties fo:color="#000000" fo:font-size="10pt" style:font-size-asian="10pt" style:font-size-complex="10pt"/>
    </style:style>
    <style:style style:name="T377_2" style:family="text">
      <style:text-properties fo:font-size="10pt" style:font-size-asian="10pt" style:font-size-complex="10pt"/>
    </style:style>
    <style:style style:name="T377_3" style:family="text">
      <style:text-properties fo:font-size="10pt" style:font-size-asian="10pt" style:font-size-complex="10pt"/>
    </style:style>
    <style:style style:name="T377_4" style:family="text">
      <style:text-properties fo:font-size="10pt" style:font-size-asian="10pt" style:font-size-complex="10pt"/>
    </style:style>
    <style:style style:name="T377_5" style:family="text">
      <style:text-properties fo:font-size="10pt" style:font-size-asian="10pt" style:font-size-complex="10pt"/>
    </style:style>
    <style:style style:name="P378" style:family="paragraph" style:parent-style-name="Normal">
      <style:paragraph-properties fo:margin-top="0.212cm"/>
    </style:style>
    <style:style style:name="T378_1" style:family="text">
      <style:text-properties fo:font-size="10pt" style:font-size-asian="10pt" style:font-size-complex="10pt" fo:font-weight="bold" style:font-weight-asian="bold" style:font-weight-complex="bold"/>
    </style:style>
    <style:style style:name="P379" style:family="paragraph" style:parent-style-name="Normal">
      <style:paragraph-properties fo:margin-top="0.212cm"/>
    </style:style>
    <style:style style:name="T379_1" style:family="text">
      <style:text-properties fo:font-size="10pt" style:font-size-asian="10pt" style:font-size-complex="10pt"/>
    </style:style>
    <style:style style:name="P380" style:family="paragraph" style:parent-style-name="Normal">
      <style:paragraph-properties fo:text-align="justify" fo:margin-top="0.212cm"/>
    </style:style>
    <style:style style:name="T380_1" style:family="text">
      <style:text-properties fo:color="#000000" fo:font-size="10pt" style:font-size-asian="10pt" style:font-size-complex="10pt"/>
    </style:style>
    <style:style style:name="P381" style:family="paragraph" style:parent-style-name="Normal">
      <style:paragraph-properties fo:text-align="justify" fo:margin-top="0.212cm"/>
    </style:style>
    <style:style style:name="T381_1" style:family="text">
      <style:text-properties fo:font-size="10pt" style:font-size-asian="10pt" style:font-size-complex="10pt"/>
    </style:style>
    <style:style style:name="P382" style:family="paragraph" style:parent-style-name="Normal">
      <style:paragraph-properties fo:break-before="page" fo:margin-top="0.212cm" fo:margin-bottom="0.212cm"/>
    </style:style>
    <style:style style:name="P383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83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384" style:family="paragraph" style:parent-style-name="Normal">
      <style:text-properties fo:font-size="10pt" style:font-size-asian="10pt" style:font-size-complex="10pt"/>
    </style:style>
    <style:style style:name="P385" style:family="paragraph" style:parent-style-name="paragraph">
      <style:paragraph-properties fo:text-align="justify" fo:margin-top="0.212cm"/>
    </style:style>
    <style:style style:name="T385_1" style:family="text" style:parent-style-name="eop">
      <style:text-properties style:font-name="Arial" fo:font-size="10pt" style:font-size-asian="10pt" style:font-name-complex="Arial" style:font-size-complex="10pt"/>
    </style:style>
    <style:style style:name="T385_2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385_3" style:family="text" style:parent-style-name="eop">
      <style:text-properties style:font-name="Arial" fo:font-size="11pt" style:font-size-asian="11pt" style:font-name-complex="Arial" style:font-size-complex="11pt"/>
    </style:style>
    <style:style style:name="P386" style:family="paragraph" style:parent-style-name="paragraph">
      <style:paragraph-properties fo:text-align="justify" fo:margin-top="0.212cm"/>
    </style:style>
    <style:style style:name="T386_1" style:family="text">
      <style:text-properties style:font-name="Arial" fo:font-size="10pt" style:font-size-asian="10pt" style:font-name-complex="Arial" style:font-size-complex="10pt"/>
    </style:style>
    <style:style style:name="T386_2" style:family="text">
      <style:text-properties style:font-name="Arial" fo:font-size="10pt" style:font-size-asian="10pt" style:font-name-complex="Arial" style:font-size-complex="10pt"/>
    </style:style>
    <style:style style:name="T386_3" style:family="text">
      <style:text-properties style:font-name="Arial" fo:font-size="10pt" style:font-size-asian="10pt" style:font-name-complex="Arial" style:font-size-complex="10pt"/>
    </style:style>
    <style:style style:name="T386_4" style:family="text">
      <style:text-properties style:font-name="Arial" fo:font-size="10pt" style:font-size-asian="10pt" style:font-name-complex="Arial" style:font-size-complex="10pt"/>
    </style:style>
    <style:style style:name="T386_5" style:family="text">
      <style:text-properties style:font-name="Arial" fo:font-size="10pt" style:font-size-asian="10pt" style:font-name-complex="Arial" style:font-size-complex="10pt"/>
    </style:style>
    <style:style style:name="P387" style:family="paragraph" style:parent-style-name="paragraph">
      <style:paragraph-properties fo:text-align="justify" fo:margin-top="0.212cm"/>
    </style:style>
    <style:style style:name="T387_1" style:family="text">
      <style:text-properties style:font-name="Arial" fo:font-size="10pt" style:font-size-asian="10pt" style:font-name-complex="Arial" style:font-size-complex="10pt"/>
    </style:style>
    <style:style style:name="T387_2" style:family="text">
      <style:text-properties style:font-name="Arial" fo:font-size="10pt" style:font-size-asian="10pt" style:font-name-complex="Arial" style:font-size-complex="10pt"/>
    </style:style>
    <style:style style:name="T387_3" style:family="text">
      <style:text-properties style:font-name="Arial" fo:font-size="10pt" style:font-size-asian="10pt" style:font-name-complex="Arial" style:font-size-complex="10pt"/>
    </style:style>
    <style:style style:name="T387_4" style:family="text">
      <style:text-properties style:font-name="Arial" fo:font-size="10pt" style:font-size-asian="10pt" style:font-name-complex="Arial" style:font-size-complex="10pt"/>
    </style:style>
    <style:style style:name="T387_5" style:family="text">
      <style:text-properties style:font-name="Arial" fo:font-size="10pt" style:font-size-asian="10pt" style:font-name-complex="Arial" style:font-size-complex="10pt"/>
    </style:style>
    <style:style style:name="T387_6" style:family="text">
      <style:text-properties style:font-name="Arial" fo:font-size="10pt" style:font-size-asian="10pt" style:font-name-complex="Arial" style:font-size-complex="10pt"/>
    </style:style>
    <style:style style:name="T387_7" style:family="text">
      <style:text-properties style:font-name="Arial" fo:font-size="10pt" style:font-size-asian="10pt" style:font-name-complex="Arial" style:font-size-complex="10pt"/>
    </style:style>
    <style:style style:name="T387_8" style:family="text">
      <style:text-properties style:font-name="Arial" fo:font-size="10pt" style:font-size-asian="10pt" style:font-name-complex="Arial" style:font-size-complex="10pt"/>
    </style:style>
    <style:style style:name="T387_9" style:family="text">
      <style:text-properties style:font-name="Arial" fo:font-size="10pt" style:font-size-asian="10pt" style:font-name-complex="Arial" style:font-size-complex="10pt"/>
    </style:style>
    <style:style style:name="T387_10" style:family="text">
      <style:text-properties style:font-name="Arial" fo:font-size="10pt" style:font-size-asian="10pt" style:font-name-complex="Arial" style:font-size-complex="10pt"/>
    </style:style>
    <style:style style:name="T387_11" style:family="text">
      <style:text-properties style:font-name="Arial" fo:font-size="10pt" style:font-size-asian="10pt" style:font-name-complex="Arial" style:font-size-complex="10pt"/>
    </style:style>
    <style:style style:name="T387_12" style:family="text">
      <style:text-properties style:font-name="Arial" fo:font-size="10pt" style:font-size-asian="10pt" style:font-name-complex="Arial" style:font-size-complex="10pt"/>
    </style:style>
    <style:style style:name="T387_13" style:family="text">
      <style:text-properties style:font-name="Arial" fo:font-size="10pt" style:font-size-asian="10pt" style:font-name-complex="Arial" style:font-size-complex="10pt"/>
    </style:style>
    <style:style style:name="T387_14" style:family="text">
      <style:text-properties style:font-name="Arial" fo:font-size="10pt" style:font-size-asian="10pt" style:font-name-complex="Arial" style:font-size-complex="10pt"/>
    </style:style>
    <style:style style:name="T387_15" style:family="text">
      <style:text-properties style:font-name="Arial" fo:font-size="10pt" style:font-size-asian="10pt" style:font-name-complex="Arial" style:font-size-complex="10pt"/>
    </style:style>
    <style:style style:name="T387_16" style:family="text">
      <style:text-properties style:font-name="Arial" fo:font-size="10pt" style:font-size-asian="10pt" style:font-name-complex="Arial" style:font-size-complex="10pt"/>
    </style:style>
    <style:style style:name="T387_17" style:family="text">
      <style:text-properties style:font-name="Arial" fo:font-size="10pt" style:font-size-asian="10pt" style:font-name-complex="Arial" style:font-size-complex="10pt"/>
    </style:style>
    <style:style style:name="T387_18" style:family="text">
      <style:text-properties style:font-name="Arial" fo:font-size="10pt" style:font-size-asian="10pt" style:font-name-complex="Arial" style:font-size-complex="10pt"/>
    </style:style>
    <style:style style:name="T387_19" style:family="text">
      <style:text-properties style:font-name="Arial" fo:font-size="10pt" style:font-size-asian="10pt" style:font-name-complex="Arial" style:font-size-complex="10pt"/>
    </style:style>
    <style:style style:name="P388" style:family="paragraph" style:parent-style-name="paragraph">
      <style:paragraph-properties fo:text-align="justify" fo:margin-top="0.212cm"/>
    </style:style>
    <style:style style:name="T388_1" style:family="text">
      <style:text-properties style:font-name="Arial" fo:font-size="10pt" style:font-size-asian="10pt" style:font-name-complex="Arial" style:font-size-complex="10pt"/>
    </style:style>
    <style:style style:name="T388_2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88_3" style:family="text">
      <style:text-properties style:font-name="Arial" fo:font-size="10pt" style:font-size-asian="10pt" style:font-name-complex="Arial" style:font-size-complex="10pt"/>
    </style:style>
    <style:style style:name="T388_4" style:family="text">
      <style:text-properties style:font-name="Arial" fo:font-size="10pt" style:font-size-asian="10pt" style:font-name-complex="Arial" style:font-size-complex="10pt"/>
    </style:style>
    <style:style style:name="T388_5" style:family="text">
      <style:text-properties style:font-name="Arial" fo:font-size="10pt" style:font-size-asian="10pt" style:font-name-complex="Arial" style:font-size-complex="10pt"/>
    </style:style>
    <style:style style:name="T388_6" style:family="text">
      <style:text-properties style:font-name="Arial" fo:font-size="10pt" style:font-size-asian="10pt" style:font-name-complex="Arial" style:font-size-complex="10pt"/>
    </style:style>
    <style:style style:name="T388_7" style:family="text">
      <style:text-properties style:font-name="Arial" fo:font-size="10pt" style:font-size-asian="10pt" style:font-name-complex="Arial" style:font-size-complex="10pt"/>
    </style:style>
    <style:style style:name="T388_8" style:family="text">
      <style:text-properties style:font-name="Arial" fo:font-size="10pt" style:font-size-asian="10pt" style:font-name-complex="Arial" style:font-size-complex="10pt"/>
    </style:style>
    <style:style style:name="T388_9" style:family="text">
      <style:text-properties style:font-name="Arial" fo:font-size="10pt" style:font-size-asian="10pt" style:font-name-complex="Arial" style:font-size-complex="10pt"/>
    </style:style>
    <style:style style:name="P389" style:family="paragraph" style:parent-style-name="paragraph">
      <style:paragraph-properties fo:text-align="justify" fo:margin-top="0.212cm"/>
    </style:style>
    <style:style style:name="T389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89_2" style:family="text">
      <style:text-properties style:font-name="Arial" fo:font-size="10pt" style:font-size-asian="10pt" style:font-name-complex="Arial" style:font-size-complex="10pt"/>
    </style:style>
    <style:style style:name="T389_3" style:family="text">
      <style:text-properties style:font-name="Arial" fo:font-size="10pt" style:font-size-asian="10pt" style:font-name-complex="Arial" style:font-size-complex="10pt"/>
    </style:style>
    <style:style style:name="T389_4" style:family="text">
      <style:text-properties style:font-name="Arial" fo:font-size="10pt" style:font-size-asian="10pt" style:font-name-complex="Arial" style:font-size-complex="10pt"/>
    </style:style>
    <style:style style:name="T389_5" style:family="text">
      <style:text-properties style:font-name="Arial" fo:font-size="10pt" style:font-size-asian="10pt" style:font-name-complex="Arial" style:font-size-complex="10pt"/>
    </style:style>
    <style:style style:name="T389_6" style:family="text">
      <style:text-properties style:font-name="Arial" fo:font-size="10pt" style:font-size-asian="10pt" style:font-name-complex="Arial" style:font-size-complex="10pt"/>
    </style:style>
    <style:style style:name="T389_7" style:family="text">
      <style:text-properties style:font-name="Arial" fo:font-size="10pt" style:font-size-asian="10pt" style:font-name-complex="Arial" style:font-size-complex="10pt"/>
    </style:style>
    <style:style style:name="T389_8" style:family="text">
      <style:text-properties style:font-name="Arial" fo:font-size="10pt" style:font-size-asian="10pt" style:font-name-complex="Arial" style:font-size-complex="10pt"/>
    </style:style>
    <style:style style:name="T389_9" style:family="text">
      <style:text-properties style:font-name="Arial" fo:font-size="10pt" style:font-size-asian="10pt" style:font-name-complex="Arial" style:font-size-complex="10pt"/>
    </style:style>
    <style:style style:name="T389_10" style:family="text">
      <style:text-properties style:font-name="Arial" fo:font-size="10pt" style:font-size-asian="10pt" style:font-name-complex="Arial" style:font-size-complex="10pt"/>
    </style:style>
    <style:style style:name="T389_11" style:family="text">
      <style:text-properties style:font-name="Arial" fo:font-size="10pt" style:font-size-asian="10pt" style:font-name-complex="Arial" style:font-size-complex="10pt"/>
    </style:style>
    <style:style style:name="T389_12" style:family="text">
      <style:text-properties style:font-name="Arial" fo:font-size="10pt" style:font-size-asian="10pt" style:font-name-complex="Arial" style:font-size-complex="10pt"/>
    </style:style>
    <style:style style:name="T389_13" style:family="text">
      <style:text-properties style:font-name="Arial" fo:font-size="10pt" style:font-size-asian="10pt" style:font-name-complex="Arial" style:font-size-complex="10pt"/>
    </style:style>
    <style:style style:name="T389_14" style:family="text">
      <style:text-properties style:font-name="Arial" fo:font-size="10pt" style:font-size-asian="10pt" style:font-name-complex="Arial" style:font-size-complex="10pt"/>
    </style:style>
    <style:style style:name="T389_15" style:family="text">
      <style:text-properties style:font-name="Arial" fo:font-size="10pt" style:font-size-asian="10pt" style:font-name-complex="Arial" style:font-size-complex="10pt"/>
    </style:style>
    <style:style style:name="P390" style:family="paragraph" style:parent-style-name="paragraph">
      <style:paragraph-properties fo:text-align="justify" fo:margin-top="0.212cm"/>
    </style:style>
    <style:style style:name="T390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90_2" style:family="text">
      <style:text-properties style:font-name="Arial" fo:font-size="10pt" style:font-size-asian="10pt" style:font-name-complex="Arial" style:font-size-complex="10pt"/>
    </style:style>
    <style:style style:name="T390_3" style:family="text" style:parent-style-name="paragraph">
      <style:text-properties style:font-name="Arial" fo:font-size="10pt" style:font-size-asian="10pt" style:font-name-complex="Arial" style:font-size-complex="10pt"/>
    </style:style>
    <style:style style:name="P391" style:family="paragraph" style:parent-style-name="Footnote_20_text"/>
    <style:style style:name="T391_1" style:family="text"/>
    <style:style style:name="T391_2" style:family="text">
      <style:text-properties fo:font-size="9pt" style:font-size-asian="9pt" style:font-size-complex="9pt"/>
    </style:style>
    <style:style style:name="T391_3" style:family="text">
      <style:text-properties fo:font-size="9pt" style:font-size-asian="9pt" style:font-size-complex="9pt"/>
    </style:style>
    <style:style style:name="P392" style:family="paragraph" style:parent-style-name="Footnote_20_text"/>
    <style:style style:name="T392_1" style:family="text">
      <style:text-properties fo:font-size="9pt" style:font-size-asian="9pt" style:font-size-complex="9pt"/>
    </style:style>
    <style:style style:name="T392_2" style:family="text">
      <style:text-properties fo:font-size="9pt" style:font-size-asian="9pt" style:font-size-complex="9pt"/>
    </style:style>
    <style:style style:name="T392_3" style:family="text"/>
    <style:style style:name="T392_4" style:family="text"/>
    <style:style style:name="T392_5" style:family="text">
      <style:text-properties style:font-name="Arial" fo:font-size="10pt" style:font-size-asian="10pt" style:font-name-complex="Arial" style:font-size-complex="10pt"/>
    </style:style>
    <style:style style:name="P393" style:family="paragraph" style:parent-style-name="paragraph">
      <style:paragraph-properties fo:text-align="justify" fo:margin-top="0.212cm"/>
    </style:style>
    <style:style style:name="T393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93_2" style:family="text">
      <style:text-properties style:font-name="Arial" fo:font-size="10pt" style:font-size-asian="10pt" style:font-name-complex="Arial" style:font-size-complex="10pt"/>
    </style:style>
    <style:style style:name="P394" style:family="paragraph" style:parent-style-name="paragraph">
      <style:paragraph-properties fo:text-align="justify" fo:margin-top="0.212cm"/>
    </style:style>
    <style:style style:name="T394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394_2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394_3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P395" style:family="paragraph" style:parent-style-name="paragraph">
      <style:paragraph-properties fo:text-align="justify" fo:margin-top="0.212cm"/>
    </style:style>
    <style:style style:name="T395_1" style:family="text">
      <style:text-properties style:font-name="Arial" fo:font-size="10pt" style:font-size-asian="10pt" style:font-name-complex="Arial" style:font-size-complex="10pt"/>
    </style:style>
    <style:style style:name="T395_2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95_3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95_4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95_5" style:family="text">
      <style:text-properties style:font-name="Arial" fo:font-size="10pt" style:font-size-asian="10pt" style:font-name-complex="Arial" style:font-size-complex="10pt"/>
    </style:style>
    <style:style style:name="T395_6" style:family="text">
      <style:text-properties style:font-name="Arial" fo:font-size="10pt" style:font-size-asian="10pt" style:font-name-complex="Arial" style:font-size-complex="10pt"/>
    </style:style>
    <style:style style:name="T395_7" style:family="text">
      <style:text-properties style:font-name="Arial" fo:font-size="10pt" style:font-size-asian="10pt" style:font-name-complex="Arial" style:font-size-complex="10pt"/>
    </style:style>
    <style:style style:name="T395_8" style:family="text">
      <style:text-properties style:font-name="Arial" fo:font-size="10pt" style:font-size-asian="10pt" style:font-name-complex="Arial" style:font-size-complex="10pt"/>
    </style:style>
    <style:style style:name="T395_9" style:family="text">
      <style:text-properties style:font-name="Arial" fo:font-size="10pt" style:font-size-asian="10pt" style:font-name-complex="Arial" style:font-size-complex="10pt"/>
    </style:style>
    <style:style style:name="T395_10" style:family="text">
      <style:text-properties style:font-name="Arial" fo:font-size="10pt" style:font-size-asian="10pt" style:font-name-complex="Arial" style:font-size-complex="10pt"/>
    </style:style>
    <style:style style:name="T395_11" style:family="text">
      <style:text-properties style:font-name="Arial" fo:font-size="10pt" style:font-size-asian="10pt" style:font-name-complex="Arial" style:font-size-complex="10pt"/>
    </style:style>
    <style:style style:name="T395_12" style:family="text">
      <style:text-properties style:font-name="Arial" fo:font-size="10pt" style:font-size-asian="10pt" style:font-name-complex="Arial" style:font-size-complex="10pt"/>
    </style:style>
    <style:style style:name="T395_13" style:family="text">
      <style:text-properties style:font-name="Arial" fo:font-size="10pt" style:font-size-asian="10pt" style:font-name-complex="Arial" style:font-size-complex="10pt"/>
    </style:style>
    <style:style style:name="P396" style:family="paragraph" style:parent-style-name="paragraph">
      <style:paragraph-properties fo:text-align="justify" fo:margin-top="0.212cm"/>
    </style:style>
    <style:style style:name="T396_1" style:family="text">
      <style:text-properties style:font-name="Arial" fo:font-size="10pt" style:font-size-asian="10pt" style:font-name-complex="Arial" style:font-size-complex="10pt"/>
    </style:style>
    <style:style style:name="T396_2" style:family="text">
      <style:text-properties style:font-name="Arial" fo:font-size="10pt" style:font-size-asian="10pt" style:font-name-complex="Arial" style:font-size-complex="10pt"/>
    </style:style>
    <style:style style:name="T396_3" style:family="text">
      <style:text-properties style:font-name="Arial" fo:font-size="10pt" style:font-size-asian="10pt" style:font-name-complex="Arial" style:font-size-complex="10pt"/>
    </style:style>
    <style:style style:name="P397" style:family="paragraph" style:parent-style-name="paragraph">
      <style:paragraph-properties fo:text-align="justify" fo:margin-top="0.212cm" fo:margin-bottom="0.212cm"/>
    </style:style>
    <style:style style:name="T397_1" style:family="text">
      <style:text-properties style:font-name="Arial" fo:font-size="10pt" style:font-size-asian="10pt" style:font-name-complex="Arial" style:font-size-complex="10pt"/>
    </style:style>
    <style:style style:name="T397_2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397_3" style:family="text">
      <style:text-properties style:font-name="Arial" fo:font-size="10pt" style:font-size-asian="10pt" style:font-name-complex="Arial" style:font-size-complex="10pt"/>
    </style:style>
    <style:style style:name="T397_4" style:family="text">
      <style:text-properties style:font-name="Arial" fo:font-size="10pt" style:font-size-asian="10pt" style:font-name-complex="Arial" style:font-size-complex="10pt"/>
    </style:style>
    <style:style style:name="T397_5" style:family="text">
      <style:text-properties style:font-name="Arial" fo:font-size="10pt" style:font-size-asian="10pt" style:font-name-complex="Arial" style:font-size-complex="10pt"/>
    </style:style>
    <style:style style:name="T397_6" style:family="text">
      <style:text-properties style:font-name="Arial" fo:font-size="10pt" style:font-size-asian="10pt" style:font-name-complex="Arial" style:font-size-complex="10pt"/>
    </style:style>
    <style:style style:name="P398" style:family="paragraph" style:parent-style-name="paragraph">
      <style:paragraph-properties fo:margin-top="0cm" fo:margin-bottom="0cm"/>
    </style:style>
    <style:style style:name="T398_1" style:family="text" style:parent-style-name="eop">
      <style:text-properties style:font-name="Arial" fo:font-size="11pt" style:font-size-asian="11pt" style:font-name-complex="Arial" style:font-size-complex="11pt"/>
    </style:style>
    <style:style style:name="P399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99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40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1" style:family="paragraph" style:parent-style-name="Normal">
      <style:paragraph-properties fo:text-align="justify" fo:margin-top="0.212cm"/>
    </style:style>
    <style:style style:name="T401_1" style:family="text">
      <style:text-properties fo:font-size="10pt" style:font-size-asian="10pt" style:font-name-complex="Arial" style:font-size-complex="10pt"/>
    </style:style>
    <style:style style:name="T401_2" style:family="text">
      <style:text-properties fo:font-size="10pt" style:font-size-asian="10pt" style:font-name-complex="Arial" style:font-size-complex="10pt"/>
    </style:style>
    <style:style style:name="T401_3" style:family="text">
      <style:text-properties fo:font-size="10pt" style:font-size-asian="10pt" style:font-name-complex="Arial" style:font-size-complex="10pt"/>
    </style:style>
    <style:style style:name="T401_4" style:family="text">
      <style:text-properties fo:font-size="10pt" style:font-size-asian="10pt" style:font-name-complex="Arial" style:font-size-complex="10pt"/>
    </style:style>
    <style:style style:name="T401_5" style:family="text">
      <style:text-properties fo:font-size="10pt" style:font-size-asian="10pt" style:font-name-complex="Arial" style:font-size-complex="10pt"/>
    </style:style>
    <style:style style:name="T401_6" style:family="text">
      <style:text-properties fo:font-size="10pt" style:font-size-asian="10pt" style:font-name-complex="Arial" style:font-size-complex="10pt"/>
    </style:style>
    <style:style style:name="T401_7" style:family="text">
      <style:text-properties fo:font-size="10pt" style:font-size-asian="10pt" style:font-name-complex="Arial" style:font-size-complex="10pt"/>
    </style:style>
    <style:style style:name="T401_8" style:family="text">
      <style:text-properties fo:font-size="10pt" style:font-size-asian="10pt" style:font-name-complex="Arial" style:font-size-complex="10pt"/>
    </style:style>
    <style:style style:name="T401_9" style:family="text">
      <style:text-properties fo:font-size="10pt" style:font-size-asian="10pt" style:font-name-complex="Arial" style:font-size-complex="10pt"/>
    </style:style>
    <style:style style:name="P402" style:family="paragraph" style:parent-style-name="Normal">
      <style:paragraph-properties fo:text-align="justify" fo:margin-top="0.212cm"/>
    </style:style>
    <style:style style:name="T402_1" style:family="text">
      <style:text-properties fo:font-size="10pt" style:font-size-asian="10pt" style:font-name-complex="Arial" style:font-size-complex="10pt"/>
    </style:style>
    <style:style style:name="T402_2" style:family="text">
      <style:text-properties fo:font-size="10pt" style:font-size-asian="10pt" style:font-name-complex="Arial" style:font-size-complex="10pt"/>
    </style:style>
    <style:style style:name="T402_3" style:family="text">
      <style:text-properties fo:font-size="10pt" style:font-size-asian="10pt" style:font-name-complex="Arial" style:font-size-complex="10pt"/>
    </style:style>
    <style:style style:name="T402_4" style:family="text">
      <style:text-properties fo:font-size="10pt" style:font-size-asian="10pt" style:font-name-complex="Arial" style:font-size-complex="10pt"/>
    </style:style>
    <style:style style:name="T402_5" style:family="text">
      <style:text-properties fo:font-size="10pt" style:font-size-asian="10pt" style:font-name-complex="Arial" style:font-size-complex="10pt"/>
    </style:style>
    <style:style style:name="T402_6" style:family="text">
      <style:text-properties fo:font-size="10pt" style:font-size-asian="10pt" style:font-name-complex="Arial" style:font-size-complex="10pt"/>
    </style:style>
    <style:style style:name="T402_7" style:family="text">
      <style:text-properties fo:font-size="10pt" style:font-size-asian="10pt" style:font-name-complex="Arial" style:font-size-complex="10pt"/>
    </style:style>
    <style:style style:name="T402_8" style:family="text">
      <style:text-properties fo:font-size="10pt" style:font-size-asian="10pt" style:font-name-complex="Arial" style:font-size-complex="10pt"/>
    </style:style>
    <style:style style:name="T402_9" style:family="text">
      <style:text-properties fo:font-size="10pt" style:font-size-asian="10pt" style:font-name-complex="Arial" style:font-size-complex="10pt"/>
    </style:style>
    <style:style style:name="T402_10" style:family="text">
      <style:text-properties fo:font-size="10pt" style:font-size-asian="10pt" style:font-name-complex="Arial" style:font-size-complex="10pt"/>
    </style:style>
    <style:style style:name="T402_11" style:family="text">
      <style:text-properties fo:font-size="10pt" style:font-size-asian="10pt" style:font-name-complex="Arial" style:font-size-complex="10pt"/>
    </style:style>
    <style:style style:name="T402_12" style:family="text">
      <style:text-properties fo:font-size="10pt" style:font-size-asian="10pt" style:font-name-complex="Arial" style:font-size-complex="10pt"/>
    </style:style>
    <style:style style:name="T402_13" style:family="text">
      <style:text-properties fo:font-size="10pt" style:font-size-asian="10pt" style:font-name-complex="Arial" style:font-size-complex="10pt"/>
    </style:style>
    <style:style style:name="P403" style:family="paragraph" style:parent-style-name="Normal">
      <style:paragraph-properties fo:text-align="justify" fo:margin-top="0.212cm"/>
    </style:style>
    <style:style style:name="T40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4" style:family="paragraph" style:parent-style-name="Normal">
      <style:paragraph-properties fo:text-align="justify" fo:margin-top="0.212cm"/>
    </style:style>
    <style:style style:name="T404_1" style:family="text">
      <style:text-properties fo:font-size="10pt" style:font-size-asian="10pt" style:font-name-complex="Arial" style:font-size-complex="10pt"/>
    </style:style>
    <style:style style:name="T404_2" style:family="text">
      <style:text-properties fo:font-size="10pt" style:font-size-asian="10pt" style:font-name-complex="Arial" style:font-size-complex="10pt"/>
    </style:style>
    <style:style style:name="T404_3" style:family="text">
      <style:text-properties fo:font-size="10pt" style:font-size-asian="10pt" style:font-name-complex="Arial" style:font-size-complex="10pt"/>
    </style:style>
    <style:style style:name="T404_4" style:family="text">
      <style:text-properties fo:font-size="10pt" style:font-size-asian="10pt" style:font-name-complex="Arial" style:font-size-complex="10pt"/>
    </style:style>
    <style:style style:name="T404_5" style:family="text">
      <style:text-properties fo:font-size="10pt" style:font-size-asian="10pt" style:font-name-complex="Arial" style:font-size-complex="10pt"/>
    </style:style>
    <style:style style:name="T404_6" style:family="text">
      <style:text-properties fo:font-size="10pt" style:font-size-asian="10pt" style:font-name-complex="Arial" style:font-size-complex="10pt"/>
    </style:style>
    <style:style style:name="T404_7" style:family="text">
      <style:text-properties fo:font-size="10pt" style:font-size-asian="10pt" style:font-name-complex="Arial" style:font-size-complex="10pt"/>
    </style:style>
    <style:style style:name="T404_8" style:family="text">
      <style:text-properties fo:font-size="10pt" style:font-size-asian="10pt" style:font-name-complex="Arial" style:font-size-complex="10pt"/>
    </style:style>
    <style:style style:name="T404_9" style:family="text">
      <style:text-properties fo:font-size="10pt" style:font-size-asian="10pt" style:font-name-complex="Arial" style:font-size-complex="10pt"/>
    </style:style>
    <style:style style:name="T404_10" style:family="text">
      <style:text-properties fo:font-size="10pt" style:font-size-asian="10pt" style:font-name-complex="Arial" style:font-size-complex="10pt"/>
    </style:style>
    <style:style style:name="T404_11" style:family="text">
      <style:text-properties fo:font-size="10pt" style:font-size-asian="10pt" style:font-name-complex="Arial" style:font-size-complex="10pt"/>
    </style:style>
    <style:style style:name="T404_12" style:family="text">
      <style:text-properties fo:font-size="10pt" style:font-size-asian="10pt" style:font-name-complex="Arial" style:font-size-complex="10pt"/>
    </style:style>
    <style:style style:name="T404_13" style:family="text">
      <style:text-properties fo:font-size="10pt" style:font-size-asian="10pt" style:font-name-complex="Arial" style:font-size-complex="10pt"/>
    </style:style>
    <style:style style:name="T404_14" style:family="text">
      <style:text-properties fo:font-size="10pt" style:font-size-asian="10pt" style:font-name-complex="Arial" style:font-size-complex="10pt"/>
    </style:style>
    <style:style style:name="T404_15" style:family="text">
      <style:text-properties fo:font-size="10pt" style:font-size-asian="10pt" style:font-name-complex="Arial" style:font-size-complex="10pt"/>
    </style:style>
    <style:style style:name="T404_16" style:family="text">
      <style:text-properties fo:font-size="10pt" style:font-size-asian="10pt" style:font-name-complex="Arial" style:font-size-complex="10pt"/>
    </style:style>
    <style:style style:name="T404_17" style:family="text">
      <style:text-properties fo:font-size="10pt" style:font-size-asian="10pt" style:font-name-complex="Arial" style:font-size-complex="10pt"/>
    </style:style>
    <style:style style:name="T404_18" style:family="text">
      <style:text-properties fo:font-size="10pt" style:font-size-asian="10pt" style:font-name-complex="Arial" style:font-size-complex="10pt"/>
    </style:style>
    <style:style style:name="T404_19" style:family="text">
      <style:text-properties fo:font-size="10pt" style:font-size-asian="10pt" style:font-name-complex="Arial" style:font-size-complex="10pt"/>
    </style:style>
    <style:style style:name="T404_20" style:family="text">
      <style:text-properties fo:font-size="10pt" style:font-size-asian="10pt" style:font-name-complex="Arial" style:font-size-complex="10pt"/>
    </style:style>
    <style:style style:name="T404_21" style:family="text">
      <style:text-properties fo:font-size="10pt" style:font-size-asian="10pt" style:font-name-complex="Arial" style:font-size-complex="10pt"/>
    </style:style>
    <style:style style:name="T404_22" style:family="text">
      <style:text-properties fo:font-size="10pt" style:font-size-asian="10pt" style:font-name-complex="Arial" style:font-size-complex="10pt"/>
    </style:style>
    <style:style style:name="P405" style:family="paragraph" style:parent-style-name="Normal">
      <style:paragraph-properties fo:text-align="justify" fo:margin-top="0.212cm"/>
    </style:style>
    <style:style style:name="T405_1" style:family="text">
      <style:text-properties fo:font-size="10pt" style:font-size-asian="10pt" style:font-name-complex="Arial" style:font-size-complex="10pt"/>
    </style:style>
    <style:style style:name="T405_2" style:family="text">
      <style:text-properties fo:font-size="10pt" style:font-size-asian="10pt" style:font-name-complex="Arial" style:font-size-complex="10pt"/>
    </style:style>
    <style:style style:name="T405_3" style:family="text">
      <style:text-properties fo:font-size="10pt" style:font-size-asian="10pt" style:font-name-complex="Arial" style:font-size-complex="10pt"/>
    </style:style>
    <style:style style:name="T405_4" style:family="text">
      <style:text-properties fo:font-size="10pt" style:font-size-asian="10pt" style:font-name-complex="Arial" style:font-size-complex="10pt"/>
    </style:style>
    <style:style style:name="T405_5" style:family="text">
      <style:text-properties fo:font-size="10pt" style:font-size-asian="10pt" style:font-name-complex="Arial" style:font-size-complex="10pt"/>
    </style:style>
    <style:style style:name="T405_6" style:family="text">
      <style:text-properties fo:font-size="10pt" style:font-size-asian="10pt" style:font-name-complex="Arial" style:font-size-complex="10pt"/>
    </style:style>
    <style:style style:name="T405_7" style:family="text">
      <style:text-properties fo:font-size="10pt" style:font-size-asian="10pt" style:font-name-complex="Arial" style:font-size-complex="10pt"/>
    </style:style>
    <style:style style:name="T405_8" style:family="text">
      <style:text-properties fo:font-size="10pt" style:font-size-asian="10pt" style:font-name-complex="Arial" style:font-size-complex="10pt"/>
    </style:style>
    <style:style style:name="T405_9" style:family="text">
      <style:text-properties fo:font-size="10pt" style:font-size-asian="10pt" style:font-name-complex="Arial" style:font-size-complex="10pt"/>
    </style:style>
    <style:style style:name="T405_10" style:family="text">
      <style:text-properties fo:font-size="10pt" style:font-size-asian="10pt" style:font-name-complex="Arial" style:font-size-complex="10pt"/>
    </style:style>
    <style:style style:name="T405_11" style:family="text">
      <style:text-properties fo:font-size="10pt" style:font-size-asian="10pt" style:font-name-complex="Arial" style:font-size-complex="10pt"/>
    </style:style>
    <style:style style:name="T405_12" style:family="text">
      <style:text-properties fo:font-size="10pt" style:font-size-asian="10pt" style:font-name-complex="Arial" style:font-size-complex="10pt"/>
    </style:style>
    <style:style style:name="T405_13" style:family="text">
      <style:text-properties fo:font-size="10pt" style:font-size-asian="10pt" style:font-name-complex="Arial" style:font-size-complex="10pt"/>
    </style:style>
    <style:style style:name="T405_14" style:family="text">
      <style:text-properties fo:font-size="10pt" style:font-size-asian="10pt" style:font-name-complex="Arial" style:font-size-complex="10pt"/>
    </style:style>
    <style:style style:name="T405_15" style:family="text">
      <style:text-properties fo:font-size="10pt" style:font-size-asian="10pt" style:font-name-complex="Arial" style:font-size-complex="10pt"/>
    </style:style>
    <style:style style:name="T405_16" style:family="text">
      <style:text-properties fo:font-size="10pt" style:font-size-asian="10pt" style:font-name-complex="Arial" style:font-size-complex="10pt"/>
    </style:style>
    <style:style style:name="T405_17" style:family="text">
      <style:text-properties fo:font-size="10pt" style:font-size-asian="10pt" style:font-name-complex="Arial" style:font-size-complex="10pt"/>
    </style:style>
    <style:style style:name="T405_18" style:family="text">
      <style:text-properties fo:font-size="10pt" style:font-size-asian="10pt" style:font-name-complex="Arial" style:font-size-complex="10pt"/>
    </style:style>
    <style:style style:name="T405_19" style:family="text">
      <style:text-properties fo:font-size="10pt" style:font-size-asian="10pt" style:font-name-complex="Arial" style:font-size-complex="10pt"/>
    </style:style>
    <style:style style:name="T405_20" style:family="text">
      <style:text-properties fo:font-size="10pt" style:font-size-asian="10pt" style:font-name-complex="Arial" style:font-size-complex="10pt"/>
    </style:style>
    <style:style style:name="T405_21" style:family="text">
      <style:text-properties fo:font-size="10pt" style:font-size-asian="10pt" style:font-name-complex="Arial" style:font-size-complex="10pt"/>
    </style:style>
    <style:style style:name="P406" style:family="paragraph" style:parent-style-name="Normal">
      <style:paragraph-properties fo:text-align="justify" fo:margin-top="0.212cm"/>
    </style:style>
    <style:style style:name="T406_1" style:family="text">
      <style:text-properties fo:font-size="10pt" style:font-size-asian="10pt" style:font-name-complex="Arial" style:font-size-complex="10pt"/>
    </style:style>
    <style:style style:name="T406_2" style:family="text">
      <style:text-properties fo:font-size="10pt" style:font-size-asian="10pt" style:font-name-complex="Arial" style:font-size-complex="10pt"/>
    </style:style>
    <style:style style:name="T406_3" style:family="text">
      <style:text-properties fo:font-size="10pt" style:font-size-asian="10pt" style:font-name-complex="Arial" style:font-size-complex="10pt"/>
    </style:style>
    <style:style style:name="T406_4" style:family="text">
      <style:text-properties fo:font-size="10pt" style:font-size-asian="10pt" style:font-name-complex="Arial" style:font-size-complex="10pt"/>
    </style:style>
    <style:style style:name="T406_5" style:family="text">
      <style:text-properties fo:font-size="10pt" style:font-size-asian="10pt" style:font-name-complex="Arial" style:font-size-complex="10pt"/>
    </style:style>
    <style:style style:name="T406_6" style:family="text">
      <style:text-properties fo:font-size="10pt" style:font-size-asian="10pt" style:font-name-complex="Arial" style:font-size-complex="10pt"/>
    </style:style>
    <style:style style:name="T406_7" style:family="text">
      <style:text-properties fo:font-size="10pt" style:font-size-asian="10pt" style:font-name-complex="Arial" style:font-size-complex="10pt"/>
    </style:style>
    <style:style style:name="T406_8" style:family="text">
      <style:text-properties fo:font-size="10pt" style:font-size-asian="10pt" style:font-name-complex="Arial" style:font-size-complex="10pt"/>
    </style:style>
    <style:style style:name="T406_9" style:family="text">
      <style:text-properties fo:font-size="10pt" style:font-size-asian="10pt" style:font-name-complex="Arial" style:font-size-complex="10pt"/>
    </style:style>
    <style:style style:name="T406_10" style:family="text">
      <style:text-properties fo:font-size="10pt" style:font-size-asian="10pt" style:font-name-complex="Arial" style:font-size-complex="10pt"/>
    </style:style>
    <style:style style:name="T406_11" style:family="text">
      <style:text-properties fo:font-size="10pt" style:font-size-asian="10pt" style:font-name-complex="Arial" style:font-size-complex="10pt"/>
    </style:style>
    <style:style style:name="T406_12" style:family="text">
      <style:text-properties fo:font-size="10pt" style:font-size-asian="10pt" style:font-name-complex="Arial" style:font-size-complex="10pt"/>
    </style:style>
    <style:style style:name="T406_13" style:family="text">
      <style:text-properties fo:font-size="10pt" style:font-size-asian="10pt" style:font-name-complex="Arial" style:font-size-complex="10pt"/>
    </style:style>
    <style:style style:name="T406_14" style:family="text">
      <style:text-properties fo:font-size="10pt" style:font-size-asian="10pt" style:font-name-complex="Arial" style:font-size-complex="10pt"/>
    </style:style>
    <style:style style:name="T406_15" style:family="text">
      <style:text-properties fo:font-size="10pt" style:font-size-asian="10pt" style:font-name-complex="Arial" style:font-size-complex="10pt"/>
    </style:style>
    <style:style style:name="T406_16" style:family="text">
      <style:text-properties fo:font-size="10pt" style:font-size-asian="10pt" style:font-name-complex="Arial" style:font-size-complex="10pt"/>
    </style:style>
    <style:style style:name="T406_17" style:family="text">
      <style:text-properties fo:font-size="10pt" style:font-size-asian="10pt" style:font-name-complex="Arial" style:font-size-complex="10pt"/>
    </style:style>
    <style:style style:name="T406_18" style:family="text">
      <style:text-properties fo:font-size="10pt" style:font-size-asian="10pt" style:font-name-complex="Arial" style:font-size-complex="10pt"/>
    </style:style>
    <style:style style:name="T406_19" style:family="text">
      <style:text-properties fo:font-size="10pt" style:font-size-asian="10pt" style:font-name-complex="Arial" style:font-size-complex="10pt"/>
    </style:style>
    <style:style style:name="T406_20" style:family="text">
      <style:text-properties fo:font-size="10pt" style:font-size-asian="10pt" style:font-name-complex="Arial" style:font-size-complex="10pt"/>
    </style:style>
    <style:style style:name="T406_21" style:family="text">
      <style:text-properties fo:font-size="10pt" style:font-size-asian="10pt" style:font-name-complex="Arial" style:font-size-complex="10pt"/>
    </style:style>
    <style:style style:name="T406_22" style:family="text">
      <style:text-properties fo:font-size="10pt" style:font-size-asian="10pt" style:font-name-complex="Arial" style:font-size-complex="10pt"/>
    </style:style>
    <style:style style:name="P407" style:family="paragraph" style:parent-style-name="Normal">
      <style:paragraph-properties fo:text-align="justify" fo:margin-top="0.212cm"/>
    </style:style>
    <style:style style:name="T40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8" style:family="paragraph" style:parent-style-name="Normal">
      <style:paragraph-properties fo:text-align="justify" fo:margin-top="0.212cm"/>
    </style:style>
    <style:style style:name="T408_1" style:family="text">
      <style:text-properties fo:font-size="10pt" style:font-size-asian="10pt" style:font-name-complex="Arial" style:font-size-complex="10pt"/>
    </style:style>
    <style:style style:name="T408_2" style:family="text">
      <style:text-properties fo:font-size="10pt" style:font-size-asian="10pt" style:font-name-complex="Arial" style:font-size-complex="10pt"/>
    </style:style>
    <style:style style:name="T408_3" style:family="text">
      <style:text-properties fo:font-size="10pt" style:font-size-asian="10pt" style:font-name-complex="Arial" style:font-size-complex="10pt"/>
    </style:style>
    <style:style style:name="T408_4" style:family="text">
      <style:text-properties fo:font-size="10pt" style:font-size-asian="10pt" style:font-name-complex="Arial" style:font-size-complex="10pt"/>
    </style:style>
    <style:style style:name="T408_5" style:family="text">
      <style:text-properties fo:font-size="10pt" style:font-size-asian="10pt" style:font-name-complex="Arial" style:font-size-complex="10pt"/>
    </style:style>
    <style:style style:name="T408_6" style:family="text">
      <style:text-properties fo:font-size="10pt" style:font-size-asian="10pt" style:font-name-complex="Arial" style:font-size-complex="10pt"/>
    </style:style>
    <style:style style:name="T408_7" style:family="text">
      <style:text-properties fo:font-size="10pt" style:font-size-asian="10pt" style:font-name-complex="Arial" style:font-size-complex="10pt"/>
    </style:style>
    <style:style style:name="T408_8" style:family="text">
      <style:text-properties fo:font-size="10pt" style:font-size-asian="10pt" style:font-name-complex="Arial" style:font-size-complex="10pt"/>
    </style:style>
    <style:style style:name="T408_9" style:family="text">
      <style:text-properties fo:font-size="10pt" style:font-size-asian="10pt" style:font-name-complex="Arial" style:font-size-complex="10pt"/>
    </style:style>
    <style:style style:name="T408_10" style:family="text">
      <style:text-properties fo:font-size="10pt" style:font-size-asian="10pt" style:font-name-complex="Arial" style:font-size-complex="10pt"/>
    </style:style>
    <style:style style:name="T408_11" style:family="text">
      <style:text-properties fo:font-size="10pt" style:font-size-asian="10pt" style:font-name-complex="Arial" style:font-size-complex="10pt"/>
    </style:style>
    <style:style style:name="T408_12" style:family="text">
      <style:text-properties fo:font-size="10pt" style:font-size-asian="10pt" style:font-name-complex="Arial" style:font-size-complex="10pt"/>
    </style:style>
    <style:style style:name="T408_13" style:family="text">
      <style:text-properties fo:font-size="10pt" style:font-size-asian="10pt" style:font-name-complex="Arial" style:font-size-complex="10pt"/>
    </style:style>
    <style:style style:name="T408_14" style:family="text">
      <style:text-properties fo:font-size="10pt" style:font-size-asian="10pt" style:font-name-complex="Arial" style:font-size-complex="10pt"/>
    </style:style>
    <style:style style:name="T408_15" style:family="text">
      <style:text-properties fo:font-size="10pt" style:font-size-asian="10pt" style:font-name-complex="Arial" style:font-size-complex="10pt"/>
    </style:style>
    <style:style style:name="T408_16" style:family="text">
      <style:text-properties fo:font-size="10pt" style:font-size-asian="10pt" style:font-name-complex="Arial" style:font-size-complex="10pt"/>
    </style:style>
    <style:style style:name="T408_17" style:family="text">
      <style:text-properties fo:font-size="10pt" style:font-size-asian="10pt" style:font-name-complex="Arial" style:font-size-complex="10pt"/>
    </style:style>
    <style:style style:name="T408_18" style:family="text">
      <style:text-properties fo:font-size="10pt" style:font-size-asian="10pt" style:font-name-complex="Arial" style:font-size-complex="10pt"/>
    </style:style>
    <style:style style:name="T408_19" style:family="text">
      <style:text-properties fo:font-size="10pt" style:font-size-asian="10pt" style:font-name-complex="Arial" style:font-size-complex="10pt"/>
    </style:style>
    <style:style style:name="T408_20" style:family="text">
      <style:text-properties fo:font-size="10pt" style:font-size-asian="10pt" style:font-name-complex="Arial" style:font-size-complex="10pt"/>
    </style:style>
    <style:style style:name="T408_21" style:family="text">
      <style:text-properties fo:font-size="10pt" style:font-size-asian="10pt" style:font-name-complex="Arial" style:font-size-complex="10pt"/>
    </style:style>
    <style:style style:name="T408_22" style:family="text">
      <style:text-properties fo:font-size="10pt" style:font-size-asian="10pt" style:font-name-complex="Arial" style:font-size-complex="10pt"/>
    </style:style>
    <style:style style:name="T408_23" style:family="text">
      <style:text-properties fo:font-size="10pt" style:font-size-asian="10pt" style:font-name-complex="Arial" style:font-size-complex="10pt"/>
    </style:style>
    <style:style style:name="T408_24" style:family="text">
      <style:text-properties fo:font-size="10pt" style:font-size-asian="10pt" style:font-name-complex="Arial" style:font-size-complex="10pt"/>
    </style:style>
    <style:style style:name="T408_25" style:family="text">
      <style:text-properties fo:font-size="10pt" style:font-size-asian="10pt" style:font-name-complex="Arial" style:font-size-complex="10pt"/>
    </style:style>
    <style:style style:name="T408_26" style:family="text">
      <style:text-properties fo:font-size="10pt" style:font-size-asian="10pt" style:font-name-complex="Arial" style:font-size-complex="10pt"/>
    </style:style>
    <style:style style:name="T408_27" style:family="text">
      <style:text-properties fo:font-size="10pt" style:font-size-asian="10pt" style:font-name-complex="Arial" style:font-size-complex="10pt"/>
    </style:style>
    <style:style style:name="T408_28" style:family="text">
      <style:text-properties fo:font-size="10pt" style:font-size-asian="10pt" style:font-name-complex="Arial" style:font-size-complex="10pt"/>
    </style:style>
    <style:style style:name="T408_29" style:family="text">
      <style:text-properties fo:font-size="10pt" style:font-size-asian="10pt" style:font-name-complex="Arial" style:font-size-complex="10pt"/>
    </style:style>
    <style:style style:name="T408_30" style:family="text">
      <style:text-properties fo:font-size="10pt" style:font-size-asian="10pt" style:font-name-complex="Arial" style:font-size-complex="10pt"/>
    </style:style>
    <style:style style:name="T408_31" style:family="text">
      <style:text-properties fo:font-size="10pt" style:font-size-asian="10pt" style:font-name-complex="Arial" style:font-size-complex="10pt"/>
    </style:style>
    <style:style style:name="T408_32" style:family="text">
      <style:text-properties fo:font-size="10pt" style:font-size-asian="10pt" style:font-name-complex="Arial" style:font-size-complex="10pt"/>
    </style:style>
    <style:style style:name="T408_33" style:family="text">
      <style:text-properties fo:font-size="10pt" style:font-size-asian="10pt" style:font-name-complex="Arial" style:font-size-complex="10pt"/>
    </style:style>
    <style:style style:name="T408_34" style:family="text">
      <style:text-properties fo:font-size="10pt" style:font-size-asian="10pt" style:font-name-complex="Arial" style:font-size-complex="10pt"/>
    </style:style>
    <style:style style:name="T408_35" style:family="text">
      <style:text-properties fo:font-size="10pt" style:font-size-asian="10pt" style:font-name-complex="Arial" style:font-size-complex="10pt"/>
    </style:style>
    <style:style style:name="T408_36" style:family="text">
      <style:text-properties fo:font-size="10pt" style:font-size-asian="10pt" style:font-name-complex="Arial" style:font-size-complex="10pt"/>
    </style:style>
    <style:style style:name="T408_37" style:family="text">
      <style:text-properties fo:font-size="10pt" style:font-size-asian="10pt" style:font-name-complex="Arial" style:font-size-complex="10pt"/>
    </style:style>
    <style:style style:name="T408_38" style:family="text">
      <style:text-properties fo:font-size="10pt" style:font-size-asian="10pt" style:font-name-complex="Arial" style:font-size-complex="10pt"/>
    </style:style>
    <style:style style:name="T408_39" style:family="text">
      <style:text-properties fo:font-size="10pt" style:font-size-asian="10pt" style:font-name-complex="Arial" style:font-size-complex="10pt"/>
    </style:style>
    <style:style style:name="T408_40" style:family="text">
      <style:text-properties fo:font-size="10pt" style:font-size-asian="10pt" style:font-name-complex="Arial" style:font-size-complex="10pt"/>
    </style:style>
    <style:style style:name="T408_41" style:family="text">
      <style:text-properties fo:font-size="10pt" style:font-size-asian="10pt" style:font-name-complex="Arial" style:font-size-complex="10pt"/>
    </style:style>
    <style:style style:name="T408_42" style:family="text">
      <style:text-properties fo:font-size="10pt" style:font-size-asian="10pt" style:font-name-complex="Arial" style:font-size-complex="10pt"/>
    </style:style>
    <style:style style:name="T408_43" style:family="text">
      <style:text-properties fo:font-size="10pt" style:font-size-asian="10pt" style:font-name-complex="Arial" style:font-size-complex="10pt"/>
    </style:style>
    <style:style style:name="T408_44" style:family="text">
      <style:text-properties fo:font-size="10pt" style:font-size-asian="10pt" style:font-name-complex="Arial" style:font-size-complex="10pt"/>
    </style:style>
    <style:style style:name="T408_45" style:family="text">
      <style:text-properties fo:font-size="10pt" style:font-size-asian="10pt" style:font-name-complex="Arial" style:font-size-complex="10pt"/>
    </style:style>
    <style:style style:name="T408_46" style:family="text">
      <style:text-properties fo:font-size="10pt" style:font-size-asian="10pt" style:font-name-complex="Arial" style:font-size-complex="10pt"/>
    </style:style>
    <style:style style:name="T408_47" style:family="text">
      <style:text-properties fo:font-size="10pt" style:font-size-asian="10pt" style:font-name-complex="Arial" style:font-size-complex="10pt"/>
    </style:style>
    <style:style style:name="T408_48" style:family="text">
      <style:text-properties fo:font-size="10pt" style:font-size-asian="10pt" style:font-name-complex="Arial" style:font-size-complex="10pt"/>
    </style:style>
    <style:style style:name="P409" style:family="paragraph" style:parent-style-name="Normal">
      <style:paragraph-properties fo:text-align="justify" fo:margin-top="0.212cm"/>
    </style:style>
    <style:style style:name="T409_1" style:family="text">
      <style:text-properties fo:font-size="10pt" style:font-size-asian="10pt" style:font-name-complex="Arial" style:font-size-complex="10pt"/>
    </style:style>
    <style:style style:name="P410" style:family="paragraph" style:parent-style-name="Normal">
      <style:paragraph-properties fo:text-align="justify" fo:margin-top="0.212cm"/>
    </style:style>
    <style:style style:name="T41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11" style:family="paragraph" style:parent-style-name="Normal">
      <style:paragraph-properties fo:text-align="justify" fo:margin-top="0.212cm"/>
    </style:style>
    <style:style style:name="T411_1" style:family="text">
      <style:text-properties fo:font-size="10pt" style:font-size-asian="10pt" style:font-name-complex="Arial" style:font-size-complex="10pt"/>
    </style:style>
    <style:style style:name="T411_2" style:family="text">
      <style:text-properties fo:font-size="10pt" style:font-size-asian="10pt" style:font-name-complex="Arial" style:font-size-complex="10pt"/>
    </style:style>
    <style:style style:name="T411_3" style:family="text">
      <style:text-properties fo:font-size="10pt" style:font-size-asian="10pt" style:font-name-complex="Arial" style:font-size-complex="10pt"/>
    </style:style>
    <style:style style:name="T411_4" style:family="text">
      <style:text-properties fo:font-size="10pt" style:font-size-asian="10pt" style:font-name-complex="Arial" style:font-size-complex="10pt"/>
    </style:style>
    <style:style style:name="T411_5" style:family="text">
      <style:text-properties fo:font-size="10pt" style:font-size-asian="10pt" style:font-name-complex="Arial" style:font-size-complex="10pt"/>
    </style:style>
    <style:style style:name="T411_6" style:family="text">
      <style:text-properties fo:font-size="10pt" style:font-size-asian="10pt" style:font-name-complex="Arial" style:font-size-complex="10pt"/>
    </style:style>
    <style:style style:name="T411_7" style:family="text">
      <style:text-properties fo:font-size="10pt" style:font-size-asian="10pt" style:font-name-complex="Arial" style:font-size-complex="10pt"/>
    </style:style>
    <style:style style:name="T411_8" style:family="text">
      <style:text-properties fo:font-size="10pt" style:font-size-asian="10pt" style:font-name-complex="Arial" style:font-size-complex="10pt"/>
    </style:style>
    <style:style style:name="P412" style:family="paragraph" style:parent-style-name="Normal">
      <style:paragraph-properties fo:text-align="justify" fo:margin-top="0.212cm"/>
    </style:style>
    <style:style style:name="T41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1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13" style:family="paragraph" style:parent-style-name="Normal">
      <style:paragraph-properties fo:text-align="justify" fo:margin-top="0.212cm"/>
    </style:style>
    <style:style style:name="T413_1" style:family="text">
      <style:text-properties fo:font-size="10pt" style:font-size-asian="10pt" style:font-name-complex="Arial" style:font-size-complex="10pt"/>
    </style:style>
    <style:style style:name="T413_2" style:family="text">
      <style:text-properties fo:font-size="10pt" style:font-size-asian="10pt" style:font-name-complex="Arial" style:font-size-complex="10pt"/>
    </style:style>
    <style:style style:name="T413_3" style:family="text">
      <style:text-properties fo:font-size="10pt" style:font-size-asian="10pt" style:font-name-complex="Arial" style:font-size-complex="10pt"/>
    </style:style>
    <style:style style:name="T413_4" style:family="text">
      <style:text-properties fo:font-size="10pt" style:font-size-asian="10pt" style:font-name-complex="Arial" style:font-size-complex="10pt"/>
    </style:style>
    <style:style style:name="T413_5" style:family="text">
      <style:text-properties fo:font-size="10pt" style:font-size-asian="10pt" style:font-name-complex="Arial" style:font-size-complex="10pt"/>
    </style:style>
    <style:style style:name="T413_6" style:family="text">
      <style:text-properties fo:font-size="10pt" style:font-size-asian="10pt" style:font-name-complex="Arial" style:font-size-complex="10pt"/>
    </style:style>
    <style:style style:name="T413_7" style:family="text">
      <style:text-properties fo:font-size="10pt" style:font-size-asian="10pt" style:font-name-complex="Arial" style:font-size-complex="10pt"/>
    </style:style>
    <style:style style:name="T413_8" style:family="text">
      <style:text-properties fo:font-size="10pt" style:font-size-asian="10pt" style:font-name-complex="Arial" style:font-size-complex="10pt"/>
    </style:style>
    <style:style style:name="T413_9" style:family="text">
      <style:text-properties fo:font-size="10pt" style:font-size-asian="10pt" style:font-name-complex="Arial" style:font-size-complex="10pt"/>
    </style:style>
    <style:style style:name="T413_10" style:family="text">
      <style:text-properties fo:font-size="10pt" style:font-size-asian="10pt" style:font-name-complex="Arial" style:font-size-complex="10pt"/>
    </style:style>
    <style:style style:name="T413_11" style:family="text">
      <style:text-properties fo:font-size="10pt" style:font-size-asian="10pt" style:font-name-complex="Arial" style:font-size-complex="10pt"/>
    </style:style>
    <style:style style:name="T413_12" style:family="text">
      <style:text-properties fo:font-size="10pt" style:font-size-asian="10pt" style:font-name-complex="Arial" style:font-size-complex="10pt"/>
    </style:style>
    <style:style style:name="P414" style:family="paragraph" style:parent-style-name="Normal">
      <style:paragraph-properties fo:text-align="justify" fo:margin-top="0.212cm"/>
    </style:style>
    <style:style style:name="T41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15" style:family="paragraph" style:parent-style-name="Normal">
      <style:paragraph-properties fo:text-align="justify" fo:margin-top="0.212cm"/>
    </style:style>
    <style:style style:name="T415_1" style:family="text">
      <style:text-properties fo:font-size="10pt" style:font-size-asian="10pt" style:font-name-complex="Arial" style:font-size-complex="10pt"/>
    </style:style>
    <style:style style:name="T415_2" style:family="text">
      <style:text-properties fo:font-size="10pt" style:font-size-asian="10pt" style:font-name-complex="Arial" style:font-size-complex="10pt"/>
    </style:style>
    <style:style style:name="T415_3" style:family="text">
      <style:text-properties fo:font-size="10pt" style:font-size-asian="10pt" style:font-name-complex="Arial" style:font-size-complex="10pt"/>
    </style:style>
    <style:style style:name="T415_4" style:family="text">
      <style:text-properties fo:font-size="10pt" style:font-size-asian="10pt" style:font-name-complex="Arial" style:font-size-complex="10pt"/>
    </style:style>
    <style:style style:name="T415_5" style:family="text">
      <style:text-properties fo:font-size="10pt" style:font-size-asian="10pt" style:font-name-complex="Arial" style:font-size-complex="10pt"/>
    </style:style>
    <style:style style:name="P416" style:family="paragraph" style:parent-style-name="Normal">
      <style:paragraph-properties fo:text-align="justify" fo:margin-top="0.212cm"/>
    </style:style>
    <style:style style:name="T416_1" style:family="text">
      <style:text-properties fo:font-size="10pt" style:font-size-asian="10pt" style:font-name-complex="Arial" style:font-size-complex="10pt" fo:font-weight="bold" style:font-weight-asian="bold"/>
    </style:style>
    <style:style style:name="P417" style:family="paragraph" style:parent-style-name="Normal">
      <style:paragraph-properties fo:text-align="justify" fo:margin-top="0.212cm"/>
    </style:style>
    <style:style style:name="T417_1" style:family="text">
      <style:text-properties fo:font-size="10pt" style:font-size-asian="10pt" style:font-name-complex="Arial" style:font-size-complex="10pt"/>
    </style:style>
    <style:style style:name="T417_2" style:family="text">
      <style:text-properties fo:font-size="10pt" style:font-size-asian="10pt" style:font-name-complex="Arial" style:font-size-complex="10pt"/>
    </style:style>
    <style:style style:name="T417_3" style:family="text">
      <style:text-properties fo:font-size="10pt" style:font-size-asian="10pt" style:font-name-complex="Arial" style:font-size-complex="10pt"/>
    </style:style>
    <style:style style:name="T417_4" style:family="text">
      <style:text-properties fo:font-size="10pt" style:font-size-asian="10pt" style:font-name-complex="Arial" style:font-size-complex="10pt"/>
    </style:style>
    <style:style style:name="T417_5" style:family="text">
      <style:text-properties fo:font-size="10pt" style:font-size-asian="10pt" style:font-name-complex="Arial" style:font-size-complex="10pt"/>
    </style:style>
    <style:style style:name="P418" style:family="paragraph" style:parent-style-name="Normal">
      <style:paragraph-properties fo:text-align="justify" fo:margin-top="0.212cm"/>
    </style:style>
    <style:style style:name="T418_1" style:family="text">
      <style:text-properties fo:font-size="10pt" style:font-size-asian="10pt" style:font-name-complex="Arial" style:font-size-complex="10pt"/>
    </style:style>
    <style:style style:name="T418_2" style:family="text">
      <style:text-properties fo:font-size="10pt" style:font-size-asian="10pt" style:font-name-complex="Arial" style:font-size-complex="10pt"/>
    </style:style>
    <style:style style:name="P419" style:family="paragraph" style:parent-style-name="Normal">
      <style:paragraph-properties fo:text-align="justify" fo:margin-top="0.212cm"/>
      <style:text-properties fo:font-size="10pt" style:font-size-asian="10pt" style:font-name-complex="Arial" style:font-size-complex="10pt"/>
    </style:style>
    <style:style style:name="T419_1" style:family="text">
      <style:text-properties fo:font-size="10pt" style:font-size-asian="10pt" style:font-name-complex="Arial" style:font-size-complex="10pt"/>
    </style:style>
    <style:style style:name="P420" style:family="paragraph" style:parent-style-name="Normal">
      <style:paragraph-properties fo:text-align="justify" fo:margin-top="0.212cm"/>
      <style:text-properties fo:font-size="10pt" style:font-size-asian="10pt" style:font-name-complex="Arial" style:font-size-complex="10pt"/>
    </style:style>
    <style:style style:name="T420_1" style:family="text">
      <style:text-properties fo:font-size="10pt" style:font-size-asian="10pt" style:font-name-complex="Arial" style:font-size-complex="10pt"/>
    </style:style>
    <style:style style:name="P421" style:family="paragraph" style:parent-style-name="Normal">
      <style:paragraph-properties fo:text-align="justify" fo:margin-top="0.212cm"/>
      <style:text-properties fo:font-size="10pt" style:font-size-asian="10pt" style:font-name-complex="Arial" style:font-size-complex="10pt"/>
    </style:style>
    <style:style style:name="T421_1" style:family="text">
      <style:text-properties fo:font-size="10pt" style:font-size-asian="10pt" style:font-name-complex="Arial" style:font-size-complex="10pt"/>
    </style:style>
    <style:style style:name="T421_2" style:family="text">
      <style:text-properties fo:font-size="10pt" style:font-size-asian="10pt" style:font-name-complex="Arial" style:font-size-complex="10pt"/>
    </style:style>
    <style:style style:name="T421_3" style:family="text">
      <style:text-properties fo:font-size="10pt" style:font-size-asian="10pt" style:font-name-complex="Arial" style:font-size-complex="10pt"/>
    </style:style>
    <style:style style:name="P422" style:family="paragraph" style:parent-style-name="Normal">
      <style:paragraph-properties fo:text-align="justify" fo:margin-top="0.212cm"/>
      <style:text-properties fo:font-size="10pt" style:font-size-asian="10pt" style:font-name-complex="Arial" style:font-size-complex="10pt"/>
    </style:style>
    <style:style style:name="T422_1" style:family="text">
      <style:text-properties fo:font-size="10pt" style:font-size-asian="10pt" style:font-name-complex="Arial" style:font-size-complex="10pt"/>
    </style:style>
    <style:style style:name="T422_2" style:family="text">
      <style:text-properties fo:font-size="10pt" style:font-size-asian="10pt" style:font-name-complex="Arial" style:font-size-complex="10pt"/>
    </style:style>
    <style:style style:name="T422_3" style:family="text">
      <style:text-properties fo:font-size="10pt" style:font-size-asian="10pt" style:font-name-complex="Arial" style:font-size-complex="10pt"/>
    </style:style>
    <style:style style:name="T422_4" style:family="text">
      <style:text-properties fo:font-size="10pt" style:font-size-asian="10pt" style:font-name-complex="Arial" style:font-size-complex="10pt"/>
    </style:style>
    <style:style style:name="T422_5" style:family="text">
      <style:text-properties fo:font-size="10pt" style:font-size-asian="10pt" style:font-name-complex="Arial" style:font-size-complex="10pt"/>
    </style:style>
    <style:style style:name="P423" style:family="paragraph" style:parent-style-name="Normal">
      <style:paragraph-properties fo:break-before="page" fo:margin-top="0.212cm" fo:margin-bottom="0.212cm"/>
    </style:style>
    <style:style style:name="P424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24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424_2" style:family="text">
      <style:text-properties fo:font-size="14pt" style:font-size-asian="14pt" style:font-size-complex="14pt" fo:font-weight="bold" style:font-weight-asian="bold" style:font-weight-complex="bold"/>
    </style:style>
    <style:style style:name="T424_3" style:family="text">
      <style:text-properties fo:font-size="14pt" style:font-size-asian="14pt" style:font-size-complex="14pt" fo:font-weight="bold" style:font-weight-asian="bold" style:font-weight-complex="bold"/>
    </style:style>
    <style:style style:name="T424_4" style:family="text">
      <style:text-properties fo:font-size="14pt" style:font-size-asian="14pt" style:font-size-complex="14pt" fo:font-weight="bold" style:font-weight-asian="bold" style:font-weight-complex="bold"/>
    </style:style>
    <style:style style:name="T424_5" style:family="text">
      <style:text-properties fo:font-size="10pt" style:font-size-asian="10pt" style:font-size-complex="10pt"/>
    </style:style>
    <style:style style:name="P425" style:family="paragraph" style:parent-style-name="Normal">
      <style:paragraph-properties fo:margin-top="0.212cm"/>
    </style:style>
    <style:style style:name="T425_1" style:family="text">
      <style:text-properties fo:font-size="10pt" style:font-size-asian="10pt" style:font-name-complex="Arial" style:font-size-complex="10pt"/>
    </style:style>
    <style:style style:name="T425_2" style:family="text">
      <style:text-properties fo:font-size="10pt" style:font-size-asian="10pt" style:font-name-complex="Arial" style:font-size-complex="10pt"/>
    </style:style>
    <style:style style:name="P426" style:family="paragraph" style:parent-style-name="Normal">
      <style:paragraph-properties fo:text-align="justify" fo:margin-top="0.212cm"/>
    </style:style>
    <style:style style:name="T42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27" style:family="paragraph" style:parent-style-name="Normal">
      <style:paragraph-properties fo:text-align="justify" fo:margin-top="0.212cm"/>
    </style:style>
    <style:style style:name="T427_1" style:family="text">
      <style:text-properties fo:font-size="10pt" style:font-size-asian="10pt" style:font-name-complex="Arial" style:font-size-complex="10pt"/>
    </style:style>
    <style:style style:name="T427_2" style:family="text">
      <style:text-properties fo:font-size="10pt" style:font-size-asian="10pt" style:font-name-complex="Arial" style:font-size-complex="10pt"/>
    </style:style>
    <style:style style:name="T427_3" style:family="text">
      <style:text-properties fo:font-size="10pt" style:font-size-asian="10pt" style:font-name-complex="Arial" style:font-size-complex="10pt"/>
    </style:style>
    <style:style style:name="P428" style:family="paragraph" style:parent-style-name="Normal">
      <style:paragraph-properties fo:text-align="justify" fo:margin-top="0.212cm"/>
    </style:style>
    <style:style style:name="T42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29" style:family="paragraph" style:parent-style-name="Normal">
      <style:paragraph-properties fo:text-align="justify" fo:margin-top="0.212cm"/>
    </style:style>
    <style:style style:name="T429_1" style:family="text">
      <style:text-properties fo:font-size="10pt" style:font-size-asian="10pt" style:font-name-complex="Arial" style:font-size-complex="10pt"/>
    </style:style>
    <style:style style:name="P430" style:family="paragraph" style:parent-style-name="Normal">
      <style:paragraph-properties fo:text-align="justify" fo:margin-top="0.212cm"/>
    </style:style>
    <style:style style:name="T430_1" style:family="text">
      <style:text-properties fo:font-size="10pt" style:font-size-asian="10pt" style:font-name-complex="Arial" style:font-size-complex="10pt"/>
    </style:style>
    <style:style style:name="T430_2" style:family="text">
      <style:text-properties fo:font-size="10pt" style:font-size-asian="10pt" style:font-name-complex="Arial" style:font-size-complex="10pt"/>
    </style:style>
    <style:style style:name="T430_3" style:family="text">
      <style:text-properties fo:font-size="10pt" style:font-size-asian="10pt" style:font-name-complex="Arial" style:font-size-complex="10pt"/>
    </style:style>
    <style:style style:name="T430_4" style:family="text">
      <style:text-properties fo:font-size="10pt" style:font-size-asian="10pt" style:font-name-complex="Arial" style:font-size-complex="10pt"/>
    </style:style>
    <style:style style:name="T430_5" style:family="text">
      <style:text-properties fo:font-size="10pt" style:font-size-asian="10pt" style:font-name-complex="Arial" style:font-size-complex="10pt"/>
    </style:style>
    <style:style style:name="P431" style:family="paragraph" style:parent-style-name="Normal">
      <style:paragraph-properties fo:text-align="justify" fo:margin-top="0.212cm"/>
    </style:style>
    <style:style style:name="T43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32" style:family="paragraph" style:parent-style-name="Normal">
      <style:paragraph-properties fo:text-align="justify" fo:margin-top="0.212cm"/>
    </style:style>
    <style:style style:name="T432_1" style:family="text">
      <style:text-properties fo:font-size="10pt" style:font-size-asian="10pt" style:font-name-complex="Arial" style:font-size-complex="10pt"/>
    </style:style>
    <style:style style:name="T432_2" style:family="text">
      <style:text-properties fo:font-size="10pt" style:font-size-asian="10pt" style:font-name-complex="Arial" style:font-size-complex="10pt"/>
    </style:style>
    <style:style style:name="T432_3" style:family="text">
      <style:text-properties fo:font-size="10pt" style:font-size-asian="10pt" style:font-name-complex="Arial" style:font-size-complex="10pt"/>
    </style:style>
    <style:style style:name="T432_4" style:family="text">
      <style:text-properties fo:font-size="10pt" style:font-size-asian="10pt" style:font-name-complex="Arial" style:font-size-complex="10pt"/>
    </style:style>
    <style:style style:name="T432_5" style:family="text">
      <style:text-properties fo:font-size="10pt" style:font-size-asian="10pt" style:font-name-complex="Arial" style:font-size-complex="10pt"/>
    </style:style>
    <style:style style:name="T432_6" style:family="text">
      <style:text-properties fo:font-size="10pt" style:font-size-asian="10pt" style:font-name-complex="Arial" style:font-size-complex="10pt"/>
    </style:style>
    <style:style style:name="T432_7" style:family="text">
      <style:text-properties fo:font-size="10pt" style:font-size-asian="10pt" style:font-name-complex="Arial" style:font-size-complex="10pt"/>
    </style:style>
    <style:style style:name="T432_8" style:family="text">
      <style:text-properties fo:font-size="10pt" style:font-size-asian="10pt" style:font-name-complex="Arial" style:font-size-complex="10pt"/>
    </style:style>
    <style:style style:name="T432_9" style:family="text">
      <style:text-properties fo:font-size="10pt" style:font-size-asian="10pt" style:font-name-complex="Arial" style:font-size-complex="10pt"/>
    </style:style>
    <style:style style:name="T432_10" style:family="text">
      <style:text-properties fo:font-size="10pt" style:font-size-asian="10pt" style:font-name-complex="Arial" style:font-size-complex="10pt"/>
    </style:style>
    <style:style style:name="T432_11" style:family="text">
      <style:text-properties fo:font-size="10pt" style:font-size-asian="10pt" style:font-name-complex="Arial" style:font-size-complex="10pt"/>
    </style:style>
    <style:style style:name="T432_12" style:family="text">
      <style:text-properties fo:font-size="10pt" style:font-size-asian="10pt" style:font-name-complex="Arial" style:font-size-complex="10pt"/>
    </style:style>
    <style:style style:name="T432_13" style:family="text">
      <style:text-properties fo:font-size="10pt" style:font-size-asian="10pt" style:font-name-complex="Arial" style:font-size-complex="10pt"/>
    </style:style>
    <style:style style:name="T432_14" style:family="text">
      <style:text-properties fo:font-size="10pt" style:font-size-asian="10pt" style:font-name-complex="Arial" style:font-size-complex="10pt"/>
    </style:style>
    <style:style style:name="T432_15" style:family="text">
      <style:text-properties fo:font-size="10pt" style:font-size-asian="10pt" style:font-name-complex="Arial" style:font-size-complex="10pt"/>
    </style:style>
    <style:style style:name="T432_16" style:family="text">
      <style:text-properties fo:font-size="10pt" style:font-size-asian="10pt" style:font-name-complex="Arial" style:font-size-complex="10pt"/>
    </style:style>
    <style:style style:name="T432_17" style:family="text">
      <style:text-properties fo:font-size="10pt" style:font-size-asian="10pt" style:font-name-complex="Arial" style:font-size-complex="10pt"/>
    </style:style>
    <style:style style:name="T432_18" style:family="text">
      <style:text-properties fo:font-size="10pt" style:font-size-asian="10pt" style:font-name-complex="Arial" style:font-size-complex="10pt"/>
    </style:style>
    <style:style style:name="T432_19" style:family="text">
      <style:text-properties fo:font-size="10pt" style:font-size-asian="10pt" style:font-name-complex="Arial" style:font-size-complex="10pt"/>
    </style:style>
    <style:style style:name="T432_20" style:family="text">
      <style:text-properties fo:font-size="10pt" style:font-size-asian="10pt" style:font-name-complex="Arial" style:font-size-complex="10pt"/>
    </style:style>
    <style:style style:name="T432_21" style:family="text">
      <style:text-properties fo:font-size="10pt" style:font-size-asian="10pt" style:font-name-complex="Arial" style:font-size-complex="10pt"/>
    </style:style>
    <style:style style:name="T432_22" style:family="text"/>
    <style:style style:name="T432_23" style:family="text">
      <style:text-properties fo:font-size="10pt" style:font-size-asian="10pt" style:font-name-complex="Arial" style:font-size-complex="10pt"/>
    </style:style>
    <style:style style:name="T432_24" style:family="text">
      <style:text-properties fo:font-size="10pt" style:font-size-asian="10pt" style:font-name-complex="Arial" style:font-size-complex="10pt"/>
    </style:style>
    <style:style style:name="T432_25" style:family="text">
      <style:text-properties fo:font-size="10pt" style:font-size-asian="10pt" style:font-name-complex="Arial" style:font-size-complex="10pt"/>
    </style:style>
    <style:style style:name="T432_26" style:family="text">
      <style:text-properties fo:font-size="10pt" style:font-size-asian="10pt" style:font-name-complex="Arial" style:font-size-complex="10pt"/>
    </style:style>
    <style:style style:name="T432_27" style:family="text">
      <style:text-properties fo:font-size="10pt" style:font-size-asian="10pt" style:font-name-complex="Arial" style:font-size-complex="10pt"/>
    </style:style>
    <style:style style:name="T432_28" style:family="text">
      <style:text-properties fo:font-size="10pt" style:font-size-asian="10pt" style:font-name-complex="Arial" style:font-size-complex="10pt"/>
    </style:style>
    <style:style style:name="T432_29" style:family="text">
      <style:text-properties fo:font-size="10pt" style:font-size-asian="10pt" style:font-name-complex="Arial" style:font-size-complex="10pt"/>
    </style:style>
    <style:style style:name="P433" style:family="paragraph" style:parent-style-name="Normal">
      <style:paragraph-properties fo:text-align="justify" fo:margin-top="0.212cm"/>
    </style:style>
    <style:style style:name="T433_1" style:family="text">
      <style:text-properties fo:font-size="10pt" style:font-size-asian="10pt" style:font-name-complex="Arial" style:font-size-complex="10pt"/>
    </style:style>
    <style:style style:name="T433_2" style:family="text">
      <style:text-properties fo:font-size="10pt" style:font-size-asian="10pt" style:font-name-complex="Arial" style:font-size-complex="10pt"/>
    </style:style>
    <style:style style:name="T433_3" style:family="text">
      <style:text-properties fo:font-size="10pt" style:font-size-asian="10pt" style:font-name-complex="Arial" style:font-size-complex="10pt"/>
    </style:style>
    <style:style style:name="T433_4" style:family="text">
      <style:text-properties fo:font-size="10pt" style:font-size-asian="10pt" style:font-name-complex="Arial" style:font-size-complex="10pt"/>
    </style:style>
    <style:style style:name="T433_5" style:family="text">
      <style:text-properties fo:font-size="10pt" style:font-size-asian="10pt" style:font-name-complex="Arial" style:font-size-complex="10pt"/>
    </style:style>
    <style:style style:name="P434" style:family="paragraph" style:parent-style-name="Normal">
      <style:paragraph-properties fo:text-align="justify" fo:margin-top="0.212cm"/>
      <style:text-properties fo:font-size="10pt" style:font-size-asian="10pt" style:font-name-complex="Arial" style:font-size-complex="10pt"/>
    </style:style>
    <style:style style:name="P435" style:family="paragraph" style:parent-style-name="Normal">
      <style:paragraph-properties fo:text-align="justify" fo:margin-top="0.212cm"/>
    </style:style>
    <style:style style:name="T43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36" style:family="paragraph" style:parent-style-name="Normal">
      <style:paragraph-properties fo:text-align="justify" fo:margin-top="0.212cm"/>
    </style:style>
    <style:style style:name="T436_1" style:family="text">
      <style:text-properties fo:font-size="10pt" style:font-size-asian="10pt" style:font-name-complex="Arial" style:font-size-complex="10pt"/>
    </style:style>
    <style:style style:name="T436_2" style:family="text">
      <style:text-properties fo:font-size="10pt" style:font-size-asian="10pt" style:font-name-complex="Arial" style:font-size-complex="10pt"/>
    </style:style>
    <style:style style:name="T436_3" style:family="text">
      <style:text-properties fo:font-size="10pt" style:font-size-asian="10pt" style:font-name-complex="Arial" style:font-size-complex="10pt"/>
    </style:style>
    <style:style style:name="T436_4" style:family="text">
      <style:text-properties fo:font-size="10pt" style:font-size-asian="10pt" style:font-name-complex="Arial" style:font-size-complex="10pt"/>
    </style:style>
    <style:style style:name="T436_5" style:family="text">
      <style:text-properties fo:font-size="10pt" style:font-size-asian="10pt" style:font-name-complex="Arial" style:font-size-complex="10pt"/>
    </style:style>
    <style:style style:name="T436_6" style:family="text">
      <style:text-properties fo:font-size="10pt" style:font-size-asian="10pt" style:font-name-complex="Arial" style:font-size-complex="10pt"/>
    </style:style>
    <style:style style:name="T436_7" style:family="text">
      <style:text-properties fo:font-size="10pt" style:font-size-asian="10pt" style:font-name-complex="Arial" style:font-size-complex="10pt"/>
    </style:style>
    <style:style style:name="P437" style:family="paragraph" style:parent-style-name="Normal">
      <style:paragraph-properties fo:text-align="justify" fo:margin-top="0.212cm"/>
    </style:style>
    <style:style style:name="T437_1" style:family="text">
      <style:text-properties fo:font-size="10pt" style:font-size-asian="10pt" style:font-name-complex="Arial" style:font-size-complex="10pt"/>
    </style:style>
    <style:style style:name="T437_2" style:family="text">
      <style:text-properties fo:font-size="10pt" style:font-size-asian="10pt" style:font-name-complex="Arial" style:font-size-complex="10pt"/>
    </style:style>
    <style:style style:name="T437_3" style:family="text">
      <style:text-properties fo:font-size="10pt" style:font-size-asian="10pt" style:font-name-complex="Arial" style:font-size-complex="10pt"/>
    </style:style>
    <style:style style:name="T437_4" style:family="text">
      <style:text-properties fo:font-size="10pt" style:font-size-asian="10pt" style:font-name-complex="Arial" style:font-size-complex="10pt"/>
    </style:style>
    <style:style style:name="T437_5" style:family="text">
      <style:text-properties fo:font-size="10pt" style:font-size-asian="10pt" style:font-name-complex="Arial" style:font-size-complex="10pt"/>
    </style:style>
    <style:style style:name="T437_6" style:family="text">
      <style:text-properties fo:font-size="10pt" style:font-size-asian="10pt" style:font-name-complex="Arial" style:font-size-complex="10pt"/>
    </style:style>
    <style:style style:name="P438" style:family="paragraph" style:parent-style-name="Normal">
      <style:paragraph-properties fo:text-align="justify" fo:margin-top="0.212cm"/>
    </style:style>
    <style:style style:name="T438_1" style:family="text">
      <style:text-properties fo:font-size="10pt" style:font-size-asian="10pt" style:font-name-complex="Arial" style:font-size-complex="10pt"/>
    </style:style>
    <style:style style:name="T438_2" style:family="text">
      <style:text-properties fo:font-size="10pt" style:font-size-asian="10pt" style:font-name-complex="Arial" style:font-size-complex="10pt"/>
    </style:style>
    <style:style style:name="T438_3" style:family="text">
      <style:text-properties fo:font-size="10pt" style:font-size-asian="10pt" style:font-name-complex="Arial" style:font-size-complex="10pt"/>
    </style:style>
    <style:style style:name="T438_4" style:family="text">
      <style:text-properties fo:font-size="10pt" style:font-size-asian="10pt" style:font-name-complex="Arial" style:font-size-complex="10pt"/>
    </style:style>
    <style:style style:name="T438_5" style:family="text">
      <style:text-properties fo:font-size="10pt" style:font-size-asian="10pt" style:font-name-complex="Arial" style:font-size-complex="10pt"/>
    </style:style>
    <style:style style:name="T438_6" style:family="text">
      <style:text-properties fo:font-size="10pt" style:font-size-asian="10pt" style:font-name-complex="Arial" style:font-size-complex="10pt"/>
    </style:style>
    <style:style style:name="P439" style:family="paragraph" style:parent-style-name="Normal">
      <style:paragraph-properties fo:text-align="justify" fo:margin-top="0.212cm"/>
    </style:style>
    <style:style style:name="T439_1" style:family="text">
      <style:text-properties fo:font-size="10pt" style:font-size-asian="10pt" style:font-name-complex="Arial" style:font-size-complex="10pt"/>
    </style:style>
    <style:style style:name="T439_2" style:family="text">
      <style:text-properties fo:font-size="10pt" style:font-size-asian="10pt" style:font-name-complex="Arial" style:font-size-complex="10pt"/>
    </style:style>
    <style:style style:name="T439_3" style:family="text">
      <style:text-properties fo:font-size="10pt" style:font-size-asian="10pt" style:font-name-complex="Arial" style:font-size-complex="10pt"/>
    </style:style>
    <style:style style:name="P440" style:family="paragraph" style:parent-style-name="Normal">
      <style:paragraph-properties fo:text-align="justify" fo:margin-top="0.212cm"/>
    </style:style>
    <style:style style:name="T440_1" style:family="text">
      <style:text-properties fo:font-size="10pt" style:font-size-asian="10pt" style:font-name-complex="Arial" style:font-size-complex="10pt" fo:font-weight="bold" style:font-weight-asian="bold"/>
    </style:style>
    <style:style style:name="P441" style:family="paragraph" style:parent-style-name="Normal">
      <style:paragraph-properties fo:text-align="justify" fo:margin-top="0.212cm"/>
    </style:style>
    <style:style style:name="T441_1" style:family="text">
      <style:text-properties fo:font-size="10pt" style:font-size-asian="10pt" style:font-name-complex="Arial" style:font-size-complex="10pt"/>
    </style:style>
    <style:style style:name="T441_2" style:family="text">
      <style:text-properties fo:font-size="10pt" style:font-size-asian="10pt" style:font-name-complex="Arial" style:font-size-complex="10pt"/>
    </style:style>
    <style:style style:name="T441_3" style:family="text">
      <style:text-properties fo:font-size="10pt" style:font-size-asian="10pt" style:font-name-complex="Arial" style:font-size-complex="10pt"/>
    </style:style>
    <style:style style:name="T441_4" style:family="text">
      <style:text-properties fo:font-size="10pt" style:font-size-asian="10pt" style:font-name-complex="Arial" style:font-size-complex="10pt"/>
    </style:style>
    <style:style style:name="T441_5" style:family="text">
      <style:text-properties fo:font-size="10pt" style:font-size-asian="10pt" style:font-name-complex="Arial" style:font-size-complex="10pt"/>
    </style:style>
    <style:style style:name="T441_6" style:family="text">
      <style:text-properties fo:font-size="10pt" style:font-size-asian="10pt" style:font-name-complex="Arial" style:font-size-complex="10pt"/>
    </style:style>
    <style:style style:name="T441_7" style:family="text">
      <style:text-properties fo:font-size="10pt" style:font-size-asian="10pt" style:font-name-complex="Arial" style:font-size-complex="10pt"/>
    </style:style>
    <style:style style:name="T441_8" style:family="text">
      <style:text-properties fo:font-size="10pt" style:font-size-asian="10pt" style:font-name-complex="Arial" style:font-size-complex="10pt"/>
    </style:style>
    <style:style style:name="T441_9" style:family="text">
      <style:text-properties fo:font-size="10pt" style:font-size-asian="10pt" style:font-name-complex="Arial" style:font-size-complex="10pt"/>
    </style:style>
    <style:style style:name="T441_10" style:family="text">
      <style:text-properties fo:font-size="10pt" style:font-size-asian="10pt" style:font-name-complex="Arial" style:font-size-complex="10pt"/>
    </style:style>
    <style:style style:name="P442" style:family="paragraph" style:parent-style-name="Normal">
      <style:paragraph-properties fo:text-align="justify" fo:margin-top="0.212cm"/>
    </style:style>
    <style:style style:name="T44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3" style:family="paragraph" style:parent-style-name="Normal">
      <style:paragraph-properties fo:text-align="justify" fo:margin-top="0.212cm"/>
    </style:style>
    <style:style style:name="T443_1" style:family="text">
      <style:text-properties fo:font-size="10pt" style:font-size-asian="10pt" style:font-name-complex="Arial" style:font-size-complex="10pt"/>
    </style:style>
    <style:style style:name="T443_2" style:family="text">
      <style:text-properties fo:font-size="10pt" style:font-size-asian="10pt" style:font-name-complex="Arial" style:font-size-complex="10pt"/>
    </style:style>
    <style:style style:name="P444" style:family="paragraph" style:parent-style-name="Normal">
      <style:paragraph-properties fo:text-align="justify" fo:margin-top="0.212cm"/>
    </style:style>
    <style:style style:name="T444_1" style:family="text">
      <style:text-properties fo:font-size="10pt" style:font-size-asian="10pt" style:font-name-complex="Arial" style:font-size-complex="10pt"/>
    </style:style>
    <style:style style:name="T444_2" style:family="text">
      <style:text-properties fo:font-size="10pt" style:font-size-asian="10pt" style:font-name-complex="Arial" style:font-size-complex="10pt"/>
    </style:style>
    <style:style style:name="T444_3" style:family="text">
      <style:text-properties fo:font-size="10pt" style:font-size-asian="10pt" style:font-name-complex="Arial" style:font-size-complex="10pt"/>
    </style:style>
    <style:style style:name="T444_4" style:family="text">
      <style:text-properties fo:font-size="10pt" style:font-size-asian="10pt" style:font-name-complex="Arial" style:font-size-complex="10pt"/>
    </style:style>
    <style:style style:name="T444_5" style:family="text">
      <style:text-properties fo:font-size="10pt" style:font-size-asian="10pt" style:font-name-complex="Arial" style:font-size-complex="10pt"/>
    </style:style>
    <style:style style:name="T444_6" style:family="text">
      <style:text-properties fo:font-size="10pt" style:font-size-asian="10pt" style:font-name-complex="Arial" style:font-size-complex="10pt"/>
    </style:style>
    <style:style style:name="T444_7" style:family="text">
      <style:text-properties fo:font-size="10pt" style:font-size-asian="10pt" style:font-name-complex="Arial" style:font-size-complex="10pt"/>
    </style:style>
    <style:style style:name="T444_8" style:family="text">
      <style:text-properties fo:font-size="10pt" style:font-size-asian="10pt" style:font-name-complex="Arial" style:font-size-complex="10pt"/>
    </style:style>
    <style:style style:name="T444_9" style:family="text">
      <style:text-properties fo:font-size="10pt" style:font-size-asian="10pt" style:font-name-complex="Arial" style:font-size-complex="10pt"/>
    </style:style>
    <style:style style:name="P445" style:family="paragraph" style:parent-style-name="Normal">
      <style:paragraph-properties fo:text-align="justify" fo:margin-top="0.212cm"/>
    </style:style>
    <style:style style:name="T445_1" style:family="text">
      <style:text-properties fo:font-size="10pt" style:font-size-asian="10pt" style:font-name-complex="Arial" style:font-size-complex="10pt"/>
    </style:style>
    <style:style style:name="T445_2" style:family="text">
      <style:text-properties fo:font-size="10pt" style:font-size-asian="10pt" style:font-name-complex="Arial" style:font-size-complex="10pt"/>
    </style:style>
    <style:style style:name="T445_3" style:family="text">
      <style:text-properties fo:font-size="10pt" style:font-size-asian="10pt" style:font-name-complex="Arial" style:font-size-complex="10pt"/>
    </style:style>
    <style:style style:name="T445_4" style:family="text">
      <style:text-properties fo:font-size="10pt" style:font-size-asian="10pt" style:font-name-complex="Arial" style:font-size-complex="10pt"/>
    </style:style>
    <style:style style:name="T445_5" style:family="text">
      <style:text-properties fo:font-size="10pt" style:font-size-asian="10pt" style:font-name-complex="Arial" style:font-size-complex="10pt"/>
    </style:style>
    <style:style style:name="T445_6" style:family="text">
      <style:text-properties fo:font-size="10pt" style:font-size-asian="10pt" style:font-name-complex="Arial" style:font-size-complex="10pt"/>
    </style:style>
    <style:style style:name="T445_7" style:family="text">
      <style:text-properties fo:font-size="10pt" style:font-size-asian="10pt" style:font-name-complex="Arial" style:font-size-complex="10pt"/>
    </style:style>
    <style:style style:name="T445_8" style:family="text">
      <style:text-properties fo:font-size="10pt" style:font-size-asian="10pt" style:font-name-complex="Arial" style:font-size-complex="10pt"/>
    </style:style>
    <style:style style:name="T445_9" style:family="text">
      <style:text-properties fo:font-size="10pt" style:font-size-asian="10pt" style:font-name-complex="Arial" style:font-size-complex="10pt"/>
    </style:style>
    <style:style style:name="P446" style:family="paragraph" style:parent-style-name="Normal">
      <style:paragraph-properties fo:text-align="justify" fo:margin-top="0.212cm"/>
    </style:style>
    <style:style style:name="T446_1" style:family="text">
      <style:text-properties fo:font-size="10pt" style:font-size-asian="10pt" style:font-name-complex="Arial" style:font-size-complex="10pt"/>
    </style:style>
    <style:style style:name="P447" style:family="paragraph" style:parent-style-name="Normal">
      <style:paragraph-properties fo:text-align="justify" fo:margin-top="0.212cm"/>
    </style:style>
    <style:style style:name="T447_1" style:family="text">
      <style:text-properties fo:font-size="10pt" style:font-size-asian="10pt" style:font-name-complex="Arial" style:font-size-complex="10pt"/>
    </style:style>
    <style:style style:name="T447_2" style:family="text">
      <style:text-properties fo:font-size="10pt" style:font-size-asian="10pt" style:font-name-complex="Arial" style:font-size-complex="10pt"/>
    </style:style>
    <style:style style:name="T447_3" style:family="text">
      <style:text-properties fo:font-size="10pt" style:font-size-asian="10pt" style:font-name-complex="Arial" style:font-size-complex="10pt"/>
    </style:style>
    <style:style style:name="P448" style:family="paragraph" style:parent-style-name="Normal">
      <style:paragraph-properties fo:text-align="justify" fo:margin-top="0.212cm"/>
    </style:style>
    <style:style style:name="T448_1" style:family="text">
      <style:text-properties fo:font-size="10pt" style:font-size-asian="10pt" style:font-name-complex="Arial" style:font-size-complex="10pt"/>
    </style:style>
    <style:style style:name="T448_2" style:family="text">
      <style:text-properties fo:font-size="10pt" style:font-size-asian="10pt" style:font-name-complex="Arial" style:font-size-complex="10pt"/>
    </style:style>
    <style:style style:name="T448_3" style:family="text">
      <style:text-properties fo:font-size="10pt" style:font-size-asian="10pt" style:font-name-complex="Arial" style:font-size-complex="10pt"/>
    </style:style>
    <style:style style:name="T448_4" style:family="text">
      <style:text-properties fo:font-size="10pt" style:font-size-asian="10pt" style:font-name-complex="Arial" style:font-size-complex="10pt"/>
    </style:style>
    <style:style style:name="T448_5" style:family="text">
      <style:text-properties fo:font-size="10pt" style:font-size-asian="10pt" style:font-name-complex="Arial" style:font-size-complex="10pt"/>
    </style:style>
    <style:style style:name="P449" style:family="paragraph" style:parent-style-name="Normal">
      <style:paragraph-properties fo:margin-top="0.212cm" fo:margin-bottom="0.212cm"/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8.452cm" fo:margin-left="-0.009cm"/>
    </style:style>
    <style:style style:name="Column49" style:family="table-column">
      <style:table-column-properties style:column-width="4.251cm"/>
    </style:style>
    <style:style style:name="Column50" style:family="table-column">
      <style:table-column-properties style:column-width="4.701cm"/>
    </style:style>
    <style:style style:name="Column51" style:family="table-column">
      <style:table-column-properties style:column-width="2.801cm"/>
    </style:style>
    <style:style style:name="Column52" style:family="table-column">
      <style:table-column-properties style:column-width="6.699cm"/>
    </style:style>
    <style:style style:name="Row66" style:family="table-row"/>
    <style:style style:name="Cell22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/>
    <style:style style:name="T4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/>
    <style:style style:name="T4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5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5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5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2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/>
    <style:style style:name="T452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/>
    <style:style style:name="T4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5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54" style:family="paragraph" style:parent-style-name="Normal">
      <style:paragraph-properties fo:keep-with-next="always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55" style:family="paragraph" style:parent-style-name="Normal"/>
  </office:automatic-styles>
  <office:body>
    <office:text>
      <text:p text:style-name="P1"><text:span text:style-name="T1_1">Programme<text:s/>Completion<text:s/>Review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Girls’<text:s/>Education<text:s/>South<text:s/>Sudan<text:s/>Programme<text:s/>Phase<text:s/>2<text:s/>(GESS2)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Final<text:s/>Programme<text:s/>Spend<text:s/>£<text:s/>(full<text:s/>life):</text:span><text:span text:style-name="T4_2"><text:s/>£</text:span><text:span text:style-name="T4_3">66</text:span><text:span text:style-name="T4_4">,</text:span><text:span text:style-name="T4_5">544,138.</text:span><text:span text:style-name="T4_6">65</text:span><text:span text:style-name="T4_7"><text:s/></text:span></text:p>
          </table:table-cell>
          <table:table-cell table:style-name="Cell3">
            <text:p text:style-name="P5"><text:span text:style-name="T5_1">Review<text:s/>Date:</text:span></text:p>
          </table:table-cell>
          <table:table-cell table:style-name="Cell4">
            <text:p text:style-name="P6"><text:span text:style-name="T6_1">3</text:span><text:span text:style-name="T6_2">0</text:span><text:span text:style-name="T6_3"><text:s/>June<text:s/>2026</text:span></text:p>
          </table:table-cell>
        </table:table-row>
        <table:table-row table:style-name="Row3">
          <table:table-cell table:style-name="Cell5">
            <text:p text:style-name="P7"><text:span text:style-name="T7_1">Programme<text:s/>Code:<text:s/></text:span><text:span text:style-name="T7_2">300449</text:span></text:p>
          </table:table-cell>
          <table:table-cell table:style-name="Cell6">
            <text:p text:style-name="P8"><text:span text:style-name="T8_1">Start<text:s/>Date:</text:span><text:span text:style-name="T8_2"><text:s/></text:span><text:span text:style-name="T8_3">29<text:s/>March<text:s/>2018</text:span></text:p>
          </table:table-cell>
          <table:table-cell table:style-name="Cell7">
            <text:p text:style-name="P9"><text:span text:style-name="T9_1">End<text:s/>Date:<text:s/></text:span><text:span text:style-name="T9_2">31<text:s/>March<text:s/>2026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ext:p text:style-name="P12"><text:span text:style-name="T12_1">`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">
          <table:table-cell table:style-name="Cell8">
            <text:p text:style-name="P13"><text:span text:style-name="T13_1">Year</text:span></text:p>
          </table:table-cell>
          <table:table-cell table:style-name="Cell9">
            <text:p text:style-name="P14"><text:span text:style-name="T14_1">2018</text:span></text:p>
          </table:table-cell>
          <table:table-cell table:style-name="Cell10">
            <text:p text:style-name="P15"><text:span text:style-name="T15_1">2019</text:span></text:p>
          </table:table-cell>
          <table:table-cell table:style-name="Cell11">
            <text:p text:style-name="P16"><text:span text:style-name="T16_1">2020</text:span></text:p>
          </table:table-cell>
          <table:table-cell table:style-name="Cell12">
            <text:p text:style-name="P17"><text:span text:style-name="T17_1">2021</text:span></text:p>
          </table:table-cell>
          <table:table-cell table:style-name="Cell13">
            <text:p text:style-name="P18"><text:span text:style-name="T18_1">2022</text:span></text:p>
          </table:table-cell>
          <table:table-cell table:style-name="Cell14">
            <text:p text:style-name="P19"><text:span text:style-name="T19_1">2023</text:span></text:p>
          </table:table-cell>
          <table:table-cell table:style-name="Cell15">
            <text:p text:style-name="P20"><text:span text:style-name="T20_1">2024</text:span></text:p>
          </table:table-cell>
          <table:table-cell table:style-name="Cell16">
            <text:p text:style-name="P21"><text:span text:style-name="T21_1">2025</text:span></text:p>
          </table:table-cell>
          <table:table-cell table:style-name="Cell17">
            <text:p text:style-name="P22"><text:span text:style-name="T22_1">2026<text:s/>(PCR)</text:span></text:p>
          </table:table-cell>
        </table:table-row>
        <table:table-row table:style-name="Row5">
          <table:table-cell table:style-name="Cell18">
            <text:p text:style-name="P23"><text:span text:style-name="T23_1">Programme<text:s/>Score</text:span></text:p>
          </table:table-cell>
          <table:table-cell table:style-name="Cell19">
            <text:p text:style-name="P24"><text:span text:style-name="T24_1">C</text:span></text:p>
          </table:table-cell>
          <table:table-cell table:style-name="Cell20">
            <text:p text:style-name="P25"><text:span text:style-name="T25_1">A</text:span></text:p>
          </table:table-cell>
          <table:table-cell table:style-name="Cell21">
            <text:p text:style-name="P26"><text:span text:style-name="T26_1">A</text:span></text:p>
          </table:table-cell>
          <table:table-cell table:style-name="Cell22">
            <text:p text:style-name="P27"><text:span text:style-name="T27_1">A</text:span></text:p>
          </table:table-cell>
          <table:table-cell table:style-name="Cell23">
            <text:p text:style-name="P28"><text:span text:style-name="T28_1">A</text:span></text:p>
          </table:table-cell>
          <table:table-cell table:style-name="Cell24">
            <text:p text:style-name="P29"><text:span text:style-name="T29_1">A</text:span></text:p>
          </table:table-cell>
          <table:table-cell table:style-name="Cell25">
            <text:p text:style-name="P30"><text:span text:style-name="T30_1">A</text:span></text:p>
          </table:table-cell>
          <table:table-cell table:style-name="Cell26">
            <text:p text:style-name="P31"><text:span text:style-name="T31_1">A</text:span></text:p>
          </table:table-cell>
          <table:table-cell table:style-name="Cell27">
            <text:p text:style-name="P32"><text:span text:style-name="T32_1">A</text:span></text:p>
          </table:table-cell>
        </table:table-row>
        <table:table-row table:style-name="Row6">
          <table:table-cell table:style-name="Cell28">
            <text:p text:style-name="P33"><text:span text:style-name="T33_1">Overall<text:s/>programme<text:s/>risk<text:s/>rating</text:span><text:span text:style-name="T33_2"><text:s/></text:span></text:p>
          </table:table-cell>
          <table:table-cell table:style-name="Cell29">
            <text:p text:style-name="P34"><text:span text:style-name="T34_1">Major</text:span></text:p>
          </table:table-cell>
          <table:table-cell table:style-name="Cell30">
            <text:p text:style-name="P35"><text:span text:style-name="T35_1">Major</text:span></text:p>
          </table:table-cell>
          <table:table-cell table:style-name="Cell31">
            <text:p text:style-name="P36"><text:span text:style-name="T36_1">Major</text:span></text:p>
          </table:table-cell>
          <table:table-cell table:style-name="Cell32">
            <text:p text:style-name="P37"><text:span text:style-name="T37_1">Major</text:span></text:p>
          </table:table-cell>
          <table:table-cell table:style-name="Cell33">
            <text:p text:style-name="P38"><text:span text:style-name="T38_1">Major</text:span></text:p>
          </table:table-cell>
          <table:table-cell table:style-name="Cell34">
            <text:p text:style-name="P39"><text:span text:style-name="T39_1">Major</text:span></text:p>
          </table:table-cell>
          <table:table-cell table:style-name="Cell35">
            <text:p text:style-name="P40"><text:span text:style-name="T40_1">Major</text:span></text:p>
          </table:table-cell>
          <table:table-cell table:style-name="Cell36">
            <text:p text:style-name="P41"><text:span text:style-name="T41_1">Major</text:span></text:p>
          </table:table-cell>
          <table:table-cell table:style-name="Cell37">
            <text:p text:style-name="P42"><text:span text:style-name="T42_1">Major</text:span></text:p>
          </table:table-cell>
        </table:table-row>
      </table:table>
      <text:p text:style-name="P43"/>
      <table:table table:style-name="Table3">
        <table:table-column table:style-name="Column14"/>
        <table:table-column table:style-name="Column15"/>
        <table:table-row table:style-name="Row7">
          <table:table-cell table:style-name="Cell38">
            <text:p text:style-name="P44"><text:span text:style-name="T44_1">DevTracker<text:s/>Link<text:s/>to<text:s/>Business<text:s/>Case<text:s/>(and<text:s/>any<text:s/>addendum):<text:s/></text:span></text:p>
          </table:table-cell>
          <table:table-cell table:style-name="Cell39">
            <text:p text:style-name="P45"><text:span text:style-name="T45_1"><text:a xlink:type="simple" xlink:href="https://devtracker.fcdo.gov.uk/projects/GB-GOV-1-300449/documents"><text:span text:style-name="T45_2">https://devtracker.fcdo.gov.uk/projects/GB-GOV-1-300449/documents</text:span></text:a></text:span><text:span text:style-name="T45_3">  </text:span></text:p>
          </table:table-cell>
        </table:table-row>
        <table:table-row table:style-name="Row8">
          <table:table-cell table:style-name="Cell40">
            <text:p text:style-name="P46"><text:span text:style-name="T46_1">DevTracker<text:s/>Links<text:s/>to<text:s/>all<text:s/>logframes<text:s/>used<text:s/>during<text:s/>programme<text:s/>lifetime:<text:s/></text:span></text:p>
          </table:table-cell>
          <table:table-cell table:style-name="Cell41">
            <text:p text:style-name="P47"><text:span text:style-name="T47_1">https://iati.fcdo.gov.uk/iati_documents/D0005930.xlsx</text:span></text:p>
          </table:table-cell>
        </table:table-row>
      </table:table>
      <text:p text:style-name="P48"/>
      <text:p text:style-name="P49"/>
      <text:p text:style-name="P50"/>
      <text:p text:style-name="P51"><text:span text:style-name="T51_1">A.<text:s/>Summary<text:s/>and<text:s/>Overview</text:span><text:span text:style-name="T51_2"><text:s/></text:span></text:p>
      <text:p text:style-name="P52"><text:span text:style-name="T52_1">Description<text:s/>of<text:s/>the<text:s/>programme<text:s/>and<text:s/>what<text:s/>it<text:s/>has<text:s/>achieved</text:span></text:p>
      <text:p text:style-name="P53"><text:span text:style-name="T53_1">Girls’<text:s/>Education<text:s/>South<text:s/>Sudan<text:s/>Phase<text:s/>II<text:s/>(GESS2)<text:s/>represents<text:s/>one<text:s/>of<text:s/>the<text:s/>UK</text:span><text:span text:style-name="T53_2">’s</text:span><text:span text:style-name="T53_3"><text:s/>most<text:s/>substantial<text:s/>and<text:s/>ambitious<text:s/>investments<text:s/>in<text:s/>education<text:s/>in<text:s/>a<text:s/>fragile<text:s/>and<text:s/>conflict-affected<text:s/>setting.<text:s/>Implemented<text:s/>between<text:s/>May<text:s/>2019<text:s/>and<text:s/>March<text:s/>2026,<text:s/>the<text:s/>programme<text:s/>was<text:s/>designed<text:s/>to<text:s/>address<text:s/>deep-rooted<text:s/>barriers<text:s/>to<text:s/>education<text:s/>access,<text:s/>retention,<text:s/>and<text:s/>equity<text:s/>in<text:s/>South<text:s/>Sudan,<text:s/>with<text:s/>a<text:s/>particular<text:s/>focus<text:s/>on<text:s/>girls<text:s/>and<text:s/>children<text:s/>with<text:s/>disabilities.<text:s/>Building<text:s/>on<text:s/>the<text:s/>achievements<text:s/>of<text:s/></text:span><text:span text:style-name="T53_4">Girls<text:s/>Education<text:s/>South<text:s/>Sudan<text:s/>Phase<text:s/>I<text:s/>(GESS<text:s/>1)</text:span><text:span text:style-name="T53_5">,<text:s/>GESS2<text:s/>sought<text:s/>not<text:s/>only<text:s/>to<text:s/>expand<text:s/>educational<text:s/>participation,<text:s/>but<text:s/>also<text:s/>to<text:s/>influence<text:s/>systems,<text:s/>social<text:s/>norms,<text:s/>and<text:s/>institutional<text:s/>capacity<text:s/>in<text:s/>one<text:s/>of<text:s/>the<text:s/>world’s<text:s/>most<text:s/>challenging<text:s/>operating<text:s/>contexts.</text:span></text:p>
      <text:p text:style-name="P54"><text:span text:style-name="T54_1">At<text:s/>the<text:s/>programme’s<text:s/>outset,<text:s/>South<text:s/>Sudan<text:s/>had<text:s/>some<text:s/>of<text:s/>the<text:s/>worst<text:s/>global<text:s/>education<text:s/>indicators,<text:s/>resulting<text:s/>from<text:s/>extreme<text:s/>poverty<text:s/>and<text:s/>decades<text:s/>of<text:s/>conflict.<text:s/>Approximately<text:s/>2.21<text:s/>million<text:s/>school<text:s/>age<text:s/>children<text:s/>were<text:s/>estimated<text:s/>to<text:s/>not<text:s/>attend<text:s/>school<text:s/>including<text:s/>due<text:s/>to<text:s/>child<text:s/>labour,<text:s/>early<text:s/>marriage,<text:s/>and<text:s/>displacement<text:s/>by<text:s/>conflict,<text:s/>child<text:s/>soldiers<text:s/>and<text:s/>disability.<text:s/>59%<text:s/>of<text:s/>girls<text:s/>and<text:s/>young<text:s/>women<text:s/>aged<text:s/>15<text:s/>to<text:s/>19<text:s/>years<text:s/>who<text:s/>had<text:s/>not<text:s/>attended<text:s/>school<text:s/>were<text:s/>married,<text:s/>compared<text:s/>with<text:s/>21%<text:s/>of<text:s/>girls<text:s/>and<text:s/>young<text:s/>women<text:s/>in<text:s/>the<text:s/>same<text:s/>age<text:s/>range<text:s/>who<text:s/>remained<text:s/>in<text:s/>school.</text:span></text:p>
      <text:p text:style-name="P55"><text:span text:style-name="T55_1">When<text:s/>GESS<text:s/>began,<text:s/>there<text:s/>were<text:s/>four<text:s/>boys<text:s/>in<text:s/>primary<text:s/>school<text:s/>for<text:s/>every<text:s/>girl;<text:s/>today,<text:s/>gender<text:s/>parity<text:s/>has<text:s/>been<text:s/>achieved.<text:s/>Despite<text:s/>these<text:s/>gains,<text:s/>the<text:s/>education<text:s/>system<text:s/>remains<text:s/>in<text:s/>crisis.<text:s/>The<text:s/>latest<text:s/>nationwide<text:s/>data<text:s/>shows<text:s/>that<text:s/>only<text:s/>42%<text:s/>of<text:s/>primary</text:span><text:span text:style-name="T55_2">age<text:s/>children<text:s/>attend<text:s/>school,<text:s/>dropping<text:s/>to<text:s/>just<text:s/>6%<text:s/>at<text:s/>secondary<text:s/>level.<text:s/>South<text:s/>Sudan<text:s/>has<text:s/>the<text:s/>largest<text:s/>proportion<text:s/>of<text:s/>children<text:s/>out-of-school<text:s/>in<text:s/>the<text:s/>world</text:span><text:span text:style-name="T55_3"><text:s/>(</text:span><text:span text:style-name="T55_4">2.8</text:span><text:span text:style-name="T55_5"><text:s/>estimated)</text:span><text:span text:style-name="T55_6">.<text:s/>The<text:s/>issue<text:s/>is<text:s/>not<text:s/>just<text:s/>quantity<text:s/>but<text:s/>also<text:s/>quality<text:s/>of<text:s/>education.<text:s/>Learning<text:s/>outcomes<text:s/>are<text:s/>among<text:s/>the<text:s/>weakest<text:s/>globally.<text:s/>Just<text:s/>3.3%<text:s/>of<text:s/>children<text:s/>aged<text:s/>7–14<text:s/>demonstrate<text:s/>foundational<text:s/>literacy,<text:s/>and<text:s/>6.3%<text:s/>basic<text:s/>numeracy.<text:s text:c="3"/></text:span></text:p>
      <text:p text:style-name="P56"><text:span text:style-name="T56_1">These<text:s/></text:span><text:span text:style-name="T56_2">numbers</text:span><text:span text:style-name="T56_3"><text:s/>reflect<text:s/>persistent,<text:s/>structural<text:s/>problems,<text:s/>above<text:s/>all<text:s/>a<text:s/>lack<text:s/>of<text:s/>domestic<text:s/>funding.</text:span><text:span text:style-name="T56_4"><text:s/></text:span><text:span text:style-name="T56_5">Since<text:s/>2018,<text:s/>South<text:s/>Sudan<text:s/>has<text:s/>intermittently<text:s/>increased<text:s/>its<text:s/>education<text:s/>budget<text:s/>allocations,<text:s/>at<text:s/>times<text:s/>approaching<text:s/>9–10%<text:s/>of<text:s/>the<text:s/>national<text:s/>budget,<text:s/>but<text:s/>actual<text:s/>releases<text:s/>and<text:s/>expenditure<text:s/>have<text:s/>remained<text:s/>extremely<text:s/>weak.<text:s/>Execution<text:s/>rates<text:s/>for<text:s/>primary<text:s/>and<text:s/>secondary<text:s/>education<text:s/>have<text:s/>often<text:s/>been<text:s/>below<text:s/>50%,<text:s/>and<text:s/>only<text:s/>37%<text:s/>of<text:s/>the<text:s/>FY2022/23<text:s/>education<text:s/>budget<text:s/>was<text:s/>reportedly<text:s/>released<text:s/>to<text:s/>the<text:s/>ministry.<text:s/>As<text:s/>a<text:s/>result,<text:s/>education<text:s/>service<text:s/>delivery<text:s/>continues<text:s/>to<text:s/>depend<text:s/>heavily<text:s/>on<text:s/>donor<text:s/>financing<text:s/>despite<text:s/>gradual<text:s/>increases<text:s/>in<text:s/>government<text:s/>commitment.<text:s/></text:span><text:span text:style-name="T56_6">While<text:s/>legislation<text:s/>sets<text:s/>a<text:s/>10%<text:s/>budget<text:s/>benchmark,<text:s/>South<text:s/>Sudan<text:s/>has<text:s/>never<text:s/>achieved<text:s/>that<text:s/>and<text:s/>government<text:s/>funding<text:s/></text:span><text:span text:style-name="T56_7">in<text:s/>2025/26</text:span><text:span text:style-name="T56_8"><text:s/>(just<text:s/>1.4%<text:s/>of<text:s/>the<text:s/>disbursed<text:s/>budget)<text:s/>was<text:s/>actually<text:s/>the<text:s/>lowest<text:s/>since<text:s/>independence<text:s/>at<text:s/>a<text:s/>time<text:s/>when<text:s/>the<text:s/>population<text:s/>continues<text:s/>to<text:s/>grow<text:s/>rapidly.</text:span></text:p>
      <text:p text:style-name="P57"><text:span text:style-name="T57_1">GESS2<text:s/>operated<text:s/>in<text:s/>an<text:s/>environment<text:s/>defined<text:s/>by<text:s/>persistent<text:s/>conflict,<text:s/>political<text:s/>uncertainty,<text:s/>weak<text:s/>state<text:s/>institutions,<text:s/>severe<text:s/>macroeconomic<text:s/>instability,<text:s/>and<text:s/>repeated<text:s/>climate-related<text:s/></text:span><text:span text:style-name="T57_2">shocks</text:span><text:span text:style-name="T57_3"><text:s/>such<text:s/>as<text:s/>floods<text:s/>and<text:s/>droughts.<text:s/>These<text:s/>challenges<text:s/>were<text:s/>compounded<text:s/>by<text:s/>global<text:s/>disruptions,<text:s/>notably<text:s/>the<text:s/>COVID</text:span><text:span text:style-name="T57_4">19<text:s/>pandemic,<text:s/>which<text:s/>severely<text:s/>affected<text:s/>service<text:s/>delivery,<text:s/>household<text:s/>livelihoods,<text:s/>and<text:s/>school<text:s/>attendance.<text:s/>Despite<text:s/>this<text:s/>volatility,<text:s/>the<text:s/>programme<text:s/>demonstrated<text:s/>a<text:s/>high<text:s/>degree<text:s/>of<text:s/>resilience<text:s/>and<text:s/>adaptive<text:s/>management.<text:s/>Through<text:s/>flexible<text:s/>planning,<text:s/>continuous<text:s/>learning,<text:s/>and<text:s/>responsiveness<text:s/>to<text:s/>contextual<text:s/>change,<text:s/>GESS2<text:s/>sustained<text:s/>implementation<text:s/>during<text:s/>periods<text:s/>of<text:s/>insecurity,<text:s/>mobility<text:s/>restrictions,<text:s/>and<text:s/>multiple<text:s/>funding<text:s/>adjustments,<text:s/>ensuring<text:s/>continuity<text:s/>of<text:s/>support<text:s/>to<text:s/>vulnerable<text:s/>learners.</text:span></text:p>
      <text:p text:style-name="P58"><text:span text:style-name="T58_1">Over<text:s/>its<text:s/>lifetime,<text:s/>GESS2<text:s/>also<text:s/>successfully<text:s/>mobilised<text:s/>and<text:s/>aligned<text:s/>additional<text:s/>funding<text:s/>from<text:s/>donors<text:s/>including<text:s/>the<text:s/>EU,<text:s/>Canada<text:s/>and<text:s/>others</text:span><text:span text:style-name="T58_2"><text:s/>taking<text:s/>the<text:s/>total<text:s/>programme<text:s/>value<text:s/>to<text:s/>£108</text:span><text:span text:style-name="T58_3"><text:s/></text:span><text:span text:style-name="T58_4">m</text:span><text:span text:style-name="T58_5">illion</text:span><text:span text:style-name="T58_6">.<text:s/>This<text:s/>co</text:span><text:span text:style-name="T58_7">financing<text:s/>helped<text:s/>cushion<text:s/>the<text:s/>programme<text:s/>against<text:s/>UK<text:s/>funding<text:s/>fluctuations,<text:s/>supporting<text:s/>continuity<text:s/>of<text:s/>delivery<text:s/>during<text:s/>periods<text:s/>of<text:s/>fiscal<text:s/>constraint.<text:s/>It<text:s/>also<text:s/>strengthened<text:s/>coordination<text:s/>among<text:s/>major<text:s/>education<text:s/>donors,<text:s/>reinforcing<text:s/>GESS2’s<text:s/>role<text:s/>as<text:s/>a<text:s/>convening<text:s/>and<text:s/>anchoring<text:s/>platform<text:s/>in<text:s/>the<text:s/>sector</text:span><text:span text:style-name="T58_8">.</text:span></text:p>
      <text:p text:style-name="P59"/>
      <text:p text:style-name="P60"><text:span text:style-name="T60_1">B</text:span><text:span text:style-name="T60_2">re</text:span><text:span text:style-name="T60_3">akdown<text:s/>of<text:s/>spend</text:span></text:p>
      <text:p text:style-name="P61"><draw:frame svg:x="0cm" svg:y="0cm" svg:width="17.999cm" svg:height="8.802cm" draw:style-name="FR1" text:anchor-type="as-char" draw:z-index="0"><draw:image xlink:href="Pictures/image1.png" xlink:type="simple" xlink:show="embed" xlink:actuate="onLoad"/></draw:frame><text:span text:style-name="T61_1">A<text:s/>central<text:s/>pillar<text:s/>of<text:s/>GESS2<text:s/>was<text:s/>its<text:s/>large-scale<text:s/>cash<text:s/>transfer<text:s/>component,<text:s/>which<text:s/>directly<text:s/>supported<text:s/>girls<text:s/>and<text:s/>vulnerable<text:s/>children<text:s/>to<text:s/>enrol<text:s/>in<text:s/>and<text:s/>remain<text:s/>in<text:s/>school.<text:s/>Over<text:s/>the<text:s/>programme’s<text:s/>lifecycle,<text:s/>more<text:s/>than<text:s/>1.3<text:s/>million<text:s/>girls<text:s/>and<text:s/>vulnerable<text:s/>learners<text:s/>were<text:s/>reached<text:s/>through<text:s/>these<text:s/>transfers,<text:s/>easing<text:s/>household<text:s/>financial<text:s/>constraints<text:s/>that<text:s/>often<text:s/>drive<text:s/>school<text:s/>dropout,<text:s/>early<text:s/>marriage,<text:s/>and<text:s/>child<text:s/>labour.<text:s/>Evidence<text:s/>indicates<text:s/>that<text:s/>this<text:s/>support<text:s/>played<text:s/>a<text:s/>critical<text:s/>role<text:s/>in<text:s/>improving<text:s/>attendance,<text:s/>progression,<text:s/>and<text:s/>retention,<text:s/>particularly<text:s/>among<text:s/>disadvantaged<text:s/>groups<text:s/>traditionally<text:s/>excluded<text:s/>from<text:s/>formal<text:s/>education.</text:span></text:p>
      <text:p text:style-name="P62"><draw:frame svg:x="0cm" svg:y="0cm" svg:width="12.861cm" svg:height="3.404cm" draw:style-name="FR2" text:anchor-type="as-char" draw:z-index="0"><draw:image xlink:href="Pictures/image2.png" xlink:type="simple" xlink:show="embed" xlink:actuate="onLoad"/></draw:frame></text:p>
      <text:p text:style-name="P63"><text:span text:style-name="T63_1">Beyond<text:s/>direct<text:s/>support<text:s/>to<text:s/>learners,<text:s/>GESS2<text:s/>made<text:s/>significant<text:s/>contributions<text:s/>to<text:s/>strengthening<text:s/>education<text:s/>systems<text:s/>at<text:s/>national<text:s/>and<text:s/>subnational<text:s/>levels.<text:s/>The<text:s/>programme<text:s/>supported<text:s/>the<text:s/>development<text:s/>and<text:s/>use<text:s/>of<text:s/>education<text:s/>data<text:s/>systems,<text:s/>improving<text:s/>the<text:s/>availability<text:s/>and<text:s/>quality<text:s/>of<text:s/>information<text:s/>for<text:s/>planning,<text:s/>monitoring,<text:s/>and<text:s/>decision-making.<text:s/>By<text:s/>enhancing<text:s/>the<text:s/>government’s<text:s/>capacity<text:s/>to<text:s/>collect,<text:s/>analyse,<text:s/>and<text:s/>use<text:s/>education<text:s/>data,<text:s/>GESS2<text:s/>helped<text:s/>lay<text:s/>the<text:s/>groundwork<text:s/>for<text:s/>more<text:s/>evidence-based<text:s/>policymaking<text:s/>and<text:s/>resource<text:s/>allocation<text:s/>in<text:s/>the<text:s/>education<text:s/>sector.</text:span><text:span text:style-name="T63_2"><text:s/>While<text:s/>allocation<text:s/>to<text:s/>education<text:s/>in<text:s/>the<text:s/>Government<text:s/>Budget<text:s/></text:span><text:span text:style-name="T63_3">execution<text:s/></text:span><text:span text:style-name="T63_4">remains<text:s/>low</text:span><text:span text:style-name="T63_5"><text:s/>(around<text:s/>1.</text:span><text:span text:style-name="T63_6">4</text:span><text:span text:style-name="T63_7">%</text:span><text:span text:style-name="T63_8"><text:s/>and<text:s/>$</text:span><text:span text:style-name="T63_9">20</text:span><text:span text:style-name="T63_10">m</text:span><text:span text:style-name="T63_11">)</text:span><text:span text:style-name="T63_12"><text:s/>and<text:s/>is<text:s/>further<text:s/></text:span><text:span text:style-name="T63_13">diminishing,</text:span><text:span text:style-name="T63_14"><text:s/></text:span><text:span text:style-name="T63_15">t</text:span><text:span text:style-name="T63_16">hese<text:s/>system-level<text:s/>investments<text:s/>were<text:s/>particularly<text:s/>important<text:s/>in<text:s/>a<text:s/>context<text:s/>where<text:s/>institutional<text:s/>capacity<text:s/>remains<text:s/>limited<text:s/>and<text:s/>heavily<text:s/>dependent<text:s/>on<text:s/>external<text:s/>actors.</text:span></text:p>
      <text:p text:style-name="P64"><text:span text:style-name="T64_1">The<text:s/>programme’s<text:s/>emphasis<text:s/>on<text:s/>gender<text:s/>equity<text:s/>yielded<text:s/>notable<text:s/>progress.<text:s/>Over<text:s/>its<text:s/>implementation<text:s/>period,<text:s/>GESS2<text:s/>contributed<text:s/>to<text:s/>measurable<text:s/>improvements<text:s/>in<text:s/>gender<text:s/>parity,<text:s/>with<text:s/>narrowing<text:s/>gaps<text:s/>in<text:s/>enrolment<text:s/>and<text:s/>retention<text:s/>between<text:s/>girls<text:s/>and<text:s/>boys<text:s/>across<text:s/>targeted<text:s/>areas</text:span><text:span text:style-name="T64_2">,<text:s/></text:span><text:span text:style-name="T64_3">reaching<text:s/>1:1<text:s/>gender<text:s/>parity<text:s/>in<text:s/>secondary<text:s/>schools<text:s/>by<text:s/>2023</text:span><text:span text:style-name="T64_4">.</text:span><text:span text:style-name="T64_5"><text:s/>Importantly,<text:s/>these<text:s/>gains<text:s/>were<text:s/>achieved<text:s/>alongside<text:s/>growing<text:s/>social<text:s/>acceptance<text:s/>of<text:s/>girls’<text:s/>education.<text:s/>Community<text:s/>engagement<text:s/>activities<text:s/>and<text:s/>consistent<text:s/>incentives<text:s/>helped<text:s/>shift<text:s/>attitudes<text:s/>among<text:s/>parents,<text:s/>caregivers,<text:s/>and<text:s/>local<text:s/>leaders,<text:s/>reinforcing<text:s/>the<text:s/>value<text:s/>of<text:s/>educating<text:s/>girls<text:s/>beyond<text:s/>primary<text:s/>levels.<text:s/>These<text:s/>normative<text:s/>changes<text:s/>represent<text:s/>a<text:s/>critical<text:s/>step<text:s/>toward<text:s/>sustaining<text:s/>progress<text:s/>in<text:s/>a<text:s/>context<text:s/>where<text:s/>gendered<text:s/>barriers<text:s/>are<text:s/>deeply<text:s/>entrenched.</text:span></text:p>
      <text:p text:style-name="P65"><text:span text:style-name="T65_1">The<text:s/>programme<text:s/>has<text:s/>made<text:s/>substantial<text:s/>investments<text:s/>in<text:s/>disability<text:s/>inclusion<text:s/>training<text:s/>across<text:s/>all<text:s/>levels—<text:s/>community,<text:s/>schools,<text:s/>and<text:s/>government<text:s/>structures.<text:s/>This<text:s/>comprehensive<text:s/>approach<text:s/>has<text:s/>greatly<text:s/>enhanced<text:s/>the<text:s/>understanding<text:s/>and<text:s/>recognition<text:s/>of<text:s/>the<text:s/>need<text:s/>to<text:s/>include<text:s/>children<text:s/>with<text:s/>disabilities,<text:s/>ensuring<text:s/>that<text:s/>these<text:s/>efforts<text:s/>extend<text:s/>well<text:s/>beyond<text:s/>the<text:s/>pro</text:span><text:span text:style-name="T65_2">gramme</text:span><text:span text:style-name="T65_3">'s<text:s/>duration.</text:span></text:p>
      <text:p text:style-name="P66"><text:span text:style-name="T66_1">GESS2<text:s/>consistently<text:s/>demonstrated<text:s/>strong<text:s/>performance,<text:s/>receiving<text:s/>positive<text:s/></text:span><text:span text:style-name="T66_2">A</text:span><text:span text:style-name="T66_3">nnual<text:s/></text:span><text:span text:style-name="T66_4">R</text:span><text:span text:style-name="T66_5">eviews<text:s/>that<text:s/>reflected<text:s/>both<text:s/>effective<text:s/>delivery<text:s/>and<text:s/>ongoing<text:s/>relevance.<text:s/>The<text:s/>programme’s<text:s/>ability<text:s/>to<text:s/>achieve<text:s/>results<text:s/>under<text:s/>extreme<text:s/>conditions<text:s/>was<text:s/>widely<text:s/>recognised,<text:s/>highlighting<text:s/>the<text:s/>strength<text:s/>of<text:s/>its<text:s/>design,<text:s/>partnerships,<text:s/>and<text:s/>management<text:s/>structures.<text:s/>Its<text:s/>track<text:s/>record<text:s/>illustrates<text:s/>how<text:s/>large-scale<text:s/>programmes<text:s/>can<text:s/>balance<text:s/>ambitious<text:s/>outcomes<text:s/>with<text:s/>the<text:s/>flexibility<text:s/>required<text:s/>to<text:s/>operate<text:s/>effectively<text:s/>in<text:s/>fragile<text:s/>and<text:s/>conflict-affected<text:s/>settings.</text:span></text:p>
      <text:p text:style-name="P67"><text:span text:style-name="T67_1">Importantly,<text:s/>the<text:s/>programme’s<text:s/>impact<text:s/>extended<text:s/>beyond<text:s/>quantitative<text:s/>indicators.<text:s/>GESS2<text:s/>fostered<text:s/>a<text:s/>sense<text:s/>of<text:s/>ownership<text:s/>within<text:s/>government<text:s/>institutions<text:s/>by<text:s/>aligning<text:s/>closely<text:s/>with<text:s/>national<text:s/>education<text:s/>priorities<text:s/>and<text:s/>engaging<text:s/>constructively<text:s/>with<text:s/></text:span><text:span text:style-name="T67_2">the<text:s/>Ministry<text:s/>of<text:s/>General<text:s/>Education<text:s/>and<text:s/>Instruction<text:s/>(MoGEI)</text:span><text:span text:style-name="T67_3">.<text:s/>This<text:s/>approach<text:s/>strengthened</text:span><text:span text:style-name="T67_4"><text:s/>MoGEI</text:span><text:span text:style-name="T67_5">’</text:span><text:span text:style-name="T67_6">s</text:span><text:span text:style-name="T67_7"><text:s/>government<text:s/>leadership<text:s/>in<text:s/>education<text:s/>planning<text:s/>and<text:s/>service<text:s/>delivery,<text:s/>even<text:s/>amidst<text:s/>fiscal<text:s/>and<text:s/>capacity<text:s/>constraints.<text:s/></text:span><text:span text:style-name="T67_8">The<text:s/>programme<text:s/>also<text:s/>i</text:span><text:span text:style-name="T67_9">ncorporated</text:span><text:span text:style-name="T67_10"><text:s/>a<text:s/>model<text:s/>of<text:s/></text:span><text:span text:style-name="T67_11">State<text:s/>Anchors</text:span><text:span text:style-name="T67_12"><text:note text:note-class="footnote"><text:note-citation/><text:note-body><text:p text:style-name="P68"><text:span text:style-name="T68_1"><text:s/></text:span><text:span text:style-name="T68_2">These<text:s/>are<text:s/>national<text:s/>or<text:s/>international<text:s/>NGOs<text:s/>implementing<text:s/>the<text:s/>programme<text:s/>at<text:s/>the<text:s/>grass<text:s/>root<text:s/>level.<text:s/>The<text:s/>term<text:s/>State<text:s/>Anchors<text:s/>was<text:s/>used<text:s/>as<text:s/>they<text:s/>operate<text:s/>in<text:s/>the<text:s/>10<text:s/>States<text:s/>of<text:s/>South<text:s/>Sudan<text:s/>and<text:s/>3<text:s/>Administrative<text:s/>Areas.</text:span></text:p></text:note-body></text:note></text:span><text:span text:style-name="T68_3"><text:s/>which<text:s/>ha</text:span><text:span text:style-name="T68_4">s</text:span><text:span text:style-name="T68_5"><text:s/>strengthened<text:s/>the<text:s/></text:span><text:span text:style-name="T68_6">compl</text:span><text:span text:style-name="T68_7">e</text:span><text:span text:style-name="T68_8">mentary</text:span><text:span text:style-name="T68_9"><text:s/>systems<text:s/>at<text:s/>the<text:s/>state-level<text:s/>so<text:s/>they<text:s/>can<text:s/>better<text:s/>deliver,<text:s/>oversee,<text:s/>and<text:s/>support<text:s/>education<text:s/>and<text:s/>implement<text:s/>policies<text:s/>from<text:s/>the<text:s/>centre.</text:span><text:span text:style-name="T68_10"><text:s/></text:span><text:span text:style-name="T68_11">At<text:s/>the<text:s/>community<text:s/>level,<text:s/>outreach<text:s/>was<text:s/>expanded<text:s/>through<text:s/>radio<text:s/>programming<text:s/>and<text:s/>media<text:s/>communications,<text:s/>promoting<text:s/>positive<text:s/>social<text:s/>norms<text:s/>and<text:s/>enhancing<text:s/>national<text:s/>ownership<text:s/>of<text:s/>education<text:s/>reform.<text:s/></text:span><text:span text:style-name="T68_12">While<text:s/>challenges<text:s/>to<text:s/>long-term<text:s/>sustainability<text:s/>remain,<text:s/>particularly<text:s/>given<text:s/>South<text:s/>Sudan’s<text:s/>reliance<text:s/>on<text:s/>external<text:s/>financing,<text:s/>GESS2<text:s/>made<text:s/>meaningful<text:s/>progress<text:s/>toward<text:s/>embedding<text:s/>practices<text:s/>and<text:s/>systems<text:s/>that<text:s/>can<text:s/>endure<text:s/>beyond<text:s/>the<text:s/>programme’s<text:s/>lifespan.</text:span><text:span text:style-name="T68_13"><text:s/>Of<text:s/>particular<text:s/>note<text:s/>was<text:s/>the<text:s/>work<text:s/>done<text:s/>in<text:s/>improving<text:s/>the<text:s/>systems<text:s/>of<text:s/>Public<text:s/>Financial<text:s/>Management<text:s/>(PFM</text:span><text:span text:style-name="T68_14">)</text:span><text:span text:style-name="T68_15">,<text:s/>which<text:s/>saw<text:s/>an<text:s/>improvement<text:s/>in<text:s/>the<text:s/>FY2024/25<text:s/>execution<text:s/>which<text:s/>rose<text:s/>to<text:s/>75</text:span><text:span text:style-name="T68_16">%</text:span><text:span text:style-name="T68_17"><text:s/>(68%<text:s/>for<text:s/>General<text:s/>Education<text:s/>in<text:s/>24/25<text:s/>up<text:s/>from<text:s/>31%<text:s/>in<text:s/>23/24)</text:span><text:span text:style-name="T68_18">.</text:span></text:p>
      <text:p text:style-name="P69"><text:span text:style-name="T69_1">In<text:s/>sum,<text:s/>Girls’<text:s/>Education<text:s/>South<text:s/>Sudan<text:s/>Phase<text:s/>II<text:s/>stands<text:s/>as<text:s/>a<text:s/>flagship<text:s/>example<text:s/>of<text:s/>effective,<text:s/>adaptive<text:s/>programming<text:s/>in<text:s/>a<text:s/>fragile<text:s/>and<text:s/>conflict-affected<text:s/>context.<text:s/>Through<text:s/>a<text:s/>combination<text:s/>of<text:s/>direct<text:s/>support<text:s/>to<text:s/>learners,<text:s/>system<text:s/>strengthening,<text:s/>and<text:s/>social<text:s/>norm<text:s/>change,<text:s/>the<text:s/>programme<text:s/>delivered<text:s/>substantial<text:s/>and<text:s/>lasting<text:s/>benefits<text:s/>for<text:s/>girls’<text:s/>education.<text:s/>Its<text:s/>achievements<text:s/>demonstrate<text:s/>that,<text:s/>even<text:s/>in<text:s/>highly<text:s/>volatile<text:s/>environments,<text:s/>sustained<text:s/>investment<text:s/>coupled<text:s/>with<text:s/>flexibility,<text:s/>strong<text:s/>partnerships,<text:s/>and<text:s/>a<text:s/>focus<text:s/>on<text:s/>equity<text:s/>can<text:s/>generate<text:s/>transformative<text:s/>outcomes.</text:span></text:p>
      <text:p text:style-name="P70"><text:span text:style-name="T70_1">Major<text:s/>Lessons<text:s/>Learned</text:span></text:p>
      <text:p text:style-name="P71"><text:span text:style-name="T71_1">GESS2<text:s/>generated<text:s/>a<text:s/>strong<text:s/>body<text:s/>of<text:s/>operational,<text:s/>programmatic,<text:s/>and<text:s/>contextual<text:s/>evidence<text:s/>on<text:s/>delivering<text:s/>education<text:s/>outcomes<text:s/>in<text:s/>fragile<text:s/>and<text:s/>conflict-affected<text:s/>settings.<text:s/>A<text:s/>key<text:s/>lesson<text:s/>was<text:s/>the<text:s/>effectiveness<text:s/>of<text:s/>direct<text:s/>cash<text:s/>transfers<text:s/>as<text:s/>a<text:s/>mechanism<text:s/>for<text:s/>improving<text:s/>access,<text:s/>attendance,<text:s/>and<text:s/>retention<text:s/>among<text:s/>girls<text:s/>in<text:s/>contexts<text:s/>where<text:s/>poverty,<text:s/>insecurity,<text:s/>and<text:s/>social<text:s/>norms<text:s/>intersect<text:s/>to<text:s/>exclude<text:s/>them<text:s/>from<text:s/>education.<text:s/>Evidence<text:s/>from<text:s/>programme<text:s/>monitoring<text:s/>showed<text:s/>that<text:s/>financial<text:s/>support<text:s/>significantly<text:s/>reduced<text:s/>economic<text:s/>barriers<text:s/>to<text:s/>schooling<text:s/>and<text:s/>mitigated<text:s/>household<text:s/>coping<text:s/>strategies<text:s/>such<text:s/>as<text:s/>early<text:s/>marriage<text:s/>or<text:s/>child<text:s/>labour.<text:s/>The<text:s/>scale<text:s/>of<text:s/>reach</text:span><text:span text:style-name="T71_2"><text:s/>(</text:span><text:span text:style-name="T71_3">over<text:s/>1.3<text:s/>million<text:s/>girls<text:s/>and<text:s/>vulnerable<text:s/>learners</text:span><text:span text:style-name="T71_4">)<text:s/></text:span><text:span text:style-name="T71_5">demonstrated<text:s/>that<text:s/>cash-based<text:s/>approaches<text:s/>can<text:s/>be<text:s/>delivered<text:s/>at<text:s/>national<text:s/>level<text:s/>even<text:s/>in<text:s/>highly<text:s/>constrained<text:s/>environments<text:s/>when<text:s/>underpinned<text:s/>by<text:s/>robust<text:s/>verification<text:s/>and<text:s/>delivery<text:s/>systems.</text:span></text:p>
      <text:p text:style-name="P72"><text:span text:style-name="T72_1">Another<text:s/>critical<text:s/>lesson<text:s/>related<text:s/>to<text:s/>the<text:s/>importance<text:s/>of<text:s/>adaptive<text:s/>management<text:s/>and<text:s/>flexibility.<text:s/>GESS2<text:s/>repeatedly<text:s/>adjusted<text:s/>targets,<text:s/>delivery<text:s/>modalities,<text:s/>and<text:s/>implementation<text:s/>timelines<text:s/>in<text:s/>response<text:s/>to<text:s/>conflict,<text:s/>climate<text:s/>shocks,<text:s/>COVID</text:span><text:span text:style-name="T72_2">19,<text:s/>and<text:s/>macroeconomic<text:s/>instability.<text:s/>These<text:s/>adjustments<text:s/>were<text:s/>not<text:s/>indicative<text:s/>of<text:s/>underperformance<text:s/>but<text:s/>rather<text:s/>reflected<text:s/>realistic<text:s/>recalibration<text:s/>to<text:s/>protect<text:s/>outcomes<text:s/>and<text:s/>value<text:s/>for<text:s/>money.<text:s/>The<text:s/>programme<text:s/>showed<text:s/>that<text:s/>rigid<text:s/>results<text:s/>frameworks<text:s/>are<text:s/>poorly<text:s/>suited<text:s/>to<text:s/>FCAS<text:s/>contexts<text:s/>and<text:s/>that<text:s/>donor<text:s/>tolerance<text:s/>for<text:s/>adaptive<text:s/>approaches<text:s/>is<text:s/>essential<text:s/>for<text:s/>sustained<text:s/>impact.</text:span></text:p>
      <text:p text:style-name="P73"><text:span text:style-name="T73_1">GESS2<text:s/>also<text:s/>generated<text:s/>strong<text:s/>evidence<text:s/>on<text:s/>the<text:s/>value<text:s/>of<text:s/>system<text:s/>strengthening<text:s/>alongside<text:s/>service<text:s/>delivery.<text:s/>Investments<text:s/>in<text:s/>education<text:s/>data<text:s/>systems<text:s/>improved<text:s/>the<text:s/>availability<text:s/>and<text:s/>quality<text:s/>of<text:s/>national<text:s/>education<text:s/>statistics,<text:s/>supporting<text:s/>better<text:s/>planning<text:s/>and<text:s/>coordination<text:s/>by<text:s/>government<text:s/>counterparts<text:s/>and<text:s/>development<text:s/>partners.<text:s/>While<text:s/>structural<text:s/>capacity<text:s/>constraints<text:s/>remain,<text:s/>the<text:s/>programme<text:s/>demonstrated<text:s/>that<text:s/>incremental<text:s/>system<text:s/>gains<text:s/>are<text:s/>feasible<text:s/>even<text:s/>where<text:s/>institutions<text:s/>are<text:s/>weak,<text:s/>provided<text:s/>support<text:s/>is<text:s/>aligned<text:s/>with<text:s/>national<text:s/>priorities<text:s/>and<text:s/>paced<text:s/>appropriately.</text:span></text:p>
      <text:p text:style-name="P74"><text:span text:style-name="T74_1">Community<text:s/>engagement<text:s/>emerged<text:s/>as<text:s/>a<text:s/>further<text:s/>success<text:s/>factor.<text:s/>Evidence<text:s/>pointed<text:s/>to<text:s/>positive<text:s/>shifts<text:s/>in<text:s/>community<text:s/>attitudes<text:s/>toward<text:s/>girls’<text:s/>education,<text:s/>particularly<text:s/>where<text:s/>financial<text:s/>incentives<text:s/>were<text:s/>combined<text:s/>with<text:s/>sustained<text:s/>messaging<text:s/>and<text:s/>local<text:s/>leadership<text:s/>engagement.<text:s/>These<text:s/>normative<text:s/>changes<text:s/>are<text:s/>critical<text:s/>for<text:s/>long-term<text:s/>sustainability<text:s/>and<text:s/>highlight<text:s/>the<text:s/>importance<text:s/>of<text:s/>integrating<text:s/>social<text:s/>and<text:s/>behavioural<text:s/>change<text:s/>approaches<text:s/>into<text:s/>education<text:s/>programming.</text:span></text:p>
      <text:p text:style-name="P75"><text:span text:style-name="T75_1">Recommendations<text:s/>for<text:s/>future<text:s/>programming<text:s/></text:span><text:span text:style-name="T75_2">include</text:span><text:span text:style-name="T75_3"><text:s/>retaining<text:s/>cash<text:s/>transfers<text:s/>as<text:s/>a<text:s/>core<text:s/>component<text:s/>of<text:s/>girls’<text:s/>education<text:s/>interventions<text:s/>in<text:s/>FCAS;<text:s/>embedding<text:s/>adaptive<text:s/>management<text:s/>and<text:s/>flexible<text:s/>targets<text:s/>from<text:s/>the<text:s/>outset;<text:s/>pairing<text:s/>service<text:s/>delivery<text:s/>with<text:s/>realistic<text:s/>system<text:s/>strengthening<text:s/>objectives;<text:s/>and<text:s/>continuing<text:s/>to<text:s/>prioritise<text:s/>community-level<text:s/>norm<text:s/>change.<text:s/>Future<text:s/>programmes<text:s/>should<text:s/>also<text:s/>plan<text:s/>explicitly<text:s/>for<text:s/>shock-responsive<text:s/>delivery<text:s/>and<text:s/>longer<text:s/>timeframes<text:s/>to<text:s/>consolidate<text:s/>gains.</text:span></text:p>
      <text:p text:style-name="P76"><text:span text:style-name="T76_1">The<text:s/>following<text:s/>lessons<text:s/>can<text:s/>inform<text:s/>the<text:s/>evolving<text:s/>portfolio<text:s/>strategy<text:s/>and<text:s/>EFASS<text:s/>design<text:s/>and<text:s/>implementation</text:span><text:span text:style-name="T76_2">:</text:span></text:p>
      <text:p text:style-name="P77"><text:span text:style-name="T77_1">1.<text:s/>Avoid<text:s/>being<text:s/>paralysed<text:s/>by<text:s/>unknowns:<text:s/>use<text:s/>test-learn-adapt<text:s/>cycles<text:s/>for<text:s/>rapid<text:s/>results.<text:s/></text:span><text:span text:style-name="T77_2">We<text:s/>don’t<text:s/>have<text:s/>sufficient<text:s/>evidence<text:s/>on<text:s/>learning<text:s/>levels<text:s/>in<text:s/>schools,<text:s/>or<text:s/>what<text:s/>level<text:s/>of<text:s/>foundational<text:s/>learning<text:s/>represents<text:s/>‘minimum<text:s/>proficiency’<text:s/>in<text:s/>schools.<text:s/>Start<text:s/>interventions<text:s/>quickly<text:s/>using<text:s/>educated<text:s/>guesses,<text:s/>act<text:s/>based<text:s/>on<text:s/>those<text:s/>estimations,<text:s/>measure<text:s/>to<text:s/>test<text:s/>the<text:s/>veracity<text:s/>of<text:s/>your<text:s/>assumptions,<text:s/>and<text:s/>iterate/adapt<text:s/>as<text:s/>you<text:s/>learn<text:s/>more.<text:s text:c="2"/></text:span></text:p>
      <text:p text:style-name="P78"><text:span text:style-name="T78_1">2.<text:s/>Target<text:s/>interventions<text:s/>further<text:s/>to<text:s/>maximise<text:s/>impact.</text:span><text:span text:style-name="T78_2"><text:s/>Spreading<text:s/>interventions<text:s/>over<text:s/>a<text:s/>wide<text:s/>age<text:s/>range<text:s/>/<text:s/>large<text:s/>number<text:s/>of<text:s/>learners<text:s/>risks<text:s/>not<text:s/>reaching<text:s/>an<text:s/>inflection<text:s/>point<text:s/>in<text:s/>children’s<text:s/>wellbeing<text:s/>now<text:s/>or<text:s/>life<text:s/>chances<text:s/>in<text:s/>the<text:s/>future.<text:s/>Be<text:s/>explicit<text:s/>about<text:s/>both<text:s/>reach<text:s/></text:span><text:span text:style-name="T78_3">and</text:span><text:span text:style-name="T78_4"><text:s/>intensity<text:s/>of<text:s/>interventions,<text:s/>so<text:s/>that<text:s/>children<text:s/>make<text:s/>meaningful<text:s/>progress<text:s/>in<text:s/>terms<text:s/>of<text:s/>learning<text:s/>and<text:s/>wellbeing.</text:span></text:p>
      <text:p text:style-name="P79"><text:span text:style-name="T79_1">3.<text:s/>Robustly<text:s/>assess<text:s/>fidelity<text:s/>of<text:s/>design<text:s/>and<text:s/>implementation<text:s/>in<text:s/>evidence-informed<text:s/>interventions.</text:span><text:span text:style-name="T79_2"><text:s/>Although<text:s/>ultimately<text:s/>dropped<text:s/>from<text:s/>GESS2,<text:s/>quality<text:s/>education<text:s/>interventions<text:s/>will<text:s/>be<text:s/>essential<text:s/>in<text:s/>the<text:s/>portfolio<text:s/>going<text:s/>forward.<text:s/>For<text:s/></text:span><text:span text:style-name="T79_3">example,<text:s/>Structured<text:s/>Pedagogy,<text:s/>Teacher<text:s/>Development<text:s/>and<text:s/>Teaching<text:s/>at<text:s/>the<text:s/>Right<text:s/>Level<text:s/>are<text:s/>all<text:s/>important<text:s/>interventions<text:s/>-<text:s/>but<text:s/>they<text:s/>must<text:s/>be<text:s/>implemented<text:s/>with<text:s/>fidelity<text:s/>or<text:s/>results<text:s/>will<text:s/>be<text:s/>undermined.</text:span></text:p>
      <text:p text:style-name="P80"><text:span text:style-name="T80_1">An<text:s/>independent<text:s/>evaluation<text:s/>was<text:s/>commissioned<text:s/>during<text:s/>the<text:s/>programme<text:s/>lifecycle,<text:s/>with<text:s/>a<text:s/>focus<text:s/>on<text:s/>effectiveness,<text:s/>equity,<text:s/>sustainability,<text:s/>and<text:s/>value<text:s/>for<text:s/>money.<text:s/>Final<text:s/>evaluative<text:s/>evidence<text:s/>will<text:s/>be<text:s/>used<text:s/>by<text:s/>FCDO<text:s/>to<text:s/>inform<text:s/>future<text:s/>education<text:s/>investments<text:s/>in<text:s/>South<text:s/>Sudan<text:s/>and<text:s/>comparable<text:s/>fragile<text:s/>contexts.</text:span></text:p>
      <text:p text:style-name="P81"><text:span text:style-name="T81_1">Actions<text:s/>Following<text:s/>Approval<text:s/>of<text:s/>This<text:s/>Report</text:span></text:p>
      <text:p text:style-name="P82"><text:span text:style-name="T82_1">Following<text:s/>approval<text:s/>of<text:s/>this<text:s/>report,<text:s/>the<text:s/>FCDO<text:s/>team<text:s/>will<text:s/>complete<text:s/>all<text:s/>outstanding<text:s/>programme<text:s/>closure<text:s/>actions<text:s/>in<text:s/>line<text:s/>with<text:s/>departmental<text:s/>requirements.<text:s/>These<text:s/>include<text:s/>verification<text:s/>and<text:s/>processing<text:s/>of<text:s/>final<text:s/>payments,<text:s/>confirmation<text:s/>of<text:s/>the<text:s/>recovery<text:s/>of<text:s/>any<text:s/>unspent<text:s/>funds,<text:s/>receipt<text:s/>and<text:s/>review<text:s/>of<text:s/>final<text:s/>audited<text:s/>financial<text:s/>statements,<text:s/>and<text:s/>confirmation<text:s/>that<text:s/>all<text:s/>contractual<text:s/>obligations<text:s/>have<text:s/>been<text:s/>met<text:s/>within<text:s/>the<text:s/>programme<text:s/>and<text:s/>funding<text:s/>agreement<text:s/>end<text:s/>dates.</text:span></text:p>
      <text:p text:style-name="P83"><text:span text:style-name="T83_1">Any<text:s/>remaining<text:s/>asset<text:s/>disposal,<text:s/>documentation,<text:s/>or<text:s/>knowledge<text:s/>management<text:s/>activities<text:s/>will<text:s/>be<text:s/>finalised<text:s/>in<text:s/>accordance<text:s/>with<text:s/>FCDO<text:s/>procedures.<text:s/>Learning<text:s/>from<text:s/>GESS2<text:s/>will<text:s/>be<text:s/>formally<text:s/>captured<text:s/>and<text:s/>disseminated<text:s/>internally<text:s/>through<text:s/>approved<text:s/>reporting<text:s/>systems<text:s/>to<text:s/>inform<text:s/>future<text:s/>education<text:s/>programming<text:s/>in<text:s/>South<text:s/>Sudan<text:s/>and<text:s/>other<text:s/>fragile<text:s/>and<text:s/>conflict-affected<text:s/>settings.<text:s/>No<text:s/>programme<text:s/>funds<text:s/>will<text:s/>be<text:s/>used<text:s/>for<text:s/>activities<text:s/>beyond<text:s/>the<text:s/>agreed<text:s/>end<text:s/>date,<text:s/>and<text:s/>responsibility<text:s/>for<text:s/>sustaining<text:s/>outcomes<text:s/>will<text:s/>rest<text:s/>with<text:s/>government<text:s/>counterparts<text:s/>and<text:s/>future<text:s/>partner-supported<text:s/>initiatives.</text:span></text:p>
      <text:p text:style-name="P84"><text:span text:style-name="T84_1">How<text:s/>This<text:s/>Report<text:s/>Was<text:s/>Conducted<text:s/></text:span></text:p>
      <text:p text:style-name="P85"><text:span text:style-name="T85_1">This<text:s/>report<text:s/>was<text:s/>prepared<text:s/>by<text:s/>the<text:s/>FCDO<text:s/>programme<text:s/>team<text:s/>drawing<text:s/>on<text:s/>a<text:s/>synthesis<text:s/>of<text:s/>programme<text:s/>documentation,<text:s/>including<text:s/>annual<text:s/>reviews,<text:s/>monitoring<text:s/>and<text:s/>results<text:s/>data,<text:s/>financial<text:s/>reports,<text:s/>management<text:s/>information,<text:s/>lesson-learning<text:s/>outputs,<text:s/>and<text:s/>discussions<text:s/>with<text:s/>the<text:s/>Government<text:s/>of<text:s/>South<text:s/>Sudan<text:s/>(GoSS),<text:s/>implementing<text:s/>partners<text:s/>and<text:s/>donors<text:s/>in<text:s/>the<text:s/>sector.<text:s/>It<text:s/>also<text:s/>reflects<text:s/>insights<text:s/>from<text:s/>independent<text:s/>assurance<text:s/>processes<text:s/>and<text:s/>evaluative<text:s/>activities<text:s/>conducted<text:s/>during<text:s/>the<text:s/>programme,<text:s/>a</text:span><text:span text:style-name="T85_2">nd<text:s/></text:span><text:span text:style-name="T85_3">input<text:s/></text:span><text:span text:style-name="T85_4">by<text:s/>an<text:s/>FCDO<text:s/>Senior<text:s/>Education<text:s/>Adviser<text:s/>as<text:s/>part<text:s/>of<text:s/>this<text:s/>PCR</text:span><text:span text:style-name="T85_5">.</text:span><text:span text:style-name="T85_6"><text:s/>The<text:s/>report<text:s/>focuses<text:s/>on<text:s/>overall<text:s/>programme<text:s/>performance,<text:s/>results,<text:s/>learning,<text:s/>and<text:s/>outstanding<text:s/>actions<text:s/>at<text:s/>closure,<text:s/>rather<text:s/>than<text:s/>providing<text:s/>a<text:s/>component-level<text:s/>technical<text:s/>assessment.</text:span></text:p>
      <text:p text:style-name="P86"/>
      <text:h text:style-name="P87" text:outline-level="2"><text:span text:style-name="T87_1">B:<text:s/>Theory<text:s/>of<text:s/>Change</text:span><text:span text:style-name="T87_2"><text:s/>(ToC)</text:span><text:span text:style-name="T87_3"><text:s/>and<text:s/>Outcome<text:s/>Assessment</text:span><text:span text:style-name="T87_4"><text:s/></text:span></text:h>
      <text:p text:style-name="P88"/>
      <text:p text:style-name="P89"><text:span text:style-name="T89_1">Fig.<text:s/>1</text:span><text:span text:style-name="T89_2"><text:s/></text:span><text:span text:style-name="T89_3">Theory<text:s/>of<text:s/>Change</text:span><text:span text:style-name="T89_4"><text:note text:note-class="footnote"><text:note-citation/><text:note-body><text:p text:style-name="P90"><text:span text:style-name="T90_1"><text:s/>Input<text:s/>value<text:s/>of<text:s/>£108<text:s/>includes<text:s/>funding<text:s/>leveraged<text:s/>from<text:s/>other<text:s/>donors<text:s/>e.g.<text:s/>Canada,<text:s/>EU,<text:s/>US,<text:s/>Norway<text:s/></text:span></text:p></text:note-body></text:note></text:span><text:span text:style-name="T90_2">:</text:span></text:p>
      <text:p text:style-name="P91"/>
      <text:p text:style-name="P92"><draw:frame svg:x="0cm" svg:y="0cm" svg:width="17.999cm" svg:height="9.839cm" draw:style-name="FR3" text:anchor-type="as-char" draw:z-index="0"><draw:image xlink:href="Pictures/image3.png" xlink:type="simple" xlink:show="embed" xlink:actuate="onLoad"/></draw:frame></text:p>
      <text:p text:style-name="P93"/>
      <table:table table:style-name="Table4">
        <table:table-column table:style-name="Column16"/>
        <table:table-column table:style-name="Column17"/>
        <table:table-column table:style-name="Column18"/>
        <table:table-row table:style-name="Row9">
          <table:table-cell table:style-name="Cell42">
            <text:p text:style-name="P94"/>
          </table:table-cell>
          <table:table-cell table:style-name="Cell43">
            <text:p text:style-name="P95"><text:span text:style-name="T95_1">Starting<text:s/>point</text:span></text:p>
          </table:table-cell>
          <table:table-cell table:style-name="Cell44">
            <text:p text:style-name="P96"><text:span text:style-name="T96_1">Final<text:s/>result<text:s/></text:span></text:p>
          </table:table-cell>
        </table:table-row>
        <table:table-row table:style-name="Row10">
          <table:table-cell table:style-name="Cell45">
            <text:p text:style-name="P97"><text:span text:style-name="T97_1">Budget</text:span></text:p>
          </table:table-cell>
          <table:table-cell table:style-name="Cell46">
            <text:p text:style-name="P98"><text:span text:style-name="T98_1">The<text:s/>Business<text:s/>Case<text:s/>approved<text:s/>in<text:s/>2019<text:s/>set<text:s/>an<text:s/>overall<text:s/>programme<text:s/>value<text:s/>of<text:s/>£</text:span><text:span text:style-name="T98_2">70</text:span><text:span text:style-name="T98_3"><text:s/>million,<text:s/>with<text:s/>the<text:s/>UK<text:s/>(then<text:s/>DFID,<text:s/>now<text:s/>FCDO)<text:s/>as<text:s/>the<text:s/>largest<text:s/>donor<text:s/>contributing<text:s/>£47.4<text:s/>million<text:s/>over<text:s/>the<text:s/>life<text:s/>of<text:s/>the<text:s/>programme.</text:span></text:p>
          </table:table-cell>
          <table:table-cell table:style-name="Cell47">
            <text:p text:style-name="P99"><text:span text:style-name="T99_1">Final<text:s/>programme<text:s/>expenditure<text:s/>was<text:s/>broadly<text:s/>in<text:s/>line<text:s/>with<text:s/>the<text:s/>approved<text:s/>envelope,<text:s/>with<text:s/>total<text:s/>spend<text:s/>recorded<text:s/>on<text:s/>DevTracker<text:s/>at<text:s/>£66,999,975,<text:s/>reflecting<text:s/>minor<text:s/>adjustments<text:s/>linked<text:s/>to<text:s/>delivery<text:s/>realities<text:s/>in<text:s/>a<text:s/>highly<text:s/>volatile<text:s/>context.</text:span></text:p>
            <text:p text:style-name="P100"/>
          </table:table-cell>
        </table:table-row>
        <table:table-row table:style-name="Row11">
          <table:table-cell table:style-name="Cell48">
            <text:p text:style-name="P101"><text:span text:style-name="T101_1">Timeframe</text:span></text:p>
          </table:table-cell>
          <table:table-cell table:style-name="Cell49">
            <text:p text:style-name="P102"><text:span text:style-name="T102_1">At<text:s/>Business<text:s/>Case<text:s/>sign</text:span><text:span text:style-name="T102_2">off,<text:s/>GESS2<text:s/>was<text:s/>designed<text:s/>as<text:s/>a<text:s/>multi</text:span><text:span text:style-name="T102_3">year<text:s/>programme<text:s/>running<text:s/>from<text:s/></text:span><text:span text:style-name="T102_4">201</text:span><text:span text:style-name="T102_5">8</text:span><text:span text:style-name="T102_6"><text:s/>to<text:s/>2024,<text:s/>building<text:s/>on<text:s/>Phase<text:s/>I<text:s/>and<text:s/>allowing<text:s/>sufficient<text:s/>time<text:s/>for<text:s/>scale,<text:s/>system<text:s/>strengthening,<text:s/>and<text:s/>behavioural<text:s/>change.</text:span></text:p>
          </table:table-cell>
          <table:table-cell table:style-name="Cell50">
            <text:p text:style-name="P103"><text:span text:style-name="T103_1">In<text:s/>practice,<text:s/>the<text:s/>total<text:s/>programme<text:s/>timeframe<text:s/>ran<text:s/>from<text:s/>Business<text:s/>Case<text:s/>approval<text:s/>in<text:s/>2019<text:s/>through<text:s/>to<text:s/>closure<text:s/>in<text:s/>March<text:s/>2026,<text:s/>reflecting<text:s/>extensions<text:s/>and<text:s/>adaptive<text:s/>programming<text:s/>decisions<text:s/>in<text:s/>response<text:s/>to<text:s/>conflict,<text:s/>COVID</text:span><text:span text:style-name="T103_2">‑19,<text:s/>flooding,<text:s/>and<text:s/>macroeconomic<text:s/>shocks.</text:span></text:p>
          </table:table-cell>
        </table:table-row>
        <table:table-row table:style-name="Row12">
          <table:table-cell table:style-name="Cell51">
            <text:p text:style-name="P104"><text:span text:style-name="T104_1">Outcomes</text:span></text:p>
          </table:table-cell>
          <table:table-cell table:style-name="Cell52">
            <text:p text:style-name="P105"><text:span text:style-name="T105_1">The<text:s/>initial<text:s/>outcome<text:s/>statement<text:s/>set<text:s/>out<text:s/>in<text:s/>the<text:s/>Business<text:s/>Case<text:s/>was<text:s/>to<text:s/>increase<text:s/>equitable<text:s/>access<text:s/>to,<text:s/>retention<text:s/>in,<text:s/>and<text:s/>completion<text:s/>of<text:s/>education<text:s/>for<text:s/>girls<text:s/>and<text:s/>other<text:s/>marginalised<text:s/>children,<text:s/>including<text:s/>children<text:s/>with<text:s/>disabilities,<text:s/>while<text:s/>strengthening<text:s/>education<text:s/>systems<text:s/>and<text:s/>community<text:s/>support<text:s/>for<text:s/>girls’<text:s/>education</text:span></text:p>
          </table:table-cell>
          <table:table-cell table:style-name="Cell53">
            <text:p text:style-name="P106"><text:span text:style-name="T106_1">By<text:s/>the<text:s/>end<text:s/>of<text:s/>the<text:s/>programme,<text:s/>GESS2<text:s/>had<text:s/>supported<text:s/>over<text:s/>1.3<text:s/>million<text:s/>girls<text:s/>and<text:s/>vulnerable<text:s/>learners<text:s/>to<text:s/>access<text:s/>and<text:s/>remain<text:s/>in<text:s/>education<text:s/>through<text:s/>cash<text:s/>transfers<text:s/>and<text:s/>school<text:s/>support,<text:s/>contributed<text:s/>to<text:s/>improvements<text:s/>in<text:s/>gender<text:s/>parity,<text:s/>strengthened<text:s/>national<text:s/>education<text:s/>data<text:s/>systems,<text:s/>and<text:s/>supported<text:s/>positive<text:s/>shifts<text:s/>in<text:s/>community<text:s/>attitudes<text:s/>toward<text:s/>girls’<text:s/>education.<text:s/>Outcome<text:s/>indicators<text:s/>were<text:s/>refined<text:s/>during<text:s/>implementation<text:s/>to<text:s/>reflect<text:s/>contextual<text:s/>shocks,<text:s/>but<text:s/>the<text:s/>underlying<text:s/>outcome<text:s/>ambition<text:s/>remained<text:s/>unchanged</text:span></text:p>
            <text:p text:style-name="P107"/>
          </table:table-cell>
        </table:table-row>
      </table:table>
      <text:p text:style-name="P108"/>
      <text:p text:style-name="P109"/>
      <text:p text:style-name="P110"><text:span text:style-name="T110_1">Overall<text:s/>assessment<text:s/>of<text:s/>programme<text:s/>outcomes,<text:s/>sustainability<text:s/>and<text:s/>VfM</text:span></text:p>
      <text:p text:style-name="P111"><text:span text:style-name="T111_1">Overall,<text:s/>GESS2<text:s/>performed<text:s/>strongly<text:s/>against<text:s/>its<text:s/>stated<text:s/>objectives,<text:s/>delivering<text:s/>substantial<text:s/>outcomes<text:s/>for<text:s/>girls’<text:s/>education<text:s/>in<text:s/>one<text:s/>of<text:s/>the<text:s/>most<text:s/>fragile<text:s/>and<text:s/>conflict</text:span><text:span text:style-name="T111_2"><text:s/></text:span><text:span text:style-name="T111_3">affected<text:s/>contexts<text:s/>in<text:s/>which<text:s/>FCDO<text:s/>operates.<text:s/>While<text:s/>the<text:s/>programme<text:s/>did<text:s/>not<text:s/>unfold<text:s/>exactly<text:s/>as<text:s/>originally<text:s/>envisaged<text:s/>in<text:s/>the<text:s/>Business<text:s/>Case<text:s/>(BC),<text:s/>this<text:s/>was<text:s/>primarily<text:s/>due<text:s/>to<text:s/>external<text:s/>shocks<text:s/>rather<text:s/>than<text:s/>weaknesses<text:s/>in<text:s/>design<text:s/>or<text:s/>delivery.<text:s/>The<text:s/>core<text:s/>log</text:span><text:span text:style-name="T111_4"><text:s/></text:span><text:span text:style-name="T111_5">frame<text:s/>outcomes:<text:s/>expanded<text:s/>equitable<text:s/>access<text:s/>to<text:s/>education,<text:s/>improved<text:s/>retention<text:s/>of<text:s/>girls<text:s/>and<text:s/>other<text:s/>marginalised<text:s/>learners,<text:s/>and<text:s/>strengthened<text:s/>enabling<text:s/>conditions<text:s/>for<text:s/>girls’<text:s/>education,<text:s/>were<text:s/>largely<text:s/>achieved<text:s/>within<text:s/>the<text:s/>approved<text:s/>budget<text:s/>envelope,<text:s/>albeit<text:s/>over<text:s/>an<text:s/>extended<text:s/>timeframe.</text:span></text:p>
      <text:p text:style-name="P112"><text:span text:style-name="T112_1">The<text:s/>programme<text:s/>was<text:s/>originally<text:s/>designed<text:s/>to<text:s/>run<text:s/>from<text:s/></text:span><text:span text:style-name="T112_2">September<text:s/></text:span><text:span text:style-name="T112_3">201</text:span><text:span text:style-name="T112_4">8</text:span><text:span text:style-name="T112_5"><text:s/>to<text:s/></text:span><text:span text:style-name="T112_6">March<text:s/>2024</text:span><text:span text:style-name="T112_7">.<text:s/>In<text:s/>practice,<text:s/>delivery<text:s/>continued<text:s/>until<text:s/>March<text:s/>2026.<text:s/>This<text:s/>extension<text:s/>reflected<text:s/>deliberate<text:s/>adaptive<text:s/>management<text:s/>decisions<text:s/>in<text:s/>response<text:s/>to<text:s/>conflict<text:s/>resurgence,<text:s/>severe<text:s/>flooding,<text:s/>macroeconomic<text:s/>collapse,<text:s/>and<text:s/>the<text:s/>COVID19<text:s/>pandemic.<text:s/>These<text:s/>shocks<text:s/>disrupted<text:s/>schooling<text:s/>and<text:s/>household<text:s/>livelihoods<text:s/>at<text:s/>scale,<text:s/>requiring<text:s/>adjustments<text:s/>to<text:s/>targets,<text:s/>timelines,<text:s/>and<text:s/>delivery<text:s/>modalities.<text:s/>Importantly,<text:s/>these<text:s/>changes<text:s/>were<text:s/>made<text:s/>transparently<text:s/>and<text:s/>with<text:s/>a<text:s/>clear<text:s/>focus<text:s/>on<text:s/>protecting<text:s/>outcomes<text:s/>rather<text:s/>than<text:s/>maximising<text:s/>short</text:span><text:span text:style-name="T112_8"><text:s/></text:span><text:span text:style-name="T112_9">term<text:s/>output<text:s/>delivery.<text:s/>Final<text:s/>programme<text:s/>expenditure<text:s/>remained<text:s/>broadly<text:s/>in<text:s/>line<text:s/>with<text:s/>the<text:s/>original<text:s/>approved<text:s/>budget<text:s/>of<text:s/>approximately<text:s/>£67<text:s/>million,<text:s/>indicating<text:s/>sound<text:s/>fiscal<text:s/>control<text:s/>in<text:s/>a<text:s/>highly<text:s/>volatile<text:s/>environment.</text:span><text:span text:style-name="T112_10"><text:s/>In<text:s/>parallel,<text:s/>the<text:s/>programme<text:s/>leveraged<text:s/>additional<text:s/>funding<text:s/>from<text:s/>the<text:s/>EU,<text:s/>Canada<text:s/>and<text:s/>other<text:s/>partners</text:span><text:span text:style-name="T112_11"><text:s/>taking<text:s/>the<text:s/>total<text:s/>programme<text:s/>value<text:s/>to<text:s/>£108</text:span><text:span text:style-name="T112_12"><text:s/></text:span><text:span text:style-name="T112_13">m</text:span><text:span text:style-name="T112_14">illion</text:span><text:span text:style-name="T112_15">,<text:s/>which<text:s/>helped<text:s/>absorb<text:s/>funding<text:s/>volatility<text:s/>and<text:s/>protect<text:s/>core<text:s/>outcomes<text:s/>during<text:s/>periods<text:s/>of<text:s/>budget<text:s/>adjustment.<text:s/>This<text:s/>blended<text:s/>financing<text:s/>approach<text:s/>reduced<text:s/>reliance<text:s/>on<text:s/>a<text:s/>single<text:s/>donor<text:s/>and<text:s/>enabled<text:s/>closer<text:s/>alignment<text:s/>and<text:s/>coordination<text:s/>among<text:s/>major<text:s/>donors<text:s/>active<text:s/>in<text:s/>the<text:s/>education<text:s/>sector.</text:span></text:p>
      <text:p text:style-name="P113"><text:span text:style-name="T113_1">From<text:s/>a<text:s/>sustainability<text:s/>perspective,<text:s/>GESS2’s<text:s/>results<text:s/>are<text:s/>likely<text:s/>to<text:s/>be<text:s/>partially<text:s/>sustained,<text:s/>with<text:s/>variation<text:s/>across<text:s/>outcome<text:s/>areas.<text:s/></text:span><text:span text:style-name="T113_2">Household</text:span><text:span text:style-name="T113_3"><text:s/></text:span><text:span text:style-name="T113_4">level<text:s/>gains<text:s/>in<text:s/>enrolment<text:s/>and<text:s/>retention,<text:s/>particularly<text:s/>those<text:s/>driven<text:s/>by<text:s/>cash<text:s/>transfers,<text:s/>are<text:s/>inherently<text:s/>vulnerable<text:s/>to<text:s/>funding<text:s/>cessation<text:s/>in<text:s/>a<text:s/>context<text:s/>of<text:s/>extreme<text:s/>poverty.<text:s/>However,<text:s/>the<text:s/>programme<text:s/>went<text:s/>beyond<text:s/></text:span><text:span text:style-name="T113_5">short-term</text:span><text:span text:style-name="T113_6"><text:s/>access<text:s/>by<text:s/>contributing<text:s/>to<text:s/>shifts<text:s/>in<text:s/>community<text:s/>attitudes<text:s/>toward<text:s/>girls’<text:s/>education,<text:s/>which<text:s/>are<text:s/>more<text:s/>likely<text:s/>to<text:s/>endure</text:span><text:span text:style-name="T113_7">.</text:span><text:span text:style-name="T113_8"><text:s/></text:span><text:span text:style-name="T113_9">Investments<text:s/>in<text:s/>education<text:s/>data<text:s/>systems<text:s/>and<text:s/>government<text:s/>planning<text:s/>capacity<text:s/>were<text:s/>modest<text:s/>but<text:s/>realistic<text:s/>given<text:s/>context<text:s/>constraints,<text:s/>and<text:s/>they<text:s/>represent<text:s/>incremental<text:s/>system<text:s/>strengthening<text:s/>rather<text:s/>than<text:s/>transformational<text:s/>reform.</text:span><text:span text:style-name="T113_10"><text:s/></text:span><text:span text:style-name="T113_11">In<text:s/>this<text:s/>context,<text:s/>sustainability<text:s/>is<text:s/>not<text:s/>the<text:s/>full<text:s/>continuation<text:s/>of<text:s/>all<text:s/>programme<text:s/>activities<text:s/>after<text:s/>UK<text:s/>funding<text:s/>ends,<text:s/>but<text:s/>the<text:s/>extent<text:s/>to<text:s/>which<text:s/>key<text:s/>benefits<text:s/>and<text:s/>behaviours<text:s/>endure<text:s/>beyond<text:s/>the<text:s/>programme.<text:s/></text:span><text:span text:style-name="T113_12">GESS</text:span><text:span text:style-name="T113_13">2</text:span><text:span text:style-name="T113_14"><text:s/>demonstrated<text:s/>the<text:s/>value<text:s/>for<text:s/>money<text:s/>in<text:s/>investment<text:s/>in<text:s/>education<text:s/>as<text:s/>a<text:s/>non-returnable<text:s/>good,<text:s/>creating<text:s/>lasting<text:s/>change<text:s/>through<text:s/>improved<text:s/>girls’<text:s/>aspirations,<text:s/>stronger<text:s/>community<text:s/>support<text:s/>for<text:s/>girls’<text:s/>education<text:s/>and<text:s/>incremental<text:s/>strengthening<text:s/>of<text:s/>education<text:s/>systems.<text:s/>Once<text:s/>girls<text:s/>acquire<text:s/>literacy,<text:s/>confidence,<text:s/>qualifications<text:s/>or<text:s/>additional<text:s/>years<text:s/>of<text:s/>schooling,<text:s/>those<text:s/>benefits<text:s/>remain<text:s/>with<text:s/>them.<text:s/>Sustainability<text:s/>should<text:s/>therefore<text:s/>be<text:s/>judged<text:s/>not<text:s/>only<text:s/>by<text:s/>whether<text:s/>activities<text:s/>continue,<text:s/>but<text:s/>by<text:s/>whether<text:s/>GESS</text:span><text:span text:style-name="T113_15">2</text:span><text:span text:style-name="T113_16"><text:s/>left<text:s/>lasting<text:s/>gains<text:s/>in<text:s/>learning,<text:s/>aspirations<text:s/>and<text:s/>social<text:s/>norms.</text:span><text:span text:style-name="T113_17"><text:s/>Overall,<text:s/>sustainability<text:s/>prospects<text:s/></text:span><text:span text:style-name="T113_18">we</text:span><text:span text:style-name="T113_19">re<text:s/>strongest<text:s/>at<text:s/>the<text:s/>level<text:s/>of<text:s/>social<text:s/>norms<text:s/>and<text:s/>sectoral<text:s/>practices,<text:s/>and<text:s/>weakest<text:s/>where<text:s/>outcomes<text:s/>rely<text:s/>on<text:s/>continued<text:s/>financial<text:s/>support.</text:span></text:p>
      <text:p text:style-name="P114"><text:span text:style-name="T114_1">GESS2<text:s/>represented<text:s/>good<text:s/>value<text:s/>for<text:s/>money<text:s/>(VfM)<text:s/>at<text:s/>portfolio<text:s/>level,<text:s/>particularly<text:s/>in<text:s/>terms<text:s/>of<text:s/>cost</text:span><text:span text:style-name="T114_2"><text:s/></text:span><text:span text:style-name="T114_3">effectiveness<text:s/>and<text:s/>equity.<text:s/>The<text:s/>programme<text:s/>demonstrated<text:s/>that<text:s/>delivering<text:s/>outcomes<text:s/>at<text:s/>scale<text:s/>in<text:s/>FCAS<text:s/>contexts<text:s/>is<text:s/>feasible<text:s/>when<text:s/>interventions<text:s/>are<text:s/>well<text:s/>targeted<text:s/>and<text:s/>flexible.<text:s/>Cash<text:s/>transfers<text:s/>proved<text:s/>to<text:s/>be<text:s/>a<text:s/></text:span><text:span text:style-name="T114_4">cost-effective</text:span><text:span text:style-name="T114_5"><text:s/>mechanism<text:s/>for<text:s/>improving<text:s/>access<text:s/>and<text:s/>retention<text:s/>among<text:s/>girls<text:s/>and<text:s/>vulnerable<text:s/>learners,<text:s/>especially<text:s/>when<text:s/>combined<text:s/>with<text:s/>school<text:s/></text:span><text:span text:style-name="T114_6">capitation<text:s/></text:span><text:span text:style-name="T114_7">grants<text:s/>and<text:s/>community<text:s/>engagement.<text:s/>Compared<text:s/>with<text:s/>the<text:s/>Business<text:s/>Case<text:s/>proposition,<text:s/>VfM<text:s/>improved<text:s/>over<text:s/>time<text:s/>as<text:s/>delivery<text:s/>systems<text:s/>matured,<text:s/>overheads<text:s/>stabilised,<text:s/>and<text:s/>evidence<text:s/>allowed<text:s/>for<text:s/>better<text:s/>targeting.</text:span></text:p>
      <text:p text:style-name="P115"><text:span text:style-name="T115_1">Equity<text:s/>was<text:s/>a<text:s/>defining<text:s/>strength<text:s/>of<text:s/>the<text:s/>programme<text:s/>and<text:s/>central<text:s/>to<text:s/>its<text:s/>VfM<text:s/>case.<text:s/>GESS2<text:s/>consistently<text:s/>prioritised<text:s/>girls,<text:s/>children<text:s/>with<text:s/>disabilities,<text:s/>and<text:s/>learners<text:s/>in<text:s/>hard</text:span><text:span text:style-name="T115_2"><text:s/></text:span><text:span text:style-name="T115_3">to</text:span><text:span text:style-name="T115_4"><text:s/></text:span><text:span text:style-name="T115_5">reach<text:s/>and<text:s/>conflict</text:span><text:span text:style-name="T115_6"><text:s/></text:span><text:span text:style-name="T115_7">affected<text:s/>areas,<text:s/>resulting<text:s/>in<text:s/>redistributive<text:s/>impacts<text:s/>that<text:s/>would<text:s/>not<text:s/>have<text:s/>been<text:s/>achieved<text:s/>through<text:s/>system</text:span><text:span text:style-name="T115_8"><text:s/></text:span><text:span text:style-name="T115_9">only<text:s/>investments.<text:s/>Monitoring<text:s/>data<text:s/>and<text:s/>learning<text:s/>products<text:s/>disaggregated<text:s/>results<text:s/>by<text:s/>gender,<text:s/>geography,<text:s/>and<text:s/>vulnerability<text:s/>where<text:s/>feasible,<text:s/>enabling<text:s/>ongoing<text:s/>adjustment.<text:s/>Few<text:s/>significant<text:s/>negative<text:s/>unintended<text:s/>effects<text:s/>were<text:s/>identified;<text:s/>however,<text:s/>the<text:s/>programme<text:s/>recognised<text:s/>the<text:s/>risk<text:s/>of<text:s/>dependency<text:s/>on<text:s/>cash<text:s/>transfers<text:s/>and<text:s/>mitigated<text:s/>this<text:s/>through<text:s/>efforts<text:s/>to<text:s/>shift<text:s/>norms<text:s/>and<text:s/>engage<text:s/>communities.<text:s/>The<text:s/>programme’s<text:s/>adaptive<text:s/>design<text:s/>ultimately<text:s/>enhanced<text:s/>VfM<text:s/>by<text:s/>allowing<text:s/>resources<text:s/>to<text:s/>be<text:s/>redirected<text:s/>toward<text:s/>the<text:s/>most<text:s/>effective<text:s/>mix<text:s/>of<text:s/>outputs<text:s/>as<text:s/>context<text:s/>evolved.</text:span></text:p>
      <text:p text:style-name="P116"><text:span text:style-name="T116_1">Summarise<text:s/>the<text:s/>programme’s<text:s/></text:span><text:span text:style-name="T116_2"><text:a xlink:type="simple" xlink:href="https://fcogovuk.sharepoint.com/:w:/r/teams/prof/Shared%20Documents/General/2.%20PrOF%20Guides/PrOF%20Guide_Theory%20of%20Change.docx?d=we730d961222b456aa1b3de32308f404e&amp;csf=1&amp;web=1&amp;e=RBVtnA"><text:span text:style-name="T116_3">theory<text:s/>of<text:s/>change</text:span></text:a></text:span><text:span text:style-name="T116_4"><text:s/>and<text:s/>results<text:s/>framework,<text:s/>including<text:s/>any<text:s/>changes<text:s/>to<text:s/>outcome<text:s/>indicators.<text:s/></text:span><text:span text:style-name="T116_5"><text:s/></text:span></text:p>
      <text:p text:style-name="P117"><text:span text:style-name="T117_1">The<text:s/>GESS2<text:s/>Theory<text:s/>of<text:s/>Change,<text:s/>set<text:s/>out<text:s/>in<text:s/>the<text:s/>original<text:s/>Business<text:s/>Case,<text:s/></text:span><text:span text:style-name="T117_2">was<text:s/>predicated<text:s/>on</text:span><text:span text:style-name="T117_3"><text:s/>the<text:s/>premise<text:s/>that<text:s/>girls’<text:s/>educational<text:s/>exclusion<text:s/>in<text:s/>South<text:s/>Sudan<text:s/>is<text:s/>driven<text:s/>by<text:s/>a<text:s/>combination<text:s/>of<text:s/>financial<text:s/>barriers,<text:s/>weak<text:s/>school<text:s/>functionality,<text:s/>restrictive<text:s/>gender<text:s/>norms,<text:s/>and<text:s/>limited<text:s/>government<text:s/>capacity.<text:s/>The<text:s/>programme<text:s/>hypothesised<text:s/>that<text:s/>if<text:s/>(</text:span><text:span text:style-name="T117_4">I</text:span><text:span text:style-name="T117_5">)<text:s/>households<text:s/>were<text:s/>provided<text:s/>with<text:s/>direct<text:s/>financial<text:s/>support<text:s/>to<text:s/>offset<text:s/>schooling<text:s/>costs,<text:s/>(ii)<text:s/>schools<text:s/>received<text:s/>reliable<text:s/>funding<text:s/>and<text:s/>targeted<text:s/>technical<text:s/>support,<text:s/>(iii)<text:s/>communities<text:s/>were<text:s/>engaged<text:s/>to<text:s/>value<text:s/>and<text:s/>support<text:s/>girls’<text:s/>education,<text:s/>and<text:s/>(iv)<text:s/>education<text:s/>planning<text:s/>and<text:s/>data<text:s/>systems<text:s/>were<text:s/>strengthened,<text:s/>then<text:s/>enrolment,<text:s/>retention,<text:s/>and<text:s/>progression<text:s/>for<text:s/>girls<text:s/>and<text:s/>other<text:s/>marginalised<text:s/>children<text:s/>would<text:s/>improve,<text:s/>even<text:s/>in<text:s/>a<text:s/>context<text:s/>of<text:s/>conflict<text:s/>and<text:s/>fragility.</text:span></text:p>
      <text:p text:style-name="P118"><text:span text:style-name="T118_1">These<text:s/>assumptions</text:span><text:span text:style-name="T118_2"><text:s/>largely<text:s/>held<text:s/>true<text:s/>over<text:s/>the<text:s/>programme<text:s/>lifecycle.<text:s/>The<text:s/>cash<text:s/>transfer<text:s/>component<text:s/>consistently<text:s/>demonstrated<text:s/>a<text:s/>strong<text:s/>link<text:s/>between<text:s/>reduced<text:s/>economic<text:s/>barriers<text:s/>and<text:s/>improved<text:s/>attendance<text:s/>and<text:s/>retention,<text:s/>validating<text:s/>the<text:s/>central<text:s/>causal<text:s/>pathway<text:s/>in<text:s/>the<text:s/>Theory<text:s/>of<text:s/>Change.<text:s/>School</text:span><text:span text:style-name="T118_3"><text:s/>capitation</text:span><text:span text:style-name="T118_4"><text:s/>grants<text:s/>supported<text:s/>more<text:s/>predictable<text:s/>school<text:s/>operations<text:s/>and<text:s/>reduced<text:s/>informal<text:s/>fees,<text:s/>reinforcing<text:s/></text:span><text:span text:style-name="T118_5">household</text:span><text:span text:style-name="T118_6"><text:s/></text:span><text:span text:style-name="T118_7">level<text:s/>incentives.<text:s/>Behaviour<text:s/>change<text:s/>and<text:s/>community<text:s/></text:span><text:span text:style-name="T118_8">engagement<text:s/>activities<text:s/>complemented<text:s/>financial<text:s/>support<text:s/>by<text:s/>addressing<text:s/>social<text:s/>norms<text:s/>that<text:s/>limit<text:s/>girls’<text:s/>participation,<text:s/>particularly<text:s/>at<text:s/>post</text:span><text:span text:style-name="T118_9"><text:s/></text:span><text:span text:style-name="T118_10">primary<text:s/>levels.</text:span></text:p>
      <text:p text:style-name="P119"><text:span text:style-name="T119_1">The<text:s/>counterfactual<text:s/>to<text:s/>GESS2<text:s/>is<text:s/>a<text:s/>continued<text:s/>decline<text:s/>in<text:s/>access,<text:s/>retention<text:s/>and<text:s/>gender<text:s/>equity<text:s/>in<text:s/>education,<text:s/>consistent<text:s/>with<text:s/>pre-programme<text:s/>trends<text:s/>and<text:s/>observed<text:s/>patterns<text:s/>in<text:s/>underserved<text:s/>areas.<text:s/>Prior<text:s/>to<text:s/>GESS<text:s/>interventions,<text:s/>enrolment<text:s/>rates<text:s/>were<text:s/>low<text:s/>and<text:s/>gender<text:s/>disparities<text:s/>significant,<text:s/>particularly<text:s/>at<text:s/>secondary<text:s/>level.<text:s/>Given<text:s/>that<text:s/>total<text:s/>Government<text:s/>of<text:s/>South<text:s/>Sudan<text:s/>expenditure<text:s/>on<text:s/>general<text:s/>education<text:s/>over<text:s/>the<text:s/>programme<text:s/>period<text:s/>is<text:s/>estimated<text:s/>at<text:s/>approximately<text:s/>$50m</text:span><text:span text:style-name="T119_2"><text:s/>-<text:s/></text:span><text:span text:style-name="T119_3">substantially<text:s/>lower<text:s/>than<text:s/>GESS2<text:s/>financing</text:span><text:span text:style-name="T119_4"><text:s/>-<text:s/></text:span><text:span text:style-name="T119_5">the<text:s/>programme<text:s/>acted<text:s/>as<text:s/>the<text:s/>dominant<text:s/>funding<text:s/>mechanism<text:s/>for<text:s/>demand-side<text:s/>access.<text:s/>Without<text:s/>GESS2,<text:s/>it<text:s/>is<text:s/>highly<text:s/>likely<text:s/>that:</text:span></text:p>
      <text:list text:style-name="LS35" xml:id="list0">
        <text:list-item>
          <text:p text:style-name="P120"><text:span text:style-name="T120_1">enrolment<text:s/>gains<text:s/>would<text:s/>not<text:s/>have<text:s/>been<text:s/>realised<text:s/>at<text:s/>scale;</text:span></text:p>
        </text:list-item>
        <text:list-item>
          <text:p text:style-name="P121"><text:span text:style-name="T121_1">dropout<text:s/>rates,<text:s/>including<text:s/>due<text:s/>to<text:s/>early<text:s/>marriage<text:s/>and<text:s/>poverty,<text:s/>would<text:s/>have<text:s/>increased;<text:s/>and</text:span></text:p>
        </text:list-item>
        <text:list-item>
          <text:p text:style-name="P122"><text:span text:style-name="T122_1">system-level<text:s/>data<text:s/>and<text:s/>planning<text:s/>improvements<text:s/>would<text:s/>have<text:s/>been<text:s/>minimal.</text:span></text:p>
        </text:list-item>
        <text:list-item>
          <text:p text:style-name="P123"><text:span text:style-name="T123_1">v</text:span><text:span text:style-name="T123_2">ariation<text:s/>in<text:s/>outcomes<text:s/>across<text:s/>states<text:s/>and<text:s/>early<text:s/>rollout<text:s/>areas<text:s/>further<text:s/>supports<text:s/>the<text:s/>conclusion<text:s/>that<text:s/>GESS2<text:s/>made<text:s/>a<text:s/>substantial<text:s/>additional<text:s/>contribution.</text:span></text:p>
        </text:list-item>
      </text:list>
      <text:p text:style-name="P124"><text:span text:style-name="T124_1">While<text:s/>the<text:s/>overall<text:s/>Theory<text:s/>of<text:s/>Change<text:s/>remained<text:s/>intact,<text:s/>aspects<text:s/>of<text:s/>the<text:s/>results<text:s/>framework<text:s/>evolved<text:s/>during<text:s/>implementation.<text:s/>Outcome<text:s/>indicators<text:s/>and<text:s/>targets<text:s/>were<text:s/>adjusted<text:s/>periodically<text:s/>in<text:s/>response<text:s/>to<text:s/>school<text:s/>closures,<text:s/>population<text:s/>displacement,<text:s/>flooding,<text:s/>and<text:s/>inflation,<text:s/>which<text:s/>affected<text:s/>both<text:s/>feasibility<text:s/>and<text:s/>data<text:s/>reliability.<text:s/>These<text:s/>changes<text:s/>were<text:s/>primarily<text:s/>recalibrations<text:s/>of<text:s/>ambition<text:s/>and<text:s/>measurement<text:s/>rather<text:s/>than<text:s/>shifts<text:s/>in<text:s/>outcome<text:s/>intent.<text:s/>Importantly,<text:s/>adaptations<text:s/>were<text:s/>informed<text:s/>by<text:s/>continuous<text:s/>monitoring,<text:s/>learning,<text:s/>and<text:s/>engagement<text:s/>with<text:s/>implementing<text:s/>partners,<text:s/>communities,<text:s/>and<text:s/>government<text:s/>stakeholders.</text:span></text:p>
      <text:p text:style-name="P125"><text:span text:style-name="T125_1">The<text:s/>steps<text:s/>linking<text:s/>outputs<text:s/>to<text:s/>outcomes<text:s/>proved<text:s/>broadly<text:s/>valid,<text:s/>but<text:s/>the<text:s/>programme<text:s/>also<text:s/>generated<text:s/>new<text:s/>evidence<text:s/>about<text:s/>the<text:s/>limits<text:s/>of<text:s/>system</text:span><text:span text:style-name="T125_2"><text:s/></text:span><text:span text:style-name="T125_3">level<text:s/>change<text:s/>in<text:s/>an<text:s/>extremely<text:s/>constrained<text:s/>political<text:s/>economy.<text:s/>While<text:s/>improvements<text:s/>in<text:s/>education<text:s/>data<text:s/>and<text:s/>planning<text:s/>were<text:s/>achieved,<text:s/>expectations<text:s/>around<text:s/>government<text:s/>absorption<text:s/>and<text:s/>scaleup<text:s/>had<text:s/>to<text:s/>be<text:s/>moderated.<text:s/>This<text:s/>learning<text:s/>reinforced<text:s/>the<text:s/>importance<text:s/>of<text:s/>sequencing<text:s/>and<text:s/>realism<text:s/>in<text:s/>FCAS<text:s/>programme<text:s/>design.</text:span></text:p>
      <text:p text:style-name="P126"><text:span text:style-name="T126_1">At<text:s/>outcome<text:s/>level,<text:s/>performance<text:s/>compared<text:s/>favourably<text:s/>with<text:s/>overall<text:s/>output<text:s/>scores.<text:s/>In<text:s/>some<text:s/>years,<text:s/>output<text:s/>delivery<text:s/>was<text:s/>affected<text:s/>by<text:s/>exogenous<text:s/>shocks,<text:s/>yet<text:s/>outcome</text:span><text:span text:style-name="T126_2"><text:s/></text:span><text:span text:style-name="T126_3">level<text:s/>gains,<text:s/>particularly<text:s/>in<text:s/>enrolment<text:s/>and<text:s/>gender<text:s/>parity,<text:s/>were<text:s/>preserved<text:s/>through<text:s/>adaptive<text:s/>measures.<text:s/>Taken<text:s/>together,<text:s/>the<text:s/>results<text:s/>framework,<text:s/>annual<text:s/>performance<text:s/>assessments,<text:s/>and<text:s/>qualitative<text:s/>evidence<text:s/>suggest<text:s/>that<text:s/>the<text:s/>programme<text:s/>scores<text:s/>provide<text:s/>a<text:s/>broadly<text:s/>accurate<text:s/>reflection<text:s/>of<text:s/>what<text:s/>GESS2<text:s/>achieved,<text:s/>while<text:s/>recognising<text:s/>that<text:s/>outcomes<text:s/>in<text:s/>such<text:s/>contexts<text:s/>are<text:s/>rarely<text:s/>linear<text:s/>or<text:s/>fully<text:s/>attributable.</text:span></text:p>
      <text:p text:style-name="P127"><text:span text:style-name="T127_1">In<text:s/>summary,<text:s/>GESS2’s<text:s/>experience<text:s/>confirms<text:s/>the<text:s/>validity<text:s/>of<text:s/>its<text:s/>original<text:s/>Theory<text:s/>of<text:s/>Change,<text:s/>while<text:s/>underscoring<text:s/>the<text:s/>necessity<text:s/>of<text:s/>flexibility,<text:s/>shock</text:span><text:span text:style-name="T127_2"><text:s/></text:span><text:span text:style-name="T127_3">responsiveness,<text:s/>and<text:s/></text:span><text:span text:style-name="T127_4">long-term</text:span><text:span text:style-name="T127_5"><text:s/>commitment<text:s/>when<text:s/>pursuing<text:s/>education<text:s/>outcomes<text:s/>for<text:s/>girls<text:s/>in<text:s/>fragile<text:s/>and<text:s/>conflict</text:span><text:span text:style-name="T127_6"><text:s/></text:span><text:span text:style-name="T127_7">affected<text:s/>settings.</text:span></text:p>
      <text:p text:style-name="P128"/>
      <text:h text:style-name="P129" text:outline-level="2"><text:span text:style-name="T129_1">C:<text:s/>Detailed<text:s/>Output<text:s/>Assessment</text:span><text:span text:style-name="T129_2"><text:s/></text:span></text:h>
      <text:p text:style-name="P130"/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3">
          <table:table-cell table:style-name="Cell54">
            <text:p text:style-name="P131"><text:span text:style-name="T131_1">Output<text:s/>Number<text:s/>and<text:s/>Title<text:s/></text:span></text:p>
          </table:table-cell>
          <table:table-cell table:style-name="Cell55" table:number-columns-spanned="4">
            <text:p text:style-name="P132"><text:span text:style-name="T132_1">Output<text:s/>1:<text:s/></text:span><text:span text:style-name="T132_2">Communication<text:s/>to<text:s/>girls,<text:s/>boys, women and<text:s/>men<text:s/>to<text:s/>shift<text:s/>attitudes<text:s/>and<text:s/>behaviours<text:s/>related<text:s/>to<text:s/>education<text:s/>of<text:s/>girls<text:s/>and<text:s/>children<text:s/>with<text:s/>disabilities</text:span><text:span text:style-name="T132_3"> 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56">
            <text:p text:style-name="P133"><text:span text:style-name="T133_1">Output<text:s/>Score<text:s/></text:span></text:p>
          </table:table-cell>
          <table:table-cell table:style-name="Cell57" table:number-columns-spanned="4">
            <text:p text:style-name="P134"><text:span text:style-name="T134_1"><text:s/>A</text:span><text:span text:style-name="T134_2">+</text:span></text:p>
          </table:table-cell>
          <table:covered-table-cell/>
          <table:covered-table-cell/>
          <table:covered-table-cell/>
        </table:table-row>
        <table:table-row table:style-name="Row15">
          <table:table-cell table:style-name="Cell58">
            <text:p text:style-name="P135"><text:span text:style-name="T135_1">Impact<text:s/>weighting<text:s/>(%)</text:span></text:p>
          </table:table-cell>
          <table:table-cell table:style-name="Cell59" table:number-columns-spanned="2">
            <text:p text:style-name="P136"><text:span text:style-name="T136_1">10%</text:span></text:p>
          </table:table-cell>
          <table:covered-table-cell/>
          <table:table-cell table:style-name="Cell60">
            <text:p text:style-name="P137"><text:span text:style-name="T137_1">Impact<text:s/>weighting<text:s/>revised<text:s/>since<text:s/>last<text:s/>AR?</text:span></text:p>
          </table:table-cell>
          <table:table-cell table:style-name="Cell61">
            <text:p text:style-name="P138"><text:span text:style-name="T138_1"><text:s/>No</text:span></text:p>
          </table:table-cell>
        </table:table-row>
        <table:table-row table:style-name="Row16">
          <table:table-cell table:style-name="Cell62" table:number-columns-spanned="5">
            <text:p text:style-name="P139"/>
            <text:p text:style-name="P140"/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63" table:number-columns-spanned="2">
            <text:p text:style-name="P141"><text:span text:style-name="T141_1">Output Indicator </text:span><text:span text:style-name="T141_2"> </text:span></text:p>
          </table:table-cell>
          <table:covered-table-cell/>
          <table:table-cell table:style-name="Cell64">
            <text:p text:style-name="P142"><text:span text:style-name="T142_1">Starting<text:s/>Target</text:span><text:span text:style-name="T142_2"> </text:span></text:p>
          </table:table-cell>
          <table:table-cell table:style-name="Cell65">
            <text:p text:style-name="P143"><text:span text:style-name="T143_1">Final Log</text:span><text:span text:style-name="T143_2"><text:s/></text:span><text:span text:style-name="T143_3">frame Target</text:span><text:span text:style-name="T143_4"> </text:span></text:p>
          </table:table-cell>
          <table:table-cell table:style-name="Cell66">
            <text:p text:style-name="P144"><text:span text:style-name="T144_1">Final<text:s/>Result Achieved</text:span><text:span text:style-name="T144_2"> </text:span></text:p>
          </table:table-cell>
        </table:table-row>
        <table:table-row table:style-name="Row18">
          <table:table-cell table:style-name="Cell67" table:number-columns-spanned="2">
            <text:p text:style-name="P145"><text:span text:style-name="T145_1">1.1:<text:s/>Number<text:s/>of<text:s/>people<text:s/>over<text:s/>the<text:s/>age<text:s/>of<text:s/>15<text:s/>reached<text:s/>with<text:s/>radio<text:s/>programmes<text:s/>informing<text:s/>of<text:s/>the<text:s/>benefits<text:s/>of<text:s/>education<text:s/>to<text:s/>girls<text:s/>and<text:s/>children<text:s/>with<text:s/>disabilities</text:span><text:span text:style-name="T145_2"> </text:span></text:p>
            <text:p text:style-name="P146"><text:span text:style-name="T146_1">(Non-<text:s/>cumulative)</text:span><text:span text:style-name="T146_2"> </text:span></text:p>
          </table:table-cell>
          <table:covered-table-cell/>
          <table:table-cell table:style-name="Cell68">
            <text:p text:style-name="P147"><text:span text:style-name="T147_1"> </text:span><text:span text:style-name="T147_2">1.9<text:s/>million</text:span><text:span text:style-name="T147_3"> </text:span></text:p>
          </table:table-cell>
          <table:table-cell table:style-name="Cell69">
            <text:p text:style-name="P148"><text:span text:style-name="T148_1">2.32<text:s/>million</text:span><text:span text:style-name="T148_2"> </text:span></text:p>
          </table:table-cell>
          <table:table-cell table:style-name="Cell70">
            <text:p text:style-name="P149"><text:span text:style-name="T149_1"> </text:span><text:span text:style-name="T149_2">2.8</text:span><text:span text:style-name="T149_3"><text:s/>million</text:span></text:p>
          </table:table-cell>
        </table:table-row>
        <table:table-row table:style-name="Row19">
          <table:table-cell table:style-name="Cell71" table:number-columns-spanned="2">
            <text:p text:style-name="P150"><text:span text:style-name="T150_1">1.2:<text:s/>Number<text:s/>of<text:s/>school<text:s/>communities<text:s/>reached<text:s/>with<text:s/>community<text:s/>mobilisation </text:span><text:span text:style-name="T150_2"> </text:span></text:p>
            <text:p text:style-name="P151"><text:span text:style-name="T151_1">(Cumulative)</text:span><text:span text:style-name="T151_2"> </text:span></text:p>
            <text:p text:style-name="P152"><text:span text:style-name="T152_1"> </text:span></text:p>
          </table:table-cell>
          <table:covered-table-cell/>
          <table:table-cell table:style-name="Cell72">
            <text:p text:style-name="P153"><text:span text:style-name="T153_1">300</text:span><text:span text:style-name="T153_2"> </text:span></text:p>
          </table:table-cell>
          <table:table-cell table:style-name="Cell73">
            <text:p text:style-name="P154"><text:span text:style-name="T154_1">4,733</text:span><text:span text:style-name="T154_2"> </text:span></text:p>
          </table:table-cell>
          <table:table-cell table:style-name="Cell74">
            <text:p text:style-name="P155"><text:span text:style-name="T155_1"> </text:span><text:span text:style-name="T155_2">4,838</text:span></text:p>
          </table:table-cell>
        </table:table-row>
      </table:table>
      <text:p text:style-name="P156"/>
      <text:p text:style-name="P157"><text:span text:style-name="T157_1">Briefly<text:s/>describe<text:s/>the<text:s/>output’s<text:s/>activities<text:s/>and<text:s/>achievements<text:s/>during<text:s/>its<text:s/>lifetime</text:span><text:span text:style-name="T157_2"><text:s/></text:span><text:span text:style-name="T157_3">and<text:s/>provide<text:s/>supporting<text:s/>narrative<text:s/>for<text:s/>the<text:s/>score.<text:s/></text:span></text:p>
      <text:p text:style-name="P158"><text:span text:style-name="T158_1">This<text:s/>output<text:s/>performed<text:s/>strongly<text:s/>over<text:s/>the<text:s/>life<text:s/>of<text:s/>the<text:s/>programme<text:s/>and<text:s/>was<text:s/>central<text:s/>to<text:s/>tackling<text:s/>one<text:s/>of<text:s/>the<text:s/>deepest<text:s/>barriers<text:s/>to<text:s/>girls’<text:s/>education<text:s/>in<text:s/>South<text:s/>Sudan:<text:s/>restrictive<text:s/>social<text:s/>norms.<text:s/>Through<text:s/>the<text:s/>“Our<text:s/>School”<text:s/>radio<text:s/>programme,<text:s/>associated<text:s/>public<text:s/>service<text:s/>announcements,<text:s/>family<text:s/>listening<text:s/>groups<text:s/>and<text:s/>community<text:s/>dialogues,<text:s/>GESS2<text:s/>reached<text:s/>2.8<text:s/>million<text:s/>adults<text:s/>and<text:s/>4,838<text:s/>school<text:s/>communities,<text:s/>exceeding<text:s/>both<text:s/>endline<text:s/>targets.<text:s/>Radio<text:s/>content<text:s/>was<text:s/>translated<text:s/>into<text:s/>12<text:s/>local<text:s/>languages,<text:s/>which<text:s/>materially<text:s/>increased<text:s/>reach<text:s/>and<text:s/>relevance<text:s/>across<text:s/>a<text:s/>highly<text:s/>diverse<text:s/>and<text:s/>often<text:s/>inaccessible<text:s/>operating<text:s/>environment. <text:s/> </text:span></text:p>
      <text:p text:style-name="P159"><text:span text:style-name="T159_1">Evidence<text:s/>suggests<text:s/>that<text:s/>this<text:s/>was<text:s/>not<text:s/>just<text:s/>a<text:s/>communications<text:s/>product</text:span><text:span text:style-name="T159_2">,</text:span><text:span text:style-name="T159_3"><text:s/>but<text:s/>a<text:s/>behaviour<text:s/>change<text:s/>intervention<text:s/>with<text:s/>demonstrable<text:s/>effect.<text:s/>Midline<text:s/>and<text:s/>endline<text:s/>evidence<text:s/>cited<text:s/>in<text:s/>programme<text:s/>materials<text:s/>found<text:s/>regular<text:s/>listeners<text:s/>were<text:s/>1.6<text:s/>times<text:s/>more<text:s/>likely<text:s/>to<text:s/>have<text:s/>a<text:s/>girl<text:s/>in<text:s/>school<text:s/>than<text:s/>non-listeners</text:span><text:span text:style-name="T159_4"><text:s/></text:span><text:span text:style-name="T159_5">and<text:s/>more<text:s/>likely<text:s/>to<text:s/>prioritise<text:s/>education<text:s/>for<text:s/>children<text:s/>with<text:s/>disabilities.<text:s/></text:span><text:span text:style-name="T159_6">Qualitative<text:s/>evidence<text:s/>from<text:s/>monitoring<text:s/>visits<text:s/>and<text:s/>partner<text:s/>reporting<text:s/>reinforces<text:s/>these<text:s/>findings.<text:s/>Community<text:s/>members<text:s/>reported<text:s/>increased<text:s/>acceptance<text:s/>of<text:s/>girls’<text:s/>education,<text:s/>particularly<text:s/>where<text:s/>radio<text:s/>messaging<text:s/>was<text:s/>reinforced<text:s/>through<text:s/>local<text:s/>dialogues.<text:s/>Teachers<text:s/>and<text:s/>local<text:s/>leaders<text:s/>noted<text:s/>greater<text:s/>willingness<text:s/>among<text:s/>parents<text:s/>to<text:s/>enrol<text:s/>girls<text:s/>and<text:s/>support<text:s/>children<text:s/>with<text:s/>disabilities.</text:span><text:span text:style-name="T159_7"><text:s/></text:span><text:span text:style-name="T159_8">The<text:s/>output<text:s/>also<text:s/>strengthened<text:s/>local<text:s/>radio<text:s/>capacity,<text:s/>with<text:s/>24<text:s/>partner<text:s/>radio<text:s/>stations<text:s/>supported<text:s/>to<text:s/>improve<text:s/>editorial,<text:s/>production<text:s/>and<text:s/>disability-sensitive<text:s/>content.<text:s/>This<text:s/>output<text:s/>therefore<text:s/>exceeded<text:s/>targets,<text:s/>showed<text:s/>plausible<text:s/>contribution<text:s/>to<text:s/>enrolment<text:s/>and<text:s/>retention<text:s/>outcomes,<text:s/>and<text:s/>remained<text:s/>relevant<text:s/>throughout<text:s/>repeated<text:s/>shocks<text:s/>including<text:s/>conflict,<text:s/>flooding<text:s/>and<text:s/>COVID-19.<text:s/></text:span><text:span text:style-name="T159_9">On<text:s/>that<text:s/>basis,<text:s/>an<text:s/>A</text:span><text:span text:style-name="T159_10">+</text:span><text:span text:style-name="T159_11"><text:s/>score<text:s/>is<text:s/>justified</text:span><text:span text:style-name="T159_12">.</text:span></text:p>
      <text:p text:style-name="P160"><text:span text:style-name="T160_1">Lessons<text:s/>learned<text:s/>through<text:s/>this<text:s/>output,<text:s/>and<text:s/>recommendations<text:s/>for<text:s/>future<text:s/>programming</text:span></text:p>
      <text:p text:style-name="P161"><text:span text:style-name="T161_1">A<text:s/>key<text:s/>lesson<text:s/>is<text:s/>that<text:s/>in<text:s/>FCAS<text:s/>settings,<text:s/>behaviour<text:s/>change<text:s/>communications<text:s/>work<text:s/>best<text:s/>when<text:s/>they<text:s/>use<text:s/>trusted,<text:s/>low-cost<text:s/>and<text:s/>widely<text:s/>accessible<text:s/>media.<text:s/></text:span><text:span text:style-name="T161_2">Radio<text:s/>programming<text:s/>delivered<text:s/>national<text:s/>reach<text:s/>at<text:s/>relatively<text:s/>low<text:s/>marginal<text:s/>cost<text:s/>compared<text:s/>to<text:s/>direct<text:s/>interventions,<text:s/>with<text:s/>high<text:s/>coverage<text:s/>achieved<text:s/>through<text:s/>partnerships<text:s/>with<text:s/>24<text:s/>local<text:s/>stations<text:s/>and<text:s/>translation<text:s/>into<text:s/>12<text:s/>languages.<text:s/></text:span><text:span text:style-name="T161_3">Radio<text:s/>proved<text:s/>particularly<text:s/>effective<text:s/>in<text:s/>South<text:s/>Sudan<text:s/>because<text:s/>it<text:s/>could<text:s/>reach<text:s/>remote<text:s/>communities<text:s/>with<text:s/>low<text:s/>literacy<text:s/>and<text:s/>poor<text:s/>connectivity.<text:s/>However,<text:s/>the<text:s/>programme<text:s/>also<text:s/>found<text:s/>that<text:s/>messages<text:s/>need<text:s/>repetition<text:s/>and<text:s/>time<text:s/>to<text:s/>shift<text:s/>deeply<text:s/>held<text:s/>attitudes.<text:s/>Future<text:s/>programmes<text:s/>should<text:s/>therefore<text:s/>fund<text:s/>longer<text:s/>community<text:s/>accompaniment,<text:s/>not<text:s/>only<text:s/>one-off<text:s/>mobilisation<text:s/>cycles. </text:span></text:p>
      <text:p text:style-name="P162"><text:span text:style-name="T162_1">A<text:s/>second<text:s/>lesson<text:s/>is<text:s/>that<text:s/>behaviour<text:s/>change<text:s/>is<text:s/>strongest<text:s/>when<text:s/>linked<text:s/>to<text:s/>practical<text:s/>support.<text:s/>In<text:s/>GESS2,<text:s/>radio<text:s/>and<text:s/>community<text:s/>mobilisation<text:s/>reinforced<text:s/>cash<text:s/>transfers,<text:s/>school<text:s/>support<text:s/>and<text:s/>disability<text:s/>inclusion.<text:s/>Future<text:s/>programming<text:s/>should<text:s/>preserve<text:s/>that<text:s/>integrated<text:s/>model<text:s/>and<text:s/>expand<text:s/>onto<text:s/>digital<text:s/>and<text:s/>social<text:s/>media<text:s/>where<text:s/>feasible,<text:s/>while<text:s/>continuing<text:s/>to<text:s/>invest<text:s/>in<text:s/>local<text:s/>language<text:s/>content<text:s/>and<text:s/>local<text:s/>station<text:s/>capacity<text:s/>for<text:s/>sustainability.</text:span></text:p>
      <text:p text:style-name="P163"/>
      <text:p text:style-name="P164"/>
      <table:table table:style-name="Table6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row table:style-name="Row20">
          <table:table-cell table:style-name="Cell75">
            <text:p text:style-name="P165"><text:span text:style-name="T165_1">Output<text:s/>Number<text:s/>and<text:s/>Title  </text:span></text:p>
          </table:table-cell>
          <table:table-cell table:style-name="Cell76" table:number-columns-spanned="4">
            <text:p text:style-name="P166"><text:span text:style-name="T166_1">Output<text:s/>2:<text:s/></text:span><text:span text:style-name="T166_2">Cash<text:s/>transfers<text:s/>to<text:s/>girls<text:s/>to<text:s/>improve<text:s/>enrolment,<text:s/>retention, transition and<text:s/>completion<text:s/>rates.</text:span><text:span text:style-name="T166_3"> </text:span></text:p>
          </table:table-cell>
          <table:covered-table-cell/>
          <table:covered-table-cell/>
          <table:covered-table-cell/>
        </table:table-row>
        <table:table-row table:style-name="Row21">
          <table:table-cell table:style-name="Cell77">
            <text:p text:style-name="P167"><text:span text:style-name="T167_1">Output<text:s/>Score  </text:span></text:p>
          </table:table-cell>
          <table:table-cell table:style-name="Cell78" table:number-columns-spanned="4">
            <text:p text:style-name="P168"><text:span text:style-name="T168_1"> </text:span><text:span text:style-name="T168_2">A</text:span></text:p>
          </table:table-cell>
          <table:covered-table-cell/>
          <table:covered-table-cell/>
          <table:covered-table-cell/>
        </table:table-row>
        <table:table-row table:style-name="Row22">
          <table:table-cell table:style-name="Cell79">
            <text:p text:style-name="P169"><text:span text:style-name="T169_1">Impact<text:s/>weighting<text:s/>(%) </text:span></text:p>
          </table:table-cell>
          <table:table-cell table:style-name="Cell80" table:number-columns-spanned="2">
            <text:p text:style-name="P170"><text:span text:style-name="T170_1"> </text:span><text:span text:style-name="T170_2">25%</text:span></text:p>
          </table:table-cell>
          <table:covered-table-cell/>
          <table:table-cell table:style-name="Cell81">
            <text:p text:style-name="P171"><text:span text:style-name="T171_1">Impact<text:s/>weighting<text:s/>revised<text:s/>since<text:s/>last<text:s/>AR? </text:span></text:p>
          </table:table-cell>
          <table:table-cell table:style-name="Cell82">
            <text:p text:style-name="P172"><text:span text:style-name="T172_1"><text:s/>No</text:span><text:span text:style-name="T172_2"> </text:span></text:p>
          </table:table-cell>
        </table:table-row>
        <table:table-row table:style-name="Row23">
          <table:table-cell table:style-name="Cell83" table:number-columns-spanned="5">
            <text:p text:style-name="P173"><text:span text:style-name="T173_1"> </text:span></text:p>
            <text:p text:style-name="P174"><text:span text:style-name="T174_1"> </text:span></text:p>
          </table:table-cell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84" table:number-columns-spanned="2">
            <text:p text:style-name="P175"><text:span text:style-name="T175_1">Output Indicator  </text:span></text:p>
          </table:table-cell>
          <table:covered-table-cell/>
          <table:table-cell table:style-name="Cell85">
            <text:p text:style-name="P176"><text:span text:style-name="T176_1">Starting<text:s/>Target</text:span><text:span text:style-name="T176_2"> </text:span></text:p>
          </table:table-cell>
          <table:table-cell table:style-name="Cell86">
            <text:p text:style-name="P177"><text:span text:style-name="T177_1">Final Logframe Target </text:span></text:p>
          </table:table-cell>
          <table:table-cell table:style-name="Cell87">
            <text:p text:style-name="P178"><text:span text:style-name="T178_1">Final<text:s/>Result Achieved </text:span></text:p>
          </table:table-cell>
        </table:table-row>
        <table:table-row table:style-name="Row25">
          <table:table-cell table:style-name="Cell88" table:number-columns-spanned="2">
            <text:p text:style-name="P179"><text:span text:style-name="T179_1">2.1 Number<text:s/>of<text:s/>(unique,<text:s/>individual)<text:s/>girls<text:s/>receiving<text:s/>cash<text:s/>transfers</text:span><text:span text:style-name="T179_2"> </text:span></text:p>
            <text:p text:style-name="P180"><text:span text:style-name="T180_1"> </text:span></text:p>
            <text:p text:style-name="P181"><text:span text:style-name="T181_1"> </text:span></text:p>
            <text:p text:style-name="P182"><text:span text:style-name="T182_1"> </text:span></text:p>
          </table:table-cell>
          <table:covered-table-cell/>
          <table:table-cell table:style-name="Cell89">
            <text:p text:style-name="P183"><text:span text:style-name="T183_1">295,415</text:span><text:span text:style-name="T183_2"> </text:span></text:p>
          </table:table-cell>
          <table:table-cell table:style-name="Cell90">
            <text:p text:style-name="P184"><text:span text:style-name="T184_1">1,305,000 </text:span></text:p>
          </table:table-cell>
          <table:table-cell table:style-name="Cell91">
            <text:p text:style-name="P185"><text:span text:style-name="T185_1"> </text:span><text:span text:style-name="T185_2">1,330,614</text:span></text:p>
          </table:table-cell>
        </table:table-row>
        <table:table-row table:style-name="Row26">
          <table:table-cell table:style-name="Cell92" table:number-columns-spanned="2">
            <text:p text:style-name="P186"><text:span text:style-name="T186_1">2.2 Number<text:s/>of<text:s/>cash<text:s/>transfers<text:s/>received  </text:span></text:p>
            <text:p text:style-name="P187"><text:span text:style-name="T187_1"> </text:span></text:p>
            <text:p text:style-name="P188"><text:span text:style-name="T188_1"> </text:span></text:p>
          </table:table-cell>
          <table:covered-table-cell/>
          <table:table-cell table:style-name="Cell93">
            <text:p text:style-name="P189"><text:span text:style-name="T189_1">522,000 </text:span></text:p>
          </table:table-cell>
          <table:table-cell table:style-name="Cell94">
            <text:p text:style-name="P190"><text:span text:style-name="T190_1">2,946,608 </text:span></text:p>
          </table:table-cell>
          <table:table-cell table:style-name="Cell95">
            <text:p text:style-name="P191"><text:span text:style-name="T191_1"> </text:span><text:span text:style-name="T191_2">2,</text:span><text:span text:style-name="T191_3">951,511</text:span></text:p>
          </table:table-cell>
        </table:table-row>
      </table:table>
      <text:p text:style-name="P192"/>
      <text:p text:style-name="P193"><text:span text:style-name="T193_1">Briefly<text:s/>describe<text:s/>the<text:s/>output’s<text:s/>activities and<text:s/>achievements<text:s/>during<text:s/>its </text:span><text:span text:style-name="T193_2">lifetime<text:s/>and</text:span><text:span text:style-name="T193_3"> provide<text:s/>supporting<text:s/>narrative<text:s/>for<text:s/>the<text:s/>score.</text:span><text:span text:style-name="T193_4"><text:s/></text:span></text:p>
      <text:p text:style-name="P194"><text:span text:style-name="T194_1">Cash<text:s/>transfers<text:s/>remained<text:s/>the<text:s/></text:span><text:span text:style-name="T194_2">primary</text:span><text:span text:style-name="T194_3"><text:s/></text:span><text:span text:style-name="T194_4">demand<text:s/>intervention<text:s/>of<text:s/>GESS2<text:s/>and<text:s/>delivered<text:s/>at<text:s/>substantial<text:s/>scale.<text:s/>By<text:s/>programme<text:s/>end,<text:s/>more<text:s/>than<text:s/>1.33<text:s/>million<text:s/>girls<text:s/>and<text:s/>children<text:s/>with<text:s/>disabilities<text:s/>had<text:s/>benefited<text:s/>from<text:s/>at<text:s/>least<text:s/>one<text:s/>transfer,<text:s/>and<text:s/>total<text:s/>transfer<text:s/>payments<text:s/>exceeded<text:s/>2.95<text:s/>million.<text:s/>This<text:s/>surpassed<text:s/>the<text:s/>final<text:s/>target<text:s/>and<text:s/>represented<text:s/>a<text:s/>major<text:s/>scale-up<text:s/>from<text:s/>GESS1.<text:s/>The<text:s/>output<text:s/>directly<text:s/>addressed<text:s/>household<text:s/>cost<text:s/>barriers<text:s/>that<text:s/>drive<text:s/>dropout,<text:s/>delayed<text:s/>transition<text:s/>and<text:s/>early<text:s/>marriage,<text:s/>especially<text:s/>at<text:s/>upper<text:s/>primary<text:s/>and<text:s/>secondary<text:s/>levels. <text:s/> </text:span></text:p>
      <text:p text:style-name="P195"><text:span text:style-name="T195_1">The<text:s/>evidence<text:s/>base<text:s/>for<text:s/>this<text:s/>output<text:s/>is<text:s/>comparatively<text:s/>strong.<text:s/>Programme<text:s/>materials<text:s/>cite<text:s/>the<text:s/>June<text:s/>2023<text:s/>Cash<text:s/>Transfer<text:s/>Impact<text:s/>Study<text:s/>and<text:s/>report<text:s/>that<text:s/>girls<text:s/>receiving<text:s/>transfers<text:s/>stayed<text:s/>in<text:s/>school<text:s/>longer,<text:s/>attended<text:s/>more<text:s/>regularly,<text:s/>and<text:s/>that<text:s/>schools<text:s/>with<text:s/>transfer<text:s/>recipients<text:s/>increased<text:s/>enrolment<text:s/>by<text:s/>around<text:s/>7–8%<text:s/>in<text:s/>the<text:s/>following<text:s/>year.<text:s/>The<text:s/>programme<text:s/>also<text:s/>adapted<text:s/>the<text:s/>model<text:s/>over<text:s/>time,<text:s/>including<text:s/>adding<text:s/>boys<text:s/>with<text:s/>disabilities<text:s/>in<text:s/>2024<text:s/>to<text:s/>reflect<text:s/>the<text:s/>additional<text:s/>cost<text:s/>burdens<text:s/>associated<text:s/>with<text:s/>disability.<text:s/>Delivery<text:s/>was<text:s/>especially<text:s/>notable<text:s/>given<text:s/>inflation,<text:s/>insecurity,<text:s/>flooding<text:s/>and<text:s/>the<text:s/>logistical<text:s/>challenge<text:s/>of<text:s/>physically<text:s/>moving<text:s/>cash<text:s/>across<text:s/>the<text:s/>country.<text:s/>Nonetheless,<text:s/>GESS2<text:s/>maintained<text:s/>safeguards,<text:s/>identity<text:s/>verification,<text:s/>incident<text:s/>hotlines,<text:s/>data<text:s/>cross-checking<text:s/>and<text:s/>bank<text:s/>outsourcing,<text:s/>with<text:s/>administrative<text:s/>costs<text:s/>reportedly<text:s/>reduced<text:s/>from<text:s/>33%<text:s/>to<text:s/>18.9%<text:s/>over<text:s/>time.<text:s/></text:span></text:p>
      <text:p text:style-name="P196"><text:span text:style-name="T196_1">Lessons<text:s/>learned through<text:s/>this<text:s/>output, and<text:s/>recommendations for future<text:s/>programming </text:span><text:span text:style-name="T196_2"><text:s/></text:span></text:p>
      <text:p text:style-name="P197"><text:span text:style-name="T197_1">The<text:s/>first<text:s/>lesson<text:s/>is<text:s/>that<text:s/>cash<text:s/>transfers<text:s/>can<text:s/>be<text:s/>delivered<text:s/>at<text:s/>scale<text:s/>in<text:s/>FCAS<text:s/>settings<text:s/>when<text:s/>backed<text:s/>by<text:s/>robust<text:s/>verification<text:s/>systems,<text:s/>adaptable<text:s/>delivery<text:s/>chains<text:s/>and<text:s/>local<text:s/>implementation<text:s/>capacity.<text:s/>State<text:s/>Anchors,<text:s/>co-location<text:s/>with<text:s/>MoGEI<text:s/>and<text:s/>increasingly<text:s/>sophisticated<text:s/>data<text:s/>systems<text:s/>were<text:s/>all<text:s/>critical<text:s/>enablers.<text:s/>Future<text:s/>programmes<text:s/>should<text:s/>retain<text:s/>these<text:s/>features<text:s/>and<text:s/>continue<text:s/>to<text:s/>invest<text:s/>in<text:s/>digital<text:s/>identity,<text:s/>data<text:s/>integrity<text:s/>and<text:s/>payment<text:s/>innovation.</text:span></text:p>
      <text:p text:style-name="P198"><text:span text:style-name="T198_1">Second,<text:s/>cash<text:s/>transfers<text:s/>work<text:s/>best<text:s/>when<text:s/>combined<text:s/>with<text:s/>supply-side<text:s/>support<text:s/>and<text:s/>social<text:s/>norm<text:s/>change.<text:s/>The<text:s/>programme’s<text:s/>own<text:s/>lessons<text:s/>highlight<text:s/>the<text:s/>mutually<text:s/>reinforcing<text:s/>effect<text:s/>of<text:s/>cash<text:s/>transfers<text:s/>and<text:s/>capitation<text:s/>grants.<text:s/>Future<text:s/>interventions<text:s/>should<text:s/>avoid<text:s/>treating<text:s/>cash<text:s/>as<text:s/>a<text:s/>stand-alone<text:s/>tool;<text:s/>they<text:s/>should<text:s/>combine<text:s/>transfers<text:s/>with<text:s/>school<text:s/>financing,<text:s/>safeguarding<text:s/>communications<text:s/>and<text:s/>disability-responsive<text:s/>design.</text:span></text:p>
      <text:p text:style-name="P199"/>
      <text:p text:style-name="P200"/>
      <text:p text:style-name="P201"/>
      <text:p text:style-name="P202"/>
      <table:table table:style-name="Table7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27">
          <table:table-cell table:style-name="Cell96">
            <text:p text:style-name="P203"><text:span text:style-name="T203_1">Output<text:s/>Number<text:s/>and<text:s/>Title  </text:span></text:p>
          </table:table-cell>
          <table:table-cell table:style-name="Cell97" table:number-columns-spanned="4">
            <text:p text:style-name="P204"><text:span text:style-name="T204_1">Output<text:s/></text:span><text:span text:style-name="T204_2">3</text:span><text:span text:style-name="T204_3">:</text:span><text:span text:style-name="T204_4"> Capitation<text:s/>Grants<text:s/>to<text:s/>schools<text:s/>to<text:s/>improve<text:s/>learning </text:span><text:span text:style-name="T204_5">environment for</text:span><text:span text:style-name="T204_6"> all<text:s/>learners.</text:span><text:span text:style-name="T204_7"> </text:span></text:p>
            <text:p text:style-name="P205"/>
          </table:table-cell>
          <table:covered-table-cell/>
          <table:covered-table-cell/>
          <table:covered-table-cell/>
        </table:table-row>
        <table:table-row table:style-name="Row28">
          <table:table-cell table:style-name="Cell98">
            <text:p text:style-name="P206"><text:span text:style-name="T206_1">Output<text:s/>Score  </text:span></text:p>
          </table:table-cell>
          <table:table-cell table:style-name="Cell99" table:number-columns-spanned="4">
            <text:p text:style-name="P207"><text:span text:style-name="T207_1">A</text:span></text:p>
          </table:table-cell>
          <table:covered-table-cell/>
          <table:covered-table-cell/>
          <table:covered-table-cell/>
        </table:table-row>
        <table:table-row table:style-name="Row29">
          <table:table-cell table:style-name="Cell100">
            <text:p text:style-name="P208"><text:span text:style-name="T208_1">Impact<text:s/>weighting<text:s/>(%) </text:span></text:p>
          </table:table-cell>
          <table:table-cell table:style-name="Cell101" table:number-columns-spanned="2">
            <text:p text:style-name="P209"><text:span text:style-name="T209_1"> </text:span><text:span text:style-name="T209_2">35%</text:span></text:p>
          </table:table-cell>
          <table:covered-table-cell/>
          <table:table-cell table:style-name="Cell102">
            <text:p text:style-name="P210"><text:span text:style-name="T210_1">Impact<text:s/>weighting<text:s/>revised<text:s/>since<text:s/>last<text:s/>AR? </text:span></text:p>
          </table:table-cell>
          <table:table-cell table:style-name="Cell103">
            <text:p text:style-name="P211"><text:span text:style-name="T211_1"> </text:span><text:span text:style-name="T211_2">No</text:span></text:p>
          </table:table-cell>
        </table:table-row>
        <table:table-row table:style-name="Row30">
          <table:table-cell table:style-name="Cell104" table:number-columns-spanned="5">
            <text:p text:style-name="P212"><text:span text:style-name="T212_1"> </text:span></text:p>
            <text:p text:style-name="P213"><text:span text:style-name="T213_1"> </text:span></text:p>
          </table:table-cell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105" table:number-columns-spanned="2">
            <text:p text:style-name="P214"><text:span text:style-name="T214_1">Output Indicator  </text:span></text:p>
          </table:table-cell>
          <table:covered-table-cell/>
          <table:table-cell table:style-name="Cell106">
            <text:p text:style-name="P215"><text:span text:style-name="T215_1">Starting<text:s/>Target</text:span><text:span text:style-name="T215_2"> </text:span></text:p>
          </table:table-cell>
          <table:table-cell table:style-name="Cell107">
            <text:p text:style-name="P216"><text:span text:style-name="T216_1">Final Logframe Target </text:span></text:p>
          </table:table-cell>
          <table:table-cell table:style-name="Cell108">
            <text:p text:style-name="P217"><text:span text:style-name="T217_1">Final<text:s/>Result Achieved </text:span></text:p>
          </table:table-cell>
        </table:table-row>
        <table:table-row table:style-name="Row32">
          <table:table-cell table:style-name="Cell109" table:number-columns-spanned="2">
            <text:p text:style-name="P218"><text:span text:style-name="T218_1">3</text:span><text:span text:style-name="T218_2">.1<text:s/>Number<text:s/>of<text:s/>primary<text:s/>schools<text:s/>that<text:s/>are<text:s/>approved<text:s/>for<text:s/>payment<text:s/>of<text:s/>Capitation<text:s/>Grant<text:s/>by MoGEI/GRSS. </text:span></text:p>
            <text:p text:style-name="P219"><text:span text:style-name="T219_1"> </text:span></text:p>
            <text:p text:style-name="P220"><text:span text:style-name="T220_1"> </text:span></text:p>
            <text:p text:style-name="P221"><text:span text:style-name="T221_1"> </text:span></text:p>
          </table:table-cell>
          <table:covered-table-cell/>
          <table:table-cell table:style-name="Cell110">
            <text:p text:style-name="P222"><text:span text:style-name="T222_1">Include<text:s/>the<text:s/>first<text:s/>end-of-programme<text:s/>target<text:s/>given<text:s/>for<text:s/></text:span></text:p>
            <text:p text:style-name="P223"><text:span text:style-name="T223_1"> </text:span></text:p>
            <text:p text:style-name="P224"><text:span text:style-name="T224_1">4,387</text:span><text:span text:style-name="T224_2"> </text:span></text:p>
          </table:table-cell>
          <table:table-cell table:style-name="Cell111">
            <text:p text:style-name="P225"><text:span text:style-name="T225_1">6,600 </text:span></text:p>
          </table:table-cell>
          <table:table-cell table:style-name="Cell112">
            <text:p text:style-name="P226"><text:span text:style-name="T226_1"> </text:span><text:span text:style-name="T226_2">6,608</text:span><text:span text:style-name="T226_3"><text:s/>(Met)</text:span></text:p>
          </table:table-cell>
        </table:table-row>
        <table:table-row table:style-name="Row33">
          <table:table-cell table:style-name="Cell113" table:number-columns-spanned="2">
            <text:p text:style-name="P227"><text:span text:style-name="T227_1">3.2<text:s/>Number<text:s/>of<text:s/>primary<text:s/>schools<text:s/>to<text:s/>be<text:s/>paid<text:s/>Capitation<text:s/>Grants<text:s/>by<text:s/>Ministry<text:s/>of<text:s/>Finance.<text:s/>(Tracking<text:s/>Release<text:s/>of<text:s/>funds<text:s/>from<text:s/>Ministry<text:s/>of<text:s/>Finance<text:s/>to<text:s/>State<text:s/>Ministries<text:s/>of<text:s/>Finance) </text:span></text:p>
            <text:p text:style-name="P228"><text:span text:style-name="T228_1"> </text:span></text:p>
          </table:table-cell>
          <table:covered-table-cell/>
          <table:table-cell table:style-name="Cell114">
            <text:p text:style-name="P229"><text:span text:style-name="T229_1">4,055 </text:span></text:p>
          </table:table-cell>
          <table:table-cell table:style-name="Cell115">
            <text:p text:style-name="P230"><text:span text:style-name="T230_1">5,180 </text:span></text:p>
          </table:table-cell>
          <table:table-cell table:style-name="Cell116">
            <text:p text:style-name="P231"><text:span text:style-name="T231_1"> </text:span><text:span text:style-name="T231_2">5,120</text:span><text:span text:style-name="T231_3"><text:s/>(Not<text:s/>Met)<text:s/></text:span></text:p>
            <text:p text:style-name="P232"><text:span text:style-name="T232_1">GoSS<text:s/>took<text:s/>over<text:s/>the<text:s/>monitoring<text:s/>of<text:s/>this<text:s/>indicator,<text:s/>but<text:s/>it<text:s/>was<text:s/>agreed<text:s/>that<text:s/>this<text:s/>indicator<text:s/>should<text:s/>be<text:s/>paused<text:s/>and<text:s/>no<text:s/>longer<text:s/>monitored<text:s/>from<text:s/>2023/24<text:s/>onwards<text:s/>as<text:s/>funds<text:s/>no<text:s/>longer<text:s/>flow<text:s/>from<text:s/>National<text:s/>Ministry<text:s/>of<text:s/>Finance<text:s/>through<text:s/>State<text:s/>Ministry<text:s/>of<text:s/>Finance<text:s/>to<text:s/>schools.</text:span></text:p>
          </table:table-cell>
        </table:table-row>
        <table:table-row table:style-name="Row34">
          <table:table-cell table:style-name="Cell117" table:number-columns-spanned="2">
            <text:p text:style-name="P233"><text:span text:style-name="T233_1">3.3<text:s/>Number<text:s/>of<text:s/>primary<text:s/>schools<text:s/>have<text:s/>received<text:s/>Capitation<text:s/>Grants<text:s/>paid<text:s/>by<text:s/>Ministry<text:s/>of<text:s/>Finance<text:s/>(GRSS).(Tracking<text:s/>Release<text:s/>of<text:s/>funds<text:s/>from<text:s/>State<text:s/>Ministry<text:s/>to<text:s/>Schools). </text:span></text:p>
          </table:table-cell>
          <table:covered-table-cell/>
          <table:table-cell table:style-name="Cell118">
            <text:p text:style-name="P234"><text:span text:style-name="T234_1">3,400 </text:span></text:p>
          </table:table-cell>
          <table:table-cell table:style-name="Cell119">
            <text:p text:style-name="P235"><text:span text:style-name="T235_1">5,093 </text:span><text:span text:style-name="T235_2">(Target<text:s/>paused<text:s/>during<text:s/>Covid)<text:s/>0<text:s/>delivery<text:s/>post<text:s/>Covid<text:s/></text:span></text:p>
          </table:table-cell>
          <table:table-cell table:style-name="Cell120">
            <text:p text:style-name="P236"><text:span text:style-name="T236_1"> </text:span><text:span text:style-name="T236_2">5,093<text:s/>(Target<text:s/>paused<text:s/>post<text:s/>Covid)<text:s/>0<text:s/>delivery<text:s/>post<text:s/>Covid</text:span></text:p>
          </table:table-cell>
        </table:table-row>
        <table:table-row table:style-name="Row35">
          <table:table-cell table:style-name="Cell121" table:number-columns-spanned="2">
            <text:p text:style-name="P237"><text:span text:style-name="T237_1">3.4<text:s/>Number<text:s/>of<text:s/>secondary<text:s/>schools<text:s/>that<text:s/>have<text:s/>received<text:s/>Capitation<text:s/>Grants<text:s/>by<text:s/>GESS<text:s/>(Schools<text:s/>that<text:s/>received<text:s/>Capitation<text:s/>Grants<text:s/>in<text:s/>GESS1). </text:span></text:p>
          </table:table-cell>
          <table:covered-table-cell/>
          <table:table-cell table:style-name="Cell122">
            <text:p text:style-name="P238"><text:span text:style-name="T238_1">185 </text:span></text:p>
          </table:table-cell>
          <table:table-cell table:style-name="Cell123">
            <text:p text:style-name="P239"><text:span text:style-name="T239_1">261</text:span></text:p>
          </table:table-cell>
          <table:table-cell table:style-name="Cell124">
            <text:p text:style-name="P240"><text:span text:style-name="T240_1"> </text:span><text:span text:style-name="T240_2">263</text:span><text:span text:style-name="T240_3"><text:s/>(Met)</text:span></text:p>
          </table:table-cell>
        </table:table-row>
        <table:table-row table:style-name="Row36">
          <table:table-cell table:style-name="Cell125" table:number-columns-spanned="2">
            <text:p text:style-name="P241"><text:span text:style-name="T241_1">3.5<text:s/>Number<text:s/>of<text:s/>secondary<text:s/>schools<text:s/>that<text:s/>have<text:s/>received<text:s/>Capitation<text:s/>Grants<text:s/>by<text:s/>GESS<text:s/>for<text:s/>the<text:s/>first<text:s/>time/unique<text:s/>under<text:s/>GESS2. </text:span></text:p>
          </table:table-cell>
          <table:covered-table-cell/>
          <table:table-cell table:style-name="Cell126">
            <text:p text:style-name="P242"><text:span text:style-name="T242_1">45 </text:span></text:p>
          </table:table-cell>
          <table:table-cell table:style-name="Cell127">
            <text:p text:style-name="P243"><text:span text:style-name="T243_1">286 </text:span></text:p>
          </table:table-cell>
          <table:table-cell table:style-name="Cell128">
            <text:p text:style-name="P244"><text:span text:style-name="T244_1"> </text:span><text:span text:style-name="T244_2">344</text:span><text:span text:style-name="T244_3"><text:s/>(Exceeded)<text:s/></text:span></text:p>
          </table:table-cell>
        </table:table-row>
      </table:table>
      <text:p text:style-name="P245"><text:span text:style-name="T245_1"> </text:span></text:p>
      <text:p text:style-name="P246"><text:span text:style-name="T246_1">Briefly<text:s/>describe<text:s/>the<text:s/>output’s<text:s/>activities and<text:s/>achievements<text:s/>during<text:s/>its </text:span><text:span text:style-name="T246_2">lifetime<text:s/>and</text:span><text:span text:style-name="T246_3"> provide<text:s/>supporting<text:s/>narrative<text:s/>for<text:s/>the<text:s/>score.</text:span><text:span text:style-name="T246_4"><text:s/></text:span></text:p>
      <text:p text:style-name="P247"><text:span text:style-name="T247_1">This<text:s/>output<text:s/>performed<text:s/></text:span><text:span text:style-name="T247_2">reasonably<text:s/>well<text:s/>in<text:s/>aggregate</text:span><text:span text:style-name="T247_3"><text:s/>and<text:s/>made<text:s/>a<text:s/>major<text:s/>contribution<text:s/>to<text:s/>keeping<text:s/>schools<text:s/>functioning<text:s/>in<text:s/>an<text:s/>extremely<text:s/>constrained<text:s/>context.<text:s/>The<text:s/>programme<text:s/>met<text:s/>or<text:s/>exceeded<text:s/>nearly<text:s/>all<text:s/>final<text:s/>capitation<text:s/>grant<text:s/>indicators,<text:s/>including<text:s/>support<text:s/>to<text:s/>5,093<text:s/>primary<text:s/>and<text:s/>607<text:s/>secondary<text:s/>schools<text:s/>overall.<text:s/>Grants<text:s/>helped<text:s/>schools<text:s/>cover<text:s/>running<text:s/>costs,<text:s/>improve<text:s/>learning<text:s/>conditions,<text:s/>support<text:s/>volunteer<text:s/>teachers<text:s/>and<text:s/>reduce<text:s/>reliance<text:s/>on<text:s/>household<text:s/>contributions<text:s/>and<text:s/>registration<text:s/>fees.<text:s/>Evidence<text:s/>from<text:s/>programme<text:s/>studies<text:s/>found<text:s/>statistically<text:s/>significant<text:s/>effects<text:s/>on<text:s/>schools<text:s/>being<text:s/>open,<text:s/>and<text:s/>on<text:s/>enrolment<text:s/>and<text:s/>attendance. <text:s/> </text:span></text:p>
      <text:p text:style-name="P248"><text:span text:style-name="T248_1">However,<text:s/>this<text:s/>output<text:s/>faced<text:s/>one<text:s/>of<text:s/>the<text:s/>clearest<text:s/>sustainability<text:s/>and<text:s/>political<text:s/>economy<text:s/>constraints<text:s/>in<text:s/>the<text:s/>programme.<text:s/>While<text:s/>GESS<text:s/>met<text:s/>its<text:s/>own<text:s/>targets,<text:s/>the<text:s/>Government’s<text:s/>failure<text:s/>to<text:s/>continue<text:s/>disbursing<text:s/>primary<text:s/></text:span><text:span text:style-name="T248_2">school<text:s/></text:span><text:span text:style-name="T248_3">capitation<text:s/>grants<text:s/>after<text:s/>COVID-19<text:s/>exposed<text:s/>the<text:s/>fragility<text:s/>of<text:s/>the<text:s/>financing<text:s/>model<text:s/>and<text:s/>weakened<text:s/>confidence<text:s/>among<text:s/>schools<text:s/>that<text:s/>had<text:s/>complied<text:s/>with<text:s/>planning<text:s/>and<text:s/>reporting<text:s/>requirements.<text:s/>GESS<text:s/>mitigated<text:s/>this<text:s/>through<text:s/>strong<text:s/>accountability<text:s/>systems,<text:s/>direct<text:s/>transfers<text:s/>where<text:s/>necessary,<text:s/>the<text:s/>School<text:s/>Budgeting<text:s/>and<text:s/>Reporting<text:s/>Tool,<text:s/></text:span><text:span text:style-name="T248_4">Education<text:s/>Transfer</text:span><text:span text:style-name="T248_5">s<text:s/></text:span><text:span text:style-name="T248_6">Monitoring<text:s/>Committee<text:s/></text:span><text:span text:style-name="T248_7">oversight<text:s/>and<text:s/>grievance<text:s/>channels.<text:s/>Given<text:s/>strong<text:s/>target<text:s/>achievement<text:s/>but<text:s/>material<text:s/>sustainability<text:s/>and<text:s/>government<text:s/>disbursement<text:s/>weaknesses,<text:s/>A-<text:s/>is<text:s/>a<text:s/>balanced<text:s/>score.</text:span></text:p>
      <text:p text:style-name="P249"/>
      <text:p text:style-name="P250"><text:span text:style-name="T250_1">Lessons<text:s/>learned through<text:s/>this<text:s/>output, and<text:s/>recommendations for future<text:s/>programming</text:span></text:p>
      <text:p text:style-name="P251"><text:span text:style-name="T251_1">A<text:s/>central<text:s/>lesson<text:s/>is<text:s/>that<text:s/>capitation<text:s/>grants<text:s/>are<text:s/>effective,<text:s/>but<text:s/>their<text:s/>long-term<text:s/>impact<text:s/>depends<text:s/>on<text:s/>credible<text:s/>domestic<text:s/>financing<text:s/>and<text:s/>release<text:s/>systems.<text:s/>Future<text:s/>programmes<text:s/>should<text:s/>be<text:s/>more<text:s/>explicit<text:s/>about<text:s/>fiscal<text:s/>risk,<text:s/>build<text:s/>in<text:s/>contingency<text:s/>arrangements<text:s/>earlier,<text:s/>and<text:s/>link<text:s/>support<text:s/>to<text:s/>realistic<text:s/>transition<text:s/>plans<text:s/>rather<text:s/>than<text:s/>assuming<text:s/>progressive<text:s/>government<text:s/>financing<text:s/>will<text:s/>materialise. </text:span></text:p>
      <text:p text:style-name="P252"><text:span text:style-name="T252_1">A<text:s/>second<text:s/>lesson<text:s/>is<text:s/>that<text:s/>strong<text:s/>fiduciary<text:s/>controls<text:s/>are<text:s/>possible<text:s/>in<text:s/>fragile<text:s/>settings,<text:s/>but<text:s/>they<text:s/>can<text:s/>slow<text:s/>delivery.<text:s/>Future<text:s/>programmes<text:s/>should<text:s/>continue<text:s/>to<text:s/>use<text:s/>digital<text:s/>tools,<text:s/>bank<text:s/>transfers,<text:s/></text:span><text:span text:style-name="T252_2">Education<text:s/>Transfer<text:s/>Monitoring<text:s/>Committee<text:s/></text:span><text:span text:style-name="T252_3">oversight<text:s/>and<text:s/>grievance<text:s/>systems,<text:s/>while<text:s/>simplifying<text:s/>reporting<text:s/>and<text:s/>exploring<text:s/>more<text:s/>nuanced<text:s/>eligibility<text:s/>criteria<text:s/>for<text:s/>low-fee<text:s/>non-state<text:s/>schools<text:s/>serving<text:s/>poor<text:s/>communities. </text:span></text:p>
      <text:p text:style-name="P253"/>
      <table:table table:style-name="Table8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37">
          <table:table-cell table:style-name="Cell129">
            <text:p text:style-name="P254"><text:span text:style-name="T254_1">Output<text:s/>Number<text:s/>and<text:s/>Title  </text:span></text:p>
          </table:table-cell>
          <table:table-cell table:style-name="Cell130" table:number-columns-spanned="4">
            <text:p text:style-name="P255"><text:span text:style-name="T255_1">Output<text:s/></text:span><text:span text:style-name="T255_2">3B</text:span><text:span text:style-name="T255_3">:</text:span><text:span text:style-name="T255_4"><text:s/>Strengthened<text:s/>P</text:span><text:span text:style-name="T255_5">ublic<text:s/></text:span><text:span text:style-name="T255_6">F</text:span><text:span text:style-name="T255_7">inancial<text:s/></text:span><text:span text:style-name="T255_8">M</text:span><text:span text:style-name="T255_9">anagement</text:span><text:span text:style-name="T255_10"><text:s/>systems<text:s/>in MoGEI and<text:s/>improved<text:s/>policy<text:s/>formulation<text:s/>and<text:s/>implementation</text:span><text:span text:style-name="T255_11"> </text:span></text:p>
          </table:table-cell>
          <table:covered-table-cell/>
          <table:covered-table-cell/>
          <table:covered-table-cell/>
        </table:table-row>
        <table:table-row table:style-name="Row38">
          <table:table-cell table:style-name="Cell131">
            <text:p text:style-name="P256"><text:span text:style-name="T256_1">Output<text:s/>Score  </text:span></text:p>
          </table:table-cell>
          <table:table-cell table:style-name="Cell132" table:number-columns-spanned="4">
            <text:p text:style-name="P257"><text:span text:style-name="T257_1">A</text:span></text:p>
          </table:table-cell>
          <table:covered-table-cell/>
          <table:covered-table-cell/>
          <table:covered-table-cell/>
        </table:table-row>
        <table:table-row table:style-name="Row39">
          <table:table-cell table:style-name="Cell133">
            <text:p text:style-name="P258"><text:span text:style-name="T258_1">Impact<text:s/>weighting<text:s/>(%) </text:span></text:p>
          </table:table-cell>
          <table:table-cell table:style-name="Cell134" table:number-columns-spanned="2">
            <text:p text:style-name="P259"><text:span text:style-name="T259_1">10</text:span><text:span text:style-name="T259_2">%<text:s/></text:span></text:p>
          </table:table-cell>
          <table:covered-table-cell/>
          <table:table-cell table:style-name="Cell135">
            <text:p text:style-name="P260"><text:span text:style-name="T260_1">Impact<text:s/>weighting<text:s/>revised<text:s/>since<text:s/>last<text:s/>AR? </text:span></text:p>
          </table:table-cell>
          <table:table-cell table:style-name="Cell136">
            <text:p text:style-name="P261"><text:span text:style-name="T261_1">N/A</text:span></text:p>
          </table:table-cell>
        </table:table-row>
        <table:table-row table:style-name="Row40">
          <table:table-cell table:style-name="Cell137" table:number-columns-spanned="5">
            <text:p text:style-name="P262"/>
            <text:p text:style-name="P263"><text:span text:style-name="T263_1"> </text:span></text:p>
          </table:table-cell>
          <table:covered-table-cell/>
          <table:covered-table-cell/>
          <table:covered-table-cell/>
          <table:covered-table-cell/>
        </table:table-row>
        <table:table-row table:style-name="Row41">
          <table:table-cell table:style-name="Cell138" table:number-columns-spanned="2">
            <text:p text:style-name="P264"><text:span text:style-name="T264_1">Output Indicator  </text:span></text:p>
          </table:table-cell>
          <table:covered-table-cell/>
          <table:table-cell table:style-name="Cell139">
            <text:p text:style-name="P265"><text:span text:style-name="T265_1">Starting<text:s/>Target</text:span><text:span text:style-name="T265_2"> </text:span></text:p>
          </table:table-cell>
          <table:table-cell table:style-name="Cell140">
            <text:p text:style-name="P266"><text:span text:style-name="T266_1">Final Logframe Target </text:span></text:p>
          </table:table-cell>
          <table:table-cell table:style-name="Cell141">
            <text:p text:style-name="P267"><text:span text:style-name="T267_1">Final<text:s/>Result Achieved </text:span></text:p>
          </table:table-cell>
        </table:table-row>
        <table:table-row table:style-name="Row42">
          <table:table-cell table:style-name="Cell142" table:number-columns-spanned="2">
            <text:p text:style-name="P268"><text:span text:style-name="T268_1">3B.1 Number<text:s/>of<text:s/>meetings held <text:s/>by the<text:s/>State<text:s/>Education<text:s/>transfer<text:s/>Monitoring<text:s/>Committee</text:span><text:span text:style-name="T268_2"> </text:span></text:p>
            <text:p text:style-name="P269"><text:span text:style-name="T269_1"> </text:span></text:p>
            <text:p text:style-name="P270"><text:span text:style-name="T270_1">(Cumulative) </text:span><text:span text:style-name="T270_2"> </text:span></text:p>
            <text:p text:style-name="P271"><text:span text:style-name="T271_1"> </text:span></text:p>
            <text:p text:style-name="P272"/>
          </table:table-cell>
          <table:covered-table-cell/>
          <table:table-cell table:style-name="Cell143">
            <text:p text:style-name="P273"><text:span text:style-name="T273_1">13</text:span><text:span text:style-name="T273_2"> </text:span></text:p>
          </table:table-cell>
          <table:table-cell table:style-name="Cell144">
            <text:p text:style-name="P274"><text:span text:style-name="T274_1">500 </text:span></text:p>
          </table:table-cell>
          <table:table-cell table:style-name="Cell145">
            <text:p text:style-name="P275"><text:span text:style-name="T275_1"> </text:span><text:span text:style-name="T275_2">565</text:span></text:p>
          </table:table-cell>
        </table:table-row>
        <table:table-row table:style-name="Row43">
          <table:table-cell table:style-name="Cell146" table:number-columns-spanned="2">
            <text:p text:style-name="P276"><text:span text:style-name="T276_1">3B.2 Number<text:s/>of<text:s/>Accountability<text:s/>reports<text:s/>generated<text:s/>by<text:s/>the<text:s/>State<text:s/>Education<text:s/>Transfer<text:s/>Monitoring<text:s/>Committee<text:s/>(SETMC)<text:s/>and<text:s/>Shared<text:s/>to<text:s/>ETMC </text:span></text:p>
          </table:table-cell>
          <table:covered-table-cell/>
          <table:table-cell table:style-name="Cell147">
            <text:p text:style-name="P277"><text:span text:style-name="T277_1">10 </text:span></text:p>
          </table:table-cell>
          <table:table-cell table:style-name="Cell148">
            <text:p text:style-name="P278"><text:span text:style-name="T278_1">340 </text:span></text:p>
          </table:table-cell>
          <table:table-cell table:style-name="Cell149">
            <text:p text:style-name="P279"><text:span text:style-name="T279_1"> </text:span><text:span text:style-name="T279_2">363</text:span></text:p>
          </table:table-cell>
        </table:table-row>
        <table:table-row table:style-name="Row44">
          <table:table-cell table:style-name="Cell150" table:number-columns-spanned="2">
            <text:p text:style-name="P280"><text:span text:style-name="T280_1">3B.3 Number<text:s/>of<text:s/>people<text:s/>within<text:s/>PFM<text:s/>stakeholders<text:s/>involved<text:s/>in<text:s/>education<text:s/>policies,<text:s/>trained<text:s/>and<text:s/>getting<text:s/>new<text:s/>knowledge<text:s/>on<text:s/>policy-based<text:s/>public financial<text:s/>management for<text:s/>education </text:span></text:p>
          </table:table-cell>
          <table:covered-table-cell/>
          <table:table-cell table:style-name="Cell151">
            <text:p text:style-name="P281"><text:span text:style-name="T281_1">90 </text:span></text:p>
          </table:table-cell>
          <table:table-cell table:style-name="Cell152">
            <text:p text:style-name="P282"><text:span text:style-name="T282_1">1,500 </text:span></text:p>
          </table:table-cell>
          <table:table-cell table:style-name="Cell153">
            <text:p text:style-name="P283"><text:span text:style-name="T283_1"> </text:span><text:span text:style-name="T283_2">1,694</text:span></text:p>
          </table:table-cell>
        </table:table-row>
      </table:table>
      <text:p text:style-name="P284"><text:span text:style-name="T284_1"> </text:span></text:p>
      <text:p text:style-name="P285"><text:span text:style-name="T285_1">Briefly<text:s/>describe<text:s/>the<text:s/>output’s<text:s/>activities and<text:s/>achievements<text:s/>during<text:s/>its </text:span><text:span text:style-name="T285_2">lifetime<text:s/>and</text:span><text:span text:style-name="T285_3"> provide<text:s/>supporting<text:s/>narrative<text:s/>for<text:s/>the<text:s/>score.</text:span><text:span text:style-name="T285_4"><text:s/></text:span></text:p>
      <text:p text:style-name="P286"><text:span text:style-name="T286_1">PFM<text:s/>was<text:s/>a<text:s/>later<text:s/>but<text:s/>important<text:s/>addition<text:s/>to<text:s/>the<text:s/>programme<text:s/>and<text:s/>delivered<text:s/>strongly<text:s/>against<text:s/>all<text:s/>formal<text:s/>indicators.<text:s/>GESS<text:s/>supported<text:s/>the<text:s/>establishment<text:s/>and<text:s/>functioning<text:s/>of<text:s/>Education<text:s/>Transfer<text:s/>Monitoring<text:s/>Committees<text:s/></text:span><text:span text:style-name="T286_2">(ETMC)</text:span><text:span text:style-name="T286_3"><text:s/>at<text:s/>national,<text:s/>state<text:s/>and<text:s/>lower<text:s/>levels,<text:s/>generated<text:s/>accountability<text:s/>reports,<text:s/>and<text:s/>trained<text:s/>nearly<text:s/>1,700<text:s/>stakeholders<text:s/>in<text:s/>policy-based<text:s/>PFM<text:s/>for<text:s/>education.<text:s/>This<text:s/>exceeded<text:s/>all<text:s/>endline<text:s/>targets<text:s/>and<text:s/>strengthened<text:s/>transparency<text:s/>around<text:s/>flows<text:s/>of<text:s/>education<text:s/>resources.<text:s/>It<text:s/>also<text:s/>appears<text:s/>to<text:s/>have<text:s/>improved<text:s/>relationships<text:s/>between<text:s/>MoGEI<text:s/>and<text:s/>the<text:s/>Ministry<text:s/>of<text:s/>Finance<text:s/>and<text:s/>increased<text:s/>visibility<text:s/>of<text:s/>what<text:s/>funds<text:s/>should<text:s/>reach<text:s/>schools<text:s/>and<text:s/>subnational<text:s/>structures. <text:s/> </text:span></text:p>
      <text:p text:style-name="P287"><text:span text:style-name="T287_1">The<text:s/>limits<text:s/>of<text:s/>this<text:s/>output<text:s/>are<text:s/>also<text:s/>clear<text:s/>and<text:s/>should<text:s/>be<text:s/>acknowledged.<text:s/>PFM<text:s/>reforms<text:s/>remain<text:s/>incomplete<text:s/>and<text:s/>dependent<text:s/>on<text:s/>political<text:s/>will.<text:s/></text:span><text:span text:style-name="T287_2">A<text:s/>central<text:s/>component<text:s/>of<text:s/>this<text:s/>output<text:s/>has<text:s/>been<text:s/>the<text:s/>proposal<text:s/>to<text:s/>earmark<text:s/>5%<text:s/>of<text:s/>the<text:s/>total<text:s/>education<text:s/>budget<text:s/>for<text:s/>disability<text:s/>inclusion,<text:s/>consistent<text:s/>with<text:s/>international<text:s/>norms<text:s/>and<text:s/>the<text:s/>strategic<text:s/>priorities<text:s/>outlined<text:s/>in<text:s/>the<text:s/>General<text:s/>Education<text:s/>Sector<text:s/>Plan<text:s/>(GESP)<text:s/>2022–2026.<text:s/>However,<text:s/>although<text:s/>the<text:s/>MoFP<text:s/>is<text:s/>aware<text:s/>of<text:s/>its<text:s/>obligation,<text:s/>they<text:s/>have<text:s/>not<text:s/>been<text:s/>able<text:s/>to<text:s/>make<text:s/>the<text:s/>budget<text:s/>available<text:s/>due<text:s/>to<text:s/>financial<text:s/>constraints<text:s/>on<text:s/>government<text:s/>resources</text:span><text:span text:style-name="T287_3"><text:s/>and<text:s/>a<text:s/>lack<text:s/>of<text:s/>prioritisation<text:s/>of<text:s/>education<text:s/></text:span><text:span text:style-name="T287_4">with</text:span><text:span text:style-name="T287_5">in<text:s/>the<text:s/>national<text:s/>budget</text:span><text:span text:style-name="T287_6">.</text:span><text:span text:style-name="T287_7"><text:s/></text:span><text:span text:style-name="T287_8">C</text:span><text:span text:style-name="T287_9">hanging<text:s/>incentives<text:s/>and<text:s/>enforcing<text:s/>accountability<text:s/>across<text:s/>states<text:s/>and<text:s/>counties<text:s/>is<text:s/>a<text:s/>long-term<text:s/>agenda,<text:s/>and<text:s/>training<text:s/>technical<text:s/>actors<text:s/>alone<text:s/>is<text:s/>insufficient<text:s/>without<text:s/>higher-level<text:s/>political<text:s/>buy-in.<text:s/>Even<text:s/>so,<text:s/>this<text:s/>output<text:s/>built<text:s/>durable<text:s/>systems,<text:s/>committees<text:s/>and<text:s/>accountability<text:s/>habits<text:s/>where<text:s/>little<text:s/>had<text:s/>existed<text:s/>before.<text:s/>Given<text:s/>the<text:s/>over-achievement<text:s/>against<text:s/>targets<text:s/>and<text:s/>the<text:s/>strategic<text:s/>importance<text:s/>of<text:s/>reforms,<text:s/>an<text:s/>A<text:s/>score<text:s/>is<text:s/>appropriate. </text:span><text:span text:style-name="T287_10"> </text:span></text:p>
      <text:p text:style-name="P288"><text:span text:style-name="T288_1">Lessons<text:s/>learned through<text:s/>this<text:s/>output, and<text:s/>recommendations for future<text:s/>programming </text:span><text:span text:style-name="T288_2"><text:s/></text:span></text:p>
      <text:p text:style-name="P289"><text:span text:style-name="T289_1">PFM<text:s/>reform<text:s/>in<text:s/>South<text:s/>Sudan<text:s/>should<text:s/>be<text:s/>understood<text:s/>as<text:s/>institution-building<text:s/>rather<text:s/>than<text:s/>a<text:s/>short-term<text:s/>service<text:s/>delivery<text:s/>intervention.<text:s/>Future<text:s/>programmes<text:s/>should<text:s/>begin<text:s/>earlier<text:s/>with<text:s/>political<text:s/>leadership,<text:s/>not<text:s/>only<text:s/>technical<text:s/>cadres,<text:s/>and<text:s/>should<text:s/>embed<text:s/>reform<text:s/>in<text:s/>ministry<text:s/>processes,<text:s/>legislation<text:s/>and<text:s/>budget<text:s/>negotiations. </text:span></text:p>
      <text:p text:style-name="P290"><text:span text:style-name="T290_1">There<text:s/>is<text:s/>also<text:s/>a<text:s/>lesson<text:s/>about<text:s/>sequencing.<text:s/>GESS<text:s/>showed<text:s/>that<text:s/>even<text:s/>in<text:s/>weak<text:s/>systems,<text:s/>better<text:s/>information<text:s/>and<text:s/>local<text:s/>accountability<text:s/>structures<text:s/>can<text:s/>create<text:s/>discipline<text:s/>and<text:s/>improve<text:s/>transparency.<text:s/>Future<text:s/>programming<text:s/>should<text:s/>build<text:s/>on<text:s/>the<text:s/>ETMC<text:s/>model,<text:s/>deepen<text:s/>links<text:s/>to<text:s/>school<text:s/>governance,<text:s/>and<text:s/>align<text:s/>disability<text:s/>and<text:s/>equity<text:s/>data<text:s/>more<text:s/>systematically<text:s/>with<text:s/>budgeting<text:s/>and<text:s/>expenditure<text:s/>tracking. </text:span></text:p>
      <text:p text:style-name="P291"/>
      <table:table table:style-name="Table9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45">
          <table:table-cell table:style-name="Cell154">
            <text:p text:style-name="P292"><text:span text:style-name="T292_1">Output<text:s/>Number<text:s/>and<text:s/>Title  </text:span></text:p>
          </table:table-cell>
          <table:table-cell table:style-name="Cell155" table:number-columns-spanned="4">
            <text:p text:style-name="P293"><text:span text:style-name="T293_1">Output<text:s/>4:<text:s/></text:span><text:span text:style-name="T293_2">Quality<text:s/>of<text:s/>Education,<text:s/>Learning<text:s/>Groups<text:s/>&amp;<text:s/>Resilience<text:s/>to<text:s/>contribute<text:s/>to<text:s/>improving<text:s/>learning<text:s/>outcomes.</text:span><text:span text:style-name="T293_3"> </text:span></text:p>
          </table:table-cell>
          <table:covered-table-cell/>
          <table:covered-table-cell/>
          <table:covered-table-cell/>
        </table:table-row>
        <table:table-row table:style-name="Row46">
          <table:table-cell table:style-name="Cell156">
            <text:p text:style-name="P294"><text:span text:style-name="T294_1">Output<text:s/>Score  </text:span></text:p>
          </table:table-cell>
          <table:table-cell table:style-name="Cell157" table:number-columns-spanned="4">
            <text:p text:style-name="P295"><text:span text:style-name="T295_1">A</text:span></text:p>
          </table:table-cell>
          <table:covered-table-cell/>
          <table:covered-table-cell/>
          <table:covered-table-cell/>
        </table:table-row>
        <table:table-row table:style-name="Row47">
          <table:table-cell table:style-name="Cell158">
            <text:p text:style-name="P296"><text:span text:style-name="T296_1">Impact<text:s/>weighting<text:s/>(%) </text:span></text:p>
          </table:table-cell>
          <table:table-cell table:style-name="Cell159" table:number-columns-spanned="2">
            <text:p text:style-name="P297"><text:span text:style-name="T297_1"> </text:span><text:span text:style-name="T297_2">0</text:span><text:span text:style-name="T297_3">%</text:span><text:span text:style-name="T297_4"><text:s/>(original<text:s/>logframe<text:s/>10%)</text:span></text:p>
          </table:table-cell>
          <table:covered-table-cell/>
          <table:table-cell table:style-name="Cell160">
            <text:p text:style-name="P298"><text:span text:style-name="T298_1">Impact<text:s/>weighting<text:s/>revised<text:s/>since<text:s/>last<text:s/>AR? </text:span></text:p>
          </table:table-cell>
          <table:table-cell table:style-name="Cell161">
            <text:p text:style-name="P299"><text:span text:style-name="T299_1"><text:s/>No</text:span></text:p>
          </table:table-cell>
        </table:table-row>
        <table:table-row table:style-name="Row48">
          <table:table-cell table:style-name="Cell162" table:number-columns-spanned="5">
            <text:p text:style-name="P300"><text:span text:style-name="T300_1"> </text:span></text:p>
            <text:p text:style-name="P301"><text:span text:style-name="T301_1"> </text:span></text:p>
          </table:table-cell>
          <table:covered-table-cell/>
          <table:covered-table-cell/>
          <table:covered-table-cell/>
          <table:covered-table-cell/>
        </table:table-row>
        <table:table-row table:style-name="Row49">
          <table:table-cell table:style-name="Cell163" table:number-columns-spanned="2">
            <text:p text:style-name="P302"><text:span text:style-name="T302_1">Output Indicator  </text:span></text:p>
          </table:table-cell>
          <table:covered-table-cell/>
          <table:table-cell table:style-name="Cell164">
            <text:p text:style-name="P303"><text:span text:style-name="T303_1">Starting<text:s/>Target</text:span><text:span text:style-name="T303_2"> </text:span></text:p>
          </table:table-cell>
          <table:table-cell table:style-name="Cell165">
            <text:p text:style-name="P304"><text:span text:style-name="T304_1">Final Logframe Target </text:span></text:p>
          </table:table-cell>
          <table:table-cell table:style-name="Cell166">
            <text:p text:style-name="P305"><text:span text:style-name="T305_1">Final<text:s/>Result Achieved </text:span></text:p>
          </table:table-cell>
        </table:table-row>
        <table:table-row table:style-name="Row50">
          <table:table-cell table:style-name="Cell167" table:number-columns-spanned="2">
            <text:p text:style-name="P306"><text:span text:style-name="T306_1">4.1 Cumulative<text:s/>number<text:s/>of<text:s/>teachers<text:s/>who participated in<text:s/>training,<text:s/>including<text:s/>training<text:s/>on<text:s/>gender-responsive<text:s/>and<text:s/>inclusive<text:s/>teaching<text:s/>methods.</text:span><text:span text:style-name="T306_2"> </text:span></text:p>
          </table:table-cell>
          <table:covered-table-cell/>
          <table:table-cell table:style-name="Cell168">
            <text:p text:style-name="P307"><text:span text:style-name="T307_1"> </text:span></text:p>
            <text:p text:style-name="P308"><text:span text:style-name="T308_1">218<text:s/>head<text:s/>teachers<text:s/>and<text:s/>1,918<text:s/>teachers<text:s/>in<text:s/>218<text:s/>schools</text:span><text:span text:style-name="T308_2"> </text:span></text:p>
          </table:table-cell>
          <table:table-cell table:style-name="Cell169">
            <text:p text:style-name="P309"><text:span text:style-name="T309_1">3,780 </text:span></text:p>
          </table:table-cell>
          <table:table-cell table:style-name="Cell170">
            <text:p text:style-name="P310"><text:span text:style-name="T310_1">No<text:s/>Result<text:s/>–<text:s/>Target<text:s/></text:span><text:span text:style-name="T310_2">discontinued</text:span><text:span text:style-name="T310_3"><text:s/>due<text:s/>to<text:s/></text:span><text:span text:style-name="T310_4">strategic<text:s/>and<text:s/>financial<text:s/>adjustments</text:span><text:span text:style-name="T310_5">.</text:span><text:span text:style-name="T310_6">*</text:span></text:p>
          </table:table-cell>
        </table:table-row>
        <table:table-row table:style-name="Row51">
          <table:table-cell table:style-name="Cell171" table:number-columns-spanned="2">
            <text:p text:style-name="P311"><text:span text:style-name="T311_1">4.2 Cumulative<text:s/>number<text:s/>of<text:s/>learners<text:s/>in<text:s/>primary<text:s/>Accelerated<text:s/>Learning<text:s/>Programme<text:s/>(ALP) </text:span></text:p>
          </table:table-cell>
          <table:covered-table-cell/>
          <table:table-cell table:style-name="Cell172">
            <text:p text:style-name="P312"><text:span text:style-name="T312_1">30,376 </text:span></text:p>
          </table:table-cell>
          <table:table-cell table:style-name="Cell173">
            <text:p text:style-name="P313"><text:span text:style-name="T313_1">47,500 </text:span></text:p>
          </table:table-cell>
          <table:table-cell table:style-name="Cell174">
            <text:p text:style-name="P314"><text:span text:style-name="T314_1">No<text:s/>Result<text:s/>–<text:s/>Target<text:s/></text:span><text:span text:style-name="T314_2">d</text:span><text:span text:style-name="T314_3">iscontinued</text:span><text:span text:style-name="T314_4"><text:s/>due<text:s/>to<text:s/></text:span><text:span text:style-name="T314_5">strategic<text:s/>and<text:s/>financial<text:s/>adjustments</text:span><text:span text:style-name="T314_6">.</text:span><text:span text:style-name="T314_7">*</text:span></text:p>
          </table:table-cell>
        </table:table-row>
        <table:table-row table:style-name="Row52">
          <table:table-cell table:style-name="Cell175" table:number-columns-spanned="2">
            <text:p text:style-name="P315"><text:span text:style-name="T315_1">4.3 Cumulative<text:s/>number<text:s/>of<text:s/>participants<text:s/>registered<text:s/>and participating in<text:s/>Accelerated<text:s/>Secondary<text:s/>Education<text:s/>Programme<text:s/>(ASEP) </text:span></text:p>
          </table:table-cell>
          <table:covered-table-cell/>
          <table:table-cell table:style-name="Cell176">
            <text:p text:style-name="P316"><text:span text:style-name="T316_1">500 </text:span></text:p>
          </table:table-cell>
          <table:table-cell table:style-name="Cell177">
            <text:p text:style-name="P317"><text:span text:style-name="T317_1">2,500 </text:span></text:p>
          </table:table-cell>
          <table:table-cell table:style-name="Cell178">
            <text:p text:style-name="P318"><text:span text:style-name="T318_1"> </text:span><text:span text:style-name="T318_2">2,789</text:span></text:p>
          </table:table-cell>
        </table:table-row>
        <table:table-row table:style-name="Row53">
          <table:table-cell table:style-name="Cell179" table:number-columns-spanned="2">
            <text:p text:style-name="P319"><text:span text:style-name="T319_1">4.4 Cumulative<text:s/>number<text:s/>of<text:s/>learners participating in<text:s/>mentoring<text:s/>programme </text:span></text:p>
          </table:table-cell>
          <table:covered-table-cell/>
          <table:table-cell table:style-name="Cell180">
            <text:p text:style-name="P320"><text:span text:style-name="T320_1">Estimated<text:s/>7,015 girls<text:s/>in<text:s/>305<text:s/>schools </text:span></text:p>
          </table:table-cell>
          <table:table-cell table:style-name="Cell181">
            <text:p text:style-name="P321"><text:span text:style-name="T321_1">58,902 </text:span></text:p>
          </table:table-cell>
          <table:table-cell table:style-name="Cell182">
            <text:p text:style-name="P322"><text:span text:style-name="T322_1"> </text:span><text:span text:style-name="T322_2">62,526</text:span></text:p>
          </table:table-cell>
        </table:table-row>
        <table:table-row table:style-name="Row54">
          <table:table-cell table:style-name="Cell183" table:number-columns-spanned="2">
            <text:p text:style-name="P323"><text:span text:style-name="T323_1">4.5 Cumulative<text:s/>number<text:s/>of<text:s/>School<text:s/>Management<text:s/>Committees<text:s/>Trained </text:span></text:p>
            <text:p text:style-name="P324"><text:span text:style-name="T324_1">TPD<text:s/>-<text:s/>No.<text:s/>of<text:s/>schools<text:s/>provided<text:s/>with<text:s/>SLPs </text:span></text:p>
            <text:p text:style-name="P325"><text:span text:style-name="T325_1">TPD<text:s/>-<text:s/>No.<text:s/>of<text:s/>teachers<text:s/>receiving<text:s/>English<text:s/>language<text:s/>training<text:s/>(at<text:s/>least<text:s/>20%<text:s/>female) </text:span></text:p>
            <text:p text:style-name="P326"><text:span text:style-name="T326_1"> </text:span></text:p>
          </table:table-cell>
          <table:covered-table-cell/>
          <table:table-cell table:style-name="Cell184">
            <text:p text:style-name="P327"><text:span text:style-name="T327_1">2,699 </text:span></text:p>
          </table:table-cell>
          <table:table-cell table:style-name="Cell185">
            <text:p text:style-name="P328"><text:span text:style-name="T328_1">6,552 </text:span></text:p>
          </table:table-cell>
          <table:table-cell table:style-name="Cell186">
            <text:p text:style-name="P329"><text:span text:style-name="T329_1"> </text:span><text:span text:style-name="T329_2">6,928</text:span></text:p>
          </table:table-cell>
        </table:table-row>
        <table:table-row table:style-name="Row55">
          <table:table-cell table:style-name="Cell187" table:number-columns-spanned="2">
            <text:p text:style-name="P330"><text:span text:style-name="T330_1">4.6 Cumulative<text:s/>number<text:s/>of<text:s/>Payam<text:s/>Education<text:s/>Supervisors<text:s/>oriented<text:s/>on<text:s/>school<text:s/>development<text:s/>planning<text:s/>and<text:s/>budgeting </text:span></text:p>
          </table:table-cell>
          <table:covered-table-cell/>
          <table:table-cell table:style-name="Cell188">
            <text:p text:style-name="P331"><text:span text:style-name="T331_1">250 </text:span></text:p>
          </table:table-cell>
          <table:table-cell table:style-name="Cell189">
            <text:p text:style-name="P332"><text:span text:style-name="T332_1">507 </text:span></text:p>
          </table:table-cell>
          <table:table-cell table:style-name="Cell190">
            <text:p text:style-name="P333"><text:span text:style-name="T333_1"> </text:span><text:span text:style-name="T333_2">592</text:span></text:p>
          </table:table-cell>
        </table:table-row>
        <table:table-row table:style-name="Row56">
          <table:table-cell table:style-name="Cell191" table:number-columns-spanned="2">
            <text:p text:style-name="P334"><text:span text:style-name="T334_1">4.7 Cumulative<text:s/>number<text:s/>of<text:s/>Payam<text:s/>Education<text:s/>Supervisors<text:s/>(PES)<text:s/>trained<text:s/>on<text:s/>Supportive<text:s/>Supervision </text:span></text:p>
            <text:p text:style-name="P335"><text:span text:style-name="T335_1">TPD<text:s/>-<text:s/>No.<text:s/>of<text:s/>schools<text:s/>provided<text:s/>with<text:s/>SLPs </text:span></text:p>
            <text:p text:style-name="P336"><text:span text:style-name="T336_1">TPD<text:s/>-<text:s/>No.<text:s/>of<text:s/>teachers<text:s/>receiving<text:s/>English<text:s/>language<text:s/>training<text:s/>(at<text:s/>least<text:s/>20%<text:s/>female) </text:span></text:p>
          </table:table-cell>
          <table:covered-table-cell/>
          <table:table-cell table:style-name="Cell192">
            <text:p text:style-name="P337"><text:span text:style-name="T337_1">500 </text:span></text:p>
          </table:table-cell>
          <table:table-cell table:style-name="Cell193">
            <text:p text:style-name="P338"><text:span text:style-name="T338_1">200 </text:span></text:p>
          </table:table-cell>
          <table:table-cell table:style-name="Cell194">
            <text:p text:style-name="P339"><text:span text:style-name="T339_1"> </text:span><text:span text:style-name="T339_2">No<text:s/>Result<text:s/>–<text:s/>Target<text:s/></text:span><text:span text:style-name="T339_3">d</text:span><text:span text:style-name="T339_4">iscontinued</text:span><text:span text:style-name="T339_5"><text:s/>due<text:s/>to<text:s/>budget<text:s/>reductions.</text:span></text:p>
          </table:table-cell>
        </table:table-row>
      </table:table>
      <text:p text:style-name="P340"><text:span text:style-name="T340_1">*</text:span><text:span text:style-name="T340_2"><text:s/>Output<text:s/>4<text:s/>experienced<text:s/>a<text:s/>mixed<text:s/>delivery<text:s/>trajectory,<text:s/>with<text:s/>several<text:s/>targets<text:s/>discontinued<text:s/>due<text:s/>to<text:s/>strategic<text:s/>and<text:s/>financial<text:s/>adjustments<text:s/>during<text:s/>the<text:s/>programme<text:s/>lifecycle.<text:s/>In<text:s/>the<text:s/>extension<text:s/>phase</text:span><text:span text:style-name="T340_3"><text:s/>(from<text:s/>April<text:s/>2022)</text:span><text:span text:style-name="T340_4">,<text:s/>budget<text:s/>reductions<text:s/>and<text:s/>a<text:s/>deliberate<text:s/>refocusing<text:s/>on<text:s/>core<text:s/>interventions</text:span><text:span text:style-name="T340_5">,<text:s/></text:span><text:span text:style-name="T340_6">particularly<text:s/>the<text:s/>cash<text:s/>transfers<text:s/>and<text:s/>system-strengthening<text:s/>elements<text:s/>under<text:s/>other<text:s/>outputs</text:span><text:span text:style-name="T340_7">,<text:s/></text:span><text:span text:style-name="T340_8">led<text:s/>to<text:s/>the<text:s/>suspension<text:s/>of<text:s/>more<text:s/>resource-intensive<text:s/>or<text:s/>lower-priority<text:s/>activities<text:s/>such<text:s/>as<text:s/>teacher<text:s/>training<text:s/>(4.1)<text:s/>and<text:s/>the<text:s/>Accelerated<text:s/>Learning<text:s/>Programme<text:s/>(4.2).<text:s/>In<text:s/>parallel,<text:s/>some<text:s/>indicators<text:s/>(e.g.<text:s/>4.7<text:s/>on<text:s/>supportive<text:s/>supervision<text:s/>training)<text:s/>were<text:s/>formally<text:s/>dropped<text:s/>following<text:s/>scope<text:s/>changes,<text:s/>reflecting<text:s/>a<text:s/>shift<text:s/>away<text:s/>from<text:s/>stand-alone<text:s/>capacity-building<text:s/>activities<text:s/>towards<text:s/>more<text:s/>integrated<text:s/>or<text:s/>partner-led<text:s/>approaches.</text:span></text:p>
      <text:p text:style-name="P341"><text:span text:style-name="T341_1">Despite<text:s/>this,<text:s/>a<text:s/>number<text:s/>of<text:s/>Output<text:s/>4<text:s/>components<text:s/>that<text:s/>were<text:s/>either<text:s/>lower<text:s/>cost,<text:s/>already<text:s/>embedded,<text:s/>or<text:s/>aligned<text:s/>with<text:s/>community<text:s/>structures</text:span><text:span text:style-name="T341_2">,<text:s/></text:span><text:span text:style-name="T341_3">such<text:s/>as<text:s/>mentoring,<text:s/>School<text:s/>Management<text:s/>Committee<text:s/>training,<text:s/>and<text:s/>support<text:s/>to<text:s/>Payam<text:s/>Education<text:s/>Supervisors</text:span><text:span text:style-name="T341_4">,<text:s/></text:span><text:span text:style-name="T341_5">continued<text:s/>to<text:s/>deliver<text:s/>strongly<text:s/>and<text:s/>in<text:s/>several<text:s/>cases<text:s/>exceeded<text:s/>targets.<text:s/>Overall,<text:s/>the<text:s/>pattern<text:s/>reflects<text:s/>adaptive<text:s/>programme<text:s/>management<text:s/>in<text:s/>a<text:s/>highly<text:s/>resource-constrained<text:s/>and<text:s/>fragile<text:s/>context,<text:s/>where<text:s/>trade-offs<text:s/>were<text:s/>made<text:s/>to<text:s/>prioritise<text:s/>scale,<text:s/>continuity<text:s/>of<text:s/>support<text:s/>to<text:s/>learners,<text:s/>and<text:s/>value<text:s/>for<text:s/>money,<text:s/>albeit<text:s/>at<text:s/>the<text:s/>expense<text:s/>of<text:s/>some<text:s/>planned<text:s/>quality<text:s/>and<text:s/>systems-strengthening<text:s/>interventions.</text:span></text:p>
      <text:p text:style-name="P342"><text:span text:style-name="T342_1">This<text:s/>component<text:s/></text:span><text:span text:style-name="T342_2">is</text:span><text:span text:style-name="T342_3"><text:s/>reflected<text:s/>in<text:s/></text:span><text:span text:style-name="T342_4">this</text:span><text:span text:style-name="T342_5"><text:s/>PCR<text:s/>despite<text:s/>the<text:s/></text:span><text:span text:style-name="T342_6">output<text:s/>having<text:s/>been<text:s/>discontinued</text:span><text:span text:style-name="T342_7">.</text:span></text:p>
      <table:table table:style-name="Table10"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row table:style-name="Row57">
          <table:table-cell table:style-name="Cell195">
            <text:p text:style-name="P343"><text:span text:style-name="T343_1">Output<text:s/>Number<text:s/>and<text:s/>Title  </text:span></text:p>
          </table:table-cell>
          <table:table-cell table:style-name="Cell196" table:number-columns-spanned="4">
            <text:p text:style-name="P344"><text:span text:style-name="T344_1">Output<text:s/>5:<text:s/></text:span><text:span text:style-name="T344_2">Building<text:s/>a<text:s/>knowledge<text:s/>base<text:s/>for<text:s/>support<text:s/>to<text:s/>girls’<text:s/>education.</text:span><text:span text:style-name="T344_3"> </text:span></text:p>
          </table:table-cell>
          <table:covered-table-cell/>
          <table:covered-table-cell/>
          <table:covered-table-cell/>
        </table:table-row>
        <table:table-row table:style-name="Row58">
          <table:table-cell table:style-name="Cell197">
            <text:p text:style-name="P345"><text:span text:style-name="T345_1">Output<text:s/>Score  </text:span></text:p>
          </table:table-cell>
          <table:table-cell table:style-name="Cell198" table:number-columns-spanned="4">
            <text:p text:style-name="P346"><text:span text:style-name="T346_1">A</text:span></text:p>
          </table:table-cell>
          <table:covered-table-cell/>
          <table:covered-table-cell/>
          <table:covered-table-cell/>
        </table:table-row>
        <table:table-row table:style-name="Row59">
          <table:table-cell table:style-name="Cell199">
            <text:p text:style-name="P347"><text:span text:style-name="T347_1">Impact<text:s/>weighting<text:s/>(%) </text:span></text:p>
          </table:table-cell>
          <table:table-cell table:style-name="Cell200" table:number-columns-spanned="2">
            <text:p text:style-name="P348"><text:span text:style-name="T348_1"> </text:span><text:span text:style-name="T348_2">20%</text:span></text:p>
          </table:table-cell>
          <table:covered-table-cell/>
          <table:table-cell table:style-name="Cell201">
            <text:p text:style-name="P349"><text:span text:style-name="T349_1">Impact<text:s/>weighting<text:s/>revised<text:s/>since<text:s/>last<text:s/>AR? </text:span></text:p>
          </table:table-cell>
          <table:table-cell table:style-name="Cell202">
            <text:p text:style-name="P350"><text:span text:style-name="T350_1"><text:s/>No</text:span></text:p>
          </table:table-cell>
        </table:table-row>
        <table:table-row table:style-name="Row60">
          <table:table-cell table:style-name="Cell203" table:number-columns-spanned="5">
            <text:p text:style-name="P351"><text:span text:style-name="T351_1"> </text:span></text:p>
            <text:p text:style-name="P352"><text:span text:style-name="T352_1"> </text:span></text:p>
          </table:table-cell>
          <table:covered-table-cell/>
          <table:covered-table-cell/>
          <table:covered-table-cell/>
          <table:covered-table-cell/>
        </table:table-row>
        <table:table-row table:style-name="Row61">
          <table:table-cell table:style-name="Cell204" table:number-columns-spanned="2">
            <text:p text:style-name="P353"><text:span text:style-name="T353_1">Output Indicator  </text:span></text:p>
          </table:table-cell>
          <table:covered-table-cell/>
          <table:table-cell table:style-name="Cell205">
            <text:p text:style-name="P354"><text:span text:style-name="T354_1">Starting<text:s/>Target</text:span><text:span text:style-name="T354_2"> </text:span></text:p>
          </table:table-cell>
          <table:table-cell table:style-name="Cell206">
            <text:p text:style-name="P355"><text:span text:style-name="T355_1">Final Logframe Target </text:span></text:p>
          </table:table-cell>
          <table:table-cell table:style-name="Cell207">
            <text:p text:style-name="P356"><text:span text:style-name="T356_1">Final<text:s/>Result Achieved </text:span></text:p>
          </table:table-cell>
        </table:table-row>
        <table:table-row table:style-name="Row62">
          <table:table-cell table:style-name="Cell208" table:number-columns-spanned="2">
            <text:p text:style-name="P357"><text:span text:style-name="T357_1">5.1 Number<text:s/>of<text:s/>final<text:s/>drafts<text:s/>of<text:s/>studies<text:s/>shared<text:s/>with<text:s/>donors. </text:span></text:p>
          </table:table-cell>
          <table:covered-table-cell/>
          <table:table-cell table:style-name="Cell209">
            <text:p text:style-name="P358"><text:span text:style-name="T358_1"> </text:span><text:span text:style-name="T358_2">17</text:span><text:span text:style-name="T358_3"> </text:span></text:p>
          </table:table-cell>
          <table:table-cell table:style-name="Cell210">
            <text:p text:style-name="P359"><text:span text:style-name="T359_1">12 </text:span></text:p>
          </table:table-cell>
          <table:table-cell table:style-name="Cell211">
            <text:p text:style-name="P360"><text:span text:style-name="T360_1"> </text:span><text:span text:style-name="T360_2">12</text:span></text:p>
          </table:table-cell>
        </table:table-row>
        <table:table-row table:style-name="Row63">
          <table:table-cell table:style-name="Cell212" table:number-columns-spanned="2">
            <text:p text:style-name="P361"><text:span text:style-name="T361_1">5.1B Number<text:s/>of<text:s/>substantial<text:s/>reviews required for<text:s/>products<text:s/>sent<text:s/>to<text:s/>FCDO </text:span></text:p>
          </table:table-cell>
          <table:covered-table-cell/>
          <table:table-cell table:style-name="Cell213">
            <text:p text:style-name="P362"><text:span text:style-name="T362_1">5 </text:span></text:p>
          </table:table-cell>
          <table:table-cell table:style-name="Cell214">
            <text:p text:style-name="P363"><text:span text:style-name="T363_1">10 </text:span></text:p>
          </table:table-cell>
          <table:table-cell table:style-name="Cell215">
            <text:p text:style-name="P364"><text:span text:style-name="T364_1"> </text:span><text:span text:style-name="T364_2">10</text:span></text:p>
          </table:table-cell>
        </table:table-row>
        <table:table-row table:style-name="Row64">
          <table:table-cell table:style-name="Cell216" table:number-columns-spanned="2">
            <text:p text:style-name="P365"><text:span text:style-name="T365_1">5.2 %<text:s/>of<text:s/>schools<text:s/>reporting<text:s/>regular<text:s/>attendance<text:s/>through<text:s/>SAMS </text:span></text:p>
          </table:table-cell>
          <table:covered-table-cell/>
          <table:table-cell table:style-name="Cell217">
            <text:p text:style-name="P366"><text:span text:style-name="T366_1">81.61% </text:span></text:p>
          </table:table-cell>
          <table:table-cell table:style-name="Cell218">
            <text:p text:style-name="P367"><text:span text:style-name="T367_1">97% </text:span></text:p>
          </table:table-cell>
          <table:table-cell table:style-name="Cell219">
            <text:p text:style-name="P368"><text:span text:style-name="T368_1"> </text:span><text:span text:style-name="T368_2">95%</text:span></text:p>
          </table:table-cell>
        </table:table-row>
        <table:table-row table:style-name="Row65">
          <table:table-cell table:style-name="Cell220" table:number-columns-spanned="2">
            <text:p text:style-name="P369"><text:span text:style-name="T369_1">5.3 Number<text:s/>of<text:s/>research<text:s/>sharing/dissemination<text:s/>meetings<text:s/>held<text:s/>by<text:s/>M&amp;E<text:s/>Technical<text:s/>Working<text:s/>Group<text:s/>(TWG) </text:span></text:p>
          </table:table-cell>
          <table:covered-table-cell/>
          <table:table-cell table:style-name="Cell221">
            <text:p text:style-name="P370"><text:span text:style-name="T370_1">8 </text:span></text:p>
          </table:table-cell>
          <table:table-cell table:style-name="Cell222">
            <text:p text:style-name="P371"><text:span text:style-name="T371_1">12</text:span></text:p>
          </table:table-cell>
          <table:table-cell table:style-name="Cell223">
            <text:p text:style-name="P372"><text:span text:style-name="T372_1">11</text:span></text:p>
          </table:table-cell>
        </table:table-row>
      </table:table>
      <text:p text:style-name="P373"><text:span text:style-name="T373_1"> </text:span></text:p>
      <text:p text:style-name="P374"><text:span text:style-name="T374_1">Briefly<text:s/>describe<text:s/>the<text:s/>output’s<text:s/>activities and<text:s/>achievements<text:s/>during<text:s/>its lifetime<text:s/>and provide<text:s/>supporting<text:s/>narrative<text:s/>for<text:s/>the<text:s/>score.</text:span><text:span text:style-name="T374_2"><text:s/></text:span></text:p>
      <text:p text:style-name="P375"><text:span text:style-name="T375_1">This<text:s/>output<text:s/>substantially<text:s/>strengthened<text:s/>the<text:s/>education<text:s/>evidence<text:s/>base<text:s/>in<text:s/>South<text:s/>Sudan.<text:s/>GESS<text:s/>produced<text:s/>the<text:s/>expected<text:s/>number<text:s/>of<text:s/>studies<text:s/>and<text:s/>review<text:s/>products,<text:s/>maintained<text:s/>high<text:s/>reporting<text:s/>and<text:s/>review<text:s/>discipline,<text:s/>and<text:s/>developed<text:s/>SAMS<text:s/>into<text:s/>a<text:s/>near<text:s/>real-time<text:s/>education<text:s/>management<text:s/>and<text:s/>attendance<text:s/>monitoring<text:s/>tool<text:s/>used<text:s/>by<text:s/>national<text:s/>and<text:s/>subnational<text:s/>actors.<text:s/>The<text:s/>system<text:s/>captured<text:s/>and<text:s/>disaggregated<text:s/>records<text:s/>for<text:s/>more<text:s/>than<text:s/>3.5<text:s/>million<text:s/>learners,<text:s/>improved<text:s/>timeliness<text:s/>of<text:s/>cash<text:s/>transfer<text:s/>payments,<text:s/>and<text:s/>enabled<text:s/>better<text:s/>targeting,<text:s/>monitoring<text:s/>and<text:s/>planning.<text:s/>The<text:s/>output<text:s/>also<text:s/>introduced<text:s/>disability-disaggregated<text:s/>data<text:s/>through<text:s/>the<text:s/>Washington<text:s/>Group<text:s/>Questions,<text:s/>representing<text:s/>an<text:s/>important<text:s/>step<text:s/>forward<text:s/>for<text:s/>inclusive<text:s/>education<text:s/>planning. <text:s/> <text:s/> </text:span></text:p>
      <text:p text:style-name="P376"><text:span text:style-name="T376_1">The<text:s/>main<text:s/>shortfall<text:s/>was<text:s/>that<text:s/>regular<text:s/>attendance<text:s/>reporting<text:s/>through<text:s/>SAMS<text:s/>reached<text:s/>95%,<text:s/>just<text:s/>below<text:s/>the<text:s/>97%<text:s/>target.<text:s/>In<text:s/>context,<text:s/>that<text:s/>is<text:s/>still<text:s/>a<text:s/>strong<text:s/>result<text:s/>in<text:s/>a<text:s/>country<text:s/>with<text:s/>poor<text:s/>connectivity,<text:s/>insecurity<text:s/>and<text:s/>recurrent<text:s/>climate<text:s/>shocks.<text:s/>The<text:s/>output<text:s/>also<text:s/>generated<text:s/>broader<text:s/>adaptive<text:s/>management<text:s/>value,<text:s/>including<text:s/>heat<text:s/>mapping,<text:s/>weekly<text:s/>operational<text:s/>updates,<text:s/>and<text:s/>evidence<text:s/>that<text:s/>allowed<text:s/>the<text:s/>programme<text:s/>to<text:s/>revise<text:s/>milestones<text:s/>and<text:s/>reposition<text:s/>activities<text:s/>during<text:s/>crises.<text:s/></text:span></text:p>
      <text:p text:style-name="P377"><text:span text:style-name="T377_1">Due<text:s/>to<text:s/>budget<text:s/>cuts<text:s/>in<text:s/>Year<text:s/>6,<text:s/>most<text:s/>research<text:s/>and<text:s/>quality-focused<text:s/>activities<text:s/>were<text:s/>paused,<text:s/>limiting<text:s/>the<text:s/>programme’s<text:s/>ability<text:s/>to<text:s/>measure<text:s/>learning<text:s/>outcomes<text:s/>and<text:s/>improve<text:s/>teaching<text:s/>practices.</text:span><text:span text:style-name="T377_2"><text:s/></text:span><text:span text:style-name="T377_3">Given<text:s/>very<text:s/>strong<text:s/>performance<text:s/></text:span><text:span text:style-name="T377_4">until<text:s/>activities<text:s/>were<text:s/>paused<text:s/>in<text:s/>Year<text:s/>6,<text:s/>and<text:s/>with<text:s/>only<text:s/></text:span><text:span text:style-name="T377_5">one<text:s/>indicator<text:s/>slightly<text:s/>below<text:s/>target,<text:s/>A-<text:s/>is<text:s/>a<text:s/>fair<text:s/>score. <text:s/> </text:span></text:p>
      <text:p text:style-name="P378"><text:span text:style-name="T378_1">Lessons<text:s/>learned through<text:s/>this<text:s/>output, and<text:s/>recommendations for future<text:s/>programming</text:span></text:p>
      <text:p text:style-name="P379"><text:span text:style-name="T379_1">A<text:s/>core<text:s/>lesson<text:s/>is<text:s/>that<text:s/>high-quality,<text:s/>usable<text:s/>data<text:s/>systems<text:s/>are<text:s/>possible<text:s/>in<text:s/>fragile<text:s/>settings<text:s/>if<text:s/>they<text:s/>are<text:s/>designed<text:s/>for<text:s/>low<text:s/>connectivity<text:s/>and<text:s/>linked<text:s/>directly<text:s/>to<text:s/>operational<text:s/>decisions.<text:s/>SAMS<text:s/>worked<text:s/>because<text:s/>it<text:s/>was<text:s/>not<text:s/>a<text:s/>parallel<text:s/>academic<text:s/>exercise;<text:s/>it<text:s/>directly<text:s/>informed<text:s/>attendance<text:s/>monitoring,<text:s/>transfers,<text:s/>grants<text:s/>and<text:s/>planning.<text:s/>Future<text:s/>programmes<text:s/>should<text:s/>continue<text:s/>this<text:s/>practical,<text:s/>decision-oriented<text:s/>model. <text:s/> </text:span></text:p>
      <text:p text:style-name="P380"><text:span text:style-name="T380_1">Despite<text:s/>this<text:s/>success,<text:s/>the<text:s/>suspension<text:s/>of<text:s/>core<text:s/>research<text:s/>and<text:s/>teacher<text:s/>quality<text:s/>initiatives<text:s/>in<text:s/>Year<text:s/>6<text:s/>narrowed<text:s/>the<text:s/>programme’s<text:s/>focus<text:s/>to<text:s/>access<text:s/>and<text:s/>parity<text:s/>indicators,<text:s/>leaving<text:s/>gaps<text:s/>in<text:s/>understanding<text:s/>educational<text:s/>quality.<text:s/>Future<text:s/>efforts<text:s/>under<text:s/>Education<text:s/>for<text:s/>All<text:s/>South<text:s/>Sudan<text:s/>(EFASS)<text:s/>must<text:s/>restore<text:s/>robust<text:s/>research<text:s/>and<text:s/>learning<text:s/>functions<text:s/>to<text:s/>inform<text:s/>policy<text:s/>and<text:s/>embed<text:s/>continuous<text:s/>improvement.</text:span></text:p>
      <text:p text:style-name="P381"><text:span text:style-name="T381_1">Future<text:s/>programming<text:s/>should<text:s/>also<text:s/>deepen<text:s/>government<text:s/>ownership<text:s/>and<text:s/>last-mile<text:s/>functionality.<text:s/>The<text:s/>next<text:s/>step<text:s/>is<text:s/>less<text:s/>about<text:s/>producing<text:s/>more<text:s/>data<text:s/>and<text:s/>more<text:s/>about<text:s/>equipping<text:s/>schools<text:s/>and<text:s/>local<text:s/>officials<text:s/>to<text:s/>use<text:s/>it<text:s/>routinely,<text:s/>including<text:s/>for<text:s/>disability-responsive<text:s/>planning,<text:s/>budgeting<text:s/>and<text:s/>service<text:s/>referrals.<text:s/>Investment<text:s/>in<text:s/>user<text:s/>experience,<text:s/>devices<text:s/>and<text:s/>local<text:s/>capacity<text:s/>would<text:s/>help<text:s/>convert<text:s/>a<text:s/>strong<text:s/>data<text:s/>platform<text:s/>into<text:s/>a<text:s/>more<text:s/>fully<text:s/>institutionalised<text:s/>system. </text:span></text:p>
      <text:p text:style-name="P382"/>
      <text:p text:style-name="P383"><text:span text:style-name="T383_1">D:<text:s/>Value<text:s/>for<text:s/>Money<text:s/></text:span></text:p>
      <text:p text:style-name="P384"/>
      <text:p text:style-name="P385"><text:span text:style-name="T385_1"> </text:span><text:span text:style-name="T385_2">VfM<text:s/>performance<text:s/>compared<text:s/>to<text:s/>the<text:s/>original<text:s/>VfM<text:s/>proposition<text:s/>in<text:s/>the<text:s/>business<text:s/>case </text:span><text:span text:style-name="T385_3"> </text:span></text:p>
      <text:p text:style-name="P386"><text:span text:style-name="T386_1">The<text:s/>original<text:s/>Business<text:s/>Case<text:s/>for<text:s/>GESS<text:s/>2<text:s/>set<text:s/>out<text:s/>an<text:s/>ambitious<text:s/>VfM<text:s/>proposition:<text:s/>to<text:s/>deliver<text:s/>largescale<text:s/>improvements<text:s/>in<text:s/>girls’<text:s/>enrolment,<text:s/>retention,<text:s/>and<text:s/>attainment<text:s/>in<text:s/>a<text:s/>fragile<text:s/>and<text:s/>conflict</text:span><text:span text:style-name="T386_2"><text:s/></text:span><text:span text:style-name="T386_3">affected<text:s/>setting,<text:s/>primarily<text:s/>through<text:s/>demand</text:span><text:span text:style-name="T386_4"><text:s/></text:span><text:span text:style-name="T386_5">side<text:s/>interventions<text:s/>(cash<text:s/>transfers<text:s/>and<text:s/>behaviour<text:s/>change),<text:s/>complemented<text:s/>by<text:s/>capitation<text:s/>grants<text:s/>and<text:s/>system<text:s/>strengthening.<text:s/>VfM<text:s/>was<text:s/>expected<text:s/>to<text:s/>be<text:s/>achieved<text:s/>through<text:s/>scale,<text:s/>standardised<text:s/>delivery<text:s/>models,<text:s/>and<text:s/>progressive<text:s/>strengthening<text:s/>of<text:s/>national<text:s/>systems,<text:s/>with<text:s/>an<text:s/>aspirational<text:s/>metric<text:s/>of<text:s/>cost<text:s/>per<text:s/>additional<text:s/>year<text:s/>of<text:s/>schooling.</text:span></text:p>
      <text:p text:style-name="P387"><text:span text:style-name="T387_1">Over<text:s/>the<text:s/>life<text:s/>of<text:s/>the<text:s/>programme<text:s/>(2019–2026),<text:s/>GESS2<text:s/>performed<text:s/>strongly<text:s/>against<text:s/>this<text:s/></text:span><text:span text:style-name="T387_2">goal</text:span><text:span text:style-name="T387_3">,<text:s/>despite<text:s/>severe<text:s/>external<text:s/>shocks<text:s/>and<text:s/>repeated<text:s/>funding<text:s/>adjustments<text:s/>that<text:s/>materially<text:s/>altered<text:s/>cost<text:s/>drivers<text:s/>and<text:s/>delivery<text:s/>assumptions.<text:s/>While<text:s/>precise<text:s/>unit<text:s/>cost</text:span><text:span text:style-name="T387_4"><text:s/></text:span><text:span text:style-name="T387_5">effectiveness<text:s/>(e.g.<text:s/>cost<text:s/>per<text:s/>additional<text:s/></text:span><text:span text:style-name="T387_6">education<text:s/></text:span><text:span text:style-name="T387_7">year)<text:s/>could<text:s/>not<text:s/>be<text:s/>robustly<text:s/>calculated</text:span><text:span text:style-name="T387_8"><text:s/></text:span><text:span text:style-name="T387_9">due<text:s/>to<text:s/>the<text:s/>absence<text:s/>of<text:s/>a<text:s/>R</text:span><text:span text:style-name="T387_10">andomised<text:s/></text:span><text:span text:style-name="T387_11">C</text:span><text:span text:style-name="T387_12">ontrol<text:s/></text:span><text:span text:style-name="T387_13">T</text:span><text:span text:style-name="T387_14">rial</text:span><text:span text:style-name="T387_15">,<text:s/>the<text:s/>multicomponent<text:s/>nature<text:s/>of<text:s/>the<text:s/>programme,<text:s/>and<text:s/>repeated<text:s/>disruptions</text:span><text:span text:style-name="T387_16">,<text:s/></text:span><text:span text:style-name="T387_17">the<text:s/>programme<text:s/>demonstrates<text:s/>strong<text:s/>VfM<text:s/>across<text:s/>economy,<text:s/>efficiency,<text:s/>effectiveness,<text:s/>equity<text:s/>and<text:s/>overall<text:s/>cost</text:span><text:span text:style-name="T387_18"><text:s/></text:span><text:span text:style-name="T387_19">effectiveness.</text:span></text:p>
      <text:p text:style-name="P388"><text:span text:style-name="T388_1">GESS2<text:s/>demonstrated<text:s/>good<text:s/></text:span><text:span text:style-name="T388_2">economy</text:span><text:span text:style-name="T388_3"><text:s/>in<text:s/>procurement<text:s/>and<text:s/>input<text:s/>costs<text:s/>throughout<text:s/>implementation.<text:s/>Major<text:s/>cost<text:s/>drivers</text:span><text:span text:style-name="T388_4"><text:s/>(</text:span><text:span text:style-name="T388_5">cash<text:s/>transfers,<text:s/>capitation<text:s/>grants,<text:s/>partner<text:s/>delivery<text:s/>costs,<text:s/>and<text:s/>payment<text:s/>systems</text:span><text:span text:style-name="T388_6">)<text:s/></text:span><text:span text:style-name="T388_7">were<text:s/>actively<text:s/>benchmarked<text:s/>and<text:s/>adjusted<text:s/>in<text:s/>response<text:s/>to<text:s/>inflation,<text:s/>currency<text:s/>depreciation,<text:s/>and<text:s/>access<text:s/>constraints.<text:s/>The<text:s/>programme<text:s/>adapted<text:s/>transfer<text:s/>values<text:s/>through<text:s/>regular<text:s/>market<text:s/>analysis<text:s/>and<text:s/>progressively<text:s/>reduced<text:s/>administrative<text:s/>costs,<text:s/>notably<text:s/>through<text:s/>outsourcing<text:s/>cash<text:s/>transfer<text:s/>payments<text:s/>to<text:s/>competitively<text:s/>procured<text:s/>financial<text:s/>service<text:s/>providers.<text:s/>System<text:s/>investments<text:s/>(such<text:s/>as<text:s/>SAMS)<text:s/>represented<text:s/>upfront<text:s/>costs<text:s/>but<text:s/>reduced<text:s/>long</text:span><text:span text:style-name="T388_8"><text:s/></text:span><text:span text:style-name="T388_9">term<text:s/>transaction<text:s/>and<text:s/>verification<text:s/>costs.</text:span></text:p>
      <text:p text:style-name="P389"><text:span text:style-name="T389_1">Efficiency</text:span><text:span text:style-name="T389_2"><text:s/>gains<text:s/>were<text:s/>a<text:s/>core<text:s/>feature<text:s/>of<text:s/>delivery.<text:s/>Compared<text:s/>to<text:s/>GESS<text:s/>1,<text:s/>GESS<text:s/>2<text:s/>achieved<text:s/>a<text:s/>significant<text:s/>scaleup<text:s/>in<text:s/>coverage<text:s/>with<text:s/>improved<text:s/>cost<text:s/>control.<text:s/>Cash<text:s/>transfer<text:s/>delivery<text:s/>efficiency<text:s/>improved<text:s/>materially<text:s/>over<text:s/>time,<text:s/>with<text:s/>indirect<text:s/>costs<text:s/>reduced<text:s/>from<text:s/>early</text:span><text:span text:style-name="T389_3"><text:s/></text:span><text:span text:style-name="T389_4">phase<text:s/>levels<text:s/>as<text:s/>systems<text:s/>matured<text:s/>and<text:s/>coverage<text:s/>expanded.<text:s/>State<text:s/>Anchors<text:s/>consistently<text:s/>met<text:s/>non</text:span><text:span text:style-name="T389_5"><text:s/></text:span><text:span text:style-name="T389_6">direct<text:s/>cost<text:s/>targets<text:s/>while<text:s/>maintaining<text:s/>national<text:s/>coverage.<text:s/>Although<text:s/>efficiency<text:s/>was<text:s/>negatively<text:s/>affected<text:s/>in<text:s/>later<text:s/>years<text:s/>by<text:s/>budget<text:s/>reductions<text:s/>and<text:s/>narrowing<text:s/>of<text:s/>eligible<text:s/>cohorts,<text:s/>these<text:s/>impacts<text:s/>were<text:s/>driven<text:s/>by<text:s/>external<text:s/>funding<text:s/>constraints<text:s/>rather<text:s/>than<text:s/>operational<text:s/>inefficiency.</text:span><text:span text:style-name="T389_7"><text:s/></text:span><text:span text:style-name="T389_8">Enrolment</text:span><text:span text:style-name="T389_9"><text:s/></text:span><text:span text:style-name="T389_10">had<text:s/>a<text:s/>positive<text:s/>but<text:s/>nuanced<text:s/>impact<text:s/>on</text:span><text:span text:style-name="T389_11"><text:s/>efficiency.<text:s/>Higher<text:s/></text:span><text:span text:style-name="T389_12">enrolment<text:s/>improved<text:s/>efficiency<text:s/>by<text:s/>enabling<text:s/>economies<text:s/>of<text:s/>scale.<text:s/>As<text:s/>coverage<text:s/>expanded<text:s/>particularly<text:s/>in<text:s/>the<text:s/>early<text:s/>years<text:s/>fixed<text:s/>and<text:s/></text:span><text:span text:style-name="T389_13">indirect<text:s/>costs<text:s/>were<text:s/>spread<text:s/>across<text:s/>more<text:s/>beneficiaries,<text:s/>contributing<text:s/>to<text:s/>lower<text:s/>unit<text:s/>costs<text:s/>and<text:s/>improved<text:s/>cash<text:s/>transfer<text:s/>delivery<text:s/>efficiency.<text:s/>Later<text:s/>declines<text:s/>in<text:s/>enrolment<text:s/></text:span><text:span text:style-name="T389_14">reduced<text:s/>efficiency<text:s/>gains<text:s/>as<text:s/>shrinking<text:s/>beneficiary<text:s/>numbers<text:s/>from<text:s/>2022<text:s/>onwards</text:span><text:span text:style-name="T389_15"><text:s/>meant<text:s/>costs<text:s/>were<text:s/>spread<text:s/>over<text:s/>fewer<text:s/>learners.</text:span></text:p>
      <text:p text:style-name="P390"><text:span text:style-name="T390_1">Effectiveness</text:span><text:span text:style-name="T390_2"><text:s/>is<text:s/>strongly<text:s/>evidenced<text:s/>through<text:s/>independent<text:s/>analysis<text:s/>and<text:s/>programme<text:s/>data.<text:s/>Econometric<text:s/>studies<text:s/></text:span><text:span text:style-name="T390_3"><text:note text:note-class="footnote"><text:note-citation/><text:note-body><text:p text:style-name="P391"><text:span text:style-name="T391_1"><text:s/></text:span><text:span text:style-name="T391_2">Capitation<text:s/>Grants<text:s/>Impact<text:s/>study<text:s/>report<text:s/></text:span><text:span text:style-name="T391_3">June<text:s/>2023</text:span></text:p><text:p text:style-name="P392"><text:span text:style-name="T392_1">Impact<text:s/>study<text:s/>of<text:s/>the<text:s/></text:span><text:span text:style-name="T392_2">Cash<text:s/>Transfer</text:span><text:span text:style-name="T392_3"><text:s/></text:span><text:span text:style-name="T392_4">research<text:s/>design<text:s/>September<text:s/>2022</text:span></text:p></text:note-body></text:note></text:span><text:span text:style-name="T392_5">demonstrated<text:s/>7–8%<text:s/>increases<text:s/>in<text:s/>enrolment<text:s/>associated<text:s/>with<text:s/>capitation<text:s/>grants<text:s/>and<text:s/>8–9%<text:s/>increases<text:s/>linked<text:s/>to<text:s/>cash<text:s/>transfers,<text:s/>providing<text:s/>credible<text:s/>causal<text:s/>evidence<text:s/>that<text:s/>programme<text:s/>inputs<text:s/>translated<text:s/>into<text:s/>outcomes.<text:s/>Behaviour<text:s/>change<text:s/>communication,<text:s/>delivered<text:s/>primarily<text:s/>through<text:s/>radio,<text:s/>generated<text:s/>particularly<text:s/>high<text:s/>returns<text:s/>relative<text:s/>to<text:s/>cost,<text:s/>significantly<text:s/>increasing<text:s/>the<text:s/>likelihood<text:s/>of<text:s/>girls’<text:s/>enrolment.<text:s/>The<text:s/>programme<text:s/>achieved<text:s/>or<text:s/>exceeded<text:s/>most<text:s/>outcome<text:s/>targets<text:s/>despite<text:s/>prolonged<text:s/>school<text:s/>closures,<text:s/>conflict,<text:s/>and<text:s/>climate<text:s/>shocks.</text:span></text:p>
      <text:p text:style-name="P393"><text:span text:style-name="T393_1">Equity</text:span><text:span text:style-name="T393_2"><text:s/>was<text:s/>central<text:s/>to<text:s/>GESS2’s<text:s/>VfM<text:s/>proposition<text:s/>and<text:s/>delivery.<text:s/>Resources<text:s/>were<text:s/>deliberately<text:s/>targeted<text:s/>toward<text:s/>girls<text:s/>and<text:s/>children<text:s/>with<text:s/>disabilities,<text:s/>reaching<text:s/>over<text:s/>1.3<text:s/>million<text:s/>beneficiaries,<text:s/>with<text:s/>inclusion<text:s/>expanded<text:s/>over<text:s/>time<text:s/>to<text:s/>boys<text:s/>with<text:s/>disabilities<text:s/>in<text:s/>recognition<text:s/>of<text:s/>intersecting<text:s/>vulnerabilities.<text:s/>Delivery<text:s/>remained<text:s/>geographically<text:s/>balanced<text:s/>across<text:s/>states<text:s/>and<text:s/>counties,<text:s/>even<text:s/>where<text:s/>unit<text:s/>costs<text:s/>were<text:s/>higher<text:s/>due<text:s/>to<text:s/>insecurity<text:s/>or<text:s/>remoteness.<text:s/>This<text:s/>focus<text:s/>ensured<text:s/>that<text:s/>programme<text:s/>benefits<text:s/>accrued<text:s/>disproportionately<text:s/>to<text:s/>the<text:s/>most<text:s/>marginalised,<text:s/>strengthening<text:s/>VfM<text:s/>from<text:s/>an<text:s/>equity<text:s/>perspective.</text:span></text:p>
      <text:p text:style-name="P394"><text:span text:style-name="T394_1">Cost</text:span><text:span text:style-name="T394_2"><text:s/></text:span><text:span text:style-name="T394_3">effectiveness</text:span></text:p>
      <text:p text:style-name="P395"><text:span text:style-name="T395_1">The<text:s/>Business<text:s/>Case<text:s/>recognised<text:s/>that<text:s/>measuring<text:s/>precise<text:s/></text:span><text:span text:style-name="T395_2">cost</text:span><text:span text:style-name="T395_3"><text:s/></text:span><text:span text:style-name="T395_4">effectiveness</text:span><text:span text:style-name="T395_5"><text:s/>would<text:s/>be<text:s/>challenging<text:s/>in<text:s/>the<text:s/>South<text:s/>Sudan<text:s/>context.<text:s/>While<text:s/>the<text:s/>original<text:s/>cost</text:span><text:span text:style-name="T395_6"><text:s/></text:span><text:span text:style-name="T395_7">effectiveness<text:s/>indicator<text:s/>could<text:s/>not<text:s/>be<text:s/>robustly<text:s/>calculated,<text:s/>the<text:s/>programme</text:span><text:span text:style-name="T395_8"><text:s/>looked<text:s/>at<text:s/>different<text:s/>types<text:s/>of<text:s/>evidence<text:s/>together.<text:s/>It<text:s/>combined<text:s/>how<text:s/>effectively<text:s/>it<text:s/>delivered<text:s/>outputs,<text:s/>whether<text:s/>it<text:s/>made<text:s/>a<text:s/>positive<text:s/>impact,<text:s/>and<text:s/>how<text:s/>many<text:s/>people<text:s/></text:span><text:span text:style-name="T395_9">were</text:span><text:span text:style-name="T395_10"><text:s/>reached<text:s/>(its<text:s/>scale),<text:s/>to<text:s/>form<text:s/>an<text:s/>overall<text:s/>judgement<text:s/>about<text:s/>its<text:s/>value.<text:s/></text:span><text:span text:style-name="T395_11">Taken<text:s/>together,<text:s/>these<text:s/>demonstrate<text:s/>that<text:s/>GESS2<text:s/>delivered<text:s/>substantial<text:s/>outcomes<text:s/>relative<text:s/>to<text:s/></text:span><text:span text:style-name="T395_12">investment<text:s/>and</text:span><text:span text:style-name="T395_13"><text:s/>compares<text:s/>favourably<text:s/>with<text:s/>similar<text:s/>education<text:s/>programmes<text:s/>in<text:s/>FCAS<text:s/>contexts.</text:span></text:p>
      <text:p text:style-name="P396"><text:span text:style-name="T396_1">GESS2<text:s/>underwent<text:s/>multiple<text:s/>formal<text:s/>contract<text:s/>amendments<text:s/>and<text:s/>extensions,<text:s/>including<text:s/>increases<text:s/>in<text:s/>total<text:s/>value<text:s/>and<text:s/>duration,<text:s/>primarily<text:s/>driven<text:s/>by<text:s/>COVID19,<text:s/>funding<text:s/>fluctuations,<text:s/>and<text:s/>the<text:s/>need<text:s/>to<text:s/>protect<text:s/>core<text:s/>outcomes<text:s/>during<text:s/>prolonged<text:s/>disruption.<text:s/>These<text:s/>changes<text:s/>required<text:s/>reprioritisation<text:s/>of<text:s/>activities<text:s/>and<text:s/>reduced<text:s/>scope<text:s/>in<text:s/>later<text:s/>years,<text:s/>which<text:s/>affected<text:s/>efficiency<text:s/>ratios<text:s/>but<text:s/>were<text:s/>justified<text:s/>to<text:s/>maintain<text:s/>effectiveness<text:s/>and<text:s/>equity<text:s/>under<text:s/>constrained<text:s/>conditions.<text:s/>VfM<text:s/>considerations<text:s/>were<text:s/>integral<text:s/>to<text:s/>all<text:s/>amendments,<text:s/>with<text:s/>resources<text:s/>progressively<text:s/>focused<text:s/>on<text:s/>the<text:s/>highest</text:span><text:span text:style-name="T396_2"><text:s/></text:span><text:span text:style-name="T396_3">impact<text:s/>interventions.</text:span></text:p>
      <text:p text:style-name="P397"><text:span text:style-name="T397_1">Overall,<text:s/>GESS2<text:s/>represents<text:s/>strong<text:s/></text:span><text:span text:style-name="T397_2">Value<text:s/>for<text:s/>Money</text:span><text:span text:style-name="T397_3"><text:s/>against<text:s/>its<text:s/>original<text:s/>Business<text:s/>Case<text:s/>proposition.<text:s/>Despite<text:s/>operating<text:s/>under<text:s/>sustained<text:s/>high<text:s/>risk<text:s/>and<text:s/>repeated<text:s/>external<text:s/>shocks,<text:s/>the<text:s/>programme<text:s/>delivered<text:s/>large</text:span><text:span text:style-name="T397_4">‑scale,<text:s/>evidence</text:span><text:span text:style-name="T397_5"><text:s/></text:span><text:span text:style-name="T397_6">backed<text:s/>outcomes<text:s/>for<text:s/>girls<text:s/>and<text:s/>children<text:s/>with<text:s/>disabilities,<text:s/>maintained<text:s/>efficiency<text:s/>under<text:s/>constraint,<text:s/>and<text:s/>prioritised<text:s/>equity<text:s/>throughout.<text:s/>While<text:s/>precise<text:s/>unit<text:s/>cost<text:s/>metrics<text:s/>were<text:s/>not<text:s/>achievable,<text:s/>the<text:s/>combination<text:s/>of<text:s/>causal<text:s/>impact<text:s/>evidence,<text:s/>scale,<text:s/>and<text:s/>adaptive<text:s/>management<text:s/>provides<text:s/>a<text:s/>compelling<text:s/>and<text:s/>credible<text:s/>VfM<text:s/>case.</text:span></text:p>
      <text:p text:style-name="P398"><text:span text:style-name="T398_1"> </text:span></text:p>
      <text:p text:style-name="P399"><text:span text:style-name="T399_1">E:<text:s/>Risk</text:span></text:p>
      <text:p text:style-name="P400"/>
      <text:p text:style-name="P401"><text:span text:style-name="T401_1">GESS2<text:s/>operated<text:s/>throughout<text:s/>its<text:s/>lifecycle<text:s/>(2019–2026)<text:s/>in<text:s/>line<text:s/>with<text:s/>FCDO’s<text:s/>high</text:span><text:span text:style-name="T401_2">-</text:span><text:span text:style-name="T401_3">risk<text:s/>tolerance<text:s/>for<text:s/>fragile<text:s/>and<text:s/>conflict</text:span><text:span text:style-name="T401_4"><text:s/></text:span><text:span text:style-name="T401_5">affected<text:s/>settings<text:s/>(FCAS).<text:s/>The<text:s/>programme’s<text:s/>residual<text:s/>risk<text:s/>exposure<text:s/>remained<text:s/>consistently<text:s/>rated<text:s/>as<text:s/>“Major”,<text:s/>reflecting<text:s/>deep</text:span><text:span text:style-name="T401_6"><text:s/></text:span><text:span text:style-name="T401_7">seated<text:s/>contextual<text:s/>risks<text:s/>in<text:s/>South<text:s/>Sudan<text:s/>rather<text:s/>than<text:s/>deficiencies<text:s/>in<text:s/>programme<text:s/>design<text:s/>or<text:s/>management.<text:s/>Delivery<text:s/>remained<text:s/>within<text:s/>risk<text:s/>appetite<text:s/>across<text:s/>the<text:s/>life<text:s/>of<text:s/>the<text:s/>programme,<text:s/>as<text:s/>evidenced<text:s/>by<text:s/>continuous<text:s/>implementation<text:s/>and<text:s/>A</text:span><text:span text:style-name="T401_8"><text:s/></text:span><text:span text:style-name="T401_9">rated<text:s/>Annual<text:s/>Reviews,<text:s/>notwithstanding<text:s/>sustained<text:s/>political,<text:s/>economic,<text:s/>security<text:s/>and<text:s/>climate<text:s/>shocks.</text:span></text:p>
      <text:p text:style-name="P402"><text:span text:style-name="T402_1">Following<text:s/>the<text:s/>programme<text:s/>closure<text:s/>a<text:s/>few<text:s/>residual<text:s/>risks<text:s/>remain<text:s/>particularly<text:s/>in<text:s/>relation<text:s/>to<text:s/>the<text:s/>potential<text:s/>loss<text:s/>or<text:s/>mismanagement<text:s/>of<text:s/>programme<text:s/>assets</text:span><text:span text:style-name="T402_2"><text:s/>as<text:s/>the</text:span><text:span text:style-name="T402_3"><text:s/>asset</text:span><text:span text:style-name="T402_4"><text:s/>disposal<text:s/></text:span><text:span text:style-name="T402_5">process<text:s/></text:span><text:span text:style-name="T402_6">experienced<text:s/>challenges<text:s/>in<text:s/>some<text:s/>areas<text:s/>notably<text:s/>Wau<text:s/>and<text:s/>Juba</text:span><text:span text:style-name="T402_7">.<text:s/>Similarly,<text:s/></text:span><text:span text:style-name="T402_8">without<text:s/>continued<text:s/>programme<text:s/>presence,<text:s/></text:span><text:span text:style-name="T402_9">accountability<text:s/>structures<text:s/>may<text:s/>weaken,<text:s/></text:span><text:span text:style-name="T402_10">reporting<text:s/>channels<text:s/>and<text:s/>oversight<text:s/>functions<text:s/>may<text:s/>reduce</text:span><text:span text:style-name="T402_11"><text:s/>visibility<text:s/>of<text:s/>safeguarding<text:s/>concerns<text:s/></text:span><text:span text:style-name="T402_12">hence<text:s/></text:span><text:span text:style-name="T402_13">weaken<text:s/>response<text:s/>mechanisms,<text:s/>increasing<text:s/>the<text:s/>likelihood<text:s/>of<text:s/>incidents<text:s/>going<text:s/>unreported<text:s/>or<text:s/>adequately<text:s/>addressed.<text:s/></text:span></text:p>
      <text:p text:style-name="P403"><text:span text:style-name="T403_1">Trends<text:s/>in<text:s/>risk<text:s/>exposure<text:s/>and<text:s/>response<text:s/>over<text:s/>the<text:s/>life<text:s/>of<text:s/>the<text:s/>programme</text:span></text:p>
      <text:p text:style-name="P404"><text:span text:style-name="T404_1">At<text:s/>inception,<text:s/>the<text:s/>principal<text:s/>risks<text:s/>were<text:s/>well<text:s/>understood<text:s/>and<text:s/>centred<text:s/>on<text:s/>insecurity,<text:s/>conflict,<text:s/>weak<text:s/>government<text:s/>capacity,<text:s/>poor<text:s/>public<text:s/>financial<text:s/>management<text:s/>(PFM),<text:s/>access<text:s/>constraints,<text:s/>and<text:s/>limited<text:s/>availability<text:s/>of<text:s/>reliable<text:s/>data.<text:s/>These<text:s/>risks<text:s/>did<text:s/>not<text:s/>reduce<text:s/>over<text:s/>time;<text:s/>instead,<text:s/>they<text:s/>evolved<text:s/>and<text:s/>compounded,<text:s/>driven<text:s/>by<text:s/>major<text:s/>external<text:s/>shocks.<text:s/>COVID19<text:s/>caused<text:s/>prolonged<text:s/>school<text:s/>closures<text:s/>and<text:s/>heightened<text:s/>protection<text:s/>risks<text:s/>for<text:s/>girls;<text:s/>macroeconomic<text:s/>instability<text:s/>and<text:s/>currency<text:s/>depreciation<text:s/>eroded<text:s/>purchasing<text:s/>power<text:s/>and<text:s/>increased<text:s/>delivery<text:s/>costs;<text:s/>recurrent<text:s/>flooding<text:s/>and<text:s/>climate</text:span><text:span text:style-name="T404_2"><text:s/></text:span><text:span text:style-name="T404_3">related<text:s/>events<text:s/>disrupted<text:s/>access;<text:s/>and<text:s/>shifting<text:s/>political<text:s/>settlements<text:s/>contributed<text:s/>to<text:s/>ongoing<text:s/>institutional<text:s/>fragility.</text:span><text:span text:style-name="T404_4"><text:s/></text:span><text:span text:style-name="T404_5">The<text:s/>school<text:s/>closures</text:span><text:span text:style-name="T404_6"><text:s/>due<text:s/>to<text:s/></text:span><text:span text:style-name="T404_7">flooding</text:span><text:span text:style-name="T404_8"><text:s/>and</text:span><text:span text:style-name="T404_9"><text:s/></text:span><text:span text:style-name="T404_10">heat<text:s/>wave</text:span><text:span text:style-name="T404_11">s</text:span><text:span text:style-name="T404_12"><text:s/>led<text:s/>to<text:s/></text:span><text:span text:style-name="T404_13">an</text:span><text:span text:style-name="T404_14"><text:s/>average<text:s/>1<text:s/>to<text:s/>2<text:s/>months<text:s/>of<text:s/>learning<text:s/></text:span><text:span text:style-name="T404_15">disruption<text:s/></text:span><text:span text:style-name="T404_16">and<text:s/>several<text:s/>schools<text:s/>inaccessible<text:s/></text:span><text:span text:style-name="T404_17">for</text:span><text:span text:style-name="T404_18"><text:s/>a<text:s/>year</text:span><text:span text:style-name="T404_19">,</text:span><text:span text:style-name="T404_20"><text:s/></text:span><text:span text:style-name="T404_21">specifically<text:s/></text:span><text:span text:style-name="T404_22">in<text:s/>flood<text:s/>prone<text:s/>locations<text:s/>of<text:s/>Jonglei,<text:s/>Lakes,<text:s/>Upper<text:s/>Nile<text:s/>and<text:s/>Unity<text:s/>state,</text:span></text:p>
      <text:p text:style-name="P405"><text:span text:style-name="T405_1">In<text:s/>response,<text:s/>the<text:s/>programme’s<text:s/>risk<text:s/>management<text:s/>approach<text:s/>evolved<text:s/>from<text:s/>mitigation<text:s/>of<text:s/>known<text:s/>risks<text:s/>to<text:s/>adaptive<text:s/>management<text:s/>of<text:s/>systemic<text:s/>uncertainty.<text:s/>Key<text:s/>responses<text:s/>included<text:s/>decentralised<text:s/>delivery<text:s/>through<text:s/>State<text:s/>Anchors,<text:s/>strong<text:s/>fiduciary<text:s/>and<text:s/>assurance<text:s/>systems,<text:s/>investment<text:s/>in<text:s/>real</text:span><text:span text:style-name="T405_2"><text:s/></text:span><text:span text:style-name="T405_3">time<text:s/>data<text:s/>(</text:span><text:span text:style-name="T405_4">School<text:s/>Attendance<text:s/>Monitoring<text:s/>System<text:s/>(</text:span><text:span text:style-name="T405_5">SAMS</text:span><text:span text:style-name="T405_6">)</text:span><text:span text:style-name="T405_7">,<text:s/>flexible<text:s/>reprioritisation<text:s/>of<text:s/>activities<text:s/>during<text:s/>budget<text:s/>fluctuations,<text:s/>and<text:s/>rapid<text:s/>adaptation<text:s/>of<text:s/>delivery<text:s/>modalities<text:s/>during<text:s/>crises<text:s/>(including<text:s/>remote<text:s/>oversight<text:s/>and<text:s/>mass<text:s/>communication<text:s/>through<text:s/>radio).<text:s/>The<text:s/>overall<text:s/>risk<text:s/>trajectory<text:s/>is<text:s/>therefore<text:s/>best<text:s/>characterised<text:s/>as<text:s/>sustained<text:s/>high<text:s/>risk<text:s/>managed<text:s/>effectively,<text:s/>rather<text:s/>than<text:s/>risk<text:s/>reduction.</text:span><text:span text:style-name="T405_8"><text:s/></text:span><text:span text:style-name="T405_9"><text:s/>Several<text:s/>explicit<text:s/>trade-offs<text:s/>were<text:s/>made<text:s/></text:span><text:span text:style-name="T405_10">i</text:span><text:span text:style-name="T405_11">n<text:s/>relation<text:s/>to<text:s/>adaptation.<text:s/></text:span><text:span text:style-name="T405_12">Expanding<text:s/>eligibility<text:s/>to<text:s/>boys<text:s/></text:span><text:span text:style-name="T405_13">with<text:s/>disabilities</text:span><text:span text:style-name="T405_14"><text:s/></text:span><text:span text:style-name="T405_15">improv</text:span><text:span text:style-name="T405_16">ed</text:span><text:span text:style-name="T405_17"><text:s/>equity<text:s/>while<text:s/>increasing<text:s/>operational<text:s/>costs,<text:s/></text:span><text:span text:style-name="T405_18">there<text:s/>was<text:s/>sustained<text:s/>service<text:s/>delivery<text:s/>where<text:s/>government<text:s/>funding<text:s/>fell<text:s/>short,<text:s/>delaying<text:s/>full<text:s/>government<text:s/>ownership<text:s/>and<text:s/></text:span><text:span text:style-name="T405_19">prioritised<text:s/>nationwide<text:s/>cash<text:s/>transfer<text:s/>delivery<text:s/>to<text:s/></text:span><text:span text:style-name="T405_20">over<text:s/>1.3m<text:s/>beneficiaries<text:s/>to<text:s/></text:span><text:span text:style-name="T405_21">protect<text:s/>access<text:s/>and<text:s/>retention,<text:s/>limiting<text:s/>progress<text:s/>on<text:s/>quality<text:s/>improvements.</text:span></text:p>
      <text:p text:style-name="P406"><text:span text:style-name="T406_1">GESS</text:span><text:span text:style-name="T406_2">2</text:span><text:span text:style-name="T406_3"><text:s/>demonstrated<text:s/>effective<text:s/>r</text:span><text:span text:style-name="T406_4">isk<text:s/>management<text:s/></text:span><text:span text:style-name="T406_5">supported<text:s/></text:span><text:span text:style-name="T406_6">by<text:s/>evidence<text:s/>in<text:s/>a)<text:s/></text:span><text:span text:style-name="T406_7">adaptive<text:s/>delivery<text:s/></text:span><text:span text:style-name="T406_8">using<text:s/>(local<text:s/>agents,<text:s/>flexible<text:s/>scheduling<text:s/>of<text:s/>payments,<text:s/>remote<text:s/>monitoring)<text:s/>maintained<text:s/>continuity<text:s/>despite<text:s/>insecurity<text:s/>and<text:s/>access<text:s/>constraints,<text:s/>b)<text:s/>active</text:span><text:span text:style-name="T406_9">ly</text:span><text:span text:style-name="T406_10"><text:s/>mitigat</text:span><text:span text:style-name="T406_11">ion<text:s/></text:span><text:span text:style-name="T406_12">(just<text:s/>in-time<text:s/></text:span><text:span text:style-name="T406_13">currency<text:s/></text:span><text:span text:style-name="T406_14">conversion</text:span><text:span text:style-name="T406_15">,<text:s/>market<text:s/>monitoring)<text:s/>protected<text:s/>programme<text:s/>value</text:span><text:span text:style-name="T406_16"><text:s/>and<text:s/>safeguarded<text:s/></text:span><text:span text:style-name="T406_17">VfM<text:s/>in<text:s/>a<text:s/></text:span><text:span text:style-name="T406_18">hyperinflationary<text:s/>environment<text:s/>and<text:s/></text:span><text:span text:style-name="T406_19">c)<text:s/></text:span><text:span text:style-name="T406_20">regular<text:s/>risk<text:s/>assessment,<text:s/>flexible<text:s/>delivery<text:s/>mechanisms,<text:s/>and<text:s/></text:span><text:span text:style-name="T406_21">robust<text:s/></text:span><text:span text:style-name="T406_22">verification<text:s/>and<text:s/>monitoring<text:s/>tools<text:s/>(SAMS,<text:s/>spot<text:s/>checks,<text:s/>digital<text:s/>onboard<text:s/>apps,<text:s/>bank<text:s/>led<text:s/>payments,<text:s/>incident<text:s/>hotlines)<text:s/>significantly<text:s/>mitigated<text:s/>risks<text:s/>of<text:s/>fraud<text:s/>and<text:s/>leakage<text:s/>in<text:s/>cash<text:s/>transfers.</text:span></text:p>
      <text:p text:style-name="P407"><text:span text:style-name="T407_1">Risk<text:s/>trends<text:s/>and<text:s/>management<text:s/>in<text:s/>the<text:s/>past<text:s/>year</text:span></text:p>
      <text:p text:style-name="P408"><text:span text:style-name="T408_1">In<text:s/>the<text:s/>final<text:s/>year,<text:s/>risk<text:s/>exposure<text:s/>remained<text:s/>high<text:s/>and</text:span><text:span text:style-name="T408_2">,</text:span><text:span text:style-name="T408_3"><text:s/>in<text:s/>some<text:s/>areas</text:span><text:span text:style-name="T408_4">,</text:span><text:span text:style-name="T408_5"><text:s/>intensified.<text:s/>Climate<text:s/>shocks<text:s/>(notably<text:s/>flooding),<text:s/>persistent<text:s/>macroeconomic<text:s/>instability,<text:s/>and<text:s/>continued<text:s/>weaknesses<text:s/>in<text:s/>government<text:s/>financing<text:s/>of<text:s/>education</text:span><text:span text:style-name="T408_6"><text:s/>-<text:s/></text:span><text:span text:style-name="T408_7">particularly<text:s/>the<text:s/>non</text:span><text:span text:style-name="T408_8">-</text:span><text:span text:style-name="T408_9">disbursement<text:s/>of<text:s/>primary<text:s/>capitation<text:s/>grants<text:s/>and<text:s/>irregular<text:s/>teacher<text:s/>salary<text:s/>payments</text:span><text:span text:style-name="T408_10"><text:s/>-<text:s/></text:span><text:span text:style-name="T408_11">continued<text:s/>to<text:s/>undermine<text:s/>education<text:s/>quality<text:s/>and<text:s/>sustainability.</text:span><text:span text:style-name="T408_12"><text:s/></text:span><text:span text:style-name="T408_13">GESS</text:span><text:span text:style-name="T408_14">2</text:span><text:span text:style-name="T408_15"><text:s/>o</text:span><text:span text:style-name="T408_16">perated<text:s/>under<text:s/>consistently<text:s/></text:span><text:span text:style-name="T408_17">“</text:span><text:span text:style-name="T408_18">Major</text:span><text:span text:style-name="T408_19">”</text:span><text:span text:style-name="T408_20"><text:s/>residual<text:s/>risk<text:s/>exposure<text:s/></text:span><text:span text:style-name="T408_21">throughout<text:s/>its<text:s/>lifetime</text:span><text:span text:style-name="T408_22">,<text:s/>reflecting<text:s/>the<text:s/>extreme<text:s/>fragility<text:s/>of<text:s/>the<text:s/>contex</text:span><text:span text:style-name="T408_23">t.<text:s/>Despite<text:s/>this</text:span><text:span text:style-name="T408_24">,</text:span><text:span text:style-name="T408_25"><text:s/>outputs<text:s/>were<text:s/>delivered<text:s/>at<text:s/>scale,<text:s/>with<text:s/>most<text:s/>targets<text:s/>met<text:s/>or<text:s/>exceeded</text:span><text:span text:style-name="T408_26"><text:s/>(</text:span><text:span text:style-name="T408_27">radio<text:s/>reach,<text:s/>enrolment<text:s/>and<text:s/>cash<text:s/>transfers)</text:span><text:span text:style-name="T408_28">,<text:s/></text:span><text:span text:style-name="T408_29">systems<text:s/>strengthening<text:s/>(</text:span><text:span text:style-name="T408_30">PFM<text:s/>and<text:s/>SAMS</text:span><text:span text:style-name="T408_31">)</text:span><text:span text:style-name="T408_32"><text:s/></text:span><text:span text:style-name="T408_33">progressed<text:s/>significantly.</text:span><text:span text:style-name="T408_34"><text:s/>Important<text:s/>to<text:s/>note<text:s/>that<text:s/>risks<text:s/>constrained<text:s/>some<text:s/>out</text:span><text:span text:style-name="T408_35">comes:<text:s/>sustainability<text:s/>was<text:s/>limited<text:s/>by<text:s/>government<text:s/>funding<text:s/>failures,<text:s/>especially<text:s/>capitation<text:s/>grants,<text:s/>quality<text:s/>of<text:s/>education<text:s/>was<text:s/>impacted<text:s/>by<text:s/>teacher<text:s/>attrition<text:s/>and<text:s/>non-payment<text:s/>of<text:s/>salaries<text:s/>and<text:s/></text:span><text:span text:style-name="T408_36">efficiency<text:s/>reduced<text:s/>by<text:s/>budget<text:s/>cuts<text:s/>and<text:s/>external<text:s/>shocks<text:s/>affecting<text:s/>programme.</text:span><text:span text:style-name="T408_37"><text:s/></text:span><text:span text:style-name="T408_38"><text:s/>Additional<text:s/>transition<text:s/>risks<text:s/>emerged<text:s/>linked<text:s/>to<text:s/>programme<text:s/>closeout<text:s/>and<text:s/>handover<text:s/>to<text:s/>follow</text:span><text:span text:style-name="T408_39"><text:s/></text:span><text:span text:style-name="T408_40">on<text:s/>initiatives<text:s/>(e.g.<text:s/>EFASS).</text:span><text:span text:style-name="T408_41"><text:s/>As<text:s/>GESS</text:span><text:span text:style-name="T408_42">2</text:span><text:span text:style-name="T408_43"><text:s/>approached<text:s/>closure</text:span><text:span text:style-name="T408_44">,<text:s/>risks<text:s/>included<text:s/>potential<text:s/>disruption<text:s/>to<text:s/>cash<text:s/>transfer<text:s/>delivery,<text:s/>loss<text:s/>of<text:s/>institutional<text:s/>knowledge,<text:s/>limited<text:s/>government<text:s/>capacity<text:s/>and<text:s/>financing,<text:s/>sustainability<text:s/>of<text:s/>systems<text:s/>like<text:s/>SAMS<text:s/>and<text:s/>coordination<text:s/>gaps<text:s/>between<text:s/>programmes.<text:s/>These<text:s/>were<text:s/>mitigated<text:s/>through<text:s/>a<text:s/>structured<text:s/></text:span><text:span text:style-name="T408_45">transition<text:s/>strategy,<text:s/>clear<text:s/>handover<text:s/>of<text:s/>systems,<text:s/>continued<text:s/>government<text:s/>capacity<text:s/>strengthening</text:span><text:span text:style-name="T408_46"><text:s/>and<text:s/></text:span><text:span text:style-name="T408_47">systemic<text:s/>documentation<text:s/>of<text:s/>lessons<text:s/>learned</text:span><text:span text:style-name="T408_48">.</text:span></text:p>
      <text:p text:style-name="P409"><text:span text:style-name="T409_1">Risk<text:s/>responses<text:s/>in<text:s/>this<text:s/>period<text:s/>focused<text:s/>on<text:s/>protecting<text:s/>core<text:s/>outcomes<text:s/>and<text:s/>ensuring<text:s/>responsible<text:s/>closure.<text:s/>These<text:s/>included<text:s/>narrowing<text:s/>scope<text:s/>while<text:s/>safeguarding<text:s/>the<text:s/>most<text:s/>vulnerable<text:s/>learners<text:s/>(girls<text:s/>and<text:s/>children<text:s/>with<text:s/>disabilities),<text:s/>maintaining<text:s/>delivery<text:s/>at<text:s/>scale<text:s/>where<text:s/>access<text:s/>allowed,<text:s/>strengthening<text:s/>transition<text:s/>planning,<text:s/>and<text:s/>sustaining<text:s/>fiduciary,<text:s/>safeguarding<text:s/>and<text:s/>data<text:s/>assurance<text:s/>through<text:s/>to<text:s/>programme<text:s/>end.</text:span></text:p>
      <text:p text:style-name="P410"><text:span text:style-name="T410_1">Partner<text:s/>due<text:s/>diligence<text:s/>and<text:s/>delivery<text:s/>within<text:s/>risk<text:s/>appetite</text:span></text:p>
      <text:p text:style-name="P411"><text:span text:style-name="T411_1">Partner<text:s/>due<text:s/>diligence</text:span><text:span text:style-name="T411_2"><text:s/>assessments</text:span><text:span text:style-name="T411_3"><text:s/>identified<text:s/>recurring<text:s/>risks<text:s/>related<text:s/>to<text:s/>fiduciary<text:s/>capacity,<text:s/>safeguarding,<text:s/>access,<text:s/>and<text:s/>operating<text:s/>in<text:s/>insecure<text:s/>environments.<text:s/>These<text:s/>were<text:s/>mitigated<text:s/>across<text:s/>the<text:s/>programme<text:s/>through<text:s/>layered<text:s/>assurance<text:s/>arrangements,<text:s/>including<text:s/>clear<text:s/>eligibility<text:s/>and<text:s/>reporting<text:s/>requirements,<text:s/>third</text:span><text:span text:style-name="T411_4"><text:s/></text:span><text:span text:style-name="T411_5">party<text:s/>payment<text:s/>mechanisms,<text:s/>independent<text:s/>audits,<text:s/>incident<text:s/>reporting<text:s/>systems,<text:s/>and<text:s/>regular<text:s/>partner<text:s/>performance<text:s/>reviews.</text:span><text:span text:style-name="T411_6"><text:s/></text:span><text:span text:style-name="T411_7">While<text:s/>there<text:s/>were<text:s/>challenges</text:span><text:span text:style-name="T411_8"><text:s/>State<text:s/>Anchors<text:s/>and<text:s/>consortium<text:s/>partners<text:s/>demonstrated<text:s/>improving<text:s/>capacity<text:s/>over<text:s/>time,<text:s/>enabling<text:s/>delivery<text:s/>within<text:s/>agreed<text:s/>risk<text:s/>appetite<text:s/>despite<text:s/>the<text:s/>challenging<text:s/>context.</text:span></text:p>
      <text:p text:style-name="P412"><text:span text:style-name="T412_1">Safeguarding,<text:s/>inclusion,<text:s/>and<text:s/>cross</text:span><text:span text:style-name="T412_2">‑cutting<text:s/>risks</text:span></text:p>
      <text:p text:style-name="P413"><text:span text:style-name="T413_1">Safeguarding<text:s/>risks<text:s/>(including<text:s/>SEAH<text:s/>and<text:s/>child<text:s/>safeguarding)<text:s/>were<text:s/>assessed<text:s/>as<text:s/>high<text:s/>by<text:s/>context<text:s/>but<text:s/>were<text:s/>actively<text:s/>managed<text:s/>through<text:s/>strong<text:s/>safeguarding<text:s/>policies,<text:s/>mandatory<text:s/>training<text:s/>for<text:s/>partners<text:s/>and<text:s/>contractors<text:s/>(including<text:s/>payment<text:s/>agents),<text:s/>confidential<text:s/>reporting<text:s/>mechanisms,<text:s/>and<text:s/>zero</text:span><text:span text:style-name="T413_2"><text:s/></text:span><text:span text:style-name="T413_3">tolerance<text:s/>enforcement.<text:s/>Gender<text:s/>equality<text:s/>and<text:s/>disability<text:s/>inclusion<text:s/>were<text:s/>integrated<text:s/>across<text:s/>programme<text:s/>design<text:s/>and<text:s/>risk<text:s/>management,<text:s/>with<text:s/>sustained<text:s/>attention<text:s/>to<text:s/>the<text:s/>heightened<text:s/>vulnerabilities<text:s/>of<text:s/>girls<text:s/>and<text:s/>children<text:s/>with<text:s/>disabilities<text:s/>during<text:s/>school<text:s/>closures<text:s/>and<text:s/>economic<text:s/>shocks.</text:span><text:span text:style-name="T413_4"><text:s/>It<text:s/>is<text:s/>acknowledged<text:s/>that<text:s/>underreporting</text:span><text:span text:style-name="T413_5"><text:s/>and<text:s/>community<text:s/>resolution<text:s/>(without<text:s/>programme<text:s/>oversight)</text:span><text:span text:style-name="T413_6"><text:s/></text:span><text:span text:style-name="T413_7">is<text:s/>a<text:s/>prevailing<text:s/>risk<text:s/>which<text:s/></text:span><text:span text:style-name="T413_8">we<text:s/>have<text:s/>attempted<text:s/>to<text:s/>mitigate<text:s/>through<text:s/>Social<text:s/></text:span><text:span text:style-name="T413_9">Behavioural</text:span><text:span text:style-name="T413_10"><text:s/>Change<text:s/>Communication)<text:s/>with<text:s/>limited<text:s/></text:span><text:span text:style-name="T413_11">success.</text:span><text:span text:style-name="T413_12"><text:s/></text:span></text:p>
      <text:p text:style-name="P414"><text:span text:style-name="T414_1">Climate<text:s/>and<text:s/>environmental<text:s/>risk</text:span></text:p>
      <text:p text:style-name="P415"><text:span text:style-name="T415_1">In<text:s/>line<text:s/>with<text:s/>the<text:s/>Paris<text:s/>Agreement,<text:s/>climate<text:s/>and<text:s/>environmental<text:s/>risks<text:s/>were<text:s/>reassessed<text:s/>and<text:s/>judged<text:s/>material<text:s/>and<text:s/>increasing,<text:s/>driven<text:s/>primarily<text:s/>by<text:s/>flooding<text:s/>and<text:s/>climate</text:span><text:span text:style-name="T415_2"><text:s/></text:span><text:span text:style-name="T415_3">related<text:s/>access<text:s/>disruption.<text:s/>Mitigation<text:s/>actions<text:s/>included<text:s/>flexible<text:s/>scheduling,<text:s/>decentralised<text:s/>delivery,<text:s/>support<text:s/>to<text:s/>flood</text:span><text:span text:style-name="T415_4"><text:s/></text:span><text:span text:style-name="T415_5">affected<text:s/>schools<text:s/>through<text:s/>emergency<text:s/>capitation<text:s/>grants,<text:s/>and<text:s/>integration<text:s/>of<text:s/>resilience<text:s/>considerations<text:s/>into<text:s/>school<text:s/>support.</text:span></text:p>
      <text:p text:style-name="P416"><text:span text:style-name="T416_1">Lessons<text:s/>learned</text:span></text:p>
      <text:p text:style-name="P417"><text:span text:style-name="T417_1">Key<text:s/>lessons</text:span><text:span text:style-name="T417_2"><text:s/>learned</text:span><text:span text:style-name="T417_3"><text:s/>include</text:span><text:span text:style-name="T417_4"><text:s/>that</text:span><text:span text:style-name="T417_5">:</text:span></text:p>
      <text:list text:style-name="LS14" xml:id="list4">
        <text:list-item>
          <text:p text:style-name="P418"><text:span text:style-name="T418_1">Risk<text:s/>in<text:s/>FCAS<text:s/>contexts<text:s/>is<text:s/>persistent<text:s/>rather<text:s/>than<text:s/>transitional,<text:s/>and<text:s/>programmes<text:s/>should<text:s/>be<text:s/>designed<text:s/>for<text:s/>long</text:span><text:span text:style-name="T418_2">term<text:s/>operation<text:s/>under<text:s/>sustained<text:s/>high<text:s/>risk.</text:span></text:p>
        </text:list-item>
        <text:list-item>
          <text:p text:style-name="P419"><text:span text:style-name="T419_1">Flexibility<text:s/>and<text:s/>adaptive<text:s/>management<text:s/>are<text:s/>critical<text:s/>to<text:s/>remaining<text:s/>within<text:s/>risk<text:s/>appetite.</text:span></text:p>
        </text:list-item>
        <text:list-item>
          <text:p text:style-name="P420"><text:span text:style-name="T420_1">Dependence<text:s/>on<text:s/>weak<text:s/>government<text:s/>systems<text:s/>is<text:s/>a<text:s/>major<text:s/>residual<text:s/>risk<text:s/>to<text:s/>sustainability.</text:span></text:p>
        </text:list-item>
        <text:list-item>
          <text:p text:style-name="P421"><text:span text:style-name="T421_1">Decentralised<text:s/>delivery<text:s/>and<text:s/>strong<text:s/>assurance<text:s/>systems<text:s/>are<text:s/>essential<text:s/>for<text:s/>managing<text:s/>high</text:span><text:span text:style-name="T421_2"><text:s/></text:span><text:span text:style-name="T421_3">risk<text:s/>portfolios<text:s/>effectively.</text:span></text:p>
        </text:list-item>
        <text:list-item>
          <text:p text:style-name="P422"><text:span text:style-name="T422_1">It<text:s/>is<text:s/></text:span><text:span text:style-name="T422_2">c</text:span><text:span text:style-name="T422_3">ha</text:span><text:span text:style-name="T422_4">llenging</text:span><text:span text:style-name="T422_5"><text:s/>to<text:s/>get<text:s/>beneficiaries<text:s/>to<text:s/>report<text:s/>safeguarding<text:s/>issues.<text:s/>It<text:s/>would<text:s/>be<text:s/>valuable<text:s/>to<text:s/>meet<text:s/>with<text:s/>other<text:s/>programmes<text:s/>to<text:s/>understand<text:s/>approaches<text:s/>to<text:s/>improve<text:s/>reporting<text:s/>of<text:s/>safeguarding<text:s/>and<text:s/>protection<text:s/>issues.</text:span></text:p>
        </text:list-item>
      </text:list>
      <text:p text:style-name="P423"/>
      <text:p text:style-name="P424"><text:span text:style-name="T424_1">F:<text:s/></text:span><text:span text:style-name="T424_2">Programme<text:s/>Management:</text:span><text:bookmark-start text:name="_Hlk21353049"/><text:span text:style-name="T424_3"><text:s/>Commercial<text:s/>and<text:s/>Financial<text:s/>Performance,<text:s/></text:span><text:bookmark-end text:name="_Hlk21353049"/><text:span text:style-name="T424_4">Monitoring<text:s/>and<text:s/>Evaluation</text:span><text:span text:style-name="T424_5"><text:s/></text:span></text:p>
      <text:p text:style-name="P425"><text:span text:style-name="T425_1">Overall<text:s/>programme<text:s/>management<text:s/>performance<text:s/>under<text:s/>GESS<text:s/>2<text:s/>was<text:s/>strong,<text:s/>particularly<text:s/>given<text:s/>the<text:s/>complexity,<text:s/>volatility<text:s/>and<text:s/>persistently<text:s/>high-risk<text:s/>nature<text:s/>of<text:s/>the<text:s/>South<text:s/>Sudan<text:s/>operating<text:s/>environment.<text:s/>The<text:s/>Fund<text:s/>Manager<text:s/>and<text:s/>consortium<text:s/>partners<text:s/>delivered<text:s/>effectively<text:s/>at<text:s/>national<text:s/>scale<text:s/>throughout<text:s/>the<text:s/>programme<text:s/>lifecycle,<text:s/>maintaining<text:s/>delivery<text:s/>continuity<text:s/>despite<text:s/>conflict,<text:s/>COVID</text:span><text:span text:style-name="T425_2">19,<text:s/>macroeconomic<text:s/>instability,<text:s/>climate<text:s/>shocks,<text:s/>and<text:s/>repeated<text:s/>contract<text:s/>amendments.<text:s/>This<text:s/>performance<text:s/>was<text:s/>reflected<text:s/>in<text:s/>the<text:s/>programme’s<text:s/>consistent<text:s/>A<text:s/>ratings<text:s/>in<text:s/>Annual<text:s/>Reviews,<text:s/>signalling<text:s/>robust<text:s/>delivery,<text:s/>sound<text:s/>management,<text:s/>and<text:s/>strong<text:s/>development<text:s/>outcomes<text:s/>relative<text:s/>to<text:s/>context.</text:span></text:p>
      <text:p text:style-name="P426"><text:span text:style-name="T426_1">Delivery<text:s/>against<text:s/>contract<text:s/>and<text:s/>KPIs</text:span></text:p>
      <text:p text:style-name="P427"><text:span text:style-name="T427_1">Delivery<text:s/>against<text:s/>contractual<text:s/>commitments<text:s/>and<text:s/>key<text:s/>performance<text:s/>indicators<text:s/>was<text:s/>strong.<text:s/>Core<text:s/>outputs<text:s/>were<text:s/>met<text:s/>or<text:s/>exceeded,<text:s/>including<text:s/>the<text:s/>delivery<text:s/>of<text:s/>cash<text:s/>transfers<text:s/>to<text:s/>over<text:s/>1.3<text:s/>million<text:s/>beneficiaries,<text:s/>provision<text:s/>of<text:s/>capitation<text:s/>grants<text:s/>to<text:s/>more<text:s/>than<text:s/>5,700<text:s/>schools<text:s/>nationwide,<text:s/>and<text:s/>strong<text:s/>performance<text:s/>across<text:s/>behaviour<text:s/>change,<text:s/>system<text:s/>strengthening,<text:s/>and<text:s/>data<text:s/>outputs.<text:s/>Partners<text:s/>demonstrated<text:s/>a<text:s/>high<text:s/>degree<text:s/>of<text:s/>operational<text:s/>flexibility,<text:s/>responding<text:s/>effectively<text:s/>to<text:s/>multiple<text:s/>formal<text:s/>contract<text:s/>amendments,<text:s/>budget<text:s/>reallocations,<text:s/>and<text:s/>scope<text:s/>reductions<text:s/>while<text:s/>maintaining<text:s/>service<text:s/>continuity.<text:s/>This<text:s/>reflects<text:s/>good<text:s/>compliance<text:s/>with<text:s/>contractual<text:s/>Terms<text:s/>and<text:s/>Conditions<text:s/>and<text:s/>a<text:s/>delivery<text:s/>model<text:s/>well<text:s/>suited<text:s/>to<text:s/>fragile<text:s/>and<text:s/>conflict</text:span><text:span text:style-name="T427_2"><text:s/></text:span><text:span text:style-name="T427_3">affected<text:s/>settings.</text:span></text:p>
      <text:p text:style-name="P428"><text:span text:style-name="T428_1">Commercial<text:s/>performance<text:s/>and<text:s/>compliance</text:span></text:p>
      <text:p text:style-name="P429"><text:span text:style-name="T429_1">Commercial<text:s/>management<text:s/>arrangements<text:s/>were<text:s/>robust<text:s/>overall.<text:s/>The<text:s/>supplier<text:s/>operated<text:s/>in<text:s/>line<text:s/>with<text:s/>the<text:s/>Supplier<text:s/>Code<text:s/>of<text:s/>Conduct,<text:s/>and<text:s/>no<text:s/>significant<text:s/>compliance<text:s/>concerns<text:s/>were<text:s/>identified<text:s/>during<text:s/>implementation.<text:s/>Delivery<text:s/>chain<text:s/>mapping<text:s/>and<text:s/>fiduciary<text:s/>risk<text:s/>assessments<text:s/>were<text:s/>actively<text:s/>maintained<text:s/>and<text:s/>updated,<text:s/>particularly<text:s/>in<text:s/>response<text:s/>to<text:s/>emerging<text:s/>contextual<text:s/>shocks.<text:s/>Strong<text:s/>controls<text:s/>were<text:s/>applied<text:s/>throughout<text:s/>the<text:s/>delivery<text:s/>chain,<text:s/>including<text:s/>clear<text:s/>oversight<text:s/>of<text:s/>State<text:s/>Anchors<text:s/>and<text:s/>downstream<text:s/>partners.</text:span></text:p>
      <text:p text:style-name="P430"><text:span text:style-name="T430_1">FCDO<text:s/>maintained<text:s/>appropriate<text:s/></text:span><text:span text:style-name="T430_2">and<text:s/>regular<text:s/></text:span><text:span text:style-name="T430_3">challenge<text:s/>on<text:s/>major<text:s/>cost<text:s/>drivers,<text:s/>particularly<text:s/>during<text:s/>periods<text:s/>of</text:span><text:span text:style-name="T430_4"><text:s/>payment,</text:span><text:span text:style-name="T430_5"><text:s/>contract<text:s/>amendment<text:s/>and<text:s/>extension,<text:s/>ensuring<text:s/>commercial<text:s/>decisions<text:s/>were<text:s/>proportionate<text:s/>and<text:s/>justified.</text:span></text:p>
      <text:p text:style-name="P431"><text:span text:style-name="T431_1">Financial<text:s/>management<text:s/>and<text:s/>reporting</text:span></text:p>
      <text:p text:style-name="P432"><text:span text:style-name="T432_1">Financial<text:s/>management<text:s/>was<text:s/>strong<text:s/>across<text:s/>the<text:s/>programme<text:s/>lifecycle,<text:s/>with<text:s/>some<text:s/>expected<text:s/>challenges<text:s/>arising<text:s/>from<text:s/>context.<text:s/>Narrative<text:s/>and<text:s/>financial<text:s/>reporting<text:s/>was<text:s/>consistently<text:s/>of<text:s/>good<text:s/>quality<text:s/>and<text:s/>generally<text:s/>timely,<text:s/>enabling<text:s/>effective<text:s/>oversight<text:s/>and<text:s/>decision</text:span><text:span text:style-name="T432_2"><text:s/></text:span><text:span text:style-name="T432_3">making.</text:span><text:span text:style-name="T432_4"><text:s/></text:span><text:span text:style-name="T432_5">There<text:s/>were<text:s/></text:span><text:span text:style-name="T432_6">no<text:s/>systemic<text:s/>reporting<text:s/>failures<text:s/>but<text:s/>forecasting<text:s/></text:span><text:span text:style-name="T432_7">and<text:s/>month<text:s/>end<text:s/>processes<text:s/>constrained<text:s/>by<text:s/>timing<text:s/>of<text:s/>partner<text:s/>inputs<text:s/>specifically<text:s/>downstream<text:s/>partner<text:s/>reporting<text:s/>dependencies</text:span><text:span text:style-name="T432_8">.<text:s/></text:span><text:span text:style-name="T432_9">Audited<text:s/>financial<text:s/>statements<text:s/>were<text:s/>provided<text:s/>in<text:s/>line<text:s/>with<text:s/>contractual<text:s/>requirements.<text:s/></text:span><text:span text:style-name="T432_10">Throughout<text:s/>the<text:s/>course<text:s/>of<text:s/>the<text:s/>programme,<text:s/>there<text:s/>were<text:s/>no<text:s/>significant<text:s/>or<text:s/>material<text:s/>audit<text:s/>issues<text:s/>except<text:s/></text:span><text:span text:style-name="T432_11">two<text:s/>performance<text:s/>improvements<text:s/>recommended<text:s/>by<text:s/>the<text:s/>auditors</text:span><text:span text:style-name="T432_12"><text:s/>in<text:s/>FY</text:span><text:span text:style-name="T432_13">2021/22</text:span><text:span text:style-name="T432_14">:<text:s/>a)<text:s/>non-compliance<text:s/>with<text:s/>the<text:s/>provisions<text:s/>of<text:s/>the<text:s/>grant<text:s/>agreement<text:s/>for<text:s/>failure<text:s/>to<text:s/>use<text:s/>OANDA<text:s/>rate<text:s/>and<text:s/>b)<text:s/>undocumented<text:s/>cost<text:s/>allocation<text:s/>methodology</text:span><text:span text:style-name="T432_15"><text:s/>and<text:s/>this<text:s/>were<text:s/></text:span><text:span text:style-name="T432_16">later<text:s/>addressed.<text:s/></text:span><text:span text:style-name="T432_17">Forecasting<text:s/>was<text:s/>broadly<text:s/>accurate</text:span><text:span text:style-name="T432_18"><text:s/>where<text:s/>possible</text:span><text:span text:style-name="T432_19">,<text:s/>although<text:s/>periodically<text:s/>affected<text:s/>by<text:s/>inflation,<text:s/>exchange<text:s/>rate<text:s/>volatility,<text:s/>delayed<text:s/>access,<text:s/>and<text:s/>security</text:span><text:span text:style-name="T432_20"><text:s/></text:span><text:span text:style-name="T432_21">related<text:s/>disruptions.</text:span><text:span text:style-name="T432_22"><text:s/></text:span><text:span text:style-name="T432_23">In<text:s/>FY<text:s/>2025/26,<text:s/>spend<text:s/>was<text:s/>approximately<text:s/>3.5%<text:s/>(£0.5m)<text:s/>above<text:s/>September<text:s/>forecast,<text:s/>driven<text:s/>by<text:s/>final-year<text:s/>scale-up<text:s/>activities,<text:s/>including<text:s/>extensions<text:s/>and<text:s/>completion<text:s/>of<text:s/>cash<text:s/>transfer<text:s/>commitments<text:s/>whilst<text:s/>in<text:s/>FY<text:s/>2024/25,<text:s/>spend<text:s/>was<text:s/>5.2%<text:s/>(£0.8m)<text:s/>below<text:s/>forecast,<text:s/>reflecting<text:s/>delays<text:s/>linked<text:s/>to<text:s/>external<text:s/>shocks,<text:s/>including<text:s/>access<text:s/>constraints,<text:s/>funding<text:s/>adjustments,<text:s/>and<text:s/>timing<text:s/>of<text:s/>implementation.</text:span><text:span text:style-name="T432_24"><text:s/>At<text:s/>times<text:s/></text:span><text:span text:style-name="T432_25">variances<text:s/>in<text:s/>expenditure<text:s/>were<text:s/>not<text:s/>identified<text:s/>early<text:s/>enough<text:s/>at<text:s/>partner<text:s/>level,<text:s/>reflecting<text:s/>a<text:s/>degree<text:s/>of<text:s/>optimism<text:s/>bias<text:s/>or<text:s/>delays<text:s/>in<text:s/>escalation<text:s/>in<text:s/>a<text:s/>highly<text:s/>volatile<text:s/>context.<text:s/>However,<text:s/>strong<text:s/>central<text:s/>financial<text:s/>oversight</text:span><text:span text:style-name="T432_26">,<text:s/>regular<text:s/>forecasting<text:s/>cycles,<text:s/>and<text:s/>adaptive<text:s/>management<text:s/>ensured<text:s/>that<text:s/>these<text:s/>variances<text:s/>remained<text:s/>within<text:s/>the<text:s/>acceptable<text:s/>thresholds<text:s/>and<text:s/>were<text:s/>effectively<text:s/>managed.</text:span><text:span text:style-name="T432_27"><text:s/>Future<text:s/>programming<text:s/>should<text:s/>strengthen<text:s/>early<text:s/>risk<text:s/>flagging<text:s/>and<text:s/>forecasting<text:s/>realism<text:s/>at<text:s/>partner<text:s/>level,<text:s/>including<text:s/>clear<text:s/>escalation<text:s/>triggers,<text:s/>improved<text:s/>data<text:s/>timeliness<text:s/>and<text:s/></text:span><text:span text:style-name="T432_28">scenario-based</text:span><text:span text:style-name="T432_29"><text:s/>forecasting<text:s/>to<text:s/>mitigate<text:s/>optimism<text:s/>bias<text:s/>in<text:s/>volatile<text:s/>contexts.</text:span></text:p>
      <text:p text:style-name="P433"><text:span text:style-name="T433_1">The<text:s/>programme<text:s/>demonstrated<text:s/>sound<text:s/>financial<text:s/>discipline,<text:s/>including<text:s/>careful<text:s/>monitoring<text:s/>and<text:s/>benchmarking<text:s/>of<text:s/>major<text:s/>cost<text:s/>components,<text:s/>effective<text:s/>fiduciary<text:s/>controls<text:s/>in<text:s/>a<text:s/></text:span><text:span text:style-name="T433_2">high-risk</text:span><text:span text:style-name="T433_3"><text:s/>public<text:s/>financial<text:s/>management<text:s/>environment,<text:s/>and<text:s/>appropriate<text:s/>asset<text:s/>management.<text:s/>No<text:s/>significant<text:s/>weaknesses<text:s/>were<text:s/>identified<text:s/>in<text:s/>asset<text:s/>tracking,<text:s/>safeguarding<text:s/>or<text:s/>disposal.</text:span><text:span text:style-name="T433_4"><text:s/>Receipt<text:s/>and<text:s/>review<text:s/>of<text:s/>final<text:s/>audited<text:s/>financial<text:s/>statements<text:s/>remains<text:s/>an<text:s/>outstanding<text:s/>financial<text:s/>closure<text:s/>activity</text:span><text:span text:style-name="T433_5">.<text:s/></text:span></text:p>
      <text:p text:style-name="P434"/>
      <text:p text:style-name="P435"><text:span text:style-name="T435_1">Fiduciary<text:s/>risk<text:s/>management</text:span></text:p>
      <text:p text:style-name="P436"><text:span text:style-name="T436_1">GESS<text:s/>2<text:s/>operated<text:s/>in<text:s/>a<text:s/>context<text:s/>characterised<text:s/>by<text:s/>systemic<text:s/>fiduciary<text:s/>risk<text:s/>and<text:s/>high<text:s/>levels<text:s/>of<text:s/>corruption.<text:s/>These<text:s/>risks<text:s/>are<text:s/>structural<text:s/>features<text:s/>of<text:s/>South<text:s/>Sudan’s<text:s/>political<text:s/>economy<text:s/>and<text:s/>cannot<text:s/>be<text:s/>fully<text:s/>eliminated</text:span><text:span text:style-name="T436_2"><text:s/>or<text:s/>mitigated</text:span><text:span text:style-name="T436_3">.<text:s/>The<text:s/>programme<text:s/>explicitly<text:s/>recognised<text:s/>these<text:s/>constraints<text:s/>and<text:s/>adopted<text:s/>a<text:s/>high</text:span><text:span text:style-name="T436_4"><text:s/></text:span><text:span text:style-name="T436_5">control,<text:s/>risk</text:span><text:span text:style-name="T436_6"><text:s/></text:span><text:span text:style-name="T436_7">managed<text:s/>approach<text:s/>to<text:s/>fiduciary<text:s/>risk.</text:span></text:p>
      <text:p text:style-name="P437"><text:span text:style-name="T437_1">Measures<text:s/>included<text:s/>robust<text:s/>delivery<text:s/>chain<text:s/>mapping,<text:s/>segregation<text:s/>of<text:s/>duties,<text:s/>verification<text:s/>processes<text:s/>for<text:s/>cash<text:s/>transfers<text:s/>and<text:s/>grants,<text:s/>third</text:span><text:span text:style-name="T437_2"><text:s/></text:span><text:span text:style-name="T437_3">party<text:s/>audits<text:s/>and<text:s/>spot<text:s/>checks,<text:s/>investment<text:s/>in<text:s/>PFM<text:s/>systems<text:s/>and<text:s/>training,<text:s/>and<text:s/>extensive<text:s/>use<text:s/>of<text:s/>data<text:s/>systems<text:s/>(notably<text:s/>SAMS)<text:s/>to<text:s/>track<text:s/>beneficiaries<text:s/>and<text:s/>payments.<text:s/>Close<text:s/>engagement<text:s/>between<text:s/>FCDO<text:s/>and<text:s/>the<text:s/>Fund<text:s/></text:span><text:span text:style-name="T437_4">Manager<text:s/>allowed<text:s/>emerging<text:s/>risks<text:s/>to<text:s/>be<text:s/>managed<text:s/>proactively.<text:s/>While<text:s/>low</text:span><text:span text:style-name="T437_5"><text:s/></text:span><text:span text:style-name="T437_6">level<text:s/>leakage<text:s/>or<text:s/>inefficiency<text:s/>is<text:s/>likely<text:s/>to<text:s/>have<text:s/>occurred,<text:s/>no<text:s/>material<text:s/>fiduciary<text:s/>failures<text:s/>were<text:s/>identified<text:s/>that<text:s/>undermined<text:s/>programme<text:s/>integrity<text:s/>or<text:s/>outcomes.</text:span></text:p>
      <text:p text:style-name="P438"><text:span text:style-name="T438_1">FCDO<text:s/>provided<text:s/>strong<text:s/>strategic<text:s/>oversight<text:s/>and<text:s/>maintained<text:s/>close<text:s/>engagement<text:s/>with<text:s/>the<text:s/>supplier<text:s/>throughout<text:s/>implementation.<text:s/>This<text:s/>included<text:s/>regular<text:s/>dialogue<text:s/>on<text:s/>risks<text:s/>and<text:s/>delivery<text:s/>challenges,<text:s/>appropriate<text:s/>scrutiny<text:s/>of<text:s/>financial<text:s/>and<text:s/>commercial<text:s/>performance,<text:s/>and<text:s/>timely<text:s/>engagement<text:s/>on<text:s/>formal<text:s/>contract<text:s/>amendments<text:s/>and<text:s/>extensions.<text:s/>FCDO’s<text:s/>flexibility</text:span><text:span text:style-name="T438_2"><text:s/>(</text:span><text:span text:style-name="T438_3">particularly<text:s/>during<text:s/>COVID</text:span><text:span text:style-name="T438_4">‑19<text:s/>and<text:s/>periods<text:s/>of<text:s/>budget<text:s/>volatility</text:span><text:span text:style-name="T438_5">)<text:s/></text:span><text:span text:style-name="T438_6">was<text:s/>critical<text:s/>to<text:s/>sustaining<text:s/>delivery<text:s/>at<text:s/>scale.</text:span></text:p>
      <text:p text:style-name="P439"><text:span text:style-name="T439_1">However,<text:s/>the<text:s/>programme<text:s/>also<text:s/>highlights<text:s/>areas<text:s/>for<text:s/>reflection.<text:s/>Reduced<text:s/>predictability<text:s/>of<text:s/>funding<text:s/>and<text:s/></text:span><text:span text:style-name="T439_2">late-stage</text:span><text:span text:style-name="T439_3"><text:s/>budget<text:s/>adjustments<text:s/>created<text:s/>inefficiencies<text:s/>and<text:s/>required<text:s/>repeated<text:s/>redesign.<text:s/>Changes<text:s/>in<text:s/>scope,<text:s/>including<text:s/>the<text:s/>removal<text:s/>of<text:s/>some<text:s/>components,<text:s/>affected<text:s/>continuity<text:s/>and<text:s/>coherence.<text:s/>Earlier<text:s/>and<text:s/>stronger<text:s/>alignment<text:s/>with<text:s/>government<text:s/>systems<text:s/>and<text:s/>donor<text:s/>coordination<text:s/>may<text:s/>have<text:s/>reduced<text:s/>reliance<text:s/>on<text:s/>parallel<text:s/>structures<text:s/>and<text:s/>strengthened<text:s/>sustainability.</text:span></text:p>
      <text:p text:style-name="P440"><text:span text:style-name="T440_1">Asset<text:s/>management</text:span></text:p>
      <text:p text:style-name="P441"><text:span text:style-name="T441_1">2,054<text:s/></text:span><text:span text:style-name="T441_2">functional<text:s/>assets<text:s/>worth<text:s/>£176,487<text:s/>from<text:s/>GESS1<text:s/>and<text:s/>2<text:s/>were<text:s/>disposed<text:s/>of<text:s/>due<text:s/>to<text:s/>delays<text:s/>in<text:s/>transitioning<text:s/>to<text:s/>the<text:s/>EFASS<text:s/>programme<text:s/>and<text:s/>the<text:s/>closure<text:s/>of<text:s/>State<text:s/>Anchor<text:s/>contracts<text:s/>in<text:s/>March<text:s/>2026.<text:s/></text:span><text:span text:style-name="T441_3">To<text:s/>prevent<text:s/>losses,<text:s/>the<text:s/>assets<text:s/>were<text:s/></text:span><text:span text:style-name="T441_4">redistributed<text:s/>to</text:span><text:span text:style-name="T441_5"><text:s/>other<text:s/>FCDO<text:s/>funded<text:s/>programmes<text:s/>including<text:s/>the<text:s/>Health<text:s/>System<text:s/>Transformation<text:s/>Programme<text:s/>(HSTP),<text:s/>the<text:s/>South<text:s/>Sudan<text:s/>Humanitarian<text:s/>Assistance<text:s/>and<text:s/>Resilience<text:s/>Programme<text:s/>(SSHARP),<text:s/>and<text:s/>the<text:s/>Peacebuilding<text:s/>and<text:s/>Opportunity<text:s/>Fund<text:s/>(POF)</text:span><text:span text:style-name="T441_6"><text:s/>with<text:s/>additional<text:s/></text:span><text:span text:style-name="T441_7">donations<text:s/></text:span><text:span text:style-name="T441_8">made<text:s/>to<text:s/></text:span><text:span text:style-name="T441_9">GPE-supported<text:s/>programmes.</text:span><text:span text:style-name="T441_10"><text:s/></text:span></text:p>
      <text:p text:style-name="P442"><text:span text:style-name="T442_1">Monitoring<text:s/>and<text:s/>Evaluation</text:span></text:p>
      <text:p text:style-name="P443"><text:span text:style-name="T443_1">GESS<text:s/>2<text:s/>adopted<text:s/>a<text:s/>comprehensive<text:s/>and<text:s/>multi</text:span><text:span text:style-name="T443_2">layered<text:s/>Monitoring,<text:s/>Evaluation<text:s/>and<text:s/>Learning<text:s/>(MEL)<text:s/>approach<text:s/>that<text:s/>was<text:s/>central<text:s/>to<text:s/>effective<text:s/>programme<text:s/>management<text:s/>in<text:s/>a<text:s/>highly<text:s/>dynamic<text:s/>environment.</text:span></text:p>
      <text:p text:style-name="P444"><text:span text:style-name="T444_1">The<text:s/>framework<text:s/>combined<text:s/>routine<text:s/>monitoring<text:s/>systems<text:s/>(including<text:s/>the<text:s/>School<text:s/>Attendance<text:s/>Monitoring<text:s/>System),<text:s/>regular<text:s/>operational<text:s/>reporting<text:s/>from<text:s/>State<text:s/>Anchors,<text:s/>formal<text:s/>FCDO<text:s/>Annual<text:s/>Reviews,<text:s/>Technical<text:s/>Working<text:s/>Groups,<text:s/>field<text:s/>monitoring<text:s/>and<text:s/>spot<text:s/>checks,<text:s/>beneficiary<text:s/>feedback<text:s/>mechanisms,<text:s/>and<text:s/>a<text:s/>substantial<text:s/>programme<text:s/>of<text:s/>independent<text:s/>evaluation<text:s/>and<text:s/>research<text:s/>under<text:s/>the<text:s/>Knowledge,<text:s/>Evidence,<text:s/>Research<text:s/>and<text:s/>Learning<text:s/>(K</text:span><text:span text:style-name="T444_2">nowledge<text:s/></text:span><text:span text:style-name="T444_3">E</text:span><text:span text:style-name="T444_4">valuation<text:s/></text:span><text:span text:style-name="T444_5">R</text:span><text:span text:style-name="T444_6">esearch<text:s/>and<text:s/></text:span><text:span text:style-name="T444_7">L</text:span><text:span text:style-name="T444_8">earning</text:span><text:span text:style-name="T444_9">)<text:s/>component.</text:span></text:p>
      <text:p text:style-name="P445"><text:span text:style-name="T445_1">This<text:s/>approach<text:s/>proved<text:s/>highly<text:s/>effective<text:s/>and<text:s/>is<text:s/>considered<text:s/>a<text:s/>core<text:s/>strength<text:s/>of<text:s/>the<text:s/>programme.<text:s/>Near<text:s/>real</text:span><text:span text:style-name="T445_2"><text:s/></text:span><text:span text:style-name="T445_3">time<text:s/>data<text:s/>enabled<text:s/></text:span><text:span text:style-name="T445_4">evidence-based</text:span><text:span text:style-name="T445_5"><text:s/>decision</text:span><text:span text:style-name="T445_6"><text:s/></text:span><text:span text:style-name="T445_7">making,<text:s/>supported<text:s/>adaptive<text:s/>management<text:s/>during<text:s/>shocks<text:s/>(notably<text:s/>COVID19,<text:s/>conflict</text:span><text:span text:style-name="T445_8">,<text:s/>heatwaves</text:span><text:span text:style-name="T445_9"><text:s/>and<text:s/>flooding),<text:s/>and<text:s/>strengthened<text:s/>fiduciary<text:s/>oversight<text:s/>by<text:s/>tracking<text:s/>outputs<text:s/>and<text:s/>transfers.<text:s/>Independent<text:s/>impact<text:s/>studies<text:s/>provided<text:s/>credible<text:s/>evidence<text:s/>of<text:s/>causal<text:s/>impact,<text:s/>particularly<text:s/>for<text:s/>cash<text:s/>transfers<text:s/>and<text:s/>capitation<text:s/>grants,<text:s/>and<text:s/>informed<text:s/>prioritisation<text:s/>decisions<text:s/>during<text:s/>periods<text:s/>of<text:s/>budget<text:s/>constraint.</text:span></text:p>
      <text:p text:style-name="P446"><text:span text:style-name="T446_1">M&amp;E<text:s/>also<text:s/>contributed<text:s/>directly<text:s/>to<text:s/>system<text:s/>strengthening,<text:s/>particularly<text:s/>through<text:s/>SAMS<text:s/>and<text:s/>EMIS<text:s/>support,<text:s/>improving<text:s/>data<text:s/>availability,<text:s/>transparency<text:s/>and<text:s/>government<text:s/>ownership.<text:s/>The<text:s/>integration<text:s/>of<text:s/>learning<text:s/>into<text:s/>programme<text:s/>management<text:s/>allowed<text:s/>risks<text:s/>to<text:s/>be<text:s/>identified<text:s/>early<text:s/>and<text:s/>mitigated<text:s/>proactively.</text:span></text:p>
      <text:p text:style-name="P447"><text:span text:style-name="T447_1">Key<text:s/>lessons<text:s/>include<text:s/>the<text:s/>importance<text:s/>of<text:s/>real</text:span><text:span text:style-name="T447_2"><text:s/></text:span><text:span text:style-name="T447_3">time<text:s/>data<text:s/>systems<text:s/>in<text:s/>FCAS<text:s/>contexts,<text:s/>embedding<text:s/>M&amp;E<text:s/>within<text:s/>delivery<text:s/>rather<text:s/>than<text:s/>treating<text:s/>it<text:s/>as<text:s/>a<text:s/>parallel<text:s/>function,<text:s/>and<text:s/>the<text:s/>added<text:s/>value<text:s/>of<text:s/>independent<text:s/>evaluation<text:s/>where<text:s/>attribution<text:s/>is<text:s/>complex.</text:span></text:p>
      <text:p text:style-name="P448"><text:span text:style-name="T448_1">Overall,<text:s/>programme<text:s/>management<text:s/>under<text:s/>GESS<text:s/>2<text:s/>was<text:s/>effective<text:s/>across<text:s/>commercial,<text:s/>financial,<text:s/>fiduciary<text:s/>and<text:s/>M&amp;E<text:s/></text:span><text:span text:style-name="T448_2">pieces</text:span><text:span text:style-name="T448_3">.<text:s/>Strong<text:s/>partner<text:s/>performance,<text:s/>appropriate<text:s/>FCDO<text:s/>oversight,<text:s/>and<text:s/>robust<text:s/>monitoring<text:s/>systems<text:s/>enabled<text:s/>delivery<text:s/>of<text:s/>largescale<text:s/>results<text:s/>in<text:s/>an<text:s/>exceptionally<text:s/>challenging<text:s/>environment.<text:s/>While<text:s/>funding<text:s/>volatility<text:s/>and<text:s/>contextual<text:s/>constraints<text:s/>affected<text:s/>efficiency<text:s/>and<text:s/>sustainability<text:s/>prospects,<text:s/>the<text:s/>programme<text:s/>demonstrates<text:s/>credible<text:s/>and<text:s/>well</text:span><text:span text:style-name="T448_4"><text:s/></text:span><text:span text:style-name="T448_5">managed<text:s/>performance<text:s/>consistent<text:s/>with<text:s/>FCDO’s<text:s/>risk<text:s/>appetite<text:s/>for<text:s/>FCAS<text:s/>programming.</text:span></text:p>
      <text:p text:style-name="P449"/>
      <table:table table:style-name="Table11"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66">
          <table:table-cell table:style-name="Cell224">
            <text:p text:style-name="P450"><text:span text:style-name="T450_1">Date<text:s/>of<text:s/>last<text:s/>narrative<text:s/>financial<text:s/>report</text:span></text:p>
          </table:table-cell>
          <table:table-cell table:style-name="Cell225">
            <text:p text:style-name="P451"><text:span text:style-name="T451_1">29</text:span><text:span text:style-name="T451_2"><text:s/></text:span><text:span text:style-name="T451_3">April<text:s/></text:span><text:span text:style-name="T451_4">2026</text:span></text:p>
          </table:table-cell>
          <table:table-cell table:style-name="Cell226">
            <text:p text:style-name="P452"><text:span text:style-name="T452_1">Date<text:s/>of<text:s/>last<text:s/>audited<text:s/>annual<text:s/>statement</text:span></text:p>
          </table:table-cell>
          <table:table-cell table:style-name="Cell227">
            <text:p text:style-name="P453"><text:span text:style-name="T453_1">20<text:s/>July</text:span><text:span text:style-name="T453_2"><text:s/>2026</text:span></text:p>
          </table:table-cell>
        </table:table-row>
      </table:table>
      <text:p text:style-name="P454"/>
      <text:p text:style-name="P4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="Symbol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="Symbol"/>
    </style:style>
    <style:style style:name="List6Level2" style:family="text">
      <style:text-properties style:font-name="Wingdings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6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Courier New" fo:font-size="10pt" style:font-size-asian="10pt"/>
    </style:style>
    <style:style style:name="List14Level2" style:family="text">
      <style:text-properties style:font-name="Wingdings" fo:font-size="10pt" style:font-size-asian="10pt"/>
    </style:style>
    <style:style style:name="List14Level3" style:family="text">
      <style:text-properties style:font-name="Wingdings" fo:font-size="10pt" style:font-size-asian="10pt"/>
    </style:style>
    <style:style style:name="List14Level4" style:family="text">
      <style:text-properties style:font-name="Wingdings" fo:font-size="10pt" style:font-size-asian="10pt"/>
    </style:style>
    <style:style style:name="List14Level5" style:family="text">
      <style:text-properties style:font-name="Wingdings" fo:font-size="10pt" style:font-size-asian="10pt"/>
    </style:style>
    <style:style style:name="List14Level6" style:family="text">
      <style:text-properties style:font-name="Wingdings" fo:font-size="10pt" style:font-size-asian="10pt"/>
    </style:style>
    <style:style style:name="List14Level7" style:family="text">
      <style:text-properties style:font-name="Wingdings" fo:font-size="10pt" style:font-size-asian="10pt"/>
    </style:style>
    <style:style style:name="List14Level8" style:family="text">
      <style:text-properties style:font-name="Wingdings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1">
      <text:list-level-style-number style:num-format="1" text:start-value="5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2">
      <text:list-level-style-number style:num-format="1" text:start-value="4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1" text:start-value="2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art-value="4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7">
      <text:list-level-style-number style:num-format="1" text:start-value="5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Symbol" fo:font-size="10pt" style:font-size-asian="10pt"/>
    </style:style>
    <style:style style:name="List28Level2" style:family="text">
      <style:text-properties style:font-name="Symbol" fo:font-size="10pt" style:font-size-asian="10pt"/>
    </style:style>
    <style:style style:name="List28Level3" style:family="text">
      <style:text-properties style:font-name="Symbol" fo:font-size="10pt" style:font-size-asian="10pt"/>
    </style:style>
    <style:style style:name="List28Level4" style:family="text">
      <style:text-properties style:font-name="Symbol" fo:font-size="10pt" style:font-size-asian="10pt"/>
    </style:style>
    <style:style style:name="List28Level5" style:family="text">
      <style:text-properties style:font-name="Symbol" fo:font-size="10pt" style:font-size-asian="10pt"/>
    </style:style>
    <style:style style:name="List28Level6" style:family="text">
      <style:text-properties style:font-name="Symbol" fo:font-size="10pt" style:font-size-asian="10pt"/>
    </style:style>
    <style:style style:name="List28Level7" style:family="text">
      <style:text-properties style:font-name="Symbol" fo:font-size="10pt" style:font-size-asian="10pt"/>
    </style:style>
    <style:style style:name="List28Level8" style:family="text">
      <style:text-properties style:font-name="Symbol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Symbol" fo:font-size="10pt" style:font-size-asian="10pt"/>
    </style:style>
    <style:style style:name="List29Level2" style:family="text">
      <style:text-properties style:font-name="Symbol" fo:font-size="10pt" style:font-size-asian="10pt"/>
    </style:style>
    <style:style style:name="List29Level3" style:family="text">
      <style:text-properties style:font-name="Symbol" fo:font-size="10pt" style:font-size-asian="10pt"/>
    </style:style>
    <style:style style:name="List29Level4" style:family="text">
      <style:text-properties style:font-name="Symbol" fo:font-size="10pt" style:font-size-asian="10pt"/>
    </style:style>
    <style:style style:name="List29Level5" style:family="text">
      <style:text-properties style:font-name="Symbol" fo:font-size="10pt" style:font-size-asian="10pt"/>
    </style:style>
    <style:style style:name="List29Level6" style:family="text">
      <style:text-properties style:font-name="Symbol" fo:font-size="10pt" style:font-size-asian="10pt"/>
    </style:style>
    <style:style style:name="List29Level7" style:family="text">
      <style:text-properties style:font-name="Symbol" fo:font-size="10pt" style:font-size-asian="10pt"/>
    </style:style>
    <style:style style:name="List29Level8" style:family="text">
      <style:text-properties style:font-name="Symbol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Symbol" fo:font-size="10pt" style:font-size-asian="10pt"/>
    </style:style>
    <style:style style:name="List30Level2" style:family="text">
      <style:text-properties style:font-name="Symbol" fo:font-size="10pt" style:font-size-asian="10pt"/>
    </style:style>
    <style:style style:name="List30Level3" style:family="text">
      <style:text-properties style:font-name="Symbol" fo:font-size="10pt" style:font-size-asian="10pt"/>
    </style:style>
    <style:style style:name="List30Level4" style:family="text">
      <style:text-properties style:font-name="Symbol" fo:font-size="10pt" style:font-size-asian="10pt"/>
    </style:style>
    <style:style style:name="List30Level5" style:family="text">
      <style:text-properties style:font-name="Symbol" fo:font-size="10pt" style:font-size-asian="10pt"/>
    </style:style>
    <style:style style:name="List30Level6" style:family="text">
      <style:text-properties style:font-name="Symbol" fo:font-size="10pt" style:font-size-asian="10pt"/>
    </style:style>
    <style:style style:name="List30Level7" style:family="text">
      <style:text-properties style:font-name="Symbol" fo:font-size="10pt" style:font-size-asian="10pt"/>
    </style:style>
    <style:style style:name="List30Level8" style:family="text">
      <style:text-properties style:font-name="Symbol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Symbol" fo:font-size="10pt" style:font-size-asian="10pt"/>
    </style:style>
    <style:style style:name="List31Level2" style:family="text">
      <style:text-properties style:font-name="Symbol" fo:font-size="10pt" style:font-size-asian="10pt"/>
    </style:style>
    <style:style style:name="List31Level3" style:family="text">
      <style:text-properties style:font-name="Symbol" fo:font-size="10pt" style:font-size-asian="10pt"/>
    </style:style>
    <style:style style:name="List31Level4" style:family="text">
      <style:text-properties style:font-name="Symbol" fo:font-size="10pt" style:font-size-asian="10pt"/>
    </style:style>
    <style:style style:name="List31Level5" style:family="text">
      <style:text-properties style:font-name="Symbol" fo:font-size="10pt" style:font-size-asian="10pt"/>
    </style:style>
    <style:style style:name="List31Level6" style:family="text">
      <style:text-properties style:font-name="Symbol" fo:font-size="10pt" style:font-size-asian="10pt"/>
    </style:style>
    <style:style style:name="List31Level7" style:family="text">
      <style:text-properties style:font-name="Symbol" fo:font-size="10pt" style:font-size-asian="10pt"/>
    </style:style>
    <style:style style:name="List31Level8" style:family="text">
      <style:text-properties style:font-name="Symbol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Symbol" fo:font-size="10pt" style:font-size-asian="10pt"/>
    </style:style>
    <style:style style:name="List32Level2" style:family="text">
      <style:text-properties style:font-name="Symbol" fo:font-size="10pt" style:font-size-asian="10pt"/>
    </style:style>
    <style:style style:name="List32Level3" style:family="text">
      <style:text-properties style:font-name="Symbol" fo:font-size="10pt" style:font-size-asian="10pt"/>
    </style:style>
    <style:style style:name="List32Level4" style:family="text">
      <style:text-properties style:font-name="Symbol" fo:font-size="10pt" style:font-size-asian="10pt"/>
    </style:style>
    <style:style style:name="List32Level5" style:family="text">
      <style:text-properties style:font-name="Symbol" fo:font-size="10pt" style:font-size-asian="10pt"/>
    </style:style>
    <style:style style:name="List32Level6" style:family="text">
      <style:text-properties style:font-name="Symbol" fo:font-size="10pt" style:font-size-asian="10pt"/>
    </style:style>
    <style:style style:name="List32Level7" style:family="text">
      <style:text-properties style:font-name="Symbol" fo:font-size="10pt" style:font-size-asian="10pt"/>
    </style:style>
    <style:style style:name="List32Level8" style:family="text">
      <style:text-properties style:font-name="Symbol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Symbol" fo:font-size="10pt" style:font-size-asian="10pt"/>
    </style:style>
    <style:style style:name="List33Level2" style:family="text">
      <style:text-properties style:font-name="Symbol" fo:font-size="10pt" style:font-size-asian="10pt"/>
    </style:style>
    <style:style style:name="List33Level3" style:family="text">
      <style:text-properties style:font-name="Symbol" fo:font-size="10pt" style:font-size-asian="10pt"/>
    </style:style>
    <style:style style:name="List33Level4" style:family="text">
      <style:text-properties style:font-name="Symbol" fo:font-size="10pt" style:font-size-asian="10pt"/>
    </style:style>
    <style:style style:name="List33Level5" style:family="text">
      <style:text-properties style:font-name="Symbol" fo:font-size="10pt" style:font-size-asian="10pt"/>
    </style:style>
    <style:style style:name="List33Level6" style:family="text">
      <style:text-properties style:font-name="Symbol" fo:font-size="10pt" style:font-size-asian="10pt"/>
    </style:style>
    <style:style style:name="List33Level7" style:family="text">
      <style:text-properties style:font-name="Symbol" fo:font-size="10pt" style:font-size-asian="10pt"/>
    </style:style>
    <style:style style:name="List33Level8" style:family="text">
      <style:text-properties style:font-name="Symbol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Symbol"/>
    </style:style>
    <style:style style:name="List34Level2" style:family="text">
      <style:text-properties style:font-name="Symbol"/>
    </style:style>
    <style:style style:name="List34Level3" style:family="text">
      <style:text-properties style:font-name="Symbol"/>
    </style:style>
    <style:style style:name="List34Level4" style:family="text">
      <style:text-properties style:font-name="Symbol"/>
    </style:style>
    <style:style style:name="List34Level5" style:family="text">
      <style:text-properties style:font-name="Symbol"/>
    </style:style>
    <style:style style:name="List34Level6" style:family="text">
      <style:text-properties style:font-name="Symbol"/>
    </style:style>
    <style:style style:name="List34Level7" style:family="text">
      <style:text-properties style:font-name="Symbol"/>
    </style:style>
    <style:style style:name="List34Level8" style:family="text">
      <style:text-properties style:font-name="Symbol"/>
    </style:style>
    <text:list-style style:name="LS34">
      <text:list-level-style-bullet text:bullet-char="" text:style-name="List34Level0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1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2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3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4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5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6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7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34Level8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8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text-align="center"/>
    </style:style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tab/></text:span><text:span text:style-name="T3_2"><text:tab/></text:span><text:span text:style-name="T3_3"><text:tab/></text:span><text:span text:style-name="T3_4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Project Completion Review</dc:title>
    <meta:initial-creator>FCDO</meta:initial-creator>
    <meta:creation-date>2026-07-13T13:38:00</meta:creation-date>
    <dc:creator>Babu Robert</dc:creator>
    <dc:date>2026-07-13T13:38:00</dc:date>
    <meta:print-date>2016-03-26T08:57:00</meta:print-date>
    <meta:template xlink:href="Annual%20Review" xlink:type="simple"/>
    <meta:editing-cycles>2</meta:editing-cycles>
    <meta:editing-duration>PT1M</meta:editing-duration>
    <meta:document-statistic meta:page-count="20" meta:paragraph-count="701" meta:row-count="2124" meta:word-count="11311" meta:character-count="70107" meta:non-whitespace-character-count="59497"/>
    <meta:user-defined meta:name="Business Document Type">Project completion review</meta:user-defined>
    <meta:user-defined meta:name="ContentTypeId">0x010100A9E804AD2130B047BEB1B1355903FA5908009C64AA2CDE0D034793A10EA420CBC86F</meta:user-defined>
    <meta:user-defined meta:name="docLang">en</meta:user-defined>
    <meta:user-defined meta:name="MediaServiceImageTags"/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