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Calibri" svg:font-family="Calibri" style:font-pitch="variable" style:font-family-generic="swiss"/>
    <style:font-face style:name="Cambria" svg:font-family="Cambria" style:font-pitch="variable" style:font-family-generic="roman"/>
    <style:font-face style:name="MS Gothic" svg:font-family="MS Gothic" style:font-pitch="fixed" style:font-family-generic="modern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Tahoma" svg:font-family="Tahoma" style:font-pitch="variable" style:font-family-generic="swiss"/>
    <style:font-face style:name="Gadugi" svg:font-family="Gadugi" style:font-pitch="variable" style:font-family-generic="swiss"/>
    <style:font-face style:name="Cambria Math" svg:font-family="Cambria Math" style:font-pitch="variable" style:font-family-generic="roman"/>
    <style:font-face style:name="Aptos" svg:font-family="Aptos" style:font-pitch="variable" style:font-family-generic="swiss"/>
    <style:font-face style:name="+mn-ea" svg:font-family="+mn-ea" style:font-family-generic="roman"/>
    <style:font-face style:name="Neris Light" svg:font-family="Neris Light" style:font-pitch="variable" style:font-family-generic="modern"/>
    <style:font-face style:name="Segoe UI" svg:font-family="Segoe UI" style:font-pitch="variable" style:font-family-generic="swiss"/>
    <style:font-face style:name="Aptos Narrow" svg:font-family="Aptos Narrow" style:font-pitch="variable" style:font-family-generic="swiss"/>
    <style:font-face style:name="ＭＳ 明朝" svg:font-family="ＭＳ 明朝"/>
  </office:font-face-decls>
  <office:automatic-styles>
    <style:style style:name="P1" style:family="paragraph" style:parent-style-name="Normal" style:master-page-name="Standard">
      <style:paragraph-properties fo:text-align="center" style:page-number="1"/>
    </style:style>
    <style:style style:name="T1_1" style:family="text">
      <style:text-properties fo:font-size="16pt" style:font-size-asian="16pt" style:font-name-complex="Arial" style:font-size-complex="14pt" fo:font-weight="bold" style:font-weight-asian="bold"/>
    </style:style>
    <style:style style:name="P2" style:family="paragraph" style:parent-style-name="Normal">
      <style:text-properties fo:font-style="italic" style:font-style-asian="italic" style:font-name-complex="Arial"/>
    </style:style>
    <style:style style:name="Table1" style:family="table">
      <style:table-properties table:align="left" style:width="17.791cm" fo:margin-left="0.19cm"/>
    </style:style>
    <style:style style:name="Column1" style:family="table-column">
      <style:table-column-properties style:column-width="9.287cm"/>
    </style:style>
    <style:style style:name="Column2" style:family="table-column">
      <style:table-column-properties style:column-width="3.441cm"/>
    </style:style>
    <style:style style:name="Column3" style:family="table-column">
      <style:table-column-properties style:column-width="5.062cm"/>
    </style:style>
    <style:style style:name="Row1" style:family="table-row">
      <style:table-row-properties style:min-row-height="0.968cm"/>
    </style:style>
    <style:style style:name="Cell1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Arial" fo:font-size="14pt" style:font-size-asian="14pt" style:font-name-complex="Arial" style:font-size-complex="14pt" fo:language="en" fo:language-asian="en" fo:language-complex="ar" fo:country="GB" fo:country-asian="US" fo:country-complex="SA" fo:font-weight="bold" style:font-weight-asian="bold"/>
    </style:style>
    <style:style style:name="T3_2" style:family="text">
      <style:text-properties style:font-name="Arial" fo:font-size="14pt" style:font-size-asian="14pt" style:font-size-complex="14pt" fo:language="en" fo:language-asian="en" fo:language-complex="ar" fo:country="GB" fo:country-asian="US" fo:country-complex="SA" fo:font-weight="bold" style:font-weight-asian="bold"/>
    </style:style>
    <style:style style:name="Row2" style:family="table-row">
      <style:table-row-properties style:min-row-height="0.688cm"/>
    </style:style>
    <style:style style:name="Cell2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4" style:family="paragraph" style:parent-style-name="Normal"/>
    <style:style style:name="T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4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4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T4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3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09cm dotted" fo:wrap-option="wrap"/>
    </style:style>
    <style:style style:name="P5" style:family="paragraph" style:parent-style-name="Normal"/>
    <style:style style:name="T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4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6" style:family="paragraph" style:parent-style-name="Normal"/>
    <style:style style:name="T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Row3" style:family="table-row">
      <style:table-row-properties style:min-row-height="0.67cm"/>
    </style:style>
    <style:style style:name="Cell5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7" style:family="paragraph" style:parent-style-name="Normal"/>
    <style:style style:name="T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7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7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7_4" style:family="text">
      <style:text-properties style:font-name="Arial" fo:font-size="10pt" style:font-size-asian="10pt" style:font-size-complex="11pt" fo:language="en" fo:language-asian="en" fo:language-complex="ar" fo:country="GB" fo:country-asian="US" fo:country-complex="SA" style:font-weight-complex="bold"/>
    </style:style>
    <style:style style:name="Cell6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09cm dotted" fo:wrap-option="wrap"/>
    </style:style>
    <style:style style:name="P8" style:family="paragraph" style:parent-style-name="Normal"/>
    <style:style style:name="T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8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8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8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T8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7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9" style:family="paragraph" style:parent-style-name="Normal"/>
    <style:style style:name="T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9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T9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9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P10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11" style:family="paragraph" style:parent-style-name="Normal"/>
    <style:style style:name="T11_1" style:family="text">
      <style:text-properties fo:font-size="11pt" style:font-size-asian="11pt" style:font-name-complex="Arial" style:font-size-complex="11pt" fo:font-weight="bold" style:font-weight-asian="bold"/>
    </style:style>
    <style:style style:name="P12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Table2" style:family="table">
      <style:table-properties table:align="left" style:width="17.791cm" fo:margin-left="0.19cm"/>
    </style:style>
    <style:style style:name="Column4" style:family="table-column">
      <style:table-column-properties style:column-width="4.191cm"/>
    </style:style>
    <style:style style:name="Column5" style:family="table-column">
      <style:table-column-properties style:column-width="1.699cm"/>
    </style:style>
    <style:style style:name="Column6" style:family="table-column">
      <style:table-column-properties style:column-width="1.7cm"/>
    </style:style>
    <style:style style:name="Column7" style:family="table-column">
      <style:table-column-properties style:column-width="1.7cm"/>
    </style:style>
    <style:style style:name="Column8" style:family="table-column">
      <style:table-column-properties style:column-width="1.7cm"/>
    </style:style>
    <style:style style:name="Column9" style:family="table-column">
      <style:table-column-properties style:column-width="1.699cm"/>
    </style:style>
    <style:style style:name="Column10" style:family="table-column">
      <style:table-column-properties style:column-width="1.7cm"/>
    </style:style>
    <style:style style:name="Column11" style:family="table-column">
      <style:table-column-properties style:column-width="1.7cm"/>
    </style:style>
    <style:style style:name="Column12" style:family="table-column">
      <style:table-column-properties style:column-width="1.7cm"/>
    </style:style>
    <style:style style:name="Row4" style:family="table-row"/>
    <style:style style:name="Cell8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/>
    <style:style style:name="T13_1" style:family="text"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Arial" fo:font-size="10pt" style:font-size-asian="10pt" style:font-size-complex="11pt" fo:language="en" fo:language-asian="en" fo:language-complex="ar" fo:country="GB" fo:country-asian="US" fo:country-complex="SA" fo:font-weight="bold" style:font-weight-asian="bold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Arial" fo:font-size="10pt" style:font-size-asian="10pt" style:font-size-complex="11pt" fo:language="en" fo:language-asian="en" fo:language-complex="ar" fo:country="GB" fo:country-asian="US" fo:country-complex="SA" fo:font-weight="bold" style:font-weight-asian="bold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style:font-name="Arial" fo:font-size="10pt" style:font-size-asian="10pt" style:font-size-complex="11pt" fo:language="en" fo:language-asian="en" fo:language-complex="ar" fo:country="GB" fo:country-asian="US" fo:country-complex="SA" fo:font-weight="bold" style:font-weight-asian="bold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Arial" fo:font-size="10pt" style:font-size-asian="10pt" style:font-size-complex="11pt" fo:language="en" fo:language-asian="en" fo:language-complex="ar" fo:country="GB" fo:country-asian="US" fo:country-complex="SA" fo:font-weight="bold" style:font-weight-asian="bold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style:font-name="Arial" fo:font-size="10pt" style:font-size-asian="10pt" style:font-size-complex="11pt" fo:language="en" fo:language-asian="en" fo:language-complex="ar" fo:country="GB" fo:country-asian="US" fo:country-complex="SA" fo:font-weight="bold" style:font-weight-asian="bold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Arial" fo:font-size="10pt" style:font-size-asian="10pt" style:font-size-complex="11pt" fo:language="en" fo:language-asian="en" fo:language-complex="ar" fo:country="GB" fo:country-asian="US" fo:country-complex="SA" fo:font-weight="bold" style:font-weight-asian="bold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style:font-name="Arial" fo:font-size="10pt" style:font-size-asian="10pt" style:font-size-complex="12pt" fo:language="en" fo:language-asian="en" fo:language-complex="ar" fo:country="GB" fo:country-asian="US" fo:country-complex="SA" fo:font-weight="bold" style:font-weight-asian="bold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Row5" style:family="table-row"/>
    <style:style style:name="Cell17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/>
    <style:style style:name="T22_1" style:family="text"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Arial" fo:font-size="10pt" style:font-size-asian="10pt" style:font-size-complex="11pt" fo:language="en" fo:language-asian="en" fo:language-complex="ar" fo:country="GB" fo:country-asian="US" fo:country-complex="SA" fo:font-weight="bold" style:font-weight-asian="bold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Arial" fo:font-size="10pt" style:font-size-asian="10pt" style:font-size-complex="11pt" fo:language="en" fo:language-asian="en" fo:language-complex="ar" fo:country="GB" fo:country-asian="US" fo:country-complex="SA" fo:font-weight="bold" style:font-weight-asian="bold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Arial" fo:font-size="10pt" style:font-size-asian="10pt" style:font-size-complex="11pt" fo:language="en" fo:language-asian="en" fo:language-complex="ar" fo:country="GB" fo:country-asian="US" fo:country-complex="SA" fo:font-weight="bold" style:font-weight-asian="bold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Arial" fo:font-size="10pt" style:font-size-asian="10pt" style:font-size-complex="11pt" fo:language="en" fo:language-asian="en" fo:language-complex="ar" fo:country="GB" fo:country-asian="US" fo:country-complex="SA" fo:font-weight="bold" style:font-weight-asian="bold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Arial" fo:font-size="10pt" style:font-size-asian="10pt" style:font-size-complex="11pt" fo:language="en" fo:language-asian="en" fo:language-complex="ar" fo:country="GB" fo:country-asian="US" fo:country-complex="SA" fo:font-weight="bold" style:font-weight-asian="bold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="Arial" fo:font-size="10pt" style:font-size-asian="10pt" style:font-size-complex="11pt" fo:language="en" fo:language-asian="en" fo:language-complex="ar" fo:country="GB" fo:country-asian="US" fo:country-complex="SA" fo:font-weight="bold" style:font-weight-asian="bold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style:font-name="Arial" fo:font-size="10pt" style:font-size-asian="10pt" style:font-size-complex="12pt" fo:language="en" fo:language-asian="en" fo:language-complex="ar" fo:country="GB" fo:country-asian="US" fo:country-complex="SA" fo:font-weight="bold" style:font-weight-asian="bold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Row6" style:family="table-row">
      <style:table-row-properties style:min-row-height="0.926cm"/>
    </style:style>
    <style:style style:name="Cell26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/>
    <style:style style:name="T31_1" style:family="text"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style:font-name="Arial" fo:font-size="10pt" style:font-size-asian="10pt" style:font-size-complex="11pt" fo:language="en" fo:language-asian="en" fo:language-complex="ar" fo:country="GB" fo:country-asian="US" fo:country-complex="SA" fo:font-weight="bold" style:font-weight-asian="bold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style:font-name="Arial" fo:font-size="10pt" style:font-size-asian="10pt" style:font-size-complex="11pt" fo:language="en" fo:language-asian="en" fo:language-complex="ar" fo:country="GB" fo:country-asian="US" fo:country-complex="SA" fo:font-weight="bold" style:font-weight-asian="bold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style:font-name="Arial" fo:font-size="10pt" style:font-size-asian="10pt" style:font-size-complex="11pt" fo:language="en" fo:language-asian="en" fo:language-complex="ar" fo:country="GB" fo:country-asian="US" fo:country-complex="SA" fo:font-weight="bold" style:font-weight-asian="bold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style:font-name="Arial" fo:font-size="10pt" style:font-size-asian="10pt" style:font-size-complex="11pt" fo:language="en" fo:language-asian="en" fo:language-complex="ar" fo:country="GB" fo:country-asian="US" fo:country-complex="SA" fo:font-weight="bold" style:font-weight-asian="bold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style:font-name="Arial" fo:font-size="10pt" style:font-size-asian="10pt" style:font-size-complex="11pt" fo:language="en" fo:language-asian="en" fo:language-complex="ar" fo:country="GB" fo:country-asian="US" fo:country-complex="SA" fo:font-weight="bold" style:font-weight-asian="bold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style:font-name="Arial" fo:font-size="10pt" style:font-size-asian="10pt" style:font-size-complex="11pt" fo:language="en" fo:language-asian="en" fo:language-complex="ar" fo:country="GB" fo:country-asian="US" fo:country-complex="SA" fo:font-weight="bold" style:font-weight-asian="bold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style:font-name="Arial" fo:font-size="10pt" style:font-size-asian="10pt" style:font-size-complex="11pt" fo:language="en" fo:language-asian="en" fo:language-complex="ar" fo:country="GB" fo:country-asian="US" fo:country-complex="SA" fo:font-weight="bold" style:font-weight-asian="bold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center"/>
    </style:style>
    <style:style style:name="T3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P40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Table3" style:family="table">
      <style:table-properties table:align="left" style:width="17.791cm" fo:margin-left="0.19cm"/>
    </style:style>
    <style:style style:name="Column13" style:family="table-column">
      <style:table-column-properties style:column-width="5.787cm"/>
    </style:style>
    <style:style style:name="Column14" style:family="table-column">
      <style:table-column-properties style:column-width="12.003cm"/>
    </style:style>
    <style:style style:name="Row7" style:family="table-row"/>
    <style:style style:name="Cell35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/>
    <style:style style:name="T4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/>
    <style:style style:name="T42_1" style:family="text"/>
    <style:style style:name="T42_2" style:family="text" style:parent-style-name="Internet_20_link">
      <style:text-properties fo:color="#0000ff" style:font-name="Arial" fo:font-size="12pt" style:font-size-asian="12pt" style:font-size-complex="12pt" fo:language="en" fo:language-asian="en" fo:language-complex="ar" fo:country="GB" fo:country-asian="US" fo:country-complex="SA" style:text-underline-style="solid" style:text-underline-color="font-color"/>
    </style:style>
    <style:style style:name="Row8" style:family="table-row">
      <style:table-row-properties style:min-row-height="1.062cm"/>
    </style:style>
    <style:style style:name="Cell37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/>
    <style:style style:name="T4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/>
    <style:style style:name="T44_1" style:family="text"/>
    <style:style style:name="T44_2" style:family="text" style:parent-style-name="Internet_20_link">
      <style:text-properties fo:color="#0000ff" style:font-name="Arial" fo:font-size="12pt" style:font-size-asian="12pt" style:font-size-complex="12pt" fo:language="en" fo:language-asian="en" fo:language-complex="ar" fo:country="GB" fo:country-asian="US" fo:country-complex="SA" style:text-underline-style="solid" style:text-underline-color="font-color"/>
    </style:style>
    <style:style style:name="P45" style:family="paragraph" style:parent-style-name="Normal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P46" style:family="paragraph" style:parent-style-name="Normal">
      <style:text-properties fo:font-weight="bold" style:font-weight-asian="bold"/>
    </style:style>
    <style:style style:name="P47" style:family="paragraph" style:parent-style-name="Normal">
      <style:paragraph-properties fo:text-align="center"/>
      <style:text-properties fo:font-size="16pt" style:font-size-asian="16pt" style:font-size-complex="16pt" fo:font-weight="bold" style:font-weight-asian="bold"/>
    </style:style>
    <style:style style:name="P48" style:family="paragraph" style:parent-style-name="Normal">
      <style:paragraph-properties fo:text-align="center"/>
      <style:text-properties fo:font-size="16pt" style:font-size-asian="16pt" style:font-size-complex="16pt" fo:font-weight="bold" style:font-weight-asian="bold"/>
    </style:style>
    <style:style style:name="P49" style:family="paragraph" style:parent-style-name="Normal">
      <style:paragraph-properties fo:text-align="center"/>
      <style:text-properties fo:font-size="16pt" style:font-size-asian="16pt" style:font-size-complex="16pt" fo:font-weight="bold" style:font-weight-asian="bold"/>
    </style:style>
    <style:style style:name="P50" style:family="paragraph" style:parent-style-name="Normal">
      <style:paragraph-properties fo:text-align="center"/>
      <style:text-properties fo:font-size="16pt" style:font-size-asian="16pt" style:font-size-complex="16pt" fo:font-weight="bold" style:font-weight-asian="bold"/>
    </style:style>
    <style:style style:name="P51" style:family="paragraph" style:parent-style-name="Normal">
      <style:paragraph-properties fo:text-align="center"/>
      <style:text-properties fo:font-size="16pt" style:font-size-asian="16pt" style:font-size-complex="16pt" fo:font-weight="bold" style:font-weight-asian="bold"/>
    </style:style>
    <style:style style:name="P52" style:family="paragraph" style:parent-style-name="Normal">
      <style:paragraph-properties fo:text-align="center"/>
      <style:text-properties fo:font-size="16pt" style:font-size-asian="16pt" style:font-size-complex="16pt" fo:font-weight="bold" style:font-weight-asian="bold"/>
    </style:style>
    <style:style style:name="P53" style:family="paragraph" style:parent-style-name="Normal">
      <style:paragraph-properties fo:text-align="center"/>
      <style:text-properties fo:font-size="16pt" style:font-size-asian="16pt" style:font-size-complex="16pt" fo:font-weight="bold" style:font-weight-asian="bold"/>
    </style:style>
    <style:style style:name="P54" style:family="paragraph" style:parent-style-name="Normal">
      <style:paragraph-properties fo:text-align="center"/>
      <style:text-properties fo:font-size="16pt" style:font-size-asian="16pt" style:font-size-complex="16pt" fo:font-weight="bold" style:font-weight-asian="bold"/>
    </style:style>
    <style:style style:name="P55" style:family="paragraph" style:parent-style-name="Normal">
      <style:paragraph-properties fo:text-align="center"/>
      <style:text-properties fo:font-size="16pt" style:font-size-asian="16pt" style:font-size-complex="16pt" fo:font-weight="bold" style:font-weight-asian="bold"/>
    </style:style>
    <style:style style:name="P56" style:family="paragraph" style:parent-style-name="Normal">
      <style:paragraph-properties fo:text-align="center"/>
      <style:text-properties fo:font-size="16pt" style:font-size-asian="16pt" style:font-size-complex="16pt" fo:font-weight="bold" style:font-weight-asian="bold"/>
    </style:style>
    <style:style style:name="P57" style:family="paragraph" style:parent-style-name="Normal">
      <style:paragraph-properties fo:text-align="center"/>
      <style:text-properties fo:font-size="16pt" style:font-size-asian="16pt" style:font-size-complex="16pt" fo:font-weight="bold" style:font-weight-asian="bold"/>
    </style:style>
    <style:style style:name="P58" style:family="paragraph" style:parent-style-name="Normal">
      <style:paragraph-properties fo:text-align="center"/>
      <style:text-properties fo:font-size="16pt" style:font-size-asian="16pt" style:font-size-complex="16pt" fo:font-weight="bold" style:font-weight-asian="bold"/>
    </style:style>
    <style:style style:name="P59" style:family="paragraph" style:parent-style-name="Normal">
      <style:paragraph-properties fo:text-align="center"/>
      <style:text-properties fo:font-size="16pt" style:font-size-asian="16pt" style:font-size-complex="16pt" fo:font-weight="bold" style:font-weight-asian="bold"/>
    </style:style>
    <style:style style:name="P60" style:family="paragraph" style:parent-style-name="Normal">
      <style:paragraph-properties fo:text-align="center"/>
      <style:text-properties fo:font-size="16pt" style:font-size-asian="16pt" style:font-size-complex="16pt" fo:font-weight="bold" style:font-weight-asian="bold"/>
    </style:style>
    <style:style style:name="P61" style:family="paragraph" style:parent-style-name="Normal">
      <style:paragraph-properties fo:text-align="center"/>
      <style:text-properties fo:font-size="16pt" style:font-size-asian="16pt" style:font-size-complex="16pt" fo:font-weight="bold" style:font-weight-asian="bold"/>
    </style:style>
    <style:style style:name="P62" style:family="paragraph" style:parent-style-name="Normal">
      <style:paragraph-properties fo:text-align="center"/>
      <style:text-properties fo:font-size="16pt" style:font-size-asian="16pt" style:font-size-complex="16pt" fo:font-weight="bold" style:font-weight-asian="bold"/>
    </style:style>
    <style:style style:name="P63" style:family="paragraph" style:parent-style-name="Normal">
      <style:paragraph-properties fo:text-align="center"/>
      <style:text-properties fo:font-size="16pt" style:font-size-asian="16pt" style:font-size-complex="16pt" fo:font-weight="bold" style:font-weight-asian="bold"/>
    </style:style>
    <style:style style:name="P64" style:family="paragraph" style:parent-style-name="Normal">
      <style:paragraph-properties fo:text-align="center"/>
      <style:text-properties fo:font-size="16pt" style:font-size-asian="16pt" style:font-size-complex="16pt" fo:font-weight="bold" style:font-weight-asian="bold"/>
    </style:style>
    <style:style style:name="P65" style:family="paragraph" style:parent-style-name="Normal">
      <style:paragraph-properties fo:text-align="center"/>
      <style:text-properties fo:font-size="16pt" style:font-size-asian="16pt" style:font-size-complex="16pt" fo:font-weight="bold" style:font-weight-asian="bold"/>
    </style:style>
    <style:style style:name="P66" style:family="paragraph" style:parent-style-name="Normal">
      <style:paragraph-properties fo:text-align="center"/>
      <style:text-properties fo:font-size="16pt" style:font-size-asian="16pt" style:font-size-complex="16pt" fo:font-weight="bold" style:font-weight-asian="bold"/>
    </style:style>
    <style:style style:name="P67" style:family="paragraph" style:parent-style-name="Normal">
      <style:paragraph-properties fo:text-align="center"/>
      <style:text-properties fo:font-size="16pt" style:font-size-asian="16pt" style:font-size-complex="16pt" fo:font-weight="bold" style:font-weight-asian="bold"/>
    </style:style>
    <style:style style:name="P68" style:family="paragraph" style:parent-style-name="Normal">
      <style:paragraph-properties fo:text-align="center"/>
      <style:text-properties fo:font-size="16pt" style:font-size-asian="16pt" style:font-size-complex="16pt" fo:font-weight="bold" style:font-weight-asian="bold"/>
    </style:style>
    <style:style style:name="P69" style:family="paragraph" style:parent-style-name="Normal">
      <style:paragraph-properties fo:text-align="center"/>
      <style:text-properties fo:font-size="16pt" style:font-size-asian="16pt" style:font-size-complex="16pt" fo:font-weight="bold" style:font-weight-asian="bold"/>
    </style:style>
    <style:style style:name="P70" style:family="paragraph" style:parent-style-name="Normal">
      <style:paragraph-properties fo:text-align="center"/>
    </style:style>
    <style:style style:name="T70_1" style:family="text">
      <style:text-properties fo:font-size="16pt" style:font-size-asian="16pt" style:font-size-complex="16pt" fo:font-weight="bold" style:font-weight-asian="bold"/>
    </style:style>
    <style:style style:name="P71" style:family="paragraph" style:parent-style-name="Normal"/>
    <style:style style:name="Table4" style:family="table">
      <style:table-properties table:align="left" style:width="16.558cm" fo:margin-left="0cm"/>
    </style:style>
    <style:style style:name="Column15" style:family="table-column">
      <style:table-column-properties style:column-width="3cm"/>
    </style:style>
    <style:style style:name="Column16" style:family="table-column">
      <style:table-column-properties style:column-width="13.557cm"/>
    </style:style>
    <style:style style:name="Row9" style:family="table-row">
      <style:table-row-properties style:min-row-height="0.515cm"/>
    </style:style>
    <style:style style:name="Cell3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72" style:family="paragraph" style:parent-style-name="Normal"/>
    <style:style style:name="T72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4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73" style:family="paragraph" style:parent-style-name="Normal"/>
    <style:style style:name="T73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10" style:family="table-row">
      <style:table-row-properties style:min-row-height="0.515cm"/>
    </style:style>
    <style:style style:name="Cell4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74" style:family="paragraph" style:parent-style-name="Normal"/>
    <style:style style:name="T74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4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75" style:family="paragraph" style:parent-style-name="Normal"/>
    <style:style style:name="T75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11" style:family="table-row">
      <style:table-row-properties style:min-row-height="0.515cm"/>
    </style:style>
    <style:style style:name="Cell4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76" style:family="paragraph" style:parent-style-name="Normal"/>
    <style:style style:name="T76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4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77" style:family="paragraph" style:parent-style-name="Normal"/>
    <style:style style:name="T77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12" style:family="table-row">
      <style:table-row-properties style:min-row-height="0.515cm"/>
    </style:style>
    <style:style style:name="Cell4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78" style:family="paragraph" style:parent-style-name="Normal"/>
    <style:style style:name="T78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4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79" style:family="paragraph" style:parent-style-name="Normal"/>
    <style:style style:name="T79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13" style:family="table-row">
      <style:table-row-properties style:min-row-height="0.515cm"/>
    </style:style>
    <style:style style:name="Cell4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80" style:family="paragraph" style:parent-style-name="Normal"/>
    <style:style style:name="T80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4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81" style:family="paragraph" style:parent-style-name="Normal"/>
    <style:style style:name="T81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14" style:family="table-row">
      <style:table-row-properties style:min-row-height="0.515cm"/>
    </style:style>
    <style:style style:name="Cell4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82" style:family="paragraph" style:parent-style-name="Normal"/>
    <style:style style:name="T82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5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83" style:family="paragraph" style:parent-style-name="Normal"/>
    <style:style style:name="T83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15" style:family="table-row">
      <style:table-row-properties style:min-row-height="0.515cm"/>
    </style:style>
    <style:style style:name="Cell5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84" style:family="paragraph" style:parent-style-name="Normal"/>
    <style:style style:name="T84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5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85" style:family="paragraph" style:parent-style-name="Normal"/>
    <style:style style:name="T85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16" style:family="table-row">
      <style:table-row-properties style:min-row-height="0.515cm"/>
    </style:style>
    <style:style style:name="Cell5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86" style:family="paragraph" style:parent-style-name="Normal"/>
    <style:style style:name="T86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5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87" style:family="paragraph" style:parent-style-name="Normal"/>
    <style:style style:name="T87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17" style:family="table-row">
      <style:table-row-properties style:min-row-height="0.515cm"/>
    </style:style>
    <style:style style:name="Cell5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88" style:family="paragraph" style:parent-style-name="Normal"/>
    <style:style style:name="T88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5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89" style:family="paragraph" style:parent-style-name="Normal"/>
    <style:style style:name="T89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18" style:family="table-row">
      <style:table-row-properties style:min-row-height="0.515cm"/>
    </style:style>
    <style:style style:name="Cell5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90" style:family="paragraph" style:parent-style-name="Normal"/>
    <style:style style:name="T90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5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91" style:family="paragraph" style:parent-style-name="Normal"/>
    <style:style style:name="T91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19" style:family="table-row">
      <style:table-row-properties style:min-row-height="0.515cm"/>
    </style:style>
    <style:style style:name="Cell5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92" style:family="paragraph" style:parent-style-name="Normal"/>
    <style:style style:name="T92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6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93" style:family="paragraph" style:parent-style-name="Normal"/>
    <style:style style:name="T93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20" style:family="table-row">
      <style:table-row-properties style:min-row-height="0.515cm"/>
    </style:style>
    <style:style style:name="Cell6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94" style:family="paragraph" style:parent-style-name="Normal"/>
    <style:style style:name="T94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6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95" style:family="paragraph" style:parent-style-name="Normal"/>
    <style:style style:name="T95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21" style:family="table-row">
      <style:table-row-properties style:min-row-height="0.515cm"/>
    </style:style>
    <style:style style:name="Cell6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96" style:family="paragraph" style:parent-style-name="Normal"/>
    <style:style style:name="T96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6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97" style:family="paragraph" style:parent-style-name="Normal"/>
    <style:style style:name="T97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22" style:family="table-row">
      <style:table-row-properties style:min-row-height="0.515cm"/>
    </style:style>
    <style:style style:name="Cell6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98" style:family="paragraph" style:parent-style-name="Normal"/>
    <style:style style:name="T98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6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99" style:family="paragraph" style:parent-style-name="Normal"/>
    <style:style style:name="T99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23" style:family="table-row">
      <style:table-row-properties style:min-row-height="0.515cm"/>
    </style:style>
    <style:style style:name="Cell6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0" style:family="paragraph" style:parent-style-name="Normal"/>
    <style:style style:name="T100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6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1" style:family="paragraph" style:parent-style-name="Normal"/>
    <style:style style:name="T101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24" style:family="table-row">
      <style:table-row-properties style:min-row-height="0.515cm"/>
    </style:style>
    <style:style style:name="Cell6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2" style:family="paragraph" style:parent-style-name="Normal"/>
    <style:style style:name="T102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7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3" style:family="paragraph" style:parent-style-name="Normal"/>
    <style:style style:name="T103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25" style:family="table-row">
      <style:table-row-properties style:min-row-height="0.515cm"/>
    </style:style>
    <style:style style:name="Cell7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4" style:family="paragraph" style:parent-style-name="Normal"/>
    <style:style style:name="T104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7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5" style:family="paragraph" style:parent-style-name="Normal"/>
    <style:style style:name="T105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26" style:family="table-row">
      <style:table-row-properties style:min-row-height="0.515cm"/>
    </style:style>
    <style:style style:name="Cell7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6" style:family="paragraph" style:parent-style-name="Normal"/>
    <style:style style:name="T106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7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7" style:family="paragraph" style:parent-style-name="Normal"/>
    <style:style style:name="T107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27" style:family="table-row">
      <style:table-row-properties style:min-row-height="0.515cm"/>
    </style:style>
    <style:style style:name="Cell7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8" style:family="paragraph" style:parent-style-name="Normal"/>
    <style:style style:name="T108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7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9" style:family="paragraph" style:parent-style-name="Normal"/>
    <style:style style:name="T109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28" style:family="table-row">
      <style:table-row-properties style:min-row-height="0.515cm"/>
    </style:style>
    <style:style style:name="Cell7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0" style:family="paragraph" style:parent-style-name="Normal"/>
    <style:style style:name="T110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7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1" style:family="paragraph" style:parent-style-name="Normal"/>
    <style:style style:name="T111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29" style:family="table-row">
      <style:table-row-properties style:min-row-height="0.515cm"/>
    </style:style>
    <style:style style:name="Cell7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2" style:family="paragraph" style:parent-style-name="Normal"/>
    <style:style style:name="T112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8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3" style:family="paragraph" style:parent-style-name="Normal"/>
    <style:style style:name="T113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30" style:family="table-row">
      <style:table-row-properties style:min-row-height="0.515cm"/>
    </style:style>
    <style:style style:name="Cell8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4" style:family="paragraph" style:parent-style-name="Normal"/>
    <style:style style:name="T114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8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5" style:family="paragraph" style:parent-style-name="Normal"/>
    <style:style style:name="T115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31" style:family="table-row">
      <style:table-row-properties style:min-row-height="0.515cm"/>
    </style:style>
    <style:style style:name="Cell8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6" style:family="paragraph" style:parent-style-name="Normal"/>
    <style:style style:name="T116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8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7" style:family="paragraph" style:parent-style-name="Normal"/>
    <style:style style:name="T117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32" style:family="table-row">
      <style:table-row-properties style:min-row-height="0.515cm"/>
    </style:style>
    <style:style style:name="Cell8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8" style:family="paragraph" style:parent-style-name="Normal"/>
    <style:style style:name="T118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8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19" style:family="paragraph" style:parent-style-name="Normal"/>
    <style:style style:name="T119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33" style:family="table-row">
      <style:table-row-properties style:min-row-height="0.515cm"/>
    </style:style>
    <style:style style:name="Cell8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0" style:family="paragraph" style:parent-style-name="Normal"/>
    <style:style style:name="T120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8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1" style:family="paragraph" style:parent-style-name="Normal"/>
    <style:style style:name="T121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34" style:family="table-row">
      <style:table-row-properties style:min-row-height="0.515cm"/>
    </style:style>
    <style:style style:name="Cell8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2" style:family="paragraph" style:parent-style-name="Normal"/>
    <style:style style:name="T122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9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3" style:family="paragraph" style:parent-style-name="Normal"/>
    <style:style style:name="T123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35" style:family="table-row">
      <style:table-row-properties style:min-row-height="0.515cm"/>
    </style:style>
    <style:style style:name="Cell9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4" style:family="paragraph" style:parent-style-name="Normal"/>
    <style:style style:name="T124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9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5" style:family="paragraph" style:parent-style-name="Normal"/>
    <style:style style:name="T125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36" style:family="table-row">
      <style:table-row-properties style:min-row-height="0.515cm"/>
    </style:style>
    <style:style style:name="Cell9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6" style:family="paragraph" style:parent-style-name="Normal"/>
    <style:style style:name="T126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9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7" style:family="paragraph" style:parent-style-name="Normal"/>
    <style:style style:name="T127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37" style:family="table-row">
      <style:table-row-properties style:min-row-height="0.515cm"/>
    </style:style>
    <style:style style:name="Cell9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8" style:family="paragraph" style:parent-style-name="Normal"/>
    <style:style style:name="T128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9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29" style:family="paragraph" style:parent-style-name="Normal"/>
    <style:style style:name="T129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38" style:family="table-row">
      <style:table-row-properties style:min-row-height="0.515cm"/>
    </style:style>
    <style:style style:name="Cell9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0" style:family="paragraph" style:parent-style-name="Normal"/>
    <style:style style:name="T130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9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1" style:family="paragraph" style:parent-style-name="Normal"/>
    <style:style style:name="T13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39" style:family="table-row">
      <style:table-row-properties style:min-row-height="0.515cm"/>
    </style:style>
    <style:style style:name="Cell9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2" style:family="paragraph" style:parent-style-name="Normal"/>
    <style:style style:name="T132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10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3" style:family="paragraph" style:parent-style-name="Normal"/>
    <style:style style:name="T133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40" style:family="table-row">
      <style:table-row-properties style:min-row-height="0.515cm"/>
    </style:style>
    <style:style style:name="Cell10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4" style:family="paragraph" style:parent-style-name="Normal"/>
    <style:style style:name="T134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10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5" style:family="paragraph" style:parent-style-name="Normal"/>
    <style:style style:name="T135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41" style:family="table-row">
      <style:table-row-properties style:min-row-height="0.515cm"/>
    </style:style>
    <style:style style:name="Cell10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6" style:family="paragraph" style:parent-style-name="Normal"/>
    <style:style style:name="T136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10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7" style:family="paragraph" style:parent-style-name="Normal"/>
    <style:style style:name="T137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42" style:family="table-row">
      <style:table-row-properties style:min-row-height="0.515cm"/>
    </style:style>
    <style:style style:name="Cell10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8" style:family="paragraph" style:parent-style-name="Normal"/>
    <style:style style:name="T138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10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9" style:family="paragraph" style:parent-style-name="Normal"/>
    <style:style style:name="T139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43" style:family="table-row">
      <style:table-row-properties style:min-row-height="0.515cm"/>
    </style:style>
    <style:style style:name="Cell10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0" style:family="paragraph" style:parent-style-name="Normal"/>
    <style:style style:name="T140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10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1" style:family="paragraph" style:parent-style-name="Normal"/>
    <style:style style:name="T141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44" style:family="table-row">
      <style:table-row-properties style:min-row-height="0.515cm"/>
    </style:style>
    <style:style style:name="Cell10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2" style:family="paragraph" style:parent-style-name="Normal"/>
    <style:style style:name="T142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11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3" style:family="paragraph" style:parent-style-name="Normal"/>
    <style:style style:name="T143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45" style:family="table-row">
      <style:table-row-properties style:min-row-height="0.515cm"/>
    </style:style>
    <style:style style:name="Cell11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4" style:family="paragraph" style:parent-style-name="Normal"/>
    <style:style style:name="T144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11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5" style:family="paragraph" style:parent-style-name="Normal"/>
    <style:style style:name="T145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46" style:family="table-row">
      <style:table-row-properties style:min-row-height="0.515cm"/>
    </style:style>
    <style:style style:name="Cell11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6" style:family="paragraph" style:parent-style-name="Normal"/>
    <style:style style:name="T146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11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7" style:family="paragraph" style:parent-style-name="Normal"/>
    <style:style style:name="T147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47" style:family="table-row">
      <style:table-row-properties style:min-row-height="0.515cm"/>
    </style:style>
    <style:style style:name="Cell11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8" style:family="paragraph" style:parent-style-name="Normal"/>
    <style:style style:name="T148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11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9" style:family="paragraph" style:parent-style-name="Normal"/>
    <style:style style:name="T149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48" style:family="table-row">
      <style:table-row-properties style:min-row-height="0.515cm"/>
    </style:style>
    <style:style style:name="Cell11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50" style:family="paragraph" style:parent-style-name="Normal"/>
    <style:style style:name="T150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11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51" style:family="paragraph" style:parent-style-name="Normal"/>
    <style:style style:name="T151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49" style:family="table-row">
      <style:table-row-properties style:min-row-height="0.515cm"/>
    </style:style>
    <style:style style:name="Cell11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52" style:family="paragraph" style:parent-style-name="Normal"/>
    <style:style style:name="T152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12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53" style:family="paragraph" style:parent-style-name="Normal"/>
    <style:style style:name="T153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50" style:family="table-row">
      <style:table-row-properties style:min-row-height="0.515cm"/>
    </style:style>
    <style:style style:name="Cell12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54" style:family="paragraph" style:parent-style-name="Normal"/>
    <style:style style:name="T154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12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55" style:family="paragraph" style:parent-style-name="Normal"/>
    <style:style style:name="T155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51" style:family="table-row">
      <style:table-row-properties style:min-row-height="0.515cm"/>
    </style:style>
    <style:style style:name="Cell12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56" style:family="paragraph" style:parent-style-name="Normal"/>
    <style:style style:name="T156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12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57" style:family="paragraph" style:parent-style-name="Normal"/>
    <style:style style:name="T157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52" style:family="table-row">
      <style:table-row-properties style:min-row-height="0.515cm"/>
    </style:style>
    <style:style style:name="Cell12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58" style:family="paragraph" style:parent-style-name="Normal"/>
    <style:style style:name="T158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12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59" style:family="paragraph" style:parent-style-name="Normal"/>
    <style:style style:name="T159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53" style:family="table-row">
      <style:table-row-properties style:min-row-height="0.515cm"/>
    </style:style>
    <style:style style:name="Cell12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60" style:family="paragraph" style:parent-style-name="Normal"/>
    <style:style style:name="T160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12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61" style:family="paragraph" style:parent-style-name="Normal"/>
    <style:style style:name="T161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54" style:family="table-row">
      <style:table-row-properties style:min-row-height="0.515cm"/>
    </style:style>
    <style:style style:name="Cell12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62" style:family="paragraph" style:parent-style-name="Normal"/>
    <style:style style:name="T162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13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63" style:family="paragraph" style:parent-style-name="Normal"/>
    <style:style style:name="T163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55" style:family="table-row">
      <style:table-row-properties style:min-row-height="0.515cm"/>
    </style:style>
    <style:style style:name="Cell13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64" style:family="paragraph" style:parent-style-name="Normal"/>
    <style:style style:name="T164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13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65" style:family="paragraph" style:parent-style-name="Normal"/>
    <style:style style:name="T165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56" style:family="table-row">
      <style:table-row-properties style:min-row-height="0.515cm"/>
    </style:style>
    <style:style style:name="Cell13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66" style:family="paragraph" style:parent-style-name="Normal"/>
    <style:style style:name="T166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13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67" style:family="paragraph" style:parent-style-name="Normal"/>
    <style:style style:name="T167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57" style:family="table-row">
      <style:table-row-properties style:min-row-height="0.515cm"/>
    </style:style>
    <style:style style:name="Cell13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68" style:family="paragraph" style:parent-style-name="Normal"/>
    <style:style style:name="T168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13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69" style:family="paragraph" style:parent-style-name="Normal"/>
    <style:style style:name="T169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58" style:family="table-row">
      <style:table-row-properties style:min-row-height="0.515cm"/>
    </style:style>
    <style:style style:name="Cell13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70" style:family="paragraph" style:parent-style-name="Normal"/>
    <style:style style:name="T170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13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71" style:family="paragraph" style:parent-style-name="Normal"/>
    <style:style style:name="T171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59" style:family="table-row">
      <style:table-row-properties style:min-row-height="0.515cm"/>
    </style:style>
    <style:style style:name="Cell13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72" style:family="paragraph" style:parent-style-name="Normal"/>
    <style:style style:name="T172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14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73" style:family="paragraph" style:parent-style-name="Normal"/>
    <style:style style:name="T173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60" style:family="table-row">
      <style:table-row-properties style:min-row-height="0.515cm"/>
    </style:style>
    <style:style style:name="Cell14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74" style:family="paragraph" style:parent-style-name="Normal"/>
    <style:style style:name="T174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14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75" style:family="paragraph" style:parent-style-name="Normal"/>
    <style:style style:name="T175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61" style:family="table-row">
      <style:table-row-properties style:min-row-height="0.515cm"/>
    </style:style>
    <style:style style:name="Cell14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76" style:family="paragraph" style:parent-style-name="Normal"/>
    <style:style style:name="T176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14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77" style:family="paragraph" style:parent-style-name="Normal"/>
    <style:style style:name="T177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62" style:family="table-row">
      <style:table-row-properties style:min-row-height="0.515cm"/>
    </style:style>
    <style:style style:name="Cell14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78" style:family="paragraph" style:parent-style-name="Normal"/>
    <style:style style:name="T178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14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79" style:family="paragraph" style:parent-style-name="Normal"/>
    <style:style style:name="T179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63" style:family="table-row">
      <style:table-row-properties style:min-row-height="0.515cm"/>
    </style:style>
    <style:style style:name="Cell14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80" style:family="paragraph" style:parent-style-name="Normal"/>
    <style:style style:name="T180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14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81" style:family="paragraph" style:parent-style-name="Normal"/>
    <style:style style:name="T181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64" style:family="table-row">
      <style:table-row-properties style:min-row-height="0.515cm"/>
    </style:style>
    <style:style style:name="Cell14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82" style:family="paragraph" style:parent-style-name="Normal"/>
    <style:style style:name="T182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15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83" style:family="paragraph" style:parent-style-name="Normal"/>
    <style:style style:name="T183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65" style:family="table-row">
      <style:table-row-properties style:min-row-height="0.515cm"/>
    </style:style>
    <style:style style:name="Cell15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84" style:family="paragraph" style:parent-style-name="Normal"/>
    <style:style style:name="T184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15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85" style:family="paragraph" style:parent-style-name="Normal"/>
    <style:style style:name="T185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66" style:family="table-row">
      <style:table-row-properties style:min-row-height="0.515cm"/>
    </style:style>
    <style:style style:name="Cell15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86" style:family="paragraph" style:parent-style-name="Normal"/>
    <style:style style:name="T186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15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87" style:family="paragraph" style:parent-style-name="Normal"/>
    <style:style style:name="T187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67" style:family="table-row">
      <style:table-row-properties style:min-row-height="0.515cm"/>
    </style:style>
    <style:style style:name="Cell15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88" style:family="paragraph" style:parent-style-name="Normal"/>
    <style:style style:name="T188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15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89" style:family="paragraph" style:parent-style-name="Normal"/>
    <style:style style:name="T189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68" style:family="table-row">
      <style:table-row-properties style:min-row-height="0.515cm"/>
    </style:style>
    <style:style style:name="Cell15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90" style:family="paragraph" style:parent-style-name="Normal"/>
    <style:style style:name="T190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15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91" style:family="paragraph" style:parent-style-name="Normal"/>
    <style:style style:name="T191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69" style:family="table-row">
      <style:table-row-properties style:min-row-height="0.515cm"/>
    </style:style>
    <style:style style:name="Cell15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92" style:family="paragraph" style:parent-style-name="Normal"/>
    <style:style style:name="T192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16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93" style:family="paragraph" style:parent-style-name="Normal"/>
    <style:style style:name="T193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70" style:family="table-row">
      <style:table-row-properties style:min-row-height="0.515cm"/>
    </style:style>
    <style:style style:name="Cell16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94" style:family="paragraph" style:parent-style-name="Normal"/>
    <style:style style:name="T194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16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95" style:family="paragraph" style:parent-style-name="Normal"/>
    <style:style style:name="T195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71" style:family="table-row">
      <style:table-row-properties style:min-row-height="0.515cm"/>
    </style:style>
    <style:style style:name="Cell16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96" style:family="paragraph" style:parent-style-name="Normal"/>
    <style:style style:name="T196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16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97" style:family="paragraph" style:parent-style-name="Normal"/>
    <style:style style:name="T197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72" style:family="table-row">
      <style:table-row-properties style:min-row-height="0.515cm"/>
    </style:style>
    <style:style style:name="Cell16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98" style:family="paragraph" style:parent-style-name="Normal"/>
    <style:style style:name="T198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16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99" style:family="paragraph" style:parent-style-name="Normal"/>
    <style:style style:name="T199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73" style:family="table-row">
      <style:table-row-properties style:min-row-height="0.515cm"/>
    </style:style>
    <style:style style:name="Cell16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200" style:family="paragraph" style:parent-style-name="Normal"/>
    <style:style style:name="T200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16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201" style:family="paragraph" style:parent-style-name="Normal"/>
    <style:style style:name="T201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74" style:family="table-row">
      <style:table-row-properties style:min-row-height="0.515cm"/>
    </style:style>
    <style:style style:name="Cell16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202" style:family="paragraph" style:parent-style-name="Normal"/>
    <style:style style:name="T202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17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203" style:family="paragraph" style:parent-style-name="Normal"/>
    <style:style style:name="T203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75" style:family="table-row">
      <style:table-row-properties style:min-row-height="0.515cm"/>
    </style:style>
    <style:style style:name="Cell17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204" style:family="paragraph" style:parent-style-name="Normal"/>
    <style:style style:name="T204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17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205" style:family="paragraph" style:parent-style-name="Normal"/>
    <style:style style:name="T205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76" style:family="table-row">
      <style:table-row-properties style:min-row-height="0.515cm"/>
    </style:style>
    <style:style style:name="Cell17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206" style:family="paragraph" style:parent-style-name="Normal"/>
    <style:style style:name="T206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17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207" style:family="paragraph" style:parent-style-name="Normal"/>
    <style:style style:name="T207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77" style:family="table-row">
      <style:table-row-properties style:min-row-height="0.515cm"/>
    </style:style>
    <style:style style:name="Cell17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208" style:family="paragraph" style:parent-style-name="Normal"/>
    <style:style style:name="T208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17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209" style:family="paragraph" style:parent-style-name="Normal"/>
    <style:style style:name="T209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78" style:family="table-row">
      <style:table-row-properties style:min-row-height="0.515cm"/>
    </style:style>
    <style:style style:name="Cell17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210" style:family="paragraph" style:parent-style-name="Normal"/>
    <style:style style:name="T210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17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211" style:family="paragraph" style:parent-style-name="Normal"/>
    <style:style style:name="T211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79" style:family="table-row">
      <style:table-row-properties style:min-row-height="0.515cm"/>
    </style:style>
    <style:style style:name="Cell17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212" style:family="paragraph" style:parent-style-name="Normal"/>
    <style:style style:name="T212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18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213" style:family="paragraph" style:parent-style-name="Normal"/>
    <style:style style:name="T213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80" style:family="table-row">
      <style:table-row-properties style:min-row-height="0.515cm"/>
    </style:style>
    <style:style style:name="Cell18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214" style:family="paragraph" style:parent-style-name="Normal"/>
    <style:style style:name="T214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18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215" style:family="paragraph" style:parent-style-name="Normal"/>
    <style:style style:name="T215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81" style:family="table-row">
      <style:table-row-properties style:min-row-height="0.515cm"/>
    </style:style>
    <style:style style:name="Cell18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216" style:family="paragraph" style:parent-style-name="Normal"/>
    <style:style style:name="T216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18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217" style:family="paragraph" style:parent-style-name="Normal"/>
    <style:style style:name="T217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82" style:family="table-row">
      <style:table-row-properties style:min-row-height="0.515cm"/>
    </style:style>
    <style:style style:name="Cell18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218" style:family="paragraph" style:parent-style-name="Normal"/>
    <style:style style:name="T218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18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219" style:family="paragraph" style:parent-style-name="Normal"/>
    <style:style style:name="T219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83" style:family="table-row">
      <style:table-row-properties style:min-row-height="0.515cm"/>
    </style:style>
    <style:style style:name="Cell18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220" style:family="paragraph" style:parent-style-name="Normal"/>
    <style:style style:name="T220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18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221" style:family="paragraph" style:parent-style-name="Normal"/>
    <style:style style:name="T221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84" style:family="table-row">
      <style:table-row-properties style:min-row-height="0.515cm"/>
    </style:style>
    <style:style style:name="Cell18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222" style:family="paragraph" style:parent-style-name="Normal"/>
    <style:style style:name="T222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19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223" style:family="paragraph" style:parent-style-name="Normal"/>
    <style:style style:name="T223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Row85" style:family="table-row">
      <style:table-row-properties style:min-row-height="0.515cm"/>
    </style:style>
    <style:style style:name="Cell19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224" style:family="paragraph" style:parent-style-name="Normal"/>
    <style:style style:name="T224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Cell19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225" style:family="paragraph" style:parent-style-name="Normal"/>
    <style:style style:name="T225_1" style:family="text">
      <style:text-properties style:font-name="Arial" fo:font-size="10pt" style:font-size-asian="10pt" style:font-name-complex="Arial" style:font-size-complex="10pt" fo:language="en" fo:language-asian="en" fo:language-complex="ar" fo:country="ZA" fo:country-asian="US" fo:country-complex="SA"/>
    </style:style>
    <style:style style:name="P226" style:family="paragraph" style:parent-style-name="Normal"/>
    <style:style style:name="P227" style:family="paragraph" style:parent-style-name="Normal"/>
    <style:style style:name="P228" style:family="paragraph" style:parent-style-name="Normal">
      <style:text-properties fo:font-size="11pt" style:font-size-asian="11pt" style:font-name-complex="Arial" style:font-size-complex="11pt"/>
    </style:style>
    <style:style style:name="P229" style:family="paragraph" style:parent-style-name="Normal">
      <style:paragraph-properties fo:break-before="page"/>
    </style:style>
    <style:style style:name="P230" style:family="paragraph" style:parent-style-name="Normal">
      <style:paragraph-properties fo:background-color="#dbe5f1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230_1" style:family="text">
      <style:text-properties fo:font-size="14pt" style:font-size-asian="14pt" style:font-name-complex="Arial" fo:font-weight="bold" style:font-weight-asian="bold"/>
    </style:style>
    <style:style style:name="P231" style:family="paragraph" style:parent-style-name="Normal">
      <style:text-properties fo:font-size="10pt" style:font-size-asian="10pt" style:font-name-complex="Arial" style:font-size-complex="10pt" fo:font-weight="bold" style:font-weight-asian="bold"/>
    </style:style>
    <style:style style:name="P232" style:family="paragraph" style:parent-style-name="Normal">
      <style:paragraph-properties fo:text-align="justify" fo:margin-top="0.212cm" fo:margin-left="0.041cm" fo:margin-right="0.09cm"/>
    </style:style>
    <style:style style:name="T232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233" style:family="paragraph" style:parent-style-name="Normal">
      <style:paragraph-properties fo:text-align="justify" fo:margin-top="0.212cm" fo:margin-left="0.041cm" fo:margin-right="0.09cm"/>
    </style:style>
    <style:style style:name="T233_1" style:family="text">
      <style:text-properties fo:font-size="10pt" style:font-size-asian="10pt" style:font-name-complex="Arial" style:font-size-complex="10pt" style:font-weight-complex="bold"/>
    </style:style>
    <style:style style:name="T233_2" style:family="text">
      <style:text-properties fo:font-size="10pt" style:font-size-asian="10pt" style:font-name-complex="Arial" style:font-size-complex="10pt" style:font-weight-complex="bold"/>
    </style:style>
    <style:style style:name="T233_3" style:family="text">
      <style:text-properties fo:font-size="10pt" style:font-size-asian="10pt" style:font-name-complex="Arial" style:font-size-complex="10pt" style:font-weight-complex="bold"/>
    </style:style>
    <style:style style:name="T233_4" style:family="text">
      <style:text-properties fo:font-size="10pt" style:font-size-asian="10pt" style:font-name-complex="Arial" style:font-size-complex="10pt" style:font-weight-complex="bold"/>
    </style:style>
    <style:style style:name="T233_5" style:family="text">
      <style:text-properties fo:font-size="10pt" style:font-size-asian="10pt" style:font-name-complex="Arial" style:font-size-complex="10pt" style:font-weight-complex="bold"/>
    </style:style>
    <style:style style:name="T233_6" style:family="text">
      <style:text-properties fo:font-size="10pt" style:font-size-asian="10pt" style:font-name-complex="Arial" style:font-size-complex="10pt" style:font-weight-complex="bold"/>
    </style:style>
    <style:style style:name="T233_7" style:family="text">
      <style:text-properties fo:font-size="10pt" style:font-size-asian="10pt" style:font-name-complex="Arial" style:font-size-complex="10pt" style:font-weight-complex="bold"/>
    </style:style>
    <style:style style:name="T233_8" style:family="text">
      <style:text-properties fo:font-size="10pt" style:font-size-asian="10pt" style:font-name-complex="Arial" style:font-size-complex="10pt" style:font-weight-complex="bold"/>
    </style:style>
    <style:style style:name="T233_9" style:family="text">
      <style:text-properties fo:font-size="10pt" style:font-size-asian="10pt" style:font-name-complex="Arial" style:font-size-complex="10pt" style:font-weight-complex="bold"/>
    </style:style>
    <style:style style:name="T233_10" style:family="text">
      <style:text-properties fo:font-size="10pt" style:font-size-asian="10pt" style:font-name-complex="Arial" style:font-size-complex="10pt" style:font-weight-complex="bold"/>
    </style:style>
    <style:style style:name="T233_11" style:family="text">
      <style:text-properties fo:font-size="10pt" style:font-size-asian="10pt" style:font-name-complex="Arial" style:font-size-complex="10pt" style:font-weight-complex="bold"/>
    </style:style>
    <style:style style:name="T233_12" style:family="text">
      <style:text-properties fo:font-size="10pt" style:font-size-asian="10pt" style:font-name-complex="Arial" style:font-size-complex="10pt" style:font-weight-complex="bold"/>
    </style:style>
    <style:style style:name="T233_13" style:family="text">
      <style:text-properties fo:font-size="10pt" style:font-size-asian="10pt" style:font-name-complex="Arial" style:font-size-complex="10pt" style:font-weight-complex="bold"/>
    </style:style>
    <style:style style:name="T233_14" style:family="text">
      <style:text-properties fo:font-size="10pt" style:font-size-asian="10pt" style:font-name-complex="Arial" style:font-size-complex="10pt" style:font-weight-complex="bold"/>
    </style:style>
    <style:style style:name="T233_15" style:family="text">
      <style:text-properties fo:font-size="10pt" style:font-size-asian="10pt" style:font-name-complex="Arial" style:font-size-complex="10pt" style:font-weight-complex="bold"/>
    </style:style>
    <style:style style:name="T233_16" style:family="text">
      <style:text-properties fo:font-size="10pt" style:font-size-asian="10pt" style:font-name-complex="Arial" style:font-size-complex="10pt" style:font-weight-complex="bold"/>
    </style:style>
    <style:style style:name="P234" style:family="paragraph" style:parent-style-name="Normal">
      <style:paragraph-properties fo:text-align="justify" fo:margin-top="0.212cm" fo:margin-left="0.041cm" fo:margin-right="0.09cm"/>
    </style:style>
    <style:style style:name="T234_1" style:family="text">
      <style:text-properties fo:font-size="10pt" style:font-size-asian="10pt" style:font-name-complex="Arial" style:font-size-complex="10pt" style:font-weight-complex="bold"/>
    </style:style>
    <style:style style:name="T234_2" style:family="text">
      <style:text-properties fo:font-size="10pt" style:font-size-asian="10pt" style:font-name-complex="Arial" style:font-size-complex="10pt" style:font-weight-complex="bold"/>
    </style:style>
    <style:style style:name="T234_3" style:family="text">
      <style:text-properties fo:font-size="10pt" style:font-size-asian="10pt" style:font-name-complex="Arial" style:font-size-complex="10pt" style:font-weight-complex="bold"/>
    </style:style>
    <style:style style:name="T234_4" style:family="text">
      <style:text-properties fo:font-size="10pt" style:font-size-asian="10pt" style:font-name-complex="Arial" style:font-size-complex="10pt" style:font-weight-complex="bold"/>
    </style:style>
    <style:style style:name="T234_5" style:family="text">
      <style:text-properties fo:font-size="10pt" style:font-size-asian="10pt" style:font-name-complex="Arial" style:font-size-complex="10pt" style:font-weight-complex="bold"/>
    </style:style>
    <style:style style:name="T234_6" style:family="text">
      <style:text-properties fo:font-size="10pt" style:font-size-asian="10pt" style:font-name-complex="Arial" style:font-size-complex="10pt" style:font-weight-complex="bold"/>
    </style:style>
    <style:style style:name="T234_7" style:family="text">
      <style:text-properties fo:font-size="10pt" style:font-size-asian="10pt" style:font-name-complex="Arial" style:font-size-complex="10pt" style:font-weight-complex="bold"/>
    </style:style>
    <style:style style:name="T234_8" style:family="text">
      <style:text-properties fo:font-size="10pt" style:font-size-asian="10pt" style:font-name-complex="Arial" style:font-size-complex="10pt" style:font-weight-complex="bold"/>
    </style:style>
    <style:style style:name="T234_9" style:family="text">
      <style:text-properties fo:font-size="10pt" style:font-size-asian="10pt" style:font-name-complex="Arial" style:font-size-complex="10pt" style:font-weight-complex="bold"/>
    </style:style>
    <style:style style:name="T234_10" style:family="text">
      <style:text-properties fo:font-size="10pt" style:font-size-asian="10pt" style:font-name-complex="Arial" style:font-size-complex="10pt" style:font-weight-complex="bold"/>
    </style:style>
    <style:style style:name="T234_11" style:family="text">
      <style:text-properties fo:font-size="10pt" style:font-size-asian="10pt" style:font-name-complex="Arial" style:font-size-complex="10pt" style:font-weight-complex="bold"/>
    </style:style>
    <style:style style:name="T234_12" style:family="text">
      <style:text-properties fo:font-size="10pt" style:font-size-asian="10pt" style:font-name-complex="Arial" style:font-size-complex="10pt" style:font-weight-complex="bold"/>
    </style:style>
    <style:style style:name="T234_13" style:family="text">
      <style:text-properties fo:font-size="10pt" style:font-size-asian="10pt" style:font-name-complex="Arial" style:font-size-complex="10pt" style:font-weight-complex="bold"/>
    </style:style>
    <style:style style:name="T234_14" style:family="text">
      <style:text-properties fo:font-size="10pt" style:font-size-asian="10pt" style:font-name-complex="Arial" style:font-size-complex="10pt" style:font-weight-complex="bold"/>
    </style:style>
    <style:style style:name="T234_15" style:family="text">
      <style:text-properties fo:font-size="10pt" style:font-size-asian="10pt" style:font-name-complex="Arial" style:font-size-complex="10pt" style:font-weight-complex="bold"/>
    </style:style>
    <style:style style:name="T234_16" style:family="text">
      <style:text-properties fo:font-size="10pt" style:font-size-asian="10pt" style:font-name-complex="Arial" style:font-size-complex="10pt" style:font-weight-complex="bold"/>
    </style:style>
    <style:style style:name="T234_17" style:family="text">
      <style:text-properties fo:font-size="10pt" style:font-size-asian="10pt" style:font-name-complex="Arial" style:font-size-complex="10pt" style:font-weight-complex="bold"/>
    </style:style>
    <style:style style:name="T234_18" style:family="text">
      <style:text-properties fo:font-size="10pt" style:font-size-asian="10pt" style:font-name-complex="Arial" style:font-size-complex="10pt" style:font-weight-complex="bold"/>
    </style:style>
    <style:style style:name="T234_19" style:family="text">
      <style:text-properties fo:font-size="10pt" style:font-size-asian="10pt" style:font-name-complex="Arial" style:font-size-complex="10pt" style:font-weight-complex="bold"/>
    </style:style>
    <style:style style:name="T234_20" style:family="text">
      <style:text-properties fo:font-size="10pt" style:font-size-asian="10pt" style:font-name-complex="Arial" style:font-size-complex="10pt" style:font-weight-complex="bold"/>
    </style:style>
    <style:style style:name="T234_21" style:family="text">
      <style:text-properties fo:font-size="10pt" style:font-size-asian="10pt" style:font-name-complex="Arial" style:font-size-complex="10pt" style:font-weight-complex="bold"/>
    </style:style>
    <style:style style:name="T234_22" style:family="text">
      <style:text-properties fo:font-size="10pt" style:font-size-asian="10pt" style:font-name-complex="Arial" style:font-size-complex="10pt" style:font-weight-complex="bold"/>
    </style:style>
    <style:style style:name="T234_23" style:family="text">
      <style:text-properties fo:font-size="10pt" style:font-size-asian="10pt" style:font-name-complex="Arial" style:font-size-complex="10pt" style:font-weight-complex="bold"/>
    </style:style>
    <style:style style:name="T234_24" style:family="text">
      <style:text-properties fo:font-size="10pt" style:font-size-asian="10pt" style:font-name-complex="Arial" style:font-size-complex="10pt" style:font-weight-complex="bold"/>
    </style:style>
    <style:style style:name="T234_25" style:family="text">
      <style:text-properties fo:font-size="10pt" style:font-size-asian="10pt" style:font-name-complex="Arial" style:font-size-complex="10pt" style:font-weight-complex="bold"/>
    </style:style>
    <style:style style:name="T234_26" style:family="text">
      <style:text-properties fo:font-size="10pt" style:font-size-asian="10pt" style:font-name-complex="Arial" style:font-size-complex="10pt" style:font-weight-complex="bold"/>
    </style:style>
    <style:style style:name="T234_27" style:family="text">
      <style:text-properties fo:font-size="10pt" style:font-size-asian="10pt" style:font-name-complex="Arial" style:font-size-complex="10pt" style:font-weight-complex="bold"/>
    </style:style>
    <style:style style:name="T234_28" style:family="text">
      <style:text-properties fo:font-size="10pt" style:font-size-asian="10pt" style:font-name-complex="Arial" style:font-size-complex="10pt" style:font-weight-complex="bold"/>
    </style:style>
    <style:style style:name="T234_29" style:family="text">
      <style:text-properties fo:font-size="10pt" style:font-size-asian="10pt" style:font-name-complex="Arial" style:font-size-complex="10pt"/>
    </style:style>
    <style:style style:name="T234_30" style:family="text">
      <style:text-properties fo:font-size="10pt" style:font-size-asian="10pt" style:font-name-complex="Arial" style:font-size-complex="10pt"/>
    </style:style>
    <style:style style:name="T234_31" style:family="text">
      <style:text-properties fo:font-size="10pt" style:font-size-asian="10pt" style:font-name-complex="Arial" style:font-size-complex="10pt" style:font-weight-complex="bold"/>
    </style:style>
    <style:style style:name="T234_32" style:family="text">
      <style:text-properties fo:font-size="10pt" style:font-size-asian="10pt" style:font-name-complex="Arial" style:font-size-complex="10pt" style:font-weight-complex="bold"/>
    </style:style>
    <style:style style:name="T234_33" style:family="text">
      <style:text-properties fo:font-size="10pt" style:font-size-asian="10pt" style:font-name-complex="Arial" style:font-size-complex="10pt" style:font-weight-complex="bold"/>
    </style:style>
    <style:style style:name="T234_34" style:family="text">
      <style:text-properties fo:font-size="10pt" style:font-size-asian="10pt" style:font-name-complex="Arial" style:font-size-complex="10pt" style:font-weight-complex="bold"/>
    </style:style>
    <style:style style:name="T234_35" style:family="text">
      <style:text-properties fo:font-size="10pt" style:font-size-asian="10pt" style:font-name-complex="Arial" style:font-size-complex="10pt" style:font-weight-complex="bold"/>
    </style:style>
    <style:style style:name="T234_36" style:family="text">
      <style:text-properties fo:font-size="10pt" style:font-size-asian="10pt" style:font-name-complex="Arial" style:font-size-complex="10pt" style:font-weight-complex="bold"/>
    </style:style>
    <style:style style:name="T234_37" style:family="text">
      <style:text-properties fo:font-size="10pt" style:font-size-asian="10pt" style:font-name-complex="Arial" style:font-size-complex="10pt" style:font-weight-complex="bold"/>
    </style:style>
    <style:style style:name="T234_38" style:family="text">
      <style:text-properties fo:font-size="10pt" style:font-size-asian="10pt" style:font-name-complex="Arial" style:font-size-complex="10pt" style:font-weight-complex="bold"/>
    </style:style>
    <style:style style:name="T234_39" style:family="text">
      <style:text-properties fo:font-size="10pt" style:font-size-asian="10pt" style:font-name-complex="Arial" style:font-size-complex="10pt" style:font-weight-complex="bold"/>
    </style:style>
    <style:style style:name="T234_40" style:family="text">
      <style:text-properties fo:font-size="10pt" style:font-size-asian="10pt" style:font-name-complex="Arial" style:font-size-complex="10pt" style:font-weight-complex="bold"/>
    </style:style>
    <style:style style:name="P235" style:family="paragraph" style:parent-style-name="Normal">
      <style:paragraph-properties fo:text-align="justify" fo:margin-top="0.212cm" fo:margin-right="0.09cm"/>
    </style:style>
    <style:style style:name="T235_1" style:family="text">
      <style:text-properties fo:font-size="10pt" style:font-size-asian="10pt" style:font-name-complex="Arial" style:font-size-complex="10pt" style:font-weight-complex="bold"/>
    </style:style>
    <style:style style:name="T235_2" style:family="text">
      <style:text-properties fo:font-size="10pt" style:font-size-asian="10pt" style:font-name-complex="Arial" style:font-size-complex="10pt" style:font-weight-complex="bold"/>
    </style:style>
    <style:style style:name="T235_3" style:family="text">
      <style:text-properties fo:font-size="10pt" style:font-size-asian="10pt" style:font-name-complex="Arial" style:font-size-complex="10pt" style:font-weight-complex="bold"/>
    </style:style>
    <style:style style:name="T235_4" style:family="text">
      <style:text-properties fo:font-size="10pt" style:font-size-asian="10pt" style:font-name-complex="Arial" style:font-size-complex="10pt" style:font-weight-complex="bold"/>
    </style:style>
    <style:style style:name="T235_5" style:family="text">
      <style:text-properties fo:font-size="10pt" style:font-size-asian="10pt" style:font-name-complex="Arial" style:font-size-complex="10pt" style:font-weight-complex="bold"/>
    </style:style>
    <style:style style:name="T235_6" style:family="text">
      <style:text-properties fo:font-size="10pt" style:font-size-asian="10pt" style:font-name-complex="Arial" style:font-size-complex="10pt" style:font-weight-complex="bold"/>
    </style:style>
    <style:style style:name="P236" style:family="paragraph" style:parent-style-name="Normal">
      <style:paragraph-properties fo:text-align="justify" fo:text-indent="-0.769cm" fo:margin-top="0.212cm" fo:margin-right="0.09cm"/>
      <style:text-properties fo:font-size="10pt" style:font-size-asian="10pt" style:font-name-complex="Arial" style:font-size-complex="10pt" style:font-weight-complex="bold"/>
    </style:style>
    <style:style style:name="T236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236_2" style:family="text">
      <style:text-properties fo:font-size="10pt" style:font-size-asian="10pt" style:font-name-complex="Arial" style:font-size-complex="10pt" style:font-weight-complex="bold"/>
    </style:style>
    <style:style style:name="T236_3" style:family="text">
      <style:text-properties fo:font-size="10pt" style:font-size-asian="10pt" style:font-name-complex="Arial" style:font-size-complex="10pt" style:font-weight-complex="bold"/>
    </style:style>
    <style:style style:name="P237" style:family="paragraph" style:parent-style-name="Normal">
      <style:paragraph-properties fo:text-align="justify" fo:text-indent="-0.769cm" fo:margin-top="0.212cm" fo:margin-right="0.09cm"/>
      <style:text-properties fo:font-size="10pt" style:font-size-asian="10pt" style:font-name-complex="Arial" style:font-size-complex="10pt" style:font-weight-complex="bold"/>
    </style:style>
    <style:style style:name="T237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237_2" style:family="text">
      <style:text-properties fo:font-size="10pt" style:font-size-asian="10pt" style:font-name-complex="Arial" style:font-size-complex="10pt" style:font-weight-complex="bold"/>
    </style:style>
    <style:style style:name="T237_3" style:family="text">
      <style:text-properties fo:font-size="10pt" style:font-size-asian="10pt" style:font-name-complex="Arial" style:font-size-complex="10pt" style:font-weight-complex="bold"/>
    </style:style>
    <style:style style:name="T237_4" style:family="text">
      <style:text-properties fo:font-size="10pt" style:font-size-asian="10pt" style:font-name-complex="Arial" style:font-size-complex="10pt" style:font-weight-complex="bold"/>
    </style:style>
    <style:style style:name="T237_5" style:family="text">
      <style:text-properties fo:font-size="10pt" style:font-size-asian="10pt" style:font-name-complex="Arial" style:font-size-complex="10pt" style:font-weight-complex="bold"/>
    </style:style>
    <style:style style:name="T237_6" style:family="text">
      <style:text-properties fo:font-size="10pt" style:font-size-asian="10pt" style:font-name-complex="Arial" style:font-size-complex="10pt" style:font-weight-complex="bold"/>
    </style:style>
    <style:style style:name="P238" style:family="paragraph" style:parent-style-name="Normal">
      <style:paragraph-properties fo:text-align="justify" fo:text-indent="-0.769cm" fo:margin-top="0.212cm" fo:margin-right="0.09cm"/>
    </style:style>
    <style:style style:name="T238_1" style:family="text">
      <style:text-properties fo:font-size="10pt" style:font-size-asian="10pt" style:font-name-complex="Arial" style:font-size-complex="10pt" fo:font-weight="bold" style:font-weight-asian="bold"/>
    </style:style>
    <style:style style:name="T238_2" style:family="text">
      <style:text-properties fo:font-size="10pt" style:font-size-asian="10pt" style:font-name-complex="Arial" style:font-size-complex="10pt" style:font-weight-complex="bold"/>
    </style:style>
    <style:style style:name="T238_3" style:family="text">
      <style:text-properties fo:font-size="10pt" style:font-size-asian="10pt" style:font-name-complex="Arial" style:font-size-complex="10pt" style:font-weight-complex="bold"/>
    </style:style>
    <style:style style:name="T238_4" style:family="text">
      <style:text-properties fo:font-size="10pt" style:font-size-asian="10pt" style:font-name-complex="Arial" style:font-size-complex="10pt" style:font-weight-complex="bold"/>
    </style:style>
    <style:style style:name="T238_5" style:family="text">
      <style:text-properties fo:font-size="10pt" style:font-size-asian="10pt" style:font-name-complex="Arial" style:font-size-complex="10pt" style:font-weight-complex="bold"/>
    </style:style>
    <style:style style:name="P239" style:family="paragraph" style:parent-style-name="Normal">
      <style:paragraph-properties fo:text-align="justify" fo:margin-top="0.212cm" fo:margin-right="0.09cm"/>
    </style:style>
    <style:style style:name="T239_1" style:family="text">
      <style:text-properties fo:font-size="10pt" style:font-size-asian="10pt" style:font-name-complex="Arial" style:font-size-complex="10pt" style:font-weight-complex="bold"/>
    </style:style>
    <style:style style:name="T239_2" style:family="text">
      <style:text-properties fo:font-size="10pt" style:font-size-asian="10pt" style:font-name-complex="Arial" style:font-size-complex="10pt" style:font-weight-complex="bold"/>
    </style:style>
    <style:style style:name="T239_3" style:family="text">
      <style:text-properties fo:font-size="10pt" style:font-size-asian="10pt" style:font-name-complex="Arial" style:font-size-complex="10pt" style:font-weight-complex="bold"/>
    </style:style>
    <style:style style:name="T239_4" style:family="text">
      <style:text-properties fo:font-size="10pt" style:font-size-asian="10pt" style:font-name-complex="Arial" style:font-size-complex="10pt" style:font-weight-complex="bold"/>
    </style:style>
    <style:style style:name="P240" style:family="paragraph" style:parent-style-name="Normal">
      <style:paragraph-properties fo:text-align="justify" fo:margin-top="0.212cm" fo:margin-left="1.27cm" fo:margin-right="0.09cm"/>
      <style:text-properties fo:font-size="10pt" style:font-size-asian="10pt" style:font-name-complex="Arial" style:font-size-complex="10pt" style:font-weight-complex="bold"/>
    </style:style>
    <style:style style:name="T240_1" style:family="text">
      <style:text-properties fo:font-size="10pt" style:font-size-asian="10pt" style:font-name-complex="Arial" style:font-size-complex="10pt" style:font-weight-complex="bold"/>
    </style:style>
    <style:style style:name="P241" style:family="paragraph" style:parent-style-name="Normal">
      <style:paragraph-properties fo:text-align="justify" fo:margin-top="0.212cm" fo:margin-left="1.27cm" fo:margin-right="0.09cm"/>
      <style:text-properties fo:font-size="10pt" style:font-size-asian="10pt" style:font-name-complex="Arial" style:font-size-complex="10pt" style:font-weight-complex="bold"/>
    </style:style>
    <style:style style:name="T241_1" style:family="text">
      <style:text-properties fo:font-size="10pt" style:font-size-asian="10pt" style:font-name-complex="Arial" style:font-size-complex="10pt" style:font-weight-complex="bold"/>
    </style:style>
    <style:style style:name="P242" style:family="paragraph" style:parent-style-name="Normal">
      <style:paragraph-properties fo:text-align="justify" fo:margin-top="0.212cm" fo:margin-left="1.27cm" fo:margin-right="0.09cm"/>
      <style:text-properties fo:font-size="10pt" style:font-size-asian="10pt" style:font-name-complex="Arial" style:font-size-complex="10pt" style:font-weight-complex="bold"/>
    </style:style>
    <style:style style:name="T242_1" style:family="text">
      <style:text-properties fo:font-size="10pt" style:font-size-asian="10pt" style:font-name-complex="Arial" style:font-size-complex="10pt" style:font-weight-complex="bold"/>
    </style:style>
    <style:style style:name="T242_2" style:family="text">
      <style:text-properties fo:font-size="10pt" style:font-size-asian="10pt" style:font-name-complex="Arial" style:font-size-complex="10pt" style:font-weight-complex="bold"/>
    </style:style>
    <style:style style:name="T242_3" style:family="text">
      <style:text-properties fo:font-size="10pt" style:font-size-asian="10pt" style:font-name-complex="Arial" style:font-size-complex="10pt" style:font-weight-complex="bold"/>
    </style:style>
    <style:style style:name="P243" style:family="paragraph" style:parent-style-name="Normal">
      <style:paragraph-properties fo:text-align="justify" fo:margin-top="0.212cm" fo:margin-left="0.041cm" fo:margin-right="0.09cm"/>
    </style:style>
    <style:style style:name="T243_1" style:family="text">
      <style:text-properties fo:font-size="10pt" style:font-size-asian="10pt" style:font-name-complex="Arial" style:font-size-complex="10pt" style:font-weight-complex="bold"/>
    </style:style>
    <style:style style:name="T243_2" style:family="text">
      <style:text-properties fo:font-size="10pt" style:font-size-asian="10pt" style:font-name-complex="Arial" style:font-size-complex="10pt" style:font-weight-complex="bold"/>
    </style:style>
    <style:style style:name="T243_3" style:family="text">
      <style:text-properties fo:font-size="10pt" style:font-size-asian="10pt" style:font-name-complex="Arial" style:font-size-complex="10pt" style:font-weight-complex="bold"/>
    </style:style>
    <style:style style:name="T243_4" style:family="text">
      <style:text-properties fo:font-size="10pt" style:font-size-asian="10pt" style:font-name-complex="Arial" style:font-size-complex="10pt" style:font-weight-complex="bold"/>
    </style:style>
    <style:style style:name="T243_5" style:family="text">
      <style:text-properties fo:font-size="10pt" style:font-size-asian="10pt" style:font-name-complex="Arial" style:font-size-complex="10pt" style:font-weight-complex="bold"/>
    </style:style>
    <style:style style:name="T243_6" style:family="text">
      <style:text-properties fo:font-size="10pt" style:font-size-asian="10pt" style:font-name-complex="Arial" style:font-size-complex="10pt" style:font-weight-complex="bold"/>
    </style:style>
    <style:style style:name="T243_7" style:family="text">
      <style:text-properties fo:font-size="10pt" style:font-size-asian="10pt" style:font-name-complex="Arial" style:font-size-complex="10pt" style:font-weight-complex="bold"/>
    </style:style>
    <style:style style:name="T243_8" style:family="text">
      <style:text-properties fo:font-size="10pt" style:font-size-asian="10pt" style:font-name-complex="Arial" style:font-size-complex="10pt" style:font-weight-complex="bold"/>
    </style:style>
    <style:style style:name="T243_9" style:family="text">
      <style:text-properties fo:font-size="10pt" style:font-size-asian="10pt" style:font-name-complex="Arial" style:font-size-complex="10pt" style:font-weight-complex="bold"/>
    </style:style>
    <style:style style:name="T243_10" style:family="text">
      <style:text-properties fo:font-size="10pt" style:font-size-asian="10pt" style:font-name-complex="Arial" style:font-size-complex="10pt" style:font-weight-complex="bold"/>
    </style:style>
    <style:style style:name="T243_11" style:family="text">
      <style:text-properties fo:font-size="10pt" style:font-size-asian="10pt" style:font-name-complex="Arial" style:font-size-complex="10pt" style:font-weight-complex="bold"/>
    </style:style>
    <style:style style:name="T243_12" style:family="text">
      <style:text-properties fo:font-size="10pt" style:font-size-asian="10pt" style:font-name-complex="Arial" style:font-size-complex="10pt" style:font-weight-complex="bold"/>
    </style:style>
    <style:style style:name="T243_13" style:family="text">
      <style:text-properties fo:font-size="10pt" style:font-size-asian="10pt" style:font-name-complex="Arial" style:font-size-complex="10pt" style:font-weight-complex="bold"/>
    </style:style>
    <style:style style:name="T243_14" style:family="text">
      <style:text-properties fo:font-size="10pt" style:font-size-asian="10pt" style:font-name-complex="Arial" style:font-size-complex="10pt" style:font-weight-complex="bold"/>
    </style:style>
    <style:style style:name="T243_15" style:family="text">
      <style:text-properties fo:font-size="10pt" style:font-size-asian="10pt" style:font-name-complex="Arial" style:font-size-complex="10pt" style:font-weight-complex="bold"/>
    </style:style>
    <style:style style:name="T243_16" style:family="text">
      <style:text-properties fo:font-size="10pt" style:font-size-asian="10pt" style:font-name-complex="Arial" style:font-size-complex="10pt" style:font-weight-complex="bold"/>
    </style:style>
    <style:style style:name="T243_17" style:family="text">
      <style:text-properties fo:font-size="10pt" style:font-size-asian="10pt" style:font-name-complex="Arial" style:font-size-complex="10pt" style:font-weight-complex="bold"/>
    </style:style>
    <style:style style:name="T243_18" style:family="text">
      <style:text-properties fo:font-size="10pt" style:font-size-asian="10pt" style:font-name-complex="Arial" style:font-size-complex="10pt" style:font-weight-complex="bold"/>
    </style:style>
    <style:style style:name="T243_19" style:family="text">
      <style:text-properties fo:font-size="10pt" style:font-size-asian="10pt" style:font-name-complex="Arial" style:font-size-complex="10pt" style:font-weight-complex="bold"/>
    </style:style>
    <style:style style:name="T243_20" style:family="text">
      <style:text-properties fo:font-size="10pt" style:font-size-asian="10pt" style:font-name-complex="Arial" style:font-size-complex="10pt" style:font-weight-complex="bold"/>
    </style:style>
    <style:style style:name="T243_21" style:family="text">
      <style:text-properties fo:font-size="10pt" style:font-size-asian="10pt" style:font-name-complex="Arial" style:font-size-complex="10pt" style:font-weight-complex="bold"/>
    </style:style>
    <style:style style:name="T243_22" style:family="text">
      <style:text-properties fo:font-size="10pt" style:font-size-asian="10pt" style:font-name-complex="Arial" style:font-size-complex="10pt" style:font-weight-complex="bold"/>
    </style:style>
    <style:style style:name="T243_23" style:family="text">
      <style:text-properties fo:font-size="10pt" style:font-size-asian="10pt" style:font-name-complex="Arial" style:font-size-complex="10pt" style:font-weight-complex="bold"/>
    </style:style>
    <style:style style:name="T243_24" style:family="text">
      <style:text-properties fo:font-size="10pt" style:font-size-asian="10pt" style:font-name-complex="Arial" style:font-size-complex="10pt" style:font-weight-complex="bold"/>
    </style:style>
    <style:style style:name="T243_25" style:family="text">
      <style:text-properties fo:font-size="10pt" style:font-size-asian="10pt" style:font-name-complex="Arial" style:font-size-complex="10pt" style:font-weight-complex="bold"/>
    </style:style>
    <style:style style:name="T243_26" style:family="text">
      <style:text-properties fo:font-size="10pt" style:font-size-asian="10pt" style:font-name-complex="Arial" style:font-size-complex="10pt" style:font-weight-complex="bold"/>
    </style:style>
    <style:style style:name="T243_27" style:family="text">
      <style:text-properties fo:font-size="10pt" style:font-size-asian="10pt" style:font-name-complex="Arial" style:font-size-complex="10pt" style:font-weight-complex="bold"/>
    </style:style>
    <style:style style:name="T243_28" style:family="text">
      <style:text-properties fo:font-size="10pt" style:font-size-asian="10pt" style:font-name-complex="Arial" style:font-size-complex="10pt" style:font-weight-complex="bold"/>
    </style:style>
    <style:style style:name="T243_29" style:family="text"/>
    <style:style style:name="T243_30" style:family="text" style:parent-style-name="Internet_20_link">
      <style:text-properties fo:font-size="10pt" style:font-size-asian="10pt" style:font-name-complex="Arial" style:font-size-complex="10pt" style:font-weight-complex="bold"/>
    </style:style>
    <style:style style:name="T243_31" style:family="text">
      <style:text-properties fo:font-size="10pt" style:font-size-asian="10pt" style:font-name-complex="Arial" style:font-size-complex="10pt" style:font-weight-complex="bold"/>
    </style:style>
    <style:style style:name="T243_32" style:family="text">
      <style:text-properties fo:font-size="10pt" style:font-size-asian="10pt" style:font-name-complex="Arial" style:font-size-complex="10pt" style:font-weight-complex="bold"/>
    </style:style>
    <style:style style:name="T243_33" style:family="text">
      <style:text-properties fo:font-size="10pt" style:font-size-asian="10pt" style:font-name-complex="Arial" style:font-size-complex="10pt" style:font-weight-complex="bold"/>
    </style:style>
    <style:style style:name="T243_34" style:family="text">
      <style:text-properties fo:font-size="10pt" style:font-size-asian="10pt" style:font-name-complex="Arial" style:font-size-complex="10pt" style:font-weight-complex="bold"/>
    </style:style>
    <style:style style:name="T243_35" style:family="text">
      <style:text-properties fo:font-size="10pt" style:font-size-asian="10pt" style:font-name-complex="Arial" style:font-size-complex="10pt" style:font-weight-complex="bold"/>
    </style:style>
    <style:style style:name="T243_36" style:family="text">
      <style:text-properties fo:font-size="10pt" style:font-size-asian="10pt" style:font-name-complex="Arial" style:font-size-complex="10pt" style:font-weight-complex="bold"/>
    </style:style>
    <style:style style:name="T243_37" style:family="text">
      <style:text-properties fo:font-size="10pt" style:font-size-asian="10pt" style:font-name-complex="Arial" style:font-size-complex="10pt" style:font-weight-complex="bold"/>
    </style:style>
    <style:style style:name="T243_38" style:family="text">
      <style:text-properties fo:font-size="10pt" style:font-size-asian="10pt" style:font-name-complex="Arial" style:font-size-complex="10pt" style:font-weight-complex="bold"/>
    </style:style>
    <style:style style:name="P244" style:family="paragraph" style:parent-style-name="Normal">
      <style:paragraph-properties fo:text-align="justify" fo:margin-top="0.212cm" fo:margin-right="0.09cm"/>
      <style:text-properties fo:font-size="10pt" style:font-size-asian="10pt" style:font-name-complex="Arial" style:font-size-complex="10pt" style:font-weight-complex="bold"/>
    </style:style>
    <style:style style:name="P245" style:family="paragraph" style:parent-style-name="Normal">
      <style:paragraph-properties fo:text-align="justify" fo:margin-top="0.212cm" fo:margin-left="0.041cm" fo:margin-right="0.09cm"/>
    </style:style>
    <style:style style:name="T245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246" style:family="paragraph" style:parent-style-name="Normal">
      <style:paragraph-properties fo:text-align="justify" fo:margin-top="0.212cm" fo:margin-left="0.041cm" fo:margin-right="0.09cm"/>
    </style:style>
    <style:style style:name="T246_1" style:family="text">
      <style:text-properties fo:font-size="10pt" style:font-size-asian="10pt" style:font-name-complex="Arial" style:font-size-complex="10pt" style:font-weight-complex="bold"/>
    </style:style>
    <style:style style:name="T246_2" style:family="text">
      <style:text-properties fo:font-size="10pt" style:font-size-asian="10pt" style:font-name-complex="Arial" style:font-size-complex="10pt" style:font-weight-complex="bold"/>
    </style:style>
    <style:style style:name="T246_3" style:family="text">
      <style:text-properties fo:font-size="10pt" style:font-size-asian="10pt" style:font-name-complex="Arial" style:font-size-complex="10pt" style:font-weight-complex="bold"/>
    </style:style>
    <style:style style:name="T246_4" style:family="text">
      <style:text-properties fo:font-size="10pt" style:font-size-asian="10pt" style:font-name-complex="Arial" style:font-size-complex="10pt" style:font-weight-complex="bold"/>
    </style:style>
    <style:style style:name="T246_5" style:family="text">
      <style:text-properties fo:font-size="10pt" style:font-size-asian="10pt" style:font-name-complex="Arial" style:font-size-complex="10pt" style:font-weight-complex="bold"/>
    </style:style>
    <style:style style:name="P247" style:family="paragraph" style:parent-style-name="Normal">
      <style:paragraph-properties fo:text-align="justify" fo:margin-top="0.212cm" fo:margin-left="0.041cm" fo:margin-right="0.09cm"/>
    </style:style>
    <style:style style:name="T247_1" style:family="text">
      <style:text-properties fo:font-size="10pt" style:font-size-asian="10pt" style:font-name-complex="Arial" style:font-size-complex="10pt" style:font-weight-complex="bold"/>
    </style:style>
    <style:style style:name="P248" style:family="paragraph" style:parent-style-name="Normal">
      <style:paragraph-properties fo:text-align="justify" fo:margin-top="0.212cm" fo:margin-left="0.041cm" fo:margin-right="0.09cm"/>
    </style:style>
    <style:style style:name="T248_1" style:family="text">
      <style:text-properties fo:font-size="10pt" style:font-size-asian="10pt" style:font-name-complex="Arial" style:font-size-complex="10pt" style:font-weight-complex="bold"/>
    </style:style>
    <style:style style:name="T248_2" style:family="text">
      <style:text-properties fo:font-size="10pt" style:font-size-asian="10pt" style:font-name-complex="Arial" style:font-size-complex="10pt" style:font-weight-complex="bold"/>
    </style:style>
    <style:style style:name="T248_3" style:family="text">
      <style:text-properties fo:font-size="10pt" style:font-size-asian="10pt" style:font-name-complex="Arial" style:font-size-complex="10pt" style:font-weight-complex="bold"/>
    </style:style>
    <style:style style:name="T248_4" style:family="text">
      <style:text-properties fo:font-size="10pt" style:font-size-asian="10pt" style:font-name-complex="Arial" style:font-size-complex="10pt" style:font-weight-complex="bold"/>
    </style:style>
    <style:style style:name="T248_5" style:family="text">
      <style:text-properties fo:font-size="10pt" style:font-size-asian="10pt" style:font-name-complex="Arial" style:font-size-complex="10pt" style:font-weight-complex="bold"/>
    </style:style>
    <style:style style:name="T248_6" style:family="text">
      <style:text-properties fo:font-size="10pt" style:font-size-asian="10pt" style:font-name-complex="Arial" style:font-size-complex="10pt" style:font-weight-complex="bold"/>
    </style:style>
    <style:style style:name="T248_7" style:family="text">
      <style:text-properties fo:font-size="10pt" style:font-size-asian="10pt" style:font-name-complex="Arial" style:font-size-complex="10pt" style:font-weight-complex="bold"/>
    </style:style>
    <style:style style:name="T248_8" style:family="text">
      <style:text-properties fo:font-size="10pt" style:font-size-asian="10pt" style:font-name-complex="Arial" style:font-size-complex="10pt" style:font-weight-complex="bold"/>
    </style:style>
    <style:style style:name="T248_9" style:family="text">
      <style:text-properties fo:font-size="10pt" style:font-size-asian="10pt" style:font-name-complex="Arial" style:font-size-complex="10pt" style:font-weight-complex="bold"/>
    </style:style>
    <style:style style:name="T248_10" style:family="text">
      <style:text-properties fo:font-size="10pt" style:font-size-asian="10pt" style:font-name-complex="Arial" style:font-size-complex="10pt" style:font-weight-complex="bold"/>
    </style:style>
    <style:style style:name="T248_11" style:family="text">
      <style:text-properties fo:font-size="10pt" style:font-size-asian="10pt" style:font-name-complex="Arial" style:font-size-complex="10pt" style:font-weight-complex="bold"/>
    </style:style>
    <style:style style:name="T248_12" style:family="text">
      <style:text-properties fo:font-size="10pt" style:font-size-asian="10pt" style:font-name-complex="Arial" style:font-size-complex="10pt" style:font-weight-complex="bold"/>
    </style:style>
    <style:style style:name="T248_13" style:family="text">
      <style:text-properties fo:font-size="10pt" style:font-size-asian="10pt" style:font-name-complex="Arial" style:font-size-complex="10pt" style:font-weight-complex="bold"/>
    </style:style>
    <style:style style:name="T248_14" style:family="text">
      <style:text-properties fo:font-size="10pt" style:font-size-asian="10pt" style:font-name-complex="Arial" style:font-size-complex="10pt" style:font-weight-complex="bold"/>
    </style:style>
    <style:style style:name="T248_15" style:family="text">
      <style:text-properties fo:font-size="10pt" style:font-size-asian="10pt" style:font-name-complex="Arial" style:font-size-complex="10pt" style:font-weight-complex="bold"/>
    </style:style>
    <style:style style:name="T248_16" style:family="text">
      <style:text-properties fo:font-size="10pt" style:font-size-asian="10pt" style:font-name-complex="Arial" style:font-size-complex="10pt" style:font-weight-complex="bold"/>
    </style:style>
    <style:style style:name="T248_17" style:family="text">
      <style:text-properties fo:font-size="10pt" style:font-size-asian="10pt" style:font-name-complex="Arial" style:font-size-complex="10pt" style:font-weight-complex="bold"/>
    </style:style>
    <style:style style:name="T248_18" style:family="text">
      <style:text-properties fo:font-size="10pt" style:font-size-asian="10pt" style:font-name-complex="Arial" style:font-size-complex="10pt" style:font-weight-complex="bold"/>
    </style:style>
    <style:style style:name="T248_19" style:family="text">
      <style:text-properties fo:font-size="10pt" style:font-size-asian="10pt" style:font-name-complex="Arial" style:font-size-complex="10pt" style:font-weight-complex="bold"/>
    </style:style>
    <style:style style:name="P249" style:family="paragraph" style:parent-style-name="Normal">
      <style:paragraph-properties fo:text-align="justify" fo:margin-top="0.212cm" fo:margin-left="0.041cm" fo:margin-right="0.09cm"/>
    </style:style>
    <style:style style:name="T249_1" style:family="text">
      <style:text-properties fo:font-size="10pt" style:font-size-asian="10pt" style:font-name-complex="Arial" style:font-size-complex="10pt" style:font-weight-complex="bold"/>
    </style:style>
    <style:style style:name="T249_2" style:family="text">
      <style:text-properties fo:font-size="10pt" style:font-size-asian="10pt" style:font-name-complex="Arial" style:font-size-complex="10pt" style:font-weight-complex="bold"/>
    </style:style>
    <style:style style:name="T249_3" style:family="text">
      <style:text-properties fo:font-size="10pt" style:font-size-asian="10pt" style:font-name-complex="Arial" style:font-size-complex="10pt" style:font-weight-complex="bold"/>
    </style:style>
    <style:style style:name="T249_4" style:family="text">
      <style:text-properties fo:font-size="10pt" style:font-size-asian="10pt" style:font-name-complex="Arial" style:font-size-complex="10pt" style:font-weight-complex="bold"/>
    </style:style>
    <style:style style:name="T249_5" style:family="text">
      <style:text-properties fo:font-size="10pt" style:font-size-asian="10pt" style:font-name-complex="Arial" style:font-size-complex="10pt" style:font-weight-complex="bold"/>
    </style:style>
    <style:style style:name="P250" style:family="paragraph" style:parent-style-name="Normal">
      <style:paragraph-properties fo:text-align="justify" fo:margin-top="0.212cm" fo:margin-left="0.041cm" fo:margin-right="0.09cm"/>
    </style:style>
    <style:style style:name="T250_1" style:family="text">
      <style:text-properties fo:font-size="10pt" style:font-size-asian="10pt" style:font-name-complex="Arial" style:font-size-complex="10pt" style:font-weight-complex="bold"/>
    </style:style>
    <style:style style:name="T250_2" style:family="text">
      <style:text-properties fo:font-size="10pt" style:font-size-asian="10pt" style:font-name-complex="Arial" style:font-size-complex="10pt" style:font-weight-complex="bold"/>
    </style:style>
    <style:style style:name="T250_3" style:family="text">
      <style:text-properties fo:font-size="10pt" style:font-size-asian="10pt" style:font-name-complex="Arial" style:font-size-complex="10pt" style:font-weight-complex="bold"/>
    </style:style>
    <style:style style:name="T250_4" style:family="text">
      <style:text-properties fo:font-size="10pt" style:font-size-asian="10pt" style:font-name-complex="Arial" style:font-size-complex="10pt" style:font-weight-complex="bold"/>
    </style:style>
    <style:style style:name="P251" style:family="paragraph" style:parent-style-name="Normal">
      <style:paragraph-properties fo:text-align="justify" fo:margin-top="0.212cm" fo:margin-right="0.09cm"/>
      <style:text-properties fo:font-size="10pt" style:font-size-asian="10pt" style:font-name-complex="Arial" style:font-size-complex="10pt" style:font-weight-complex="bold"/>
    </style:style>
    <style:style style:name="P252" style:family="paragraph" style:parent-style-name="Normal">
      <style:paragraph-properties fo:text-align="justify" fo:margin-top="0.212cm" fo:margin-left="0.041cm" fo:margin-right="0.09cm"/>
    </style:style>
    <style:style style:name="T252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253" style:family="paragraph" style:parent-style-name="Normal">
      <style:paragraph-properties fo:text-align="justify" fo:margin-top="0.212cm" fo:margin-right="0.09cm"/>
    </style:style>
    <style:style style:name="T253_1" style:family="text">
      <style:text-properties fo:font-size="10pt" style:font-size-asian="10pt" style:font-name-complex="Arial" style:font-size-complex="10pt" style:font-weight-complex="bold"/>
    </style:style>
    <style:style style:name="T253_2" style:family="text">
      <style:text-properties fo:font-size="10pt" style:font-size-asian="10pt" style:font-name-complex="Arial" style:font-size-complex="10pt" style:font-weight-complex="bold"/>
    </style:style>
    <style:style style:name="T253_3" style:family="text">
      <style:text-properties fo:font-size="10pt" style:font-size-asian="10pt" style:font-name-complex="Arial" style:font-size-complex="10pt" style:font-weight-complex="bold"/>
    </style:style>
    <style:style style:name="T253_4" style:family="text">
      <style:text-properties fo:font-size="10pt" style:font-size-asian="10pt" style:font-name-complex="Arial" style:font-size-complex="10pt" style:font-weight-complex="bold"/>
    </style:style>
    <style:style style:name="T253_5" style:family="text">
      <style:text-properties fo:font-size="10pt" style:font-size-asian="10pt" style:font-name-complex="Arial" style:font-size-complex="10pt" style:font-weight-complex="bold"/>
    </style:style>
    <style:style style:name="T253_6" style:family="text">
      <style:text-properties fo:font-size="10pt" style:font-size-asian="10pt" style:font-name-complex="Arial" style:font-size-complex="10pt" style:font-weight-complex="bold"/>
    </style:style>
    <style:style style:name="T253_7" style:family="text">
      <style:text-properties fo:font-size="10pt" style:font-size-asian="10pt" style:font-name-complex="Arial" style:font-size-complex="10pt" style:font-weight-complex="bold"/>
    </style:style>
    <style:style style:name="T253_8" style:family="text">
      <style:text-properties fo:font-size="10pt" style:font-size-asian="10pt" style:font-name-complex="Arial" style:font-size-complex="10pt" style:font-weight-complex="bold"/>
    </style:style>
    <style:style style:name="T253_9" style:family="text">
      <style:text-properties fo:font-size="10pt" style:font-size-asian="10pt" style:font-name-complex="Arial" style:font-size-complex="10pt" style:font-weight-complex="bold"/>
    </style:style>
    <style:style style:name="T253_10" style:family="text">
      <style:text-properties fo:font-size="10pt" style:font-size-asian="10pt" style:font-name-complex="Arial" style:font-size-complex="10pt" style:font-weight-complex="bold"/>
    </style:style>
    <style:style style:name="T253_11" style:family="text">
      <style:text-properties fo:font-size="10pt" style:font-size-asian="10pt" style:font-name-complex="Arial" style:font-size-complex="10pt" style:font-weight-complex="bold"/>
    </style:style>
    <style:style style:name="T253_12" style:family="text">
      <style:text-properties fo:font-size="10pt" style:font-size-asian="10pt" style:font-name-complex="Arial" style:font-size-complex="10pt" style:font-weight-complex="bold"/>
    </style:style>
    <style:style style:name="T253_13" style:family="text">
      <style:text-properties fo:font-size="10pt" style:font-size-asian="10pt" style:font-name-complex="Arial" style:font-size-complex="10pt" style:font-weight-complex="bold"/>
    </style:style>
    <style:style style:name="T253_14" style:family="text">
      <style:text-properties fo:font-size="10pt" style:font-size-asian="10pt" style:font-name-complex="Arial" style:font-size-complex="10pt" style:font-weight-complex="bold"/>
    </style:style>
    <style:style style:name="T253_15" style:family="text">
      <style:text-properties fo:font-size="10pt" style:font-size-asian="10pt" style:font-name-complex="Arial" style:font-size-complex="10pt" style:font-weight-complex="bold"/>
    </style:style>
    <style:style style:name="T253_16" style:family="text">
      <style:text-properties fo:font-size="10pt" style:font-size-asian="10pt" style:font-name-complex="Arial" style:font-size-complex="10pt" style:font-weight-complex="bold"/>
    </style:style>
    <style:style style:name="T253_17" style:family="text">
      <style:text-properties fo:font-size="10pt" style:font-size-asian="10pt" style:font-name-complex="Arial" style:font-size-complex="10pt" style:font-weight-complex="bold"/>
    </style:style>
    <style:style style:name="T253_18" style:family="text">
      <style:text-properties fo:font-size="10pt" style:font-size-asian="10pt" style:font-name-complex="Arial" style:font-size-complex="10pt" style:font-weight-complex="bold"/>
    </style:style>
    <style:style style:name="T253_19" style:family="text">
      <style:text-properties fo:font-size="10pt" style:font-size-asian="10pt" style:font-name-complex="Arial" style:font-size-complex="10pt" style:font-weight-complex="bold"/>
    </style:style>
    <style:style style:name="T253_20" style:family="text">
      <style:text-properties fo:font-size="10pt" style:font-size-asian="10pt" style:font-name-complex="Arial" style:font-size-complex="10pt" style:font-weight-complex="bold"/>
    </style:style>
    <style:style style:name="T253_21" style:family="text">
      <style:text-properties fo:font-size="10pt" style:font-size-asian="10pt" style:font-name-complex="Arial" style:font-size-complex="10pt" style:font-weight-complex="bold"/>
    </style:style>
    <style:style style:name="P254" style:family="paragraph" style:parent-style-name="Normal">
      <style:paragraph-properties fo:text-align="justify" fo:margin-top="0.212cm" fo:margin-right="0.09cm"/>
    </style:style>
    <style:style style:name="T254_1" style:family="text">
      <style:text-properties fo:font-size="10pt" style:font-size-asian="10pt" style:font-name-complex="Arial" style:font-size-complex="10pt" fo:font-weight="bold" style:font-weight-asian="bold"/>
    </style:style>
    <style:style style:name="T254_2" style:family="text">
      <style:text-properties fo:font-size="10pt" style:font-size-asian="10pt" style:font-name-complex="Arial" style:font-size-complex="10pt" fo:font-weight="bold" style:font-weight-asian="bold"/>
    </style:style>
    <style:style style:name="T254_3" style:family="text">
      <style:text-properties fo:font-size="10pt" style:font-size-asian="10pt" style:font-name-complex="Arial" style:font-size-complex="10pt" fo:font-weight="bold" style:font-weight-asian="bold"/>
    </style:style>
    <style:style style:name="T254_4" style:family="text">
      <style:text-properties fo:font-size="10pt" style:font-size-asian="10pt" style:font-name-complex="Arial" style:font-size-complex="10pt" style:font-weight-complex="bold"/>
    </style:style>
    <style:style style:name="T254_5" style:family="text">
      <style:text-properties fo:font-size="10pt" style:font-size-asian="10pt" style:font-name-complex="Arial" style:font-size-complex="10pt" style:font-weight-complex="bold"/>
    </style:style>
    <style:style style:name="T254_6" style:family="text">
      <style:text-properties fo:font-size="10pt" style:font-size-asian="10pt" style:font-name-complex="Arial" style:font-size-complex="10pt" style:font-weight-complex="bold"/>
    </style:style>
    <style:style style:name="P255" style:family="paragraph" style:parent-style-name="Normal">
      <style:paragraph-properties fo:text-align="justify" fo:margin-top="0.212cm" fo:margin-right="0.09cm"/>
    </style:style>
    <style:style style:name="T255_1" style:family="text">
      <style:text-properties fo:font-size="10pt" style:font-size-asian="10pt" style:font-name-complex="Arial" style:font-size-complex="10pt" fo:font-weight="bold" style:font-weight-asian="bold"/>
    </style:style>
    <style:style style:name="P256" style:family="paragraph" style:parent-style-name="List_20_Paragraph">
      <style:paragraph-properties fo:text-align="justify" fo:margin-top="0.212cm" fo:margin-right="0.09cm"/>
    </style:style>
    <style:style style:name="T256_1" style:family="text">
      <style:text-properties fo:font-size="10pt" style:font-size-asian="10pt" style:font-name-complex="Arial" style:font-size-complex="10pt" fo:font-weight="bold" style:font-weight-asian="bold"/>
    </style:style>
    <style:style style:name="T256_2" style:family="text">
      <style:text-properties fo:font-size="10pt" style:font-size-asian="10pt" style:font-name-complex="Arial" style:font-size-complex="10pt" fo:font-weight="bold" style:font-weight-asian="bold"/>
    </style:style>
    <style:style style:name="T256_3" style:family="text">
      <style:text-properties fo:font-size="10pt" style:font-size-asian="10pt" style:font-name-complex="Arial" style:font-size-complex="10pt" fo:font-weight="bold" style:font-weight-asian="bold"/>
    </style:style>
    <style:style style:name="T256_4" style:family="text">
      <style:text-properties fo:font-size="10pt" style:font-size-asian="10pt" style:font-name-complex="Arial" style:font-size-complex="10pt" style:font-weight-complex="bold"/>
    </style:style>
    <style:style style:name="T256_5" style:family="text">
      <style:text-properties fo:font-size="10pt" style:font-size-asian="10pt" style:font-name-complex="Arial" style:font-size-complex="10pt" style:font-weight-complex="bold"/>
    </style:style>
    <style:style style:name="P257" style:family="paragraph" style:parent-style-name="List_20_Paragraph">
      <style:paragraph-properties fo:text-align="justify" fo:margin-top="0.212cm" fo:margin-right="0.09cm"/>
    </style:style>
    <style:style style:name="T257_1" style:family="text">
      <style:text-properties fo:font-size="10pt" style:font-size-asian="10pt" style:font-name-complex="Arial" style:font-size-complex="10pt" fo:font-weight="bold" style:font-weight-asian="bold"/>
    </style:style>
    <style:style style:name="T257_2" style:family="text">
      <style:text-properties fo:font-size="10pt" style:font-size-asian="10pt" style:font-name-complex="Arial" style:font-size-complex="10pt" fo:font-weight="bold" style:font-weight-asian="bold"/>
    </style:style>
    <style:style style:name="T257_3" style:family="text">
      <style:text-properties fo:font-size="10pt" style:font-size-asian="10pt" style:font-name-complex="Arial" style:font-size-complex="10pt" style:font-weight-complex="bold"/>
    </style:style>
    <style:style style:name="T257_4" style:family="text">
      <style:text-properties fo:font-size="10pt" style:font-size-asian="10pt" style:font-name-complex="Arial" style:font-size-complex="10pt" style:font-weight-complex="bold"/>
    </style:style>
    <style:style style:name="T257_5" style:family="text">
      <style:text-properties fo:font-size="10pt" style:font-size-asian="10pt" style:font-name-complex="Arial" style:font-size-complex="10pt" style:font-weight-complex="bold"/>
    </style:style>
    <style:style style:name="P258" style:family="paragraph" style:parent-style-name="List_20_Paragraph">
      <style:paragraph-properties fo:text-align="justify" fo:margin-top="0.212cm" fo:margin-right="0.09cm"/>
    </style:style>
    <style:style style:name="T258_1" style:family="text">
      <style:text-properties fo:font-size="10pt" style:font-size-asian="10pt" style:font-name-complex="Arial" style:font-size-complex="10pt" fo:font-weight="bold" style:font-weight-asian="bold"/>
    </style:style>
    <style:style style:name="T258_2" style:family="text">
      <style:text-properties fo:font-size="10pt" style:font-size-asian="10pt" style:font-name-complex="Arial" style:font-size-complex="10pt" fo:font-weight="bold" style:font-weight-asian="bold"/>
    </style:style>
    <style:style style:name="T258_3" style:family="text">
      <style:text-properties fo:font-size="10pt" style:font-size-asian="10pt" style:font-name-complex="Arial" style:font-size-complex="10pt" fo:font-weight="bold" style:font-weight-asian="bold"/>
    </style:style>
    <style:style style:name="T258_4" style:family="text">
      <style:text-properties fo:font-size="10pt" style:font-size-asian="10pt" style:font-name-complex="Arial" style:font-size-complex="10pt" style:font-weight-complex="bold"/>
    </style:style>
    <style:style style:name="T258_5" style:family="text">
      <style:text-properties fo:font-size="10pt" style:font-size-asian="10pt" style:font-name-complex="Arial" style:font-size-complex="10pt" style:font-weight-complex="bold"/>
    </style:style>
    <style:style style:name="P259" style:family="paragraph" style:parent-style-name="List_20_Paragraph">
      <style:paragraph-properties fo:text-align="justify" fo:margin-top="0.212cm" fo:margin-right="0.09cm"/>
    </style:style>
    <style:style style:name="T259_1" style:family="text">
      <style:text-properties fo:font-size="10pt" style:font-size-asian="10pt" style:font-name-complex="Arial" style:font-size-complex="10pt" fo:font-weight="bold" style:font-weight-asian="bold"/>
    </style:style>
    <style:style style:name="T259_2" style:family="text">
      <style:text-properties fo:font-size="10pt" style:font-size-asian="10pt" style:font-name-complex="Arial" style:font-size-complex="10pt" fo:font-weight="bold" style:font-weight-asian="bold"/>
    </style:style>
    <style:style style:name="T259_3" style:family="text">
      <style:text-properties fo:font-size="10pt" style:font-size-asian="10pt" style:font-name-complex="Arial" style:font-size-complex="10pt" fo:font-weight="bold" style:font-weight-asian="bold"/>
    </style:style>
    <style:style style:name="T259_4" style:family="text">
      <style:text-properties fo:font-size="10pt" style:font-size-asian="10pt" style:font-name-complex="Arial" style:font-size-complex="10pt" style:font-weight-complex="bold"/>
    </style:style>
    <style:style style:name="T259_5" style:family="text">
      <style:text-properties fo:font-size="10pt" style:font-size-asian="10pt" style:font-name-complex="Arial" style:font-size-complex="10pt" style:font-weight-complex="bold"/>
    </style:style>
    <style:style style:name="P260" style:family="paragraph" style:parent-style-name="Normal">
      <style:paragraph-properties fo:text-align="justify" fo:margin-top="0.212cm" fo:margin-right="0.09cm"/>
    </style:style>
    <style:style style:name="T260_1" style:family="text">
      <style:text-properties fo:font-size="10pt" style:font-size-asian="10pt" style:font-name-complex="Arial" style:font-size-complex="10pt" fo:font-weight="bold" style:font-weight-asian="bold"/>
    </style:style>
    <style:style style:name="P261" style:family="paragraph" style:parent-style-name="List_20_Paragraph">
      <style:paragraph-properties fo:text-align="justify" fo:margin-top="0.212cm" fo:margin-right="0.09cm"/>
    </style:style>
    <style:style style:name="T261_1" style:family="text">
      <style:text-properties fo:font-size="10pt" style:font-size-asian="10pt" style:font-name-complex="Arial" style:font-size-complex="10pt" fo:font-weight="bold" style:font-weight-asian="bold"/>
    </style:style>
    <style:style style:name="T261_2" style:family="text">
      <style:text-properties fo:font-size="10pt" style:font-size-asian="10pt" style:font-name-complex="Arial" style:font-size-complex="10pt" fo:font-weight="bold" style:font-weight-asian="bold"/>
    </style:style>
    <style:style style:name="T261_3" style:family="text">
      <style:text-properties fo:font-size="10pt" style:font-size-asian="10pt" style:font-name-complex="Arial" style:font-size-complex="10pt" fo:font-weight="bold" style:font-weight-asian="bold"/>
    </style:style>
    <style:style style:name="T261_4" style:family="text">
      <style:text-properties fo:font-size="10pt" style:font-size-asian="10pt" style:font-size-complex="10pt" fo:font-weight="bold" style:font-weight-asian="bold"/>
    </style:style>
    <style:style style:name="T261_5" style:family="text">
      <style:text-properties fo:font-size="10pt" style:font-size-asian="10pt" style:font-name-complex="Arial" style:font-size-complex="10pt" fo:font-weight="bold" style:font-weight-asian="bold"/>
    </style:style>
    <style:style style:name="T261_6" style:family="text">
      <style:text-properties fo:font-size="10pt" style:font-size-asian="10pt" style:font-name-complex="Arial" style:font-size-complex="10pt" style:font-weight-complex="bold"/>
    </style:style>
    <style:style style:name="P262" style:family="paragraph" style:parent-style-name="List_20_Paragraph">
      <style:paragraph-properties fo:text-align="justify" fo:margin-top="0.212cm" fo:margin-right="0.09cm"/>
      <style:text-properties fo:font-size="10pt" style:font-size-asian="10pt" style:font-name-complex="Arial" style:font-size-complex="10pt" style:font-weight-complex="bold"/>
    </style:style>
    <style:style style:name="T262_1" style:family="text">
      <style:text-properties fo:font-size="10pt" style:font-size-asian="10pt" style:font-name-complex="Arial" style:font-size-complex="10pt" style:font-weight-complex="bold"/>
    </style:style>
    <style:style style:name="P263" style:family="paragraph" style:parent-style-name="List_20_Paragraph">
      <style:paragraph-properties fo:text-align="justify" fo:margin-top="0.212cm" fo:margin-right="0.09cm"/>
    </style:style>
    <style:style style:name="T263_1" style:family="text">
      <style:text-properties fo:font-size="10pt" style:font-size-asian="10pt" style:font-name-complex="Arial" style:font-size-complex="10pt" fo:font-weight="bold" style:font-weight-asian="bold"/>
    </style:style>
    <style:style style:name="T263_2" style:family="text">
      <style:text-properties fo:font-size="10pt" style:font-size-asian="10pt" style:font-name-complex="Arial" style:font-size-complex="10pt" fo:font-weight="bold" style:font-weight-asian="bold"/>
    </style:style>
    <style:style style:name="T263_3" style:family="text">
      <style:text-properties fo:font-size="10pt" style:font-size-asian="10pt" style:font-name-complex="Arial" style:font-size-complex="10pt" fo:font-weight="bold" style:font-weight-asian="bold"/>
    </style:style>
    <style:style style:name="T263_4" style:family="text">
      <style:text-properties fo:font-size="10pt" style:font-size-asian="10pt" style:font-size-complex="10pt" fo:font-weight="bold" style:font-weight-asian="bold" style:font-weight-complex="bold"/>
    </style:style>
    <style:style style:name="T263_5" style:family="text">
      <style:text-properties fo:font-size="10pt" style:font-size-asian="10pt" style:font-size-complex="10pt" fo:font-weight="bold" style:font-weight-asian="bold" style:font-weight-complex="bold"/>
    </style:style>
    <style:style style:name="T263_6" style:family="text">
      <style:text-properties fo:font-size="10pt" style:font-size-asian="10pt" style:font-name-complex="Arial" style:font-size-complex="10pt" style:font-weight-complex="bold"/>
    </style:style>
    <style:style style:name="P264" style:family="paragraph" style:parent-style-name="List_20_Paragraph">
      <style:paragraph-properties fo:text-align="justify" fo:margin-top="0.212cm" fo:margin-right="0.09cm"/>
      <style:text-properties fo:font-size="10pt" style:font-size-asian="10pt" style:font-name-complex="Arial" style:font-size-complex="10pt" style:font-weight-complex="bold"/>
    </style:style>
    <style:style style:name="T264_1" style:family="text">
      <style:text-properties fo:font-size="10pt" style:font-size-asian="10pt" style:font-name-complex="Arial" style:font-size-complex="10pt" style:font-weight-complex="bold"/>
    </style:style>
    <style:style style:name="P265" style:family="paragraph" style:parent-style-name="List_20_Paragraph">
      <style:paragraph-properties fo:text-align="justify" fo:margin-top="0.212cm" fo:margin-right="0.09cm"/>
    </style:style>
    <style:style style:name="T265_1" style:family="text">
      <style:text-properties fo:font-size="10pt" style:font-size-asian="10pt" style:font-name-complex="Arial" style:font-size-complex="10pt" fo:font-weight="bold" style:font-weight-asian="bold"/>
    </style:style>
    <style:style style:name="T265_2" style:family="text">
      <style:text-properties fo:font-size="10pt" style:font-size-asian="10pt" style:font-name-complex="Arial" style:font-size-complex="10pt" fo:font-weight="bold" style:font-weight-asian="bold"/>
    </style:style>
    <style:style style:name="T265_3" style:family="text">
      <style:text-properties fo:font-size="10pt" style:font-size-asian="10pt" style:font-name-complex="Arial" style:font-size-complex="10pt" fo:font-weight="bold" style:font-weight-asian="bold"/>
    </style:style>
    <style:style style:name="T265_4" style:family="text">
      <style:text-properties fo:font-size="10pt" style:font-size-asian="10pt" style:font-name-complex="Arial" style:font-size-complex="10pt" fo:font-weight="bold" style:font-weight-asian="bold"/>
    </style:style>
    <style:style style:name="T265_5" style:family="text">
      <style:text-properties style:font-style-complex="italic" fo:font-size="10pt" style:font-size-asian="10pt" style:font-size-complex="11pt" fo:font-weight="bold" style:font-weight-asian="bold"/>
    </style:style>
    <style:style style:name="T265_6" style:family="text">
      <style:text-properties fo:font-size="10pt" style:font-size-asian="10pt" style:font-name-complex="Arial" style:font-size-complex="10pt" fo:font-weight="bold" style:font-weight-asian="bold"/>
    </style:style>
    <style:style style:name="T265_7" style:family="text">
      <style:text-properties fo:font-size="10pt" style:font-size-asian="10pt" style:font-name-complex="Arial" style:font-size-complex="10pt" style:font-weight-complex="bold"/>
    </style:style>
    <style:style style:name="P266" style:family="paragraph" style:parent-style-name="List_20_Paragraph">
      <style:paragraph-properties fo:text-align="justify" fo:margin-top="0.212cm" fo:margin-right="0.09cm"/>
      <style:text-properties fo:font-size="10pt" style:font-size-asian="10pt" style:font-name-complex="Arial" style:font-size-complex="10pt" style:font-weight-complex="bold"/>
    </style:style>
    <style:style style:name="T266_1" style:family="text">
      <style:text-properties fo:font-size="10pt" style:font-size-asian="10pt" style:font-name-complex="Arial" style:font-size-complex="10pt" style:font-weight-complex="bold"/>
    </style:style>
    <style:style style:name="P267" style:family="paragraph" style:parent-style-name="Normal">
      <style:paragraph-properties fo:text-align="justify" fo:margin-top="0.212cm" fo:margin-right="0.09cm"/>
      <style:text-properties fo:font-size="10pt" style:font-size-asian="10pt" style:font-name-complex="Arial" style:font-size-complex="10pt" style:font-weight-complex="bold"/>
    </style:style>
    <style:style style:name="P268" style:family="paragraph" style:parent-style-name="Normal">
      <style:paragraph-properties fo:text-align="justify" fo:margin-top="0.212cm" fo:margin-right="0.09cm"/>
    </style:style>
    <style:style style:name="T268_1" style:family="text">
      <style:text-properties fo:font-size="10pt" style:font-size-asian="10pt" style:font-name-complex="Arial" style:font-size-complex="10pt" fo:language="en" fo:country="ZA" fo:font-weight="bold" style:font-weight-asian="bold" style:font-weight-complex="bold"/>
    </style:style>
    <style:style style:name="T268_2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P269" style:family="paragraph" style:parent-style-name="Normal">
      <style:paragraph-properties fo:text-align="justify" fo:margin-top="0.212cm" fo:margin-right="0.09cm"/>
    </style:style>
    <style:style style:name="T269_1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69_2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69_3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69_4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69_5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69_6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69_7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69_8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69_9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69_10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69_11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69_12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69_13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69_14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69_15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69_16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69_17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69_18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69_19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P270" style:family="paragraph" style:parent-style-name="Normal">
      <style:paragraph-properties fo:text-align="justify" fo:margin-top="0.212cm" fo:margin-right="0.09cm"/>
    </style:style>
    <style:style style:name="T270_1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70_2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70_3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70_4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70_5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70_6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70_7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70_8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70_9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70_10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70_11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70_12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70_13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P271" style:family="paragraph" style:parent-style-name="Normal">
      <style:paragraph-properties fo:text-align="justify" fo:margin-top="0.212cm" fo:margin-right="0.09cm"/>
    </style:style>
    <style:style style:name="T271_1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P272" style:family="paragraph" style:parent-style-name="Normal">
      <style:paragraph-properties fo:text-align="justify" fo:margin-top="0.212cm" fo:margin-right="0.09cm"/>
      <style:text-properties fo:font-size="10pt" style:font-size-asian="10pt" style:font-name-complex="Arial" style:font-size-complex="10pt" fo:language="en" fo:country="ZA" style:font-weight-complex="bold"/>
    </style:style>
    <style:style style:name="T272_1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72_2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72_3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P273" style:family="paragraph" style:parent-style-name="Normal">
      <style:paragraph-properties fo:text-align="justify" fo:margin-top="0.212cm" fo:margin-right="0.09cm"/>
    </style:style>
    <style:style style:name="T273_1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73_2" style:family="text">
      <style:text-properties fo:font-size="10pt" style:font-size-asian="10pt" style:font-name-complex="Arial" style:font-size-complex="10pt" style:font-weight-complex="bold"/>
    </style:style>
    <style:style style:name="T273_3" style:family="text">
      <style:text-properties fo:font-size="10pt" style:font-size-asian="10pt" style:font-name-complex="Arial" style:font-size-complex="10pt" style:font-weight-complex="bold"/>
    </style:style>
    <style:style style:name="T273_4" style:family="text">
      <style:text-properties fo:font-size="10pt" style:font-size-asian="10pt" style:font-name-complex="Arial" style:font-size-complex="10pt" style:font-weight-complex="bold"/>
    </style:style>
    <style:style style:name="T273_5" style:family="text">
      <style:text-properties fo:font-size="10pt" style:font-size-asian="10pt" style:font-name-complex="Arial" style:font-size-complex="10pt" style:font-weight-complex="bold"/>
    </style:style>
    <style:style style:name="T273_6" style:family="text">
      <style:text-properties fo:font-size="10pt" style:font-size-asian="10pt" style:font-name-complex="Arial" style:font-size-complex="10pt" style:font-weight-complex="bold"/>
    </style:style>
    <style:style style:name="P274" style:family="paragraph" style:parent-style-name="Normal">
      <style:paragraph-properties fo:text-align="justify" fo:margin-top="0.212cm" fo:margin-right="0.09cm"/>
      <style:text-properties fo:font-size="10pt" style:font-size-asian="10pt" style:font-name-complex="Arial" style:font-size-complex="10pt" fo:language="en" fo:country="ZA" style:font-weight-complex="bold"/>
    </style:style>
    <style:style style:name="T274_1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74_2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74_3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74_4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74_5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74_6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74_7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74_8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74_9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P275" style:family="paragraph" style:parent-style-name="Normal">
      <style:paragraph-properties fo:text-align="justify" fo:margin-top="0.212cm" fo:margin-right="0.09cm"/>
    </style:style>
    <style:style style:name="T275_1" style:family="text">
      <style:text-properties fo:font-size="10pt" style:font-size-asian="10pt" style:font-name-complex="Arial" style:font-size-complex="10pt" style:font-weight-complex="bold"/>
    </style:style>
    <style:style style:name="T275_2" style:family="text">
      <style:text-properties fo:font-size="10pt" style:font-size-asian="10pt" style:font-name-complex="Arial" style:font-size-complex="10pt" style:font-weight-complex="bold"/>
    </style:style>
    <style:style style:name="T275_3" style:family="text">
      <style:text-properties fo:font-size="10pt" style:font-size-asian="10pt" style:font-name-complex="Arial" style:font-size-complex="10pt" style:font-weight-complex="bold"/>
    </style:style>
    <style:style style:name="T275_4" style:family="text">
      <style:text-properties fo:font-size="10pt" style:font-size-asian="10pt" style:font-name-complex="Arial" style:font-size-complex="10pt" style:font-weight-complex="bold"/>
    </style:style>
    <style:style style:name="T275_5" style:family="text">
      <style:text-properties fo:font-size="10pt" style:font-size-asian="10pt" style:font-name-complex="Arial" style:font-size-complex="10pt" style:font-weight-complex="bold"/>
    </style:style>
    <style:style style:name="T275_6" style:family="text">
      <style:text-properties fo:font-size="10pt" style:font-size-asian="10pt" style:font-name-complex="Arial" style:font-size-complex="10pt" style:font-weight-complex="bold"/>
    </style:style>
    <style:style style:name="T275_7" style:family="text">
      <style:text-properties fo:font-size="10pt" style:font-size-asian="10pt" style:font-name-complex="Arial" style:font-size-complex="10pt" style:font-weight-complex="bold"/>
    </style:style>
    <style:style style:name="T275_8" style:family="text">
      <style:text-properties fo:font-size="10pt" style:font-size-asian="10pt" style:font-name-complex="Arial" style:font-size-complex="10pt" style:font-weight-complex="bold"/>
    </style:style>
    <style:style style:name="T275_9" style:family="text">
      <style:text-properties fo:font-size="10pt" style:font-size-asian="10pt" style:font-name-complex="Arial" style:font-size-complex="10pt" style:font-weight-complex="bold"/>
    </style:style>
    <style:style style:name="P276" style:family="paragraph" style:parent-style-name="Normal">
      <style:paragraph-properties fo:text-align="justify" fo:margin-top="0.212cm" fo:margin-right="0.09cm"/>
    </style:style>
    <style:style style:name="T276_1" style:family="text">
      <style:text-properties fo:font-size="10pt" style:font-size-asian="10pt" style:font-name-complex="Arial" style:font-size-complex="10pt" style:font-weight-complex="bold"/>
    </style:style>
    <style:style style:name="T276_2" style:family="text">
      <style:text-properties fo:font-size="10pt" style:font-size-asian="10pt" style:font-name-complex="Arial" style:font-size-complex="10pt" style:font-weight-complex="bold"/>
    </style:style>
    <style:style style:name="P277" style:family="paragraph" style:parent-style-name="Normal">
      <style:paragraph-properties fo:text-align="justify" fo:margin-top="0.212cm" fo:margin-right="0.09cm"/>
    </style:style>
    <style:style style:name="T277_1" style:family="text">
      <style:text-properties fo:font-size="10pt" style:font-size-asian="10pt" style:font-name-complex="Arial" style:font-size-complex="10pt" style:font-weight-complex="bold"/>
    </style:style>
    <style:style style:name="P278" style:family="paragraph" style:parent-style-name="Normal">
      <style:paragraph-properties fo:text-align="justify" fo:margin-top="0.212cm" fo:margin-right="0.09cm"/>
    </style:style>
    <style:style style:name="T278_1" style:family="text">
      <style:text-properties fo:font-size="10pt" style:font-size-asian="10pt" style:font-name-complex="Arial" style:font-size-complex="10pt" fo:language="en" fo:country="ZA"/>
    </style:style>
    <style:style style:name="T278_2" style:family="text">
      <style:text-properties fo:font-size="10pt" style:font-size-asian="10pt" style:font-name-complex="Arial" style:font-size-complex="10pt" fo:language="en" fo:country="ZA"/>
    </style:style>
    <style:style style:name="T278_3" style:family="text">
      <style:text-properties fo:font-size="10pt" style:font-size-asian="10pt" style:font-name-complex="Arial" style:font-size-complex="10pt" fo:language="en" fo:country="ZA"/>
    </style:style>
    <style:style style:name="T278_4" style:family="text">
      <style:text-properties fo:font-size="10pt" style:font-size-asian="10pt" style:font-name-complex="Arial" style:font-size-complex="10pt" fo:language="en" fo:country="ZA"/>
    </style:style>
    <style:style style:name="T278_5" style:family="text">
      <style:text-properties fo:font-size="10pt" style:font-size-asian="10pt" style:font-name-complex="Arial" style:font-size-complex="10pt" fo:language="en" fo:country="ZA"/>
    </style:style>
    <style:style style:name="T278_6" style:family="text">
      <style:text-properties fo:font-size="10pt" style:font-size-asian="10pt" style:font-name-complex="Arial" style:font-size-complex="10pt" fo:language="en" fo:country="ZA"/>
    </style:style>
    <style:style style:name="T278_7" style:family="text">
      <style:text-properties fo:font-size="10pt" style:font-size-asian="10pt" style:font-name-complex="Arial" style:font-size-complex="10pt" fo:language="en" fo:country="ZA"/>
    </style:style>
    <style:style style:name="T278_8" style:family="text">
      <style:text-properties fo:font-size="10pt" style:font-size-asian="10pt" style:font-name-complex="Arial" style:font-size-complex="10pt" fo:language="en" fo:country="ZA"/>
    </style:style>
    <style:style style:name="T278_9" style:family="text">
      <style:text-properties fo:font-size="10pt" style:font-size-asian="10pt" style:font-name-complex="Arial" style:font-size-complex="10pt" fo:language="en" fo:country="ZA"/>
    </style:style>
    <style:style style:name="T278_10" style:family="text">
      <style:text-properties fo:font-size="10pt" style:font-size-asian="10pt" style:font-name-complex="Arial" style:font-size-complex="10pt" fo:language="en" fo:country="ZA"/>
    </style:style>
    <style:style style:name="T278_11" style:family="text">
      <style:text-properties fo:font-size="10pt" style:font-size-asian="10pt" style:font-name-complex="Arial" style:font-size-complex="10pt" fo:language="en" fo:country="ZA"/>
    </style:style>
    <style:style style:name="T278_12" style:family="text">
      <style:text-properties fo:font-size="10pt" style:font-size-asian="10pt" style:font-name-complex="Arial" style:font-size-complex="10pt" fo:language="en" fo:country="ZA"/>
    </style:style>
    <style:style style:name="T278_13" style:family="text">
      <style:text-properties fo:font-size="10pt" style:font-size-asian="10pt" style:font-name-complex="Arial" style:font-size-complex="10pt" fo:language="en" fo:country="ZA"/>
    </style:style>
    <style:style style:name="T278_14" style:family="text">
      <style:text-properties fo:font-size="10pt" style:font-size-asian="10pt" style:font-name-complex="Arial" style:font-size-complex="10pt" fo:language="en" fo:country="ZA"/>
    </style:style>
    <style:style style:name="T278_15" style:family="text">
      <style:text-properties fo:font-size="10pt" style:font-size-asian="10pt" style:font-name-complex="Arial" style:font-size-complex="10pt" fo:language="en" fo:country="ZA"/>
    </style:style>
    <style:style style:name="T278_16" style:family="text">
      <style:text-properties fo:font-size="10pt" style:font-size-asian="10pt" style:font-name-complex="Arial" style:font-size-complex="10pt" fo:language="en" fo:country="ZA"/>
    </style:style>
    <style:style style:name="T278_17" style:family="text">
      <style:text-properties fo:font-size="10pt" style:font-size-asian="10pt" style:font-name-complex="Arial" style:font-size-complex="10pt" fo:language="en" fo:country="ZA"/>
    </style:style>
    <style:style style:name="T278_18" style:family="text">
      <style:text-properties fo:font-size="10pt" style:font-size-asian="10pt" style:font-name-complex="Arial" style:font-size-complex="10pt" fo:language="en" fo:country="ZA"/>
    </style:style>
    <style:style style:name="T278_19" style:family="text">
      <style:text-properties fo:font-size="10pt" style:font-size-asian="10pt" style:font-name-complex="Arial" style:font-size-complex="10pt" fo:language="en" fo:country="ZA"/>
    </style:style>
    <style:style style:name="T278_20" style:family="text">
      <style:text-properties fo:font-size="10pt" style:font-size-asian="10pt" style:font-name-complex="Arial" style:font-size-complex="10pt" fo:language="en" fo:country="ZA"/>
    </style:style>
    <style:style style:name="T278_21" style:family="text">
      <style:text-properties fo:font-size="10pt" style:font-size-asian="10pt" style:font-name-complex="Arial" style:font-size-complex="10pt" fo:language="en" fo:country="ZA"/>
    </style:style>
    <style:style style:name="T278_22" style:family="text">
      <style:text-properties fo:font-size="10pt" style:font-size-asian="10pt" style:font-name-complex="Arial" style:font-size-complex="10pt" fo:language="en" fo:country="ZA"/>
    </style:style>
    <style:style style:name="P279" style:family="paragraph" style:parent-style-name="Normal">
      <style:paragraph-properties fo:text-align="justify" fo:margin-top="0.212cm" fo:margin-right="0.09cm"/>
      <style:text-properties fo:font-size="10pt" style:font-size-asian="10pt" style:font-name-complex="Arial" style:font-size-complex="10pt" fo:language="en" fo:country="ZA" fo:font-weight="bold" style:font-weight-asian="bold" style:font-weight-complex="bold"/>
    </style:style>
    <style:style style:name="P280" style:family="paragraph" style:parent-style-name="Normal">
      <style:paragraph-properties fo:text-align="justify" fo:margin-top="0.212cm" fo:margin-right="0.09cm"/>
    </style:style>
    <style:style style:name="T280_1" style:family="text">
      <style:text-properties fo:font-size="10pt" style:font-size-asian="10pt" style:font-name-complex="Arial" style:font-size-complex="10pt" fo:language="en" fo:country="ZA" fo:font-weight="bold" style:font-weight-asian="bold" style:font-weight-complex="bold"/>
    </style:style>
    <style:style style:name="T280_2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P281" style:family="paragraph" style:parent-style-name="Normal">
      <style:paragraph-properties fo:text-align="justify" fo:margin-top="0.212cm" fo:margin-right="0.09cm"/>
    </style:style>
    <style:style style:name="T281_1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81_2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81_3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81_4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81_5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81_6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81_7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81_8" style:family="text">
      <style:text-properties fo:font-size="10pt" style:font-size-asian="10pt" style:font-size-complex="10pt"/>
    </style:style>
    <style:style style:name="T281_9" style:family="text">
      <style:text-properties fo:font-size="10pt" style:font-size-asian="10pt" style:font-size-complex="10pt"/>
    </style:style>
    <style:style style:name="T281_10" style:family="text">
      <style:text-properties fo:font-size="10pt" style:font-size-asian="10pt" style:font-size-complex="10pt"/>
    </style:style>
    <style:style style:name="T281_11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81_12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81_13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81_14" style:family="text">
      <style:text-properties fo:font-size="10pt" style:font-size-asian="10pt" style:font-name-complex="Arial" style:font-size-complex="10pt" style:font-weight-complex="bold"/>
    </style:style>
    <style:style style:name="T281_15" style:family="text">
      <style:text-properties fo:font-size="10pt" style:font-size-asian="10pt" style:font-name-complex="Arial" style:font-size-complex="10pt" style:font-weight-complex="bold"/>
    </style:style>
    <style:style style:name="T281_16" style:family="text">
      <style:text-properties fo:font-size="10pt" style:font-size-asian="10pt" style:font-name-complex="Arial" style:font-size-complex="10pt" style:font-weight-complex="bold"/>
    </style:style>
    <style:style style:name="T281_17" style:family="text">
      <style:text-properties fo:font-size="10pt" style:font-size-asian="10pt" style:font-name-complex="Arial" style:font-size-complex="10pt" style:font-weight-complex="bold"/>
    </style:style>
    <style:style style:name="T281_18" style:family="text">
      <style:text-properties fo:font-size="10pt" style:font-size-asian="10pt" style:font-name-complex="Arial" style:font-size-complex="10pt" style:font-weight-complex="bold"/>
    </style:style>
    <style:style style:name="T281_19" style:family="text">
      <style:text-properties fo:font-size="10pt" style:font-size-asian="10pt" style:font-name-complex="Arial" style:font-size-complex="10pt" style:font-weight-complex="bold"/>
    </style:style>
    <style:style style:name="T281_20" style:family="text">
      <style:text-properties fo:font-size="10pt" style:font-size-asian="10pt" style:font-size-complex="10pt"/>
    </style:style>
    <style:style style:name="P282" style:family="paragraph" style:parent-style-name="Normal">
      <style:paragraph-properties fo:text-align="justify" fo:margin-top="0.212cm" fo:margin-right="0.09cm"/>
      <style:text-properties fo:font-size="10pt" style:font-size-asian="10pt" style:font-name-complex="Arial" style:font-size-complex="10pt" fo:language="en" fo:country="ZA" style:font-weight-complex="bold"/>
    </style:style>
    <style:style style:name="T282_1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82_2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82_3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P283" style:family="paragraph" style:parent-style-name="Normal">
      <style:paragraph-properties fo:text-align="justify" fo:margin-top="0.212cm" fo:margin-right="0.09cm"/>
      <style:text-properties fo:font-size="10pt" style:font-size-asian="10pt" style:font-name-complex="Arial" style:font-size-complex="10pt" fo:language="en" fo:country="ZA" style:font-weight-complex="bold"/>
    </style:style>
    <style:style style:name="T283_1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83_2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83_3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P284" style:family="paragraph" style:parent-style-name="Normal">
      <style:paragraph-properties fo:text-align="justify" fo:margin-top="0.212cm" fo:margin-right="0.09cm"/>
      <style:text-properties fo:font-size="10pt" style:font-size-asian="10pt" style:font-name-complex="Arial" style:font-size-complex="10pt" fo:language="en" fo:country="ZA" style:font-weight-complex="bold"/>
    </style:style>
    <style:style style:name="T284_1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84_2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84_3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P285" style:family="paragraph" style:parent-style-name="Normal">
      <style:paragraph-properties fo:text-align="justify" fo:margin-top="0.212cm" fo:margin-right="0.09cm"/>
      <style:text-properties fo:font-size="10pt" style:font-size-asian="10pt" style:font-name-complex="Arial" style:font-size-complex="10pt" fo:language="en" fo:country="ZA" style:font-weight-complex="bold"/>
    </style:style>
    <style:style style:name="T285_1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85_2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85_3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85_4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85_5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85_6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85_7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85_8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P286" style:family="paragraph" style:parent-style-name="Normal">
      <style:paragraph-properties fo:text-align="justify" fo:margin-top="0.212cm" fo:margin-right="0.09cm"/>
      <style:text-properties fo:font-size="10pt" style:font-size-asian="10pt" style:font-name-complex="Arial" style:font-size-complex="10pt" fo:language="en" fo:country="ZA" style:font-weight-complex="bold"/>
    </style:style>
    <style:style style:name="P287" style:family="paragraph" style:parent-style-name="Normal">
      <style:paragraph-properties fo:text-align="justify" fo:margin-top="0.212cm" fo:margin-right="0.09cm"/>
    </style:style>
    <style:style style:name="T287_1" style:family="text">
      <style:text-properties fo:font-size="10pt" style:font-size-asian="10pt" style:font-name-complex="Arial" style:font-size-complex="10pt" fo:language="en" fo:country="ZA" fo:font-weight="bold" style:font-weight-asian="bold" style:font-weight-complex="bold"/>
    </style:style>
    <style:style style:name="T287_2" style:family="text">
      <style:text-properties fo:font-size="10pt" style:font-size-asian="10pt" style:font-name-complex="Arial" style:font-size-complex="10pt" fo:language="en" fo:country="ZA" fo:font-weight="bold" style:font-weight-asian="bold" style:font-weight-complex="bold"/>
    </style:style>
    <style:style style:name="P288" style:family="paragraph" style:parent-style-name="Normal">
      <style:paragraph-properties fo:text-align="justify" fo:margin-top="0.212cm" fo:margin-right="0.09cm"/>
      <style:text-properties fo:font-size="10pt" style:font-size-asian="10pt" style:font-name-complex="Arial" style:font-size-complex="10pt" fo:language="en" fo:country="ZA" style:font-weight-complex="bold"/>
    </style:style>
    <style:style style:name="T288_1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88_2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88_3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88_4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88_5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88_6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88_7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P289" style:family="paragraph" style:parent-style-name="Normal">
      <style:paragraph-properties fo:text-align="justify" fo:margin-top="0.212cm" fo:margin-right="0.09cm"/>
      <style:text-properties fo:font-size="10pt" style:font-size-asian="10pt" style:font-name-complex="Arial" style:font-size-complex="10pt" fo:language="en" fo:country="ZA" style:font-weight-complex="bold"/>
    </style:style>
    <style:style style:name="T289_1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89_2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89_3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P290" style:family="paragraph" style:parent-style-name="Normal">
      <style:paragraph-properties fo:text-align="justify" fo:margin-top="0.212cm" fo:margin-right="0.09cm"/>
      <style:text-properties fo:font-size="10pt" style:font-size-asian="10pt" style:font-name-complex="Arial" style:font-size-complex="10pt" fo:language="en" fo:country="ZA" style:font-weight-complex="bold"/>
    </style:style>
    <style:style style:name="T290_1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90_2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90_3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P291" style:family="paragraph" style:parent-style-name="Normal">
      <style:paragraph-properties fo:text-align="justify" fo:margin-top="0.212cm" fo:margin-right="0.09cm"/>
      <style:text-properties fo:font-size="10pt" style:font-size-asian="10pt" style:font-name-complex="Arial" style:font-size-complex="10pt" fo:language="en" fo:country="ZA" style:font-weight-complex="bold"/>
    </style:style>
    <style:style style:name="P292" style:family="paragraph" style:parent-style-name="Normal">
      <style:paragraph-properties fo:text-align="justify" fo:margin-top="0.212cm" fo:margin-right="0.09cm"/>
    </style:style>
    <style:style style:name="T292_1" style:family="text">
      <style:text-properties fo:font-size="10pt" style:font-size-asian="10pt" style:font-name-complex="Arial" style:font-size-complex="10pt" fo:language="en" fo:country="ZA" fo:font-weight="bold" style:font-weight-asian="bold" style:font-weight-complex="bold"/>
    </style:style>
    <style:style style:name="T292_2" style:family="text">
      <style:text-properties fo:font-size="10pt" style:font-size-asian="10pt" style:font-name-complex="Arial" style:font-size-complex="10pt" fo:language="en" fo:country="ZA" fo:font-weight="bold" style:font-weight-asian="bold" style:font-weight-complex="bold"/>
    </style:style>
    <style:style style:name="P293" style:family="paragraph" style:parent-style-name="Normal">
      <style:paragraph-properties fo:text-align="justify" fo:margin-top="0.212cm" fo:margin-right="0.09cm"/>
      <style:text-properties fo:font-size="10pt" style:font-size-asian="10pt" style:font-name-complex="Arial" style:font-size-complex="10pt" style:font-weight-complex="bold"/>
    </style:style>
    <style:style style:name="T293_1" style:family="text">
      <style:text-properties fo:font-size="10pt" style:font-size-asian="10pt" style:font-name-complex="Arial" style:font-size-complex="10pt" style:font-weight-complex="bold"/>
    </style:style>
    <style:style style:name="T293_2" style:family="text">
      <style:text-properties fo:font-size="10pt" style:font-size-asian="10pt" style:font-name-complex="Arial" style:font-size-complex="10pt" style:font-weight-complex="bold"/>
    </style:style>
    <style:style style:name="T293_3" style:family="text">
      <style:text-properties fo:font-size="10pt" style:font-size-asian="10pt" style:font-name-complex="Arial" style:font-size-complex="10pt" style:font-weight-complex="bold"/>
    </style:style>
    <style:style style:name="T293_4" style:family="text">
      <style:text-properties fo:font-size="10pt" style:font-size-asian="10pt" style:font-name-complex="Arial" style:font-size-complex="10pt" style:font-weight-complex="bold"/>
    </style:style>
    <style:style style:name="T293_5" style:family="text">
      <style:text-properties fo:font-size="10pt" style:font-size-asian="10pt" style:font-name-complex="Arial" style:font-size-complex="10pt" style:font-weight-complex="bold"/>
    </style:style>
    <style:style style:name="P294" style:family="paragraph" style:parent-style-name="Normal">
      <style:paragraph-properties fo:text-align="justify" fo:margin-top="0.212cm" fo:margin-right="0.09cm"/>
      <style:text-properties fo:font-size="10pt" style:font-size-asian="10pt" style:font-name-complex="Arial" style:font-size-complex="10pt" fo:language="en" fo:country="ZA" style:font-weight-complex="bold"/>
    </style:style>
    <style:style style:name="T294_1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94_2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94_3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P295" style:family="paragraph" style:parent-style-name="Normal">
      <style:paragraph-properties fo:text-align="justify" fo:margin-top="0.212cm" fo:margin-right="0.09cm"/>
      <style:text-properties fo:font-size="10pt" style:font-size-asian="10pt" style:font-name-complex="Arial" style:font-size-complex="10pt" style:font-weight-complex="bold"/>
    </style:style>
    <style:style style:name="T295_1" style:family="text">
      <style:text-properties fo:font-size="10pt" style:font-size-asian="10pt" style:font-name-complex="Arial" style:font-size-complex="10pt" style:font-weight-complex="bold"/>
    </style:style>
    <style:style style:name="P296" style:family="paragraph" style:parent-style-name="Normal">
      <style:paragraph-properties fo:text-align="justify" fo:margin-top="0.212cm" fo:margin-right="0.09cm"/>
      <style:text-properties fo:font-size="10pt" style:font-size-asian="10pt" style:font-name-complex="Arial" style:font-size-complex="10pt" style:font-weight-complex="bold"/>
    </style:style>
    <style:style style:name="T296_1" style:family="text">
      <style:text-properties fo:font-size="10pt" style:font-size-asian="10pt" style:font-name-complex="Arial" style:font-size-complex="10pt" style:font-weight-complex="bold"/>
    </style:style>
    <style:style style:name="T296_2" style:family="text">
      <style:text-properties fo:font-size="10pt" style:font-size-asian="10pt" style:font-name-complex="Arial" style:font-size-complex="10pt" style:font-weight-complex="bold"/>
    </style:style>
    <style:style style:name="T296_3" style:family="text">
      <style:text-properties fo:font-size="10pt" style:font-size-asian="10pt" style:font-name-complex="Arial" style:font-size-complex="10pt" style:font-weight-complex="bold"/>
    </style:style>
    <style:style style:name="P297" style:family="paragraph" style:parent-style-name="Normal">
      <style:paragraph-properties fo:text-align="justify" fo:margin-top="0.212cm" fo:margin-right="0.09cm"/>
      <style:text-properties fo:font-size="10pt" style:font-size-asian="10pt" style:font-name-complex="Arial" style:font-size-complex="10pt" fo:language="en" fo:country="ZA" style:font-weight-complex="bold"/>
    </style:style>
    <style:style style:name="T297_1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97_2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97_3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P298" style:family="paragraph" style:parent-style-name="Normal">
      <style:paragraph-properties fo:text-align="justify" fo:margin-top="0.212cm" fo:margin-right="0.09cm"/>
      <style:text-properties fo:font-size="10pt" style:font-size-asian="10pt" style:font-name-complex="Arial" style:font-size-complex="10pt" fo:language="en" fo:country="ZA" style:font-weight-complex="bold"/>
    </style:style>
    <style:style style:name="T298_1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298_2" style:family="text">
      <style:text-properties fo:font-style="italic" style:font-style-asian="italic" style:font-style-complex="italic" fo:font-size="10pt" style:font-size-asian="10pt" style:font-name-complex="Arial" style:font-size-complex="10pt" fo:language="en" fo:country="ZA" style:font-weight-complex="bold"/>
    </style:style>
    <style:style style:name="T298_3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P299" style:family="paragraph" style:parent-style-name="Normal">
      <style:paragraph-properties fo:text-align="justify" fo:margin-top="0.212cm" fo:margin-right="0.09cm"/>
      <style:text-properties fo:font-size="10pt" style:font-size-asian="10pt" style:font-name-complex="Arial" style:font-size-complex="10pt" fo:language="en" fo:country="ZA" style:font-weight-complex="bold"/>
    </style:style>
    <style:style style:name="P300" style:family="paragraph" style:parent-style-name="Normal">
      <style:paragraph-properties fo:text-align="justify" fo:margin-top="0.212cm" fo:margin-right="0.09cm"/>
    </style:style>
    <style:style style:name="T300_1" style:family="text">
      <style:text-properties fo:font-size="10pt" style:font-size-asian="10pt" style:font-name-complex="Arial" style:font-size-complex="10pt" fo:language="en" fo:country="ZA" fo:font-weight="bold" style:font-weight-asian="bold"/>
    </style:style>
    <style:style style:name="T300_2" style:family="text">
      <style:text-properties fo:font-size="10pt" style:font-size-asian="10pt" style:font-name-complex="Arial" style:font-size-complex="10pt" fo:language="en" fo:country="ZA" fo:font-weight="bold" style:font-weight-asian="bold"/>
    </style:style>
    <style:style style:name="T300_3" style:family="text">
      <style:text-properties fo:font-size="10pt" style:font-size-asian="10pt" style:font-name-complex="Arial" style:font-size-complex="10pt" fo:language="en" fo:country="ZA" fo:font-weight="bold" style:font-weight-asian="bold"/>
    </style:style>
    <style:style style:name="T300_4" style:family="text">
      <style:text-properties fo:font-size="10pt" style:font-size-asian="10pt" style:font-name-complex="Arial" style:font-size-complex="10pt" fo:language="en" fo:country="ZA" fo:font-weight="bold" style:font-weight-asian="bold"/>
    </style:style>
    <style:style style:name="T300_5" style:family="text">
      <style:text-properties fo:font-size="10pt" style:font-size-asian="10pt" style:font-name-complex="Arial" style:font-size-complex="10pt" fo:language="en" fo:country="ZA" fo:font-weight="bold" style:font-weight-asian="bold"/>
    </style:style>
    <style:style style:name="P301" style:family="paragraph" style:parent-style-name="Normal">
      <style:paragraph-properties fo:margin-top="0.212cm" fo:margin-right="0.09cm"/>
    </style:style>
    <style:style style:name="T301_1" style:family="text">
      <style:text-properties fo:font-size="10pt" style:font-size-asian="10pt" style:font-name-complex="Arial" style:font-size-complex="10pt" style:font-weight-complex="bold"/>
    </style:style>
    <style:style style:name="T301_2" style:family="text">
      <style:text-properties fo:font-size="10pt" style:font-size-asian="10pt" style:font-name-complex="Arial" style:font-size-complex="10pt" style:font-weight-complex="bold"/>
    </style:style>
    <style:style style:name="T301_3" style:family="text">
      <style:text-properties fo:font-size="10pt" style:font-size-asian="10pt" style:font-name-complex="Arial" style:font-size-complex="10pt" style:font-weight-complex="bold"/>
    </style:style>
    <style:style style:name="T301_4" style:family="text">
      <style:text-properties fo:font-size="10pt" style:font-size-asian="10pt" style:font-name-complex="Arial" style:font-size-complex="10pt" style:font-weight-complex="bold"/>
    </style:style>
    <style:style style:name="T301_5" style:family="text">
      <style:text-properties fo:font-size="10pt" style:font-size-asian="10pt" style:font-name-complex="Arial" style:font-size-complex="10pt" style:font-weight-complex="bold"/>
    </style:style>
    <style:style style:name="T301_6" style:family="text">
      <style:text-properties fo:font-size="10pt" style:font-size-asian="10pt" style:font-name-complex="Arial" style:font-size-complex="10pt" style:font-weight-complex="bold"/>
    </style:style>
    <style:style style:name="T301_7" style:family="text">
      <style:text-properties fo:font-size="10pt" style:font-size-asian="10pt" style:font-name-complex="Arial" style:font-size-complex="10pt" style:font-weight-complex="bold"/>
    </style:style>
    <style:style style:name="T301_8" style:family="text">
      <style:text-properties fo:font-size="10pt" style:font-size-asian="10pt" style:font-name-complex="Arial" style:font-size-complex="10pt" style:font-weight-complex="bold"/>
    </style:style>
    <style:style style:name="T301_9" style:family="text">
      <style:text-properties fo:font-size="10pt" style:font-size-asian="10pt" style:font-name-complex="Arial" style:font-size-complex="10pt" style:font-weight-complex="bold"/>
    </style:style>
    <style:style style:name="T301_10" style:family="text">
      <style:text-properties fo:font-size="10pt" style:font-size-asian="10pt" style:font-name-complex="Arial" style:font-size-complex="10pt" style:font-weight-complex="bold"/>
    </style:style>
    <style:style style:name="T301_11" style:family="text">
      <style:text-properties fo:font-size="10pt" style:font-size-asian="10pt" style:font-name-complex="Arial" style:font-size-complex="10pt" style:font-weight-complex="bold"/>
    </style:style>
    <style:style style:name="T301_12" style:family="text">
      <style:text-properties fo:font-size="10pt" style:font-size-asian="10pt" style:font-name-complex="Arial" style:font-size-complex="10pt" style:font-weight-complex="bold"/>
    </style:style>
    <style:style style:name="P302" style:family="paragraph" style:parent-style-name="Normal">
      <style:paragraph-properties fo:margin-top="0.212cm" fo:margin-left="1.27cm" fo:margin-right="0.09cm"/>
    </style:style>
    <style:style style:name="T302_1" style:family="text">
      <style:text-properties fo:font-size="10pt" style:font-size-asian="10pt" style:font-name-complex="Arial" style:font-size-complex="10pt" style:font-weight-complex="bold"/>
    </style:style>
    <style:style style:name="T302_2" style:family="text">
      <style:text-properties fo:font-size="10pt" style:font-size-asian="10pt" style:font-name-complex="Arial" style:font-size-complex="10pt" style:font-weight-complex="bold"/>
    </style:style>
    <style:style style:name="T302_3" style:family="text">
      <style:text-properties fo:font-size="10pt" style:font-size-asian="10pt" style:font-name-complex="Arial" style:font-size-complex="10pt" style:font-weight-complex="bold"/>
    </style:style>
    <style:style style:name="P303" style:family="paragraph" style:parent-style-name="Normal">
      <style:paragraph-properties fo:margin-top="0.212cm" fo:margin-left="1.27cm" fo:margin-right="0.09cm"/>
    </style:style>
    <style:style style:name="T303_1" style:family="text">
      <style:text-properties fo:font-size="10pt" style:font-size-asian="10pt" style:font-name-complex="Arial" style:font-size-complex="10pt" style:font-weight-complex="bold"/>
    </style:style>
    <style:style style:name="T303_2" style:family="text">
      <style:text-properties fo:font-size="10pt" style:font-size-asian="10pt" style:font-name-complex="Arial" style:font-size-complex="10pt" style:font-weight-complex="bold"/>
    </style:style>
    <style:style style:name="T303_3" style:family="text">
      <style:text-properties fo:font-size="10pt" style:font-size-asian="10pt" style:font-name-complex="Arial" style:font-size-complex="10pt" style:font-weight-complex="bold"/>
    </style:style>
    <style:style style:name="T303_4" style:family="text">
      <style:text-properties fo:font-size="10pt" style:font-size-asian="10pt" style:font-name-complex="Arial" style:font-size-complex="10pt" style:font-weight-complex="bold"/>
    </style:style>
    <style:style style:name="T303_5" style:family="text">
      <style:text-properties fo:font-size="10pt" style:font-size-asian="10pt" style:font-name-complex="Arial" style:font-size-complex="10pt" style:font-weight-complex="bold"/>
    </style:style>
    <style:style style:name="T303_6" style:family="text">
      <style:text-properties fo:font-size="10pt" style:font-size-asian="10pt" style:font-name-complex="Arial" style:font-size-complex="10pt" style:font-weight-complex="bold"/>
    </style:style>
    <style:style style:name="T303_7" style:family="text">
      <style:text-properties fo:font-size="10pt" style:font-size-asian="10pt" style:font-name-complex="Arial" style:font-size-complex="10pt" style:font-weight-complex="bold"/>
    </style:style>
    <style:style style:name="T303_8" style:family="text">
      <style:text-properties fo:font-size="10pt" style:font-size-asian="10pt" style:font-name-complex="Arial" style:font-size-complex="10pt" style:font-weight-complex="bold"/>
    </style:style>
    <style:style style:name="T303_9" style:family="text">
      <style:text-properties fo:font-size="10pt" style:font-size-asian="10pt" style:font-name-complex="Arial" style:font-size-complex="10pt" style:font-weight-complex="bold"/>
    </style:style>
    <style:style style:name="T303_10" style:family="text">
      <style:text-properties fo:font-size="10pt" style:font-size-asian="10pt" style:font-name-complex="Arial" style:font-size-complex="10pt" style:font-weight-complex="bold"/>
    </style:style>
    <style:style style:name="T303_11" style:family="text">
      <style:text-properties fo:font-size="10pt" style:font-size-asian="10pt" style:font-name-complex="Arial" style:font-size-complex="10pt" style:font-weight-complex="bold"/>
    </style:style>
    <style:style style:name="T303_12" style:family="text">
      <style:text-properties fo:font-size="10pt" style:font-size-asian="10pt" style:font-name-complex="Arial" style:font-size-complex="10pt" style:font-weight-complex="bold"/>
    </style:style>
    <style:style style:name="T303_13" style:family="text">
      <style:text-properties fo:font-size="10pt" style:font-size-asian="10pt" style:font-name-complex="Arial" style:font-size-complex="10pt" style:font-weight-complex="bold"/>
    </style:style>
    <style:style style:name="P304" style:family="paragraph" style:parent-style-name="Normal">
      <style:paragraph-properties fo:margin-top="0.212cm" fo:margin-right="0.09cm"/>
    </style:style>
    <style:style style:name="T304_1" style:family="text">
      <style:text-properties fo:font-size="10pt" style:font-size-asian="10pt" style:font-name-complex="Arial" style:font-size-complex="10pt" style:font-weight-complex="bold"/>
    </style:style>
    <style:style style:name="T304_2" style:family="text">
      <style:text-properties fo:font-size="10pt" style:font-size-asian="10pt" style:font-name-complex="Arial" style:font-size-complex="10pt" style:font-weight-complex="bold"/>
    </style:style>
    <style:style style:name="T304_3" style:family="text">
      <style:text-properties fo:font-size="10pt" style:font-size-asian="10pt" style:font-name-complex="Arial" style:font-size-complex="10pt" style:font-weight-complex="bold"/>
    </style:style>
    <style:style style:name="T304_4" style:family="text">
      <style:text-properties fo:font-size="10pt" style:font-size-asian="10pt" style:font-name-complex="Arial" style:font-size-complex="10pt" style:font-weight-complex="bold"/>
    </style:style>
    <style:style style:name="T304_5" style:family="text">
      <style:text-properties fo:font-size="10pt" style:font-size-asian="10pt" style:font-name-complex="Arial" style:font-size-complex="10pt" style:font-weight-complex="bold"/>
    </style:style>
    <style:style style:name="T304_6" style:family="text">
      <style:text-properties fo:font-size="10pt" style:font-size-asian="10pt" style:font-name-complex="Arial" style:font-size-complex="10pt" style:font-weight-complex="bold"/>
    </style:style>
    <style:style style:name="T304_7" style:family="text">
      <style:text-properties fo:font-size="10pt" style:font-size-asian="10pt" style:font-name-complex="Arial" style:font-size-complex="10pt" style:font-weight-complex="bold"/>
    </style:style>
    <style:style style:name="T304_8" style:family="text">
      <style:text-properties fo:font-size="10pt" style:font-size-asian="10pt" style:font-name-complex="Arial" style:font-size-complex="10pt"/>
    </style:style>
    <style:style style:name="T304_9" style:family="text">
      <style:text-properties fo:font-size="10pt" style:font-size-asian="10pt" style:font-name-complex="Arial" style:font-size-complex="10pt" style:font-weight-complex="bold"/>
    </style:style>
    <style:style style:name="T304_10" style:family="text">
      <style:text-properties fo:font-size="10pt" style:font-size-asian="10pt" style:font-name-complex="Arial" style:font-size-complex="10pt" style:font-weight-complex="bold"/>
    </style:style>
    <style:style style:name="T304_11" style:family="text">
      <style:text-properties fo:font-size="10pt" style:font-size-asian="10pt" style:font-name-complex="Arial" style:font-size-complex="10pt" style:font-weight-complex="bold"/>
    </style:style>
    <style:style style:name="T304_12" style:family="text">
      <style:text-properties fo:font-size="10pt" style:font-size-asian="10pt" style:font-name-complex="Arial" style:font-size-complex="10pt"/>
    </style:style>
    <style:style style:name="P305" style:family="paragraph" style:parent-style-name="Normal">
      <style:paragraph-properties fo:margin-top="0.212cm" fo:margin-right="0.09cm"/>
    </style:style>
    <style:style style:name="T305_1" style:family="text">
      <style:text-properties fo:font-size="10pt" style:font-size-asian="10pt" style:font-name-complex="Arial" style:font-size-complex="10pt"/>
    </style:style>
    <style:style style:name="T305_2" style:family="text">
      <style:text-properties fo:font-size="10pt" style:font-size-asian="10pt" style:font-name-complex="Arial" style:font-size-complex="10pt"/>
    </style:style>
    <style:style style:name="T305_3" style:family="text">
      <style:text-properties fo:font-size="10pt" style:font-size-asian="10pt" style:font-name-complex="Arial" style:font-size-complex="10pt"/>
    </style:style>
    <style:style style:name="T305_4" style:family="text">
      <style:text-properties fo:font-size="10pt" style:font-size-asian="10pt" style:font-name-complex="Arial" style:font-size-complex="10pt"/>
    </style:style>
    <style:style style:name="T305_5" style:family="text">
      <style:text-properties fo:font-size="10pt" style:font-size-asian="10pt" style:font-name-complex="Arial" style:font-size-complex="10pt"/>
    </style:style>
    <style:style style:name="P306" style:family="paragraph" style:parent-style-name="Normal">
      <style:paragraph-properties fo:margin-top="0.212cm" fo:margin-right="0.09cm"/>
    </style:style>
    <style:style style:name="T306_1" style:family="text">
      <style:text-properties fo:font-size="10pt" style:font-size-asian="10pt" style:font-name-complex="Arial" style:font-size-complex="10pt"/>
    </style:style>
    <style:style style:name="T306_2" style:family="text">
      <style:text-properties fo:font-size="10pt" style:font-size-asian="10pt" style:font-name-complex="Arial" style:font-size-complex="10pt"/>
    </style:style>
    <style:style style:name="T306_3" style:family="text" style:parent-style-name="Normal">
      <style:text-properties fo:font-size="10pt" style:font-size-asian="10pt" style:font-name-complex="Arial" style:font-size-complex="10pt"/>
    </style:style>
    <style:style style:name="P307" style:family="paragraph" style:parent-style-name="Footnote_20_text"/>
    <style:style style:name="T307_1" style:family="text"/>
    <style:style style:name="T307_2" style:family="text"/>
    <style:style style:name="T307_3" style:family="text"/>
    <style:style style:name="T307_4" style:family="text">
      <style:text-properties fo:font-size="10pt" style:font-size-asian="10pt" style:font-name-complex="Arial" style:font-size-complex="10pt"/>
    </style:style>
    <style:style style:name="T307_5" style:family="text">
      <style:text-properties fo:font-size="10pt" style:font-size-asian="10pt" style:font-name-complex="Arial" style:font-size-complex="10pt"/>
    </style:style>
    <style:style style:name="P308" style:family="paragraph" style:parent-style-name="Normal">
      <style:paragraph-properties fo:margin-top="0.212cm" fo:margin-right="0.09cm"/>
    </style:style>
    <style:style style:name="T308_1" style:family="text">
      <style:text-properties fo:font-size="10pt" style:font-size-asian="10pt" style:font-name-complex="Arial" style:font-size-complex="10pt"/>
    </style:style>
    <style:style style:name="T308_2" style:family="text">
      <style:text-properties fo:font-size="10pt" style:font-size-asian="10pt" style:font-name-complex="Arial" style:font-size-complex="10pt"/>
    </style:style>
    <style:style style:name="T308_3" style:family="text">
      <style:text-properties fo:font-size="10pt" style:font-size-asian="10pt" style:font-name-complex="Arial" style:font-size-complex="10pt"/>
    </style:style>
    <style:style style:name="T308_4" style:family="text">
      <style:text-properties fo:font-size="10pt" style:font-size-asian="10pt" style:font-name-complex="Arial" style:font-size-complex="10pt" style:font-weight-complex="bold"/>
    </style:style>
    <style:style style:name="T308_5" style:family="text">
      <style:text-properties fo:font-size="10pt" style:font-size-asian="10pt" style:font-name-complex="Arial" style:font-size-complex="10pt" style:font-weight-complex="bold"/>
    </style:style>
    <style:style style:name="T308_6" style:family="text">
      <style:text-properties fo:font-size="10pt" style:font-size-asian="10pt" style:font-name-complex="Arial" style:font-size-complex="10pt" style:font-weight-complex="bold"/>
    </style:style>
    <style:style style:name="T308_7" style:family="text">
      <style:text-properties fo:font-size="10pt" style:font-size-asian="10pt" style:font-name-complex="Arial" style:font-size-complex="10pt" style:font-weight-complex="bold"/>
    </style:style>
    <style:style style:name="P309" style:family="paragraph" style:parent-style-name="Normal">
      <style:paragraph-properties fo:text-align="justify" fo:margin-top="0.212cm" fo:margin-right="0.09cm"/>
      <style:text-properties fo:font-size="10pt" style:font-size-asian="10pt" style:font-name-complex="Arial" style:font-size-complex="10pt" style:font-weight-complex="bold"/>
    </style:style>
    <style:style style:name="P310" style:family="paragraph" style:parent-style-name="Normal">
      <style:paragraph-properties fo:text-align="justify" fo:margin-top="0.212cm" fo:margin-left="0.041cm" fo:margin-right="0.09cm"/>
    </style:style>
    <style:style style:name="T31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11" style:family="paragraph" style:parent-style-name="Normal">
      <style:paragraph-properties fo:text-align="justify" fo:margin-top="0.212cm" fo:margin-left="0.041cm" fo:margin-right="0.09cm"/>
    </style:style>
    <style:style style:name="T311_1" style:family="text">
      <style:text-properties fo:font-size="10pt" style:font-size-asian="10pt" style:font-size-complex="10pt" fo:font-weight="bold" style:font-weight-asian="bold"/>
    </style:style>
    <style:style style:name="P312" style:family="paragraph" style:parent-style-name="Normal">
      <style:paragraph-properties fo:text-align="justify" fo:margin-top="0.212cm" fo:margin-left="0.041cm" fo:margin-right="0.09cm"/>
    </style:style>
    <style:style style:name="T312_1" style:family="text">
      <style:text-properties fo:font-size="10pt" style:font-size-asian="10pt" style:font-size-complex="10pt"/>
    </style:style>
    <style:style style:name="T312_2" style:family="text">
      <style:text-properties fo:font-size="10pt" style:font-size-asian="10pt" style:font-size-complex="10pt"/>
    </style:style>
    <style:style style:name="T312_3" style:family="text">
      <style:text-properties fo:font-size="10pt" style:font-size-asian="10pt" style:font-size-complex="10pt"/>
    </style:style>
    <style:style style:name="T312_4" style:family="text">
      <style:text-properties fo:font-size="10pt" style:font-size-asian="10pt" style:font-name-complex="Arial" style:font-size-complex="10pt" style:font-weight-complex="bold"/>
    </style:style>
    <style:style style:name="T312_5" style:family="text">
      <style:text-properties fo:font-size="10pt" style:font-size-asian="10pt" style:font-name-complex="Arial" style:font-size-complex="10pt" style:font-weight-complex="bold"/>
    </style:style>
    <style:style style:name="T312_6" style:family="text">
      <style:text-properties fo:font-size="10pt" style:font-size-asian="10pt" style:font-name-complex="Arial" style:font-size-complex="10pt" style:font-weight-complex="bold"/>
    </style:style>
    <style:style style:name="P313" style:family="paragraph" style:parent-style-name="Normal">
      <style:paragraph-properties fo:text-align="justify" fo:margin-top="0.212cm" fo:margin-left="0.041cm" fo:margin-right="0.09cm"/>
    </style:style>
    <style:style style:name="T313_1" style:family="text">
      <style:text-properties fo:font-size="10pt" style:font-size-asian="10pt" style:font-name-complex="Arial" style:font-size-complex="10pt" style:font-weight-complex="bold"/>
    </style:style>
    <style:style style:name="T313_2" style:family="text">
      <style:text-properties fo:font-size="10pt" style:font-size-asian="10pt" style:font-name-complex="Arial" style:font-size-complex="10pt" style:font-weight-complex="bold"/>
    </style:style>
    <style:style style:name="T313_3" style:family="text">
      <style:text-properties fo:font-size="10pt" style:font-size-asian="10pt" style:font-name-complex="Arial" style:font-size-complex="10pt" style:font-weight-complex="bold"/>
    </style:style>
    <style:style style:name="T313_4" style:family="text">
      <style:text-properties fo:font-size="10pt" style:font-size-asian="10pt" style:font-name-complex="Arial" style:font-size-complex="10pt" style:font-weight-complex="bold"/>
    </style:style>
    <style:style style:name="T313_5" style:family="text">
      <style:text-properties fo:font-size="10pt" style:font-size-asian="10pt" style:font-name-complex="Arial" style:font-size-complex="10pt" style:font-weight-complex="bold"/>
    </style:style>
    <style:style style:name="T313_6" style:family="text">
      <style:text-properties fo:font-size="10pt" style:font-size-asian="10pt" style:font-name-complex="Arial" style:font-size-complex="10pt" style:font-weight-complex="bold"/>
    </style:style>
    <style:style style:name="P314" style:family="paragraph" style:parent-style-name="List_20_Paragraph">
      <style:paragraph-properties fo:text-align="justify" fo:margin-top="0.212cm" fo:margin-right="0.09cm"/>
    </style:style>
    <style:style style:name="T314_1" style:family="text">
      <style:text-properties fo:font-size="10pt" style:font-size-asian="10pt" style:font-name-complex="Arial" style:font-size-complex="10pt" fo:font-weight="bold" style:font-weight-asian="bold"/>
    </style:style>
    <style:style style:name="T314_2" style:family="text">
      <style:text-properties fo:font-size="10pt" style:font-size-asian="10pt" style:font-name-complex="Arial" style:font-size-complex="10pt" style:font-weight-complex="bold"/>
    </style:style>
    <style:style style:name="T314_3" style:family="text">
      <style:text-properties style:font-name="Gadugi" fo:font-size="10pt" style:font-size-asian="10pt" style:font-name-complex="Calibri" style:font-size-complex="10pt" fo:language-asian="ja" fo:country-asian="JP"/>
    </style:style>
    <style:style style:name="T314_4" style:family="text">
      <style:text-properties fo:font-size="10pt" style:font-size-asian="10pt" style:font-name-complex="Arial" style:font-size-complex="10pt" style:font-weight-complex="bold"/>
    </style:style>
    <style:style style:name="T314_5" style:family="text">
      <style:text-properties fo:font-size="10pt" style:font-size-asian="10pt" style:font-name-complex="Arial" style:font-size-complex="10pt" style:font-weight-complex="bold"/>
    </style:style>
    <style:style style:name="T314_6" style:family="text">
      <style:text-properties fo:font-size="10pt" style:font-size-asian="10pt" style:font-name-complex="Arial" style:font-size-complex="10pt" style:font-weight-complex="bold"/>
    </style:style>
    <style:style style:name="T314_7" style:family="text">
      <style:text-properties fo:font-size="10pt" style:font-size-asian="10pt" style:font-name-complex="Arial" style:font-size-complex="10pt" style:font-weight-complex="bold"/>
    </style:style>
    <style:style style:name="T314_8" style:family="text">
      <style:text-properties fo:font-size="10pt" style:font-size-asian="10pt" style:font-name-complex="Arial" style:font-size-complex="10pt" style:font-weight-complex="bold"/>
    </style:style>
    <style:style style:name="T314_9" style:family="text">
      <style:text-properties fo:font-size="10pt" style:font-size-asian="10pt" style:font-name-complex="Arial" style:font-size-complex="10pt" style:font-weight-complex="bold"/>
    </style:style>
    <style:style style:name="T314_10" style:family="text">
      <style:text-properties fo:font-size="10pt" style:font-size-asian="10pt" style:font-name-complex="Arial" style:font-size-complex="10pt" style:font-weight-complex="bold"/>
    </style:style>
    <style:style style:name="T314_11" style:family="text">
      <style:text-properties fo:font-size="10pt" style:font-size-asian="10pt" style:font-name-complex="Arial" style:font-size-complex="10pt" style:font-weight-complex="bold"/>
    </style:style>
    <style:style style:name="T314_12" style:family="text">
      <style:text-properties fo:font-size="10pt" style:font-size-asian="10pt" style:font-name-complex="Arial" style:font-size-complex="10pt" style:font-weight-complex="bold"/>
    </style:style>
    <style:style style:name="T314_13" style:family="text">
      <style:text-properties fo:font-size="10pt" style:font-size-asian="10pt" style:font-name-complex="Arial" style:font-size-complex="10pt" style:font-weight-complex="bold"/>
    </style:style>
    <style:style style:name="T314_14" style:family="text">
      <style:text-properties fo:font-size="10pt" style:font-size-asian="10pt" style:font-name-complex="Arial" style:font-size-complex="10pt" style:font-weight-complex="bold"/>
    </style:style>
    <style:style style:name="T314_15" style:family="text">
      <style:text-properties fo:font-size="10pt" style:font-size-asian="10pt" style:font-name-complex="Arial" style:font-size-complex="10pt" style:font-weight-complex="bold"/>
    </style:style>
    <style:style style:name="T314_16" style:family="text">
      <style:text-properties fo:font-size="10pt" style:font-size-asian="10pt" style:font-name-complex="Arial" style:font-size-complex="10pt" style:font-weight-complex="bold"/>
    </style:style>
    <style:style style:name="T314_17" style:family="text">
      <style:text-properties fo:font-size="10pt" style:font-size-asian="10pt" style:font-name-complex="Arial" style:font-size-complex="10pt" style:font-weight-complex="bold"/>
    </style:style>
    <style:style style:name="P315" style:family="paragraph" style:parent-style-name="List_20_Paragraph">
      <style:paragraph-properties fo:text-align="justify" fo:margin-top="0.212cm" fo:margin-right="0.09cm"/>
    </style:style>
    <style:style style:name="T315_1" style:family="text">
      <style:text-properties fo:font-size="10pt" style:font-size-asian="10pt" style:font-name-complex="Arial" style:font-size-complex="10pt" fo:font-weight="bold" style:font-weight-asian="bold"/>
    </style:style>
    <style:style style:name="T315_2" style:family="text">
      <style:text-properties fo:font-size="10pt" style:font-size-asian="10pt" style:font-name-complex="Arial" style:font-size-complex="10pt" style:font-weight-complex="bold"/>
    </style:style>
    <style:style style:name="T315_3" style:family="text">
      <style:text-properties fo:font-size="10pt" style:font-size-asian="10pt" style:font-name-complex="Arial" style:font-size-complex="10pt" style:font-weight-complex="bold"/>
    </style:style>
    <style:style style:name="T315_4" style:family="text">
      <style:text-properties fo:font-size="10pt" style:font-size-asian="10pt" style:font-name-complex="Arial" style:font-size-complex="10pt" style:font-weight-complex="bold"/>
    </style:style>
    <style:style style:name="T315_5" style:family="text">
      <style:text-properties fo:font-size="10pt" style:font-size-asian="10pt" style:font-name-complex="Arial" style:font-size-complex="10pt" style:font-weight-complex="bold"/>
    </style:style>
    <style:style style:name="P316" style:family="paragraph" style:parent-style-name="List_20_Paragraph">
      <style:paragraph-properties fo:text-align="justify" fo:margin-top="0.212cm" fo:margin-right="0.09cm"/>
    </style:style>
    <style:style style:name="T316_1" style:family="text">
      <style:text-properties fo:font-size="10pt" style:font-size-asian="10pt" style:font-name-complex="Arial" style:font-size-complex="10pt" fo:font-weight="bold" style:font-weight-asian="bold"/>
    </style:style>
    <style:style style:name="T316_2" style:family="text">
      <style:text-properties fo:font-size="10pt" style:font-size-asian="10pt" style:font-name-complex="Arial" style:font-size-complex="10pt" fo:font-weight="bold" style:font-weight-asian="bold"/>
    </style:style>
    <style:style style:name="T316_3" style:family="text">
      <style:text-properties fo:font-size="10pt" style:font-size-asian="10pt" style:font-name-complex="Arial" style:font-size-complex="10pt" fo:font-weight="bold" style:font-weight-asian="bold"/>
    </style:style>
    <style:style style:name="T316_4" style:family="text">
      <style:text-properties fo:font-size="10pt" style:font-size-asian="10pt" style:font-name-complex="Arial" style:font-size-complex="10pt" style:font-weight-complex="bold"/>
    </style:style>
    <style:style style:name="T316_5" style:family="text">
      <style:text-properties fo:font-size="10pt" style:font-size-asian="10pt" style:font-name-complex="Arial" style:font-size-complex="10pt" style:font-weight-complex="bold"/>
    </style:style>
    <style:style style:name="T316_6" style:family="text">
      <style:text-properties fo:font-size="10pt" style:font-size-asian="10pt" style:font-name-complex="Arial" style:font-size-complex="10pt" style:font-weight-complex="bold"/>
    </style:style>
    <style:style style:name="T316_7" style:family="text">
      <style:text-properties fo:font-size="10pt" style:font-size-asian="10pt" style:font-name-complex="Arial" style:font-size-complex="10pt" fo:font-weight="bold" style:font-weight-asian="bold"/>
    </style:style>
    <style:style style:name="P317" style:family="paragraph" style:parent-style-name="List_20_Paragraph">
      <style:paragraph-properties fo:text-align="justify" fo:margin-top="0.212cm" fo:margin-right="0.09cm"/>
    </style:style>
    <style:style style:name="T317_1" style:family="text">
      <style:text-properties fo:font-size="10pt" style:font-size-asian="10pt" style:font-name-complex="Arial" style:font-size-complex="10pt" fo:font-weight="bold" style:font-weight-asian="bold"/>
    </style:style>
    <style:style style:name="T317_2" style:family="text">
      <style:text-properties fo:font-size="10pt" style:font-size-asian="10pt" style:font-name-complex="Arial" style:font-size-complex="10pt" fo:font-weight="bold" style:font-weight-asian="bold"/>
    </style:style>
    <style:style style:name="T317_3" style:family="text">
      <style:text-properties style:font-name="Gadugi" fo:font-size="10pt" style:font-name-asian="Calibri" style:font-size-asian="10pt" style:font-name-complex="Arial" style:font-size-complex="11pt"/>
    </style:style>
    <style:style style:name="T317_4" style:family="text">
      <style:text-properties fo:font-size="10pt" style:font-size-asian="10pt" style:font-name-complex="Arial" style:font-size-complex="10pt" style:font-weight-complex="bold"/>
    </style:style>
    <style:style style:name="T317_5" style:family="text">
      <style:text-properties fo:font-size="10pt" style:font-size-asian="10pt" style:font-name-complex="Arial" style:font-size-complex="10pt" style:font-weight-complex="bold"/>
    </style:style>
    <style:style style:name="T317_6" style:family="text">
      <style:text-properties fo:font-size="10pt" style:font-size-asian="10pt" style:font-name-complex="Arial" style:font-size-complex="10pt" style:font-weight-complex="bold"/>
    </style:style>
    <style:style style:name="T317_7" style:family="text">
      <style:text-properties fo:font-size="10pt" style:font-size-asian="10pt" style:font-name-complex="Arial" style:font-size-complex="10pt" style:font-weight-complex="bold"/>
    </style:style>
    <style:style style:name="T317_8" style:family="text">
      <style:text-properties fo:font-size="10pt" style:font-size-asian="10pt" style:font-name-complex="Arial" style:font-size-complex="10pt" style:font-weight-complex="bold"/>
    </style:style>
    <style:style style:name="T317_9" style:family="text">
      <style:text-properties fo:font-size="10pt" style:font-size-asian="10pt" style:font-name-complex="Arial" style:font-size-complex="10pt" style:font-weight-complex="bold"/>
    </style:style>
    <style:style style:name="T317_10" style:family="text">
      <style:text-properties fo:font-size="10pt" style:font-size-asian="10pt" style:font-name-complex="Arial" style:font-size-complex="10pt" style:font-weight-complex="bold"/>
    </style:style>
    <style:style style:name="T317_11" style:family="text">
      <style:text-properties fo:font-size="10pt" style:font-size-asian="10pt" style:font-name-complex="Arial" style:font-size-complex="10pt" style:font-weight-complex="bold"/>
    </style:style>
    <style:style style:name="P318" style:family="paragraph" style:parent-style-name="Normal">
      <style:paragraph-properties fo:text-align="justify" fo:margin-top="0.212cm" fo:margin-right="0.09cm"/>
      <style:text-properties fo:font-size="10pt" style:font-size-asian="10pt" style:font-name-complex="Arial" style:font-size-complex="10pt" style:font-weight-complex="bold"/>
    </style:style>
    <style:style style:name="P319" style:family="paragraph" style:parent-style-name="Normal">
      <style:paragraph-properties fo:text-align="justify" fo:margin-top="0.212cm" fo:margin-right="0.09cm"/>
    </style:style>
    <style:style style:name="T319_1" style:family="text">
      <style:text-properties fo:font-size="10pt" style:font-size-asian="10pt" style:font-name-complex="Arial" style:font-size-complex="10pt" fo:font-weight="bold" style:font-weight-asian="bold"/>
    </style:style>
    <style:style style:name="T319_2" style:family="text">
      <style:text-properties fo:font-size="10pt" style:font-size-asian="10pt" style:font-name-complex="Arial" style:font-size-complex="10pt" fo:font-weight="bold" style:font-weight-asian="bold"/>
    </style:style>
    <style:style style:name="P320" style:family="paragraph" style:parent-style-name="Normal">
      <style:paragraph-properties fo:text-align="justify" fo:margin-top="0.212cm" fo:margin-right="0.09cm"/>
    </style:style>
    <style:style style:name="T320_1" style:family="text">
      <style:text-properties fo:font-size="10pt" style:font-size-asian="10pt" style:font-name-complex="Arial" style:font-size-complex="10pt" style:font-weight-complex="bold"/>
    </style:style>
    <style:style style:name="T320_2" style:family="text">
      <style:text-properties fo:font-size="10pt" style:font-size-asian="10pt" style:font-name-complex="Arial" style:font-size-complex="10pt" style:font-weight-complex="bold"/>
    </style:style>
    <style:style style:name="T320_3" style:family="text">
      <style:text-properties fo:font-size="10pt" style:font-size-asian="10pt" style:font-name-complex="Arial" style:font-size-complex="10pt" style:font-weight-complex="bold"/>
    </style:style>
    <style:style style:name="P321" style:family="paragraph" style:parent-style-name="Normal">
      <style:paragraph-properties fo:text-align="justify" fo:margin-top="0.212cm" fo:margin-right="0.09cm"/>
    </style:style>
    <style:style style:name="T321_1" style:family="text">
      <style:text-properties fo:font-size="10pt" style:font-size-asian="10pt" style:font-name-complex="Arial" style:font-size-complex="10pt" style:font-weight-complex="bold"/>
    </style:style>
    <style:style style:name="T321_2" style:family="text">
      <style:text-properties fo:font-size="10pt" style:font-size-asian="10pt" style:font-name-complex="Arial" style:font-size-complex="10pt" style:font-weight-complex="bold"/>
    </style:style>
    <style:style style:name="T321_3" style:family="text">
      <style:text-properties fo:font-size="10pt" style:font-size-asian="10pt" style:font-name-complex="Arial" style:font-size-complex="10pt" style:font-weight-complex="bold"/>
    </style:style>
    <style:style style:name="T321_4" style:family="text">
      <style:text-properties fo:font-size="10pt" style:font-size-asian="10pt" style:font-name-complex="Arial" style:font-size-complex="10pt" style:font-weight-complex="bold"/>
    </style:style>
    <style:style style:name="T321_5" style:family="text">
      <style:text-properties fo:font-size="10pt" style:font-size-asian="10pt" style:font-name-complex="Arial" style:font-size-complex="10pt" style:font-weight-complex="bold"/>
    </style:style>
    <style:style style:name="T321_6" style:family="text">
      <style:text-properties fo:font-size="10pt" style:font-size-asian="10pt" style:font-name-complex="Arial" style:font-size-complex="10pt" style:font-weight-complex="bold"/>
    </style:style>
    <style:style style:name="T321_7" style:family="text">
      <style:text-properties fo:font-size="10pt" style:font-size-asian="10pt" style:font-name-complex="Arial" style:font-size-complex="10pt" style:font-weight-complex="bold"/>
    </style:style>
    <style:style style:name="T321_8" style:family="text">
      <style:text-properties fo:font-size="10pt" style:font-size-asian="10pt" style:font-name-complex="Arial" style:font-size-complex="10pt" style:font-weight-complex="bold"/>
    </style:style>
    <style:style style:name="T321_9" style:family="text">
      <style:text-properties fo:font-size="10pt" style:font-size-asian="10pt" style:font-name-complex="Arial" style:font-size-complex="10pt" style:font-weight-complex="bold"/>
    </style:style>
    <style:style style:name="P322" style:family="paragraph" style:parent-style-name="Normal">
      <style:paragraph-properties fo:text-align="justify" fo:margin-top="0.212cm" fo:margin-right="0.09cm"/>
      <style:text-properties fo:font-size="10pt" style:font-size-asian="10pt" style:font-name-complex="Arial" style:font-size-complex="10pt" style:font-weight-complex="bold"/>
    </style:style>
    <style:style style:name="P323" style:family="paragraph" style:parent-style-name="Normal">
      <style:paragraph-properties fo:text-align="justify" fo:margin-top="0.212cm" fo:margin-bottom="0.212cm" fo:margin-left="0.041cm" fo:margin-right="0.09cm"/>
    </style:style>
    <style:style style:name="T323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324" style:family="paragraph" style:parent-style-name="Normal">
      <style:paragraph-properties fo:text-align="justify"/>
    </style:style>
    <style:style style:name="T324_1" style:family="text">
      <style:text-properties fo:font-size="10pt" style:font-size-asian="10pt" style:font-size-complex="10pt"/>
    </style:style>
    <style:style style:name="T324_2" style:family="text">
      <style:text-properties fo:font-size="10pt" style:font-size-asian="10pt" style:font-size-complex="10pt"/>
    </style:style>
    <style:style style:name="T324_3" style:family="text">
      <style:text-properties fo:font-size="10pt" style:font-size-asian="10pt" style:font-size-complex="10pt"/>
    </style:style>
    <style:style style:name="T324_4" style:family="text">
      <style:text-properties fo:font-size="10pt" style:font-size-asian="10pt" style:font-size-complex="10pt"/>
    </style:style>
    <style:style style:name="T324_5" style:family="text">
      <style:text-properties fo:font-size="10pt" style:font-size-asian="10pt" style:font-size-complex="10pt"/>
    </style:style>
    <style:style style:name="T324_6" style:family="text">
      <style:text-properties fo:font-size="10pt" style:font-size-asian="10pt" style:font-size-complex="10pt"/>
    </style:style>
    <style:style style:name="T324_7" style:family="text">
      <style:text-properties fo:font-size="10pt" style:font-size-asian="10pt" style:font-size-complex="10pt"/>
    </style:style>
    <style:style style:name="T324_8" style:family="text">
      <style:text-properties fo:font-size="10pt" style:font-size-asian="10pt" style:font-size-complex="10pt"/>
    </style:style>
    <style:style style:name="T324_9" style:family="text">
      <style:text-properties fo:font-size="10pt" style:font-size-asian="10pt" style:font-size-complex="10pt"/>
    </style:style>
    <style:style style:name="T324_10" style:family="text">
      <style:text-properties fo:font-size="10pt" style:font-size-asian="10pt" style:font-size-complex="10pt"/>
    </style:style>
    <style:style style:name="T324_11" style:family="text">
      <style:text-properties fo:font-size="10pt" style:font-size-asian="10pt" style:font-size-complex="10pt"/>
    </style:style>
    <style:style style:name="T324_12" style:family="text">
      <style:text-properties fo:font-size="10pt" style:font-size-asian="10pt" style:font-size-complex="10pt"/>
    </style:style>
    <style:style style:name="T324_13" style:family="text">
      <style:text-properties fo:font-size="10pt" style:font-size-asian="10pt" style:font-size-complex="10pt"/>
    </style:style>
    <style:style style:name="T324_14" style:family="text">
      <style:text-properties fo:font-size="10pt" style:font-size-asian="10pt" style:font-size-complex="10pt"/>
    </style:style>
    <style:style style:name="T324_15" style:family="text">
      <style:text-properties fo:font-size="10pt" style:font-size-asian="10pt" style:font-size-complex="10pt"/>
    </style:style>
    <style:style style:name="T324_16" style:family="text">
      <style:text-properties fo:font-size="10pt" style:font-size-asian="10pt" style:font-size-complex="10pt"/>
    </style:style>
    <style:style style:name="T324_17" style:family="text">
      <style:text-properties fo:font-size="10pt" style:font-size-asian="10pt" style:font-size-complex="10pt"/>
    </style:style>
    <style:style style:name="T324_18" style:family="text">
      <style:text-properties fo:font-size="10pt" style:font-size-asian="10pt" style:font-size-complex="10pt"/>
    </style:style>
    <style:style style:name="T324_19" style:family="text">
      <style:text-properties fo:font-size="10pt" style:font-size-asian="10pt" style:font-size-complex="10pt"/>
    </style:style>
    <style:style style:name="T324_20" style:family="text">
      <style:text-properties fo:font-size="10pt" style:font-size-asian="10pt" style:font-size-complex="10pt"/>
    </style:style>
    <style:style style:name="T324_21" style:family="text">
      <style:text-properties fo:font-size="10pt" style:font-size-asian="10pt" style:font-size-complex="10pt"/>
    </style:style>
    <style:style style:name="T324_22" style:family="text">
      <style:text-properties fo:font-size="10pt" style:font-size-asian="10pt" style:font-size-complex="10pt"/>
    </style:style>
    <style:style style:name="T324_23" style:family="text">
      <style:text-properties fo:font-size="10pt" style:font-size-asian="10pt" style:font-size-complex="10pt"/>
    </style:style>
    <style:style style:name="T324_24" style:family="text">
      <style:text-properties fo:font-size="10pt" style:font-size-asian="10pt" style:font-size-complex="10pt"/>
    </style:style>
    <style:style style:name="T324_25" style:family="text">
      <style:text-properties fo:font-size="10pt" style:font-size-asian="10pt" style:font-size-complex="10pt"/>
    </style:style>
    <style:style style:name="T324_26" style:family="text">
      <style:text-properties fo:font-size="10pt" style:font-size-asian="10pt" style:font-size-complex="10pt"/>
    </style:style>
    <style:style style:name="T324_27" style:family="text">
      <style:text-properties fo:font-size="10pt" style:font-size-asian="10pt" style:font-size-complex="10pt"/>
    </style:style>
    <style:style style:name="T324_28" style:family="text">
      <style:text-properties fo:font-size="10pt" style:font-size-asian="10pt" style:font-size-complex="10pt"/>
    </style:style>
    <style:style style:name="T324_29" style:family="text">
      <style:text-properties fo:font-size="10pt" style:font-size-asian="10pt" style:font-size-complex="10pt"/>
    </style:style>
    <style:style style:name="T324_30" style:family="text">
      <style:text-properties fo:font-size="10pt" style:font-size-asian="10pt" style:font-name-complex="Arial"/>
    </style:style>
    <style:style style:name="T324_31" style:family="text">
      <style:text-properties fo:font-size="10pt" style:font-size-asian="10pt" style:font-name-complex="Arial"/>
    </style:style>
    <style:style style:name="T324_32" style:family="text">
      <style:text-properties fo:font-size="10pt" style:font-size-asian="10pt" style:font-name-complex="Arial"/>
    </style:style>
    <style:style style:name="T324_33" style:family="text">
      <style:text-properties fo:font-size="10pt" style:font-size-asian="10pt" style:font-name-complex="Arial"/>
    </style:style>
    <style:style style:name="T324_34" style:family="text">
      <style:text-properties fo:font-size="10pt" style:font-size-asian="10pt" style:font-name-complex="Arial"/>
    </style:style>
    <style:style style:name="T324_35" style:family="text">
      <style:text-properties fo:font-size="10pt" style:font-size-asian="10pt" style:font-name-complex="Arial"/>
    </style:style>
    <style:style style:name="T324_36" style:family="text">
      <style:text-properties fo:font-size="10pt" style:font-size-asian="10pt" style:font-name-complex="Arial"/>
    </style:style>
    <style:style style:name="T324_37" style:family="text">
      <style:text-properties fo:font-size="10pt" style:font-size-asian="10pt" style:font-name-complex="Arial"/>
    </style:style>
    <style:style style:name="T324_38" style:family="text">
      <style:text-properties fo:font-size="10pt" style:font-size-asian="10pt" style:font-name-complex="Arial"/>
    </style:style>
    <style:style style:name="T324_39" style:family="text">
      <style:text-properties fo:font-size="10pt" style:font-size-asian="10pt" style:font-name-complex="Arial"/>
    </style:style>
    <style:style style:name="T324_40" style:family="text">
      <style:text-properties fo:font-size="10pt" style:font-size-asian="10pt" style:font-name-complex="Arial"/>
    </style:style>
    <style:style style:name="T324_41" style:family="text">
      <style:text-properties style:font-style-complex="italic" fo:font-size="10pt" style:font-size-asian="10pt" style:font-name-complex="Arial"/>
    </style:style>
    <style:style style:name="T324_42" style:family="text">
      <style:text-properties style:font-style-complex="italic" fo:font-size="10pt" style:font-size-asian="10pt" style:font-name-complex="Arial"/>
    </style:style>
    <style:style style:name="T324_43" style:family="text">
      <style:text-properties style:font-style-complex="italic" fo:font-size="10pt" style:font-size-asian="10pt" style:font-name-complex="Arial"/>
    </style:style>
    <style:style style:name="T324_44" style:family="text">
      <style:text-properties style:font-style-complex="italic" fo:font-size="10pt" style:font-size-asian="10pt" style:font-name-complex="Arial"/>
    </style:style>
    <style:style style:name="T324_45" style:family="text">
      <style:text-properties style:font-style-complex="italic" fo:font-size="10pt" style:font-size-asian="10pt" style:font-name-complex="Arial"/>
    </style:style>
    <style:style style:name="T324_46" style:family="text">
      <style:text-properties style:font-style-complex="italic" fo:font-size="10pt" style:font-size-asian="10pt" style:font-name-complex="Arial"/>
    </style:style>
    <style:style style:name="P325" style:family="paragraph" style:parent-style-name="Normal">
      <style:paragraph-properties fo:text-align="justify" fo:margin-top="0.212cm" fo:margin-bottom="0.212cm" fo:margin-right="0.09cm"/>
    </style:style>
    <style:style style:name="T325_1" style:family="text">
      <style:text-properties fo:font-size="10pt" style:font-size-asian="10pt" style:font-name-complex="Arial" style:font-size-complex="10pt" style:font-weight-complex="bold"/>
    </style:style>
    <style:style style:name="T325_2" style:family="text">
      <style:text-properties fo:font-size="10pt" style:font-size-asian="10pt" style:font-name-complex="Arial" style:font-size-complex="10pt" style:font-weight-complex="bold"/>
    </style:style>
    <style:style style:name="T325_3" style:family="text">
      <style:text-properties fo:font-size="10pt" style:font-size-asian="10pt" style:font-name-complex="Arial" style:font-size-complex="10pt" style:font-weight-complex="bold"/>
    </style:style>
    <style:style style:name="T325_4" style:family="text">
      <style:text-properties fo:font-size="10pt" style:font-size-asian="10pt" style:font-name-complex="Arial" style:font-size-complex="10pt" style:font-weight-complex="bold"/>
    </style:style>
    <style:style style:name="T325_5" style:family="text">
      <style:text-properties fo:font-size="10pt" style:font-size-asian="10pt" style:font-name-complex="Arial" style:font-size-complex="10pt" style:font-weight-complex="bold"/>
    </style:style>
    <style:style style:name="T325_6" style:family="text">
      <style:text-properties fo:font-size="10pt" style:font-size-asian="10pt" style:font-name-complex="Arial" style:font-size-complex="10pt" style:font-weight-complex="bold"/>
    </style:style>
    <style:style style:name="T325_7" style:family="text">
      <style:text-properties fo:font-size="10pt" style:font-size-asian="10pt" style:font-name-complex="Arial" style:font-size-complex="10pt" style:font-weight-complex="bold"/>
    </style:style>
    <style:style style:name="T325_8" style:family="text">
      <style:text-properties fo:font-size="10pt" style:font-size-asian="10pt" style:font-name-complex="Arial" style:font-size-complex="10pt" style:font-weight-complex="bold"/>
    </style:style>
    <style:style style:name="T325_9" style:family="text">
      <style:text-properties fo:font-size="10pt" style:font-size-asian="10pt" style:font-name-complex="Arial" style:font-size-complex="10pt" style:font-weight-complex="bold"/>
    </style:style>
    <style:style style:name="T325_10" style:family="text">
      <style:text-properties fo:font-size="10pt" style:font-size-asian="10pt" style:font-name-complex="Arial" style:font-size-complex="10pt" style:font-weight-complex="bold"/>
    </style:style>
    <style:style style:name="T325_11" style:family="text">
      <style:text-properties fo:font-size="10pt" style:font-size-asian="10pt" style:font-name-complex="Arial" style:font-size-complex="10pt" style:font-weight-complex="bold"/>
    </style:style>
    <style:style style:name="T325_12" style:family="text">
      <style:text-properties fo:font-size="10pt" style:font-size-asian="10pt" style:font-name-complex="Arial" style:font-size-complex="10pt" style:font-weight-complex="bold"/>
    </style:style>
    <style:style style:name="T325_13" style:family="text">
      <style:text-properties fo:font-size="10pt" style:font-size-asian="10pt" style:font-name-complex="Arial" style:font-size-complex="10pt" style:font-weight-complex="bold"/>
    </style:style>
    <style:style style:name="T325_14" style:family="text">
      <style:text-properties fo:font-size="10pt" style:font-size-asian="10pt" style:font-name-complex="Arial" style:font-size-complex="10pt" style:font-weight-complex="bold"/>
    </style:style>
    <style:style style:name="T325_15" style:family="text">
      <style:text-properties fo:font-size="10pt" style:font-size-asian="10pt" style:font-name-complex="Arial" style:font-size-complex="10pt" style:font-weight-complex="bold"/>
    </style:style>
    <style:style style:name="T325_16" style:family="text">
      <style:text-properties fo:font-size="10pt" style:font-size-asian="10pt" style:font-name-complex="Arial" style:font-size-complex="10pt" style:font-weight-complex="bold"/>
    </style:style>
    <style:style style:name="T325_17" style:family="text">
      <style:text-properties fo:font-size="10pt" style:font-size-asian="10pt" style:font-name-complex="Arial" style:font-size-complex="10pt" style:font-weight-complex="bold"/>
    </style:style>
    <style:style style:name="T325_18" style:family="text">
      <style:text-properties fo:font-size="10pt" style:font-size-asian="10pt" style:font-name-complex="Arial" style:font-size-complex="10pt" style:font-weight-complex="bold"/>
    </style:style>
    <style:style style:name="P326" style:family="paragraph" style:parent-style-name="Normal">
      <style:text-properties fo:font-size="10pt" style:font-size-asian="10pt" style:font-name-complex="Arial" style:font-size-complex="10pt"/>
    </style:style>
    <style:style style:name="P327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327_1" style:family="text">
      <style:text-properties fo:font-size="10pt" style:font-size-asian="10pt" style:font-name-complex="Arial" style:font-size-complex="10pt" fo:font-weight="bold" style:font-weight-asian="bold"/>
    </style:style>
    <style:style style:name="T327_2" style:family="text">
      <style:text-properties fo:font-size="10pt" style:font-size-asian="10pt" style:font-name-complex="Arial" style:font-size-complex="10pt" fo:font-weight="bold" style:font-weight-asian="bold"/>
    </style:style>
    <style:style style:name="T327_3" style:family="text">
      <style:text-properties fo:font-size="10pt" style:font-size-asian="10pt" style:font-name-complex="Arial" style:font-size-complex="10pt" fo:font-weight="bold" style:font-weight-asian="bold"/>
    </style:style>
    <style:style style:name="T327_4" style:family="text">
      <style:text-properties fo:font-size="10pt" style:font-size-asian="10pt" style:font-name-complex="Arial" style:font-size-complex="10pt" fo:font-weight="bold" style:font-weight-asian="bold"/>
    </style:style>
    <style:style style:name="T327_5" style:family="text">
      <style:text-properties fo:font-size="10pt" style:font-size-asian="10pt" style:font-name-complex="Arial" style:font-size-complex="10pt" fo:font-weight="bold" style:font-weight-asian="bold"/>
    </style:style>
    <style:style style:name="P328" style:family="paragraph" style:parent-style-name="Normal">
      <style:paragraph-properties fo:text-align="justify" fo:margin-top="0.212cm" fo:margin-right="0.09cm"/>
    </style:style>
    <style:style style:name="T328_1" style:family="text">
      <style:text-properties fo:font-size="10pt" style:font-size-asian="10pt" style:font-name-complex="Arial" style:font-size-complex="10pt"/>
    </style:style>
    <style:style style:name="T328_2" style:family="text">
      <style:text-properties fo:font-size="10pt" style:font-size-asian="10pt" style:font-name-complex="Arial" style:font-size-complex="10pt"/>
    </style:style>
    <style:style style:name="T328_3" style:family="text">
      <style:text-properties fo:font-size="10pt" style:font-size-asian="10pt" style:font-name-complex="Arial" style:font-size-complex="10pt"/>
    </style:style>
    <style:style style:name="T328_4" style:family="text">
      <style:text-properties fo:font-size="10pt" style:font-size-asian="10pt" style:font-name-complex="Arial" style:font-size-complex="10pt"/>
    </style:style>
    <style:style style:name="T328_5" style:family="text">
      <style:text-properties fo:font-size="10pt" style:font-size-asian="10pt" style:font-name-complex="Arial" style:font-size-complex="10pt"/>
    </style:style>
    <style:style style:name="P329" style:family="paragraph" style:parent-style-name="List_20_Paragraph">
      <style:paragraph-properties fo:text-align="justify" fo:text-indent="-0.63cm" fo:margin-top="0.212cm" fo:margin-right="0.09cm"/>
      <style:text-properties fo:font-size="10pt" style:font-size-asian="10pt" style:font-name-complex="Arial" style:font-size-complex="10pt" style:font-weight-complex="bold"/>
    </style:style>
    <style:style style:name="T329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29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29_3" style:family="text">
      <style:text-properties fo:font-size="10pt" style:font-size-asian="10pt" style:font-name-complex="Arial" style:font-size-complex="10pt" style:font-weight-complex="bold"/>
    </style:style>
    <style:style style:name="P330" style:family="paragraph" style:parent-style-name="List_20_Paragraph">
      <style:paragraph-properties fo:text-align="justify" fo:text-indent="-0.63cm" fo:margin-top="0.212cm" fo:margin-right="0.09cm"/>
      <style:text-properties fo:font-size="10pt" style:font-size-asian="10pt" style:font-name-complex="Arial" style:font-size-complex="10pt" style:font-weight-complex="bold"/>
    </style:style>
    <style:style style:name="T330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30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30_3" style:family="text">
      <style:text-properties fo:font-size="10pt" style:font-size-asian="10pt" style:font-name-complex="Arial" style:font-size-complex="10pt" style:font-weight-complex="bold"/>
    </style:style>
    <style:style style:name="T330_4" style:family="text">
      <style:text-properties fo:font-size="10pt" style:font-size-asian="10pt" style:font-name-complex="Arial" style:font-size-complex="10pt" style:font-weight-complex="bold"/>
    </style:style>
    <style:style style:name="T330_5" style:family="text">
      <style:text-properties fo:font-size="10pt" style:font-size-asian="10pt" style:font-name-complex="Arial" style:font-size-complex="10pt" style:font-weight-complex="bold"/>
    </style:style>
    <style:style style:name="T330_6" style:family="text">
      <style:text-properties fo:font-size="10pt" style:font-size-asian="10pt" style:font-name-complex="Arial" style:font-size-complex="10pt" style:font-weight-complex="bold"/>
    </style:style>
    <style:style style:name="T330_7" style:family="text">
      <style:text-properties fo:font-size="10pt" style:font-size-asian="10pt" style:font-name-complex="Arial" style:font-size-complex="10pt" style:font-weight-complex="bold"/>
    </style:style>
    <style:style style:name="T330_8" style:family="text">
      <style:text-properties fo:font-size="10pt" style:font-size-asian="10pt" style:font-name-complex="Arial" style:font-size-complex="10pt" style:font-weight-complex="bold"/>
    </style:style>
    <style:style style:name="T330_9" style:family="text">
      <style:text-properties fo:font-size="10pt" style:font-size-asian="10pt" style:font-name-complex="Arial" style:font-size-complex="10pt" style:font-weight-complex="bold"/>
    </style:style>
    <style:style style:name="T330_10" style:family="text">
      <style:text-properties fo:font-size="10pt" style:font-size-asian="10pt" style:font-name-complex="Arial" style:font-size-complex="10pt" style:font-weight-complex="bold"/>
    </style:style>
    <style:style style:name="T330_11" style:family="text">
      <style:text-properties fo:font-size="10pt" style:font-size-asian="10pt" style:font-name-complex="Arial" style:font-size-complex="10pt" style:font-weight-complex="bold"/>
    </style:style>
    <style:style style:name="P331" style:family="paragraph" style:parent-style-name="List_20_Paragraph">
      <style:paragraph-properties fo:text-align="justify" fo:text-indent="-0.63cm" fo:margin-top="0.212cm" fo:margin-bottom="0.212cm" fo:margin-right="0.09cm"/>
      <style:text-properties fo:font-size="10pt" style:font-size-asian="10pt" style:font-name-complex="Arial" style:font-size-complex="10pt" style:font-weight-complex="bold"/>
    </style:style>
    <style:style style:name="T331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31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31_3" style:family="text">
      <style:text-properties fo:font-size="10pt" style:font-size-asian="10pt" style:font-name-complex="Arial" style:font-size-complex="10pt" style:font-weight-complex="bold"/>
    </style:style>
    <style:style style:name="P332" style:family="paragraph" style:parent-style-name="Normal">
      <style:paragraph-properties fo:margin-bottom="0.423cm" fo:hyphenation-ladder-count="no-limit"/>
      <style:text-properties fo:hyphenate="false" fo:hyphenation-remain-char-count="2" fo:hyphenation-push-char-count="2"/>
    </style:style>
    <style:style style:name="T332_1" style:family="text">
      <style:text-properties fo:font-size="10pt" style:font-size-asian="10pt" style:font-size-complex="10pt" fo:language="en" fo:country="ZA" fo:font-weight="bold" style:font-weight-asian="bold"/>
    </style:style>
    <style:style style:name="T332_2" style:family="text">
      <style:text-properties fo:font-size="10pt" style:font-size-asian="10pt" style:font-size-complex="10pt" fo:language="en" fo:country="ZA" style:font-weight-complex="bold"/>
    </style:style>
    <style:style style:name="P333" style:family="paragraph" style:parent-style-name="Normal">
      <style:paragraph-properties fo:hyphenation-ladder-count="no-limit"/>
      <style:text-properties fo:hyphenate="false" fo:hyphenation-remain-char-count="2" fo:hyphenation-push-char-count="2"/>
    </style:style>
    <style:style style:name="T333_1" style:family="text">
      <style:text-properties fo:font-size="10pt" style:font-size-asian="10pt" style:font-size-complex="10pt" fo:language="en" fo:country="ZA" fo:font-weight="bold" style:font-weight-asian="bold"/>
    </style:style>
    <style:style style:name="T333_2" style:family="text">
      <style:text-properties fo:font-size="10pt" style:font-size-asian="10pt" style:font-size-complex="10pt" fo:language="en" fo:country="ZA" style:font-weight-complex="bold"/>
    </style:style>
    <style:style style:name="P334" style:family="paragraph" style:parent-style-name="List_20_Paragraph">
      <style:paragraph-properties fo:text-align="justify" fo:text-indent="-0.63cm" fo:margin-top="0.212cm" fo:margin-bottom="0.212cm" fo:margin-right="0.09cm"/>
      <style:text-properties fo:font-size="10pt" style:font-size-asian="10pt" style:font-name-complex="Arial" style:font-size-complex="10pt" style:font-weight-complex="bold"/>
    </style:style>
    <style:style style:name="T334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34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34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34_4" style:family="text">
      <style:text-properties fo:font-size="10pt" style:font-size-asian="10pt" style:font-name-complex="Arial" style:font-size-complex="10pt" style:font-weight-complex="bold"/>
    </style:style>
    <style:style style:name="T334_5" style:family="text">
      <style:text-properties fo:font-size="10pt" style:font-size-asian="10pt" style:font-name-complex="Arial" style:font-size-complex="10pt" style:font-weight-complex="bold"/>
    </style:style>
    <style:style style:name="T334_6" style:family="text">
      <style:text-properties fo:font-size="10pt" style:font-size-asian="10pt" style:font-name-complex="Arial" style:font-size-complex="10pt" style:font-weight-complex="bold"/>
    </style:style>
    <style:style style:name="T334_7" style:family="text">
      <style:text-properties fo:font-size="10pt" style:font-size-asian="10pt" style:font-name-complex="Arial" style:font-size-complex="10pt" style:font-weight-complex="bold"/>
    </style:style>
    <style:style style:name="T334_8" style:family="text">
      <style:text-properties fo:font-size="10pt" style:font-size-asian="10pt" style:font-name-complex="Arial" style:font-size-complex="10pt" style:font-weight-complex="bold"/>
    </style:style>
    <style:style style:name="T334_9" style:family="text">
      <style:text-properties fo:font-size="10pt" style:font-size-asian="10pt" style:font-name-complex="Arial" style:font-size-complex="10pt" style:font-weight-complex="bold"/>
    </style:style>
    <style:style style:name="T334_10" style:family="text">
      <style:text-properties fo:font-size="10pt" style:font-size-asian="10pt" style:font-name-complex="Arial" style:font-size-complex="10pt" style:font-weight-complex="bold"/>
    </style:style>
    <style:style style:name="T334_11" style:family="text">
      <style:text-properties fo:font-size="10pt" style:font-size-asian="10pt" style:font-name-complex="Arial" style:font-size-complex="10pt" style:font-weight-complex="bold"/>
    </style:style>
    <style:style style:name="T334_12" style:family="text">
      <style:text-properties fo:font-size="10pt" style:font-size-asian="10pt" style:font-name-complex="Arial" style:font-size-complex="10pt" style:font-weight-complex="bold"/>
    </style:style>
    <style:style style:name="T334_13" style:family="text">
      <style:text-properties fo:font-size="10pt" style:font-size-asian="10pt" style:font-name-complex="Arial" style:font-size-complex="10pt" style:font-weight-complex="bold"/>
    </style:style>
    <style:style style:name="T334_14" style:family="text">
      <style:text-properties fo:font-size="10pt" style:font-size-asian="10pt" style:font-name-complex="Arial" style:font-size-complex="10pt" style:font-weight-complex="bold"/>
    </style:style>
    <style:style style:name="T334_15" style:family="text">
      <style:text-properties fo:font-size="10pt" style:font-size-asian="10pt" style:font-name-complex="Arial" style:font-size-complex="10pt" style:font-weight-complex="bold"/>
    </style:style>
    <style:style style:name="T334_16" style:family="text">
      <style:text-properties fo:font-size="10pt" style:font-size-asian="10pt" style:font-name-complex="Arial" style:font-size-complex="10pt" style:font-weight-complex="bold"/>
    </style:style>
    <style:style style:name="T334_17" style:family="text">
      <style:text-properties fo:font-size="10pt" style:font-size-asian="10pt" style:font-name-complex="Arial" style:font-size-complex="10pt" style:font-weight-complex="bold"/>
    </style:style>
    <style:style style:name="P335" style:family="paragraph" style:parent-style-name="Normal">
      <style:text-properties fo:font-size="10pt" style:font-size-asian="10pt" style:font-name-complex="Arial" style:font-size-complex="10pt"/>
    </style:style>
    <style:style style:name="P336" style:family="paragraph" style:parent-style-name="Normal"/>
    <style:style style:name="T336_1" style:family="text">
      <style:text-properties fo:font-size="10pt" style:font-size-asian="10pt" style:font-name-complex="Arial" style:font-size-complex="10pt" fo:font-weight="bold" style:font-weight-asian="bold"/>
    </style:style>
    <style:style style:name="T336_2" style:family="text">
      <style:text-properties fo:font-size="10pt" style:font-size-asian="10pt" style:font-name-complex="Arial" style:font-size-complex="10pt"/>
    </style:style>
    <style:style style:name="P337" style:family="paragraph" style:parent-style-name="Normal">
      <style:paragraph-properties fo:text-align="justify" fo:margin-top="0.212cm" fo:margin-left="0.041cm" fo:margin-right="0.09cm"/>
    </style:style>
    <style:style style:name="T337_1" style:family="text">
      <style:text-properties fo:font-size="10pt" style:font-size-asian="10pt" style:font-name-complex="Arial" style:font-size-complex="10pt" style:font-weight-complex="bold"/>
    </style:style>
    <style:style style:name="T337_2" style:family="text">
      <style:text-properties fo:font-size="10pt" style:font-size-asian="10pt" style:font-name-complex="Arial" style:font-size-complex="10pt" style:font-weight-complex="bold"/>
    </style:style>
    <style:style style:name="T337_3" style:family="text">
      <style:text-properties fo:font-size="10pt" style:font-size-asian="10pt" style:font-name-complex="Arial" style:font-size-complex="10pt" style:font-weight-complex="bold"/>
    </style:style>
    <style:style style:name="P338" style:family="paragraph" style:parent-style-name="Normal">
      <style:paragraph-properties fo:text-align="justify" fo:margin-top="0.212cm" fo:margin-left="0.041cm" fo:margin-right="0.09cm"/>
    </style:style>
    <style:style style:name="T338_1" style:family="text">
      <style:text-properties fo:font-size="10pt" style:font-size-asian="10pt" style:font-name-complex="Arial" style:font-size-complex="10pt" style:font-weight-complex="bold"/>
    </style:style>
    <style:style style:name="T338_2" style:family="text">
      <style:text-properties fo:font-size="10pt" style:font-size-asian="10pt" style:font-name-complex="Arial" style:font-size-complex="10pt" style:font-weight-complex="bold"/>
    </style:style>
    <style:style style:name="T338_3" style:family="text">
      <style:text-properties fo:font-size="10pt" style:font-size-asian="10pt" style:font-name-complex="Arial" style:font-size-complex="10pt" style:font-weight-complex="bold"/>
    </style:style>
    <style:style style:name="T338_4" style:family="text">
      <style:text-properties fo:font-size="10pt" style:font-size-asian="10pt" style:font-name-complex="Arial" style:font-size-complex="10pt" style:font-weight-complex="bold"/>
    </style:style>
    <style:style style:name="T338_5" style:family="text">
      <style:text-properties fo:font-size="10pt" style:font-size-asian="10pt" style:font-name-complex="Arial" style:font-size-complex="10pt" style:font-weight-complex="bold"/>
    </style:style>
    <style:style style:name="T338_6" style:family="text">
      <style:text-properties fo:font-size="10pt" style:font-size-asian="10pt" style:font-name-complex="Arial" style:font-size-complex="10pt" style:font-weight-complex="bold"/>
    </style:style>
    <style:style style:name="T338_7" style:family="text">
      <style:text-properties fo:font-size="10pt" style:font-size-asian="10pt" style:font-name-complex="Arial" style:font-size-complex="10pt" style:font-weight-complex="bold"/>
    </style:style>
    <style:style style:name="P339" style:family="paragraph" style:parent-style-name="Normal">
      <style:paragraph-properties fo:text-align="justify" fo:margin-top="0.212cm" fo:margin-right="0.09cm"/>
    </style:style>
    <style:style style:name="T339_1" style:family="text">
      <style:text-properties fo:font-size="10pt" style:font-size-asian="10pt" style:font-name-complex="Arial" style:font-size-complex="10pt" style:font-weight-complex="bold"/>
    </style:style>
    <style:style style:name="T339_2" style:family="text">
      <style:text-properties fo:font-size="10pt" style:font-size-asian="10pt" style:font-name-complex="Arial" style:font-size-complex="10pt" style:font-weight-complex="bold"/>
    </style:style>
    <style:style style:name="T339_3" style:family="text">
      <style:text-properties fo:font-size="10pt" style:font-size-asian="10pt" style:font-name-complex="Arial" style:font-size-complex="10pt" style:font-weight-complex="bold"/>
    </style:style>
    <style:style style:name="T339_4" style:family="text">
      <style:text-properties fo:font-size="10pt" style:font-size-asian="10pt" style:font-name-complex="Arial" style:font-size-complex="10pt" style:font-weight-complex="bold"/>
    </style:style>
    <style:style style:name="T339_5" style:family="text">
      <style:text-properties fo:font-size="10pt" style:font-size-asian="10pt" style:font-name-complex="Arial" style:font-size-complex="10pt" style:font-weight-complex="bold"/>
    </style:style>
    <style:style style:name="T339_6" style:family="text">
      <style:text-properties fo:font-size="10pt" style:font-size-asian="10pt" style:font-name-complex="Arial" style:font-size-complex="10pt" style:font-weight-complex="bold"/>
    </style:style>
    <style:style style:name="T339_7" style:family="text">
      <style:text-properties fo:font-size="10pt" style:font-size-asian="10pt" style:font-name-complex="Arial" style:font-size-complex="10pt" style:font-weight-complex="bold"/>
    </style:style>
    <style:style style:name="T339_8" style:family="text">
      <style:text-properties fo:font-size="10pt" style:font-size-asian="10pt" style:font-name-complex="Arial" style:font-size-complex="10pt" style:font-weight-complex="bold"/>
    </style:style>
    <style:style style:name="T339_9" style:family="text">
      <style:text-properties fo:font-size="10pt" style:font-size-asian="10pt" style:font-name-complex="Arial" style:font-size-complex="10pt" style:font-weight-complex="bold"/>
    </style:style>
    <style:style style:name="T339_10" style:family="text">
      <style:text-properties fo:font-size="10pt" style:font-size-asian="10pt" style:font-name-complex="Arial" style:font-size-complex="10pt" style:font-weight-complex="bold"/>
    </style:style>
    <style:style style:name="T339_11" style:family="text">
      <style:text-properties fo:font-size="10pt" style:font-size-asian="10pt" style:font-name-complex="Arial" style:font-size-complex="10pt" style:font-weight-complex="bold"/>
    </style:style>
    <style:style style:name="T339_12" style:family="text">
      <style:text-properties fo:font-size="10pt" style:font-size-asian="10pt" style:font-name-complex="Arial" style:font-size-complex="10pt" style:font-weight-complex="bold"/>
    </style:style>
    <style:style style:name="T339_13" style:family="text">
      <style:text-properties fo:font-size="10pt" style:font-size-asian="10pt" style:font-name-complex="Arial" style:font-size-complex="10pt" style:font-weight-complex="bold"/>
    </style:style>
    <style:style style:name="P340" style:family="paragraph" style:parent-style-name="Normal">
      <style:paragraph-properties fo:text-align="justify" fo:margin-top="0.212cm" fo:margin-right="0.09cm"/>
    </style:style>
    <style:style style:name="T340_1" style:family="text">
      <style:text-properties fo:font-size="10pt" style:font-size-asian="10pt" style:font-name-complex="Arial" style:font-size-complex="10pt" style:font-weight-complex="bold"/>
    </style:style>
    <style:style style:name="T340_2" style:family="text">
      <style:text-properties fo:font-size="10pt" style:font-size-asian="10pt" style:font-name-complex="Arial" style:font-size-complex="10pt" style:font-weight-complex="bold"/>
    </style:style>
    <style:style style:name="T340_3" style:family="text">
      <style:text-properties fo:font-size="10pt" style:font-size-asian="10pt" style:font-name-complex="Arial" style:font-size-complex="10pt" style:font-weight-complex="bold"/>
    </style:style>
    <style:style style:name="T340_4" style:family="text">
      <style:text-properties fo:font-size="10pt" style:font-size-asian="10pt" style:font-name-complex="Arial" style:font-size-complex="10pt" style:font-weight-complex="bold"/>
    </style:style>
    <style:style style:name="T340_5" style:family="text">
      <style:text-properties fo:font-size="10pt" style:font-size-asian="10pt" style:font-name-complex="Arial" style:font-size-complex="10pt" style:font-weight-complex="bold"/>
    </style:style>
    <style:style style:name="T340_6" style:family="text">
      <style:text-properties fo:font-size="10pt" style:font-size-asian="10pt" style:font-name-complex="Arial" style:font-size-complex="10pt" style:font-weight-complex="bold"/>
    </style:style>
    <style:style style:name="T340_7" style:family="text">
      <style:text-properties fo:font-size="10pt" style:font-size-asian="10pt" style:font-name-complex="Arial" style:font-size-complex="10pt" style:font-weight-complex="bold"/>
    </style:style>
    <style:style style:name="T340_8" style:family="text">
      <style:text-properties fo:font-size="10pt" style:font-size-asian="10pt" style:font-name-complex="Arial" style:font-size-complex="10pt" style:font-weight-complex="bold"/>
    </style:style>
    <style:style style:name="T340_9" style:family="text">
      <style:text-properties fo:font-size="10pt" style:font-size-asian="10pt" style:font-name-complex="Arial" style:font-size-complex="10pt" style:font-weight-complex="bold"/>
    </style:style>
    <style:style style:name="T340_10" style:family="text">
      <style:text-properties fo:font-size="10pt" style:font-size-asian="10pt" style:font-name-complex="Arial" style:font-size-complex="10pt" style:font-weight-complex="bold"/>
    </style:style>
    <style:style style:name="T340_11" style:family="text">
      <style:text-properties fo:font-size="10pt" style:font-size-asian="10pt" style:font-name-complex="Arial" style:font-size-complex="10pt" style:font-weight-complex="bold"/>
    </style:style>
    <style:style style:name="T340_12" style:family="text">
      <style:text-properties fo:font-size="10pt" style:font-size-asian="10pt" style:font-name-complex="Arial" style:font-size-complex="10pt" style:font-weight-complex="bold"/>
    </style:style>
    <style:style style:name="T340_13" style:family="text">
      <style:text-properties fo:font-size="10pt" style:font-size-asian="10pt" style:font-name-complex="Arial" style:font-size-complex="10pt" style:font-weight-complex="bold"/>
    </style:style>
    <style:style style:name="T340_14" style:family="text">
      <style:text-properties fo:font-size="10pt" style:font-size-asian="10pt" style:font-name-complex="Arial" style:font-size-complex="10pt" style:font-weight-complex="bold"/>
    </style:style>
    <style:style style:name="T340_15" style:family="text">
      <style:text-properties fo:font-size="10pt" style:font-size-asian="10pt" style:font-name-complex="Arial" style:font-size-complex="10pt" style:font-weight-complex="bold"/>
    </style:style>
    <style:style style:name="T340_16" style:family="text">
      <style:text-properties fo:font-size="10pt" style:font-size-asian="10pt" style:font-name-complex="Arial" style:font-size-complex="10pt" style:font-weight-complex="bold"/>
    </style:style>
    <style:style style:name="T340_17" style:family="text">
      <style:text-properties fo:font-size="10pt" style:font-size-asian="10pt" style:font-name-complex="Arial" style:font-size-complex="10pt" style:font-weight-complex="bold"/>
    </style:style>
    <style:style style:name="T340_18" style:family="text">
      <style:text-properties fo:font-size="10pt" style:font-size-asian="10pt" style:font-name-complex="Arial" style:font-size-complex="10pt" style:font-weight-complex="bold"/>
    </style:style>
    <style:style style:name="T340_19" style:family="text">
      <style:text-properties fo:font-size="10pt" style:font-size-asian="10pt" style:font-name-complex="Arial" style:font-size-complex="10pt" style:font-weight-complex="bold"/>
    </style:style>
    <style:style style:name="P341" style:family="paragraph" style:parent-style-name="Normal">
      <style:paragraph-properties fo:text-align="justify" fo:margin-top="0.212cm" fo:margin-right="0.09cm"/>
    </style:style>
    <style:style style:name="T341_1" style:family="text">
      <style:text-properties fo:font-size="10pt" style:font-size-asian="10pt" style:font-name-complex="Arial" style:font-size-complex="10pt" style:font-weight-complex="bold"/>
    </style:style>
    <style:style style:name="T341_2" style:family="text">
      <style:text-properties fo:font-size="10pt" style:font-size-asian="10pt" style:font-name-complex="Arial" style:font-size-complex="10pt" style:font-weight-complex="bold"/>
    </style:style>
    <style:style style:name="T341_3" style:family="text">
      <style:text-properties fo:font-size="10pt" style:font-size-asian="10pt" style:font-name-complex="Arial" style:font-size-complex="10pt" style:font-weight-complex="bold"/>
    </style:style>
    <style:style style:name="T341_4" style:family="text">
      <style:text-properties fo:font-size="10pt" style:font-size-asian="10pt" style:font-name-complex="Arial" style:font-size-complex="10pt" style:font-weight-complex="bold"/>
    </style:style>
    <style:style style:name="T341_5" style:family="text">
      <style:text-properties fo:font-size="10pt" style:font-size-asian="10pt" style:font-name-complex="Arial" style:font-size-complex="10pt" style:font-weight-complex="bold"/>
    </style:style>
    <style:style style:name="T341_6" style:family="text">
      <style:text-properties fo:font-size="10pt" style:font-size-asian="10pt" style:font-name-complex="Arial" style:font-size-complex="10pt" style:font-weight-complex="bold"/>
    </style:style>
    <style:style style:name="T341_7" style:family="text">
      <style:text-properties fo:font-size="10pt" style:font-size-asian="10pt" style:font-name-complex="Arial" style:font-size-complex="10pt" style:font-weight-complex="bold"/>
    </style:style>
    <style:style style:name="T341_8" style:family="text">
      <style:text-properties fo:font-size="10pt" style:font-size-asian="10pt" style:font-name-complex="Arial" style:font-size-complex="10pt" style:font-weight-complex="bold"/>
    </style:style>
    <style:style style:name="T341_9" style:family="text">
      <style:text-properties fo:font-size="10pt" style:font-size-asian="10pt" style:font-name-complex="Arial" style:font-size-complex="10pt" style:font-weight-complex="bold"/>
    </style:style>
    <style:style style:name="T341_10" style:family="text">
      <style:text-properties fo:font-size="10pt" style:font-size-asian="10pt" style:font-name-complex="Arial" style:font-size-complex="10pt" style:font-weight-complex="bold"/>
    </style:style>
    <style:style style:name="T341_11" style:family="text">
      <style:text-properties fo:font-size="10pt" style:font-size-asian="10pt" style:font-name-complex="Arial" style:font-size-complex="10pt" style:font-weight-complex="bold"/>
    </style:style>
    <style:style style:name="T341_12" style:family="text">
      <style:text-properties fo:font-size="10pt" style:font-size-asian="10pt" style:font-name-complex="Arial" style:font-size-complex="10pt" style:font-weight-complex="bold"/>
    </style:style>
    <style:style style:name="T341_13" style:family="text">
      <style:text-properties fo:font-size="10pt" style:font-size-asian="10pt" style:font-name-complex="Arial" style:font-size-complex="10pt" style:font-weight-complex="bold"/>
    </style:style>
    <style:style style:name="P342" style:family="paragraph" style:parent-style-name="Normal">
      <style:paragraph-properties fo:text-align="justify" fo:margin-top="0.212cm" fo:margin-right="0.09cm"/>
      <style:text-properties fo:font-size="10pt" style:font-size-asian="10pt" style:font-name-complex="Arial" style:font-size-complex="10pt" style:font-weight-complex="bold"/>
    </style:style>
    <style:style style:name="P343" style:family="paragraph" style:parent-style-name="Normal">
      <style:paragraph-properties fo:text-align="justify" fo:margin-top="0.212cm" fo:margin-bottom="0.212cm" fo:margin-right="0.09cm"/>
      <style:text-properties fo:font-size="10pt" style:font-size-asian="10pt" style:font-name-complex="Arial" style:font-size-complex="10pt" style:font-weight-complex="bold"/>
    </style:style>
    <style:style style:name="P344" style:family="paragraph" style:parent-style-name="Heading_20_2">
      <style:paragraph-properties fo:background-color="#dbe5f1" fo:padding-top="0.035cm" fo:border-top="#000000 0.018cm solid" fo:margin-top="0cm" fo:padding-bottom="0.035cm" fo:border-bottom="#000000 0.018cm solid" fo:margin-bottom="0cm" fo:padding-left="0.141cm" fo:border-left="#000000 0.018cm solid" fo:padding-right="0.141cm" fo:border-right="#000000 0.018cm solid"/>
    </style:style>
    <style:style style:name="T344_1" style:family="text">
      <style:text-properties fo:font-style="normal" style:font-style-asian="normal"/>
    </style:style>
    <style:style style:name="T344_2" style:family="text">
      <style:text-properties fo:font-style="normal" style:font-style-asian="normal"/>
    </style:style>
    <style:style style:name="T344_3" style:family="text">
      <style:text-properties fo:font-style="normal" style:font-style-asian="normal"/>
    </style:style>
    <style:style style:name="T344_4" style:family="text">
      <style:text-properties fo:font-style="normal" style:font-style-asian="normal"/>
    </style:style>
    <style:style style:name="P345" style:family="paragraph" style:parent-style-name="Normal">
      <style:text-properties fo:color="#ff0000" fo:font-size="11pt" style:font-size-asian="11pt" style:font-name-complex="Arial" style:font-size-complex="11pt" style:font-weight-complex="bold"/>
    </style:style>
    <style:style style:name="Table5" style:family="table">
      <style:table-properties table:align="left" style:width="18.253cm" fo:margin-left="0.19cm"/>
    </style:style>
    <style:style style:name="Column17" style:family="table-column">
      <style:table-column-properties style:column-width="2.501cm"/>
    </style:style>
    <style:style style:name="Column18" style:family="table-column">
      <style:table-column-properties style:column-width="7.251cm"/>
    </style:style>
    <style:style style:name="Column19" style:family="table-column">
      <style:table-column-properties style:column-width="8.5cm"/>
    </style:style>
    <style:style style:name="Row86" style:family="table-row">
      <style:table-row-properties style:min-row-height="0.644cm"/>
    </style:style>
    <style:style style:name="Cell193" style:family="table-cell">
      <style:table-cell-properties fo:background-color="#ffffff" style:vertical-align="middle" fo:border-bottom="#000000 0.018cm solid" fo:padding-left="0.19cm" fo:padding-right="0.19cm" fo:border-right="#000000 0.035cm solid" fo:wrap-option="wrap"/>
    </style:style>
    <style:style style:name="P346" style:family="paragraph" style:parent-style-name="Normal">
      <style:text-properties fo:color="#ffffff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194" style:family="table-cell">
      <style:table-cell-properties fo:background-color="#d9d9d9" style:vertical-align="middle" fo:border-top="#000000 0.035cm solid" fo:border-bottom="#000000 0.018cm solid" fo:padding-left="0.19cm" fo:padding-right="0.19cm" fo:border-right="#000000 0.035cm solid" fo:wrap-option="wrap"/>
    </style:style>
    <style:style style:name="P347" style:family="paragraph" style:parent-style-name="Normal"/>
    <style:style style:name="T34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95" style:family="table-cell">
      <style:table-cell-properties fo:background-color="#d9d9d9" style:vertical-align="middle" fo:border-top="#000000 0.035cm solid" fo:border-bottom="#000000 0.018cm solid" fo:padding-left="0.19cm" fo:padding-right="0.19cm" fo:border-right="#000000 0.035cm solid" fo:wrap-option="wrap"/>
    </style:style>
    <style:style style:name="P348" style:family="paragraph" style:parent-style-name="Normal"/>
    <style:style style:name="T34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48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87" style:family="table-row">
      <style:table-row-properties style:min-row-height="0.926cm"/>
    </style:style>
    <style:style style:name="Cell196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9" style:family="paragraph" style:parent-style-name="Normal"/>
    <style:style style:name="T34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0" style:family="paragraph" style:parent-style-name="Normal"/>
    <style:style style:name="T35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50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50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1" style:family="paragraph" style:parent-style-name="Normal"/>
    <style:style style:name="T35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51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51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51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51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88" style:family="table-row">
      <style:table-row-properties style:min-row-height="0.963cm"/>
    </style:style>
    <style:style style:name="Cell199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2" style:family="paragraph" style:parent-style-name="Normal"/>
    <style:style style:name="T35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2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3" style:family="paragraph" style:parent-style-name="Normal"/>
    <style:style style:name="T35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53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53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53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2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4" style:family="paragraph" style:parent-style-name="Normal"/>
    <style:style style:name="T35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54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54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54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355" style:family="paragraph" style:parent-style-name="Normal">
      <style:text-properties fo:color="#ff0000" fo:font-size="11pt" style:font-size-asian="11pt" style:font-name-complex="Arial" style:font-size-complex="11pt" style:font-weight-complex="bold"/>
    </style:style>
    <style:style style:name="Table6" style:family="table">
      <style:table-properties table:align="left" style:width="17.981cm" style:rel-width="100%" fo:margin-left="0cm"/>
    </style:style>
    <style:style style:name="Column20" style:family="table-column">
      <style:table-column-properties style:column-width="6.242cm" style:use-optimal-column-width="false"/>
    </style:style>
    <style:style style:name="Column21" style:family="table-column">
      <style:table-column-properties style:column-width="6.251cm" style:use-optimal-column-width="false"/>
    </style:style>
    <style:style style:name="Column22" style:family="table-column">
      <style:table-column-properties style:column-width="5.487cm" style:use-optimal-column-width="false"/>
    </style:style>
    <style:style style:name="Row89" style:family="table-row">
      <style:table-row-properties style:min-row-height="1.046cm" style:use-optimal-row-height="false"/>
    </style:style>
    <style:style style:name="Cell202" style:family="table-cell">
      <style:table-cell-properties fo:background-color="#dbe5f1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6" style:family="paragraph" style:parent-style-name="Normal">
      <style:paragraph-properties fo:text-align="center"/>
    </style:style>
    <style:style style:name="T356_1" style:family="text">
      <style:text-properties style:font-name="Arial" fo:font-size="8pt" style:font-size-asian="8pt" style:font-name-complex="Arial" style:font-size-complex="8pt" fo:language="en" fo:language-asian="en" fo:language-complex="ar" fo:country="US" fo:country-asian="US" fo:country-complex="SA" fo:font-weight="bold" style:font-weight-asian="bold"/>
    </style:style>
    <style:style style:name="Cell203" style:family="table-cell">
      <style:table-cell-properties fo:background-color="#dbe5f1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7" style:family="paragraph" style:parent-style-name="Normal">
      <style:paragraph-properties fo:text-align="center"/>
    </style:style>
    <style:style style:name="T357_1" style:family="text">
      <style:text-properties style:font-name="Arial" fo:font-size="8pt" style:font-size-asian="8pt" style:font-name-complex="Arial" style:font-size-complex="8pt" fo:language="en" fo:language-asian="en" fo:language-complex="ar" fo:country="US" fo:country-asian="US" fo:country-complex="SA" fo:font-weight="bold" style:font-weight-asian="bold"/>
    </style:style>
    <style:style style:name="Cell204" style:family="table-cell">
      <style:table-cell-properties fo:background-color="#dbe5f1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8" style:family="paragraph" style:parent-style-name="Normal">
      <style:paragraph-properties fo:text-align="center"/>
    </style:style>
    <style:style style:name="T358_1" style:family="text">
      <style:text-properties style:font-name="Arial" fo:font-size="8pt" style:font-size-asian="8pt" style:font-name-complex="Arial" style:font-size-complex="8pt" fo:language="en" fo:language-asian="en" fo:language-complex="ar" fo:country="US" fo:country-asian="US" fo:country-complex="SA" fo:font-weight="bold" style:font-weight-asian="bold"/>
    </style:style>
    <style:style style:name="Row90" style:family="table-row">
      <style:table-row-properties style:min-row-height="1.101cm" style:use-optimal-row-height="false"/>
    </style:style>
    <style:style style:name="Cell2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9" style:family="paragraph" style:parent-style-name="Normal">
      <style:paragraph-properties fo:line-height="108%"/>
    </style:style>
    <style:style style:name="T359_1" style:family="text">
      <style:text-properties style:font-name="Arial" fo:font-size="9pt" style:font-size-asian="9pt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P360" style:family="paragraph" style:parent-style-name="Normal"/>
    <style:style style:name="T360_1" style:family="text">
      <style:text-properties style:font-name="Arial" fo:font-size="9pt" style:font-size-asian="9pt" style:font-size-complex="9pt" fo:language="en" fo:language-asian="en" fo:language-complex="ar" fo:country="GB" fo:country-asian="US" fo:country-complex="SA"/>
    </style:style>
    <style:style style:name="Cell2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1" style:family="paragraph" style:parent-style-name="Normal">
      <style:paragraph-properties fo:margin-top="0.071cm" fo:margin-bottom="0.071cm"/>
    </style:style>
    <style:style style:name="T361_1" style:family="text">
      <style:text-properties style:font-name="Arial" fo:font-size="9pt" style:font-size-asian="9pt" style:font-size-complex="9pt" fo:language="en" fo:language-asian="en" fo:language-complex="ar" fo:country="GB" fo:country-asian="US" fo:country-complex="SA"/>
    </style:style>
    <style:style style:name="Cell207" style:family="table-cell">
      <style:table-cell-properties fo:background-color="#fffff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2" style:family="paragraph" style:parent-style-name="Normal">
      <style:paragraph-properties fo:text-align="center" fo:margin-bottom="0.169cm"/>
    </style:style>
    <style:style style:name="T362_1" style:family="text">
      <style:text-properties fo:color="#00b0f0" style:font-name="Arial" fo:font-size="9pt" style:font-size-asian="9pt" style:font-size-complex="9pt" fo:language="en" fo:language-asian="en" fo:language-complex="ar" fo:country="GB" fo:country-asian="US" fo:country-complex="SA" fo:font-weight="bold" style:font-weight-asian="bold"/>
    </style:style>
    <style:style style:name="T362_2" style:family="text">
      <style:text-properties fo:color="#00b0f0" style:font-name="Arial" fo:font-size="9pt" style:font-size-asian="9pt" style:font-size-complex="9pt" fo:language="en" fo:language-asian="en" fo:language-complex="ar" fo:country="GB" fo:country-asian="US" fo:country-complex="SA" fo:font-weight="bold" style:font-weight-asian="bold"/>
    </style:style>
    <style:style style:name="Row91" style:family="table-row">
      <style:table-row-properties style:min-row-height="1.101cm" style:use-optimal-row-height="false"/>
    </style:style>
    <style:style style:name="Cell2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3" style:family="paragraph" style:parent-style-name="Normal">
      <style:paragraph-properties fo:line-height="108%"/>
    </style:style>
    <style:style style:name="T363_1" style:family="text">
      <style:text-properties style:font-name="Arial" fo:font-size="9pt" style:font-size-asian="9pt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P364" style:family="paragraph" style:parent-style-name="Normal"/>
    <style:style style:name="T364_1" style:family="text">
      <style:text-properties style:font-name="Arial" fo:font-size="9pt" style:font-size-asian="9pt" style:font-size-complex="9pt" fo:language="en" fo:language-asian="en" fo:language-complex="ar" fo:country="GB" fo:country-asian="US" fo:country-complex="SA"/>
    </style:style>
    <style:style style:name="Cell2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5" style:family="paragraph" style:parent-style-name="Normal">
      <style:paragraph-properties fo:text-align="center" fo:margin-top="0.071cm" fo:margin-bottom="0.071cm"/>
    </style:style>
    <style:style style:name="T365_1" style:family="text">
      <style:text-properties style:font-name="Arial" fo:font-size="9pt" style:font-size-asian="9pt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Cell210" style:family="table-cell">
      <style:table-cell-properties fo:background-color="#fffff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6" style:family="paragraph" style:parent-style-name="Normal">
      <style:paragraph-properties fo:text-align="center" fo:margin-top="0.071cm"/>
    </style:style>
    <style:style style:name="T366_1" style:family="text">
      <style:text-properties fo:color="#00b0f0" style:font-name="Arial" fo:font-size="9pt" style:font-size-asian="9pt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T366_2" style:family="text">
      <style:text-properties fo:color="#00b0f0" style:font-name="Arial" fo:font-size="9pt" style:font-size-asian="9pt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T366_3" style:family="text">
      <style:text-properties fo:color="#00b0f0" style:font-name="Arial" fo:font-size="9pt" style:font-size-asian="9pt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P367" style:family="paragraph" style:parent-style-name="Normal">
      <style:paragraph-properties fo:text-align="center" fo:margin-top="0.071cm" fo:margin-bottom="0.071cm"/>
    </style:style>
    <style:style style:name="T367_1" style:family="text">
      <style:text-properties style:font-name="Arial" fo:font-size="9pt" style:font-size-asian="9pt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Row92" style:family="table-row">
      <style:table-row-properties style:min-row-height="4.468cm" style:use-optimal-row-height="false"/>
    </style:style>
    <style:style style:name="Cell211" style:family="table-cell">
      <style:table-cell-properties style:vertical-align="middle" fo:border-top="#000000 0.018cm solid" fo:padding-left="0.19cm" fo:border-left="#000000 0.018cm solid" fo:padding-right="0.19cm" fo:border-right="#000000 0.018cm solid" fo:wrap-option="wrap"/>
    </style:style>
    <style:style style:name="P368" style:family="paragraph" style:parent-style-name="Normal_20__28_Web_29_">
      <style:paragraph-properties fo:line-height="130%" fo:margin-top="0cm" fo:margin-bottom="0cm"/>
    </style:style>
    <style:style style:name="T368_1" style:family="text">
      <style:text-properties fo:color="#000000" style:font-name="Arial" fo:font-size="9pt" style:font-size-asian="9pt" style:font-name-complex="Arial" style:font-size-complex="9pt" fo:language="en" fo:language-asian="en" fo:language-complex="ar" fo:country="ZA" fo:country-asian="US" fo:country-complex="SA" fo:font-weight="bold" style:font-weight-asian="bold" style:font-weight-complex="bold" style:letter-kerning="true"/>
    </style:style>
    <style:style style:name="T368_2" style:family="text">
      <style:text-properties fo:color="#000000" style:font-name="Arial" fo:font-size="9pt" style:font-size-asian="9pt" style:font-name-complex="Arial" style:font-size-complex="9pt" fo:language="en" fo:language-asian="en" fo:language-complex="ar" fo:country="ZA" fo:country-asian="US" fo:country-complex="SA" fo:font-weight="bold" style:font-weight-asian="bold" style:font-weight-complex="bold" style:letter-kerning="true"/>
    </style:style>
    <style:style style:name="T368_3" style:family="text">
      <style:text-properties fo:color="#000000" style:font-name="Arial" fo:font-size="9pt" style:font-size-asian="9pt" style:font-name-complex="Arial" style:font-size-complex="9pt" fo:language="en" fo:language-asian="en" fo:language-complex="ar" fo:country="ZA" fo:country-asian="US" fo:country-complex="SA" fo:font-weight="bold" style:font-weight-asian="bold" style:font-weight-complex="bold" style:letter-kerning="true"/>
    </style:style>
    <style:style style:name="P369" style:family="paragraph" style:parent-style-name="List_20_Paragraph">
      <style:paragraph-properties fo:text-indent="-0.635cm" fo:margin-left="0.635cm"/>
      <style:text-properties fo:color="#000000" style:font-name="Arial" fo:font-size="9pt" style:font-size-asian="9pt" style:font-size-complex="9pt" fo:language="en" fo:language-asian="en" fo:language-complex="ar" fo:country="US" fo:country-asian="US" fo:country-complex="SA" style:letter-kerning="true"/>
    </style:style>
    <style:style style:name="T369_1" style:family="text">
      <style:text-properties fo:color="#000000" style:font-name="Arial" fo:font-size="9pt" style:font-size-asian="9pt" style:font-size-complex="9pt" fo:language="en" fo:language-asian="en" fo:language-complex="ar" fo:country="US" fo:country-asian="US" fo:country-complex="SA" style:letter-kerning="true"/>
    </style:style>
    <style:style style:name="P370" style:family="paragraph" style:parent-style-name="Normal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P371" style:family="paragraph" style:parent-style-name="List_20_Paragraph">
      <style:paragraph-properties fo:text-indent="-0.635cm" fo:margin-left="0.635cm"/>
      <style:text-properties fo:color="#000000" style:font-name="Arial" fo:font-size="9pt" style:font-size-asian="9pt" style:font-size-complex="9pt" fo:language="en" fo:language-asian="en" fo:language-complex="ar" fo:country="US" fo:country-asian="US" fo:country-complex="SA" style:letter-kerning="true"/>
    </style:style>
    <style:style style:name="T371_1" style:family="text">
      <style:text-properties fo:color="#000000" style:font-name="Arial" fo:font-size="9pt" style:font-size-asian="9pt" style:font-size-complex="9pt" fo:language="en" fo:language-asian="en" fo:language-complex="ar" fo:country="US" fo:country-asian="US" fo:country-complex="SA" style:letter-kerning="true"/>
    </style:style>
    <style:style style:name="P372" style:family="paragraph" style:parent-style-name="Normal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P373" style:family="paragraph" style:parent-style-name="List_20_Paragraph">
      <style:paragraph-properties fo:text-indent="-0.635cm" fo:margin-left="0.635cm"/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T373_1" style:family="text">
      <style:text-properties fo:color="#000000" style:font-name="Arial" fo:font-size="9pt" style:font-size-asian="9pt" style:font-size-complex="9pt" fo:language="en" fo:language-asian="en" fo:language-complex="ar" fo:country="US" fo:country-asian="US" fo:country-complex="SA" style:letter-kerning="true"/>
    </style:style>
    <style:style style:name="Cell212" style:family="table-cell">
      <style:table-cell-properties style:vertical-align="middle" fo:border-top="#000000 0.018cm solid" fo:padding-left="0.19cm" fo:border-left="#000000 0.018cm solid" fo:padding-right="0.19cm" fo:border-right="#000000 0.018cm solid" fo:wrap-option="wrap"/>
    </style:style>
    <style:style style:name="P374" style:family="paragraph" style:parent-style-name="List_20_Paragraph">
      <style:paragraph-properties fo:text-indent="-0.635cm" fo:margin-top="0.071cm" fo:margin-left="0.635cm"/>
      <style:text-properties style:font-name="Arial" fo:font-size="12pt" style:font-size-asian="12pt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374_1" style:family="text">
      <style:text-properties fo:color="#000000" style:font-name="Arial" fo:font-size="9pt" style:font-name-asian="Calibri" style:font-size-asian="9pt" style:font-size-complex="9pt" fo:language="en" fo:language-asian="en" fo:language-complex="ar" fo:country="US" fo:country-asian="US" fo:country-complex="SA" fo:font-weight="bold" style:font-weight-asian="bold" style:font-weight-complex="bold" style:letter-kerning="true"/>
    </style:style>
    <style:style style:name="P375" style:family="paragraph" style:parent-style-name="List_20_Paragraph">
      <style:paragraph-properties fo:margin-top="0.071cm" fo:margin-left="0.635cm"/>
      <style:text-properties style:font-name="Arial" fo:font-size="12pt" style:font-size-asian="12pt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P376" style:family="paragraph" style:parent-style-name="List_20_Paragraph">
      <style:paragraph-properties fo:text-indent="-0.635cm" fo:margin-top="0.071cm" fo:margin-left="0.635cm"/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T376_1" style:family="text">
      <style:text-properties style:font-name="Arial" fo:font-size="9pt" style:font-name-asian="Calibri" style:font-size-asian="9pt" style:font-size-complex="9pt" fo:language="en" fo:language-asian="en" fo:language-complex="ar" fo:country="US" fo:country-asian="US" fo:country-complex="SA" style:letter-kerning="true"/>
    </style:style>
    <style:style style:name="T376_2" style:family="text">
      <style:text-properties style:font-name="Arial" fo:font-size="9pt" style:font-name-asian="Calibri" style:font-size-asian="9pt" style:font-size-complex="9pt" fo:language="en" fo:language-asian="en" fo:language-complex="ar" fo:country="US" fo:country-asian="US" fo:country-complex="SA" fo:font-weight="bold" style:font-weight-asian="bold" style:font-weight-complex="bold" style:letter-kerning="true"/>
    </style:style>
    <style:style style:name="T376_3" style:family="text">
      <style:text-properties style:font-name="Arial" fo:font-size="9pt" style:font-name-asian="Calibri" style:font-size-asian="9pt" style:font-size-complex="9pt" fo:language="en" fo:language-asian="en" fo:language-complex="ar" fo:country="US" fo:country-asian="US" fo:country-complex="SA" style:letter-kerning="true"/>
    </style:style>
    <style:style style:name="T376_4" style:family="text">
      <style:text-properties style:font-name="Arial" fo:font-size="9pt" style:font-name-asian="Calibri" style:font-size-asian="9pt" style:font-size-complex="9pt" fo:language="en" fo:language-asian="en" fo:language-complex="ar" fo:country="US" fo:country-asian="US" fo:country-complex="SA" style:letter-kerning="true"/>
    </style:style>
    <style:style style:name="T376_5" style:family="text">
      <style:text-properties style:font-name="Arial" fo:font-size="9pt" style:font-name-asian="Calibri" style:font-size-asian="9pt" style:font-size-complex="9pt" fo:language="en" fo:language-asian="en" fo:language-complex="ar" fo:country="GB" fo:country-asian="US" fo:country-complex="SA" style:letter-kerning="true"/>
    </style:style>
    <style:style style:name="T376_6" style:family="text">
      <style:text-properties style:font-name="Arial" fo:font-size="9pt" style:font-name-asian="Calibri" style:font-size-asian="9pt" style:font-size-complex="9pt" fo:language="en" fo:language-asian="en" fo:language-complex="ar" fo:country="GB" fo:country-asian="US" fo:country-complex="SA" style:letter-kerning="true"/>
    </style:style>
    <style:style style:name="P377" style:family="paragraph" style:parent-style-name="List_20_Paragraph">
      <style:paragraph-properties fo:margin-top="0.071cm" fo:margin-left="0.635cm"/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P378" style:family="paragraph" style:parent-style-name="List_20_Paragraph">
      <style:paragraph-properties fo:text-indent="-0.635cm" fo:margin-top="0.071cm" fo:margin-bottom="0.071cm" fo:margin-left="0.635cm"/>
    </style:style>
    <style:style style:name="T378_1" style:family="text">
      <style:text-properties fo:color="#000000" style:font-name="Arial" fo:font-size="9pt" style:font-name-asian="Calibri" style:font-size-asian="9pt" style:font-size-complex="9pt" fo:language="en" fo:language-asian="en" fo:language-complex="ar" fo:country="US" fo:country-asian="US" fo:country-complex="SA" fo:font-weight="bold" style:font-weight-asian="bold" style:font-weight-complex="bold" style:letter-kerning="true"/>
    </style:style>
    <style:style style:name="T378_2" style:family="text">
      <style:text-properties fo:color="#000000" style:font-name="Arial" fo:font-size="9pt" style:font-name-asian="Calibri" style:font-size-asian="9pt" style:font-size-complex="9pt" fo:language="en" fo:language-asian="en" fo:language-complex="ar" fo:country="US" fo:country-asian="US" fo:country-complex="SA" style:letter-kerning="true"/>
    </style:style>
    <style:style style:name="Cell213" style:family="table-cell">
      <style:table-cell-properties fo:background-color="#ffffff" style:vertical-align="middle" fo:border-top="#000000 0.018cm solid" fo:padding-left="0.19cm" fo:border-left="#000000 0.018cm solid" fo:padding-right="0.19cm" fo:border-right="#000000 0.018cm solid" fo:wrap-option="wrap"/>
    </style:style>
    <style:style style:name="P379" style:family="paragraph" style:parent-style-name="Normal">
      <style:paragraph-properties fo:text-align="center" fo:margin-top="0.071cm"/>
    </style:style>
    <style:style style:name="T379_1" style:family="text">
      <style:text-properties fo:color="#00b0f0" style:font-name="Arial" fo:font-size="9pt" style:font-size-asian="9pt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T379_2" style:family="text">
      <style:text-properties fo:color="#00b0f0" style:font-name="Arial" fo:font-size="9pt" style:font-size-asian="9pt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T379_3" style:family="text">
      <style:text-properties fo:color="#00b0f0" style:font-name="Arial" fo:font-size="9pt" style:font-size-asian="9pt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T379_4" style:family="text">
      <style:text-properties fo:color="#00b0f0" style:font-name="Arial" fo:font-size="9pt" style:font-size-asian="9pt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T379_5" style:family="text">
      <style:text-properties fo:color="#00b0f0" style:font-name="Arial" fo:font-size="9pt" style:font-size-asian="9pt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P380" style:family="paragraph" style:parent-style-name="List_20_Paragraph">
      <style:paragraph-properties fo:text-indent="-0.635cm" fo:margin-top="0.071cm" fo:margin-left="0.635cm"/>
      <style:text-properties style:font-name="Arial" fo:font-size="9pt" style:font-size-asian="9pt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T380_1" style:family="text">
      <style:text-properties style:font-name="Arial" fo:font-size="9pt" style:font-size-asian="9pt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T380_2" style:family="text">
      <style:text-properties style:font-name="Arial" fo:font-size="9pt" style:font-size-asian="9pt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P381" style:family="paragraph" style:parent-style-name="List_20_Paragraph">
      <style:paragraph-properties fo:margin-top="0.071cm" fo:margin-left="0.635cm"/>
      <style:text-properties style:font-name="Arial" fo:font-size="9pt" style:font-size-asian="9pt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P382" style:family="paragraph" style:parent-style-name="List_20_Paragraph">
      <style:paragraph-properties fo:text-indent="-0.635cm" fo:margin-top="0.071cm" fo:margin-left="0.635cm"/>
      <style:text-properties style:font-name="Arial" fo:font-size="9pt" style:font-size-asian="9pt" style:font-size-complex="9pt" fo:language="en" fo:language-asian="en" fo:language-complex="ar" fo:country="GB" fo:country-asian="US" fo:country-complex="SA"/>
    </style:style>
    <style:style style:name="T382_1" style:family="text">
      <style:text-properties style:font-name="Arial" fo:font-size="9pt" style:font-name-asian="Calibri" style:font-size-asian="9pt" style:font-size-complex="9pt" fo:language="en" fo:language-asian="en" fo:language-complex="ar" fo:country="US" fo:country-asian="US" fo:country-complex="SA" style:letter-kerning="true"/>
    </style:style>
    <style:style style:name="T382_2" style:family="text">
      <style:text-properties style:font-name="Arial" fo:font-size="9pt" style:font-name-asian="Calibri" style:font-size-asian="9pt" style:font-size-complex="9pt" fo:language="en" fo:language-asian="en" fo:language-complex="ar" fo:country="US" fo:country-asian="US" fo:country-complex="SA" fo:font-weight="bold" style:font-weight-asian="bold" style:font-weight-complex="bold" style:letter-kerning="true"/>
    </style:style>
    <style:style style:name="T382_3" style:family="text">
      <style:text-properties style:font-name="Arial" fo:font-size="9pt" style:font-name-asian="Calibri" style:font-size-asian="9pt" style:font-size-complex="9pt" fo:language="en" fo:language-asian="en" fo:language-complex="ar" fo:country="US" fo:country-asian="US" fo:country-complex="SA" style:letter-kerning="true"/>
    </style:style>
    <style:style style:name="T382_4" style:family="text">
      <style:text-properties style:font-name="Arial" fo:font-size="9pt" style:font-name-asian="Calibri" style:font-size-asian="9pt" style:font-size-complex="9pt" fo:language="en" fo:language-asian="en" fo:language-complex="ar" fo:country="US" fo:country-asian="US" fo:country-complex="SA" style:letter-kerning="true"/>
    </style:style>
    <style:style style:name="P383" style:family="paragraph" style:parent-style-name="List_20_Paragraph">
      <style:paragraph-properties fo:margin-top="0.071cm" fo:margin-left="0.635cm"/>
      <style:text-properties style:font-name="Arial" fo:font-size="9pt" style:font-size-asian="9pt" style:font-size-complex="9pt" fo:language="en" fo:language-asian="en" fo:language-complex="ar" fo:country="GB" fo:country-asian="US" fo:country-complex="SA"/>
    </style:style>
    <style:style style:name="P384" style:family="paragraph" style:parent-style-name="List_20_Paragraph">
      <style:paragraph-properties fo:text-indent="-0.635cm" fo:margin-top="0.071cm" fo:margin-bottom="0.071cm" fo:margin-left="0.635cm"/>
    </style:style>
    <style:style style:name="T384_1" style:family="text">
      <style:text-properties style:font-name="Arial" fo:font-size="9pt" style:font-size-asian="9pt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T384_2" style:family="text">
      <style:text-properties style:font-name="Arial" fo:font-size="9pt" style:font-size-asian="9pt" style:font-size-complex="9pt" fo:language="en" fo:language-asian="en" fo:language-complex="ar" fo:country="GB" fo:country-asian="US" fo:country-complex="SA"/>
    </style:style>
    <style:style style:name="Row93" style:family="table-row">
      <style:table-row-properties style:min-row-height="0.855cm" style:use-optimal-row-height="false"/>
    </style:style>
    <style:style style:name="Cell214" style:family="table-cell">
      <style:table-cell-properties fo:background-color="#fbd5b5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5" style:family="paragraph" style:parent-style-name="Normal"/>
    <style:style style:name="T385_1" style:family="text">
      <style:text-properties fo:color="#000000" style:font-name="Arial" fo:font-size="9pt" style:font-size-asian="9pt" style:font-name-complex="Arial" style:font-size-complex="9pt" fo:language="en" fo:language-asian="en" fo:language-complex="ar" fo:country="ZA" fo:country-asian="US" fo:country-complex="SA" fo:font-weight="bold" style:font-weight-asian="bold" style:font-weight-complex="bold" style:letter-kerning="true"/>
    </style:style>
    <style:style style:name="T385_2" style:family="text">
      <style:text-properties fo:color="#000000" style:font-name="Arial" fo:font-size="9pt" style:font-size-asian="9pt" style:font-name-complex="Arial" style:font-size-complex="9pt" fo:language="en" fo:language-asian="en" fo:language-complex="ar" fo:country="ZA" fo:country-asian="US" fo:country-complex="SA" fo:font-weight="bold" style:font-weight-asian="bold" style:font-weight-complex="bold" style:letter-kerning="true"/>
    </style:style>
    <style:style style:name="T385_3" style:family="text">
      <style:text-properties fo:color="#000000" style:font-name="Arial" fo:font-size="9pt" style:font-size-asian="9pt" style:font-name-complex="Arial" style:font-size-complex="9pt" fo:language="en" fo:language-asian="en" fo:language-complex="ar" fo:country="ZA" fo:country-asian="US" fo:country-complex="SA" fo:font-weight="bold" style:font-weight-asian="bold" style:font-weight-complex="bold" style:letter-kerning="true"/>
    </style:style>
    <style:style style:name="T385_4" style:family="text">
      <style:text-properties fo:color="#000000" style:font-name="Arial" fo:font-size="9pt" style:font-size-asian="9pt" style:font-name-complex="Arial" style:font-size-complex="9pt" fo:language="en" fo:language-asian="en" fo:language-complex="ar" fo:country="ZA" fo:country-asian="US" fo:country-complex="SA" fo:font-weight="bold" style:font-weight-asian="bold" style:font-weight-complex="bold" style:letter-kerning="true"/>
    </style:style>
    <style:style style:name="P386" style:family="paragraph" style:parent-style-name="Normal"/>
    <style:style style:name="T386_1" style:family="text">
      <style:text-properties style:font-name="Arial" fo:font-size="9pt" style:font-size-asian="9pt" style:font-size-complex="9pt" fo:language="en" fo:language-asian="en" fo:language-complex="ar" fo:country="GB" fo:country-asian="US" fo:country-complex="SA"/>
    </style:style>
    <style:style style:name="Cell215" style:family="table-cell">
      <style:table-cell-properties fo:background-color="#fbd5b5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7" style:family="paragraph" style:parent-style-name="Normal"/>
    <style:style style:name="T387_1" style:family="text">
      <style:text-properties fo:color="#000000" style:font-name="Arial" fo:font-size="9pt" style:font-size-asian="9pt" style:font-size-complex="9pt" fo:language="en" fo:language-asian="en" fo:language-complex="ar" fo:country="US" fo:country-asian="US" fo:country-complex="SA" fo:font-weight="bold" style:font-weight-asian="bold" style:font-weight-complex="bold" style:letter-kerning="true"/>
    </style:style>
    <style:style style:name="T387_2" style:family="text">
      <style:text-properties fo:color="#000000" style:font-name="Arial" fo:font-size="9pt" style:font-size-asian="9pt" style:font-size-complex="9pt" fo:language="en" fo:language-asian="en" fo:language-complex="ar" fo:country="US" fo:country-asian="US" fo:country-complex="SA" fo:font-weight="bold" style:font-weight-asian="bold" style:font-weight-complex="bold" style:letter-kerning="true"/>
    </style:style>
    <style:style style:name="T387_3" style:family="text">
      <style:text-properties fo:color="#000000" style:font-name="Arial" fo:font-size="9pt" style:font-size-asian="9pt" style:font-size-complex="9pt" fo:language="en" fo:language-asian="en" fo:language-complex="ar" fo:country="US" fo:country-asian="US" fo:country-complex="SA" fo:font-weight="bold" style:font-weight-asian="bold" style:font-weight-complex="bold" style:letter-kerning="true"/>
    </style:style>
    <style:style style:name="T387_4" style:family="text">
      <style:text-properties fo:color="#000000" style:font-name="Arial" fo:font-size="9pt" style:font-size-asian="9pt" style:font-size-complex="9pt" fo:language="en" fo:language-asian="en" fo:language-complex="ar" fo:country="US" fo:country-asian="US" fo:country-complex="SA" style:letter-kerning="true"/>
    </style:style>
    <style:style style:name="T387_5" style:family="text">
      <style:text-properties fo:color="#000000" style:font-name="Arial" fo:font-size="9pt" style:font-size-asian="9pt" style:font-size-complex="9pt" fo:language="en" fo:language-asian="en" fo:language-complex="ar" fo:country="US" fo:country-asian="US" fo:country-complex="SA" style:letter-kerning="true"/>
    </style:style>
    <style:style style:name="T387_6" style:family="text">
      <style:text-properties fo:color="#000000" style:font-name="Arial" fo:font-size="9pt" style:font-size-asian="9pt" style:font-size-complex="9pt" fo:language="en" fo:language-asian="en" fo:language-complex="ar" fo:country="US" fo:country-asian="US" fo:country-complex="SA" style:letter-kerning="true"/>
    </style:style>
    <style:style style:name="T387_7" style:family="text">
      <style:text-properties fo:color="#000000" style:font-name="Arial" fo:font-size="9pt" style:font-size-asian="9pt" style:font-size-complex="9pt" fo:language="en" fo:language-asian="en" fo:language-complex="ar" fo:country="US" fo:country-asian="US" fo:country-complex="SA" style:letter-kerning="true"/>
    </style:style>
    <style:style style:name="P388" style:family="paragraph" style:parent-style-name="Normal">
      <style:text-properties fo:color="#000000" style:font-name="Arial" fo:font-size="9pt" style:font-size-asian="9pt" style:font-size-complex="9pt" fo:language="en" fo:language-asian="en" fo:language-complex="ar" fo:country="US" fo:country-asian="US" fo:country-complex="SA" style:letter-kerning="true"/>
    </style:style>
    <style:style style:name="Cell216" style:family="table-cell">
      <style:table-cell-properties fo:background-color="#fbd5b5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9" style:family="paragraph" style:parent-style-name="Normal">
      <style:paragraph-properties fo:margin-top="0.071cm" fo:margin-bottom="0.071cm"/>
    </style:style>
    <style:style style:name="T389_1" style:family="text">
      <style:text-properties fo:color="#000000" style:font-name="Arial" fo:font-size="9pt" style:font-size-asian="9pt" style:font-size-complex="9pt" fo:language="en" fo:language-asian="en" fo:language-complex="ar" fo:country="US" fo:country-asian="US" fo:country-complex="SA" style:letter-kerning="true"/>
    </style:style>
    <style:style style:name="T389_2" style:family="text">
      <style:text-properties fo:color="#000000" style:font-name="Arial" fo:font-size="9pt" style:font-size-asian="9pt" style:font-size-complex="9pt" fo:language="en" fo:language-asian="en" fo:language-complex="ar" fo:country="US" fo:country-asian="US" fo:country-complex="SA" style:letter-kerning="true"/>
    </style:style>
    <style:style style:name="T389_3" style:family="text">
      <style:text-properties fo:color="#000000" style:font-name="Arial" fo:font-size="9pt" style:font-size-asian="9pt" style:font-size-complex="9pt" fo:language="en" fo:language-asian="en" fo:language-complex="ar" fo:country="US" fo:country-asian="US" fo:country-complex="SA" style:letter-kerning="true"/>
    </style:style>
    <style:style style:name="P390" style:family="paragraph" style:parent-style-name="Normal">
      <style:text-properties fo:color="#ff0000" fo:font-size="11pt" style:font-size-asian="11pt" style:font-name-complex="Arial" style:font-size-complex="11pt" style:font-weight-complex="bold"/>
    </style:style>
    <style:style style:name="P391" style:family="paragraph" style:parent-style-name="Normal"/>
    <style:style style:name="T391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91_2" style:family="text"/>
    <style:style style:name="T391_3" style:family="text" style:parent-style-name="Internet_20_link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91_4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392" style:family="paragraph" style:parent-style-name="Normal">
      <style:text-properties fo:font-size="10pt" style:font-size-asian="10pt" style:font-name-complex="Arial" style:font-size-complex="10pt"/>
    </style:style>
    <style:style style:name="P393" style:family="paragraph" style:parent-style-name="Normal"/>
    <style:style style:name="T393_1" style:family="text">
      <style:text-properties style:font-style-complex="italic" fo:font-size="10pt" style:font-size-asian="10pt" style:font-name-complex="Arial" style:font-size-complex="10pt" fo:language="en" fo:country="ZA" style:font-weight-complex="bold"/>
    </style:style>
    <style:style style:name="P394" style:family="paragraph" style:parent-style-name="Normal">
      <style:text-properties style:font-style-complex="italic" fo:font-size="10pt" style:font-size-asian="10pt" style:font-name-complex="Arial" style:font-size-complex="10pt" fo:language="en" fo:country="ZA" style:font-weight-complex="bold"/>
    </style:style>
    <style:style style:name="P395" style:family="paragraph" style:parent-style-name="Normal"/>
    <style:style style:name="T395_1" style:family="text">
      <style:text-properties style:font-style-complex="italic" fo:font-size="10pt" style:font-size-asian="10pt" style:font-name-complex="Arial" style:font-size-complex="10pt" fo:language="en" fo:country="ZA" style:font-weight-complex="bold"/>
    </style:style>
    <style:style style:name="T395_2" style:family="text">
      <style:text-properties style:font-style-complex="italic" fo:font-size="10pt" style:font-size-asian="10pt" style:font-name-complex="Arial" style:font-size-complex="10pt" fo:language="en" fo:country="ZA" style:font-weight-complex="bold"/>
    </style:style>
    <style:style style:name="T395_3" style:family="text">
      <style:text-properties style:font-style-complex="italic" fo:font-size="10pt" style:font-size-asian="10pt" style:font-name-complex="Arial" style:font-size-complex="10pt" fo:language="en" fo:country="ZA" style:font-weight-complex="bold"/>
    </style:style>
    <style:style style:name="T395_4" style:family="text">
      <style:text-properties style:font-style-complex="italic" fo:font-size="10pt" style:font-size-asian="10pt" style:font-name-complex="Arial" style:font-size-complex="10pt" fo:language="en" fo:country="ZA" style:font-weight-complex="bold"/>
    </style:style>
    <style:style style:name="P396" style:family="paragraph" style:parent-style-name="Normal">
      <style:text-properties style:font-style-complex="italic" fo:font-size="10pt" style:font-size-asian="10pt" style:font-name-complex="Arial" style:font-size-complex="10pt" fo:language="en" fo:country="ZA" style:font-weight-complex="bold"/>
    </style:style>
    <style:style style:name="P397" style:family="paragraph" style:parent-style-name="Normal"/>
    <style:style style:name="T397_1" style:family="text">
      <style:text-properties style:font-style-complex="italic" fo:font-size="10pt" style:font-size-asian="10pt" style:font-name-complex="Arial" style:font-size-complex="10pt" fo:language="en" fo:country="ZA" style:font-weight-complex="bold"/>
    </style:style>
    <style:style style:name="T397_2" style:family="text">
      <style:text-properties style:font-style-complex="italic" fo:font-size="10pt" style:font-size-asian="10pt" style:font-name-complex="Arial" style:font-size-complex="10pt" fo:language="en" fo:country="ZA" style:font-weight-complex="bold"/>
    </style:style>
    <style:style style:name="P398" style:family="paragraph" style:parent-style-name="Normal">
      <style:text-properties style:font-style-complex="italic" fo:font-size="10pt" style:font-size-asian="10pt" style:font-name-complex="Arial" style:font-size-complex="10pt" fo:language="en" fo:country="ZA" style:font-weight-complex="bold"/>
    </style:style>
    <style:style style:name="P399" style:family="paragraph" style:parent-style-name="Normal"/>
    <style:style style:name="T399_1" style:family="text">
      <style:text-properties style:font-style-complex="italic" fo:font-size="10pt" style:font-size-asian="10pt" style:font-name-complex="Arial" style:font-size-complex="10pt" fo:language="en" fo:country="ZA" style:font-weight-complex="bold"/>
    </style:style>
    <style:style style:name="P400" style:family="paragraph" style:parent-style-name="Normal">
      <style:text-properties fo:color="#ff0000" fo:font-size="11pt" style:font-size-asian="11pt" style:font-name-complex="Arial" style:font-size-complex="11pt" style:font-weight-complex="bold"/>
    </style:style>
    <style:style style:name="P401" style:family="paragraph" style:parent-style-name="Normal">
      <style:text-properties fo:color="#ff0000" fo:font-size="11pt" style:font-size-asian="11pt" style:font-name-complex="Arial" style:font-size-complex="11pt" style:font-weight-complex="bold"/>
    </style:style>
    <style:style style:name="P402" style:family="paragraph" style:parent-style-name="Normal"/>
    <style:style style:name="T402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02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02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02_4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02_5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03" style:family="paragraph" style:parent-style-name="List_20_Paragraph">
      <style:paragraph-properties fo:margin-left="0.635cm"/>
      <style:text-properties fo:font-size="10pt" style:font-size-asian="10pt" style:font-name-complex="Arial" style:font-size-complex="10pt"/>
    </style:style>
    <style:style style:name="P404" style:family="paragraph" style:parent-style-name="Normal">
      <style:paragraph-properties fo:text-align="justify" fo:margin-top="0.212cm" fo:margin-left="0.041cm" fo:margin-right="0.09cm"/>
    </style:style>
    <style:style style:name="T404_1" style:family="text">
      <style:text-properties fo:font-size="10pt" style:font-size-asian="10pt" style:font-name-complex="Arial" style:font-size-complex="10pt" fo:font-weight="bold" style:font-weight-asian="bold"/>
    </style:style>
    <style:style style:name="T404_2" style:family="text">
      <style:text-properties fo:font-size="10pt" style:font-size-asian="10pt" style:font-name-complex="Arial" style:font-size-complex="10pt" style:font-weight-complex="bold"/>
    </style:style>
    <style:style style:name="T404_3" style:family="text">
      <style:text-properties fo:font-size="10pt" style:font-size-asian="10pt" style:font-name-complex="Arial" style:font-size-complex="10pt" style:font-weight-complex="bold"/>
    </style:style>
    <style:style style:name="T404_4" style:family="text">
      <style:text-properties fo:font-size="10pt" style:font-size-asian="10pt" style:font-name-complex="Arial" style:font-size-complex="10pt" style:font-weight-complex="bold"/>
    </style:style>
    <style:style style:name="T404_5" style:family="text">
      <style:text-properties fo:font-size="10pt" style:font-size-asian="10pt" style:font-name-complex="Arial" style:font-size-complex="10pt" style:font-weight-complex="bold"/>
    </style:style>
    <style:style style:name="T404_6" style:family="text">
      <style:text-properties fo:font-size="10pt" style:font-size-asian="10pt" style:font-name-complex="Arial" style:font-size-complex="10pt" style:font-weight-complex="bold"/>
    </style:style>
    <style:style style:name="T404_7" style:family="text">
      <style:text-properties fo:font-size="10pt" style:font-size-asian="10pt" style:font-name-complex="Arial" style:font-size-complex="10pt" style:font-weight-complex="bold"/>
    </style:style>
    <style:style style:name="T404_8" style:family="text">
      <style:text-properties fo:font-size="10pt" style:font-size-asian="10pt" style:font-name-complex="Arial" style:font-size-complex="10pt" style:font-weight-complex="bold"/>
    </style:style>
    <style:style style:name="T404_9" style:family="text">
      <style:text-properties fo:font-size="10pt" style:font-size-asian="10pt" style:font-name-complex="Arial" style:font-size-complex="10pt"/>
    </style:style>
    <style:style style:name="T404_10" style:family="text">
      <style:text-properties fo:font-size="10pt" style:font-size-asian="10pt" style:font-name-complex="Arial" style:font-size-complex="10pt" style:font-weight-complex="bold"/>
    </style:style>
    <style:style style:name="T404_11" style:family="text">
      <style:text-properties fo:font-size="10pt" style:font-size-asian="10pt" style:font-name-complex="Arial" style:font-size-complex="10pt" style:font-weight-complex="bold"/>
    </style:style>
    <style:style style:name="T404_12" style:family="text">
      <style:text-properties fo:font-size="10pt" style:font-size-asian="10pt" style:font-name-complex="Arial" style:font-size-complex="10pt" style:font-weight-complex="bold"/>
    </style:style>
    <style:style style:name="T404_13" style:family="text">
      <style:text-properties fo:font-size="10pt" style:font-size-asian="10pt" style:font-name-complex="Arial" style:font-size-complex="10pt" style:font-weight-complex="bold"/>
    </style:style>
    <style:style style:name="T404_14" style:family="text">
      <style:text-properties fo:font-size="10pt" style:font-size-asian="10pt" style:font-name-complex="Arial" style:font-size-complex="10pt" style:font-weight-complex="bold"/>
    </style:style>
    <style:style style:name="T404_15" style:family="text">
      <style:text-properties fo:font-size="10pt" style:font-size-asian="10pt" style:font-name-complex="Arial" style:font-size-complex="10pt" style:font-weight-complex="bold"/>
    </style:style>
    <style:style style:name="T404_16" style:family="text">
      <style:text-properties fo:font-size="10pt" style:font-size-asian="10pt" style:font-name-complex="Arial" style:font-size-complex="10pt" style:font-weight-complex="bold"/>
    </style:style>
    <style:style style:name="T404_17" style:family="text">
      <style:text-properties fo:font-size="10pt" style:font-size-asian="10pt" style:font-name-complex="Arial" style:font-size-complex="10pt" style:font-weight-complex="bold"/>
    </style:style>
    <style:style style:name="T404_18" style:family="text">
      <style:text-properties fo:font-size="10pt" style:font-size-asian="10pt" style:font-name-complex="Arial" style:font-size-complex="10pt" style:font-weight-complex="bold"/>
    </style:style>
    <style:style style:name="T404_19" style:family="text">
      <style:text-properties fo:font-size="10pt" style:font-size-asian="10pt" style:font-name-complex="Arial" style:font-size-complex="10pt" style:font-weight-complex="bold"/>
    </style:style>
    <style:style style:name="T404_20" style:family="text">
      <style:text-properties fo:font-size="10pt" style:font-size-asian="10pt" style:font-name-complex="Arial" style:font-size-complex="10pt" style:font-weight-complex="bold"/>
    </style:style>
    <style:style style:name="T404_21" style:family="text">
      <style:text-properties fo:font-size="10pt" style:font-size-asian="10pt" style:font-name-complex="Arial" style:font-size-complex="10pt" style:font-weight-complex="bold"/>
    </style:style>
    <style:style style:name="P405" style:family="paragraph" style:parent-style-name="Normal">
      <style:paragraph-properties fo:text-align="justify" fo:margin-top="0.212cm" fo:margin-right="0.09cm"/>
      <style:text-properties fo:font-size="10pt" style:font-size-asian="10pt" style:font-name-complex="Arial" style:font-size-complex="10pt" style:font-weight-complex="bold"/>
    </style:style>
    <style:style style:name="T405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05_2" style:family="text">
      <style:text-properties fo:font-size="10pt" style:font-size-asian="10pt" style:font-name-complex="Arial" style:font-size-complex="10pt" style:font-weight-complex="bold"/>
    </style:style>
    <style:style style:name="P406" style:family="paragraph" style:parent-style-name="Normal">
      <style:paragraph-properties fo:text-align="justify" fo:margin-top="0.212cm" fo:margin-right="0.09cm"/>
      <style:text-properties fo:font-size="10pt" style:font-size-asian="10pt" style:font-name-complex="Arial" style:font-size-complex="10pt" style:font-weight-complex="bold"/>
    </style:style>
    <style:style style:name="T406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06_2" style:family="text">
      <style:text-properties fo:font-size="10pt" style:font-size-asian="10pt" style:font-name-complex="Arial" style:font-size-complex="10pt" style:font-weight-complex="bold"/>
    </style:style>
    <style:style style:name="T406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06_4" style:family="text">
      <style:text-properties fo:font-size="10pt" style:font-size-asian="10pt" style:font-name-complex="Arial" style:font-size-complex="10pt" style:font-weight-complex="bold"/>
    </style:style>
    <style:style style:name="P407" style:family="paragraph" style:parent-style-name="Normal">
      <style:paragraph-properties fo:text-align="justify" fo:margin-top="0.212cm" fo:margin-right="0.09cm"/>
    </style:style>
    <style:style style:name="T407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07_2" style:family="text">
      <style:text-properties fo:font-size="10pt" style:font-size-asian="10pt" style:font-name-complex="Arial" style:font-size-complex="10pt" style:font-weight-complex="bold"/>
    </style:style>
    <style:style style:name="T407_3" style:family="text">
      <style:text-properties fo:font-size="10pt" style:font-size-asian="10pt" style:font-name-complex="Arial" style:font-size-complex="10pt"/>
    </style:style>
    <style:style style:name="T407_4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07_5" style:family="text">
      <style:text-properties fo:font-size="10pt" style:font-size-asian="10pt" style:font-name-complex="Arial" style:font-size-complex="10pt" style:font-weight-complex="bold"/>
    </style:style>
    <style:style style:name="P408" style:family="paragraph" style:parent-style-name="Normal">
      <style:paragraph-properties fo:text-align="justify" fo:margin-top="0.212cm" fo:margin-right="0.09cm"/>
      <style:text-properties fo:font-size="10pt" style:font-size-asian="10pt" style:font-name-complex="Arial" style:font-size-complex="10pt" style:font-weight-complex="bold"/>
    </style:style>
    <style:style style:name="T408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08_2" style:family="text">
      <style:text-properties fo:font-size="10pt" style:font-size-asian="10pt" style:font-name-complex="Arial" style:font-size-complex="10pt" style:font-weight-complex="bold"/>
    </style:style>
    <style:style style:name="T408_3" style:family="text">
      <style:text-properties fo:font-size="10pt" style:font-size-asian="10pt" style:font-name-complex="Arial" style:font-size-complex="10pt" style:font-weight-complex="bold"/>
    </style:style>
    <style:style style:name="T408_4" style:family="text">
      <style:text-properties fo:font-size="10pt" style:font-size-asian="10pt" style:font-name-complex="Arial" style:font-size-complex="10pt" style:font-weight-complex="bold"/>
    </style:style>
    <style:style style:name="T408_5" style:family="text">
      <style:text-properties fo:font-size="10pt" style:font-size-asian="10pt" style:font-name-complex="Arial" style:font-size-complex="10pt" style:font-weight-complex="bold"/>
    </style:style>
    <style:style style:name="T408_6" style:family="text">
      <style:text-properties fo:font-size="10pt" style:font-size-asian="10pt" style:font-name-complex="Arial" style:font-size-complex="10pt" style:font-weight-complex="bold"/>
    </style:style>
    <style:style style:name="P409" style:family="paragraph" style:parent-style-name="Normal">
      <style:paragraph-properties fo:text-align="justify" fo:margin-top="0.212cm" fo:margin-right="0.09cm"/>
      <style:text-properties fo:font-size="10pt" style:font-size-asian="10pt" style:font-name-complex="Arial" style:font-size-complex="10pt" style:font-weight-complex="bold"/>
    </style:style>
    <style:style style:name="P410" style:family="paragraph" style:parent-style-name="Normal">
      <style:paragraph-properties fo:text-align="justify" fo:margin-top="0.212cm" fo:margin-left="0.041cm" fo:margin-right="0.09cm"/>
    </style:style>
    <style:style style:name="T410_1" style:family="text">
      <style:text-properties fo:font-size="10pt" style:font-size-asian="10pt" style:font-name-complex="Arial" style:font-size-complex="10pt" fo:font-weight="bold" style:font-weight-asian="bold"/>
    </style:style>
    <style:style style:name="T410_2" style:family="text">
      <style:text-properties fo:font-size="10pt" style:font-size-asian="10pt" style:font-name-complex="Arial" style:font-size-complex="10pt" style:font-weight-complex="bold"/>
    </style:style>
    <style:style style:name="T410_3" style:family="text">
      <style:text-properties fo:font-size="10pt" style:font-size-asian="10pt" style:font-name-complex="Arial" style:font-size-complex="10pt" style:font-weight-complex="bold"/>
    </style:style>
    <style:style style:name="T410_4" style:family="text">
      <style:text-properties fo:font-size="10pt" style:font-size-asian="10pt" style:font-name-complex="Arial" style:font-size-complex="10pt" style:font-weight-complex="bold"/>
    </style:style>
    <style:style style:name="T410_5" style:family="text">
      <style:text-properties fo:font-size="10pt" style:font-size-asian="10pt" style:font-name-complex="Arial" style:font-size-complex="10pt" style:font-weight-complex="bold"/>
    </style:style>
    <style:style style:name="T410_6" style:family="text">
      <style:text-properties fo:font-size="10pt" style:font-size-asian="10pt" style:font-name-complex="Arial" style:font-size-complex="10pt" style:font-weight-complex="bold"/>
    </style:style>
    <style:style style:name="T410_7" style:family="text">
      <style:text-properties fo:font-size="10pt" style:font-size-asian="10pt" style:font-name-complex="Arial" style:font-size-complex="10pt" style:font-weight-complex="bold"/>
    </style:style>
    <style:style style:name="T410_8" style:family="text">
      <style:text-properties fo:font-size="10pt" style:font-size-asian="10pt" style:font-name-complex="Arial" style:font-size-complex="10pt" style:font-weight-complex="bold"/>
    </style:style>
    <style:style style:name="T410_9" style:family="text">
      <style:text-properties fo:font-size="10pt" style:font-size-asian="10pt" style:font-name-complex="Arial" style:font-size-complex="10pt" style:font-weight-complex="bold"/>
    </style:style>
    <style:style style:name="P411" style:family="paragraph" style:parent-style-name="Normal">
      <style:paragraph-properties fo:text-align="justify" fo:margin-top="0.212cm" fo:margin-right="0.09cm"/>
      <style:text-properties style:font-style-complex="italic" fo:font-size="10pt" style:font-size-asian="10pt" style:font-name-complex="Arial" style:font-size-complex="10pt" fo:language="en" fo:country="ZA" style:font-weight-complex="bold"/>
    </style:style>
    <style:style style:name="T411_1" style:family="text">
      <style:text-properties style:font-style-complex="italic" fo:font-size="10pt" style:font-size-asian="10pt" style:font-name-complex="Arial" style:font-size-complex="10pt" fo:language="en" fo:country="ZA" style:font-weight-complex="bold"/>
    </style:style>
    <style:style style:name="P412" style:family="paragraph" style:parent-style-name="Normal">
      <style:paragraph-properties fo:text-align="justify" fo:margin-top="0.212cm" fo:margin-right="0.09cm"/>
      <style:text-properties style:font-style-complex="italic" fo:font-size="10pt" style:font-size-asian="10pt" style:font-name-complex="Arial" style:font-size-complex="10pt" fo:language="en" fo:country="ZA" style:font-weight-complex="bold"/>
    </style:style>
    <style:style style:name="T412_1" style:family="text">
      <style:text-properties style:font-style-complex="italic" fo:font-size="10pt" style:font-size-asian="10pt" style:font-name-complex="Arial" style:font-size-complex="10pt" fo:language="en" fo:country="ZA" style:font-weight-complex="bold"/>
    </style:style>
    <style:style style:name="P413" style:family="paragraph" style:parent-style-name="Normal">
      <style:paragraph-properties fo:text-align="justify" fo:margin-top="0.212cm" fo:margin-right="0.09cm"/>
      <style:text-properties style:font-style-complex="italic" fo:font-size="10pt" style:font-size-asian="10pt" style:font-name-complex="Arial" style:font-size-complex="10pt" fo:language="en" fo:country="ZA" style:font-weight-complex="bold"/>
    </style:style>
    <style:style style:name="T413_1" style:family="text">
      <style:text-properties style:font-style-complex="italic" fo:font-size="10pt" style:font-size-asian="10pt" style:font-name-complex="Arial" style:font-size-complex="10pt" fo:language="en" fo:country="ZA" style:font-weight-complex="bold"/>
    </style:style>
    <style:style style:name="P414" style:family="paragraph" style:parent-style-name="Normal">
      <style:paragraph-properties fo:text-align="justify" fo:margin-top="0.212cm" fo:margin-right="0.09cm"/>
      <style:text-properties style:font-style-complex="italic" fo:font-size="10pt" style:font-size-asian="10pt" style:font-name-complex="Arial" style:font-size-complex="10pt" fo:language="en" fo:country="ZA" style:font-weight-complex="bold"/>
    </style:style>
    <style:style style:name="T414_1" style:family="text">
      <style:text-properties style:font-style-complex="italic" fo:font-size="10pt" style:font-size-asian="10pt" style:font-name-complex="Arial" style:font-size-complex="10pt" fo:language="en" fo:country="ZA" style:font-weight-complex="bold"/>
    </style:style>
    <style:style style:name="P415" style:family="paragraph" style:parent-style-name="Normal">
      <style:paragraph-properties fo:text-align="justify" fo:margin-top="0.212cm" fo:margin-right="0.09cm"/>
      <style:text-properties style:font-style-complex="italic" fo:font-size="10pt" style:font-size-asian="10pt" style:font-name-complex="Arial" style:font-size-complex="10pt" fo:language="en" fo:country="ZA" style:font-weight-complex="bold"/>
    </style:style>
    <style:style style:name="T415_1" style:family="text">
      <style:text-properties style:font-style-complex="italic" fo:font-size="10pt" style:font-size-asian="10pt" style:font-name-complex="Arial" style:font-size-complex="10pt" fo:language="en" fo:country="ZA" style:font-weight-complex="bold"/>
    </style:style>
    <style:style style:name="P416" style:family="paragraph" style:parent-style-name="Normal">
      <style:paragraph-properties fo:text-align="justify" fo:margin-top="0.212cm" fo:margin-right="0.09cm"/>
    </style:style>
    <style:style style:name="T416_1" style:family="text">
      <style:text-properties style:font-style-complex="italic" fo:font-size="10pt" style:font-size-asian="10pt" style:font-name-complex="Arial" style:font-size-complex="10pt" style:font-weight-complex="bold"/>
    </style:style>
    <style:style style:name="T416_2" style:family="text">
      <style:text-properties style:font-style-complex="italic" fo:font-size="10pt" style:font-size-asian="10pt" style:font-name-complex="Arial" style:font-size-complex="10pt" style:font-weight-complex="bold"/>
    </style:style>
    <style:style style:name="T416_3" style:family="text">
      <style:text-properties style:font-style-complex="italic" fo:font-size="10pt" style:font-size-asian="10pt" style:font-name-complex="Arial" style:font-size-complex="10pt" style:font-weight-complex="bold"/>
    </style:style>
    <style:style style:name="T416_4" style:family="text">
      <style:text-properties style:font-style-complex="italic" fo:font-size="10pt" style:font-size-asian="10pt" style:font-name-complex="Arial" style:font-size-complex="10pt" style:font-weight-complex="bold"/>
    </style:style>
    <style:style style:name="T416_5" style:family="text">
      <style:text-properties style:font-style-complex="italic" fo:font-size="10pt" style:font-size-asian="10pt" style:font-name-complex="Arial" style:font-size-complex="10pt" style:font-weight-complex="bold"/>
    </style:style>
    <style:style style:name="T416_6" style:family="text">
      <style:text-properties style:font-style-complex="italic" fo:font-size="10pt" style:font-size-asian="10pt" style:font-name-complex="Arial" style:font-size-complex="10pt" style:font-weight-complex="bold"/>
    </style:style>
    <style:style style:name="T416_7" style:family="text">
      <style:text-properties style:font-style-complex="italic" fo:font-size="10pt" style:font-size-asian="10pt" style:font-name-complex="Arial" style:font-size-complex="10pt" style:font-weight-complex="bold"/>
    </style:style>
    <style:style style:name="P417" style:family="paragraph" style:parent-style-name="Normal">
      <style:paragraph-properties fo:text-align="justify" fo:margin-top="0.212cm" fo:margin-right="0.09cm"/>
    </style:style>
    <style:style style:name="T417_1" style:family="text">
      <style:text-properties fo:font-size="10pt" style:font-size-asian="10pt" style:font-name-complex="Arial" style:font-size-complex="10pt" style:font-weight-complex="bold"/>
    </style:style>
    <style:style style:name="T417_2" style:family="text">
      <style:text-properties fo:font-size="10pt" style:font-size-asian="10pt" style:font-name-complex="Arial" style:font-size-complex="10pt" style:font-weight-complex="bold"/>
    </style:style>
    <style:style style:name="T417_3" style:family="text">
      <style:text-properties fo:font-size="10pt" style:font-size-asian="10pt" style:font-name-complex="Arial" style:font-size-complex="10pt" style:font-weight-complex="bold"/>
    </style:style>
    <style:style style:name="T417_4" style:family="text">
      <style:text-properties fo:font-size="10pt" style:font-size-asian="10pt" style:font-name-complex="Arial" style:font-size-complex="10pt" style:font-weight-complex="bold"/>
    </style:style>
    <style:style style:name="T417_5" style:family="text">
      <style:text-properties fo:font-size="10pt" style:font-size-asian="10pt" style:font-name-complex="Arial" style:font-size-complex="10pt" style:font-weight-complex="bold"/>
    </style:style>
    <style:style style:name="T417_6" style:family="text">
      <style:text-properties fo:font-size="10pt" style:font-size-asian="10pt" style:font-name-complex="Arial" style:font-size-complex="10pt" style:font-weight-complex="bold"/>
    </style:style>
    <style:style style:name="T417_7" style:family="text">
      <style:text-properties fo:font-size="10pt" style:font-size-asian="10pt" style:font-name-complex="Arial" style:font-size-complex="10pt" style:font-weight-complex="bold"/>
    </style:style>
    <style:style style:name="T417_8" style:family="text">
      <style:text-properties fo:font-size="10pt" style:font-size-asian="10pt" style:font-name-complex="Arial" style:font-size-complex="10pt" style:font-weight-complex="bold"/>
    </style:style>
    <style:style style:name="T417_9" style:family="text">
      <style:text-properties fo:font-size="10pt" style:font-size-asian="10pt" style:font-name-complex="Arial" style:font-size-complex="10pt" style:font-weight-complex="bold"/>
    </style:style>
    <style:style style:name="T417_10" style:family="text">
      <style:text-properties fo:font-size="10pt" style:font-size-asian="10pt" style:font-name-complex="Arial" style:font-size-complex="10pt" style:font-weight-complex="bold"/>
    </style:style>
    <style:style style:name="P418" style:family="paragraph" style:parent-style-name="Normal">
      <style:paragraph-properties fo:text-align="justify" fo:margin-top="0.212cm" fo:margin-right="0.09cm"/>
    </style:style>
    <style:style style:name="T418_1" style:family="text">
      <style:text-properties fo:font-size="10pt" style:font-size-asian="10pt" style:font-name-complex="Arial" style:font-size-complex="10pt" style:font-weight-complex="bold"/>
    </style:style>
    <style:style style:name="T418_2" style:family="text">
      <style:text-properties fo:font-size="10pt" style:font-size-asian="10pt" style:font-name-complex="Arial" style:font-size-complex="10pt" style:font-weight-complex="bold"/>
    </style:style>
    <style:style style:name="T418_3" style:family="text">
      <style:text-properties fo:font-size="10pt" style:font-size-asian="10pt" style:font-name-complex="Arial" style:font-size-complex="10pt" style:font-weight-complex="bold"/>
    </style:style>
    <style:style style:name="T418_4" style:family="text">
      <style:text-properties fo:font-size="10pt" style:font-size-asian="10pt" style:font-name-complex="Arial" style:font-size-complex="10pt" style:font-weight-complex="bold"/>
    </style:style>
    <style:style style:name="T418_5" style:family="text">
      <style:text-properties fo:font-size="10pt" style:font-size-asian="10pt" style:font-name-complex="Arial" style:font-size-complex="10pt" style:font-weight-complex="bold"/>
    </style:style>
    <style:style style:name="T418_6" style:family="text">
      <style:text-properties fo:font-size="10pt" style:font-size-asian="10pt" style:font-name-complex="Arial" style:font-size-complex="10pt" style:font-weight-complex="bold"/>
    </style:style>
    <style:style style:name="T418_7" style:family="text">
      <style:text-properties fo:font-size="10pt" style:font-size-asian="10pt" style:font-name-complex="Arial" style:font-size-complex="10pt" style:font-weight-complex="bold"/>
    </style:style>
    <style:style style:name="T418_8" style:family="text">
      <style:text-properties fo:font-size="10pt" style:font-size-asian="10pt" style:font-name-complex="Arial" style:font-size-complex="10pt" style:font-weight-complex="bold"/>
    </style:style>
    <style:style style:name="T418_9" style:family="text">
      <style:text-properties fo:font-size="10pt" style:font-size-asian="10pt" style:font-name-complex="Arial" style:font-size-complex="10pt" style:font-weight-complex="bold"/>
    </style:style>
    <style:style style:name="P419" style:family="paragraph" style:parent-style-name="Normal">
      <style:paragraph-properties fo:text-align="justify" fo:margin-top="0.212cm" fo:margin-right="0.09cm"/>
    </style:style>
    <style:style style:name="T419_1" style:family="text">
      <style:text-properties fo:font-size="10pt" style:font-size-asian="10pt" style:font-name-complex="Arial" style:font-size-complex="10pt" style:font-weight-complex="bold"/>
    </style:style>
    <style:style style:name="T419_2" style:family="text">
      <style:text-properties fo:font-size="10pt" style:font-size-asian="10pt" style:font-name-complex="Arial" style:font-size-complex="10pt" style:font-weight-complex="bold"/>
    </style:style>
    <style:style style:name="T419_3" style:family="text">
      <style:text-properties fo:font-size="10pt" style:font-size-asian="10pt" style:font-name-complex="Arial" style:font-size-complex="10pt" style:font-weight-complex="bold"/>
    </style:style>
    <style:style style:name="T419_4" style:family="text">
      <style:text-properties fo:font-size="10pt" style:font-size-asian="10pt" style:font-name-complex="Arial" style:font-size-complex="10pt" style:font-weight-complex="bold"/>
    </style:style>
    <style:style style:name="T419_5" style:family="text">
      <style:text-properties fo:font-size="10pt" style:font-size-asian="10pt" style:font-name-complex="Arial" style:font-size-complex="10pt" style:font-weight-complex="bold"/>
    </style:style>
    <style:style style:name="T419_6" style:family="text">
      <style:text-properties fo:font-size="10pt" style:font-size-asian="10pt" style:font-name-complex="Arial" style:font-size-complex="10pt" style:font-weight-complex="bold"/>
    </style:style>
    <style:style style:name="T419_7" style:family="text">
      <style:text-properties fo:font-size="10pt" style:font-size-asian="10pt" style:font-name-complex="Arial" style:font-size-complex="10pt" style:font-weight-complex="bold"/>
    </style:style>
    <style:style style:name="T419_8" style:family="text">
      <style:text-properties fo:font-size="10pt" style:font-size-asian="10pt" style:font-name-complex="Arial" style:font-size-complex="10pt" style:font-weight-complex="bold"/>
    </style:style>
    <style:style style:name="T419_9" style:family="text">
      <style:text-properties fo:font-size="10pt" style:font-size-asian="10pt" style:font-name-complex="Arial" style:font-size-complex="10pt" style:font-weight-complex="bold"/>
    </style:style>
    <style:style style:name="T419_10" style:family="text">
      <style:text-properties fo:font-size="10pt" style:font-size-asian="10pt" style:font-name-complex="Arial" style:font-size-complex="10pt" style:font-weight-complex="bold"/>
    </style:style>
    <style:style style:name="T419_11" style:family="text">
      <style:text-properties fo:font-size="10pt" style:font-size-asian="10pt" style:font-name-complex="Arial" style:font-size-complex="10pt" style:font-weight-complex="bold"/>
    </style:style>
    <style:style style:name="T419_12" style:family="text">
      <style:text-properties fo:font-size="10pt" style:font-size-asian="10pt" style:font-name-complex="Arial" style:font-size-complex="10pt" style:font-weight-complex="bold"/>
    </style:style>
    <style:style style:name="T419_13" style:family="text">
      <style:text-properties fo:font-size="10pt" style:font-size-asian="10pt" style:font-name-complex="Arial" style:font-size-complex="10pt" style:font-weight-complex="bold"/>
    </style:style>
    <style:style style:name="T419_14" style:family="text">
      <style:text-properties fo:font-size="10pt" style:font-size-asian="10pt" style:font-name-complex="Arial" style:font-size-complex="10pt" style:font-weight-complex="bold"/>
    </style:style>
    <style:style style:name="T419_15" style:family="text">
      <style:text-properties fo:font-size="10pt" style:font-size-asian="10pt" style:font-name-complex="Arial" style:font-size-complex="10pt" style:font-weight-complex="bold"/>
    </style:style>
    <style:style style:name="T419_16" style:family="text">
      <style:text-properties fo:font-size="10pt" style:font-size-asian="10pt" style:font-name-complex="Arial" style:font-size-complex="10pt" style:font-weight-complex="bold"/>
    </style:style>
    <style:style style:name="T419_17" style:family="text">
      <style:text-properties fo:font-size="10pt" style:font-size-asian="10pt" style:font-name-complex="Arial" style:font-size-complex="10pt" style:font-weight-complex="bold"/>
    </style:style>
    <style:style style:name="T419_18" style:family="text">
      <style:text-properties fo:font-size="10pt" style:font-size-asian="10pt" style:font-name-complex="Arial" style:font-size-complex="10pt" style:font-weight-complex="bold"/>
    </style:style>
    <style:style style:name="T419_19" style:family="text">
      <style:text-properties fo:font-size="10pt" style:font-size-asian="10pt" style:font-name-complex="Arial" style:font-size-complex="10pt" style:font-weight-complex="bold"/>
    </style:style>
    <style:style style:name="T419_20" style:family="text">
      <style:text-properties fo:font-size="10pt" style:font-size-asian="10pt" style:font-name-complex="Arial" style:font-size-complex="10pt" style:font-weight-complex="bold"/>
    </style:style>
    <style:style style:name="T419_21" style:family="text">
      <style:text-properties fo:font-size="10pt" style:font-size-asian="10pt" style:font-name-complex="Arial" style:font-size-complex="10pt" style:font-weight-complex="bold"/>
    </style:style>
    <style:style style:name="T419_22" style:family="text">
      <style:text-properties fo:font-size="10pt" style:font-size-asian="10pt" style:font-name-complex="Arial" style:font-size-complex="10pt" style:font-weight-complex="bold"/>
    </style:style>
    <style:style style:name="T419_23" style:family="text">
      <style:text-properties fo:font-size="10pt" style:font-size-asian="10pt" style:font-name-complex="Arial" style:font-size-complex="10pt" style:font-weight-complex="bold"/>
    </style:style>
    <style:style style:name="T419_24" style:family="text">
      <style:text-properties fo:font-size="10pt" style:font-size-asian="10pt" style:font-name-complex="Arial" style:font-size-complex="10pt" style:font-weight-complex="bold"/>
    </style:style>
    <style:style style:name="T419_25" style:family="text">
      <style:text-properties fo:font-size="10pt" style:font-size-asian="10pt" style:font-name-complex="Arial" style:font-size-complex="10pt" style:font-weight-complex="bold"/>
    </style:style>
    <style:style style:name="T419_26" style:family="text">
      <style:text-properties fo:font-size="10pt" style:font-size-asian="10pt" style:font-name-complex="Arial" style:font-size-complex="10pt" style:font-weight-complex="bold"/>
    </style:style>
    <style:style style:name="T419_27" style:family="text">
      <style:text-properties fo:font-size="10pt" style:font-size-asian="10pt" style:font-name-complex="Arial" style:font-size-complex="10pt" style:font-weight-complex="bold"/>
    </style:style>
    <style:style style:name="T419_28" style:family="text">
      <style:text-properties fo:font-size="10pt" style:font-size-asian="10pt" style:font-name-complex="Arial" style:font-size-complex="10pt" style:font-weight-complex="bold"/>
    </style:style>
    <style:style style:name="T419_29" style:family="text">
      <style:text-properties fo:font-size="10pt" style:font-size-asian="10pt" style:font-name-complex="Arial" style:font-size-complex="10pt" style:font-weight-complex="bold"/>
    </style:style>
    <style:style style:name="T419_30" style:family="text">
      <style:text-properties fo:font-size="10pt" style:font-size-asian="10pt" style:font-name-complex="Arial" style:font-size-complex="10pt" style:font-weight-complex="bold"/>
    </style:style>
    <style:style style:name="T419_31" style:family="text">
      <style:text-properties fo:font-size="10pt" style:font-size-asian="10pt" style:font-name-complex="Arial" style:font-size-complex="10pt" style:font-weight-complex="bold"/>
    </style:style>
    <style:style style:name="T419_32" style:family="text">
      <style:text-properties fo:font-size="10pt" style:font-size-asian="10pt" style:font-name-complex="Arial" style:font-size-complex="10pt" style:font-weight-complex="bold"/>
    </style:style>
    <style:style style:name="T419_33" style:family="text">
      <style:text-properties fo:font-size="10pt" style:font-size-asian="10pt" style:font-name-complex="Arial" style:font-size-complex="10pt" style:font-weight-complex="bold"/>
    </style:style>
    <style:style style:name="T419_34" style:family="text">
      <style:text-properties fo:font-size="10pt" style:font-size-asian="10pt" style:font-name-complex="Arial" style:font-size-complex="10pt" style:font-weight-complex="bold"/>
    </style:style>
    <style:style style:name="T419_35" style:family="text">
      <style:text-properties fo:font-size="10pt" style:font-size-asian="10pt" style:font-name-complex="Arial" style:font-size-complex="10pt" style:font-weight-complex="bold"/>
    </style:style>
    <style:style style:name="T419_36" style:family="text">
      <style:text-properties fo:font-size="10pt" style:font-size-asian="10pt" style:font-name-complex="Arial" style:font-size-complex="10pt" style:font-weight-complex="bold"/>
    </style:style>
    <style:style style:name="P420" style:family="paragraph" style:parent-style-name="Normal">
      <style:paragraph-properties fo:text-align="justify" fo:margin-top="0.212cm" fo:margin-right="0.09cm"/>
      <style:text-properties fo:font-size="10pt" style:font-size-asian="10pt" style:font-name-complex="Arial" style:font-size-complex="10pt" style:font-weight-complex="bold"/>
    </style:style>
    <style:style style:name="P421" style:family="paragraph" style:parent-style-name="Normal">
      <style:paragraph-properties fo:text-align="justify" fo:margin-top="0.212cm" fo:margin-left="0.041cm" fo:margin-right="0.09cm"/>
    </style:style>
    <style:style style:name="T421_1" style:family="text">
      <style:text-properties fo:font-size="10pt" style:font-size-asian="10pt" style:font-name-complex="Arial" style:font-size-complex="10pt" fo:font-weight="bold" style:font-weight-asian="bold"/>
    </style:style>
    <style:style style:name="T421_2" style:family="text">
      <style:text-properties fo:font-size="10pt" style:font-size-asian="10pt" style:font-name-complex="Arial" style:font-size-complex="10pt" fo:font-weight="bold" style:font-weight-asian="bold"/>
    </style:style>
    <style:style style:name="T421_3" style:family="text">
      <style:text-properties fo:font-size="10pt" style:font-size-asian="10pt" style:font-name-complex="Arial" style:font-size-complex="10pt" fo:font-weight="bold" style:font-weight-asian="bold"/>
    </style:style>
    <style:style style:name="T421_4" style:family="text">
      <style:text-properties fo:font-size="10pt" style:font-size-asian="10pt" style:font-name-complex="Arial" style:font-size-complex="10pt" fo:font-weight="bold" style:font-weight-asian="bold"/>
    </style:style>
    <style:style style:name="T421_5" style:family="text">
      <style:text-properties fo:font-size="10pt" style:font-size-asian="10pt" style:font-name-complex="Arial" style:font-size-complex="10pt" fo:font-weight="bold" style:font-weight-asian="bold"/>
    </style:style>
    <style:style style:name="T421_6" style:family="text">
      <style:text-properties fo:font-size="10pt" style:font-size-asian="10pt" style:font-name-complex="Arial" style:font-size-complex="10pt" style:font-weight-complex="bold"/>
    </style:style>
    <style:style style:name="T421_7" style:family="text">
      <style:text-properties fo:font-size="10pt" style:font-size-asian="10pt" style:font-name-complex="Arial" style:font-size-complex="10pt" style:font-weight-complex="bold"/>
    </style:style>
    <style:style style:name="T421_8" style:family="text">
      <style:text-properties fo:font-size="10pt" style:font-size-asian="10pt" style:font-name-complex="Arial" style:font-size-complex="10pt" style:font-weight-complex="bold"/>
    </style:style>
    <style:style style:name="T421_9" style:family="text">
      <style:text-properties fo:font-size="10pt" style:font-size-asian="10pt" style:font-name-complex="Arial" style:font-size-complex="10pt" style:font-weight-complex="bold"/>
    </style:style>
    <style:style style:name="T421_10" style:family="text">
      <style:text-properties fo:font-size="10pt" style:font-size-asian="10pt" style:font-name-complex="Arial" style:font-size-complex="10pt" style:font-weight-complex="bold"/>
    </style:style>
    <style:style style:name="T421_11" style:family="text">
      <style:text-properties fo:font-size="10pt" style:font-size-asian="10pt" style:font-name-complex="Arial" style:font-size-complex="10pt" style:font-weight-complex="bold"/>
    </style:style>
    <style:style style:name="P422" style:family="paragraph" style:parent-style-name="Normal">
      <style:paragraph-properties fo:text-align="justify" fo:margin-top="0.212cm" fo:margin-left="0.041cm" fo:margin-right="0.09cm"/>
    </style:style>
    <style:style style:name="T422_1" style:family="text">
      <style:text-properties fo:font-size="10pt" style:font-size-asian="10pt" style:font-name-complex="Arial" style:font-size-complex="10pt" style:font-weight-complex="bold"/>
    </style:style>
    <style:style style:name="T422_2" style:family="text">
      <style:text-properties fo:font-size="10pt" style:font-size-asian="10pt" style:font-name-complex="Arial" style:font-size-complex="10pt" style:font-weight-complex="bold"/>
    </style:style>
    <style:style style:name="T422_3" style:family="text">
      <style:text-properties fo:font-size="10pt" style:font-size-asian="10pt" style:font-name-complex="Arial" style:font-size-complex="10pt" style:font-weight-complex="bold"/>
    </style:style>
    <style:style style:name="T422_4" style:family="text">
      <style:text-properties fo:font-size="10pt" style:font-size-asian="10pt" style:font-name-complex="Arial" style:font-size-complex="10pt" style:font-weight-complex="bold"/>
    </style:style>
    <style:style style:name="T422_5" style:family="text">
      <style:text-properties fo:font-size="10pt" style:font-size-asian="10pt" style:font-name-complex="Arial" style:font-size-complex="10pt" style:font-weight-complex="bold"/>
    </style:style>
    <style:style style:name="T422_6" style:family="text">
      <style:text-properties fo:font-size="10pt" style:font-size-asian="10pt" style:font-name-complex="Arial" style:font-size-complex="10pt" style:font-weight-complex="bold"/>
    </style:style>
    <style:style style:name="T422_7" style:family="text">
      <style:text-properties fo:font-size="10pt" style:font-size-asian="10pt" style:font-name-complex="Arial" style:font-size-complex="10pt" style:font-weight-complex="bold"/>
    </style:style>
    <style:style style:name="T422_8" style:family="text">
      <style:text-properties fo:font-size="10pt" style:font-size-asian="10pt" style:font-name-complex="Arial" style:font-size-complex="10pt" style:font-weight-complex="bold"/>
    </style:style>
    <style:style style:name="T422_9" style:family="text">
      <style:text-properties fo:font-size="10pt" style:font-size-asian="10pt" style:font-name-complex="Arial" style:font-size-complex="10pt" style:font-weight-complex="bold"/>
    </style:style>
    <style:style style:name="T422_10" style:family="text">
      <style:text-properties fo:font-size="10pt" style:font-size-asian="10pt" style:font-name-complex="Arial" style:font-size-complex="10pt" style:font-weight-complex="bold"/>
    </style:style>
    <style:style style:name="P423" style:family="paragraph" style:parent-style-name="Normal">
      <style:paragraph-properties fo:text-align="justify" fo:margin-top="0.212cm" fo:margin-left="0.041cm" fo:margin-right="0.09cm"/>
    </style:style>
    <style:style style:name="T423_1" style:family="text">
      <style:text-properties fo:font-size="10pt" style:font-size-asian="10pt" style:font-name-complex="Arial" style:font-size-complex="10pt" style:font-weight-complex="bold"/>
    </style:style>
    <style:style style:name="T423_2" style:family="text">
      <style:text-properties fo:font-size="10pt" style:font-size-asian="10pt" style:font-name-complex="Arial" style:font-size-complex="10pt" style:font-weight-complex="bold"/>
    </style:style>
    <style:style style:name="T423_3" style:family="text">
      <style:text-properties fo:font-size="10pt" style:font-size-asian="10pt" style:font-name-complex="Arial" style:font-size-complex="10pt" style:font-weight-complex="bold"/>
    </style:style>
    <style:style style:name="T423_4" style:family="text">
      <style:text-properties fo:font-size="10pt" style:font-size-asian="10pt" style:font-name-complex="Arial" style:font-size-complex="10pt" style:font-weight-complex="bold"/>
    </style:style>
    <style:style style:name="T423_5" style:family="text">
      <style:text-properties fo:font-size="10pt" style:font-size-asian="10pt" style:font-name-complex="Arial" style:font-size-complex="10pt" style:font-weight-complex="bold"/>
    </style:style>
    <style:style style:name="T423_6" style:family="text">
      <style:text-properties fo:font-size="10pt" style:font-size-asian="10pt" style:font-name-complex="Arial" style:font-size-complex="10pt" style:font-weight-complex="bold"/>
    </style:style>
    <style:style style:name="P424" style:family="paragraph" style:parent-style-name="Normal">
      <style:paragraph-properties fo:text-align="justify" fo:margin-top="0.212cm" fo:margin-left="0.041cm" fo:margin-right="0.09cm"/>
    </style:style>
    <style:style style:name="T424_1" style:family="text">
      <style:text-properties fo:font-size="10pt" style:font-size-asian="10pt" style:font-name-complex="Arial" style:font-size-complex="10pt" style:font-weight-complex="bold"/>
    </style:style>
    <style:style style:name="T424_2" style:family="text">
      <style:text-properties fo:font-size="10pt" style:font-size-asian="10pt" style:font-name-complex="Arial" style:font-size-complex="10pt" style:font-weight-complex="bold"/>
    </style:style>
    <style:style style:name="T424_3" style:family="text">
      <style:text-properties fo:font-size="10pt" style:font-size-asian="10pt" style:font-name-complex="Arial" style:font-size-complex="10pt" style:font-weight-complex="bold"/>
    </style:style>
    <style:style style:name="T424_4" style:family="text">
      <style:text-properties fo:font-size="10pt" style:font-size-asian="10pt" style:font-name-complex="Arial" style:font-size-complex="10pt" style:font-weight-complex="bold"/>
    </style:style>
    <style:style style:name="T424_5" style:family="text">
      <style:text-properties fo:font-size="10pt" style:font-size-asian="10pt" style:font-name-complex="Arial" style:font-size-complex="10pt" style:font-weight-complex="bold"/>
    </style:style>
    <style:style style:name="T424_6" style:family="text">
      <style:text-properties fo:font-size="10pt" style:font-size-asian="10pt" style:font-name-complex="Arial" style:font-size-complex="10pt" style:font-weight-complex="bold"/>
    </style:style>
    <style:style style:name="P425" style:family="paragraph" style:parent-style-name="Normal">
      <style:paragraph-properties fo:text-align="justify" fo:margin-top="0.212cm" fo:margin-right="0.09cm"/>
      <style:text-properties fo:font-size="10pt" style:font-size-asian="10pt" style:font-name-complex="Arial" style:font-size-complex="10pt" fo:language="en" fo:country="ZA" style:font-weight-complex="bold"/>
    </style:style>
    <style:style style:name="T425_1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P426" style:family="paragraph" style:parent-style-name="Normal">
      <style:paragraph-properties fo:text-align="justify" fo:margin-top="0.212cm" fo:margin-right="0.09cm"/>
      <style:text-properties fo:font-size="10pt" style:font-size-asian="10pt" style:font-name-complex="Arial" style:font-size-complex="10pt" fo:language="en" fo:country="ZA" style:font-weight-complex="bold"/>
    </style:style>
    <style:style style:name="T426_1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P427" style:family="paragraph" style:parent-style-name="Normal">
      <style:paragraph-properties fo:text-align="justify" fo:margin-top="0.212cm" fo:margin-right="0.09cm"/>
      <style:text-properties fo:font-size="10pt" style:font-size-asian="10pt" style:font-name-complex="Arial" style:font-size-complex="10pt" fo:language="en" fo:country="ZA" style:font-weight-complex="bold"/>
    </style:style>
    <style:style style:name="T427_1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P428" style:family="paragraph" style:parent-style-name="Normal">
      <style:paragraph-properties fo:text-align="justify" fo:margin-top="0.212cm" fo:margin-right="0.09cm"/>
      <style:text-properties fo:font-size="10pt" style:font-size-asian="10pt" style:font-name-complex="Arial" style:font-size-complex="10pt" fo:language="en" fo:country="ZA" style:font-weight-complex="bold"/>
    </style:style>
    <style:style style:name="T428_1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P429" style:family="paragraph" style:parent-style-name="Normal">
      <style:paragraph-properties fo:text-align="justify" fo:margin-top="0.212cm" fo:margin-right="0.09cm"/>
      <style:text-properties fo:font-size="10pt" style:font-size-asian="10pt" style:font-name-complex="Arial" style:font-size-complex="10pt" fo:language="en" fo:country="ZA" style:font-weight-complex="bold"/>
    </style:style>
    <style:style style:name="T429_1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429_2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P430" style:family="paragraph" style:parent-style-name="Normal">
      <style:paragraph-properties fo:text-align="justify" fo:margin-top="0.212cm" fo:margin-left="0.041cm" fo:margin-right="0.09cm"/>
    </style:style>
    <style:style style:name="T430_1" style:family="text">
      <style:text-properties fo:font-size="10pt" style:font-size-asian="10pt" style:font-size-complex="10pt"/>
    </style:style>
    <style:style style:name="T430_2" style:family="text">
      <style:text-properties fo:font-size="10pt" style:font-size-asian="10pt" style:font-size-complex="10pt"/>
    </style:style>
    <style:style style:name="T430_3" style:family="text">
      <style:text-properties fo:font-size="10pt" style:font-size-asian="10pt" style:font-size-complex="10pt"/>
    </style:style>
    <style:style style:name="T430_4" style:family="text">
      <style:text-properties fo:font-size="10pt" style:font-size-asian="10pt" style:font-size-complex="10pt"/>
    </style:style>
    <style:style style:name="T430_5" style:family="text">
      <style:text-properties fo:font-size="10pt" style:font-size-asian="10pt" style:font-size-complex="10pt"/>
    </style:style>
    <style:style style:name="T430_6" style:family="text">
      <style:text-properties fo:font-size="10pt" style:font-size-asian="10pt" style:font-size-complex="10pt"/>
    </style:style>
    <style:style style:name="T430_7" style:family="text">
      <style:text-properties fo:font-size="10pt" style:font-size-asian="10pt" style:font-size-complex="10pt"/>
    </style:style>
    <style:style style:name="T430_8" style:family="text">
      <style:text-properties fo:font-size="10pt" style:font-size-asian="10pt" style:font-size-complex="10pt"/>
    </style:style>
    <style:style style:name="T430_9" style:family="text">
      <style:text-properties fo:font-size="10pt" style:font-size-asian="10pt" style:font-size-complex="10pt"/>
    </style:style>
    <style:style style:name="T430_10" style:family="text">
      <style:text-properties fo:font-size="10pt" style:font-size-asian="10pt" style:font-size-complex="10pt"/>
    </style:style>
    <style:style style:name="T430_11" style:family="text">
      <style:text-properties fo:font-size="10pt" style:font-size-asian="10pt" style:font-size-complex="10pt"/>
    </style:style>
    <style:style style:name="T430_12" style:family="text">
      <style:text-properties fo:font-size="10pt" style:font-size-asian="10pt" style:font-size-complex="10pt"/>
    </style:style>
    <style:style style:name="T430_13" style:family="text">
      <style:text-properties fo:font-size="10pt" style:font-size-asian="10pt" style:font-size-complex="10pt"/>
    </style:style>
    <style:style style:name="P431" style:family="paragraph" style:parent-style-name="Normal">
      <style:paragraph-properties fo:text-align="justify" fo:margin-top="0.212cm" fo:margin-left="0.041cm" fo:margin-right="0.09cm"/>
    </style:style>
    <style:style style:name="T431_1" style:family="text">
      <style:text-properties fo:font-size="10pt" style:font-size-asian="10pt" style:font-name-complex="Arial" style:font-size-complex="10pt" style:font-weight-complex="bold"/>
    </style:style>
    <style:style style:name="T431_2" style:family="text">
      <style:text-properties fo:font-size="10pt" style:font-size-asian="10pt" style:font-name-complex="Arial" style:font-size-complex="10pt" style:font-weight-complex="bold"/>
    </style:style>
    <style:style style:name="T431_3" style:family="text">
      <style:text-properties fo:font-size="10pt" style:font-size-asian="10pt" style:font-name-complex="Arial" style:font-size-complex="10pt" style:font-weight-complex="bold"/>
    </style:style>
    <style:style style:name="T431_4" style:family="text">
      <style:text-properties fo:font-size="10pt" style:font-size-asian="10pt" style:font-name-complex="Arial" style:font-size-complex="10pt" style:font-weight-complex="bold"/>
    </style:style>
    <style:style style:name="T431_5" style:family="text">
      <style:text-properties fo:font-size="10pt" style:font-size-asian="10pt" style:font-name-complex="Arial" style:font-size-complex="10pt" style:font-weight-complex="bold"/>
    </style:style>
    <style:style style:name="T431_6" style:family="text">
      <style:text-properties fo:font-size="10pt" style:font-size-asian="10pt" style:font-name-complex="Arial" style:font-size-complex="10pt" style:font-weight-complex="bold"/>
    </style:style>
    <style:style style:name="P432" style:family="paragraph" style:parent-style-name="Normal">
      <style:paragraph-properties fo:text-align="justify" fo:margin-top="0.212cm" fo:margin-left="0.041cm" fo:margin-right="0.09cm"/>
    </style:style>
    <style:style style:name="T432_1" style:family="text">
      <style:text-properties fo:font-size="10pt" style:font-size-asian="10pt" style:font-name-complex="Arial" style:font-size-complex="10pt" style:font-weight-complex="bold"/>
    </style:style>
    <style:style style:name="P433" style:family="paragraph" style:parent-style-name="Normal">
      <style:paragraph-properties fo:text-align="justify" fo:margin-top="0.212cm" fo:margin-left="0.041cm" fo:margin-right="0.09cm"/>
    </style:style>
    <style:style style:name="T433_1" style:family="text">
      <style:text-properties fo:font-size="10pt" style:font-size-asian="10pt" style:font-name-complex="Arial" style:font-size-complex="10pt" style:font-weight-complex="bold"/>
    </style:style>
    <style:style style:name="T433_2" style:family="text">
      <style:text-properties fo:font-size="10pt" style:font-size-asian="10pt" style:font-name-complex="Arial" style:font-size-complex="10pt" style:font-weight-complex="bold"/>
    </style:style>
    <style:style style:name="T433_3" style:family="text">
      <style:text-properties fo:font-size="10pt" style:font-size-asian="10pt" style:font-name-complex="Arial" style:font-size-complex="10pt" style:font-weight-complex="bold"/>
    </style:style>
    <style:style style:name="P434" style:family="paragraph" style:parent-style-name="Normal">
      <style:paragraph-properties fo:text-align="justify" fo:margin-top="0.212cm" fo:margin-left="0.041cm" fo:margin-right="0.09cm"/>
    </style:style>
    <style:style style:name="T434_1" style:family="text">
      <style:text-properties fo:font-size="10pt" style:font-size-asian="10pt" style:font-name-complex="Arial" style:font-size-complex="10pt" style:font-weight-complex="bold"/>
    </style:style>
    <style:style style:name="P435" style:family="paragraph" style:parent-style-name="Normal">
      <style:paragraph-properties fo:text-align="justify" fo:margin-top="0.212cm" fo:margin-left="0.041cm" fo:margin-right="0.09cm"/>
    </style:style>
    <style:style style:name="T435_1" style:family="text">
      <style:text-properties fo:font-size="10pt" style:font-size-asian="10pt" style:font-name-complex="Arial" style:font-size-complex="10pt" style:font-weight-complex="bold"/>
    </style:style>
    <style:style style:name="T435_2" style:family="text">
      <style:text-properties fo:font-size="10pt" style:font-size-asian="10pt" style:font-name-complex="Arial" style:font-size-complex="10pt" style:font-weight-complex="bold"/>
    </style:style>
    <style:style style:name="P436" style:family="paragraph" style:parent-style-name="Normal">
      <style:paragraph-properties fo:text-align="justify" fo:margin-top="0.212cm" fo:margin-left="0.041cm" fo:margin-right="0.09cm"/>
    </style:style>
    <style:style style:name="T436_1" style:family="text">
      <style:text-properties fo:font-size="10pt" style:font-size-asian="10pt" style:font-name-complex="Arial" style:font-size-complex="10pt" fo:font-weight="bold" style:font-weight-asian="bold"/>
    </style:style>
    <style:style style:name="T436_2" style:family="text">
      <style:text-properties fo:font-size="10pt" style:font-size-asian="10pt" style:font-name-complex="Arial" style:font-size-complex="10pt" fo:font-weight="bold" style:font-weight-asian="bold"/>
    </style:style>
    <style:style style:name="T436_3" style:family="text">
      <style:text-properties fo:font-size="10pt" style:font-size-asian="10pt" style:font-name-complex="Arial" style:font-size-complex="10pt" fo:font-weight="bold" style:font-weight-asian="bold"/>
    </style:style>
    <style:style style:name="T436_4" style:family="text">
      <style:text-properties fo:font-size="10pt" style:font-size-asian="10pt" style:font-name-complex="Arial" style:font-size-complex="10pt" fo:font-weight="bold" style:font-weight-asian="bold"/>
    </style:style>
    <style:style style:name="T436_5" style:family="text">
      <style:text-properties fo:font-size="10pt" style:font-size-asian="10pt" style:font-name-complex="Arial" style:font-size-complex="10pt" fo:font-weight="bold" style:font-weight-asian="bold"/>
    </style:style>
    <style:style style:name="T436_6" style:family="text">
      <style:text-properties fo:font-size="10pt" style:font-size-asian="10pt" style:font-name-complex="Arial" style:font-size-complex="10pt" fo:font-weight="bold" style:font-weight-asian="bold"/>
    </style:style>
    <style:style style:name="P437" style:family="paragraph" style:parent-style-name="Normal">
      <style:paragraph-properties fo:text-align="justify" fo:margin-top="0.212cm" fo:margin-right="0.09cm"/>
    </style:style>
    <style:style style:name="T437_1" style:family="text">
      <style:text-properties fo:font-size="10pt" style:font-size-asian="10pt" style:font-name-complex="Arial" style:font-size-complex="10pt" style:font-weight-complex="bold"/>
    </style:style>
    <style:style style:name="T437_2" style:family="text">
      <style:text-properties fo:font-size="10pt" style:font-size-asian="10pt" style:font-name-complex="Arial" style:font-size-complex="10pt" style:font-weight-complex="bold"/>
    </style:style>
    <style:style style:name="T437_3" style:family="text">
      <style:text-properties fo:font-size="10pt" style:font-size-asian="10pt" style:font-name-complex="Arial" style:font-size-complex="10pt" style:font-weight-complex="bold"/>
    </style:style>
    <style:style style:name="T437_4" style:family="text">
      <style:text-properties fo:font-size="10pt" style:font-size-asian="10pt" style:font-name-complex="Arial" style:font-size-complex="10pt" style:font-weight-complex="bold"/>
    </style:style>
    <style:style style:name="T437_5" style:family="text">
      <style:text-properties fo:font-size="10pt" style:font-size-asian="10pt" style:font-name-complex="Arial" style:font-size-complex="10pt" style:font-weight-complex="bold"/>
    </style:style>
    <style:style style:name="T437_6" style:family="text">
      <style:text-properties fo:font-size="10pt" style:font-size-asian="10pt" style:font-name-complex="Arial" style:font-size-complex="10pt" style:font-weight-complex="bold"/>
    </style:style>
    <style:style style:name="T437_7" style:family="text">
      <style:text-properties fo:font-size="10pt" style:font-size-asian="10pt" style:font-name-complex="Arial" style:font-size-complex="10pt" style:font-weight-complex="bold"/>
    </style:style>
    <style:style style:name="T437_8" style:family="text">
      <style:text-properties fo:font-size="10pt" style:font-size-asian="10pt" style:font-name-complex="Arial" style:font-size-complex="10pt" style:font-weight-complex="bold"/>
    </style:style>
    <style:style style:name="T437_9" style:family="text">
      <style:text-properties fo:font-size="10pt" style:font-size-asian="10pt" style:font-name-complex="Arial" style:font-size-complex="10pt" style:font-weight-complex="bold"/>
    </style:style>
    <style:style style:name="T437_10" style:family="text">
      <style:text-properties fo:font-size="10pt" style:font-size-asian="10pt" style:font-name-complex="Arial" style:font-size-complex="10pt" style:font-weight-complex="bold"/>
    </style:style>
    <style:style style:name="T437_11" style:family="text">
      <style:text-properties fo:font-size="10pt" style:font-size-asian="10pt" style:font-name-complex="Arial" style:font-size-complex="10pt" style:font-weight-complex="bold"/>
    </style:style>
    <style:style style:name="T437_12" style:family="text">
      <style:text-properties fo:font-size="10pt" style:font-size-asian="10pt" style:font-name-complex="Arial" style:font-size-complex="10pt" style:font-weight-complex="bold"/>
    </style:style>
    <style:style style:name="T437_13" style:family="text">
      <style:text-properties fo:font-size="10pt" style:font-size-asian="10pt" style:font-name-complex="Arial" style:font-size-complex="10pt" style:font-weight-complex="bold"/>
    </style:style>
    <style:style style:name="P438" style:family="paragraph" style:parent-style-name="Normal">
      <style:paragraph-properties fo:text-align="justify" fo:margin-top="0.212cm" fo:margin-right="0.09cm"/>
    </style:style>
    <style:style style:name="T438_1" style:family="text">
      <style:text-properties fo:font-size="10pt" style:font-size-asian="10pt" style:font-name-complex="Arial" style:font-size-complex="10pt" style:font-weight-complex="bold"/>
    </style:style>
    <style:style style:name="T438_2" style:family="text">
      <style:text-properties fo:font-size="10pt" style:font-size-asian="10pt" style:font-name-complex="Arial" style:font-size-complex="10pt" style:font-weight-complex="bold"/>
    </style:style>
    <style:style style:name="T438_3" style:family="text">
      <style:text-properties fo:font-size="10pt" style:font-size-asian="10pt" style:font-name-complex="Arial" style:font-size-complex="10pt" style:font-weight-complex="bold"/>
    </style:style>
    <style:style style:name="T438_4" style:family="text">
      <style:text-properties fo:font-size="10pt" style:font-size-asian="10pt" style:font-name-complex="Arial" style:font-size-complex="10pt" style:font-weight-complex="bold"/>
    </style:style>
    <style:style style:name="T438_5" style:family="text">
      <style:text-properties fo:font-size="10pt" style:font-size-asian="10pt" style:font-name-complex="Arial" style:font-size-complex="10pt" style:font-weight-complex="bold"/>
    </style:style>
    <style:style style:name="T438_6" style:family="text">
      <style:text-properties fo:font-size="10pt" style:font-size-asian="10pt" style:font-name-complex="Arial" style:font-size-complex="10pt" style:font-weight-complex="bold"/>
    </style:style>
    <style:style style:name="T438_7" style:family="text">
      <style:text-properties fo:font-size="10pt" style:font-size-asian="10pt" style:font-name-complex="Arial" style:font-size-complex="10pt" style:font-weight-complex="bold"/>
    </style:style>
    <style:style style:name="T438_8" style:family="text">
      <style:text-properties fo:font-size="10pt" style:font-size-asian="10pt" style:font-name-complex="Arial" style:font-size-complex="10pt" style:font-weight-complex="bold"/>
    </style:style>
    <style:style style:name="T438_9" style:family="text">
      <style:text-properties fo:font-size="10pt" style:font-size-asian="10pt" style:font-name-complex="Arial" style:font-size-complex="10pt" style:font-weight-complex="bold"/>
    </style:style>
    <style:style style:name="T438_10" style:family="text">
      <style:text-properties fo:font-size="10pt" style:font-size-asian="10pt" style:font-name-complex="Arial" style:font-size-complex="10pt" style:font-weight-complex="bold"/>
    </style:style>
    <style:style style:name="T438_11" style:family="text">
      <style:text-properties fo:font-size="10pt" style:font-size-asian="10pt" style:font-name-complex="Arial" style:font-size-complex="10pt" style:font-weight-complex="bold"/>
    </style:style>
    <style:style style:name="T438_12" style:family="text">
      <style:text-properties fo:font-size="10pt" style:font-size-asian="10pt" style:font-name-complex="Arial" style:font-size-complex="10pt" style:font-weight-complex="bold"/>
    </style:style>
    <style:style style:name="T438_13" style:family="text">
      <style:text-properties fo:font-size="10pt" style:font-size-asian="10pt" style:font-name-complex="Arial" style:font-size-complex="10pt" style:font-weight-complex="bold"/>
    </style:style>
    <style:style style:name="T438_14" style:family="text">
      <style:text-properties fo:font-size="10pt" style:font-size-asian="10pt" style:font-name-complex="Arial" style:font-size-complex="10pt" style:font-weight-complex="bold"/>
    </style:style>
    <style:style style:name="T438_15" style:family="text">
      <style:text-properties fo:font-size="10pt" style:font-size-asian="10pt" style:font-name-complex="Arial" style:font-size-complex="10pt" style:font-weight-complex="bold"/>
    </style:style>
    <style:style style:name="T438_16" style:family="text">
      <style:text-properties fo:font-size="10pt" style:font-size-asian="10pt" style:font-name-complex="Arial" style:font-size-complex="10pt" style:font-weight-complex="bold"/>
    </style:style>
    <style:style style:name="T438_17" style:family="text">
      <style:text-properties fo:font-size="10pt" style:font-size-asian="10pt" style:font-name-complex="Arial" style:font-size-complex="10pt" style:font-weight-complex="bold"/>
    </style:style>
    <style:style style:name="T438_18" style:family="text">
      <style:text-properties fo:font-size="10pt" style:font-size-asian="10pt" style:font-name-complex="Arial" style:font-size-complex="10pt" style:font-weight-complex="bold"/>
    </style:style>
    <style:style style:name="T438_19" style:family="text">
      <style:text-properties fo:font-size="10pt" style:font-size-asian="10pt" style:font-name-complex="Arial" style:font-size-complex="10pt" style:font-weight-complex="bold"/>
    </style:style>
    <style:style style:name="T438_20" style:family="text">
      <style:text-properties fo:font-size="10pt" style:font-size-asian="10pt" style:font-name-complex="Arial" style:font-size-complex="10pt" style:font-weight-complex="bold"/>
    </style:style>
    <style:style style:name="T438_21" style:family="text">
      <style:text-properties fo:font-size="10pt" style:font-size-asian="10pt" style:font-name-complex="Arial" style:font-size-complex="10pt" style:font-weight-complex="bold"/>
    </style:style>
    <style:style style:name="T438_22" style:family="text">
      <style:text-properties fo:font-size="10pt" style:font-size-asian="10pt" style:font-name-complex="Arial" style:font-size-complex="10pt" style:font-weight-complex="bold"/>
    </style:style>
    <style:style style:name="T438_23" style:family="text">
      <style:text-properties fo:font-size="10pt" style:font-size-asian="10pt" style:font-name-complex="Arial" style:font-size-complex="10pt" style:font-weight-complex="bold"/>
    </style:style>
    <style:style style:name="T438_24" style:family="text">
      <style:text-properties fo:font-size="10pt" style:font-size-asian="10pt" style:font-name-complex="Arial" style:font-size-complex="10pt" style:font-weight-complex="bold"/>
    </style:style>
    <style:style style:name="T438_25" style:family="text">
      <style:text-properties fo:font-size="10pt" style:font-size-asian="10pt" style:font-name-complex="Arial" style:font-size-complex="10pt" style:font-weight-complex="bold"/>
    </style:style>
    <style:style style:name="T438_26" style:family="text">
      <style:text-properties fo:font-size="10pt" style:font-size-asian="10pt" style:font-name-complex="Arial" style:font-size-complex="10pt" style:font-weight-complex="bold"/>
    </style:style>
    <style:style style:name="T438_27" style:family="text">
      <style:text-properties fo:font-size="10pt" style:font-size-asian="10pt" style:font-name-complex="Arial" style:font-size-complex="10pt" style:font-weight-complex="bold"/>
    </style:style>
    <style:style style:name="P439" style:family="paragraph" style:parent-style-name="Normal">
      <style:paragraph-properties fo:text-align="justify" fo:margin-top="0.212cm" fo:margin-right="0.09cm"/>
    </style:style>
    <style:style style:name="T439_1" style:family="text">
      <style:text-properties fo:font-size="10pt" style:font-size-asian="10pt" style:font-name-complex="Arial" style:font-size-complex="10pt" style:font-weight-complex="bold"/>
    </style:style>
    <style:style style:name="P440" style:family="paragraph" style:parent-style-name="Normal">
      <style:paragraph-properties fo:text-align="justify" fo:margin-top="0.212cm" fo:margin-right="0.09cm"/>
    </style:style>
    <style:style style:name="T440_1" style:family="text">
      <style:text-properties fo:font-size="10pt" style:font-size-asian="10pt" style:font-name-complex="Arial" style:font-size-complex="10pt" style:font-weight-complex="bold"/>
    </style:style>
    <style:style style:name="T440_2" style:family="text">
      <style:text-properties style:font-name="Cambria Math" fo:font-size="10pt" style:font-size-asian="10pt" style:font-name-complex="Cambria Math" style:font-size-complex="10pt" style:font-weight-complex="bold"/>
    </style:style>
    <style:style style:name="T440_3" style:family="text">
      <style:text-properties fo:font-size="10pt" style:font-size-asian="10pt" style:font-name-complex="Arial" style:font-size-complex="10pt" style:font-weight-complex="bold"/>
    </style:style>
    <style:style style:name="P441" style:family="paragraph" style:parent-style-name="Normal">
      <style:paragraph-properties fo:text-align="justify" fo:margin-top="0.212cm" fo:margin-right="0.09cm"/>
    </style:style>
    <style:style style:name="T441_1" style:family="text">
      <style:text-properties fo:font-size="10pt" style:font-size-asian="10pt" style:font-name-complex="Arial" style:font-size-complex="10pt" style:font-weight-complex="bold"/>
    </style:style>
    <style:style style:name="T441_2" style:family="text">
      <style:text-properties fo:font-size="10pt" style:font-size-asian="10pt" style:font-name-complex="Arial" style:font-size-complex="10pt" style:font-weight-complex="bold"/>
    </style:style>
    <style:style style:name="T441_3" style:family="text">
      <style:text-properties fo:font-size="10pt" style:font-size-asian="10pt" style:font-name-complex="Arial" style:font-size-complex="10pt" style:font-weight-complex="bold"/>
    </style:style>
    <style:style style:name="P442" style:family="paragraph" style:parent-style-name="Normal">
      <style:paragraph-properties fo:text-align="justify" fo:margin-top="0.212cm" fo:margin-right="0.09cm"/>
      <style:text-properties fo:font-size="10pt" style:font-size-asian="10pt" style:font-name-complex="Arial" style:font-size-complex="10pt" style:font-weight-complex="bold"/>
    </style:style>
    <style:style style:name="P443" style:family="paragraph" style:parent-style-name="Normal">
      <style:paragraph-properties fo:text-align="justify" fo:margin-top="0.212cm" fo:margin-left="0.041cm" fo:margin-right="0.09cm"/>
    </style:style>
    <style:style style:name="T443_1" style:family="text">
      <style:text-properties fo:font-size="10pt" style:font-size-asian="10pt" style:font-name-complex="Arial" style:font-size-complex="10pt" fo:font-weight="bold" style:font-weight-asian="bold"/>
    </style:style>
    <style:style style:name="P444" style:family="paragraph" style:parent-style-name="Normal">
      <style:paragraph-properties fo:text-align="justify" fo:margin-top="0.212cm" fo:margin-left="0.041cm" fo:margin-right="0.09cm"/>
    </style:style>
    <style:style style:name="T444_1" style:family="text">
      <style:text-properties style:font-style-complex="italic" fo:font-size="10pt" style:font-size-asian="10pt" style:font-name-complex="Arial" style:font-size-complex="10pt" fo:language="en" fo:country="ZA" style:font-weight-complex="bold"/>
    </style:style>
    <style:style style:name="T444_2" style:family="text">
      <style:text-properties style:font-style-complex="italic" fo:font-size="10pt" style:font-size-asian="10pt" style:font-name-complex="Arial" style:font-size-complex="10pt" fo:language="en" fo:country="ZA" style:font-weight-complex="bold"/>
    </style:style>
    <style:style style:name="T444_3" style:family="text">
      <style:text-properties style:font-style-complex="italic" fo:font-size="10pt" style:font-size-asian="10pt" style:font-name-complex="Arial" style:font-size-complex="10pt" fo:language="en" fo:country="ZA" style:font-weight-complex="bold"/>
    </style:style>
    <style:style style:name="P445" style:family="paragraph" style:parent-style-name="Normal">
      <style:paragraph-properties fo:text-align="justify" fo:margin-top="0.212cm" fo:margin-left="0.041cm" fo:margin-right="0.09cm"/>
    </style:style>
    <style:style style:name="T445_1" style:family="text">
      <style:text-properties style:font-style-complex="italic" fo:font-size="10pt" style:font-size-asian="10pt" style:font-name-complex="Arial" style:font-size-complex="10pt" fo:language="en" fo:country="ZA" style:font-weight-complex="bold"/>
    </style:style>
    <style:style style:name="P446" style:family="paragraph" style:parent-style-name="Normal">
      <style:paragraph-properties fo:text-align="justify" fo:margin-top="0.212cm" fo:margin-right="0.09cm"/>
    </style:style>
    <style:style style:name="T446_1" style:family="text">
      <style:text-properties style:font-style-complex="italic" fo:font-size="10pt" style:font-size-asian="10pt" style:font-name-complex="Arial" style:font-size-complex="10pt" fo:language="en" fo:country="ZA" style:font-weight-complex="bold"/>
    </style:style>
    <style:style style:name="P447" style:family="paragraph" style:parent-style-name="Normal">
      <style:paragraph-properties fo:text-align="justify" fo:margin-top="0.212cm" fo:margin-left="0.041cm" fo:margin-right="0.09cm"/>
    </style:style>
    <style:style style:name="T447_1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447_2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447_3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447_4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447_5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447_6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447_7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447_8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447_9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447_10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P448" style:family="paragraph" style:parent-style-name="Normal">
      <style:paragraph-properties fo:text-align="justify" fo:margin-top="0.212cm" fo:margin-right="0.09cm"/>
      <style:text-properties style:font-style-complex="italic" fo:font-size="10pt" style:font-size-asian="10pt" style:font-name-complex="Arial" style:font-size-complex="10pt" fo:language="en" fo:country="ZA" style:font-weight-complex="bold"/>
    </style:style>
    <style:style style:name="T448_1" style:family="text">
      <style:text-properties style:font-style-complex="italic" fo:font-size="10pt" style:font-size-asian="10pt" style:font-name-complex="Arial" style:font-size-complex="10pt" fo:language="en" fo:country="ZA" style:font-weight-complex="bold"/>
    </style:style>
    <style:style style:name="P449" style:family="paragraph" style:parent-style-name="Normal">
      <style:paragraph-properties fo:text-align="justify" fo:margin-top="0.212cm" fo:margin-right="0.09cm"/>
      <style:text-properties style:font-style-complex="italic" fo:font-size="10pt" style:font-size-asian="10pt" style:font-name-complex="Arial" style:font-size-complex="10pt" fo:language="en" fo:country="ZA" style:font-weight-complex="bold"/>
    </style:style>
    <style:style style:name="T449_1" style:family="text">
      <style:text-properties style:font-style-complex="italic" fo:font-size="10pt" style:font-size-asian="10pt" style:font-name-complex="Arial" style:font-size-complex="10pt" fo:language="en" fo:country="ZA" style:font-weight-complex="bold"/>
    </style:style>
    <style:style style:name="P450" style:family="paragraph" style:parent-style-name="Normal">
      <style:paragraph-properties fo:text-align="justify" fo:margin-top="0.212cm" fo:margin-right="0.09cm"/>
      <style:text-properties style:font-style-complex="italic" fo:font-size="10pt" style:font-size-asian="10pt" style:font-name-complex="Arial" style:font-size-complex="10pt" fo:language="en" fo:country="ZA" style:font-weight-complex="bold"/>
    </style:style>
    <style:style style:name="T450_1" style:family="text">
      <style:text-properties style:font-style-complex="italic" fo:font-size="10pt" style:font-size-asian="10pt" style:font-name-complex="Arial" style:font-size-complex="10pt" fo:language="en" fo:country="ZA" style:font-weight-complex="bold"/>
    </style:style>
    <style:style style:name="P451" style:family="paragraph" style:parent-style-name="Normal">
      <style:paragraph-properties fo:text-align="justify" fo:margin-top="0.212cm" fo:margin-right="0.09cm"/>
      <style:text-properties style:font-style-complex="italic" fo:font-size="10pt" style:font-size-asian="10pt" style:font-name-complex="Arial" style:font-size-complex="10pt" fo:language="en" fo:country="ZA" style:font-weight-complex="bold"/>
    </style:style>
    <style:style style:name="T451_1" style:family="text">
      <style:text-properties style:font-style-complex="italic" fo:font-size="10pt" style:font-size-asian="10pt" style:font-name-complex="Arial" style:font-size-complex="10pt" fo:language="en" fo:country="ZA" style:font-weight-complex="bold"/>
    </style:style>
    <style:style style:name="T451_2" style:family="text">
      <style:text-properties style:font-style-complex="italic" fo:font-size="10pt" style:font-size-asian="10pt" style:font-name-complex="Arial" style:font-size-complex="10pt" fo:language="en" fo:country="ZA" style:font-weight-complex="bold"/>
    </style:style>
    <style:style style:name="T451_3" style:family="text">
      <style:text-properties style:font-style-complex="italic" fo:font-size="10pt" style:font-size-asian="10pt" style:font-name-complex="Arial" style:font-size-complex="10pt" fo:language="en" fo:country="ZA" style:font-weight-complex="bold"/>
    </style:style>
    <style:style style:name="P452" style:family="paragraph" style:parent-style-name="Normal">
      <style:paragraph-properties fo:text-align="justify" fo:margin-top="0.212cm" fo:margin-right="0.09cm"/>
    </style:style>
    <style:style style:name="T452_1" style:family="text">
      <style:text-properties style:font-style-complex="italic" fo:font-size="10pt" style:font-size-asian="10pt" style:font-name-complex="Arial" style:font-size-complex="10pt" style:font-weight-complex="bold"/>
    </style:style>
    <style:style style:name="T452_2" style:family="text">
      <style:text-properties style:font-style-complex="italic" fo:font-size="10pt" style:font-size-asian="10pt" style:font-name-complex="Arial" style:font-size-complex="10pt" style:font-weight-complex="bold"/>
    </style:style>
    <style:style style:name="T452_3" style:family="text">
      <style:text-properties style:font-style-complex="italic" fo:font-size="10pt" style:font-size-asian="10pt" style:font-name-complex="Arial" style:font-size-complex="10pt" style:font-weight-complex="bold"/>
    </style:style>
    <style:style style:name="P453" style:family="paragraph" style:parent-style-name="Normal">
      <style:paragraph-properties fo:text-align="justify" fo:margin-top="0.212cm" fo:margin-right="0.09cm"/>
    </style:style>
    <style:style style:name="T453_1" style:family="text">
      <style:text-properties style:font-style-complex="italic" fo:font-size="10pt" style:font-size-asian="10pt" style:font-name-complex="Arial" style:font-size-complex="10pt" style:font-weight-complex="bold"/>
    </style:style>
    <style:style style:name="T453_2" style:family="text">
      <style:text-properties style:font-style-complex="italic" fo:font-size="10pt" style:font-size-asian="10pt" style:font-name-complex="Arial" style:font-size-complex="10pt" style:font-weight-complex="bold"/>
    </style:style>
    <style:style style:name="P454" style:family="paragraph" style:parent-style-name="Normal">
      <style:paragraph-properties fo:text-align="justify" fo:margin-top="0.212cm" fo:margin-right="0.09cm"/>
      <style:text-properties style:font-style-complex="italic" fo:font-size="10pt" style:font-size-asian="10pt" style:font-name-complex="Arial" style:font-size-complex="10pt" fo:language="en" fo:country="ZA" style:font-weight-complex="bold"/>
    </style:style>
    <style:style style:name="P455" style:family="paragraph" style:parent-style-name="Normal">
      <style:paragraph-properties fo:text-align="justify" fo:margin-top="0.212cm" fo:margin-bottom="0.212cm" fo:margin-right="0.09cm"/>
      <style:text-properties style:font-style-complex="italic" fo:font-size="10pt" style:font-size-asian="10pt" style:font-name-complex="Arial" style:font-size-complex="10pt" fo:language="en" fo:country="ZA" style:font-weight-complex="bold"/>
    </style:style>
    <style:style style:name="P456" style:family="paragraph" style:parent-style-name="Normal">
      <style:text-properties fo:font-size="10pt" style:font-size-asian="10pt"/>
    </style:style>
    <style:style style:name="P457" style:family="paragraph" style:parent-style-name="Heading_20_2">
      <style:paragraph-properties fo:background-color="#dbe5f1" fo:padding-top="0.035cm" fo:border-top="#000000 0.018cm solid" fo:margin-top="0cm" fo:padding-bottom="0.035cm" fo:border-bottom="#000000 0.018cm solid" fo:margin-bottom="0cm" fo:padding-left="0.141cm" fo:border-left="#000000 0.018cm solid" fo:padding-right="0.141cm" fo:border-right="#000000 0.018cm solid">
        <style:tab-stops>
          <style:tab-stop style:type="left" style:leader-style="none" style:position="0.751cm"/>
        </style:tab-stops>
      </style:paragraph-properties>
    </style:style>
    <style:style style:name="T457_1" style:family="text">
      <style:text-properties fo:font-style="normal" style:font-style-asian="normal"/>
    </style:style>
    <style:style style:name="T457_2" style:family="text">
      <style:text-properties fo:font-style="normal" style:font-style-asian="normal"/>
    </style:style>
    <style:style style:name="T457_3" style:family="text">
      <style:text-properties fo:font-style="normal" style:font-style-asian="normal"/>
    </style:style>
    <style:style style:name="T457_4" style:family="text">
      <style:text-properties fo:font-style="normal" style:font-style-asian="normal"/>
    </style:style>
    <style:style style:name="T457_5" style:family="text">
      <style:text-properties fo:font-style="normal" style:font-style-asian="normal"/>
    </style:style>
    <style:style style:name="T457_6" style:family="text">
      <style:text-properties fo:font-style="normal" style:font-style-asian="normal"/>
    </style:style>
    <style:style style:name="T457_7" style:family="text">
      <style:text-properties fo:font-style="normal" style:font-style-asian="normal"/>
    </style:style>
    <style:style style:name="P458" style:family="paragraph" style:parent-style-name="Normal">
      <style:text-properties fo:font-style="italic" style:font-style-asian="italic" style:font-name-complex="Arial" fo:font-weight="bold" style:font-weight-asian="bold"/>
    </style:style>
    <style:style style:name="Table7" style:family="table">
      <style:table-properties table:align="left" style:width="18.304cm" fo:margin-left="0.19cm"/>
    </style:style>
    <style:style style:name="Column23" style:family="table-column">
      <style:table-column-properties style:column-width="4.115cm"/>
    </style:style>
    <style:style style:name="Column24" style:family="table-column">
      <style:table-column-properties style:column-width="1.483cm"/>
    </style:style>
    <style:style style:name="Column25" style:family="table-column">
      <style:table-column-properties style:column-width="4.059cm"/>
    </style:style>
    <style:style style:name="Column26" style:family="table-column">
      <style:table-column-properties style:column-width="2.395cm"/>
    </style:style>
    <style:style style:name="Column27" style:family="table-column">
      <style:table-column-properties style:column-width="2.2cm"/>
    </style:style>
    <style:style style:name="Column28" style:family="table-column">
      <style:table-column-properties style:column-width="3.937cm"/>
    </style:style>
    <style:style style:name="Column29" style:family="table-column">
      <style:table-column-properties style:column-width="0.115cm"/>
    </style:style>
    <style:style style:name="Row94" style:family="table-row">
      <style:table-row-properties style:min-row-height="0.714cm"/>
    </style:style>
    <style:style style:name="Cell217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9" style:family="paragraph" style:parent-style-name="Normal"/>
    <style:style style:name="T45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218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0" style:family="paragraph" style:parent-style-name="Normal"/>
    <style:style style:name="T460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60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95" style:family="table-row">
      <style:table-row-properties style:min-row-height="0.587cm"/>
    </style:style>
    <style:style style:name="Cell219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1" style:family="paragraph" style:parent-style-name="Normal"/>
    <style:style style:name="T46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2" style:family="paragraph" style:parent-style-name="Normal"/>
    <style:style style:name="T46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96" style:family="table-row">
      <style:table-row-properties style:min-row-height="0.873cm"/>
    </style:style>
    <style:style style:name="Cell221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3" style:family="paragraph" style:parent-style-name="Normal"/>
    <style:style style:name="T46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2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4" style:family="paragraph" style:parent-style-name="Normal"/>
    <style:style style:name="T46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223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5" style:family="paragraph" style:parent-style-name="Normal"/>
    <style:style style:name="T46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2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6" style:family="paragraph" style:parent-style-name="Normal"/>
    <style:style style:name="T466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style:font-weight-complex="bold"/>
    </style:style>
    <style:style style:name="T466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style:font-weight-complex="bold"/>
    </style:style>
    <style:style style:name="Row97" style:family="table-row">
      <style:table-row-properties style:min-row-height="0.217cm"/>
    </style:style>
    <style:style style:name="Cell225" style:family="table-cell">
      <style:table-cell-properties fo:background-color="#ffffff" style:vertical-align="top" fo:border-top="#000000 0.018cm solid" fo:border-bottom="#000000 0.018cm solid" fo:padding-left="0.19cm" fo:padding-right="0.19cm" fo:wrap-option="wrap"/>
    </style:style>
    <style:style style:name="P467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468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Row98" style:family="table-row">
      <style:table-row-properties style:min-row-height="0.556cm"/>
    </style:style>
    <style:style style:name="Cell226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9" style:family="paragraph" style:parent-style-name="Normal"/>
    <style:style style:name="T46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227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0" style:family="paragraph" style:parent-style-name="Normal"/>
    <style:style style:name="T47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228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1" style:family="paragraph" style:parent-style-name="Normal"/>
    <style:style style:name="T47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471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Row99" style:family="table-row">
      <style:table-row-properties style:min-row-height="0.106cm"/>
    </style:style>
    <style:style style:name="Cell229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2" style:family="paragraph" style:parent-style-name="Normal">
      <style:paragraph-properties fo:line-height="108%"/>
    </style:style>
    <style:style style:name="T472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Cell230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3" style:family="paragraph" style:parent-style-name="Normal">
      <style:text-properties fo:color="#000000" style:font-name="Arial" fo:font-size="9pt" style:font-size-asian="9pt" style:font-name-complex="Arial" style:font-size-complex="9pt" fo:language="en" fo:language-asian="en" fo:language-complex="ar" fo:country="US" fo:country-asian="US" fo:country-complex="SA"/>
    </style:style>
    <style:style style:name="Cell231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4" style:family="paragraph" style:parent-style-name="Normal">
      <style:paragraph-properties fo:line-height="108%" fo:margin-top="0.106cm" fo:margin-bottom="0.106cm"/>
      <style:text-properties fo:color="#00b0f0"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 style:letter-kerning="true"/>
    </style:style>
    <style:style style:name="Row100" style:family="table-row">
      <style:table-row-properties style:min-row-height="0.106cm"/>
    </style:style>
    <style:style style:name="Cell232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5" style:family="paragraph" style:parent-style-name="Normal">
      <style:paragraph-properties fo:line-height="108%"/>
    </style:style>
    <style:style style:name="T475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P476" style:family="paragraph" style:parent-style-name="Normal"/>
    <style:style style:name="T476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476_2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476_3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Cell233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7" style:family="paragraph" style:parent-style-name="Normal"/>
    <style:style style:name="T477_1" style:family="text">
      <style:text-properties fo:color="#000000" style:font-name="Arial" fo:font-size="9pt" style:font-size-asian="9pt" style:font-name-complex="Arial" style:font-size-complex="9pt" fo:language="en" fo:language-asian="en" fo:language-complex="ar" fo:country="US" fo:country-asian="US" fo:country-complex="SA"/>
    </style:style>
    <style:style style:name="P478" style:family="paragraph" style:parent-style-name="Normal">
      <style:text-properties style:font-name="Arial" fo:font-size="9pt" style:font-size-asian="9pt" style:font-name-complex="Arial" style:font-size-complex="9pt" fo:language="en" fo:language-asian="en" fo:language-complex="ar" fo:country="US" fo:country-asian="US" fo:country-complex="SA" style:font-weight-complex="bold"/>
    </style:style>
    <style:style style:name="Cell234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9" style:family="paragraph" style:parent-style-name="Normal">
      <style:paragraph-properties fo:line-height="108%" fo:margin-top="0.106cm"/>
    </style:style>
    <style:style style:name="T479_1" style:family="text">
      <style:text-properties fo:color="#00b0f0"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 style:letter-kerning="true"/>
    </style:style>
    <style:style style:name="T479_2" style:family="text">
      <style:text-properties fo:color="#00b0f0"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P480" style:family="paragraph" style:parent-style-name="Normal">
      <style:paragraph-properties fo:margin-top="0.106cm" fo:margin-left="0.037cm" fo:margin-right="0.092cm"/>
    </style:style>
    <style:style style:name="T480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P481" style:family="paragraph" style:parent-style-name="Normal">
      <style:paragraph-properties fo:margin-top="0.106cm" fo:margin-left="0.037cm" fo:margin-right="0.092cm"/>
    </style:style>
    <style:style style:name="T481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P482" style:family="paragraph" style:parent-style-name="Normal">
      <style:paragraph-properties fo:margin-top="0.106cm" fo:margin-left="0.037cm" fo:margin-right="0.092cm"/>
    </style:style>
    <style:style style:name="T482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P483" style:family="paragraph" style:parent-style-name="Normal">
      <style:paragraph-properties fo:margin-top="0.106cm" fo:margin-bottom="0.106cm" fo:margin-left="0.037cm" fo:margin-right="0.092cm"/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style:font-weight-complex="bold"/>
    </style:style>
    <style:style style:name="Row101" style:family="table-row">
      <style:table-row-properties style:min-row-height="0.106cm"/>
    </style:style>
    <style:style style:name="Cell235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4" style:family="paragraph" style:parent-style-name="Normal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style:font-weight-complex="bold"/>
    </style:style>
    <style:style style:name="Cell236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5" style:family="paragraph" style:parent-style-name="Normal"/>
    <style:style style:name="T485_1" style:family="text">
      <style:text-properties style:font-name="Arial" fo:font-size="9pt" style:font-size-asian="9pt" style:font-name-complex="Arial" style:font-size-complex="9pt" fo:language="en" fo:language-asian="en" fo:language-complex="ar" fo:country="US" fo:country-asian="US" fo:country-complex="SA"/>
    </style:style>
    <style:style style:name="Cell237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6" style:family="paragraph" style:parent-style-name="Normal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style:font-weight-complex="bold"/>
    </style:style>
    <style:style style:name="Row102" style:family="table-row">
      <style:table-row-properties style:min-row-height="5.23cm"/>
    </style:style>
    <style:style style:name="Cell238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7" style:family="paragraph" style:parent-style-name="Normal">
      <style:paragraph-properties fo:line-height="108%"/>
    </style:style>
    <style:style style:name="T487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P488" style:family="paragraph" style:parent-style-name="Normal"/>
    <style:style style:name="T488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Cell239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9" style:family="paragraph" style:parent-style-name="Normal">
      <style:text-properties fo:color="#000000" style:font-name="Arial" fo:font-size="9pt" style:font-size-asian="9pt" style:font-name-complex="Arial" style:font-size-complex="9pt" fo:language="en" fo:language-asian="en" fo:language-complex="ar" fo:country="US" fo:country-asian="US" fo:country-complex="SA" fo:font-weight="bold" style:font-weight-asian="bold" style:font-weight-complex="bold" style:letter-kerning="true"/>
    </style:style>
    <style:style style:name="P490" style:family="paragraph" style:parent-style-name="Normal">
      <style:text-properties fo:color="#000000" style:font-name="Arial" fo:font-size="9pt" style:font-size-asian="9pt" style:font-name-complex="Arial" style:font-size-complex="9pt" fo:language="en" fo:language-asian="en" fo:language-complex="ar" fo:country="US" fo:country-asian="US" fo:country-complex="SA" fo:font-weight="bold" style:font-weight-asian="bold" style:font-weight-complex="bold" style:letter-kerning="true"/>
    </style:style>
    <style:style style:name="P491" style:family="paragraph" style:parent-style-name="Normal">
      <style:text-properties fo:color="#000000" style:font-name="Arial" fo:font-size="9pt" style:font-size-asian="9pt" style:font-name-complex="Arial" style:font-size-complex="9pt" fo:language="en" fo:language-asian="en" fo:language-complex="ar" fo:country="US" fo:country-asian="US" fo:country-complex="SA" fo:font-weight="bold" style:font-weight-asian="bold" style:font-weight-complex="bold" style:letter-kerning="true"/>
    </style:style>
    <style:style style:name="P492" style:family="paragraph" style:parent-style-name="Normal"/>
    <style:style style:name="T492_1" style:family="text">
      <style:text-properties fo:color="#000000" style:font-name="Arial" fo:font-size="9pt" style:font-size-asian="9pt" style:font-name-complex="Arial" style:font-size-complex="9pt" fo:language="en" fo:language-asian="en" fo:language-complex="ar" fo:country="US" fo:country-asian="US" fo:country-complex="SA" fo:font-weight="bold" style:font-weight-asian="bold" style:font-weight-complex="bold" style:letter-kerning="true"/>
    </style:style>
    <style:style style:name="T492_2" style:family="text">
      <style:text-properties fo:color="#000000" style:font-name="Arial" fo:font-size="9pt" style:font-size-asian="9pt" style:font-name-complex="Arial" style:font-size-complex="9pt" fo:language="en" fo:language-asian="en" fo:language-complex="ar" fo:country="US" fo:country-asian="US" fo:country-complex="SA" style:letter-kerning="true"/>
    </style:style>
    <style:style style:name="T492_3" style:family="text">
      <style:text-properties fo:color="#000000" style:font-name="Arial" fo:font-size="9pt" style:font-size-asian="9pt" style:font-name-complex="Arial" style:font-size-complex="9pt" fo:language="en" fo:language-asian="en" fo:language-complex="ar" fo:country="US" fo:country-asian="US" fo:country-complex="SA" style:letter-kerning="true"/>
    </style:style>
    <style:style style:name="P493" style:family="paragraph" style:parent-style-name="Normal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style:font-weight-complex="bold"/>
    </style:style>
    <style:style style:name="P494" style:family="paragraph" style:parent-style-name="Normal"/>
    <style:style style:name="T494_1" style:family="text">
      <style:text-properties fo:color="#000000" style:font-name="Arial" fo:font-size="9pt" style:font-size-asian="9pt" style:font-name-complex="Arial" style:font-size-complex="9pt" fo:language="en" fo:language-asian="en" fo:language-complex="ar" fo:country="US" fo:country-asian="US" fo:country-complex="SA" fo:font-weight="bold" style:font-weight-asian="bold" style:font-weight-complex="bold" style:letter-kerning="true"/>
    </style:style>
    <style:style style:name="T494_2" style:family="text">
      <style:text-properties fo:color="#000000" style:font-name="Arial" fo:font-size="9pt" style:font-size-asian="9pt" style:font-name-complex="Arial" style:font-size-complex="9pt" fo:language="en" fo:language-asian="en" fo:language-complex="ar" fo:country="US" fo:country-asian="US" fo:country-complex="SA" style:letter-kerning="true"/>
    </style:style>
    <style:style style:name="Cell240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5" style:family="paragraph" style:parent-style-name="Normal">
      <style:paragraph-properties fo:line-height="108%" fo:margin-top="0.106cm" fo:margin-left="0.041cm" fo:margin-right="0.09cm"/>
    </style:style>
    <style:style style:name="T495_1" style:family="text">
      <style:text-properties fo:color="#00b0f0"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P496" style:family="paragraph" style:parent-style-name="Normal">
      <style:paragraph-properties fo:text-indent="-1.27cm" fo:line-height="108%" fo:margin-top="0.106cm" fo:margin-left="1.27cm" fo:margin-right="0.092cm"/>
      <style:text-properties fo:background-color="#ffff00" fo:color="#c00000" style:font-name="Arial" fo:font-size="9pt" style:font-name-asian="Aptos" style:font-size-asian="9pt" style:font-name-complex="Arial" style:font-size-complex="9pt" fo:language="en" fo:language-asian="en" fo:language-complex="ar" fo:country="GB" fo:country-asian="US" fo:country-complex="SA"/>
    </style:style>
    <style:style style:name="P497" style:family="paragraph" style:parent-style-name="Normal">
      <style:paragraph-properties fo:text-indent="-0.062cm" fo:line-height="108%" fo:margin-top="0.106cm" fo:margin-left="0.062cm" fo:margin-right="0.092cm"/>
    </style:style>
    <style:style style:name="T497_1" style:family="text">
      <style:text-properties fo:color="#000000" style:font-name="Arial" fo:font-size="9pt" style:font-size-asian="9pt" style:font-name-complex="Arial" style:font-size-complex="9pt" fo:language="en" fo:language-asian="en" fo:language-complex="ar" fo:country="US" fo:country-asian="US" fo:country-complex="SA" fo:font-weight="bold" style:font-weight-asian="bold" style:font-weight-complex="bold" style:letter-kerning="true"/>
    </style:style>
    <style:style style:name="T497_2" style:family="text">
      <style:text-properties fo:color="#000000" style:font-name="Arial" fo:font-size="9pt" style:font-name-asian="Aptos" style:font-size-asian="9pt" style:font-name-complex="Arial" style:font-size-complex="9pt" fo:language="en" fo:language-asian="en" fo:language-complex="ar" fo:country="US" fo:country-asian="US" fo:country-complex="SA" style:letter-kerning="true"/>
    </style:style>
    <style:style style:name="T497_3" style:family="text">
      <style:text-properties fo:color="#000000" style:font-name="Arial" fo:font-size="9pt" style:font-name-asian="Aptos" style:font-size-asian="9pt" style:font-name-complex="Arial" style:font-size-complex="9pt" fo:language="en" fo:language-asian="en" fo:language-complex="ar" fo:country="US" fo:country-asian="US" fo:country-complex="SA" style:letter-kerning="true"/>
    </style:style>
    <style:style style:name="T497_4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P498" style:family="paragraph" style:parent-style-name="List_20_Paragraph">
      <style:paragraph-properties fo:text-indent="-0.499cm" fo:line-height="108%" fo:margin-top="0.106cm" fo:margin-left="0.557cm" fo:margin-right="0.092cm"/>
    </style:style>
    <style:style style:name="T498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498_2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P499" style:family="paragraph" style:parent-style-name="List_20_Paragraph">
      <style:paragraph-properties fo:text-indent="-0.499cm" fo:line-height="108%" fo:margin-top="0.106cm" fo:margin-left="0.557cm" fo:margin-right="0.092cm"/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499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499_2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T499_3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P500" style:family="paragraph" style:parent-style-name="Normal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P501" style:family="paragraph" style:parent-style-name="Normal"/>
    <style:style style:name="T501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01_2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01_3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P502" style:family="paragraph" style:parent-style-name="Normal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style:font-weight-complex="bold"/>
    </style:style>
    <style:style style:name="Row103" style:family="table-row">
      <style:table-row-properties style:min-row-height="0.106cm"/>
    </style:style>
    <style:style style:name="Cell241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3" style:family="paragraph" style:parent-style-name="Normal">
      <style:paragraph-properties fo:line-height="108%"/>
    </style:style>
    <style:style style:name="T503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P504" style:family="paragraph" style:parent-style-name="Normal">
      <style:paragraph-properties fo:line-height="108%"/>
    </style:style>
    <style:style style:name="T504_1" style:family="text">
      <style:text-properties style:font-name="Arial" fo:font-size="9pt" style:font-size-asian="9pt" style:font-name-complex="Arial" style:font-size-complex="9pt" fo:language="en" fo:language-asian="en" fo:language-complex="ar" fo:country="US" fo:country-asian="US" fo:country-complex="SA"/>
    </style:style>
    <style:style style:name="T504_2" style:family="text">
      <style:text-properties style:font-name="Arial" fo:font-size="9pt" style:font-size-asian="9pt" style:font-name-complex="Arial" style:font-size-complex="9pt" fo:language="en" fo:language-asian="en" fo:language-complex="ar" fo:country="US" fo:country-asian="US" fo:country-complex="SA"/>
    </style:style>
    <style:style style:name="P505" style:family="paragraph" style:parent-style-name="Normal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style:font-weight-complex="bold"/>
    </style:style>
    <style:style style:name="Cell242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6" style:family="paragraph" style:parent-style-name="Normal">
      <style:text-properties style:font-name="Arial" fo:font-size="9pt" style:font-size-asian="9pt" style:font-name-complex="Arial" style:font-size-complex="9pt" fo:language="en" fo:language-asian="en" fo:language-complex="ar" fo:country="US" fo:country-asian="US" fo:country-complex="SA" style:letter-kerning="true"/>
    </style:style>
    <style:style style:name="P507" style:family="paragraph" style:parent-style-name="Normal">
      <style:text-properties style:font-name="Arial" fo:font-size="9pt" style:font-size-asian="9pt" style:font-name-complex="Arial" style:font-size-complex="9pt" fo:language="en" fo:language-asian="en" fo:language-complex="ar" fo:country="US" fo:country-asian="US" fo:country-complex="SA" style:letter-kerning="true"/>
    </style:style>
    <style:style style:name="P508" style:family="paragraph" style:parent-style-name="Normal"/>
    <style:style style:name="T508_1" style:family="text">
      <style:text-properties style:font-name="Arial" fo:font-size="9pt" style:font-size-asian="9pt" style:font-name-complex="Arial" style:font-size-complex="9pt" fo:language="en" fo:language-asian="en" fo:language-complex="ar" fo:country="US" fo:country-asian="US" fo:country-complex="SA" style:letter-kerning="true"/>
    </style:style>
    <style:style style:name="T508_2" style:family="text">
      <style:text-properties style:font-name="Arial" fo:font-size="9pt" style:font-size-asian="9pt" style:font-name-complex="Arial" style:font-size-complex="9pt" fo:language="en" fo:language-asian="en" fo:language-complex="ar" fo:country="US" fo:country-asian="US" fo:country-complex="SA" fo:font-weight="bold" style:font-weight-asian="bold" style:font-weight-complex="bold" style:letter-kerning="true"/>
    </style:style>
    <style:style style:name="T508_3" style:family="text">
      <style:text-properties style:font-name="Arial" fo:font-size="9pt" style:font-size-asian="9pt" style:font-name-complex="Arial" style:font-size-complex="9pt" fo:language="en" fo:language-asian="en" fo:language-complex="ar" fo:country="US" fo:country-asian="US" fo:country-complex="SA" style:letter-kerning="true"/>
    </style:style>
    <style:style style:name="Cell243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9" style:family="paragraph" style:parent-style-name="Normal"/>
    <style:style style:name="T509_1" style:family="text">
      <style:text-properties fo:color="#00b0f0" style:font-name="Arial" fo:font-size="9pt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P510" style:family="paragraph" style:parent-style-name="Normal">
      <style:paragraph-properties fo:line-height="108%" fo:margin-top="0.106cm" fo:margin-left="0.037cm" fo:margin-right="0.092cm"/>
    </style:style>
    <style:style style:name="T510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10_2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T510_3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P511" style:family="paragraph" style:parent-style-name="Normal">
      <style:paragraph-properties fo:line-height="108%" fo:margin-top="0.106cm" fo:margin-left="0.037cm" fo:margin-right="0.092cm"/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Row104" style:family="table-row">
      <style:table-row-properties style:min-row-height="6.352cm"/>
    </style:style>
    <style:style style:name="Cell244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2" style:family="paragraph" style:parent-style-name="Normal">
      <style:paragraph-properties fo:line-height="108%"/>
    </style:style>
    <style:style style:name="T512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P513" style:family="paragraph" style:parent-style-name="Normal"/>
    <style:style style:name="T513_1" style:family="text">
      <style:text-properties style:font-name="Arial" fo:font-size="9pt" style:font-size-asian="9pt" style:font-name-complex="Arial" style:font-size-complex="9pt" fo:language="en" fo:language-asian="en" fo:language-complex="ar" fo:country="US" fo:country-asian="US" fo:country-complex="SA"/>
    </style:style>
    <style:style style:name="Cell245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4" style:family="paragraph" style:parent-style-name="Normal">
      <style:paragraph-properties fo:line-height="108%"/>
      <style:text-properties fo:color="#000000" style:font-name="Arial" fo:font-size="9pt" style:font-size-asian="9pt" style:font-name-complex="Arial" style:font-size-complex="9pt" fo:language="en" fo:language-asian="en" fo:language-complex="ar" fo:country="US" fo:country-asian="US" fo:country-complex="SA" style:letter-kerning="true"/>
    </style:style>
    <style:style style:name="P515" style:family="paragraph" style:parent-style-name="Normal">
      <style:paragraph-properties fo:line-height="108%"/>
    </style:style>
    <style:style style:name="T515_1" style:family="text">
      <style:text-properties fo:color="#000000" style:font-name="Arial" fo:font-size="9pt" style:font-size-asian="9pt" style:font-name-complex="Arial" style:font-size-complex="9pt" fo:language="en" fo:language-asian="en" fo:language-complex="ar" fo:country="US" fo:country-asian="US" fo:country-complex="SA" style:letter-kerning="true"/>
    </style:style>
    <style:style style:name="T515_2" style:family="text">
      <style:text-properties fo:color="#000000" style:font-name="Arial" fo:font-size="9pt" style:font-size-asian="9pt" style:font-name-complex="Arial" style:font-size-complex="9pt" fo:language="en" fo:language-asian="en" fo:language-complex="ar" fo:country="US" fo:country-asian="US" fo:country-complex="SA" fo:font-weight="bold" style:font-weight-asian="bold" style:font-weight-complex="bold" style:letter-kerning="true"/>
    </style:style>
    <style:style style:name="T515_3" style:family="text">
      <style:text-properties fo:color="#000000" style:font-name="Arial" fo:font-size="9pt" style:font-size-asian="9pt" style:font-name-complex="Arial" style:font-size-complex="9pt" fo:language="en" fo:language-asian="en" fo:language-complex="ar" fo:country="US" fo:country-asian="US" fo:country-complex="SA" style:letter-kerning="true"/>
    </style:style>
    <style:style style:name="P516" style:family="paragraph" style:parent-style-name="Normal">
      <style:paragraph-properties fo:line-height="108%"/>
      <style:text-properties fo:color="#000000" style:font-name="Arial" fo:font-size="9pt" style:font-size-asian="9pt" style:font-name-complex="Arial" style:font-size-complex="9pt" fo:language="en" fo:language-asian="en" fo:language-complex="ar" fo:country="GB" fo:country-asian="US" fo:country-complex="SA" style:letter-kerning="true"/>
    </style:style>
    <style:style style:name="P517" style:family="paragraph" style:parent-style-name="Normal">
      <style:paragraph-properties fo:line-height="108%"/>
      <style:text-properties fo:color="#000000" style:font-name="Arial" fo:font-size="9pt" style:font-size-asian="9pt" style:font-name-complex="Arial" style:font-size-complex="9pt" fo:language="en" fo:language-asian="en" fo:language-complex="ar" fo:country="GB" fo:country-asian="US" fo:country-complex="SA" style:letter-kerning="true"/>
    </style:style>
    <style:style style:name="P518" style:family="paragraph" style:parent-style-name="Normal">
      <style:paragraph-properties fo:line-height="108%"/>
      <style:text-properties fo:color="#000000" style:font-name="Arial" fo:font-size="9pt" style:font-size-asian="9pt" style:font-name-complex="Arial" style:font-size-complex="9pt" fo:language="en" fo:language-asian="en" fo:language-complex="ar" fo:country="GB" fo:country-asian="US" fo:country-complex="SA" style:letter-kerning="true"/>
    </style:style>
    <style:style style:name="P519" style:family="paragraph" style:parent-style-name="Normal">
      <style:paragraph-properties fo:line-height="108%"/>
      <style:text-properties fo:color="#000000" style:font-name="Arial" fo:font-size="9pt" style:font-size-asian="9pt" style:font-name-complex="Arial" style:font-size-complex="9pt" fo:language="en" fo:language-asian="en" fo:language-complex="ar" fo:country="GB" fo:country-asian="US" fo:country-complex="SA" style:letter-kerning="true"/>
    </style:style>
    <style:style style:name="P520" style:family="paragraph" style:parent-style-name="Normal">
      <style:paragraph-properties fo:line-height="108%"/>
      <style:text-properties fo:color="#000000" style:font-name="Arial" fo:font-size="9pt" style:font-size-asian="9pt" style:font-name-complex="Arial" style:font-size-complex="9pt" fo:language="en" fo:language-asian="en" fo:language-complex="ar" fo:country="GB" fo:country-asian="US" fo:country-complex="SA" style:letter-kerning="true"/>
    </style:style>
    <style:style style:name="P521" style:family="paragraph" style:parent-style-name="Normal">
      <style:paragraph-properties fo:line-height="108%"/>
      <style:text-properties fo:color="#000000" style:font-name="Arial" fo:font-size="9pt" style:font-size-asian="9pt" style:font-name-complex="Arial" style:font-size-complex="9pt" fo:language="en" fo:language-asian="en" fo:language-complex="ar" fo:country="GB" fo:country-asian="US" fo:country-complex="SA" style:letter-kerning="true"/>
    </style:style>
    <style:style style:name="P522" style:family="paragraph" style:parent-style-name="Normal">
      <style:paragraph-properties fo:line-height="108%"/>
    </style:style>
    <style:style style:name="T522_1" style:family="text">
      <style:text-properties fo:color="#000000" style:font-name="Arial" fo:font-size="9pt" style:font-size-asian="9pt" style:font-name-complex="Arial" style:font-size-complex="9pt" fo:language="en" fo:language-asian="en" fo:language-complex="ar" fo:country="US" fo:country-asian="US" fo:country-complex="SA" style:letter-kerning="true"/>
    </style:style>
    <style:style style:name="T522_2" style:family="text">
      <style:text-properties fo:color="#000000" style:font-name="Arial" fo:font-size="9pt" style:font-size-asian="9pt" style:font-name-complex="Arial" style:font-size-complex="9pt" fo:language="en" fo:language-asian="en" fo:language-complex="ar" fo:country="US" fo:country-asian="US" fo:country-complex="SA" fo:font-weight="bold" style:font-weight-asian="bold" style:font-weight-complex="bold" style:letter-kerning="true"/>
    </style:style>
    <style:style style:name="T522_3" style:family="text">
      <style:text-properties fo:color="#000000" style:font-name="Arial" fo:font-size="9pt" style:font-size-asian="9pt" style:font-name-complex="Arial" style:font-size-complex="9pt" fo:language="en" fo:language-asian="en" fo:language-complex="ar" fo:country="US" fo:country-asian="US" fo:country-complex="SA" style:letter-kerning="true"/>
    </style:style>
    <style:style style:name="T522_4" style:family="text">
      <style:text-properties fo:color="#000000" style:font-name="Arial" fo:font-size="9pt" style:font-size-asian="9pt" style:font-name-complex="Arial" style:font-size-complex="9pt" fo:language="en" fo:language-asian="en" fo:language-complex="ar" fo:country="US" fo:country-asian="US" fo:country-complex="SA" style:letter-kerning="true"/>
    </style:style>
    <style:style style:name="P523" style:family="paragraph" style:parent-style-name="Normal">
      <style:paragraph-properties fo:line-height="108%"/>
      <style:text-properties fo:color="#000000" style:font-name="Arial" fo:font-size="9pt" style:font-size-asian="9pt" style:font-name-complex="Arial" style:font-size-complex="9pt" fo:language="en" fo:language-asian="en" fo:language-complex="ar" fo:country="GB" fo:country-asian="US" fo:country-complex="SA" style:letter-kerning="true"/>
    </style:style>
    <style:style style:name="P524" style:family="paragraph" style:parent-style-name="Normal">
      <style:paragraph-properties fo:line-height="108%"/>
      <style:text-properties fo:color="#000000" style:font-name="Arial" fo:font-size="9pt" style:font-size-asian="9pt" style:font-name-complex="Arial" style:font-size-complex="9pt" fo:language="en" fo:language-asian="en" fo:language-complex="ar" fo:country="GB" fo:country-asian="US" fo:country-complex="SA" style:letter-kerning="true"/>
    </style:style>
    <style:style style:name="P525" style:family="paragraph" style:parent-style-name="Normal">
      <style:paragraph-properties fo:line-height="108%"/>
    </style:style>
    <style:style style:name="T525_1" style:family="text">
      <style:text-properties fo:color="#000000" style:font-name="Arial" fo:font-size="9pt" style:font-size-asian="9pt" style:font-name-complex="Arial" style:font-size-complex="9pt" fo:language="en" fo:language-asian="en" fo:language-complex="ar" fo:country="US" fo:country-asian="US" fo:country-complex="SA" style:letter-kerning="true"/>
    </style:style>
    <style:style style:name="T525_2" style:family="text">
      <style:text-properties fo:color="#000000" style:font-name="Arial" fo:font-size="9pt" style:font-size-asian="9pt" style:font-name-complex="Arial" style:font-size-complex="9pt" fo:language="en" fo:language-asian="en" fo:language-complex="ar" fo:country="US" fo:country-asian="US" fo:country-complex="SA" fo:font-weight="bold" style:font-weight-asian="bold" style:font-weight-complex="bold" style:letter-kerning="true"/>
    </style:style>
    <style:style style:name="T525_3" style:family="text">
      <style:text-properties fo:color="#000000" style:font-name="Arial" fo:font-size="9pt" style:font-size-asian="9pt" style:font-name-complex="Arial" style:font-size-complex="9pt" fo:language="en" fo:language-asian="en" fo:language-complex="ar" fo:country="US" fo:country-asian="US" fo:country-complex="SA" style:letter-kerning="true"/>
    </style:style>
    <style:style style:name="Cell246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6" style:family="paragraph" style:parent-style-name="Normal">
      <style:paragraph-properties fo:line-height="108%"/>
    </style:style>
    <style:style style:name="T526_1" style:family="text">
      <style:text-properties fo:color="#00b0f0"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T526_2" style:family="text">
      <style:text-properties fo:color="#00b0f0"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T526_3" style:family="text">
      <style:text-properties fo:color="#00b0f0"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P527" style:family="paragraph" style:parent-style-name="Normal"/>
    <style:style style:name="T527_1" style:family="text">
      <style:text-properties style:font-name="Arial" fo:font-size="9pt" style:font-size-asian="9pt" style:font-name-complex="Arial" style:font-size-complex="9pt" fo:language="en" fo:language-asian="en" fo:language-complex="ar" fo:country="US" fo:country-asian="US" fo:country-complex="SA" style:letter-kerning="true"/>
    </style:style>
    <style:style style:name="T527_2" style:family="text">
      <style:text-properties style:font-name="Arial" fo:font-size="9pt" style:font-size-asian="9pt" style:font-name-complex="Arial" style:font-size-complex="9pt" fo:language="en" fo:language-asian="en" fo:language-complex="ar" fo:country="US" fo:country-asian="US" fo:country-complex="SA" fo:font-weight="bold" style:font-weight-asian="bold" style:font-weight-complex="bold" style:letter-kerning="true"/>
    </style:style>
    <style:style style:name="T527_3" style:family="text">
      <style:text-properties style:font-name="Arial" fo:font-size="9pt" style:font-size-asian="9pt" style:font-name-complex="Arial" style:font-size-complex="9pt" fo:language="en" fo:language-asian="en" fo:language-complex="ar" fo:country="US" fo:country-asian="US" fo:country-complex="SA" style:letter-kerning="true"/>
    </style:style>
    <style:style style:name="T527_4" style:family="text">
      <style:text-properties style:font-name="Arial" fo:font-size="9pt" style:font-size-asian="9pt" style:font-name-complex="Arial" style:font-size-complex="9pt" fo:language="en" fo:language-asian="en" fo:language-complex="ar" fo:country="US" fo:country-asian="US" fo:country-complex="SA" style:letter-kerning="true"/>
    </style:style>
    <style:style style:name="P528" style:family="paragraph" style:parent-style-name="List_20_Paragraph">
      <style:paragraph-properties fo:text-indent="-0.385cm" fo:margin-left="0.561cm"/>
      <style:text-properties style:font-name="Arial" fo:font-size="9pt" style:font-size-asian="9pt" style:font-name-complex="Arial" style:font-size-complex="9pt" fo:language="en" fo:language-asian="en" fo:language-complex="ar" fo:country="US" fo:country-asian="US" fo:country-complex="SA" style:letter-kerning="true"/>
    </style:style>
    <style:style style:name="T528_1" style:family="text">
      <style:text-properties style:font-name="Arial" fo:font-size="9pt" style:font-size-asian="9pt" style:font-name-complex="Arial" style:font-size-complex="9pt" fo:language="en" fo:language-asian="en" fo:language-complex="ar" fo:country="US" fo:country-asian="US" fo:country-complex="SA" style:letter-kerning="true"/>
    </style:style>
    <style:style style:name="P529" style:family="paragraph" style:parent-style-name="List_20_Paragraph">
      <style:paragraph-properties fo:text-indent="-0.385cm" fo:margin-left="0.561cm"/>
      <style:text-properties style:font-name="Arial" fo:font-size="9pt" style:font-size-asian="9pt" style:font-name-complex="Arial" style:font-size-complex="9pt" fo:language="en" fo:language-asian="en" fo:language-complex="ar" fo:country="US" fo:country-asian="US" fo:country-complex="SA" style:letter-kerning="true"/>
    </style:style>
    <style:style style:name="T529_1" style:family="text">
      <style:text-properties style:font-name="Arial" fo:font-size="9pt" style:font-size-asian="9pt" style:font-name-complex="Arial" style:font-size-complex="9pt" fo:language="en" fo:language-asian="en" fo:language-complex="ar" fo:country="US" fo:country-asian="US" fo:country-complex="SA" style:letter-kerning="true"/>
    </style:style>
    <style:style style:name="P530" style:family="paragraph" style:parent-style-name="List_20_Paragraph">
      <style:paragraph-properties fo:text-indent="-0.385cm" fo:margin-left="0.561cm"/>
      <style:text-properties style:font-name="Arial" fo:font-size="9pt" style:font-size-asian="9pt" style:font-name-complex="Arial" style:font-size-complex="9pt" fo:language="en" fo:language-asian="en" fo:language-complex="ar" fo:country="US" fo:country-asian="US" fo:country-complex="SA" style:letter-kerning="true"/>
    </style:style>
    <style:style style:name="T530_1" style:family="text">
      <style:text-properties style:font-name="Arial" fo:font-size="9pt" style:font-size-asian="9pt" style:font-name-complex="Arial" style:font-size-complex="9pt" fo:language="en" fo:language-asian="en" fo:language-complex="ar" fo:country="US" fo:country-asian="US" fo:country-complex="SA" style:letter-kerning="true"/>
    </style:style>
    <style:style style:name="T530_2" style:family="text">
      <style:text-properties style:font-name="Arial" fo:font-size="9pt" style:font-size-asian="9pt" style:font-name-complex="Arial" style:font-size-complex="9pt" fo:language="en" fo:language-asian="en" fo:language-complex="ar" fo:country="US" fo:country-asian="US" fo:country-complex="SA" style:letter-kerning="true"/>
    </style:style>
    <style:style style:name="T530_3" style:family="text">
      <style:text-properties style:font-name="Arial" fo:font-size="9pt" style:font-size-asian="9pt" style:font-name-complex="Arial" style:font-size-complex="9pt" fo:language="en" fo:language-asian="en" fo:language-complex="ar" fo:country="US" fo:country-asian="US" fo:country-complex="SA" style:letter-kerning="true"/>
    </style:style>
    <style:style style:name="P531" style:family="paragraph" style:parent-style-name="List_20_Paragraph">
      <style:paragraph-properties fo:text-indent="-0.385cm" fo:margin-left="0.561cm"/>
      <style:text-properties style:font-name="Arial" fo:font-size="9pt" style:font-size-asian="9pt" style:font-name-complex="Arial" style:font-size-complex="9pt" fo:language="en" fo:language-asian="en" fo:language-complex="ar" fo:country="US" fo:country-asian="US" fo:country-complex="SA" style:letter-kerning="true"/>
    </style:style>
    <style:style style:name="T531_1" style:family="text">
      <style:text-properties style:font-name="Arial" fo:font-size="9pt" style:font-size-asian="9pt" style:font-name-complex="Arial" style:font-size-complex="9pt" fo:language="en" fo:language-asian="en" fo:language-complex="ar" fo:country="US" fo:country-asian="US" fo:country-complex="SA" style:letter-kerning="true"/>
    </style:style>
    <style:style style:name="T531_2" style:family="text">
      <style:text-properties style:font-name="Arial" fo:font-size="9pt" style:font-size-asian="9pt" style:font-name-complex="Arial" style:font-size-complex="9pt" fo:language="en" fo:language-asian="en" fo:language-complex="ar" fo:country="US" fo:country-asian="US" fo:country-complex="SA" style:letter-kerning="true"/>
    </style:style>
    <style:style style:name="T531_3" style:family="text">
      <style:text-properties style:font-name="Arial" fo:font-size="9pt" style:font-size-asian="9pt" style:font-name-complex="Arial" style:font-size-complex="9pt" fo:language="en" fo:language-asian="en" fo:language-complex="ar" fo:country="US" fo:country-asian="US" fo:country-complex="SA" style:letter-kerning="true"/>
    </style:style>
    <style:style style:name="P532" style:family="paragraph" style:parent-style-name="List_20_Paragraph">
      <style:paragraph-properties fo:text-indent="-0.385cm" fo:margin-left="0.561cm"/>
      <style:text-properties style:font-name="Arial" fo:font-size="9pt" style:font-size-asian="9pt" style:font-name-complex="Arial" style:font-size-complex="9pt" fo:language="en" fo:language-asian="en" fo:language-complex="ar" fo:country="US" fo:country-asian="US" fo:country-complex="SA" style:letter-kerning="true"/>
    </style:style>
    <style:style style:name="T532_1" style:family="text">
      <style:text-properties style:font-name="Arial" fo:font-size="9pt" style:font-size-asian="9pt" style:font-name-complex="Arial" style:font-size-complex="9pt" fo:language="en" fo:language-asian="en" fo:language-complex="ar" fo:country="US" fo:country-asian="US" fo:country-complex="SA" style:letter-kerning="true"/>
    </style:style>
    <style:style style:name="P533" style:family="paragraph" style:parent-style-name="Normal">
      <style:paragraph-properties fo:margin-left="0.176cm"/>
      <style:text-properties style:font-name="Arial" fo:font-size="9pt" style:font-size-asian="9pt" style:font-name-complex="Arial" style:font-size-complex="9pt" fo:language="en" fo:language-asian="en" fo:language-complex="ar" fo:country="US" fo:country-asian="US" fo:country-complex="SA" style:letter-kerning="true"/>
    </style:style>
    <style:style style:name="P534" style:family="paragraph" style:parent-style-name="Normal">
      <style:paragraph-properties fo:line-height="108%"/>
    </style:style>
    <style:style style:name="T534_1" style:family="text">
      <style:text-properties style:font-name="Arial" fo:font-size="9pt" style:font-size-asian="9pt" style:font-name-complex="Arial" style:font-size-complex="9pt" fo:language="en" fo:language-asian="en" fo:language-complex="ar" fo:country="US" fo:country-asian="US" fo:country-complex="SA" style:letter-kerning="true"/>
    </style:style>
    <style:style style:name="T534_2" style:family="text">
      <style:text-properties style:font-name="Arial" fo:font-size="9pt" style:font-size-asian="9pt" style:font-name-complex="Arial" style:font-size-complex="9pt" fo:language="en" fo:language-asian="en" fo:language-complex="ar" fo:country="US" fo:country-asian="US" fo:country-complex="SA" fo:font-weight="bold" style:font-weight-asian="bold" style:font-weight-complex="bold" style:letter-kerning="true"/>
    </style:style>
    <style:style style:name="T534_3" style:family="text">
      <style:text-properties style:font-name="Arial" fo:font-size="9pt" style:font-size-asian="9pt" style:font-name-complex="Arial" style:font-size-complex="9pt" fo:language="en" fo:language-asian="en" fo:language-complex="ar" fo:country="US" fo:country-asian="US" fo:country-complex="SA" style:letter-kerning="true"/>
    </style:style>
    <style:style style:name="T534_4" style:family="text">
      <style:text-properties fo:color="#000000" style:font-name="Arial" fo:font-size="9pt" style:font-size-asian="9pt" style:font-name-complex="Arial" style:font-size-complex="9pt" fo:language="en" fo:language-asian="en" fo:language-complex="ar" fo:country="US" fo:country-asian="US" fo:country-complex="SA" style:letter-kerning="true"/>
    </style:style>
    <style:style style:name="T534_5" style:family="text">
      <style:text-properties fo:color="#000000" style:font-name="Arial" fo:font-size="9pt" style:font-size-asian="9pt" style:font-name-complex="Arial" style:font-size-complex="9pt" fo:language="en" fo:language-asian="en" fo:language-complex="ar" fo:country="US" fo:country-asian="US" fo:country-complex="SA" style:letter-kerning="true"/>
    </style:style>
    <style:style style:name="P535" style:family="paragraph" style:parent-style-name="Normal">
      <style:paragraph-properties fo:line-height="108%"/>
      <style:text-properties fo:color="#000000" style:font-name="Arial" fo:font-size="9pt" style:font-size-asian="9pt" style:font-name-complex="Arial" style:font-size-complex="9pt" fo:language="en" fo:language-asian="en" fo:language-complex="ar" fo:country="US" fo:country-asian="US" fo:country-complex="SA" style:letter-kerning="true"/>
    </style:style>
    <style:style style:name="P536" style:family="paragraph" style:parent-style-name="Normal"/>
    <style:style style:name="T536_1" style:family="text">
      <style:text-properties style:font-name="Arial" fo:font-size="9pt" style:font-size-asian="9pt" style:font-name-complex="Arial" style:font-size-complex="9pt" fo:language="en" fo:language-asian="en" fo:language-complex="ar" fo:country="US" fo:country-asian="US" fo:country-complex="SA" style:letter-kerning="true"/>
    </style:style>
    <style:style style:name="T536_2" style:family="text">
      <style:text-properties style:font-name="Arial" fo:font-size="9pt" style:font-size-asian="9pt" style:font-name-complex="Arial" style:font-size-complex="9pt" fo:language="en" fo:language-asian="en" fo:language-complex="ar" fo:country="US" fo:country-asian="US" fo:country-complex="SA" fo:font-weight="bold" style:font-weight-asian="bold" style:font-weight-complex="bold" style:letter-kerning="true"/>
    </style:style>
    <style:style style:name="T536_3" style:family="text">
      <style:text-properties style:font-name="Arial" fo:font-size="9pt" style:font-size-asian="9pt" style:font-name-complex="Arial" style:font-size-complex="9pt" fo:language="en" fo:language-asian="en" fo:language-complex="ar" fo:country="US" fo:country-asian="US" fo:country-complex="SA" style:letter-kerning="true"/>
    </style:style>
    <style:style style:name="T536_4" style:family="text">
      <style:text-properties style:font-name="Arial" fo:font-size="9pt" style:font-size-asian="9pt" style:font-name-complex="Arial" style:font-size-complex="9pt" fo:language="en" fo:language-asian="en" fo:language-complex="ar" fo:country="US" fo:country-asian="US" fo:country-complex="SA" style:letter-kerning="true"/>
    </style:style>
    <style:style style:name="P537" style:family="paragraph" style:parent-style-name="Normal">
      <style:text-properties style:font-name="Arial" fo:font-size="9pt" style:font-size-asian="9pt" style:font-name-complex="Arial" style:font-size-complex="9pt" fo:language="en" fo:language-asian="en" fo:language-complex="ar" fo:country="US" fo:country-asian="US" fo:country-complex="SA"/>
    </style:style>
    <style:style style:name="Row105" style:family="table-row">
      <style:table-row-properties style:min-row-height="0.106cm"/>
    </style:style>
    <style:style style:name="Cell247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8" style:family="paragraph" style:parent-style-name="Normal">
      <style:paragraph-properties fo:line-height="108%"/>
    </style:style>
    <style:style style:name="T538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P539" style:family="paragraph" style:parent-style-name="Normal"/>
    <style:style style:name="T539_1" style:family="text">
      <style:text-properties style:font-name="Arial" fo:font-size="9pt" style:font-size-asian="9pt" style:font-name-complex="Arial" style:font-size-complex="9pt" fo:language="en" fo:language-asian="en" fo:language-complex="ar" fo:country="US" fo:country-asian="US" fo:country-complex="SA"/>
    </style:style>
    <style:style style:name="Cell248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0" style:family="paragraph" style:parent-style-name="Normal">
      <style:text-properties style:font-name="Arial" fo:font-size="9pt" style:font-size-asian="9pt" style:font-name-complex="Arial" style:font-size-complex="9pt" fo:language="en" fo:language-asian="en" fo:language-complex="ar" fo:country="US" fo:country-asian="US" fo:country-complex="SA" fo:font-weight="bold" style:font-weight-asian="bold" style:font-weight-complex="bold" style:letter-kerning="true"/>
    </style:style>
    <style:style style:name="P541" style:family="paragraph" style:parent-style-name="Normal">
      <style:text-properties style:font-name="Arial" fo:font-size="9pt" style:font-size-asian="9pt" style:font-name-complex="Arial" style:font-size-complex="9pt" fo:language="en" fo:language-asian="en" fo:language-complex="ar" fo:country="US" fo:country-asian="US" fo:country-complex="SA" fo:font-weight="bold" style:font-weight-asian="bold" style:font-weight-complex="bold" style:letter-kerning="true"/>
    </style:style>
    <style:style style:name="P542" style:family="paragraph" style:parent-style-name="Normal"/>
    <style:style style:name="T542_1" style:family="text">
      <style:text-properties style:font-name="Arial" fo:font-size="9pt" style:font-size-asian="9pt" style:font-name-complex="Arial" style:font-size-complex="9pt" fo:language="en" fo:language-asian="en" fo:language-complex="ar" fo:country="US" fo:country-asian="US" fo:country-complex="SA" fo:font-weight="bold" style:font-weight-asian="bold" style:font-weight-complex="bold" style:letter-kerning="true"/>
    </style:style>
    <style:style style:name="T542_2" style:family="text">
      <style:text-properties style:font-name="Arial" fo:font-size="9pt" style:font-size-asian="9pt" style:font-name-complex="Arial" style:font-size-complex="9pt" fo:language="en" fo:language-asian="en" fo:language-complex="ar" fo:country="US" fo:country-asian="US" fo:country-complex="SA" style:letter-kerning="true"/>
    </style:style>
    <style:style style:name="Cell249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3" style:family="paragraph" style:parent-style-name="Normal"/>
    <style:style style:name="T543_1" style:family="text">
      <style:text-properties fo:color="#00b0f0" style:font-name="Arial" fo:font-size="9pt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P544" style:family="paragraph" style:parent-style-name="Normal">
      <style:text-properties fo:color="#00b0f0" style:font-name="Arial" fo:font-size="9pt" style:font-size-asian="9pt" style:font-name-complex="Arial" style:font-size-complex="9pt" fo:language="en" fo:language-asian="en" fo:language-complex="ar" fo:country="GB" fo:country-asian="GB" fo:country-complex="SA"/>
    </style:style>
    <style:style style:name="P545" style:family="paragraph" style:parent-style-name="Normal"/>
    <style:style style:name="T545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GB" fo:country-complex="SA" style:letter-kerning="true"/>
    </style:style>
    <style:style style:name="T545_2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GB" fo:country-complex="SA" style:letter-kerning="true"/>
    </style:style>
    <style:style style:name="T545_3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GB" fo:country-complex="SA" style:letter-kerning="true"/>
    </style:style>
    <style:style style:name="T545_4" style:family="text">
      <style:text-properties style:font-name="Arial" fo:font-size="9pt" style:font-size-asian="9pt" style:font-name-complex="Arial" style:font-size-complex="9pt" fo:language="en" fo:language-asian="en" fo:language-complex="ar" fo:country="US" fo:country-asian="GB" fo:country-complex="SA" style:letter-kerning="true"/>
    </style:style>
    <style:style style:name="T545_5" style:family="text">
      <style:text-properties style:font-name="Arial" fo:font-size="9pt" style:font-size-asian="9pt" style:font-name-complex="Arial" style:font-size-complex="9pt" fo:language="en" fo:language-asian="en" fo:language-complex="ar" fo:country="US" fo:country-asian="GB" fo:country-complex="SA" style:letter-kerning="true"/>
    </style:style>
    <style:style style:name="T545_6" style:family="text">
      <style:text-properties style:font-name="Arial" fo:font-size="9pt" style:font-size-asian="9pt" style:font-name-complex="Arial" style:font-size-complex="9pt" fo:language="en" fo:language-asian="en" fo:language-complex="ar" fo:country="US" fo:country-asian="GB" fo:country-complex="SA" style:letter-kerning="true"/>
    </style:style>
    <style:style style:name="P546" style:family="paragraph" style:parent-style-name="Normal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style:font-weight-complex="bold"/>
    </style:style>
    <style:style style:name="Row106" style:family="table-row">
      <style:table-row-properties style:min-row-height="0.106cm"/>
    </style:style>
    <style:style style:name="Cell250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7" style:family="paragraph" style:parent-style-name="Normal">
      <style:paragraph-properties fo:line-height="108%"/>
    </style:style>
    <style:style style:name="T547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P548" style:family="paragraph" style:parent-style-name="Normal"/>
    <style:style style:name="T548_1" style:family="text">
      <style:text-properties style:font-name="Arial" fo:font-size="9pt" style:font-size-asian="9pt" style:font-name-complex="Arial" style:font-size-complex="9pt" fo:language="en" fo:language-asian="en" fo:language-complex="ar" fo:country="US" fo:country-asian="US" fo:country-complex="SA"/>
    </style:style>
    <style:style style:name="T548_2" style:family="text">
      <style:text-properties style:font-name="Arial" fo:font-size="9pt" style:font-size-asian="9pt" style:font-name-complex="Arial" style:font-size-complex="9pt" fo:language="en" fo:language-asian="en" fo:language-complex="ar" fo:country="US" fo:country-asian="US" fo:country-complex="SA"/>
    </style:style>
    <style:style style:name="Cell251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9" style:family="paragraph" style:parent-style-name="Normal">
      <style:paragraph-properties fo:text-align="center"/>
      <style:text-properties style:font-name="Arial" fo:font-size="9pt" style:font-size-asian="9pt" style:font-name-complex="Arial" style:font-size-complex="9pt" fo:language="en" fo:language-asian="en" fo:language-complex="ar" fo:country="US" fo:country-asian="US" fo:country-complex="SA" fo:font-weight="bold" style:font-weight-asian="bold" style:font-weight-complex="bold" style:letter-kerning="true"/>
    </style:style>
    <style:style style:name="P550" style:family="paragraph" style:parent-style-name="Normal">
      <style:paragraph-properties fo:text-align="center"/>
    </style:style>
    <style:style style:name="T550_1" style:family="text">
      <style:text-properties style:font-name="Arial" fo:font-size="9pt" style:font-size-asian="9pt" style:font-name-complex="Arial" style:font-size-complex="9pt" fo:language="en" fo:language-asian="en" fo:language-complex="ar" fo:country="US" fo:country-asian="US" fo:country-complex="SA" fo:font-weight="bold" style:font-weight-asian="bold" style:font-weight-complex="bold" style:letter-kerning="true"/>
    </style:style>
    <style:style style:name="Cell252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1" style:family="paragraph" style:parent-style-name="Normal"/>
    <style:style style:name="T551_1" style:family="text">
      <style:text-properties fo:color="#00b0f0" style:font-name="Arial" fo:font-size="9pt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T551_2" style:family="text">
      <style:text-properties fo:color="#00b0f0"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 style:letter-kerning="true"/>
    </style:style>
    <style:style style:name="T551_3" style:family="text">
      <style:text-properties fo:color="#00b0f0" style:font-name="Arial" fo:font-size="9pt" style:font-size-asian="9pt" style:font-size-complex="9pt" fo:language="en" fo:language-asian="en" fo:language-complex="ar" fo:country="GB" fo:country-asian="US" fo:country-complex="SA" fo:font-weight="bold" style:font-weight-asian="bold"/>
    </style:style>
    <style:style style:name="T551_4" style:family="text">
      <style:text-properties fo:color="#00b0f0" style:font-name="Arial" fo:font-size="9pt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P552" style:family="paragraph" style:parent-style-name="Normal"/>
    <style:style style:name="T552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T552_2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Row107" style:family="table-row">
      <style:table-row-properties style:min-row-height="0.106cm"/>
    </style:style>
    <style:style style:name="Cell253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3" style:family="paragraph" style:parent-style-name="Normal">
      <style:paragraph-properties fo:line-height="108%"/>
    </style:style>
    <style:style style:name="T553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P554" style:family="paragraph" style:parent-style-name="Normal"/>
    <style:style style:name="T554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Cell254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5" style:family="paragraph" style:parent-style-name="Normal">
      <style:paragraph-properties fo:text-align="center"/>
      <style:text-properties style:font-name="Arial" fo:font-size="9pt" style:font-size-asian="9pt" style:font-name-complex="Arial" style:font-size-complex="9pt" fo:language="en" fo:language-asian="en" fo:language-complex="ar" fo:country="US" fo:country-asian="US" fo:country-complex="SA" fo:font-weight="bold" style:font-weight-asian="bold" style:font-weight-complex="bold" style:letter-kerning="true"/>
    </style:style>
    <style:style style:name="P556" style:family="paragraph" style:parent-style-name="Normal">
      <style:paragraph-properties fo:text-align="center"/>
      <style:text-properties style:font-name="Arial" fo:font-size="9pt" style:font-size-asian="9pt" style:font-name-complex="Arial" style:font-size-complex="9pt" fo:language="en" fo:language-asian="en" fo:language-complex="ar" fo:country="US" fo:country-asian="US" fo:country-complex="SA" fo:font-weight="bold" style:font-weight-asian="bold" style:font-weight-complex="bold" style:letter-kerning="true"/>
    </style:style>
    <style:style style:name="P557" style:family="paragraph" style:parent-style-name="Normal">
      <style:paragraph-properties fo:text-align="center"/>
    </style:style>
    <style:style style:name="T557_1" style:family="text">
      <style:text-properties style:font-name="Arial" fo:font-size="9pt" style:font-size-asian="9pt" style:font-name-complex="Arial" style:font-size-complex="9pt" fo:language="en" fo:language-asian="en" fo:language-complex="ar" fo:country="US" fo:country-asian="US" fo:country-complex="SA" fo:font-weight="bold" style:font-weight-asian="bold" style:font-weight-complex="bold" style:letter-kerning="true"/>
    </style:style>
    <style:style style:name="Cell255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8" style:family="paragraph" style:parent-style-name="Normal"/>
    <style:style style:name="T558_1" style:family="text">
      <style:text-properties fo:color="#00b0f0" style:font-name="Arial" fo:font-size="9pt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P559" style:family="paragraph" style:parent-style-name="Normal">
      <style:paragraph-properties fo:text-align="center"/>
    </style:style>
    <style:style style:name="T559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P560" style:family="paragraph" style:parent-style-name="Normal">
      <style:paragraph-properties fo:text-align="justify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561" style:family="paragraph" style:parent-style-name="Normal">
      <style:paragraph-properties fo:text-align="justify" fo:margin-top="0.212cm" fo:margin-left="0.041cm" fo:margin-right="0.09cm"/>
    </style:style>
    <style:style style:name="T561_1" style:family="text">
      <style:text-properties fo:font-size="10pt" style:font-size-asian="10pt" style:font-name-complex="Arial" style:font-size-complex="10pt" style:font-weight-complex="bold"/>
    </style:style>
    <style:style style:name="T561_2" style:family="text">
      <style:text-properties fo:font-size="10pt" style:font-size-asian="10pt" style:font-name-complex="Arial" style:font-size-complex="10pt" style:font-weight-complex="bold"/>
    </style:style>
    <style:style style:name="T561_3" style:family="text">
      <style:text-properties fo:font-size="10pt" style:font-size-asian="10pt" style:font-name-complex="Arial" style:font-size-complex="10pt" style:font-weight-complex="bold"/>
    </style:style>
    <style:style style:name="T561_4" style:family="text">
      <style:text-properties fo:font-size="10pt" style:font-size-asian="10pt" style:font-name-complex="Arial" style:font-size-complex="10pt" style:font-weight-complex="bold"/>
    </style:style>
    <style:style style:name="T561_5" style:family="text">
      <style:text-properties fo:font-size="10pt" style:font-size-asian="10pt" style:font-name-complex="Arial" style:font-size-complex="10pt" style:font-weight-complex="bold"/>
    </style:style>
    <style:style style:name="T561_6" style:family="text">
      <style:text-properties fo:font-size="10pt" style:font-size-asian="10pt" style:font-name-complex="Arial" style:font-size-complex="10pt" style:font-weight-complex="bold"/>
    </style:style>
    <style:style style:name="T561_7" style:family="text">
      <style:text-properties fo:font-size="10pt" style:font-size-asian="10pt" style:font-name-complex="Arial" style:font-size-complex="10pt" style:font-weight-complex="bold"/>
    </style:style>
    <style:style style:name="T561_8" style:family="text">
      <style:text-properties fo:font-size="10pt" style:font-size-asian="10pt" style:font-name-complex="Arial" style:font-size-complex="10pt" style:font-weight-complex="bold"/>
    </style:style>
    <style:style style:name="T561_9" style:family="text">
      <style:text-properties fo:font-size="10pt" style:font-size-asian="10pt" style:font-name-complex="Arial" style:font-size-complex="10pt" style:font-weight-complex="bold"/>
    </style:style>
    <style:style style:name="T561_10" style:family="text">
      <style:text-properties fo:font-size="10pt" style:font-size-asian="10pt" style:font-name-complex="Arial" style:font-size-complex="10pt" style:font-weight-complex="bold"/>
    </style:style>
    <style:style style:name="T561_11" style:family="text">
      <style:text-properties fo:font-size="10pt" style:font-size-asian="10pt" style:font-name-complex="Arial" style:font-size-complex="10pt" style:font-weight-complex="bold"/>
    </style:style>
    <style:style style:name="T561_12" style:family="text">
      <style:text-properties fo:font-size="10pt" style:font-size-asian="10pt" style:font-name-complex="Arial" style:font-size-complex="10pt" style:font-weight-complex="bold"/>
    </style:style>
    <style:style style:name="T561_13" style:family="text">
      <style:text-properties fo:font-size="10pt" style:font-size-asian="10pt" style:font-name-complex="Arial" style:font-size-complex="10pt" style:font-weight-complex="bold"/>
    </style:style>
    <style:style style:name="T561_14" style:family="text">
      <style:text-properties fo:font-size="10pt" style:font-size-asian="10pt" style:font-name-complex="Arial" style:font-size-complex="10pt" style:font-weight-complex="bold"/>
    </style:style>
    <style:style style:name="T561_15" style:family="text">
      <style:text-properties fo:font-size="10pt" style:font-size-asian="10pt" style:font-name-complex="Arial" style:font-size-complex="10pt" style:font-weight-complex="bold"/>
    </style:style>
    <style:style style:name="T561_16" style:family="text">
      <style:text-properties fo:font-size="10pt" style:font-size-asian="10pt" style:font-name-complex="Arial" style:font-size-complex="10pt" style:font-weight-complex="bold"/>
    </style:style>
    <style:style style:name="T561_17" style:family="text">
      <style:text-properties fo:font-size="10pt" style:font-size-asian="10pt" style:font-name-complex="Arial" style:font-size-complex="10pt" style:font-weight-complex="bold"/>
    </style:style>
    <style:style style:name="T561_18" style:family="text">
      <style:text-properties fo:font-size="10pt" style:font-size-asian="10pt" style:font-name-complex="Arial" style:font-size-complex="10pt" style:font-weight-complex="bold"/>
    </style:style>
    <style:style style:name="T561_19" style:family="text">
      <style:text-properties fo:font-size="10pt" style:font-size-asian="10pt" style:font-name-complex="Arial" style:font-size-complex="10pt" style:font-weight-complex="bold"/>
    </style:style>
    <style:style style:name="T561_20" style:family="text">
      <style:text-properties fo:font-size="10pt" style:font-size-asian="10pt" style:font-name-complex="Arial" style:font-size-complex="10pt" style:font-weight-complex="bold"/>
    </style:style>
    <style:style style:name="T561_21" style:family="text">
      <style:text-properties fo:font-size="10pt" style:font-size-asian="10pt" style:font-name-complex="Arial" style:font-size-complex="10pt" style:font-weight-complex="bold"/>
    </style:style>
    <style:style style:name="T561_22" style:family="text">
      <style:text-properties fo:font-size="10pt" style:font-size-asian="10pt" style:font-name-complex="Arial" style:font-size-complex="10pt" style:font-weight-complex="bold"/>
    </style:style>
    <style:style style:name="T561_23" style:family="text">
      <style:text-properties fo:font-size="10pt" style:font-size-asian="10pt" style:font-name-complex="Arial" style:font-size-complex="10pt" style:font-weight-complex="bold"/>
    </style:style>
    <style:style style:name="P562" style:family="paragraph" style:parent-style-name="Normal">
      <style:paragraph-properties fo:text-align="justify" fo:margin-top="0.212cm" fo:margin-left="0.041cm" fo:margin-right="0.09cm"/>
    </style:style>
    <style:style style:name="T562_1" style:family="text">
      <style:text-properties fo:font-size="10pt" style:font-size-asian="10pt" style:font-name-complex="Arial" style:font-size-complex="10pt" fo:font-weight="bold" style:font-weight-asian="bold"/>
    </style:style>
    <style:style style:name="T562_2" style:family="text">
      <style:text-properties fo:font-size="10pt" style:font-size-asian="10pt" style:font-name-complex="Arial" style:font-size-complex="10pt" fo:font-weight="bold" style:font-weight-asian="bold"/>
    </style:style>
    <style:style style:name="T562_3" style:family="text">
      <style:text-properties fo:font-size="10pt" style:font-size-asian="10pt" style:font-name-complex="Arial" style:font-size-complex="10pt" fo:font-weight="bold" style:font-weight-asian="bold"/>
    </style:style>
    <style:style style:name="T562_4" style:family="text">
      <style:text-properties fo:font-size="10pt" style:font-size-asian="10pt" style:font-name-complex="Arial" style:font-size-complex="10pt" fo:font-weight="bold" style:font-weight-asian="bold"/>
    </style:style>
    <style:style style:name="T562_5" style:family="text">
      <style:text-properties style:font-name="Arial" fo:font-size="10pt" style:font-size-asian="10pt" style:font-size-complex="10pt" fo:font-weight="bold" style:font-weight-asian="bold"/>
    </style:style>
    <style:style style:name="T562_6" style:family="text">
      <style:text-properties style:font-name="Arial" fo:font-size="10pt" style:font-size-asian="10pt" style:font-size-complex="10pt" fo:font-weight="bold" style:font-weight-asian="bold"/>
    </style:style>
    <style:style style:name="T562_7" style:family="text">
      <style:text-properties fo:font-size="10pt" style:font-size-asian="10pt" style:font-name-complex="Arial" style:font-size-complex="10pt" style:font-weight-complex="bold"/>
    </style:style>
    <style:style style:name="T562_8" style:family="text">
      <style:text-properties fo:font-size="10pt" style:font-size-asian="10pt" style:font-name-complex="Arial" style:font-size-complex="10pt" style:font-weight-complex="bold"/>
    </style:style>
    <style:style style:name="T562_9" style:family="text">
      <style:text-properties fo:font-size="10pt" style:font-size-asian="10pt" style:font-name-complex="Arial" style:font-size-complex="10pt" style:font-weight-complex="bold"/>
    </style:style>
    <style:style style:name="T562_10" style:family="text">
      <style:text-properties fo:font-size="10pt" style:font-size-asian="10pt" style:font-name-complex="Arial" style:font-size-complex="10pt" style:font-weight-complex="bold"/>
    </style:style>
    <style:style style:name="T562_11" style:family="text">
      <style:text-properties fo:font-size="10pt" style:font-size-asian="10pt" style:font-name-complex="Arial" style:font-size-complex="10pt" style:font-weight-complex="bold"/>
    </style:style>
    <style:style style:name="T562_12" style:family="text">
      <style:text-properties fo:font-size="10pt" style:font-size-asian="10pt" style:font-name-complex="Arial" style:font-size-complex="10pt" style:font-weight-complex="bold"/>
    </style:style>
    <style:style style:name="T562_13" style:family="text">
      <style:text-properties fo:font-size="10pt" style:font-size-asian="10pt" style:font-name-complex="Arial" style:font-size-complex="10pt" style:font-weight-complex="bold"/>
    </style:style>
    <style:style style:name="T562_14" style:family="text">
      <style:text-properties fo:font-size="10pt" style:font-size-asian="10pt" style:font-name-complex="Arial" style:font-size-complex="10pt" style:font-weight-complex="bold"/>
    </style:style>
    <style:style style:name="T562_15" style:family="text">
      <style:text-properties fo:font-size="10pt" style:font-size-asian="10pt" style:font-name-complex="Arial" style:font-size-complex="10pt" style:font-weight-complex="bold"/>
    </style:style>
    <style:style style:name="T562_16" style:family="text">
      <style:text-properties fo:font-size="10pt" style:font-size-asian="10pt" style:font-name-complex="Arial" style:font-size-complex="10pt" style:font-weight-complex="bold"/>
    </style:style>
    <style:style style:name="T562_17" style:family="text">
      <style:text-properties fo:font-size="10pt" style:font-size-asian="10pt" style:font-name-complex="Arial" style:font-size-complex="10pt" style:font-weight-complex="bold"/>
    </style:style>
    <style:style style:name="P563" style:family="paragraph" style:parent-style-name="Normal">
      <style:paragraph-properties fo:text-align="justify" fo:margin-top="0.212cm" fo:margin-bottom="0.212cm" fo:margin-right="0.09cm"/>
    </style:style>
    <style:style style:name="T563_1" style:family="text">
      <style:text-properties fo:font-size="10pt" style:font-size-asian="10pt" style:font-name-complex="Arial" style:font-size-complex="10pt" style:font-weight-complex="bold"/>
    </style:style>
    <style:style style:name="T563_2" style:family="text">
      <style:text-properties fo:font-size="10pt" style:font-size-asian="10pt" style:font-name-complex="Arial" style:font-size-complex="10pt" style:font-weight-complex="bold"/>
    </style:style>
    <style:style style:name="T563_3" style:family="text">
      <style:text-properties fo:font-size="10pt" style:font-size-asian="10pt" style:font-name-complex="Arial" style:font-size-complex="10pt" style:font-weight-complex="bold"/>
    </style:style>
    <style:style style:name="T563_4" style:family="text">
      <style:text-properties fo:font-size="10pt" style:font-size-asian="10pt" style:font-name-complex="Arial" style:font-size-complex="10pt" style:font-weight-complex="bold"/>
    </style:style>
    <style:style style:name="T563_5" style:family="text">
      <style:text-properties fo:font-size="10pt" style:font-size-asian="10pt" style:font-name-complex="Arial" style:font-size-complex="10pt" style:font-weight-complex="bold"/>
    </style:style>
    <style:style style:name="T563_6" style:family="text">
      <style:text-properties fo:font-size="10pt" style:font-size-asian="10pt" style:font-name-complex="Arial" style:font-size-complex="10pt" style:font-weight-complex="bold"/>
    </style:style>
    <style:style style:name="T563_7" style:family="text">
      <style:text-properties fo:font-size="10pt" style:font-size-asian="10pt" style:font-name-complex="Arial" style:font-size-complex="10pt" style:font-weight-complex="bold"/>
    </style:style>
    <style:style style:name="T563_8" style:family="text">
      <style:text-properties fo:font-size="10pt" style:font-size-asian="10pt" style:font-name-complex="Arial" style:font-size-complex="10pt" style:font-weight-complex="bold"/>
    </style:style>
    <style:style style:name="T563_9" style:family="text">
      <style:text-properties fo:font-size="10pt" style:font-size-asian="10pt" style:font-name-complex="Arial" style:font-size-complex="10pt" style:font-weight-complex="bold"/>
    </style:style>
    <style:style style:name="T563_10" style:family="text">
      <style:text-properties fo:font-size="10pt" style:font-size-asian="10pt" style:font-name-complex="Arial" style:font-size-complex="10pt" style:font-weight-complex="bold"/>
    </style:style>
    <style:style style:name="T563_11" style:family="text">
      <style:text-properties fo:font-size="10pt" style:font-size-asian="10pt" style:font-name-complex="Arial" style:font-size-complex="10pt" style:font-weight-complex="bold"/>
    </style:style>
    <style:style style:name="T563_12" style:family="text">
      <style:text-properties fo:font-size="10pt" style:font-size-asian="10pt" style:font-name-complex="Arial" style:font-size-complex="10pt" style:font-weight-complex="bold"/>
    </style:style>
    <style:style style:name="T563_13" style:family="text">
      <style:text-properties fo:font-size="10pt" style:font-size-asian="10pt" style:font-name-complex="Arial" style:font-size-complex="10pt" style:font-weight-complex="bold"/>
    </style:style>
    <style:style style:name="T563_14" style:family="text">
      <style:text-properties fo:font-size="10pt" style:font-size-asian="10pt" style:font-name-complex="Arial" style:font-size-complex="10pt" style:font-weight-complex="bold"/>
    </style:style>
    <style:style style:name="T563_15" style:family="text">
      <style:text-properties fo:font-size="10pt" style:font-size-asian="10pt" style:font-name-complex="Arial" style:font-size-complex="10pt" style:font-weight-complex="bold"/>
    </style:style>
    <style:style style:name="T563_16" style:family="text">
      <style:text-properties fo:font-size="10pt" style:font-size-asian="10pt" style:font-name-complex="Arial" style:font-size-complex="10pt" style:font-weight-complex="bold"/>
    </style:style>
    <style:style style:name="T563_17" style:family="text">
      <style:text-properties fo:font-size="10pt" style:font-size-asian="10pt" style:font-name-complex="Arial" style:font-size-complex="10pt" style:font-weight-complex="bold"/>
    </style:style>
    <style:style style:name="T563_18" style:family="text">
      <style:text-properties fo:font-size="10pt" style:font-size-asian="10pt" style:font-name-complex="Arial" style:font-size-complex="10pt" style:font-weight-complex="bold"/>
    </style:style>
    <style:style style:name="T563_19" style:family="text">
      <style:text-properties fo:font-size="10pt" style:font-size-asian="10pt" style:font-name-complex="Arial" style:font-size-complex="10pt" style:font-weight-complex="bold"/>
    </style:style>
    <style:style style:name="T563_20" style:family="text">
      <style:text-properties fo:font-size="10pt" style:font-size-asian="10pt" style:font-name-complex="Arial" style:font-size-complex="10pt" style:font-weight-complex="bold"/>
    </style:style>
    <style:style style:name="T563_21" style:family="text">
      <style:text-properties fo:font-size="10pt" style:font-size-asian="10pt" style:font-name-complex="Arial" style:font-size-complex="10pt" style:font-weight-complex="bold"/>
    </style:style>
    <style:style style:name="T563_22" style:family="text">
      <style:text-properties fo:font-size="10pt" style:font-size-asian="10pt" style:font-name-complex="Arial" style:font-size-complex="10pt" style:font-weight-complex="bold"/>
    </style:style>
    <style:style style:name="T563_23" style:family="text">
      <style:text-properties fo:font-size="10pt" style:font-size-asian="10pt" style:font-name-complex="Arial" style:font-size-complex="10pt" style:font-weight-complex="bold"/>
    </style:style>
    <style:style style:name="T563_24" style:family="text">
      <style:text-properties fo:font-size="10pt" style:font-size-asian="10pt" style:font-name-complex="Arial" style:font-size-complex="10pt" style:font-weight-complex="bold"/>
    </style:style>
    <style:style style:name="T563_25" style:family="text">
      <style:text-properties fo:font-size="10pt" style:font-size-asian="10pt" style:font-name-complex="Arial" style:font-size-complex="10pt" style:font-weight-complex="bold"/>
    </style:style>
    <style:style style:name="T563_26" style:family="text">
      <style:text-properties fo:font-size="10pt" style:font-size-asian="10pt" style:font-name-complex="Arial" style:font-size-complex="10pt" style:font-weight-complex="bold"/>
    </style:style>
    <style:style style:name="T563_27" style:family="text">
      <style:text-properties fo:font-size="10pt" style:font-size-asian="10pt" style:font-name-complex="Arial" style:font-size-complex="10pt" style:font-weight-complex="bold"/>
    </style:style>
    <style:style style:name="T563_28" style:family="text">
      <style:text-properties fo:font-size="10pt" style:font-size-asian="10pt" style:font-name-complex="Arial" style:font-size-complex="10pt" style:font-weight-complex="bold"/>
    </style:style>
    <style:style style:name="T563_29" style:family="text">
      <style:text-properties fo:font-size="10pt" style:font-size-asian="10pt" style:font-name-complex="Arial" style:font-size-complex="10pt" style:font-weight-complex="bold"/>
    </style:style>
    <style:style style:name="T563_30" style:family="text">
      <style:text-properties fo:font-size="10pt" style:font-size-asian="10pt" style:font-name-complex="Arial" style:font-size-complex="10pt" style:font-weight-complex="bold"/>
    </style:style>
    <style:style style:name="P564" style:family="paragraph" style:parent-style-name="Normal">
      <style:paragraph-properties fo:text-align="justify" fo:line-height="108%" fo:margin-top="0.106cm" fo:margin-right="0.092cm"/>
    </style:style>
    <style:style style:name="T564_1" style:family="text">
      <style:text-properties fo:font-size="10pt" style:font-size-asian="10pt" style:font-name-complex="Arial" style:font-size-complex="10pt" fo:font-weight="bold" style:font-weight-asian="bold"/>
    </style:style>
    <style:style style:name="T564_2" style:family="text">
      <style:text-properties fo:font-size="10pt" style:font-size-asian="10pt" style:font-name-complex="Arial" style:font-size-complex="10pt" fo:font-weight="bold" style:font-weight-asian="bold"/>
    </style:style>
    <style:style style:name="T564_3" style:family="text">
      <style:text-properties fo:font-size="10pt" style:font-size-asian="10pt" style:font-name-complex="Arial" style:font-size-complex="10pt" fo:font-weight="bold" style:font-weight-asian="bold"/>
    </style:style>
    <style:style style:name="T564_4" style:family="text">
      <style:text-properties fo:font-size="10pt" style:font-size-asian="10pt" style:font-name-complex="Arial" style:font-size-complex="10pt" fo:font-weight="bold" style:font-weight-asian="bold"/>
    </style:style>
    <style:style style:name="T564_5" style:family="text">
      <style:text-properties fo:font-size="10pt" style:font-size-asian="10pt" style:font-name-complex="Arial" style:font-size-complex="10pt" fo:font-weight="bold" style:font-weight-asian="bold"/>
    </style:style>
    <style:style style:name="T564_6" style:family="text">
      <style:text-properties fo:font-size="10pt" style:font-size-asian="10pt" style:font-name-complex="Arial" style:font-size-complex="10pt"/>
    </style:style>
    <style:style style:name="T564_7" style:family="text">
      <style:text-properties fo:font-size="10pt" style:font-size-asian="10pt" style:font-name-complex="Arial" style:font-size-complex="10pt"/>
    </style:style>
    <style:style style:name="T564_8" style:family="text">
      <style:text-properties fo:font-size="10pt" style:font-size-asian="10pt" style:font-name-complex="Arial" style:font-size-complex="10pt"/>
    </style:style>
    <style:style style:name="T564_9" style:family="text">
      <style:text-properties fo:font-size="10pt" style:font-size-asian="10pt" style:font-name-complex="Arial" style:font-size-complex="10pt"/>
    </style:style>
    <style:style style:name="T564_10" style:family="text">
      <style:text-properties fo:font-size="10pt" style:font-size-asian="10pt" style:font-name-complex="Arial" style:font-size-complex="10pt"/>
    </style:style>
    <style:style style:name="T564_11" style:family="text">
      <style:text-properties fo:font-size="10pt" style:font-size-asian="10pt" style:font-name-complex="Arial" style:font-size-complex="10pt" style:font-weight-complex="bold"/>
    </style:style>
    <style:style style:name="T564_12" style:family="text">
      <style:text-properties fo:font-size="10pt" style:font-size-asian="10pt" style:font-name-complex="Arial" style:font-size-complex="10pt" style:font-weight-complex="bold"/>
    </style:style>
    <style:style style:name="T564_13" style:family="text">
      <style:text-properties fo:font-size="10pt" style:font-size-asian="10pt" style:font-name-complex="Arial" style:font-size-complex="10pt" style:font-weight-complex="bold"/>
    </style:style>
    <style:style style:name="T564_14" style:family="text">
      <style:text-properties fo:font-size="10pt" style:font-size-asian="10pt" style:font-name-complex="Arial" style:font-size-complex="10pt" style:font-weight-complex="bold"/>
    </style:style>
    <style:style style:name="T564_15" style:family="text">
      <style:text-properties fo:font-size="10pt" style:font-size-asian="10pt" style:font-name-complex="Arial" style:font-size-complex="10pt" style:font-weight-complex="bold"/>
    </style:style>
    <style:style style:name="T564_16" style:family="text">
      <style:text-properties fo:font-size="10pt" style:font-size-asian="10pt" style:font-name-complex="Arial" style:font-size-complex="10pt" style:font-weight-complex="bold"/>
    </style:style>
    <style:style style:name="T564_17" style:family="text">
      <style:text-properties fo:font-size="10pt" style:font-size-asian="10pt" style:font-name-complex="Arial" style:font-size-complex="10pt" style:font-weight-complex="bold"/>
    </style:style>
    <style:style style:name="T564_18" style:family="text">
      <style:text-properties fo:font-size="10pt" style:font-size-asian="10pt" style:font-name-complex="Arial" style:font-size-complex="10pt" style:font-weight-complex="bold"/>
    </style:style>
    <style:style style:name="T564_19" style:family="text">
      <style:text-properties fo:font-size="10pt" style:font-size-asian="10pt" style:font-name-complex="Arial" style:font-size-complex="10pt" style:font-weight-complex="bold"/>
    </style:style>
    <style:style style:name="T564_20" style:family="text">
      <style:text-properties fo:font-size="10pt" style:font-size-asian="10pt" style:font-name-complex="Arial" style:font-size-complex="10pt" style:font-weight-complex="bold"/>
    </style:style>
    <style:style style:name="T564_21" style:family="text">
      <style:text-properties style:font-name="Arial" fo:font-size="10pt" style:font-size-asian="10pt" style:font-size-complex="10pt"/>
    </style:style>
    <style:style style:name="T564_22" style:family="text">
      <style:text-properties style:font-name="Arial" fo:font-size="10pt" style:font-size-asian="10pt" style:font-size-complex="10pt"/>
    </style:style>
    <style:style style:name="T564_23" style:family="text">
      <style:text-properties style:font-name="Arial" fo:font-size="10pt" style:font-size-asian="10pt" style:font-size-complex="10pt"/>
    </style:style>
    <style:style style:name="T564_24" style:family="text">
      <style:text-properties style:font-name="Arial" fo:font-size="10pt" style:font-size-asian="10pt" style:font-size-complex="10pt"/>
    </style:style>
    <style:style style:name="T564_25" style:family="text">
      <style:text-properties style:font-name="Arial" fo:font-size="10pt" style:font-size-asian="10pt" style:font-size-complex="10pt"/>
    </style:style>
    <style:style style:name="T564_26" style:family="text">
      <style:text-properties style:font-name="Arial" fo:font-size="10pt" style:font-size-asian="10pt" style:font-size-complex="10pt" style:font-weight-complex="bold"/>
    </style:style>
    <style:style style:name="T564_27" style:family="text">
      <style:text-properties style:font-name="Arial" fo:font-size="10pt" style:font-size-asian="10pt" style:font-size-complex="10pt" style:font-weight-complex="bold"/>
    </style:style>
    <style:style style:name="T564_28" style:family="text">
      <style:text-properties style:font-name="Arial" fo:font-size="10pt" style:font-size-asian="10pt" style:font-size-complex="10pt"/>
    </style:style>
    <style:style style:name="T564_29" style:family="text">
      <style:text-properties style:font-name="Arial" fo:font-size="10pt" style:font-size-asian="10pt" style:font-size-complex="10pt"/>
    </style:style>
    <style:style style:name="T564_30" style:family="text">
      <style:text-properties style:font-name="Arial" fo:font-size="10pt" style:font-size-asian="10pt" style:font-size-complex="10pt"/>
    </style:style>
    <style:style style:name="T564_31" style:family="text">
      <style:text-properties style:font-name="Arial" fo:font-size="10pt" style:font-size-asian="10pt" style:font-size-complex="10pt"/>
    </style:style>
    <style:style style:name="T564_32" style:family="text">
      <style:text-properties style:font-name="Arial" fo:font-size="10pt" style:font-size-asian="10pt" style:font-size-complex="10pt"/>
    </style:style>
    <style:style style:name="T564_33" style:family="text">
      <style:text-properties style:font-name="Arial" fo:font-size="10pt" style:font-size-asian="10pt" style:font-size-complex="10pt"/>
    </style:style>
    <style:style style:name="T564_34" style:family="text">
      <style:text-properties style:font-name="Arial" fo:font-size="10pt" style:font-size-asian="10pt" style:font-size-complex="10pt"/>
    </style:style>
    <style:style style:name="T564_35" style:family="text">
      <style:text-properties style:font-name="Arial" fo:font-size="10pt" style:font-name-asian="Aptos" style:font-size-asian="10pt" style:font-size-complex="10pt"/>
    </style:style>
    <style:style style:name="T564_36" style:family="text">
      <style:text-properties style:font-name="Arial" fo:font-size="10pt" style:font-name-asian="Aptos" style:font-size-asian="10pt" style:font-size-complex="10pt"/>
    </style:style>
    <style:style style:name="T564_37" style:family="text">
      <style:text-properties style:font-name="Arial" fo:font-size="10pt" style:font-name-asian="Aptos" style:font-size-asian="10pt" style:font-size-complex="10pt"/>
    </style:style>
    <style:style style:name="T564_38" style:family="text">
      <style:text-properties style:font-name="Arial" fo:font-size="10pt" style:font-name-asian="Aptos" style:font-size-asian="10pt" style:font-size-complex="10pt"/>
    </style:style>
    <style:style style:name="T564_39" style:family="text">
      <style:text-properties style:font-name="Arial" fo:font-size="10pt" style:font-name-asian="Aptos" style:font-size-asian="10pt" style:font-size-complex="10pt"/>
    </style:style>
    <style:style style:name="T564_40" style:family="text">
      <style:text-properties style:font-name="Arial" fo:font-size="10pt" style:font-name-asian="Aptos" style:font-size-asian="10pt" style:font-size-complex="10pt"/>
    </style:style>
    <style:style style:name="T564_41" style:family="text">
      <style:text-properties style:font-name="Arial" fo:font-size="10pt" style:font-name-asian="Aptos" style:font-size-asian="10pt" style:font-size-complex="10pt"/>
    </style:style>
    <style:style style:name="T564_42" style:family="text">
      <style:text-properties style:font-name="Arial" fo:font-size="10pt" style:font-name-asian="Aptos" style:font-size-asian="10pt" style:font-size-complex="10pt"/>
    </style:style>
    <style:style style:name="T564_43" style:family="text">
      <style:text-properties style:font-name="Arial" fo:font-size="10pt" style:font-name-asian="Aptos" style:font-size-asian="10pt" style:font-size-complex="10pt"/>
    </style:style>
    <style:style style:name="T564_44" style:family="text">
      <style:text-properties style:font-name="Arial" fo:font-size="10pt" style:font-name-asian="Aptos" style:font-size-asian="10pt" style:font-size-complex="10pt"/>
    </style:style>
    <style:style style:name="T564_45" style:family="text">
      <style:text-properties style:font-name="Arial" fo:font-size="10pt" style:font-name-asian="Aptos" style:font-size-asian="10pt" style:font-size-complex="10pt"/>
    </style:style>
    <style:style style:name="T564_46" style:family="text">
      <style:text-properties style:font-name="Arial" fo:font-size="10pt" style:font-name-asian="Aptos" style:font-size-asian="10pt" style:font-size-complex="10pt"/>
    </style:style>
    <style:style style:name="T564_47" style:family="text">
      <style:text-properties style:font-name="Arial" fo:font-size="10pt" style:font-name-asian="Aptos" style:font-size-asian="10pt" style:font-size-complex="10pt"/>
    </style:style>
    <style:style style:name="T564_48" style:family="text">
      <style:text-properties style:font-name="Arial" fo:font-size="10pt" style:font-name-asian="Aptos" style:font-size-asian="10pt" style:font-size-complex="10pt"/>
    </style:style>
    <style:style style:name="T564_49" style:family="text">
      <style:text-properties style:font-name="Arial" fo:font-size="10pt" style:font-name-asian="Aptos" style:font-size-asian="10pt" style:font-size-complex="10pt"/>
    </style:style>
    <style:style style:name="T564_50" style:family="text">
      <style:text-properties style:font-name="Arial" fo:font-size="10pt" style:font-name-asian="Aptos" style:font-size-asian="10pt" style:font-size-complex="10pt"/>
    </style:style>
    <style:style style:name="T564_51" style:family="text">
      <style:text-properties style:font-name="Arial" fo:font-size="10pt" style:font-name-asian="Aptos" style:font-size-asian="10pt" style:font-size-complex="10pt"/>
    </style:style>
    <style:style style:name="T564_52" style:family="text">
      <style:text-properties style:font-name="Arial" fo:font-size="10pt" style:font-name-asian="Aptos" style:font-size-asian="10pt" style:font-size-complex="10pt"/>
    </style:style>
    <style:style style:name="P565" style:family="paragraph" style:parent-style-name="Normal">
      <style:paragraph-properties fo:text-align="justify" fo:margin-top="0.212cm" fo:margin-left="0.041cm" fo:margin-right="0.09cm"/>
    </style:style>
    <style:style style:name="T565_1" style:family="text">
      <style:text-properties fo:font-size="10pt" style:font-name-asian="Aptos" style:font-size-asian="10pt" style:font-name-complex="Arial" style:font-size-complex="10pt"/>
    </style:style>
    <style:style style:name="T565_2" style:family="text">
      <style:text-properties fo:font-size="10pt" style:font-name-asian="Aptos" style:font-size-asian="10pt" style:font-name-complex="Arial" style:font-size-complex="10pt"/>
    </style:style>
    <style:style style:name="T565_3" style:family="text">
      <style:text-properties fo:font-size="10pt" style:font-name-asian="Aptos" style:font-size-asian="10pt" style:font-name-complex="Arial" style:font-size-complex="10pt"/>
    </style:style>
    <style:style style:name="T565_4" style:family="text">
      <style:text-properties fo:font-size="10pt" style:font-name-asian="Aptos" style:font-size-asian="10pt" style:font-name-complex="Arial" style:font-size-complex="10pt"/>
    </style:style>
    <style:style style:name="T565_5" style:family="text">
      <style:text-properties fo:font-size="10pt" style:font-name-asian="Aptos" style:font-size-asian="10pt" style:font-name-complex="Arial" style:font-size-complex="10pt"/>
    </style:style>
    <style:style style:name="T565_6" style:family="text">
      <style:text-properties fo:font-size="10pt" style:font-name-asian="Aptos" style:font-size-asian="10pt" style:font-name-complex="Arial" style:font-size-complex="10pt"/>
    </style:style>
    <style:style style:name="T565_7" style:family="text">
      <style:text-properties fo:font-size="10pt" style:font-name-asian="Aptos" style:font-size-asian="10pt" style:font-name-complex="Arial" style:font-size-complex="10pt"/>
    </style:style>
    <style:style style:name="T565_8" style:family="text">
      <style:text-properties fo:font-size="10pt" style:font-name-asian="Aptos" style:font-size-asian="10pt" style:font-name-complex="Arial" style:font-size-complex="10pt"/>
    </style:style>
    <style:style style:name="T565_9" style:family="text">
      <style:text-properties fo:font-size="10pt" style:font-name-asian="Aptos" style:font-size-asian="10pt" style:font-name-complex="Arial" style:font-size-complex="10pt"/>
    </style:style>
    <style:style style:name="T565_10" style:family="text">
      <style:text-properties fo:font-size="10pt" style:font-name-asian="Aptos" style:font-size-asian="10pt" style:font-name-complex="Arial" style:font-size-complex="10pt"/>
    </style:style>
    <style:style style:name="T565_11" style:family="text">
      <style:text-properties fo:font-size="10pt" style:font-name-asian="Aptos" style:font-size-asian="10pt" style:font-name-complex="Arial" style:font-size-complex="10pt"/>
    </style:style>
    <style:style style:name="T565_12" style:family="text">
      <style:text-properties fo:font-size="10pt" style:font-name-asian="Aptos" style:font-size-asian="10pt" style:font-name-complex="Arial" style:font-size-complex="10pt"/>
    </style:style>
    <style:style style:name="T565_13" style:family="text">
      <style:text-properties fo:font-size="10pt" style:font-name-asian="Aptos" style:font-size-asian="10pt" style:font-name-complex="Arial" style:font-size-complex="10pt"/>
    </style:style>
    <style:style style:name="T565_14" style:family="text">
      <style:text-properties fo:font-size="10pt" style:font-name-asian="Aptos" style:font-size-asian="10pt" style:font-name-complex="Arial" style:font-size-complex="10pt"/>
    </style:style>
    <style:style style:name="T565_15" style:family="text">
      <style:text-properties fo:font-size="10pt" style:font-name-asian="Aptos" style:font-size-asian="10pt" style:font-name-complex="Arial" style:font-size-complex="10pt"/>
    </style:style>
    <style:style style:name="T565_16" style:family="text">
      <style:text-properties fo:font-size="10pt" style:font-name-asian="Aptos" style:font-size-asian="10pt" style:font-name-complex="Arial" style:font-size-complex="10pt"/>
    </style:style>
    <style:style style:name="T565_17" style:family="text">
      <style:text-properties fo:font-size="10pt" style:font-name-asian="Aptos" style:font-size-asian="10pt" style:font-name-complex="Arial" style:font-size-complex="10pt"/>
    </style:style>
    <style:style style:name="T565_18" style:family="text">
      <style:text-properties fo:font-size="10pt" style:font-name-asian="Aptos" style:font-size-asian="10pt" style:font-name-complex="Arial" style:font-size-complex="10pt"/>
    </style:style>
    <style:style style:name="T565_19" style:family="text">
      <style:text-properties fo:font-size="10pt" style:font-name-asian="Aptos" style:font-size-asian="10pt" style:font-name-complex="Arial" style:font-size-complex="10pt"/>
    </style:style>
    <style:style style:name="T565_20" style:family="text">
      <style:text-properties fo:font-size="10pt" style:font-name-asian="Aptos" style:font-size-asian="10pt" style:font-name-complex="Arial" style:font-size-complex="10pt"/>
    </style:style>
    <style:style style:name="T565_21" style:family="text">
      <style:text-properties fo:font-size="10pt" style:font-name-asian="Aptos" style:font-size-asian="10pt" style:font-name-complex="Arial" style:font-size-complex="10pt"/>
    </style:style>
    <style:style style:name="T565_22" style:family="text">
      <style:text-properties fo:font-size="10pt" style:font-name-asian="Aptos" style:font-size-asian="10pt" style:font-name-complex="Arial" style:font-size-complex="10pt"/>
    </style:style>
    <style:style style:name="T565_23" style:family="text">
      <style:text-properties fo:font-size="10pt" style:font-name-asian="Aptos" style:font-size-asian="10pt" style:font-name-complex="Arial" style:font-size-complex="10pt"/>
    </style:style>
    <style:style style:name="T565_24" style:family="text">
      <style:text-properties fo:font-size="10pt" style:font-name-asian="Aptos" style:font-size-asian="10pt" style:font-name-complex="Arial" style:font-size-complex="10pt"/>
    </style:style>
    <style:style style:name="T565_25" style:family="text">
      <style:text-properties fo:font-size="10pt" style:font-name-asian="Aptos" style:font-size-asian="10pt" style:font-name-complex="Arial" style:font-size-complex="10pt"/>
    </style:style>
    <style:style style:name="T565_26" style:family="text">
      <style:text-properties fo:font-size="10pt" style:font-name-asian="Aptos" style:font-size-asian="10pt" style:font-name-complex="Arial" style:font-size-complex="10pt"/>
    </style:style>
    <style:style style:name="T565_27" style:family="text">
      <style:text-properties fo:font-size="10pt" style:font-name-asian="Aptos" style:font-size-asian="10pt" style:font-name-complex="Arial" style:font-size-complex="10pt"/>
    </style:style>
    <style:style style:name="T565_28" style:family="text">
      <style:text-properties fo:font-size="10pt" style:font-name-asian="Aptos" style:font-size-asian="10pt" style:font-name-complex="Arial" style:font-size-complex="10pt"/>
    </style:style>
    <style:style style:name="T565_29" style:family="text">
      <style:text-properties fo:font-size="10pt" style:font-name-asian="Aptos" style:font-size-asian="10pt" style:font-name-complex="Arial" style:font-size-complex="10pt"/>
    </style:style>
    <style:style style:name="T565_30" style:family="text">
      <style:text-properties style:font-name="Calibri" style:font-name-asian="Calibri" style:font-name-complex="Arial" style:letter-kerning="true"/>
    </style:style>
    <style:style style:name="T565_31" style:family="text">
      <style:text-properties fo:font-size="10pt" style:font-name-asian="Aptos" style:font-size-asian="10pt" style:font-name-complex="Arial" style:font-size-complex="10pt"/>
    </style:style>
    <style:style style:name="T565_32" style:family="text">
      <style:text-properties fo:font-size="10pt" style:font-name-asian="Aptos" style:font-size-asian="10pt" style:font-name-complex="Arial" style:font-size-complex="10pt"/>
    </style:style>
    <style:style style:name="T565_33" style:family="text">
      <style:text-properties fo:font-size="10pt" style:font-name-asian="Aptos" style:font-size-asian="10pt" style:font-name-complex="Arial" style:font-size-complex="10pt"/>
    </style:style>
    <style:style style:name="T565_34" style:family="text">
      <style:text-properties fo:font-size="10pt" style:font-name-asian="Aptos" style:font-size-asian="10pt" style:font-name-complex="Arial" style:font-size-complex="10pt"/>
    </style:style>
    <style:style style:name="T565_35" style:family="text">
      <style:text-properties fo:font-size="10pt" style:font-name-asian="Aptos" style:font-size-asian="10pt" style:font-name-complex="Arial" style:font-size-complex="10pt"/>
    </style:style>
    <style:style style:name="T565_36" style:family="text">
      <style:text-properties fo:font-size="10pt" style:font-name-asian="Aptos" style:font-size-asian="10pt" style:font-name-complex="Arial" style:font-size-complex="10pt"/>
    </style:style>
    <style:style style:name="T565_37" style:family="text">
      <style:text-properties fo:font-size="10pt" style:font-name-asian="Aptos" style:font-size-asian="10pt" style:font-name-complex="Arial" style:font-size-complex="10pt"/>
    </style:style>
    <style:style style:name="T565_38" style:family="text">
      <style:text-properties fo:font-size="10pt" style:font-name-asian="Aptos" style:font-size-asian="10pt" style:font-name-complex="Arial" style:font-size-complex="10pt"/>
    </style:style>
    <style:style style:name="T565_39" style:family="text">
      <style:text-properties fo:font-size="10pt" style:font-name-asian="Aptos" style:font-size-asian="10pt" style:font-name-complex="Arial" style:font-size-complex="10pt"/>
    </style:style>
    <style:style style:name="T565_40" style:family="text">
      <style:text-properties fo:font-size="10pt" style:font-name-asian="Aptos" style:font-size-asian="10pt" style:font-name-complex="Arial" style:font-size-complex="10pt"/>
    </style:style>
    <style:style style:name="T565_41" style:family="text">
      <style:text-properties fo:font-size="10pt" style:font-name-asian="Aptos" style:font-size-asian="10pt" style:font-name-complex="Arial" style:font-size-complex="10pt"/>
    </style:style>
    <style:style style:name="T565_42" style:family="text">
      <style:text-properties fo:font-size="10pt" style:font-name-asian="Aptos" style:font-size-asian="10pt" style:font-name-complex="Arial" style:font-size-complex="10pt"/>
    </style:style>
    <style:style style:name="T565_43" style:family="text">
      <style:text-properties fo:font-size="10pt" style:font-name-asian="Aptos" style:font-size-asian="10pt" style:font-name-complex="Arial" style:font-size-complex="10pt"/>
    </style:style>
    <style:style style:name="T565_44" style:family="text">
      <style:text-properties fo:font-size="10pt" style:font-name-asian="Aptos" style:font-size-asian="10pt" style:font-name-complex="Arial" style:font-size-complex="10pt"/>
    </style:style>
    <style:style style:name="T565_45" style:family="text">
      <style:text-properties fo:font-size="10pt" style:font-name-asian="Aptos" style:font-size-asian="10pt" style:font-name-complex="Arial" style:font-size-complex="10pt"/>
    </style:style>
    <style:style style:name="T565_46" style:family="text">
      <style:text-properties fo:font-size="10pt" style:font-name-asian="Aptos" style:font-size-asian="10pt" style:font-name-complex="Arial" style:font-size-complex="10pt"/>
    </style:style>
    <style:style style:name="T565_47" style:family="text">
      <style:text-properties fo:font-size="10pt" style:font-name-asian="Aptos" style:font-size-asian="10pt" style:font-name-complex="Arial" style:font-size-complex="10pt"/>
    </style:style>
    <style:style style:name="T565_48" style:family="text">
      <style:text-properties fo:font-size="10pt" style:font-name-asian="Aptos" style:font-size-asian="10pt" style:font-name-complex="Arial" style:font-size-complex="10pt"/>
    </style:style>
    <style:style style:name="T565_49" style:family="text">
      <style:text-properties fo:font-size="10pt" style:font-name-asian="Aptos" style:font-size-asian="10pt" style:font-name-complex="Arial" style:font-size-complex="10pt"/>
    </style:style>
    <style:style style:name="T565_50" style:family="text">
      <style:text-properties fo:font-size="10pt" style:font-name-asian="Aptos" style:font-size-asian="10pt" style:font-name-complex="Arial" style:font-size-complex="10pt"/>
    </style:style>
    <style:style style:name="P566" style:family="paragraph" style:parent-style-name="Normal">
      <style:paragraph-properties fo:text-align="justify" fo:margin-top="0.212cm" fo:margin-right="0.09cm"/>
    </style:style>
    <style:style style:name="T566_1" style:family="text">
      <style:text-properties fo:font-size="10pt" style:font-size-asian="10pt" style:font-name-complex="Arial" style:font-size-complex="10pt" fo:font-weight="bold" style:font-weight-asian="bold"/>
    </style:style>
    <style:style style:name="T566_2" style:family="text">
      <style:text-properties fo:font-size="10pt" style:font-size-asian="10pt" style:font-name-complex="Arial" style:font-size-complex="10pt" fo:font-weight="bold" style:font-weight-asian="bold"/>
    </style:style>
    <style:style style:name="T566_3" style:family="text">
      <style:text-properties fo:font-size="10pt" style:font-size-asian="10pt" style:font-name-complex="Arial" style:font-size-complex="10pt" style:font-weight-complex="bold"/>
    </style:style>
    <style:style style:name="T566_4" style:family="text">
      <style:text-properties fo:font-size="10pt" style:font-size-asian="10pt" style:font-name-complex="Arial" style:font-size-complex="10pt" style:font-weight-complex="bold"/>
    </style:style>
    <style:style style:name="T566_5" style:family="text">
      <style:text-properties fo:font-size="10pt" style:font-size-asian="10pt" style:font-name-complex="Arial" style:font-size-complex="10pt" style:font-weight-complex="bold"/>
    </style:style>
    <style:style style:name="T566_6" style:family="text">
      <style:text-properties fo:font-size="10pt" style:font-size-asian="10pt" style:font-name-complex="Arial" style:font-size-complex="10pt" style:font-weight-complex="bold"/>
    </style:style>
    <style:style style:name="T566_7" style:family="text">
      <style:text-properties fo:font-size="10pt" style:font-size-asian="10pt" style:font-name-complex="Arial" style:font-size-complex="10pt" style:font-weight-complex="bold"/>
    </style:style>
    <style:style style:name="T566_8" style:family="text">
      <style:text-properties fo:font-size="10pt" style:font-size-asian="10pt" style:font-name-complex="Arial" style:font-size-complex="10pt" style:font-weight-complex="bold"/>
    </style:style>
    <style:style style:name="T566_9" style:family="text">
      <style:text-properties fo:font-size="10pt" style:font-size-asian="10pt" style:font-name-complex="Arial" style:font-size-complex="10pt" style:font-weight-complex="bold"/>
    </style:style>
    <style:style style:name="T566_10" style:family="text">
      <style:text-properties fo:font-size="10pt" style:font-size-asian="10pt" style:font-name-complex="Arial" style:font-size-complex="10pt" style:font-weight-complex="bold"/>
    </style:style>
    <style:style style:name="T566_11" style:family="text">
      <style:text-properties fo:font-size="10pt" style:font-size-asian="10pt" style:font-name-complex="Arial" style:font-size-complex="10pt" style:font-weight-complex="bold"/>
    </style:style>
    <style:style style:name="T566_12" style:family="text">
      <style:text-properties fo:font-size="10pt" style:font-size-asian="10pt" style:font-name-complex="Arial" style:font-size-complex="10pt" style:font-weight-complex="bold"/>
    </style:style>
    <style:style style:name="T566_13" style:family="text">
      <style:text-properties fo:font-size="10pt" style:font-size-asian="10pt" style:font-name-complex="Arial" style:font-size-complex="10pt" style:font-weight-complex="bold"/>
    </style:style>
    <style:style style:name="T566_14" style:family="text">
      <style:text-properties fo:font-size="10pt" style:font-size-asian="10pt" style:font-name-complex="Arial" style:font-size-complex="10pt" style:font-weight-complex="bold"/>
    </style:style>
    <style:style style:name="T566_15" style:family="text">
      <style:text-properties fo:font-size="10pt" style:font-size-asian="10pt" style:font-name-complex="Arial" style:font-size-complex="10pt" style:font-weight-complex="bold"/>
    </style:style>
    <style:style style:name="T566_16" style:family="text">
      <style:text-properties fo:font-size="10pt" style:font-size-asian="10pt" style:font-name-complex="Arial" style:font-size-complex="10pt" style:font-weight-complex="bold"/>
    </style:style>
    <style:style style:name="T566_17" style:family="text">
      <style:text-properties fo:font-size="10pt" style:font-size-asian="10pt" style:font-name-complex="Arial" style:font-size-complex="10pt" style:font-weight-complex="bold"/>
    </style:style>
    <style:style style:name="T566_18" style:family="text">
      <style:text-properties fo:font-size="10pt" style:font-size-asian="10pt" style:font-name-complex="Arial" style:font-size-complex="10pt" style:font-weight-complex="bold"/>
    </style:style>
    <style:style style:name="T566_19" style:family="text">
      <style:text-properties fo:font-size="10pt" style:font-size-asian="10pt" style:font-name-complex="Arial" style:font-size-complex="10pt" style:font-weight-complex="bold"/>
    </style:style>
    <style:style style:name="T566_20" style:family="text">
      <style:text-properties fo:font-size="10pt" style:font-size-asian="10pt" style:font-name-complex="Arial" style:font-size-complex="10pt" style:font-weight-complex="bold"/>
    </style:style>
    <style:style style:name="T566_21" style:family="text">
      <style:text-properties fo:font-size="10pt" style:font-size-asian="10pt" style:font-name-complex="Arial" style:font-size-complex="10pt" style:font-weight-complex="bold"/>
    </style:style>
    <style:style style:name="T566_22" style:family="text">
      <style:text-properties fo:font-size="10pt" style:font-size-asian="10pt" style:font-name-complex="Arial" style:font-size-complex="10pt" style:font-weight-complex="bold"/>
    </style:style>
    <style:style style:name="T566_23" style:family="text">
      <style:text-properties fo:font-size="10pt" style:font-size-asian="10pt" style:font-name-complex="Arial" style:font-size-complex="10pt" style:font-weight-complex="bold"/>
    </style:style>
    <style:style style:name="P567" style:family="paragraph" style:parent-style-name="Normal">
      <style:paragraph-properties fo:text-align="justify" fo:margin-top="0.212cm" fo:margin-right="0.09cm"/>
    </style:style>
    <style:style style:name="T567_1" style:family="text">
      <style:text-properties fo:font-size="10pt" style:font-size-asian="10pt" style:font-name-complex="Arial" style:font-size-complex="10pt" style:font-weight-complex="bold"/>
    </style:style>
    <style:style style:name="T567_2" style:family="text">
      <style:text-properties fo:font-size="10pt" style:font-size-asian="10pt" style:font-name-complex="Arial" style:font-size-complex="10pt" style:font-weight-complex="bold"/>
    </style:style>
    <style:style style:name="T567_3" style:family="text">
      <style:text-properties fo:font-size="10pt" style:font-size-asian="10pt" style:font-name-complex="Arial" style:font-size-complex="10pt" style:font-weight-complex="bold"/>
    </style:style>
    <style:style style:name="T567_4" style:family="text">
      <style:text-properties fo:font-size="10pt" style:font-size-asian="10pt" style:font-name-complex="Arial" style:font-size-complex="10pt" style:font-weight-complex="bold"/>
    </style:style>
    <style:style style:name="T567_5" style:family="text">
      <style:text-properties fo:font-size="10pt" style:font-size-asian="10pt" style:font-name-complex="Arial" style:font-size-complex="10pt" style:font-weight-complex="bold"/>
    </style:style>
    <style:style style:name="T567_6" style:family="text">
      <style:text-properties fo:font-size="10pt" style:font-size-asian="10pt" style:font-name-complex="Arial" style:font-size-complex="10pt" style:font-weight-complex="bold"/>
    </style:style>
    <style:style style:name="T567_7" style:family="text">
      <style:text-properties fo:font-size="10pt" style:font-size-asian="10pt" style:font-name-complex="Arial" style:font-size-complex="10pt" style:font-weight-complex="bold"/>
    </style:style>
    <style:style style:name="T567_8" style:family="text">
      <style:text-properties fo:font-size="10pt" style:font-size-asian="10pt" style:font-name-complex="Arial" style:font-size-complex="10pt" style:font-weight-complex="bold"/>
    </style:style>
    <style:style style:name="T567_9" style:family="text">
      <style:text-properties fo:font-size="10pt" style:font-size-asian="10pt" style:font-name-complex="Arial" style:font-size-complex="10pt" style:font-weight-complex="bold"/>
    </style:style>
    <style:style style:name="T567_10" style:family="text">
      <style:text-properties fo:font-size="10pt" style:font-size-asian="10pt" style:font-name-complex="Arial" style:font-size-complex="10pt" style:font-weight-complex="bold"/>
    </style:style>
    <style:style style:name="T567_11" style:family="text">
      <style:text-properties fo:font-size="10pt" style:font-size-asian="10pt" style:font-name-complex="Arial" style:font-size-complex="10pt" style:font-weight-complex="bold"/>
    </style:style>
    <style:style style:name="T567_12" style:family="text">
      <style:text-properties fo:font-size="10pt" style:font-size-asian="10pt" style:font-name-complex="Arial" style:font-size-complex="10pt" style:font-weight-complex="bold"/>
    </style:style>
    <style:style style:name="P568" style:family="paragraph" style:parent-style-name="Normal">
      <style:paragraph-properties fo:text-align="justify" fo:margin-top="0.212cm" fo:margin-left="0.041cm" fo:margin-right="0.09cm"/>
    </style:style>
    <style:style style:name="T568_1" style:family="text">
      <style:text-properties fo:font-size="10pt" style:font-size-asian="10pt" style:font-name-complex="Arial" style:font-size-complex="10pt" fo:font-weight="bold" style:font-weight-asian="bold"/>
    </style:style>
    <style:style style:name="T568_2" style:family="text">
      <style:text-properties fo:font-size="10pt" style:font-size-asian="10pt" style:font-name-complex="Arial" style:font-size-complex="10pt" fo:font-weight="bold" style:font-weight-asian="bold"/>
    </style:style>
    <style:style style:name="T568_3" style:family="text">
      <style:text-properties fo:font-size="10pt" style:font-size-asian="10pt" style:font-name-complex="Arial" style:font-size-complex="10pt" fo:font-weight="bold" style:font-weight-asian="bold"/>
    </style:style>
    <style:style style:name="T568_4" style:family="text">
      <style:text-properties fo:font-size="10pt" style:font-size-asian="10pt" style:font-name-complex="Arial" style:font-size-complex="10pt" style:font-weight-complex="bold"/>
    </style:style>
    <style:style style:name="T568_5" style:family="text">
      <style:text-properties fo:font-size="10pt" style:font-size-asian="10pt" style:font-name-complex="Arial" style:font-size-complex="10pt" style:font-weight-complex="bold"/>
    </style:style>
    <style:style style:name="T568_6" style:family="text">
      <style:text-properties fo:font-size="10pt" style:font-size-asian="10pt" style:font-name-complex="Arial" style:font-size-complex="10pt" style:font-weight-complex="bold"/>
    </style:style>
    <style:style style:name="T568_7" style:family="text">
      <style:text-properties fo:font-size="10pt" style:font-size-asian="10pt" style:font-name-complex="Arial" style:font-size-complex="10pt" style:font-weight-complex="bold"/>
    </style:style>
    <style:style style:name="T568_8" style:family="text">
      <style:text-properties fo:font-size="10pt" style:font-size-asian="10pt" style:font-name-complex="Arial" style:font-size-complex="10pt" style:font-weight-complex="bold"/>
    </style:style>
    <style:style style:name="T568_9" style:family="text">
      <style:text-properties fo:font-size="10pt" style:font-size-asian="10pt" style:font-name-complex="Arial" style:font-size-complex="10pt" style:font-weight-complex="bold"/>
    </style:style>
    <style:style style:name="T568_10" style:family="text">
      <style:text-properties fo:font-size="10pt" style:font-size-asian="10pt" style:font-name-complex="Arial" style:font-size-complex="10pt" style:font-weight-complex="bold"/>
    </style:style>
    <style:style style:name="T568_11" style:family="text">
      <style:text-properties fo:font-size="10pt" style:font-size-asian="10pt" style:font-name-complex="Arial" style:font-size-complex="10pt" style:font-weight-complex="bold"/>
    </style:style>
    <style:style style:name="T568_12" style:family="text">
      <style:text-properties fo:font-size="10pt" style:font-size-asian="10pt" style:font-name-complex="Arial" style:font-size-complex="10pt" style:font-weight-complex="bold"/>
    </style:style>
    <style:style style:name="T568_13" style:family="text">
      <style:text-properties fo:font-size="10pt" style:font-size-asian="10pt" style:font-name-complex="Arial" style:font-size-complex="10pt" style:font-weight-complex="bold"/>
    </style:style>
    <style:style style:name="T568_14" style:family="text">
      <style:text-properties fo:font-size="10pt" style:font-size-asian="10pt" style:font-name-complex="Arial" style:font-size-complex="10pt" style:font-weight-complex="bold"/>
    </style:style>
    <style:style style:name="T568_15" style:family="text">
      <style:text-properties fo:font-size="10pt" style:font-size-asian="10pt" style:font-name-complex="Arial" style:font-size-complex="10pt" style:font-weight-complex="bold"/>
    </style:style>
    <style:style style:name="T568_16" style:family="text">
      <style:text-properties fo:font-size="10pt" style:font-size-asian="10pt" style:font-name-complex="Arial" style:font-size-complex="10pt" style:font-weight-complex="bold"/>
    </style:style>
    <style:style style:name="T568_17" style:family="text">
      <style:text-properties fo:font-size="10pt" style:font-size-asian="10pt" style:font-name-complex="Arial" style:font-size-complex="10pt" style:font-weight-complex="bold"/>
    </style:style>
    <style:style style:name="T568_18" style:family="text">
      <style:text-properties fo:font-size="10pt" style:font-size-asian="10pt" style:font-name-complex="Arial" style:font-size-complex="10pt" style:font-weight-complex="bold"/>
    </style:style>
    <style:style style:name="T568_19" style:family="text">
      <style:text-properties fo:font-size="10pt" style:font-size-asian="10pt" style:font-name-complex="Arial" style:font-size-complex="10pt" style:font-weight-complex="bold"/>
    </style:style>
    <style:style style:name="T568_20" style:family="text">
      <style:text-properties fo:font-size="10pt" style:font-size-asian="10pt" style:font-name-complex="Arial" style:font-size-complex="10pt" style:font-weight-complex="bold"/>
    </style:style>
    <style:style style:name="T568_21" style:family="text">
      <style:text-properties fo:font-size="10pt" style:font-size-asian="10pt" style:font-name-complex="Arial" style:font-size-complex="10pt" style:font-weight-complex="bold"/>
    </style:style>
    <style:style style:name="T568_22" style:family="text">
      <style:text-properties fo:font-size="10pt" style:font-size-asian="10pt" style:font-name-complex="Arial" style:font-size-complex="10pt" style:font-weight-complex="bold"/>
    </style:style>
    <style:style style:name="T568_23" style:family="text">
      <style:text-properties fo:font-size="10pt" style:font-size-asian="10pt" style:font-name-complex="Arial" style:font-size-complex="10pt" style:font-weight-complex="bold"/>
    </style:style>
    <style:style style:name="T568_24" style:family="text">
      <style:text-properties fo:font-size="10pt" style:font-size-asian="10pt" style:font-name-complex="Arial" style:font-size-complex="10pt" style:font-weight-complex="bold"/>
    </style:style>
    <style:style style:name="T568_25" style:family="text">
      <style:text-properties fo:font-size="10pt" style:font-size-asian="10pt" style:font-name-complex="Arial" style:font-size-complex="10pt" style:font-weight-complex="bold"/>
    </style:style>
    <style:style style:name="T568_26" style:family="text">
      <style:text-properties fo:font-size="10pt" style:font-size-asian="10pt" style:font-name-complex="Arial" style:font-size-complex="10pt" style:font-weight-complex="bold"/>
    </style:style>
    <style:style style:name="T568_27" style:family="text">
      <style:text-properties fo:font-size="10pt" style:font-size-asian="10pt" style:font-name-complex="Arial" style:font-size-complex="10pt" style:font-weight-complex="bold"/>
    </style:style>
    <style:style style:name="T568_28" style:family="text">
      <style:text-properties fo:font-size="10pt" style:font-size-asian="10pt" style:font-name-complex="Arial" style:font-size-complex="10pt" style:font-weight-complex="bold"/>
    </style:style>
    <style:style style:name="T568_29" style:family="text">
      <style:text-properties fo:font-size="10pt" style:font-size-asian="10pt" style:font-name-complex="Arial" style:font-size-complex="10pt" style:font-weight-complex="bold"/>
    </style:style>
    <style:style style:name="T568_30" style:family="text">
      <style:text-properties fo:font-size="10pt" style:font-size-asian="10pt" style:font-name-complex="Arial" style:font-size-complex="10pt" style:font-weight-complex="bold"/>
    </style:style>
    <style:style style:name="T568_31" style:family="text">
      <style:text-properties fo:font-size="10pt" style:font-size-asian="10pt" style:font-name-complex="Arial" style:font-size-complex="10pt" style:font-weight-complex="bold"/>
    </style:style>
    <style:style style:name="T568_32" style:family="text">
      <style:text-properties fo:font-size="10pt" style:font-size-asian="10pt" style:font-name-complex="Arial" style:font-size-complex="10pt" style:font-weight-complex="bold"/>
    </style:style>
    <style:style style:name="T568_33" style:family="text">
      <style:text-properties fo:font-size="10pt" style:font-size-asian="10pt" style:font-name-complex="Arial" style:font-size-complex="10pt" style:font-weight-complex="bold"/>
    </style:style>
    <style:style style:name="T568_34" style:family="text">
      <style:text-properties fo:font-size="10pt" style:font-size-asian="10pt" style:font-name-complex="Arial" style:font-size-complex="10pt" style:font-weight-complex="bold"/>
    </style:style>
    <style:style style:name="T568_35" style:family="text">
      <style:text-properties fo:font-size="10pt" style:font-size-asian="10pt" style:font-name-complex="Arial" style:font-size-complex="10pt" style:font-weight-complex="bold"/>
    </style:style>
    <style:style style:name="T568_36" style:family="text">
      <style:text-properties fo:font-size="10pt" style:font-size-asian="10pt" style:font-name-complex="Arial" style:font-size-complex="10pt" style:font-weight-complex="bold"/>
    </style:style>
    <style:style style:name="T568_37" style:family="text">
      <style:text-properties fo:font-size="10pt" style:font-size-asian="10pt" style:font-name-complex="Arial" style:font-size-complex="10pt" style:font-weight-complex="bold"/>
    </style:style>
    <style:style style:name="T568_38" style:family="text">
      <style:text-properties fo:font-size="10pt" style:font-size-asian="10pt" style:font-name-complex="Arial" style:font-size-complex="10pt" style:font-weight-complex="bold"/>
    </style:style>
    <style:style style:name="T568_39" style:family="text">
      <style:text-properties fo:font-size="10pt" style:font-size-asian="10pt" style:font-name-complex="Arial" style:font-size-complex="10pt" style:font-weight-complex="bold"/>
    </style:style>
    <style:style style:name="T568_40" style:family="text">
      <style:text-properties fo:font-size="10pt" style:font-size-asian="10pt" style:font-name-complex="Arial" style:font-size-complex="10pt" style:font-weight-complex="bold"/>
    </style:style>
    <style:style style:name="T568_41" style:family="text">
      <style:text-properties fo:font-size="10pt" style:font-size-asian="10pt" style:font-name-complex="Arial" style:font-size-complex="10pt" style:font-weight-complex="bold"/>
    </style:style>
    <style:style style:name="T568_42" style:family="text">
      <style:text-properties fo:font-size="10pt" style:font-size-asian="10pt" style:font-name-complex="Arial" style:font-size-complex="10pt" style:font-weight-complex="bold"/>
    </style:style>
    <style:style style:name="T568_43" style:family="text">
      <style:text-properties fo:font-size="10pt" style:font-size-asian="10pt" style:font-name-complex="Arial" style:font-size-complex="10pt" style:font-weight-complex="bold"/>
    </style:style>
    <style:style style:name="P569" style:family="paragraph" style:parent-style-name="Normal">
      <style:paragraph-properties fo:text-align="justify" fo:margin-top="0.212cm" fo:margin-left="0.041cm" fo:margin-right="0.09cm"/>
    </style:style>
    <style:style style:name="T569_1" style:family="text">
      <style:text-properties fo:font-size="10pt" style:font-size-asian="10pt" style:font-name-complex="Arial" style:font-size-complex="10pt" fo:font-weight="bold" style:font-weight-asian="bold"/>
    </style:style>
    <style:style style:name="T569_2" style:family="text">
      <style:text-properties fo:font-size="10pt" style:font-size-asian="10pt" style:font-name-complex="Arial" style:font-size-complex="10pt" style:font-weight-complex="bold"/>
    </style:style>
    <style:style style:name="T569_3" style:family="text">
      <style:text-properties fo:font-size="10pt" style:font-size-asian="10pt" style:font-name-complex="Arial" style:font-size-complex="10pt" style:font-weight-complex="bold"/>
    </style:style>
    <style:style style:name="T569_4" style:family="text">
      <style:text-properties fo:font-size="10pt" style:font-size-asian="10pt" style:font-name-complex="Arial" style:font-size-complex="10pt" style:font-weight-complex="bold"/>
    </style:style>
    <style:style style:name="T569_5" style:family="text">
      <style:text-properties fo:font-size="10pt" style:font-size-asian="10pt" style:font-name-complex="Arial" style:font-size-complex="10pt" style:font-weight-complex="bold"/>
    </style:style>
    <style:style style:name="T569_6" style:family="text">
      <style:text-properties fo:font-size="10pt" style:font-size-asian="10pt" style:font-name-complex="Arial" style:font-size-complex="10pt" style:font-weight-complex="bold"/>
    </style:style>
    <style:style style:name="T569_7" style:family="text">
      <style:text-properties fo:font-size="10pt" style:font-size-asian="10pt" style:font-name-complex="Arial" style:font-size-complex="10pt" style:font-weight-complex="bold"/>
    </style:style>
    <style:style style:name="T569_8" style:family="text">
      <style:text-properties fo:font-size="10pt" style:font-size-asian="10pt" style:font-name-complex="Arial" style:font-size-complex="10pt" style:font-weight-complex="bold"/>
    </style:style>
    <style:style style:name="T569_9" style:family="text">
      <style:text-properties fo:font-size="10pt" style:font-size-asian="10pt" style:font-name-complex="Arial" style:font-size-complex="10pt" style:font-weight-complex="bold"/>
    </style:style>
    <style:style style:name="T569_10" style:family="text">
      <style:text-properties fo:font-size="10pt" style:font-size-asian="10pt" style:font-name-complex="Arial" style:font-size-complex="10pt" style:font-weight-complex="bold"/>
    </style:style>
    <style:style style:name="T569_11" style:family="text">
      <style:text-properties fo:font-size="10pt" style:font-size-asian="10pt" style:font-name-complex="Arial" style:font-size-complex="10pt" style:font-weight-complex="bold"/>
    </style:style>
    <style:style style:name="T569_12" style:family="text">
      <style:text-properties fo:font-size="10pt" style:font-size-asian="10pt" style:font-name-complex="Arial" style:font-size-complex="10pt" style:font-weight-complex="bold"/>
    </style:style>
    <style:style style:name="T569_13" style:family="text">
      <style:text-properties fo:font-size="10pt" style:font-size-asian="10pt" style:font-name-complex="Arial" style:font-size-complex="10pt" style:font-weight-complex="bold"/>
    </style:style>
    <style:style style:name="T569_14" style:family="text">
      <style:text-properties fo:font-size="10pt" style:font-size-asian="10pt" style:font-name-complex="Arial" style:font-size-complex="10pt" style:font-weight-complex="bold"/>
    </style:style>
    <style:style style:name="T569_15" style:family="text">
      <style:text-properties fo:font-size="10pt" style:font-size-asian="10pt" style:font-name-complex="Arial" style:font-size-complex="10pt" style:font-weight-complex="bold"/>
    </style:style>
    <style:style style:name="T569_16" style:family="text">
      <style:text-properties fo:font-size="10pt" style:font-size-asian="10pt" style:font-name-complex="Arial" style:font-size-complex="10pt" style:font-weight-complex="bold"/>
    </style:style>
    <style:style style:name="T569_17" style:family="text">
      <style:text-properties fo:font-size="10pt" style:font-size-asian="10pt" style:font-name-complex="Arial" style:font-size-complex="10pt" style:font-weight-complex="bold"/>
    </style:style>
    <style:style style:name="T569_18" style:family="text">
      <style:text-properties fo:font-size="10pt" style:font-size-asian="10pt" style:font-name-complex="Arial" style:font-size-complex="10pt" style:font-weight-complex="bold"/>
    </style:style>
    <style:style style:name="T569_19" style:family="text">
      <style:text-properties fo:font-size="10pt" style:font-size-asian="10pt" style:font-name-complex="Arial" style:font-size-complex="10pt" style:font-weight-complex="bold"/>
    </style:style>
    <style:style style:name="T569_20" style:family="text">
      <style:text-properties fo:font-size="10pt" style:font-size-asian="10pt" style:font-name-complex="Arial" style:font-size-complex="10pt" style:font-weight-complex="bold"/>
    </style:style>
    <style:style style:name="T569_21" style:family="text">
      <style:text-properties fo:font-size="10pt" style:font-size-asian="10pt" style:font-name-complex="Arial" style:font-size-complex="10pt" style:font-weight-complex="bold"/>
    </style:style>
    <style:style style:name="T569_22" style:family="text">
      <style:text-properties fo:font-size="10pt" style:font-size-asian="10pt" style:font-name-complex="Arial" style:font-size-complex="10pt" style:font-weight-complex="bold"/>
    </style:style>
    <style:style style:name="T569_23" style:family="text">
      <style:text-properties fo:font-size="10pt" style:font-size-asian="10pt" style:font-name-complex="Arial" style:font-size-complex="10pt" style:font-weight-complex="bold"/>
    </style:style>
    <style:style style:name="T569_24" style:family="text">
      <style:text-properties fo:font-size="10pt" style:font-size-asian="10pt" style:font-name-complex="Arial" style:font-size-complex="10pt" style:font-weight-complex="bold"/>
    </style:style>
    <style:style style:name="T569_25" style:family="text">
      <style:text-properties fo:font-size="10pt" style:font-size-asian="10pt" style:font-name-complex="Arial" style:font-size-complex="10pt" style:font-weight-complex="bold"/>
    </style:style>
    <style:style style:name="T569_26" style:family="text">
      <style:text-properties fo:font-size="10pt" style:font-size-asian="10pt" style:font-name-complex="Arial" style:font-size-complex="10pt" style:font-weight-complex="bold"/>
    </style:style>
    <style:style style:name="P570" style:family="paragraph" style:parent-style-name="Normal">
      <style:paragraph-properties fo:text-align="justify" fo:margin-top="0.212cm" fo:margin-left="0.041cm" fo:margin-right="0.09cm"/>
    </style:style>
    <style:style style:name="T570_1" style:family="text">
      <style:text-properties fo:font-size="10pt" style:font-size-asian="10pt" style:font-name-complex="Arial" style:font-size-complex="10pt" style:font-weight-complex="bold"/>
    </style:style>
    <style:style style:name="T570_2" style:family="text">
      <style:text-properties fo:font-size="10pt" style:font-size-asian="10pt" style:font-name-complex="Arial" style:font-size-complex="10pt" style:font-weight-complex="bold"/>
    </style:style>
    <style:style style:name="T570_3" style:family="text">
      <style:text-properties fo:font-size="10pt" style:font-size-asian="10pt" style:font-name-complex="Arial" style:font-size-complex="10pt" style:font-weight-complex="bold"/>
    </style:style>
    <style:style style:name="T570_4" style:family="text">
      <style:text-properties fo:font-size="10pt" style:font-size-asian="10pt" style:font-name-complex="Arial" style:font-size-complex="10pt" style:font-weight-complex="bold"/>
    </style:style>
    <style:style style:name="T570_5" style:family="text">
      <style:text-properties fo:font-size="10pt" style:font-size-asian="10pt" style:font-name-complex="Arial" style:font-size-complex="10pt" style:font-weight-complex="bold"/>
    </style:style>
    <style:style style:name="T570_6" style:family="text">
      <style:text-properties fo:font-size="10pt" style:font-size-asian="10pt" style:font-name-complex="Arial" style:font-size-complex="10pt" style:font-weight-complex="bold"/>
    </style:style>
    <style:style style:name="T570_7" style:family="text">
      <style:text-properties fo:font-size="10pt" style:font-size-asian="10pt" style:font-name-complex="Arial" style:font-size-complex="10pt" style:font-weight-complex="bold"/>
    </style:style>
    <style:style style:name="T570_8" style:family="text">
      <style:text-properties fo:font-size="10pt" style:font-size-asian="10pt" style:font-name-complex="Arial" style:font-size-complex="10pt" style:font-weight-complex="bold"/>
    </style:style>
    <style:style style:name="T570_9" style:family="text">
      <style:text-properties fo:font-size="10pt" style:font-size-asian="10pt" style:font-name-complex="Arial" style:font-size-complex="10pt" style:font-weight-complex="bold"/>
    </style:style>
    <style:style style:name="T570_10" style:family="text">
      <style:text-properties fo:font-size="10pt" style:font-size-asian="10pt" style:font-name-complex="Arial" style:font-size-complex="10pt" style:font-weight-complex="bold"/>
    </style:style>
    <style:style style:name="T570_11" style:family="text">
      <style:text-properties fo:font-size="10pt" style:font-size-asian="10pt" style:font-name-complex="Arial" style:font-size-complex="10pt" style:font-weight-complex="bold"/>
    </style:style>
    <style:style style:name="T570_12" style:family="text">
      <style:text-properties fo:font-size="10pt" style:font-size-asian="10pt" style:font-name-complex="Arial" style:font-size-complex="10pt" style:font-weight-complex="bold"/>
    </style:style>
    <style:style style:name="T570_13" style:family="text">
      <style:text-properties fo:font-size="10pt" style:font-size-asian="10pt" style:font-name-complex="Arial" style:font-size-complex="10pt" style:font-weight-complex="bold"/>
    </style:style>
    <style:style style:name="T570_14" style:family="text">
      <style:text-properties fo:font-size="10pt" style:font-size-asian="10pt" style:font-name-complex="Arial" style:font-size-complex="10pt" style:font-weight-complex="bold"/>
    </style:style>
    <style:style style:name="T570_15" style:family="text">
      <style:text-properties fo:font-size="10pt" style:font-size-asian="10pt" style:font-name-complex="Arial" style:font-size-complex="10pt" style:font-weight-complex="bold"/>
    </style:style>
    <style:style style:name="T570_16" style:family="text">
      <style:text-properties fo:font-size="10pt" style:font-size-asian="10pt" style:font-name-complex="Arial" style:font-size-complex="10pt" style:font-weight-complex="bold"/>
    </style:style>
    <style:style style:name="T570_17" style:family="text">
      <style:text-properties fo:font-size="10pt" style:font-size-asian="10pt" style:font-name-complex="Arial" style:font-size-complex="10pt" style:font-weight-complex="bold"/>
    </style:style>
    <style:style style:name="T570_18" style:family="text">
      <style:text-properties fo:font-size="10pt" style:font-size-asian="10pt" style:font-name-complex="Arial" style:font-size-complex="10pt" style:font-weight-complex="bold"/>
    </style:style>
    <style:style style:name="T570_19" style:family="text">
      <style:text-properties fo:font-size="10pt" style:font-size-asian="10pt" style:font-name-complex="Arial" style:font-size-complex="10pt" style:font-weight-complex="bold"/>
    </style:style>
    <style:style style:name="P571" style:family="paragraph" style:parent-style-name="Normal">
      <style:paragraph-properties fo:text-align="justify" fo:margin-top="0.212cm" fo:margin-bottom="0.212cm" fo:margin-left="0.041cm" fo:margin-right="0.09cm"/>
    </style:style>
    <style:style style:name="T571_1" style:family="text">
      <style:text-properties fo:font-size="10pt" style:font-size-asian="10pt" style:font-name-complex="Arial" style:font-size-complex="10pt" fo:font-weight="bold" style:font-weight-asian="bold"/>
    </style:style>
    <style:style style:name="T571_2" style:family="text">
      <style:text-properties fo:font-size="10pt" style:font-size-asian="10pt" style:font-name-complex="Arial" style:font-size-complex="10pt" style:font-weight-complex="bold"/>
    </style:style>
    <style:style style:name="T571_3" style:family="text">
      <style:text-properties fo:font-size="10pt" style:font-size-asian="10pt" style:font-name-complex="Arial" style:font-size-complex="10pt" style:font-weight-complex="bold"/>
    </style:style>
    <style:style style:name="T571_4" style:family="text">
      <style:text-properties fo:font-size="10pt" style:font-size-asian="10pt" style:font-name-complex="Arial" style:font-size-complex="10pt" style:font-weight-complex="bold"/>
    </style:style>
    <style:style style:name="T571_5" style:family="text">
      <style:text-properties fo:font-size="10pt" style:font-size-asian="10pt" style:font-name-complex="Arial" style:font-size-complex="10pt" style:font-weight-complex="bold"/>
    </style:style>
    <style:style style:name="T571_6" style:family="text">
      <style:text-properties fo:font-size="10pt" style:font-size-asian="10pt" style:font-name-complex="Arial" style:font-size-complex="10pt" style:font-weight-complex="bold"/>
    </style:style>
    <style:style style:name="T571_7" style:family="text">
      <style:text-properties fo:font-size="10pt" style:font-size-asian="10pt" style:font-name-complex="Arial" style:font-size-complex="10pt" style:font-weight-complex="bold"/>
    </style:style>
    <style:style style:name="T571_8" style:family="text">
      <style:text-properties fo:font-size="10pt" style:font-size-asian="10pt" style:font-name-complex="Arial" style:font-size-complex="10pt" style:font-weight-complex="bold"/>
    </style:style>
    <style:style style:name="T571_9" style:family="text">
      <style:text-properties fo:font-size="10pt" style:font-size-asian="10pt" style:font-name-complex="Arial" style:font-size-complex="10pt" style:font-weight-complex="bold"/>
    </style:style>
    <style:style style:name="T571_10" style:family="text">
      <style:text-properties fo:font-size="10pt" style:font-size-asian="10pt" style:font-name-complex="Arial" style:font-size-complex="10pt" style:font-weight-complex="bold"/>
    </style:style>
    <style:style style:name="T571_11" style:family="text">
      <style:text-properties fo:font-size="10pt" style:font-size-asian="10pt" style:font-name-complex="Arial" style:font-size-complex="10pt" style:font-weight-complex="bold"/>
    </style:style>
    <style:style style:name="T571_12" style:family="text">
      <style:text-properties fo:font-size="10pt" style:font-size-asian="10pt" style:font-name-complex="Arial" style:font-size-complex="10pt" style:font-weight-complex="bold"/>
    </style:style>
    <style:style style:name="T571_13" style:family="text">
      <style:text-properties fo:font-size="10pt" style:font-size-asian="10pt" style:font-name-complex="Arial" style:font-size-complex="10pt" style:font-weight-complex="bold"/>
    </style:style>
    <style:style style:name="P572" style:family="paragraph" style:parent-style-name="List_20_Paragraph">
      <style:paragraph-properties fo:text-align="justify" fo:margin-bottom="0.071cm" fo:margin-left="1.501cm"/>
    </style:style>
    <style:style style:name="T572_1" style:family="text"/>
    <style:style style:name="T572_2" style:family="text" style:parent-style-name="Internet_20_link">
      <style:text-properties fo:font-size="10pt" style:font-name-asian="+mn-ea" style:font-size-asian="10pt" style:font-size-complex="10pt" fo:language="en" fo:country="US" style:letter-kerning="true"/>
    </style:style>
    <style:style style:name="P573" style:family="paragraph" style:parent-style-name="List_20_Paragraph">
      <style:paragraph-properties fo:text-align="justify" fo:margin-bottom="0.071cm" fo:margin-left="1.501cm"/>
    </style:style>
    <style:style style:name="T573_1" style:family="text"/>
    <style:style style:name="T573_2" style:family="text" style:parent-style-name="Internet_20_link">
      <style:text-properties fo:font-size="10pt" style:font-name-asian="+mn-ea" style:font-size-asian="10pt" style:font-size-complex="10pt" fo:language="en" fo:country="US" style:letter-kerning="true"/>
    </style:style>
    <style:style style:name="T573_3" style:family="text" style:parent-style-name="Internet_20_link">
      <style:text-properties fo:font-size="10pt" style:font-size-asian="10pt" style:font-size-complex="10pt"/>
    </style:style>
    <style:style style:name="P574" style:family="paragraph" style:parent-style-name="List_20_Paragraph">
      <style:paragraph-properties fo:text-align="justify" fo:margin-bottom="0.071cm" fo:margin-left="1.501cm"/>
    </style:style>
    <style:style style:name="T574_1" style:family="text"/>
    <style:style style:name="T574_2" style:family="text" style:parent-style-name="Internet_20_link">
      <style:text-properties fo:font-size="10pt" style:font-size-asian="10pt" style:font-size-complex="10pt"/>
    </style:style>
    <style:style style:name="P575" style:family="paragraph" style:parent-style-name="List_20_Paragraph">
      <style:paragraph-properties fo:text-align="justify" fo:margin-bottom="0.071cm" fo:margin-left="1.501cm"/>
    </style:style>
    <style:style style:name="T575_1" style:family="text"/>
    <style:style style:name="T575_2" style:family="text" style:parent-style-name="Internet_20_link">
      <style:text-properties style:font-name="Arial" fo:font-size="10pt" style:font-name-asian="+mn-ea" style:font-size-asian="10pt" style:font-size-complex="10pt" fo:language="en" fo:language-asian="en" fo:country="US" fo:country-asian="GB" style:letter-kerning="true"/>
    </style:style>
    <style:style style:name="T575_3" style:family="text">
      <style:text-properties style:font-name="Arial" fo:font-size="10pt" style:font-name-asian="+mn-ea" style:font-size-asian="10pt" style:font-size-complex="10pt" fo:language="en" fo:language-asian="en" fo:country="US" fo:country-asian="GB" style:letter-kerning="true"/>
    </style:style>
    <style:style style:name="P576" style:family="paragraph" style:parent-style-name="List_20_Paragraph">
      <style:paragraph-properties fo:text-align="justify" fo:margin-bottom="0.071cm" fo:margin-left="1.501cm"/>
    </style:style>
    <style:style style:name="T576_1" style:family="text"/>
    <style:style style:name="T576_2" style:family="text" style:parent-style-name="Internet_20_link">
      <style:text-properties style:font-name="Arial" fo:font-size="10pt" style:font-name-asian="+mn-ea" style:font-size-asian="10pt" style:font-size-complex="10pt" fo:language="en" fo:language-asian="en" fo:country="US" fo:country-asian="GB" style:letter-kerning="true"/>
    </style:style>
    <style:style style:name="T576_3" style:family="text">
      <style:text-properties style:font-name="Arial" fo:font-size="10pt" style:font-name-asian="+mn-ea" style:font-size-asian="10pt" style:font-size-complex="10pt" fo:language="en" fo:language-asian="en" fo:country="US" fo:country-asian="GB" style:letter-kerning="true"/>
    </style:style>
    <style:style style:name="P577" style:family="paragraph" style:parent-style-name="List_20_Paragraph">
      <style:paragraph-properties fo:text-align="justify" fo:margin-bottom="0.071cm" fo:margin-left="1.501cm"/>
    </style:style>
    <style:style style:name="T577_1" style:family="text"/>
    <style:style style:name="T577_2" style:family="text" style:parent-style-name="Internet_20_link">
      <style:text-properties style:font-name="Arial" fo:font-size="10pt" style:font-name-asian="+mn-ea" style:font-size-asian="10pt" style:font-size-complex="10pt" fo:language="en" fo:language-asian="en" fo:country="US" fo:country-asian="GB" style:letter-kerning="true"/>
    </style:style>
    <style:style style:name="P578" style:family="paragraph" style:parent-style-name="Normal">
      <style:paragraph-properties fo:text-align="justify"/>
      <style:text-properties style:font-name="Arial" fo:font-size="10pt" style:font-name-asian="+mn-ea" style:font-size-asian="10pt" style:font-size-complex="10pt" fo:language="en" fo:language-asian="en" fo:country="US" fo:country-asian="GB" style:letter-kerning="true"/>
    </style:style>
    <style:style style:name="P579" style:family="paragraph" style:parent-style-name="Normal">
      <style:paragraph-properties fo:text-align="justify" fo:margin-top="0.212cm" fo:margin-left="0.041cm" fo:margin-right="0.09cm"/>
    </style:style>
    <style:style style:name="T579_1" style:family="text">
      <style:text-properties fo:font-size="10pt" style:font-size-asian="10pt" style:font-name-complex="Arial" style:font-size-complex="10pt" fo:language="en" fo:country="US" fo:font-weight="bold" style:font-weight-asian="bold"/>
    </style:style>
    <style:style style:name="T579_2" style:family="text">
      <style:text-properties fo:font-size="10pt" style:font-size-asian="10pt" style:font-name-complex="Arial" style:font-size-complex="10pt" fo:language="en" fo:country="US" style:font-weight-complex="bold"/>
    </style:style>
    <style:style style:name="T579_3" style:family="text">
      <style:text-properties fo:font-size="10pt" style:font-size-asian="10pt" style:font-name-complex="Arial" style:font-size-complex="10pt" fo:language="en" fo:country="US" style:font-weight-complex="bold"/>
    </style:style>
    <style:style style:name="T579_4" style:family="text">
      <style:text-properties fo:font-size="10pt" style:font-size-asian="10pt" style:font-name-complex="Arial" style:font-size-complex="10pt" style:font-weight-complex="bold"/>
    </style:style>
    <style:style style:name="T579_5" style:family="text">
      <style:text-properties fo:font-size="10pt" style:font-size-asian="10pt" style:font-name-complex="Arial" style:font-size-complex="10pt" style:font-weight-complex="bold"/>
    </style:style>
    <style:style style:name="T579_6" style:family="text">
      <style:text-properties fo:font-size="10pt" style:font-size-asian="10pt" style:font-name-complex="Arial" style:font-size-complex="10pt" style:font-weight-complex="bold"/>
    </style:style>
    <style:style style:name="T579_7" style:family="text">
      <style:text-properties fo:font-size="10pt" style:font-size-asian="10pt" style:font-name-complex="Arial" style:font-size-complex="10pt" style:font-weight-complex="bold"/>
    </style:style>
    <style:style style:name="T579_8" style:family="text">
      <style:text-properties fo:font-size="10pt" style:font-size-asian="10pt" style:font-name-complex="Arial" style:font-size-complex="10pt" style:font-weight-complex="bold"/>
    </style:style>
    <style:style style:name="T579_9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579_10" style:family="text">
      <style:text-properties fo:font-size="10pt" style:font-size-asian="10pt" style:font-name-complex="Arial" style:font-size-complex="10pt" style:font-weight-complex="bold"/>
    </style:style>
    <style:style style:name="T579_11" style:family="text">
      <style:text-properties fo:font-size="10pt" style:font-size-asian="10pt" style:font-name-complex="Arial" style:font-size-complex="10pt" style:font-weight-complex="bold"/>
    </style:style>
    <style:style style:name="P580" style:family="paragraph" style:parent-style-name="Normal">
      <style:paragraph-properties fo:text-align="justify" fo:margin-top="0.212cm" fo:margin-bottom="0.212cm" fo:margin-left="0.041cm" fo:margin-right="0.09cm"/>
    </style:style>
    <style:style style:name="T580_1" style:family="text">
      <style:text-properties fo:font-size="10pt" style:font-size-asian="10pt" style:font-name-complex="Arial" style:font-size-complex="10pt" fo:language="en" fo:country="ZA" fo:font-weight="bold" style:font-weight-asian="bold" style:font-weight-complex="bold"/>
    </style:style>
    <style:style style:name="T580_2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3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4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5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6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7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8" style:family="text">
      <style:text-properties fo:font-size="10pt" style:font-size-asian="10pt" style:font-name-complex="Arial" style:font-size-complex="10pt" fo:language="en" fo:country="ZA" fo:font-weight="bold" style:font-weight-asian="bold" style:font-weight-complex="bold"/>
    </style:style>
    <style:style style:name="T580_9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10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11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12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13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14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15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16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17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18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19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20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21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22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23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24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25" style:family="text">
      <style:text-properties fo:font-size="10pt" style:font-size-asian="10pt" style:font-name-complex="Arial" style:font-size-complex="10pt" fo:language="en" fo:country="ZA" fo:font-weight="bold" style:font-weight-asian="bold" style:font-weight-complex="bold"/>
    </style:style>
    <style:style style:name="T580_26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27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28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29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30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31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32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33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34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35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36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37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38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39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40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41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42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43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44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45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46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47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48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49" style:family="text">
      <style:text-properties fo:font-size="10pt" style:font-size-asian="10pt" style:font-name-complex="Arial" style:font-size-complex="10pt" fo:language="en" fo:country="ZA" fo:font-weight="bold" style:font-weight-asian="bold" style:font-weight-complex="bold"/>
    </style:style>
    <style:style style:name="T580_50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51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52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53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54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55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56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57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58" style:family="text">
      <style:text-properties fo:font-size="10pt" style:font-size-asian="10pt" style:font-name-complex="Arial" style:font-size-complex="10pt" fo:language="en" fo:country="ZA" fo:font-weight="bold" style:font-weight-asian="bold" style:font-weight-complex="bold"/>
    </style:style>
    <style:style style:name="T580_59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60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61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62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63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64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65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66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67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68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69" style:family="text">
      <style:text-properties fo:font-size="10pt" style:font-size-asian="10pt" style:font-name-complex="Arial" style:font-size-complex="10pt" fo:language="en" fo:country="ZA" fo:font-weight="bold" style:font-weight-asian="bold" style:font-weight-complex="bold"/>
    </style:style>
    <style:style style:name="T580_70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T580_71" style:family="text">
      <style:text-properties fo:font-size="10pt" style:font-size-asian="10pt" style:font-name-complex="Arial" style:font-size-complex="10pt"/>
    </style:style>
    <style:style style:name="T580_72" style:family="text">
      <style:text-properties fo:font-size="10pt" style:font-size-asian="10pt" style:font-name-complex="Arial" style:font-size-complex="10pt" style:font-weight-complex="bold"/>
    </style:style>
    <style:style style:name="T580_73" style:family="text">
      <style:text-properties fo:font-size="10pt" style:font-size-asian="10pt" style:font-name-complex="Arial" style:font-size-complex="10pt"/>
    </style:style>
    <style:style style:name="T580_74" style:family="text">
      <style:text-properties fo:font-size="10pt" style:font-size-asian="10pt" style:font-name-complex="Arial" style:font-size-complex="10pt" style:font-weight-complex="bold"/>
    </style:style>
    <style:style style:name="T580_75" style:family="text">
      <style:text-properties fo:font-size="10pt" style:font-size-asian="10pt" style:font-name-complex="Arial" style:font-size-complex="10pt"/>
    </style:style>
    <style:style style:name="T580_76" style:family="text">
      <style:text-properties fo:font-size="10pt" style:font-size-asian="10pt" style:font-name-complex="Arial" style:font-size-complex="10pt" style:font-weight-complex="bold"/>
    </style:style>
    <style:style style:name="T580_77" style:family="text">
      <style:text-properties fo:font-size="10pt" style:font-size-asian="10pt" style:font-name-complex="Arial" style:font-size-complex="10pt" style:font-weight-complex="bold"/>
    </style:style>
    <style:style style:name="T580_78" style:family="text">
      <style:text-properties fo:font-size="10pt" style:font-size-asian="10pt" style:font-name-complex="Arial" style:font-size-complex="10pt" style:font-weight-complex="bold"/>
    </style:style>
    <style:style style:name="T580_79" style:family="text">
      <style:text-properties fo:font-size="10pt" style:font-size-asian="10pt" style:font-name-complex="Arial" style:font-size-complex="10pt"/>
    </style:style>
    <style:style style:name="T580_80" style:family="text">
      <style:text-properties fo:font-size="10pt" style:font-size-asian="10pt" style:font-name-complex="Arial" style:font-size-complex="10pt"/>
    </style:style>
    <style:style style:name="T580_81" style:family="text">
      <style:text-properties fo:font-size="10pt" style:font-size-asian="10pt" style:font-name-complex="Arial" style:font-size-complex="10pt"/>
    </style:style>
    <style:style style:name="T580_82" style:family="text">
      <style:text-properties fo:font-size="10pt" style:font-size-asian="10pt" style:font-name-complex="Arial" style:font-size-complex="10pt" style:font-weight-complex="bold"/>
    </style:style>
    <style:style style:name="T580_83" style:family="text">
      <style:text-properties fo:font-size="10pt" style:font-size-asian="10pt" style:font-name-complex="Arial" style:font-size-complex="10pt" fo:language="en" fo:country="ZA" style:font-weight-complex="bold"/>
    </style:style>
    <style:style style:name="P581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P582" style:family="paragraph" style:parent-style-name="Normal">
      <style:paragraph-properties fo:text-align="justify"/>
    </style:style>
    <style:style style:name="T582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582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582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582_4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582_5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582_6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582_7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582_8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583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0pt" style:font-size-asian="10pt" style:font-name-complex="Arial" style:font-size-complex="10pt" style:font-weight-complex="bold"/>
    </style:style>
    <style:style style:name="P584" style:family="paragraph" style:parent-style-name="Normal">
      <style:paragraph-properties fo:text-align="justify" fo:line-height="116%" fo:margin-top="0.212cm" fo:margin-bottom="0.282cm" fo:margin-right="0.09cm"/>
      <style:text-properties fo:font-size="10pt" style:font-size-asian="10pt" style:font-name-complex="Arial" style:font-size-complex="10pt" style:font-weight-complex="bold"/>
    </style:style>
    <style:style style:name="T584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584_2" style:family="text">
      <style:text-properties fo:font-size="10pt" style:font-size-asian="10pt" style:font-name-complex="Arial" style:font-size-complex="10pt" style:font-weight-complex="bold"/>
    </style:style>
    <style:style style:name="T584_3" style:family="text">
      <style:text-properties fo:font-size="10pt" style:font-size-asian="10pt" style:font-name-complex="Arial" style:font-size-complex="10pt" style:font-weight-complex="bold"/>
    </style:style>
    <style:style style:name="T584_4" style:family="text">
      <style:text-properties fo:font-size="10pt" style:font-size-asian="10pt" style:font-name-complex="Arial" style:font-size-complex="10pt" style:font-weight-complex="bold"/>
    </style:style>
    <style:style style:name="T584_5" style:family="text">
      <style:text-properties fo:font-size="10pt" style:font-size-asian="10pt" style:font-name-complex="Arial" style:font-size-complex="10pt" style:font-weight-complex="bold"/>
    </style:style>
    <style:style style:name="T584_6" style:family="text">
      <style:text-properties fo:font-size="10pt" style:font-size-asian="10pt" style:font-name-complex="Arial" style:font-size-complex="10pt" style:font-weight-complex="bold"/>
    </style:style>
    <style:style style:name="P585" style:family="paragraph" style:parent-style-name="Normal">
      <style:paragraph-properties fo:text-align="justify" fo:line-height="116%" fo:margin-top="0.212cm" fo:margin-bottom="0.282cm" fo:margin-right="0.09cm"/>
      <style:text-properties fo:font-size="10pt" style:font-size-asian="10pt" style:font-name-complex="Arial" style:font-size-complex="10pt"/>
    </style:style>
    <style:style style:name="T585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585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585_3" style:family="text">
      <style:text-properties fo:font-size="10pt" style:font-size-asian="10pt" style:font-name-complex="Arial" style:font-size-complex="10pt"/>
    </style:style>
    <style:style style:name="P586" style:family="paragraph" style:parent-style-name="Normal">
      <style:paragraph-properties fo:text-align="justify" fo:line-height="116%" fo:margin-top="0.212cm" fo:margin-bottom="0.282cm" fo:margin-right="0.09cm"/>
    </style:style>
    <style:style style:name="T586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586_2" style:family="text">
      <style:text-properties fo:font-size="10pt" style:font-size-asian="10pt" style:font-name-complex="Arial" style:font-size-complex="10pt"/>
    </style:style>
    <style:style style:name="T586_3" style:family="text">
      <style:text-properties fo:font-size="10pt" style:font-size-asian="10pt" style:font-name-complex="Arial" style:font-size-complex="10pt"/>
    </style:style>
    <style:style style:name="T586_4" style:family="text">
      <style:text-properties fo:font-size="10pt" style:font-size-asian="10pt" style:font-name-complex="Arial" style:font-size-complex="10pt"/>
    </style:style>
    <style:style style:name="T586_5" style:family="text">
      <style:text-properties fo:font-size="10pt" style:font-size-asian="10pt" style:font-name-complex="Arial" style:font-size-complex="10pt"/>
    </style:style>
    <style:style style:name="T586_6" style:family="text">
      <style:text-properties fo:font-size="10pt" style:font-size-asian="10pt" style:font-name-complex="Arial" style:font-size-complex="10pt"/>
    </style:style>
    <style:style style:name="T586_7" style:family="text">
      <style:text-properties fo:font-size="10pt" style:font-size-asian="10pt" style:font-name-complex="Arial" style:font-size-complex="10pt"/>
    </style:style>
    <style:style style:name="T586_8" style:family="text">
      <style:text-properties fo:font-size="10pt" style:font-size-asian="10pt" style:font-name-complex="Arial" style:font-size-complex="10pt"/>
    </style:style>
    <style:style style:name="T586_9" style:family="text">
      <style:text-properties fo:font-size="10pt" style:font-size-asian="10pt" style:font-name-complex="Arial" style:font-size-complex="10pt"/>
    </style:style>
    <style:style style:name="T586_10" style:family="text">
      <style:text-properties fo:font-size="10pt" style:font-size-asian="10pt" style:font-name-complex="Arial" style:font-size-complex="10pt"/>
    </style:style>
    <style:style style:name="Table8" style:family="table">
      <style:table-properties table:align="left" style:width="17.785cm" fo:margin-left="0.185cm"/>
    </style:style>
    <style:style style:name="Column30" style:family="table-column">
      <style:table-column-properties style:column-width="4.041cm"/>
    </style:style>
    <style:style style:name="Column31" style:family="table-column">
      <style:table-column-properties style:column-width="5.41cm"/>
    </style:style>
    <style:style style:name="Column32" style:family="table-column">
      <style:table-column-properties style:column-width="4.503cm"/>
    </style:style>
    <style:style style:name="Column33" style:family="table-column">
      <style:table-column-properties style:column-width="3.831cm"/>
    </style:style>
    <style:style style:name="Row108" style:family="table-row">
      <style:table-row-properties style:min-row-height="0.714cm"/>
    </style:style>
    <style:style style:name="Cell256" style:family="table-cell">
      <style:table-cell-properties fo:background-color="#dbe5f1" style:vertical-align="top" fo:border-top="#000000 0.026cm solid" fo:border-bottom="#000000 0.018cm solid" fo:padding-left="0.185cm" fo:border-left="#000000 0.026cm solid" fo:padding-right="0.185cm" fo:border-right="#000000 0.018cm solid" fo:wrap-option="wrap"/>
    </style:style>
    <style:style style:name="P587" style:family="paragraph" style:parent-style-name="Normal"/>
    <style:style style:name="T58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57" style:family="table-cell">
      <style:table-cell-properties fo:background-color="#ffffff" style:vertical-align="top" fo:border-top="#000000 0.026cm solid" fo:border-bottom="#000000 0.018cm solid" fo:padding-left="0.185cm" fo:border-left="#000000 0.018cm solid" fo:padding-right="0.185cm" fo:border-right="#000000 0.026cm solid" fo:wrap-option="wrap"/>
    </style:style>
    <style:style style:name="P588" style:family="paragraph" style:parent-style-name="Normal"/>
    <style:style style:name="T58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588_2" style:family="text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588_3" style:family="text">
      <style:text-properties fo:font-style="italic" style:font-style-asian="italic" style:font-style-complex="italic"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588_4" style:family="text">
      <style:text-properties fo:font-style="italic" style:font-style-asian="italic" style:font-style-complex="italic"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588_5" style:family="text">
      <style:text-properties fo:font-style="italic" style:font-style-asian="italic" style:font-style-complex="italic"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589" style:family="paragraph" style:parent-style-name="Normal"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Row109" style:family="table-row">
      <style:table-row-properties style:min-row-height="0.873cm"/>
    </style:style>
    <style:style style:name="Cell258" style:family="table-cell">
      <style:table-cell-properties fo:background-color="#dbe5f1" style:vertical-align="top" fo:border-top="#000000 0.018cm solid" fo:border-bottom="#000000 0.018cm solid" fo:padding-left="0.185cm" fo:border-left="#000000 0.026cm solid" fo:padding-right="0.185cm" fo:border-right="#000000 0.018cm solid" fo:wrap-option="wrap"/>
    </style:style>
    <style:style style:name="P590" style:family="paragraph" style:parent-style-name="Normal"/>
    <style:style style:name="T59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59" style:family="table-cell">
      <style:table-cell-properties style:vertical-align="top" fo:border-top="#000000 0.018cm solid" fo:border-bottom="#000000 0.018cm solid" fo:padding-left="0.185cm" fo:border-left="#000000 0.018cm solid" fo:padding-right="0.185cm" fo:border-right="#000000 0.026cm solid" fo:wrap-option="wrap"/>
    </style:style>
    <style:style style:name="P591" style:family="paragraph" style:parent-style-name="Normal"/>
    <style:style style:name="T59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10" style:family="table-row">
      <style:table-row-properties style:min-row-height="0.873cm"/>
    </style:style>
    <style:style style:name="Cell260" style:family="table-cell">
      <style:table-cell-properties fo:background-color="#dbe5f1" style:vertical-align="top" fo:border-top="#000000 0.018cm solid" fo:border-bottom="#000000 0.026cm solid" fo:padding-left="0.185cm" fo:border-left="#000000 0.026cm solid" fo:padding-right="0.185cm" fo:border-right="#000000 0.018cm solid" fo:wrap-option="wrap"/>
    </style:style>
    <style:style style:name="P592" style:family="paragraph" style:parent-style-name="Normal"/>
    <style:style style:name="T59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61" style:family="table-cell">
      <style:table-cell-properties style:vertical-align="top" fo:border-top="#000000 0.018cm solid" fo:border-bottom="#000000 0.026cm solid" fo:padding-left="0.185cm" fo:border-left="#000000 0.018cm solid" fo:padding-right="0.185cm" fo:border-right="#000000 0.018cm solid" fo:wrap-option="wrap"/>
    </style:style>
    <style:style style:name="P593" style:family="paragraph" style:parent-style-name="Normal"/>
    <style:style style:name="T59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593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593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62" style:family="table-cell">
      <style:table-cell-properties fo:background-color="#dbe5f1" style:vertical-align="top" fo:border-top="#000000 0.018cm solid" fo:border-bottom="#000000 0.026cm solid" fo:padding-left="0.185cm" fo:border-left="#000000 0.018cm solid" fo:padding-right="0.185cm" fo:border-right="#000000 0.018cm solid" fo:wrap-option="wrap"/>
    </style:style>
    <style:style style:name="P594" style:family="paragraph" style:parent-style-name="Normal"/>
    <style:style style:name="T59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63" style:family="table-cell">
      <style:table-cell-properties style:vertical-align="top" fo:border-top="#000000 0.018cm solid" fo:border-bottom="#000000 0.026cm solid" fo:padding-left="0.185cm" fo:border-left="#000000 0.018cm solid" fo:padding-right="0.185cm" fo:border-right="#000000 0.026cm solid" fo:wrap-option="wrap"/>
    </style:style>
    <style:style style:name="P595" style:family="paragraph" style:parent-style-name="Normal"/>
    <style:style style:name="T59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11" style:family="table-row">
      <style:table-row-properties style:min-row-height="0.873cm"/>
    </style:style>
    <style:style style:name="Cell264" style:family="table-cell">
      <style:table-cell-properties fo:background-color="#dbe5f1" style:vertical-align="top" fo:border-top="#000000 0.018cm solid" fo:border-bottom="#000000 0.026cm solid" fo:padding-left="0.185cm" fo:border-left="#000000 0.026cm solid" fo:padding-right="0.185cm" fo:border-right="#000000 0.026cm solid" fo:wrap-option="wrap"/>
    </style:style>
    <style:style style:name="P596" style:family="paragraph" style:parent-style-name="Normal"/>
    <style:style style:name="T59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596_2" style:family="text">
      <style:text-properties fo:color="#00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/>
    </style:style>
    <style:style style:name="T596_3" style:family="text">
      <style:text-properties fo:color="#00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/>
    </style:style>
    <style:style style:name="T596_4" style:family="text">
      <style:text-properties fo:color="#00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/>
    </style:style>
    <style:style style:name="T596_5" style:family="text">
      <style:text-properties fo:color="#00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/>
    </style:style>
    <style:style style:name="T596_6" style:family="text">
      <style:text-properties fo:color="#00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/>
    </style:style>
    <style:style style:name="T596_7" style:family="text">
      <style:text-properties fo:color="#000000" style:font-name="Arial" fo:font-size="9pt" style:font-name-asian="Arial" style:font-size-asian="9pt" style:font-name-complex="Arial" style:font-size-complex="9pt" fo:language="en" fo:language-asian="en" fo:language-complex="ar" fo:country="GB" fo:country-asian="US" fo:country-complex="SA"/>
    </style:style>
    <style:style style:name="P597" style:family="paragraph" style:parent-style-name="Normal">
      <style:text-properties fo:font-size="10pt" style:font-size-asian="10pt" style:font-size-complex="10pt"/>
    </style:style>
    <style:style style:name="P598" style:family="paragraph" style:parent-style-name="Normal">
      <style:text-properties fo:font-size="10pt" style:font-size-asian="10pt" style:font-size-complex="10pt"/>
    </style:style>
    <style:style style:name="Table9" style:family="table">
      <style:table-properties table:align="left" style:width="18.304cm" fo:margin-left="0.19cm"/>
    </style:style>
    <style:style style:name="Column34" style:family="table-column">
      <style:table-column-properties style:column-width="4.115cm"/>
    </style:style>
    <style:style style:name="Column35" style:family="table-column">
      <style:table-column-properties style:column-width="1.718cm"/>
    </style:style>
    <style:style style:name="Column36" style:family="table-column">
      <style:table-column-properties style:column-width="3.824cm"/>
    </style:style>
    <style:style style:name="Column37" style:family="table-column">
      <style:table-column-properties style:column-width="2.395cm"/>
    </style:style>
    <style:style style:name="Column38" style:family="table-column">
      <style:table-column-properties style:column-width="2.2cm"/>
    </style:style>
    <style:style style:name="Column39" style:family="table-column">
      <style:table-column-properties style:column-width="3.937cm"/>
    </style:style>
    <style:style style:name="Column40" style:family="table-column">
      <style:table-column-properties style:column-width="0.115cm"/>
    </style:style>
    <style:style style:name="Row112" style:family="table-row">
      <style:table-row-properties style:min-row-height="0.714cm"/>
    </style:style>
    <style:style style:name="Cell265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9" style:family="paragraph" style:parent-style-name="Normal"/>
    <style:style style:name="T59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599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266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0" style:family="paragraph" style:parent-style-name="Normal"/>
    <style:style style:name="T600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00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113" style:family="table-row">
      <style:table-row-properties style:min-row-height="0.714cm"/>
    </style:style>
    <style:style style:name="Cell267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1" style:family="paragraph" style:parent-style-name="Normal"/>
    <style:style style:name="T60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268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2" style:family="paragraph" style:parent-style-name="Normal"/>
    <style:style style:name="T602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02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02_3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02_4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602_5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114" style:family="table-row">
      <style:table-row-properties style:min-row-height="0.873cm"/>
    </style:style>
    <style:style style:name="Cell269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3" style:family="paragraph" style:parent-style-name="Normal"/>
    <style:style style:name="T60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2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4" style:family="paragraph" style:parent-style-name="Normal"/>
    <style:style style:name="T60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115" style:family="table-row">
      <style:table-row-properties style:min-row-height="0.873cm"/>
    </style:style>
    <style:style style:name="Cell271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5" style:family="paragraph" style:parent-style-name="Normal"/>
    <style:style style:name="T60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2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6" style:family="paragraph" style:parent-style-name="Normal"/>
    <style:style style:name="T60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606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273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7" style:family="paragraph" style:parent-style-name="Normal"/>
    <style:style style:name="T60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2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8" style:family="paragraph" style:parent-style-name="Normal"/>
    <style:style style:name="T608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style:font-weight-complex="bold"/>
    </style:style>
    <style:style style:name="T608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style:font-weight-complex="bold"/>
    </style:style>
    <style:style style:name="Row116" style:family="table-row">
      <style:table-row-properties style:min-row-height="0.217cm"/>
    </style:style>
    <style:style style:name="Cell275" style:family="table-cell">
      <style:table-cell-properties fo:background-color="#ffffff" style:vertical-align="top" fo:border-top="#000000 0.018cm solid" fo:border-bottom="#000000 0.018cm solid" fo:padding-left="0.19cm" fo:padding-right="0.19cm" fo:wrap-option="wrap"/>
    </style:style>
    <style:style style:name="P609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610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Row117" style:family="table-row">
      <style:table-row-properties style:min-row-height="0.556cm"/>
    </style:style>
    <style:style style:name="Cell276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1" style:family="paragraph" style:parent-style-name="Normal"/>
    <style:style style:name="T61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277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2" style:family="paragraph" style:parent-style-name="Normal"/>
    <style:style style:name="T61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278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3" style:family="paragraph" style:parent-style-name="Normal"/>
    <style:style style:name="T61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613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Row118" style:family="table-row">
      <style:table-row-properties style:min-row-height="0.106cm"/>
    </style:style>
    <style:style style:name="Cell279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4" style:family="paragraph" style:parent-style-name="Normal">
      <style:paragraph-properties fo:line-height="108%"/>
    </style:style>
    <style:style style:name="T614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P615" style:family="paragraph" style:parent-style-name="Normal">
      <style:paragraph-properties fo:line-height="108%"/>
    </style:style>
    <style:style style:name="T615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P616" style:family="paragraph" style:parent-style-name="Normal">
      <style:paragraph-properties fo:line-height="108%"/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P617" style:family="paragraph" style:parent-style-name="Normal">
      <style:text-properties fo:font-style="italic" style:font-style-asian="italic" style:font-name="Arial" fo:font-size="9pt" style:font-size-asian="9pt" style:font-name-complex="Arial" style:font-size-complex="9pt" fo:language="en" fo:language-asian="en" fo:language-complex="ar" fo:country="GB" fo:country-asian="US" fo:country-complex="SA" style:font-weight-complex="bold"/>
    </style:style>
    <style:style style:name="Cell280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8" style:family="paragraph" style:parent-style-name="Normal">
      <style:text-properties fo:color="#000000" style:font-name="Arial" fo:font-size="9pt" style:font-size-asian="9pt" style:font-name-complex="Arial" style:font-size-complex="9pt" fo:language="en" fo:language-asian="en" fo:language-complex="ar" fo:country="GB" fo:country-asian="GB" fo:country-complex="SA"/>
    </style:style>
    <style:style style:name="P619" style:family="paragraph" style:parent-style-name="Normal"/>
    <style:style style:name="T619_1" style:family="text">
      <style:text-properties fo:color="#000000" style:font-name="Arial" fo:font-size="9pt" style:font-size-asian="9pt" style:font-name-complex="Arial" style:font-size-complex="9pt" fo:language="en" fo:language-asian="en" fo:language-complex="ar" fo:country="GB" fo:country-asian="GB" fo:country-complex="SA"/>
    </style:style>
    <style:style style:name="T619_2" style:family="text">
      <style:text-properties fo:color="#000000" style:font-name="Arial" fo:font-size="9pt" style:font-size-asian="9pt" style:font-name-complex="Arial" style:font-size-complex="9pt" fo:language="en" fo:language-asian="en" fo:language-complex="ar" fo:country="GB" fo:country-asian="GB" fo:country-complex="SA"/>
    </style:style>
    <style:style style:name="T619_3" style:family="text">
      <style:text-properties fo:color="#000000" style:font-name="Arial" fo:font-size="9pt" style:font-size-asian="9pt" style:font-name-complex="Arial" style:font-size-complex="9pt" fo:language="en" fo:language-asian="en" fo:language-complex="ar" fo:country="GB" fo:country-asian="GB" fo:country-complex="SA"/>
    </style:style>
    <style:style style:name="T619_4" style:family="text">
      <style:text-properties fo:color="#000000" style:font-name="Arial" fo:font-size="9pt" style:font-size-asian="9pt" style:font-name-complex="Arial" style:font-size-complex="9pt" fo:language="en" fo:language-asian="en" fo:language-complex="ar" fo:country="GB" fo:country-asian="GB" fo:country-complex="SA"/>
    </style:style>
    <style:style style:name="T619_5" style:family="text">
      <style:text-properties fo:color="#000000" style:font-name="Arial" fo:font-size="9pt" style:font-size-asian="9pt" style:font-name-complex="Arial" style:font-size-complex="9pt" fo:language="en" fo:language-asian="en" fo:language-complex="ar" fo:country="GB" fo:country-asian="GB" fo:country-complex="SA"/>
    </style:style>
    <style:style style:name="Cell281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0" style:family="paragraph" style:parent-style-name="Normal">
      <style:paragraph-properties fo:text-align="justify" fo:line-height="108%" fo:margin-top="0.106cm" fo:margin-left="0.041cm" fo:margin-right="0.09cm"/>
    </style:style>
    <style:style style:name="T620_1" style:family="text">
      <style:text-properties fo:color="#00b0f0"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T620_2" style:family="text">
      <style:text-properties fo:color="#00b0f0" style:font-name="Arial" fo:font-size="9pt" style:font-name-asian="Calibri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T620_3" style:family="text">
      <style:text-properties fo:color="#00b0f0"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P621" style:family="paragraph" style:parent-style-name="Normal">
      <style:paragraph-properties fo:line-height="108%" fo:margin-top="0.106cm" fo:margin-right="0.092cm"/>
    </style:style>
    <style:style style:name="T621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GB" fo:country-complex="SA"/>
    </style:style>
    <style:style style:name="T621_2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T621_3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GB" fo:country-complex="SA"/>
    </style:style>
    <style:style style:name="P622" style:family="paragraph" style:parent-style-name="Normal">
      <style:paragraph-properties fo:line-height="108%" fo:margin-top="0.106cm" fo:margin-right="0.092cm"/>
      <style:text-properties style:font-name="Arial" fo:font-size="9pt" style:font-size-asian="9pt" style:font-name-complex="Arial" style:font-size-complex="9pt" fo:language="en" fo:language-asian="en" fo:language-complex="ar" fo:country="GB" fo:country-asian="GB" fo:country-complex="SA"/>
    </style:style>
    <style:style style:name="Row119" style:family="table-row">
      <style:table-row-properties style:min-row-height="0.106cm"/>
    </style:style>
    <style:style style:name="Cell2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3" style:family="paragraph" style:parent-style-name="Normal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style:font-weight-complex="bold"/>
    </style:style>
    <style:style style:name="Cell283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4" style:family="paragraph" style:parent-style-name="Normal"/>
    <style:style style:name="T624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GB" fo:country-complex="SA"/>
    </style:style>
    <style:style style:name="T624_2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GB" fo:country-complex="SA"/>
    </style:style>
    <style:style style:name="Cell284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5" style:family="paragraph" style:parent-style-name="Normal"/>
    <style:style style:name="T625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GB" fo:country-complex="SA"/>
    </style:style>
    <style:style style:name="P626" style:family="paragraph" style:parent-style-name="Normal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style:font-weight-complex="bold"/>
    </style:style>
    <style:style style:name="Row120" style:family="table-row">
      <style:table-row-properties style:min-row-height="0.106cm"/>
    </style:style>
    <style:style style:name="Cell285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7" style:family="paragraph" style:parent-style-name="Normal">
      <style:paragraph-properties fo:line-height="108%"/>
    </style:style>
    <style:style style:name="T627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T627_2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P628" style:family="paragraph" style:parent-style-name="Normal">
      <style:paragraph-properties fo:line-height="108%"/>
    </style:style>
    <style:style style:name="T628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Cell286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9" style:family="paragraph" style:parent-style-name="Normal"/>
    <style:style style:name="T629_1" style:family="text">
      <style:text-properties fo:color="#000000" style:font-name="Arial" fo:font-size="9pt" style:font-size-asian="9pt" style:font-name-complex="Arial" style:font-size-complex="9pt" fo:language="en" fo:language-asian="en" fo:language-complex="ar" fo:country="US" fo:country-asian="GB" fo:country-complex="SA"/>
    </style:style>
    <style:style style:name="Cell287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0" style:family="paragraph" style:parent-style-name="Normal">
      <style:paragraph-properties fo:line-height="108%"/>
    </style:style>
    <style:style style:name="T630_1" style:family="text">
      <style:text-properties fo:color="#00b0f0" style:font-name="Arial" fo:font-size="9pt" style:font-name-asian="Calibri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P631" style:family="paragraph" style:parent-style-name="Normal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P632" style:family="paragraph" style:parent-style-name="Normal"/>
    <style:style style:name="T632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T632_2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632_3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Row121" style:family="table-row">
      <style:table-row-properties style:min-row-height="0.106cm"/>
    </style:style>
    <style:style style:name="Cell288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3" style:family="paragraph" style:parent-style-name="Normal">
      <style:paragraph-properties fo:line-height="108%"/>
    </style:style>
    <style:style style:name="T633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P634" style:family="paragraph" style:parent-style-name="Normal"/>
    <style:style style:name="T634_1" style:family="text">
      <style:text-properties style:font-name="Arial" fo:font-size="9pt" style:font-size-asian="9pt" style:font-name-complex="Arial" style:font-size-complex="9pt" fo:language="en" fo:language-asian="en" fo:language-complex="ar" fo:country="US" fo:country-asian="US" fo:country-complex="SA"/>
    </style:style>
    <style:style style:name="Cell289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5" style:family="paragraph" style:parent-style-name="Normal">
      <style:paragraph-properties fo:text-align="center"/>
      <style:text-properties fo:color="#000000" style:font-name="Arial" fo:font-size="9pt" style:font-size-asian="9pt" style:font-name-complex="Arial" style:font-size-complex="9pt" fo:language="en" fo:language-asian="en" fo:language-complex="ar" fo:country="GB" fo:country-asian="GB" fo:country-complex="SA"/>
    </style:style>
    <style:style style:name="P636" style:family="paragraph" style:parent-style-name="Normal">
      <style:paragraph-properties fo:text-align="center"/>
      <style:text-properties fo:color="#000000" style:font-name="Arial" fo:font-size="9pt" style:font-size-asian="9pt" style:font-name-complex="Arial" style:font-size-complex="9pt" fo:language="en" fo:language-asian="en" fo:language-complex="ar" fo:country="GB" fo:country-asian="GB" fo:country-complex="SA"/>
    </style:style>
    <style:style style:name="P637" style:family="paragraph" style:parent-style-name="Normal">
      <style:paragraph-properties fo:text-align="center"/>
    </style:style>
    <style:style style:name="T637_1" style:family="text">
      <style:text-properties fo:color="#000000" style:font-name="Arial" fo:font-size="9pt" style:font-size-asian="9pt" style:font-name-complex="Arial" style:font-size-complex="9pt" fo:language="en" fo:language-asian="en" fo:language-complex="ar" fo:country="GB" fo:country-asian="GB" fo:country-complex="SA"/>
    </style:style>
    <style:style style:name="Cell290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8" style:family="paragraph" style:parent-style-name="Normal">
      <style:paragraph-properties fo:line-height="108%"/>
    </style:style>
    <style:style style:name="T638_1" style:family="text">
      <style:text-properties fo:color="#00b0f0" style:font-name="Arial" fo:font-size="9pt" style:font-name-asian="Calibri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P639" style:family="paragraph" style:parent-style-name="Normal">
      <style:paragraph-properties fo:text-align="center"/>
      <style:text-properties style:font-name="Arial" fo:font-size="9pt" style:font-size-asian="9pt" style:font-name-complex="Arial" style:font-size-complex="9pt" fo:language="en" fo:language-asian="en" fo:language-complex="ar" fo:country="US" fo:country-asian="US" fo:country-complex="SA" fo:font-weight="bold" style:font-weight-asian="bold" style:font-weight-complex="bold"/>
    </style:style>
    <style:style style:name="P640" style:family="paragraph" style:parent-style-name="Normal">
      <style:paragraph-properties fo:text-align="center"/>
    </style:style>
    <style:style style:name="T640_1" style:family="text">
      <style:text-properties style:font-name="Arial" fo:font-size="9pt" style:font-size-asian="9pt" style:font-name-complex="Arial" style:font-size-complex="9pt" fo:language="en" fo:language-asian="en" fo:language-complex="ar" fo:country="US" fo:country-asian="US" fo:country-complex="SA" fo:font-weight="bold" style:font-weight-asian="bold" style:font-weight-complex="bold"/>
    </style:style>
    <style:style style:name="P641" style:family="paragraph" style:parent-style-name="List_20_Paragraph">
      <style:paragraph-properties fo:margin-left="1.27cm"/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style:font-weight-complex="bold"/>
    </style:style>
    <style:style style:name="Row122" style:family="table-row">
      <style:table-row-properties style:min-row-height="1.254cm"/>
    </style:style>
    <style:style style:name="Cell291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2" style:family="paragraph" style:parent-style-name="Normal">
      <style:paragraph-properties fo:line-height="108%"/>
    </style:style>
    <style:style style:name="T642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P643" style:family="paragraph" style:parent-style-name="Normal"/>
    <style:style style:name="T643_1" style:family="text">
      <style:text-properties style:font-name="Arial" fo:font-size="9pt" style:font-size-asian="9pt" style:font-name-complex="Arial" style:font-size-complex="9pt" fo:language="en" fo:language-asian="en" fo:language-complex="ar" fo:country="US" fo:country-asian="US" fo:country-complex="SA"/>
    </style:style>
    <style:style style:name="Cell292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4" style:family="paragraph" style:parent-style-name="Normal">
      <style:paragraph-properties fo:text-align="center"/>
      <style:text-properties fo:color="#000000" style:font-name="Arial" fo:font-size="9pt" style:font-size-asian="9pt" style:font-name-complex="Arial" style:font-size-complex="9pt" fo:language="en" fo:language-asian="en" fo:language-complex="ar" fo:country="US" fo:country-asian="US" fo:country-complex="SA" style:letter-kerning="true"/>
    </style:style>
    <style:style style:name="P645" style:family="paragraph" style:parent-style-name="Normal">
      <style:paragraph-properties fo:text-align="center"/>
      <style:text-properties fo:color="#000000" style:font-name="Arial" fo:font-size="9pt" style:font-size-asian="9pt" style:font-name-complex="Arial" style:font-size-complex="9pt" fo:language="en" fo:language-asian="en" fo:language-complex="ar" fo:country="US" fo:country-asian="US" fo:country-complex="SA" style:letter-kerning="true"/>
    </style:style>
    <style:style style:name="P646" style:family="paragraph" style:parent-style-name="Normal">
      <style:paragraph-properties fo:text-align="center"/>
    </style:style>
    <style:style style:name="T646_1" style:family="text">
      <style:text-properties fo:color="#000000" style:font-name="Arial" fo:font-size="9pt" style:font-size-asian="9pt" style:font-name-complex="Arial" style:font-size-complex="9pt" fo:language="en" fo:language-asian="en" fo:language-complex="ar" fo:country="US" fo:country-asian="US" fo:country-complex="SA" style:letter-kerning="true"/>
    </style:style>
    <style:style style:name="Cell293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7" style:family="paragraph" style:parent-style-name="Normal">
      <style:paragraph-properties fo:line-height="108%"/>
    </style:style>
    <style:style style:name="T647_1" style:family="text">
      <style:text-properties fo:color="#00b0f0" style:font-name="Arial" fo:font-size="9pt" style:font-name-asian="Calibri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T647_2" style:family="text">
      <style:text-properties fo:color="#00b0f0" style:font-name="Arial" fo:font-size="9pt" style:font-name-asian="Calibri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T647_3" style:family="text">
      <style:text-properties fo:color="#00b0f0" style:font-name="Arial" fo:font-size="9pt" style:font-name-asian="Calibri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P648" style:family="paragraph" style:parent-style-name="Normal">
      <style:paragraph-properties fo:text-align="center"/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P649" style:family="paragraph" style:parent-style-name="Normal">
      <style:paragraph-properties fo:text-align="center"/>
    </style:style>
    <style:style style:name="T649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Row123" style:family="table-row">
      <style:table-row-properties style:min-row-height="0.106cm"/>
    </style:style>
    <style:style style:name="Cell294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0" style:family="paragraph" style:parent-style-name="Normal">
      <style:paragraph-properties fo:line-height="108%"/>
    </style:style>
    <style:style style:name="T650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P651" style:family="paragraph" style:parent-style-name="Normal"/>
    <style:style style:name="T651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Cell295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2" style:family="paragraph" style:parent-style-name="Normal">
      <style:paragraph-properties fo:text-align="center"/>
      <style:text-properties fo:color="#000000" style:font-name="Arial" fo:font-size="9pt" style:font-size-asian="9pt" style:font-name-complex="Arial" style:font-size-complex="9pt" fo:language="en" fo:language-asian="en" fo:language-complex="ar" fo:country="US" fo:country-asian="US" fo:country-complex="SA" style:letter-kerning="true"/>
    </style:style>
    <style:style style:name="P653" style:family="paragraph" style:parent-style-name="Normal">
      <style:paragraph-properties fo:text-align="center"/>
      <style:text-properties fo:color="#000000" style:font-name="Arial" fo:font-size="9pt" style:font-size-asian="9pt" style:font-name-complex="Arial" style:font-size-complex="9pt" fo:language="en" fo:language-asian="en" fo:language-complex="ar" fo:country="US" fo:country-asian="US" fo:country-complex="SA" style:letter-kerning="true"/>
    </style:style>
    <style:style style:name="P654" style:family="paragraph" style:parent-style-name="Normal">
      <style:paragraph-properties fo:text-align="center"/>
    </style:style>
    <style:style style:name="T654_1" style:family="text">
      <style:text-properties fo:color="#000000" style:font-name="Arial" fo:font-size="9pt" style:font-size-asian="9pt" style:font-name-complex="Arial" style:font-size-complex="9pt" fo:language="en" fo:language-asian="en" fo:language-complex="ar" fo:country="US" fo:country-asian="US" fo:country-complex="SA" style:letter-kerning="true"/>
    </style:style>
    <style:style style:name="Cell296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5" style:family="paragraph" style:parent-style-name="Normal">
      <style:paragraph-properties fo:line-height="108%"/>
    </style:style>
    <style:style style:name="T655_1" style:family="text">
      <style:text-properties fo:color="#00b0f0" style:font-name="Arial" fo:font-size="9pt" style:font-name-asian="Calibri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T655_2" style:family="text">
      <style:text-properties fo:color="#00b0f0" style:font-name="Arial" fo:font-size="9pt" style:font-size-asian="9pt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T655_3" style:family="text">
      <style:text-properties fo:color="#00b0f0" style:font-name="Arial" fo:font-size="9pt" style:font-name-asian="Calibri" style:font-size-asian="9pt" style:font-size-complex="9pt" fo:language="en" fo:language-asian="en" fo:language-complex="ar" fo:country="GB" fo:country-asian="US" fo:country-complex="SA" fo:font-weight="bold" style:font-weight-asian="bold"/>
    </style:style>
    <style:style style:name="T655_4" style:family="text">
      <style:text-properties fo:color="#00b0f0" style:font-name="Arial" fo:font-size="9pt" style:font-name-asian="Calibri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P656" style:family="paragraph" style:parent-style-name="Normal">
      <style:paragraph-properties fo:text-align="center"/>
    </style:style>
    <style:style style:name="T656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P657" style:family="paragraph" style:parent-style-name="Normal">
      <style:text-properties fo:font-size="10pt" style:font-size-asian="10pt" style:font-size-complex="10pt"/>
    </style:style>
    <style:style style:name="P658" style:family="paragraph" style:parent-style-name="Normal">
      <style:paragraph-properties fo:text-align="justify" fo:margin-top="0.212cm" fo:margin-left="0.041cm" fo:margin-right="0.09cm"/>
    </style:style>
    <style:style style:name="T658_1" style:family="text">
      <style:text-properties fo:font-size="10pt" style:font-size-asian="10pt" style:font-name-complex="Arial" style:font-size-complex="10pt" style:font-weight-complex="bold"/>
    </style:style>
    <style:style style:name="T658_2" style:family="text">
      <style:text-properties fo:font-size="10pt" style:font-size-asian="10pt" style:font-name-complex="Arial" style:font-size-complex="10pt" style:font-weight-complex="bold"/>
    </style:style>
    <style:style style:name="T658_3" style:family="text">
      <style:text-properties fo:font-size="10pt" style:font-size-asian="10pt" style:font-name-complex="Arial" style:font-size-complex="10pt" style:font-weight-complex="bold"/>
    </style:style>
    <style:style style:name="T658_4" style:family="text">
      <style:text-properties fo:font-size="10pt" style:font-size-asian="10pt" style:font-name-complex="Arial" style:font-size-complex="10pt" style:font-weight-complex="bold"/>
    </style:style>
    <style:style style:name="T658_5" style:family="text">
      <style:text-properties fo:font-size="10pt" style:font-size-asian="10pt" style:font-name-complex="Arial" style:font-size-complex="10pt" style:font-weight-complex="bold"/>
    </style:style>
    <style:style style:name="T658_6" style:family="text">
      <style:text-properties fo:font-size="10pt" style:font-size-asian="10pt" style:font-name-complex="Arial" style:font-size-complex="10pt" style:font-weight-complex="bold"/>
    </style:style>
    <style:style style:name="T658_7" style:family="text">
      <style:text-properties fo:font-size="10pt" style:font-size-asian="10pt" style:font-size-complex="10pt"/>
    </style:style>
    <style:style style:name="T658_8" style:family="text">
      <style:text-properties fo:font-size="10pt" style:font-size-asian="10pt" style:font-size-complex="10pt"/>
    </style:style>
    <style:style style:name="P659" style:family="paragraph" style:parent-style-name="Normal">
      <style:paragraph-properties fo:text-align="justify" fo:margin-top="0.212cm" fo:margin-left="0.041cm" fo:margin-right="0.09cm"/>
    </style:style>
    <style:style style:name="T659_1" style:family="text">
      <style:text-properties fo:font-size="10pt" style:font-size-asian="10pt" style:font-name-complex="Arial" style:font-size-complex="10pt" fo:font-weight="bold" style:font-weight-asian="bold"/>
    </style:style>
    <style:style style:name="T659_2" style:family="text">
      <style:text-properties style:font-name="Arial" fo:font-size="10pt" style:font-size-asian="10pt" style:font-size-complex="10pt" fo:font-weight="bold" style:font-weight-asian="bold"/>
    </style:style>
    <style:style style:name="T659_3" style:family="text">
      <style:text-properties fo:font-size="10pt" style:font-size-asian="10pt" style:font-name-complex="Arial" style:font-size-complex="10pt" style:font-weight-complex="bold"/>
    </style:style>
    <style:style style:name="T659_4" style:family="text">
      <style:text-properties fo:font-size="10pt" style:font-size-asian="10pt" style:font-name-complex="Arial" style:font-size-complex="10pt" style:font-weight-complex="bold"/>
    </style:style>
    <style:style style:name="T659_5" style:family="text">
      <style:text-properties fo:font-size="10pt" style:font-size-asian="10pt" style:font-name-complex="Arial" style:font-size-complex="10pt" style:font-weight-complex="bold"/>
    </style:style>
    <style:style style:name="T659_6" style:family="text">
      <style:text-properties fo:font-size="10pt" style:font-size-asian="10pt" style:font-name-complex="Arial" style:font-size-complex="10pt" style:font-weight-complex="bold"/>
    </style:style>
    <style:style style:name="T659_7" style:family="text">
      <style:text-properties fo:font-size="10pt" style:font-size-asian="10pt" style:font-name-complex="Arial" style:font-size-complex="10pt" style:font-weight-complex="bold"/>
    </style:style>
    <style:style style:name="T659_8" style:family="text">
      <style:text-properties fo:font-size="10pt" style:font-size-asian="10pt" style:font-name-complex="Arial" style:font-size-complex="10pt" style:font-weight-complex="bold"/>
    </style:style>
    <style:style style:name="T659_9" style:family="text">
      <style:text-properties fo:font-size="10pt" style:font-size-asian="10pt" style:font-name-complex="Arial" style:font-size-complex="10pt" style:font-weight-complex="bold"/>
    </style:style>
    <style:style style:name="T659_10" style:family="text">
      <style:text-properties fo:font-size="10pt" style:font-size-asian="10pt" style:font-name-complex="Arial" style:font-size-complex="10pt" style:font-weight-complex="bold"/>
    </style:style>
    <style:style style:name="T659_11" style:family="text">
      <style:text-properties fo:font-size="10pt" style:font-size-asian="10pt" style:font-name-complex="Arial" style:font-size-complex="10pt" style:font-weight-complex="bold"/>
    </style:style>
    <style:style style:name="T659_12" style:family="text">
      <style:text-properties fo:font-size="10pt" style:font-size-asian="10pt" style:font-name-complex="Arial" style:font-size-complex="10pt" style:font-weight-complex="bold"/>
    </style:style>
    <style:style style:name="T659_13" style:family="text">
      <style:text-properties fo:font-size="10pt" style:font-size-asian="10pt" style:font-name-complex="Arial" style:font-size-complex="10pt" style:font-weight-complex="bold"/>
    </style:style>
    <style:style style:name="T659_14" style:family="text">
      <style:text-properties fo:font-size="10pt" style:font-size-asian="10pt" style:font-name-complex="Arial" style:font-size-complex="10pt" style:font-weight-complex="bold"/>
    </style:style>
    <style:style style:name="T659_15" style:family="text">
      <style:text-properties fo:font-size="10pt" style:font-size-asian="10pt" style:font-name-complex="Arial" style:font-size-complex="10pt" style:font-weight-complex="bold"/>
    </style:style>
    <style:style style:name="T659_16" style:family="text">
      <style:text-properties fo:font-size="10pt" style:font-size-asian="10pt" style:font-name-complex="Arial" style:font-size-complex="10pt" style:font-weight-complex="bold"/>
    </style:style>
    <style:style style:name="T659_17" style:family="text">
      <style:text-properties fo:font-size="10pt" style:font-size-asian="10pt" style:font-name-complex="Arial" style:font-size-complex="10pt" style:font-weight-complex="bold"/>
    </style:style>
    <style:style style:name="T659_18" style:family="text">
      <style:text-properties fo:font-size="10pt" style:font-size-asian="10pt" style:font-name-complex="Arial" style:font-size-complex="10pt" style:font-weight-complex="bold"/>
    </style:style>
    <style:style style:name="T659_19" style:family="text">
      <style:text-properties fo:font-size="10pt" style:font-size-asian="10pt" style:font-name-complex="Arial" style:font-size-complex="10pt" style:font-weight-complex="bold"/>
    </style:style>
    <style:style style:name="T659_20" style:family="text">
      <style:text-properties fo:font-size="10pt" style:font-size-asian="10pt" style:font-name-complex="Arial" style:font-size-complex="10pt" style:font-weight-complex="bold"/>
    </style:style>
    <style:style style:name="T659_21" style:family="text">
      <style:text-properties fo:font-size="10pt" style:font-size-asian="10pt" style:font-name-complex="Arial" style:font-size-complex="10pt" style:font-weight-complex="bold"/>
    </style:style>
    <style:style style:name="T659_22" style:family="text">
      <style:text-properties fo:font-size="10pt" style:font-size-asian="10pt" style:font-name-complex="Arial" style:font-size-complex="10pt" style:font-weight-complex="bold"/>
    </style:style>
    <style:style style:name="T659_23" style:family="text">
      <style:text-properties fo:font-size="10pt" style:font-size-asian="10pt" style:font-name-complex="Arial" style:font-size-complex="10pt" style:font-weight-complex="bold"/>
    </style:style>
    <style:style style:name="T659_24" style:family="text">
      <style:text-properties fo:font-size="10pt" style:font-size-asian="10pt" style:font-name-complex="Arial" style:font-size-complex="10pt" style:font-weight-complex="bold"/>
    </style:style>
    <style:style style:name="T659_25" style:family="text">
      <style:text-properties fo:font-size="10pt" style:font-size-asian="10pt" style:font-name-complex="Arial" style:font-size-complex="10pt" style:font-weight-complex="bold"/>
    </style:style>
    <style:style style:name="T659_26" style:family="text">
      <style:text-properties fo:font-size="10pt" style:font-size-asian="10pt" style:font-name-complex="Arial" style:font-size-complex="10pt" style:font-weight-complex="bold"/>
    </style:style>
    <style:style style:name="T659_27" style:family="text">
      <style:text-properties fo:font-size="10pt" style:font-size-asian="10pt" style:font-name-complex="Arial" style:font-size-complex="10pt" style:font-weight-complex="bold"/>
    </style:style>
    <style:style style:name="T659_28" style:family="text">
      <style:text-properties fo:font-size="10pt" style:font-size-asian="10pt" style:font-name-complex="Arial" style:font-size-complex="10pt" style:font-weight-complex="bold"/>
    </style:style>
    <style:style style:name="P660" style:family="paragraph" style:parent-style-name="Normal">
      <style:paragraph-properties fo:text-align="justify" fo:margin-top="0.212cm" fo:margin-left="0.041cm" fo:margin-right="0.09cm"/>
    </style:style>
    <style:style style:name="T660_1" style:family="text">
      <style:text-properties fo:font-size="10pt" style:font-size-asian="10pt" style:font-name-complex="Arial" style:font-size-complex="10pt" style:font-weight-complex="bold"/>
    </style:style>
    <style:style style:name="T660_2" style:family="text">
      <style:text-properties fo:font-size="10pt" style:font-size-asian="10pt" style:font-name-complex="Arial" style:font-size-complex="10pt" style:font-weight-complex="bold"/>
    </style:style>
    <style:style style:name="T660_3" style:family="text">
      <style:text-properties fo:font-size="10pt" style:font-size-asian="10pt" style:font-name-complex="Arial" style:font-size-complex="10pt" style:font-weight-complex="bold"/>
    </style:style>
    <style:style style:name="T660_4" style:family="text">
      <style:text-properties fo:font-size="10pt" style:font-size-asian="10pt" style:font-name-complex="Arial" style:font-size-complex="10pt" style:font-weight-complex="bold"/>
    </style:style>
    <style:style style:name="T660_5" style:family="text">
      <style:text-properties fo:font-size="10pt" style:font-size-asian="10pt" style:font-name-complex="Arial" style:font-size-complex="10pt" style:font-weight-complex="bold"/>
    </style:style>
    <style:style style:name="T660_6" style:family="text">
      <style:text-properties fo:font-size="10pt" style:font-size-asian="10pt" style:font-name-complex="Arial" style:font-size-complex="10pt" style:font-weight-complex="bold"/>
    </style:style>
    <style:style style:name="T660_7" style:family="text">
      <style:text-properties fo:font-size="10pt" style:font-size-asian="10pt" style:font-name-complex="Arial" style:font-size-complex="10pt" style:font-weight-complex="bold"/>
    </style:style>
    <style:style style:name="T660_8" style:family="text">
      <style:text-properties fo:font-size="10pt" style:font-size-asian="10pt" style:font-name-complex="Arial" style:font-size-complex="10pt" style:font-weight-complex="bold"/>
    </style:style>
    <style:style style:name="T660_9" style:family="text">
      <style:text-properties fo:font-size="10pt" style:font-size-asian="10pt" style:font-name-complex="Arial" style:font-size-complex="10pt" style:font-weight-complex="bold"/>
    </style:style>
    <style:style style:name="T660_10" style:family="text">
      <style:text-properties fo:font-size="10pt" style:font-size-asian="10pt" style:font-name-complex="Arial" style:font-size-complex="10pt" style:font-weight-complex="bold"/>
    </style:style>
    <style:style style:name="T660_11" style:family="text">
      <style:text-properties fo:font-size="10pt" style:font-size-asian="10pt" style:font-name-complex="Arial" style:font-size-complex="10pt" style:font-weight-complex="bold"/>
    </style:style>
    <style:style style:name="T660_12" style:family="text">
      <style:text-properties fo:font-size="10pt" style:font-size-asian="10pt" style:font-name-complex="Arial" style:font-size-complex="10pt" style:font-weight-complex="bold"/>
    </style:style>
    <style:style style:name="T660_13" style:family="text">
      <style:text-properties fo:font-size="10pt" style:font-size-asian="10pt" style:font-name-complex="Arial" style:font-size-complex="10pt" style:font-weight-complex="bold"/>
    </style:style>
    <style:style style:name="T660_14" style:family="text">
      <style:text-properties fo:font-size="10pt" style:font-size-asian="10pt" style:font-name-complex="Arial" style:font-size-complex="10pt" style:font-weight-complex="bold"/>
    </style:style>
    <style:style style:name="T660_15" style:family="text">
      <style:text-properties fo:font-size="10pt" style:font-size-asian="10pt" style:font-name-complex="Arial" style:font-size-complex="10pt" style:font-weight-complex="bold"/>
    </style:style>
    <style:style style:name="T660_16" style:family="text">
      <style:text-properties fo:font-size="10pt" style:font-size-asian="10pt" style:font-name-complex="Arial" style:font-size-complex="10pt" style:font-weight-complex="bold"/>
    </style:style>
    <style:style style:name="T660_17" style:family="text">
      <style:text-properties fo:font-size="10pt" style:font-size-asian="10pt" style:font-name-complex="Arial" style:font-size-complex="10pt" style:font-weight-complex="bold"/>
    </style:style>
    <style:style style:name="T660_18" style:family="text">
      <style:text-properties fo:font-size="10pt" style:font-size-asian="10pt" style:font-name-complex="Arial" style:font-size-complex="10pt" style:font-weight-complex="bold"/>
    </style:style>
    <style:style style:name="T660_19" style:family="text">
      <style:text-properties fo:font-size="10pt" style:font-size-asian="10pt" style:font-name-complex="Arial" style:font-size-complex="10pt" style:font-weight-complex="bold"/>
    </style:style>
    <style:style style:name="T660_20" style:family="text">
      <style:text-properties fo:font-size="10pt" style:font-size-asian="10pt" style:font-name-complex="Arial" style:font-size-complex="10pt" style:font-weight-complex="bold"/>
    </style:style>
    <style:style style:name="T660_21" style:family="text">
      <style:text-properties fo:font-size="10pt" style:font-size-asian="10pt" style:font-name-complex="Arial" style:font-size-complex="10pt" style:font-weight-complex="bold"/>
    </style:style>
    <style:style style:name="T660_22" style:family="text">
      <style:text-properties fo:font-size="10pt" style:font-size-asian="10pt" style:font-name-complex="Arial" style:font-size-complex="10pt" style:font-weight-complex="bold"/>
    </style:style>
    <style:style style:name="P661" style:family="paragraph" style:parent-style-name="Normal">
      <style:paragraph-properties fo:text-align="justify" fo:margin-top="0.212cm" fo:margin-left="0.041cm" fo:margin-right="0.09cm"/>
    </style:style>
    <style:style style:name="T661_1" style:family="text">
      <style:text-properties fo:font-size="10pt" style:font-size-asian="10pt" style:font-name-complex="Arial" style:font-size-complex="10pt" style:font-weight-complex="bold"/>
    </style:style>
    <style:style style:name="T661_2" style:family="text">
      <style:text-properties fo:font-size="10pt" style:font-size-asian="10pt" style:font-name-complex="Arial" style:font-size-complex="10pt" style:font-weight-complex="bold"/>
    </style:style>
    <style:style style:name="T661_3" style:family="text">
      <style:text-properties fo:font-size="10pt" style:font-size-asian="10pt" style:font-name-complex="Arial" style:font-size-complex="10pt" style:font-weight-complex="bold"/>
    </style:style>
    <style:style style:name="T661_4" style:family="text">
      <style:text-properties fo:font-size="10pt" style:font-size-asian="10pt" style:font-name-complex="Arial" style:font-size-complex="10pt" style:font-weight-complex="bold"/>
    </style:style>
    <style:style style:name="T661_5" style:family="text">
      <style:text-properties fo:font-size="10pt" style:font-size-asian="10pt" style:font-name-complex="Arial" style:font-size-complex="10pt" style:font-weight-complex="bold"/>
    </style:style>
    <style:style style:name="T661_6" style:family="text">
      <style:text-properties fo:font-size="10pt" style:font-size-asian="10pt" style:font-name-complex="Arial" style:font-size-complex="10pt" style:font-weight-complex="bold"/>
    </style:style>
    <style:style style:name="T661_7" style:family="text">
      <style:text-properties fo:font-size="10pt" style:font-size-asian="10pt" style:font-name-complex="Arial" style:font-size-complex="10pt" style:font-weight-complex="bold"/>
    </style:style>
    <style:style style:name="P662" style:family="paragraph" style:parent-style-name="Normal">
      <style:paragraph-properties fo:text-align="justify" fo:margin-top="0.212cm" fo:margin-left="0.041cm" fo:margin-right="0.09cm"/>
    </style:style>
    <style:style style:name="T662_1" style:family="text">
      <style:text-properties fo:font-size="10pt" style:font-size-asian="10pt" style:font-name-complex="Arial" style:font-size-complex="10pt" style:font-weight-complex="bold"/>
    </style:style>
    <style:style style:name="P663" style:family="paragraph" style:parent-style-name="Normal">
      <style:paragraph-properties fo:text-align="justify" fo:margin-top="0.212cm" fo:margin-left="0.041cm" fo:margin-right="0.09cm"/>
    </style:style>
    <style:style style:name="T663_1" style:family="text">
      <style:text-properties fo:font-size="10pt" style:font-size-asian="10pt" style:font-name-complex="Arial" style:font-size-complex="10pt" fo:font-weight="bold" style:font-weight-asian="bold"/>
    </style:style>
    <style:style style:name="T663_2" style:family="text">
      <style:text-properties fo:font-size="10pt" style:font-size-asian="10pt" style:font-name-complex="Arial" style:font-size-complex="10pt" fo:font-weight="bold" style:font-weight-asian="bold"/>
    </style:style>
    <style:style style:name="T663_3" style:family="text">
      <style:text-properties fo:font-size="10pt" style:font-size-asian="10pt" style:font-name-complex="Arial" style:font-size-complex="10pt" fo:font-weight="bold" style:font-weight-asian="bold"/>
    </style:style>
    <style:style style:name="T663_4" style:family="text">
      <style:text-properties fo:font-size="10pt" style:font-size-asian="10pt" style:font-name-complex="Arial" style:font-size-complex="10pt" style:font-weight-complex="bold"/>
    </style:style>
    <style:style style:name="T663_5" style:family="text">
      <style:text-properties fo:font-size="10pt" style:font-size-asian="10pt" style:font-name-complex="Arial" style:font-size-complex="10pt" style:font-weight-complex="bold"/>
    </style:style>
    <style:style style:name="T663_6" style:family="text">
      <style:text-properties fo:font-size="10pt" style:font-size-asian="10pt" style:font-name-complex="Arial" style:font-size-complex="10pt"/>
    </style:style>
    <style:style style:name="T663_7" style:family="text">
      <style:text-properties fo:font-size="10pt" style:font-size-asian="10pt" style:font-name-complex="Arial" style:font-size-complex="10pt" style:font-weight-complex="bold"/>
    </style:style>
    <style:style style:name="T663_8" style:family="text">
      <style:text-properties fo:font-size="10pt" style:font-size-asian="10pt" style:font-name-complex="Arial" style:font-size-complex="10pt" style:font-weight-complex="bold"/>
    </style:style>
    <style:style style:name="T663_9" style:family="text">
      <style:text-properties fo:font-size="10pt" style:font-size-asian="10pt" style:font-name-complex="Arial" style:font-size-complex="10pt" style:font-weight-complex="bold"/>
    </style:style>
    <style:style style:name="T663_10" style:family="text">
      <style:text-properties fo:font-size="10pt" style:font-size-asian="10pt" style:font-name-complex="Arial" style:font-size-complex="10pt" style:font-weight-complex="bold"/>
    </style:style>
    <style:style style:name="T663_11" style:family="text">
      <style:text-properties fo:font-size="10pt" style:font-size-asian="10pt" style:font-name-complex="Arial" style:font-size-complex="10pt" style:font-weight-complex="bold"/>
    </style:style>
    <style:style style:name="T663_12" style:family="text">
      <style:text-properties fo:font-size="10pt" style:font-size-asian="10pt" style:font-name-complex="Arial" style:font-size-complex="10pt" style:font-weight-complex="bold"/>
    </style:style>
    <style:style style:name="P664" style:family="paragraph" style:parent-style-name="Normal">
      <style:paragraph-properties fo:text-align="justify" fo:margin-top="0.212cm" fo:margin-left="0.041cm" fo:margin-right="0.09cm"/>
    </style:style>
    <style:style style:name="T664_1" style:family="text">
      <style:text-properties fo:font-size="10pt" style:font-size-asian="10pt" style:font-name-complex="Arial" style:font-size-complex="10pt" style:font-weight-complex="bold"/>
    </style:style>
    <style:style style:name="T664_2" style:family="text">
      <style:text-properties fo:font-size="10pt" style:font-size-asian="10pt" style:font-name-complex="Arial" style:font-size-complex="10pt" style:font-weight-complex="bold"/>
    </style:style>
    <style:style style:name="T664_3" style:family="text">
      <style:text-properties fo:font-size="10pt" style:font-size-asian="10pt" style:font-name-complex="Arial" style:font-size-complex="10pt" style:font-weight-complex="bold"/>
    </style:style>
    <style:style style:name="T664_4" style:family="text">
      <style:text-properties fo:font-size="10pt" style:font-size-asian="10pt" style:font-name-complex="Arial" style:font-size-complex="10pt" style:font-weight-complex="bold"/>
    </style:style>
    <style:style style:name="T664_5" style:family="text">
      <style:text-properties fo:font-size="10pt" style:font-size-asian="10pt" style:font-name-complex="Arial" style:font-size-complex="10pt" style:font-weight-complex="bold"/>
    </style:style>
    <style:style style:name="T664_6" style:family="text">
      <style:text-properties fo:font-size="10pt" style:font-size-asian="10pt" style:font-name-complex="Arial" style:font-size-complex="10pt" style:font-weight-complex="bold"/>
    </style:style>
    <style:style style:name="P665" style:family="paragraph" style:parent-style-name="Normal">
      <style:paragraph-properties fo:text-align="justify" fo:margin-top="0.212cm" fo:margin-left="0.041cm" fo:margin-right="0.09cm"/>
    </style:style>
    <style:style style:name="T665_1" style:family="text">
      <style:text-properties fo:font-size="10pt" style:font-size-asian="10pt" style:font-name-complex="Arial" style:font-size-complex="10pt" style:font-weight-complex="bold"/>
    </style:style>
    <style:style style:name="T665_2" style:family="text">
      <style:text-properties fo:font-size="10pt" style:font-size-asian="10pt" style:font-name-complex="Arial" style:font-size-complex="10pt" style:font-weight-complex="bold"/>
    </style:style>
    <style:style style:name="T665_3" style:family="text">
      <style:text-properties fo:font-size="10pt" style:font-size-asian="10pt" style:font-name-complex="Arial" style:font-size-complex="10pt" style:font-weight-complex="bold"/>
    </style:style>
    <style:style style:name="T665_4" style:family="text">
      <style:text-properties fo:font-size="10pt" style:font-size-asian="10pt" style:font-name-complex="Arial" style:font-size-complex="10pt" style:font-weight-complex="bold"/>
    </style:style>
    <style:style style:name="P666" style:family="paragraph" style:parent-style-name="Normal">
      <style:paragraph-properties fo:text-align="justify" fo:margin-top="0.212cm" fo:margin-left="0.041cm" fo:margin-right="0.09cm"/>
    </style:style>
    <style:style style:name="T666_1" style:family="text">
      <style:text-properties fo:font-size="10pt" style:font-size-asian="10pt" style:font-name-complex="Arial" style:font-size-complex="10pt" fo:font-weight="bold" style:font-weight-asian="bold"/>
    </style:style>
    <style:style style:name="T666_2" style:family="text">
      <style:text-properties fo:font-size="10pt" style:font-size-asian="10pt" style:font-name-complex="Arial" style:font-size-complex="10pt" fo:font-weight="bold" style:font-weight-asian="bold"/>
    </style:style>
    <style:style style:name="T666_3" style:family="text">
      <style:text-properties fo:font-size="10pt" style:font-size-asian="10pt" style:font-name-complex="Arial" style:font-size-complex="10pt" style:font-weight-complex="bold"/>
    </style:style>
    <style:style style:name="T666_4" style:family="text">
      <style:text-properties fo:font-size="10pt" style:font-size-asian="10pt" style:font-name-complex="Arial" style:font-size-complex="10pt" style:font-weight-complex="bold"/>
    </style:style>
    <style:style style:name="T666_5" style:family="text">
      <style:text-properties fo:font-size="10pt" style:font-size-asian="10pt" style:font-name-complex="Arial" style:font-size-complex="10pt" style:font-weight-complex="bold"/>
    </style:style>
    <style:style style:name="T666_6" style:family="text">
      <style:text-properties style:font-name="Arial" fo:font-size="10pt" style:font-size-asian="10pt" style:font-name-complex="Arial" style:font-size-complex="10pt" fo:language="en" fo:country="US"/>
    </style:style>
    <style:style style:name="T666_7" style:family="text">
      <style:text-properties style:font-name="Arial" fo:font-size="10pt" style:font-size-asian="10pt" style:font-name-complex="Arial" style:font-size-complex="10pt" fo:language="en" fo:country="US"/>
    </style:style>
    <style:style style:name="T666_8" style:family="text">
      <style:text-properties style:font-name="Arial" fo:font-size="10pt" style:font-size-asian="10pt" style:font-name-complex="Arial" style:font-size-complex="10pt" fo:language="en" fo:country="US"/>
    </style:style>
    <style:style style:name="T666_9" style:family="text">
      <style:text-properties style:font-name="Arial" fo:font-size="10pt" style:font-size-asian="10pt" style:font-name-complex="Arial" style:font-size-complex="10pt" fo:language="en" fo:country="US"/>
    </style:style>
    <style:style style:name="T666_10" style:family="text">
      <style:text-properties style:font-name="Arial" fo:font-size="10pt" style:font-size-asian="10pt" style:font-name-complex="Arial" style:font-size-complex="10pt" fo:language="en" fo:country="US"/>
    </style:style>
    <style:style style:name="T666_11" style:family="text">
      <style:text-properties style:font-name="Arial" fo:font-size="10pt" style:font-size-asian="10pt" style:font-name-complex="Arial" style:font-size-complex="10pt" fo:language="en" fo:country="US"/>
    </style:style>
    <style:style style:name="T666_12" style:family="text">
      <style:text-properties style:font-name="Arial" fo:font-size="10pt" style:font-size-asian="10pt" style:font-name-complex="Arial" style:font-size-complex="10pt" fo:language="en" fo:country="US"/>
    </style:style>
    <style:style style:name="P667" style:family="paragraph" style:parent-style-name="Normal">
      <style:paragraph-properties fo:text-align="justify" fo:margin-top="0.212cm" fo:margin-left="0.041cm" fo:margin-right="0.09cm"/>
    </style:style>
    <style:style style:name="T667_1" style:family="text">
      <style:text-properties fo:font-size="10pt" style:font-size-asian="10pt" style:font-name-complex="Arial" style:font-size-complex="10pt" style:font-weight-complex="bold"/>
    </style:style>
    <style:style style:name="T667_2" style:family="text">
      <style:text-properties fo:font-size="10pt" style:font-size-asian="10pt" style:font-name-complex="Arial" style:font-size-complex="10pt" style:font-weight-complex="bold"/>
    </style:style>
    <style:style style:name="T667_3" style:family="text">
      <style:text-properties fo:font-size="10pt" style:font-size-asian="10pt" style:font-name-complex="Arial" style:font-size-complex="10pt" fo:language="en" fo:country="US"/>
    </style:style>
    <style:style style:name="T667_4" style:family="text">
      <style:text-properties fo:font-size="10pt" style:font-size-asian="10pt" style:font-name-complex="Arial" style:font-size-complex="10pt" fo:language="en" fo:country="US"/>
    </style:style>
    <style:style style:name="T667_5" style:family="text">
      <style:text-properties fo:font-size="10pt" style:font-size-asian="10pt" style:font-name-complex="Arial" style:font-size-complex="10pt" fo:language="en" fo:country="US"/>
    </style:style>
    <style:style style:name="T667_6" style:family="text">
      <style:text-properties fo:font-size="10pt" style:font-size-asian="10pt" style:font-name-complex="Arial" style:font-size-complex="10pt"/>
    </style:style>
    <style:style style:name="T667_7" style:family="text">
      <style:text-properties fo:font-size="10pt" style:font-size-asian="10pt" style:font-name-complex="Arial" style:font-size-complex="10pt"/>
    </style:style>
    <style:style style:name="T667_8" style:family="text">
      <style:text-properties fo:font-size="10pt" style:font-size-asian="10pt" style:font-name-complex="Arial" style:font-size-complex="10pt"/>
    </style:style>
    <style:style style:name="T667_9" style:family="text">
      <style:text-properties fo:font-size="10pt" style:font-size-asian="10pt" style:font-name-complex="Arial" style:font-size-complex="10pt"/>
    </style:style>
    <style:style style:name="T667_10" style:family="text">
      <style:text-properties fo:font-size="10pt" style:font-size-asian="10pt" style:font-name-complex="Arial" style:font-size-complex="10pt" style:font-weight-complex="bold"/>
    </style:style>
    <style:style style:name="T667_11" style:family="text">
      <style:text-properties fo:font-size="10pt" style:font-size-asian="10pt" style:font-name-complex="Arial" style:font-size-complex="10pt" style:font-weight-complex="bold"/>
    </style:style>
    <style:style style:name="T667_12" style:family="text">
      <style:text-properties fo:font-size="10pt" style:font-size-asian="10pt" style:font-name-complex="Arial" style:font-size-complex="10pt" style:font-weight-complex="bold"/>
    </style:style>
    <style:style style:name="T667_13" style:family="text">
      <style:text-properties fo:font-size="10pt" style:font-size-asian="10pt" style:font-name-complex="Arial" style:font-size-complex="10pt" style:font-weight-complex="bold"/>
    </style:style>
    <style:style style:name="T667_14" style:family="text">
      <style:text-properties fo:font-size="10pt" style:font-size-asian="10pt" style:font-name-complex="Arial" style:font-size-complex="10pt" style:font-weight-complex="bold"/>
    </style:style>
    <style:style style:name="T667_15" style:family="text">
      <style:text-properties fo:font-size="10pt" style:font-size-asian="10pt" style:font-name-complex="Arial" style:font-size-complex="10pt" style:font-weight-complex="bold"/>
    </style:style>
    <style:style style:name="T667_16" style:family="text">
      <style:text-properties fo:font-size="10pt" style:font-size-asian="10pt" style:font-name-complex="Arial" style:font-size-complex="10pt" style:font-weight-complex="bold"/>
    </style:style>
    <style:style style:name="T667_17" style:family="text">
      <style:text-properties fo:font-size="10pt" style:font-size-asian="10pt" style:font-name-complex="Arial" style:font-size-complex="10pt" style:font-weight-complex="bold"/>
    </style:style>
    <style:style style:name="T667_18" style:family="text">
      <style:text-properties fo:font-size="10pt" style:font-size-asian="10pt" style:font-name-complex="Arial" style:font-size-complex="10pt" style:font-weight-complex="bold"/>
    </style:style>
    <style:style style:name="T667_19" style:family="text">
      <style:text-properties fo:font-size="10pt" style:font-size-asian="10pt" style:font-name-complex="Arial" style:font-size-complex="10pt" style:font-weight-complex="bold"/>
    </style:style>
    <style:style style:name="T667_20" style:family="text">
      <style:text-properties fo:font-size="10pt" style:font-size-asian="10pt" style:font-name-complex="Arial" style:font-size-complex="10pt" style:font-weight-complex="bold"/>
    </style:style>
    <style:style style:name="T667_21" style:family="text">
      <style:text-properties fo:font-size="10pt" style:font-size-asian="10pt" style:font-name-complex="Arial" style:font-size-complex="10pt" style:font-weight-complex="bold"/>
    </style:style>
    <style:style style:name="T667_22" style:family="text">
      <style:text-properties fo:font-size="10pt" style:font-size-asian="10pt" style:font-name-complex="Arial" style:font-size-complex="10pt" style:font-weight-complex="bold"/>
    </style:style>
    <style:style style:name="T667_23" style:family="text">
      <style:text-properties fo:font-size="10pt" style:font-size-asian="10pt" style:font-name-complex="Arial" style:font-size-complex="10pt" style:font-weight-complex="bold"/>
    </style:style>
    <style:style style:name="T667_24" style:family="text">
      <style:text-properties fo:font-size="10pt" style:font-size-asian="10pt" style:font-name-complex="Arial" style:font-size-complex="10pt" style:font-weight-complex="bold"/>
    </style:style>
    <style:style style:name="T667_25" style:family="text">
      <style:text-properties fo:font-size="10pt" style:font-size-asian="10pt" style:font-name-complex="Arial" style:font-size-complex="10pt" style:font-weight-complex="bold"/>
    </style:style>
    <style:style style:name="T667_26" style:family="text">
      <style:text-properties fo:font-size="10pt" style:font-size-asian="10pt" style:font-name-complex="Arial" style:font-size-complex="10pt" style:font-weight-complex="bold"/>
    </style:style>
    <style:style style:name="T667_27" style:family="text">
      <style:text-properties fo:font-size="10pt" style:font-size-asian="10pt" style:font-name-complex="Arial" style:font-size-complex="10pt" style:font-weight-complex="bold"/>
    </style:style>
    <style:style style:name="T667_28" style:family="text">
      <style:text-properties fo:font-size="10pt" style:font-size-asian="10pt" style:font-name-complex="Arial" style:font-size-complex="10pt" fo:font-weight="bold" style:font-weight-asian="bold"/>
    </style:style>
    <style:style style:name="T667_29" style:family="text">
      <style:text-properties fo:font-size="10pt" style:font-size-asian="10pt" style:font-name-complex="Arial" style:font-size-complex="10pt" style:font-weight-complex="bold"/>
    </style:style>
    <style:style style:name="T667_30" style:family="text">
      <style:text-properties fo:font-size="10pt" style:font-size-asian="10pt" style:font-name-complex="Arial" style:font-size-complex="10pt" style:font-weight-complex="bold"/>
    </style:style>
    <style:style style:name="T667_31" style:family="text">
      <style:text-properties fo:font-size="10pt" style:font-size-asian="10pt" style:font-name-complex="Arial" style:font-size-complex="10pt" style:font-weight-complex="bold"/>
    </style:style>
    <style:style style:name="T667_32" style:family="text">
      <style:text-properties fo:font-size="10pt" style:font-size-asian="10pt" style:font-name-complex="Arial" style:font-size-complex="10pt" style:font-weight-complex="bold"/>
    </style:style>
    <style:style style:name="T667_33" style:family="text">
      <style:text-properties fo:font-size="10pt" style:font-size-asian="10pt" style:font-name-complex="Arial" style:font-size-complex="10pt" style:font-weight-complex="bold"/>
    </style:style>
    <style:style style:name="T667_34" style:family="text">
      <style:text-properties fo:font-size="10pt" style:font-size-asian="10pt" style:font-name-complex="Arial" style:font-size-complex="10pt" style:font-weight-complex="bold"/>
    </style:style>
    <style:style style:name="T667_35" style:family="text">
      <style:text-properties fo:font-size="10pt" style:font-size-asian="10pt" style:font-name-complex="Arial" style:font-size-complex="10pt" style:font-weight-complex="bold"/>
    </style:style>
    <style:style style:name="T667_36" style:family="text">
      <style:text-properties fo:font-size="10pt" style:font-size-asian="10pt" style:font-name-complex="Arial" style:font-size-complex="10pt" style:font-weight-complex="bold"/>
    </style:style>
    <style:style style:name="T667_37" style:family="text">
      <style:text-properties fo:font-size="10pt" style:font-size-asian="10pt" style:font-name-complex="Arial" style:font-size-complex="10pt" style:font-weight-complex="bold"/>
    </style:style>
    <style:style style:name="T667_38" style:family="text">
      <style:text-properties fo:font-size="10pt" style:font-size-asian="10pt" style:font-name-complex="Arial" style:font-size-complex="10pt" style:font-weight-complex="bold"/>
    </style:style>
    <style:style style:name="T667_39" style:family="text">
      <style:text-properties fo:font-size="10pt" style:font-size-asian="10pt" style:font-name-complex="Arial" style:font-size-complex="10pt" style:font-weight-complex="bold"/>
    </style:style>
    <style:style style:name="T667_40" style:family="text">
      <style:text-properties fo:font-size="10pt" style:font-size-asian="10pt" style:font-name-complex="Arial" style:font-size-complex="10pt" style:font-weight-complex="bold"/>
    </style:style>
    <style:style style:name="T667_41" style:family="text">
      <style:text-properties fo:font-size="10pt" style:font-size-asian="10pt" style:font-name-complex="Arial" style:font-size-complex="10pt" style:font-weight-complex="bold"/>
    </style:style>
    <style:style style:name="T667_42" style:family="text">
      <style:text-properties fo:font-size="10pt" style:font-size-asian="10pt" style:font-name-complex="Arial" style:font-size-complex="10pt" style:font-weight-complex="bold"/>
    </style:style>
    <style:style style:name="T667_43" style:family="text">
      <style:text-properties fo:font-size="10pt" style:font-size-asian="10pt" style:font-name-complex="Arial" style:font-size-complex="10pt" style:font-weight-complex="bold"/>
    </style:style>
    <style:style style:name="T667_44" style:family="text">
      <style:text-properties fo:font-size="10pt" style:font-size-asian="10pt" style:font-name-complex="Arial" style:font-size-complex="10pt" style:font-weight-complex="bold"/>
    </style:style>
    <style:style style:name="T667_45" style:family="text">
      <style:text-properties fo:font-size="10pt" style:font-size-asian="10pt" style:font-name-complex="Arial" style:font-size-complex="10pt" style:font-weight-complex="bold"/>
    </style:style>
    <style:style style:name="T667_46" style:family="text">
      <style:text-properties fo:font-size="10pt" style:font-size-asian="10pt" style:font-name-complex="Arial" style:font-size-complex="10pt" style:font-weight-complex="bold"/>
    </style:style>
    <style:style style:name="T667_47" style:family="text">
      <style:text-properties fo:font-size="10pt" style:font-size-asian="10pt" style:font-name-complex="Arial" style:font-size-complex="10pt" style:font-weight-complex="bold"/>
    </style:style>
    <style:style style:name="P668" style:family="paragraph" style:parent-style-name="Normal">
      <style:paragraph-properties fo:text-align="justify" fo:margin-top="0.212cm" fo:margin-left="0.041cm" fo:margin-right="0.09cm"/>
    </style:style>
    <style:style style:name="T668_1" style:family="text">
      <style:text-properties fo:font-size="10pt" style:font-size-asian="10pt" style:font-name-complex="Arial" style:font-size-complex="10pt" style:font-weight-complex="bold"/>
    </style:style>
    <style:style style:name="T668_2" style:family="text">
      <style:text-properties fo:font-size="10pt" style:font-size-asian="10pt" style:font-name-complex="Arial" style:font-size-complex="10pt" style:font-weight-complex="bold"/>
    </style:style>
    <style:style style:name="T668_3" style:family="text">
      <style:text-properties fo:font-size="10pt" style:font-size-asian="10pt" style:font-name-complex="Arial" style:font-size-complex="10pt" style:font-weight-complex="bold"/>
    </style:style>
    <style:style style:name="T668_4" style:family="text">
      <style:text-properties fo:font-size="10pt" style:font-size-asian="10pt" style:font-name-complex="Arial" style:font-size-complex="10pt" style:font-weight-complex="bold"/>
    </style:style>
    <style:style style:name="T668_5" style:family="text">
      <style:text-properties fo:font-size="10pt" style:font-size-asian="10pt" style:font-name-complex="Arial" style:font-size-complex="10pt" style:font-weight-complex="bold"/>
    </style:style>
    <style:style style:name="T668_6" style:family="text">
      <style:text-properties fo:font-size="10pt" style:font-size-asian="10pt" style:font-name-complex="Arial" style:font-size-complex="10pt" style:font-weight-complex="bold"/>
    </style:style>
    <style:style style:name="T668_7" style:family="text">
      <style:text-properties fo:font-size="10pt" style:font-size-asian="10pt" style:font-name-complex="Arial" style:font-size-complex="10pt" style:font-weight-complex="bold"/>
    </style:style>
    <style:style style:name="T668_8" style:family="text">
      <style:text-properties fo:font-size="10pt" style:font-size-asian="10pt" style:font-name-complex="Arial" style:font-size-complex="10pt" style:font-weight-complex="bold"/>
    </style:style>
    <style:style style:name="T668_9" style:family="text">
      <style:text-properties fo:font-size="10pt" style:font-size-asian="10pt" style:font-name-complex="Arial" style:font-size-complex="10pt" style:font-weight-complex="bold"/>
    </style:style>
    <style:style style:name="P669" style:family="paragraph" style:parent-style-name="Normal">
      <style:paragraph-properties fo:text-align="justify" fo:margin-top="0.212cm" fo:margin-bottom="0.212cm" fo:margin-left="0.041cm" fo:margin-right="0.09cm"/>
    </style:style>
    <style:style style:name="T669_1" style:family="text">
      <style:text-properties fo:font-size="10pt" style:font-size-asian="10pt" style:font-name-complex="Arial" style:font-size-complex="10pt" fo:font-weight="bold" style:font-weight-asian="bold"/>
    </style:style>
    <style:style style:name="T669_2" style:family="text">
      <style:text-properties fo:font-size="10pt" style:font-size-asian="10pt" style:font-name-complex="Arial" style:font-size-complex="10pt" fo:font-weight="bold" style:font-weight-asian="bold"/>
    </style:style>
    <style:style style:name="T669_3" style:family="text">
      <style:text-properties fo:font-size="10pt" style:font-size-asian="10pt" style:font-name-complex="Arial" style:font-size-complex="10pt" style:font-weight-complex="bold"/>
    </style:style>
    <style:style style:name="T669_4" style:family="text">
      <style:text-properties fo:font-size="10pt" style:font-size-asian="10pt" style:font-name-complex="Arial" style:font-size-complex="10pt" style:font-weight-complex="bold"/>
    </style:style>
    <style:style style:name="T669_5" style:family="text">
      <style:text-properties fo:font-size="10pt" style:font-size-asian="10pt" style:font-name-complex="Arial" style:font-size-complex="10pt" style:font-weight-complex="bold"/>
    </style:style>
    <style:style style:name="T669_6" style:family="text">
      <style:text-properties fo:font-size="10pt" style:font-size-asian="10pt" style:font-name-complex="Arial" style:font-size-complex="10pt" style:font-weight-complex="bold"/>
    </style:style>
    <style:style style:name="T669_7" style:family="text">
      <style:text-properties fo:font-size="10pt" style:font-size-asian="10pt" style:font-name-complex="Arial" style:font-size-complex="10pt" style:font-weight-complex="bold"/>
    </style:style>
    <style:style style:name="T669_8" style:family="text">
      <style:text-properties fo:font-size="10pt" style:font-size-asian="10pt" style:font-name-complex="Arial" style:font-size-complex="10pt" style:font-weight-complex="bold"/>
    </style:style>
    <style:style style:name="T669_9" style:family="text">
      <style:text-properties fo:font-size="10pt" style:font-size-asian="10pt" style:font-name-complex="Arial" style:font-size-complex="10pt" style:font-weight-complex="bold"/>
    </style:style>
    <style:style style:name="T669_10" style:family="text">
      <style:text-properties fo:font-size="10pt" style:font-size-asian="10pt" style:font-name-complex="Arial" style:font-size-complex="10pt" style:font-weight-complex="bold"/>
    </style:style>
    <style:style style:name="T669_11" style:family="text">
      <style:text-properties fo:font-size="10pt" style:font-size-asian="10pt" style:font-name-complex="Arial" style:font-size-complex="10pt" style:font-weight-complex="bold"/>
    </style:style>
    <style:style style:name="T669_12" style:family="text">
      <style:text-properties fo:font-size="10pt" style:font-size-asian="10pt" style:font-name-complex="Arial" style:font-size-complex="10pt" style:font-weight-complex="bold"/>
    </style:style>
    <style:style style:name="T669_13" style:family="text">
      <style:text-properties fo:font-size="10pt" style:font-size-asian="10pt" style:font-name-complex="Arial" style:font-size-complex="10pt" style:font-weight-complex="bold"/>
    </style:style>
    <style:style style:name="T669_14" style:family="text">
      <style:text-properties fo:font-size="10pt" style:font-size-asian="10pt" style:font-name-complex="Arial" style:font-size-complex="10pt" style:font-weight-complex="bold"/>
    </style:style>
    <style:style style:name="P670" style:family="paragraph" style:parent-style-name="List_20_Paragraph">
      <style:paragraph-properties fo:text-align="justify"/>
    </style:style>
    <style:style style:name="T670_1" style:family="text"/>
    <style:style style:name="T670_2" style:family="text" style:parent-style-name="Internet_20_link">
      <style:text-properties fo:font-size="9pt" style:font-size-asian="9pt" style:font-name-complex="Arial" style:font-size-complex="9pt" fo:language-asian="en" fo:country-asian="GB" style:letter-kerning="true"/>
    </style:style>
    <style:style style:name="T670_3" style:family="text" style:parent-style-name="Internet_20_link">
      <style:text-properties fo:font-size="9pt" style:font-size-asian="9pt" style:font-name-complex="Arial" style:font-size-complex="9pt" fo:language-asian="en" fo:country-asian="GB" style:letter-kerning="true"/>
    </style:style>
    <style:style style:name="T670_4" style:family="text" style:parent-style-name="Internet_20_link">
      <style:text-properties fo:font-size="9pt" style:font-size-asian="9pt" style:font-name-complex="Arial" style:font-size-complex="9pt" fo:language-asian="en" fo:country-asian="GB" style:letter-kerning="true"/>
    </style:style>
    <style:style style:name="T670_5" style:family="text" style:parent-style-name="Internet_20_link">
      <style:text-properties fo:font-size="9pt" style:font-size-asian="9pt" style:font-name-complex="Arial" style:font-size-complex="9pt" fo:language-asian="en" fo:country-asian="GB" style:letter-kerning="true"/>
    </style:style>
    <style:style style:name="T670_6" style:family="text" style:parent-style-name="Internet_20_link">
      <style:text-properties fo:font-size="9pt" style:font-size-asian="9pt" style:font-name-complex="Arial" style:font-size-complex="9pt" fo:language-asian="en" fo:country-asian="GB" style:letter-kerning="true"/>
    </style:style>
    <style:style style:name="T670_7" style:family="text" style:parent-style-name="Internet_20_link">
      <style:text-properties fo:font-size="9pt" style:font-size-asian="9pt" style:font-name-complex="Arial" style:font-size-complex="9pt" fo:language-asian="en" fo:country-asian="GB" style:letter-kerning="true"/>
    </style:style>
    <style:style style:name="T670_8" style:family="text" style:parent-style-name="Internet_20_link">
      <style:text-properties fo:font-size="9pt" style:font-size-asian="9pt" style:font-name-complex="Arial" style:font-size-complex="9pt" fo:language-asian="en" fo:country-asian="GB" style:letter-kerning="true"/>
    </style:style>
    <style:style style:name="T670_9" style:family="text">
      <style:text-properties fo:color="#000000" fo:font-size="9pt" style:font-size-asian="9pt" style:font-name-complex="Arial" style:font-size-complex="9pt" fo:language-asian="en" fo:country-asian="GB" style:letter-kerning="true"/>
    </style:style>
    <style:style style:name="P671" style:family="paragraph" style:parent-style-name="List_20_Paragraph">
      <style:paragraph-properties fo:text-align="justify"/>
    </style:style>
    <style:style style:name="T671_1" style:family="text"/>
    <style:style style:name="T671_2" style:family="text" style:parent-style-name="Internet_20_link">
      <style:text-properties fo:font-size="9pt" style:font-size-asian="9pt" style:font-name-complex="Arial" style:font-size-complex="9pt" fo:language-asian="en" fo:country-asian="GB" style:letter-kerning="true"/>
    </style:style>
    <style:style style:name="T671_3" style:family="text" style:parent-style-name="Internet_20_link">
      <style:text-properties fo:font-size="9pt" style:font-size-asian="9pt" style:font-name-complex="Arial" style:font-size-complex="9pt" fo:language-asian="en" fo:country-asian="GB" style:letter-kerning="true"/>
    </style:style>
    <style:style style:name="T671_4" style:family="text">
      <style:text-properties fo:color="#000000" fo:font-size="9pt" style:font-size-asian="9pt" style:font-name-complex="Arial" style:font-size-complex="9pt" fo:language-asian="en" fo:country-asian="GB" style:letter-kerning="true"/>
    </style:style>
    <style:style style:name="T671_5" style:family="text">
      <style:text-properties fo:color="#000000" fo:font-size="9pt" style:font-size-asian="9pt" style:font-name-complex="Arial" style:font-size-complex="9pt" fo:language-asian="en" fo:country-asian="GB" style:letter-kerning="true"/>
    </style:style>
    <style:style style:name="P672" style:family="paragraph" style:parent-style-name="List_20_Paragraph">
      <style:paragraph-properties fo:text-align="justify"/>
    </style:style>
    <style:style style:name="T672_1" style:family="text"/>
    <style:style style:name="T672_2" style:family="text" style:parent-style-name="Internet_20_link">
      <style:text-properties fo:font-size="9pt" style:font-size-asian="9pt" style:font-size-complex="9pt" fo:language-asian="en" fo:country-asian="GB"/>
    </style:style>
    <style:style style:name="P673" style:family="paragraph" style:parent-style-name="List_20_Paragraph">
      <style:paragraph-properties fo:text-align="justify"/>
    </style:style>
    <style:style style:name="T673_1" style:family="text"/>
    <style:style style:name="T673_2" style:family="text" style:parent-style-name="Internet_20_link">
      <style:text-properties fo:font-size="9pt" style:font-size-asian="9pt" style:font-size-complex="9pt"/>
    </style:style>
    <style:style style:name="P674" style:family="paragraph" style:parent-style-name="List_20_Paragraph">
      <style:paragraph-properties fo:text-align="justify"/>
    </style:style>
    <style:style style:name="T674_1" style:family="text"/>
    <style:style style:name="T674_2" style:family="text" style:parent-style-name="Internet_20_link">
      <style:text-properties fo:font-size="9pt" style:font-size-asian="9pt" style:font-name-complex="Arial" style:font-size-complex="9pt" fo:language-asian="en" fo:country-asian="GB" style:letter-kerning="true"/>
    </style:style>
    <style:style style:name="P675" style:family="paragraph" style:parent-style-name="Normal">
      <style:paragraph-properties fo:text-align="justify"/>
      <style:text-properties fo:color="#000000" fo:font-size="9pt" style:font-size-asian="9pt" style:font-name-complex="Arial" style:font-size-complex="9pt" fo:language-asian="en" fo:country-asian="GB" style:letter-kerning="true"/>
    </style:style>
    <style:style style:name="P676" style:family="paragraph" style:parent-style-name="Normal">
      <style:paragraph-properties fo:text-align="justify"/>
    </style:style>
    <style:style style:name="T676_1" style:family="text">
      <style:text-properties fo:color="#000000" fo:font-size="10pt" style:font-size-asian="10pt" style:font-name-complex="Arial" style:font-size-complex="10pt" fo:language-asian="en" fo:country-asian="GB" style:letter-kerning="true"/>
    </style:style>
    <style:style style:name="T676_2" style:family="text">
      <style:text-properties style:font-name="Gadugi" fo:font-size="10pt" style:font-size-asian="10pt" style:font-name-complex="Calibri" style:font-size-complex="10pt" fo:language-asian="ja" fo:country-asian="JP"/>
    </style:style>
    <style:style style:name="T676_3" style:family="text">
      <style:text-properties fo:color="#000000" fo:font-size="10pt" style:font-size-asian="10pt" style:font-name-complex="Arial" style:font-size-complex="10pt" fo:language-asian="en" fo:country-asian="GB" style:letter-kerning="true"/>
    </style:style>
    <style:style style:name="T676_4" style:family="text">
      <style:text-properties fo:color="#000000" fo:font-size="10pt" style:font-size-asian="10pt" style:font-name-complex="Arial" style:font-size-complex="10pt" fo:language-asian="en" fo:country-asian="GB" style:letter-kerning="true"/>
    </style:style>
    <style:style style:name="T676_5" style:family="text">
      <style:text-properties fo:color="#000000" fo:font-size="10pt" style:font-size-asian="10pt" style:font-name-complex="Arial" style:font-size-complex="10pt" fo:language-asian="en" fo:country-asian="GB" style:letter-kerning="true"/>
    </style:style>
    <style:style style:name="T676_6" style:family="text">
      <style:text-properties fo:color="#000000" fo:font-size="10pt" style:font-size-asian="10pt" style:font-name-complex="Arial" style:font-size-complex="10pt" fo:language-asian="en" fo:country-asian="GB" style:letter-kerning="true"/>
    </style:style>
    <style:style style:name="T676_7" style:family="text">
      <style:text-properties fo:color="#000000" fo:font-size="10pt" style:font-size-asian="10pt" style:font-name-complex="Arial" style:font-size-complex="10pt" fo:language-asian="en" fo:country-asian="GB" style:letter-kerning="true"/>
    </style:style>
    <style:style style:name="T676_8" style:family="text">
      <style:text-properties fo:color="#000000" fo:font-size="10pt" style:font-size-asian="10pt" style:font-name-complex="Arial" style:font-size-complex="10pt" fo:language-asian="en" fo:country-asian="GB" style:letter-kerning="true"/>
    </style:style>
    <style:style style:name="T676_9" style:family="text">
      <style:text-properties fo:color="#000000" fo:font-size="10pt" style:font-size-asian="10pt" style:font-name-complex="Arial" style:font-size-complex="10pt" fo:language-asian="en" fo:country-asian="GB" style:letter-kerning="true"/>
    </style:style>
    <style:style style:name="T676_10" style:family="text">
      <style:text-properties fo:color="#000000" fo:font-size="10pt" style:font-size-asian="10pt" style:font-name-complex="Arial" style:font-size-complex="10pt" fo:language-asian="en" fo:country-asian="GB" style:letter-kerning="true"/>
    </style:style>
    <style:style style:name="P677" style:family="paragraph" style:parent-style-name="Normal">
      <style:paragraph-properties fo:text-align="justify"/>
      <style:text-properties fo:color="#000000" fo:font-size="9pt" style:font-size-asian="9pt" style:font-name-complex="Arial" style:font-size-complex="9pt" fo:language-asian="en" fo:country-asian="GB" style:letter-kerning="true"/>
    </style:style>
    <style:style style:name="P678" style:family="paragraph" style:parent-style-name="Normal">
      <style:paragraph-properties fo:text-align="justify" fo:margin-top="0.212cm" fo:margin-left="0.041cm" fo:margin-right="0.09cm"/>
    </style:style>
    <style:style style:name="T678_1" style:family="text">
      <style:text-properties fo:font-size="10pt" style:font-size-asian="10pt" style:font-name-complex="Arial" style:font-size-complex="10pt" fo:font-weight="bold" style:font-weight-asian="bold"/>
    </style:style>
    <style:style style:name="T678_2" style:family="text">
      <style:text-properties fo:font-size="10pt" style:font-size-asian="10pt" style:font-name-complex="Arial" style:font-size-complex="10pt" style:font-weight-complex="bold"/>
    </style:style>
    <style:style style:name="T678_3" style:family="text">
      <style:text-properties fo:font-size="10pt" style:font-size-asian="10pt" style:font-name-complex="Arial" style:font-size-complex="10pt" style:font-weight-complex="bold"/>
    </style:style>
    <style:style style:name="T678_4" style:family="text">
      <style:text-properties fo:font-size="10pt" style:font-size-asian="10pt" style:font-name-complex="Arial" style:font-size-complex="10pt" style:font-weight-complex="bold"/>
    </style:style>
    <style:style style:name="T678_5" style:family="text">
      <style:text-properties fo:font-size="10pt" style:font-size-asian="10pt" style:font-name-complex="Arial" style:font-size-complex="10pt" style:font-weight-complex="bold"/>
    </style:style>
    <style:style style:name="T678_6" style:family="text">
      <style:text-properties fo:font-size="10pt" style:font-size-asian="10pt" style:font-name-complex="Arial" style:font-size-complex="10pt" style:font-weight-complex="bold"/>
    </style:style>
    <style:style style:name="T678_7" style:family="text">
      <style:text-properties fo:font-size="10pt" style:font-size-asian="10pt" style:font-name-complex="Arial" style:font-size-complex="10pt" style:font-weight-complex="bold"/>
    </style:style>
    <style:style style:name="T678_8" style:family="text">
      <style:text-properties fo:font-size="10pt" style:font-size-asian="10pt" style:font-name-complex="Arial" style:font-size-complex="10pt"/>
    </style:style>
    <style:style style:name="T678_9" style:family="text">
      <style:text-properties fo:font-size="10pt" style:font-size-asian="10pt" style:font-name-complex="Arial" style:font-size-complex="10pt"/>
    </style:style>
    <style:style style:name="T678_10" style:family="text">
      <style:text-properties fo:font-size="10pt" style:font-size-asian="10pt" style:font-name-complex="Arial" style:font-size-complex="10pt" style:font-weight-complex="bold"/>
    </style:style>
    <style:style style:name="P679" style:family="paragraph" style:parent-style-name="Normal">
      <style:paragraph-properties fo:text-align="justify" fo:margin-top="0.212cm" fo:margin-right="0.09cm"/>
      <style:text-properties fo:font-size="10pt" style:font-size-asian="10pt" style:font-name-complex="Arial" style:font-size-complex="10pt"/>
    </style:style>
    <style:style style:name="T679_1" style:family="text">
      <style:text-properties fo:font-size="10pt" style:font-size-asian="10pt" style:font-name-complex="Arial" style:font-size-complex="10pt"/>
    </style:style>
    <style:style style:name="T679_2" style:family="text">
      <style:text-properties fo:font-size="10pt" style:font-size-asian="10pt" style:font-name-complex="Arial" style:font-size-complex="10pt"/>
    </style:style>
    <style:style style:name="T679_3" style:family="text">
      <style:text-properties fo:font-size="10pt" style:font-size-asian="10pt" style:font-name-complex="Arial" style:font-size-complex="10pt"/>
    </style:style>
    <style:style style:name="T679_4" style:family="text">
      <style:text-properties fo:font-size="10pt" style:font-size-asian="10pt" style:font-name-complex="Arial" style:font-size-complex="10pt"/>
    </style:style>
    <style:style style:name="T679_5" style:family="text">
      <style:text-properties fo:font-size="10pt" style:font-size-asian="10pt" style:font-name-complex="Arial" style:font-size-complex="10pt"/>
    </style:style>
    <style:style style:name="T679_6" style:family="text">
      <style:text-properties fo:font-size="10pt" style:font-size-asian="10pt" style:font-name-complex="Arial" style:font-size-complex="10pt"/>
    </style:style>
    <style:style style:name="T679_7" style:family="text">
      <style:text-properties fo:font-size="10pt" style:font-size-asian="10pt" style:font-name-complex="Arial" style:font-size-complex="10pt"/>
    </style:style>
    <style:style style:name="T679_8" style:family="text">
      <style:text-properties fo:font-size="10pt" style:font-size-asian="10pt" style:font-name-complex="Arial" style:font-size-complex="10pt"/>
    </style:style>
    <style:style style:name="T679_9" style:family="text">
      <style:text-properties fo:font-size="10pt" style:font-size-asian="10pt" style:font-name-complex="Arial" style:font-size-complex="10pt"/>
    </style:style>
    <style:style style:name="T679_10" style:family="text">
      <style:text-properties fo:font-size="10pt" style:font-size-asian="10pt" style:font-name-complex="Arial" style:font-size-complex="10pt"/>
    </style:style>
    <style:style style:name="T679_11" style:family="text">
      <style:text-properties fo:font-size="10pt" style:font-size-asian="10pt" style:font-name-complex="Arial" style:font-size-complex="10pt"/>
    </style:style>
    <style:style style:name="T679_12" style:family="text">
      <style:text-properties fo:font-size="10pt" style:font-size-asian="10pt" style:font-name-complex="Arial" style:font-size-complex="10pt"/>
    </style:style>
    <style:style style:name="T679_13" style:family="text">
      <style:text-properties fo:font-size="10pt" style:font-size-asian="10pt" style:font-name-complex="Arial" style:font-size-complex="10pt"/>
    </style:style>
    <style:style style:name="T679_14" style:family="text">
      <style:text-properties fo:font-size="10pt" style:font-size-asian="10pt" style:font-name-complex="Arial" style:font-size-complex="10pt"/>
    </style:style>
    <style:style style:name="T679_15" style:family="text">
      <style:text-properties fo:font-size="10pt" style:font-size-asian="10pt" style:font-name-complex="Arial" style:font-size-complex="10pt"/>
    </style:style>
    <style:style style:name="T679_16" style:family="text">
      <style:text-properties fo:font-size="10pt" style:font-size-asian="10pt" style:font-name-complex="Arial" style:font-size-complex="10pt"/>
    </style:style>
    <style:style style:name="T679_17" style:family="text">
      <style:text-properties fo:font-size="10pt" style:font-size-asian="10pt" style:font-name-complex="Arial" style:font-size-complex="10pt"/>
    </style:style>
    <style:style style:name="T679_18" style:family="text">
      <style:text-properties fo:font-size="10pt" style:font-size-asian="10pt" style:font-name-complex="Arial" style:font-size-complex="10pt"/>
    </style:style>
    <style:style style:name="T679_19" style:family="text">
      <style:text-properties fo:font-size="10pt" style:font-size-asian="10pt" style:font-name-complex="Arial" style:font-size-complex="10pt"/>
    </style:style>
    <style:style style:name="T679_20" style:family="text">
      <style:text-properties fo:font-size="10pt" style:font-size-asian="10pt" style:font-name-complex="Arial" style:font-size-complex="10pt"/>
    </style:style>
    <style:style style:name="T679_21" style:family="text">
      <style:text-properties fo:font-size="10pt" style:font-size-asian="10pt" style:font-name-complex="Arial" style:font-size-complex="10pt"/>
    </style:style>
    <style:style style:name="P680" style:family="paragraph" style:parent-style-name="Normal">
      <style:paragraph-properties fo:text-align="justify" fo:margin-top="0.212cm" fo:margin-right="0.09cm"/>
      <style:text-properties fo:font-size="10pt" style:font-size-asian="10pt" style:font-name-complex="Arial" style:font-size-complex="10pt"/>
    </style:style>
    <style:style style:name="T680_1" style:family="text">
      <style:text-properties fo:font-size="10pt" style:font-size-asian="10pt" style:font-name-complex="Arial" style:font-size-complex="10pt"/>
    </style:style>
    <style:style style:name="P681" style:family="paragraph" style:parent-style-name="Normal">
      <style:paragraph-properties fo:text-align="justify" fo:margin-top="0.212cm" fo:margin-right="0.09cm"/>
      <style:text-properties fo:font-size="10pt" style:font-size-asian="10pt" style:font-name-complex="Arial" style:font-size-complex="10pt"/>
    </style:style>
    <style:style style:name="T681_1" style:family="text">
      <style:text-properties fo:font-size="10pt" style:font-size-asian="10pt" style:font-name-complex="Arial" style:font-size-complex="10pt"/>
    </style:style>
    <style:style style:name="P682" style:family="paragraph" style:parent-style-name="Normal">
      <style:paragraph-properties fo:text-align="justify" fo:margin-top="0.212cm" fo:margin-right="0.09cm"/>
      <style:text-properties fo:font-size="10pt" style:font-size-asian="10pt" style:font-name-complex="Arial" style:font-size-complex="10pt"/>
    </style:style>
    <style:style style:name="T682_1" style:family="text">
      <style:text-properties fo:font-size="10pt" style:font-size-asian="10pt" style:font-name-complex="Arial" style:font-size-complex="10pt"/>
    </style:style>
    <style:style style:name="P683" style:family="paragraph" style:parent-style-name="Normal">
      <style:paragraph-properties fo:text-align="justify" fo:margin-top="0.212cm" fo:margin-right="0.09cm"/>
      <style:text-properties fo:font-size="10pt" style:font-size-asian="10pt" style:font-name-complex="Arial" style:font-size-complex="10pt"/>
    </style:style>
    <style:style style:name="T683_1" style:family="text">
      <style:text-properties fo:font-size="10pt" style:font-size-asian="10pt" style:font-name-complex="Arial" style:font-size-complex="10pt"/>
    </style:style>
    <style:style style:name="P684" style:family="paragraph" style:parent-style-name="Normal">
      <style:paragraph-properties fo:text-align="justify" fo:margin-top="0.212cm" fo:margin-bottom="0.212cm" fo:margin-left="0.041cm" fo:margin-right="0.09cm"/>
      <style:text-properties fo:font-size="10pt" style:font-size-asian="10pt" style:font-name-complex="Arial" style:font-size-complex="10pt" style:font-weight-complex="bold"/>
    </style:style>
    <style:style style:name="P685" style:family="paragraph" style:parent-style-name="Normal">
      <style:paragraph-properties fo:text-align="justify"/>
    </style:style>
    <style:style style:name="T685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685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685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685_4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685_5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685_6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685_7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685_8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686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0pt" style:font-size-asian="10pt" style:font-name-complex="Arial" style:font-size-complex="10pt" style:font-weight-complex="bold"/>
    </style:style>
    <style:style style:name="P687" style:family="paragraph" style:parent-style-name="Normal">
      <style:paragraph-properties fo:text-align="justify" fo:margin-top="0.212cm" fo:margin-bottom="0.212cm" fo:margin-right="0.09cm"/>
      <style:text-properties fo:font-size="10pt" style:font-size-asian="10pt" style:font-name-complex="Arial" style:font-size-complex="10pt" style:font-weight-complex="bold"/>
    </style:style>
    <style:style style:name="T687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687_2" style:family="text">
      <style:text-properties fo:font-size="10pt" style:font-size-asian="10pt" style:font-name-complex="Arial" style:font-size-complex="10pt" style:font-weight-complex="bold"/>
    </style:style>
    <style:style style:name="T687_3" style:family="text">
      <style:text-properties fo:font-size="10pt" style:font-size-asian="10pt" style:font-name-complex="Arial" style:font-size-complex="10pt" style:font-weight-complex="bold"/>
    </style:style>
    <style:style style:name="T687_4" style:family="text">
      <style:text-properties fo:font-size="10pt" style:font-size-asian="10pt" style:font-name-complex="Arial" style:font-size-complex="10pt" style:font-weight-complex="bold"/>
    </style:style>
    <style:style style:name="T687_5" style:family="text">
      <style:text-properties fo:font-size="10pt" style:font-size-asian="10pt" style:font-name-complex="Arial" style:font-size-complex="10pt" style:font-weight-complex="bold"/>
    </style:style>
    <style:style style:name="T687_6" style:family="text">
      <style:text-properties fo:font-size="10pt" style:font-size-asian="10pt" style:font-name-complex="Arial" style:font-size-complex="10pt" style:font-weight-complex="bold"/>
    </style:style>
    <style:style style:name="T687_7" style:family="text">
      <style:text-properties fo:font-size="10pt" style:font-size-asian="10pt" style:font-name-complex="Arial" style:font-size-complex="10pt" style:font-weight-complex="bold"/>
    </style:style>
    <style:style style:name="P688" style:family="paragraph" style:parent-style-name="List_20_Number">
      <style:paragraph-properties fo:text-align="justify"/>
    </style:style>
    <style:style style:name="T688_1" style:family="text">
      <style:text-properties fo:font-weight="bold" style:font-weight-asian="bold" style:font-weight-complex="bold"/>
    </style:style>
    <style:style style:name="T688_2" style:family="text">
      <style:text-properties fo:font-weight="bold" style:font-weight-asian="bold" style:font-weight-complex="bold"/>
    </style:style>
    <style:style style:name="T688_3" style:family="text">
      <style:text-properties fo:font-weight="bold" style:font-weight-asian="bold" style:font-weight-complex="bold"/>
    </style:style>
    <style:style style:name="T688_4" style:family="text">
      <style:text-properties fo:font-weight="bold" style:font-weight-asian="bold" style:font-weight-complex="bold"/>
    </style:style>
    <style:style style:name="T688_5" style:family="text">
      <style:text-properties fo:font-weight="bold" style:font-weight-asian="bold" style:font-weight-complex="bold"/>
    </style:style>
    <style:style style:name="T688_6" style:family="text"/>
    <style:style style:name="T688_7" style:family="text">
      <style:text-properties style:font-name-complex="Arial" style:font-size-complex="10pt" style:font-weight-complex="bold"/>
    </style:style>
    <style:style style:name="T688_8" style:family="text"/>
    <style:style style:name="T688_9" style:family="text"/>
    <style:style style:name="T688_10" style:family="text">
      <style:text-properties style:font-name-complex="Arial" style:font-size-complex="10pt" fo:font-weight="bold" style:font-weight-asian="bold" style:font-weight-complex="bold"/>
    </style:style>
    <style:style style:name="T688_11" style:family="text">
      <style:text-properties style:font-name-complex="Arial" style:font-size-complex="10pt"/>
    </style:style>
    <style:style style:name="T688_12" style:family="text">
      <style:text-properties style:font-name-complex="Arial" style:font-size-complex="10pt" style:font-weight-complex="bold"/>
    </style:style>
    <style:style style:name="T688_13" style:family="text">
      <style:text-properties style:font-name-complex="Arial" style:font-size-complex="10pt" style:font-weight-complex="bold"/>
    </style:style>
    <style:style style:name="P689" style:family="paragraph" style:parent-style-name="Normal">
      <style:paragraph-properties fo:text-align="justify" fo:margin-top="0.212cm" fo:margin-right="0.09cm"/>
    </style:style>
    <style:style style:name="T689_1" style:family="text">
      <style:text-properties fo:font-size="10pt" style:font-size-asian="10pt" style:font-name-complex="Arial" style:font-size-complex="10pt" fo:font-weight="bold" style:font-weight-asian="bold"/>
    </style:style>
    <style:style style:name="T689_2" style:family="text">
      <style:text-properties fo:font-size="10pt" style:font-size-asian="10pt" style:font-name-complex="Arial" style:font-size-complex="10pt" style:font-weight-complex="bold"/>
    </style:style>
    <style:style style:name="T689_3" style:family="text">
      <style:text-properties fo:font-size="10pt" style:font-size-asian="10pt" style:font-name-complex="Arial" style:font-size-complex="10pt" style:font-weight-complex="bold"/>
    </style:style>
    <style:style style:name="T689_4" style:family="text">
      <style:text-properties fo:font-size="10pt" style:font-size-asian="10pt" style:font-name-complex="Arial" style:font-size-complex="10pt" style:font-weight-complex="bold"/>
    </style:style>
    <style:style style:name="T689_5" style:family="text">
      <style:text-properties fo:font-size="10pt" style:font-size-asian="10pt" style:font-name-complex="Arial" style:font-size-complex="10pt" style:font-weight-complex="bold"/>
    </style:style>
    <style:style style:name="T689_6" style:family="text">
      <style:text-properties fo:font-size="10pt" style:font-size-asian="10pt" style:font-name-complex="Arial" style:font-size-complex="10pt" style:font-weight-complex="bold"/>
    </style:style>
    <style:style style:name="T689_7" style:family="text">
      <style:text-properties fo:font-size="10pt" style:font-size-asian="10pt" style:font-name-complex="Arial" style:font-size-complex="10pt" style:font-weight-complex="bold"/>
    </style:style>
    <style:style style:name="T689_8" style:family="text">
      <style:text-properties fo:font-size="10pt" style:font-size-asian="10pt" style:font-name-complex="Arial" style:font-size-complex="10pt" style:font-weight-complex="bold"/>
    </style:style>
    <style:style style:name="T689_9" style:family="text">
      <style:text-properties fo:font-size="10pt" style:font-size-asian="10pt" style:font-name-complex="Arial" style:font-size-complex="10pt" style:font-weight-complex="bold"/>
    </style:style>
    <style:style style:name="T689_10" style:family="text">
      <style:text-properties fo:font-size="10pt" style:font-size-asian="10pt" style:font-name-complex="Arial" style:font-size-complex="10pt" style:font-weight-complex="bold"/>
    </style:style>
    <style:style style:name="T689_11" style:family="text">
      <style:text-properties fo:font-size="10pt" style:font-size-asian="10pt" style:font-name-complex="Arial" style:font-size-complex="10pt" style:font-weight-complex="bold"/>
    </style:style>
    <style:style style:name="T689_12" style:family="text">
      <style:text-properties fo:font-size="10pt" style:font-size-asian="10pt" style:font-name-complex="Arial" style:font-size-complex="10pt" style:font-weight-complex="bold"/>
    </style:style>
    <style:style style:name="P690" style:family="paragraph" style:parent-style-name="Normal">
      <style:paragraph-properties fo:text-align="justify" fo:margin-top="0.212cm" fo:margin-bottom="0.212cm" fo:margin-left="0.041cm" fo:margin-right="0.09cm"/>
      <style:text-properties fo:font-size="10pt" style:font-size-asian="10pt" style:font-name-complex="Arial" style:font-size-complex="10pt" style:font-weight-complex="bold"/>
    </style:style>
    <style:style style:name="Table10" style:family="table">
      <style:table-properties table:align="left" style:width="18.304cm" fo:margin-left="0.19cm"/>
    </style:style>
    <style:style style:name="Column41" style:family="table-column">
      <style:table-column-properties style:column-width="4.404cm"/>
    </style:style>
    <style:style style:name="Column42" style:family="table-column">
      <style:table-column-properties style:column-width="1.194cm"/>
    </style:style>
    <style:style style:name="Column43" style:family="table-column">
      <style:table-column-properties style:column-width="4.045cm"/>
    </style:style>
    <style:style style:name="Column44" style:family="table-column">
      <style:table-column-properties style:column-width="0.014cm"/>
    </style:style>
    <style:style style:name="Column45" style:family="table-column">
      <style:table-column-properties style:column-width="4.595cm"/>
    </style:style>
    <style:style style:name="Column46" style:family="table-column">
      <style:table-column-properties style:column-width="3.937cm"/>
    </style:style>
    <style:style style:name="Column47" style:family="table-column">
      <style:table-column-properties style:column-width="0.115cm"/>
    </style:style>
    <style:style style:name="Row124" style:family="table-row">
      <style:table-row-properties style:min-row-height="0.714cm"/>
    </style:style>
    <style:style style:name="Cell297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1" style:family="paragraph" style:parent-style-name="Normal"/>
    <style:style style:name="T69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298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2" style:family="paragraph" style:parent-style-name="Normal"/>
    <style:style style:name="T692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92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92_3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92_4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692_5" style:family="text">
      <style:text-properties style:font-style-complex="italic" style:font-name="Arial" fo:font-size="10pt" style:font-size-asian="10pt" style:font-size-complex="11pt" fo:language="en" fo:language-asian="en" fo:language-complex="ar" fo:country="GB" fo:country-asian="US" fo:country-complex="SA" style:font-weight-complex="bold"/>
    </style:style>
    <style:style style:name="Row125" style:family="table-row">
      <style:table-row-properties style:min-row-height="0.873cm"/>
    </style:style>
    <style:style style:name="Cell299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3" style:family="paragraph" style:parent-style-name="Normal"/>
    <style:style style:name="T69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3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4" style:family="paragraph" style:parent-style-name="Normal"/>
    <style:style style:name="T69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126" style:family="table-row">
      <style:table-row-properties style:min-row-height="0.873cm"/>
    </style:style>
    <style:style style:name="Cell301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5" style:family="paragraph" style:parent-style-name="Normal"/>
    <style:style style:name="T69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3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6" style:family="paragraph" style:parent-style-name="Normal"/>
    <style:style style:name="T69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696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303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7" style:family="paragraph" style:parent-style-name="Normal"/>
    <style:style style:name="T69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3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8" style:family="paragraph" style:parent-style-name="Normal"/>
    <style:style style:name="T698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style:font-weight-complex="bold"/>
    </style:style>
    <style:style style:name="T698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style:font-weight-complex="bold"/>
    </style:style>
    <style:style style:name="Row127" style:family="table-row">
      <style:table-row-properties style:min-row-height="0.217cm"/>
    </style:style>
    <style:style style:name="Cell305" style:family="table-cell">
      <style:table-cell-properties fo:background-color="#ffffff" style:vertical-align="top" fo:border-top="#000000 0.018cm solid" fo:border-bottom="#000000 0.018cm solid" fo:padding-left="0.19cm" fo:padding-right="0.19cm" fo:wrap-option="wrap"/>
    </style:style>
    <style:style style:name="P699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700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Row128" style:family="table-row">
      <style:table-row-properties style:min-row-height="0.556cm"/>
    </style:style>
    <style:style style:name="Cell306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1" style:family="paragraph" style:parent-style-name="Normal"/>
    <style:style style:name="T70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307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2" style:family="paragraph" style:parent-style-name="Normal"/>
    <style:style style:name="T70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308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3" style:family="paragraph" style:parent-style-name="Normal"/>
    <style:style style:name="T70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703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Row129" style:family="table-row">
      <style:table-row-properties style:min-row-height="2.445cm"/>
    </style:style>
    <style:style style:name="Cell309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4" style:family="paragraph" style:parent-style-name="Normal">
      <style:paragraph-properties fo:line-height="108%"/>
    </style:style>
    <style:style style:name="T70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704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310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5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706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707" style:family="paragraph" style:parent-style-name="Normal">
      <style:paragraph-properties fo:text-align="center"/>
    </style:style>
    <style:style style:name="T70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708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311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9" style:family="paragraph" style:parent-style-name="Normal"/>
    <style:style style:name="T709_1" style:family="text">
      <style:text-properties fo:color="#00b0f0" style:font-name="Arial" fo:font-size="9pt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P710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711" style:family="paragraph" style:parent-style-name="Normal"/>
    <style:style style:name="T71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711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711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711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711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711_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711_7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711_8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130" style:family="table-row">
      <style:table-row-properties style:min-row-height="0.106cm"/>
    </style:style>
    <style:style style:name="Cell312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2" style:family="paragraph" style:parent-style-name="Normal">
      <style:paragraph-properties fo:line-height="108%"/>
    </style:style>
    <style:style style:name="T71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712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313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3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714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715" style:family="paragraph" style:parent-style-name="Normal">
      <style:paragraph-properties fo:text-align="center"/>
    </style:style>
    <style:style style:name="T71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314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6" style:family="paragraph" style:parent-style-name="Normal"/>
    <style:style style:name="T716_1" style:family="text">
      <style:text-properties fo:color="#00b0f0" style:font-name="Arial" fo:font-size="9pt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T716_2" style:family="text">
      <style:text-properties fo:color="#00b0f0" style:font-name="Arial" fo:font-size="9pt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T716_3" style:family="text">
      <style:text-properties fo:color="#00b0f0" style:font-name="Arial" fo:font-size="9pt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T716_4" style:family="text">
      <style:text-properties fo:color="#00b0f0" style:font-name="Arial" fo:font-size="9pt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T716_5" style:family="text">
      <style:text-properties fo:color="#00b0f0" style:font-name="Arial" fo:font-size="9pt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T716_6" style:family="text">
      <style:text-properties fo:color="#00b0f0" style:font-name="Arial" fo:font-size="9pt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P717" style:family="paragraph" style:parent-style-name="Normal">
      <style:text-properties fo:color="#00b0f0"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 style:letter-kerning="true"/>
    </style:style>
    <style:style style:name="P718" style:family="paragraph" style:parent-style-name="Normal"/>
    <style:style style:name="T71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T718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T718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letter-kerning="true"/>
    </style:style>
    <style:style style:name="P719" style:family="paragraph" style:parent-style-name="Normal">
      <style:paragraph-properties fo:text-align="justify" fo:margin-top="0.212cm" fo:margin-bottom="0.212cm" fo:margin-right="0.09cm"/>
    </style:style>
    <style:style style:name="T719_1" style:family="text">
      <style:text-properties fo:font-size="10pt" style:font-size-asian="10pt" style:font-name-complex="Arial" style:font-size-complex="10pt" fo:language="en" fo:country="US" style:font-weight-complex="bold"/>
    </style:style>
    <style:style style:name="T719_2" style:family="text">
      <style:text-properties fo:font-size="10pt" style:font-size-asian="10pt" style:font-name-complex="Arial" style:font-size-complex="10pt" fo:language="en" fo:country="US" style:font-weight-complex="bold"/>
    </style:style>
    <style:style style:name="T719_3" style:family="text">
      <style:text-properties fo:font-size="10pt" style:font-size-asian="10pt" style:font-name-complex="Arial" style:font-size-complex="10pt" fo:language="en" fo:country="US" style:font-weight-complex="bold"/>
    </style:style>
    <style:style style:name="T719_4" style:family="text">
      <style:text-properties fo:font-size="10pt" style:font-size-asian="10pt" style:font-name-complex="Arial" style:font-size-complex="10pt" fo:language="en" fo:country="US" style:font-weight-complex="bold"/>
    </style:style>
    <style:style style:name="T719_5" style:family="text">
      <style:text-properties fo:font-size="10pt" style:font-size-asian="10pt" style:font-name-complex="Arial" style:font-size-complex="10pt" fo:language="en" fo:country="US" style:font-weight-complex="bold"/>
    </style:style>
    <style:style style:name="T719_6" style:family="text">
      <style:text-properties fo:font-size="10pt" style:font-size-asian="10pt" style:font-name-complex="Arial" style:font-size-complex="10pt" fo:language="en" fo:country="US" style:font-weight-complex="bold"/>
    </style:style>
    <style:style style:name="T719_7" style:family="text">
      <style:text-properties fo:font-size="10pt" style:font-size-asian="10pt" style:font-name-complex="Arial" style:font-size-complex="10pt" fo:language="en" fo:country="US" style:font-weight-complex="bold"/>
    </style:style>
    <style:style style:name="T719_8" style:family="text">
      <style:text-properties fo:font-size="10pt" style:font-size-asian="10pt" style:font-name-complex="Arial" style:font-size-complex="10pt" fo:language="en" fo:country="US" style:font-weight-complex="bold"/>
    </style:style>
    <style:style style:name="T719_9" style:family="text">
      <style:text-properties fo:font-size="10pt" style:font-size-asian="10pt" style:font-name-complex="Arial" style:font-size-complex="10pt" fo:language="en" fo:country="US" style:font-weight-complex="bold"/>
    </style:style>
    <style:style style:name="T719_10" style:family="text">
      <style:text-properties fo:font-size="10pt" style:font-size-asian="10pt" style:font-name-complex="Arial" style:font-size-complex="10pt" fo:language="en" fo:country="US" style:font-weight-complex="bold"/>
    </style:style>
    <style:style style:name="T719_11" style:family="text">
      <style:text-properties fo:font-size="10pt" style:font-size-asian="10pt" style:font-name-complex="Arial" style:font-size-complex="10pt" fo:language="en" fo:country="US" style:font-weight-complex="bold"/>
    </style:style>
    <style:style style:name="T719_12" style:family="text">
      <style:text-properties fo:font-size="10pt" style:font-size-asian="10pt" style:font-name-complex="Arial" style:font-size-complex="10pt" fo:language="en" fo:country="US" style:font-weight-complex="bold"/>
    </style:style>
    <style:style style:name="T719_13" style:family="text">
      <style:text-properties fo:font-size="10pt" style:font-size-asian="10pt" style:font-name-complex="Arial" style:font-size-complex="10pt" fo:language="en" fo:country="US" style:font-weight-complex="bold"/>
    </style:style>
    <style:style style:name="T719_14" style:family="text">
      <style:text-properties fo:font-size="10pt" style:font-size-asian="10pt" style:font-name-complex="Arial" style:font-size-complex="10pt" fo:language="en" fo:country="US" style:font-weight-complex="bold"/>
    </style:style>
    <style:style style:name="T719_15" style:family="text">
      <style:text-properties fo:font-size="10pt" style:font-size-asian="10pt" style:font-name-complex="Arial" style:font-size-complex="10pt" fo:language="en" fo:country="US" style:font-weight-complex="bold"/>
    </style:style>
    <style:style style:name="T719_16" style:family="text">
      <style:text-properties fo:font-size="10pt" style:font-size-asian="10pt" style:font-name-complex="Arial" style:font-size-complex="10pt" fo:language="en" fo:country="US" style:font-weight-complex="bold"/>
    </style:style>
    <style:style style:name="T719_17" style:family="text">
      <style:text-properties fo:font-size="10pt" style:font-size-asian="10pt" style:font-name-complex="Arial" style:font-size-complex="10pt" fo:language="en" fo:country="US" style:font-weight-complex="bold"/>
    </style:style>
    <style:style style:name="T719_18" style:family="text">
      <style:text-properties fo:font-size="10pt" style:font-size-asian="10pt" style:font-name-complex="Arial" style:font-size-complex="10pt" fo:language="en" fo:country="US" style:font-weight-complex="bold"/>
    </style:style>
    <style:style style:name="T719_19" style:family="text">
      <style:text-properties fo:font-size="10pt" style:font-size-asian="10pt" style:font-name-complex="Arial" style:font-size-complex="10pt" fo:language="en" fo:country="US" style:font-weight-complex="bold"/>
    </style:style>
    <style:style style:name="P720" style:family="paragraph" style:parent-style-name="Normal">
      <style:paragraph-properties fo:text-align="justify" fo:line-height="115%"/>
    </style:style>
    <style:style style:name="T720_1" style:family="text">
      <style:text-properties fo:font-size="10pt" style:font-size-asian="10pt" style:font-name-complex="Arial" style:font-size-complex="10pt" fo:language="en" fo:country="US" fo:font-weight="bold" style:font-weight-asian="bold"/>
    </style:style>
    <style:style style:name="T720_2" style:family="text">
      <style:text-properties fo:font-size="10pt" style:font-size-asian="10pt" style:font-name-complex="Arial" style:font-size-complex="10pt" fo:language="en" fo:country="US" style:font-weight-complex="bold"/>
    </style:style>
    <style:style style:name="T720_3" style:family="text">
      <style:text-properties fo:font-size="10pt" style:font-size-asian="10pt" style:font-name-complex="Arial" style:font-size-complex="10pt" fo:language="en" fo:country="US" style:font-weight-complex="bold"/>
    </style:style>
    <style:style style:name="T720_4" style:family="text">
      <style:text-properties fo:font-size="10pt" style:font-size-asian="10pt" style:font-name-complex="Arial" style:font-size-complex="10pt" fo:language="en" fo:country="US" style:font-weight-complex="bold"/>
    </style:style>
    <style:style style:name="T720_5" style:family="text">
      <style:text-properties fo:font-size="10pt" style:font-size-asian="10pt" style:font-name-complex="Arial" style:font-size-complex="10pt" fo:language="en" fo:country="US" style:font-weight-complex="bold"/>
    </style:style>
    <style:style style:name="T720_6" style:family="text">
      <style:text-properties fo:font-size="10pt" style:font-size-asian="10pt" style:font-name-complex="Arial" style:font-size-complex="10pt" fo:language="en" fo:country="US" style:font-weight-complex="bold"/>
    </style:style>
    <style:style style:name="T720_7" style:family="text">
      <style:text-properties fo:font-size="10pt" style:font-size-asian="10pt" style:font-name-complex="Arial" style:font-size-complex="10pt" fo:language-asian="en" fo:country-asian="GB"/>
    </style:style>
    <style:style style:name="T720_8" style:family="text">
      <style:text-properties fo:font-size="10pt" style:font-size-asian="10pt" style:font-name-complex="Arial" style:font-size-complex="10pt" fo:language-asian="en" fo:country-asian="GB"/>
    </style:style>
    <style:style style:name="T720_9" style:family="text">
      <style:text-properties fo:font-size="10pt" style:font-size-asian="10pt" style:font-name-complex="Arial" style:font-size-complex="10pt" fo:language-asian="en" fo:country-asian="GB"/>
    </style:style>
    <style:style style:name="T720_10" style:family="text">
      <style:text-properties fo:font-size="10pt" style:font-size-asian="10pt" style:font-name-complex="Arial" style:font-size-complex="10pt" fo:language-asian="en" fo:country-asian="GB"/>
    </style:style>
    <style:style style:name="T720_11" style:family="text">
      <style:text-properties fo:font-size="10pt" style:font-size-asian="10pt" style:font-name-complex="Arial" style:font-size-complex="10pt" fo:language-asian="en" fo:country-asian="GB"/>
    </style:style>
    <style:style style:name="T720_12" style:family="text">
      <style:text-properties fo:font-size="10pt" style:font-size-asian="10pt" style:font-name-complex="Arial" style:font-size-complex="10pt" fo:language-asian="en" fo:country-asian="GB"/>
    </style:style>
    <style:style style:name="T720_13" style:family="text">
      <style:text-properties fo:font-size="10pt" style:font-size-asian="10pt" style:font-name-complex="Arial" style:font-size-complex="10pt" fo:language-asian="en" fo:country-asian="GB"/>
    </style:style>
    <style:style style:name="T720_14" style:family="text">
      <style:text-properties fo:font-size="10pt" style:font-size-asian="10pt" style:font-name-complex="Arial" style:font-size-complex="10pt" fo:language-asian="en" fo:country-asian="GB"/>
    </style:style>
    <style:style style:name="T720_15" style:family="text">
      <style:text-properties fo:font-size="10pt" style:font-size-asian="10pt" style:font-name-complex="Arial" style:font-size-complex="10pt" fo:language-asian="en" fo:country-asian="GB"/>
    </style:style>
    <style:style style:name="T720_16" style:family="text">
      <style:text-properties fo:font-size="10pt" style:font-size-asian="10pt" style:font-name-complex="Arial" style:font-size-complex="10pt" fo:language-asian="en" fo:country-asian="GB"/>
    </style:style>
    <style:style style:name="T720_17" style:family="text">
      <style:text-properties fo:font-size="10pt" style:font-size-asian="10pt" style:font-name-complex="Arial" style:font-size-complex="10pt" fo:language-asian="en" fo:country-asian="GB"/>
    </style:style>
    <style:style style:name="T720_18" style:family="text">
      <style:text-properties fo:font-size="10pt" style:font-size-asian="10pt" style:font-name-complex="Arial" style:font-size-complex="10pt" fo:language-asian="en" fo:country-asian="GB"/>
    </style:style>
    <style:style style:name="T720_19" style:family="text">
      <style:text-properties fo:font-size="10pt" style:font-size-asian="10pt" style:font-name-complex="Arial" style:font-size-complex="10pt" fo:language-asian="en" fo:country-asian="GB"/>
    </style:style>
    <style:style style:name="T720_20" style:family="text">
      <style:text-properties fo:font-size="10pt" style:font-size-asian="10pt" style:font-name-complex="Arial" style:font-size-complex="10pt" fo:language-asian="en" fo:country-asian="GB"/>
    </style:style>
    <style:style style:name="T720_21" style:family="text">
      <style:text-properties fo:font-size="10pt" style:font-size-asian="10pt" style:font-name-complex="Arial" style:font-size-complex="10pt" fo:language-asian="en" fo:country-asian="GB"/>
    </style:style>
    <style:style style:name="T720_22" style:family="text">
      <style:text-properties fo:font-size="10pt" style:font-size-asian="10pt" style:font-name-complex="Arial"/>
    </style:style>
    <style:style style:name="P721" style:family="paragraph" style:parent-style-name="Normal">
      <style:paragraph-properties fo:text-align="justify" fo:margin-top="0.212cm" fo:margin-right="0.09cm"/>
    </style:style>
    <style:style style:name="T721_1" style:family="text">
      <style:text-properties fo:font-size="10pt" style:font-size-asian="10pt" style:font-name-complex="Arial" style:font-size-complex="10pt" fo:font-weight="bold" style:font-weight-asian="bold" style:font-weight-complex="bold" style:letter-kerning="true"/>
    </style:style>
    <style:style style:name="T721_2" style:family="text">
      <style:text-properties fo:font-size="10pt" style:font-size-asian="10pt" style:font-name-complex="Arial" style:font-size-complex="10pt" style:letter-kerning="true"/>
    </style:style>
    <style:style style:name="T721_3" style:family="text">
      <style:text-properties fo:font-size="10pt" style:font-size-asian="10pt" style:font-name-complex="Arial" style:font-size-complex="10pt" style:letter-kerning="true"/>
    </style:style>
    <style:style style:name="T721_4" style:family="text">
      <style:text-properties fo:font-size="10pt" style:font-size-asian="10pt" style:font-name-complex="Arial" style:font-size-complex="10pt" style:letter-kerning="true"/>
    </style:style>
    <style:style style:name="T721_5" style:family="text">
      <style:text-properties fo:font-size="10pt" style:font-size-asian="10pt" style:font-name-complex="Arial" style:font-size-complex="10pt" style:letter-kerning="true"/>
    </style:style>
    <style:style style:name="T721_6" style:family="text">
      <style:text-properties fo:font-size="10pt" style:font-size-asian="10pt" style:font-name-complex="Arial" style:font-size-complex="10pt" style:letter-kerning="true"/>
    </style:style>
    <style:style style:name="P722" style:family="paragraph" style:parent-style-name="List_20_Paragraph">
      <style:paragraph-properties fo:text-align="justify" fo:margin-top="0.212cm" fo:margin-right="0.09cm"/>
      <style:text-properties fo:font-size="10pt" style:font-size-asian="10pt" style:font-name-complex="Arial" style:font-size-complex="10pt" style:letter-kerning="true"/>
    </style:style>
    <style:style style:name="T722_1" style:family="text">
      <style:text-properties fo:font-size="10pt" style:font-size-asian="10pt" style:font-name-complex="Arial" style:font-size-complex="10pt" style:letter-kerning="true"/>
    </style:style>
    <style:style style:name="T722_2" style:family="text">
      <style:text-properties fo:font-size="10pt" style:font-size-asian="10pt" style:font-name-complex="Arial" style:font-size-complex="10pt" style:letter-kerning="true"/>
    </style:style>
    <style:style style:name="T722_3" style:family="text">
      <style:text-properties fo:font-size="10pt" style:font-size-asian="10pt" style:font-name-complex="Arial" style:font-size-complex="10pt" style:letter-kerning="true"/>
    </style:style>
    <style:style style:name="T722_4" style:family="text">
      <style:text-properties fo:font-size="10pt" style:font-size-asian="10pt" style:font-name-complex="Arial" style:font-size-complex="10pt" style:letter-kerning="true"/>
    </style:style>
    <style:style style:name="T722_5" style:family="text">
      <style:text-properties fo:font-size="10pt" style:font-size-asian="10pt" style:font-name-complex="Arial" style:font-size-complex="10pt" style:letter-kerning="true"/>
    </style:style>
    <style:style style:name="P723" style:family="paragraph" style:parent-style-name="List_20_Paragraph">
      <style:paragraph-properties fo:text-align="justify" fo:margin-top="0.212cm" fo:margin-right="0.09cm"/>
      <style:text-properties fo:font-size="10pt" style:font-size-asian="10pt" style:font-name-complex="Arial" style:font-size-complex="10pt" style:letter-kerning="true"/>
    </style:style>
    <style:style style:name="T723_1" style:family="text">
      <style:text-properties fo:font-size="10pt" style:font-size-asian="10pt" style:font-name-complex="Arial" style:font-size-complex="10pt" style:letter-kerning="true"/>
    </style:style>
    <style:style style:name="T723_2" style:family="text">
      <style:text-properties fo:font-size="10pt" style:font-size-asian="10pt" style:font-name-complex="Arial" style:font-size-complex="10pt" style:letter-kerning="true"/>
    </style:style>
    <style:style style:name="T723_3" style:family="text">
      <style:text-properties fo:font-size="10pt" style:font-size-asian="10pt" style:font-name-complex="Arial" style:font-size-complex="10pt" style:letter-kerning="true"/>
    </style:style>
    <style:style style:name="T723_4" style:family="text">
      <style:text-properties fo:font-size="10pt" style:font-size-asian="10pt" style:font-name-complex="Arial" style:font-size-complex="10pt" style:letter-kerning="true"/>
    </style:style>
    <style:style style:name="T723_5" style:family="text">
      <style:text-properties fo:font-size="10pt" style:font-size-asian="10pt" style:font-name-complex="Arial" style:font-size-complex="10pt" style:letter-kerning="true"/>
    </style:style>
    <style:style style:name="T723_6" style:family="text">
      <style:text-properties fo:font-size="10pt" style:font-size-asian="10pt" style:font-name-complex="Arial" style:font-size-complex="10pt" style:letter-kerning="true"/>
    </style:style>
    <style:style style:name="P724" style:family="paragraph" style:parent-style-name="List_20_Paragraph">
      <style:paragraph-properties fo:text-align="justify" fo:margin-top="0.212cm" fo:margin-bottom="0.212cm" fo:margin-right="0.09cm"/>
      <style:text-properties fo:font-size="10pt" style:font-size-asian="10pt" style:font-name-complex="Arial" style:font-size-complex="10pt" style:letter-kerning="true"/>
    </style:style>
    <style:style style:name="T724_1" style:family="text">
      <style:text-properties fo:font-size="10pt" style:font-size-asian="10pt" style:font-name-complex="Arial" style:font-size-complex="10pt" style:letter-kerning="true"/>
    </style:style>
    <style:style style:name="P725" style:family="paragraph" style:parent-style-name="Caption">
      <style:paragraph-properties fo:line-height="115%" fo:margin-bottom="0cm"/>
    </style:style>
    <style:style style:name="T725_1" style:family="text">
      <style:text-properties style:font-name="Neris Light" fo:font-size="10pt" style:font-size-asian="10pt" style:font-name-complex="Arial" style:font-size-complex="10pt"/>
    </style:style>
    <style:style style:name="T725_2" style:family="text">
      <style:text-properties style:font-name="Neris Light" fo:font-size="10pt" style:font-size-asian="10pt" style:font-name-complex="Arial" style:font-size-complex="10pt"/>
    </style:style>
    <style:style style:name="T725_3" style:family="text">
      <style:text-properties style:font-name="Neris Light" fo:font-size="10pt" style:font-size-asian="10pt" style:font-name-complex="Arial" style:font-size-complex="10pt"/>
    </style:style>
    <style:style style:name="Table11" style:family="table">
      <style:table-properties table:align="left" style:width="16.492cm" fo:margin-left="0cm"/>
    </style:style>
    <style:style style:name="Column48" style:family="table-column">
      <style:table-column-properties style:column-width="2.355cm" style:use-optimal-column-width="false"/>
    </style:style>
    <style:style style:name="Column49" style:family="table-column">
      <style:table-column-properties style:column-width="2.357cm" style:use-optimal-column-width="false"/>
    </style:style>
    <style:style style:name="Column50" style:family="table-column">
      <style:table-column-properties style:column-width="2.357cm" style:use-optimal-column-width="false"/>
    </style:style>
    <style:style style:name="Column51" style:family="table-column">
      <style:table-column-properties style:column-width="2.355cm" style:use-optimal-column-width="false"/>
    </style:style>
    <style:style style:name="Column52" style:family="table-column">
      <style:table-column-properties style:column-width="2.357cm" style:use-optimal-column-width="false"/>
    </style:style>
    <style:style style:name="Column53" style:family="table-column">
      <style:table-column-properties style:column-width="2.357cm" style:use-optimal-column-width="false"/>
    </style:style>
    <style:style style:name="Column54" style:family="table-column">
      <style:table-column-properties style:column-width="2.357cm" style:use-optimal-column-width="false"/>
    </style:style>
    <style:style style:name="Row131" style:family="table-row">
      <style:table-row-properties style:use-optimal-row-height="false"/>
    </style:style>
    <style:style style:name="Cell315" style:family="table-cell">
      <style:table-cell-properties fo:background-color="#0070c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6" style:family="paragraph" style:parent-style-name="List_20_Paragraph">
      <style:paragraph-properties fo:text-align="center" fo:line-height="115%" fo:margin-left="0cm"/>
    </style:style>
    <style:style style:name="T726_1" style:family="text">
      <style:text-properties fo:color="#ffffff" style:font-name="Neris Light" fo:font-size="9.5pt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Cell316" style:family="table-cell">
      <style:table-cell-properties fo:background-color="#0070c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7" style:family="paragraph" style:parent-style-name="List_20_Paragraph">
      <style:paragraph-properties fo:text-align="center" fo:line-height="115%" fo:margin-left="0cm"/>
    </style:style>
    <style:style style:name="T727_1" style:family="text">
      <style:text-properties fo:color="#ffffff" style:font-name="Neris Light" fo:font-size="9.5pt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P728" style:family="paragraph" style:parent-style-name="List_20_Paragraph">
      <style:paragraph-properties fo:text-align="center" fo:line-height="115%" fo:margin-left="0cm"/>
    </style:style>
    <style:style style:name="T728_1" style:family="text">
      <style:text-properties fo:color="#ffffff" style:font-name="Neris Light" fo:font-size="9.5pt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T728_2" style:family="text">
      <style:text-properties fo:color="#ffffff" style:font-name="Neris Light" fo:font-size="9.5pt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T728_3" style:family="text">
      <style:text-properties fo:color="#ffffff" style:font-name="Neris Light" fo:font-size="9.5pt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Cell317" style:family="table-cell">
      <style:table-cell-properties fo:background-color="#0070c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9" style:family="paragraph" style:parent-style-name="List_20_Paragraph">
      <style:paragraph-properties fo:text-align="center" fo:line-height="115%" fo:margin-left="0cm"/>
    </style:style>
    <style:style style:name="T729_1" style:family="text">
      <style:text-properties fo:color="#ffffff" style:font-name="Neris Light" fo:font-size="9.5pt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P730" style:family="paragraph" style:parent-style-name="List_20_Paragraph">
      <style:paragraph-properties fo:text-align="center" fo:line-height="115%" fo:margin-left="0cm"/>
    </style:style>
    <style:style style:name="T730_1" style:family="text">
      <style:text-properties fo:color="#ffffff" style:font-name="Neris Light" fo:font-size="9.5pt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Cell318" style:family="table-cell">
      <style:table-cell-properties fo:background-color="#0070c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1" style:family="paragraph" style:parent-style-name="List_20_Paragraph">
      <style:paragraph-properties fo:text-align="center" fo:line-height="115%" fo:margin-left="0cm"/>
    </style:style>
    <style:style style:name="T731_1" style:family="text">
      <style:text-properties fo:color="#ffffff" style:font-name="Neris Light" fo:font-size="9.5pt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Cell319" style:family="table-cell">
      <style:table-cell-properties fo:background-color="#0070c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2" style:family="paragraph" style:parent-style-name="List_20_Paragraph">
      <style:paragraph-properties fo:text-align="center" fo:line-height="115%" fo:margin-left="0cm"/>
    </style:style>
    <style:style style:name="T732_1" style:family="text">
      <style:text-properties fo:color="#ffffff" style:font-name="Neris Light" fo:font-size="9.5pt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Cell320" style:family="table-cell">
      <style:table-cell-properties fo:background-color="#0070c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3" style:family="paragraph" style:parent-style-name="List_20_Paragraph">
      <style:paragraph-properties fo:text-align="center" fo:line-height="115%" fo:margin-left="0cm"/>
    </style:style>
    <style:style style:name="T733_1" style:family="text">
      <style:text-properties fo:color="#ffffff" style:font-name="Neris Light" fo:font-size="9.5pt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Cell321" style:family="table-cell">
      <style:table-cell-properties fo:background-color="#0070c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4" style:family="paragraph" style:parent-style-name="List_20_Paragraph">
      <style:paragraph-properties fo:text-align="center" fo:line-height="115%" fo:margin-left="0cm"/>
    </style:style>
    <style:style style:name="T734_1" style:family="text">
      <style:text-properties fo:color="#ffffff" style:font-name="Neris Light" fo:font-size="9.5pt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Row132" style:family="table-row">
      <style:table-row-properties style:use-optimal-row-height="false"/>
    </style:style>
    <style:style style:name="Cell3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5" style:family="paragraph" style:parent-style-name="List_20_Paragraph">
      <style:paragraph-properties fo:text-align="center" fo:line-height="115%" fo:margin-left="0cm"/>
    </style:style>
    <style:style style:name="T735_1" style:family="text">
      <style:text-properties style:font-name="Neris Light" fo:font-size="9.5pt" style:font-size-asian="9.5pt" style:font-name-complex="Arial" style:font-size-complex="9.5pt" fo:language="en" fo:language-asian="en" fo:language-complex="ar" fo:country="US" fo:country-asian="US" fo:country-complex="SA"/>
    </style:style>
    <style:style style:name="Cell3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6" style:family="paragraph" style:parent-style-name="List_20_Paragraph">
      <style:paragraph-properties fo:text-align="center" fo:line-height="115%" fo:margin-left="0cm"/>
    </style:style>
    <style:style style:name="T736_1" style:family="text">
      <style:text-properties style:font-name="Neris Light" fo:font-size="9.5pt" style:font-size-asian="9.5pt" style:font-name-complex="Arial" style:font-size-complex="9.5pt" fo:language="en" fo:language-asian="en" fo:language-complex="ar" fo:country="US" fo:country-asian="US" fo:country-complex="SA"/>
    </style:style>
    <style:style style:name="Cell3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7" style:family="paragraph" style:parent-style-name="List_20_Paragraph">
      <style:paragraph-properties fo:text-align="center" fo:line-height="115%" fo:margin-left="0cm"/>
    </style:style>
    <style:style style:name="T737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3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8" style:family="paragraph" style:parent-style-name="List_20_Paragraph">
      <style:paragraph-properties fo:text-align="center" fo:line-height="115%" fo:margin-left="0cm"/>
    </style:style>
    <style:style style:name="T738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3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9" style:family="paragraph" style:parent-style-name="List_20_Paragraph">
      <style:paragraph-properties fo:text-align="center" fo:line-height="115%" fo:margin-left="0cm"/>
    </style:style>
    <style:style style:name="T739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3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0" style:family="paragraph" style:parent-style-name="List_20_Paragraph">
      <style:paragraph-properties fo:text-align="center" fo:line-height="115%" fo:margin-left="0cm"/>
    </style:style>
    <style:style style:name="T740_1" style:family="text">
      <style:text-properties style:font-name="Neris Light" fo:font-size="9.5pt" style:font-size-asian="9.5pt" style:font-name-complex="Arial" style:font-size-complex="9.5pt" fo:language="en" fo:language-asian="en" fo:language-complex="ar" fo:country="US" fo:country-asian="US" fo:country-complex="SA"/>
    </style:style>
    <style:style style:name="Cell3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1" style:family="paragraph" style:parent-style-name="List_20_Paragraph">
      <style:paragraph-properties fo:text-align="center" fo:line-height="115%" fo:margin-left="0cm"/>
    </style:style>
    <style:style style:name="T741_1" style:family="text">
      <style:text-properties style:font-name="Neris Light" fo:font-size="9.5pt" style:font-size-asian="9.5pt" style:font-name-complex="Arial" style:font-size-complex="9.5pt" fo:language="en" fo:language-asian="en" fo:language-complex="ar" fo:country="US" fo:country-asian="US" fo:country-complex="SA"/>
    </style:style>
    <style:style style:name="Row133" style:family="table-row">
      <style:table-row-properties style:use-optimal-row-height="false"/>
    </style:style>
    <style:style style:name="Cell3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2" style:family="paragraph" style:parent-style-name="List_20_Paragraph">
      <style:paragraph-properties fo:text-align="center" fo:line-height="115%" fo:margin-left="0cm"/>
    </style:style>
    <style:style style:name="T742_1" style:family="text">
      <style:text-properties style:font-name="Neris Light" fo:font-size="9.5pt" style:font-size-asian="9.5pt" style:font-name-complex="Arial" style:font-size-complex="9.5pt" fo:language="en" fo:language-asian="en" fo:language-complex="ar" fo:country="US" fo:country-asian="US" fo:country-complex="SA"/>
    </style:style>
    <style:style style:name="Cell3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3" style:family="paragraph" style:parent-style-name="List_20_Paragraph">
      <style:paragraph-properties fo:text-align="center" fo:line-height="115%" fo:margin-left="0cm"/>
    </style:style>
    <style:style style:name="T743_1" style:family="text">
      <style:text-properties style:font-name="Neris Light" fo:font-size="9.5pt" style:font-size-asian="9.5pt" style:font-name-complex="Arial" style:font-size-complex="9.5pt" fo:language="en" fo:language-asian="en" fo:language-complex="ar" fo:country="US" fo:country-asian="US" fo:country-complex="SA"/>
    </style:style>
    <style:style style:name="Cell3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4" style:family="paragraph" style:parent-style-name="List_20_Paragraph">
      <style:paragraph-properties fo:text-align="center" fo:line-height="115%" fo:margin-left="0cm"/>
    </style:style>
    <style:style style:name="T744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3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5" style:family="paragraph" style:parent-style-name="List_20_Paragraph">
      <style:paragraph-properties fo:text-align="center" fo:line-height="115%" fo:margin-left="0cm"/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3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6" style:family="paragraph" style:parent-style-name="List_20_Paragraph">
      <style:paragraph-properties fo:text-align="center" fo:line-height="115%" fo:margin-left="0cm"/>
    </style:style>
    <style:style style:name="T746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3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7" style:family="paragraph" style:parent-style-name="List_20_Paragraph">
      <style:paragraph-properties fo:text-align="center" fo:line-height="115%" fo:margin-left="0cm"/>
    </style:style>
    <style:style style:name="T747_1" style:family="text">
      <style:text-properties style:font-name="Neris Light" fo:font-size="9.5pt" style:font-size-asian="9.5pt" style:font-name-complex="Arial" style:font-size-complex="9.5pt" fo:language="en" fo:language-asian="en" fo:language-complex="ar" fo:country="US" fo:country-asian="US" fo:country-complex="SA"/>
    </style:style>
    <style:style style:name="Cell3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8" style:family="paragraph" style:parent-style-name="List_20_Paragraph">
      <style:paragraph-properties fo:text-align="center" fo:line-height="115%" fo:margin-left="0cm"/>
    </style:style>
    <style:style style:name="T748_1" style:family="text">
      <style:text-properties style:font-name="Neris Light" fo:font-size="9.5pt" style:font-size-asian="9.5pt" style:font-name-complex="Arial" style:font-size-complex="9.5pt" fo:language="en" fo:language-asian="en" fo:language-complex="ar" fo:country="US" fo:country-asian="US" fo:country-complex="SA"/>
    </style:style>
    <style:style style:name="Row134" style:family="table-row">
      <style:table-row-properties style:use-optimal-row-height="false"/>
    </style:style>
    <style:style style:name="Cell3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9" style:family="paragraph" style:parent-style-name="List_20_Paragraph">
      <style:paragraph-properties fo:text-align="center" fo:line-height="115%" fo:margin-left="0cm"/>
    </style:style>
    <style:style style:name="T749_1" style:family="text">
      <style:text-properties style:font-name="Neris Light" fo:font-size="9.5pt" style:font-size-asian="9.5pt" style:font-name-complex="Arial" style:font-size-complex="9.5pt" fo:language="en" fo:language-asian="en" fo:language-complex="ar" fo:country="US" fo:country-asian="US" fo:country-complex="SA"/>
    </style:style>
    <style:style style:name="Cell3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0" style:family="paragraph" style:parent-style-name="List_20_Paragraph">
      <style:paragraph-properties fo:text-align="center" fo:line-height="115%" fo:margin-left="0cm"/>
    </style:style>
    <style:style style:name="T750_1" style:family="text">
      <style:text-properties style:font-name="Neris Light" fo:font-size="9.5pt" style:font-size-asian="9.5pt" style:font-name-complex="Arial" style:font-size-complex="9.5pt" fo:language="en" fo:language-asian="en" fo:language-complex="ar" fo:country="US" fo:country-asian="US" fo:country-complex="SA"/>
    </style:style>
    <style:style style:name="Cell3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1" style:family="paragraph" style:parent-style-name="List_20_Paragraph">
      <style:paragraph-properties fo:text-align="center" fo:line-height="115%" fo:margin-left="0cm"/>
    </style:style>
    <style:style style:name="T751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3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2" style:family="paragraph" style:parent-style-name="List_20_Paragraph">
      <style:paragraph-properties fo:text-align="center" fo:line-height="115%" fo:margin-left="0cm"/>
    </style:style>
    <style:style style:name="T752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3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3" style:family="paragraph" style:parent-style-name="List_20_Paragraph">
      <style:paragraph-properties fo:text-align="center" fo:line-height="115%" fo:margin-left="0cm"/>
    </style:style>
    <style:style style:name="T753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3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4" style:family="paragraph" style:parent-style-name="List_20_Paragraph">
      <style:paragraph-properties fo:text-align="center" fo:line-height="115%" fo:margin-left="0cm"/>
    </style:style>
    <style:style style:name="T754_1" style:family="text">
      <style:text-properties style:font-name="Neris Light" fo:font-size="9.5pt" style:font-size-asian="9.5pt" style:font-name-complex="Arial" style:font-size-complex="9.5pt" fo:language="en" fo:language-asian="en" fo:language-complex="ar" fo:country="US" fo:country-asian="US" fo:country-complex="SA"/>
    </style:style>
    <style:style style:name="Cell3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5" style:family="paragraph" style:parent-style-name="List_20_Paragraph">
      <style:paragraph-properties fo:text-align="center" fo:line-height="115%" fo:margin-left="0cm"/>
    </style:style>
    <style:style style:name="T755_1" style:family="text">
      <style:text-properties style:font-name="Neris Light" fo:font-size="9.5pt" style:font-size-asian="9.5pt" style:font-name-complex="Arial" style:font-size-complex="9.5pt" fo:language="en" fo:language-asian="en" fo:language-complex="ar" fo:country="US" fo:country-asian="US" fo:country-complex="SA"/>
    </style:style>
    <style:style style:name="Row135" style:family="table-row">
      <style:table-row-properties style:use-optimal-row-height="false"/>
    </style:style>
    <style:style style:name="Cell3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6" style:family="paragraph" style:parent-style-name="List_20_Paragraph">
      <style:paragraph-properties fo:text-align="center" fo:line-height="115%" fo:margin-left="0cm"/>
    </style:style>
    <style:style style:name="T756_1" style:family="text">
      <style:text-properties style:font-name="Neris Light" fo:font-size="9.5pt" style:font-size-asian="9.5pt" style:font-name-complex="Arial" style:font-size-complex="9.5pt" fo:language="en" fo:language-asian="en" fo:language-complex="ar" fo:country="US" fo:country-asian="US" fo:country-complex="SA"/>
    </style:style>
    <style:style style:name="Cell3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7" style:family="paragraph" style:parent-style-name="List_20_Paragraph">
      <style:paragraph-properties fo:text-align="center" fo:line-height="115%" fo:margin-left="0cm"/>
    </style:style>
    <style:style style:name="T757_1" style:family="text">
      <style:text-properties style:font-name="Neris Light" fo:font-size="9.5pt" style:font-size-asian="9.5pt" style:font-name-complex="Arial" style:font-size-complex="9.5pt" fo:language="en" fo:language-asian="en" fo:language-complex="ar" fo:country="US" fo:country-asian="US" fo:country-complex="SA"/>
    </style:style>
    <style:style style:name="Cell3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8" style:family="paragraph" style:parent-style-name="List_20_Paragraph">
      <style:paragraph-properties fo:text-align="center" fo:line-height="115%" fo:margin-left="0cm"/>
    </style:style>
    <style:style style:name="T758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3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9" style:family="paragraph" style:parent-style-name="List_20_Paragraph">
      <style:paragraph-properties fo:text-align="center" fo:line-height="115%" fo:margin-left="0cm"/>
    </style:style>
    <style:style style:name="T759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3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0" style:family="paragraph" style:parent-style-name="List_20_Paragraph">
      <style:paragraph-properties fo:text-align="center" fo:line-height="115%" fo:margin-left="0cm"/>
    </style:style>
    <style:style style:name="T760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3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1" style:family="paragraph" style:parent-style-name="List_20_Paragraph">
      <style:paragraph-properties fo:text-align="center" fo:line-height="115%" fo:margin-left="0cm"/>
    </style:style>
    <style:style style:name="T761_1" style:family="text">
      <style:text-properties style:font-name="Neris Light" fo:font-size="9.5pt" style:font-size-asian="9.5pt" style:font-name-complex="Arial" style:font-size-complex="9.5pt" fo:language="en" fo:language-asian="en" fo:language-complex="ar" fo:country="US" fo:country-asian="US" fo:country-complex="SA"/>
    </style:style>
    <style:style style:name="Cell3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2" style:family="paragraph" style:parent-style-name="List_20_Paragraph">
      <style:paragraph-properties fo:text-align="center" fo:line-height="115%" fo:margin-left="0cm"/>
    </style:style>
    <style:style style:name="T762_1" style:family="text">
      <style:text-properties style:font-name="Neris Light" fo:font-size="9.5pt" style:font-size-asian="9.5pt" style:font-name-complex="Arial" style:font-size-complex="9.5pt" fo:language="en" fo:language-asian="en" fo:language-complex="ar" fo:country="US" fo:country-asian="US" fo:country-complex="SA"/>
    </style:style>
    <style:style style:name="Row136" style:family="table-row">
      <style:table-row-properties style:use-optimal-row-height="false"/>
    </style:style>
    <style:style style:name="Cell3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3" style:family="paragraph" style:parent-style-name="List_20_Paragraph">
      <style:paragraph-properties fo:text-align="center" fo:line-height="115%" fo:margin-left="0cm"/>
    </style:style>
    <style:style style:name="T763_1" style:family="text">
      <style:text-properties style:font-name="Neris Light" fo:font-size="9.5pt" style:font-size-asian="9.5pt" style:font-name-complex="Arial" style:font-size-complex="9.5pt" fo:language="en" fo:language-asian="en" fo:language-complex="ar" fo:country="US" fo:country-asian="US" fo:country-complex="SA"/>
    </style:style>
    <style:style style:name="Cell3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4" style:family="paragraph" style:parent-style-name="List_20_Paragraph">
      <style:paragraph-properties fo:text-align="center" fo:line-height="115%" fo:margin-left="0cm"/>
    </style:style>
    <style:style style:name="T764_1" style:family="text">
      <style:text-properties style:font-name="Neris Light" fo:font-size="9.5pt" style:font-size-asian="9.5pt" style:font-name-complex="Arial" style:font-size-complex="9.5pt" fo:language="en" fo:language-asian="en" fo:language-complex="ar" fo:country="US" fo:country-asian="US" fo:country-complex="SA"/>
    </style:style>
    <style:style style:name="Cell3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5" style:family="paragraph" style:parent-style-name="List_20_Paragraph">
      <style:paragraph-properties fo:text-align="center" fo:line-height="115%" fo:margin-left="0cm"/>
    </style:style>
    <style:style style:name="T765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3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6" style:family="paragraph" style:parent-style-name="List_20_Paragraph">
      <style:paragraph-properties fo:text-align="center" fo:line-height="115%" fo:margin-left="0cm"/>
    </style:style>
    <style:style style:name="T766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3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7" style:family="paragraph" style:parent-style-name="List_20_Paragraph">
      <style:paragraph-properties fo:text-align="center" fo:line-height="115%" fo:margin-left="0cm"/>
    </style:style>
    <style:style style:name="T767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3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8" style:family="paragraph" style:parent-style-name="List_20_Paragraph">
      <style:paragraph-properties fo:text-align="center" fo:line-height="115%" fo:margin-left="0cm"/>
    </style:style>
    <style:style style:name="T768_1" style:family="text">
      <style:text-properties style:font-name="Neris Light" fo:font-size="9.5pt" style:font-size-asian="9.5pt" style:font-name-complex="Arial" style:font-size-complex="9.5pt" fo:language="en" fo:language-asian="en" fo:language-complex="ar" fo:country="US" fo:country-asian="US" fo:country-complex="SA"/>
    </style:style>
    <style:style style:name="Cell3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9" style:family="paragraph" style:parent-style-name="List_20_Paragraph">
      <style:paragraph-properties fo:text-align="center" fo:line-height="115%" fo:margin-left="0cm"/>
    </style:style>
    <style:style style:name="T769_1" style:family="text">
      <style:text-properties style:font-name="Neris Light" fo:font-size="9.5pt" style:font-size-asian="9.5pt" style:font-name-complex="Arial" style:font-size-complex="9.5pt" fo:language="en" fo:language-asian="en" fo:language-complex="ar" fo:country="US" fo:country-asian="US" fo:country-complex="SA"/>
    </style:style>
    <style:style style:name="Row137" style:family="table-row">
      <style:table-row-properties style:use-optimal-row-height="false"/>
    </style:style>
    <style:style style:name="Cell3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0" style:family="paragraph" style:parent-style-name="List_20_Paragraph">
      <style:paragraph-properties fo:text-align="center" fo:line-height="115%" fo:margin-left="0cm"/>
    </style:style>
    <style:style style:name="T770_1" style:family="text">
      <style:text-properties style:font-name="Neris Light" fo:font-size="9.5pt" style:font-size-asian="9.5pt" style:font-name-complex="Arial" style:font-size-complex="9.5pt" fo:language="en" fo:language-asian="en" fo:language-complex="ar" fo:country="US" fo:country-asian="US" fo:country-complex="SA"/>
    </style:style>
    <style:style style:name="T770_2" style:family="text">
      <style:text-properties style:font-name="Neris Light" fo:font-size="9.5pt" style:font-size-asian="9.5pt" style:font-name-complex="Arial" style:font-size-complex="9.5pt" fo:language="en" fo:language-asian="en" fo:language-complex="ar" fo:country="US" fo:country-asian="US" fo:country-complex="SA"/>
    </style:style>
    <style:style style:name="Cell3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1" style:family="paragraph" style:parent-style-name="List_20_Paragraph">
      <style:paragraph-properties fo:text-align="center" fo:line-height="115%" fo:margin-left="0cm"/>
    </style:style>
    <style:style style:name="T771_1" style:family="text">
      <style:text-properties style:font-name="Neris Light" fo:font-size="9.5pt" style:font-size-asian="9.5pt" style:font-name-complex="Arial" style:font-size-complex="9.5pt" fo:language="en" fo:language-asian="en" fo:language-complex="ar" fo:country="US" fo:country-asian="US" fo:country-complex="SA"/>
    </style:style>
    <style:style style:name="Cell3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2" style:family="paragraph" style:parent-style-name="List_20_Paragraph">
      <style:paragraph-properties fo:text-align="center" fo:line-height="115%" fo:margin-left="0cm"/>
    </style:style>
    <style:style style:name="T772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3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3" style:family="paragraph" style:parent-style-name="List_20_Paragraph">
      <style:paragraph-properties fo:text-align="center" fo:line-height="115%" fo:margin-left="0cm"/>
    </style:style>
    <style:style style:name="T773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3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4" style:family="paragraph" style:parent-style-name="List_20_Paragraph">
      <style:paragraph-properties fo:text-align="center" fo:line-height="115%" fo:margin-left="0cm"/>
    </style:style>
    <style:style style:name="T774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3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5" style:family="paragraph" style:parent-style-name="List_20_Paragraph">
      <style:paragraph-properties fo:text-align="center" fo:line-height="115%" fo:margin-left="0cm"/>
    </style:style>
    <style:style style:name="T775_1" style:family="text">
      <style:text-properties style:font-name="Neris Light" fo:font-size="9.5pt" style:font-size-asian="9.5pt" style:font-name-complex="Arial" style:font-size-complex="9.5pt" fo:language="en" fo:language-asian="en" fo:language-complex="ar" fo:country="US" fo:country-asian="US" fo:country-complex="SA"/>
    </style:style>
    <style:style style:name="Cell3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6" style:family="paragraph" style:parent-style-name="List_20_Paragraph">
      <style:paragraph-properties fo:text-align="center" fo:line-height="115%" fo:margin-left="0cm"/>
    </style:style>
    <style:style style:name="T776_1" style:family="text">
      <style:text-properties style:font-name="Neris Light" fo:font-size="9.5pt" style:font-size-asian="9.5pt" style:font-name-complex="Arial" style:font-size-complex="9.5pt" fo:language="en" fo:language-asian="en" fo:language-complex="ar" fo:country="US" fo:country-asian="US" fo:country-complex="SA"/>
    </style:style>
    <style:style style:name="Row138" style:family="table-row">
      <style:table-row-properties style:use-optimal-row-height="false"/>
    </style:style>
    <style:style style:name="Cell3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7" style:family="paragraph" style:parent-style-name="List_20_Paragraph">
      <style:paragraph-properties fo:text-align="center" fo:line-height="115%" fo:margin-left="0cm"/>
    </style:style>
    <style:style style:name="T777_1" style:family="text">
      <style:text-properties style:font-name="Neris Light" fo:font-size="9.5pt" style:font-size-asian="9.5pt" style:font-name-complex="Arial" style:font-size-complex="9.5pt" fo:language="en" fo:language-asian="en" fo:language-complex="ar" fo:country="US" fo:country-asian="US" fo:country-complex="SA"/>
    </style:style>
    <style:style style:name="Cell3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8" style:family="paragraph" style:parent-style-name="List_20_Paragraph">
      <style:paragraph-properties fo:text-align="center" fo:line-height="115%" fo:margin-left="0cm"/>
    </style:style>
    <style:style style:name="T778_1" style:family="text">
      <style:text-properties style:font-name="Neris Light" fo:font-size="9.5pt" style:font-size-asian="9.5pt" style:font-name-complex="Arial" style:font-size-complex="9.5pt" fo:language="en" fo:language-asian="en" fo:language-complex="ar" fo:country="US" fo:country-asian="US" fo:country-complex="SA"/>
    </style:style>
    <style:style style:name="Cell3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9" style:family="paragraph" style:parent-style-name="List_20_Paragraph">
      <style:paragraph-properties fo:text-align="center" fo:line-height="115%" fo:margin-left="0cm"/>
    </style:style>
    <style:style style:name="T779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3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0" style:family="paragraph" style:parent-style-name="List_20_Paragraph">
      <style:paragraph-properties fo:text-align="center" fo:line-height="115%" fo:margin-left="0cm"/>
    </style:style>
    <style:style style:name="T780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3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1" style:family="paragraph" style:parent-style-name="List_20_Paragraph">
      <style:paragraph-properties fo:text-align="center" fo:line-height="115%" fo:margin-left="0cm"/>
    </style:style>
    <style:style style:name="T781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3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2" style:family="paragraph" style:parent-style-name="List_20_Paragraph">
      <style:paragraph-properties fo:text-align="center" fo:line-height="115%" fo:margin-left="0cm"/>
    </style:style>
    <style:style style:name="T782_1" style:family="text">
      <style:text-properties style:font-name="Neris Light" fo:font-size="9.5pt" style:font-size-asian="9.5pt" style:font-name-complex="Arial" style:font-size-complex="9.5pt" fo:language="en" fo:language-asian="en" fo:language-complex="ar" fo:country="US" fo:country-asian="US" fo:country-complex="SA"/>
    </style:style>
    <style:style style:name="Cell3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3" style:family="paragraph" style:parent-style-name="List_20_Paragraph">
      <style:paragraph-properties fo:text-align="center" fo:line-height="115%" fo:margin-left="0cm"/>
    </style:style>
    <style:style style:name="T783_1" style:family="text">
      <style:text-properties style:font-name="Neris Light" fo:font-size="9.5pt" style:font-size-asian="9.5pt" style:font-name-complex="Arial" style:font-size-complex="9.5pt" fo:language="en" fo:language-asian="en" fo:language-complex="ar" fo:country="US" fo:country-asian="US" fo:country-complex="SA"/>
    </style:style>
    <style:style style:name="Row139" style:family="table-row">
      <style:table-row-properties style:use-optimal-row-height="false"/>
    </style:style>
    <style:style style:name="Cell3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4" style:family="paragraph" style:parent-style-name="List_20_Paragraph">
      <style:paragraph-properties fo:text-align="center" fo:line-height="115%" fo:margin-left="0cm"/>
    </style:style>
    <style:style style:name="T784_1" style:family="text">
      <style:text-properties style:font-name="Neris Light" fo:font-size="9.5pt" style:font-size-asian="9.5pt" style:font-name-complex="Arial" style:font-size-complex="9.5pt" fo:language="en" fo:language-asian="en" fo:language-complex="ar" fo:country="US" fo:country-asian="US" fo:country-complex="SA"/>
    </style:style>
    <style:style style:name="Cell3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5" style:family="paragraph" style:parent-style-name="List_20_Paragraph">
      <style:paragraph-properties fo:text-align="center" fo:line-height="115%" fo:margin-left="0cm"/>
    </style:style>
    <style:style style:name="T785_1" style:family="text">
      <style:text-properties style:font-name="Neris Light" fo:font-size="9.5pt" style:font-size-asian="9.5pt" style:font-name-complex="Arial" style:font-size-complex="9.5pt" fo:language="en" fo:language-asian="en" fo:language-complex="ar" fo:country="US" fo:country-asian="US" fo:country-complex="SA"/>
    </style:style>
    <style:style style:name="Cell3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6" style:family="paragraph" style:parent-style-name="List_20_Paragraph">
      <style:paragraph-properties fo:text-align="center" fo:line-height="115%" fo:margin-left="0cm"/>
    </style:style>
    <style:style style:name="T786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3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7" style:family="paragraph" style:parent-style-name="List_20_Paragraph">
      <style:paragraph-properties fo:text-align="center" fo:line-height="115%" fo:margin-left="0cm"/>
    </style:style>
    <style:style style:name="T787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3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8" style:family="paragraph" style:parent-style-name="List_20_Paragraph">
      <style:paragraph-properties fo:text-align="center" fo:line-height="115%" fo:margin-left="0cm"/>
    </style:style>
    <style:style style:name="T788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3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9" style:family="paragraph" style:parent-style-name="List_20_Paragraph">
      <style:paragraph-properties fo:text-align="center" fo:line-height="115%" fo:margin-left="0cm"/>
    </style:style>
    <style:style style:name="T789_1" style:family="text">
      <style:text-properties style:font-name="Neris Light" fo:font-size="9.5pt" style:font-size-asian="9.5pt" style:font-name-complex="Arial" style:font-size-complex="9.5pt" fo:language="en" fo:language-asian="en" fo:language-complex="ar" fo:country="US" fo:country-asian="US" fo:country-complex="SA"/>
    </style:style>
    <style:style style:name="Cell3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0" style:family="paragraph" style:parent-style-name="List_20_Paragraph">
      <style:paragraph-properties fo:text-align="center" fo:line-height="115%" fo:margin-left="0cm"/>
    </style:style>
    <style:style style:name="T790_1" style:family="text">
      <style:text-properties style:font-name="Neris Light" fo:font-size="9.5pt" style:font-size-asian="9.5pt" style:font-name-complex="Arial" style:font-size-complex="9.5pt" fo:language="en" fo:language-asian="en" fo:language-complex="ar" fo:country="US" fo:country-asian="US" fo:country-complex="SA"/>
    </style:style>
    <style:style style:name="Row140" style:family="table-row">
      <style:table-row-properties style:use-optimal-row-height="false"/>
    </style:style>
    <style:style style:name="Cell3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1" style:family="paragraph" style:parent-style-name="List_20_Paragraph">
      <style:paragraph-properties fo:text-align="center" fo:line-height="115%" fo:margin-left="0cm"/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Cell3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2" style:family="paragraph" style:parent-style-name="List_20_Paragraph">
      <style:paragraph-properties fo:text-align="center" fo:line-height="115%" fo:margin-left="0cm"/>
    </style:style>
    <style:style style:name="T792_1" style:family="text">
      <style:text-properties style:font-name="Neris Light" fo:font-size="9.5pt" style:font-size-asian="9.5pt" style:font-name-complex="Arial" style:font-size-complex="9.5pt" fo:language="en" fo:language-asian="en" fo:language-complex="ar" fo:country="US" fo:country-asian="US" fo:country-complex="SA" fo:font-weight="bold" style:font-weight-asian="bold" style:font-weight-complex="bold"/>
    </style:style>
    <style:style style:name="T792_2" style:family="text">
      <style:text-properties style:font-name="Neris Light" fo:font-size="9.5pt" style:font-size-asian="9.5pt" style:font-name-complex="Arial" style:font-size-complex="9.5pt" fo:language="en" fo:language-asian="en" fo:language-complex="ar" fo:country="US" fo:country-asian="US" fo:country-complex="SA" fo:font-weight="bold" style:font-weight-asian="bold" style:font-weight-complex="bold"/>
    </style:style>
    <style:style style:name="T792_3" style:family="text">
      <style:text-properties style:font-name="Neris Light" fo:font-size="9.5pt" style:font-size-asian="9.5pt" style:font-name-complex="Arial" style:font-size-complex="9.5pt" fo:language="en" fo:language-asian="en" fo:language-complex="ar" fo:country="US" fo:country-asian="US" fo:country-complex="SA" fo:font-weight="bold" style:font-weight-asian="bold" style:font-weight-complex="bold"/>
    </style:style>
    <style:style style:name="T792_4" style:family="text">
      <style:text-properties style:font-name="Neris Light" fo:font-size="9.5pt" style:font-size-asian="9.5pt" style:font-name-complex="Arial" style:font-size-complex="9.5pt" fo:language="en" fo:language-asian="en" fo:language-complex="ar" fo:country="US" fo:country-asian="US" fo:country-complex="SA" fo:font-weight="bold" style:font-weight-asian="bold" style:font-weight-complex="bold"/>
    </style:style>
    <style:style style:name="T792_5" style:family="text">
      <style:text-properties style:font-name="Neris Light" fo:font-size="9.5pt" style:font-size-asian="9.5pt" style:font-name-complex="Arial" style:font-size-complex="9.5pt" fo:language="en" fo:language-asian="en" fo:language-complex="ar" fo:country="US" fo:country-asian="US" fo:country-complex="SA" fo:font-weight="bold" style:font-weight-asian="bold" style:font-weight-complex="bold"/>
    </style:style>
    <style:style style:name="Cell3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3" style:family="paragraph" style:parent-style-name="List_20_Paragraph">
      <style:paragraph-properties fo:text-align="center" fo:line-height="115%" fo:margin-left="0cm"/>
    </style:style>
    <style:style style:name="T793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Cell3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4" style:family="paragraph" style:parent-style-name="List_20_Paragraph">
      <style:paragraph-properties fo:text-align="center" fo:line-height="115%" fo:margin-left="0cm"/>
    </style:style>
    <style:style style:name="T794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Cell3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5" style:family="paragraph" style:parent-style-name="List_20_Paragraph">
      <style:paragraph-properties fo:text-align="center" fo:line-height="115%" fo:margin-left="0cm"/>
    </style:style>
    <style:style style:name="T795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Cell3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6" style:family="paragraph" style:parent-style-name="List_20_Paragraph">
      <style:paragraph-properties fo:text-align="center" fo:line-height="115%" fo:margin-left="0cm"/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Cell3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7" style:family="paragraph" style:parent-style-name="List_20_Paragraph">
      <style:paragraph-properties fo:text-align="center" fo:line-height="115%" fo:margin-left="0cm"/>
      <style:text-properties style:font-name="Neris Light" fo:font-size="9.5pt" style:font-size-asian="9.5pt" style:font-name-complex="Arial" style:font-size-complex="9.5pt" fo:language="en" fo:language-asian="en" fo:language-complex="ar" fo:country="US" fo:country-asian="US" fo:country-complex="SA" fo:font-weight="bold" style:font-weight-asian="bold" style:font-weight-complex="bold"/>
    </style:style>
    <style:style style:name="P798" style:family="paragraph" style:parent-style-name="List_20_Paragraph">
      <style:paragraph-properties fo:text-align="justify" fo:line-height="115%" fo:margin-left="0cm"/>
      <style:text-properties style:font-name="Neris Light" fo:font-size="10pt" style:font-size-asian="10pt" style:font-name-complex="Arial"/>
    </style:style>
    <style:style style:name="P799" style:family="paragraph" style:parent-style-name="Caption">
      <style:paragraph-properties fo:line-height="115%" fo:margin-bottom="0cm"/>
    </style:style>
    <style:style style:name="T799_1" style:family="text">
      <style:text-properties style:font-name="Neris Light" fo:font-size="10pt" style:font-size-asian="10pt" style:font-name-complex="Arial" style:font-size-complex="10pt"/>
    </style:style>
    <style:style style:name="Table12" style:family="table">
      <style:table-properties table:align="left" style:width="16.492cm" fo:margin-left="0cm"/>
    </style:style>
    <style:style style:name="Column55" style:family="table-column">
      <style:table-column-properties style:column-width="4.754cm"/>
    </style:style>
    <style:style style:name="Column56" style:family="table-column">
      <style:table-column-properties style:column-width="2.064cm"/>
    </style:style>
    <style:style style:name="Column57" style:family="table-column">
      <style:table-column-properties style:column-width="2.353cm"/>
    </style:style>
    <style:style style:name="Column58" style:family="table-column">
      <style:table-column-properties style:column-width="2.224cm"/>
    </style:style>
    <style:style style:name="Column59" style:family="table-column">
      <style:table-column-properties style:column-width="2.355cm"/>
    </style:style>
    <style:style style:name="Column60" style:family="table-column">
      <style:table-column-properties style:column-width="2.743cm"/>
    </style:style>
    <style:style style:name="Row141" style:family="table-row"/>
    <style:style style:name="Cell385" style:family="table-cell">
      <style:table-cell-properties fo:background-color="#0070c0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0" style:family="paragraph" style:parent-style-name="List_20_Paragraph">
      <style:paragraph-properties fo:text-align="center" fo:line-height="115%" fo:margin-left="0cm"/>
    </style:style>
    <style:style style:name="T800_1" style:family="text">
      <style:text-properties fo:color="#ffffff" style:font-name="Neris Light" fo:font-size="9.5pt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Cell386" style:family="table-cell">
      <style:table-cell-properties fo:background-color="#0070c0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1" style:family="paragraph" style:parent-style-name="List_20_Paragraph">
      <style:paragraph-properties fo:text-align="center" fo:line-height="115%" fo:margin-left="0cm"/>
    </style:style>
    <style:style style:name="T801_1" style:family="text">
      <style:text-properties fo:color="#ffffff" style:font-name="Neris Light" fo:font-size="9.5pt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P802" style:family="paragraph" style:parent-style-name="List_20_Paragraph">
      <style:paragraph-properties fo:text-align="center" fo:line-height="115%" fo:margin-left="0cm"/>
    </style:style>
    <style:style style:name="T802_1" style:family="text">
      <style:text-properties fo:color="#ffffff" style:font-name="Neris Light" fo:font-size="9.5pt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T802_2" style:family="text">
      <style:text-properties fo:color="#ffffff" style:font-name="Neris Light" fo:font-size="9.5pt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T802_3" style:family="text">
      <style:text-properties fo:color="#ffffff" style:font-name="Neris Light" fo:font-size="9.5pt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Cell387" style:family="table-cell">
      <style:table-cell-properties fo:background-color="#0070c0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3" style:family="paragraph" style:parent-style-name="List_20_Paragraph">
      <style:paragraph-properties fo:text-align="center" fo:line-height="115%" fo:margin-left="0cm"/>
    </style:style>
    <style:style style:name="T803_1" style:family="text">
      <style:text-properties fo:color="#ffffff" style:font-name="Neris Light" fo:font-size="9.5pt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T803_2" style:family="text">
      <style:text-properties fo:color="#ffffff" style:font-name="Neris Light" fo:font-size="9.5pt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T803_3" style:family="text">
      <style:text-properties fo:color="#ffffff" style:font-name="Neris Light" fo:font-size="9.5pt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P804" style:family="paragraph" style:parent-style-name="List_20_Paragraph">
      <style:paragraph-properties fo:text-align="center" fo:line-height="115%" fo:margin-left="0cm"/>
    </style:style>
    <style:style style:name="T804_1" style:family="text">
      <style:text-properties fo:color="#ffffff" style:font-name="Neris Light" fo:font-size="9.5pt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T804_2" style:family="text">
      <style:text-properties fo:color="#ffffff" style:font-name="Neris Light" fo:font-size="9.5pt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T804_3" style:family="text">
      <style:text-properties fo:color="#ffffff" style:font-name="Neris Light" fo:font-size="9.5pt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Cell388" style:family="table-cell">
      <style:table-cell-properties fo:background-color="#0070c0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5" style:family="paragraph" style:parent-style-name="List_20_Paragraph">
      <style:paragraph-properties fo:text-align="center" fo:line-height="115%" fo:margin-left="0cm"/>
    </style:style>
    <style:style style:name="T805_1" style:family="text">
      <style:text-properties fo:color="#ffffff" style:font-name="Neris Light" fo:font-size="9.5pt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Cell389" style:family="table-cell">
      <style:table-cell-properties fo:background-color="#0070c0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6" style:family="paragraph" style:parent-style-name="List_20_Paragraph">
      <style:paragraph-properties fo:text-align="center" fo:line-height="115%" fo:margin-left="0cm"/>
    </style:style>
    <style:style style:name="T806_1" style:family="text">
      <style:text-properties fo:color="#ffffff" style:font-name="Neris Light" fo:font-size="9.5pt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Cell390" style:family="table-cell">
      <style:table-cell-properties fo:background-color="#0070c0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7" style:family="paragraph" style:parent-style-name="List_20_Paragraph">
      <style:paragraph-properties fo:text-align="center" fo:line-height="115%" fo:margin-left="0cm"/>
    </style:style>
    <style:style style:name="T807_1" style:family="text">
      <style:text-properties fo:color="#ffffff" style:font-name="Neris Light" fo:font-size="9.5pt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Row142" style:family="table-row"/>
    <style:style style:name="Cell3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8" style:family="paragraph" style:parent-style-name="List_20_Paragraph">
      <style:paragraph-properties fo:line-height="115%" fo:margin-left="0cm"/>
    </style:style>
    <style:style style:name="T808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3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9" style:family="paragraph" style:parent-style-name="List_20_Paragraph">
      <style:paragraph-properties fo:text-align="center" fo:line-height="115%" fo:margin-left="0cm"/>
    </style:style>
    <style:style style:name="T809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3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0" style:family="paragraph" style:parent-style-name="List_20_Paragraph">
      <style:paragraph-properties fo:text-align="center" fo:line-height="115%" fo:margin-left="0cm"/>
    </style:style>
    <style:style style:name="T810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3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1" style:family="paragraph" style:parent-style-name="List_20_Paragraph">
      <style:paragraph-properties fo:text-align="center" fo:line-height="115%" fo:margin-left="0cm"/>
    </style:style>
    <style:style style:name="T811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3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2" style:family="paragraph" style:parent-style-name="List_20_Paragraph">
      <style:paragraph-properties fo:text-align="center" fo:line-height="115%" fo:margin-left="0cm"/>
    </style:style>
    <style:style style:name="T812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3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3" style:family="paragraph" style:parent-style-name="List_20_Paragraph">
      <style:paragraph-properties fo:text-align="center" fo:line-height="115%" fo:margin-left="0cm"/>
    </style:style>
    <style:style style:name="T813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Row143" style:family="table-row"/>
    <style:style style:name="Cell3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4" style:family="paragraph" style:parent-style-name="List_20_Paragraph">
      <style:paragraph-properties fo:line-height="115%" fo:margin-left="0cm"/>
    </style:style>
    <style:style style:name="T814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3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5" style:family="paragraph" style:parent-style-name="List_20_Paragraph">
      <style:paragraph-properties fo:text-align="center" fo:line-height="115%" fo:margin-left="0cm"/>
    </style:style>
    <style:style style:name="T815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3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6" style:family="paragraph" style:parent-style-name="List_20_Paragraph">
      <style:paragraph-properties fo:text-align="center" fo:line-height="115%" fo:margin-left="0cm"/>
    </style:style>
    <style:style style:name="T816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4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7" style:family="paragraph" style:parent-style-name="List_20_Paragraph">
      <style:paragraph-properties fo:text-align="center" fo:line-height="115%" fo:margin-left="0cm"/>
    </style:style>
    <style:style style:name="T817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4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8" style:family="paragraph" style:parent-style-name="List_20_Paragraph">
      <style:paragraph-properties fo:text-align="center" fo:line-height="115%" fo:margin-left="0cm"/>
    </style:style>
    <style:style style:name="T818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4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9" style:family="paragraph" style:parent-style-name="List_20_Paragraph">
      <style:paragraph-properties fo:text-align="center" fo:line-height="115%" fo:margin-left="0cm"/>
    </style:style>
    <style:style style:name="T819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Row144" style:family="table-row"/>
    <style:style style:name="Cell4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0" style:family="paragraph" style:parent-style-name="List_20_Paragraph">
      <style:paragraph-properties fo:line-height="115%" fo:margin-left="0cm"/>
    </style:style>
    <style:style style:name="T820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4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1" style:family="paragraph" style:parent-style-name="List_20_Paragraph">
      <style:paragraph-properties fo:text-align="center" fo:line-height="115%" fo:margin-left="0cm"/>
    </style:style>
    <style:style style:name="T821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4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2" style:family="paragraph" style:parent-style-name="List_20_Paragraph">
      <style:paragraph-properties fo:text-align="center" fo:line-height="115%" fo:margin-left="0cm"/>
    </style:style>
    <style:style style:name="T822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4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3" style:family="paragraph" style:parent-style-name="List_20_Paragraph">
      <style:paragraph-properties fo:text-align="center" fo:line-height="115%" fo:margin-left="0cm"/>
    </style:style>
    <style:style style:name="T823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4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4" style:family="paragraph" style:parent-style-name="List_20_Paragraph">
      <style:paragraph-properties fo:text-align="center" fo:line-height="115%" fo:margin-left="0cm"/>
    </style:style>
    <style:style style:name="T824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4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5" style:family="paragraph" style:parent-style-name="List_20_Paragraph">
      <style:paragraph-properties fo:text-align="center" fo:line-height="115%" fo:margin-left="0cm"/>
    </style:style>
    <style:style style:name="T825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Row145" style:family="table-row"/>
    <style:style style:name="Cell4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6" style:family="paragraph" style:parent-style-name="List_20_Paragraph">
      <style:paragraph-properties fo:line-height="115%" fo:margin-left="0cm"/>
    </style:style>
    <style:style style:name="T826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T826_2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T826_3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4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7" style:family="paragraph" style:parent-style-name="List_20_Paragraph">
      <style:paragraph-properties fo:text-align="center" fo:line-height="115%" fo:margin-left="0cm"/>
    </style:style>
    <style:style style:name="T827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4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8" style:family="paragraph" style:parent-style-name="List_20_Paragraph">
      <style:paragraph-properties fo:text-align="center" fo:line-height="115%" fo:margin-left="0cm"/>
    </style:style>
    <style:style style:name="T828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4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9" style:family="paragraph" style:parent-style-name="List_20_Paragraph">
      <style:paragraph-properties fo:text-align="center" fo:line-height="115%" fo:margin-left="0cm"/>
    </style:style>
    <style:style style:name="T829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4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0" style:family="paragraph" style:parent-style-name="List_20_Paragraph">
      <style:paragraph-properties fo:text-align="center" fo:line-height="115%" fo:margin-left="0cm"/>
    </style:style>
    <style:style style:name="T830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4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1" style:family="paragraph" style:parent-style-name="List_20_Paragraph">
      <style:paragraph-properties fo:text-align="center" fo:line-height="115%" fo:margin-left="0cm"/>
    </style:style>
    <style:style style:name="T831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Row146" style:family="table-row"/>
    <style:style style:name="Cell4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2" style:family="paragraph" style:parent-style-name="List_20_Paragraph">
      <style:paragraph-properties fo:line-height="115%" fo:margin-left="0cm"/>
    </style:style>
    <style:style style:name="T832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4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3" style:family="paragraph" style:parent-style-name="List_20_Paragraph">
      <style:paragraph-properties fo:text-align="center" fo:line-height="115%" fo:margin-left="0cm"/>
    </style:style>
    <style:style style:name="T833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4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4" style:family="paragraph" style:parent-style-name="List_20_Paragraph">
      <style:paragraph-properties fo:text-align="center" fo:line-height="115%" fo:margin-left="0cm"/>
    </style:style>
    <style:style style:name="T834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4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5" style:family="paragraph" style:parent-style-name="List_20_Paragraph">
      <style:paragraph-properties fo:text-align="center" fo:line-height="115%" fo:margin-left="0cm"/>
    </style:style>
    <style:style style:name="T835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4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6" style:family="paragraph" style:parent-style-name="List_20_Paragraph">
      <style:paragraph-properties fo:text-align="center" fo:line-height="115%" fo:margin-left="0cm"/>
    </style:style>
    <style:style style:name="T836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4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7" style:family="paragraph" style:parent-style-name="List_20_Paragraph">
      <style:paragraph-properties fo:text-align="center" fo:line-height="115%" fo:margin-left="0cm"/>
    </style:style>
    <style:style style:name="T837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Row147" style:family="table-row"/>
    <style:style style:name="Cell4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8" style:family="paragraph" style:parent-style-name="List_20_Paragraph">
      <style:paragraph-properties fo:line-height="115%" fo:margin-left="0cm"/>
    </style:style>
    <style:style style:name="T838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4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9" style:family="paragraph" style:parent-style-name="List_20_Paragraph">
      <style:paragraph-properties fo:text-align="center" fo:line-height="115%" fo:margin-left="0cm"/>
    </style:style>
    <style:style style:name="T839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4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0" style:family="paragraph" style:parent-style-name="List_20_Paragraph">
      <style:paragraph-properties fo:text-align="center" fo:line-height="115%" fo:margin-left="0cm"/>
    </style:style>
    <style:style style:name="T840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4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1" style:family="paragraph" style:parent-style-name="List_20_Paragraph">
      <style:paragraph-properties fo:text-align="center" fo:line-height="115%" fo:margin-left="0cm"/>
    </style:style>
    <style:style style:name="T841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4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2" style:family="paragraph" style:parent-style-name="List_20_Paragraph">
      <style:paragraph-properties fo:text-align="center" fo:line-height="115%" fo:margin-left="0cm"/>
    </style:style>
    <style:style style:name="T842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4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3" style:family="paragraph" style:parent-style-name="List_20_Paragraph">
      <style:paragraph-properties fo:text-align="center" fo:line-height="115%" fo:margin-left="0cm"/>
    </style:style>
    <style:style style:name="T843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Row148" style:family="table-row"/>
    <style:style style:name="Cell4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4" style:family="paragraph" style:parent-style-name="List_20_Paragraph">
      <style:paragraph-properties fo:line-height="115%" fo:margin-left="0cm"/>
    </style:style>
    <style:style style:name="T844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4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5" style:family="paragraph" style:parent-style-name="List_20_Paragraph">
      <style:paragraph-properties fo:text-align="center" fo:line-height="115%" fo:margin-left="0cm"/>
    </style:style>
    <style:style style:name="T845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4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6" style:family="paragraph" style:parent-style-name="List_20_Paragraph">
      <style:paragraph-properties fo:text-align="center" fo:line-height="115%" fo:margin-left="0cm"/>
    </style:style>
    <style:style style:name="T846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4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7" style:family="paragraph" style:parent-style-name="List_20_Paragraph">
      <style:paragraph-properties fo:text-align="center" fo:line-height="115%" fo:margin-left="0cm"/>
    </style:style>
    <style:style style:name="T847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4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8" style:family="paragraph" style:parent-style-name="List_20_Paragraph">
      <style:paragraph-properties fo:text-align="center" fo:line-height="115%" fo:margin-left="0cm"/>
    </style:style>
    <style:style style:name="T848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4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9" style:family="paragraph" style:parent-style-name="List_20_Paragraph">
      <style:paragraph-properties fo:text-align="center" fo:line-height="115%" fo:margin-left="0cm"/>
    </style:style>
    <style:style style:name="T849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Row149" style:family="table-row"/>
    <style:style style:name="Cell4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0" style:family="paragraph" style:parent-style-name="List_20_Paragraph">
      <style:paragraph-properties fo:line-height="115%" fo:margin-left="0cm"/>
    </style:style>
    <style:style style:name="T850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4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1" style:family="paragraph" style:parent-style-name="List_20_Paragraph">
      <style:paragraph-properties fo:text-align="center" fo:line-height="115%" fo:margin-left="0cm"/>
    </style:style>
    <style:style style:name="T851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4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2" style:family="paragraph" style:parent-style-name="List_20_Paragraph">
      <style:paragraph-properties fo:text-align="center" fo:line-height="115%" fo:margin-left="0cm"/>
    </style:style>
    <style:style style:name="T852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4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3" style:family="paragraph" style:parent-style-name="List_20_Paragraph">
      <style:paragraph-properties fo:text-align="center" fo:line-height="115%" fo:margin-left="0cm"/>
    </style:style>
    <style:style style:name="T853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4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4" style:family="paragraph" style:parent-style-name="List_20_Paragraph">
      <style:paragraph-properties fo:text-align="center" fo:line-height="115%" fo:margin-left="0cm"/>
    </style:style>
    <style:style style:name="T854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4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5" style:family="paragraph" style:parent-style-name="List_20_Paragraph">
      <style:paragraph-properties fo:text-align="center" fo:line-height="115%" fo:margin-left="0cm"/>
    </style:style>
    <style:style style:name="T855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Row150" style:family="table-row"/>
    <style:style style:name="Cell4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6" style:family="paragraph" style:parent-style-name="List_20_Paragraph">
      <style:paragraph-properties fo:line-height="115%" fo:margin-left="0cm"/>
    </style:style>
    <style:style style:name="T856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4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7" style:family="paragraph" style:parent-style-name="List_20_Paragraph">
      <style:paragraph-properties fo:text-align="center" fo:line-height="115%" fo:margin-left="0cm"/>
    </style:style>
    <style:style style:name="T857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4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8" style:family="paragraph" style:parent-style-name="List_20_Paragraph">
      <style:paragraph-properties fo:text-align="center" fo:line-height="115%" fo:margin-left="0cm"/>
    </style:style>
    <style:style style:name="T858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4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9" style:family="paragraph" style:parent-style-name="List_20_Paragraph">
      <style:paragraph-properties fo:text-align="center" fo:line-height="115%" fo:margin-left="0cm"/>
    </style:style>
    <style:style style:name="T859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4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0" style:family="paragraph" style:parent-style-name="List_20_Paragraph">
      <style:paragraph-properties fo:text-align="center" fo:line-height="115%" fo:margin-left="0cm"/>
    </style:style>
    <style:style style:name="T860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4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1" style:family="paragraph" style:parent-style-name="List_20_Paragraph">
      <style:paragraph-properties fo:text-align="center" fo:line-height="115%" fo:margin-left="0cm"/>
    </style:style>
    <style:style style:name="T861_1" style:family="text">
      <style:text-properties style:font-name="Neris Light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P862" style:family="paragraph" style:parent-style-name="Normal">
      <style:paragraph-properties fo:text-align="justify" fo:margin-top="0.212cm" fo:margin-bottom="0.212cm" fo:margin-left="0.041cm" fo:margin-right="0.09cm"/>
      <style:text-properties fo:font-size="10pt" style:font-size-asian="10pt" style:font-name-complex="Arial" style:font-size-complex="10pt" fo:language="en" fo:country="US" style:font-weight-complex="bold"/>
    </style:style>
    <style:style style:name="P863" style:family="paragraph" style:parent-style-name="Normal">
      <style:paragraph-properties fo:text-align="justify"/>
    </style:style>
    <style:style style:name="T863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863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863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863_4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863_5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863_6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863_7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863_8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864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P865" style:family="paragraph" style:parent-style-name="Normal"/>
    <style:style style:name="T865_1" style:family="text">
      <style:text-properties fo:font-size="10pt" style:font-size-asian="10pt" style:font-size-complex="10pt"/>
    </style:style>
    <style:style style:name="T865_2" style:family="text">
      <style:text-properties fo:font-size="10pt" style:font-size-asian="10pt" style:font-size-complex="10pt"/>
    </style:style>
    <style:style style:name="T865_3" style:family="text">
      <style:text-properties fo:font-size="10pt" style:font-size-asian="10pt" style:font-size-complex="10pt"/>
    </style:style>
    <style:style style:name="T865_4" style:family="text">
      <style:text-properties fo:font-size="10pt" style:font-size-asian="10pt" style:font-size-complex="10pt"/>
    </style:style>
    <style:style style:name="T865_5" style:family="text">
      <style:text-properties fo:font-size="10pt" style:font-size-asian="10pt" style:font-size-complex="10pt"/>
    </style:style>
    <style:style style:name="T865_6" style:family="text">
      <style:text-properties fo:font-size="10pt" style:font-size-asian="10pt" style:font-size-complex="10pt"/>
    </style:style>
    <style:style style:name="T865_7" style:family="text">
      <style:text-properties fo:font-size="10pt" style:font-size-asian="10pt" style:font-size-complex="10pt"/>
    </style:style>
    <style:style style:name="P866" style:family="paragraph" style:parent-style-name="Normal">
      <style:text-properties fo:font-size="10pt" style:font-size-asian="10pt" style:font-size-complex="10pt"/>
    </style:style>
    <style:style style:name="P867" style:family="paragraph" style:parent-style-name="Normal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867_1" style:family="text">
      <style:text-properties fo:font-size="10pt" style:font-size-asian="10pt" style:font-size-complex="10pt"/>
    </style:style>
    <style:style style:name="P868" style:family="paragraph" style:parent-style-name="Normal">
      <style:text-properties fo:font-size="10pt" style:font-size-asian="10pt" style:font-size-complex="10pt"/>
    </style:style>
    <style:style style:name="P869" style:family="paragraph" style:parent-style-name="Normal"/>
    <style:style style:name="T869_1" style:family="text">
      <style:text-properties fo:font-size="10pt" style:font-size-asian="10pt" style:font-size-complex="10pt"/>
    </style:style>
    <style:style style:name="T869_2" style:family="text">
      <style:text-properties fo:font-size="10pt" style:font-size-asian="10pt" style:font-size-complex="10pt"/>
    </style:style>
    <style:style style:name="T869_3" style:family="text">
      <style:text-properties fo:font-size="10pt" style:font-size-asian="10pt" style:font-size-complex="10pt"/>
    </style:style>
    <style:style style:name="T869_4" style:family="text">
      <style:text-properties fo:font-size="10pt" style:font-size-asian="10pt" style:font-size-complex="10pt"/>
    </style:style>
    <style:style style:name="P870" style:family="paragraph" style:parent-style-name="Normal">
      <style:text-properties fo:font-size="10pt" style:font-size-asian="10pt" style:font-size-complex="10pt"/>
    </style:style>
    <style:style style:name="P871" style:family="paragraph" style:parent-style-name="Normal"/>
    <style:style style:name="T871_1" style:family="text">
      <style:text-properties fo:font-size="10pt" style:font-size-asian="10pt" style:font-size-complex="10pt"/>
    </style:style>
    <style:style style:name="T871_2" style:family="text">
      <style:text-properties fo:font-size="10pt" style:font-size-asian="10pt" style:font-size-complex="10pt"/>
    </style:style>
    <style:style style:name="T871_3" style:family="text">
      <style:text-properties fo:font-size="10pt" style:font-size-asian="10pt" style:font-size-complex="10pt"/>
    </style:style>
    <style:style style:name="T871_4" style:family="text">
      <style:text-properties fo:font-size="10pt" style:font-size-asian="10pt" style:font-size-complex="10pt"/>
    </style:style>
    <style:style style:name="T871_5" style:family="text">
      <style:text-properties fo:font-size="10pt" style:font-size-asian="10pt" style:font-size-complex="10pt"/>
    </style:style>
    <style:style style:name="T871_6" style:family="text">
      <style:text-properties fo:font-size="10pt" style:font-size-asian="10pt" style:font-size-complex="10pt"/>
    </style:style>
    <style:style style:name="T871_7" style:family="text">
      <style:text-properties fo:font-size="10pt" style:font-size-asian="10pt" style:font-size-complex="10pt"/>
    </style:style>
    <style:style style:name="T871_8" style:family="text">
      <style:text-properties fo:font-size="10pt" style:font-size-asian="10pt" style:font-size-complex="10pt"/>
    </style:style>
    <style:style style:name="P872" style:family="paragraph" style:parent-style-name="Normal">
      <style:text-properties fo:font-size="10pt" style:font-size-asian="10pt" style:font-size-complex="10pt"/>
    </style:style>
    <style:style style:name="P873" style:family="paragraph" style:parent-style-name="Normal">
      <style:text-properties fo:font-size="10pt" style:font-size-asian="10pt" style:font-size-complex="10pt"/>
    </style:style>
    <style:style style:name="P874" style:family="paragraph" style:parent-style-name="Normal">
      <style:text-properties fo:font-size="10pt" style:font-size-asian="10pt" style:font-size-complex="10pt"/>
    </style:style>
    <style:style style:name="P875" style:family="paragraph" style:parent-style-name="Normal">
      <style:text-properties fo:font-size="10pt" style:font-size-asian="10pt" style:font-size-complex="10pt"/>
    </style:style>
    <style:style style:name="P876" style:family="paragraph" style:parent-style-name="Normal">
      <style:text-properties fo:font-size="10pt" style:font-size-asian="10pt" style:font-size-complex="10pt"/>
    </style:style>
    <style:style style:name="P877" style:family="paragraph" style:parent-style-name="Normal">
      <style:text-properties fo:font-size="10pt" style:font-size-asian="10pt" style:font-size-complex="10pt"/>
    </style:style>
    <style:style style:name="P878" style:family="paragraph" style:parent-style-name="Normal">
      <style:text-properties fo:font-size="10pt" style:font-size-asian="10pt" style:font-size-complex="10pt"/>
    </style:style>
    <style:style style:name="P879" style:family="paragraph" style:parent-style-name="Normal">
      <style:text-properties fo:font-size="10pt" style:font-size-asian="10pt" style:font-size-complex="10pt"/>
    </style:style>
    <style:style style:name="P880" style:family="paragraph" style:parent-style-name="Normal">
      <style:text-properties fo:font-size="10pt" style:font-size-asian="10pt" style:font-size-complex="10pt"/>
    </style:style>
    <style:style style:name="P881" style:family="paragraph" style:parent-style-name="Normal">
      <style:text-properties fo:font-size="10pt" style:font-size-asian="10pt" style:font-size-complex="10pt"/>
    </style:style>
    <style:style style:name="P882" style:family="paragraph" style:parent-style-name="Normal">
      <style:text-properties fo:font-size="10pt" style:font-size-asian="10pt" style:font-size-complex="10pt"/>
    </style:style>
    <style:style style:name="P883" style:family="paragraph" style:parent-style-name="Normal">
      <style:text-properties fo:font-size="10pt" style:font-size-asian="10pt" style:font-size-complex="10pt"/>
    </style:style>
    <style:style style:name="P884" style:family="paragraph" style:parent-style-name="Normal">
      <style:text-properties fo:font-size="10pt" style:font-size-asian="10pt" style:font-size-complex="10pt"/>
    </style:style>
    <style:style style:name="P885" style:family="paragraph" style:parent-style-name="Normal">
      <style:text-properties fo:font-size="10pt" style:font-size-asian="10pt" style:font-size-complex="10pt"/>
    </style:style>
    <style:style style:name="P886" style:family="paragraph" style:parent-style-name="Normal">
      <style:text-properties fo:font-size="10pt" style:font-size-asian="10pt" style:font-size-complex="10pt"/>
    </style:style>
    <style:style style:name="P887" style:family="paragraph" style:parent-style-name="Normal">
      <style:text-properties fo:font-size="10pt" style:font-size-asian="10pt" style:font-size-complex="10pt"/>
    </style:style>
    <style:style style:name="P888" style:family="paragraph" style:parent-style-name="Normal">
      <style:text-properties fo:font-size="10pt" style:font-size-asian="10pt" style:font-size-complex="10pt"/>
    </style:style>
    <style:style style:name="P889" style:family="paragraph" style:parent-style-name="Normal">
      <style:text-properties fo:font-size="10pt" style:font-size-asian="10pt" style:font-size-complex="10pt"/>
    </style:style>
    <style:style style:name="P890" style:family="paragraph" style:parent-style-name="Normal">
      <style:text-properties fo:font-size="10pt" style:font-size-asian="10pt" style:font-size-complex="10pt"/>
    </style:style>
    <style:style style:name="P891" style:family="paragraph" style:parent-style-name="Normal">
      <style:text-properties fo:font-size="10pt" style:font-size-asian="10pt" style:font-size-complex="10pt"/>
    </style:style>
    <style:style style:name="P892" style:family="paragraph" style:parent-style-name="Normal">
      <style:text-properties fo:font-size="10pt" style:font-size-asian="10pt" style:font-size-complex="10pt"/>
    </style:style>
    <style:style style:name="P893" style:family="paragraph" style:parent-style-name="Normal">
      <style:text-properties fo:font-size="10pt" style:font-size-asian="10pt" style:font-size-complex="10pt"/>
    </style:style>
    <style:style style:name="P894" style:family="paragraph" style:parent-style-name="Normal">
      <style:text-properties fo:font-size="10pt" style:font-size-asian="10pt" style:font-size-complex="10pt"/>
    </style:style>
    <style:style style:name="P895" style:family="paragraph" style:parent-style-name="Normal">
      <style:text-properties fo:font-size="10pt" style:font-size-asian="10pt" style:font-size-complex="10pt"/>
    </style:style>
    <style:style style:name="P896" style:family="paragraph" style:parent-style-name="Normal">
      <style:text-properties fo:font-size="10pt" style:font-size-asian="10pt" style:font-size-complex="10pt"/>
    </style:style>
    <style:style style:name="P897" style:family="paragraph" style:parent-style-name="Normal">
      <style:text-properties fo:font-size="10pt" style:font-size-asian="10pt" style:font-size-complex="10pt"/>
    </style:style>
    <style:style style:name="P898" style:family="paragraph" style:parent-style-name="Normal">
      <style:text-properties fo:font-size="10pt" style:font-size-asian="10pt" style:font-size-complex="10pt"/>
    </style:style>
    <style:style style:name="P899" style:family="paragraph" style:parent-style-name="Normal">
      <style:text-properties fo:font-size="10pt" style:font-size-asian="10pt" style:font-size-complex="10pt"/>
    </style:style>
    <style:style style:name="P900" style:family="paragraph" style:parent-style-name="Normal">
      <style:text-properties fo:font-size="10pt" style:font-size-asian="10pt" style:font-size-complex="10pt"/>
    </style:style>
    <style:style style:name="P901" style:family="paragraph" style:parent-style-name="Normal">
      <style:text-properties fo:font-size="10pt" style:font-size-asian="10pt" style:font-size-complex="10pt"/>
    </style:style>
    <style:style style:name="P902" style:family="paragraph" style:parent-style-name="Normal">
      <style:text-properties fo:font-size="10pt" style:font-size-asian="10pt" style:font-size-complex="10pt"/>
    </style:style>
    <style:style style:name="P903" style:family="paragraph" style:parent-style-name="Normal">
      <style:text-properties fo:font-size="10pt" style:font-size-asian="10pt" style:font-size-complex="10pt"/>
    </style:style>
    <style:style style:name="P904" style:family="paragraph" style:parent-style-name="Normal">
      <style:text-properties fo:font-size="10pt" style:font-size-asian="10pt" style:font-size-complex="10pt"/>
    </style:style>
    <style:style style:name="P905" style:family="paragraph" style:parent-style-name="Normal">
      <style:paragraph-properties fo:background-color="#dbe5f1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905_1" style:family="text">
      <style:text-properties fo:font-size="14pt" style:font-size-asian="14pt" style:font-name-complex="Arial" style:font-size-complex="11pt" fo:font-weight="bold" style:font-weight-asian="bold" style:font-weight-complex="bold"/>
    </style:style>
    <style:style style:name="T905_2" style:family="text">
      <style:text-properties fo:font-size="14pt" style:font-size-asian="14pt" style:font-name-complex="Arial" style:font-size-complex="11pt" fo:font-weight="bold" style:font-weight-asian="bold" style:font-weight-complex="bold"/>
    </style:style>
    <style:style style:name="T905_3" style:family="text">
      <style:text-properties fo:font-size="14pt" style:font-size-asian="14pt" style:font-name-complex="Arial" style:font-size-complex="11pt" fo:font-weight="bold" style:font-weight-asian="bold" style:font-weight-complex="bold"/>
    </style:style>
    <style:style style:name="P906" style:family="paragraph" style:parent-style-name="paragraph">
      <style:paragraph-properties fo:text-align="justify" fo:margin-top="0cm"/>
    </style:style>
    <style:style style:name="T906_1" style:family="text" style:parent-style-name="eop">
      <style:text-properties style:font-name="Arial" fo:font-size="10pt" style:font-size-asian="10pt" style:font-name-complex="Arial" style:font-size-complex="10pt"/>
    </style:style>
    <style:style style:name="P907" style:family="paragraph" style:parent-style-name="paragraph">
      <style:paragraph-properties fo:margin-top="0cm"/>
    </style:style>
    <style:style style:name="T907_1" style:family="text" style:parent-style-name="normaltextrun">
      <style:text-properties style:font-name="Arial" fo:font-size="11pt" style:font-size-asian="11pt" style:font-name-complex="Arial" style:font-size-complex="11pt" fo:language="en" fo:font-weight="bold" style:font-weight-asian="bold" style:font-weight-complex="bold"/>
    </style:style>
    <style:style style:name="T907_2" style:family="text" style:parent-style-name="normaltextrun">
      <style:text-properties style:font-name="Arial" fo:font-size="11pt" style:font-size-asian="11pt" style:font-name-complex="Arial" style:font-size-complex="11pt" fo:language="en" fo:font-weight="bold" style:font-weight-asian="bold" style:font-weight-complex="bold"/>
    </style:style>
    <style:style style:name="P908" style:family="paragraph" style:parent-style-name="Normal">
      <style:paragraph-properties fo:text-align="justify" fo:margin-top="0.212cm" fo:margin-left="0.041cm" fo:margin-right="0.09cm"/>
    </style:style>
    <style:style style:name="T908_1" style:family="text">
      <style:text-properties fo:font-size="10pt" style:font-size-asian="10pt" style:font-size-complex="10pt" style:font-weight-complex="bold"/>
    </style:style>
    <style:style style:name="T908_2" style:family="text">
      <style:text-properties fo:font-size="10pt" style:font-size-asian="10pt" style:font-size-complex="10pt" style:font-weight-complex="bold"/>
    </style:style>
    <style:style style:name="T908_3" style:family="text">
      <style:text-properties fo:font-size="10pt" style:font-size-asian="10pt" style:font-size-complex="10pt" style:font-weight-complex="bold"/>
    </style:style>
    <style:style style:name="T908_4" style:family="text">
      <style:text-properties fo:font-size="10pt" style:font-size-asian="10pt" style:font-size-complex="10pt" style:font-weight-complex="bold"/>
    </style:style>
    <style:style style:name="T908_5" style:family="text">
      <style:text-properties fo:font-size="10pt" style:font-size-asian="10pt" style:font-size-complex="10pt" style:font-weight-complex="bold"/>
    </style:style>
    <style:style style:name="P909" style:family="paragraph" style:parent-style-name="List_20_Paragraph">
      <style:paragraph-properties fo:text-align="justify" fo:margin-top="0.212cm" fo:margin-right="0.09cm"/>
    </style:style>
    <style:style style:name="T909_1" style:family="text">
      <style:text-properties fo:font-size="10pt" style:font-size-asian="10pt" style:font-size-complex="10pt" fo:font-weight="bold" style:font-weight-asian="bold"/>
    </style:style>
    <style:style style:name="T909_2" style:family="text">
      <style:text-properties fo:font-size="10pt" style:font-size-asian="10pt" style:font-size-complex="10pt" style:font-weight-complex="bold"/>
    </style:style>
    <style:style style:name="P910" style:family="paragraph" style:parent-style-name="List_20_Paragraph">
      <style:paragraph-properties fo:text-align="justify" fo:margin-top="0.212cm" fo:margin-right="0.09cm"/>
    </style:style>
    <style:style style:name="T910_1" style:family="text">
      <style:text-properties fo:font-size="10pt" style:font-size-asian="10pt" style:font-size-complex="10pt" fo:font-weight="bold" style:font-weight-asian="bold"/>
    </style:style>
    <style:style style:name="T910_2" style:family="text">
      <style:text-properties fo:font-size="10pt" style:font-size-asian="10pt" style:font-size-complex="10pt" style:font-weight-complex="bold"/>
    </style:style>
    <style:style style:name="P911" style:family="paragraph" style:parent-style-name="List_20_Paragraph">
      <style:paragraph-properties fo:text-align="justify" fo:margin-top="0.212cm" fo:margin-right="0.09cm"/>
    </style:style>
    <style:style style:name="T911_1" style:family="text">
      <style:text-properties fo:font-size="10pt" style:font-size-asian="10pt" style:font-size-complex="10pt" fo:font-weight="bold" style:font-weight-asian="bold"/>
    </style:style>
    <style:style style:name="T911_2" style:family="text">
      <style:text-properties fo:font-size="10pt" style:font-size-asian="10pt" style:font-size-complex="10pt" style:font-weight-complex="bold"/>
    </style:style>
    <style:style style:name="P912" style:family="paragraph" style:parent-style-name="Normal">
      <style:paragraph-properties fo:text-align="justify" fo:margin-top="0.212cm" fo:margin-left="0.041cm" fo:margin-right="0.09cm"/>
    </style:style>
    <style:style style:name="T912_1" style:family="text">
      <style:text-properties fo:font-size="10pt" style:font-size-asian="10pt" style:font-size-complex="10pt" style:font-weight-complex="bold"/>
    </style:style>
    <style:style style:name="T912_2" style:family="text">
      <style:text-properties fo:font-size="10pt" style:font-size-asian="10pt" style:font-size-complex="10pt" style:font-weight-complex="bold"/>
    </style:style>
    <style:style style:name="T912_3" style:family="text">
      <style:text-properties fo:font-size="10pt" style:font-size-asian="10pt" style:font-size-complex="10pt" style:font-weight-complex="bold"/>
    </style:style>
    <style:style style:name="T912_4" style:family="text">
      <style:text-properties fo:font-size="10pt" style:font-size-asian="10pt" style:font-size-complex="10pt" style:font-weight-complex="bold"/>
    </style:style>
    <style:style style:name="T912_5" style:family="text"/>
    <style:style style:name="T912_6" style:family="text" style:parent-style-name="Internet_20_link">
      <style:text-properties fo:font-size="10pt" style:font-size-asian="10pt" style:font-size-complex="10pt"/>
    </style:style>
    <style:style style:name="T912_7" style:family="text">
      <style:text-properties fo:font-size="10pt" style:font-size-asian="10pt" style:font-size-complex="10pt" style:font-weight-complex="bold"/>
    </style:style>
    <style:style style:name="T912_8" style:family="text">
      <style:text-properties fo:font-size="10pt" style:font-size-asian="10pt" style:font-size-complex="10pt" style:font-weight-complex="bold"/>
    </style:style>
    <style:style style:name="T912_9" style:family="text">
      <style:text-properties fo:font-size="10pt" style:font-size-asian="10pt" style:font-size-complex="10pt" style:font-weight-complex="bold"/>
    </style:style>
    <style:style style:name="P913" style:family="paragraph" style:parent-style-name="Normal">
      <style:paragraph-properties fo:text-align="justify" fo:margin-top="0.212cm" fo:margin-left="0.041cm" fo:margin-right="0.09cm"/>
    </style:style>
    <style:style style:name="T913_1" style:family="text">
      <style:text-properties fo:font-size="10pt" style:font-size-asian="10pt" style:font-size-complex="10pt" style:font-weight-complex="bold"/>
    </style:style>
    <style:style style:name="P914" style:family="paragraph" style:parent-style-name="Normal">
      <style:paragraph-properties fo:text-align="justify" fo:margin-top="0.212cm" fo:margin-left="0.041cm" fo:margin-right="0.09cm"/>
    </style:style>
    <style:style style:name="T914_1" style:family="text">
      <style:text-properties fo:font-size="10pt" style:font-size-asian="10pt" style:font-size-complex="10pt" style:font-weight-complex="bold"/>
    </style:style>
    <style:style style:name="T914_2" style:family="text">
      <style:text-properties fo:font-size="10pt" style:font-size-asian="10pt" style:font-size-complex="10pt" style:font-weight-complex="bold"/>
    </style:style>
    <style:style style:name="T914_3" style:family="text">
      <style:text-properties fo:font-size="10pt" style:font-size-asian="10pt" style:font-size-complex="10pt" style:font-weight-complex="bold"/>
    </style:style>
    <style:style style:name="T914_4" style:family="text">
      <style:text-properties fo:font-size="10pt" style:font-size-asian="10pt" style:font-size-complex="10pt" style:font-weight-complex="bold"/>
    </style:style>
    <style:style style:name="T914_5" style:family="text">
      <style:text-properties fo:font-size="10pt" style:font-size-asian="10pt" style:font-size-complex="10pt" style:font-weight-complex="bold"/>
    </style:style>
    <style:style style:name="T914_6" style:family="text">
      <style:text-properties fo:font-size="10pt" style:font-size-asian="10pt" style:font-size-complex="10pt" style:font-weight-complex="bold"/>
    </style:style>
    <style:style style:name="T914_7" style:family="text">
      <style:text-properties fo:font-size="10pt" style:font-size-asian="10pt" style:font-size-complex="10pt" style:font-weight-complex="bold"/>
    </style:style>
    <style:style style:name="P915" style:family="paragraph" style:parent-style-name="Normal">
      <style:paragraph-properties fo:text-align="justify" fo:margin-top="0.212cm" fo:margin-right="0.09cm"/>
      <style:text-properties fo:font-size="10pt" style:font-size-asian="10pt" style:font-size-complex="10pt" fo:language="en" fo:country="ZA" style:font-weight-complex="bold"/>
    </style:style>
    <style:style style:name="T915_1" style:family="text">
      <style:text-properties fo:font-size="10pt" style:font-size-asian="10pt" style:font-size-complex="10pt" fo:language="en" fo:country="ZA" style:font-weight-complex="bold"/>
    </style:style>
    <style:style style:name="P916" style:family="paragraph" style:parent-style-name="Normal">
      <style:paragraph-properties fo:text-align="justify" fo:margin-top="0.212cm" fo:margin-right="0.09cm"/>
      <style:text-properties fo:font-size="10pt" style:font-size-asian="10pt" style:font-size-complex="10pt" fo:language="en" fo:country="ZA" style:font-weight-complex="bold"/>
    </style:style>
    <style:style style:name="T916_1" style:family="text">
      <style:text-properties fo:font-size="10pt" style:font-size-asian="10pt" style:font-size-complex="10pt" fo:language="en" fo:country="ZA" style:font-weight-complex="bold"/>
    </style:style>
    <style:style style:name="P917" style:family="paragraph" style:parent-style-name="Normal">
      <style:paragraph-properties fo:text-align="justify" fo:margin-top="0.212cm" fo:margin-right="0.09cm"/>
      <style:text-properties fo:font-size="10pt" style:font-size-asian="10pt" style:font-size-complex="10pt" fo:language="en" fo:country="ZA" style:font-weight-complex="bold"/>
    </style:style>
    <style:style style:name="T917_1" style:family="text">
      <style:text-properties fo:font-size="10pt" style:font-size-asian="10pt" style:font-size-complex="10pt" fo:language="en" fo:country="ZA" style:font-weight-complex="bold"/>
    </style:style>
    <style:style style:name="P918" style:family="paragraph" style:parent-style-name="Normal">
      <style:paragraph-properties fo:text-align="justify" fo:margin-top="0.212cm" fo:margin-bottom="0.212cm" fo:margin-left="0.041cm" fo:margin-right="0.09cm"/>
    </style:style>
    <style:style style:name="T918_1" style:family="text">
      <style:text-properties fo:font-size="10pt" style:font-size-asian="10pt" style:font-size-complex="10pt" style:font-weight-complex="bold"/>
    </style:style>
    <style:style style:name="T918_2" style:family="text">
      <style:text-properties fo:font-size="10pt" style:font-size-asian="10pt" style:font-size-complex="10pt" style:font-weight-complex="bold"/>
    </style:style>
    <style:style style:name="T918_3" style:family="text">
      <style:text-properties fo:font-size="10pt" style:font-size-asian="10pt" style:font-size-complex="10pt" style:font-weight-complex="bold"/>
    </style:style>
    <style:style style:name="T918_4" style:family="text">
      <style:text-properties fo:font-size="10pt" style:font-size-asian="10pt" style:font-size-complex="10pt" style:font-weight-complex="bold"/>
    </style:style>
    <style:style style:name="T918_5" style:family="text">
      <style:text-properties fo:font-size="10pt" style:font-size-asian="10pt" style:font-size-complex="10pt" style:font-weight-complex="bold"/>
    </style:style>
    <style:style style:name="T918_6" style:family="text">
      <style:text-properties fo:font-size="10pt" style:font-size-asian="10pt" style:font-size-complex="10pt" style:font-weight-complex="bold"/>
    </style:style>
    <style:style style:name="T918_7" style:family="text">
      <style:text-properties fo:font-size="10pt" style:font-size-asian="10pt" style:font-size-complex="10pt" style:font-weight-complex="bold"/>
    </style:style>
    <style:style style:name="Table13" style:family="table">
      <style:table-properties table:align="left" style:width="17.981cm" fo:margin-left="0cm"/>
    </style:style>
    <style:style style:name="Column61" style:family="table-column">
      <style:table-column-properties style:column-width="2.63cm"/>
    </style:style>
    <style:style style:name="Column62" style:family="table-column">
      <style:table-column-properties style:column-width="7.789cm"/>
    </style:style>
    <style:style style:name="Column63" style:family="table-column">
      <style:table-column-properties style:column-width="7.562cm"/>
    </style:style>
    <style:style style:name="Row151" style:family="table-row"/>
    <style:style style:name="Cell445" style:family="table-cell">
      <style:table-cell-properties fo:background-color="#b8cce4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9" style:family="paragraph" style:parent-style-name="Normal">
      <style:paragraph-properties fo:text-align="center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446" style:family="table-cell">
      <style:table-cell-properties fo:background-color="#b8cce4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0" style:family="paragraph" style:parent-style-name="Normal">
      <style:paragraph-properties fo:text-align="center"/>
    </style:style>
    <style:style style:name="T920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447" style:family="table-cell">
      <style:table-cell-properties fo:background-color="#b8cce4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1" style:family="paragraph" style:parent-style-name="Normal">
      <style:paragraph-properties fo:text-align="center"/>
    </style:style>
    <style:style style:name="T921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Row152" style:family="table-row"/>
    <style:style style:name="Cell448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2" style:family="paragraph" style:parent-style-name="Normal"/>
    <style:style style:name="T922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Cell4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3" style:family="paragraph" style:parent-style-name="List_20_Paragraph">
      <style:paragraph-properties fo:text-indent="-0.635cm" fo:margin-left="0.831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923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P924" style:family="paragraph" style:parent-style-name="List_20_Paragraph">
      <style:paragraph-properties fo:text-indent="-0.635cm" fo:margin-left="0.831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924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P925" style:family="paragraph" style:parent-style-name="List_20_Paragraph">
      <style:paragraph-properties fo:text-indent="-0.635cm" fo:margin-left="0.831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925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P926" style:family="paragraph" style:parent-style-name="List_20_Paragraph">
      <style:paragraph-properties fo:text-indent="-0.635cm" fo:margin-left="0.831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926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P927" style:family="paragraph" style:parent-style-name="List_20_Paragraph">
      <style:paragraph-properties fo:text-indent="-0.635cm" fo:margin-left="0.831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927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P928" style:family="paragraph" style:parent-style-name="Normal">
      <style:paragraph-properties fo:margin-left="0.831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Cell4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9" style:family="paragraph" style:parent-style-name="List_20_Paragraph">
      <style:paragraph-properties fo:text-indent="-0.635cm" fo:margin-left="0.831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929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P930" style:family="paragraph" style:parent-style-name="List_20_Paragraph">
      <style:paragraph-properties fo:text-indent="-0.635cm" fo:margin-left="0.831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930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P931" style:family="paragraph" style:parent-style-name="List_20_Paragraph">
      <style:paragraph-properties fo:text-indent="-0.635cm" fo:margin-left="0.831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931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P932" style:family="paragraph" style:parent-style-name="List_20_Paragraph">
      <style:paragraph-properties fo:margin-left="0.831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Row153" style:family="table-row"/>
    <style:style style:name="Cell451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3" style:family="paragraph" style:parent-style-name="Normal"/>
    <style:style style:name="T933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Cell4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4" style:family="paragraph" style:parent-style-name="List_20_Paragraph">
      <style:paragraph-properties fo:text-indent="-0.635cm" fo:margin-left="0.831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934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P935" style:family="paragraph" style:parent-style-name="List_20_Paragraph">
      <style:paragraph-properties fo:text-indent="-0.635cm" fo:margin-left="0.831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935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P936" style:family="paragraph" style:parent-style-name="List_20_Paragraph">
      <style:paragraph-properties fo:text-indent="-0.635cm" fo:margin-left="0.831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936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P937" style:family="paragraph" style:parent-style-name="List_20_Paragraph">
      <style:paragraph-properties fo:text-indent="-0.635cm" fo:margin-left="1.58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937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P938" style:family="paragraph" style:parent-style-name="List_20_Paragraph">
      <style:paragraph-properties fo:text-indent="-0.635cm" fo:margin-left="1.58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938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P939" style:family="paragraph" style:parent-style-name="List_20_Paragraph">
      <style:paragraph-properties fo:text-indent="-0.635cm" fo:margin-left="1.58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939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P940" style:family="paragraph" style:parent-style-name="Normal">
      <style:paragraph-properties fo:margin-left="0.831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Cell4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1" style:family="paragraph" style:parent-style-name="List_20_Paragraph">
      <style:paragraph-properties fo:text-indent="-0.635cm" fo:margin-left="0.831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941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P942" style:family="paragraph" style:parent-style-name="List_20_Paragraph">
      <style:paragraph-properties fo:text-indent="-0.635cm" fo:margin-left="0.831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942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P943" style:family="paragraph" style:parent-style-name="List_20_Paragraph">
      <style:paragraph-properties fo:text-indent="-0.635cm" fo:margin-left="0.831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943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P944" style:family="paragraph" style:parent-style-name="List_20_Paragraph">
      <style:paragraph-properties fo:margin-left="0.831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Row154" style:family="table-row"/>
    <style:style style:name="Cell454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5" style:family="paragraph" style:parent-style-name="Normal"/>
    <style:style style:name="T945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945_2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Cell4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6" style:family="paragraph" style:parent-style-name="List_20_Paragraph">
      <style:paragraph-properties fo:text-indent="-0.635cm" fo:margin-left="0.831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946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946_2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P947" style:family="paragraph" style:parent-style-name="List_20_Paragraph">
      <style:paragraph-properties fo:text-indent="-0.635cm" fo:margin-left="0.831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947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P948" style:family="paragraph" style:parent-style-name="List_20_Paragraph">
      <style:paragraph-properties fo:text-indent="-0.635cm" fo:margin-left="0.831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948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P949" style:family="paragraph" style:parent-style-name="List_20_Paragraph">
      <style:paragraph-properties fo:text-indent="-0.635cm" fo:margin-left="0.831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949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P950" style:family="paragraph" style:parent-style-name="List_20_Paragraph">
      <style:paragraph-properties fo:text-indent="-0.635cm" fo:margin-left="0.831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950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Cell4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1" style:family="paragraph" style:parent-style-name="List_20_Paragraph">
      <style:paragraph-properties fo:text-indent="-0.635cm" fo:margin-left="0.831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951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P952" style:family="paragraph" style:parent-style-name="List_20_Paragraph">
      <style:paragraph-properties fo:text-indent="-0.635cm" fo:margin-left="0.831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952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P953" style:family="paragraph" style:parent-style-name="List_20_Paragraph">
      <style:paragraph-properties fo:text-indent="-0.635cm" fo:margin-left="0.831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953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P954" style:family="paragraph" style:parent-style-name="List_20_Paragraph">
      <style:paragraph-properties fo:margin-left="0.831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Row155" style:family="table-row"/>
    <style:style style:name="Cell457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5" style:family="paragraph" style:parent-style-name="Normal"/>
    <style:style style:name="T955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Cell4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6" style:family="paragraph" style:parent-style-name="List_20_Paragraph">
      <style:paragraph-properties fo:text-indent="-0.635cm" fo:margin-left="0.831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956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P957" style:family="paragraph" style:parent-style-name="List_20_Paragraph">
      <style:paragraph-properties fo:text-indent="-0.635cm" fo:margin-left="0.831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957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957_2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Cell4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8" style:family="paragraph" style:parent-style-name="List_20_Paragraph">
      <style:paragraph-properties fo:text-indent="-0.635cm" fo:margin-left="0.831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958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P959" style:family="paragraph" style:parent-style-name="Normal">
      <style:paragraph-properties fo:text-align="justify" fo:margin-top="0.212cm" fo:margin-left="0.041cm" fo:margin-right="0.09cm"/>
      <style:text-properties fo:font-size="10pt" style:font-size-asian="10pt" style:font-size-complex="10pt" style:font-weight-complex="bold"/>
    </style:style>
    <style:style style:name="P960" style:family="paragraph" style:parent-style-name="Normal">
      <style:paragraph-properties fo:text-align="justify" fo:margin-top="0.212cm" fo:margin-bottom="0.212cm" fo:margin-left="0.041cm" fo:margin-right="0.09cm"/>
    </style:style>
    <style:style style:name="T960_1" style:family="text">
      <style:text-properties fo:font-size="10pt" style:font-size-asian="10pt" style:font-size-complex="10pt" style:font-weight-complex="bold"/>
    </style:style>
    <style:style style:name="Table14" style:family="table">
      <style:table-properties table:align="center" style:width="17.939cm" style:rel-width="99.86%" fo:margin-left="0.03cm"/>
    </style:style>
    <style:style style:name="Column64" style:family="table-column">
      <style:table-column-properties style:column-width="5.283cm" style:use-optimal-column-width="false"/>
    </style:style>
    <style:style style:name="Column65" style:family="table-column">
      <style:table-column-properties style:column-width="3.117cm" style:use-optimal-column-width="false"/>
    </style:style>
    <style:style style:name="Column66" style:family="table-column">
      <style:table-column-properties style:column-width="3.186cm" style:use-optimal-column-width="false"/>
    </style:style>
    <style:style style:name="Column67" style:family="table-column">
      <style:table-column-properties style:column-width="3.175cm" style:use-optimal-column-width="false"/>
    </style:style>
    <style:style style:name="Column68" style:family="table-column">
      <style:table-column-properties style:column-width="3.179cm" style:use-optimal-column-width="false"/>
    </style:style>
    <style:style style:name="Row156" style:family="table-row">
      <style:table-row-properties style:min-row-height="0.626cm" style:use-optimal-row-height="false"/>
    </style:style>
    <style:style style:name="Cell460" style:family="table-cell">
      <style:table-cell-properties fo:background-color="#002060" style:vertical-align="middle" fo:border-top="#a6a6a6 0.035cm solid" fo:border-bottom="#95b3d7 0.053cm solid" fo:padding-left="0.19cm" fo:border-left="#a6a6a6 0.035cm solid" fo:padding-right="0.19cm" fo:border-right="#a6a6a6 0.035cm solid" fo:wrap-option="wrap"/>
    </style:style>
    <style:style style:name="P961" style:family="paragraph" style:parent-style-name="Normal">
      <style:paragraph-properties fo:text-align="center" fo:margin-left="-0.101cm" fo:margin-right="-0.101cm"/>
    </style:style>
    <style:style style:name="T961_1" style:family="text">
      <style:text-properties fo:color="#ffffff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461" style:family="table-cell">
      <style:table-cell-properties fo:background-color="#002060" style:vertical-align="middle" fo:border-top="#a6a6a6 0.035cm solid" fo:border-bottom="#95b3d7 0.053cm solid" fo:padding-left="0.19cm" fo:border-left="#a6a6a6 0.035cm solid" fo:padding-right="0.19cm" fo:border-right="#a6a6a6 0.035cm solid" fo:wrap-option="wrap"/>
    </style:style>
    <style:style style:name="P962" style:family="paragraph" style:parent-style-name="Normal">
      <style:paragraph-properties fo:text-align="center" fo:margin-left="-0.101cm" fo:margin-right="-0.101cm"/>
    </style:style>
    <style:style style:name="T962_1" style:family="text">
      <style:text-properties fo:color="#ffffff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462" style:family="table-cell">
      <style:table-cell-properties fo:background-color="#002060" style:vertical-align="middle" fo:border-top="#a6a6a6 0.035cm solid" fo:border-bottom="#95b3d7 0.053cm solid" fo:padding-left="0.19cm" fo:border-left="#a6a6a6 0.035cm solid" fo:padding-right="0.19cm" fo:border-right="#a6a6a6 0.035cm solid" fo:wrap-option="wrap"/>
    </style:style>
    <style:style style:name="P963" style:family="paragraph" style:parent-style-name="Normal">
      <style:paragraph-properties fo:text-align="center" fo:margin-left="-0.101cm" fo:margin-right="-0.101cm"/>
    </style:style>
    <style:style style:name="T963_1" style:family="text">
      <style:text-properties fo:color="#ffffff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463" style:family="table-cell">
      <style:table-cell-properties fo:background-color="#002060" style:vertical-align="middle" fo:border-top="#a6a6a6 0.035cm solid" fo:border-bottom="#95b3d7 0.053cm solid" fo:padding-left="0.19cm" fo:border-left="#a6a6a6 0.035cm solid" fo:padding-right="0.19cm" fo:border-right="#a6a6a6 0.035cm solid" fo:wrap-option="wrap"/>
    </style:style>
    <style:style style:name="P964" style:family="paragraph" style:parent-style-name="Normal">
      <style:paragraph-properties fo:text-align="center" fo:margin-left="-0.101cm" fo:margin-right="-0.101cm"/>
    </style:style>
    <style:style style:name="T964_1" style:family="text">
      <style:text-properties fo:color="#ffffff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464" style:family="table-cell">
      <style:table-cell-properties fo:background-color="#002060" style:vertical-align="middle" fo:border-top="#a6a6a6 0.035cm solid" fo:border-bottom="#95b3d7 0.053cm solid" fo:padding-left="0.19cm" fo:border-left="#a6a6a6 0.035cm solid" fo:padding-right="0.19cm" fo:border-right="#a6a6a6 0.035cm solid" fo:wrap-option="wrap"/>
    </style:style>
    <style:style style:name="P965" style:family="paragraph" style:parent-style-name="Normal">
      <style:paragraph-properties fo:text-align="center" fo:margin-left="-0.101cm" fo:margin-right="-0.101cm"/>
    </style:style>
    <style:style style:name="T965_1" style:family="text">
      <style:text-properties fo:color="#ffffff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Row157" style:family="table-row">
      <style:table-row-properties style:use-optimal-row-height="false"/>
    </style:style>
    <style:style style:name="Cell465" style:family="table-cell">
      <style:table-cell-properties fo:background-color="#f2f2f2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966" style:family="paragraph" style:parent-style-name="Normal">
      <style:paragraph-properties fo:margin-left="-0.101cm" fo:margin-right="-0.101cm"/>
    </style:style>
    <style:style style:name="T966_1" style:family="text"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466" style:family="table-cell">
      <style:table-cell-properties fo:background-color="#f2f2f2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967" style:family="paragraph" style:parent-style-name="Normal">
      <style:paragraph-properties fo:text-align="center" fo:margin-left="-0.101cm" fo:margin-right="-0.101cm"/>
      <style:text-properties fo:color="#365f91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Cell467" style:family="table-cell">
      <style:table-cell-properties fo:background-color="#f2f2f2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968" style:family="paragraph" style:parent-style-name="Normal">
      <style:paragraph-properties fo:text-align="center" fo:margin-left="-0.101cm" fo:margin-right="-0.101cm"/>
      <style:text-properties fo:background-color="#ffff00" fo:color="#365f91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Row158" style:family="table-row">
      <style:table-row-properties style:use-optimal-row-height="false"/>
    </style:style>
    <style:style style:name="Cell468" style:family="table-cell">
      <style:table-cell-properties fo:background-color="#ffffff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969" style:family="paragraph" style:parent-style-name="Normal">
      <style:paragraph-properties fo:text-indent="-0.436cm" fo:line-height="130%" fo:margin-left="0.362cm" fo:margin-right="-0.101cm"/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969_1" style:family="text"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469" style:family="table-cell">
      <style:table-cell-properties fo:background-color="#ffffff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970" style:family="paragraph" style:parent-style-name="Normal">
      <style:paragraph-properties fo:text-align="center" fo:margin-left="-0.101cm" fo:margin-right="-0.101cm"/>
    </style:style>
    <style:style style:name="T970_1" style:family="text">
      <style:text-properties fo:color="#00b05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Cell470" style:family="table-cell">
      <style:table-cell-properties fo:background-color="#ffffff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971" style:family="paragraph" style:parent-style-name="Normal">
      <style:paragraph-properties fo:text-align="center" fo:margin-left="-0.101cm" fo:margin-right="-0.101cm"/>
    </style:style>
    <style:style style:name="T971_1" style:family="text"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Cell471" style:family="table-cell">
      <style:table-cell-properties fo:background-color="#ffffff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972" style:family="paragraph" style:parent-style-name="Normal">
      <style:paragraph-properties fo:text-align="center" fo:margin-left="-0.101cm" fo:margin-right="-0.101cm"/>
    </style:style>
    <style:style style:name="T972_1" style:family="text"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Cell472" style:family="table-cell">
      <style:table-cell-properties fo:background-color="#ffffff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973" style:family="paragraph" style:parent-style-name="Normal">
      <style:paragraph-properties fo:text-align="center" fo:margin-left="-0.101cm" fo:margin-right="-0.101cm"/>
    </style:style>
    <style:style style:name="T973_1" style:family="text">
      <style:text-properties fo:color="#0070c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Row159" style:family="table-row">
      <style:table-row-properties style:use-optimal-row-height="false"/>
    </style:style>
    <style:style style:name="Cell473" style:family="table-cell">
      <style:table-cell-properties fo:background-color="#ffffff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974" style:family="paragraph" style:parent-style-name="Normal">
      <style:paragraph-properties fo:text-indent="-0.436cm" fo:line-height="130%" fo:margin-left="0.362cm" fo:margin-right="-0.101cm"/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974_1" style:family="text"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474" style:family="table-cell">
      <style:table-cell-properties fo:background-color="#ffffff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975" style:family="paragraph" style:parent-style-name="Normal">
      <style:paragraph-properties fo:text-align="center" fo:margin-left="-0.101cm" fo:margin-right="-0.101cm"/>
    </style:style>
    <style:style style:name="T975_1" style:family="text">
      <style:text-properties fo:color="#00b05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Cell475" style:family="table-cell">
      <style:table-cell-properties fo:background-color="#ffffff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976" style:family="paragraph" style:parent-style-name="Normal">
      <style:paragraph-properties fo:text-align="center" fo:margin-left="-0.101cm" fo:margin-right="-0.101cm"/>
    </style:style>
    <style:style style:name="T976_1" style:family="text"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Cell476" style:family="table-cell">
      <style:table-cell-properties fo:background-color="#ffffff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977" style:family="paragraph" style:parent-style-name="Normal">
      <style:paragraph-properties fo:text-align="center" fo:margin-left="-0.101cm" fo:margin-right="-0.101cm"/>
    </style:style>
    <style:style style:name="T977_1" style:family="text"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Cell477" style:family="table-cell">
      <style:table-cell-properties fo:background-color="#ffffff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978" style:family="paragraph" style:parent-style-name="Normal">
      <style:paragraph-properties fo:text-align="center" fo:margin-left="-0.101cm" fo:margin-right="-0.101cm"/>
    </style:style>
    <style:style style:name="T978_1" style:family="text">
      <style:text-properties fo:color="#0070c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Row160" style:family="table-row">
      <style:table-row-properties style:use-optimal-row-height="false"/>
    </style:style>
    <style:style style:name="Cell478" style:family="table-cell">
      <style:table-cell-properties fo:background-color="#ffffff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979" style:family="paragraph" style:parent-style-name="Normal">
      <style:paragraph-properties fo:text-indent="-0.436cm" fo:line-height="130%" fo:margin-left="0.362cm" fo:margin-right="-0.101cm"/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979_1" style:family="text"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479" style:family="table-cell">
      <style:table-cell-properties fo:background-color="#ffffff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980" style:family="paragraph" style:parent-style-name="Normal">
      <style:paragraph-properties fo:text-align="center" fo:margin-left="-0.101cm" fo:margin-right="-0.101cm"/>
    </style:style>
    <style:style style:name="T980_1" style:family="text">
      <style:text-properties fo:color="#00b05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Cell480" style:family="table-cell">
      <style:table-cell-properties fo:background-color="#ffffff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981" style:family="paragraph" style:parent-style-name="Normal">
      <style:paragraph-properties fo:text-align="center" fo:margin-left="-0.101cm" fo:margin-right="-0.101cm"/>
    </style:style>
    <style:style style:name="T981_1" style:family="text"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Cell481" style:family="table-cell">
      <style:table-cell-properties fo:background-color="#ffffff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982" style:family="paragraph" style:parent-style-name="Normal">
      <style:paragraph-properties fo:text-align="center" fo:margin-left="-0.101cm" fo:margin-right="-0.101cm"/>
    </style:style>
    <style:style style:name="T982_1" style:family="text"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Cell482" style:family="table-cell">
      <style:table-cell-properties fo:background-color="#ffffff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983" style:family="paragraph" style:parent-style-name="Normal">
      <style:paragraph-properties fo:text-align="center" fo:margin-left="-0.101cm" fo:margin-right="-0.101cm"/>
    </style:style>
    <style:style style:name="T983_1" style:family="text">
      <style:text-properties fo:color="#0070c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Row161" style:family="table-row">
      <style:table-row-properties style:use-optimal-row-height="false"/>
    </style:style>
    <style:style style:name="Cell483" style:family="table-cell">
      <style:table-cell-properties fo:background-color="#f2f2f2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984" style:family="paragraph" style:parent-style-name="Normal">
      <style:paragraph-properties fo:margin-left="-0.101cm" fo:margin-right="-0.101cm"/>
    </style:style>
    <style:style style:name="T984_1" style:family="text"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484" style:family="table-cell">
      <style:table-cell-properties fo:background-color="#f2f2f2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985" style:family="paragraph" style:parent-style-name="Normal">
      <style:paragraph-properties fo:text-align="center" fo:margin-left="-0.101cm" fo:margin-right="-0.101cm"/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Cell485" style:family="table-cell">
      <style:table-cell-properties fo:background-color="#f2f2f2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986" style:family="paragraph" style:parent-style-name="Normal">
      <style:paragraph-properties fo:text-align="center" fo:margin-left="-0.101cm" fo:margin-right="-0.101cm"/>
      <style:text-properties fo:background-color="#ffff00" fo:color="#0070c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Row162" style:family="table-row">
      <style:table-row-properties style:use-optimal-row-height="false"/>
    </style:style>
    <style:style style:name="Cell486" style:family="table-cell">
      <style:table-cell-properties fo:background-color="#ffffff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987" style:family="paragraph" style:parent-style-name="Normal">
      <style:paragraph-properties fo:text-indent="-0.436cm" fo:line-height="130%" fo:margin-left="0.362cm" fo:margin-right="-0.101cm"/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987_1" style:family="text"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487" style:family="table-cell">
      <style:table-cell-properties fo:background-color="#ffffff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988" style:family="paragraph" style:parent-style-name="Normal">
      <style:paragraph-properties fo:margin-left="-0.101cm" fo:margin-right="-0.101cm"/>
    </style:style>
    <style:style style:name="T988_1" style:family="text">
      <style:text-properties fo:color="#00b05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Cell488" style:family="table-cell">
      <style:table-cell-properties fo:background-color="#ffffff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989" style:family="paragraph" style:parent-style-name="Normal">
      <style:paragraph-properties fo:margin-left="-0.101cm" fo:margin-right="-0.101cm"/>
    </style:style>
    <style:style style:name="T989_1" style:family="text"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 fo:font-weight="bold" style:font-weight-asian="bold"/>
    </style:style>
    <style:style style:name="T989_2" style:family="text"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 fo:font-weight="bold" style:font-weight-asian="bold"/>
    </style:style>
    <style:style style:name="T989_3" style:family="text"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T989_4" style:family="text"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T989_5" style:family="text"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T989_6" style:family="text"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T989_7" style:family="text"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T989_8" style:family="text"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Cell489" style:family="table-cell">
      <style:table-cell-properties fo:background-color="#ffffff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990" style:family="paragraph" style:parent-style-name="Normal">
      <style:paragraph-properties fo:margin-left="-0.101cm" fo:margin-right="-0.101cm"/>
    </style:style>
    <style:style style:name="T990_1" style:family="text"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990_2" style:family="text"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T990_3" style:family="text"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T990_4" style:family="text"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T990_5" style:family="text">
      <style:text-properties style:text-position="super 58%"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T990_6" style:family="text"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Cell490" style:family="table-cell">
      <style:table-cell-properties fo:background-color="#ffffff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991" style:family="paragraph" style:parent-style-name="Normal">
      <style:paragraph-properties fo:margin-left="-0.101cm" fo:margin-right="-0.101cm"/>
    </style:style>
    <style:style style:name="T991_1" style:family="text">
      <style:text-properties fo:color="#0070c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T991_2" style:family="text">
      <style:text-properties fo:color="#0070c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T991_3" style:family="text">
      <style:text-properties fo:color="#0070c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T991_4" style:family="text">
      <style:text-properties style:text-position="super 58%" fo:color="#0070c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T991_5" style:family="text">
      <style:text-properties fo:color="#0070c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Row163" style:family="table-row">
      <style:table-row-properties style:use-optimal-row-height="false"/>
    </style:style>
    <style:style style:name="Cell491" style:family="table-cell">
      <style:table-cell-properties fo:background-color="#ffffff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992" style:family="paragraph" style:parent-style-name="Normal">
      <style:paragraph-properties fo:text-indent="-0.436cm" fo:line-height="130%" fo:margin-left="0.362cm" fo:margin-right="-0.101cm"/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992_1" style:family="text"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492" style:family="table-cell">
      <style:table-cell-properties fo:background-color="#ffffff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993" style:family="paragraph" style:parent-style-name="Normal">
      <style:paragraph-properties fo:margin-left="-0.101cm" fo:margin-right="-0.101cm"/>
    </style:style>
    <style:style style:name="T993_1" style:family="text">
      <style:text-properties fo:color="#00b05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Cell493" style:family="table-cell">
      <style:table-cell-properties fo:background-color="#ffffff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994" style:family="paragraph" style:parent-style-name="Normal">
      <style:paragraph-properties fo:margin-left="-0.101cm" fo:margin-right="-0.101cm"/>
    </style:style>
    <style:style style:name="T994_1" style:family="text"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Cell494" style:family="table-cell">
      <style:table-cell-properties fo:background-color="#ffffff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995" style:family="paragraph" style:parent-style-name="Normal">
      <style:paragraph-properties fo:margin-left="-0.101cm" fo:margin-right="-0.101cm"/>
    </style:style>
    <style:style style:name="T995_1" style:family="text"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Cell495" style:family="table-cell">
      <style:table-cell-properties fo:background-color="#ffffff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996" style:family="paragraph" style:parent-style-name="Normal">
      <style:paragraph-properties fo:margin-left="-0.101cm" fo:margin-right="-0.101cm"/>
    </style:style>
    <style:style style:name="T996_1" style:family="text">
      <style:text-properties fo:color="#0070c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Row164" style:family="table-row">
      <style:table-row-properties style:use-optimal-row-height="false"/>
    </style:style>
    <style:style style:name="Cell496" style:family="table-cell">
      <style:table-cell-properties fo:background-color="#ffffff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997" style:family="paragraph" style:parent-style-name="Normal">
      <style:paragraph-properties fo:text-indent="-0.436cm" fo:line-height="130%" fo:margin-left="0.362cm" fo:margin-right="-0.101cm"/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997_1" style:family="text"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497" style:family="table-cell">
      <style:table-cell-properties fo:background-color="#ffffff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998" style:family="paragraph" style:parent-style-name="Normal">
      <style:paragraph-properties fo:margin-left="-0.101cm" fo:margin-right="-0.101cm"/>
    </style:style>
    <style:style style:name="T998_1" style:family="text">
      <style:text-properties fo:color="#00b05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Cell498" style:family="table-cell">
      <style:table-cell-properties fo:background-color="#ffffff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999" style:family="paragraph" style:parent-style-name="Normal">
      <style:paragraph-properties fo:margin-left="-0.101cm" fo:margin-right="-0.101cm"/>
    </style:style>
    <style:style style:name="T999_1" style:family="text"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999_2" style:family="text"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P1000" style:family="paragraph" style:parent-style-name="Normal">
      <style:paragraph-properties fo:margin-left="-0.101cm" fo:margin-right="-0.101cm"/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Cell499" style:family="table-cell">
      <style:table-cell-properties fo:background-color="#ffffff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1001" style:family="paragraph" style:parent-style-name="Normal">
      <style:paragraph-properties fo:margin-left="-0.101cm" fo:margin-right="-0.101cm"/>
    </style:style>
    <style:style style:name="T1001_1" style:family="text"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1001_2" style:family="text"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P1002" style:family="paragraph" style:parent-style-name="Normal">
      <style:paragraph-properties fo:margin-left="-0.101cm" fo:margin-right="-0.101cm"/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500" style:family="table-cell">
      <style:table-cell-properties fo:background-color="#ffffff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1003" style:family="paragraph" style:parent-style-name="Normal">
      <style:paragraph-properties fo:margin-left="-0.101cm" fo:margin-right="-0.101cm"/>
    </style:style>
    <style:style style:name="T1003_1" style:family="text">
      <style:text-properties fo:color="#0070c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T1003_2" style:family="text">
      <style:text-properties fo:color="#0070c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Row165" style:family="table-row">
      <style:table-row-properties style:use-optimal-row-height="false"/>
    </style:style>
    <style:style style:name="Cell501" style:family="table-cell">
      <style:table-cell-properties fo:background-color="#f2f2f2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1004" style:family="paragraph" style:parent-style-name="Normal">
      <style:paragraph-properties fo:margin-left="-0.101cm" fo:margin-right="-0.101cm"/>
    </style:style>
    <style:style style:name="T1004_1" style:family="text"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502" style:family="table-cell">
      <style:table-cell-properties fo:background-color="#f2f2f2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1005" style:family="paragraph" style:parent-style-name="Normal">
      <style:paragraph-properties fo:text-align="center" fo:margin-left="-0.101cm" fo:margin-right="-0.101cm"/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Cell503" style:family="table-cell">
      <style:table-cell-properties fo:background-color="#f2f2f2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1006" style:family="paragraph" style:parent-style-name="Normal">
      <style:paragraph-properties fo:text-align="center" fo:margin-left="-0.101cm" fo:margin-right="-0.101cm"/>
      <style:text-properties fo:background-color="#ffff00" fo:color="#0070c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Row166" style:family="table-row">
      <style:table-row-properties style:use-optimal-row-height="false"/>
    </style:style>
    <style:style style:name="Cell504" style:family="table-cell">
      <style:table-cell-properties fo:background-color="#ffffff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1007" style:family="paragraph" style:parent-style-name="Normal">
      <style:paragraph-properties fo:text-indent="-0.436cm" fo:line-height="130%" fo:margin-left="0.362cm" fo:margin-right="-0.101cm"/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1007_1" style:family="text"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1007_2" style:family="text"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P1008" style:family="paragraph" style:parent-style-name="Normal">
      <style:paragraph-properties fo:text-indent="-0.436cm" fo:margin-left="0.362cm" fo:margin-right="-0.101cm"/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 fo:font-weight="normal" style:font-weight-asian="normal" style:font-weight-complex="normal"/>
    </style:style>
    <style:style style:name="Cell505" style:family="table-cell">
      <style:table-cell-properties fo:background-color="#ffffff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1009" style:family="paragraph" style:parent-style-name="Normal">
      <style:paragraph-properties fo:margin-left="-0.101cm" fo:margin-right="-0.101cm"/>
    </style:style>
    <style:style style:name="T1009_1" style:family="text">
      <style:text-properties fo:color="#00b05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Cell506" style:family="table-cell">
      <style:table-cell-properties fo:background-color="#ffffff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1010" style:family="paragraph" style:parent-style-name="Normal">
      <style:paragraph-properties fo:margin-left="-0.101cm" fo:margin-right="-0.101cm"/>
    </style:style>
    <style:style style:name="T1010_1" style:family="text"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T1010_2" style:family="text"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Cell507" style:family="table-cell">
      <style:table-cell-properties fo:background-color="#ffffff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1011" style:family="paragraph" style:parent-style-name="Normal">
      <style:paragraph-properties fo:margin-left="-0.101cm" fo:margin-right="-0.101cm"/>
    </style:style>
    <style:style style:name="T1011_1" style:family="text"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T1011_2" style:family="text"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Cell508" style:family="table-cell">
      <style:table-cell-properties fo:background-color="#ffffff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1012" style:family="paragraph" style:parent-style-name="Normal">
      <style:paragraph-properties fo:text-align="center" fo:margin-left="-0.101cm" fo:margin-right="-0.101cm"/>
    </style:style>
    <style:style style:name="T1012_1" style:family="text">
      <style:text-properties fo:color="#0070c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T1012_2" style:family="text">
      <style:text-properties fo:color="#0070c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Row167" style:family="table-row">
      <style:table-row-properties style:use-optimal-row-height="false"/>
    </style:style>
    <style:style style:name="Cell509" style:family="table-cell">
      <style:table-cell-properties fo:background-color="#ffffff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1013" style:family="paragraph" style:parent-style-name="Normal">
      <style:paragraph-properties fo:text-indent="-0.436cm" fo:line-height="130%" fo:margin-left="0.362cm" fo:margin-right="-0.101cm"/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1013_1" style:family="text"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P1014" style:family="paragraph" style:parent-style-name="Normal">
      <style:paragraph-properties fo:text-indent="-0.436cm" fo:margin-left="0.362cm" fo:margin-right="-0.101cm"/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 fo:font-weight="normal" style:font-weight-asian="normal" style:font-weight-complex="normal"/>
    </style:style>
    <style:style style:name="Cell510" style:family="table-cell">
      <style:table-cell-properties fo:background-color="#ffffff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1015" style:family="paragraph" style:parent-style-name="Normal">
      <style:paragraph-properties fo:margin-left="-0.101cm" fo:margin-right="-0.101cm"/>
    </style:style>
    <style:style style:name="T1015_1" style:family="text">
      <style:text-properties fo:color="#00b05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T1015_2" style:family="text">
      <style:text-properties fo:color="#00b05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Cell511" style:family="table-cell">
      <style:table-cell-properties fo:background-color="#ffffff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1016" style:family="paragraph" style:parent-style-name="Normal">
      <style:paragraph-properties fo:margin-left="-0.101cm" fo:margin-right="-0.101cm"/>
    </style:style>
    <style:style style:name="T1016_1" style:family="text"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 fo:font-weight="bold" style:font-weight-asian="bold"/>
    </style:style>
    <style:style style:name="T1016_2" style:family="text"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T1016_3" style:family="text"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 fo:font-weight="bold" style:font-weight-asian="bold"/>
    </style:style>
    <style:style style:name="T1016_4" style:family="text"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Cell512" style:family="table-cell">
      <style:table-cell-properties fo:background-color="#ffffff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1017" style:family="paragraph" style:parent-style-name="Normal">
      <style:paragraph-properties fo:margin-left="-0.101cm" fo:margin-right="-0.101cm"/>
    </style:style>
    <style:style style:name="T1017_1" style:family="text"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T1017_2" style:family="text"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1017_3" style:family="text"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T1017_4" style:family="text"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1017_5" style:family="text"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Cell513" style:family="table-cell">
      <style:table-cell-properties fo:background-color="#ffffff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1018" style:family="paragraph" style:parent-style-name="Normal">
      <style:paragraph-properties fo:margin-left="-0.101cm" fo:margin-right="-0.101cm"/>
    </style:style>
    <style:style style:name="T1018_1" style:family="text">
      <style:text-properties fo:color="#0070c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T1018_2" style:family="text">
      <style:text-properties fo:color="#0070c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T1018_3" style:family="text">
      <style:text-properties fo:color="#0070c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T1018_4" style:family="text">
      <style:text-properties fo:color="#0070c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Row168" style:family="table-row">
      <style:table-row-properties style:use-optimal-row-height="false"/>
    </style:style>
    <style:style style:name="Cell514" style:family="table-cell">
      <style:table-cell-properties fo:background-color="#ffffff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1019" style:family="paragraph" style:parent-style-name="Normal">
      <style:paragraph-properties fo:text-indent="-0.436cm" fo:line-height="130%" fo:margin-left="0.362cm" fo:margin-right="-0.101cm"/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1019_1" style:family="text"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515" style:family="table-cell">
      <style:table-cell-properties fo:background-color="#ffffff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1020" style:family="paragraph" style:parent-style-name="Normal">
      <style:paragraph-properties fo:text-align="center" fo:margin-left="-0.101cm" fo:margin-right="-0.101cm"/>
    </style:style>
    <style:style style:name="T1020_1" style:family="text">
      <style:text-properties fo:color="#00b05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Cell516" style:family="table-cell">
      <style:table-cell-properties fo:background-color="#ffffff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1021" style:family="paragraph" style:parent-style-name="Normal">
      <style:paragraph-properties fo:text-align="center" fo:margin-left="-0.101cm" fo:margin-right="-0.101cm"/>
    </style:style>
    <style:style style:name="T1021_1" style:family="text"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Cell517" style:family="table-cell">
      <style:table-cell-properties fo:background-color="#ffffff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1022" style:family="paragraph" style:parent-style-name="Normal">
      <style:paragraph-properties fo:text-align="center" fo:margin-left="-0.101cm" fo:margin-right="-0.101cm"/>
    </style:style>
    <style:style style:name="T1022_1" style:family="text"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1022_2" style:family="text"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Cell518" style:family="table-cell">
      <style:table-cell-properties fo:background-color="#ffffff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1023" style:family="paragraph" style:parent-style-name="Normal">
      <style:paragraph-properties fo:text-align="center" fo:margin-left="-0.101cm" fo:margin-right="-0.101cm"/>
    </style:style>
    <style:style style:name="T1023_1" style:family="text">
      <style:text-properties fo:color="#0070c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1023_2" style:family="text">
      <style:text-properties fo:color="#0070c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Row169" style:family="table-row">
      <style:table-row-properties style:use-optimal-row-height="false"/>
    </style:style>
    <style:style style:name="Cell519" style:family="table-cell">
      <style:table-cell-properties fo:background-color="#f2f2f2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1024" style:family="paragraph" style:parent-style-name="Normal">
      <style:paragraph-properties fo:margin-left="-0.101cm" fo:margin-right="-0.101cm"/>
    </style:style>
    <style:style style:name="T1024_1" style:family="text"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520" style:family="table-cell">
      <style:table-cell-properties fo:background-color="#f2f2f2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1025" style:family="paragraph" style:parent-style-name="Normal">
      <style:paragraph-properties fo:text-align="center" fo:margin-left="-0.101cm" fo:margin-right="-0.101cm"/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Cell521" style:family="table-cell">
      <style:table-cell-properties fo:background-color="#f2f2f2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1026" style:family="paragraph" style:parent-style-name="Normal">
      <style:paragraph-properties fo:text-align="center" fo:margin-left="-0.101cm" fo:margin-right="-0.101cm"/>
      <style:text-properties fo:background-color="#ffff00" fo:color="#0070c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Row170" style:family="table-row">
      <style:table-row-properties style:use-optimal-row-height="false"/>
    </style:style>
    <style:style style:name="Cell522" style:family="table-cell">
      <style:table-cell-properties fo:background-color="#ffffff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1027" style:family="paragraph" style:parent-style-name="Normal">
      <style:paragraph-properties fo:text-align="justify" fo:text-indent="-0.436cm" fo:line-height="130%" fo:margin-left="0.362cm" fo:margin-right="-0.101cm"/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1027_1" style:family="text"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1027_2" style:family="text"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523" style:family="table-cell">
      <style:table-cell-properties fo:background-color="#ffffff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1028" style:family="paragraph" style:parent-style-name="Normal">
      <style:paragraph-properties fo:margin-left="-0.101cm" fo:margin-right="-0.101cm"/>
    </style:style>
    <style:style style:name="T1028_1" style:family="text">
      <style:text-properties fo:color="#00b05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Cell524" style:family="table-cell">
      <style:table-cell-properties fo:background-color="#ffffff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1029" style:family="paragraph" style:parent-style-name="Normal">
      <style:paragraph-properties fo:margin-left="-0.101cm" fo:margin-right="-0.101cm"/>
    </style:style>
    <style:style style:name="T1029_1" style:family="text"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Cell525" style:family="table-cell">
      <style:table-cell-properties fo:background-color="#ffffff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1030" style:family="paragraph" style:parent-style-name="Normal">
      <style:paragraph-properties fo:margin-left="-0.101cm" fo:margin-right="-0.101cm"/>
    </style:style>
    <style:style style:name="T1030_1" style:family="text">
      <style:text-properties fo:color="#00000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Cell526" style:family="table-cell">
      <style:table-cell-properties fo:background-color="#ffffff" style:vertical-align="middle" fo:border-top="#a6a6a6 0.035cm solid" fo:border-bottom="#a6a6a6 0.035cm solid" fo:padding-left="0.19cm" fo:border-left="#a6a6a6 0.035cm solid" fo:padding-right="0.19cm" fo:border-right="#a6a6a6 0.035cm solid" fo:wrap-option="wrap"/>
    </style:style>
    <style:style style:name="P1031" style:family="paragraph" style:parent-style-name="Normal">
      <style:paragraph-properties fo:text-align="center" fo:margin-left="-0.101cm" fo:margin-right="-0.101cm"/>
    </style:style>
    <style:style style:name="T1031_1" style:family="text">
      <style:text-properties fo:color="#0070c0" style:font-name="Aptos Narrow" fo:font-size="8pt" style:font-name-asian="Calibri" style:font-size-asian="8pt" style:font-name-complex="Arial" style:font-size-complex="8pt" fo:language="en" fo:language-asian="en" fo:language-complex="ar" fo:country="GB" fo:country-asian="US" fo:country-complex="SA"/>
    </style:style>
    <style:style style:name="P1032" style:family="paragraph" style:parent-style-name="Normal">
      <style:paragraph-properties fo:text-align="justify" fo:margin-top="0.212cm" fo:margin-left="0.041cm" fo:margin-right="0.09cm"/>
      <style:text-properties fo:font-size="10pt" style:font-size-asian="10pt" style:font-size-complex="10pt" style:font-weight-complex="bold"/>
    </style:style>
    <style:style style:name="P1033" style:family="paragraph" style:parent-style-name="Normal">
      <style:paragraph-properties fo:text-align="justify" fo:margin-top="0.212cm" fo:margin-bottom="0.212cm" fo:margin-left="0.041cm" fo:margin-right="0.09cm"/>
    </style:style>
    <style:style style:name="T1033_1" style:family="text">
      <style:text-properties fo:font-size="10pt" style:font-size-asian="10pt" style:font-size-complex="10pt" fo:font-weight="bold" style:font-weight-asian="bold"/>
    </style:style>
    <style:style style:name="T1033_2" style:family="text">
      <style:text-properties fo:font-size="10pt" style:font-size-asian="10pt" style:font-size-complex="10pt" style:font-weight-complex="bold"/>
    </style:style>
    <style:style style:name="T1033_3" style:family="text">
      <style:text-properties fo:font-size="10pt" style:font-size-asian="10pt" style:font-size-complex="10pt" style:font-weight-complex="bold"/>
    </style:style>
    <style:style style:name="T1033_4" style:family="text">
      <style:text-properties fo:font-size="10pt" style:font-size-asian="10pt" style:font-size-complex="10pt" style:font-weight-complex="bold"/>
    </style:style>
    <style:style style:name="T1033_5" style:family="text">
      <style:text-properties fo:font-size="10pt" style:font-size-asian="10pt" style:font-size-complex="10pt" style:font-weight-complex="bold"/>
    </style:style>
    <style:style style:name="T1033_6" style:family="text">
      <style:text-properties fo:font-size="10pt" style:font-size-asian="10pt" style:font-size-complex="10pt" style:font-weight-complex="bold"/>
    </style:style>
    <style:style style:name="T1033_7" style:family="text">
      <style:text-properties fo:font-size="10pt" style:font-size-asian="10pt" style:font-size-complex="10pt" style:font-weight-complex="bold"/>
    </style:style>
    <style:style style:name="T1033_8" style:family="text">
      <style:text-properties fo:font-size="10pt" style:font-size-asian="10pt" style:font-size-complex="10pt" style:font-weight-complex="bold"/>
    </style:style>
    <style:style style:name="T1033_9" style:family="text">
      <style:text-properties fo:font-size="10pt" style:font-size-asian="10pt" style:font-size-complex="10pt" style:font-weight-complex="bold"/>
    </style:style>
    <style:style style:name="T1033_10" style:family="text">
      <style:text-properties fo:font-size="10pt" style:font-size-asian="10pt" style:font-size-complex="10pt" style:font-weight-complex="bold"/>
    </style:style>
    <style:style style:name="T1033_11" style:family="text">
      <style:text-properties fo:font-size="10pt" style:font-size-asian="10pt" style:font-size-complex="10pt" style:font-weight-complex="bold"/>
    </style:style>
    <style:style style:name="T1033_12" style:family="text">
      <style:text-properties fo:font-size="10pt" style:font-size-asian="10pt" style:font-size-complex="10pt" style:font-weight-complex="bold"/>
    </style:style>
    <style:style style:name="T1033_13" style:family="text">
      <style:text-properties fo:font-size="10pt" style:font-size-asian="10pt" style:font-size-complex="10pt" style:font-weight-complex="bold"/>
    </style:style>
    <style:style style:name="T1033_14" style:family="text">
      <style:text-properties fo:font-size="10pt" style:font-size-asian="10pt" style:font-size-complex="10pt" style:font-weight-complex="bold"/>
    </style:style>
    <style:style style:name="P1034" style:family="paragraph" style:parent-style-name="Normal"/>
    <style:style style:name="Table15" style:family="table">
      <style:table-properties table:align="left" style:width="17.963cm" style:rel-width="100%" fo:margin-left="-0.018cm"/>
    </style:style>
    <style:style style:name="Column69" style:family="table-column">
      <style:table-column-properties style:column-width="4.265cm"/>
    </style:style>
    <style:style style:name="Column70" style:family="table-column">
      <style:table-column-properties style:column-width="9.851cm"/>
    </style:style>
    <style:style style:name="Column71" style:family="table-column">
      <style:table-column-properties style:column-width="3.847cm"/>
    </style:style>
    <style:style style:name="Row171" style:family="table-row"/>
    <style:style style:name="Cell527" style:family="table-cell">
      <style:table-cell-properties fo:background-color="#002060" style:vertical-align="middle" fo:border-top="#a6a6a6 0.035cm solid" fo:border-bottom="#a6a6a6 0.035cm solid" fo:border-left="#a6a6a6 0.035cm solid" fo:border-right="#a6a6a6 0.035cm solid" fo:wrap-option="wrap"/>
    </style:style>
    <style:style style:name="P1035" style:family="paragraph" style:parent-style-name="Normal">
      <style:paragraph-properties fo:margin-left="0.286cm" fo:margin-right="0.199cm"/>
    </style:style>
    <style:style style:name="T1035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1035_2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1035_3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Row172" style:family="table-row"/>
    <style:style style:name="Cell528" style:family="table-cell">
      <style:table-cell-properties fo:background-color="#002060" style:vertical-align="middle" fo:border-top="#a6a6a6 0.035cm solid" fo:border-bottom="#a6a6a6 0.035cm solid" fo:border-left="#a6a6a6 0.035cm solid" fo:border-right="#a6a6a6 0.035cm solid" fo:wrap-option="wrap"/>
    </style:style>
    <style:style style:name="P1036" style:family="paragraph" style:parent-style-name="Normal">
      <style:paragraph-properties fo:line-height="113%" fo:margin-left="0.286cm" fo:margin-right="0.199cm"/>
    </style:style>
    <style:style style:name="T1036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529" style:family="table-cell">
      <style:table-cell-properties style:vertical-align="middle" fo:border-top="#a6a6a6 0.035cm solid" fo:border-bottom="#a6a6a6 0.035cm solid" fo:border-left="#a6a6a6 0.035cm solid" fo:border-right="#a6a6a6 0.035cm solid" fo:wrap-option="wrap"/>
    </style:style>
    <style:style style:name="P1037" style:family="paragraph" style:parent-style-name="Normal">
      <style:paragraph-properties fo:margin-left="0.286cm" fo:margin-right="0.199cm"/>
    </style:style>
    <style:style style:name="T1037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Row173" style:family="table-row"/>
    <style:style style:name="Cell530" style:family="table-cell">
      <style:table-cell-properties fo:background-color="#002060" style:vertical-align="middle" fo:border-top="#a6a6a6 0.035cm solid" fo:border-bottom="#a6a6a6 0.035cm solid" fo:border-left="#a6a6a6 0.035cm solid" fo:border-right="#a6a6a6 0.035cm solid" fo:wrap-option="wrap"/>
    </style:style>
    <style:style style:name="P1038" style:family="paragraph" style:parent-style-name="Normal">
      <style:paragraph-properties fo:line-height="113%" fo:margin-left="0.286cm" fo:margin-right="0.199cm"/>
    </style:style>
    <style:style style:name="T1038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531" style:family="table-cell">
      <style:table-cell-properties style:vertical-align="middle" fo:border-top="#a6a6a6 0.035cm solid" fo:border-bottom="#a6a6a6 0.035cm solid" fo:border-left="#a6a6a6 0.035cm solid" fo:border-right="#a6a6a6 0.035cm solid" fo:wrap-option="wrap"/>
    </style:style>
    <style:style style:name="P1039" style:family="paragraph" style:parent-style-name="Normal">
      <style:paragraph-properties fo:margin-left="0.286cm" fo:margin-right="0.199cm"/>
    </style:style>
    <style:style style:name="T1039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1039_2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1039_3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Cell532" style:family="table-cell">
      <style:table-cell-properties style:vertical-align="middle" fo:border-top="#a6a6a6 0.035cm solid" fo:border-bottom="#a6a6a6 0.035cm solid" fo:border-left="#a6a6a6 0.035cm solid" fo:border-right="#a6a6a6 0.035cm solid" fo:wrap-option="wrap"/>
    </style:style>
    <style:style style:name="P1040" style:family="paragraph" style:parent-style-name="Normal">
      <style:paragraph-properties fo:text-align="right" fo:margin-left="0.286cm" fo:margin-right="0.199cm"/>
    </style:style>
    <style:style style:name="T1040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Row174" style:family="table-row"/>
    <style:style style:name="Cell533" style:family="table-cell">
      <style:table-cell-properties fo:background-color="#002060" style:vertical-align="middle" fo:border-top="#a6a6a6 0.035cm solid" fo:border-bottom="#a6a6a6 0.035cm solid" fo:border-left="#a6a6a6 0.035cm solid" fo:border-right="#a6a6a6 0.035cm solid" fo:wrap-option="wrap"/>
    </style:style>
    <style:style style:name="P1041" style:family="paragraph" style:parent-style-name="Normal">
      <style:paragraph-properties fo:line-height="113%" fo:margin-left="0.286cm" fo:margin-right="0.199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534" style:family="table-cell">
      <style:table-cell-properties style:vertical-align="middle" fo:border-top="#a6a6a6 0.035cm solid" fo:border-bottom="#a6a6a6 0.035cm solid" fo:border-left="#a6a6a6 0.035cm solid" fo:border-right="#a6a6a6 0.035cm solid" fo:wrap-option="wrap"/>
    </style:style>
    <style:style style:name="P1042" style:family="paragraph" style:parent-style-name="Normal">
      <style:paragraph-properties fo:margin-left="0.286cm" fo:margin-right="0.199cm"/>
    </style:style>
    <style:style style:name="T1042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Cell535" style:family="table-cell">
      <style:table-cell-properties style:vertical-align="top" fo:border-top="#a6a6a6 0.035cm solid" fo:border-bottom="#a6a6a6 0.035cm solid" fo:border-left="#a6a6a6 0.035cm solid" fo:border-right="#a6a6a6 0.035cm solid" fo:wrap-option="wrap"/>
    </style:style>
    <style:style style:name="P1043" style:family="paragraph" style:parent-style-name="Normal">
      <style:paragraph-properties fo:text-align="right" fo:margin-left="0.286cm" fo:margin-right="0.199cm"/>
    </style:style>
    <style:style style:name="T1043_1" style:family="text">
      <style:text-properties style:font-name="Arial" fo:font-size="8pt" style:font-size-asian="8pt" style:font-size-complex="8pt" fo:language="en" fo:language-asian="en" fo:language-complex="ar" fo:country="GB" fo:country-asian="US" fo:country-complex="SA"/>
    </style:style>
    <style:style style:name="Row175" style:family="table-row"/>
    <style:style style:name="Cell536" style:family="table-cell">
      <style:table-cell-properties fo:background-color="#002060" style:vertical-align="middle" fo:border-top="#a6a6a6 0.035cm solid" fo:border-bottom="#a6a6a6 0.035cm solid" fo:border-left="#a6a6a6 0.035cm solid" fo:border-right="#a6a6a6 0.035cm solid" fo:wrap-option="wrap"/>
    </style:style>
    <style:style style:name="P1044" style:family="paragraph" style:parent-style-name="Normal">
      <style:paragraph-properties fo:line-height="113%" fo:margin-left="0.286cm" fo:margin-right="0.199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537" style:family="table-cell">
      <style:table-cell-properties style:vertical-align="middle" fo:border-top="#a6a6a6 0.035cm solid" fo:border-bottom="#a6a6a6 0.035cm solid" fo:border-left="#a6a6a6 0.035cm solid" fo:border-right="#a6a6a6 0.035cm solid" fo:wrap-option="wrap"/>
    </style:style>
    <style:style style:name="P1045" style:family="paragraph" style:parent-style-name="Normal">
      <style:paragraph-properties fo:margin-left="0.286cm" fo:margin-right="0.199cm"/>
    </style:style>
    <style:style style:name="T1045_1" style:family="text">
      <style:text-properties style:font-name="Arial" fo:font-size="8pt" style:font-size-asian="8pt" style:font-size-complex="8pt" fo:language="en" fo:language-asian="en" fo:language-complex="ar" fo:country="GB" fo:country-asian="US" fo:country-complex="SA"/>
    </style:style>
    <style:style style:name="Cell538" style:family="table-cell">
      <style:table-cell-properties style:vertical-align="top" fo:border-top="#a6a6a6 0.035cm solid" fo:border-bottom="#a6a6a6 0.035cm solid" fo:border-left="#a6a6a6 0.035cm solid" fo:border-right="#a6a6a6 0.035cm solid" fo:wrap-option="wrap"/>
    </style:style>
    <style:style style:name="P1046" style:family="paragraph" style:parent-style-name="Normal">
      <style:paragraph-properties fo:text-align="right" fo:margin-left="0.286cm" fo:margin-right="0.199cm"/>
    </style:style>
    <style:style style:name="T1046_1" style:family="text">
      <style:text-properties style:font-name="Arial" fo:font-size="8pt" style:font-size-asian="8pt" style:font-size-complex="8pt" fo:language="en" fo:language-asian="en" fo:language-complex="ar" fo:country="GB" fo:country-asian="US" fo:country-complex="SA"/>
    </style:style>
    <style:style style:name="Row176" style:family="table-row"/>
    <style:style style:name="Cell539" style:family="table-cell">
      <style:table-cell-properties fo:background-color="#002060" style:vertical-align="middle" fo:border-top="#a6a6a6 0.035cm solid" fo:border-bottom="#a6a6a6 0.035cm solid" fo:border-left="#a6a6a6 0.035cm solid" fo:border-right="#a6a6a6 0.035cm solid" fo:wrap-option="wrap"/>
    </style:style>
    <style:style style:name="P1047" style:family="paragraph" style:parent-style-name="Normal">
      <style:paragraph-properties fo:line-height="113%" fo:margin-left="0.286cm" fo:margin-right="0.199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540" style:family="table-cell">
      <style:table-cell-properties style:vertical-align="middle" fo:border-top="#a6a6a6 0.035cm solid" fo:border-bottom="#a6a6a6 0.035cm solid" fo:border-left="#a6a6a6 0.035cm solid" fo:border-right="#a6a6a6 0.035cm solid" fo:wrap-option="wrap"/>
    </style:style>
    <style:style style:name="P1048" style:family="paragraph" style:parent-style-name="Normal">
      <style:paragraph-properties fo:margin-left="0.286cm" fo:margin-right="0.199cm"/>
    </style:style>
    <style:style style:name="T1048_1" style:family="text">
      <style:text-properties style:font-name="Arial" fo:font-size="8pt" style:font-size-asian="8pt" style:font-size-complex="8pt" fo:language="en" fo:language-asian="en" fo:language-complex="ar" fo:country="GB" fo:country-asian="US" fo:country-complex="SA"/>
    </style:style>
    <style:style style:name="Cell541" style:family="table-cell">
      <style:table-cell-properties style:vertical-align="top" fo:border-top="#a6a6a6 0.035cm solid" fo:border-bottom="#a6a6a6 0.035cm solid" fo:border-left="#a6a6a6 0.035cm solid" fo:border-right="#a6a6a6 0.035cm solid" fo:wrap-option="wrap"/>
    </style:style>
    <style:style style:name="P1049" style:family="paragraph" style:parent-style-name="Normal">
      <style:paragraph-properties fo:text-align="right" fo:margin-left="0.286cm" fo:margin-right="0.199cm"/>
    </style:style>
    <style:style style:name="T1049_1" style:family="text">
      <style:text-properties style:font-name="Arial" fo:font-size="8pt" style:font-size-asian="8pt" style:font-size-complex="8pt" fo:language="en" fo:language-asian="en" fo:language-complex="ar" fo:country="US" fo:country-asian="GB" fo:country-complex="SA"/>
    </style:style>
    <style:style style:name="Row177" style:family="table-row"/>
    <style:style style:name="Cell542" style:family="table-cell">
      <style:table-cell-properties fo:background-color="#002060" style:vertical-align="middle" fo:border-top="#a6a6a6 0.035cm solid" fo:border-bottom="#a6a6a6 0.035cm solid" fo:border-left="#a6a6a6 0.035cm solid" fo:border-right="#a6a6a6 0.035cm solid" fo:wrap-option="wrap"/>
    </style:style>
    <style:style style:name="P1050" style:family="paragraph" style:parent-style-name="Normal">
      <style:paragraph-properties fo:line-height="113%" fo:margin-left="0.286cm" fo:margin-right="0.199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543" style:family="table-cell">
      <style:table-cell-properties style:vertical-align="middle" fo:border-top="#a6a6a6 0.035cm solid" fo:border-bottom="#a6a6a6 0.035cm solid" fo:border-left="#a6a6a6 0.035cm solid" fo:border-right="#a6a6a6 0.035cm solid" fo:wrap-option="wrap"/>
    </style:style>
    <style:style style:name="P1051" style:family="paragraph" style:parent-style-name="Normal">
      <style:paragraph-properties fo:margin-left="0.286cm" fo:margin-right="0.199cm"/>
    </style:style>
    <style:style style:name="T1051_1" style:family="text">
      <style:text-properties style:font-name="Arial" fo:font-size="8pt" style:font-size-asian="8pt" style:font-size-complex="8pt" fo:language="en" fo:language-asian="en" fo:language-complex="ar" fo:country="GB" fo:country-asian="US" fo:country-complex="SA"/>
    </style:style>
    <style:style style:name="Cell544" style:family="table-cell">
      <style:table-cell-properties style:vertical-align="middle" fo:border-top="#a6a6a6 0.035cm solid" fo:border-bottom="#a6a6a6 0.035cm solid" fo:border-left="#a6a6a6 0.035cm solid" fo:border-right="#a6a6a6 0.035cm solid" fo:wrap-option="wrap"/>
    </style:style>
    <style:style style:name="P1052" style:family="paragraph" style:parent-style-name="Normal">
      <style:paragraph-properties fo:text-align="right" fo:margin-left="0.286cm" fo:margin-right="0.199cm"/>
    </style:style>
    <style:style style:name="T1052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Row178" style:family="table-row"/>
    <style:style style:name="Cell545" style:family="table-cell">
      <style:table-cell-properties fo:background-color="#002060" style:vertical-align="middle" fo:border-top="#a6a6a6 0.035cm solid" fo:border-bottom="#a6a6a6 0.035cm solid" fo:border-left="#a6a6a6 0.035cm solid" fo:border-right="#a6a6a6 0.035cm solid" fo:wrap-option="wrap"/>
    </style:style>
    <style:style style:name="P1053" style:family="paragraph" style:parent-style-name="Normal">
      <style:paragraph-properties fo:line-height="113%" fo:margin-left="0.286cm" fo:margin-right="0.199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546" style:family="table-cell">
      <style:table-cell-properties style:vertical-align="middle" fo:border-top="#a6a6a6 0.035cm solid" fo:border-bottom="#a6a6a6 0.035cm solid" fo:border-left="#a6a6a6 0.035cm solid" fo:border-right="#a6a6a6 0.035cm solid" fo:wrap-option="wrap"/>
    </style:style>
    <style:style style:name="P1054" style:family="paragraph" style:parent-style-name="Normal">
      <style:paragraph-properties fo:margin-left="0.286cm" fo:margin-right="0.199cm"/>
    </style:style>
    <style:style style:name="T1054_1" style:family="text">
      <style:text-properties style:font-name="Arial" fo:font-size="8pt" style:font-size-asian="8pt" style:font-size-complex="8pt" fo:language="en" fo:language-asian="en" fo:language-complex="ar" fo:country="GB" fo:country-asian="US" fo:country-complex="SA"/>
    </style:style>
    <style:style style:name="T1054_2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1054_3" style:family="text">
      <style:text-properties style:font-name="Arial" fo:font-size="8pt" style:font-size-asian="8pt" style:font-size-complex="8pt" fo:language="en" fo:language-asian="en" fo:language-complex="ar" fo:country="GB" fo:country-asian="US" fo:country-complex="SA"/>
    </style:style>
    <style:style style:name="Cell547" style:family="table-cell">
      <style:table-cell-properties style:vertical-align="middle" fo:border-top="#a6a6a6 0.035cm solid" fo:border-bottom="#a6a6a6 0.035cm solid" fo:border-left="#a6a6a6 0.035cm solid" fo:border-right="#a6a6a6 0.035cm solid" fo:wrap-option="wrap"/>
    </style:style>
    <style:style style:name="P1055" style:family="paragraph" style:parent-style-name="Normal">
      <style:paragraph-properties fo:text-align="right" fo:margin-left="0.286cm" fo:margin-right="0.199cm"/>
    </style:style>
    <style:style style:name="T1055_1" style:family="text">
      <style:text-properties style:font-name="Arial" fo:font-size="8pt" style:font-size-asian="8pt" style:font-size-complex="8pt" fo:language="en" fo:language-asian="en" fo:language-complex="ar" fo:country="US" fo:country-asian="US" fo:country-complex="SA"/>
    </style:style>
    <style:style style:name="T1055_2" style:family="text">
      <style:text-properties style:font-name="Arial" fo:font-size="8pt" style:font-size-asian="8pt" style:font-size-complex="8pt" fo:language="en" fo:language-asian="en" fo:language-complex="ar" fo:country="US" fo:country-asian="US" fo:country-complex="SA"/>
    </style:style>
    <style:style style:name="Row179" style:family="table-row"/>
    <style:style style:name="Cell548" style:family="table-cell">
      <style:table-cell-properties fo:background-color="#002060" style:vertical-align="middle" fo:border-top="#a6a6a6 0.035cm solid" fo:border-bottom="#a6a6a6 0.035cm solid" fo:border-left="#a6a6a6 0.035cm solid" fo:border-right="#a6a6a6 0.035cm solid" fo:wrap-option="wrap"/>
    </style:style>
    <style:style style:name="P1056" style:family="paragraph" style:parent-style-name="Normal">
      <style:paragraph-properties fo:line-height="113%" fo:margin-left="0.286cm" fo:margin-right="0.199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549" style:family="table-cell">
      <style:table-cell-properties style:vertical-align="middle" fo:border-top="#a6a6a6 0.035cm solid" fo:border-bottom="#a6a6a6 0.035cm solid" fo:border-left="#a6a6a6 0.035cm solid" fo:border-right="#a6a6a6 0.035cm solid" fo:wrap-option="wrap"/>
    </style:style>
    <style:style style:name="P1057" style:family="paragraph" style:parent-style-name="Normal">
      <style:paragraph-properties fo:margin-left="0.286cm" fo:margin-right="0.199cm"/>
    </style:style>
    <style:style style:name="T1057_1" style:family="text">
      <style:text-properties style:font-name="Arial" fo:font-size="8pt" style:font-size-asian="8pt" style:font-size-complex="8pt" fo:language="en" fo:language-asian="en" fo:language-complex="ar" fo:country="GB" fo:country-asian="US" fo:country-complex="SA"/>
    </style:style>
    <style:style style:name="Cell550" style:family="table-cell">
      <style:table-cell-properties style:vertical-align="middle" fo:border-top="#a6a6a6 0.035cm solid" fo:border-bottom="#a6a6a6 0.035cm solid" fo:border-left="#a6a6a6 0.035cm solid" fo:border-right="#a6a6a6 0.035cm solid" fo:wrap-option="wrap"/>
    </style:style>
    <style:style style:name="P1058" style:family="paragraph" style:parent-style-name="Normal">
      <style:paragraph-properties fo:text-align="right" fo:margin-left="0.286cm" fo:margin-right="0.199cm"/>
    </style:style>
    <style:style style:name="T1058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1058_2" style:family="text">
      <style:text-properties style:font-name="Cambria Math" fo:font-size="8pt" style:font-size-asian="8pt" style:font-name-complex="Cambria Math" style:font-size-complex="8pt" fo:language="en" fo:language-asian="en" fo:language-complex="ar" fo:country="GB" fo:country-asian="US" fo:country-complex="SA"/>
    </style:style>
    <style:style style:name="T1058_3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Row180" style:family="table-row"/>
    <style:style style:name="Cell551" style:family="table-cell">
      <style:table-cell-properties fo:background-color="#002060" style:vertical-align="middle" fo:border-top="#a6a6a6 0.035cm solid" fo:border-bottom="#a6a6a6 0.035cm solid" fo:border-left="#a6a6a6 0.035cm solid" fo:border-right="#a6a6a6 0.035cm solid" fo:wrap-option="wrap"/>
    </style:style>
    <style:style style:name="P1059" style:family="paragraph" style:parent-style-name="Normal">
      <style:paragraph-properties fo:line-height="113%" fo:margin-left="0.286cm" fo:margin-right="0.199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552" style:family="table-cell">
      <style:table-cell-properties style:vertical-align="middle" fo:border-top="#a6a6a6 0.035cm solid" fo:border-bottom="#a6a6a6 0.035cm solid" fo:border-left="#a6a6a6 0.035cm solid" fo:border-right="#a6a6a6 0.035cm solid" fo:wrap-option="wrap"/>
    </style:style>
    <style:style style:name="P1060" style:family="paragraph" style:parent-style-name="Normal">
      <style:paragraph-properties fo:margin-left="0.286cm" fo:margin-right="0.199cm"/>
    </style:style>
    <style:style style:name="T1060_1" style:family="text">
      <style:text-properties style:font-name="Arial" fo:font-size="8pt" style:font-size-asian="8pt" style:font-size-complex="8pt" fo:language="en" fo:language-asian="en" fo:language-complex="ar" fo:country="GB" fo:country-asian="US" fo:country-complex="SA"/>
    </style:style>
    <style:style style:name="T1060_2" style:family="text">
      <style:text-properties style:font-name="Arial" fo:font-size="8pt" style:font-size-asian="8pt" style:font-size-complex="8pt" fo:language="en" fo:language-asian="en" fo:language-complex="ar" fo:country="GB" fo:country-asian="US" fo:country-complex="SA"/>
    </style:style>
    <style:style style:name="Cell553" style:family="table-cell">
      <style:table-cell-properties style:vertical-align="middle" fo:border-top="#a6a6a6 0.035cm solid" fo:border-bottom="#a6a6a6 0.035cm solid" fo:border-left="#a6a6a6 0.035cm solid" fo:border-right="#a6a6a6 0.035cm solid" fo:wrap-option="wrap"/>
    </style:style>
    <style:style style:name="P1061" style:family="paragraph" style:parent-style-name="Normal">
      <style:paragraph-properties fo:text-align="right" fo:margin-left="0.286cm" fo:margin-right="0.199cm"/>
    </style:style>
    <style:style style:name="T1061_1" style:family="text">
      <style:text-properties style:font-name="Arial" fo:font-size="8pt" style:font-size-asian="8pt" style:font-size-complex="8pt" fo:language="en" fo:language-asian="en" fo:language-complex="ar" fo:country="GB" fo:country-asian="US" fo:country-complex="SA"/>
    </style:style>
    <style:style style:name="P1062" style:family="paragraph" style:parent-style-name="Normal">
      <style:paragraph-properties fo:text-align="right" fo:margin-left="0.286cm" fo:margin-right="0.199cm"/>
    </style:style>
    <style:style style:name="T1062_1" style:family="text">
      <style:text-properties style:font-name="Arial" fo:font-size="8pt" style:font-size-asian="8pt" style:font-size-complex="8pt" fo:language="en" fo:language-asian="en" fo:language-complex="ar" fo:country="GB" fo:country-asian="US" fo:country-complex="SA"/>
    </style:style>
    <style:style style:name="Row181" style:family="table-row"/>
    <style:style style:name="Cell554" style:family="table-cell">
      <style:table-cell-properties fo:background-color="#002060" style:vertical-align="middle" fo:border-top="#a6a6a6 0.035cm solid" fo:border-bottom="#a6a6a6 0.035cm solid" fo:border-left="#a6a6a6 0.035cm solid" fo:border-right="#a6a6a6 0.035cm solid" fo:wrap-option="wrap"/>
    </style:style>
    <style:style style:name="P1063" style:family="paragraph" style:parent-style-name="Normal">
      <style:paragraph-properties fo:line-height="113%" fo:margin-left="0.286cm" fo:margin-right="0.199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555" style:family="table-cell">
      <style:table-cell-properties style:vertical-align="middle" fo:border-top="#a6a6a6 0.035cm solid" fo:border-bottom="#a6a6a6 0.035cm solid" fo:border-left="#a6a6a6 0.035cm solid" fo:border-right="#a6a6a6 0.035cm solid" fo:wrap-option="wrap"/>
    </style:style>
    <style:style style:name="P1064" style:family="paragraph" style:parent-style-name="Normal">
      <style:paragraph-properties fo:margin-left="0.286cm" fo:margin-right="0.199cm"/>
    </style:style>
    <style:style style:name="T1064_1" style:family="text">
      <style:text-properties style:font-name="Arial" fo:font-size="8pt" style:font-size-asian="8pt" style:font-size-complex="8pt" fo:language="en" fo:language-asian="en" fo:language-complex="ar" fo:country="GB" fo:country-asian="US" fo:country-complex="SA"/>
    </style:style>
    <style:style style:name="T1064_2" style:family="text">
      <style:text-properties style:font-name="Arial" fo:font-size="8pt" style:font-size-asian="8pt" style:font-size-complex="8pt" fo:language="en" fo:language-asian="en" fo:language-complex="ar" fo:country="GB" fo:country-asian="US" fo:country-complex="SA"/>
    </style:style>
    <style:style style:name="Cell556" style:family="table-cell">
      <style:table-cell-properties style:vertical-align="middle" fo:border-top="#a6a6a6 0.035cm solid" fo:border-bottom="#a6a6a6 0.035cm solid" fo:border-left="#a6a6a6 0.035cm solid" fo:border-right="#a6a6a6 0.035cm solid" fo:wrap-option="wrap"/>
    </style:style>
    <style:style style:name="P1065" style:family="paragraph" style:parent-style-name="Normal">
      <style:paragraph-properties fo:text-align="right" fo:margin-left="0.286cm" fo:margin-right="0.199cm"/>
    </style:style>
    <style:style style:name="T1065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1065_2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1065_3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1065_4" style:family="text">
      <style:text-properties style:font-name="Cambria Math" fo:font-size="8pt" style:font-size-asian="8pt" style:font-name-complex="Cambria Math" style:font-size-complex="8pt" fo:language="en" fo:language-asian="en" fo:language-complex="ar" fo:country="GB" fo:country-asian="US" fo:country-complex="SA"/>
    </style:style>
    <style:style style:name="T1065_5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P1066" style:family="paragraph" style:parent-style-name="Normal">
      <style:paragraph-properties fo:line-height="108%" fo:margin-bottom="0.282cm"/>
      <style:text-properties style:font-name="Arial" fo:font-size="8pt" style:font-size-asian="8pt" style:font-size-complex="8pt" fo:font-weight="bold" style:font-weight-asian="bold" style:font-weight-complex="bold"/>
    </style:style>
    <style:style style:name="Table16" style:family="table">
      <style:table-properties table:align="left" style:width="17.963cm" style:rel-width="100%" fo:margin-left="-0.018cm"/>
    </style:style>
    <style:style style:name="Column72" style:family="table-column">
      <style:table-column-properties style:column-width="4.265cm"/>
    </style:style>
    <style:style style:name="Column73" style:family="table-column">
      <style:table-column-properties style:column-width="9.006cm"/>
    </style:style>
    <style:style style:name="Column74" style:family="table-column">
      <style:table-column-properties style:column-width="4.692cm"/>
    </style:style>
    <style:style style:name="Row182" style:family="table-row"/>
    <style:style style:name="Cell557" style:family="table-cell">
      <style:table-cell-properties fo:background-color="#002060" style:vertical-align="middle" fo:border-top="#a6a6a6 0.035cm solid" fo:border-bottom="#a6a6a6 0.035cm solid" fo:border-left="#a6a6a6 0.035cm solid" fo:border-right="#a6a6a6 0.035cm solid" fo:wrap-option="wrap"/>
    </style:style>
    <style:style style:name="P1067" style:family="paragraph" style:parent-style-name="Normal">
      <style:paragraph-properties fo:margin-left="0.286cm" fo:margin-right="0.199cm"/>
    </style:style>
    <style:style style:name="T1067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1067_2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1067_3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Row183" style:family="table-row"/>
    <style:style style:name="Cell558" style:family="table-cell">
      <style:table-cell-properties fo:background-color="#002060" style:vertical-align="middle" fo:border-top="#a6a6a6 0.035cm solid" fo:border-bottom="#a6a6a6 0.035cm solid" fo:border-left="#a6a6a6 0.035cm solid" fo:border-right="#a6a6a6 0.035cm solid" fo:wrap-option="wrap"/>
    </style:style>
    <style:style style:name="P1068" style:family="paragraph" style:parent-style-name="Normal">
      <style:paragraph-properties fo:line-height="113%" fo:margin-left="0.286cm" fo:margin-right="0.199cm"/>
    </style:style>
    <style:style style:name="T1068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559" style:family="table-cell">
      <style:table-cell-properties style:vertical-align="middle" fo:border-top="#a6a6a6 0.035cm solid" fo:border-bottom="#a6a6a6 0.035cm solid" fo:border-left="#a6a6a6 0.035cm solid" fo:border-right="#a6a6a6 0.035cm solid" fo:wrap-option="wrap"/>
    </style:style>
    <style:style style:name="P1069" style:family="paragraph" style:parent-style-name="Normal">
      <style:paragraph-properties fo:margin-left="0.286cm" fo:margin-right="0.199cm"/>
    </style:style>
    <style:style style:name="T1069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Row184" style:family="table-row"/>
    <style:style style:name="Cell560" style:family="table-cell">
      <style:table-cell-properties fo:background-color="#002060" style:vertical-align="middle" fo:border-top="#a6a6a6 0.035cm solid" fo:border-bottom="#a6a6a6 0.035cm solid" fo:border-left="#a6a6a6 0.035cm solid" fo:border-right="#a6a6a6 0.035cm solid" fo:wrap-option="wrap"/>
    </style:style>
    <style:style style:name="P1070" style:family="paragraph" style:parent-style-name="Normal">
      <style:paragraph-properties fo:line-height="113%" fo:margin-left="0.286cm" fo:margin-right="0.199cm"/>
    </style:style>
    <style:style style:name="T1070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561" style:family="table-cell">
      <style:table-cell-properties style:vertical-align="middle" fo:border-top="#a6a6a6 0.035cm solid" fo:border-bottom="#a6a6a6 0.035cm solid" fo:border-left="#a6a6a6 0.035cm solid" fo:border-right="#a6a6a6 0.035cm solid" fo:wrap-option="wrap"/>
    </style:style>
    <style:style style:name="P1071" style:family="paragraph" style:parent-style-name="Normal">
      <style:paragraph-properties fo:margin-left="0.286cm" fo:margin-right="0.199cm"/>
    </style:style>
    <style:style style:name="T1071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1071_2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1071_3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Cell562" style:family="table-cell">
      <style:table-cell-properties style:vertical-align="middle" fo:border-top="#a6a6a6 0.035cm solid" fo:border-bottom="#a6a6a6 0.035cm solid" fo:border-left="#a6a6a6 0.035cm solid" fo:border-right="#a6a6a6 0.035cm solid" fo:wrap-option="wrap"/>
    </style:style>
    <style:style style:name="P1072" style:family="paragraph" style:parent-style-name="Normal">
      <style:paragraph-properties fo:text-align="right" fo:margin-left="0.286cm" fo:margin-right="0.199cm"/>
    </style:style>
    <style:style style:name="T1072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Row185" style:family="table-row"/>
    <style:style style:name="Cell563" style:family="table-cell">
      <style:table-cell-properties fo:background-color="#002060" style:vertical-align="middle" fo:border-top="#a6a6a6 0.035cm solid" fo:border-bottom="#a6a6a6 0.035cm solid" fo:border-left="#a6a6a6 0.035cm solid" fo:border-right="#a6a6a6 0.035cm solid" fo:wrap-option="wrap"/>
    </style:style>
    <style:style style:name="P1073" style:family="paragraph" style:parent-style-name="Normal">
      <style:paragraph-properties fo:line-height="113%" fo:margin-left="0.286cm" fo:margin-right="0.199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564" style:family="table-cell">
      <style:table-cell-properties style:vertical-align="top" fo:border-top="#a6a6a6 0.035cm solid" fo:border-bottom="#a6a6a6 0.035cm solid" fo:border-left="#a6a6a6 0.035cm solid" fo:border-right="#a6a6a6 0.035cm solid" fo:wrap-option="wrap"/>
    </style:style>
    <style:style style:name="P1074" style:family="paragraph" style:parent-style-name="Normal">
      <style:paragraph-properties fo:margin-left="0.286cm" fo:margin-right="0.199cm"/>
    </style:style>
    <style:style style:name="T1074_1" style:family="text">
      <style:text-properties style:font-name="Arial" fo:font-size="8pt" style:font-size-asian="8pt" style:font-size-complex="8pt" fo:language="en" fo:language-asian="en" fo:language-complex="ar" fo:country="GB" fo:country-asian="US" fo:country-complex="SA"/>
    </style:style>
    <style:style style:name="T1074_2" style:family="text">
      <style:text-properties style:font-name="Arial" fo:font-size="8pt" style:font-size-asian="8pt" style:font-size-complex="8pt" fo:language="en" fo:language-asian="en" fo:language-complex="ar" fo:country="GB" fo:country-asian="US" fo:country-complex="SA"/>
    </style:style>
    <style:style style:name="Cell565" style:family="table-cell">
      <style:table-cell-properties style:vertical-align="top" fo:border-top="#a6a6a6 0.035cm solid" fo:border-bottom="#a6a6a6 0.035cm solid" fo:border-left="#a6a6a6 0.035cm solid" fo:border-right="#a6a6a6 0.035cm solid" fo:wrap-option="wrap"/>
    </style:style>
    <style:style style:name="P1075" style:family="paragraph" style:parent-style-name="Normal">
      <style:paragraph-properties fo:text-align="right" fo:margin-left="0.286cm" fo:margin-right="0.199cm"/>
    </style:style>
    <style:style style:name="T1075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P1076" style:family="paragraph" style:parent-style-name="Normal">
      <style:paragraph-properties fo:text-align="right" fo:margin-left="0.286cm" fo:margin-right="0.199cm"/>
    </style:style>
    <style:style style:name="T1076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Row186" style:family="table-row"/>
    <style:style style:name="Cell566" style:family="table-cell">
      <style:table-cell-properties fo:background-color="#002060" style:vertical-align="middle" fo:border-top="#a6a6a6 0.035cm solid" fo:border-bottom="#a6a6a6 0.035cm solid" fo:border-left="#a6a6a6 0.035cm solid" fo:border-right="#a6a6a6 0.035cm solid" fo:wrap-option="wrap"/>
    </style:style>
    <style:style style:name="P1077" style:family="paragraph" style:parent-style-name="Normal">
      <style:paragraph-properties fo:line-height="113%" fo:margin-left="0.286cm" fo:margin-right="0.199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567" style:family="table-cell">
      <style:table-cell-properties style:vertical-align="top" fo:border-top="#a6a6a6 0.035cm solid" fo:border-bottom="#a6a6a6 0.035cm solid" fo:border-left="#a6a6a6 0.035cm solid" fo:border-right="#a6a6a6 0.035cm solid" fo:wrap-option="wrap"/>
    </style:style>
    <style:style style:name="P1078" style:family="paragraph" style:parent-style-name="Normal">
      <style:paragraph-properties fo:margin-left="0.286cm" fo:margin-right="0.199cm"/>
    </style:style>
    <style:style style:name="T1078_1" style:family="text">
      <style:text-properties style:font-name="Arial" fo:font-size="8pt" style:font-size-asian="8pt" style:font-size-complex="8pt" fo:language="en" fo:language-asian="en" fo:language-complex="ar" fo:country="GB" fo:country-asian="US" fo:country-complex="SA"/>
    </style:style>
    <style:style style:name="Cell568" style:family="table-cell">
      <style:table-cell-properties style:vertical-align="top" fo:border-top="#a6a6a6 0.035cm solid" fo:border-bottom="#a6a6a6 0.035cm solid" fo:border-left="#a6a6a6 0.035cm solid" fo:border-right="#a6a6a6 0.035cm solid" fo:wrap-option="wrap"/>
    </style:style>
    <style:style style:name="P1079" style:family="paragraph" style:parent-style-name="Normal">
      <style:paragraph-properties fo:text-align="right" fo:margin-left="0.286cm" fo:margin-right="0.199cm"/>
    </style:style>
    <style:style style:name="T1079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Row187" style:family="table-row"/>
    <style:style style:name="Cell569" style:family="table-cell">
      <style:table-cell-properties fo:background-color="#002060" style:vertical-align="middle" fo:border-top="#a6a6a6 0.035cm solid" fo:border-bottom="#a6a6a6 0.035cm solid" fo:border-left="#a6a6a6 0.035cm solid" fo:border-right="#a6a6a6 0.035cm solid" fo:wrap-option="wrap"/>
    </style:style>
    <style:style style:name="P1080" style:family="paragraph" style:parent-style-name="Normal">
      <style:paragraph-properties fo:line-height="113%" fo:margin-left="0.286cm" fo:margin-right="0.199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570" style:family="table-cell">
      <style:table-cell-properties style:vertical-align="top" fo:border-top="#a6a6a6 0.035cm solid" fo:border-bottom="#a6a6a6 0.035cm solid" fo:border-left="#a6a6a6 0.035cm solid" fo:border-right="#a6a6a6 0.035cm solid" fo:wrap-option="wrap"/>
    </style:style>
    <style:style style:name="P1081" style:family="paragraph" style:parent-style-name="Normal">
      <style:paragraph-properties fo:margin-left="0.286cm" fo:margin-right="0.199cm"/>
    </style:style>
    <style:style style:name="T1081_1" style:family="text">
      <style:text-properties style:font-name="Arial" fo:font-size="8pt" style:font-size-asian="8pt" style:font-size-complex="8pt" fo:language="en" fo:language-asian="en" fo:language-complex="ar" fo:country="GB" fo:country-asian="US" fo:country-complex="SA"/>
    </style:style>
    <style:style style:name="T1081_2" style:family="text">
      <style:text-properties style:font-name="Arial" fo:font-size="8pt" style:font-size-asian="8pt" style:font-size-complex="8pt" fo:language="en" fo:language-asian="en" fo:language-complex="ar" fo:country="GB" fo:country-asian="US" fo:country-complex="SA"/>
    </style:style>
    <style:style style:name="T1081_3" style:family="text">
      <style:text-properties style:font-name="Arial" fo:font-size="8pt" style:font-size-asian="8pt" style:font-size-complex="8pt" fo:language="en" fo:language-asian="en" fo:language-complex="ar" fo:country="GB" fo:country-asian="US" fo:country-complex="SA"/>
    </style:style>
    <style:style style:name="Cell571" style:family="table-cell">
      <style:table-cell-properties style:vertical-align="top" fo:border-top="#a6a6a6 0.035cm solid" fo:border-bottom="#a6a6a6 0.035cm solid" fo:border-left="#a6a6a6 0.035cm solid" fo:border-right="#a6a6a6 0.035cm solid" fo:wrap-option="wrap"/>
    </style:style>
    <style:style style:name="P1082" style:family="paragraph" style:parent-style-name="Normal">
      <style:paragraph-properties fo:text-align="right" fo:margin-left="0.286cm" fo:margin-right="0.199cm"/>
    </style:style>
    <style:style style:name="T1082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1082_2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1082_3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1082_4" style:family="text">
      <style:text-properties style:font-name="Cambria Math" fo:font-size="8pt" style:font-size-asian="8pt" style:font-name-complex="Cambria Math" style:font-size-complex="8pt" fo:language="en" fo:language-asian="en" fo:language-complex="ar" fo:country="GB" fo:country-asian="US" fo:country-complex="SA"/>
    </style:style>
    <style:style style:name="T1082_5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1082_6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P1083" style:family="paragraph" style:parent-style-name="Normal">
      <style:paragraph-properties fo:text-align="right" fo:margin-left="0.286cm" fo:margin-right="0.199cm"/>
    </style:style>
    <style:style style:name="T1083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1083_2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1083_3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1083_4" style:family="text">
      <style:text-properties style:font-name="Cambria Math" fo:font-size="8pt" style:font-size-asian="8pt" style:font-name-complex="Cambria Math" style:font-size-complex="8pt" fo:language="en" fo:language-asian="en" fo:language-complex="ar" fo:country="GB" fo:country-asian="US" fo:country-complex="SA"/>
    </style:style>
    <style:style style:name="T1083_5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1083_6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Row188" style:family="table-row"/>
    <style:style style:name="Cell572" style:family="table-cell">
      <style:table-cell-properties fo:background-color="#002060" style:vertical-align="middle" fo:border-top="#a6a6a6 0.035cm solid" fo:border-bottom="#a6a6a6 0.035cm solid" fo:border-left="#a6a6a6 0.035cm solid" fo:border-right="#a6a6a6 0.035cm solid" fo:wrap-option="wrap"/>
    </style:style>
    <style:style style:name="P1084" style:family="paragraph" style:parent-style-name="Normal">
      <style:paragraph-properties fo:line-height="113%" fo:margin-left="0.286cm" fo:margin-right="0.199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573" style:family="table-cell">
      <style:table-cell-properties style:vertical-align="top" fo:border-top="#a6a6a6 0.035cm solid" fo:border-bottom="#a6a6a6 0.035cm solid" fo:border-left="#a6a6a6 0.035cm solid" fo:border-right="#a6a6a6 0.035cm solid" fo:wrap-option="wrap"/>
    </style:style>
    <style:style style:name="P1085" style:family="paragraph" style:parent-style-name="Normal">
      <style:paragraph-properties fo:margin-left="0.286cm" fo:margin-right="0.199cm"/>
    </style:style>
    <style:style style:name="T1085_1" style:family="text">
      <style:text-properties style:font-name="Arial" fo:font-size="8pt" style:font-size-asian="8pt" style:font-size-complex="8pt" fo:language="en" fo:language-asian="en" fo:language-complex="ar" fo:country="GB" fo:country-asian="US" fo:country-complex="SA"/>
    </style:style>
    <style:style style:name="T1085_2" style:family="text">
      <style:text-properties style:font-name="Arial" fo:font-size="8pt" style:font-size-asian="8pt" style:font-size-complex="8pt" fo:language="en" fo:language-asian="en" fo:language-complex="ar" fo:country="GB" fo:country-asian="US" fo:country-complex="SA"/>
    </style:style>
    <style:style style:name="T1085_3" style:family="text">
      <style:text-properties style:font-name="Arial" fo:font-size="8pt" style:font-size-asian="8pt" style:font-size-complex="8pt" fo:language="en" fo:language-asian="en" fo:language-complex="ar" fo:country="GB" fo:country-asian="US" fo:country-complex="SA"/>
    </style:style>
    <style:style style:name="Cell574" style:family="table-cell">
      <style:table-cell-properties style:vertical-align="middle" fo:border-top="#a6a6a6 0.035cm solid" fo:border-bottom="#a6a6a6 0.035cm solid" fo:border-left="#a6a6a6 0.035cm solid" fo:border-right="#a6a6a6 0.035cm solid" fo:wrap-option="wrap"/>
    </style:style>
    <style:style style:name="P1086" style:family="paragraph" style:parent-style-name="Normal">
      <style:paragraph-properties fo:text-align="right" fo:margin-left="0.286cm" fo:margin-right="0.199cm"/>
    </style:style>
    <style:style style:name="T1086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P1087" style:family="paragraph" style:parent-style-name="Normal">
      <style:paragraph-properties fo:line-height="108%" fo:margin-bottom="0.282cm"/>
    </style:style>
    <style:style style:name="Table17" style:family="table">
      <style:table-properties table:align="left" style:width="17.963cm" style:rel-width="100%" fo:margin-left="-0.018cm"/>
    </style:style>
    <style:style style:name="Column75" style:family="table-column">
      <style:table-column-properties style:column-width="4.265cm"/>
    </style:style>
    <style:style style:name="Column76" style:family="table-column">
      <style:table-column-properties style:column-width="9.006cm"/>
    </style:style>
    <style:style style:name="Column77" style:family="table-column">
      <style:table-column-properties style:column-width="4.692cm"/>
    </style:style>
    <style:style style:name="Row189" style:family="table-row"/>
    <style:style style:name="Cell575" style:family="table-cell">
      <style:table-cell-properties fo:background-color="#002060" style:vertical-align="middle" fo:border-top="#a6a6a6 0.035cm solid" fo:border-bottom="#a6a6a6 0.035cm solid" fo:border-left="#a6a6a6 0.035cm solid" fo:border-right="#a6a6a6 0.035cm solid" fo:wrap-option="wrap"/>
    </style:style>
    <style:style style:name="P1088" style:family="paragraph" style:parent-style-name="Normal">
      <style:paragraph-properties fo:margin-left="0.286cm" fo:margin-right="0.199cm"/>
    </style:style>
    <style:style style:name="T1088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Row190" style:family="table-row"/>
    <style:style style:name="Cell576" style:family="table-cell">
      <style:table-cell-properties fo:background-color="#002060" style:vertical-align="middle" fo:border-top="#a6a6a6 0.035cm solid" fo:border-bottom="#a6a6a6 0.035cm solid" fo:border-left="#a6a6a6 0.035cm solid" fo:border-right="#a6a6a6 0.035cm solid" fo:wrap-option="wrap"/>
    </style:style>
    <style:style style:name="P1089" style:family="paragraph" style:parent-style-name="Normal">
      <style:paragraph-properties fo:line-height="113%" fo:margin-left="0.286cm" fo:margin-right="0.199cm"/>
    </style:style>
    <style:style style:name="T1089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577" style:family="table-cell">
      <style:table-cell-properties style:vertical-align="middle" fo:border-top="#a6a6a6 0.035cm solid" fo:border-bottom="#a6a6a6 0.035cm solid" fo:border-left="#a6a6a6 0.035cm solid" fo:border-right="#a6a6a6 0.035cm solid" fo:wrap-option="wrap"/>
    </style:style>
    <style:style style:name="P1090" style:family="paragraph" style:parent-style-name="Normal">
      <style:paragraph-properties fo:margin-left="0.286cm" fo:margin-right="0.199cm"/>
    </style:style>
    <style:style style:name="T1090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1090_2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Row191" style:family="table-row"/>
    <style:style style:name="Cell578" style:family="table-cell">
      <style:table-cell-properties fo:background-color="#002060" style:vertical-align="middle" fo:border-top="#a6a6a6 0.035cm solid" fo:border-bottom="#a6a6a6 0.035cm solid" fo:border-left="#a6a6a6 0.035cm solid" fo:border-right="#a6a6a6 0.035cm solid" fo:wrap-option="wrap"/>
    </style:style>
    <style:style style:name="P1091" style:family="paragraph" style:parent-style-name="Normal">
      <style:paragraph-properties fo:line-height="113%" fo:margin-left="0.286cm" fo:margin-right="0.199cm"/>
    </style:style>
    <style:style style:name="T1091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579" style:family="table-cell">
      <style:table-cell-properties style:vertical-align="middle" fo:border-top="#a6a6a6 0.035cm solid" fo:border-bottom="#a6a6a6 0.035cm solid" fo:border-left="#a6a6a6 0.035cm solid" fo:border-right="#a6a6a6 0.035cm solid" fo:wrap-option="wrap"/>
    </style:style>
    <style:style style:name="P1092" style:family="paragraph" style:parent-style-name="Normal">
      <style:paragraph-properties fo:margin-left="0.286cm" fo:margin-right="0.199cm"/>
    </style:style>
    <style:style style:name="T1092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1092_2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1092_3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Cell580" style:family="table-cell">
      <style:table-cell-properties style:vertical-align="middle" fo:border-top="#a6a6a6 0.035cm solid" fo:border-bottom="#a6a6a6 0.035cm solid" fo:border-left="#a6a6a6 0.035cm solid" fo:border-right="#a6a6a6 0.035cm solid" fo:wrap-option="wrap"/>
    </style:style>
    <style:style style:name="P1093" style:family="paragraph" style:parent-style-name="Normal">
      <style:paragraph-properties fo:text-align="right" fo:margin-left="0.286cm" fo:margin-right="0.199cm"/>
    </style:style>
    <style:style style:name="T1093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Row192" style:family="table-row"/>
    <style:style style:name="Cell581" style:family="table-cell">
      <style:table-cell-properties fo:background-color="#002060" style:vertical-align="middle" fo:border-top="#a6a6a6 0.035cm solid" fo:border-bottom="#a6a6a6 0.035cm solid" fo:border-left="#a6a6a6 0.035cm solid" fo:border-right="#a6a6a6 0.035cm solid" fo:wrap-option="wrap"/>
    </style:style>
    <style:style style:name="P1094" style:family="paragraph" style:parent-style-name="Normal">
      <style:paragraph-properties fo:line-height="113%" fo:margin-left="0.286cm" fo:margin-right="0.199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582" style:family="table-cell">
      <style:table-cell-properties style:vertical-align="middle" fo:border-top="#a6a6a6 0.035cm solid" fo:border-bottom="#a6a6a6 0.035cm solid" fo:border-left="#a6a6a6 0.035cm solid" fo:border-right="#a6a6a6 0.035cm solid" fo:wrap-option="wrap"/>
    </style:style>
    <style:style style:name="P1095" style:family="paragraph" style:parent-style-name="Normal">
      <style:paragraph-properties fo:margin-left="0.286cm" fo:margin-right="0.199cm"/>
    </style:style>
    <style:style style:name="T1095_1" style:family="text">
      <style:text-properties style:font-name="Arial" fo:font-size="8pt" style:font-size-asian="8pt" style:font-size-complex="8pt" fo:language="en" fo:language-asian="en" fo:language-complex="ar" fo:country="GB" fo:country-asian="US" fo:country-complex="SA"/>
    </style:style>
    <style:style style:name="T1095_2" style:family="text">
      <style:text-properties style:font-name="Arial" fo:font-size="8pt" style:font-size-asian="8pt" style:font-size-complex="8pt" fo:language="en" fo:language-asian="en" fo:language-complex="ar" fo:country="GB" fo:country-asian="US" fo:country-complex="SA"/>
    </style:style>
    <style:style style:name="T1095_3" style:family="text">
      <style:text-properties style:font-name="Arial" fo:font-size="8pt" style:font-size-asian="8pt" style:font-size-complex="8pt" fo:language="en" fo:language-asian="en" fo:language-complex="ar" fo:country="GB" fo:country-asian="US" fo:country-complex="SA"/>
    </style:style>
    <style:style style:name="Cell583" style:family="table-cell">
      <style:table-cell-properties style:vertical-align="middle" fo:border-top="#a6a6a6 0.035cm solid" fo:border-bottom="#a6a6a6 0.035cm solid" fo:border-left="#a6a6a6 0.035cm solid" fo:border-right="#a6a6a6 0.035cm solid" fo:wrap-option="wrap"/>
    </style:style>
    <style:style style:name="P1096" style:family="paragraph" style:parent-style-name="Normal">
      <style:paragraph-properties fo:text-align="right" fo:margin-left="0.286cm" fo:margin-right="0.199cm"/>
    </style:style>
    <style:style style:name="T1096_1" style:family="text">
      <style:text-properties style:font-name="Arial" fo:font-size="8pt" style:font-size-asian="8pt" style:font-size-complex="8pt" fo:language="en" fo:language-asian="en" fo:language-complex="ar" fo:country="GB" fo:country-asian="US" fo:country-complex="SA"/>
    </style:style>
    <style:style style:name="T1096_2" style:family="text">
      <style:text-properties style:font-name="Arial" fo:font-size="8pt" style:font-size-asian="8pt" style:font-size-complex="8pt" fo:language="en" fo:language-asian="en" fo:language-complex="ar" fo:country="GB" fo:country-asian="US" fo:country-complex="SA"/>
    </style:style>
    <style:style style:name="T1096_3" style:family="text">
      <style:text-properties style:font-name="Arial" fo:font-size="8pt" style:font-size-asian="8pt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1096_4" style:family="text">
      <style:text-properties style:font-name="Arial" fo:font-size="6pt" style:font-size-asian="6pt" style:font-size-complex="6pt" fo:language="en" fo:language-asian="en" fo:language-complex="ar" fo:country="GB" fo:country-asian="US" fo:country-complex="SA"/>
    </style:style>
    <style:style style:name="T1096_5" style:family="text">
      <style:text-properties style:font-name="Arial" fo:font-size="6pt" style:font-size-asian="6pt" style:font-size-complex="6pt" fo:language="en" fo:language-asian="en" fo:language-complex="ar" fo:country="GB" fo:country-asian="US" fo:country-complex="SA"/>
    </style:style>
    <style:style style:name="T1096_6" style:family="text">
      <style:text-properties style:font-name="Arial" fo:font-size="6pt" style:font-size-asian="6pt" style:font-size-complex="6pt" fo:language="en" fo:language-asian="en" fo:language-complex="ar" fo:country="GB" fo:country-asian="US" fo:country-complex="SA"/>
    </style:style>
    <style:style style:name="Row193" style:family="table-row"/>
    <style:style style:name="Cell584" style:family="table-cell">
      <style:table-cell-properties fo:background-color="#002060" style:vertical-align="middle" fo:border-top="#a6a6a6 0.035cm solid" fo:border-bottom="#a6a6a6 0.035cm solid" fo:border-left="#a6a6a6 0.035cm solid" fo:border-right="#a6a6a6 0.035cm solid" fo:wrap-option="wrap"/>
    </style:style>
    <style:style style:name="P1097" style:family="paragraph" style:parent-style-name="Normal">
      <style:paragraph-properties fo:line-height="113%" fo:margin-left="0.286cm" fo:margin-right="0.199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585" style:family="table-cell">
      <style:table-cell-properties style:vertical-align="middle" fo:border-top="#a6a6a6 0.035cm solid" fo:border-bottom="#a6a6a6 0.035cm solid" fo:border-left="#a6a6a6 0.035cm solid" fo:border-right="#a6a6a6 0.035cm solid" fo:wrap-option="wrap"/>
    </style:style>
    <style:style style:name="P1098" style:family="paragraph" style:parent-style-name="Normal">
      <style:paragraph-properties fo:margin-left="0.286cm" fo:margin-right="0.199cm"/>
    </style:style>
    <style:style style:name="T1098_1" style:family="text">
      <style:text-properties style:font-name="Arial" fo:font-size="8pt" style:font-size-asian="8pt" style:font-size-complex="8pt" fo:language="en" fo:language-asian="en" fo:language-complex="ar" fo:country="GB" fo:country-asian="US" fo:country-complex="SA"/>
    </style:style>
    <style:style style:name="Cell586" style:family="table-cell">
      <style:table-cell-properties style:vertical-align="middle" fo:border-top="#a6a6a6 0.035cm solid" fo:border-bottom="#a6a6a6 0.035cm solid" fo:border-left="#a6a6a6 0.035cm solid" fo:border-right="#a6a6a6 0.035cm solid" fo:wrap-option="wrap"/>
    </style:style>
    <style:style style:name="P1099" style:family="paragraph" style:parent-style-name="Normal">
      <style:paragraph-properties fo:text-align="right" fo:margin-left="0.286cm" fo:margin-right="0.199cm"/>
      <style:text-properties style:font-name="Arial" fo:font-size="8pt" style:font-size-asian="8pt" style:font-size-complex="8pt" fo:language="en" fo:language-asian="en" fo:language-complex="ar" fo:country="GB" fo:country-asian="US" fo:country-complex="SA"/>
    </style:style>
    <style:style style:name="Row194" style:family="table-row"/>
    <style:style style:name="Cell587" style:family="table-cell">
      <style:table-cell-properties fo:background-color="#002060" style:vertical-align="middle" fo:border-top="#a6a6a6 0.035cm solid" fo:border-bottom="#a6a6a6 0.035cm solid" fo:border-left="#a6a6a6 0.035cm solid" fo:border-right="#a6a6a6 0.035cm solid" fo:wrap-option="wrap"/>
    </style:style>
    <style:style style:name="P1100" style:family="paragraph" style:parent-style-name="Normal">
      <style:paragraph-properties fo:line-height="113%" fo:margin-left="0.286cm" fo:margin-right="0.199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588" style:family="table-cell">
      <style:table-cell-properties style:vertical-align="middle" fo:border-top="#a6a6a6 0.035cm solid" fo:border-bottom="#a6a6a6 0.035cm solid" fo:border-left="#a6a6a6 0.035cm solid" fo:border-right="#a6a6a6 0.035cm solid" fo:wrap-option="wrap"/>
    </style:style>
    <style:style style:name="P1101" style:family="paragraph" style:parent-style-name="Normal">
      <style:paragraph-properties fo:margin-left="0.286cm" fo:margin-right="0.199cm"/>
    </style:style>
    <style:style style:name="T1101_1" style:family="text">
      <style:text-properties style:font-name="Arial" fo:font-size="8pt" style:font-size-asian="8pt" style:font-size-complex="8pt" fo:language="en" fo:language-asian="en" fo:language-complex="ar" fo:country="GB" fo:country-asian="US" fo:country-complex="SA"/>
    </style:style>
    <style:style style:name="Cell589" style:family="table-cell">
      <style:table-cell-properties style:vertical-align="middle" fo:border-top="#a6a6a6 0.035cm solid" fo:border-bottom="#a6a6a6 0.035cm solid" fo:border-left="#a6a6a6 0.035cm solid" fo:border-right="#a6a6a6 0.035cm solid" fo:wrap-option="wrap"/>
    </style:style>
    <style:style style:name="P1102" style:family="paragraph" style:parent-style-name="Normal">
      <style:paragraph-properties fo:text-align="right" fo:margin-left="0.286cm" fo:margin-right="0.199cm"/>
    </style:style>
    <style:style style:name="T1102_1" style:family="text">
      <style:text-properties fo:color="#242424" style:font-name="Arial" fo:font-size="8pt" style:font-size-asian="8pt" style:font-size-complex="8pt" fo:language="en" fo:language-asian="en" fo:language-complex="ar" fo:country="GB" fo:country-asian="US" fo:country-complex="SA"/>
    </style:style>
    <style:style style:name="Row195" style:family="table-row"/>
    <style:style style:name="Cell590" style:family="table-cell">
      <style:table-cell-properties fo:background-color="#002060" style:vertical-align="middle" fo:border-top="#a6a6a6 0.035cm solid" fo:border-bottom="#a6a6a6 0.035cm solid" fo:border-left="#a6a6a6 0.035cm solid" fo:border-right="#a6a6a6 0.035cm solid" fo:wrap-option="wrap"/>
    </style:style>
    <style:style style:name="P1103" style:family="paragraph" style:parent-style-name="Normal">
      <style:paragraph-properties fo:line-height="113%" fo:margin-left="0.286cm" fo:margin-right="0.199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591" style:family="table-cell">
      <style:table-cell-properties style:vertical-align="middle" fo:border-top="#a6a6a6 0.035cm solid" fo:border-bottom="#a6a6a6 0.035cm solid" fo:border-left="#a6a6a6 0.035cm solid" fo:border-right="#a6a6a6 0.035cm solid" fo:wrap-option="wrap"/>
    </style:style>
    <style:style style:name="P1104" style:family="paragraph" style:parent-style-name="Normal">
      <style:paragraph-properties fo:margin-left="0.286cm" fo:margin-right="0.199cm"/>
    </style:style>
    <style:style style:name="T1104_1" style:family="text">
      <style:text-properties style:font-name="Arial" fo:font-size="8pt" style:font-size-asian="8pt" style:font-size-complex="8pt" fo:language="en" fo:language-asian="en" fo:language-complex="ar" fo:country="GB" fo:country-asian="US" fo:country-complex="SA"/>
    </style:style>
    <style:style style:name="Cell592" style:family="table-cell">
      <style:table-cell-properties style:vertical-align="middle" fo:border-top="#a6a6a6 0.035cm solid" fo:border-bottom="#a6a6a6 0.035cm solid" fo:border-left="#a6a6a6 0.035cm solid" fo:border-right="#a6a6a6 0.035cm solid" fo:wrap-option="wrap"/>
    </style:style>
    <style:style style:name="P1105" style:family="paragraph" style:parent-style-name="Normal">
      <style:paragraph-properties fo:text-align="right" fo:margin-left="0.286cm" fo:margin-right="0.199cm"/>
    </style:style>
    <style:style style:name="T1105_1" style:family="text">
      <style:text-properties fo:color="#242424" style:font-name="Arial" fo:font-size="8pt" style:font-size-asian="8pt" style:font-size-complex="8pt" fo:language="en" fo:language-asian="en" fo:language-complex="ar" fo:country="GB" fo:country-asian="US" fo:country-complex="SA"/>
    </style:style>
    <style:style style:name="Row196" style:family="table-row"/>
    <style:style style:name="Cell593" style:family="table-cell">
      <style:table-cell-properties fo:background-color="#002060" style:vertical-align="middle" fo:border-top="#a6a6a6 0.035cm solid" fo:border-bottom="#a6a6a6 0.035cm solid" fo:border-left="#a6a6a6 0.035cm solid" fo:border-right="#a6a6a6 0.035cm solid" fo:wrap-option="wrap"/>
    </style:style>
    <style:style style:name="P1106" style:family="paragraph" style:parent-style-name="Normal">
      <style:paragraph-properties fo:line-height="113%" fo:margin-left="0.286cm" fo:margin-right="0.199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594" style:family="table-cell">
      <style:table-cell-properties style:vertical-align="middle" fo:border-top="#a6a6a6 0.035cm solid" fo:border-bottom="#a6a6a6 0.035cm solid" fo:border-left="#a6a6a6 0.035cm solid" fo:border-right="#a6a6a6 0.035cm solid" fo:wrap-option="wrap"/>
    </style:style>
    <style:style style:name="P1107" style:family="paragraph" style:parent-style-name="Normal">
      <style:paragraph-properties fo:margin-left="0.286cm" fo:margin-right="0.199cm"/>
    </style:style>
    <style:style style:name="T1107_1" style:family="text">
      <style:text-properties style:font-name="Arial" fo:font-size="8pt" style:font-size-asian="8pt" style:font-size-complex="8pt" fo:language="en" fo:language-asian="en" fo:language-complex="ar" fo:country="GB" fo:country-asian="US" fo:country-complex="SA"/>
    </style:style>
    <style:style style:name="Cell595" style:family="table-cell">
      <style:table-cell-properties style:vertical-align="middle" fo:border-top="#a6a6a6 0.035cm solid" fo:border-bottom="#a6a6a6 0.035cm solid" fo:border-left="#a6a6a6 0.035cm solid" fo:border-right="#a6a6a6 0.035cm solid" fo:wrap-option="wrap"/>
    </style:style>
    <style:style style:name="P1108" style:family="paragraph" style:parent-style-name="Normal">
      <style:paragraph-properties fo:text-align="right" fo:margin-left="0.286cm" fo:margin-right="0.199cm"/>
    </style:style>
    <style:style style:name="T1108_1" style:family="text">
      <style:text-properties fo:color="#242424" style:font-name="Arial" fo:font-size="8pt" style:font-size-asian="8pt" style:font-size-complex="8pt" fo:language="en" fo:language-asian="en" fo:language-complex="ar" fo:country="GB" fo:country-asian="US" fo:country-complex="SA"/>
    </style:style>
    <style:style style:name="P1109" style:family="paragraph" style:parent-style-name="Normal">
      <style:paragraph-properties fo:line-height="108%" fo:margin-bottom="0.282cm"/>
    </style:style>
    <style:style style:name="Table18" style:family="table">
      <style:table-properties table:align="left" style:width="17.963cm" style:rel-width="100%" fo:margin-left="-0.018cm"/>
    </style:style>
    <style:style style:name="Column78" style:family="table-column">
      <style:table-column-properties style:column-width="4.265cm"/>
    </style:style>
    <style:style style:name="Column79" style:family="table-column">
      <style:table-column-properties style:column-width="8.237cm"/>
    </style:style>
    <style:style style:name="Column80" style:family="table-column">
      <style:table-column-properties style:column-width="5.461cm"/>
    </style:style>
    <style:style style:name="Row197" style:family="table-row"/>
    <style:style style:name="Cell596" style:family="table-cell">
      <style:table-cell-properties fo:background-color="#002060" style:vertical-align="middle" fo:border-top="#a6a6a6 0.035cm solid" fo:border-bottom="#a6a6a6 0.035cm solid" fo:border-left="#a6a6a6 0.035cm solid" fo:border-right="#a6a6a6 0.035cm solid" fo:wrap-option="wrap"/>
    </style:style>
    <style:style style:name="P1110" style:family="paragraph" style:parent-style-name="Normal">
      <style:paragraph-properties fo:margin-left="0.286cm" fo:margin-right="0.199cm"/>
    </style:style>
    <style:style style:name="T1110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1110_2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1110_3" style:family="text">
      <style:text-properties style:font-name="Arial" fo:font-size="8pt" style:font-size-asian="8pt" style:font-name-complex="Arial" style:font-size-complex="8pt" fo:language="en" fo:language-asian="en" fo:language-complex="ar" fo:country="ZA" fo:country-asian="US" fo:country-complex="SA" fo:font-weight="bold" style:font-weight-asian="bold" style:font-weight-complex="bold"/>
    </style:style>
    <style:style style:name="Row198" style:family="table-row"/>
    <style:style style:name="Cell597" style:family="table-cell">
      <style:table-cell-properties fo:background-color="#002060" style:vertical-align="middle" fo:border-top="#a6a6a6 0.035cm solid" fo:border-bottom="#a6a6a6 0.035cm solid" fo:border-left="#a6a6a6 0.035cm solid" fo:border-right="#a6a6a6 0.035cm solid" fo:wrap-option="wrap"/>
    </style:style>
    <style:style style:name="P1111" style:family="paragraph" style:parent-style-name="Normal">
      <style:paragraph-properties fo:line-height="113%" fo:margin-left="0.286cm" fo:margin-right="0.199cm"/>
    </style:style>
    <style:style style:name="T1111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598" style:family="table-cell">
      <style:table-cell-properties style:vertical-align="middle" fo:border-top="#a6a6a6 0.035cm solid" fo:border-bottom="#a6a6a6 0.035cm solid" fo:border-left="#a6a6a6 0.035cm solid" fo:border-right="#a6a6a6 0.035cm solid" fo:wrap-option="wrap"/>
    </style:style>
    <style:style style:name="P1112" style:family="paragraph" style:parent-style-name="Normal">
      <style:paragraph-properties fo:margin-left="0.286cm" fo:margin-right="0.199cm"/>
    </style:style>
    <style:style style:name="T1112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Row199" style:family="table-row"/>
    <style:style style:name="Cell599" style:family="table-cell">
      <style:table-cell-properties fo:background-color="#002060" style:vertical-align="middle" fo:border-top="#a6a6a6 0.035cm solid" fo:border-bottom="#a6a6a6 0.035cm solid" fo:border-left="#a6a6a6 0.035cm solid" fo:border-right="#a6a6a6 0.035cm solid" fo:wrap-option="wrap"/>
    </style:style>
    <style:style style:name="P1113" style:family="paragraph" style:parent-style-name="Normal">
      <style:paragraph-properties fo:line-height="113%" fo:margin-left="0.286cm" fo:margin-right="0.199cm"/>
    </style:style>
    <style:style style:name="T1113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T1113_2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600" style:family="table-cell">
      <style:table-cell-properties style:vertical-align="middle" fo:border-top="#a6a6a6 0.035cm solid" fo:border-bottom="#a6a6a6 0.035cm solid" fo:border-left="#a6a6a6 0.035cm solid" fo:border-right="#a6a6a6 0.035cm solid" fo:wrap-option="wrap"/>
    </style:style>
    <style:style style:name="P1114" style:family="paragraph" style:parent-style-name="Normal">
      <style:paragraph-properties fo:margin-left="0.286cm" fo:margin-right="0.199cm"/>
    </style:style>
    <style:style style:name="T1114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1114_2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1114_3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Cell601" style:family="table-cell">
      <style:table-cell-properties style:vertical-align="middle" fo:border-top="#a6a6a6 0.035cm solid" fo:border-bottom="#a6a6a6 0.035cm solid" fo:border-left="#a6a6a6 0.035cm solid" fo:border-right="#a6a6a6 0.035cm solid" fo:wrap-option="wrap"/>
    </style:style>
    <style:style style:name="P1115" style:family="paragraph" style:parent-style-name="Normal">
      <style:paragraph-properties fo:text-align="right" fo:margin-left="0.286cm" fo:margin-right="0.199cm"/>
    </style:style>
    <style:style style:name="T1115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Row200" style:family="table-row"/>
    <style:style style:name="Cell602" style:family="table-cell">
      <style:table-cell-properties fo:background-color="#002060" style:vertical-align="middle" fo:border-top="#a6a6a6 0.035cm solid" fo:border-bottom="#a6a6a6 0.035cm solid" fo:border-left="#a6a6a6 0.035cm solid" fo:border-right="#a6a6a6 0.035cm solid" fo:wrap-option="wrap"/>
    </style:style>
    <style:style style:name="P1116" style:family="paragraph" style:parent-style-name="Normal">
      <style:paragraph-properties fo:line-height="113%" fo:margin-left="0.286cm" fo:margin-right="0.199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603" style:family="table-cell">
      <style:table-cell-properties style:vertical-align="top" fo:border-top="#a6a6a6 0.035cm solid" fo:border-bottom="#a6a6a6 0.035cm solid" fo:border-left="#a6a6a6 0.035cm solid" fo:border-right="#a6a6a6 0.035cm solid" fo:wrap-option="wrap"/>
    </style:style>
    <style:style style:name="P1117" style:family="paragraph" style:parent-style-name="Normal">
      <style:paragraph-properties fo:margin-left="0.286cm" fo:margin-right="0.199cm"/>
    </style:style>
    <style:style style:name="T1117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Cell604" style:family="table-cell">
      <style:table-cell-properties style:vertical-align="top" fo:border-top="#a6a6a6 0.035cm solid" fo:border-bottom="#a6a6a6 0.035cm solid" fo:border-left="#a6a6a6 0.035cm solid" fo:border-right="#a6a6a6 0.035cm solid" fo:wrap-option="wrap"/>
    </style:style>
    <style:style style:name="P1118" style:family="paragraph" style:parent-style-name="Normal">
      <style:paragraph-properties fo:text-align="right" fo:margin-left="0.286cm" fo:margin-right="0.199cm"/>
    </style:style>
    <style:style style:name="T1118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Row201" style:family="table-row"/>
    <style:style style:name="Cell605" style:family="table-cell">
      <style:table-cell-properties fo:background-color="#002060" style:vertical-align="middle" fo:border-top="#a6a6a6 0.035cm solid" fo:border-bottom="#a6a6a6 0.035cm solid" fo:border-left="#a6a6a6 0.035cm solid" fo:border-right="#a6a6a6 0.035cm solid" fo:wrap-option="wrap"/>
    </style:style>
    <style:style style:name="P1119" style:family="paragraph" style:parent-style-name="Normal">
      <style:paragraph-properties fo:line-height="113%" fo:margin-left="0.286cm" fo:margin-right="0.199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606" style:family="table-cell">
      <style:table-cell-properties style:vertical-align="top" fo:border-top="#a6a6a6 0.035cm solid" fo:border-bottom="#a6a6a6 0.035cm solid" fo:border-left="#a6a6a6 0.035cm solid" fo:border-right="#a6a6a6 0.035cm solid" fo:wrap-option="wrap"/>
    </style:style>
    <style:style style:name="P1120" style:family="paragraph" style:parent-style-name="Normal">
      <style:paragraph-properties fo:margin-left="0.286cm" fo:margin-right="0.199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Cell607" style:family="table-cell">
      <style:table-cell-properties style:vertical-align="top" fo:border-top="#a6a6a6 0.035cm solid" fo:border-bottom="#a6a6a6 0.035cm solid" fo:border-left="#a6a6a6 0.035cm solid" fo:border-right="#a6a6a6 0.035cm solid" fo:wrap-option="wrap"/>
    </style:style>
    <style:style style:name="P1121" style:family="paragraph" style:parent-style-name="Normal">
      <style:paragraph-properties fo:text-align="right" fo:margin-left="0.286cm" fo:margin-right="0.199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Row202" style:family="table-row"/>
    <style:style style:name="Cell608" style:family="table-cell">
      <style:table-cell-properties fo:background-color="#002060" style:vertical-align="middle" fo:border-top="#a6a6a6 0.035cm solid" fo:border-bottom="#a6a6a6 0.035cm solid" fo:border-left="#a6a6a6 0.035cm solid" fo:border-right="#a6a6a6 0.035cm solid" fo:wrap-option="wrap"/>
    </style:style>
    <style:style style:name="P1122" style:family="paragraph" style:parent-style-name="Normal">
      <style:paragraph-properties fo:line-height="113%" fo:margin-left="0.286cm" fo:margin-right="0.199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609" style:family="table-cell">
      <style:table-cell-properties style:vertical-align="top" fo:border-top="#a6a6a6 0.035cm solid" fo:border-bottom="#a6a6a6 0.035cm solid" fo:border-left="#a6a6a6 0.035cm solid" fo:border-right="#a6a6a6 0.035cm solid" fo:wrap-option="wrap"/>
    </style:style>
    <style:style style:name="P1123" style:family="paragraph" style:parent-style-name="Normal">
      <style:paragraph-properties fo:margin-left="0.286cm" fo:margin-right="0.199cm"/>
    </style:style>
    <style:style style:name="T1123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Row203" style:family="table-row"/>
    <style:style style:name="Cell610" style:family="table-cell">
      <style:table-cell-properties fo:background-color="#002060" style:vertical-align="middle" fo:border-top="#a6a6a6 0.035cm solid" fo:border-bottom="#a6a6a6 0.035cm solid" fo:border-left="#a6a6a6 0.035cm solid" fo:border-right="#a6a6a6 0.035cm solid" fo:wrap-option="wrap"/>
    </style:style>
    <style:style style:name="P1124" style:family="paragraph" style:parent-style-name="Normal">
      <style:paragraph-properties fo:line-height="113%" fo:margin-left="0.286cm" fo:margin-right="0.199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611" style:family="table-cell">
      <style:table-cell-properties style:vertical-align="top" fo:border-top="#a6a6a6 0.035cm solid" fo:border-bottom="#a6a6a6 0.035cm solid" fo:border-left="#a6a6a6 0.035cm solid" fo:border-right="#a6a6a6 0.035cm solid" fo:wrap-option="wrap"/>
    </style:style>
    <style:style style:name="P1125" style:family="paragraph" style:parent-style-name="Normal">
      <style:paragraph-properties fo:margin-left="0.286cm" fo:margin-right="0.199cm"/>
    </style:style>
    <style:style style:name="T1125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612" style:family="table-cell">
      <style:table-cell-properties style:vertical-align="top" fo:border-top="#a6a6a6 0.035cm solid" fo:border-bottom="#a6a6a6 0.035cm solid" fo:border-left="#a6a6a6 0.035cm solid" fo:border-right="#a6a6a6 0.035cm solid" fo:wrap-option="wrap"/>
    </style:style>
    <style:style style:name="P1126" style:family="paragraph" style:parent-style-name="Normal">
      <style:paragraph-properties fo:text-align="right" fo:margin-left="0.286cm" fo:margin-right="0.199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Row204" style:family="table-row"/>
    <style:style style:name="Cell613" style:family="table-cell">
      <style:table-cell-properties fo:background-color="#002060" style:vertical-align="middle" fo:border-top="#a6a6a6 0.035cm solid" fo:border-bottom="#a6a6a6 0.035cm solid" fo:border-left="#a6a6a6 0.035cm solid" fo:border-right="#a6a6a6 0.035cm solid" fo:wrap-option="wrap"/>
    </style:style>
    <style:style style:name="P1127" style:family="paragraph" style:parent-style-name="Normal">
      <style:paragraph-properties fo:line-height="113%" fo:margin-left="0.286cm" fo:margin-right="0.199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614" style:family="table-cell">
      <style:table-cell-properties style:vertical-align="top" fo:border-top="#a6a6a6 0.035cm solid" fo:border-bottom="#a6a6a6 0.035cm solid" fo:border-left="#a6a6a6 0.035cm solid" fo:border-right="#a6a6a6 0.035cm solid" fo:wrap-option="wrap"/>
    </style:style>
    <style:style style:name="P1128" style:family="paragraph" style:parent-style-name="Normal">
      <style:paragraph-properties fo:margin-left="0.286cm" fo:margin-right="0.199cm"/>
    </style:style>
    <style:style style:name="T1128_1" style:family="text">
      <style:text-properties style:font-name="Arial" fo:font-size="8pt" style:font-size-asian="8pt" style:font-size-complex="8pt" fo:language="en" fo:language-asian="en" fo:language-complex="ar" fo:country="GB" fo:country-asian="US" fo:country-complex="SA"/>
    </style:style>
    <style:style style:name="T1128_2" style:family="text">
      <style:text-properties style:font-name="Arial" fo:font-size="8pt" style:font-size-asian="8pt" style:font-size-complex="8pt" fo:language="en" fo:language-asian="en" fo:language-complex="ar" fo:country="GB" fo:country-asian="US" fo:country-complex="SA"/>
    </style:style>
    <style:style style:name="Cell615" style:family="table-cell">
      <style:table-cell-properties style:vertical-align="top" fo:border-top="#a6a6a6 0.035cm solid" fo:border-bottom="#a6a6a6 0.035cm solid" fo:border-left="#a6a6a6 0.035cm solid" fo:border-right="#a6a6a6 0.035cm solid" fo:wrap-option="wrap"/>
    </style:style>
    <style:style style:name="P1129" style:family="paragraph" style:parent-style-name="Normal">
      <style:paragraph-properties fo:text-align="right" fo:margin-left="0.286cm" fo:margin-right="0.199cm"/>
    </style:style>
    <style:style style:name="T1129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Row205" style:family="table-row"/>
    <style:style style:name="Cell616" style:family="table-cell">
      <style:table-cell-properties fo:background-color="#002060" style:vertical-align="middle" fo:border-top="#a6a6a6 0.035cm solid" fo:border-bottom="#a6a6a6 0.035cm solid" fo:border-left="#a6a6a6 0.035cm solid" fo:border-right="#a6a6a6 0.035cm solid" fo:wrap-option="wrap"/>
    </style:style>
    <style:style style:name="P1130" style:family="paragraph" style:parent-style-name="Normal">
      <style:paragraph-properties fo:line-height="113%" fo:margin-left="0.286cm" fo:margin-right="0.199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617" style:family="table-cell">
      <style:table-cell-properties style:vertical-align="top" fo:border-top="#a6a6a6 0.035cm solid" fo:border-bottom="#a6a6a6 0.035cm solid" fo:border-left="#a6a6a6 0.035cm solid" fo:border-right="#a6a6a6 0.035cm solid" fo:wrap-option="wrap"/>
    </style:style>
    <style:style style:name="P1131" style:family="paragraph" style:parent-style-name="Normal">
      <style:paragraph-properties fo:margin-left="0.286cm" fo:margin-right="0.199cm"/>
    </style:style>
    <style:style style:name="T1131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1131_2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1131_3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1131_4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1131_5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Cell618" style:family="table-cell">
      <style:table-cell-properties style:vertical-align="top" fo:border-top="#a6a6a6 0.035cm solid" fo:border-bottom="#a6a6a6 0.035cm solid" fo:border-left="#a6a6a6 0.035cm solid" fo:border-right="#a6a6a6 0.035cm solid" fo:wrap-option="wrap"/>
    </style:style>
    <style:style style:name="P1132" style:family="paragraph" style:parent-style-name="Normal">
      <style:paragraph-properties fo:text-align="right" fo:margin-left="0.286cm" fo:margin-right="0.199cm"/>
    </style:style>
    <style:style style:name="T1132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1132_2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1132_3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1132_4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1132_5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Row206" style:family="table-row"/>
    <style:style style:name="Cell619" style:family="table-cell">
      <style:table-cell-properties fo:background-color="#002060" style:vertical-align="middle" fo:border-top="#a6a6a6 0.035cm solid" fo:border-bottom="#a6a6a6 0.035cm solid" fo:border-left="#a6a6a6 0.035cm solid" fo:border-right="#a6a6a6 0.035cm solid" fo:wrap-option="wrap"/>
    </style:style>
    <style:style style:name="P1133" style:family="paragraph" style:parent-style-name="Normal">
      <style:paragraph-properties fo:line-height="113%" fo:margin-left="0.286cm" fo:margin-right="0.199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620" style:family="table-cell">
      <style:table-cell-properties style:vertical-align="top" fo:border-top="#a6a6a6 0.035cm solid" fo:border-bottom="#a6a6a6 0.035cm solid" fo:border-left="#a6a6a6 0.035cm solid" fo:border-right="#a6a6a6 0.035cm solid" fo:wrap-option="wrap"/>
    </style:style>
    <style:style style:name="P1134" style:family="paragraph" style:parent-style-name="Normal">
      <style:paragraph-properties fo:margin-left="0.286cm" fo:margin-right="0.199cm"/>
    </style:style>
    <style:style style:name="T1134_1" style:family="text">
      <style:text-properties style:font-name="Arial" fo:font-size="8pt" style:font-size-asian="8pt" style:font-size-complex="8pt" fo:language="en" fo:language-asian="en" fo:language-complex="ar" fo:country="GB" fo:country-asian="US" fo:country-complex="SA"/>
    </style:style>
    <style:style style:name="T1134_2" style:family="text">
      <style:text-properties style:font-name="Arial" fo:font-size="8pt" style:font-size-asian="8pt" style:font-size-complex="8pt" fo:language="en" fo:language-asian="en" fo:language-complex="ar" fo:country="GB" fo:country-asian="US" fo:country-complex="SA"/>
    </style:style>
    <style:style style:name="T1134_3" style:family="text">
      <style:text-properties style:font-name="Arial" fo:font-size="8pt" style:font-size-asian="8pt" style:font-size-complex="8pt" fo:language="en" fo:language-asian="en" fo:language-complex="ar" fo:country="GB" fo:country-asian="US" fo:country-complex="SA"/>
    </style:style>
    <style:style style:name="Cell621" style:family="table-cell">
      <style:table-cell-properties style:vertical-align="top" fo:border-top="#a6a6a6 0.035cm solid" fo:border-bottom="#a6a6a6 0.035cm solid" fo:border-left="#a6a6a6 0.035cm solid" fo:border-right="#a6a6a6 0.035cm solid" fo:wrap-option="wrap"/>
    </style:style>
    <style:style style:name="P1135" style:family="paragraph" style:parent-style-name="Normal">
      <style:paragraph-properties fo:text-align="right" fo:margin-left="0.286cm" fo:margin-right="0.199cm"/>
    </style:style>
    <style:style style:name="T1135_1" style:family="text">
      <style:text-properties style:font-name="Arial" fo:font-size="8pt" style:font-name-asian="ＭＳ 明朝" style:font-size-asian="8pt" style:font-name-complex="Arial" style:font-size-complex="8pt" fo:language="en" fo:language-asian="en" fo:language-complex="ar" fo:country="US" fo:country-asian="US" fo:country-complex="SA"/>
    </style:style>
    <style:style style:name="T1135_2" style:family="text">
      <style:text-properties style:font-name="Arial" fo:font-size="8pt" style:font-size-asian="8pt" style:font-name-complex="Arial" style:font-size-complex="8pt" fo:language="en" fo:language-asian="en" fo:language-complex="ar" fo:country="US" fo:country-asian="US" fo:country-complex="SA"/>
    </style:style>
    <style:style style:name="T1135_3" style:family="text">
      <style:text-properties style:font-name="Arial" fo:font-size="8pt" style:font-name-asian="ＭＳ 明朝" style:font-size-asian="8pt" style:font-name-complex="Arial" style:font-size-complex="8pt" fo:language="en" fo:language-asian="en" fo:language-complex="ar" fo:country="US" fo:country-asian="US" fo:country-complex="SA"/>
    </style:style>
    <style:style style:name="T1135_4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1135_5" style:family="text">
      <style:text-properties style:font-name="Cambria Math" fo:font-size="8pt" style:font-size-asian="8pt" style:font-name-complex="Cambria Math" style:font-size-complex="8pt" fo:language="en" fo:language-asian="en" fo:language-complex="ar" fo:country="GB" fo:country-asian="US" fo:country-complex="SA"/>
    </style:style>
    <style:style style:name="T1135_6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Row207" style:family="table-row"/>
    <style:style style:name="Cell622" style:family="table-cell">
      <style:table-cell-properties fo:background-color="#002060" style:vertical-align="middle" fo:border-top="#a6a6a6 0.035cm solid" fo:border-bottom="#a6a6a6 0.035cm solid" fo:border-left="#a6a6a6 0.035cm solid" fo:border-right="#a6a6a6 0.035cm solid" fo:wrap-option="wrap"/>
    </style:style>
    <style:style style:name="P1136" style:family="paragraph" style:parent-style-name="Normal">
      <style:paragraph-properties fo:line-height="113%" fo:margin-left="0.286cm" fo:margin-right="0.199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623" style:family="table-cell">
      <style:table-cell-properties style:vertical-align="top" fo:border-top="#a6a6a6 0.035cm solid" fo:border-bottom="#a6a6a6 0.035cm solid" fo:border-left="#a6a6a6 0.035cm solid" fo:border-right="#a6a6a6 0.035cm solid" fo:wrap-option="wrap"/>
    </style:style>
    <style:style style:name="P1137" style:family="paragraph" style:parent-style-name="Normal">
      <style:paragraph-properties fo:margin-left="0.286cm" fo:margin-right="0.199cm"/>
    </style:style>
    <style:style style:name="T1137_1" style:family="text">
      <style:text-properties style:font-name="Arial" fo:font-size="8pt" style:font-size-asian="8pt" style:font-size-complex="8pt" fo:language="en" fo:language-asian="en" fo:language-complex="ar" fo:country="GB" fo:country-asian="US" fo:country-complex="SA" style:font-weight-complex="bold"/>
    </style:style>
    <style:style style:name="Cell624" style:family="table-cell">
      <style:table-cell-properties style:vertical-align="top" fo:border-top="#a6a6a6 0.035cm solid" fo:border-bottom="#a6a6a6 0.035cm solid" fo:border-left="#a6a6a6 0.035cm solid" fo:border-right="#a6a6a6 0.035cm solid" fo:wrap-option="wrap"/>
    </style:style>
    <style:style style:name="P1138" style:family="paragraph" style:parent-style-name="Normal">
      <style:paragraph-properties fo:text-align="right" fo:margin-left="0.286cm" fo:margin-right="0.199cm"/>
    </style:style>
    <style:style style:name="T1138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1138_2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Row208" style:family="table-row"/>
    <style:style style:name="Cell625" style:family="table-cell">
      <style:table-cell-properties fo:background-color="#002060" style:vertical-align="middle" fo:border-top="#a6a6a6 0.035cm solid" fo:border-bottom="#a6a6a6 0.035cm solid" fo:border-left="#a6a6a6 0.035cm solid" fo:border-right="#a6a6a6 0.035cm solid" fo:wrap-option="wrap"/>
    </style:style>
    <style:style style:name="P1139" style:family="paragraph" style:parent-style-name="Normal">
      <style:paragraph-properties fo:line-height="113%" fo:margin-left="0.286cm" fo:margin-right="0.199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626" style:family="table-cell">
      <style:table-cell-properties style:vertical-align="top" fo:border-top="#a6a6a6 0.035cm solid" fo:border-bottom="#a6a6a6 0.035cm solid" fo:border-left="#a6a6a6 0.035cm solid" fo:border-right="#a6a6a6 0.035cm solid" fo:wrap-option="wrap"/>
    </style:style>
    <style:style style:name="P1140" style:family="paragraph" style:parent-style-name="Normal">
      <style:paragraph-properties fo:margin-left="0.286cm" fo:margin-right="0.199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Cell627" style:family="table-cell">
      <style:table-cell-properties style:vertical-align="top" fo:border-top="#a6a6a6 0.035cm solid" fo:border-bottom="#a6a6a6 0.035cm solid" fo:border-left="#a6a6a6 0.035cm solid" fo:border-right="#a6a6a6 0.035cm solid" fo:wrap-option="wrap"/>
    </style:style>
    <style:style style:name="P1141" style:family="paragraph" style:parent-style-name="Normal">
      <style:paragraph-properties fo:text-align="right" fo:margin-left="0.286cm" fo:margin-right="0.199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Row209" style:family="table-row"/>
    <style:style style:name="Cell628" style:family="table-cell">
      <style:table-cell-properties fo:background-color="#002060" style:vertical-align="middle" fo:border-top="#a6a6a6 0.035cm solid" fo:border-bottom="#a6a6a6 0.035cm solid" fo:border-left="#a6a6a6 0.035cm solid" fo:border-right="#a6a6a6 0.035cm solid" fo:wrap-option="wrap"/>
    </style:style>
    <style:style style:name="P1142" style:family="paragraph" style:parent-style-name="Normal">
      <style:paragraph-properties fo:line-height="113%" fo:margin-left="0.286cm" fo:margin-right="0.199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629" style:family="table-cell">
      <style:table-cell-properties style:vertical-align="top" fo:border-top="#a6a6a6 0.035cm solid" fo:border-bottom="#a6a6a6 0.035cm solid" fo:border-left="#a6a6a6 0.035cm solid" fo:border-right="#a6a6a6 0.035cm solid" fo:wrap-option="wrap"/>
    </style:style>
    <style:style style:name="P1143" style:family="paragraph" style:parent-style-name="Normal">
      <style:paragraph-properties fo:margin-left="0.286cm" fo:margin-right="0.199cm"/>
    </style:style>
    <style:style style:name="T1143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630" style:family="table-cell">
      <style:table-cell-properties style:vertical-align="top" fo:border-top="#a6a6a6 0.035cm solid" fo:border-bottom="#a6a6a6 0.035cm solid" fo:border-left="#a6a6a6 0.035cm solid" fo:border-right="#a6a6a6 0.035cm solid" fo:wrap-option="wrap"/>
    </style:style>
    <style:style style:name="P1144" style:family="paragraph" style:parent-style-name="Normal">
      <style:paragraph-properties fo:text-align="right" fo:margin-left="0.286cm" fo:margin-right="0.199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Row210" style:family="table-row"/>
    <style:style style:name="Cell631" style:family="table-cell">
      <style:table-cell-properties fo:background-color="#002060" style:vertical-align="middle" fo:border-top="#a6a6a6 0.035cm solid" fo:border-bottom="#a6a6a6 0.035cm solid" fo:border-left="#a6a6a6 0.035cm solid" fo:border-right="#a6a6a6 0.035cm solid" fo:wrap-option="wrap"/>
    </style:style>
    <style:style style:name="P1145" style:family="paragraph" style:parent-style-name="Normal">
      <style:paragraph-properties fo:line-height="113%" fo:margin-left="0.286cm" fo:margin-right="0.199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632" style:family="table-cell">
      <style:table-cell-properties style:vertical-align="top" fo:border-top="#a6a6a6 0.035cm solid" fo:border-bottom="#a6a6a6 0.035cm solid" fo:border-left="#a6a6a6 0.035cm solid" fo:border-right="#a6a6a6 0.035cm solid" fo:wrap-option="wrap"/>
    </style:style>
    <style:style style:name="P1146" style:family="paragraph" style:parent-style-name="Normal">
      <style:paragraph-properties fo:margin-left="0.286cm" fo:margin-right="0.199cm"/>
    </style:style>
    <style:style style:name="T1146_1" style:family="text">
      <style:text-properties style:font-name="Arial" fo:font-size="8pt" style:font-size-asian="8pt" style:font-size-complex="8pt" fo:language="en" fo:language-asian="en" fo:language-complex="ar" fo:country="GB" fo:country-asian="US" fo:country-complex="SA"/>
    </style:style>
    <style:style style:name="T1146_2" style:family="text">
      <style:text-properties style:font-name="Arial" fo:font-size="8pt" style:font-size-asian="8pt" style:font-size-complex="8pt" fo:language="en" fo:language-asian="en" fo:language-complex="ar" fo:country="GB" fo:country-asian="US" fo:country-complex="SA"/>
    </style:style>
    <style:style style:name="Cell633" style:family="table-cell">
      <style:table-cell-properties style:vertical-align="top" fo:border-top="#a6a6a6 0.035cm solid" fo:border-bottom="#a6a6a6 0.035cm solid" fo:border-left="#a6a6a6 0.035cm solid" fo:border-right="#a6a6a6 0.035cm solid" fo:wrap-option="wrap"/>
    </style:style>
    <style:style style:name="P1147" style:family="paragraph" style:parent-style-name="Normal">
      <style:paragraph-properties fo:text-align="right" fo:margin-left="0.286cm" fo:margin-right="0.199cm"/>
    </style:style>
    <style:style style:name="T1147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Row211" style:family="table-row"/>
    <style:style style:name="Cell634" style:family="table-cell">
      <style:table-cell-properties fo:background-color="#002060" style:vertical-align="middle" fo:border-top="#a6a6a6 0.035cm solid" fo:border-bottom="#a6a6a6 0.035cm solid" fo:border-left="#a6a6a6 0.035cm solid" fo:border-right="#a6a6a6 0.035cm solid" fo:wrap-option="wrap"/>
    </style:style>
    <style:style style:name="P1148" style:family="paragraph" style:parent-style-name="Normal">
      <style:paragraph-properties fo:line-height="113%" fo:margin-left="0.286cm" fo:margin-right="0.199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635" style:family="table-cell">
      <style:table-cell-properties style:vertical-align="top" fo:border-top="#a6a6a6 0.035cm solid" fo:border-bottom="#a6a6a6 0.035cm solid" fo:border-left="#a6a6a6 0.035cm solid" fo:border-right="#a6a6a6 0.035cm solid" fo:wrap-option="wrap"/>
    </style:style>
    <style:style style:name="P1149" style:family="paragraph" style:parent-style-name="Normal">
      <style:paragraph-properties fo:margin-left="0.286cm" fo:margin-right="0.199cm"/>
    </style:style>
    <style:style style:name="T1149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1149_2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1149_3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1149_4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1149_5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Cell636" style:family="table-cell">
      <style:table-cell-properties style:vertical-align="top" fo:border-top="#a6a6a6 0.035cm solid" fo:border-bottom="#a6a6a6 0.035cm solid" fo:border-left="#a6a6a6 0.035cm solid" fo:border-right="#a6a6a6 0.035cm solid" fo:wrap-option="wrap"/>
    </style:style>
    <style:style style:name="P1150" style:family="paragraph" style:parent-style-name="Normal">
      <style:paragraph-properties fo:text-align="right" fo:margin-left="0.286cm" fo:margin-right="0.199cm"/>
    </style:style>
    <style:style style:name="T1150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Row212" style:family="table-row"/>
    <style:style style:name="Cell637" style:family="table-cell">
      <style:table-cell-properties fo:background-color="#002060" style:vertical-align="middle" fo:border-top="#a6a6a6 0.035cm solid" fo:border-bottom="#a6a6a6 0.035cm solid" fo:border-left="#a6a6a6 0.035cm solid" fo:border-right="#a6a6a6 0.035cm solid" fo:wrap-option="wrap"/>
    </style:style>
    <style:style style:name="P1151" style:family="paragraph" style:parent-style-name="Normal">
      <style:paragraph-properties fo:line-height="113%" fo:margin-left="0.286cm" fo:margin-right="0.199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638" style:family="table-cell">
      <style:table-cell-properties style:vertical-align="top" fo:border-top="#a6a6a6 0.035cm solid" fo:border-bottom="#a6a6a6 0.035cm solid" fo:border-left="#a6a6a6 0.035cm solid" fo:border-right="#a6a6a6 0.035cm solid" fo:wrap-option="wrap"/>
    </style:style>
    <style:style style:name="P1152" style:family="paragraph" style:parent-style-name="Normal">
      <style:paragraph-properties fo:margin-left="0.286cm" fo:margin-right="0.199cm"/>
    </style:style>
    <style:style style:name="T1152_1" style:family="text">
      <style:text-properties style:font-name="Arial" fo:font-size="8pt" style:font-size-asian="8pt" style:font-size-complex="8pt" fo:language="en" fo:language-asian="en" fo:language-complex="ar" fo:country="GB" fo:country-asian="US" fo:country-complex="SA"/>
    </style:style>
    <style:style style:name="T1152_2" style:family="text">
      <style:text-properties style:font-name="Arial" fo:font-size="8pt" style:font-size-asian="8pt" style:font-size-complex="8pt" fo:language="en" fo:language-asian="en" fo:language-complex="ar" fo:country="GB" fo:country-asian="US" fo:country-complex="SA"/>
    </style:style>
    <style:style style:name="T1152_3" style:family="text">
      <style:text-properties style:font-name="Arial" fo:font-size="8pt" style:font-size-asian="8pt" style:font-size-complex="8pt" fo:language="en" fo:language-asian="en" fo:language-complex="ar" fo:country="GB" fo:country-asian="US" fo:country-complex="SA"/>
    </style:style>
    <style:style style:name="Cell639" style:family="table-cell">
      <style:table-cell-properties style:vertical-align="top" fo:border-top="#a6a6a6 0.035cm solid" fo:border-bottom="#a6a6a6 0.035cm solid" fo:border-left="#a6a6a6 0.035cm solid" fo:border-right="#a6a6a6 0.035cm solid" fo:wrap-option="wrap"/>
    </style:style>
    <style:style style:name="P1153" style:family="paragraph" style:parent-style-name="Normal">
      <style:paragraph-properties fo:text-align="right" fo:margin-left="0.286cm" fo:margin-right="0.199cm"/>
    </style:style>
    <style:style style:name="T1153_1" style:family="text">
      <style:text-properties style:font-name="Arial" fo:font-size="8pt" style:font-size-asian="8pt" style:font-name-complex="Arial" style:font-size-complex="8pt" fo:language="en" fo:language-asian="en" fo:language-complex="ar" fo:country="US" fo:country-asian="US" fo:country-complex="SA"/>
    </style:style>
    <style:style style:name="T1153_2" style:family="text">
      <style:text-properties style:font-name="Arial" fo:font-size="8pt" style:font-name-asian="ＭＳ 明朝" style:font-size-asian="8pt" style:font-name-complex="Arial" style:font-size-complex="8pt" fo:language="en" fo:language-asian="en" fo:language-complex="ar" fo:country="US" fo:country-asian="US" fo:country-complex="SA"/>
    </style:style>
    <style:style style:name="T1153_3" style:family="text">
      <style:text-properties style:font-name="Arial" fo:font-size="8pt" style:font-size-asian="8pt" style:font-name-complex="Arial" style:font-size-complex="8pt" fo:language="en" fo:language-asian="en" fo:language-complex="ar" fo:country="US" fo:country-asian="US" fo:country-complex="SA"/>
    </style:style>
    <style:style style:name="T1153_4" style:family="text">
      <style:text-properties style:font-name="Arial" fo:font-size="8pt" style:font-name-asian="ＭＳ 明朝" style:font-size-asian="8pt" style:font-name-complex="Arial" style:font-size-complex="8pt" fo:language="en" fo:language-asian="en" fo:language-complex="ar" fo:country="US" fo:country-asian="US" fo:country-complex="SA"/>
    </style:style>
    <style:style style:name="T1153_5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1153_6" style:family="text">
      <style:text-properties style:font-name="Cambria Math" fo:font-size="8pt" style:font-size-asian="8pt" style:font-name-complex="Cambria Math" style:font-size-complex="8pt" fo:language="en" fo:language-asian="en" fo:language-complex="ar" fo:country="GB" fo:country-asian="US" fo:country-complex="SA"/>
    </style:style>
    <style:style style:name="T1153_7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Row213" style:family="table-row"/>
    <style:style style:name="Cell640" style:family="table-cell">
      <style:table-cell-properties fo:background-color="#002060" style:vertical-align="middle" fo:border-top="#a6a6a6 0.035cm solid" fo:border-bottom="#a6a6a6 0.035cm solid" fo:border-left="#a6a6a6 0.035cm solid" fo:border-right="#a6a6a6 0.035cm solid" fo:wrap-option="wrap"/>
    </style:style>
    <style:style style:name="P1154" style:family="paragraph" style:parent-style-name="Normal">
      <style:paragraph-properties fo:line-height="113%" fo:margin-left="0.286cm" fo:margin-right="0.199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641" style:family="table-cell">
      <style:table-cell-properties style:vertical-align="top" fo:border-top="#a6a6a6 0.035cm solid" fo:border-bottom="#a6a6a6 0.035cm solid" fo:border-left="#a6a6a6 0.035cm solid" fo:border-right="#a6a6a6 0.035cm solid" fo:wrap-option="wrap"/>
    </style:style>
    <style:style style:name="P1155" style:family="paragraph" style:parent-style-name="Normal">
      <style:paragraph-properties fo:margin-left="0.286cm" fo:margin-right="0.199cm"/>
    </style:style>
    <style:style style:name="T1155_1" style:family="text">
      <style:text-properties style:font-name="Arial" fo:font-size="8pt" style:font-size-asian="8pt" style:font-size-complex="8pt" fo:language="en" fo:language-asian="en" fo:language-complex="ar" fo:country="GB" fo:country-asian="US" fo:country-complex="SA" style:font-weight-complex="bold"/>
    </style:style>
    <style:style style:name="Cell642" style:family="table-cell">
      <style:table-cell-properties style:vertical-align="top" fo:border-top="#a6a6a6 0.035cm solid" fo:border-bottom="#a6a6a6 0.035cm solid" fo:border-left="#a6a6a6 0.035cm solid" fo:border-right="#a6a6a6 0.035cm solid" fo:wrap-option="wrap"/>
    </style:style>
    <style:style style:name="P1156" style:family="paragraph" style:parent-style-name="Normal">
      <style:paragraph-properties fo:text-align="right" fo:margin-left="0.286cm" fo:margin-right="0.199cm"/>
    </style:style>
    <style:style style:name="T1156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1156_2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1156_3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1156_4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1156_5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1156_6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1156_7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Row214" style:family="table-row"/>
    <style:style style:name="Cell643" style:family="table-cell">
      <style:table-cell-properties fo:background-color="#002060" style:vertical-align="middle" fo:border-top="#a6a6a6 0.035cm solid" fo:border-bottom="#a6a6a6 0.035cm solid" fo:border-left="#a6a6a6 0.035cm solid" fo:border-right="#a6a6a6 0.035cm solid" fo:wrap-option="wrap"/>
    </style:style>
    <style:style style:name="P1157" style:family="paragraph" style:parent-style-name="Normal">
      <style:paragraph-properties fo:line-height="113%" fo:margin-left="0.286cm" fo:margin-right="0.199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644" style:family="table-cell">
      <style:table-cell-properties style:vertical-align="top" fo:border-top="#a6a6a6 0.035cm solid" fo:border-bottom="#a6a6a6 0.035cm solid" fo:border-left="#a6a6a6 0.035cm solid" fo:border-right="#a6a6a6 0.035cm solid" fo:wrap-option="wrap"/>
    </style:style>
    <style:style style:name="P1158" style:family="paragraph" style:parent-style-name="Normal">
      <style:paragraph-properties fo:margin-left="0.286cm" fo:margin-right="0.199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Cell645" style:family="table-cell">
      <style:table-cell-properties style:vertical-align="top" fo:border-top="#a6a6a6 0.035cm solid" fo:border-bottom="#a6a6a6 0.035cm solid" fo:border-left="#a6a6a6 0.035cm solid" fo:border-right="#a6a6a6 0.035cm solid" fo:wrap-option="wrap"/>
    </style:style>
    <style:style style:name="P1159" style:family="paragraph" style:parent-style-name="Normal">
      <style:paragraph-properties fo:text-align="right" fo:margin-left="0.286cm" fo:margin-right="0.199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Row215" style:family="table-row"/>
    <style:style style:name="Cell646" style:family="table-cell">
      <style:table-cell-properties fo:background-color="#002060" style:vertical-align="middle" fo:border-top="#a6a6a6 0.035cm solid" fo:border-bottom="#a6a6a6 0.035cm solid" fo:border-left="#a6a6a6 0.035cm solid" fo:border-right="#a6a6a6 0.035cm solid" fo:wrap-option="wrap"/>
    </style:style>
    <style:style style:name="P1160" style:family="paragraph" style:parent-style-name="Normal">
      <style:paragraph-properties fo:line-height="113%" fo:margin-left="0.286cm" fo:margin-right="0.199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647" style:family="table-cell">
      <style:table-cell-properties style:vertical-align="top" fo:border-top="#a6a6a6 0.035cm solid" fo:border-bottom="#a6a6a6 0.035cm solid" fo:border-left="#a6a6a6 0.035cm solid" fo:border-right="#a6a6a6 0.035cm solid" fo:wrap-option="wrap"/>
    </style:style>
    <style:style style:name="P1161" style:family="paragraph" style:parent-style-name="Normal">
      <style:paragraph-properties fo:margin-left="0.286cm" fo:margin-right="0.199cm"/>
    </style:style>
    <style:style style:name="T1161_1" style:family="text">
      <style:text-properties style:font-name="Arial" fo:font-size="8pt" style:font-size-asian="8pt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648" style:family="table-cell">
      <style:table-cell-properties style:vertical-align="top" fo:border-top="#a6a6a6 0.035cm solid" fo:border-bottom="#a6a6a6 0.035cm solid" fo:border-left="#a6a6a6 0.035cm solid" fo:border-right="#a6a6a6 0.035cm solid" fo:wrap-option="wrap"/>
    </style:style>
    <style:style style:name="P1162" style:family="paragraph" style:parent-style-name="Normal">
      <style:paragraph-properties fo:text-align="right" fo:margin-left="0.286cm" fo:margin-right="0.199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Row216" style:family="table-row"/>
    <style:style style:name="Cell649" style:family="table-cell">
      <style:table-cell-properties fo:background-color="#002060" style:vertical-align="middle" fo:border-top="#a6a6a6 0.035cm solid" fo:border-bottom="#a6a6a6 0.035cm solid" fo:border-left="#a6a6a6 0.035cm solid" fo:border-right="#a6a6a6 0.035cm solid" fo:wrap-option="wrap"/>
    </style:style>
    <style:style style:name="P1163" style:family="paragraph" style:parent-style-name="Normal">
      <style:paragraph-properties fo:line-height="113%" fo:margin-left="0.286cm" fo:margin-right="0.199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650" style:family="table-cell">
      <style:table-cell-properties style:vertical-align="top" fo:border-top="#a6a6a6 0.035cm solid" fo:border-bottom="#a6a6a6 0.035cm solid" fo:border-left="#a6a6a6 0.035cm solid" fo:border-right="#a6a6a6 0.035cm solid" fo:wrap-option="wrap"/>
    </style:style>
    <style:style style:name="P1164" style:family="paragraph" style:parent-style-name="Normal">
      <style:paragraph-properties fo:margin-left="0.286cm" fo:margin-right="0.199cm"/>
    </style:style>
    <style:style style:name="T1164_1" style:family="text">
      <style:text-properties style:font-name="Arial" fo:font-size="8pt" style:font-size-asian="8pt" style:font-size-complex="8pt" fo:language="en" fo:language-asian="en" fo:language-complex="ar" fo:country="GB" fo:country-asian="US" fo:country-complex="SA"/>
    </style:style>
    <style:style style:name="T1164_2" style:family="text">
      <style:text-properties style:font-name="Arial" fo:font-size="8pt" style:font-size-asian="8pt" style:font-size-complex="8pt" fo:language="en" fo:language-asian="en" fo:language-complex="ar" fo:country="GB" fo:country-asian="US" fo:country-complex="SA"/>
    </style:style>
    <style:style style:name="Cell651" style:family="table-cell">
      <style:table-cell-properties style:vertical-align="top" fo:border-top="#a6a6a6 0.035cm solid" fo:border-bottom="#a6a6a6 0.035cm solid" fo:border-left="#a6a6a6 0.035cm solid" fo:border-right="#a6a6a6 0.035cm solid" fo:wrap-option="wrap"/>
    </style:style>
    <style:style style:name="P1165" style:family="paragraph" style:parent-style-name="Normal">
      <style:paragraph-properties fo:text-align="right" fo:margin-left="0.286cm" fo:margin-right="0.199cm"/>
    </style:style>
    <style:style style:name="T1165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Row217" style:family="table-row"/>
    <style:style style:name="Cell652" style:family="table-cell">
      <style:table-cell-properties fo:background-color="#002060" style:vertical-align="middle" fo:border-top="#a6a6a6 0.035cm solid" fo:border-bottom="#a6a6a6 0.035cm solid" fo:border-left="#a6a6a6 0.035cm solid" fo:border-right="#a6a6a6 0.035cm solid" fo:wrap-option="wrap"/>
    </style:style>
    <style:style style:name="P1166" style:family="paragraph" style:parent-style-name="Normal">
      <style:paragraph-properties fo:line-height="113%" fo:margin-left="0.286cm" fo:margin-right="0.199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653" style:family="table-cell">
      <style:table-cell-properties style:vertical-align="top" fo:border-top="#a6a6a6 0.035cm solid" fo:border-bottom="#a6a6a6 0.035cm solid" fo:border-left="#a6a6a6 0.035cm solid" fo:border-right="#a6a6a6 0.035cm solid" fo:wrap-option="wrap"/>
    </style:style>
    <style:style style:name="P1167" style:family="paragraph" style:parent-style-name="Normal">
      <style:paragraph-properties fo:margin-left="0.286cm" fo:margin-right="0.199cm"/>
    </style:style>
    <style:style style:name="T1167_1" style:family="text">
      <style:text-properties style:font-name="Arial" fo:font-size="8pt" style:font-size-asian="8pt" style:font-size-complex="8pt" fo:language="en" fo:language-asian="en" fo:language-complex="ar" fo:country="GB" fo:country-asian="US" fo:country-complex="SA"/>
    </style:style>
    <style:style style:name="Cell654" style:family="table-cell">
      <style:table-cell-properties style:vertical-align="top" fo:border-top="#a6a6a6 0.035cm solid" fo:border-bottom="#a6a6a6 0.035cm solid" fo:border-left="#a6a6a6 0.035cm solid" fo:border-right="#a6a6a6 0.035cm solid" fo:wrap-option="wrap"/>
    </style:style>
    <style:style style:name="P1168" style:family="paragraph" style:parent-style-name="Normal">
      <style:paragraph-properties fo:text-align="right" fo:margin-left="0.286cm" fo:margin-right="0.199cm"/>
    </style:style>
    <style:style style:name="T1168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Row218" style:family="table-row"/>
    <style:style style:name="Cell655" style:family="table-cell">
      <style:table-cell-properties fo:background-color="#002060" style:vertical-align="middle" fo:border-top="#a6a6a6 0.035cm solid" fo:border-bottom="#a6a6a6 0.035cm solid" fo:border-left="#a6a6a6 0.035cm solid" fo:border-right="#a6a6a6 0.035cm solid" fo:wrap-option="wrap"/>
    </style:style>
    <style:style style:name="P1169" style:family="paragraph" style:parent-style-name="Normal">
      <style:paragraph-properties fo:line-height="113%" fo:margin-left="0.286cm" fo:margin-right="0.199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656" style:family="table-cell">
      <style:table-cell-properties style:vertical-align="top" fo:border-top="#a6a6a6 0.035cm solid" fo:border-bottom="#a6a6a6 0.035cm solid" fo:border-left="#a6a6a6 0.035cm solid" fo:border-right="#a6a6a6 0.035cm solid" fo:wrap-option="wrap"/>
    </style:style>
    <style:style style:name="P1170" style:family="paragraph" style:parent-style-name="Normal">
      <style:paragraph-properties fo:margin-left="0.286cm" fo:margin-right="0.199cm"/>
    </style:style>
    <style:style style:name="T1170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1170_2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1170_3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1170_4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1170_5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Cell657" style:family="table-cell">
      <style:table-cell-properties style:vertical-align="top" fo:border-top="#a6a6a6 0.035cm solid" fo:border-bottom="#a6a6a6 0.035cm solid" fo:border-left="#a6a6a6 0.035cm solid" fo:border-right="#a6a6a6 0.035cm solid" fo:wrap-option="wrap"/>
    </style:style>
    <style:style style:name="P1171" style:family="paragraph" style:parent-style-name="Normal">
      <style:paragraph-properties fo:text-align="right" fo:margin-left="0.286cm" fo:margin-right="0.199cm"/>
    </style:style>
    <style:style style:name="T1171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Row219" style:family="table-row"/>
    <style:style style:name="Cell658" style:family="table-cell">
      <style:table-cell-properties fo:background-color="#002060" style:vertical-align="middle" fo:border-top="#a6a6a6 0.035cm solid" fo:border-bottom="#a6a6a6 0.035cm solid" fo:border-left="#a6a6a6 0.035cm solid" fo:border-right="#a6a6a6 0.035cm solid" fo:wrap-option="wrap"/>
    </style:style>
    <style:style style:name="P1172" style:family="paragraph" style:parent-style-name="Normal">
      <style:paragraph-properties fo:line-height="113%" fo:margin-left="0.286cm" fo:margin-right="0.199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659" style:family="table-cell">
      <style:table-cell-properties style:vertical-align="top" fo:border-top="#a6a6a6 0.035cm solid" fo:border-bottom="#a6a6a6 0.035cm solid" fo:border-left="#a6a6a6 0.035cm solid" fo:border-right="#a6a6a6 0.035cm solid" fo:wrap-option="wrap"/>
    </style:style>
    <style:style style:name="P1173" style:family="paragraph" style:parent-style-name="Normal">
      <style:paragraph-properties fo:margin-left="0.286cm" fo:margin-right="0.199cm"/>
    </style:style>
    <style:style style:name="T1173_1" style:family="text">
      <style:text-properties style:font-name="Arial" fo:font-size="8pt" style:font-size-asian="8pt" style:font-size-complex="8pt" fo:language="en" fo:language-asian="en" fo:language-complex="ar" fo:country="GB" fo:country-asian="US" fo:country-complex="SA"/>
    </style:style>
    <style:style style:name="T1173_2" style:family="text">
      <style:text-properties style:font-name="Arial" fo:font-size="8pt" style:font-size-asian="8pt" style:font-size-complex="8pt" fo:language="en" fo:language-asian="en" fo:language-complex="ar" fo:country="GB" fo:country-asian="US" fo:country-complex="SA"/>
    </style:style>
    <style:style style:name="T1173_3" style:family="text">
      <style:text-properties style:font-name="Arial" fo:font-size="8pt" style:font-size-asian="8pt" style:font-size-complex="8pt" fo:language="en" fo:language-asian="en" fo:language-complex="ar" fo:country="GB" fo:country-asian="US" fo:country-complex="SA"/>
    </style:style>
    <style:style style:name="Cell660" style:family="table-cell">
      <style:table-cell-properties style:vertical-align="top" fo:border-top="#a6a6a6 0.035cm solid" fo:border-bottom="#a6a6a6 0.035cm solid" fo:border-left="#a6a6a6 0.035cm solid" fo:border-right="#a6a6a6 0.035cm solid" fo:wrap-option="wrap"/>
    </style:style>
    <style:style style:name="P1174" style:family="paragraph" style:parent-style-name="Normal">
      <style:paragraph-properties fo:text-align="right" fo:margin-left="0.286cm" fo:margin-right="0.199cm"/>
    </style:style>
    <style:style style:name="T1174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1174_2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1174_3" style:family="text">
      <style:text-properties style:font-name="Cambria Math" fo:font-size="8pt" style:font-size-asian="8pt" style:font-name-complex="Cambria Math" style:font-size-complex="8pt" fo:language="en" fo:language-asian="en" fo:language-complex="ar" fo:country="GB" fo:country-asian="US" fo:country-complex="SA"/>
    </style:style>
    <style:style style:name="T1174_4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Row220" style:family="table-row"/>
    <style:style style:name="Cell661" style:family="table-cell">
      <style:table-cell-properties fo:background-color="#002060" style:vertical-align="middle" fo:border-top="#a6a6a6 0.035cm solid" fo:border-bottom="#a6a6a6 0.035cm solid" fo:border-left="#a6a6a6 0.035cm solid" fo:border-right="#a6a6a6 0.035cm solid" fo:wrap-option="wrap"/>
    </style:style>
    <style:style style:name="P1175" style:family="paragraph" style:parent-style-name="Normal">
      <style:paragraph-properties fo:line-height="113%" fo:margin-left="0.286cm" fo:margin-right="0.199cm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662" style:family="table-cell">
      <style:table-cell-properties style:vertical-align="top" fo:border-top="#a6a6a6 0.035cm solid" fo:border-bottom="#a6a6a6 0.035cm solid" fo:border-left="#a6a6a6 0.035cm solid" fo:border-right="#a6a6a6 0.035cm solid" fo:wrap-option="wrap"/>
    </style:style>
    <style:style style:name="P1176" style:family="paragraph" style:parent-style-name="Normal">
      <style:paragraph-properties fo:margin-left="0.286cm" fo:margin-right="0.199cm"/>
    </style:style>
    <style:style style:name="T1176_1" style:family="text">
      <style:text-properties style:font-name="Arial" fo:font-size="8pt" style:font-size-asian="8pt" style:font-size-complex="8pt" fo:language="en" fo:language-asian="en" fo:language-complex="ar" fo:country="GB" fo:country-asian="US" fo:country-complex="SA" style:font-weight-complex="bold"/>
    </style:style>
    <style:style style:name="Cell663" style:family="table-cell">
      <style:table-cell-properties style:vertical-align="top" fo:border-top="#a6a6a6 0.035cm solid" fo:border-bottom="#a6a6a6 0.035cm solid" fo:border-left="#a6a6a6 0.035cm solid" fo:border-right="#a6a6a6 0.035cm solid" fo:wrap-option="wrap"/>
    </style:style>
    <style:style style:name="P1177" style:family="paragraph" style:parent-style-name="Normal">
      <style:paragraph-properties fo:text-align="right" fo:margin-left="0.286cm" fo:margin-right="0.199cm"/>
    </style:style>
    <style:style style:name="T1177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1177_2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1177_3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1177_4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T1177_5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P1178" style:family="paragraph" style:parent-style-name="paragraph">
      <style:paragraph-properties fo:margin-top="0cm"/>
    </style:style>
    <style:style style:name="T1178_1" style:family="text" style:parent-style-name="eop">
      <style:text-properties style:font-name="Arial" fo:font-size="11pt" style:font-size-asian="11pt" style:font-name-complex="Arial" style:font-size-complex="11pt"/>
    </style:style>
    <style:style style:name="P1179" style:family="paragraph" style:parent-style-name="paragraph">
      <style:paragraph-properties fo:margin-top="0cm" fo:margin-bottom="0cm"/>
      <style:text-properties style:font-name="Segoe UI" fo:font-size="9pt" style:font-size-asian="9pt" style:font-name-complex="Segoe UI" style:font-size-complex="9pt"/>
    </style:style>
    <style:style style:name="P1180" style:family="paragraph" style:parent-style-name="Normal">
      <style:text-properties fo:font-size="10pt" style:font-size-asian="10pt" style:font-size-complex="10pt"/>
    </style:style>
    <style:style style:name="P1181" style:family="paragraph" style:parent-style-name="Normal">
      <style:paragraph-properties fo:background-color="#dbe5f1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1181_1" style:family="text">
      <style:text-properties fo:font-size="14pt" style:font-size-asian="14pt" style:font-name-complex="Arial" style:font-size-complex="11pt" fo:font-weight="bold" style:font-weight-asian="bold" style:font-weight-complex="bold"/>
    </style:style>
    <style:style style:name="T1181_2" style:family="text">
      <style:text-properties fo:font-size="14pt" style:font-size-asian="14pt" style:font-name-complex="Arial" style:font-size-complex="11pt" fo:font-weight="bold" style:font-weight-asian="bold" style:font-weight-complex="bold"/>
    </style:style>
    <style:style style:name="T1181_3" style:family="text">
      <style:text-properties fo:font-size="14pt" style:font-size-asian="14pt" style:font-name-complex="Arial" style:font-size-complex="11pt" fo:font-weight="bold" style:font-weight-asian="bold" style:font-weight-complex="bold"/>
    </style:style>
    <style:style style:name="P1182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183" style:family="paragraph" style:parent-style-name="Normal"/>
    <style:style style:name="T1183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183_2" style:family="text">
      <style:text-properties fo:font-size="10pt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T1183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183_4" style:family="text">
      <style:text-properties fo:font-size="10pt" style:font-size-asian="10pt" style:font-name-complex="Arial" style:font-size-complex="10pt" fo:font-weight="bold" style:font-weight-asian="bold"/>
    </style:style>
    <style:style style:name="T1183_5" style:family="text">
      <style:text-properties fo:font-size="10pt" style:font-size-asian="10pt" style:font-name-complex="Arial" style:font-size-complex="10pt" fo:font-weight="bold" style:font-weight-asian="bold"/>
    </style:style>
    <style:style style:name="T1183_6" style:family="text">
      <style:text-properties fo:font-size="10pt" style:font-size-asian="10pt" style:font-name-complex="Arial" style:font-size-complex="10pt" fo:font-weight="bold" style:font-weight-asian="bold"/>
    </style:style>
    <style:style style:name="T1183_7" style:family="text">
      <style:text-properties fo:font-size="10pt" style:font-size-asian="10pt" style:font-name-complex="Arial" style:font-size-complex="10pt"/>
    </style:style>
    <style:style style:name="T1183_8" style:family="text">
      <style:text-properties fo:font-size="10pt" style:font-size-asian="10pt" style:font-name-complex="Arial" style:font-size-complex="10pt" style:font-weight-complex="bold"/>
    </style:style>
    <style:style style:name="P1184" style:family="paragraph" style:parent-style-name="Normal">
      <style:text-properties fo:font-size="11pt" style:font-size-asian="11pt" style:font-name-complex="Arial" style:font-size-complex="11pt"/>
    </style:style>
    <style:style style:name="P1185" style:family="paragraph" style:parent-style-name="Normal">
      <style:paragraph-properties style:text-autospace="none" fo:text-align="justify" fo:margin-bottom="0.212cm" style:punctuation-wrap="simple" fo:hyphenation-ladder-count="no-limit"/>
      <style:text-properties fo:hyphenate="false" fo:hyphenation-remain-char-count="2" fo:hyphenation-push-char-count="2"/>
    </style:style>
    <style:style style:name="T1185_1" style:family="text">
      <style:text-properties fo:font-size="10pt" style:font-size-asian="10pt"/>
    </style:style>
    <style:style style:name="T1185_2" style:family="text">
      <style:text-properties fo:font-size="10pt" style:font-size-asian="10pt"/>
    </style:style>
    <style:style style:name="T1185_3" style:family="text">
      <style:text-properties fo:font-size="10pt" style:font-size-asian="10pt"/>
    </style:style>
    <style:style style:name="T1185_4" style:family="text">
      <style:text-properties fo:font-size="10pt" style:font-size-asian="10pt"/>
    </style:style>
    <style:style style:name="T1185_5" style:family="text">
      <style:text-properties fo:font-size="10pt" style:font-size-asian="10pt"/>
    </style:style>
    <style:style style:name="T1185_6" style:family="text">
      <style:text-properties fo:font-size="10pt" style:font-size-asian="10pt"/>
    </style:style>
    <style:style style:name="T1185_7" style:family="text">
      <style:text-properties fo:font-size="10pt" style:font-size-asian="10pt"/>
    </style:style>
    <style:style style:name="T1185_8" style:family="text">
      <style:text-properties fo:font-size="10pt" style:font-size-asian="10pt"/>
    </style:style>
    <style:style style:name="T1185_9" style:family="text">
      <style:text-properties fo:font-size="10pt" style:font-size-asian="10pt"/>
    </style:style>
    <style:style style:name="P1186" style:family="paragraph" style:parent-style-name="Normal">
      <style:paragraph-properties style:text-autospace="none" fo:text-align="justify" fo:margin-bottom="0.212cm" style:punctuation-wrap="simple" fo:hyphenation-ladder-count="no-limit"/>
      <style:text-properties fo:hyphenate="false" fo:hyphenation-remain-char-count="2" fo:hyphenation-push-char-count="2"/>
    </style:style>
    <style:style style:name="T1186_1" style:family="text">
      <style:text-properties fo:font-size="10pt" style:font-size-asian="10pt"/>
    </style:style>
    <style:style style:name="T1186_2" style:family="text">
      <style:text-properties fo:font-size="10pt" style:font-size-asian="10pt"/>
    </style:style>
    <style:style style:name="T1186_3" style:family="text">
      <style:text-properties fo:font-size="10pt" style:font-size-asian="10pt"/>
    </style:style>
    <style:style style:name="T1186_4" style:family="text">
      <style:text-properties fo:font-size="10pt" style:font-size-asian="10pt"/>
    </style:style>
    <style:style style:name="T1186_5" style:family="text">
      <style:text-properties fo:font-size="10pt" style:font-size-asian="10pt"/>
    </style:style>
    <style:style style:name="T1186_6" style:family="text">
      <style:text-properties fo:font-size="10pt" style:font-size-asian="10pt"/>
    </style:style>
    <style:style style:name="T1186_7" style:family="text">
      <style:text-properties fo:font-size="10pt" style:font-size-asian="10pt"/>
    </style:style>
    <style:style style:name="T1186_8" style:family="text">
      <style:text-properties fo:font-size="10pt" style:font-size-asian="10pt"/>
    </style:style>
    <style:style style:name="T1186_9" style:family="text">
      <style:text-properties fo:font-size="10pt" style:font-size-asian="10pt"/>
    </style:style>
    <style:style style:name="T1186_10" style:family="text">
      <style:text-properties fo:font-size="10pt" style:font-size-asian="10pt"/>
    </style:style>
    <style:style style:name="T1186_11" style:family="text">
      <style:text-properties fo:font-size="10pt" style:font-size-asian="10pt"/>
    </style:style>
    <style:style style:name="T1186_12" style:family="text">
      <style:text-properties fo:font-size="10pt" style:font-size-asian="10pt"/>
    </style:style>
    <style:style style:name="P1187" style:family="paragraph" style:parent-style-name="Normal">
      <style:paragraph-properties fo:text-align="justify" fo:margin-bottom="0.212cm"/>
    </style:style>
    <style:style style:name="T1187_1" style:family="text">
      <style:text-properties fo:font-size="10pt" style:font-size-asian="10pt" style:font-size-complex="10pt" style:font-weight-complex="bold"/>
    </style:style>
    <style:style style:name="T1187_2" style:family="text">
      <style:text-properties fo:font-size="10pt" style:font-size-asian="10pt" style:font-size-complex="10pt" style:font-weight-complex="bold"/>
    </style:style>
    <style:style style:name="T1187_3" style:family="text">
      <style:text-properties fo:font-size="10pt" style:font-size-asian="10pt" style:font-size-complex="10pt" style:font-weight-complex="bold"/>
    </style:style>
    <style:style style:name="T1187_4" style:family="text">
      <style:text-properties fo:font-size="10pt" style:font-size-asian="10pt" style:font-size-complex="10pt" style:font-weight-complex="bold"/>
    </style:style>
    <style:style style:name="T1187_5" style:family="text">
      <style:text-properties fo:font-size="10pt" style:font-size-asian="10pt" style:font-size-complex="10pt" style:font-weight-complex="bold"/>
    </style:style>
    <style:style style:name="T1187_6" style:family="text">
      <style:text-properties fo:font-size="10pt" style:font-size-asian="10pt" style:font-size-complex="10pt" style:font-weight-complex="bold"/>
    </style:style>
    <style:style style:name="P1188" style:family="paragraph" style:parent-style-name="Normal">
      <style:paragraph-properties fo:text-align="justify" fo:margin-bottom="0.212cm"/>
    </style:style>
    <style:style style:name="T1188_1" style:family="text">
      <style:text-properties fo:font-size="10pt" style:font-size-asian="10pt" style:font-size-complex="10pt" fo:font-weight="bold" style:font-weight-asian="bold"/>
    </style:style>
    <style:style style:name="T1188_2" style:family="text">
      <style:text-properties fo:font-size="10pt" style:font-size-asian="10pt" style:font-size-complex="10pt" style:font-weight-complex="bold"/>
    </style:style>
    <style:style style:name="T1188_3" style:family="text">
      <style:text-properties fo:font-size="10pt" style:font-size-asian="10pt" style:font-size-complex="10pt" style:font-weight-complex="bold"/>
    </style:style>
    <style:style style:name="T1188_4" style:family="text">
      <style:text-properties fo:font-size="10pt" style:font-size-asian="10pt" style:font-size-complex="10pt" style:font-weight-complex="bold"/>
    </style:style>
    <style:style style:name="P1189" style:family="paragraph" style:parent-style-name="Normal">
      <style:paragraph-properties fo:text-align="justify" fo:margin-bottom="0.212cm"/>
    </style:style>
    <style:style style:name="T1189_1" style:family="text">
      <style:text-properties fo:font-size="10pt" style:font-size-asian="10pt" style:font-size-complex="10pt" fo:font-weight="bold" style:font-weight-asian="bold"/>
    </style:style>
    <style:style style:name="T1189_2" style:family="text">
      <style:text-properties fo:font-size="10pt" style:font-size-asian="10pt" style:font-size-complex="10pt" style:font-weight-complex="bold"/>
    </style:style>
    <style:style style:name="T1189_3" style:family="text">
      <style:text-properties fo:font-size="10pt" style:font-size-asian="10pt" style:font-size-complex="10pt" style:font-weight-complex="bold"/>
    </style:style>
    <style:style style:name="P1190" style:family="paragraph" style:parent-style-name="Normal">
      <style:paragraph-properties fo:text-align="justify" fo:margin-bottom="0.212cm"/>
    </style:style>
    <style:style style:name="T1190_1" style:family="text">
      <style:text-properties fo:font-size="10pt" style:font-size-asian="10pt" style:font-size-complex="10pt" fo:font-weight="bold" style:font-weight-asian="bold"/>
    </style:style>
    <style:style style:name="T1190_2" style:family="text">
      <style:text-properties fo:font-size="10pt" style:font-size-asian="10pt" style:font-size-complex="10pt" style:font-weight-complex="bold"/>
    </style:style>
    <style:style style:name="T1190_3" style:family="text">
      <style:text-properties fo:font-size="10pt" style:font-size-asian="10pt" style:font-size-complex="10pt" style:font-weight-complex="bold"/>
    </style:style>
    <style:style style:name="T1190_4" style:family="text">
      <style:text-properties fo:font-size="10pt" style:font-size-asian="10pt" style:font-size-complex="10pt" style:font-weight-complex="bold"/>
    </style:style>
    <style:style style:name="P1191" style:family="paragraph" style:parent-style-name="Normal">
      <style:paragraph-properties fo:text-align="justify" fo:margin-bottom="0.212cm"/>
    </style:style>
    <style:style style:name="T1191_1" style:family="text">
      <style:text-properties fo:font-size="10pt" style:font-size-asian="10pt" style:font-size-complex="10pt" fo:font-weight="bold" style:font-weight-asian="bold"/>
    </style:style>
    <style:style style:name="T1191_2" style:family="text">
      <style:text-properties fo:font-size="10pt" style:font-size-asian="10pt" style:font-size-complex="10pt" style:font-weight-complex="bold"/>
    </style:style>
    <style:style style:name="T1191_3" style:family="text">
      <style:text-properties fo:font-size="10pt" style:font-size-asian="10pt" style:font-size-complex="10pt" style:font-weight-complex="bold"/>
    </style:style>
    <style:style style:name="T1191_4" style:family="text">
      <style:text-properties fo:font-size="10pt" style:font-size-asian="10pt" style:font-size-complex="10pt" style:font-weight-complex="bold"/>
    </style:style>
    <style:style style:name="T1191_5" style:family="text">
      <style:text-properties fo:font-size="10pt" style:font-size-asian="10pt" style:font-size-complex="10pt" style:font-weight-complex="bold"/>
    </style:style>
    <style:style style:name="T1191_6" style:family="text">
      <style:text-properties fo:font-size="10pt" style:font-size-asian="10pt" style:font-size-complex="10pt" style:font-weight-complex="bold"/>
    </style:style>
    <style:style style:name="T1191_7" style:family="text">
      <style:text-properties fo:font-size="10pt" style:font-size-asian="10pt" style:font-size-complex="10pt" style:font-weight-complex="bold"/>
    </style:style>
    <style:style style:name="T1191_8" style:family="text">
      <style:text-properties fo:font-size="10pt" style:font-size-asian="10pt" style:font-size-complex="10pt" style:font-weight-complex="bold"/>
    </style:style>
    <style:style style:name="P1192" style:family="paragraph" style:parent-style-name="Normal">
      <style:paragraph-properties fo:text-align="justify" fo:margin-bottom="0.212cm"/>
    </style:style>
    <style:style style:name="T1192_1" style:family="text">
      <style:text-properties fo:font-size="10pt" style:font-size-asian="10pt" style:font-size-complex="10pt"/>
    </style:style>
    <style:style style:name="P1193" style:family="paragraph" style:parent-style-name="Normal">
      <style:text-properties fo:font-size="10pt" style:font-size-asian="10pt" style:font-name-complex="Arial" style:font-size-complex="10pt"/>
    </style:style>
    <style:style style:name="P1194" style:family="paragraph" style:parent-style-name="Normal">
      <style:paragraph-properties fo:background-color="#dbe5f1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1194_1" style:family="text">
      <style:text-properties fo:font-size="14pt" style:font-size-asian="14pt" style:font-name-complex="Arial" style:font-size-complex="11pt" fo:font-weight="bold" style:font-weight-asian="bold"/>
    </style:style>
    <style:style style:name="T1194_2" style:family="text">
      <style:text-properties fo:font-size="14pt" style:font-size-asian="14pt" style:font-name-complex="Arial" style:font-size-complex="11pt" fo:font-weight="bold" style:font-weight-asian="bold"/>
    </style:style>
    <style:style style:name="T1194_3" style:family="text">
      <style:text-properties fo:font-size="14pt" style:font-size-asian="14pt" style:font-size-complex="11pt" fo:font-weight="bold" style:font-weight-asian="bold"/>
    </style:style>
    <style:style style:name="T1194_4" style:family="text">
      <style:text-properties fo:font-size="14pt" style:font-size-asian="14pt" style:font-size-complex="11pt" fo:font-weight="bold" style:font-weight-asian="bold"/>
    </style:style>
    <style:style style:name="T1194_5" style:family="text">
      <style:text-properties fo:font-size="14pt" style:font-size-asian="14pt" style:font-size-complex="11pt" fo:font-weight="bold" style:font-weight-asian="bold"/>
    </style:style>
    <style:style style:name="P1195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1196" style:family="paragraph" style:parent-style-name="Normal"/>
    <style:style style:name="T1196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197" style:family="paragraph" style:parent-style-name="Normal">
      <style:text-properties fo:font-size="10pt" style:font-size-asian="10pt" style:font-name-complex="Arial" style:font-size-complex="10pt"/>
    </style:style>
    <style:style style:name="P1198" style:family="paragraph" style:parent-style-name="List_20_Paragraph">
      <style:paragraph-properties fo:margin-left="0cm"/>
    </style:style>
    <style:style style:name="T1198_1" style:family="text">
      <style:text-properties fo:font-size="10pt" style:font-size-asian="10pt" style:font-name-complex="Arial" style:font-size-complex="10pt"/>
    </style:style>
    <style:style style:name="T1198_2" style:family="text">
      <style:text-properties fo:font-size="10pt" style:font-size-asian="10pt" style:font-name-complex="Arial" style:font-size-complex="10pt"/>
    </style:style>
    <style:style style:name="P1199" style:family="paragraph" style:parent-style-name="List_20_Paragraph">
      <style:text-properties fo:font-size="10pt" style:font-size-asian="10pt" style:font-name-complex="Arial" style:font-size-complex="10pt"/>
    </style:style>
    <style:style style:name="P1200" style:family="paragraph" style:parent-style-name="List_20_Paragraph">
      <style:paragraph-properties fo:margin-left="0cm"/>
    </style:style>
    <style:style style:name="T1200_1" style:family="text">
      <style:text-properties fo:font-size="10pt" style:font-size-asian="10pt" style:font-name-complex="Arial" style:font-size-complex="10pt"/>
    </style:style>
    <style:style style:name="T1200_2" style:family="text">
      <style:text-properties fo:font-size="10pt" style:font-size-asian="10pt" style:font-name-complex="Arial" style:font-size-complex="10pt"/>
    </style:style>
    <style:style style:name="T1200_3" style:family="text">
      <style:text-properties fo:font-size="10pt" style:font-size-asian="10pt" style:font-name-complex="Arial" style:font-size-complex="10pt"/>
    </style:style>
    <style:style style:name="T1200_4" style:family="text">
      <style:text-properties fo:font-size="10pt" style:font-size-asian="10pt" style:font-name-complex="Arial" style:font-size-complex="10pt"/>
    </style:style>
    <style:style style:name="T1200_5" style:family="text">
      <style:text-properties fo:font-size="10pt" style:font-size-asian="10pt" style:font-name-complex="Arial" style:font-size-complex="10pt"/>
    </style:style>
    <style:style style:name="T1200_6" style:family="text">
      <style:text-properties fo:font-size="10pt" style:font-size-asian="10pt" style:font-name-complex="Arial" style:font-size-complex="10pt"/>
    </style:style>
    <style:style style:name="P1201" style:family="paragraph" style:parent-style-name="List_20_Paragraph">
      <style:paragraph-properties fo:margin-left="0cm"/>
      <style:text-properties fo:font-size="10pt" style:font-size-asian="10pt" style:font-name-complex="Arial" style:font-size-complex="10pt"/>
    </style:style>
    <style:style style:name="P1202" style:family="paragraph" style:parent-style-name="List_20_Paragraph">
      <style:text-properties fo:font-size="10pt" style:font-size-asian="10pt" style:font-name-complex="Arial" style:font-size-complex="10pt"/>
    </style:style>
    <style:style style:name="T1202_1" style:family="text">
      <style:text-properties fo:font-size="10pt" style:font-size-asian="10pt" style:font-name-complex="Arial" style:font-size-complex="10pt"/>
    </style:style>
    <style:style style:name="P1203" style:family="paragraph" style:parent-style-name="List_20_Paragraph">
      <style:text-properties fo:font-size="10pt" style:font-size-asian="10pt" style:font-name-complex="Arial" style:font-size-complex="10pt"/>
    </style:style>
    <style:style style:name="T1203_1" style:family="text">
      <style:text-properties fo:font-size="10pt" style:font-size-asian="10pt" style:font-name-complex="Arial" style:font-size-complex="10pt"/>
    </style:style>
    <style:style style:name="P1204" style:family="paragraph" style:parent-style-name="List_20_Paragraph">
      <style:text-properties fo:font-size="10pt" style:font-size-asian="10pt" style:font-name-complex="Arial" style:font-size-complex="10pt"/>
    </style:style>
    <style:style style:name="T1204_1" style:family="text">
      <style:text-properties fo:font-size="10pt" style:font-size-asian="10pt" style:font-name-complex="Arial" style:font-size-complex="10pt"/>
    </style:style>
    <style:style style:name="P1205" style:family="paragraph" style:parent-style-name="List_20_Paragraph">
      <style:text-properties fo:font-size="10pt" style:font-size-asian="10pt" style:font-name-complex="Arial" style:font-size-complex="10pt"/>
    </style:style>
    <style:style style:name="T1205_1" style:family="text">
      <style:text-properties fo:font-size="10pt" style:font-size-asian="10pt" style:font-name-complex="Arial" style:font-size-complex="10pt"/>
    </style:style>
    <style:style style:name="P1206" style:family="paragraph" style:parent-style-name="List_20_Paragraph">
      <style:text-properties fo:font-size="10pt" style:font-size-asian="10pt" style:font-name-complex="Arial" style:font-size-complex="10pt"/>
    </style:style>
    <style:style style:name="T1206_1" style:family="text">
      <style:text-properties fo:font-size="10pt" style:font-size-asian="10pt" style:font-name-complex="Arial" style:font-size-complex="10pt"/>
    </style:style>
    <style:style style:name="P1207" style:family="paragraph" style:parent-style-name="List_20_Paragraph">
      <style:text-properties fo:font-size="10pt" style:font-size-asian="10pt" style:font-name-complex="Arial" style:font-size-complex="10pt"/>
    </style:style>
    <style:style style:name="P1208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209" style:family="paragraph" style:parent-style-name="Normal"/>
    <style:style style:name="T1209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210" style:family="paragraph" style:parent-style-name="Normal"/>
    <style:style style:name="T1210_1" style:family="text">
      <style:text-properties fo:font-size="10pt" style:font-size-asian="10pt" style:font-name-complex="Arial" style:font-size-complex="10pt"/>
    </style:style>
    <style:style style:name="P1211" style:family="paragraph" style:parent-style-name="Normal">
      <style:text-properties fo:font-size="10pt" style:font-size-asian="10pt" style:font-name-complex="Arial" style:font-size-complex="10pt"/>
    </style:style>
    <style:style style:name="P1212" style:family="paragraph" style:parent-style-name="Normal"/>
    <style:style style:name="T1212_1" style:family="text">
      <style:text-properties fo:font-size="10pt" style:font-size-asian="10pt" style:font-name-complex="Arial" style:font-size-complex="10pt"/>
    </style:style>
    <style:style style:name="P1213" style:family="paragraph" style:parent-style-name="Normal">
      <style:text-properties fo:font-size="10pt" style:font-size-asian="10pt" style:font-name-complex="Arial" style:font-size-complex="10pt"/>
    </style:style>
    <style:style style:name="P1214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able19" style:family="table">
      <style:table-properties table:align="left" style:width="17.745cm" fo:margin-left="0cm"/>
    </style:style>
    <style:style style:name="Column81" style:family="table-column">
      <style:table-column-properties style:column-width="4.992cm"/>
    </style:style>
    <style:style style:name="Column82" style:family="table-column">
      <style:table-column-properties style:column-width="3.251cm"/>
    </style:style>
    <style:style style:name="Column83" style:family="table-column">
      <style:table-column-properties style:column-width="3.501cm"/>
    </style:style>
    <style:style style:name="Column84" style:family="table-column">
      <style:table-column-properties style:column-width="3.5cm"/>
    </style:style>
    <style:style style:name="Column85" style:family="table-column">
      <style:table-column-properties style:column-width="2.501cm"/>
    </style:style>
    <style:style style:name="Row221" style:family="table-row">
      <style:table-row-properties style:min-row-height="0.45cm"/>
    </style:style>
    <style:style style:name="Cell6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5" style:family="paragraph" style:parent-style-name="Normal"/>
    <style:style style:name="T121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6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6" style:family="paragraph" style:parent-style-name="Normal"/>
    <style:style style:name="T121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6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7" style:family="paragraph" style:parent-style-name="Normal"/>
    <style:style style:name="T121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6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8" style:family="paragraph" style:parent-style-name="Normal"/>
    <style:style style:name="T121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6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9" style:family="paragraph" style:parent-style-name="Normal"/>
    <style:style style:name="T121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222" style:family="table-row">
      <style:table-row-properties style:min-row-height="0.529cm"/>
    </style:style>
    <style:style style:name="Cell6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0" style:family="paragraph" style:parent-style-name="Normal"/>
    <style:style style:name="T122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6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1" style:family="paragraph" style:parent-style-name="Normal"/>
    <style:style style:name="T122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6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2" style:family="paragraph" style:parent-style-name="Normal"/>
    <style:style style:name="T122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6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3" style:family="paragraph" style:parent-style-name="Normal"/>
    <style:style style:name="T122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6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4" style:family="paragraph" style:parent-style-name="Normal"/>
    <style:style style:name="T122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223" style:family="table-row">
      <style:table-row-properties style:min-row-height="0.404cm"/>
    </style:style>
    <style:style style:name="Cell6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5" style:family="paragraph" style:parent-style-name="Normal"/>
    <style:style style:name="T122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6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6" style:family="paragraph" style:parent-style-name="Normal"/>
    <style:style style:name="T122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6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7" style:family="paragraph" style:parent-style-name="Normal"/>
    <style:style style:name="T122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6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8" style:family="paragraph" style:parent-style-name="Normal"/>
    <style:style style:name="T122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6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9" style:family="paragraph" style:parent-style-name="Normal"/>
    <style:style style:name="T122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224" style:family="table-row">
      <style:table-row-properties style:min-row-height="0.404cm"/>
    </style:style>
    <style:style style:name="Cell6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0" style:family="paragraph" style:parent-style-name="Normal"/>
    <style:style style:name="T123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6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1" style:family="paragraph" style:parent-style-name="Normal"/>
    <style:style style:name="T123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6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2" style:family="paragraph" style:parent-style-name="Normal"/>
    <style:style style:name="T123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6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3" style:family="paragraph" style:parent-style-name="Normal"/>
    <style:style style:name="T123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6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4" style:family="paragraph" style:parent-style-name="Normal"/>
    <style:style style:name="T123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225" style:family="table-row">
      <style:table-row-properties style:min-row-height="0.404cm"/>
    </style:style>
    <style:style style:name="Cell6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5" style:family="paragraph" style:parent-style-name="Normal"/>
    <style:style style:name="T123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6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6" style:family="paragraph" style:parent-style-name="Normal"/>
    <style:style style:name="T123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6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7" style:family="paragraph" style:parent-style-name="Normal"/>
    <style:style style:name="T123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6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8" style:family="paragraph" style:parent-style-name="Normal"/>
    <style:style style:name="T123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6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9" style:family="paragraph" style:parent-style-name="Normal"/>
    <style:style style:name="T123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226" style:family="table-row">
      <style:table-row-properties style:min-row-height="0.404cm"/>
    </style:style>
    <style:style style:name="Cell6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0" style:family="paragraph" style:parent-style-name="Normal"/>
    <style:style style:name="T124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6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1" style:family="paragraph" style:parent-style-name="Normal"/>
    <style:style style:name="T124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6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2" style:family="paragraph" style:parent-style-name="Normal"/>
    <style:style style:name="T124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6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3" style:family="paragraph" style:parent-style-name="Normal"/>
    <style:style style:name="T124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6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4" style:family="paragraph" style:parent-style-name="Normal"/>
    <style:style style:name="T124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227" style:family="table-row">
      <style:table-row-properties style:min-row-height="0.404cm"/>
    </style:style>
    <style:style style:name="Cell6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5" style:family="paragraph" style:parent-style-name="Normal"/>
    <style:style style:name="T124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6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6" style:family="paragraph" style:parent-style-name="Normal"/>
    <style:style style:name="T124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6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7" style:family="paragraph" style:parent-style-name="Normal"/>
    <style:style style:name="T124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6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8" style:family="paragraph" style:parent-style-name="Normal"/>
    <style:style style:name="T124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6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9" style:family="paragraph" style:parent-style-name="Normal"/>
    <style:style style:name="T124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228" style:family="table-row">
      <style:table-row-properties style:min-row-height="0.404cm"/>
    </style:style>
    <style:style style:name="Cell6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0" style:family="paragraph" style:parent-style-name="Normal"/>
    <style:style style:name="T125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1" style:family="paragraph" style:parent-style-name="Normal"/>
    <style:style style:name="T125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2" style:family="paragraph" style:parent-style-name="Normal"/>
    <style:style style:name="T125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3" style:family="paragraph" style:parent-style-name="Normal"/>
    <style:style style:name="T125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4" style:family="paragraph" style:parent-style-name="Normal"/>
    <style:style style:name="T125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229" style:family="table-row">
      <style:table-row-properties style:min-row-height="0.404cm"/>
    </style:style>
    <style:style style:name="Cell7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5" style:family="paragraph" style:parent-style-name="Normal"/>
    <style:style style:name="T125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6" style:family="paragraph" style:parent-style-name="Normal"/>
    <style:style style:name="T125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7" style:family="paragraph" style:parent-style-name="Normal"/>
    <style:style style:name="T125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8" style:family="paragraph" style:parent-style-name="Normal"/>
    <style:style style:name="T125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9" style:family="paragraph" style:parent-style-name="Normal"/>
    <style:style style:name="T125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230" style:family="table-row">
      <style:table-row-properties style:min-row-height="0.404cm"/>
    </style:style>
    <style:style style:name="Cell7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0" style:family="paragraph" style:parent-style-name="Normal"/>
    <style:style style:name="T126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1" style:family="paragraph" style:parent-style-name="Normal"/>
    <style:style style:name="T126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2" style:family="paragraph" style:parent-style-name="Normal"/>
    <style:style style:name="T126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3" style:family="paragraph" style:parent-style-name="Normal"/>
    <style:style style:name="T126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4" style:family="paragraph" style:parent-style-name="Normal"/>
    <style:style style:name="T126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231" style:family="table-row">
      <style:table-row-properties style:min-row-height="0.404cm"/>
    </style:style>
    <style:style style:name="Cell7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5" style:family="paragraph" style:parent-style-name="Normal"/>
    <style:style style:name="T126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6" style:family="paragraph" style:parent-style-name="Normal"/>
    <style:style style:name="T126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7" style:family="paragraph" style:parent-style-name="Normal"/>
    <style:style style:name="T126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8" style:family="paragraph" style:parent-style-name="Normal"/>
    <style:style style:name="T126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9" style:family="paragraph" style:parent-style-name="Normal"/>
    <style:style style:name="T126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232" style:family="table-row">
      <style:table-row-properties style:min-row-height="0.404cm"/>
    </style:style>
    <style:style style:name="Cell7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0" style:family="paragraph" style:parent-style-name="Normal"/>
    <style:style style:name="T127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1" style:family="paragraph" style:parent-style-name="Normal"/>
    <style:style style:name="T127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2" style:family="paragraph" style:parent-style-name="Normal"/>
    <style:style style:name="T127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3" style:family="paragraph" style:parent-style-name="Normal"/>
    <style:style style:name="T127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4" style:family="paragraph" style:parent-style-name="Normal"/>
    <style:style style:name="T127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233" style:family="table-row">
      <style:table-row-properties style:min-row-height="0.404cm"/>
    </style:style>
    <style:style style:name="Cell7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5" style:family="paragraph" style:parent-style-name="Normal"/>
    <style:style style:name="T127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6" style:family="paragraph" style:parent-style-name="Normal"/>
    <style:style style:name="T127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7" style:family="paragraph" style:parent-style-name="Normal"/>
    <style:style style:name="T127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8" style:family="paragraph" style:parent-style-name="Normal"/>
    <style:style style:name="T127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9" style:family="paragraph" style:parent-style-name="Normal"/>
    <style:style style:name="T127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234" style:family="table-row">
      <style:table-row-properties style:min-row-height="0.404cm"/>
    </style:style>
    <style:style style:name="Cell7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0" style:family="paragraph" style:parent-style-name="Normal"/>
    <style:style style:name="T128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1" style:family="paragraph" style:parent-style-name="Normal"/>
    <style:style style:name="T128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2" style:family="paragraph" style:parent-style-name="Normal"/>
    <style:style style:name="T128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3" style:family="paragraph" style:parent-style-name="Normal"/>
    <style:style style:name="T128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4" style:family="paragraph" style:parent-style-name="Normal"/>
    <style:style style:name="T128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235" style:family="table-row">
      <style:table-row-properties style:min-row-height="0.404cm"/>
    </style:style>
    <style:style style:name="Cell7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5" style:family="paragraph" style:parent-style-name="Normal"/>
    <style:style style:name="T128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6" style:family="paragraph" style:parent-style-name="Normal"/>
    <style:style style:name="T128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7" style:family="paragraph" style:parent-style-name="Normal"/>
    <style:style style:name="T128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8" style:family="paragraph" style:parent-style-name="Normal"/>
    <style:style style:name="T128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9" style:family="paragraph" style:parent-style-name="Normal"/>
    <style:style style:name="T128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236" style:family="table-row">
      <style:table-row-properties style:min-row-height="0.404cm"/>
    </style:style>
    <style:style style:name="Cell7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0" style:family="paragraph" style:parent-style-name="Normal"/>
    <style:style style:name="T129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1" style:family="paragraph" style:parent-style-name="Normal"/>
    <style:style style:name="T129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2" style:family="paragraph" style:parent-style-name="Normal"/>
    <style:style style:name="T129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3" style:family="paragraph" style:parent-style-name="Normal"/>
    <style:style style:name="T129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4" style:family="paragraph" style:parent-style-name="Normal"/>
    <style:style style:name="T129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237" style:family="table-row">
      <style:table-row-properties style:min-row-height="0.404cm"/>
    </style:style>
    <style:style style:name="Cell7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5" style:family="paragraph" style:parent-style-name="Normal"/>
    <style:style style:name="T129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6" style:family="paragraph" style:parent-style-name="Normal"/>
    <style:style style:name="T129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7" style:family="paragraph" style:parent-style-name="Normal"/>
    <style:style style:name="T129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8" style:family="paragraph" style:parent-style-name="Normal"/>
    <style:style style:name="T129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9" style:family="paragraph" style:parent-style-name="Normal"/>
    <style:style style:name="T129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238" style:family="table-row">
      <style:table-row-properties style:min-row-height="0.404cm"/>
    </style:style>
    <style:style style:name="Cell7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0" style:family="paragraph" style:parent-style-name="Normal"/>
    <style:style style:name="T130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1" style:family="paragraph" style:parent-style-name="Normal"/>
    <style:style style:name="T130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2" style:family="paragraph" style:parent-style-name="Normal"/>
    <style:style style:name="T130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3" style:family="paragraph" style:parent-style-name="Normal"/>
    <style:style style:name="T130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4" style:family="paragraph" style:parent-style-name="Normal"/>
    <style:style style:name="T130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239" style:family="table-row">
      <style:table-row-properties style:min-row-height="0.404cm"/>
    </style:style>
    <style:style style:name="Cell7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5" style:family="paragraph" style:parent-style-name="Normal"/>
    <style:style style:name="T130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6" style:family="paragraph" style:parent-style-name="Normal"/>
    <style:style style:name="T1306_1" style:family="text">
      <style:text-properties style:font-name="Arial" fo:font-size="10pt" style:font-size-asian="10pt" style:font-name-complex="Arial" style:font-size-complex="10pt" fo:language="en" fo:language-asian="en" fo:language-complex="ar" fo:country="US" fo:country-asian="US" fo:country-complex="SA"/>
    </style:style>
    <style:style style:name="Cell7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7" style:family="paragraph" style:parent-style-name="Normal">
      <style:paragraph-properties>
        <style:tab-stops>
          <style:tab-stop style:type="left" style:leader-style="none" style:position="0cm"/>
        </style:tab-stops>
      </style:paragraph-properties>
    </style:style>
    <style:style style:name="T130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8" style:family="paragraph" style:parent-style-name="Normal"/>
    <style:style style:name="T130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9" style:family="paragraph" style:parent-style-name="Normal"/>
    <style:style style:name="T130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240" style:family="table-row">
      <style:table-row-properties style:min-row-height="0.404cm"/>
    </style:style>
    <style:style style:name="Cell7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0" style:family="paragraph" style:parent-style-name="Normal"/>
    <style:style style:name="T131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1" style:family="paragraph" style:parent-style-name="Normal"/>
    <style:style style:name="T131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2" style:family="paragraph" style:parent-style-name="Normal"/>
    <style:style style:name="T131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3" style:family="paragraph" style:parent-style-name="Normal"/>
    <style:style style:name="T131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4" style:family="paragraph" style:parent-style-name="Normal"/>
    <style:style style:name="T131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241" style:family="table-row">
      <style:table-row-properties style:min-row-height="0.404cm"/>
    </style:style>
    <style:style style:name="Cell7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5" style:family="paragraph" style:parent-style-name="Normal"/>
    <style:style style:name="T131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6" style:family="paragraph" style:parent-style-name="Normal"/>
    <style:style style:name="T131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7" style:family="paragraph" style:parent-style-name="Normal"/>
    <style:style style:name="T131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8" style:family="paragraph" style:parent-style-name="Normal"/>
    <style:style style:name="T131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9" style:family="paragraph" style:parent-style-name="Normal"/>
    <style:style style:name="T131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242" style:family="table-row">
      <style:table-row-properties style:min-row-height="0.404cm"/>
    </style:style>
    <style:style style:name="Cell7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0" style:family="paragraph" style:parent-style-name="Normal"/>
    <style:style style:name="T132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1" style:family="paragraph" style:parent-style-name="Normal"/>
    <style:style style:name="T132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2" style:family="paragraph" style:parent-style-name="Normal"/>
    <style:style style:name="T132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3" style:family="paragraph" style:parent-style-name="Normal"/>
    <style:style style:name="T132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4" style:family="paragraph" style:parent-style-name="Normal"/>
    <style:style style:name="T132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243" style:family="table-row">
      <style:table-row-properties style:min-row-height="0.404cm"/>
    </style:style>
    <style:style style:name="Cell7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5" style:family="paragraph" style:parent-style-name="Normal"/>
    <style:style style:name="T132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6" style:family="paragraph" style:parent-style-name="Normal"/>
    <style:style style:name="T132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7" style:family="paragraph" style:parent-style-name="Normal"/>
    <style:style style:name="T132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8" style:family="paragraph" style:parent-style-name="Normal"/>
    <style:style style:name="T132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9" style:family="paragraph" style:parent-style-name="Normal"/>
    <style:style style:name="T132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244" style:family="table-row">
      <style:table-row-properties style:min-row-height="0.404cm"/>
    </style:style>
    <style:style style:name="Cell7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0" style:family="paragraph" style:parent-style-name="Normal"/>
    <style:style style:name="T133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1" style:family="paragraph" style:parent-style-name="Normal"/>
    <style:style style:name="T133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2" style:family="paragraph" style:parent-style-name="Normal"/>
    <style:style style:name="T133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3" style:family="paragraph" style:parent-style-name="Normal"/>
    <style:style style:name="T133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4" style:family="paragraph" style:parent-style-name="Normal"/>
    <style:style style:name="T133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245" style:family="table-row">
      <style:table-row-properties style:min-row-height="0.404cm"/>
    </style:style>
    <style:style style:name="Cell7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5" style:family="paragraph" style:parent-style-name="Normal"/>
    <style:style style:name="T133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6" style:family="paragraph" style:parent-style-name="Normal"/>
    <style:style style:name="T133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7" style:family="paragraph" style:parent-style-name="Normal"/>
    <style:style style:name="T133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8" style:family="paragraph" style:parent-style-name="Normal"/>
    <style:style style:name="T133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9" style:family="paragraph" style:parent-style-name="Normal"/>
    <style:style style:name="T133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246" style:family="table-row">
      <style:table-row-properties style:min-row-height="0.582cm"/>
    </style:style>
    <style:style style:name="Cell7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0" style:family="paragraph" style:parent-style-name="Normal"/>
    <style:style style:name="T134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1" style:family="paragraph" style:parent-style-name="Normal"/>
    <style:style style:name="T134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2" style:family="paragraph" style:parent-style-name="Normal"/>
    <style:style style:name="T134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3" style:family="paragraph" style:parent-style-name="Normal"/>
    <style:style style:name="T134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4" style:family="paragraph" style:parent-style-name="Normal"/>
    <style:style style:name="T134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247" style:family="table-row">
      <style:table-row-properties style:min-row-height="0.582cm"/>
    </style:style>
    <style:style style:name="Cell7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5" style:family="paragraph" style:parent-style-name="Normal"/>
    <style:style style:name="T134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6" style:family="paragraph" style:parent-style-name="Normal"/>
    <style:style style:name="T134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7" style:family="paragraph" style:parent-style-name="Normal"/>
    <style:style style:name="T134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8" style:family="paragraph" style:parent-style-name="Normal"/>
    <style:style style:name="T134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9" style:family="paragraph" style:parent-style-name="Normal"/>
    <style:style style:name="T134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248" style:family="table-row">
      <style:table-row-properties style:min-row-height="0.582cm"/>
    </style:style>
    <style:style style:name="Cell7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0" style:family="paragraph" style:parent-style-name="Normal"/>
    <style:style style:name="T135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8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1" style:family="paragraph" style:parent-style-name="Normal"/>
    <style:style style:name="T135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8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2" style:family="paragraph" style:parent-style-name="Normal"/>
    <style:style style:name="T135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8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3" style:family="paragraph" style:parent-style-name="Normal"/>
    <style:style style:name="T135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8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4" style:family="paragraph" style:parent-style-name="Normal"/>
    <style:style style:name="T135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355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356" style:family="paragraph" style:parent-style-name="Normal"/>
    <style:style style:name="T1356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356_2" style:family="text">
      <style:text-properties fo:font-size="10pt" style:font-name-asian="Segoe UI" style:font-size-asian="10pt" style:font-name-complex="Arial" style:font-size-complex="10pt"/>
    </style:style>
    <style:style style:name="T1356_3" style:family="text">
      <style:text-properties fo:font-size="10pt" style:font-size-asian="10pt" style:font-name-complex="Arial" style:font-size-complex="10pt"/>
    </style:style>
    <style:style style:name="P1357" style:family="paragraph" style:parent-style-name="Normal"/>
    <style:style style:name="T1357_1" style:family="text">
      <style:text-properties fo:font-size="10pt" style:font-size-asian="10pt" style:font-name-complex="Arial" style:font-size-complex="10pt"/>
    </style:style>
    <style:style style:name="P1358" style:family="paragraph" style:parent-style-name="Normal">
      <style:text-properties fo:font-size="10pt" style:font-size-asian="10pt" style:font-name-complex="Arial" style:font-size-complex="10pt"/>
    </style:style>
    <style:style style:name="P1359" style:family="paragraph" style:parent-style-name="Normal"/>
    <style:style style:name="T1359_1" style:family="text">
      <style:text-properties fo:font-size="10pt" style:font-size-asian="10pt" style:font-name-complex="Arial" style:font-size-complex="10pt"/>
    </style:style>
    <style:style style:name="P1360" style:family="paragraph" style:parent-style-name="Normal">
      <style:text-properties fo:font-size="10pt" style:font-size-asian="10pt" style:font-name-complex="Arial" style:font-size-complex="10pt"/>
    </style:style>
    <style:style style:name="P1361" style:family="paragraph" style:parent-style-name="Normal"/>
    <style:style style:name="T1361_1" style:family="text">
      <style:text-properties fo:font-size="10pt" style:font-size-asian="10pt" style:font-name-complex="Arial" style:font-size-complex="10pt"/>
    </style:style>
    <style:style style:name="P1362" style:family="paragraph" style:parent-style-name="Normal">
      <style:text-properties fo:font-size="10pt" style:font-size-asian="10pt" style:font-name-complex="Arial" style:font-size-complex="10pt"/>
    </style:style>
    <style:style style:name="P1363" style:family="paragraph" style:parent-style-name="Normal"/>
    <style:style style:name="T1363_1" style:family="text">
      <style:text-properties fo:font-size="10pt" style:font-size-asian="10pt" style:font-name-complex="Arial" style:font-size-complex="10pt"/>
    </style:style>
    <style:style style:name="P1364" style:family="paragraph" style:parent-style-name="Normal">
      <style:text-properties fo:font-size="10pt" style:font-size-asian="10pt" style:font-name-complex="Arial" style:font-size-complex="10pt"/>
    </style:style>
    <style:style style:name="P1365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366" style:family="paragraph" style:parent-style-name="Normal"/>
    <style:style style:name="T1366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367" style:family="paragraph" style:parent-style-name="Normal"/>
    <style:style style:name="T1367_1" style:family="text">
      <style:text-properties fo:font-size="10pt" style:font-size-asian="10pt" style:font-name-complex="Arial" style:font-size-complex="10pt"/>
    </style:style>
    <style:style style:name="P1368" style:family="paragraph" style:parent-style-name="Normal">
      <style:text-properties fo:font-size="10pt" style:font-size-asian="10pt" style:font-name-complex="Arial" style:font-size-complex="10pt"/>
    </style:style>
    <style:style style:name="P1369" style:family="paragraph" style:parent-style-name="List_20_Paragraph">
      <style:text-properties fo:font-size="10pt" style:font-size-asian="10pt" style:font-name-complex="Arial" style:font-size-complex="10pt"/>
    </style:style>
    <style:style style:name="T1369_1" style:family="text">
      <style:text-properties fo:font-size="10pt" style:font-size-asian="10pt" style:font-name-complex="Arial" style:font-size-complex="10pt"/>
    </style:style>
    <style:style style:name="T1369_2" style:family="text">
      <style:text-properties fo:font-size="10pt" style:font-size-asian="10pt" style:font-name-complex="Arial" style:font-size-complex="10pt"/>
    </style:style>
    <style:style style:name="P1370" style:family="paragraph" style:parent-style-name="Normal">
      <style:text-properties fo:font-size="10pt" style:font-size-asian="10pt" style:font-name-complex="Arial" style:font-size-complex="10pt"/>
    </style:style>
    <style:style style:name="P1371" style:family="paragraph" style:parent-style-name="List_20_Paragraph">
      <style:text-properties fo:font-size="10pt" style:font-size-asian="10pt" style:font-name-complex="Arial" style:font-size-complex="10pt"/>
    </style:style>
    <style:style style:name="T1371_1" style:family="text">
      <style:text-properties fo:font-size="10pt" style:font-size-asian="10pt" style:font-name-complex="Arial" style:font-size-complex="10pt"/>
    </style:style>
    <style:style style:name="P1372" style:family="paragraph" style:parent-style-name="Normal">
      <style:text-properties fo:font-size="10pt" style:font-size-asian="10pt" style:font-name-complex="Arial" style:font-size-complex="10pt"/>
    </style:style>
    <style:style style:name="P1373" style:family="paragraph" style:parent-style-name="List_20_Paragraph">
      <style:text-properties fo:font-size="10pt" style:font-size-asian="10pt" style:font-name-complex="Arial" style:font-size-complex="10pt"/>
    </style:style>
    <style:style style:name="T1373_1" style:family="text">
      <style:text-properties fo:font-size="10pt" style:font-size-asian="10pt" style:font-name-complex="Arial" style:font-size-complex="10pt"/>
    </style:style>
    <style:style style:name="P1374" style:family="paragraph" style:parent-style-name="List_20_Paragraph">
      <style:text-properties fo:font-size="10pt" style:font-size-asian="10pt" style:font-name-complex="Arial" style:font-size-complex="10pt"/>
    </style:style>
    <style:style style:name="P1375" style:family="paragraph" style:parent-style-name="List_20_Paragraph">
      <style:paragraph-properties fo:margin-left="0.635cm"/>
      <style:text-properties fo:font-size="10pt" style:font-size-asian="10pt" style:font-name-complex="Arial" style:font-size-complex="10pt"/>
    </style:style>
    <style:style style:name="P1376" style:family="paragraph" style:parent-style-name="Normal"/>
    <style:style style:name="T1376_1" style:family="text">
      <style:text-properties fo:font-size="10pt" style:font-size-asian="10pt" style:font-name-complex="Arial" style:font-size-complex="10pt"/>
    </style:style>
    <style:style style:name="P1377" style:family="paragraph" style:parent-style-name="Normal">
      <style:paragraph-properties fo:keep-with-next="always"/>
      <style:text-properties fo:font-style="italic" style:font-style-asian="italic" fo:font-size="11pt" style:font-size-asian="11pt" style:font-name-complex="Arial" style:font-size-complex="11pt"/>
    </style:style>
    <style:style style:name="P1378" style:family="paragraph" style:parent-style-name="Normal"/>
    <style:style style:name="P1379" style:family="paragraph" style:parent-style-name="Normal"/>
    <style:style style:name="P1380" style:family="paragraph" style:parent-style-name="Normal">
      <style:text-properties fo:font-weight="bold" style:font-weight-asian="bold"/>
    </style:style>
  </office:automatic-styles>
  <office:body>
    <office:text>
      <text:p text:style-name="P1"><text:span text:style-name="T1_1">PROGRAMME<text:s/>COMPLETION<text:s/>REVIEW<text:s/></text:span></text:p>
      <text:p text:style-name="P2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3"><text:span text:style-name="T3_1">TITLE:<text:s text:c="2"/></text:span><text:span text:style-name="T3_2">UK<text:s/>NIGERIA<text:s/>INFRASTRUCTURE<text:s/>ADVISORY<text:s/>FACILITY<text:s/>(UKNIAF)</text:span></text:p>
          </table:table-cell>
          <table:covered-table-cell/>
          <table:covered-table-cell/>
        </table:table-row>
        <table:table-row table:style-name="Row2">
          <table:table-cell table:style-name="Cell2">
            <text:p text:style-name="P4"><text:span text:style-name="T4_1">Final<text:s/>Programme<text:s/>Spend<text:s/>£<text:s/>(full<text:s/>life):</text:span><text:span text:style-name="T4_2"><text:s/></text:span><text:span text:style-name="T4_3">£</text:span><text:span text:style-name="T4_4">4</text:span><text:span text:style-name="T4_5">7</text:span><text:span text:style-name="T4_6">,</text:span><text:span text:style-name="T4_7">924</text:span><text:span text:style-name="T4_8">,697.47</text:span></text:p>
          </table:table-cell>
          <table:table-cell table:style-name="Cell3">
            <text:p text:style-name="P5"><text:span text:style-name="T5_1">Review<text:s/>Date:</text:span></text:p>
          </table:table-cell>
          <table:table-cell table:style-name="Cell4">
            <text:p text:style-name="P6"><text:span text:style-name="T6_1">April-June<text:s/>2026</text:span></text:p>
          </table:table-cell>
        </table:table-row>
        <table:table-row table:style-name="Row3">
          <table:table-cell table:style-name="Cell5">
            <text:p text:style-name="P7"><text:span text:style-name="T7_1">Programm</text:span><text:span text:style-name="T7_2">e</text:span><text:span text:style-name="T7_3"><text:s/>Code:<text:s/></text:span><text:span text:style-name="T7_4">300274</text:span></text:p>
          </table:table-cell>
          <table:table-cell table:style-name="Cell6">
            <text:p text:style-name="P8"><text:span text:style-name="T8_1">Start<text:s/>Date</text:span><text:span text:style-name="T8_2">:</text:span><text:span text:style-name="T8_3"><text:s/></text:span><text:span text:style-name="T8_4">October<text:s/></text:span><text:span text:style-name="T8_5">2019</text:span></text:p>
          </table:table-cell>
          <table:table-cell table:style-name="Cell7">
            <text:p text:style-name="P9"><text:span text:style-name="T9_1">End<text:s/>Date:<text:s/></text:span><text:span text:style-name="T9_2">March</text:span><text:span text:style-name="T9_3"><text:s/></text:span><text:span text:style-name="T9_4">2026</text:span></text:p>
          </table:table-cell>
        </table:table-row>
      </table:table>
      <text:p text:style-name="P10"/>
      <text:p text:style-name="P11"><text:span text:style-name="T11_1">Summary<text:s/>of<text:s/>Programme<text:s/>Performance<text:s/></text:span></text:p>
      <text:p text:style-name="P12"/>
      <table:table table:style-name="Table2"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4">
          <table:table-cell table:style-name="Cell8">
            <text:p text:style-name="P13"><text:span text:style-name="T13_1">Year</text:span></text:p>
          </table:table-cell>
          <table:table-cell table:style-name="Cell9">
            <text:p text:style-name="P14"><text:span text:style-name="T14_1">2018</text:span></text:p>
          </table:table-cell>
          <table:table-cell table:style-name="Cell10">
            <text:p text:style-name="P15"><text:span text:style-name="T15_1">2019</text:span></text:p>
          </table:table-cell>
          <table:table-cell table:style-name="Cell11">
            <text:p text:style-name="P16"><text:span text:style-name="T16_1">2020</text:span></text:p>
          </table:table-cell>
          <table:table-cell table:style-name="Cell12">
            <text:p text:style-name="P17"><text:span text:style-name="T17_1">2021</text:span></text:p>
          </table:table-cell>
          <table:table-cell table:style-name="Cell13">
            <text:p text:style-name="P18"><text:span text:style-name="T18_1">2022</text:span></text:p>
          </table:table-cell>
          <table:table-cell table:style-name="Cell14">
            <text:p text:style-name="P19"><text:span text:style-name="T19_1">2023</text:span></text:p>
          </table:table-cell>
          <table:table-cell table:style-name="Cell15">
            <text:p text:style-name="P20"><text:span text:style-name="T20_1">2024</text:span></text:p>
          </table:table-cell>
          <table:table-cell table:style-name="Cell16">
            <text:p text:style-name="P21"><text:span text:style-name="T21_1">2025/6</text:span></text:p>
          </table:table-cell>
        </table:table-row>
        <table:table-row table:style-name="Row5">
          <table:table-cell table:style-name="Cell17">
            <text:p text:style-name="P22"><text:span text:style-name="T22_1">Programme<text:s/>Score</text:span></text:p>
          </table:table-cell>
          <table:table-cell table:style-name="Cell18">
            <text:p text:style-name="P23"><text:span text:style-name="T23_1">B</text:span></text:p>
          </table:table-cell>
          <table:table-cell table:style-name="Cell19">
            <text:p text:style-name="P24"><text:span text:style-name="T24_1">B</text:span></text:p>
          </table:table-cell>
          <table:table-cell table:style-name="Cell20">
            <text:p text:style-name="P25"><text:span text:style-name="T25_1">A</text:span></text:p>
          </table:table-cell>
          <table:table-cell table:style-name="Cell21">
            <text:p text:style-name="P26"><text:span text:style-name="T26_1">A</text:span></text:p>
          </table:table-cell>
          <table:table-cell table:style-name="Cell22">
            <text:p text:style-name="P27"><text:span text:style-name="T27_1">A</text:span></text:p>
          </table:table-cell>
          <table:table-cell table:style-name="Cell23">
            <text:p text:style-name="P28"><text:span text:style-name="T28_1">A+</text:span></text:p>
          </table:table-cell>
          <table:table-cell table:style-name="Cell24">
            <text:p text:style-name="P29"><text:span text:style-name="T29_1">A+</text:span></text:p>
          </table:table-cell>
          <table:table-cell table:style-name="Cell25">
            <text:p text:style-name="P30"><text:span text:style-name="T30_1">A+</text:span></text:p>
          </table:table-cell>
        </table:table-row>
        <table:table-row table:style-name="Row6">
          <table:table-cell table:style-name="Cell26">
            <text:p text:style-name="P31"><text:span text:style-name="T31_1">Residual<text:s/>Risk<text:s/>Exposure<text:s/>Rating</text:span></text:p>
          </table:table-cell>
          <table:table-cell table:style-name="Cell27">
            <text:p text:style-name="P32"><text:span text:style-name="T32_1">Major</text:span></text:p>
          </table:table-cell>
          <table:table-cell table:style-name="Cell28">
            <text:p text:style-name="P33"><text:span text:style-name="T33_1">Major</text:span></text:p>
          </table:table-cell>
          <table:table-cell table:style-name="Cell29">
            <text:p text:style-name="P34"><text:span text:style-name="T34_1">Major</text:span></text:p>
          </table:table-cell>
          <table:table-cell table:style-name="Cell30">
            <text:p text:style-name="P35"><text:span text:style-name="T35_1">Major</text:span></text:p>
          </table:table-cell>
          <table:table-cell table:style-name="Cell31">
            <text:p text:style-name="P36"><text:span text:style-name="T36_1">Major</text:span></text:p>
          </table:table-cell>
          <table:table-cell table:style-name="Cell32">
            <text:p text:style-name="P37"><text:span text:style-name="T37_1">Major</text:span></text:p>
          </table:table-cell>
          <table:table-cell table:style-name="Cell33">
            <text:p text:style-name="P38"><text:span text:style-name="T38_1">Major</text:span></text:p>
          </table:table-cell>
          <table:table-cell table:style-name="Cell34">
            <text:p text:style-name="P39"><text:span text:style-name="T39_1">Major</text:span></text:p>
          </table:table-cell>
        </table:table-row>
      </table:table>
      <text:p text:style-name="P40"/>
      <table:table table:style-name="Table3">
        <table:table-column table:style-name="Column13"/>
        <table:table-column table:style-name="Column14"/>
        <table:table-row table:style-name="Row7">
          <table:table-cell table:style-name="Cell35">
            <text:p text:style-name="P41"><text:span text:style-name="T41_1">DevTracker<text:s/>Link<text:s/>to<text:s/>Business<text:s/>Case<text:s/>(and<text:s/>any<text:s/>addendum):<text:s/></text:span></text:p>
          </table:table-cell>
          <table:table-cell table:style-name="Cell36">
            <text:p text:style-name="P42"><text:span text:style-name="T42_1"><text:a xlink:type="simple" xlink:href="https://devtracker.fcdo.gov.uk/programme/GB-GOV-1-300274/documents"><text:span text:style-name="T42_2">https://devtracker.fcdo.gov.uk/programme/GB-GOV-1-300274/documents</text:span></text:a></text:span></text:p>
          </table:table-cell>
        </table:table-row>
        <table:table-row table:style-name="Row8">
          <table:table-cell table:style-name="Cell37">
            <text:p text:style-name="P43"><text:span text:style-name="T43_1">DevTracker<text:s/>Links<text:s/>to<text:s/>all<text:s/>logframes<text:s/>used<text:s/>during<text:s/>programme<text:s/>lifetime:<text:s/></text:span></text:p>
          </table:table-cell>
          <table:table-cell table:style-name="Cell38">
            <text:p text:style-name="P44"><text:span text:style-name="T44_1"><text:a xlink:type="simple" xlink:href="https://devtracker.fcdo.gov.uk/programme/GB-GOV-1-300274/documents"><text:span text:style-name="T44_2">https://devtracker.fcdo.gov.uk/programme/GB-GOV-1-300274/documents</text:span></text:a></text:span></text:p>
            <text:p text:style-name="P45"/>
          </table:table-cell>
        </table:table-row>
      </table:table>
      <text:p text:style-name="P46"/>
      <text:p text:style-name="P47"/>
      <text:p text:style-name="P48"/>
      <text:p text:style-name="P49"/>
      <text:p text:style-name="P50"/>
      <text:p text:style-name="P51"/>
      <text:p text:style-name="P52"/>
      <text:p text:style-name="P53"/>
      <text:p text:style-name="P54"/>
      <text:p text:style-name="P55"/>
      <text:p text:style-name="P56"/>
      <text:p text:style-name="P57"/>
      <text:p text:style-name="P58"/>
      <text:p text:style-name="P59"/>
      <text:p text:style-name="P60"/>
      <text:p text:style-name="P61"/>
      <text:p text:style-name="P62"/>
      <text:p text:style-name="P63"/>
      <text:p text:style-name="P64"/>
      <text:p text:style-name="P65"/>
      <text:p text:style-name="P66"/>
      <text:p text:style-name="P67"/>
      <text:p text:style-name="P68"/>
      <text:p text:style-name="P69"/>
      <text:p text:style-name="P70"><text:span text:style-name="T70_1">ACRONYMS<text:s/>AND<text:s/>ABBREVIATIONS</text:span></text:p>
      <text:p text:style-name="P71"/>
      <table:table table:style-name="Table4">
        <table:table-column table:style-name="Column15"/>
        <table:table-column table:style-name="Column16"/>
        <table:table-row table:style-name="Row9">
          <table:table-cell table:style-name="Cell39">
            <text:p text:style-name="P72"><text:span text:style-name="T72_1">AfDB</text:span></text:p>
          </table:table-cell>
          <table:table-cell table:style-name="Cell40">
            <text:p text:style-name="P73"><text:span text:style-name="T73_1">African<text:s/>Development<text:s/>Bank</text:span></text:p>
          </table:table-cell>
        </table:table-row>
        <table:table-row table:style-name="Row10">
          <table:table-cell table:style-name="Cell41">
            <text:p text:style-name="P74"><text:span text:style-name="T74_1">APDF</text:span></text:p>
          </table:table-cell>
          <table:table-cell table:style-name="Cell42">
            <text:p text:style-name="P75"><text:span text:style-name="T75_1">Accelerated<text:s/>Project<text:s/>Delivery<text:s/>Framework</text:span></text:p>
          </table:table-cell>
        </table:table-row>
        <table:table-row table:style-name="Row11">
          <table:table-cell table:style-name="Cell43">
            <text:p text:style-name="P76"><text:span text:style-name="T76_1">AR</text:span></text:p>
          </table:table-cell>
          <table:table-cell table:style-name="Cell44">
            <text:p text:style-name="P77"><text:span text:style-name="T77_1">Annual<text:s/>Review</text:span></text:p>
          </table:table-cell>
        </table:table-row>
        <table:table-row table:style-name="Row12">
          <table:table-cell table:style-name="Cell45">
            <text:p text:style-name="P78"><text:span text:style-name="T78_1">BPE</text:span></text:p>
          </table:table-cell>
          <table:table-cell table:style-name="Cell46">
            <text:p text:style-name="P79"><text:span text:style-name="T79_1">Bureau<text:s/>of<text:s/>Public<text:s/>Enterprises</text:span></text:p>
          </table:table-cell>
        </table:table-row>
        <table:table-row table:style-name="Row13">
          <table:table-cell table:style-name="Cell47">
            <text:p text:style-name="P80"><text:span text:style-name="T80_1">CAPEX</text:span></text:p>
          </table:table-cell>
          <table:table-cell table:style-name="Cell48">
            <text:p text:style-name="P81"><text:span text:style-name="T81_1">Capital<text:s/>Expenditure</text:span></text:p>
          </table:table-cell>
        </table:table-row>
        <table:table-row table:style-name="Row14">
          <table:table-cell table:style-name="Cell49">
            <text:p text:style-name="P82"><text:span text:style-name="T82_1">CDEL</text:span></text:p>
          </table:table-cell>
          <table:table-cell table:style-name="Cell50">
            <text:p text:style-name="P83"><text:span text:style-name="T83_1">Capital<text:s/>Departmental<text:s/>Expenditure<text:s/>Limit</text:span></text:p>
          </table:table-cell>
        </table:table-row>
        <table:table-row table:style-name="Row15">
          <table:table-cell table:style-name="Cell51">
            <text:p text:style-name="P84"><text:span text:style-name="T84_1">CMP</text:span></text:p>
          </table:table-cell>
          <table:table-cell table:style-name="Cell52">
            <text:p text:style-name="P85"><text:span text:style-name="T85_1">Contract<text:s/>Management<text:s/>Plan</text:span></text:p>
          </table:table-cell>
        </table:table-row>
        <table:table-row table:style-name="Row16">
          <table:table-cell table:style-name="Cell53">
            <text:p text:style-name="P86"><text:span text:style-name="T86_1">COP27</text:span></text:p>
          </table:table-cell>
          <table:table-cell table:style-name="Cell54">
            <text:p text:style-name="P87"><text:span text:style-name="T87_1">Conference<text:s/>of<text:s/>the<text:s/>Parties<text:s/>(27th<text:s/>session,<text:s/>2022)</text:span></text:p>
          </table:table-cell>
        </table:table-row>
        <table:table-row table:style-name="Row17">
          <table:table-cell table:style-name="Cell55">
            <text:p text:style-name="P88"><text:span text:style-name="T88_1">DARES</text:span></text:p>
          </table:table-cell>
          <table:table-cell table:style-name="Cell56">
            <text:p text:style-name="P89"><text:span text:style-name="T89_1">Distributed<text:s/>Access<text:s/>through<text:s/>Renewable<text:s/>Energy<text:s/>Scale-up<text:s/>(World<text:s/>Bank<text:s/>programme)</text:span></text:p>
          </table:table-cell>
        </table:table-row>
        <table:table-row table:style-name="Row18">
          <table:table-cell table:style-name="Cell57">
            <text:p text:style-name="P90"><text:span text:style-name="T90_1">DFI</text:span></text:p>
          </table:table-cell>
          <table:table-cell table:style-name="Cell58">
            <text:p text:style-name="P91"><text:span text:style-name="T91_1">Development<text:s/>Finance<text:s/>Institution</text:span></text:p>
          </table:table-cell>
        </table:table-row>
        <table:table-row table:style-name="Row19">
          <table:table-cell table:style-name="Cell59">
            <text:p text:style-name="P92"><text:span text:style-name="T92_1">DFID</text:span></text:p>
          </table:table-cell>
          <table:table-cell table:style-name="Cell60">
            <text:p text:style-name="P93"><text:span text:style-name="T93_1">Department<text:s/>for<text:s/>International<text:s/>Development<text:s/>(predecessor<text:s/>to<text:s/>FCDO)</text:span></text:p>
          </table:table-cell>
        </table:table-row>
        <table:table-row table:style-name="Row20">
          <table:table-cell table:style-name="Cell61">
            <text:p text:style-name="P94"><text:span text:style-name="T94_1">DisCo</text:span></text:p>
          </table:table-cell>
          <table:table-cell table:style-name="Cell62">
            <text:p text:style-name="P95"><text:span text:style-name="T95_1">Distribution<text:s/>Company</text:span></text:p>
          </table:table-cell>
        </table:table-row>
        <table:table-row table:style-name="Row21">
          <table:table-cell table:style-name="Cell63">
            <text:p text:style-name="P96"><text:span text:style-name="T96_1">EEP</text:span></text:p>
          </table:table-cell>
          <table:table-cell table:style-name="Cell64">
            <text:p text:style-name="P97"><text:span text:style-name="T97_1">Energising<text:s/>Education<text:s/>Programme</text:span></text:p>
          </table:table-cell>
        </table:table-row>
        <table:table-row table:style-name="Row22">
          <table:table-cell table:style-name="Cell65">
            <text:p text:style-name="P98"><text:span text:style-name="T98_1">EERC</text:span></text:p>
          </table:table-cell>
          <table:table-cell table:style-name="Cell66">
            <text:p text:style-name="P99"><text:span text:style-name="T99_1">Enugu<text:s/>State<text:s/>Electricity<text:s/>Regulatory<text:s/>Commission</text:span></text:p>
          </table:table-cell>
        </table:table-row>
        <table:table-row table:style-name="Row23">
          <table:table-cell table:style-name="Cell67">
            <text:p text:style-name="P100"><text:span text:style-name="T100_1">FCCL</text:span></text:p>
          </table:table-cell>
          <table:table-cell table:style-name="Cell68">
            <text:p text:style-name="P101"><text:span text:style-name="T101_1">Fiscal<text:s/>Commitment<text:s/>and<text:s/>Contingent<text:s/>Liability</text:span></text:p>
          </table:table-cell>
        </table:table-row>
        <table:table-row table:style-name="Row24">
          <table:table-cell table:style-name="Cell69">
            <text:p text:style-name="P102"><text:span text:style-name="T102_1">FCDO</text:span></text:p>
          </table:table-cell>
          <table:table-cell table:style-name="Cell70">
            <text:p text:style-name="P103"><text:span text:style-name="T103_1">Foreign,<text:s/>Commonwealth<text:s/>and<text:s/>Development<text:s/>Office</text:span></text:p>
          </table:table-cell>
        </table:table-row>
        <table:table-row table:style-name="Row25">
          <table:table-cell table:style-name="Cell71">
            <text:p text:style-name="P104"><text:span text:style-name="T104_1">FERMA</text:span></text:p>
          </table:table-cell>
          <table:table-cell table:style-name="Cell72">
            <text:p text:style-name="P105"><text:span text:style-name="T105_1">Federal<text:s/>Roads<text:s/>Maintenance<text:s/>Agency</text:span></text:p>
          </table:table-cell>
        </table:table-row>
        <table:table-row table:style-name="Row26">
          <table:table-cell table:style-name="Cell73">
            <text:p text:style-name="P106"><text:span text:style-name="T106_1">FMAFS</text:span></text:p>
          </table:table-cell>
          <table:table-cell table:style-name="Cell74">
            <text:p text:style-name="P107"><text:span text:style-name="T107_1">Federal<text:s/>Ministry<text:s/>of<text:s/>Agriculture<text:s/>and<text:s/>Food<text:s/>Security</text:span></text:p>
          </table:table-cell>
        </table:table-row>
        <table:table-row table:style-name="Row27">
          <table:table-cell table:style-name="Cell75">
            <text:p text:style-name="P108"><text:span text:style-name="T108_1">FMoP</text:span></text:p>
          </table:table-cell>
          <table:table-cell table:style-name="Cell76">
            <text:p text:style-name="P109"><text:span text:style-name="T109_1">Federal<text:s/>Ministry<text:s/>of<text:s/>Power</text:span></text:p>
          </table:table-cell>
        </table:table-row>
        <table:table-row table:style-name="Row28">
          <table:table-cell table:style-name="Cell77">
            <text:p text:style-name="P110"><text:span text:style-name="T110_1">GDP</text:span></text:p>
          </table:table-cell>
          <table:table-cell table:style-name="Cell78">
            <text:p text:style-name="P111"><text:span text:style-name="T111_1">Gross<text:s/>Domestic<text:s/>Product</text:span></text:p>
          </table:table-cell>
        </table:table-row>
        <table:table-row table:style-name="Row29">
          <table:table-cell table:style-name="Cell79">
            <text:p text:style-name="P112"><text:span text:style-name="T112_1">GEAPP</text:span></text:p>
          </table:table-cell>
          <table:table-cell table:style-name="Cell80">
            <text:p text:style-name="P113"><text:span text:style-name="T113_1">Global<text:s/>Energy<text:s/>Alliance<text:s/>for<text:s/>People<text:s/>and<text:s/>Planet</text:span></text:p>
          </table:table-cell>
        </table:table-row>
        <table:table-row table:style-name="Row30">
          <table:table-cell table:style-name="Cell81">
            <text:p text:style-name="P114"><text:span text:style-name="T114_1">GNI</text:span></text:p>
          </table:table-cell>
          <table:table-cell table:style-name="Cell82">
            <text:p text:style-name="P115"><text:span text:style-name="T115_1">Gross<text:s/>National<text:s/>Income</text:span></text:p>
          </table:table-cell>
        </table:table-row>
        <table:table-row table:style-name="Row31">
          <table:table-cell table:style-name="Cell83">
            <text:p text:style-name="P116"><text:span text:style-name="T116_1">ICF</text:span></text:p>
          </table:table-cell>
          <table:table-cell table:style-name="Cell84">
            <text:p text:style-name="P117"><text:span text:style-name="T117_1">International<text:s/>Climate<text:s/>Finance</text:span></text:p>
          </table:table-cell>
        </table:table-row>
        <table:table-row table:style-name="Row32">
          <table:table-cell table:style-name="Cell85">
            <text:p text:style-name="P118"><text:span text:style-name="T118_1">IF</text:span></text:p>
          </table:table-cell>
          <table:table-cell table:style-name="Cell86">
            <text:p text:style-name="P119"><text:span text:style-name="T119_1">Infrastructure<text:s/>Finance</text:span></text:p>
          </table:table-cell>
        </table:table-row>
        <table:table-row table:style-name="Row33">
          <table:table-cell table:style-name="Cell87">
            <text:p text:style-name="P120"><text:span text:style-name="T120_1">IoT</text:span></text:p>
          </table:table-cell>
          <table:table-cell table:style-name="Cell88">
            <text:p text:style-name="P121"><text:span text:style-name="T121_1">Internet<text:s/>of<text:s/>Things</text:span></text:p>
          </table:table-cell>
        </table:table-row>
        <table:table-row table:style-name="Row34">
          <table:table-cell table:style-name="Cell89">
            <text:p text:style-name="P122"><text:span text:style-name="T122_1">IRP</text:span></text:p>
          </table:table-cell>
          <table:table-cell table:style-name="Cell90">
            <text:p text:style-name="P123"><text:span text:style-name="T123_1">Integrated<text:s/>Resource<text:s/>Plan</text:span></text:p>
          </table:table-cell>
        </table:table-row>
        <table:table-row table:style-name="Row35">
          <table:table-cell table:style-name="Cell91">
            <text:p text:style-name="P124"><text:span text:style-name="T124_1">ISDU</text:span></text:p>
          </table:table-cell>
          <table:table-cell table:style-name="Cell92">
            <text:p text:style-name="P125"><text:span text:style-name="T125_1">Infrastructure<text:s/>and<text:s/>Sustainable<text:s/>Development<text:s/>Unit<text:s/>(FCDO)</text:span></text:p>
          </table:table-cell>
        </table:table-row>
        <table:table-row table:style-name="Row36">
          <table:table-cell table:style-name="Cell93">
            <text:p text:style-name="P126"><text:span text:style-name="T126_1">ISO</text:span></text:p>
          </table:table-cell>
          <table:table-cell table:style-name="Cell94">
            <text:p text:style-name="P127"><text:span text:style-name="T127_1">Independent<text:s/>System<text:s/>Operator</text:span></text:p>
          </table:table-cell>
        </table:table-row>
        <table:table-row table:style-name="Row37">
          <table:table-cell table:style-name="Cell95">
            <text:p text:style-name="P128"><text:span text:style-name="T128_1">KEP</text:span></text:p>
          </table:table-cell>
          <table:table-cell table:style-name="Cell96">
            <text:p text:style-name="P129"><text:span text:style-name="T129_1">Korean<text:s/>Energy<text:s/>Project</text:span></text:p>
          </table:table-cell>
        </table:table-row>
        <table:table-row table:style-name="Row38">
          <table:table-cell table:style-name="Cell97">
            <text:p text:style-name="P130"><text:span text:style-name="T130_1">KIAT</text:span></text:p>
          </table:table-cell>
          <table:table-cell table:style-name="Cell98">
            <text:p text:style-name="P131"><text:span text:style-name="T131_1">Korea<text:s/>Institute<text:s/>for<text:s/>Advancement<text:s/>of<text:s/>Technology</text:span></text:p>
          </table:table-cell>
        </table:table-row>
        <table:table-row table:style-name="Row39">
          <table:table-cell table:style-name="Cell99">
            <text:p text:style-name="P132"><text:span text:style-name="T132_1">KPI</text:span></text:p>
          </table:table-cell>
          <table:table-cell table:style-name="Cell100">
            <text:p text:style-name="P133"><text:span text:style-name="T133_1">Key<text:s/>Performance<text:s/>Indicator</text:span></text:p>
          </table:table-cell>
        </table:table-row>
        <table:table-row table:style-name="Row40">
          <table:table-cell table:style-name="Cell101">
            <text:p text:style-name="P134"><text:span text:style-name="T134_1">LF</text:span></text:p>
          </table:table-cell>
          <table:table-cell table:style-name="Cell102">
            <text:p text:style-name="P135"><text:span text:style-name="T135_1">Logframe</text:span></text:p>
          </table:table-cell>
        </table:table-row>
        <table:table-row table:style-name="Row41">
          <table:table-cell table:style-name="Cell103">
            <text:p text:style-name="P136"><text:span text:style-name="T136_1">MDA</text:span></text:p>
          </table:table-cell>
          <table:table-cell table:style-name="Cell104">
            <text:p text:style-name="P137"><text:span text:style-name="T137_1">Ministry,<text:s/>Department,<text:s/>or<text:s/>Agency</text:span></text:p>
          </table:table-cell>
        </table:table-row>
        <table:table-row table:style-name="Row42">
          <table:table-cell table:style-name="Cell105">
            <text:p text:style-name="P138"><text:span text:style-name="T138_1">MEL</text:span></text:p>
          </table:table-cell>
          <table:table-cell table:style-name="Cell106">
            <text:p text:style-name="P139"><text:span text:style-name="T139_1">Monitoring,<text:s/>Evaluation<text:s/>and<text:s/>Learning</text:span></text:p>
          </table:table-cell>
        </table:table-row>
        <table:table-row table:style-name="Row43">
          <table:table-cell table:style-name="Cell107">
            <text:p text:style-name="P140"><text:span text:style-name="T140_1">MIS</text:span></text:p>
          </table:table-cell>
          <table:table-cell table:style-name="Cell108">
            <text:p text:style-name="P141"><text:span text:style-name="T141_1">Management<text:s/>Information<text:s/>System</text:span></text:p>
          </table:table-cell>
        </table:table-row>
        <table:table-row table:style-name="Row44">
          <table:table-cell table:style-name="Cell109">
            <text:p text:style-name="P142"><text:span text:style-name="T142_1">NASIDA</text:span></text:p>
          </table:table-cell>
          <table:table-cell table:style-name="Cell110">
            <text:p text:style-name="P143"><text:span text:style-name="T143_1">Nasarawa<text:s/>State<text:s/>Investment<text:s/>and<text:s/>Development<text:s/>Agency</text:span></text:p>
          </table:table-cell>
        </table:table-row>
        <table:table-row table:style-name="Row45">
          <table:table-cell table:style-name="Cell111">
            <text:p text:style-name="P144"><text:span text:style-name="T144_1">NCO</text:span></text:p>
          </table:table-cell>
          <table:table-cell table:style-name="Cell112">
            <text:p text:style-name="P145"><text:span text:style-name="T145_1">National<text:s/>Coordinating<text:s/>Office<text:s/>(for<text:s/>SAPZ)</text:span></text:p>
          </table:table-cell>
        </table:table-row>
        <table:table-row table:style-name="Row46">
          <table:table-cell table:style-name="Cell113">
            <text:p text:style-name="P146"><text:span text:style-name="T146_1">NCCC</text:span></text:p>
          </table:table-cell>
          <table:table-cell table:style-name="Cell114">
            <text:p text:style-name="P147"><text:span text:style-name="T147_1">National<text:s/>Council<text:s/>on<text:s/>Climate<text:s/>Change</text:span></text:p>
          </table:table-cell>
        </table:table-row>
        <table:table-row table:style-name="Row47">
          <table:table-cell table:style-name="Cell115">
            <text:p text:style-name="P148"><text:span text:style-name="T148_1">NERC</text:span></text:p>
          </table:table-cell>
          <table:table-cell table:style-name="Cell116">
            <text:p text:style-name="P149"><text:span text:style-name="T149_1">Nigerian<text:s/>Electricity<text:s/>Regulatory<text:s/>Commission</text:span></text:p>
          </table:table-cell>
        </table:table-row>
        <table:table-row table:style-name="Row48">
          <table:table-cell table:style-name="Cell117">
            <text:p text:style-name="P150"><text:span text:style-name="T150_1">NGF</text:span></text:p>
          </table:table-cell>
          <table:table-cell table:style-name="Cell118">
            <text:p text:style-name="P151"><text:span text:style-name="T151_1">Nigerian<text:s/>Governors'<text:s/>Forum</text:span></text:p>
          </table:table-cell>
        </table:table-row>
        <table:table-row table:style-name="Row49">
          <table:table-cell table:style-name="Cell119">
            <text:p text:style-name="P152"><text:span text:style-name="T152_1">NIAF</text:span></text:p>
          </table:table-cell>
          <table:table-cell table:style-name="Cell120">
            <text:p text:style-name="P153"><text:span text:style-name="T153_1">Nigeria<text:s/>Infrastructure<text:s/>Advisory<text:s/>Facility</text:span></text:p>
          </table:table-cell>
        </table:table-row>
        <table:table-row table:style-name="Row50">
          <table:table-cell table:style-name="Cell121">
            <text:p text:style-name="P154"><text:span text:style-name="T154_1">NIEP</text:span></text:p>
          </table:table-cell>
          <table:table-cell table:style-name="Cell122">
            <text:p text:style-name="P155"><text:span text:style-name="T155_1">National<text:s/>Integrated<text:s/>Energy<text:s/>Policy</text:span></text:p>
          </table:table-cell>
        </table:table-row>
        <table:table-row table:style-name="Row51">
          <table:table-cell table:style-name="Cell123">
            <text:p text:style-name="P156"><text:span text:style-name="T156_1">NIRP</text:span></text:p>
          </table:table-cell>
          <table:table-cell table:style-name="Cell124">
            <text:p text:style-name="P157"><text:span text:style-name="T157_1">Nigeria<text:s/>Integrated<text:s/>Resource<text:s/>Plan</text:span></text:p>
          </table:table-cell>
        </table:table-row>
        <table:table-row table:style-name="Row52">
          <table:table-cell table:style-name="Cell125">
            <text:p text:style-name="P158"><text:span text:style-name="T158_1">NISO</text:span></text:p>
          </table:table-cell>
          <table:table-cell table:style-name="Cell126">
            <text:p text:style-name="P159"><text:span text:style-name="T159_1">National<text:s/>Independent<text:s/>System<text:s/>Operator</text:span></text:p>
          </table:table-cell>
        </table:table-row>
        <table:table-row table:style-name="Row53">
          <table:table-cell table:style-name="Cell127">
            <text:p text:style-name="P160"><text:span text:style-name="T160_1">NSUK</text:span></text:p>
          </table:table-cell>
          <table:table-cell table:style-name="Cell128">
            <text:p text:style-name="P161"><text:span text:style-name="T161_1">Nasarawa<text:s/>State<text:s/>University,<text:s/>Keffi</text:span></text:p>
          </table:table-cell>
        </table:table-row>
        <table:table-row table:style-name="Row54">
          <table:table-cell table:style-name="Cell129">
            <text:p text:style-name="P162"><text:span text:style-name="T162_1">NTV</text:span></text:p>
          </table:table-cell>
          <table:table-cell table:style-name="Cell130">
            <text:p text:style-name="P163"><text:span text:style-name="T163_1">Nasarawa<text:s/>Technology<text:s/>Village</text:span></text:p>
          </table:table-cell>
        </table:table-row>
        <table:table-row table:style-name="Row55">
          <table:table-cell table:style-name="Cell131">
            <text:p text:style-name="P164"><text:span text:style-name="T164_1">O&amp;M</text:span></text:p>
          </table:table-cell>
          <table:table-cell table:style-name="Cell132">
            <text:p text:style-name="P165"><text:span text:style-name="T165_1">Operations<text:s/>and<text:s/>Maintenance</text:span></text:p>
          </table:table-cell>
        </table:table-row>
        <table:table-row table:style-name="Row56">
          <table:table-cell table:style-name="Cell133">
            <text:p text:style-name="P166"><text:span text:style-name="T166_1">OBC</text:span></text:p>
          </table:table-cell>
          <table:table-cell table:style-name="Cell134">
            <text:p text:style-name="P167"><text:span text:style-name="T167_1">Outline<text:s/>Business<text:s/>Case</text:span></text:p>
          </table:table-cell>
        </table:table-row>
        <table:table-row table:style-name="Row57">
          <table:table-cell table:style-name="Cell135">
            <text:p text:style-name="P168"><text:span text:style-name="T168_1">ODA</text:span></text:p>
          </table:table-cell>
          <table:table-cell table:style-name="Cell136">
            <text:p text:style-name="P169"><text:span text:style-name="T169_1">Official<text:s/>Development<text:s/>Assistance</text:span></text:p>
          </table:table-cell>
        </table:table-row>
        <table:table-row table:style-name="Row58">
          <table:table-cell table:style-name="Cell137">
            <text:p text:style-name="P170"><text:span text:style-name="T170_1">PbR</text:span></text:p>
          </table:table-cell>
          <table:table-cell table:style-name="Cell138">
            <text:p text:style-name="P171"><text:span text:style-name="T171_1">Payment<text:s/>by<text:s/>Results</text:span></text:p>
          </table:table-cell>
        </table:table-row>
        <table:table-row table:style-name="Row59">
          <table:table-cell table:style-name="Cell139">
            <text:p text:style-name="P172"><text:span text:style-name="T172_1">PCR</text:span></text:p>
          </table:table-cell>
          <table:table-cell table:style-name="Cell140">
            <text:p text:style-name="P173"><text:span text:style-name="T173_1">Project<text:s/>Completion<text:s/>Review</text:span></text:p>
          </table:table-cell>
        </table:table-row>
        <table:table-row table:style-name="Row60">
          <table:table-cell table:style-name="Cell141">
            <text:p text:style-name="P174"><text:span text:style-name="T174_1">PEA</text:span></text:p>
          </table:table-cell>
          <table:table-cell table:style-name="Cell142">
            <text:p text:style-name="P175"><text:span text:style-name="T175_1">Political<text:s/>Economy<text:s/>Analysis</text:span></text:p>
          </table:table-cell>
        </table:table-row>
        <table:table-row table:style-name="Row61">
          <table:table-cell table:style-name="Cell143">
            <text:p text:style-name="P176"><text:span text:style-name="T176_1">PGESI</text:span></text:p>
          </table:table-cell>
          <table:table-cell table:style-name="Cell144">
            <text:p text:style-name="P177"><text:span text:style-name="T177_1">Pro-Poor,<text:s/>Gender<text:s/>and<text:s/>Social<text:s/>Inclusion</text:span></text:p>
          </table:table-cell>
        </table:table-row>
        <table:table-row table:style-name="Row62">
          <table:table-cell table:style-name="Cell145">
            <text:p text:style-name="P178"><text:span text:style-name="T178_1">PLERC</text:span></text:p>
          </table:table-cell>
          <table:table-cell table:style-name="Cell146">
            <text:p text:style-name="P179"><text:span text:style-name="T179_1">Plateau<text:s/>State<text:s/>Electricity<text:s/>Regulatory<text:s/>Commission</text:span></text:p>
          </table:table-cell>
        </table:table-row>
        <table:table-row table:style-name="Row63">
          <table:table-cell table:style-name="Cell147">
            <text:p text:style-name="P180"><text:span text:style-name="T180_1">PLSG</text:span></text:p>
          </table:table-cell>
          <table:table-cell table:style-name="Cell148">
            <text:p text:style-name="P181"><text:span text:style-name="T181_1">Plateau<text:s/>State<text:s/>Government</text:span></text:p>
          </table:table-cell>
        </table:table-row>
        <table:table-row table:style-name="Row64">
          <table:table-cell table:style-name="Cell149">
            <text:p text:style-name="P182"><text:span text:style-name="T182_1">PMO</text:span></text:p>
          </table:table-cell>
          <table:table-cell table:style-name="Cell150">
            <text:p text:style-name="P183"><text:span text:style-name="T183_1">Project<text:s/>Management<text:s/>Office</text:span></text:p>
          </table:table-cell>
        </table:table-row>
        <table:table-row table:style-name="Row65">
          <table:table-cell table:style-name="Cell151">
            <text:p text:style-name="P184"><text:span text:style-name="T184_1">PPF</text:span></text:p>
          </table:table-cell>
          <table:table-cell table:style-name="Cell152">
            <text:p text:style-name="P185"><text:span text:style-name="T185_1">Project<text:s/>Preparation<text:s/>Facility</text:span></text:p>
          </table:table-cell>
        </table:table-row>
        <table:table-row table:style-name="Row66">
          <table:table-cell table:style-name="Cell153">
            <text:p text:style-name="P186"><text:span text:style-name="T186_1">PPP</text:span></text:p>
          </table:table-cell>
          <table:table-cell table:style-name="Cell154">
            <text:p text:style-name="P187"><text:span text:style-name="T187_1">Public-Private<text:s/>Partnership</text:span></text:p>
          </table:table-cell>
        </table:table-row>
        <table:table-row table:style-name="Row67">
          <table:table-cell table:style-name="Cell155">
            <text:p text:style-name="P188"><text:span text:style-name="T188_1">RAMS</text:span></text:p>
          </table:table-cell>
          <table:table-cell table:style-name="Cell156">
            <text:p text:style-name="P189"><text:span text:style-name="T189_1">Roads<text:s/>Asset<text:s/>Management<text:s/>System</text:span></text:p>
          </table:table-cell>
        </table:table-row>
        <table:table-row table:style-name="Row68">
          <table:table-cell table:style-name="Cell157">
            <text:p text:style-name="P190"><text:span text:style-name="T190_1">RDEL</text:span></text:p>
          </table:table-cell>
          <table:table-cell table:style-name="Cell158">
            <text:p text:style-name="P191"><text:span text:style-name="T191_1">Resource<text:s/>Departmental<text:s/>Expenditure<text:s/>Limit</text:span></text:p>
          </table:table-cell>
        </table:table-row>
        <table:table-row table:style-name="Row69">
          <table:table-cell table:style-name="Cell159">
            <text:p text:style-name="P192"><text:span text:style-name="T192_1">REA</text:span></text:p>
          </table:table-cell>
          <table:table-cell table:style-name="Cell160">
            <text:p text:style-name="P193"><text:span text:style-name="T193_1">Rural<text:s/>Electrification<text:s/>Agency</text:span></text:p>
          </table:table-cell>
        </table:table-row>
        <table:table-row table:style-name="Row70">
          <table:table-cell table:style-name="Cell161">
            <text:p text:style-name="P194"><text:span text:style-name="T194_1">RMI</text:span></text:p>
          </table:table-cell>
          <table:table-cell table:style-name="Cell162">
            <text:p text:style-name="P195"><text:span text:style-name="T195_1">Rocky<text:s/>Mountain<text:s/>Institute</text:span></text:p>
          </table:table-cell>
        </table:table-row>
        <table:table-row table:style-name="Row71">
          <table:table-cell table:style-name="Cell163">
            <text:p text:style-name="P196"><text:span text:style-name="T196_1">SABER</text:span></text:p>
          </table:table-cell>
          <table:table-cell table:style-name="Cell164">
            <text:p text:style-name="P197"><text:span text:style-name="T197_1">State<text:s/>Action<text:s/>on<text:s/>Business<text:s/>Enabling<text:s/>Reforms<text:s/>(World<text:s/>Bank<text:s/>programme)</text:span></text:p>
          </table:table-cell>
        </table:table-row>
        <table:table-row table:style-name="Row72">
          <table:table-cell table:style-name="Cell165">
            <text:p text:style-name="P198"><text:span text:style-name="T198_1">SAPZ</text:span></text:p>
          </table:table-cell>
          <table:table-cell table:style-name="Cell166">
            <text:p text:style-name="P199"><text:span text:style-name="T199_1">Special<text:s/>Agro-Industrial<text:s/>Processing<text:s/>Zones</text:span></text:p>
          </table:table-cell>
        </table:table-row>
        <table:table-row table:style-name="Row73">
          <table:table-cell table:style-name="Cell167">
            <text:p text:style-name="P200"><text:span text:style-name="T200_1">SBT</text:span></text:p>
          </table:table-cell>
          <table:table-cell table:style-name="Cell168">
            <text:p text:style-name="P201"><text:span text:style-name="T201_1">Service-Based<text:s/>Tariff</text:span></text:p>
          </table:table-cell>
        </table:table-row>
        <table:table-row table:style-name="Row74">
          <table:table-cell table:style-name="Cell169">
            <text:p text:style-name="P202"><text:span text:style-name="T202_1">SCADA</text:span></text:p>
          </table:table-cell>
          <table:table-cell table:style-name="Cell170">
            <text:p text:style-name="P203"><text:span text:style-name="T203_1">Supervisory<text:s/>Control<text:s/>and<text:s/>Data<text:s/>Acquisition</text:span></text:p>
          </table:table-cell>
        </table:table-row>
        <table:table-row table:style-name="Row75">
          <table:table-cell table:style-name="Cell171">
            <text:p text:style-name="P204"><text:span text:style-name="T204_1">SIP</text:span></text:p>
          </table:table-cell>
          <table:table-cell table:style-name="Cell172">
            <text:p text:style-name="P205"><text:span text:style-name="T205_1">Strategic<text:s/>Implementation<text:s/>Plan</text:span></text:p>
          </table:table-cell>
        </table:table-row>
        <table:table-row table:style-name="Row76">
          <table:table-cell table:style-name="Cell173">
            <text:p text:style-name="P206"><text:span text:style-name="T206_1">SPPPMO</text:span></text:p>
          </table:table-cell>
          <table:table-cell table:style-name="Cell174">
            <text:p text:style-name="P207"><text:span text:style-name="T207_1">State<text:s/>PPP<text:s/>Management<text:s/>Office<text:s/>(Edo<text:s/>State)</text:span></text:p>
          </table:table-cell>
        </table:table-row>
        <table:table-row table:style-name="Row77">
          <table:table-cell table:style-name="Cell175">
            <text:p text:style-name="P208"><text:span text:style-name="T208_1">TA</text:span></text:p>
          </table:table-cell>
          <table:table-cell table:style-name="Cell176">
            <text:p text:style-name="P209"><text:span text:style-name="T209_1">Technical<text:s/>Assistance</text:span></text:p>
          </table:table-cell>
        </table:table-row>
        <table:table-row table:style-name="Row78">
          <table:table-cell table:style-name="Cell177">
            <text:p text:style-name="P210"><text:span text:style-name="T210_1">TCN</text:span></text:p>
          </table:table-cell>
          <table:table-cell table:style-name="Cell178">
            <text:p text:style-name="P211"><text:span text:style-name="T211_1">Transmission<text:s/>Company<text:s/>of<text:s/>Nigeria</text:span></text:p>
          </table:table-cell>
        </table:table-row>
        <table:table-row table:style-name="Row79">
          <table:table-cell table:style-name="Cell179">
            <text:p text:style-name="P212"><text:span text:style-name="T212_1">TEP</text:span></text:p>
          </table:table-cell>
          <table:table-cell table:style-name="Cell180">
            <text:p text:style-name="P213"><text:span text:style-name="T213_1">Transmission<text:s/>Expansion<text:s/>Plan</text:span></text:p>
          </table:table-cell>
        </table:table-row>
        <table:table-row table:style-name="Row80">
          <table:table-cell table:style-name="Cell181">
            <text:p text:style-name="P214"><text:span text:style-name="T214_1">TO</text:span></text:p>
          </table:table-cell>
          <table:table-cell table:style-name="Cell182">
            <text:p text:style-name="P215"><text:span text:style-name="T215_1">Task<text:s/>Order</text:span></text:p>
          </table:table-cell>
        </table:table-row>
        <table:table-row table:style-name="Row81">
          <table:table-cell table:style-name="Cell183">
            <text:p text:style-name="P216"><text:span text:style-name="T216_1">TRP</text:span></text:p>
          </table:table-cell>
          <table:table-cell table:style-name="Cell184">
            <text:p text:style-name="P217"><text:span text:style-name="T217_1">Technical<text:s/>Review<text:s/>Panel</text:span></text:p>
          </table:table-cell>
        </table:table-row>
        <table:table-row table:style-name="Row82">
          <table:table-cell table:style-name="Cell185">
            <text:p text:style-name="P218"><text:span text:style-name="T218_1">TSP</text:span></text:p>
          </table:table-cell>
          <table:table-cell table:style-name="Cell186">
            <text:p text:style-name="P219"><text:span text:style-name="T219_1">Transmission<text:s/>Service<text:s/>Provider</text:span></text:p>
          </table:table-cell>
        </table:table-row>
        <table:table-row table:style-name="Row83">
          <table:table-cell table:style-name="Cell187">
            <text:p text:style-name="P220"><text:span text:style-name="T220_1">UCD</text:span></text:p>
          </table:table-cell>
          <table:table-cell table:style-name="Cell188">
            <text:p text:style-name="P221"><text:span text:style-name="T221_1">Unified<text:s/>Customer<text:s/>Database</text:span></text:p>
          </table:table-cell>
        </table:table-row>
        <table:table-row table:style-name="Row84">
          <table:table-cell table:style-name="Cell189">
            <text:p text:style-name="P222"><text:span text:style-name="T222_1">UKNIAF</text:span></text:p>
          </table:table-cell>
          <table:table-cell table:style-name="Cell190">
            <text:p text:style-name="P223"><text:span text:style-name="T223_1">UK<text:s/>Nigeria<text:s/>Infrastructure<text:s/>Advisory<text:s/>Facility</text:span></text:p>
          </table:table-cell>
        </table:table-row>
        <table:table-row table:style-name="Row85">
          <table:table-cell table:style-name="Cell191">
            <text:p text:style-name="P224"><text:span text:style-name="T224_1">WotGH</text:span></text:p>
          </table:table-cell>
          <table:table-cell table:style-name="Cell192">
            <text:p text:style-name="P225"><text:span text:style-name="T225_1">Women<text:s/>on<text:s/>the<text:s/>Grid<text:s/>Hub</text:span></text:p>
          </table:table-cell>
        </table:table-row>
      </table:table>
      <text:p text:style-name="P226"/>
      <text:p text:style-name="P227"/>
      <text:p text:style-name="P228"/>
      <text:p text:style-name="P229"/>
      <text:p text:style-name="P230"><text:span text:style-name="T230_1">A.<text:s/>SUMMARY<text:s/>AND<text:s/>OVERVIEW<text:s/></text:span></text:p>
      <text:p text:style-name="P231"/>
      <text:p text:style-name="P232"><text:span text:style-name="T232_1">Overview</text:span></text:p>
      <text:p text:style-name="P233"><text:span text:style-name="T233_1">The<text:s/>UK<text:s/>Nigeria<text:s/>Infrastructure<text:s/>Advisory<text:s/>Facility<text:s/>(UKNIAF)</text:span><text:span text:style-name="T233_2"><text:s/></text:span><text:span text:style-name="T233_3">was<text:s/></text:span><text:span text:style-name="T233_4">a<text:s/></text:span><text:span text:style-name="T233_5">demand-driven,<text:s/>flexible<text:s/>technical<text:s/>assistance<text:s/>programme<text:s/>supporting<text:s/></text:span><text:span text:style-name="T233_6">the<text:s/>Federal<text:s/>Government<text:s/>of<text:s/>Nigeria<text:s/>and<text:s/>selected<text:s/>state<text:s/>governments.<text:s/>The<text:s/>programme<text:s/></text:span><text:span text:style-name="T233_7">aim</text:span><text:span text:style-name="T233_8">ed</text:span><text:span text:style-name="T233_9"><text:s/></text:span><text:span text:style-name="T233_10">to<text:s/></text:span><text:span text:style-name="T233_11">transform<text:s/>Nigeria’s<text:s/>capacity<text:s/>to<text:s/>plan,<text:s/>regulate,<text:s/>deliver<text:s/>and<text:s/>maintain<text:s/>climate-smart<text:s/>and<text:s/>poverty-reducing<text:s/>infrastructure</text:span><text:span text:style-name="T233_12"><text:s/>in<text:s/>the<text:s/>Power<text:s/>sector,<text:s/>and<text:s/></text:span><text:span text:style-name="T233_13">specifically</text:span><text:span text:style-name="T233_14"><text:s/>increase<text:s/>the<text:s/>level<text:s/>of<text:s/>development<text:s/>finance<text:s/>and<text:s/>private<text:s/>investment<text:s/>in<text:s/>climate-smart<text:s/>infrastructure<text:s/>projects</text:span><text:span text:style-name="T233_15">.</text:span><text:span text:style-name="T233_16"><text:s/></text:span></text:p>
      <text:p text:style-name="P234"><text:span text:style-name="T234_1">The<text:s/>programme<text:s/></text:span><text:span text:style-name="T234_2">duration<text:s/></text:span><text:span text:style-name="T234_3">was<text:s/></text:span><text:span text:style-name="T234_4">originally<text:s/></text:span><text:span text:style-name="T234_5">4</text:span><text:span text:style-name="T234_6"><text:s/>years<text:s/>(201</text:span><text:span text:style-name="T234_7">9</text:span><text:span text:style-name="T234_8">-202</text:span><text:span text:style-name="T234_9">3</text:span><text:span text:style-name="T234_10">)</text:span><text:span text:style-name="T234_11">,</text:span><text:span text:style-name="T234_12"><text:s/>which<text:s/>was<text:s/>extended<text:s/>by<text:s/>2</text:span><text:span text:style-name="T234_13">.5</text:span><text:span text:style-name="T234_14"><text:s/>years<text:s/>to<text:s/></text:span><text:span text:style-name="T234_15">March<text:s/>2026</text:span><text:span text:style-name="T234_16">.<text:s/></text:span><text:span text:style-name="T234_17">While<text:s/>the<text:s/></text:span><text:span text:style-name="T234_18">project</text:span><text:span text:style-name="T234_19"><text:s/>was<text:s/>expected<text:s/></text:span><text:span text:style-name="T234_20">to<text:s/></text:span><text:span text:style-name="T234_21">spend<text:s/></text:span><text:span text:style-name="T234_22">up<text:s/>to<text:s/></text:span><text:span text:style-name="T234_23">80m<text:s/>the<text:s/></text:span><text:span text:style-name="T234_24">final<text:s/></text:span><text:span text:style-name="T234_25">actual<text:s/>spend<text:s/></text:span><text:span text:style-name="T234_26">was</text:span><text:span text:style-name="T234_27"><text:s/></text:span><text:span text:style-name="T234_28">£</text:span><text:span text:style-name="T234_29">4</text:span><text:span text:style-name="T234_30">7.4</text:span><text:span text:style-name="T234_31"><text:s/></text:span><text:span text:style-name="T234_32">m</text:span><text:span text:style-name="T234_33">illion</text:span><text:span text:style-name="T234_34"><text:s/>which<text:s/>includes<text:s/>a</text:span><text:span text:style-name="T234_35"><text:s/></text:span><text:span text:style-name="T234_36">£10<text:s/>million<text:s/></text:span><text:span text:style-name="T234_37">capital<text:s/>Investment<text:s/>(CDEL)<text:s/></text:span><text:span text:style-name="T234_38">component<text:s/>added<text:s/>in<text:s/>2021</text:span><text:span text:style-name="T234_39">,<text:s/>bringing<text:s/>the<text:s/>total<text:s/>to<text:s/>£47.4m</text:span><text:span text:style-name="T234_40">.</text:span></text:p>
      <text:p text:style-name="P235"><text:span text:style-name="T235_1">At<text:s/>the<text:s/></text:span><text:span text:style-name="T235_2">end<text:s/>of<text:s/>the<text:s/></text:span><text:span text:style-name="T235_3">programme,</text:span><text:span text:style-name="T235_4"><text:s/>it<text:s/>had<text:s/>the<text:s/>following<text:s/></text:span><text:span text:style-name="T235_5">components</text:span><text:span text:style-name="T235_6">:</text:span></text:p>
      <text:list text:style-name="LS17" xml:id="list0">
        <text:list-item>
          <text:p text:style-name="P236"><text:span text:style-name="T236_1">Power</text:span><text:span text:style-name="T236_2">,<text:s/>supporting<text:s/>the<text:s/>transition<text:s/>to<text:s/>cleaner<text:s/>energy<text:s/>and<text:s/>the<text:s/>creation<text:s/>of<text:s/>a<text:s/>contract-based<text:s/>market,<text:s/>alongside<text:s/></text:span><text:span text:style-name="T236_3">promoting<text:s/>a<text:s/>more<text:s/>data-driven<text:s/>approach<text:s/>to<text:s/>improve<text:s/>transparency<text:s/>in<text:s/>the<text:s/>sector.</text:span></text:p>
        </text:list-item>
        <text:list-item>
          <text:p text:style-name="P237"><text:span text:style-name="T237_1">Infrastructure<text:s/>Finance</text:span><text:span text:style-name="T237_2">,<text:s/></text:span><text:span text:style-name="T237_3">working<text:s/>at<text:s/>both<text:s/>the<text:s/>institutional<text:s/>level<text:s/>to<text:s/>build<text:s/>capacity</text:span><text:span text:style-name="T237_4">,</text:span><text:span text:style-name="T237_5"><text:s/>and<text:s/>the<text:s/>transaction<text:s/>level<text:s/>to<text:s/>mobilise<text:s/>greater<text:s/>private<text:s/>finance<text:s/>and<text:s/>climate<text:s/>finance<text:s/>for<text:s/>infrastructure</text:span><text:span text:style-name="T237_6">.</text:span></text:p>
        </text:list-item>
        <text:list-item>
          <text:p text:style-name="P238"><text:span text:style-name="T238_1">Climate<text:s/>Finance<text:s/>Blending<text:s/>Facility</text:span><text:span text:style-name="T238_2"><text:s/>using<text:s/>capital<text:s/>finance<text:s/>(CDEL)</text:span><text:span text:style-name="T238_3"><text:s/>leveraging<text:s/>private<text:s/>finance<text:s/>into<text:s/>off<text:s/>grid<text:s/></text:span><text:span text:style-name="T238_4">electricity<text:s/>and</text:span><text:span text:style-name="T238_5"><text:s/>developing<text:s/>private<text:s/>sector<text:s/>energy/low<text:s/>carbon<text:s/>product<text:s/>markets.</text:span></text:p>
        </text:list-item>
      </text:list>
      <text:p text:style-name="P239"><text:span text:style-name="T239_1">Within<text:s/>these<text:s/>components,<text:s/>the<text:s/>programme<text:s/></text:span><text:span text:style-name="T239_2">sough</text:span><text:span text:style-name="T239_3">t</text:span><text:span text:style-name="T239_4"><text:s/>to<text:s/>achieve:</text:span></text:p>
      <text:list text:style-name="LS16" xml:id="list3">
        <text:list-item>
          <text:p text:style-name="P240"><text:span text:style-name="T240_1">Transformational<text:s/>change<text:s/>in<text:s/>UKNIAF<text:s/>supported<text:s/>institutions<text:s/>with<text:s/>climate<text:s/>embedded<text:s/>in<text:s/>decision-making<text:s/>and<text:s/>policy<text:s/>formulation<text:s/>processes.</text:span></text:p>
        </text:list-item>
        <text:list-item>
          <text:p text:style-name="P241"><text:span text:style-name="T241_1">Climate<text:s/>substantively<text:s/>integrated<text:s/>into<text:s/>policies,<text:s/>procedures<text:s/>and<text:s/>practices<text:s/>for<text:s/>the<text:s/>planning<text:s/>and<text:s/>development<text:s/>of<text:s/>quality<text:s/>infrastructure<text:s/>projects<text:s/>which<text:s/>are<text:s/>gender<text:s/>sensitive<text:s/>and<text:s/>socially<text:s/>inclusive.</text:span></text:p>
        </text:list-item>
        <text:list-item>
          <text:p text:style-name="P242"><text:span text:style-name="T242_1">A<text:s/>$</text:span><text:span text:style-name="T242_2">1</text:span><text:span text:style-name="T242_3"><text:s/>billion<text:s/>pipeline<text:s/>of<text:s/>infrastructure<text:s/>projects<text:s/>suitable<text:s/>for<text:s/>private<text:s/>investment,<text:s/>with<text:s/>clear<text:s/>progression<text:s/>of<text:s/>projects<text:s/>through<text:s/>the<text:s/>transaction<text:s/>lifecycle.</text:span></text:p>
        </text:list-item>
      </text:list>
      <text:p text:style-name="P243"><text:span text:style-name="T243_1">The<text:s/>CDEL<text:s/>component<text:s/></text:span><text:span text:style-name="T243_2">was</text:span><text:span text:style-name="T243_3"><text:s/>managed<text:s/>by</text:span><text:span text:style-name="T243_4"><text:s/>a<text:s/>local<text:s/>financial<text:s/>institution<text:s/></text:span><text:span text:style-name="T243_5">and<text:s/>credit<text:s/>enhancement<text:s/>facility<text:s/></text:span><text:span text:style-name="T243_6">called</text:span><text:span text:style-name="T243_7"><text:s/></text:span><text:span text:style-name="T243_8">‘</text:span><text:span text:style-name="T243_9">InfraCredit</text:span><text:span text:style-name="T243_10">’</text:span><text:span text:style-name="T243_11">,<text:s/>which<text:s/>is<text:s/>focussed<text:s/>on<text:s/></text:span><text:span text:style-name="T243_12">unlocking<text:s/>local<text:s/>currency<text:s/>infrastructure<text:s/>finance.<text:s/></text:span><text:span text:style-name="T243_13">This<text:s/>investment<text:s/>was<text:s/>managed<text:s/></text:span><text:span text:style-name="T243_14">under<text:s/>a</text:span><text:span text:style-name="T243_15">n<text:s/>entirely</text:span><text:span text:style-name="T243_16"><text:s/>separate<text:s/>financial<text:s/>agreement</text:span><text:span text:style-name="T243_17"><text:s/>and<text:s/>delivery<text:s/>apparatus</text:span><text:span text:style-name="T243_18"><text:s/>from<text:s/>the</text:span><text:span text:style-name="T243_19"><text:s/>mai</text:span><text:span text:style-name="T243_20">n</text:span><text:span text:style-name="T243_21"><text:s/></text:span><text:span text:style-name="T243_22">contract</text:span><text:span text:style-name="T243_23"><text:s/>and</text:span><text:span text:style-name="T243_24"><text:s/>was<text:s/>utilised<text:s/>to<text:s/></text:span><text:span text:style-name="T243_25">establish<text:s/></text:span><text:span text:style-name="T243_26">a<text:s/>facility<text:s/>to<text:s/>finance<text:s/>clean<text:s/>energy<text:s/>infrastructure<text:s/>–<text:s/>the<text:s/>Climate<text:s/>Finance<text:s/>Blending<text:s/>Facility<text:s/></text:span><text:span text:style-name="T243_27">(</text:span><text:span text:style-name="T243_28">CFBF)<text:s/>(</text:span><text:span text:style-name="T243_29"><text:a xlink:type="simple" xlink:href="https://infracredit.ng/climate-facility/"><text:span text:style-name="T243_30">https://infracredit.ng/climate-facility/</text:span></text:a></text:span><text:span text:style-name="T243_31">)</text:span><text:span text:style-name="T243_32">,<text:s/>managed<text:s/>by<text:s/>Infracredit</text:span><text:span text:style-name="T243_33">.<text:s/>The<text:s/></text:span><text:span text:style-name="T243_34">CFBF</text:span><text:span text:style-name="T243_35"><text:s/>act</text:span><text:span text:style-name="T243_36">s</text:span><text:span text:style-name="T243_37"><text:s/>as<text:s/>a<text:s/>vehicle<text:s/>to<text:s/>channel<text:s/>institutional<text:s/>capital<text:s/>into<text:s/>private<text:s/>sector<text:s/>clean<text:s/>energy<text:s/>access<text:s/>projects,<text:s/>such<text:s/>as<text:s/>from<text:s/>pension<text:s/>funds<text:s/>and<text:s/>other<text:s/>long-term<text:s/>investors.<text:s/></text:span><text:span text:style-name="T243_38"><text:s/></text:span></text:p>
      <text:p text:style-name="P244"/>
      <text:p text:style-name="P245"><text:span text:style-name="T245_1">Context<text:s/>and<text:s/>Adaptation</text:span></text:p>
      <text:p text:style-name="P246"><text:span text:style-name="T246_1">UKNIAF<text:s/>operated<text:s/>during<text:s/>a<text:s/>period<text:s/>of<text:s/>political<text:s/>and<text:s/>economic<text:s/>volatility</text:span><text:span text:style-name="T246_2">.<text:s/></text:span><text:span text:style-name="T246_3">From<text:s/>its<text:s/>inception<text:s/>in<text:s/>2019<text:s/>through<text:s/>to<text:s/>close<text:s/>in<text:s/>202</text:span><text:span text:style-name="T246_4">6</text:span><text:span text:style-name="T246_5">,<text:s/>the<text:s/>programme<text:s/>navigated<text:s/>a<text:s/>volatile<text:s/>and<text:s/>shifting<text:s/>landscape<text:s/>shaped<text:s/>by<text:s/>macroeconomic<text:s/>pressures,<text:s/>governance<text:s/>changes,<text:s/>and<text:s/>evolving<text:s/>priorities<text:s/>in<text:s/>infrastructure<text:s/>reform<text:s/>and<text:s/>climate<text:s/>resilience.</text:span></text:p>
      <text:p text:style-name="P247"><text:span text:style-name="T247_1">The<text:s/>early<text:s/>years<text:s/>coincided<text:s/>with<text:s/>the<text:s/>second<text:s/>term<text:s/>of<text:s/>the<text:s/>Buhari<text:s/>administration,<text:s/>marked<text:s/>by<text:s/>a<text:s/>centralised<text:s/>approach<text:s/>to<text:s/>infrastructure<text:s/>delivery,<text:s/>persistent<text:s/>fiscal<text:s/>constraints,<text:s/>and<text:s/>the<text:s/>lingering<text:s/>effects<text:s/>of<text:s/>the<text:s/>2016<text:s/>recession.<text:s/>Nigeria’s<text:s/>economy<text:s/>remained<text:s/>heavily<text:s/>dependent<text:s/>on<text:s/>oil<text:s/>revenues,<text:s/>leaving<text:s/>it<text:s/>vulnerable<text:s/>to<text:s/>shocks.<text:s/>The<text:s/>COVID-19<text:s/>pandemic<text:s/>in<text:s/>2020–2021<text:s/>exposed<text:s/>these<text:s/>weaknesses,<text:s/>triggering<text:s/>a<text:s/>sharp<text:s/>contraction<text:s/>in<text:s/>GDP,<text:s/>redirecting<text:s/>public<text:s/>resources<text:s/>to<text:s/>health<text:s/>and<text:s/>social<text:s/>protection,<text:s/>and<text:s/>deprioritising<text:s/>infrastructure<text:s/>spending.<text:s/>In<text:s/>response,<text:s/>UKNIAF<text:s/>shifted<text:s/>rapidly<text:s/>to<text:s/>remote<text:s/>delivery<text:s/>and<text:s/>reoriented<text:s/>its<text:s/>technical<text:s/>assistance<text:s/>to<text:s/>align<text:s/>with<text:s/>government<text:s/>priorities<text:s/>during<text:s/>the<text:s/>crisis.</text:span></text:p>
      <text:p text:style-name="P248"><text:span text:style-name="T248_1">A<text:s/>further<text:s/>turning<text:s/>point<text:s/>came<text:s/>in<text:s/>2021<text:s/>with<text:s/>the<text:s/>UK<text:s/>government’s<text:s/>reduction<text:s/>in<text:s/>Official<text:s/>Development<text:s/>Assistance<text:s/>(ODA)<text:s/>from<text:s/>0.7%<text:s/>to<text:s/>0.5%<text:s/>of<text:s/>GNI,<text:s/>which<text:s/></text:span><text:span text:style-name="T248_2">resulted<text:s/></text:span><text:span text:style-name="T248_3">in<text:s/></text:span><text:span text:style-name="T248_4">UKNIAF’s</text:span><text:span text:style-name="T248_5"><text:s/></text:span><text:span text:style-name="T248_6">programmed<text:s/></text:span><text:span text:style-name="T248_7">budget<text:s/></text:span><text:span text:style-name="T248_8">being<text:s/>reduced<text:s/></text:span><text:span text:style-name="T248_9">by<text:s/></text:span><text:span text:style-name="T248_10">45%</text:span><text:span text:style-name="T248_11"><text:s/>across<text:s/>five<text:s/>components</text:span><text:span text:style-name="T248_12">.</text:span><text:span text:style-name="T248_13"><text:s/></text:span><text:span text:style-name="T248_14">T</text:span><text:span text:style-name="T248_15">he<text:s/>programme<text:s/>was<text:s/></text:span><text:span text:style-name="T248_16">adjusted<text:s/>to<text:s/></text:span><text:span text:style-name="T248_17">focus<text:s/>on<text:s/>three<text:s/>priority<text:s/>areas:<text:s/>Power,<text:s/>Roads</text:span><text:span text:style-name="T248_18"><text:s/>(which<text:s/>was<text:s/>closed<text:s/>early<text:s/>in<text:s/>2022)</text:span><text:span text:style-name="T248_19">,<text:s/>and<text:s/>Infrastructure<text:s/>Finance.<text:s/></text:span></text:p>
      <text:p text:style-name="P249"><text:span text:style-name="T249_1">The<text:s/></text:span><text:span text:style-name="T249_2">Nigerian</text:span><text:span text:style-name="T249_3"><text:s/>2023<text:s/>general<text:s/>elections<text:s/>ushered<text:s/>in<text:s/>a<text:s/>new<text:s/>administration,<text:s/>bringing<text:s/>both<text:s/>reform<text:s/>momentum<text:s/>and<text:s/>transitional<text:s/>uncertainty.<text:s/>Major<text:s/>policy<text:s/>shifts<text:s/>to<text:s/>stabilise<text:s/>Nigeria’s<text:s/>macroeconomic<text:s/>environment<text:s/>generated<text:s/>inflationary<text:s/>pressures<text:s/>and<text:s/>public<text:s/>discontent.<text:s/>These<text:s/>dynamics<text:s/>affected<text:s/>infrastructure<text:s/>affordability,<text:s/>investor<text:s/>appetite,<text:s/>and<text:s/>fiscal<text:s/>space<text:s/>for<text:s/>capital<text:s/>projects.<text:s/>At<text:s/>the<text:s/>same<text:s/>time,<text:s/>landmark<text:s/>reforms<text:s/>such<text:s/>as<text:s/>the<text:s/>2023<text:s/>Electricity<text:s/>Act<text:s/>and<text:s/>the<text:s/>related<text:s/>constitutional<text:s/>amendment<text:s/>enabled<text:s/>sub-national<text:s/>electricity<text:s/>markets<text:s/>using<text:s/>decentralised<text:s/>power<text:s/>sector<text:s/></text:span><text:span text:style-name="T249_4">regulation</text:span><text:span text:style-name="T249_5">.<text:s/></text:span></text:p>
      <text:p text:style-name="P250"><text:span text:style-name="T250_1">Throughout,<text:s/>Nigeria’s<text:s/>infrastructure<text:s/>institutions<text:s/>grappled<text:s/>with<text:s/>persistent<text:s/>weaknesses:<text:s/>fragmented<text:s/>planning<text:s/>processes,<text:s/>limited<text:s/>project<text:s/>preparation<text:s/>capacity,<text:s/>and<text:s/>underdeveloped<text:s/>regulatory<text:s/>systems.<text:s/>UKNIAF’s<text:s/>responsive<text:s/></text:span><text:span text:style-name="T250_2">delivery<text:s/>model<text:s/>was<text:s/>repeatedly<text:s/>tested<text:s/>by<text:s/>these<text:s/>shifts.<text:s/>The<text:s/>programme’s<text:s/>ability<text:s/>to<text:s/>re-scope,<text:s/>recalibrate,<text:s/>and<text:s/>re-engage<text:s/>government<text:s/>counterparts<text:s/>at<text:s/>critical<text:s/>junctures<text:s/>was<text:s/>central<text:s/>to<text:s/>maintaining<text:s/>relevance.<text:s/>By<text:s/>adapting<text:s/>to<text:s/>changing<text:s/>political<text:s/>and<text:s/>economic<text:s/>realities,<text:s/>UKNIAF<text:s/>sustained<text:s/>momentum<text:s/>in<text:s/>key<text:s/>reforms<text:s/>while<text:s/>embedding<text:s/>practices<text:s/>that<text:s/>strengthened<text:s/>institutional<text:s/>resilience</text:span><text:span text:style-name="T250_3">,</text:span><text:span text:style-name="T250_4"><text:s/>leaving<text:s/>a<text:s/>legacy<text:s/>for<text:s/>infrastructure<text:s/>development.</text:span></text:p>
      <text:p text:style-name="P251"/>
      <text:p text:style-name="P252"><text:span text:style-name="T252_1">Summary<text:s/>of<text:s/>Performance<text:s/>and<text:s/>Supporting<text:s/>Narrative<text:s/>of<text:s/>Overall<text:s/>Score<text:s/>in<text:s/>this<text:s/>Review</text:span></text:p>
      <text:p text:style-name="P253"><text:span text:style-name="T253_1">This<text:s/></text:span><text:span text:style-name="T253_2">completion<text:s/></text:span><text:span text:style-name="T253_3">review</text:span><text:span text:style-name="T253_4"><text:s/></text:span><text:span text:style-name="T253_5">covers<text:s/>the<text:s/></text:span><text:span text:style-name="T253_6">6.5</text:span><text:span text:style-name="T253_7"><text:s/>years<text:s/>of<text:s/>UKNIAF<text:s/>implementation<text:s/>(2019<text:s/>–<text:s/>202</text:span><text:span text:style-name="T253_8">6</text:span><text:span text:style-name="T253_9">).<text:s/>Due<text:s/>to<text:s/>the<text:s/>changes<text:s/>driven<text:s/>by<text:s/>the<text:s/>2021<text:s/>ODA<text:s/>prioritisation<text:s/>exercise<text:s/>and<text:s/></text:span><text:span text:style-name="T253_10">available<text:s/>resources<text:s/>for<text:s/>the<text:s/>programme<text:s/></text:span><text:span text:style-name="T253_11">this<text:s/>PCR<text:s/>focuse</text:span><text:span text:style-name="T253_12">s</text:span><text:span text:style-name="T253_13"><text:s/>on<text:s/>the<text:s/>most<text:s/>recent<text:s/>approved<text:s/>Logical<text:s/>Framework<text:s/>that<text:s/>did<text:s/>not<text:s/>include<text:s/>Output<text:s/>2<text:s/>(Roads)<text:s/>which<text:s/>closed<text:s/>early.<text:s/>For<text:s/>details<text:s/>of<text:s/>this<text:s/>Output,<text:s/>please<text:s/>see<text:s/></text:span><text:span text:style-name="T253_14">previous</text:span><text:span text:style-name="T253_15"><text:s/>Annual<text:s/>Review<text:s/>reports</text:span><text:span text:style-name="T253_16">.<text:s/></text:span><text:span text:style-name="T253_17">The<text:s/>CDEL<text:s/>component<text:s/>was<text:s/>active<text:s/>from<text:s/></text:span><text:span text:style-name="T253_18">2021</text:span><text:span text:style-name="T253_19"><text:s/>to<text:s/></text:span><text:span text:style-name="T253_20">2026</text:span><text:span text:style-name="T253_21">.</text:span></text:p>
      <text:p text:style-name="P254"><text:span text:style-name="T254_1">The<text:s/>overall<text:s/>score<text:s/>for<text:s/>UKNIAF<text:s/></text:span><text:span text:style-name="T254_2">is<text:s/></text:span><text:span text:style-name="T254_3">A+</text:span><text:span text:style-name="T254_4">,<text:s/>the<text:s/>programme</text:span><text:span text:style-name="T254_5"><text:s/>exceeded<text:s/>expectations<text:s/>in<text:s/>terms<text:s/>of<text:s/>delivery<text:s/>and<text:s/>achievements<text:s/>despite<text:s/>the<text:s/>challenging<text:s/>external<text:s/>context,<text:s/>particularly<text:s/>the<text:s/>COVID-19<text:s/>pandemic,<text:s/>economic<text:s/>crises,<text:s/>political<text:s/>transitions,<text:s/>insecurity<text:s/>and<text:s/>global<text:s/>shifts.</text:span><text:span text:style-name="T254_6"><text:s/></text:span></text:p>
      <text:p text:style-name="P255"><text:span text:style-name="T255_1">Outcomes:</text:span></text:p>
      <text:list text:style-name="LS36" xml:id="list6">
        <text:list-item>
          <text:p text:style-name="P256"><text:span text:style-name="T256_1">1.1</text:span><text:span text:style-name="T256_2"><text:s/>Transformational<text:s/>Change</text:span><text:span text:style-name="T256_3">:</text:span><text:span text:style-name="T256_4"><text:s/></text:span><text:span text:style-name="T256_5">Moderately<text:s/>overachieved<text:s/>(A+)</text:span></text:p>
        </text:list-item>
        <text:list-item>
          <text:p text:style-name="P257"><text:span text:style-name="T257_1">1.2</text:span><text:span text:style-name="T257_2"><text:s/>Power</text:span><text:span text:style-name="T257_3">:</text:span><text:span text:style-name="T257_4"><text:s/></text:span><text:span text:style-name="T257_5">Substantially<text:s/>overachieved<text:s/>(A++)</text:span></text:p>
        </text:list-item>
        <text:list-item>
          <text:p text:style-name="P258"><text:span text:style-name="T258_1">1.4</text:span><text:span text:style-name="T258_2"><text:s/>Infrastructure<text:s/>Finance</text:span><text:span text:style-name="T258_3">:</text:span><text:span text:style-name="T258_4"><text:s/></text:span><text:span text:style-name="T258_5">Moderately<text:s/>Overachieved<text:s/>(A+)</text:span></text:p>
        </text:list-item>
        <text:list-item>
          <text:p text:style-name="P259"><text:span text:style-name="T259_1">2.1</text:span><text:span text:style-name="T259_2"><text:s/>CDEL<text:s/>contribution<text:s/>to<text:s/>the<text:s/>low<text:s/>carbon<text:s/>fund</text:span><text:span text:style-name="T259_3">:</text:span><text:span text:style-name="T259_4"><text:s/></text:span><text:span text:style-name="T259_5">Achieved<text:s/>(A)</text:span></text:p>
        </text:list-item>
      </text:list>
      <text:p text:style-name="P260"><text:span text:style-name="T260_1">Outputs:</text:span></text:p>
      <text:list text:style-name="LS36" xml:id="list10">
        <text:list-item>
          <text:p text:style-name="P261"><text:span text:style-name="T261_1">1</text:span><text:span text:style-name="T261_2">)</text:span><text:span text:style-name="T261_3"><text:s/></text:span><text:span text:style-name="T261_4">Key<text:s/>power<text:s/>sector<text:s/>agencies’<text:s/>capacities<text:s/>are<text:s/>built<text:s/>to<text:s/>meet<text:s/>the<text:s/>conditions<text:s/>for<text:s/>a<text:s/>climate-smart<text:s/>medium-term<text:s/>electricity<text:s/>market</text:span><text:span text:style-name="T261_5">:</text:span><text:span text:style-name="T261_6"><text:s/></text:span></text:p>
          <text:list>
            <text:list-item>
              <text:p text:style-name="P262"><text:span text:style-name="T262_1">Moderately<text:s/>overachieved<text:s/>(A+)</text:span></text:p>
            </text:list-item>
          </text:list>
        </text:list-item>
        <text:list-item>
          <text:p text:style-name="P263"><text:span text:style-name="T263_1">3</text:span><text:span text:style-name="T263_2">)</text:span><text:span text:style-name="T263_3"><text:s/></text:span><text:span text:style-name="T263_4">Institutional<text:s/>capacity<text:s/>of<text:s/>key<text:s/>MDAs<text:s/>improved<text:s/>to<text:s/>attract<text:s/>private<text:s/>financing<text:s/>for<text:s/>climate-smart,<text:s/>inclusive,<text:s/>pro-poor<text:s/>infrastructure<text:s/>projects</text:span><text:span text:style-name="T263_5">:</text:span><text:span text:style-name="T263_6"><text:s/></text:span></text:p>
          <text:list>
            <text:list-item>
              <text:p text:style-name="P264"><text:span text:style-name="T264_1">Moderately<text:s/>overachieved<text:s/>(A+)</text:span></text:p>
            </text:list-item>
          </text:list>
        </text:list-item>
        <text:list-item>
          <text:p text:style-name="P265"><text:span text:style-name="T265_1">4</text:span><text:span text:style-name="T265_2">)</text:span><text:span text:style-name="T265_3"><text:s/></text:span><text:span text:style-name="T265_4">(CDEL)<text:s/></text:span><text:span text:style-name="T265_5">Development<text:s/>of<text:s/>the<text:s/>private<text:s/>sector<text:s/>energy/low<text:s/>carbon<text:s/>product<text:s/>markets</text:span><text:span text:style-name="T265_6">:</text:span><text:span text:style-name="T265_7"><text:s/></text:span></text:p>
          <text:list>
            <text:list-item>
              <text:p text:style-name="P266"><text:span text:style-name="T266_1">Moderately<text:s/>overachieved<text:s/>(A+)</text:span></text:p>
            </text:list-item>
          </text:list>
        </text:list-item>
      </text:list>
      <text:p text:style-name="P267"/>
      <text:p text:style-name="P268"><text:span text:style-name="T268_1">Power<text:s/>sector<text:s/>reform<text:s/>and<text:s/>regulation</text:span><text:span text:style-name="T268_2">:<text:s/></text:span></text:p>
      <text:p text:style-name="P269"><text:span text:style-name="T269_1">UKNIAF<text:s/>has<text:s/>at<text:s/>least<text:s/>achieved,<text:s/>and<text:s/>in<text:s/>most<text:s/>cases<text:s/>exceed</text:span><text:span text:style-name="T269_2">ed</text:span><text:span text:style-name="T269_3"><text:s/></text:span><text:span text:style-name="T269_4">all</text:span><text:span text:style-name="T269_5"><text:s/></text:span><text:span text:style-name="T269_6">its</text:span><text:span text:style-name="T269_7"><text:s/>output<text:s/>and<text:s/>outcome<text:s/>targets.<text:s/>The<text:s/>programme<text:s/>can<text:s/>lay<text:s/>claim<text:s/>to<text:s/>have<text:s/>played<text:s/>a<text:s/>central<text:s/>role<text:s/>i</text:span><text:span text:style-name="T269_8">n</text:span><text:span text:style-name="T269_9"><text:s/>key<text:s/>federal<text:s/>policy<text:s/>developments</text:span><text:span text:style-name="T269_10"><text:s/>and</text:span><text:span text:style-name="T269_11"><text:s/>installed<text:s/></text:span><text:span text:style-name="T269_12">significant</text:span><text:span text:style-name="T269_13"><text:s/>capacity<text:s/>improvements<text:s/>in<text:s/>numerous<text:s/>federal<text:s/>and<text:s/>state<text:s/>institutions-<text:s/>with<text:s/>strong<text:s/>indications<text:s/>of<text:s/>sustainability</text:span><text:span text:style-name="T269_14">.<text:s/>UKNIAF<text:s/>has<text:s/>also<text:s/>worked<text:s/>at<text:s/>the<text:s/>forefront<text:s/>of<text:s/>state<text:s/>electricity<text:s/>market<text:s/>development,<text:s/>and<text:s/>the</text:span><text:span text:style-name="T269_15"><text:s/>programme<text:s/>has</text:span><text:span text:style-name="T269_16"><text:s/>enhanced<text:s/>the<text:s/>quality<text:s/>and<text:s/>commercial<text:s/>viability<text:s/>of<text:s/>off</text:span><text:span text:style-name="T269_17">-</text:span><text:span text:style-name="T269_18">grid<text:s/>renewables<text:s/>projects.</text:span><text:span text:style-name="T269_19"><text:s/></text:span></text:p>
      <text:p text:style-name="P270"><text:span text:style-name="T270_1">The<text:s/>sector<text:s/></text:span><text:span text:style-name="T270_2">as<text:s/>a<text:s/>whole<text:s/>remains</text:span><text:span text:style-name="T270_3"><text:s/>constrained<text:s/>by<text:s/>systemic<text:s/>challenges</text:span><text:span text:style-name="T270_4">.</text:span><text:span text:style-name="T270_5"><text:s/></text:span><text:span text:style-name="T270_6">L</text:span><text:span text:style-name="T270_7">ast<text:s/>mile<text:s/>impacts<text:s/>such<text:s/>as<text:s/>increased<text:s/>access<text:s/>and<text:s/>scaled<text:s/>up<text:s/>supply<text:s/>of<text:s/>stable<text:s/>electricity,</text:span><text:span text:style-name="T270_8"><text:s/>and<text:s/>any<text:s/>economic<text:s/>growth<text:s/>benefits<text:s/>stemming<text:s/>from<text:s/>these,</text:span><text:span text:style-name="T270_9"><text:s/></text:span><text:span text:style-name="T270_10">have<text:s/>not<text:s/>significantly</text:span><text:span text:style-name="T270_11"><text:s/>changed<text:s/>over<text:s/>the<text:s/>programme<text:s/>lifetime</text:span><text:span text:style-name="T270_12">.</text:span><text:span text:style-name="T270_13"><text:s/></text:span></text:p>
      <text:p text:style-name="P271"><text:span text:style-name="T271_1">Overall,<text:s/>performance<text:s/>under<text:s/>this<text:s/>workstream<text:s/>has<text:s/>been<text:s/>very<text:s/>strong,<text:s/>and<text:s/>highlights<text:s/>include:</text:span></text:p>
      <text:list text:style-name="LS37" xml:id="list16">
        <text:list-item>
          <text:p text:style-name="P272"><text:span text:style-name="T272_1">UKNIAF<text:s/>transformed<text:s/>the<text:s/>regulatory<text:s/>capabilities<text:s/>of<text:s/>the<text:s/>Nigerian<text:s/>Electricity<text:s/>Regulatory<text:s/>Commission<text:s/>(NERC),<text:s/>enabling<text:s/>it<text:s/>to<text:s/>independently<text:s/>monitor<text:s/>Distribution<text:s/>Company<text:s/>(DisCo)<text:s/>compliance<text:s/>through<text:s/>real-time<text:s/></text:span><text:span text:style-name="T272_2">energy<text:s/>usage<text:s/></text:span><text:span text:style-name="T272_3">data,<text:s/>issue<text:s/>sanctions,<text:s/>and<text:s/>provide<text:s/>customer<text:s/>redress.<text:s/>In<text:s/>2024,<text:s/>sanctions<text:s/>worth<text:s/>N8.3<text:s/>billion<text:s/>were<text:s/>levied<text:s/>on<text:s/>non-performing<text:s/>DisCos.<text:s/></text:span></text:p>
        </text:list-item>
        <text:list-item>
          <text:p text:style-name="P273"><text:span text:style-name="T273_1">UKNIAF<text:s/>supported<text:s/>the<text:s/>development<text:s/>of<text:s/>Nigeria's<text:s/>first<text:s/>National<text:s/>Integrated<text:s/>Energy<text:s/>Policy<text:s/>(NIEP)<text:s/>in<text:s/>twenty-five<text:s/>years<text:s/>and<text:s/></text:span><text:span text:style-name="T273_2">its<text:s/>first<text:s/>long-term<text:s/>least-cost<text:s/>energy<text:s/>planning<text:s/>tool,<text:s/>the<text:s/>Integrated<text:s/>Resource<text:s/>Plan<text:s/>(IRP).<text:s/></text:span><text:span text:style-name="T273_3">The<text:s/>Nigerian<text:s/>Independent<text:s/>System<text:s/>Operator<text:s/>(NISO)</text:span><text:span text:style-name="T273_4"><text:s/>has<text:s/>since<text:s/>assumed<text:s/>full<text:s/>operational<text:s/>responsibility<text:s/>for<text:s/>the<text:s/>IRP<text:s/>and<text:s/>has<text:s/>directly<text:s/>engaged<text:s/>a<text:s/>British<text:s/>software<text:s/>firm,<text:s/>previously<text:s/>engaged<text:s/>through<text:s/>UKNIA</text:span><text:span text:style-name="T273_5">F</text:span><text:span text:style-name="T273_6">,<text:s/>to<text:s/>provide<text:s/>training<text:s/>support<text:s/>for<text:s/>the<text:s/>Plexos<text:s/>modelling<text:s/>platform.</text:span></text:p>
        </text:list-item>
        <text:list-item>
          <text:p text:style-name="P274"><text:span text:style-name="T274_1">UKNIAF<text:s/>also<text:s/>played<text:s/>a<text:s/>central<text:s/>role<text:s/>in<text:s/>the<text:s/>creation<text:s/>of<text:s/>NISO<text:s/>itself,<text:s/>a<text:s/>landmark<text:s/>structural<text:s/>reform<text:s/>that<text:s/></text:span><text:span text:style-name="T274_2">partially<text:s/></text:span><text:span text:style-name="T274_3">unbundled<text:s/>the<text:s/>Transmission<text:s/>Company<text:s/>of<text:s/>Nigeria<text:s/>(TCN)<text:s/>and<text:s/></text:span><text:span text:style-name="T274_4">is<text:s/>an<text:s/>important<text:s/>step<text:s/>in</text:span><text:span text:style-name="T274_5"><text:s/></text:span><text:span text:style-name="T274_6">developing</text:span><text:span text:style-name="T274_7"><text:s/>a<text:s/>contract-based<text:s/>electricity<text:s/>market.</text:span><text:span text:style-name="T274_8"><text:s/>Contract<text:s/>based<text:s/>electricity<text:s/>supply<text:s/>is<text:s/>needed<text:s/>to<text:s/>attract<text:s/>private<text:s/>investment<text:s/>into<text:s/>the<text:s/>energy<text:s/>market<text:s/>and<text:s/>move<text:s/>away<text:s/>form<text:s/>a<text:s/>state<text:s/>dependent<text:s/></text:span><text:span text:style-name="T274_9">system<text:s/>that<text:s/>only<text:s/>survives<text:s/>on<text:s/>government<text:s/>subsidies.<text:s/></text:span></text:p>
        </text:list-item>
        <text:list-item>
          <text:p text:style-name="P275"><text:span text:style-name="T275_1">Enugu,<text:s/>Oyo,<text:s/>and<text:s/>Akwa<text:s/>Ibom</text:span><text:span text:style-name="T275_2"><text:s/>states</text:span><text:span text:style-name="T275_3">,<text:s/>all<text:s/>supported<text:s/>by<text:s/>UKNIAF,<text:s/>passed<text:s/>legislation<text:s/>and<text:s/>established<text:s/>regulatory<text:s/>agencies</text:span><text:span text:style-name="T275_4"><text:s/>to<text:s/>develop<text:s/>sub-national<text:s/>electricity<text:s/>markets-</text:span><text:span text:style-name="T275_5"><text:s/>following<text:s/>the<text:s/>2023<text:s/>Electricity<text:s/>Act</text:span><text:span text:style-name="T275_6">.</text:span><text:span text:style-name="T275_7"><text:s/>Enugu<text:s/>State<text:s/></text:span><text:span text:style-name="T275_8">has<text:s/>gone<text:s/>further<text:s/>and<text:s/></text:span><text:span text:style-name="T275_9">issued<text:s/>tariff<text:s/>orders<text:s/>and<text:s/>licensed<text:s/>15MW<text:s/>of<text:s/>new<text:s/>generation<text:s/>capacity.<text:s/></text:span></text:p>
        </text:list-item>
        <text:list-item>
          <text:p text:style-name="P276"><text:span text:style-name="T276_1">With<text:s/>support<text:s/>from<text:s/>UKNIAF,<text:s/>Enugu<text:s/>State<text:s/>successfully<text:s/>piloted<text:s/>an<text:s/>AI-enabled<text:s/>smart<text:s/>metering<text:s/>system<text:s/>to<text:s/>curtail<text:s/>energy<text:s/>theft<text:s/>and<text:s/>eliminate<text:s/>revenue<text:s/>losses<text:s/>in<text:s/>the<text:s/>Power<text:s/>sector</text:span><text:span text:style-name="T276_2">.</text:span></text:p>
        </text:list-item>
        <text:list-item>
          <text:p text:style-name="P277"><text:span text:style-name="T277_1">Other<text:s/>developments<text:s/>include;<text:s/>the<text:s/>Enugu<text:s/>state<text:s/>electricity<text:s/>market<text:s/>demonstrating<text:s/>regulatory<text:s/>credibility<text:s/>under<text:s/>a<text:s/>legal<text:s/>challenge<text:s/>from<text:s/>its<text:s/>licensee,<text:s/>and<text:s/>additional<text:s/>states<text:s/>progressing<text:s/>market<text:s/>establishment<text:s/>independently<text:s/>with<text:s/>NGF<text:s/>and<text:s/>GIZ<text:s/>support<text:s/>following<text:s/>UKNIAF’s<text:s/>earlier<text:s/>catalytic<text:s/>role.</text:span></text:p>
        </text:list-item>
      </text:list>
      <text:p text:style-name="P278"><text:span text:style-name="T278_1">Despite<text:s/></text:span><text:span text:style-name="T278_2">energy<text:s/>pricing<text:s/>remaining<text:s/>below<text:s/>market<text:s/>rates<text:s/>t</text:span><text:span text:style-name="T278_3">he<text:s/></text:span><text:span text:style-name="T278_4">cumulative<text:s/>impact<text:s/>of<text:s/>these<text:s/>results</text:span><text:span text:style-name="T278_5">,<text:s/></text:span><text:span text:style-name="T278_6">alongside<text:s/></text:span><text:span text:style-name="T278_7">other<text:s/>factors<text:s/>that<text:s/>contributed<text:s/>to<text:s/>the<text:s/></text:span><text:span text:style-name="T278_8">goals<text:s/>of<text:s/>the<text:s/>project,<text:s/></text:span><text:span text:style-name="T278_9"><text:s/>is<text:s/>that<text:s/></text:span><text:span text:style-name="T278_10">energy<text:s/></text:span><text:span text:style-name="T278_11">ma</text:span><text:span text:style-name="T278_12">rkets<text:s/>in<text:s/>many<text:s/>states<text:s/>are<text:s/></text:span><text:span text:style-name="T278_13">now<text:s/>functional<text:s/></text:span><text:span text:style-name="T278_14">and<text:s/></text:span><text:span text:style-name="T278_15">in<text:s/>many<text:s/></text:span><text:span text:style-name="T278_16">states<text:s/></text:span><text:span text:style-name="T278_17">these<text:s/>Discos<text:s/>are<text:s/>much<text:s/>closer<text:s/>to<text:s/>sustainability<text:s/>than<text:s/>before<text:s/>and<text:s/>t</text:span><text:span text:style-name="T278_18">h</text:span><text:span text:style-name="T278_19">is<text:s/>has<text:s/>in<text:s/>turn<text:s/>increased<text:s/>the<text:s/>level<text:s/>of<text:s/>investments<text:s/>in<text:s/>these<text:s/>markets<text:s/>considerably.<text:s/>The<text:s/>project<text:s/>also<text:s/>means<text:s/>that<text:s/>the<text:s/>steps<text:s/>needed<text:s/>to<text:s/>create<text:s/>a<text:s/>sustainable<text:s/>energy<text:s/>system<text:s/>are<text:s/>clearer<text:s/>(such<text:s/>as<text:s/>smart<text:s/>metering)<text:s/>and<text:s/></text:span><text:span text:style-name="T278_20">stakeholders<text:s/>can<text:s/>see<text:s/>the<text:s/>link<text:s/>between<text:s/>the<text:s/></text:span><text:span text:style-name="T278_21">investments<text:s/>and<text:s/>actions<text:s/></text:span><text:span text:style-name="T278_22">needed<text:s/>to<text:s/>create<text:s/>a<text:s/>sustainable<text:s/>market.<text:s/></text:span></text:p>
      <text:p text:style-name="P279"/>
      <text:p text:style-name="P280"><text:span text:style-name="T280_1">Infrastructure<text:s/>finance</text:span><text:span text:style-name="T280_2">:<text:s/></text:span></text:p>
      <text:list text:style-name="LS37" xml:id="list22">
        <text:list-item>
          <text:p text:style-name="P281"><text:span text:style-name="T281_1">UKNIAF<text:s/>has<text:s/>at<text:s/>least<text:s/>achieved,<text:s/>and<text:s/>in<text:s/>most<text:s/>cases<text:s/>exceed</text:span><text:span text:style-name="T281_2">ed</text:span><text:span text:style-name="T281_3"><text:s/></text:span><text:span text:style-name="T281_4">all</text:span><text:span text:style-name="T281_5"><text:s/></text:span><text:span text:style-name="T281_6">its</text:span><text:span text:style-name="T281_7"><text:s/>output<text:s/>and<text:s/>outcome<text:s/>targets.<text:s/></text:span><text:span text:style-name="T281_8">The<text:s/>programme<text:s/>can<text:s/>claim<text:s/>to<text:s/>have<text:s/>supported<text:s/>a<text:s/>significant<text:s/>pipeline<text:s/>of<text:s/></text:span><text:span text:style-name="T281_9">infrastructure</text:span><text:span text:style-name="T281_10"><text:s/>projects,<text:s/></text:span><text:span text:style-name="T281_11">over</text:span><text:span text:style-name="T281_12"><text:s/>$157.8<text:s/>million<text:s/>in<text:s/>public<text:s/>and<text:s/>private<text:s/>finance<text:s/>was<text:s/>directly<text:s/>mobilised<text:s/>across<text:s/>the<text:s/>programme<text:s/>period</text:span><text:span text:style-name="T281_13"><text:s/>and<text:s/></text:span><text:span text:style-name="T281_14">state<text:s/>manage</text:span><text:span text:style-name="T281_15">d</text:span><text:span text:style-name="T281_16"><text:s/></text:span><text:span text:style-name="T281_17">companies<text:s/>have</text:span><text:span text:style-name="T281_18"><text:s/>been</text:span><text:span text:style-name="T281_19"><text:s/>demonstrating<text:s/>improved<text:s/>i</text:span><text:span text:style-name="T281_20">nstitutional<text:s/>capacity<text:s/>to<text:s/>attract<text:s/>private<text:s/>financing<text:s/>for<text:s/>climate-smart,<text:s/>inclusive,<text:s/>pro-poor<text:s/>infrastructure<text:s/>projects.<text:s/></text:span></text:p>
        </text:list-item>
        <text:list-item>
          <text:p text:style-name="P282"><text:span text:style-name="T282_1">UKNIAF<text:s/>supported<text:s/>NASIDA<text:s/>to<text:s/>bring<text:s/>Nigeria's<text:s/>first<text:s/>replicable,<text:s/>climate-smart,<text:s/>gender-responsive<text:s/>subnational<text:s/>PPP<text:s/>to<text:s/>commercial<text:s/>close<text:s/>at<text:s/>Nasarawa<text:s/>State<text:s/>University,<text:s/>Keffi</text:span><text:span text:style-name="T282_2">-</text:span><text:span text:style-name="T282_3"><text:s/>an<text:s/>$11<text:s/>million<text:s/>project<text:s/>delivering<text:s/>4,000<text:s/>bed<text:s/>spaces<text:s/>with<text:s/>the<text:s/>majority<text:s/>allocated<text:s/>to<text:s/>women.<text:s/></text:span></text:p>
        </text:list-item>
        <text:list-item>
          <text:p text:style-name="P283"><text:span text:style-name="T283_1">UKNIAF<text:s/>catalysed<text:s/>a<text:s/>cumulative<text:s/>PPP<text:s/>pipeline<text:s/>of<text:s/>$1.45<text:s/>billion<text:s/>and<text:s/>supported<text:s/>Kaduna<text:s/>and<text:s/>Oyo<text:s/>States<text:s/>to<text:s/>unlock<text:s/>$75<text:s/>million<text:s/>of<text:s/>AfDB<text:s/>financing<text:s/>for<text:s/>Special<text:s/>Agro-Industrial<text:s/>Processing<text:s/>Zones<text:s/>(SAPZ)</text:span><text:span text:style-name="T283_2">,</text:span><text:span text:style-name="T283_3"><text:s/>building<text:s/>on<text:s/>UKNIAF<text:s/>support<text:s/>to<text:s/>AfDB<text:s/>in<text:s/>developing<text:s/>the<text:s/>implementation<text:s/>framework<text:s/>for<text:s/>the<text:s/>SAPZ<text:s/>Nigeria<text:s/>programme<text:s/>which<text:s/>facilitated<text:s/>the<text:s/>approval<text:s/>of<text:s/>the<text:s/>AfDB’s<text:s/>$210<text:s/>million<text:s/>component<text:s/>of<text:s/>the<text:s/>loan<text:s/>(out<text:s/>of<text:s/>the<text:s/>programmes<text:s/>$538<text:s/>million<text:s/>co-financed<text:s/>by<text:s/>IsDB<text:s/>and<text:s/>IFAD).<text:s/></text:span></text:p>
        </text:list-item>
        <text:list-item>
          <text:p text:style-name="P284"><text:span text:style-name="T284_1">The<text:s/>Rural<text:s/>Electrification<text:s/>Agency<text:s/>(REA)<text:s/>adopted<text:s/>UKNIAF-developed<text:s/>grid-interconnection<text:s/>and<text:s/>Operations<text:s/>and<text:s/>Maintenance<text:s/>(O&amp;M)<text:s/>models<text:s/>and<text:s/>technical<text:s/>standards,<text:s/>applying<text:s/>these<text:s text:c="2"/>to<text:s/>the<text:s/>Energising<text:s/>Education<text:s/>Programme<text:s/>Phase<text:s/>2,ensuring<text:s/>177,000<text:s/>students<text:s/>and<text:s/>staff<text:s/>benefit<text:s/>from<text:s/>25.4MWp<text:s/>of<text:s/>reliable<text:s/>renewable<text:s/>electricity<text:s/>as<text:s/>well<text:s/>as<text:s/>on<text:s/>the<text:s/>World<text:s/>Bank<text:s/>Distributed<text:s/>Access<text:s/>through<text:s/>Renewable<text:s/>Energy<text:s/>Scale-up<text:s/>(DARES)<text:s/>project,<text:s/>and<text:s/>the<text:s/>Solar<text:s/>Mini</text:span><text:span text:style-name="T284_2">-</text:span><text:span text:style-name="T284_3">grid<text:s/>Korea<text:s/>Energy<text:s/>Project</text:span></text:p>
        </text:list-item>
        <text:list-item>
          <text:p text:style-name="P285"><text:span text:style-name="T285_1">The<text:s/></text:span><text:span text:style-name="T285_2">AfDB<text:s/>Board<text:s/></text:span><text:span text:style-name="T285_3">in<text:s/>turn<text:s/></text:span><text:span text:style-name="T285_4">appro</text:span><text:span text:style-name="T285_5">ved</text:span><text:span text:style-name="T285_6"><text:s/>of<text:s/>$200<text:s/>million<text:s/>for<text:s/>SAPZ<text:s/>Phase<text:s/>2,<text:s/>commissioning<text:s/>of<text:s/>REA<text:s/>mini-grid<text:s/>assets<text:s/>under<text:s/>private<text:s/>operation,<text:s/>and<text:s/>REA<text:s/>issuing<text:s/>procurement<text:s/>documents<text:s/>for<text:s/>EEP<text:s/>Phase<text:s/>2<text:s/>(Tranche<text:s/>1),<text:s/>collectively<text:s/>demonstrate<text:s/>that<text:s/>the<text:s/>IF<text:s/>portfolio<text:s/></text:span><text:span text:style-name="T285_7">will<text:s/></text:span><text:span text:style-name="T285_8">continue<text:s/>to<text:s/>deliver<text:s/>outcomes<text:s/>after<text:s/>programme<text:s/>close.</text:span></text:p>
        </text:list-item>
      </text:list>
      <text:p text:style-name="P286"/>
      <text:p text:style-name="P287"><text:span text:style-name="T287_1">Cross<text:s/>cutting:<text:s/></text:span><text:span text:style-name="T287_2">Capacity<text:s/>building<text:s/></text:span></text:p>
      <text:list text:style-name="LS37" xml:id="list27">
        <text:list-item>
          <text:p text:style-name="P288"><text:span text:style-name="T288_1">UKNIAF<text:s/>built<text:s/>institutional<text:s/>capacity,<text:s/>including<text:s/></text:span><text:span text:style-name="T288_2">th</text:span><text:span text:style-name="T288_3">ose</text:span><text:span text:style-name="T288_4"><text:s/></text:span><text:span text:style-name="T288_5">related<text:s/>to<text:s/>climate<text:s/>awareness,<text:s/>across<text:s/>more<text:s/>than<text:s/>21<text:s/>Ministries,<text:s/>Departments,<text:s/>and<text:s/>Agencies<text:s/>(MDA’s),<text:s/>at<text:s/>federal<text:s/>and<text:s/>State<text:s/>levels.<text:s/>Climate<text:s/>related<text:s/>considerations<text:s/>were<text:s/>mainstreamed<text:s/>into<text:s/>national<text:s/>planning<text:s/>and<text:s/>policies</text:span><text:span text:style-name="T288_6">,</text:span><text:span text:style-name="T288_7"><text:s/>and<text:s/>into<text:s/>instruments<text:s/>and<text:s/>project<text:s/>design.<text:s/></text:span></text:p>
        </text:list-item>
        <text:list-item>
          <text:p text:style-name="P289"><text:span text:style-name="T289_1">Over<text:s/>the<text:s/>course<text:s/>of<text:s/>the<text:s/>programme,<text:s/>UKNIAF<text:s/>built<text:s/>capacity<text:s/>of<text:s/>more<text:s/>than<text:s/>500<text:s/>individuals<text:s/>in<text:s/>these<text:s/>stakeholder<text:s/>partner<text:s/>agencies.<text:s/>This<text:s/>was<text:s/>carried<text:s/>out<text:s/>through<text:s/>a<text:s/>cascading<text:s/>approach<text:s/>that<text:s/>targeted<text:s/>staff<text:s/>from<text:s/>across<text:s/>different<text:s/>cadres<text:s/>to<text:s/>mitigate<text:s/>the<text:s/>risk<text:s/>of<text:s/>institutional<text:s/>memory<text:s/>loss<text:s/>through<text:s/>the<text:s/>transfer<text:s/>of<text:s/>senior<text:s/>staff<text:s/>to<text:s/>other<text:s/></text:span><text:span text:style-name="T289_2">MDAs</text:span><text:span text:style-name="T289_3">.<text:s/>The<text:s/>programme<text:s/>was<text:s/>also<text:s/>deliberate<text:s/>about<text:s/>embedding<text:s/>tools<text:s/>and<text:s/>frameworks<text:s/>within<text:s/>institutional<text:s/>policies<text:s/>and<text:s/>guidance.<text:s text:c="2"/></text:span></text:p>
        </text:list-item>
        <text:list-item>
          <text:p text:style-name="P290"><text:span text:style-name="T290_1">By<text:s/>programme<text:s/>close</text:span><text:span text:style-name="T290_2">,</text:span><text:span text:style-name="T290_3"><text:s/>supported<text:s/>institutions<text:s/>including<text:s/>NERC,<text:s/>NISO,<text:s/>REA,<text:s/>NASIDA,<text:s/>EERC<text:s/>and<text:s/>PLEARC<text:s/>were<text:s/>successfully<text:s/>using<text:s/>and<text:s/>operating<text:s/>UKNIAF<text:s/>developed<text:s/>tools<text:s/>and<text:s/>frameworks.<text:s/></text:span></text:p>
        </text:list-item>
      </text:list>
      <text:p text:style-name="P291"/>
      <text:p text:style-name="P292"><text:span text:style-name="T292_1">Cross<text:s/>cutting:<text:s/></text:span><text:span text:style-name="T292_2">PGESI</text:span></text:p>
      <text:list text:style-name="LS37" xml:id="list30">
        <text:list-item>
          <text:p text:style-name="P293"><text:span text:style-name="T293_1">UKNIAF<text:s/>facilitated<text:s/>the<text:s/>integration<text:s/>of<text:s/>concrete<text:s/>gender<text:s/>and<text:s/>social<text:s/>inclusion<text:s/>commitments<text:s/>in<text:s/>the<text:s/>National<text:s/>Integrated<text:s/>Energy<text:s/>Policy<text:s/>and<text:s/>the<text:s/>Nigerian<text:s/>Integrated<text:s/>Resource<text:s/>Plan.<text:s/>As<text:s/>a<text:s/>result,<text:s/>issues<text:s/>such<text:s/>as<text:s/>deman</text:span><text:span text:style-name="T293_2">d</text:span><text:span text:style-name="T293_3">-side<text:s/>management<text:s/>and<text:s/>the<text:s/>disaggregation<text:s/>of<text:s/>customer<text:s/>enumeration<text:s/>by<text:s/>socioeconomic<text:s/>markers,<text:s/>that<text:s/>were<text:s/>not<text:s/>previously<text:s/>policy<text:s/>priorities<text:s/>are<text:s/>now<text:s/>part<text:s/>of<text:s/>the<text:s/></text:span><text:span text:style-name="T293_4">s</text:span><text:span text:style-name="T293_5">ector’s<text:s/>major<text:s/>policies.</text:span></text:p>
        </text:list-item>
        <text:list-item>
          <text:p text:style-name="P294"><text:span text:style-name="T294_1">UKNIAF<text:s/>established<text:s/>the<text:s/>Women<text:s/>on<text:s/>the<text:s/>Grid<text:s/>Hub</text:span><text:span text:style-name="T294_2"><text:s/>(WotGH)</text:span><text:span text:style-name="T294_3">,<text:s/>an<text:s/>influential<text:s/>network<text:s/>of<text:s/>senior<text:s/>women<text:s/>in<text:s/>the<text:s/>power<text:s/>sector.<text:s/>This<text:s/>network<text:s/>produced<text:s/>11<text:s/>podcast<text:s/>episodes,<text:s/>4<text:s/>thought<text:s/>leadership<text:s/>pieces<text:s/>and<text:s/>held<text:s/>six<text:s/>mentoring<text:s/>events<text:s/>that<text:s/>reached<text:s/>over<text:s/>223<text:s/>women<text:s/>and<text:s/>girls.<text:s/>Knowledge<text:s/>products<text:s/>covered<text:s/>grid<text:s/>reform,<text:s/>energy<text:s/>planning,<text:s/>and<text:s/>sub-national<text:s/>electricity<text:s/>markets.<text:s/>These<text:s/>pieces<text:s/>are<text:s/>now<text:s/>accessible<text:s/>on<text:s/>the<text:s/>UKNIAF<text:s/>Knowledge<text:s/>Hub.<text:s text:c="4"/></text:span></text:p>
        </text:list-item>
        <text:list-item>
          <text:p text:style-name="P295"><text:span text:style-name="T295_1">The<text:s/>programme<text:s/>enabled<text:s/>the<text:s/>Rural<text:s/>Electrification<text:s/>Agency<text:s/>to<text:s/>include<text:s/>and<text:s/>prioritise<text:s/>women’s<text:s/>participation<text:s/>as<text:s/>well<text:s/>as<text:s/>community<text:s/>co-ownership<text:s/>in<text:s/>the<text:s/>Agency’s<text:s/>revised<text:s/>Operation<text:s/>and<text:s/>Maintenance<text:s/>(O&amp;M)<text:s/>Procedures.<text:s/>The<text:s/>O<text:s/>&amp;<text:s/>M<text:s/>Procedures<text:s/>outline<text:s/>the<text:s/>minimum<text:s/>standards<text:s/>that<text:s/>all<text:s/>micro<text:s/>and<text:s/>mini<text:s/>grid<text:s/>developers<text:s/>in<text:s/>Nigeria<text:s/>must<text:s/>abide<text:s/>by.</text:span></text:p>
        </text:list-item>
        <text:list-item>
          <text:p text:style-name="P296"><text:span text:style-name="T296_1">With<text:s/>support<text:s/>from<text:s/>UKNIAF,<text:s/>the<text:s/>Nigerian<text:s/>Electricity<text:s/>Regulatory<text:s/>Commission<text:s/>(NERC)<text:s/>collaborated<text:s/>with<text:s/>the<text:s/>Abuja<text:s/>Electricity<text:s/>Development<text:s/>Company<text:s/>(Abuja<text:s/>DisCo)<text:s/>to<text:s/>hold<text:s/>a<text:s/>Customer<text:s/>Consultative<text:s/>Forum<text:s/>at<text:s/>Lugbe,<text:s/>where<text:s/>over<text:s/>300<text:s/>customers<text:s/>were<text:s/>in<text:s/>attendance.<text:s/>This<text:s/>was<text:s/>enabled<text:s/>by<text:s/>the<text:s/>NERC<text:s/>Commissioner<text:s/>for<text:s/>Consumer<text:s/>Affairs,<text:s/>Ms<text:s/>Aisha<text:s/>Mahmud<text:s/>who<text:s/>is<text:s/>a<text:s/>member<text:s/>of<text:s/>the<text:s/>WotGH.<text:s/>Small<text:s/>business<text:s/>owners<text:s/>(male<text:s/>and<text:s/>female)<text:s/>who<text:s/>had<text:s/>been<text:s/>battling<text:s/>poor<text:s/>electricity<text:s/>supply<text:s/>and<text:s/>the<text:s/>consequent<text:s/>losses<text:s/>in<text:s/>return</text:span><text:span text:style-name="T296_2">s,</text:span><text:span text:style-name="T296_3"><text:s/>were<text:s/>able<text:s/>to<text:s/>formally<text:s/>lodge<text:s/>their<text:s/>complaints<text:s/>at<text:s/>the<text:s/>appropriate<text:s/>NERC<text:s/>unit<text:s/>or<text:s/>with<text:s/>the<text:s/>Abuja<text:s/>DisCo.<text:s/>At<text:s/>least<text:s/>10<text:s/>of<text:s/>them<text:s/>had<text:s/>their<text:s/>faulty<text:s/>meters<text:s/>replaced<text:s/>by<text:s/>AEDC<text:s/>on<text:s/>the<text:s/>spot<text:s/>while<text:s/>others<text:s/>are<text:s/>currently<text:s/>at<text:s/>different<text:s/>stages<text:s/>in<text:s/>terms<text:s/>of<text:s/>resolving<text:s/>their<text:s/>different<text:s/>challenges.<text:s text:c="3"/></text:span></text:p>
        </text:list-item>
        <text:list-item>
          <text:p text:style-name="P297"><text:span text:style-name="T297_1">UKNIAF<text:s/>facilitated<text:s/>a<text:s/>Federal/State<text:s/>Connector<text:s/>event<text:s/>that<text:s/>brought<text:s/>together<text:s/>over<text:s/>40<text:s/>female<text:s/>leaders<text:s/>in<text:s/>the<text:s/>Power<text:s/>sector<text:s/>from<text:s/>emerging<text:s/></text:span><text:span text:style-name="T297_2">s</text:span><text:span text:style-name="T297_3">tate<text:s/>markets<text:s/>and<text:s/>from<text:s/>the<text:s/>Federal<text:s/>level<text:s/>to<text:s/>share<text:s/>experiences<text:s/>and<text:s/>network.<text:s/>Participants<text:s/>at<text:s/>that<text:s/>event<text:s/>included<text:s/>female<text:s/>heads<text:s/>and<text:s/>managers<text:s/>in<text:s/>State<text:s/>regulatory<text:s/>agencies,<text:s/>female<text:s/>CEOs<text:s/>from<text:s/>the<text:s/>private<text:s/>sector,<text:s/>female<text:s/>managers<text:s/>in<text:s/>the<text:s/>transmission<text:s/>sub<text:s/>sector<text:s/>as<text:s/>well<text:s/>as<text:s/>other<text:s/>women<text:s/>who<text:s/>work<text:s/>at<text:s/>executive<text:s/>level<text:s/>in<text:s/>the<text:s/>electricity<text:s/>delivery<text:s/>value<text:s/>chain.<text:s/></text:span></text:p>
        </text:list-item>
        <text:list-item>
          <text:p text:style-name="P298"><text:span text:style-name="T298_1">The<text:s/>programme<text:s/>supported<text:s/>NERC<text:s/>to<text:s/>carry<text:s/>out<text:s/>a<text:s/></text:span><text:span text:style-name="T298_2">‘Willingness<text:s/>to<text:s/>Pay’</text:span><text:span text:style-name="T298_3"><text:s/>survey<text:s/>which<text:s/>provided<text:s/>a<text:s/>baseline<text:s/>for<text:s/>policy<text:s/>conversations<text:s/>around<text:s/>price<text:s/>adjustments<text:s/>for<text:s/>electricity<text:s/>customers<text:s/>in<text:s/>Bands<text:s/>A,<text:s/>B<text:s/>and<text:s/>C.<text:s/></text:span></text:p>
        </text:list-item>
      </text:list>
      <text:p text:style-name="P299"/>
      <text:p text:style-name="P300"><text:span text:style-name="T300_1">CDEL<text:s/>compone</text:span><text:span text:style-name="T300_2">n</text:span><text:span text:style-name="T300_3">t:<text:s/></text:span><text:span text:style-name="T300_4">Climate<text:s/>Finance<text:s/>Blending<text:s/>Facility</text:span><text:span text:style-name="T300_5"><text:s/>(CFBF)</text:span></text:p>
      <text:p text:style-name="P301"><text:span text:style-name="T301_1">The<text:s/>CDEL<text:s/>component<text:s/>of<text:s/>the<text:s/>UKNIAF<text:s/>programme<text:s/>has<text:s/>substantially<text:s/>overachieved<text:s/>one<text:s/>of<text:s/></text:span><text:span text:style-name="T301_2">its</text:span><text:span text:style-name="T301_3"><text:s/>output<text:s/>indicators</text:span><text:span text:style-name="T301_4">.<text:s/>However,<text:s/>it</text:span><text:span text:style-name="T301_5"><text:s/>has<text:s/>under</text:span><text:span text:style-name="T301_6">performed</text:span><text:span text:style-name="T301_7"><text:s/>against<text:s/></text:span><text:span text:style-name="T301_8">its</text:span><text:span text:style-name="T301_9"><text:s/>outcome<text:s/>indicator<text:s/>and<text:s/>one<text:s/>output<text:s/>indicator.<text:s/>However</text:span><text:span text:style-name="T301_10">,</text:span><text:span text:style-name="T301_11"><text:s/>in<text:s/>both<text:s/>latter<text:s/>cases<text:s/>a<text:s/>score<text:s/>of<text:s/>‘A’<text:s/>has<text:s/>been<text:s/>awarded<text:s/>due<text:s/>to<text:s/>two<text:s/>factors</text:span><text:span text:style-name="T301_12">:</text:span></text:p>
      <text:p text:style-name="P302"><text:span text:style-name="T302_1">1)<text:s/>the<text:s/>output<text:s/>indicator<text:s/>(4.2)<text:s/>regarding<text:s/>MW<text:s/>of<text:s/>installed<text:s/>power<text:s/>generation<text:s/>capacity</text:span><text:span text:style-name="T302_2">,</text:span><text:span text:style-name="T302_3"><text:s/>is<text:s/>on<text:s/>track<text:s/>to<text:s/>be<text:s/>substantially<text:s/>exceeded,<text:s/>with<text:s/>a<text:s/>high<text:s/>degree<text:s/>of<text:s/>confidence,<text:s/>and<text:s/></text:span></text:p>
      <text:p text:style-name="P303"><text:span text:style-name="T303_1">2)<text:s/>the<text:s/></text:span><text:span text:style-name="T303_2">original<text:s/></text:span><text:span text:style-name="T303_3">outcome<text:s/>indicator<text:s/>(2.1)<text:s/>of<text:s/>£60m<text:s/>private<text:s/>finance<text:s/>leveraged,<text:s/>was<text:s/></text:span><text:span text:style-name="T303_4">in<text:s/>our<text:s/>view<text:s/></text:span><text:span text:style-name="T303_5">mistakenly<text:s/>set<text:s/>as<text:s/></text:span><text:span text:style-name="T303_6">it</text:span><text:span text:style-name="T303_7"><text:s/>is<text:s/>structurally<text:s/>impossible<text:s/>to<text:s/>meet<text:s/>given<text:s/>the<text:s/>facility<text:s/>lends<text:s/>on<text:s/>a<text:s/>1:1<text:s/>ratio.<text:s/>T</text:span><text:span text:style-name="T303_8">o<text:s/>date,</text:span><text:span text:style-name="T303_9"><text:s/>the<text:s/>Facility<text:s/>has<text:s/>successfully<text:s/>achieved<text:s/></text:span><text:span text:style-name="T303_10">the<text:s/>1<text:s/>to<text:s/>1<text:s/></text:span><text:span text:style-name="T303_11">ratio<text:s/></text:span><text:span text:style-name="T303_12">raising<text:s/>10m<text:s/>directly</text:span><text:span text:style-name="T303_13">.</text:span></text:p>
      <text:p text:style-name="P304"><text:span text:style-name="T304_1">Overall,<text:s/></text:span><text:span text:style-name="T304_2">The Facility is<text:s/>on<text:s/>track<text:s/>to<text:s/>achieving<text:s/>its<text:s/></text:span><text:span text:style-name="T304_3">(corrected)<text:s/></text:span><text:span text:style-name="T304_4">outcomes. InfraCredit has mobilized<text:s/>local<text:s/>currency<text:s/>financing<text:s/>by leveraging the £10m<text:s/></text:span><text:span text:style-name="T304_5">CDEL<text:s/></text:span><text:span text:style-name="T304_6">component in<text:s/>a co-financing<text:s/>blended finance<text:s/>structure<text:s/>of<text:s/>a<text:s/>total<text:s/></text:span><text:span text:style-name="T304_7">of<text:s/>to</text:span><text:span text:style-name="T304_8"><text:s/>construct<text:s/>a<text:s/>total<text:s/>of<text:s/>5.3<text:s/>MW</text:span><text:span text:style-name="T304_9"> off-grid<text:s/>renewable<text:s/>energy<text:s/>projects.<text:s/>In<text:s/>terms<text:s/>of<text:s/>market<text:s/>impact,<text:s/>the<text:s/>projects<text:s/>are<text:s/>delivering<text:s/>first-time<text:s/>energy<text:s/>access<text:s/>to 41 rural<text:s/>communities,<text:s/>reaching<text:s/>over 73,500<text:s/>people,<text:s/>and<text:s/>providing<text:s/>telephony<text:s/>access<text:s/>and<text:s/>digital<text:s/>connectivity<text:s/>to<text:s/>more</text:span><text:span text:style-name="T304_10">.</text:span><text:span text:style-name="T304_11"><text:s/></text:span><text:span text:style-name="T304_12">Overall,<text:s/>the<text:s/>Facility<text:s/>is<text:s/>demonstrating<text:s/>strong<text:s/>progress<text:s/>towards<text:s/>achieving<text:s/>its<text:s/>intended<text:s/>outcomes.<text:s/>Since<text:s/>inception,<text:s/>InfraCredit<text:s/>has<text:s/>successfully<text:s/>mobilised<text:s/>local<text:s/>currency<text:s/>financing<text:s/>through<text:s/>a<text:s/>blended<text:s/>finance<text:s/>structure,<text:s/>supporting<text:s/>a<text:s/>growing<text:s/>portfolio<text:s/>of<text:s/>seven<text:s/>transactions<text:s/>with<text:s/>a<text:s/>total<text:s/>value<text:s/>of<text:s/>NGN<text:s/>9.86<text:s/>billion<text:s/>and<text:s/>attracting<text:s/>participation<text:s/>from<text:s/>21<text:s/>domestic<text:s/>institutional<text:s/>investors.<text:s/></text:span></text:p>
      <text:p text:style-name="P305"><text:span text:style-name="T305_1">The<text:s/>portfolio<text:s/>has<text:s/>already<text:s/>delivered<text:s/>tangible<text:s/>development<text:s/>impact,<text:s/>providing<text:s/>over<text:s/>14,247<text:s/>energy<text:s/>connections<text:s/>across<text:s/>129<text:s/>communities<text:s/>in<text:s/>Nigeria,<text:s/>supporting<text:s/>approximately</text:span><text:span text:style-name="T305_2"><text:s/></text:span><text:span text:style-name="T305_3">940<text:s/></text:span><text:span text:style-name="T305_4">direct<text:s/></text:span><text:span text:style-name="T305_5">jobs,<text:s/>and<text:s/>achieving<text:s/>verified<text:s/>annual<text:s/>greenhouse<text:s/>gas<text:s/>reductions<text:s/>of<text:s/>1,701<text:s/>tCO₂e<text:s/>across<text:s/>operational<text:s/>projects.<text:s text:c="2"/>Additionally,<text:s/>investments<text:s/>such<text:s/>as<text:s/>solar-powered<text:s/>telephony<text:s/>infrastructure<text:s/>have<text:s/>enabled<text:s/>digital<text:s/>connectivity<text:s/>for<text:s/>over<text:s/>300,000<text:s/>end<text:s/>users,<text:s/>significantly<text:s/>expanding<text:s/>access<text:s/>to<text:s/>communications<text:s/>and<text:s/>economic<text:s/>opportunities.<text:s/></text:span></text:p>
      <text:p text:style-name="P306"><text:span text:style-name="T306_1">Looking<text:s/>ahead,<text:s/>the<text:s/>Facility<text:s/>is<text:s/>well<text:s/>positioned<text:s/>to<text:s/>scale<text:s/>its<text:s/>impact<text:s/>further</text:span><text:span text:style-name="T306_2"><text:s/>based<text:s/>on<text:s/>present<text:s/>plans.</text:span><text:span text:style-name="T306_3"><text:note text:note-class="footnote"><text:note-citation/><text:note-body><text:p text:style-name="P307"><text:span text:style-name="T307_1"><text:s/>FCDO<text:s/>is<text:s/>currently<text:s/>negotiating<text:s/>its<text:s/></text:span><text:span text:style-name="T307_2">ongoing<text:s/>trusteeship<text:s/>of<text:s/>INFRACREDIT.<text:s/>However,<text:s/>the<text:s/>trusteeship<text:s/>will<text:s/>not<text:s/>affect<text:s/></text:span><text:span text:style-name="T307_3">investments<text:s/>already<text:s/>chosen<text:s/>and<text:s/>initiated<text:s/>but<text:s/>the<text:s/>use<text:s/>of<text:s/>reflows<text:s/>and<text:s/>income<text:s/>from<text:s/>these<text:s/>projects.<text:s/></text:span></text:p></text:note-body></text:note></text:span><text:span text:style-name="T307_4"><text:s/></text:span><text:span text:style-name="T307_5">With<text:s/>a<text:s/>robust<text:s/>pipeline<text:s/>of<text:s/>NGN<text:s/>23.56<text:s/>billion<text:s/>across<text:s/>12<text:s/>near-term<text:s/>transactions<text:s/>and<text:s/>a<text:s/>broader<text:s/>development<text:s/>pipeline<text:s/>of<text:s/>NGN<text:s/>360.4<text:s/>billion<text:s/>under<text:s/>DREEF<text:s/>management,<text:s/>the<text:s/>Facility<text:s/>is<text:s/>expected<text:s/>to<text:s/>substantially<text:s/>expand<text:s/>clean<text:s/>energy<text:s/>access,<text:s/>job<text:s/>creation,<text:s/>and<text:s/>emissions<text:s/>reductions.<text:s text:c="2"/>Strategic<text:s/>deployment<text:s/>of<text:s/>reflows<text:s/>into<text:s/>upstream<text:s/>project<text:s/>development<text:s/>and<text:s/>productive<text:s/>use<text:s/>initiatives<text:s/>will<text:s/>strengthen<text:s/>pipeline<text:s/>quality,<text:s/>improve<text:s/>project<text:s/>sustainability,<text:s/>and<text:s/>maximise<text:s/>the<text:s/>long-term<text:s/>development<text:s/>impact<text:s/>of<text:s/>the<text:s/>Facility,<text:s/>reinforcing<text:s/>its<text:s/>role<text:s/>as<text:s/>a<text:s/>self-sustaining<text:s/>and<text:s/>catalytic<text:s/>blended<text:s/>finance<text:s/>mechanism.</text:span></text:p>
      <text:p text:style-name="P308"><text:span text:style-name="T308_1"><text:s/></text:span><text:span text:style-name="T308_2">By<text:s/>the<text:s/>end<text:s/>of<text:s/>the<text:s/>investments<text:s/>already<text:s/></text:span><text:span text:style-name="T308_3">started<text:s/>more<text:s/></text:span><text:span text:style-name="T308_4">than<text:s/>300,000<text:s/>people<text:s/>across<text:s/>120<text:s/>communities</text:span><text:span text:style-name="T308_5"><text:s/>will<text:s/>be<text:s/>reached</text:span><text:span text:style-name="T308_6">.<text:s/>These<text:s/>Projects<text:s/>are<text:s/>also<text:s/>contributing<text:s/>to<text:s/>environmental<text:s/>sustainability<text:s/>by<text:s/>reducing<text:s/>greenhouse<text:s/>gas<text:s/>emissions<text:s/></text:span><text:span text:style-name="T308_7">by 2,322 tonnes.<text:s/>Furthermore,<text:s/>they<text:s/>are<text:s/>stimulating<text:s/>local<text:s/>economies<text:s/>by<text:s/>creating<text:s/>over<text:s/>2,269<text:s/>direct<text:s/>and<text:s/>indirect jobs,<text:s/>thereby<text:s/>increasing<text:s/>economic activity and<text:s/>improving<text:s/>livelihoods<text:s/>in<text:s/>these<text:s/>regions. </text:span></text:p>
      <text:p text:style-name="P309"/>
      <text:p text:style-name="P310"><text:span text:style-name="T310_1">Implementing<text:s/>Partners<text:s/>Performance<text:s/></text:span></text:p>
      <text:p text:style-name="P311"><text:span text:style-name="T311_1">UKNIAF:</text:span></text:p>
      <text:p text:style-name="P312"><text:span text:style-name="T312_1">In<text:s/>the<text:s/>early<text:s/>years<text:s/>of<text:s/>the<text:s/>programme</text:span><text:span text:style-name="T312_2">,<text:s/>some<text:s/></text:span><text:span text:style-name="T312_3">concerns<text:s/>were<text:s/>raised<text:s/>around<text:s/>the<text:s/>quality,<text:s/>depth,<text:s/>value<text:s/>for<text:s/>money<text:s/>(VfM)<text:s/>and<text:s/>timeliness<text:s/>of<text:s/>deliverables<text:s/>to<text:s/>FCDO.</text:span><text:span text:style-name="T312_4"><text:s/></text:span><text:span text:style-name="T312_5">Ho</text:span><text:span text:style-name="T312_6">wever,<text:s/>this<text:s/>improved<text:s/>dramatically<text:s/>over<text:s/>time,<text:s/>and<text:s/>by<text:s/>the<text:s/>latter<text:s/>years<text:s/>UKNIAF<text:s/>had<text:s/>developed<text:s/>into<text:s/>a<text:s/>highly<text:s/>effective<text:s/>and<text:s/>efficient<text:s/>programme,<text:s/>staffed<text:s/>by<text:s/>a<text:s/>team<text:s/>of<text:s/>exemplary<text:s/>quality.<text:s/></text:span></text:p>
      <text:p text:style-name="P313"><text:span text:style-name="T313_1">The<text:s/></text:span><text:span text:style-name="T313_2">following</text:span><text:span text:style-name="T313_3"><text:s/>factors<text:s/>were<text:s/>observed<text:s/>by<text:s/>the<text:s/>TRP<text:s/>and<text:s/>FCDO<text:s/>as<text:s/></text:span><text:span text:style-name="T313_4">bein</text:span><text:span text:style-name="T313_5">g<text:s/></text:span><text:span text:style-name="T313_6">key<text:s/>to<text:s/>UKNIAF’s<text:s/>performance:</text:span></text:p>
      <text:list text:style-name="LS36" xml:id="list36">
        <text:list-item>
          <text:p text:style-name="P314"><text:span text:style-name="T314_1">Team<text:s/>selection</text:span><text:span text:style-name="T314_2">:</text:span><text:span text:style-name="T314_3"><text:s/></text:span><text:span text:style-name="T314_4">The<text:s/>technical<text:s/>depth<text:s/>of<text:s/>knowledge<text:s/>of<text:s/>senior<text:s/>members<text:s/>of<text:s/>UKNIAF<text:s/>was<text:s/>repeatedly<text:s/>held<text:s/>up<text:s/>in<text:s/></text:span><text:span text:style-name="T314_5">the<text:s/>technical<text:s/>review<text:s/>of<text:s/>the<text:s/>programme<text:s/>by<text:s/>the<text:s/>independent<text:s/>reviewer<text:s/></text:span><text:span text:style-name="T314_6">as<text:s/>being<text:s/>of<text:s/>significantly<text:s/>higher<text:s/>value<text:s/>than<text:s/>comparative<text:s/>TA<text:s/>support<text:s/>from<text:s/>other<text:s/>development<text:s/>partner.</text:span><text:span text:style-name="T314_7"><text:s/></text:span><text:span text:style-name="T314_8">Having<text:s/></text:span><text:span text:style-name="T314_9">a</text:span><text:span text:style-name="T314_10"><text:s/>core<text:s/>team<text:s/></text:span><text:span text:style-name="T314_11">of<text:s/></text:span><text:span text:style-name="T314_12">technically<text:s/>senior,<text:s/>politically<text:s/>savvy<text:s/>Nigerian<text:s/>and<text:s/>Nigeria<text:s/>based</text:span><text:span text:style-name="T314_13"><text:s/>leads</text:span><text:span text:style-name="T314_14">,<text:s/>was<text:s/>repeatedly<text:s/>highlighted<text:s/>as<text:s/></text:span><text:span text:style-name="T314_15">being</text:span><text:span text:style-name="T314_16"><text:s/></text:span><text:span text:style-name="T314_17">core<text:s/>to<text:s/>the<text:s/>success<text:s/>of<text:s/>UKNIAF</text:span></text:p>
        </text:list-item>
        <text:list-item>
          <text:p text:style-name="P315"><text:span text:style-name="T315_1">Demand<text:s/>driven:</text:span><text:span text:style-name="T315_2"><text:s/></text:span><text:span text:style-name="T315_3">The<text:s/>consistent<text:s/>availability<text:s/>of<text:s/>the<text:s/>team<text:s/>in<text:s/>country<text:s/>was<text:s/>imperative<text:s/>to<text:s/>the<text:s/>programme’s<text:s/>ability<text:s/>to<text:s/>pick<text:s/>up<text:s/>on<text:s/>demand<text:s/>and<text:s/>position<text:s/>accordingly.<text:s/>The<text:s/>focus<text:s/>of<text:s/>UKNIAF<text:s/>o</text:span><text:span text:style-name="T315_4">n</text:span><text:span text:style-name="T315_5"><text:s/>delivering<text:s/>demand<text:s/>driven<text:s/>support<text:s/>was<text:s/>a<text:s/>core<text:s/>design<text:s/>feature<text:s/>of<text:s/>the<text:s/>business<text:s/>case<text:s/>and<text:s/>was<text:s/>relatively<text:s/>effective.<text:s/>The<text:s/>pre-positioning<text:s/>ahead<text:s/>of<text:s/>the<text:s/>previous<text:s/>elections<text:s/>was<text:s/>seen<text:s/>to<text:s/>be<text:s/>a<text:s/>strong<text:s/>example<text:s/>of<text:s/>effectively<text:s/>working<text:s/>to<text:s/>the<text:s/>political<text:s/>economy.</text:span></text:p>
        </text:list-item>
        <text:list-item>
          <text:p text:style-name="P316"><text:span text:style-name="T316_1">Adaptive</text:span><text:span text:style-name="T316_2">:</text:span><text:span text:style-name="T316_3"><text:s/></text:span><text:span text:style-name="T316_4">The<text:s/>programme<text:s/>adapted<text:s/>well<text:s/>to<text:s/>the<text:s/>repeated<text:s/>budget<text:s/>cuts<text:s/>and<text:s/>the<text:s/>required<text:s/>pivot<text:s/>to<text:s/>ICF<text:s/>financing<text:s/>over<text:s/>the<text:s/>years.<text:s/>In<text:s/>particular</text:span><text:span text:style-name="T316_5">,</text:span><text:span text:style-name="T316_6"><text:s/>the<text:s/>very<text:s/>rapid<text:s/>closure<text:s/>of<text:s/>the<text:s/>Roads<text:s/>component<text:s/>was<text:s/>challenging,<text:s/>and<text:s/>links<text:s/>to<text:s/>broader<text:s/>global<text:s/>findings<text:s/>from<text:s/>the<text:s/>period<text:s/>around<text:s/>the<text:s/>impact<text:s/>of<text:s/>such<text:s/>extreme<text:s/>and<text:s/>immediate<text:s/>FCDO<text:s/>budget<text:s/>cuts.<text:s/>Overall,<text:s/>the<text:s/>programme<text:s/>adapted<text:s/>very<text:s/>well,<text:s/>and<text:s/>the<text:s/>UKNIAF<text:s/>management<text:s/>team<text:s/>have<text:s/>reflected<text:s/>on<text:s/>the<text:s/>benefits<text:s/>of<text:s/>concentrated<text:s/>efforts<text:s/>to<text:s/>prioritise<text:s/>and<text:s/>adapt<text:s/>delivery.</text:span><text:span text:style-name="T316_7"><text:s/></text:span></text:p>
        </text:list-item>
        <text:list-item>
          <text:p text:style-name="P317"><text:span text:style-name="T317_1">Capacity</text:span><text:span text:style-name="T317_2"><text:s/>focussed:</text:span><text:span text:style-name="T317_3"><text:s/></text:span><text:span text:style-name="T317_4">Most<text:s/></text:span><text:span text:style-name="T317_5">T</text:span><text:span text:style-name="T317_6">ask<text:s/></text:span><text:span text:style-name="T317_7">O</text:span><text:span text:style-name="T317_8">rders<text:s/>had<text:s/>a<text:s/>strong<text:s/>emphasis<text:s/>on<text:s/>capacity<text:s/>or<text:s/>skills<text:s/>transfer,<text:s/>with<text:s/>tools,<text:s/>guidelines,<text:s/>analysis<text:s/>effectively<text:s/>delivered<text:s/>in<text:s/>nearly<text:s/>every<text:s/>case,<text:s/>adding<text:s/>value<text:s/>to<text:s/>the<text:s/></text:span><text:span text:style-name="T317_9">particular<text:s/>MDA</text:span><text:span text:style-name="T317_10">.<text:s/>The<text:s/>extent<text:s/>to<text:s/>which<text:s/>this<text:s/>included<text:s/>effectively<text:s/>training<text:s/>MDA<text:s/>staff<text:s/>to<text:s/>deliver<text:s/>the<text:s/>same<text:s/>technical<text:s/>level<text:s/>varied</text:span><text:span text:style-name="T317_11">,<text:s/>but<text:s/>this<text:s/>is<text:s/>not<text:s/>so<text:s/>much<text:s/>a<text:s/>reflection<text:s/>of<text:s/>programme<text:s/>efficacy,<text:s/>and<text:s/>instead<text:s/>of<text:s/>the<text:s/>significant<text:s/>and<text:s/>variable<text:s/>capacity<text:s/>challenge<text:s/>in<text:s/>many<text:s/>MDAs.</text:span></text:p>
        </text:list-item>
      </text:list>
      <text:p text:style-name="P318"/>
      <text:p text:style-name="P319"><text:span text:style-name="T319_1">INFRACREDIT</text:span><text:span text:style-name="T319_2">:</text:span></text:p>
      <text:p text:style-name="P320"><text:span text:style-name="T320_1">Infracredit<text:s/>has<text:s/>delivered<text:s/>and<text:s/>partially<text:s/>completed<text:s/>a<text:s/>strong<text:s/>pipeline<text:s/>of<text:s/>projects<text:s/>which<text:s/>fulfils<text:s/>the<text:s/>intended<text:s/>objectives<text:s/>of<text:s/>the<text:s/></text:span><text:span text:style-name="T320_2">CFBF</text:span><text:span text:style-name="T320_3">.<text:s/>They<text:s/>have<text:s/>demonstrated<text:s/>strong<text:s/>expertise<text:s/>in<text:s/>identifying<text:s/>and<text:s/>reviewing<text:s/>projects<text:s/>for<text:s/>investment,<text:s/>and<text:s/>mobilising<text:s/>co-investment<text:s/>from<text:s/>the<text:s/>local<text:s/>private<text:s/>sector.<text:s/>This<text:s/>view<text:s/>has<text:s/>been<text:s/>corroborated<text:s/>by<text:s/>an<text:s/>external<text:s/>technical<text:s/>advisor<text:s/>who<text:s/>has<text:s/>provided<text:s/>FCDO<text:s/>with<text:s/>independent<text:s/>reviews<text:s/>of<text:s/>project<text:s/>investments<text:s/>and<text:s/>Infracredit’s<text:s/>due<text:s/>diligence<text:s/>process.<text:s/>Overall,<text:s/>Infracredit<text:s/>has<text:s/>performed<text:s/>strongly<text:s/>at<text:s/>a<text:s/>technical<text:s/>level.</text:span></text:p>
      <text:p text:style-name="P321"><text:span text:style-name="T321_1">Some<text:s/>difficulty<text:s/>has<text:s/>arisen<text:s/>over<text:s/>reporting<text:s/>and<text:s/>progress,<text:s/>where</text:span><text:span text:style-name="T321_2"><text:s/></text:span><text:span text:style-name="T321_3">milestones<text:s/>have<text:s/>been<text:s/></text:span><text:span text:style-name="T321_4">missed<text:s/>(but<text:s/>later<text:s/>fulfilled),</text:span><text:span text:style-name="T321_5"><text:s/>full<text:s/>disbursement<text:s/>of<text:s/>FCDO’s<text:s/>investment<text:s/>has<text:s/>been<text:s/>delayed,<text:s/>and<text:s/>timelines<text:s/>have<text:s/>not<text:s/>always<text:s/>been<text:s/>well<text:s/>communicated<text:s/>to<text:s/>FCDO<text:s/>by<text:s/>Infracredit.<text:s/>It<text:s/>is<text:s/>possible<text:s/>that<text:s/>this<text:s/>has<text:s/>been<text:s/>due<text:s/>to<text:s/></text:span><text:span text:style-name="T321_6">misaligned<text:s/>expectations<text:s/>and<text:s/>communication</text:span><text:span text:style-name="T321_7">,<text:s/>but<text:s/>any<text:s/>future<text:s/>engagement<text:s/>with<text:s/>Infracredit<text:s/>would<text:s/>benefit<text:s/>from<text:s/>a<text:s/>more<text:s/>robust<text:s/>and<text:s/>transparent<text:s/>dialogue<text:s/>between<text:s/>parties<text:s/>on<text:s/>realistic<text:s/>milestones.<text:s/>Moreover,<text:s/>periodic<text:s/>reporting<text:s/>as<text:s/>outlined<text:s/>in<text:s/>the<text:s/>Trust<text:s/></text:span><text:span text:style-name="T321_8">Deed</text:span><text:span text:style-name="T321_9"><text:s/>has<text:s/>been<text:s/>delayed<text:s/>during<text:s/>2025<text:s/>and<text:s/>2026.</text:span></text:p>
      <text:p text:style-name="P322"/>
      <text:p text:style-name="P323"><text:span text:style-name="T323_1">FCDO<text:s/>MANAGEMENT<text:s/>OF<text:s/>THE<text:s/>PROGRAMME</text:span></text:p>
      <text:p text:style-name="P324"><text:span text:style-name="T324_1">The<text:s/></text:span><text:span text:style-name="T324_2">UKNIAF<text:s/></text:span><text:span text:style-name="T324_3">programme<text:s/>commenced<text:s/>with<text:s/>an<text:s/>initially</text:span><text:span text:style-name="T324_4"><text:s/>challenging<text:s/>set<text:s/>up<text:s/>in<text:s/>which<text:s/>the<text:s/>FCDO<text:s/>SRO<text:s/>was<text:s/>physically<text:s/>embedded<text:s/>within<text:s/>the<text:s/>UKNIAF<text:s/>office</text:span><text:span text:style-name="T324_5">.<text:s/>This</text:span><text:span text:style-name="T324_6"><text:s/>led<text:s/>to<text:s/>a</text:span><text:span text:style-name="T324_7"><text:s/>sub-optimal</text:span><text:span text:style-name="T324_8"><text:s/>transfer<text:s/>of<text:s/>decision<text:s/>making<text:s/>and<text:s/>risk<text:s/>to<text:s/>FCDO</text:span><text:span text:style-name="T324_9">,<text:s/>and<text:s/>overly<text:s/>burdensome<text:s/></text:span><text:span text:style-name="T324_10">decision-making</text:span><text:span text:style-name="T324_11"><text:s/>processes</text:span><text:span text:style-name="T324_12">.<text:s text:c="2"/>Over<text:s/>time<text:s/>the<text:s/>delineation<text:s/>of<text:s/>FCDO<text:s/>and<text:s/>UKNIAF<text:s/>roles<text:s/>began<text:s/>to<text:s/></text:span><text:span text:style-name="T324_13">improve,</text:span><text:span text:style-name="T324_14"><text:s/></text:span><text:span text:style-name="T324_15">and</text:span><text:span text:style-name="T324_16"><text:s/>the<text:s/>balance<text:s/>of<text:s/>risk<text:s/>was<text:s/>positioned<text:s/>more<text:s/>appropriately<text:s/>with<text:s/>the<text:s/>programme.<text:s/></text:span><text:span text:style-name="T324_17">By<text:s/>the<text:s/>final<text:s/>two<text:s/>years</text:span><text:span text:style-name="T324_18">,</text:span><text:span text:style-name="T324_19"><text:s/>FCDO<text:s/>had<text:s/>taken<text:s/>a<text:s/>substantially<text:s/>hands<text:s/>off<text:s/>approach,<text:s/>maintaining<text:s/>oversight<text:s/>of<text:s/></text:span><text:span text:style-name="T324_20">Task<text:s/>Order<text:s/>approvals,<text:s/>input<text:s/>during<text:s/>major<text:s/>stakeholder<text:s/>engagements<text:s/>and<text:s/></text:span><text:span text:style-name="T324_21">deploying</text:span><text:span text:style-name="T324_22"><text:s/></text:span><text:span text:style-name="T324_23">parallel</text:span><text:span text:style-name="T324_24"><text:s/>BHC<text:s/>support<text:s/></text:span><text:span text:style-name="T324_25">where<text:s/>it<text:s/>is<text:s/>beneficial</text:span><text:span text:style-name="T324_26">.<text:s/>Beyond<text:s/>this,<text:s/>UKNIAF<text:s/>was<text:s/>given<text:s/>significant<text:s/>freedom,<text:s/>flexibility<text:s/>and<text:s/>trust<text:s/>to<text:s/>deliver.<text:s/>The<text:s/>TRP<text:s/>observed<text:s/>c</text:span><text:span text:style-name="T324_27">ommunication<text:s/>between<text:s/>FCDO<text:s/>and<text:s/>UKNIAF<text:s/></text:span><text:span text:style-name="T324_28">to<text:s/>be<text:s/></text:span><text:span text:style-name="T324_29">effective<text:s/>and<text:s/>indicative<text:s/>of<text:s/>a<text:s/>strong<text:s/>partnership.<text:s/></text:span><text:span text:style-name="T324_30">The</text:span><text:span text:style-name="T324_31"><text:s/>main</text:span><text:span text:style-name="T324_32"><text:s/>areas<text:s/>of<text:s/>focus</text:span><text:span text:style-name="T324_33"><text:s/>and<text:s/>input<text:s/>for<text:s/>FCDO</text:span><text:span text:style-name="T324_34"><text:s/>have<text:s/>included<text:s/></text:span><text:span text:style-name="T324_35">strategic<text:s/>technical<text:s/></text:span><text:span text:style-name="T324_36">input</text:span><text:span text:style-name="T324_37">,</text:span><text:span text:style-name="T324_38"><text:s/>stakeholder</text:span><text:span text:style-name="T324_39"><text:s/>management</text:span><text:span text:style-name="T324_40">,<text:s/>quality<text:s/>and<text:s/>risk<text:s/>management<text:s/>and<text:s/>monitoring<text:s/>&amp;<text:s/>evaluation.<text:s text:c="2"/></text:span><text:span text:style-name="T324_41">Coordination<text:s/>has<text:s/>been<text:s/>achieved<text:s/>through<text:s/></text:span><text:span text:style-name="T324_42">regular</text:span><text:span text:style-name="T324_43"><text:s/>contract<text:s/>management<text:s/>meetings,<text:s/></text:span><text:span text:style-name="T324_44">t</text:span><text:span text:style-name="T324_45">echnical<text:s/>update<text:s/>meetings<text:s/></text:span><text:span text:style-name="T324_46">and<text:s/>independent<text:s/>engagement<text:s/>with<text:s/>stakeholders.</text:span></text:p>
      <text:p text:style-name="P325"><text:span text:style-name="T325_1">Concerning<text:s/>Infracredit</text:span><text:span text:style-name="T325_2"><text:s/>and<text:s/>the<text:s/>CFBF</text:span><text:span text:style-name="T325_3">,<text:s/>FCDO<text:s/>has<text:s/>maintained<text:s/>a<text:s/>broad<text:s/>oversight<text:s/>and<text:s/>approval<text:s/>role</text:span><text:span text:style-name="T325_4"><text:s/>set<text:s/>out<text:s/>in<text:s/>the<text:s/>Facility<text:s/>Trust<text:s/>Deed.<text:s/>P</text:span><text:span text:style-name="T325_5">roject<text:s/>proposals<text:s/></text:span><text:span text:style-name="T325_6">were<text:s/></text:span><text:span text:style-name="T325_7">sen</text:span><text:span text:style-name="T325_8">t</text:span><text:span text:style-name="T325_9"><text:s/>to<text:s/>FCDO<text:s/>for<text:s/>review<text:s/>and<text:s/>approval<text:s/>at<text:s/>key<text:s/>points<text:s/>in<text:s/>the<text:s/>investment<text:s/></text:span><text:span text:style-name="T325_10">process.<text:s/>FCDO,<text:s/>via<text:s/>Stanbic<text:s/>IBTC</text:span><text:span text:style-name="T325_11"><text:s/>Bank</text:span><text:span text:style-name="T325_12"><text:s/>(the<text:s/>Trustee),<text:s/>engaged<text:s/>an<text:s/>independent<text:s/>technical<text:s/>advisor<text:s/>to<text:s/>provide<text:s/>advice<text:s/>on<text:s/>projects<text:s/>proposals</text:span><text:span text:style-name="T325_13">,<text:s/>prior<text:s/>to<text:s/>approval</text:span><text:span text:style-name="T325_14">.<text:s/>Overall,<text:s/>this<text:s/>process<text:s/>has<text:s/>worked<text:s/>very<text:s/>effectively,<text:s/>minimising<text:s/>time<text:s/>burden<text:s/>while<text:s/>maintaining<text:s/>efficient<text:s/>oversight<text:s/>of<text:s/>Facility<text:s/>delivery.<text:s/>Infracredit<text:s/>themselves<text:s/>have<text:s/>acknowledged<text:s/>the<text:s/>independent<text:s/>advisor’s<text:s/>input<text:s/>has<text:s/>improved<text:s/>the<text:s/>quality<text:s/>of<text:s/>their<text:s/>process<text:s/>and<text:s/>helped<text:s/>them<text:s/>to<text:s/>iterate.<text:s/>Some<text:s/>difficulties<text:s/>on<text:s/>FCDO’s<text:s/>side<text:s/>have<text:s/>been<text:s/>caused<text:s/></text:span><text:span text:style-name="T325_15">by<text:s/>staff</text:span><text:span text:style-name="T325_16"><text:s/>turnover,<text:s/>resulting<text:s/>in<text:s/>loss<text:s/>of<text:s/>process<text:s/>and<text:s/>institutional<text:s/>knowledge,<text:s/>which<text:s/>at<text:s/>times<text:s/>has<text:s/>increased<text:s/>the<text:s/>time<text:s/>required<text:s/>for<text:s/>FCDO<text:s/>to<text:s/>fulfil<text:s/></text:span><text:span text:style-name="T325_17">its</text:span><text:span text:style-name="T325_18"><text:s/>oversight<text:s/>roles<text:s/>and<text:s/>caused<text:s/>delays<text:s/>on<text:s/>approvals.</text:span></text:p>
      <text:p text:style-name="P326"/>
      <text:p text:style-name="P327"><text:span text:style-name="T327_1">MAJOR<text:s/>LESSONS</text:span><text:span text:style-name="T327_2"><text:s/>LEARNED,<text:s/>EVIDENCE</text:span><text:span text:style-name="T327_3"><text:s/></text:span><text:span text:style-name="T327_4">GENERATED<text:s/></text:span><text:span text:style-name="T327_5">AND<text:s/>RECOMMENDATIONS<text:s/></text:span></text:p>
      <text:p text:style-name="P328"><text:span text:style-name="T328_1">Some<text:s/>of<text:s/>the<text:s/></text:span><text:span text:style-name="T328_2">lessons<text:s/>considered<text:s/></text:span><text:span text:style-name="T328_3">important</text:span><text:span text:style-name="T328_4"><text:s/>to<text:s/>future<text:s/>programming</text:span><text:span text:style-name="T328_5"><text:s/>include:</text:span></text:p>
      <text:list text:style-name="LS19" xml:id="list40">
        <text:list-item>
          <text:p text:style-name="P329"><text:span text:style-name="T329_1">Learning<text:s/>from<text:s/>Adaptive<text:s/>Delivery</text:span><text:span text:style-name="T329_2">:<text:s/></text:span><text:span text:style-name="T329_3">The<text:s/>programme<text:s/>demonstrated<text:s/>that<text:s/>facility-style<text:s/>technical<text:s/>assistance<text:s/>can<text:s/>be<text:s/>as<text:s/>effective<text:s/>(if<text:s/>not<text:s/>more<text:s/>so)<text:s/>than<text:s/>long-term<text:s/>embedded<text:s/>advisers.<text:s/>By<text:s/>remaining<text:s/>responsive<text:s/>and<text:s/>demand-driven,<text:s/>UKNIAF<text:s/>could<text:s/>recalibrate<text:s/>support<text:s/>in<text:s/>step<text:s/>with<text:s/>shifting<text:s/>political<text:s/>priorities,<text:s/>donor<text:s/>funding<text:s/>changes,<text:s/>and<text:s/>unforeseen<text:s/>shocks<text:s/>such<text:s/>as<text:s/>COVID-19.<text:s/>This<text:s/>agility<text:s/>allowed<text:s/>the<text:s/>programme<text:s/>to<text:s/>stay<text:s/>relevant,<text:s/>maintain<text:s/>relationships<text:s/>with<text:s/>reform<text:s/>champions,<text:s/>and<text:s/>deliver<text:s/>results<text:s/>despite<text:s/>resource<text:s/>and<text:s/>contextual<text:s/>constraints.</text:span></text:p>
        </text:list-item>
        <text:list-item>
          <text:p text:style-name="P330"><text:span text:style-name="T330_1">The<text:s/>Value<text:s/>of<text:s/>Political<text:s/>Economy<text:s/>Insight</text:span><text:span text:style-name="T330_2">:<text:s/></text:span><text:span text:style-name="T330_3">Successes<text:s/>in<text:s/>areas<text:s/>like<text:s/>state<text:s/>electricity<text:s/>markets<text:s/>and<text:s/>climate-smart<text:s/>PPPs<text:s/>were<text:s/>possible<text:s/>because<text:s/>interventions<text:s/>were<text:s/>designed<text:s/>with<text:s/>a<text:s/>clear<text:s/>understanding<text:s/>of<text:s/>political<text:s/>realities.<text:s/>This<text:s/>meant<text:s/>tailoring<text:s/>technical<text:s/>advice<text:s/>to<text:s/>opportunities<text:s/>where<text:s/>political<text:s/>will<text:s/>existed<text:s/>and<text:s/>withdrawing<text:s/>or<text:s/>pausing<text:s/>support<text:s/>where<text:s/>momentum<text:s/>was<text:s/>absent.<text:s/></text:span><text:span text:style-name="T330_4">It<text:s/>also<text:s/>meant<text:s/>being<text:s/>sensitive<text:s/>to<text:s/>where<text:s/></text:span><text:span text:style-name="T330_5">clashes<text:s/>between<text:s/>MDAs<text:s/>could<text:s/>occur<text:s/>and<text:s/>pr</text:span><text:span text:style-name="T330_6">o</text:span><text:span text:style-name="T330_7">actively<text:s/>heading<text:s/>them<text:s/>off</text:span><text:span text:style-name="T330_8"><text:s/>as<text:s/>was<text:s/>the<text:s/>case<text:s/>with<text:s/>getting</text:span><text:span text:style-name="T330_9"><text:s/>the</text:span><text:span text:style-name="T330_10"><text:s/>BPE<text:s/>to<text:s/>cede<text:s/></text:span><text:span text:style-name="T330_11">progressing<text:s/>the<text:s/>EEP<text:s/>projects<text:s/>to<text:s/>REA</text:span></text:p>
        </text:list-item>
        <text:list-item>
          <text:p text:style-name="P331"><text:span text:style-name="T331_1">Institutionalisation<text:s/>for<text:s/>Sustainability</text:span><text:span text:style-name="T331_2">:<text:s/></text:span><text:span text:style-name="T331_3">A<text:s/>key<text:s/>lesson<text:s/>was<text:s/>that<text:s/>reforms<text:s/>must<text:s/>be<text:s/>anchored<text:s/>in<text:s/>laws,<text:s/>policies,<text:s/>and<text:s/>institutional<text:s/>systems,<text:s/>not<text:s/>in<text:s/>individuals.<text:s/>By<text:s/>embedding<text:s/>changes<text:s/>within<text:s/>official<text:s/>mandates,<text:s/>and<text:s/>institutional<text:s/>operating<text:s/>procedures,<text:s/>supported<text:s/>by<text:s/>data<text:s/>systems<text:s/>and<text:s/>regulatory<text:s/>tools,<text:s/>UKNIAF<text:s/>increased<text:s/>the<text:s/>likelihood<text:s/>of<text:s/>sustained<text:s/>institutional<text:s/>use<text:s/>and<text:s/>ongoing<text:s/>impact.</text:span></text:p>
        </text:list-item>
        <text:list-item>
          <text:p text:style-name="P332"><text:span text:style-name="T332_1">Transition<text:s/>periods<text:s/>require<text:s/>proactive<text:s/>management.</text:span><text:span text:style-name="T332_2"><text:s/>The<text:s/>programme's<text:s/>experience<text:s/>around<text:s/>the<text:s/>2023<text:s/>elections<text:s/>demonstrated<text:s/>that<text:s/>anticipating<text:s/>political<text:s/>transitions,<text:s/>reducing<text:s/>exposure<text:s/>at<text:s/>the<text:s/>top<text:s/>political<text:s/>level,<text:s/>and<text:s/>building<text:s/>relationships<text:s/>with<text:s/>incoming<text:s/>officials<text:s/>is<text:s/>essential<text:s/>for<text:s/>maintaining<text:s/>programme<text:s/>momentum.</text:span></text:p>
        </text:list-item>
        <text:list-item>
          <text:p text:style-name="P333"><text:span text:style-name="T333_1">PbR<text:s/>design<text:s/>must<text:s/>reflect<text:s/>programme<text:s/>complexity.</text:span><text:span text:style-name="T333_2"><text:s/>In<text:s/>adaptive<text:s/>programmes<text:s/>operating<text:s/>in<text:s/>complex<text:s/>political<text:s/>environments,<text:s/>PbR<text:s/>frameworks<text:s/>must<text:s/>not<text:s/>inadvertently<text:s/>limit<text:s/>the<text:s/>ambition<text:s/>of<text:s/>the<text:s/>programme<text:s/>and<text:s/>hold<text:s/>implementers<text:s/>accountable<text:s/>for<text:s/>MDA<text:s/>behaviour<text:s/>beyond<text:s/>their<text:s/>control.<text:s/>UKNIAF's<text:s/>evolution<text:s/>of<text:s/>its<text:s/>PbR<text:s/>approach<text:s/>over<text:s/>the<text:s/>programme<text:s/>period<text:s/>offers<text:s/>a<text:s/>useful<text:s/>model<text:s/>for<text:s/>future<text:s/>ICF-funded<text:s/>technical<text:s/>assistance.</text:span></text:p>
        </text:list-item>
        <text:list-item>
          <text:p text:style-name="P334"><text:span text:style-name="T334_1">CDEL</text:span><text:span text:style-name="T334_2">/CFBF</text:span><text:span text:style-name="T334_3">:</text:span><text:span text:style-name="T334_4"><text:s/></text:span><text:span text:style-name="T334_5">D</text:span><text:span text:style-name="T334_6">evelopment<text:s/>timelines<text:s/>for<text:s/>small-scale,<text:s/>innovative<text:s/>renewable<text:s/>energy<text:s/>projects,<text:s/>and<text:s/>facilities<text:s/>such<text:s/>as<text:s/>the<text:s/>CFBF,<text:s/>are<text:s/>long<text:s/>and<text:s/>uncertain.<text:s/>Necessary<text:s/>flexibility</text:span><text:span text:style-name="T334_7"><text:s/>and<text:s/>caution</text:span><text:span text:style-name="T334_8"><text:s/>should<text:s/>be<text:s/>built<text:s/>into<text:s/>programme<text:s/>design<text:s/>from<text:s/>the<text:s/></text:span><text:span text:style-name="T334_9">outset<text:s/>and</text:span><text:span text:style-name="T334_10"><text:s/>well<text:s/>assessed<text:s/>in<text:s/>the<text:s/>risk<text:s/>framework.</text:span><text:span text:style-name="T334_11"><text:s/>Moreover,<text:s/></text:span><text:span text:style-name="T334_12">in<text:s/>underdeveloped<text:s/>markets<text:s/>such<text:s/>as<text:s/>off-grid<text:s/>renewables,<text:s/>greater<text:s/>proactive<text:s/>collaboration<text:s/>with<text:s/>other<text:s/>donors<text:s/>and<text:s/>market<text:s/>players<text:s/>is</text:span><text:span text:style-name="T334_13"><text:s/>key</text:span><text:span text:style-name="T334_14"><text:s/>to<text:s/>ensure<text:s/>critical<text:s/>barriers<text:s/>at<text:s/>different<text:s/>stages<text:s/>of<text:s/>the<text:s/>project<text:s/>lifecycle<text:s/>are<text:s/>addressed.<text:s/>For<text:s/>example,<text:s/></text:span><text:span text:style-name="T334_15">building<text:s/>project<text:s/>developer<text:s/>capacity<text:s/>to<text:s/>accelerate</text:span><text:span text:style-name="T334_16"><text:s/>bankable</text:span><text:span text:style-name="T334_17"><text:s/>project<text:s/>pipelines,<text:s/>while<text:s/>also<text:s/>supporting<text:s/>productive<text:s/>uses<text:s/>of<text:s/>energy<text:s/>to<text:s/>improve<text:s/>demand<text:s/>growth<text:s/>and<text:s/>cost<text:s/>recovery.</text:span></text:p>
        </text:list-item>
      </text:list>
      <text:p text:style-name="P335"/>
      <text:p text:style-name="P336"><text:span text:style-name="T336_1">HOW<text:s/>THIS<text:s/>REPORT<text:s/>WAS<text:s/>CONDUCTED</text:span><text:span text:style-name="T336_2"><text:s/></text:span></text:p>
      <text:p text:style-name="P337"><text:span text:style-name="T337_1">The<text:s/>UKNIAF<text:s/>programme<text:s/></text:span><text:span text:style-name="T337_2">was<text:s/></text:span><text:span text:style-name="T337_3">supported<text:s/>by<text:s/>an<text:s/>independent<text:s/>Technical<text:s/>Review<text:s/>Panel<text:s/>(TRP),<text:s/>who<text:s/>provide<text:s/>impartial<text:s/>assessments,<text:s/>to<text:s/>support<text:s/>programme<text:s/>delivery<text:s/>during<text:s/>its<text:s/>lifetime,<text:s/>and<text:s/>final<text:s/>review<text:s/>by<text:s/>FCDO.<text:s/></text:span></text:p>
      <text:p text:style-name="P338"><text:span text:style-name="T338_1">The<text:s/>final<text:s/>TRP<text:s/>review<text:s/>consisted<text:s/>of<text:s/>an<text:s/>interim<text:s/>review<text:s/>conducted<text:s/>in<text:s/>May<text:s/>2025<text:s/>and<text:s/>a<text:s/>final<text:s/>review<text:s/>in<text:s/>September<text:s/>2025.<text:s/>The<text:s/>interim<text:s/>review<text:s/>focused<text:s/>on<text:s/>a<text:s/>selection<text:s/>of<text:s/>task<text:s/>orders<text:s/></text:span><text:span text:style-name="T338_2">prioriti</text:span><text:span text:style-name="T338_3">s</text:span><text:span text:style-name="T338_4">ed<text:s/></text:span><text:span text:style-name="T338_5">with<text:s/>FCDO<text:s/>and<text:s/>UKNIAF.<text:s/>It<text:s/>was<text:s/>based<text:s/>on<text:s/>hybrid<text:s/>in-country<text:s/>and<text:s/>virtual<text:s/>stakeholder<text:s/>interviews<text:s/>with<text:s/>desk-based<text:s/>review<text:s/>of<text:s/>task<text:s/>orders<text:s/>and<text:s/>report</text:span><text:span text:style-name="T338_6">s</text:span><text:span text:style-name="T338_7">.<text:s/>This<text:s/>review<text:s/>also<text:s/>included<text:s/>a<text:s/>state<text:s/>visit<text:s/>to<text:s/>Enugu<text:s/>which<text:s/>reflected<text:s/>the<text:s/>emphasis<text:s/>on<text:s/>state<text:s/>electricity<text:s/>markets<text:s/>and<text:s/>broader<text:s/>state<text:s/>focus<text:s/>for<text:s/>infrastructure<text:s/>finance.</text:span></text:p>
      <text:p text:style-name="P339"><text:span text:style-name="T339_1">I</text:span><text:span text:style-name="T339_2">n<text:s/>September<text:s/>2025</text:span><text:span text:style-name="T339_3">,<text:s/>the<text:s/>full<text:s/>TRP<text:s/></text:span><text:span text:style-name="T339_4">were<text:s/></text:span><text:span text:style-name="T339_5">in<text:s/>country<text:s/>for<text:s/>two<text:s/>weeks.</text:span><text:span text:style-name="T339_6"><text:s text:c="2"/>While<text:s/>all<text:s/>other<text:s/>reviews<text:s/>have<text:s/>taken<text:s/>a<text:s/>6-12<text:s/>month<text:s/>look<text:s/>at<text:s/>programme<text:s/>delivery<text:s/>and<text:s/>performance,<text:s/>the<text:s/>final<text:s/>review<text:s/>considered<text:s/>the<text:s/>programme<text:s/>as<text:s/>a<text:s/>whole<text:s/>and<text:s/></text:span><text:span text:style-name="T339_7">has<text:s/>fed</text:span><text:span text:style-name="T339_8"><text:s/>into,<text:s/>but<text:s/>not<text:s/>duplicate</text:span><text:span text:style-name="T339_9">d</text:span><text:span text:style-name="T339_10">,<text:s/>FCDO’s<text:s/>project<text:s/>completion<text:s/>re</text:span><text:span text:style-name="T339_11">view</text:span><text:span text:style-name="T339_12"><text:s/>process.</text:span><text:span text:style-name="T339_13"><text:s/></text:span></text:p>
      <text:p text:style-name="P340"><text:span text:style-name="T340_1">During<text:s/>the<text:s/>closing<text:s/>stages<text:s/>of<text:s/>the<text:s/>programme<text:s/>in<text:s/>2025</text:span><text:span text:style-name="T340_2"><text:s/>and<text:s/>2026</text:span><text:span text:style-name="T340_3">,<text:s/>the<text:s/>FCDO<text:s/>has<text:s/>conducted<text:s/>parallel<text:s/>engagement<text:s/>with<text:s/>stakeholders<text:s/>and<text:s/>review<text:s/>of<text:s/>project<text:s/>documentation<text:s/>(with<text:s/>a<text:s/>focus<text:s/>on<text:s/>the<text:s/>final<text:s/>year).<text:s/></text:span><text:span text:style-name="T340_4">To<text:s/>develop<text:s/>this<text:s/>PCR,<text:s/>FCDO<text:s/>has<text:s/>drawn<text:s/>upon<text:s/></text:span><text:span text:style-name="T340_5">the<text:s/>TRP’s<text:s/>final<text:s/>assessment</text:span><text:span text:style-name="T340_6">,</text:span><text:span text:style-name="T340_7"><text:s/>UKNIAF’s<text:s/>self-reporting</text:span><text:span text:style-name="T340_8"><text:s/></text:span><text:span text:style-name="T340_9">and<text:s/></text:span><text:span text:style-name="T340_10">FCDOs</text:span><text:span text:style-name="T340_11"><text:s/>own<text:s/>feedback<text:s/>gathering</text:span><text:span text:style-name="T340_12"><text:s/>visiting<text:s/>three<text:s/>states</text:span><text:span text:style-name="T340_13"><text:s/></text:span><text:span text:style-name="T340_14">(Abia,<text:s/></text:span><text:span text:style-name="T340_15">Enugu,<text:s/></text:span><text:span text:style-name="T340_16">River<text:s/>state<text:s/>and<text:s/>Akwa<text:s/>Ibom)</text:span><text:span text:style-name="T340_17">,<text:s/>stakeholder<text:s/>interviews<text:s/>and<text:s/></text:span><text:span text:style-name="T340_18">documentation<text:s/>review</text:span><text:span text:style-name="T340_19">.<text:s/></text:span></text:p>
      <text:p text:style-name="P341"><text:span text:style-name="T341_1">Regarding<text:s/>the<text:s/>CFBF<text:s/>and<text:s/>Infracredit,<text:s/>a<text:s/>third</text:span><text:span text:style-name="T341_2">-</text:span><text:span text:style-name="T341_3">party<text:s/>review<text:s/>was<text:s/>not<text:s/>considered<text:s/>necessary<text:s/></text:span><text:span text:style-name="T341_4">as<text:s/>the<text:s/>Facility<text:s/>did<text:s/>not<text:s/>involve<text:s/>a<text:s/>large<text:s/>range<text:s/>of<text:s/>complex<text:s/>activities<text:s/>and<text:s/>workstreams,<text:s/>relative<text:s/>to<text:s/>the<text:s/></text:span><text:span text:style-name="T341_5">core<text:s/></text:span><text:span text:style-name="T341_6">UKNIAF<text:s/>programme.<text:s/>It<text:s/>has</text:span><text:span text:style-name="T341_7"><text:s/>a<text:s/>streamlined<text:s/>set<text:s/>of<text:s/>activities<text:s/>and<text:s/>results<text:s/>framework.<text:s/>As<text:s/>such,<text:s/>FCDO<text:s/>has<text:s/></text:span><text:span text:style-name="T341_8">led</text:span><text:span text:style-name="T341_9"><text:s/>the<text:s/></text:span><text:span text:style-name="T341_10">final<text:s/>review<text:s/>of<text:s/>its<text:s/>activities<text:s/>through<text:s/>desk</text:span><text:span text:style-name="T341_11">-</text:span><text:span text:style-name="T341_12">based<text:s/>assessment<text:s/>of<text:s/>documentation,<text:s/></text:span><text:span text:style-name="T341_13">site<text:s/>visits<text:s/>and<text:s/>stakeholder<text:s/>engagement.<text:s/></text:span></text:p>
      <text:p text:style-name="P342"/>
      <text:p text:style-name="P343"/>
      <text:h text:style-name="P344" text:outline-level="2"><text:span text:style-name="T344_1">B</text:span><text:span text:style-name="T344_2">:<text:s/></text:span><text:span text:style-name="T344_3">THEORY<text:s/>OF<text:s/>CHANGE<text:s/>AND<text:s/>OUTCOME<text:s/>ASSESSMENT</text:span><text:span text:style-name="T344_4"><text:s/></text:span></text:h>
      <text:p text:style-name="P345"/>
      <table:table table:style-name="Table5">
        <table:table-column table:style-name="Column17"/>
        <table:table-column table:style-name="Column18"/>
        <table:table-column table:style-name="Column19"/>
        <table:table-row table:style-name="Row86">
          <table:table-cell table:style-name="Cell193">
            <text:p text:style-name="P346"/>
          </table:table-cell>
          <table:table-cell table:style-name="Cell194">
            <text:p text:style-name="P347"><text:span text:style-name="T347_1">Starting<text:s/>point</text:span></text:p>
          </table:table-cell>
          <table:table-cell table:style-name="Cell195">
            <text:p text:style-name="P348"><text:span text:style-name="T348_1">Final<text:s/>result</text:span><text:span text:style-name="T348_2"><text:s/></text:span></text:p>
          </table:table-cell>
        </table:table-row>
        <table:table-row table:style-name="Row87">
          <table:table-cell table:style-name="Cell196">
            <text:p text:style-name="P349"><text:span text:style-name="T349_1">Budget</text:span></text:p>
          </table:table-cell>
          <table:table-cell table:style-name="Cell197">
            <text:p text:style-name="P350"><text:span text:style-name="T350_1">£</text:span><text:span text:style-name="T350_2">80</text:span><text:span text:style-name="T350_3">m</text:span></text:p>
          </table:table-cell>
          <table:table-cell table:style-name="Cell198">
            <text:p text:style-name="P351"><text:span text:style-name="T351_1">£4</text:span><text:span text:style-name="T351_2">7</text:span><text:span text:style-name="T351_3">.</text:span><text:span text:style-name="T351_4">4</text:span><text:span text:style-name="T351_5">m</text:span></text:p>
          </table:table-cell>
        </table:table-row>
        <table:table-row table:style-name="Row88">
          <table:table-cell table:style-name="Cell199">
            <text:p text:style-name="P352"><text:span text:style-name="T352_1">Timeframe</text:span></text:p>
          </table:table-cell>
          <table:table-cell table:style-name="Cell200">
            <text:p text:style-name="P353"><text:span text:style-name="T353_1">201</text:span><text:span text:style-name="T353_2">9</text:span><text:span text:style-name="T353_3">-202</text:span><text:span text:style-name="T353_4">3</text:span></text:p>
          </table:table-cell>
          <table:table-cell table:style-name="Cell201">
            <text:p text:style-name="P354"><text:span text:style-name="T354_1">201</text:span><text:span text:style-name="T354_2">9</text:span><text:span text:style-name="T354_3">-202</text:span><text:span text:style-name="T354_4">6</text:span></text:p>
          </table:table-cell>
        </table:table-row>
      </table:table>
      <text:p text:style-name="P355"/>
      <table:table table:style-name="Table6">
        <table:table-column table:style-name="Column20"/>
        <table:table-column table:style-name="Column21"/>
        <table:table-column table:style-name="Column22"/>
        <table:table-row table:style-name="Row89">
          <table:table-cell table:style-name="Cell202">
            <text:p text:style-name="P356"><text:span text:style-name="T356_1">Indicators</text:span></text:p>
          </table:table-cell>
          <table:table-cell table:style-name="Cell203">
            <text:p text:style-name="P357"><text:span text:style-name="T357_1">Final<text:s/>Target</text:span></text:p>
          </table:table-cell>
          <table:table-cell table:style-name="Cell204">
            <text:p text:style-name="P358"><text:span text:style-name="T358_1">Actual<text:s/>Results<text:s/></text:span></text:p>
          </table:table-cell>
        </table:table-row>
        <table:table-row table:style-name="Row90">
          <table:table-cell table:style-name="Cell205">
            <text:p text:style-name="P359"><text:bookmark-start text:name="_Hlk206893853"/><text:span text:style-name="T359_1">OC1.1<text:s/>–<text:s/>Transformational<text:s/>Change  </text:span></text:p>
            <text:p text:style-name="P360"><text:bookmark-end text:name="_Hlk206893853"/><text:span text:style-name="T360_1">Extent<text:s/>to<text:s/>which<text:s/>Intervention<text:s/>leads<text:s/>to<text:s/>Transformational<text:s/>Change<text:s/>within<text:s/>institutions</text:span></text:p>
          </table:table-cell>
          <table:table-cell table:style-name="Cell206">
            <text:p text:style-name="P361"><text:span text:style-name="T361_1">Supported<text:s/>Institutions<text:s/>demonstrate<text:s/>link<text:s/>between<text:s/>systems<text:s/>embedded<text:s/>/<text:s/>created<text:s/>through<text:s/>TA<text:s/>support<text:s/>and<text:s/>the<text:s/>policy<text:s/>considerations<text:s/>/<text:s/>activities<text:s/>of<text:s/>the<text:s/>recipient</text:span></text:p>
          </table:table-cell>
          <table:table-cell table:style-name="Cell207">
            <text:p text:style-name="P362"><text:span text:style-name="T362_1">M</text:span><text:span text:style-name="T362_2">oderately<text:s/>overachieved</text:span></text:p>
          </table:table-cell>
        </table:table-row>
        <table:table-row table:style-name="Row91">
          <table:table-cell table:style-name="Cell208">
            <text:p text:style-name="P363"><text:span text:style-name="T363_1">OC1.2<text:s/>–<text:s/>Power<text:s/></text:span></text:p>
            <text:p text:style-name="P364"><text:span text:style-name="T364_1">Number<text:s/>of<text:s/>substantive<text:s/>actions<text:s/>of<text:s/>MDAs<text:s/>which<text:s/>demonstrate<text:s/>they<text:s/>have<text:s/>implemented<text:s/>the<text:s/>climate-smart<text:s/>policies/<text:s/>procedures/practices</text:span></text:p>
          </table:table-cell>
          <table:table-cell table:style-name="Cell209">
            <text:p text:style-name="P365"><text:span text:style-name="T365_1">2</text:span></text:p>
          </table:table-cell>
          <table:table-cell table:style-name="Cell210">
            <text:p text:style-name="P366"><text:span text:style-name="T366_1">Milestone<text:s/></text:span><text:span text:style-name="T366_2">is</text:span><text:span text:style-name="T366_3"><text:s/>substantially<text:s/>overachieved</text:span></text:p>
            <text:p text:style-name="P367"><text:span text:style-name="T367_1">6</text:span></text:p>
          </table:table-cell>
        </table:table-row>
        <table:table-row table:style-name="Row92">
          <table:table-cell table:style-name="Cell211">
            <text:p text:style-name="P368"><text:span text:style-name="T368_1">OC1.</text:span><text:span text:style-name="T368_2">4 <text:s/>-</text:span><text:span text:style-name="T368_3"><text:s/>Infra<text:s/>Finance</text:span></text:p>
            <text:list text:style-name="LS30" xml:id="list46">
              <text:list-item>
                <text:p text:style-name="P369"><text:span text:style-name="T369_1">Cumulative<text:s/>Value<text:s/>of<text:s/>PPP<text:s/>Pipeline<text:s/>projects<text:s/>progressing<text:s/>which<text:s/>have<text:s/>received<text:s/>UKNIAF<text:s/>support  </text:span></text:p>
              </text:list-item>
            </text:list>
            <text:p text:style-name="P370"/>
            <text:list text:style-name="LS30" xml:id="list47" text:continue-list="list46">
              <text:list-item>
                <text:p text:style-name="P371"><text:span text:style-name="T371_1">Number<text:s/>of<text:s/>Climate-Smart<text:s/>Bankable<text:s/>projects<text:s/>progressing<text:s/>through<text:s/>phases<text:s/>to<text:s/>approval</text:span></text:p>
              </text:list-item>
            </text:list>
            <text:p text:style-name="P372"/>
            <text:list text:style-name="LS30" xml:id="list48" text:continue-list="list46">
              <text:list-item>
                <text:p text:style-name="P373"><text:span text:style-name="T373_1">ICF-KPI12<text:s/>Volume<text:s/>of<text:s/>private<text:s/>finance<text:s/>mobilised</text:span></text:p>
              </text:list-item>
            </text:list>
          </table:table-cell>
          <table:table-cell table:style-name="Cell212">
            <text:list text:style-name="LS32" xml:id="list49">
              <text:list-item>
                <text:p text:style-name="P374"><text:span text:style-name="T374_1">$1bn</text:span></text:p>
              </text:list-item>
            </text:list>
            <text:p text:style-name="P375"/>
            <text:list text:style-name="LS32" xml:id="list50" text:continue-list="list49">
              <text:list-item>
                <text:p text:style-name="P376"><text:span text:style-name="T376_1">National/Sub-National<text:s/>approving<text:s/>authority<text:s/>approves<text:s/></text:span><text:span text:style-name="T376_2">1</text:span><text:span text:style-name="T376_3"><text:s/>additional<text:s/>to<text:s/>progress<text:s/>to<text:s/>next<text:s/>Phase</text:span><text:span text:style-name="T376_4">,<text:s/></text:span><text:span text:style-name="T376_5">Preferred<text:s/>Bidder<text:s/>approved<text:s/>by<text:s/>MDA<text:s/>for<text:s/>1<text:s/>additional<text:s/>bankable<text:s/></text:span><text:span text:style-name="T376_6">project.</text:span></text:p>
              </text:list-item>
            </text:list>
            <text:p text:style-name="P377"/>
            <text:list text:style-name="LS32" xml:id="list51" text:continue-list="list49">
              <text:list-item>
                <text:p text:style-name="P378"><text:span text:style-name="T378_1">$50m</text:span><text:span text:style-name="T378_2"><text:s/>additional<text:s/>private<text:s/>finance<text:s/>mobilised</text:span></text:p>
              </text:list-item>
            </text:list>
          </table:table-cell>
          <table:table-cell table:style-name="Cell213">
            <text:p text:style-name="P379"><text:span text:style-name="T379_1">Milestone<text:s/></text:span><text:span text:style-name="T379_2">is</text:span><text:span text:style-name="T379_3"><text:s/></text:span><text:span text:style-name="T379_4">moderately</text:span><text:span text:style-name="T379_5"><text:s/>overachieved</text:span></text:p>
            <text:list text:style-name="LS33" xml:id="list52">
              <text:list-item>
                <text:p text:style-name="P380"><text:span text:style-name="T380_1">$</text:span><text:span text:style-name="T380_2">1.45bn</text:span></text:p>
              </text:list-item>
            </text:list>
            <text:p text:style-name="P381"/>
            <text:list text:style-name="LS33" xml:id="list53" text:continue-list="list52">
              <text:list-item>
                <text:p text:style-name="P382"><text:span text:style-name="T382_1">National/Sub-National<text:s/>approving<text:s/>authority<text:s/>approved<text:s/></text:span><text:span text:style-name="T382_2">2</text:span><text:span text:style-name="T382_3"><text:s/>additional<text:s/>projects<text:s/>to<text:s/>progress<text:s/>to<text:s/>next<text:s/></text:span><text:span text:style-name="T382_4">Phase.</text:span></text:p>
              </text:list-item>
            </text:list>
            <text:p text:style-name="P383"/>
            <text:list text:style-name="LS33" xml:id="list54" text:continue-list="list52">
              <text:list-item>
                <text:p text:style-name="P384"><text:span text:style-name="T384_1">$57.8m</text:span><text:span text:style-name="T384_2"><text:s/>of<text:s/>additional<text:s/>finance<text:s/>leveraged</text:span></text:p>
              </text:list-item>
            </text:list>
          </table:table-cell>
        </table:table-row>
        <table:table-row table:style-name="Row93">
          <table:table-cell table:style-name="Cell214">
            <text:p text:style-name="P385"><text:span text:style-name="T385_1">OC2.1<text:s/></text:span><text:span text:style-name="T385_2">–</text:span><text:span text:style-name="T385_3"><text:s/>CDEL</text:span><text:span text:style-name="T385_4"><text:s/></text:span></text:p>
            <text:p text:style-name="P386"><text:span text:style-name="T386_1">CDEL<text:s/>contribution<text:s/>to<text:s/>the<text:s/>low<text:s/>carbon<text:s/>fund<text:s/>(cumulative)</text:span></text:p>
          </table:table-cell>
          <table:table-cell table:style-name="Cell215">
            <text:p text:style-name="P387"><text:span text:style-name="T387_1">£</text:span><text:span text:style-name="T387_2">2</text:span><text:span text:style-name="T387_3">0m</text:span><text:span text:style-name="T387_4"><text:s/>private<text:s/>finance</text:span><text:span text:style-name="T387_5"><text:s/>(noting<text:s/>the<text:s/>correction<text:s/></text:span><text:span text:style-name="T387_6">from</text:span><text:span text:style-name="T387_7"><text:s/>the<text:s/>original<text:s/>£60m)</text:span></text:p>
            <text:p text:style-name="P388"/>
          </table:table-cell>
          <table:table-cell table:style-name="Cell216">
            <text:p text:style-name="P389"><text:span text:style-name="T389_1">One<text:s/>to<text:s/>One<text:s/></text:span><text:span text:style-name="T389_2">Matched<text:s/></text:span><text:span text:style-name="T389_3">Private<text:s/>Finance</text:span></text:p>
          </table:table-cell>
        </table:table-row>
      </table:table>
      <text:p text:style-name="P390"/>
      <text:p text:style-name="P391"><text:span text:style-name="T391_1">Summarise<text:s/>the<text:s/>programme’s<text:s/></text:span><text:span text:style-name="T391_2"><text:a xlink:type="simple" xlink:href="https://fcogovuk.sharepoint.com/:w:/r/teams/prof/Shared%20Documents/General/2.%20PrOF%20Guides/PrOF%20Guide_Theory%20of%20Change.docx?d=we730d961222b456aa1b3de32308f404e&amp;csf=1&amp;web=1&amp;e=RBVtnA"><text:span text:style-name="T391_3">theory<text:s/>of<text:s/>change</text:span></text:a></text:span><text:span text:style-name="T391_4"><text:s/>and<text:s/>results<text:s/>framework,<text:s/>including<text:s/>any<text:s/>changes<text:s/>to<text:s/>outcome<text:s/>indicators.<text:s/></text:span></text:p>
      <text:p text:style-name="P392"/>
      <text:p text:style-name="P393"><text:span text:style-name="T393_1">The<text:s/>original<text:s/>Business<text:s/>Case,<text:s/>developed<text:s/>in<text:s/>2017,<text:s/>set<text:s/>out<text:s/>an<text:s/>ambitious<text:s/>vision<text:s/>for<text:s/>UKNIAF:<text:s/>the<text:s/>completion<text:s/>of<text:s/>Nigeria's<text:s/>power<text:s/>sector<text:s/>reforms<text:s/>leading<text:s/>to<text:s/>a<text:s/>functioning<text:s/>contract-based<text:s/>market;<text:s/>the<text:s/>concessioning<text:s/>of<text:s/>the<text:s/>Transmission<text:s/>Company<text:s/>of<text:s/>Nigeria<text:s/>(TCN);<text:s/>a<text:s/>$3<text:s/>billion<text:s/>pipeline<text:s/>of<text:s/>climate-smart<text:s/>PPPs<text:s/>reaching<text:s/>financial<text:s/>close;<text:s/>and<text:s/>substantially<text:s/>improved<text:s/>processes<text:s/>for<text:s/>federal<text:s/>capital<text:s/>budget<text:s/>management.<text:s/>Notably,<text:s/>the<text:s/>original<text:s/>Business<text:s/>Case<text:s/>explicitly<text:s/>excluded<text:s/>climate<text:s/>change<text:s/>as<text:s/>a<text:s/>primary<text:s/>focus,<text:s/>on<text:s/>the<text:s/>basis<text:s/>that<text:s/>this<text:s/>work<text:s/>was<text:s/>being<text:s/>covered<text:s/>by<text:s/>the<text:s/>Solar<text:s/>Nigeria<text:s/>programme.</text:span></text:p>
      <text:p text:style-name="P394"/>
      <text:p text:style-name="P395"><text:span text:style-name="T395_1">The<text:s/>programme's<text:s/>Theory<text:s/>of<text:s/>Change<text:s/>evolved<text:s/>substantially<text:s/>over<text:s/>its<text:s/>lifetime,<text:s/>through<text:s/>three<text:s/>distinct<text:s/>iterations.<text:s/>The<text:s/>first<text:s/>envisaged<text:s/>an<text:s/>integrated<text:s/>five-component<text:s/>model<text:s/>driving<text:s/>holistic<text:s/>institutional<text:s/>reform.<text:s/>Following<text:s/>the<text:s/>2021<text:s/>ODA<text:s/>reduction<text:s/>and<text:s/>the<text:s/></text:span><text:span text:style-name="T395_2">necessary</text:span><text:span text:style-name="T395_3"><text:s/></text:span><text:span text:style-name="T395_4">pivot<text:s/>to<text:s/>ICF-aligned<text:s/>delivery,<text:s/>a<text:s/>more<text:s/>linear,<text:s/>component-specific<text:s/>model<text:s/>was<text:s/>adopted,<text:s/>with<text:s/>separate<text:s/>causal<text:s/>pathways<text:s/>for<text:s/>Power<text:s/>and<text:s/>Infrastructure<text:s/>Finance<text:s/>converging<text:s/>only<text:s/>at<text:s/>the<text:s/>outcome<text:s/>level.<text:s/></text:span></text:p>
      <text:p text:style-name="P396"/>
      <text:p text:style-name="P397"><text:span text:style-name="T397_1">Despite<text:s/>these<text:s/>significant<text:s/>structural<text:s/>changes,<text:s/>the<text:s/>underlying<text:s/>logic<text:s/>of<text:s/>the<text:s/>Theory<text:s/>of<text:s/>Change<text:s/>held.<text:s/>Demand-driven<text:s/>technical<text:s/>assistance,<text:s/>delivered<text:s/>by<text:s/>a<text:s/>politically<text:s/>informed<text:s/>and<text:s/>technically<text:s/>senior<text:s/>team,<text:s/>created<text:s/>the<text:s/>conditions<text:s/>for<text:s/>Nigerian<text:s/>institutions<text:s/>to<text:s/>demonstrate<text:s/>genuine<text:s/>buy-in,<text:s/>embed<text:s/>new<text:s/>practices,<text:s/>and<text:s/>sustain<text:s/>reforms.<text:s/>Where<text:s/>the<text:s/>ToC<text:s/>was<text:s/>tested<text:s/>most<text:s/>severely,<text:s/>particularly<text:s/>during<text:s/>periods<text:s/>of<text:s/>political<text:s/>transition<text:s/>and<text:s/>budget<text:s/>contraction,<text:s/>the<text:s/>programme's<text:s/></text:span><text:span text:style-name="T397_2">adaptive<text:s/>capacity<text:s/>allowed<text:s/>it<text:s/>to<text:s/>maintain<text:s/>momentum<text:s/>in<text:s/>priority<text:s/>areas<text:s/>while<text:s/>withdrawing<text:s/>from<text:s/>interventions<text:s/>where<text:s/>conditions<text:s/>for<text:s/>success<text:s/>had<text:s/>deteriorated.</text:span></text:p>
      <text:p text:style-name="P398"/>
      <text:p text:style-name="P399"><text:span text:style-name="T399_1">The<text:s/>latter<text:s/>versions<text:s/>of<text:s/>the<text:s/>logframe<text:s/>were<text:s/>intentionally<text:s/>designed<text:s/>to<text:s/>be<text:s/>flexible,<text:s/>with<text:s/>indicators<text:s/>framed<text:s/>around<text:s/>the<text:s/>number<text:s/>of<text:s/>UKNIAF<text:s/>products<text:s/>produced<text:s/>or<text:s/>used<text:s/>rather<text:s/>than<text:s/>predetermined<text:s/>sector<text:s/>delivery<text:s/>results.<text:s/>The<text:s/>logframe<text:s/>evolved<text:s/>through<text:s/>four<text:s/>versions<text:s/>(2020,<text:s/>2021,<text:s/>2023,<text:s/>and<text:s/>2024),<text:s/>with<text:s/>the<text:s/>most<text:s/>substantive<text:s/>change<text:s/>coming<text:s/>in<text:s/>2021<text:s/>when<text:s/>the<text:s/>Roads<text:s/>component<text:s/>was<text:s/>removed<text:s/>and<text:s/>ICF<text:s/>KPI<text:s/>15<text:s/>became<text:s/>a<text:s/>central<text:s/>reporting<text:s/>framework.<text:s/>The<text:s/>final<text:s/>logframe<text:s/>version<text:s/>(March<text:s/>2024)<text:s/>is<text:s/>the<text:s/>basis<text:s/>against<text:s/>which<text:s/>this<text:s/>PCR<text:s/>scores<text:s/>performance.</text:span></text:p>
      <text:p text:style-name="P400"/>
      <text:p text:style-name="P401"/>
      <text:p text:style-name="P402"><text:span text:style-name="T402_1">OVERALL<text:s/>ASSESSMENT<text:s/>OF<text:s/></text:span><text:span text:style-name="T402_2">PROGRAMME<text:s/></text:span><text:span text:style-name="T402_3">OUTCOMES</text:span><text:span text:style-name="T402_4">,<text:s/>SUSTAINABILITY<text:s/>AND<text:s/>VFM</text:span><text:span text:style-name="T402_5"><text:s/></text:span></text:p>
      <text:p text:style-name="P403"/>
      <text:p text:style-name="P404"><text:span text:style-name="T404_1">OC1.1<text:s/>–<text:s/>Transformational<text:s/>Change</text:span><text:span text:style-name="T404_2">:</text:span><text:span text:style-name="T404_3"><text:s text:c="2"/></text:span><text:span text:style-name="T404_4">UKNIAF<text:s/>has<text:s/></text:span><text:span text:style-name="T404_5">moderately<text:s/>overachieved</text:span><text:span text:style-name="T404_6"><text:s/></text:span><text:span text:style-name="T404_7">its<text:s/>o</text:span><text:span text:style-name="T404_8">utcome<text:s/></text:span><text:span text:style-name="T404_9">target<text:s/></text:span><text:span text:style-name="T404_10">of<text:s/>‘‘Institutional<text:s/>Planning,<text:s/>Finance<text:s/>and<text:s/>Delivery<text:s/>of<text:s/>climate-smart<text:s/>infrastructure<text:s/></text:span><text:span text:style-name="T404_11">transformed</text:span><text:span text:style-name="T404_12">”.</text:span><text:span text:style-name="T404_13"><text:s/></text:span><text:span text:style-name="T404_14">The<text:s/>programme</text:span><text:span text:style-name="T404_15"><text:s/></text:span><text:span text:style-name="T404_16">catalysed</text:span><text:span text:style-name="T404_17"><text:s/>transformational<text:s/>change<text:s/>within<text:s/>supported<text:s/>institutions,<text:s/>ensuring<text:s/>climate<text:s/>considerations<text:s/>were<text:s/>embedded<text:s/>in<text:s/>decision-making<text:s/>and<text:s/>policy<text:s/>formulation</text:span><text:span text:style-name="T404_18">.</text:span><text:span text:style-name="T404_19"><text:s/></text:span><text:span text:style-name="T404_20">This<text:s/>was<text:s/>evidenced<text:s/>by</text:span><text:span text:style-name="T404_21">.</text:span></text:p>
      <text:list text:style-name="LS13" xml:id="list55">
        <text:list-item>
          <text:p text:style-name="P405"><text:span text:style-name="T405_1">Institutional<text:s/>Adoption<text:s/>of<text:s/>Tools:</text:span><text:span text:style-name="T405_2"><text:s/>NERC,<text:s/>FMoP,<text:s/>FERMA,<text:s/>and<text:s/>state<text:s/>agencies<text:s/>consistently<text:s/>adopted<text:s/>UKNIAF-developed<text:s/>tools<text:s/>and<text:s/>frameworks,<text:s/>such<text:s/>as<text:s/>the<text:s/>SBT<text:s/>and<text:s/>UCD<text:s/>Dashboards<text:s/>with<text:s/>emissions<text:s/>tracking,<text:s/>the<text:s/>RAMS,<text:s/>and<text:s/>the<text:s/>360°<text:s/>PPP<text:s/>Project<text:s/>Screening<text:s/>and<text:s/>Appraisal<text:s/>Tool,<text:s/>influencing<text:s/>data-driven<text:s/>strategic<text:s/>and<text:s/>operational<text:s/>planning.</text:span></text:p>
        </text:list-item>
        <text:list-item>
          <text:p text:style-name="P406"><text:span text:style-name="T406_1">Policy<text:s/>and<text:s/>Regulatory<text:s/>Influence:</text:span><text:span text:style-name="T406_2"><text:s/>UKNIAF's<text:s/>direct<text:s/>technical<text:s/>assistance<text:s/>contributed<text:s/>to<text:s/>the<text:s/>development<text:s/>of<text:s/></text:span><text:span text:style-name="T406_3">5<text:s/></text:span><text:span text:style-name="T406_4">key<text:s/>policies<text:s/>and<text:s/>regulations,<text:s/>including<text:s/>the<text:s/>National<text:s/>Integrated<text:s/>Electricity<text:s/>Policy<text:s/>and<text:s/>Strategic<text:s/>Implementation<text:s/>Plan<text:s/>(NIEP-SIP),<text:s/>Nasarawa<text:s/>State’s<text:s/>PPP<text:s/>Framework<text:s/>and<text:s/>REA’s<text:s/>O&amp;M<text:s/>Framework<text:s/>and<text:s/>Technical<text:s/>Standards<text:s/>aimed<text:s/>at<text:s/>attracting<text:s/>investment<text:s/>and<text:s/>enhancing<text:s/>climate<text:s/>resilience.</text:span></text:p>
        </text:list-item>
        <text:list-item>
          <text:p text:style-name="P407"><text:span text:style-name="T407_1">Capacity<text:s/>Building:</text:span><text:span text:style-name="T407_2"><text:s/>The<text:s/>programme<text:s/>strengthened<text:s/>the<text:s/>climate<text:s/>awareness<text:s/>and<text:s/>capacity<text:s/>of<text:s/>over<text:s/></text:span><text:span text:style-name="T407_3">21</text:span><text:span text:style-name="T407_4"><text:s/></text:span><text:span text:style-name="T407_5">Ministries,<text:s/>Departments,<text:s/>and<text:s/>Agencies<text:s/>(MDAs)<text:s/>across<text:s/>federal<text:s/>and<text:s/>state<text:s/>levels,<text:s/>enabling<text:s/>some<text:s/>to<text:s/>utilise<text:s/>data<text:s/>/<text:s/>evidence<text:s/>in<text:s/>decision<text:s/>making<text:s/>and<text:s/>others<text:s/>to<text:s/>independently<text:s/>undertake<text:s/>project<text:s/>preparation,<text:s/>procurement,<text:s/>and<text:s/>data<text:s/>management.</text:span></text:p>
        </text:list-item>
        <text:list-item>
          <text:p text:style-name="P408"><text:span text:style-name="T408_1">Mobilisation<text:s/>of<text:s/>Finance:</text:span><text:span text:style-name="T408_2"><text:s/>UKNIAF<text:s/>played<text:s/>a<text:s/>crucial<text:s/>role<text:s/>in<text:s/>unlocking<text:s/>significant<text:s/>public<text:s/>and<text:s/>private<text:s/>finance<text:s/></text:span><text:span text:style-name="T408_3">(over<text:s/>$</text:span><text:span text:style-name="T408_4">157.8m</text:span><text:span text:style-name="T408_5">),</text:span><text:span text:style-name="T408_6"><text:s/>which<text:s/>is<text:s/>expected<text:s/>to<text:s/>crowd<text:s/>in<text:s/>substantial<text:s/>private<text:s/>sector<text:s/>capital<text:s/>for<text:s/>infrastructure<text:s/>development,<text:s/>including<text:s/>climate-smart<text:s/>projects.</text:span></text:p>
        </text:list-item>
      </text:list>
      <text:p text:style-name="P409"/>
      <text:p text:style-name="P410"><text:span text:style-name="T410_1">OC1.2<text:s/>–<text:s/>Power</text:span><text:span text:style-name="T410_2">:<text:s/></text:span><text:span text:style-name="T410_3">UKNIAF<text:s/>has<text:s/>supported<text:s/></text:span><text:span text:style-name="T410_4">6</text:span><text:span text:style-name="T410_5"><text:s/>substantive<text:s/>actions<text:s/>by<text:s/>MDAs,<text:s/></text:span><text:span text:style-name="T410_6">substantially<text:s/></text:span><text:span text:style-name="T410_7">exceeding<text:s/>the<text:s/></text:span><text:span text:style-name="T410_8">final<text:s/></text:span><text:span text:style-name="T410_9">milestone<text:s/>of<text:s/>2.<text:s/></text:span></text:p>
      <text:list text:style-name="LS34" xml:id="list59">
        <text:list-item>
          <text:p text:style-name="P411"><text:span text:style-name="T411_1">NERC<text:s/>implementing<text:s/>redress<text:s/>for<text:s/>DisCo<text:s/>non-compliance<text:s/>with<text:s/>Service<text:s/>Level<text:s/>Agreements,<text:s/>including<text:s/>fines<text:s/>and<text:s/>consumer<text:s/>compensation<text:s/>orders.<text:s/>In<text:s/>April<text:s/>2025,<text:s/>NERC<text:s/>ordered<text:s/>nine<text:s/>DisCos<text:s/>to<text:s/>compensate<text:s/>Band<text:s/>A<text:s/>customers<text:s/>across<text:s/>557<text:s/>streets.</text:span></text:p>
        </text:list-item>
        <text:list-item>
          <text:p text:style-name="P412"><text:span text:style-name="T412_1">NERC<text:s/>issuing<text:s/>an<text:s/>order<text:s/>on<text:s/>Assets<text:s/>and<text:s/>Liabilities<text:s/>Delineation<text:s/>of<text:s/>Distribution<text:s/>Licensees,<text:s/>based<text:s/>on<text:s/>an<text:s/>aide-memoire<text:s/>developed<text:s/>by<text:s/>UKNIAF.</text:span></text:p>
        </text:list-item>
        <text:list-item>
          <text:p text:style-name="P413"><text:span text:style-name="T413_1">REA<text:s/>applying<text:s/>the<text:s/>UKNIAF-supported<text:s/>O&amp;M<text:s/>model<text:s/>to<text:s/>the<text:s/>Energising<text:s/>Education<text:s/>Programme<text:s/>(EEP)<text:s/>Phase<text:s/>2.</text:span></text:p>
        </text:list-item>
        <text:list-item>
          <text:p text:style-name="P414"><text:span text:style-name="T414_1">REA<text:s/>applying<text:s/>the<text:s/>updated<text:s/>Harmonised<text:s/>Technical<text:s/>Standards<text:s/>to<text:s/>new<text:s/>minigrid<text:s/>projects<text:s/>under<text:s/>its<text:s/>Q1<text:s/>2025<text:s/>implementation<text:s/>plan.</text:span></text:p>
        </text:list-item>
        <text:list-item>
          <text:p text:style-name="P415"><text:span text:style-name="T415_1">Enugu<text:s/>State<text:s/>Electricity<text:s/>Regulatory<text:s/>Commission<text:s/>(EERC)<text:s/>adopting<text:s/>the<text:s/>UKNIAF-supported<text:s/>tariff<text:s/>methodology<text:s/>and<text:s/>issuing<text:s/>an<text:s/>order<text:s/>under<text:s/>it.</text:span></text:p>
        </text:list-item>
        <text:list-item>
          <text:p text:style-name="P416"><text:span text:style-name="T416_1">EERC<text:s/>independently<text:s/>conducting<text:s/>formal<text:s/>regulatory<text:s/>proceedings<text:s/>under<text:s/>a<text:s/>tariff<text:s/>challenge<text:s/>from<text:s/>its<text:s/>licensee,<text:s/>using<text:s/>procedures<text:s/>established<text:s/>with<text:s/>UKNIAF<text:s/>support.<text:s/>Main<text:s/>Power's</text:span><text:span text:style-name="T416_2"><text:s/></text:span><text:span text:style-name="T416_3">(The</text:span><text:span text:style-name="T416_4"><text:s/>electricity<text:s/>distribution<text:s/></text:span><text:span text:style-name="T416_5">company)<text:s/></text:span><text:span text:style-name="T416_6">appeal</text:span><text:span text:style-name="T416_7"><text:s/>was<text:s/>unsuccessful.</text:span></text:p>
        </text:list-item>
      </text:list>
      <text:p text:style-name="P417"><text:span text:style-name="T417_1">These<text:s/>impressive<text:s/>actions<text:s/>are<text:s/>strongly<text:s/>illustrative<text:s/>of<text:s/>UKNIAF’s<text:s/>impact<text:s/>on<text:s/></text:span><text:span text:style-name="T417_2">better<text:s/>regulation<text:s/>in<text:s/></text:span><text:span text:style-name="T417_3">the<text:s/>sector.<text:s/>The<text:s/>programme<text:s/>has<text:s/>delivered<text:s/>assistance<text:s/>across<text:s/>a<text:s/>very</text:span><text:span text:style-name="T417_4"><text:s/>large</text:span><text:span text:style-name="T417_5"><text:s/>number<text:s/>of<text:s/>issues</text:span><text:span text:style-name="T417_6">:</text:span><text:span text:style-name="T417_7"><text:s/>from<text:s/>policy<text:s/>and<text:s/>regulation<text:s/>to<text:s/>distribution<text:s/>and<text:s/>transmission<text:s/>reform,<text:s/></text:span><text:span text:style-name="T417_8">off-grid<text:s/>renewables<text:s/>and<text:s/>subnational<text:s/>market<text:s/>development,<text:s/>PGESI<text:s/>integration<text:s/>and<text:s/>enabling<text:s/>climate<text:s/>change<text:s/>mitigation.<text:s/>Strong<text:s/>resources<text:s/>and<text:s/>capabilities<text:s/>have<text:s/>been<text:s/>installed<text:s/>in<text:s/>MDAs<text:s/>from<text:s/>the<text:s/>national<text:s/>regulator<text:s/>NERC,<text:s/>implementing<text:s/></text:span><text:span text:style-name="T417_9">agencies</text:span><text:span text:style-name="T417_10"><text:s/>such<text:s/>as<text:s/>the<text:s/>REA,<text:s/>and<text:s/>state<text:s/>government<text:s/>institutions.</text:span></text:p>
      <text:p text:style-name="P418"><text:span text:style-name="T418_1">Overall,<text:s/>the<text:s/>UKNIAF<text:s/>team<text:s/>have<text:s/>demonstrated<text:s/>very<text:s/>strong<text:s/>technical<text:s/>expertise<text:s/>and<text:s/>political<text:s/>acumen<text:s/>in<text:s/>bringing<text:s/>both<text:s/>Nigerian<text:s/>and<text:s/>development<text:s/>partners<text:s/>together<text:s/></text:span><text:span text:style-name="T418_2">to<text:s/></text:span><text:span text:style-name="T418_3">support<text:s/>major<text:s/>new<text:s/>policies<text:s/>and<text:s/>institutional<text:s/>reforms.<text:s/>Such<text:s/>as<text:s/>the<text:s/>new<text:s/>National<text:s/>Integrated<text:s/>Electricity<text:s/>Policy</text:span><text:span text:style-name="T418_4"><text:s/>(NIEP)</text:span><text:span text:style-name="T418_5">,<text:s/>or<text:s/>creation<text:s/>of<text:s/>the</text:span><text:span text:style-name="T418_6"><text:s/>NISO</text:span><text:span text:style-name="T418_7">.<text:s/>Tools<text:s/>and<text:s/>learnings<text:s/>have<text:s/>been<text:s/>well<text:s/></text:span><text:span text:style-name="T418_8">embedded<text:s/>into<text:s/>stakeholder<text:s/>teams,<text:s/>and<text:s/>there<text:s/>is<text:s/>tangible<text:s/>evidence<text:s/>in<text:s/>key<text:s/>partner<text:s/>institutions<text:s/>(NERC,<text:s/>REA,<text:s/>Enugu<text:s/>state<text:s/>gov)<text:s/>that<text:s/>these<text:s/>are<text:s/>being<text:s/>put<text:s/>into<text:s/>use-<text:s/>which<text:s/>is<text:s/>a<text:s/>positive<text:s/>signal<text:s/>for<text:s/>sustainability.</text:span><text:span text:style-name="T418_9"><text:s/>The<text:s/>score<text:s/>of<text:s/>substantially<text:s/>overachieving<text:s/>outcomes,<text:s/>is<text:s/>deserved.</text:span></text:p>
      <text:p text:style-name="P419"><text:span text:style-name="T419_1">However,<text:s/>a<text:s/>contradiction<text:s/>remains.<text:s/>Despite<text:s/>the<text:s/>team</text:span><text:span text:style-name="T419_2">’</text:span><text:span text:style-name="T419_3">s<text:s/>strong<text:s/>performance<text:s/>in<text:s/>achieving<text:s/>its<text:s/>outputs<text:s/>and<text:s/>outcomes,<text:s/>the<text:s/></text:span><text:span text:style-name="T419_4">most<text:s/>critical<text:s/>barriers<text:s/>to</text:span><text:span text:style-name="T419_5"><text:s/>national<text:s/>grid<text:s/></text:span><text:span text:style-name="T419_6">functionality<text:s/>remain,<text:s/>and<text:s/>both<text:s/>supply<text:s/>and<text:s/>quality<text:s/>of<text:s/>electricity<text:s/>supply<text:s/></text:span><text:span text:style-name="T419_7">remains<text:s/></text:span><text:span text:style-name="T419_8">critically<text:s/>insufficient</text:span><text:span text:style-name="T419_9">.<text:s/></text:span><text:span text:style-name="T419_10">Despite<text:s/>the<text:s/>positive<text:s/>trajectory<text:s/>of<text:s/>recent<text:s/>developments,<text:s/>it<text:s/>is<text:s/>difficult<text:s/>to</text:span><text:span text:style-name="T419_11"><text:s/>achieve</text:span><text:span text:style-name="T419_12"><text:s/></text:span><text:span text:style-name="T419_13">wider<text:s/></text:span><text:span text:style-name="T419_14">systemic</text:span><text:span text:style-name="T419_15"><text:s/></text:span><text:span text:style-name="T419_16">impact<text:s/>until<text:s/>the<text:s/>fundamental<text:s/>barriers<text:s/>to<text:s/>grid<text:s/>improvement<text:s/>are<text:s/>removed.<text:s/></text:span><text:span text:style-name="T419_17">These<text:s/>factors,<text:s/>such<text:s/>as<text:s/>federal<text:s/>energy<text:s/></text:span><text:span text:style-name="T419_18">pricing,<text:s/>were</text:span><text:span text:style-name="T419_19"><text:s/>always<text:s/>seen<text:s/>as<text:s/>well<text:s/>beyond<text:s/>the<text:s/>impact<text:s/>of<text:s/>the<text:s/>programme.<text:s/></text:span><text:span text:style-name="T419_20">I</text:span><text:span text:style-name="T419_21">t<text:s/>is<text:s/>not<text:s/>UKNIAF’s<text:s/>responsibility<text:s/>to<text:s/>remediate<text:s/>the<text:s/>challenges<text:s/>of<text:s/>the<text:s/>NESI<text:s/>in<text:s/>full.<text:s/>However,</text:span><text:span text:style-name="T419_22"><text:s/>the</text:span><text:span text:style-name="T419_23"><text:s/>programme’s<text:s/></text:span><text:span text:style-name="T419_24">rationale<text:s/>assumes<text:s/>that<text:s/></text:span><text:span text:style-name="T419_25">interventions<text:s/>will<text:s/>ultimately<text:s/>contribute<text:s/>to<text:s/>improved<text:s/>outcomes<text:s/>in<text:s/>electricity<text:s/>access<text:s/>and<text:s/>supply,<text:s/>alongside<text:s/>wider<text:s/>government<text:s/>and<text:s/>development<text:s/>partner<text:s/>interventions.<text:s/>Moreover,<text:s/>after<text:s/>3<text:s/>lifecycle</text:span><text:span text:style-name="T419_26">s</text:span><text:span text:style-name="T419_27"><text:s/>of<text:s/>the<text:s/>UKNIAF<text:s/>programme<text:s/>stretching<text:s/>back<text:s/>over<text:s/>16<text:s/>years</text:span><text:span text:style-name="T419_28">,</text:span><text:span text:style-name="T419_29"><text:s/>but</text:span><text:span text:style-name="T419_30"><text:s/>accompanied<text:s/>by<text:s/>modest<text:s/>gains<text:s/>in<text:s/>the</text:span><text:span text:style-name="T419_31"><text:s/>electricity<text:s/>sector</text:span><text:span text:style-name="T419_32">,<text:s/>any<text:s/>future<text:s/>programming<text:s/>will<text:s/>need<text:s/>to<text:s/>robustly<text:s/>and<text:s/>pragmatically<text:s/>consider<text:s/>the<text:s/>challenges</text:span><text:span text:style-name="T419_33"><text:s/>vs<text:s/>opportunities</text:span><text:span text:style-name="T419_34"><text:s/>of</text:span><text:span text:style-name="T419_35"><text:s/>continued<text:s/>investment</text:span><text:span text:style-name="T419_36">.</text:span></text:p>
      <text:p text:style-name="P420"/>
      <text:p text:style-name="P421"><text:span text:style-name="T421_1">OC1.4<text:s/></text:span><text:span text:style-name="T421_2">–<text:s/></text:span><text:span text:style-name="T421_3">Infra</text:span><text:span text:style-name="T421_4"><text:s/></text:span><text:span text:style-name="T421_5">Finance</text:span><text:span text:style-name="T421_6">:<text:s/></text:span><text:span text:style-name="T421_7">This<text:s/>indicator<text:s/>focused<text:s/>on<text:s/>establishing<text:s/>a<text:s/>pipeline<text:s/>of<text:s/></text:span><text:span text:style-name="T421_8">climate-smart<text:s/>projects,<text:s/>progressing<text:s/>some<text:s/>of<text:s/>these<text:s/>through<text:s/>the<text:s/>delivery<text:s/>cycle<text:s/>and<text:s/></text:span><text:span text:style-name="T421_9">leveraging<text:s/></text:span><text:span text:style-name="T421_10">investment.</text:span><text:span text:style-name="T421_11"><text:s/></text:span></text:p>
      <text:p text:style-name="P422"><text:span text:style-name="T422_1">The<text:s/></text:span><text:span text:style-name="T422_2">UKNIAF<text:s/></text:span><text:span text:style-name="T422_3">pipeline<text:s/></text:span><text:span text:style-name="T422_4">stands<text:s/>at</text:span><text:span text:style-name="T422_5"><text:s/>$</text:span><text:span text:style-name="T422_6">12.43bn<text:s/></text:span><text:span text:style-name="T422_7">with<text:s/></text:span><text:span text:style-name="T422_8">$1.45bn<text:s/>of<text:s/>projects<text:s/></text:span><text:span text:style-name="T422_9">having<text:s/>received<text:s/>support</text:span><text:span text:style-name="T422_10">-<text:s/>moderately<text:s/>exceeding<text:s/>the<text:s/>exit<text:s/>milestone<text:s/>of<text:s/>$1bn.<text:s/></text:span></text:p>
      <text:p text:style-name="P423"><text:span text:style-name="T423_1">Of<text:s/>the<text:s/>17<text:s/>projects<text:s/>for<text:s/>which<text:s/>Concept<text:s/>Notes<text:s/>were<text:s/>developed,<text:s/></text:span><text:span text:style-name="T423_2">7<text:s/>were<text:s/>progressed<text:s/>to<text:s/>OBC,<text:s/>3<text:s/>to<text:s/>Transaction<text:s/>Advisory<text:s/>/<text:s/>Procurement<text:s/>and<text:s/></text:span><text:span text:style-name="T423_3">1<text:s/>attained<text:s/>commercial<text:s/>close<text:s/></text:span><text:span text:style-name="T423_4">by<text:s/>the<text:s/>final<text:s/>year</text:span><text:span text:style-name="T423_5">.</text:span><text:span text:style-name="T423_6"><text:s/></text:span></text:p>
      <text:p text:style-name="P424"><text:span text:style-name="T424_1">A</text:span><text:span text:style-name="T424_2"><text:s/>total<text:s/>of<text:s/>$57.8m<text:s/>of<text:s/>finance<text:s/>was<text:s/>leveraged</text:span><text:span text:style-name="T424_3"><text:s/>in<text:s/>the<text:s/>final<text:s/>year</text:span><text:span text:style-name="T424_4"><text:s/>as<text:s/>listed<text:s/>below,<text:s/>bringing<text:s/>the<text:s/>cumulative<text:s/>total<text:s/></text:span><text:span text:style-name="T424_5">to<text:s/>$157.8m<text:s/>over<text:s/>the<text:s/>life<text:s/>of<text:s/>the<text:s/></text:span><text:span text:style-name="T424_6">programme</text:span></text:p>
      <text:list text:style-name="LS26" xml:id="list65">
        <text:list-item>
          <text:p text:style-name="P425"><text:span text:style-name="T425_1">Nasarawa<text:s/>was<text:s/>supported<text:s/>to<text:s/>access<text:s/>$2.5m<text:s/>Project<text:s/>Facilitation<text:s/>Funding<text:s/>from<text:s/>World<text:s/>Bank’s<text:s/>SABER<text:s/>2024<text:s/>DLIs<text:s/></text:span></text:p>
        </text:list-item>
        <text:list-item>
          <text:p text:style-name="P426"><text:span text:style-name="T426_1">Nasarawa<text:s/>and<text:s/>Edo<text:s/>were<text:s/>supported<text:s/>to<text:s/>access<text:s/>$2m<text:s/>Project<text:s/>Facilitation<text:s/>Funding<text:s/>from<text:s/>World<text:s/>Bank’s<text:s/>SABER<text:s/>2023<text:s/>DLIs<text:s/></text:span></text:p>
        </text:list-item>
        <text:list-item>
          <text:p text:style-name="P427"><text:span text:style-name="T427_1">FGN<text:s/>has<text:s/>ringfenced<text:s/>a<text:s/>second<text:s/>tranche<text:s/>of<text:s/>$13m<text:s/>in<text:s/>the<text:s/>2025<text:s/>budget<text:s/>for<text:s/>Project<text:s/>Preparation<text:s/>Funding</text:span></text:p>
        </text:list-item>
        <text:list-item>
          <text:p text:style-name="P428"><text:span text:style-name="T428_1">REA<text:s/>has<text:s/>mobilised<text:s/>$5.3m<text:s/>(out<text:s/>of<text:s/>the<text:s/>total<text:s/>of<text:s/>$13.6m<text:s/>EEP<text:s/>Phase<text:s/>1)<text:s/>in<text:s/>NPSSI<text:s/>(Solarisation<text:s/>Initiative)<text:s/>Phase<text:s/>0<text:s/>in<text:s/>the<text:s/>2025<text:s/>budget.</text:span></text:p>
        </text:list-item>
        <text:list-item>
          <text:p text:style-name="P429"><text:span text:style-name="T429_1">REA<text:s/>has<text:s/>mobilised<text:s/>$35m<text:s/>(out<text:s/>of<text:s/>the<text:s/>total<text:s/>of<text:s/>$180m<text:s/>EEP<text:s/>Phase</text:span><text:span text:style-name="T429_2"><text:s/>4)<text:s/>from<text:s/>the<text:s/>Renewed<text:s/>Hope<text:s/>Infrastructure<text:s/>Development<text:s/>Fund.</text:span></text:p>
        </text:list-item>
      </text:list>
      <text:p text:style-name="P430"><text:span text:style-name="T430_1">The<text:s/>programme<text:s/>has,<text:s/>in<text:s/>sum,<text:s/>moderately<text:s/>overachieved<text:s/></text:span><text:span text:style-name="T430_2">OC1.4.<text:s/>However</text:span><text:span text:style-name="T430_3">,</text:span><text:span text:style-name="T430_4"><text:s/>it</text:span><text:span text:style-name="T430_5">’</text:span><text:span text:style-name="T430_6">s<text:s/>worth<text:s/>noting<text:s/>that<text:s/>indicator<text:s/>(A)</text:span><text:span text:style-name="T430_7"><text:s/></text:span><text:span text:style-name="T430_8">which</text:span><text:span text:style-name="T430_9"><text:s/>focus</text:span><text:span text:style-name="T430_10">es</text:span><text:span text:style-name="T430_11"><text:s/>only<text:s/>on<text:s/>the<text:s/>aggregate<text:s/>value,<text:s/>rather<text:s/>than<text:s/>the<text:s/>number<text:s/>and<text:s/>stage<text:s/>of<text:s/>projects,<text:s/></text:span><text:span text:style-name="T430_12">is<text:s/>limited<text:s/>in</text:span><text:span text:style-name="T430_13"><text:s/>its<text:s/>utility<text:s/>as<text:s/>a<text:s/>measure<text:s/>of<text:s/>progress.<text:s/>A<text:s/>headline<text:s/>number<text:s/>provides<text:s/>a<text:s/>sense<text:s/>of<text:s/>scale,<text:s/>but<text:s/>without<text:s/>visibility<text:s/>into<text:s/>which<text:s/>projects<text:s/>are<text:s/>included,<text:s/>where<text:s/>they<text:s/>sit<text:s/>in<text:s/>the<text:s/>project<text:s/>lifecycle,<text:s/>or<text:s/>how<text:s/>they<text:s/>are<text:s/>progressing<text:s/>toward<text:s/>bankability,<text:s/>offers<text:s/>limited<text:s/>insight<text:s/>into<text:s/>programme<text:s/>impact.</text:span></text:p>
      <text:p text:style-name="P431"><text:span text:style-name="T431_1">Beyond<text:s/>indicators,<text:s/></text:span><text:span text:style-name="T431_2">UKNIAF<text:s/>has<text:s/>achieved<text:s/></text:span><text:span text:style-name="T431_3">significant</text:span><text:span text:style-name="T431_4"><text:s/>results</text:span><text:span text:style-name="T431_5"><text:s/>in<text:s/>the<text:s/>infrastructure<text:s/>sector,<text:s/>through<text:s/>activities<text:s/>such<text:s/>as</text:span><text:span text:style-name="T431_6"><text:s/>promoting<text:s/>subnational<text:s/>Public-Private<text:s/>Partnership<text:s/>(PPP)<text:s/>pipelines,<text:s/>supporting<text:s/>access<text:s/>to<text:s/>renewable<text:s/>energy,<text:s/>integrating<text:s/>climate-smart<text:s/>frameworks,<text:s/>and<text:s/>developing<text:s/>climate-smart<text:s/>project<text:s/>screening<text:s/>tools.<text:s/></text:span></text:p>
      <text:p text:style-name="P432"><text:span text:style-name="T432_1">Some<text:s/>of<text:s/>the<text:s/>clearest<text:s/>achievements<text:s/>came<text:s/>from<text:s/>state-level<text:s/>interventions.<text:s/>The<text:s/>Nasarawa<text:s/>State<text:s/>University<text:s/>(NSUK)<text:s/>student<text:s/>accommodation<text:s/>PPP<text:s/>reached<text:s/>commercial<text:s/>close<text:s/>in<text:s/>May<text:s/>2025,<text:s/>becoming<text:s/>Nigeria’s<text:s/>first<text:s/>replicable,<text:s/>climate-smart,<text:s/>gender-responsive<text:s/>subnational<text:s/>PPP.<text:s/>Similarly,<text:s/>UKNIAF’s<text:s/>support<text:s/>to<text:s/>the<text:s/>AfDB-backed<text:s/>Special<text:s/>Agro-Industrial<text:s/>Processing<text:s/>Zones<text:s/>(SAPZ)<text:s/>helped<text:s/>mobilise<text:s/>over<text:s/>$75<text:s/>million<text:s/>in<text:s/>financing.</text:span></text:p>
      <text:p text:style-name="P433"><text:span text:style-name="T433_1">Not<text:s/>all<text:s/>interventions<text:s/>succeeded.<text:s/>Work<text:s/>in<text:s/>Lagos,<text:s/>Ogun,<text:s/>and<text:s/>Edo<text:s/>faced<text:s/>challenges<text:s/>in<text:s/>delivering<text:s/>tangible<text:s/>results<text:s/>due<text:s/>to<text:s/>political<text:s/>shifts,<text:s/>weak<text:s/>ownership,<text:s/>or<text:s/>changing<text:s/>priorities.<text:s/>These<text:s/>experiences<text:s/>highlight<text:s/>the<text:s/>limits<text:s/>of<text:s/>external<text:s/>technical<text:s/>assistance<text:s/>when<text:s/>local<text:s/>champions<text:s/>or<text:s/>enabling<text:s/>conditions<text:s/>are<text:s/>missing.<text:s/>They<text:s/>also<text:s/>underscore<text:s/>the<text:s/>long<text:s/>development<text:s/>timelines<text:s/>for<text:s/>PPP</text:span><text:span text:style-name="T433_2">s</text:span><text:span text:style-name="T433_3">,<text:s/>often<text:s/>exceeding<text:s/>5–7<text:s/>years,<text:s/>making<text:s/>it<text:s/>unrealistic<text:s/>to<text:s/>expect<text:s/>systemic<text:s/>outcomes<text:s/>within<text:s/>a<text:s/>single<text:s/>programme<text:s/>cycle.</text:span></text:p>
      <text:p text:style-name="P434"><text:span text:style-name="T434_1">One<text:s/>of<text:s/>UKNIAF’s<text:s/>contributions<text:s/>has<text:s/>been<text:s/>the<text:s/>integration<text:s/>of<text:s/>climate<text:s/>and<text:s/>gender<text:s/>into<text:s/>infrastructure<text:s/>finance.<text:s/>The<text:s/>NSUK<text:s/>PPP<text:s/>allocated<text:s/>60%<text:s/>of<text:s/>housing<text:s/>to<text:s/>women;<text:s/>SAPZ<text:s/>hubs<text:s/>incorporated<text:s/>renewable<text:s/>energy<text:s/>and<text:s/>waste<text:s/>management;<text:s/>and<text:s/>the<text:s/>Energising<text:s/>Education<text:s/>Programme<text:s/>(EEP)<text:s/>embedded<text:s/>climate-smart<text:s/>design<text:s/>and<text:s/>pro-poor<text:s/>considerations.<text:s/>These<text:s/>achievements<text:s/>show<text:s/>that<text:s/>inclusion<text:s/>and<text:s/>sustainability<text:s/>can<text:s/>be<text:s/>mainstreamed<text:s/>into<text:s/>PPPs.</text:span></text:p>
      <text:p text:style-name="P435"><text:span text:style-name="T435_1">The<text:s/>IF<text:s/>component<text:s/>delivered<text:s/>high<text:s/>value<text:s/>for<text:s/>money<text:s/>when<text:s/>its<text:s/>interventions<text:s/>were<text:s/>catalytic.<text:s/>Small<text:s/>TA<text:s/>inputs<text:s/>unlocked<text:s/>large-scale<text:s/>investments,<text:s/>as<text:s/>seen<text:s/>with<text:s/>AfDB’s<text:s/>SAPZ,<text:s/>AND<text:s/>the<text:s/>NSUK<text:s/>PPP.<text:s/>These<text:s/>multiplier<text:s/>effects<text:s/>justify<text:s/>FCDO’s<text:s/></text:span><text:span text:style-name="T435_2">investment<text:s/>and<text:s/>highlight<text:s/>the<text:s/>importance<text:s/>of<text:s/>aligning<text:s/>TA<text:s/>with<text:s/>donor<text:s/>and<text:s/>government<text:s/>financing<text:s/>streams.<text:s/>However,<text:s/>VfM<text:s/>was<text:s/>weaker<text:s/>in<text:s/>areas<text:s/>where<text:s/>engagements<text:s/>stalled,<text:s/>or<text:s/>federal<text:s/>uptake<text:s/>remained<text:s/>patchy.</text:span></text:p>
      <text:p text:style-name="P436"><text:span text:style-name="T436_1">OC</text:span><text:span text:style-name="T436_2">2.1-<text:s/></text:span><text:span text:style-name="T436_3">Capital<text:s/>Investment<text:s/>Component<text:s/>(</text:span><text:span text:style-name="T436_4">CDEL</text:span><text:span text:style-name="T436_5">)</text:span><text:span text:style-name="T436_6"><text:s/></text:span></text:p>
      <text:p text:style-name="P437"><text:span text:style-name="T437_1">The<text:s/>CFBF<text:s/>is<text:s/></text:span><text:span text:style-name="T437_2">structurally<text:s/>designed<text:s/>to<text:s/>lend</text:span><text:span text:style-name="T437_3"><text:s/>at<text:s/>a<text:s/>1-1<text:s/>ratio,<text:s/>meaning<text:s/>a<text:s/>maximum<text:s/>leverage<text:s/>of<text:s/>£10</text:span><text:span text:style-name="T437_4"><text:s/>million<text:s/>(or<text:s/>Naira<text:s/>equivalent)</text:span><text:span text:style-name="T437_5"><text:s/>private<text:s/>finance<text:s/>was<text:s/>possible<text:s/>from<text:s/>the<text:s/>outset.<text:s/>The<text:s/>CFBF<text:s/>has<text:s/>made<text:s/>significant<text:s/>progress<text:s/>towards<text:s/>this<text:s/>target,<text:s/>and<text:s/>full<text:s/>disbursement<text:s/>alongside<text:s/>requisite<text:s/>mobilisation</text:span><text:span text:style-name="T437_6"><text:s/>has<text:s/>taken<text:s/>place</text:span><text:span text:style-name="T437_7">.<text:s/>As<text:s/>such<text:s/>we<text:s/>are<text:s/>awarding<text:s/>a<text:s/>scoring<text:s/>of<text:s/>‘Achieved’.<text:s/>A<text:s/>possible<text:s/>complimentary<text:s/>statistic<text:s/>is<text:s/>that<text:s/>BII<text:s/>has<text:s/>joined<text:s/>the<text:s/>CFBF<text:s/>as<text:s/>a<text:s/>co-lender<text:s/>with<text:s/>a<text:s/>$30m<text:s/>investment,<text:s/>which<text:s/>if<text:s/>considered<text:s/>a<text:s/>result<text:s/>of<text:s/>the<text:s/>FCDO<text:s/>investment<text:s/>and<text:s/>creation<text:s/>of<text:s/>the<text:s/>CFBF<text:s/>as<text:s/>an<text:s/></text:span><text:span text:style-name="T437_8">anchor</text:span><text:span text:style-name="T437_9"><text:s/>donor-<text:s/>considerably<text:s/>improve<text:s/>the</text:span><text:span text:style-name="T437_10"><text:s/>Facility’s</text:span><text:span text:style-name="T437_11"><text:s/>public/development<text:s/>finance<text:s/></text:span><text:span text:style-name="T437_12">mobilisation</text:span><text:span text:style-name="T437_13"><text:s/>performance.</text:span></text:p>
      <text:p text:style-name="P438"><text:span text:style-name="T438_1">Overall,<text:s/>the<text:s/>CFBF<text:s/>and<text:s/>Infracredit<text:s/>as<text:s/>fund<text:s/>manager,<text:s/>have<text:s/>performed<text:s/>strongly<text:s/>to<text:s/>expectation.<text:s/></text:span><text:span text:style-name="T438_2">History<text:s/>shows<text:s/>that<text:s/>there<text:s/>are<text:s/>many<text:s/>challenges<text:s/>for<text:s/>mini<text:s/>grids<text:s/>serving<text:s/>residential<text:s/>users<text:s/>–<text:s/>it<text:s/>is<text:s/>difficult<text:s/>to<text:s/>get<text:s/>the<text:s/>right<text:s/>amount<text:s/>of<text:s/>investment<text:s/>balanced<text:s/>with<text:s/>energy<text:s/>demand<text:s/>of<text:s/>consumers<text:s/>and<text:s/>their<text:s/>ability<text:s/>to<text:s/>pay.<text:s/>Too<text:s/>much</text:span><text:span text:style-name="T438_3"><text:s/>energy<text:s/>generated</text:span><text:span text:style-name="T438_4">,<text:s/>and<text:s/>repayments<text:s/>can’t<text:s/>be<text:s/>made.<text:s/>Too<text:s/>little</text:span><text:span text:style-name="T438_5"><text:s/>generated</text:span><text:span text:style-name="T438_6">,<text:s/>and<text:s/>consumers<text:s/>continue<text:s/>to<text:s/>use<text:s/>non-renewable<text:s/>energy<text:s/>sources<text:s/>such<text:s/>as<text:s/>diesel,<text:s/>kerosene<text:s/>and<text:s/>wood.<text:s/>Th</text:span><text:span text:style-name="T438_7">e<text:s/>CFBF<text:s/>is<text:s/>pioneering<text:s/>both<text:s/>an<text:s/>innovative<text:s/>investment<text:s/>model<text:s/>for<text:s/>the<text:s/>secto</text:span><text:span text:style-name="T438_8">r</text:span><text:span text:style-name="T438_9"><text:s/>and<text:s/>supporting<text:s/></text:span><text:span text:style-name="T438_10">innova</text:span><text:span text:style-name="T438_11">tive<text:s/>off-grid<text:s/>renewable</text:span><text:span text:style-name="T438_12"><text:s/>project</text:span><text:span text:style-name="T438_13"><text:s/>models</text:span><text:span text:style-name="T438_14">.<text:s/></text:span><text:span text:style-name="T438_15">In<text:s/>particular</text:span><text:span text:style-name="T438_16">,<text:s/>productive</text:span><text:span text:style-name="T438_17"><text:s/>use<text:s/>of<text:s/>energy<text:s/>(PUE)<text:s/>is<text:s/>being<text:s/></text:span><text:span text:style-name="T438_18">actively<text:s/>pursued<text:s/></text:span><text:span text:style-name="T438_19">in<text:s/>project<text:s/>design<text:s/>and<text:s/>assessment,</text:span><text:span text:style-name="T438_20"><text:s/>to<text:s/>deliver<text:s/>increased<text:s/>development<text:s/>outcomes</text:span><text:span text:style-name="T438_21"><text:s/>and</text:span><text:span text:style-name="T438_22"><text:s/></text:span><text:span text:style-name="T438_23">improve</text:span><text:span text:style-name="T438_24"><text:s/>financially<text:s/></text:span><text:span text:style-name="T438_25">viabi</text:span><text:span text:style-name="T438_26">lity</text:span><text:span text:style-name="T438_27"><text:s/>and<text:s/>scalability.</text:span></text:p>
      <text:p text:style-name="P439"><text:span text:style-name="T439_1">In<text:s/>terms<text:s/>of<text:s/>market<text:s/>impact,<text:s/>the<text:s/>projects<text:s/>are<text:s/>delivering<text:s/>first-time<text:s/>energy<text:s/>access,<text:s/>reaching<text:s/>over<text:s/>73,500<text:s/>people<text:s/>through<text:s/>over<text:s/>14,247<text:s/>connections<text:s/>across<text:s/>129<text:s/>communities,<text:s/>significantly<text:s/>expanding<text:s/>access<text:s/>to<text:s/>reliable<text:s/>electricity<text:s/>in<text:s/>underserved<text:s/>areas.<text:s text:c="2"/>They<text:s/>are<text:s/>also<text:s/>providing<text:s/>telephony<text:s/>access<text:s/>and<text:s/>digital<text:s/>connectivity<text:s/>to<text:s/>more<text:s/>than<text:s/>300,000<text:s/>end<text:s/>users<text:s/>through<text:s/>solar-powered<text:s/>infrastructure.<text:s/></text:span></text:p>
      <text:p text:style-name="P440"><text:span text:style-name="T440_1">These<text:s/>projects<text:s/>are<text:s/>contributing<text:s/>to<text:s/>environmental<text:s/>sustainability,<text:s/>with<text:s/>verified<text:s/>annual<text:s/>greenhouse<text:s/>gas<text:s/>emissions<text:s/>reductions<text:s/>of<text:s/>approximately<text:s/>1,701<text:s/>tCO</text:span><text:span text:style-name="T440_2">₂</text:span><text:span text:style-name="T440_3">e<text:s/>across<text:s/>operational<text:s/>transactions.<text:s text:c="2"/>Furthermore,<text:s/>they<text:s/>are<text:s/>supporting<text:s/>local<text:s/>economic<text:s/>development<text:s/>by<text:s/>creating<text:s/>around<text:s/>940<text:s/>jobs<text:s/>(both<text:s/>temporary<text:s/>and<text:s/>permanent),<text:s/>helping<text:s/>to<text:s/>stimulate<text:s/>economic<text:s/>activity<text:s/>and<text:s/>improve<text:s/>livelihoods<text:s/>in<text:s/>beneficiary<text:s/>communities.</text:span></text:p>
      <text:p text:style-name="P441"><text:span text:style-name="T441_1">One<text:s/>of<text:s/>the<text:s/>primary<text:s/>challenges<text:s/>for<text:s/>performance<text:s/>reporting<text:s/>has<text:s/>been<text:s/>poor<text:s/>estimation<text:s/>of<text:s/>the<text:s/>time<text:s/>required<text:s/>to<text:s/>identify,<text:s/>assess,<text:s/>finance<text:s/>and<text:s/>construct<text:s/>off-grid<text:s/>projects.<text:s/>The<text:s/>programme<text:s/>has<text:s/>consistently<text:s/></text:span><text:span text:style-name="T441_2">underestimated</text:span><text:span text:style-name="T441_3"><text:s/>this<text:s/>and<text:s/>as<text:s/>a<text:s/>result,<text:s/>most<text:s/>annual<text:s/>reviews,<text:s/>and<text:s/>this<text:s/>PCR,<text:s/>have<text:s/>had<text:s/>to<text:s/>rely<text:s/>on<text:s/>confidence<text:s/>in<text:s/>future<text:s/>delivery<text:s/>for<text:s/>scoring.<text:s/>However,<text:s/>this<text:s/>has<text:s/>to<text:s/>date<text:s/>been<text:s/>proved<text:s/>accurate<text:s/>as<text:s/>time<text:s/>passed.<text:s/></text:span></text:p>
      <text:p text:style-name="P442"/>
      <text:p text:style-name="P443"><text:span text:style-name="T443_1">SUSTAINABILITY</text:span></text:p>
      <text:p text:style-name="P444"><text:span text:style-name="T444_1">The</text:span><text:span text:style-name="T444_2"><text:s/>UKNIAF</text:span><text:span text:style-name="T444_3"><text:s/>programme<text:s/>took<text:s/>a<text:s/>deliberate,<text:s/>three-pronged<text:s/>approach<text:s/>to<text:s/>sustainability.<text:s/>First,<text:s/>reforms<text:s/>were<text:s/>anchored<text:s/>in<text:s/>legislation,<text:s/>regulatory<text:s/>instruments,<text:s/>and<text:s/>institutional<text:s/>policies<text:s/>endorsed<text:s/>by<text:s/>political<text:s/>leadership.<text:s/>Examples<text:s/>include<text:s/>the<text:s/>2023<text:s/>Electricity<text:s/>Act<text:s/>enabling<text:s/>sub-national<text:s/>electricity<text:s/>markets;<text:s/>NERC's<text:s/>embedded<text:s/>IoT-based<text:s/>monitoring<text:s/>systems;<text:s/>REA's<text:s/>institutionalised<text:s/>O&amp;M<text:s/>and<text:s/>Technical<text:s/>Standards;<text:s/>and<text:s/>NASIDA's<text:s/>PPP<text:s/>Framework.<text:s/>These<text:s/>are<text:s/>systemic<text:s/>changes<text:s/>unlikely<text:s/>to<text:s/>be<text:s/>reversed<text:s/>by<text:s/>staff<text:s/>turnover<text:s/>or<text:s/>the<text:s/>departure<text:s/>of<text:s/>external<text:s/>TA.</text:span></text:p>
      <text:p text:style-name="P445"><text:span text:style-name="T445_1">Second,<text:s/>UKNIAF<text:s/>positioned<text:s/>its<text:s/>results<text:s/>as<text:s/>entry<text:s/>points<text:s/>for<text:s/>other<text:s/>development<text:s/>partners<text:s/>and<text:s/>private<text:s/>investors.<text:s/>The<text:s/>World<text:s/>Bank's<text:s/>DARES<text:s/>project<text:s/>is<text:s/>applying<text:s/>the<text:s/>O&amp;M<text:s/>model<text:s/>developed<text:s/>by<text:s/>UKNIAF<text:s/>to<text:s/>evaluate<text:s/>mini-grid<text:s/>sites;<text:s/>Mercy<text:s/>Corps<text:s/>and<text:s/>GEAPP<text:s/>are<text:s/>using<text:s/>UKNIAF's<text:s/>O&amp;M<text:s/>framework<text:s/>in<text:s/>their<text:s/>own<text:s/>programmes;<text:s/>and<text:s/>the<text:s/>NSUK<text:s/>PPP<text:s/>has<text:s/>attracted<text:s/>interest<text:s/>from<text:s/>DFIs<text:s/>and<text:s/>commercial<text:s/>lenders.<text:s/></text:span></text:p>
      <text:p text:style-name="P446"><text:span text:style-name="T446_1">Third,<text:s/>programme-developed<text:s/>knowledge<text:s/>products,<text:s/>methodologies,<text:s/>and<text:s/>data<text:s/>tools<text:s/>have<text:s/>been<text:s/>embedded<text:s/>in<text:s/>host<text:s/>institutions<text:s/>and<text:s/>made<text:s/>publicly<text:s/>accessible<text:s/>through<text:s/>a<text:s/>dedicated<text:s/>UKNIAF<text:s/>Knowledge<text:s/>Hub<text:s/>on<text:s/>the<text:s/>Nigerian<text:s/>Governors'<text:s/>Forum<text:s/>(NGF)<text:s/>digital<text:s/>repository,<text:s/>supported<text:s/>by<text:s/>an<text:s/>AI<text:s/>assistant<text:s/>(PADI).<text:s/>This<text:s/>reduces<text:s/>the<text:s/>risk<text:s/>of<text:s/>institutional<text:s/>knowledge<text:s/>loss<text:s/>following<text:s/>programme<text:s/>closure.</text:span></text:p>
      <text:p text:style-name="P447"><text:span text:style-name="T447_1">D</text:span><text:span text:style-name="T447_2">evelopment</text:span><text:span text:style-name="T447_3">s</text:span><text:span text:style-name="T447_4"><text:s/>since<text:s/>main<text:s/>programm</text:span><text:span text:style-name="T447_5">e</text:span><text:span text:style-name="T447_6"><text:s/>delivery</text:span><text:span text:style-name="T447_7"><text:s/>ended<text:s/>in<text:s/>October<text:s/>2025<text:s/>have<text:s/></text:span><text:span text:style-name="T447_8">provided<text:s/></text:span><text:span text:style-name="T447_9">some<text:s/></text:span><text:span text:style-name="T447_10">validation<text:s/>of<text:s/>the<text:s/>programmes<text:s/>approach<text:s/>in<text:s/>several<text:s/>areas,<text:s/>for<text:s/>example:</text:span></text:p>
      <text:list text:style-name="LS35" xml:id="list70">
        <text:list-item>
          <text:p text:style-name="P448"><text:span text:style-name="T448_1">The<text:s/>Federal<text:s/>Minister<text:s/>of<text:s/>Budget<text:s/>and<text:s/>Economic<text:s/>Planning<text:s/>signed<text:s/>the<text:s/>IFC<text:s/>collaboration<text:s/>agreement<text:s/>for<text:s/>the<text:s/>Project<text:s/>Preparation<text:s/>Facility,<text:s/>giving<text:s/>new<text:s/>momentum<text:s/>to<text:s/>the<text:s/>initiative;<text:s/>the<text:s/>Ministry<text:s/>subsequently<text:s/>provided<text:s/>UKNIAF's<text:s/>design<text:s/>documents<text:s/>to<text:s/>IFC<text:s/>for<text:s/>review,<text:s/>with<text:s/>implementation<text:s/>to<text:s/>follow<text:s/>once<text:s/>an<text:s/>option<text:s/>is<text:s/>agreed.<text:s/></text:span></text:p>
        </text:list-item>
        <text:list-item>
          <text:p text:style-name="P449"><text:span text:style-name="T449_1">The<text:s/>National<text:s/>Council<text:s/>on<text:s/>Climate<text:s/>Change,<text:s/>in<text:s/>a<text:s/>meeting<text:s/>chaired<text:s/>by<text:s/>the<text:s/>Vice<text:s/>President,<text:s/>approved<text:s/>the<text:s/>Climate<text:s/>Change<text:s/>Fund<text:s/>business<text:s/>plan<text:s/>in<text:s/>October<text:s/>2025,<text:s/>initiating<text:s/>operationalisation<text:s/>discussions<text:s/>between<text:s/>the<text:s/>NCCC<text:s/>Secretariat,<text:s/>the<text:s/>Nigeria<text:s/>Sovereign<text:s/>Investment<text:s/>Authority,<text:s/>and<text:s/>the<text:s/>Ministry<text:s/>of<text:s/>Finance.<text:s/></text:span></text:p>
        </text:list-item>
        <text:list-item>
          <text:p text:style-name="P450"><text:span text:style-name="T450_1">The<text:s/>AfDB<text:s/>Board<text:s/>approved<text:s/>$200<text:s/>million<text:s/>in<text:s/>financing<text:s/>for<text:s/>SAPZ<text:s/>Phase<text:s/>2,<text:s/>confirming<text:s/>that<text:s/>the<text:s/>investment<text:s/>case<text:s/>developed<text:s/>with<text:s/>UKNIAF's<text:s/>support<text:s/>has<text:s/>been<text:s/>validated<text:s/>at<text:s/>board<text:s/>level.<text:s/></text:span></text:p>
        </text:list-item>
        <text:list-item>
          <text:p text:style-name="P451"><text:span text:style-name="T451_1">REA<text:s/>engaged<text:s/>a<text:s/>private<text:s/>operator<text:s/>for<text:s/>mini-grid<text:s/>assets<text:s/>developed<text:s/>with<text:s/>UKNIAF's<text:s/>support<text:s/></text:span><text:span text:style-name="T451_2">and<text:s/></text:span><text:span text:style-name="T451_3">templates,<text:s/>commissioned<text:s/>the<text:s/>plants,<text:s/>and<text:s/>communities<text:s/>are<text:s/>now<text:s/>receiving<text:s/>electricity.<text:s/>REA<text:s/>also<text:s/>issued<text:s/>requests<text:s/>for<text:s/>proposals<text:s/>for<text:s/>EEP<text:s/>Phase<text:s/>2,<text:s/>with<text:s/>submissions<text:s/>due<text:s/>April<text:s/>2026.<text:s/></text:span></text:p>
        </text:list-item>
      </text:list>
      <text:p text:style-name="P452"><text:span text:style-name="T452_1">Looking<text:s/>forward,<text:s/>the<text:s/>sustainability<text:s/>of<text:s/>the<text:s/></text:span><text:span text:style-name="T452_2">UKNIAF</text:span><text:span text:style-name="T452_3"><text:s/>legacy<text:s/>depends<text:s/>on<text:s/>how<text:s/>well<text:s/>Nigeria’s<text:s/>institutions<text:s/>can<text:s/>internalise<text:s/>and<text:s/>own<text:s/>the<text:s/>tools,<text:s/>frameworks,<text:s/>and<text:s/>processes<text:s/>UKNIAF<text:s/>has<text:s/>introduced.<text:s/>Anchoring<text:s/>knowledge<text:s/>within<text:s/>the<text:s/>Nigeria<text:s/>Governors’<text:s/>Forum<text:s/>(NGF)<text:s/>offers<text:s/>a<text:s/>promising<text:s/>platform<text:s/>for<text:s/>peer<text:s/>learning<text:s/>and<text:s/>continuity,<text:s/>but<text:s/>its<text:s/>long-term<text:s/>impact<text:s/>will<text:s/>hinge<text:s/>on<text:s/>whether<text:s/>states<text:s/>actively<text:s/>engage<text:s/>with<text:s/>the<text:s/>hub<text:s/>and<text:s/>apply<text:s/>the<text:s/>resources<text:s/>effectively.<text:s/></text:span></text:p>
      <text:p text:style-name="P453"><text:span text:style-name="T453_1">The<text:s/>challenge<text:s/>for<text:s/>FCDO<text:s/>and<text:s/>future<text:s/>programmes<text:s/>is<text:s/>to<text:s/>find<text:s/>ways<text:s/>to<text:s/>incentivise<text:s/>adoption<text:s/>and<text:s/>replication<text:s/>by<text:s/>linking<text:s/>the<text:s/>use<text:s/>of<text:s/>tools<text:s/>and<text:s/>opportunities<text:s/>to<text:s/>funding<text:s/>prospects,<text:s/>budget<text:s/>cycles,<text:s/>or<text:s/>donor<text:s/>pipelines.<text:s/>Without<text:s/>these<text:s/>levers,<text:s/>sustainability<text:s/>risks<text:s/>becoming<text:s/>partial<text:s/>and<text:s/>uneven,<text:s/>leaving<text:s/>UKNIAF’s<text:s/>impact<text:s/>limited<text:s/>to<text:s/>a<text:s/>few<text:s/>demonstrator<text:s/>successes<text:s/>rather<text:s/>than<text:s/>being<text:s/>integrated<text:s/>into<text:s/>Nigeria’s<text:s/>broader<text:s/></text:span><text:span text:style-name="T453_2">governance<text:s/>structures<text:s/>and<text:s/>economy.</text:span></text:p>
      <text:p text:style-name="P454"/>
      <text:p text:style-name="P455"/>
      <text:p text:style-name="P456"/>
      <text:h text:style-name="P457" text:outline-level="2"><text:span text:style-name="T457_1">C</text:span><text:span text:style-name="T457_2">:<text:s/></text:span><text:span text:style-name="T457_3">D</text:span><text:span text:style-name="T457_4">ETAILED<text:s/></text:span><text:span text:style-name="T457_5">O</text:span><text:span text:style-name="T457_6">UTPUT<text:s/></text:span><text:span text:style-name="T457_7">ASSESSMENT<text:s/></text:span></text:h>
      <text:p text:style-name="P458"/>
      <table:table table:style-name="Table7"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row table:style-name="Row94">
          <table:table-cell table:style-name="Cell217">
            <text:p text:style-name="P459"><text:span text:style-name="T459_1">Output<text:s/>Number<text:s/>and<text:s/>Title<text:s/></text:span></text:p>
          </table:table-cell>
          <table:table-cell table:style-name="Cell218" table:number-columns-spanned="5">
            <text:p text:style-name="P460"><text:span text:style-name="T460_1">Output<text:s/>1:</text:span><text:span text:style-name="T460_2"><text:s/>Key<text:s/>power<text:s/>sector<text:s/>agencies’<text:s/>capacities<text:s/>are<text:s/>built<text:s/>to<text:s/>meet<text:s/>the<text:s/>conditions<text:s/>for<text:s/>a<text:s/>climate-smart<text:s/>medium-term<text:s/>electricity<text:s/>market</text:span></text:p>
          </table:table-cell>
          <table:covered-table-cell/>
          <table:covered-table-cell/>
          <table:covered-table-cell/>
          <table:covered-table-cell/>
        </table:table-row>
        <table:table-row table:style-name="Row95">
          <table:table-cell table:style-name="Cell219">
            <text:p text:style-name="P461"><text:span text:style-name="T461_1">Output<text:s/>Score<text:s/></text:span></text:p>
          </table:table-cell>
          <table:table-cell table:style-name="Cell220" table:number-columns-spanned="5">
            <text:p text:style-name="P462"><text:span text:style-name="T462_1">A+</text:span></text:p>
          </table:table-cell>
          <table:covered-table-cell/>
          <table:covered-table-cell/>
          <table:covered-table-cell/>
          <table:covered-table-cell/>
        </table:table-row>
        <table:table-row table:style-name="Row96">
          <table:table-cell table:style-name="Cell221">
            <text:p text:style-name="P463"><text:span text:style-name="T463_1">Impact<text:s/>weighting<text:s/>(%)</text:span></text:p>
          </table:table-cell>
          <table:table-cell table:style-name="Cell222" table:number-columns-spanned="2">
            <text:p text:style-name="P464"><text:span text:style-name="T464_1">45%</text:span></text:p>
          </table:table-cell>
          <table:covered-table-cell/>
          <table:table-cell table:style-name="Cell223" table:number-columns-spanned="2">
            <text:p text:style-name="P465"><text:span text:style-name="T465_1">Impact<text:s/>weighting<text:s/>revised<text:s/>since<text:s/>last<text:s/>AR?</text:span></text:p>
          </table:table-cell>
          <table:covered-table-cell/>
          <table:table-cell table:style-name="Cell224">
            <text:p text:style-name="P466"><text:span text:style-name="T466_1">N</text:span><text:span text:style-name="T466_2">o</text:span></text:p>
          </table:table-cell>
        </table:table-row>
        <table:table-row table:style-name="Row97">
          <table:table-cell table:style-name="Cell225" table:number-columns-spanned="6">
            <text:p text:style-name="P467"/>
            <text:p text:style-name="P46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98">
          <table:table-cell table:style-name="Cell226" table:number-columns-spanned="2">
            <text:p text:style-name="P469"><text:span text:style-name="T469_1">Output<text:s/>Indicator<text:s/></text:span></text:p>
          </table:table-cell>
          <table:covered-table-cell/>
          <table:table-cell table:style-name="Cell227" table:number-columns-spanned="2">
            <text:p text:style-name="P470"><text:span text:style-name="T470_1">Final<text:s/>Logframe<text:s/>Target</text:span></text:p>
          </table:table-cell>
          <table:covered-table-cell/>
          <table:table-cell table:style-name="Cell228" table:number-columns-spanned="3">
            <text:p text:style-name="P471"><text:span text:style-name="T471_1">Final<text:s/>Result</text:span><text:span text:style-name="T471_2"><text:s/>Achieved</text:span></text:p>
          </table:table-cell>
          <table:covered-table-cell/>
          <table:covered-table-cell/>
        </table:table-row>
        <table:table-row table:style-name="Row99">
          <table:table-cell table:style-name="Cell229" table:number-columns-spanned="2">
            <text:p text:style-name="P472"><text:span text:style-name="T472_1">1.1<text:s/>(closed<text:s/>in<text:s/>sept<text:s/>2023)</text:span></text:p>
          </table:table-cell>
          <table:covered-table-cell/>
          <table:table-cell table:style-name="Cell230" table:number-columns-spanned="2">
            <text:p text:style-name="P473"/>
          </table:table-cell>
          <table:covered-table-cell/>
          <table:table-cell table:style-name="Cell231" table:number-columns-spanned="3">
            <text:p text:style-name="P474"/>
          </table:table-cell>
          <table:covered-table-cell/>
          <table:covered-table-cell/>
        </table:table-row>
        <table:table-row table:style-name="Row100">
          <table:table-cell table:style-name="Cell232" table:number-columns-spanned="2" table:number-rows-spanned="2">
            <text:p text:style-name="P475"><text:span text:style-name="T475_1">1.2<text:s/>–<text:s/>Regulation</text:span></text:p>
            <text:p text:style-name="P476"><text:span text:style-name="T476_1">Regulator<text:s/>uses<text:s/></text:span><text:span text:style-name="T476_2">UK</text:span><text:span text:style-name="T476_3">NIAF<text:s/>supported<text:s/>data<text:s/>systems<text:s/>to<text:s/>track<text:s/>energy<text:s/>supply<text:s/>(including<text:s/>estimated<text:s/>reductions<text:s/>in<text:s/>carbon<text:s/>emissions)<text:s/>and<text:s/>inform<text:s/>decision-making</text:span></text:p>
          </table:table-cell>
          <table:covered-table-cell/>
          <table:table-cell table:style-name="Cell233" table:number-columns-spanned="2">
            <text:p text:style-name="P477"><text:span text:style-name="T477_1">a)<text:s/>NERC<text:s/>is<text:s/>enabled<text:s/>to<text:s/>use<text:s/>performance<text:s/>data<text:s/>of<text:s/>market<text:s/>participants<text:s/>to<text:s/>improve<text:s/>quality<text:s/>of<text:s/>electricity<text:s/>delivery<text:s/>to<text:s/>consumers</text:span></text:p>
            <text:p text:style-name="P478"/>
          </table:table-cell>
          <table:covered-table-cell/>
          <table:table-cell table:style-name="Cell234" table:number-columns-spanned="3" table:number-rows-spanned="2">
            <text:p text:style-name="P479"><text:span text:style-name="T479_1">Milestone<text:s/>is<text:s/>moderately</text:span><text:span text:style-name="T479_2"><text:s/>overachieved </text:span></text:p>
            <text:p text:style-name="P480"><text:span text:style-name="T480_1">NERC<text:s/>is<text:s/>not<text:s/>only<text:s/>enabled<text:s/>but<text:s/>actively<text:s/>utilising<text:s/>performance<text:s/>data<text:s/>from<text:s/>the<text:s/>Dashboards<text:s/>to<text:s/></text:span></text:p>
            <text:p text:style-name="P481"><text:span text:style-name="T481_1">a)<text:s/>improve<text:s/>electricity<text:s/>delivery<text:s/>while<text:s/>also<text:s/>validating<text:s/>default<text:s/>and<text:s/>applying<text:s/>sanctions.<text:s/></text:span></text:p>
            <text:p text:style-name="P482"><text:span text:style-name="T482_1">b)<text:s/>enforce<text:s/>compensation<text:s/>to<text:s/>customers<text:s/></text:span></text:p>
            <text:p text:style-name="P483"/>
          </table:table-cell>
          <table:covered-table-cell/>
          <table:covered-table-cell/>
        </table:table-row>
        <table:table-row table:style-name="Row101">
          <table:covered-table-cell table:style-name="Cell235">
            <text:p text:style-name="P484"/>
          </table:covered-table-cell>
          <table:covered-table-cell/>
          <table:table-cell table:style-name="Cell236" table:number-columns-spanned="2">
            <text:p text:style-name="P485"><text:span text:style-name="T485_1">b)<text:s/>NERC<text:s/>is<text:s/>enabled<text:s/>in<text:s/>the<text:s/>use<text:s/>of<text:s/>data<text:s/>collected<text:s/>in<text:s/>databases<text:s/>to<text:s/>enforce<text:s/>compensation<text:s/>to<text:s/>consumers<text:s/>by<text:s/>market<text:s/>participants</text:span></text:p>
          </table:table-cell>
          <table:covered-table-cell/>
          <table:covered-table-cell table:style-name="Cell237">
            <text:p text:style-name="P486"/>
          </table:covered-table-cell>
          <table:covered-table-cell/>
          <table:covered-table-cell/>
        </table:table-row>
        <table:table-row table:style-name="Row102">
          <table:table-cell table:style-name="Cell238" table:number-columns-spanned="2">
            <text:p text:style-name="P487"><text:span text:style-name="T487_1">1.3<text:s/>–<text:s/>Policy</text:span></text:p>
            <text:p text:style-name="P488"><text:span text:style-name="T488_1">Number<text:s/>of<text:s/>UKNIAF-supported<text:s/>policy-related<text:s/>solutions<text:s/>for<text:s/>Renewable<text:s/>Energy<text:s/>accepted<text:s/>for<text:s/>implementation<text:s/>by<text:s/>relevant<text:s/>Govt<text:s/>entity/<text:s/>MDA</text:span></text:p>
          </table:table-cell>
          <table:covered-table-cell/>
          <table:table-cell table:style-name="Cell239" table:number-columns-spanned="2">
            <text:p text:style-name="P489"/>
            <text:p text:style-name="P490"/>
            <text:p text:style-name="P491"/>
            <text:p text:style-name="P492"><text:span text:style-name="T492_1">2</text:span><text:span text:style-name="T492_2"><text:s/>additional<text:s/>solutions<text:s/></text:span><text:span text:style-name="T492_3">developed.</text:span></text:p>
            <text:p text:style-name="P493"/>
            <text:p text:style-name="P494"><text:span text:style-name="T494_1">1</text:span><text:span text:style-name="T494_2"><text:s/>solution<text:s/>accepted<text:s/>for<text:s/>implementation</text:span></text:p>
          </table:table-cell>
          <table:covered-table-cell/>
          <table:table-cell table:style-name="Cell240" table:number-columns-spanned="3">
            <text:p text:style-name="P495"><text:span text:style-name="T495_1">Milestone<text:s/>is<text:s/>achieved </text:span></text:p>
            <text:p text:style-name="P496"/>
            <text:p text:style-name="P497"><text:span text:style-name="T497_1">2</text:span><text:span text:style-name="T497_2"><text:s/>additional<text:s/>solutions<text:s/></text:span><text:span text:style-name="T497_3">developed.</text:span><text:span text:style-name="T497_4"><text:s/></text:span></text:p>
            <text:list text:style-name="LS29" xml:id="list74">
              <text:list-item>
                <text:p text:style-name="P498"><text:span text:style-name="T498_1">REA’s<text:s/>Harmonised<text:s/></text:span><text:span text:style-name="T498_2">Technical<text:s/>Standards</text:span></text:p>
              </text:list-item>
              <text:list-item>
                <text:p text:style-name="P499"><text:span text:style-name="T499_1">FMoP’s<text:s/></text:span><text:span text:style-name="T499_2">Strategic<text:s/>Implementation<text:s/>Plan<text:s/>–<text:s/>Mission<text:s/>300<text:s/>Compact</text:span><text:span text:style-name="T499_3"><text:s/></text:span></text:p>
              </text:list-item>
            </text:list>
            <text:p text:style-name="P500"/>
            <text:p text:style-name="P501"><text:span text:style-name="T501_1">The<text:s/>revised<text:s/>Technical<text:s/>Standards<text:s/>have<text:s/>been<text:s/>adopted<text:s/>by<text:s/>REA<text:s/>and<text:s/>would<text:s/>be<text:s/>applied<text:s/>to<text:s/>upcoming<text:s/>projects<text:s/>under<text:s/>their<text:s/>Q1</text:span><text:span text:style-name="T501_2"><text:s/>Cy<text:s/>26/27</text:span><text:span text:style-name="T501_3"><text:s/>implementation<text:s/>cycle</text:span></text:p>
            <text:p text:style-name="P502"/>
          </table:table-cell>
          <table:covered-table-cell/>
          <table:covered-table-cell/>
        </table:table-row>
        <table:table-row table:style-name="Row103">
          <table:table-cell table:style-name="Cell241" table:number-columns-spanned="2">
            <text:p text:style-name="P503"><text:span text:style-name="T503_1">1.4<text:s/>–<text:s/>Renewable<text:s/>Energy</text:span></text:p>
            <text:p text:style-name="P504"><text:span text:style-name="T504_1">Status<text:s/>of<text:s/></text:span><text:bookmark-start text:name="_Hlk206889343"/><text:span text:style-name="T504_2">applying<text:s/>UKNIAF-supported<text:s/>interconnection<text:s/>/<text:s/>sustainability<text:s/>models<text:s/>to<text:s/>minigrids</text:span><text:bookmark-end text:name="_Hlk206889343"/></text:p>
            <text:p text:style-name="P505"/>
          </table:table-cell>
          <table:covered-table-cell/>
          <table:table-cell table:style-name="Cell242" table:number-columns-spanned="2">
            <text:p text:style-name="P506"/>
            <text:p text:style-name="P507"/>
            <text:p text:style-name="P508"><text:span text:style-name="T508_1">REA<text:s/>supported<text:s/>to<text:s/>promote<text:s/>application<text:s/>of<text:s/>supported<text:s/>model<text:s/>in<text:s/></text:span><text:span text:style-name="T508_2">1</text:span><text:span text:style-name="T508_3"><text:s/>additional<text:s/>minigrid</text:span></text:p>
          </table:table-cell>
          <table:covered-table-cell/>
          <table:table-cell table:style-name="Cell243" table:number-columns-spanned="3">
            <text:p text:style-name="P509"><text:span text:style-name="T509_1">Milestone<text:s/>is<text:s/>moderately<text:s/>overachieved: </text:span></text:p>
            <text:p text:style-name="P510"><text:span text:style-name="T510_1">REA<text:s/>was<text:s/>supported<text:s/>to<text:s/>apply<text:s/>the<text:s/>UKNIAF-supported<text:s/>models<text:s/>to<text:s/></text:span><text:span text:style-name="T510_2">2</text:span><text:span text:style-name="T510_3"><text:s/>additional<text:s/>minigrids</text:span></text:p>
            <text:p text:style-name="P511"/>
          </table:table-cell>
          <table:covered-table-cell/>
          <table:covered-table-cell/>
        </table:table-row>
        <table:table-row table:style-name="Row104">
          <table:table-cell table:style-name="Cell244" table:number-columns-spanned="2">
            <text:p text:style-name="P512"><text:span text:style-name="T512_1">1.5<text:s/>–<text:s/>Power<text:s/>Enablers</text:span></text:p>
            <text:p text:style-name="P513"><text:span text:style-name="T513_1">Number<text:s/>of<text:s/>UKNIAF<text:s/>enabling<text:s/>analysis<text:s/>/<text:s/>sector<text:s/>improvement<text:s/>information<text:s/>products<text:s/>adopted<text:s/>by<text:s/>key<text:s/>stakeholders </text:span></text:p>
          </table:table-cell>
          <table:covered-table-cell/>
          <table:table-cell table:style-name="Cell245" table:number-columns-spanned="2">
            <text:p text:style-name="P514"/>
            <text:p text:style-name="P515"><text:span text:style-name="T515_1">i.<text:s/></text:span><text:span text:style-name="T515_2">1</text:span><text:span text:style-name="T515_3"><text:s/>Analysis<text:s/>/<text:s/>Information<text:s/>Product(s)<text:s/>developed, </text:span></text:p>
            <text:p text:style-name="P516"/>
            <text:p text:style-name="P517"/>
            <text:p text:style-name="P518"/>
            <text:p text:style-name="P519"/>
            <text:p text:style-name="P520"/>
            <text:p text:style-name="P521"/>
            <text:p text:style-name="P522"><text:span text:style-name="T522_1">ii.<text:s/></text:span><text:span text:style-name="T522_2">4</text:span><text:span text:style-name="T522_3"><text:s/>Key<text:s/>Stakeholder<text:s/>Engagement(s)<text:s/></text:span><text:span text:style-name="T522_4">conducted.</text:span></text:p>
            <text:p text:style-name="P523"/>
            <text:p text:style-name="P524"/>
            <text:p text:style-name="P525"><text:span text:style-name="T525_1">iii.<text:s/></text:span><text:span text:style-name="T525_2">1</text:span><text:span text:style-name="T525_3"><text:s/>Analysis<text:s/>/<text:s/>Information<text:s/>Product(s)<text:s/>adopted</text:span></text:p>
          </table:table-cell>
          <table:covered-table-cell/>
          <table:table-cell table:style-name="Cell246" table:number-columns-spanned="3">
            <text:p text:style-name="P526"><text:span text:style-name="T526_1">Milestone<text:s/>is<text:s/></text:span><text:span text:style-name="T526_2">moderately<text:s/></text:span><text:span text:style-name="T526_3">overachieved </text:span></text:p>
            <text:p text:style-name="P527"><text:span text:style-name="T527_1">i.<text:s/></text:span><text:span text:style-name="T527_2">5</text:span><text:span text:style-name="T527_3"><text:s/>sets<text:s/>of<text:s/>Analysis<text:s/>/<text:s/>Information<text:s/>Product(s)<text:s/>were<text:s/></text:span><text:span text:style-name="T527_4">developed.</text:span></text:p>
            <text:list text:style-name="LS7" xml:id="list76">
              <text:list-item>
                <text:p text:style-name="P528"><text:span text:style-name="T528_1">WotGH<text:s/>Podcasts<text:s/></text:span></text:p>
              </text:list-item>
              <text:list-item>
                <text:p text:style-name="P529"><text:span text:style-name="T529_1">5<text:s/>WotGH<text:s/>Thought<text:s/>Leadership<text:s/>Pieces<text:s/></text:span></text:p>
              </text:list-item>
              <text:list-item>
                <text:p text:style-name="P530"><text:span text:style-name="T530_1">Action<text:s/>Plan<text:s/>for<text:s/>establishing<text:s/>an<text:s/></text:span><text:span text:style-name="T530_2">ISO.</text:span><text:span text:style-name="T530_3"><text:s/></text:span></text:p>
              </text:list-item>
              <text:list-item>
                <text:p text:style-name="P531"><text:span text:style-name="T531_1">Recommendations<text:s/>Papers<text:s/>for<text:s/>ISO<text:s/>(Structure,<text:s/></text:span><text:span text:style-name="T531_2">Functions,</text:span><text:span text:style-name="T531_3"><text:s/>and<text:s/>ICT)</text:span></text:p>
              </text:list-item>
              <text:list-item>
                <text:p text:style-name="P532"><text:span text:style-name="T532_1">Foundational<text:s/>framework<text:s/>for<text:s/>TSP</text:span></text:p>
              </text:list-item>
            </text:list>
            <text:p text:style-name="P533"/>
            <text:p text:style-name="P534"><text:span text:style-name="T534_1">ii.<text:s/></text:span><text:span text:style-name="T534_2">7</text:span><text:span text:style-name="T534_3"><text:s/></text:span><text:span text:style-name="T534_4">Key<text:s/>Stakeholder<text:s/>Engagement(s)<text:s/></text:span><text:span text:style-name="T534_5">conducted.</text:span></text:p>
            <text:p text:style-name="P535"/>
            <text:p text:style-name="P536"><text:span text:style-name="T536_1">iii.<text:s/></text:span><text:span text:style-name="T536_2">5</text:span><text:span text:style-name="T536_3"><text:s/>Analysis<text:s/>/<text:s/>Information<text:s/>Product(s)<text:s/></text:span><text:span text:style-name="T536_4">adopted.</text:span></text:p>
            <text:p text:style-name="P537"/>
          </table:table-cell>
          <table:covered-table-cell/>
          <table:covered-table-cell/>
        </table:table-row>
        <table:table-row table:style-name="Row105">
          <table:table-cell table:style-name="Cell247" table:number-columns-spanned="2">
            <text:p text:style-name="P538"><text:span text:style-name="T538_1">1.6<text:s/>–<text:s/>Sub-N<text:s/>Electricity</text:span></text:p>
            <text:p text:style-name="P539"><text:span text:style-name="T539_1">Status<text:s/>of<text:s/>establishing<text:s/>Sub-National<text:s/>Electricity<text:s/>market</text:span></text:p>
          </table:table-cell>
          <table:covered-table-cell/>
          <table:table-cell table:style-name="Cell248" table:number-columns-spanned="2">
            <text:p text:style-name="P540"/>
            <text:p text:style-name="P541"/>
            <text:p text:style-name="P542"><text:span text:style-name="T542_1">1</text:span><text:span text:style-name="T542_2"><text:s/>state<text:s/>is<text:s/>supported<text:s/>to<text:s/>establish<text:s/>a<text:s/>roadmap<text:s/>to<text:s/>sub-national<text:s/>electricity</text:span></text:p>
          </table:table-cell>
          <table:covered-table-cell/>
          <table:table-cell table:style-name="Cell249" table:number-columns-spanned="3">
            <text:p text:style-name="P543"><text:span text:style-name="T543_1">Milestone<text:s/>is<text:s/>moderately<text:s/>overachieved</text:span></text:p>
            <text:p text:style-name="P544"/>
            <text:p text:style-name="P545"><text:span text:style-name="T545_1">Enugu<text:s/>State<text:s/>was<text:s/>supported<text:s/>to<text:s/></text:span><text:span text:style-name="T545_2">not<text:s/>only<text:s/></text:span><text:span text:style-name="T545_3">establish<text:s/>its<text:s/></text:span><text:span text:style-name="T545_4">Transition<text:s/>Roadmap</text:span><text:span text:style-name="T545_5"><text:s/>but<text:s/>attain<text:s/>partial<text:s/></text:span><text:span text:style-name="T545_6">implementation</text:span></text:p>
            <text:p text:style-name="P546"/>
          </table:table-cell>
          <table:covered-table-cell/>
          <table:covered-table-cell/>
        </table:table-row>
        <table:table-row table:style-name="Row106">
          <table:table-cell table:style-name="Cell250" table:number-columns-spanned="2">
            <text:p text:style-name="P547"><text:bookmark-start text:name="_Hlk206884565"/><text:span text:style-name="T547_1">1.7<text:s/>–<text:s/>Power<text:s/>Legacy</text:span><text:bookmark-end text:name="_Hlk206884565"/></text:p>
            <text:p text:style-name="P548"><text:span text:style-name="T548_1">Number<text:s/>of<text:s/>knowledge<text:s/>products<text:s/>and<text:s/>/<text:s/>or<text:s/>MDA<text:s/>close-out<text:s/>information<text:s/>packs<text:s/>produced<text:s/>and<text:s/>disseminated<text:s/>/<text:s/></text:span><text:span text:style-name="T548_2">handed<text:s/>over</text:span></text:p>
          </table:table-cell>
          <table:covered-table-cell/>
          <table:table-cell table:style-name="Cell251" table:number-columns-spanned="2">
            <text:p text:style-name="P549"/>
            <text:p text:style-name="P550"><text:span text:style-name="T550_1">4</text:span></text:p>
          </table:table-cell>
          <table:covered-table-cell/>
          <table:table-cell table:style-name="Cell252" table:number-columns-spanned="3">
            <text:p text:style-name="P551"><text:span text:style-name="T551_1">Milestone<text:s/>is<text:s/></text:span><text:span text:style-name="T551_2">moderately</text:span><text:span text:style-name="T551_3"><text:s/></text:span><text:span text:style-name="T551_4">overachieved </text:span></text:p>
            <text:p text:style-name="P552"><text:span text:style-name="T552_1">8<text:s/></text:span><text:span text:style-name="T552_2">knowledge<text:s/>products<text:s/>have<text:s/>been<text:s/>produced<text:s/>and<text:s/>disseminated</text:span></text:p>
          </table:table-cell>
          <table:covered-table-cell/>
          <table:covered-table-cell/>
        </table:table-row>
        <table:table-row table:style-name="Row107">
          <table:table-cell table:style-name="Cell253" table:number-columns-spanned="2">
            <text:p text:style-name="P553"><text:span text:style-name="T553_1">1.8<text:s/>–<text:s/>Donor<text:s/>Collaborations</text:span></text:p>
            <text:p text:style-name="P554"><text:span text:style-name="T554_1">Number<text:s/>of<text:s/>UKNIAF<text:s/>interventions<text:s/>done<text:s/>in<text:s/>collaboration<text:s/>with<text:s/>other<text:s/>Donors</text:span></text:p>
          </table:table-cell>
          <table:covered-table-cell/>
          <table:table-cell table:style-name="Cell254" table:number-columns-spanned="2">
            <text:p text:style-name="P555"/>
            <text:p text:style-name="P556"/>
            <text:p text:style-name="P557"><text:span text:style-name="T557_1">2</text:span></text:p>
          </table:table-cell>
          <table:covered-table-cell/>
          <table:table-cell table:style-name="Cell255" table:number-columns-spanned="3">
            <text:p text:style-name="P558"><text:span text:style-name="T558_1">Milestone<text:s/>is<text:s/>substantially<text:s/>overachieved </text:span></text:p>
            <text:p text:style-name="P559"><text:span text:style-name="T559_1">6</text:span></text:p>
          </table:table-cell>
          <table:covered-table-cell/>
          <table:covered-table-cell/>
        </table:table-row>
      </table:table>
      <text:p text:style-name="P560"/>
      <text:p text:style-name="P561"><text:span text:style-name="T561_1">UKNIAF<text:s/>h</text:span><text:span text:style-name="T561_2">as<text:s/>at<text:s/>least<text:s/>achieved,<text:s/>and<text:s/>mostly</text:span><text:span text:style-name="T561_3"><text:s/>overachieved<text:s/>against</text:span><text:span text:style-name="T561_4"><text:s/></text:span><text:span text:style-name="T561_5">its</text:span><text:span text:style-name="T561_6"><text:s/>indicators<text:s/>for<text:s/></text:span><text:span text:style-name="T561_7">Output<text:s/>1</text:span><text:span text:style-name="T561_8">,<text:s/>leading<text:s/>to<text:s/>an<text:s/>A+<text:s/>score.</text:span><text:span text:style-name="T561_9"><text:s/></text:span><text:span text:style-name="T561_10">K</text:span><text:span text:style-name="T561_11">ey<text:s/>power<text:s/>sector<text:s/>agencies</text:span><text:span text:style-name="T561_12"><text:s/></text:span><text:span text:style-name="T561_13">are<text:s/></text:span><text:span text:style-name="T561_14">demonstrating</text:span><text:span text:style-name="T561_15"><text:s/></text:span><text:span text:style-name="T561_16">significantly<text:s/></text:span><text:span text:style-name="T561_17">improved<text:s/>capabilities<text:s/>to</text:span><text:span text:style-name="T561_18"><text:s/></text:span><text:span text:style-name="T561_19">develop</text:span><text:span text:style-name="T561_20"><text:s/>a<text:s/>climate-smart<text:s/>medium-term<text:s/></text:span><text:span text:style-name="T561_21">electricity<text:s/>market</text:span><text:span text:style-name="T561_22">.</text:span><text:span text:style-name="T561_23"><text:s/></text:span></text:p>
      <text:p text:style-name="P562"><text:span text:style-name="T562_1">Indicator<text:s/>1.2</text:span><text:span text:style-name="T562_2"><text:s/></text:span><text:span text:style-name="T562_3">–</text:span><text:span text:style-name="T562_4"><text:s/></text:span><text:span text:style-name="T562_5">Regulatio</text:span><text:span text:style-name="T562_6">n</text:span><text:span text:style-name="T562_7">:</text:span><text:span text:style-name="T562_8"><text:s/></text:span><text:span text:style-name="T562_9">This<text:s/>indicator<text:s/>focussed<text:s/>on<text:s/>improving<text:s/>the<text:s/>effectiveness<text:s/>of<text:s/>the<text:s/>NERC<text:s/>by<text:s/>building<text:s/>its<text:s/>capacity<text:s/>to<text:s/>use<text:s/>data<text:s/>to<text:s/>drive<text:s/>regulatory<text:s/>decision-making.<text:s/>Major<text:s/>projects<text:s/>have<text:s/>included<text:s/>development<text:s/>of<text:s/>a<text:s/></text:span><text:span text:style-name="T562_10">s</text:span><text:span text:style-name="T562_11">ervice-</text:span><text:span text:style-name="T562_12">b</text:span><text:span text:style-name="T562_13">ased<text:s/></text:span><text:span text:style-name="T562_14">t</text:span><text:span text:style-name="T562_15">ariff<text:s/>regime<text:s/>and<text:s/></text:span><text:span text:style-name="T562_16">d</text:span><text:span text:style-name="T562_17">ashboard,<text:s/>universal<text:s/>customer<text:s/>database,<text:s/>power<text:s/>flow<text:s/>and<text:s/>grid<text:s/>outage<text:s/>dashboard<text:s/>and<text:s/>grid<text:s/>emissions<text:s/>tracking<text:s/>capabilities.<text:s/></text:span></text:p>
      <text:p text:style-name="P563"><text:span text:style-name="T563_1">Regulatory<text:s/>capacity<text:s/>building<text:s/>has<text:s/>been<text:s/>a<text:s/>very<text:s/>large<text:s/>component<text:s/>of<text:s/>UKNIAF’s<text:s/>technical<text:s/>assistance<text:s/>in<text:s/>the<text:s/>power<text:s/>sector</text:span><text:span text:style-name="T563_2">,<text:s/>and<text:s/>t</text:span><text:span text:style-name="T563_3">he<text:s/></text:span><text:span text:style-name="T563_4">outputs</text:span><text:span text:style-name="T563_5"><text:s/>of<text:s/>this<text:s/>work<text:s/>have<text:s/>been<text:s/>significant.</text:span><text:span text:style-name="T563_6"><text:s/></text:span><text:span text:style-name="T563_7">NERC<text:s/>now<text:s/>has</text:span><text:span text:style-name="T563_8"><text:s/>real<text:s/>time<text:s/>data<text:s/>visibility</text:span><text:span text:style-name="T563_9"><text:s/>which<text:s/>it<text:s/>is<text:s/>using</text:span><text:span text:style-name="T563_10"><text:s/>to<text:s/>assess<text:s/>electricity<text:s/>delivery<text:s/>performance,<text:s/>validate<text:s/>default<text:s/>and<text:s/>apply<text:s/>sanctions.<text:s/></text:span><text:span text:style-name="T563_11">Full<text:s/>implementation<text:s/>and<text:s/>utilisation<text:s/>of<text:s/>these<text:s/>new<text:s/>capabilities<text:s/></text:span><text:span text:style-name="T563_12">is</text:span><text:span text:style-name="T563_13"><text:s/></text:span><text:span text:style-name="T563_14">subject<text:s/>to<text:s/>factors<text:s/>such<text:s/>as<text:s/>political<text:s/>will<text:s/>(particularly<text:s/>regarding<text:s/>tariff<text:s/>reforms)<text:s/>and<text:s/>wider<text:s/>infrastructure<text:s/>development,<text:s/>but<text:s/>there<text:s/>is<text:s/>substantial<text:s/>evidence<text:s/>that<text:s/>NERC<text:s/>has<text:s/></text:span><text:span text:style-name="T563_15">institutionalised</text:span><text:span text:style-name="T563_16"><text:s/>and<text:s/>is<text:s/>actively<text:s/>using<text:s/>and<text:s/>developing<text:s/></text:span><text:span text:style-name="T563_17">its</text:span><text:span text:style-name="T563_18"><text:s/>new<text:s/>capabilities<text:s/>to<text:s/>improve<text:s/>sector<text:s/>performance.<text:s/>For<text:s/></text:span><text:span text:style-name="T563_19">example,<text:s/>i</text:span><text:span text:style-name="T563_20">n</text:span><text:span text:style-name="T563_21"><text:s/>compliance<text:s/>to<text:s/>NERC<text:s/></text:span><text:span text:style-name="T563_22">instruction</text:span><text:span text:style-name="T563_23">,<text:s/>DisCos<text:s/>have<text:s/>installed<text:s/>IoT<text:s/>meters<text:s/>at<text:s/>33KVA<text:s/>and<text:s/></text:span><text:span text:style-name="T563_24">11</text:span><text:span text:style-name="T563_25">KVA<text:s/>transformers<text:s/>feeding<text:s/>into<text:s/>an<text:s/>IoT<text:s/>page<text:s/>on<text:s/>the<text:s/>SBT<text:s/>Dashboard</text:span><text:span text:style-name="T563_26">.<text:s/>NERC<text:s/>has<text:s/></text:span><text:span text:style-name="T563_27">also<text:s/></text:span><text:span text:style-name="T563_28">established</text:span><text:span text:style-name="T563_29"><text:s/>a</text:span><text:span text:style-name="T563_30"><text:s/>redress<text:s/>mechanism<text:s/>via<text:s/>the<text:s/>customer<text:s/>compensation<text:s/>order,<text:s/>for<text:s/>customers<text:s/>that<text:s/>are<text:s/>not<text:s/>receiving<text:s/>the<text:s/>hours<text:s/>of<text:s/>electricity<text:s/>they<text:s/>are<text:s/>paying<text:s/>for.<text:s/>This<text:s/>is<text:s/>to<text:s/>be<text:s/>done<text:s/>via<text:s/>the<text:s/>issuance<text:s/>of<text:s/>vending<text:s/>credit<text:s/>to<text:s/>the<text:s/>affected<text:s/>customers<text:s/>or<text:s/>the<text:s/>‘re-banding’<text:s/>of<text:s/>affected<text:s/>feeders<text:s/>to<text:s/>appropriate<text:s/>tariff<text:s/>bands.</text:span></text:p>
      <text:p text:style-name="P564"><text:span text:style-name="T564_1">Indicator<text:s/>1.3</text:span><text:span text:style-name="T564_2"><text:s/></text:span><text:span text:style-name="T564_3">–</text:span><text:span text:style-name="T564_4"><text:s/>Polic</text:span><text:span text:style-name="T564_5">y</text:span><text:span text:style-name="T564_6">:</text:span><text:span text:style-name="T564_7"><text:s/></text:span><text:span text:style-name="T564_8">Th</text:span><text:span text:style-name="T564_9">is</text:span><text:span text:style-name="T564_10"><text:s/>indicator<text:s/>focuses<text:s/>on<text:s/></text:span><text:span text:style-name="T564_11">establishing<text:s/>and<text:s/>securing<text:s/>MDA<text:s/>acceptan</text:span><text:span text:style-name="T564_12">c</text:span><text:span text:style-name="T564_13">e<text:s/>of</text:span><text:span text:style-name="T564_14"><text:s/>policy-related<text:s/>solutions<text:s/>for<text:s/>Renewable<text:s/>Energy</text:span><text:span text:style-name="T564_15">,<text:s/>and<text:s/></text:span><text:span text:style-name="T564_16">the<text:s/>programme</text:span><text:span text:style-name="T564_17"><text:s/>has<text:s/>achieved<text:s/></text:span><text:span text:style-name="T564_18">its</text:span><text:span text:style-name="T564_19"><text:s/>goals</text:span><text:span text:style-name="T564_20">.<text:s/>In<text:s/>the<text:s/>final<text:s/>year,<text:s/></text:span><text:span text:style-name="T564_21">REA</text:span><text:span text:style-name="T564_22"><text:s/>approved<text:s/>UKNIAF</text:span><text:span text:style-name="T564_23"><text:s/></text:span><text:span text:style-name="T564_24">supported<text:s/>revisions<text:s/>to<text:s/>their</text:span><text:span text:style-name="T564_25"><text:s/>2021<text:s/></text:span><text:span text:style-name="T564_26">Tech<text:s/>Standards</text:span><text:span text:style-name="T564_27">.</text:span><text:span text:style-name="T564_28"><text:s/>These</text:span><text:span text:style-name="T564_29"><text:s/>were<text:s/>revised<text:s/>to<text:s/>update<text:s/>standards,<text:s/>incorporate<text:s/>emerging<text:s/>energy<text:s/>technologies,<text:s/>integrate<text:s/>system<text:s/>interoperability<text:s/>considerations</text:span><text:span text:style-name="T564_30">,</text:span><text:span text:style-name="T564_31"><text:s/>enhance<text:s/>safety<text:s/></text:span><text:span text:style-name="T564_32">and</text:span><text:span text:style-name="T564_33"><text:s/>quality<text:s/>assurance.</text:span><text:span text:style-name="T564_34"><text:s/></text:span><text:span text:style-name="T564_35">Some<text:s/>highlights<text:s/>include</text:span><text:span text:style-name="T564_36"><text:s/></text:span><text:span text:style-name="T564_37">e</text:span><text:span text:style-name="T564_38">nhancing<text:s/>rural<text:s/>electrification<text:s/>through<text:s/>integrated<text:s/>systems</text:span><text:span text:style-name="T564_39">;<text:s/></text:span><text:span text:style-name="T564_40">s</text:span><text:span text:style-name="T564_41">tandardized<text:s/>guidelines<text:s/>for<text:s/>off-grid<text:s/></text:span><text:span text:style-name="T564_42">wind,<text:s/>small<text:s/>hydropower<text:s/></text:span><text:span text:style-name="T564_43">and<text:s/>hybrid<text:s/>solutions</text:span><text:span text:style-name="T564_44">,<text:s/>and</text:span><text:span text:style-name="T564_45"><text:s/></text:span><text:span text:style-name="T564_46">i</text:span><text:span text:style-name="T564_47">ncorporating<text:s/>lithium-ion,<text:s/>lead-acid,<text:s/>and<text:s/>new<text:s/>battery<text:s/>technologies</text:span><text:span text:style-name="T564_48"><text:s/>for<text:s/>energy<text:s/>storage<text:s/>systems</text:span><text:span text:style-name="T564_49">.</text:span><text:span text:style-name="T564_50"><text:s/></text:span><text:span text:style-name="T564_51">The<text:s/>revisions<text:s/>also<text:s/>support<text:s/>attainment<text:s/>of<text:s/>Nigeria’s<text:s/>rural<text:s/>electrification<text:s/>goals<text:s/>under<text:s/>the<text:s/>Electricity<text:s/>Act<text:s/>2023<text:s/>and<text:s/>Mini-Grid<text:s/>Regulations<text:s/>2023</text:span><text:span text:style-name="T564_52">.<text:s/></text:span></text:p>
      <text:p text:style-name="P565"><text:span text:style-name="T565_1">More<text:s/>broadly,<text:s/>UKNIAF<text:s/>has<text:s/>been<text:s/>heavily<text:s/>engaged<text:s/>in<text:s/>power<text:s/>sector<text:s/>policy<text:s/>development<text:s/>throughout<text:s/></text:span><text:span text:style-name="T565_2">its</text:span><text:span text:style-name="T565_3"><text:s/>lifetime.<text:s/>A<text:s/>significant<text:s/>area</text:span><text:span text:style-name="T565_4"><text:s/>has<text:s/>been</text:span><text:span text:style-name="T565_5"><text:s/></text:span><text:span text:style-name="T565_6">support</text:span><text:span text:style-name="T565_7">ing</text:span><text:span text:style-name="T565_8"><text:s/>the<text:s/>FMOP<text:s/>in<text:s/>developing<text:s/>a<text:s/>new</text:span><text:span text:style-name="T565_9">,<text:s/>FEC<text:s/>approved</text:span><text:span text:style-name="T565_10"><text:s/>National<text:s/>Integrated<text:s/>Electricity<text:s/>Policy<text:s/>(NIEP)<text:s/>which</text:span><text:span text:style-name="T565_11"><text:s/>replaced<text:s/>policies<text:s/>which<text:s/>were<text:s/>between<text:s/>10<text:s/>and<text:s/>20+<text:s/>years<text:s/></text:span><text:span text:style-name="T565_12">old<text:s/>and</text:span><text:span text:style-name="T565_13"><text:s/>include</text:span><text:span text:style-name="T565_14">d</text:span><text:span text:style-name="T565_15"><text:s/></text:span><text:span text:style-name="T565_16">substantial<text:s/>focus</text:span><text:span text:style-name="T565_17"><text:s/>on<text:s/></text:span><text:span text:style-name="T565_18">e</text:span><text:span text:style-name="T565_19">nergy<text:s/></text:span><text:span text:style-name="T565_20">t</text:span><text:span text:style-name="T565_21">ransition</text:span><text:span text:style-name="T565_22"><text:s/>and</text:span><text:span text:style-name="T565_23"><text:s/></text:span><text:span text:style-name="T565_24">r</text:span><text:span text:style-name="T565_25">enewable<text:s/></text:span><text:span text:style-name="T565_26">e</text:span><text:span text:style-name="T565_27">nergy.</text:span><text:span text:style-name="T565_28"><text:s/>Moreover,</text:span><text:span text:style-name="T565_29"><text:s/>UKNIAF</text:span><text:span text:style-name="T565_30"><text:s/></text:span><text:span text:style-name="T565_31">facilitat</text:span><text:span text:style-name="T565_32">ed</text:span><text:span text:style-name="T565_33"><text:s/>the<text:s/>creation</text:span><text:span text:style-name="T565_34"><text:s/>and<text:s/>approval</text:span><text:span text:style-name="T565_35"><text:s/>of<text:s/>the<text:s/>Integrated<text:s/>Resource<text:s/>Plan<text:s/>(IRP)</text:span><text:span text:style-name="T565_36">,</text:span><text:span text:style-name="T565_37"><text:s/></text:span><text:span text:style-name="T565_38">which<text:s/></text:span><text:span text:style-name="T565_39">model</text:span><text:span text:style-name="T565_40">s<text:s/></text:span><text:span text:style-name="T565_41">the<text:s/>most<text:s/>effective<text:s/>and<text:s/>least<text:s/>cost<text:s/>way<text:s/>of<text:s/>meeting<text:s/>projected<text:s/>demand<text:s/>with<text:s/>the<text:s/></text:span><text:span text:style-name="T565_42">resources<text:s/>available.<text:s/></text:span><text:span text:style-name="T565_43">These<text:s/>were<text:s/>major<text:s/>undertakings<text:s/>which<text:s/>required<text:s/>extensive<text:s/>cross-party<text:s/>engagement<text:s/>and<text:s/>technical<text:s/>expertise.<text:s/>It<text:s/>is<text:s/>not<text:s/>possible<text:s/>to<text:s/></text:span><text:span text:style-name="T565_44">gauge</text:span><text:span text:style-name="T565_45"><text:s/>to<text:s/>what<text:s/>exten</text:span><text:span text:style-name="T565_46">t</text:span><text:span text:style-name="T565_47"><text:s/>current<text:s/>and<text:s/>future<text:s/>administrations<text:s/>will</text:span><text:span text:style-name="T565_48"><text:s/></text:span><text:span text:style-name="T565_49">implement<text:s/>these<text:s/>ambitious<text:s/>documents,<text:s/>but<text:s/>they<text:s/>have<text:s/>been<text:s/></text:span><text:span text:style-name="T565_50">well<text:s/>institutionalised<text:s/>with<text:s/>key<text:s/>stakeholders<text:s/>including<text:s/>the<text:s/>FMoP,<text:s/>NERC<text:s/>and<text:s/>NISO<text:s/>to<text:s/>bolster<text:s/>their<text:s/>sustainability.</text:span></text:p>
      <text:p text:style-name="P566"><text:span text:style-name="T566_1">Indicator<text:s/>1.4</text:span><text:span text:style-name="T566_2"><text:s/>–<text:s/>Renewable<text:s/>Energy</text:span><text:span text:style-name="T566_3">:</text:span><text:span text:style-name="T566_4"><text:s/></text:span><text:span text:style-name="T566_5">This</text:span><text:span text:style-name="T566_6"><text:s/></text:span><text:span text:style-name="T566_7">indicator<text:s/></text:span><text:span text:style-name="T566_8">focus</text:span><text:span text:style-name="T566_9">s</text:span><text:span text:style-name="T566_10">ed</text:span><text:span text:style-name="T566_11"><text:s/>on<text:s/></text:span><text:span text:style-name="T566_12">applying<text:s/>UKNIAF-supported<text:s/>interconnection<text:s/>/<text:s/>sustainability<text:s/>models<text:s/>to<text:s/>minigrids</text:span><text:span text:style-name="T566_13">.</text:span><text:span text:style-name="T566_14"><text:s/></text:span><text:span text:style-name="T566_15">Under<text:s/>an<text:s/>MoU,<text:s/>REA<text:s/>was<text:s/>supported<text:s/>to<text:s/>establish<text:s/>a<text:s/>pipeline<text:s/>of<text:s/>projects<text:s/>for<text:s/>Interconnection<text:s/>/<text:s/>O&amp;M.<text:s/>REA<text:s/>was<text:s/>further<text:s/>supported<text:s/>to<text:s/>apply<text:s/>the<text:s/>UKNIAF-supported<text:s/></text:span><text:span text:style-name="T566_16">models<text:s/>to<text:s/></text:span><text:span text:style-name="T566_17">EEP<text:s/>Phase<text:s/>2<text:s/>project</text:span><text:span text:style-name="T566_18"><text:s/>and<text:s/>t</text:span><text:span text:style-name="T566_19">he<text:s/></text:span><text:span text:style-name="T566_20">1.6<text:s/>MWp<text:s/></text:span><text:span text:style-name="T566_21">KEP<text:s/></text:span><text:span text:style-name="T566_22">solar<text:s/>mini-grid<text:s/>project<text:s/></text:span><text:span text:style-name="T566_23">under<text:s/>REA’s<text:s/>collaboration<text:s/>with<text:s/>KIAT<text:s/>and<text:s/>Mercy<text:s/>Corp<text:s/>/<text:s/>E4I.</text:span></text:p>
      <text:p text:style-name="P567"><text:span text:style-name="T567_1">The<text:s/>outcome<text:s/>of<text:s/>UKNIAF’s<text:s/>work<text:s/></text:span><text:span text:style-name="T567_2">on<text:s/>renewable<text:s/>energy<text:s/>is<text:s/>likely<text:s/>to<text:s/>be<text:s/>substantial.</text:span><text:span text:style-name="T567_3"><text:s/>Rather<text:s/>than<text:s/>focussing<text:s/>on<text:s/>delivering<text:s/>a<text:s/>handful<text:s/>of<text:s/>projects,<text:s/>the<text:s/>team<text:s/>ha</text:span><text:span text:style-name="T567_4">s</text:span><text:span text:style-name="T567_5"><text:s/>embedded<text:s/>a<text:s/>new<text:s/>approach<text:s/>to<text:s/>the<text:s/>sustainable<text:s/>commercial<text:s/>operation<text:s/>of<text:s/></text:span><text:span text:style-name="T567_6">mini<text:s/>grids</text:span><text:span text:style-name="T567_7"><text:s/>into<text:s/>the<text:s/>operational<text:s/>culture<text:s/>of<text:s/>REA.</text:span><text:span text:style-name="T567_8"><text:s/>The<text:s/>evidence<text:s/>suggests<text:s/>that<text:s/>this<text:s/>has<text:s/>been<text:s/>successful.<text:s/>Moreover,<text:s/>they<text:s/>have<text:s/>collaborated<text:s/>with<text:s/>the<text:s/>WB<text:s/>DARES<text:s/>programme<text:s/>to<text:s/>accelerate<text:s/>and<text:s/>improve<text:s/>site<text:s/>evaluation<text:s/>with<text:s/>the<text:s/>REA,<text:s/></text:span><text:span text:style-name="T567_9">and<text:s/>enhanced<text:s/>renewable<text:s/>energy<text:s/>planning<text:s/>through<text:s/>national<text:s/>policy.<text:s/>Due<text:s/></text:span><text:span text:style-name="T567_10">to<text:s/>the<text:s/>focus<text:s/>on<text:s/>process<text:s/>enhancement<text:s/>and<text:s/>capability<text:s/>building,<text:s/>alongside<text:s/>substantial<text:s/>ongoing<text:s/>sector<text:s/>financing<text:s/>by<text:s/>the<text:s/>WB,<text:s/>this<text:s/>work<text:s/>has<text:s/>strong<text:s/>sustainability<text:s/>and<text:s/>likelihood<text:s/>that<text:s/></text:span><text:span text:style-name="T567_11">its<text:s/></text:span><text:span text:style-name="T567_12">impacts<text:s/>will<text:s/>scale<text:s/>over<text:s/>time.</text:span></text:p>
      <text:p text:style-name="P568"><text:span text:style-name="T568_1">Indicator<text:s/>1.5</text:span><text:span text:style-name="T568_2"><text:s/>–<text:s/>Power<text:s/>En</text:span><text:span text:style-name="T568_3">ablers</text:span><text:span text:style-name="T568_4">:<text:s/></text:span><text:span text:style-name="T568_5">T</text:span><text:span text:style-name="T568_6">his<text:s/>indicator<text:s/></text:span><text:span text:style-name="T568_7">focuses<text:s/>on<text:s/>the<text:s/>Women<text:s/>on<text:s/>the<text:s/>Grid<text:s/>Hub<text:s/>and<text:s/>the<text:s/>ISO<text:s/>Evolution.<text:s/>For<text:s/>WotGH,<text:s/>the<text:s/>podcast<text:s/>ser</text:span><text:span text:style-name="T568_8">ies<text:s/>is<text:s/>up<text:s/>to<text:s/>episode</text:span><text:span text:style-name="T568_9"><text:s/></text:span><text:span text:style-name="T568_10">11<text:s/>with<text:s/>686<text:s/>reactions<text:s/>while<text:s/>the<text:s/>thought<text:s/>pieces<text:s/>have<text:s/>had<text:s/>483<text:s/>downloads</text:span><text:span text:style-name="T568_11">.<text:s/></text:span><text:span text:style-name="T568_12">Further,<text:s/></text:span><text:span text:style-name="T568_13">3</text:span><text:span text:style-name="T568_14"><text:s/>key<text:s/>engagements<text:s/>were<text:s/>held,</text:span><text:span text:style-name="T568_15"><text:s/>including<text:s/>the</text:span><text:span text:style-name="T568_16"><text:s/></text:span><text:span text:style-name="T568_17">WotGH<text:s/>Stem<text:s/>Market<text:s/>Place,<text:s/>WotGH<text:s/>Federal<text:s/>/<text:s/>State<text:s/>Connector<text:s/>Event<text:s/>and<text:s/>WotGH<text:s/>engagements<text:s/>with<text:s/>FCT<text:s/>UBEB<text:s/></text:span><text:span text:style-name="T568_18">with<text:s/>a<text:s/>total<text:s/>of<text:s/></text:span><text:span text:style-name="T568_19">223<text:s/>participants.<text:s/>For<text:s/>the<text:s/>ISO<text:s/>evolution,<text:s/></text:span><text:span text:style-name="T568_20">4</text:span><text:span text:style-name="T568_21"><text:s/></text:span><text:span text:style-name="T568_22">separate<text:s/></text:span><text:span text:style-name="T568_23">engagements<text:s/>were<text:s/>conducted<text:s/>with<text:s/></text:span><text:span text:style-name="T568_24">FMoP,<text:s/>the<text:s/>NISO<text:s/>Working<text:s/>Group<text:s/>(comprising<text:s/>the<text:s/>BPE,<text:s/>MoFI,<text:s/>NERC<text:s/>and<text:s/>the<text:s/>FMoP)<text:s/>and<text:s/>the<text:s/>World<text:s/>Bank.<text:s/>A<text:s/>retreat<text:s/>was<text:s/>also<text:s/>held<text:s/>for<text:s/>the<text:s/>NISO<text:s/>Strategic<text:s/>Leadership<text:s/>Team</text:span><text:span text:style-name="T568_25">.</text:span><text:span text:style-name="T568_26"><text:s/></text:span><text:span text:style-name="T568_27">NISO<text:s/>is<text:s/>now<text:s/>developing<text:s/>a<text:s/>set<text:s/>of<text:s/></text:span><text:span text:style-name="T568_28">k</text:span><text:span text:style-name="T568_29">ey<text:s/></text:span><text:span text:style-name="T568_30">r</text:span><text:span text:style-name="T568_31">esults<text:s/></text:span><text:span text:style-name="T568_32">a</text:span><text:span text:style-name="T568_33">reas<text:s/>in<text:s/>a<text:s/></text:span><text:span text:style-name="T568_34">m</text:span><text:span text:style-name="T568_35">edium-term</text:span><text:span text:style-name="T568_36"><text:s/></text:span><text:span text:style-name="T568_37">a</text:span><text:span text:style-name="T568_38">ction<text:s/></text:span><text:span text:style-name="T568_39">p</text:span><text:span text:style-name="T568_40">lan<text:s/></text:span><text:span text:style-name="T568_41">focussed<text:s/>on</text:span><text:span text:style-name="T568_42"><text:s/>the<text:s/>recommendations<text:s/>UKNIAF<text:s/>has<text:s/>made</text:span><text:span text:style-name="T568_43">.</text:span></text:p>
      <text:p text:style-name="P569"><text:span text:style-name="T569_1">1.6<text:s/>–<text:s/>Sub-National<text:s/>Electricity</text:span><text:span text:style-name="T569_2">:</text:span><text:span text:style-name="T569_3"><text:s/>This<text:s/>indicator<text:s/>focuses<text:s/>on<text:s/>progressing<text:s/>State<text:s/>Electricity<text:s/>Markets<text:s/>by<text:s/></text:span><text:span text:style-name="T569_4">providing<text:s/>TA<text:s/>to<text:s/>selected<text:s/>states<text:s/>through<text:s/>a<text:s/>transition<text:s/>process.<text:s/></text:span><text:span text:style-name="T569_5">U</text:span><text:span text:style-name="T569_6">K</text:span><text:span text:style-name="T569_7">NIAF<text:s/>is<text:s/>widely<text:s/>credited<text:s/>with<text:s/>moving<text:s/>quicker<text:s/>than<text:s/>almost<text:s/>any<text:s/>other<text:s/>entity<text:s/>to<text:s/>gra</text:span><text:span text:style-name="T569_8">sp<text:s/></text:span><text:span text:style-name="T569_9">the<text:s/>opportunity<text:s/>presented<text:s/>by<text:s/>the<text:s/>2023<text:s/>electricity<text:s/>act.<text:s/></text:span><text:span text:style-name="T569_10">Enugu<text:s/>State</text:span><text:span text:style-name="T569_11">,<text:s/>the<text:s/>most<text:s/>progressed<text:s/>example,</text:span><text:span text:style-name="T569_12"><text:s/>was<text:s/>supported<text:s/>to<text:s/>establish<text:s/>its<text:s/>Transition<text:s/>Roadmap,<text:s/>Market<text:s/>Design<text:s/>and<text:s/>Commercial<text:s/>Regulatory<text:s/>Framework<text:s/>(including<text:s/>Tariff<text:s/>Model<text:s/>and<text:s/>Implementation<text:s/>Plan)<text:s/>as<text:s/>well<text:s/>as<text:s/>templates<text:s/>for<text:s/>Enugu<text:s/>State<text:s/>Electricity<text:s/>Market<text:s/>Industry<text:s/>documents.<text:s/>Further,<text:s/>the<text:s/>state<text:s/>has<text:s/></text:span><text:span text:style-name="T569_13">actually<text:s/>attained</text:span><text:span text:style-name="T569_14"><text:s/>60%<text:s/>implementation<text:s/>of<text:s/>the<text:s/></text:span><text:span text:style-name="T569_15">roadmap</text:span><text:span text:style-name="T569_16">.<text:s/>UKNIAF</text:span><text:span text:style-name="T569_17"><text:s/></text:span><text:span text:style-name="T569_18">also<text:s/>supported<text:s/>state<text:s/>market<text:s/>development<text:s/>in<text:s/>Akwa<text:s/>Ibom<text:s/>and<text:s/>Oyo</text:span><text:span text:style-name="T569_19"><text:s/>states</text:span><text:span text:style-name="T569_20"><text:s/></text:span><text:span text:style-name="T569_21">(</text:span><text:span text:style-name="T569_22">both<text:s/>of<text:s/>which<text:s/>have<text:s/>also<text:s/>designed<text:s/>and<text:s/>begun<text:s/>implementation<text:s/>of<text:s/>their<text:s/>SEM<text:s/>transition<text:s/>plans</text:span><text:span text:style-name="T569_23">)<text:s/>and</text:span><text:span text:style-name="T569_24"><text:s/>conducted<text:s/>four<text:s/>regional<text:s/>wo</text:span><text:span text:style-name="T569_25">r</text:span><text:span text:style-name="T569_26">kshops<text:s/>to<text:s/>equip<text:s/>28<text:s/>attending<text:s/>states<text:s/>with<text:s/>knowledge<text:s/>and<text:s/>tools<text:s/>regarding<text:s/>designing<text:s/>and<text:s/>implementing<text:s/>SEMs.</text:span></text:p>
      <text:p text:style-name="P570"><text:span text:style-name="T570_1">The<text:s/>SEM<text:s/>agenda<text:s/>offers<text:s/>a<text:s/>significant<text:s/>opportunity<text:s/>to</text:span><text:span text:style-name="T570_2"><text:s/>allow<text:s/>states<text:s/>to<text:s/>circumvent<text:s/>challenges<text:s/>which<text:s/>keep<text:s/>the<text:s/></text:span><text:span text:style-name="T570_3">national<text:s/></text:span><text:span text:style-name="T570_4">grid<text:s/>in<text:s/>a<text:s/>state<text:s/>of<text:s/>inertia<text:s/>and<text:s/>managed<text:s/>decline.<text:s/>However,<text:s/>almost<text:s/>all<text:s/>states<text:s/>require<text:s/>wholesale<text:s/>power<text:s/>from<text:s/>the<text:s/>national<text:s/>grid<text:s/>to<text:s/>some<text:s/>extent,<text:s/>and<text:s/>this<text:s/>raises<text:s/>a<text:s/>host<text:s/>of<text:s/>transboundary<text:s/>governance<text:s/>challenges.<text:s/>For<text:s/>example,<text:s/></text:span><text:span text:style-name="T570_5">in<text:s/>2025<text:s/></text:span><text:span text:style-name="T570_6">the<text:s/>new<text:s/>Enugu<text:s/>Electricity<text:s/>Regulatory<text:s/>Commission<text:s/>(EERC)<text:s/>issued<text:s/>a<text:s/>tariff<text:s/>order<text:s/>which<text:s/>reduced<text:s/>the<text:s/>high<text:s/>Band<text:s/>A<text:s/>tariff<text:s/>from<text:s/>N209<text:s/>to<text:s/>N160/kWh.<text:s/>Since<text:s/>Band<text:s/>A<text:s/>is<text:s/>the<text:s/>only<text:s/>part<text:s/>of<text:s/>the<text:s/>tariff<text:s/>schedule<text:s/>that<text:s/>is<text:s/>cost<text:s/>reflective,<text:s/>the<text:s/>sub-co<text:s/>Mainpower</text:span><text:span text:style-name="T570_7"><text:s/>protested</text:span><text:span text:style-name="T570_8"><text:s/></text:span><text:span text:style-name="T570_9">on<text:s/>the<text:s/>basis<text:s/></text:span><text:span text:style-name="T570_10">that<text:s/>it<text:s/>could<text:s/>not<text:s/>afford<text:s/>to<text:s/>provide<text:s/>electricity<text:s/>at<text:s/>this<text:s/>new<text:s/>tariff.<text:s text:c="2"/>It<text:s/>promptly<text:s/>cut<text:s/>electricity<text:s/>supply<text:s/>by<text:s/>around<text:s/>50%<text:s/>to<text:s/>the<text:s/></text:span><text:span text:style-name="T570_11">state</text:span><text:span text:style-name="T570_12"><text:s/>and</text:span><text:span text:style-name="T570_13"><text:s/>is<text:s/>currently<text:s/>locked<text:s/>in<text:s/>a<text:s/>court<text:s/>case<text:s/>with<text:s/></text:span><text:span text:style-name="T570_14">them</text:span><text:span text:style-name="T570_15">.<text:s/>Therefore,<text:s/>while<text:s/>early<text:s/>examples<text:s/>have<text:s/>demonstrated<text:s/>the<text:s/>rapid<text:s/>progress<text:s/>that<text:s/>can<text:s/>be<text:s/>made<text:s/>in<text:s/>state<text:s/>markets,<text:s/>their<text:s/></text:span><text:span text:style-name="T570_16">long-term</text:span><text:span text:style-name="T570_17"><text:s/>success<text:s/>will<text:s/>depend<text:s/>in<text:s/>part<text:s/>on<text:s/>continued<text:s/>reform<text:s/>of<text:s/>the<text:s/>national<text:s/>system,<text:s/>and<text:s/>resolution<text:s/>of<text:s/></text:span><text:span text:style-name="T570_18">transboundary</text:span><text:span text:style-name="T570_19"><text:s/>regulatory<text:s/>issues,<text:s/>particularly<text:s/>with<text:s/>respect<text:s/>to<text:s/>tariff<text:s/>setting.</text:span></text:p>
      <text:p text:style-name="P571"><text:span text:style-name="T571_1">1.7<text:s/>–<text:s/>Power<text:s/>Legacy</text:span><text:span text:style-name="T571_2">:<text:s/></text:span><text:span text:style-name="T571_3">This<text:s/>focuses<text:s/>on<text:s/>documenting<text:s/>and<text:s/>disseminating<text:s/></text:span><text:span text:style-name="T571_4">knowledge<text:s/>and<text:s/>learnin</text:span><text:span text:style-name="T571_5">g<text:s/>from<text:s/></text:span><text:span text:style-name="T571_6">UKNIAF</text:span><text:span text:style-name="T571_7">’s<text:s/>Power<text:s/></text:span><text:span text:style-name="T571_8">Component</text:span><text:span text:style-name="T571_9">.</text:span><text:span text:style-name="T571_10"><text:s/></text:span><text:span text:style-name="T571_11">UKNIAF<text:s/></text:span><text:span text:style-name="T571_12">developed</text:span><text:span text:style-name="T571_13"><text:s/>and<text:s/>disseminated<text:s/>6<text:s/>legacy<text:s/>knowledge<text:s/>products.</text:span></text:p>
      <text:list text:style-name="LS8" xml:id="list81">
        <text:list-item>
          <text:p text:style-name="P572"><text:span text:style-name="T572_1"><text:a xlink:type="simple" xlink:href="https://ukniaf.ng/the-power-shift-ukniafs-lessons-from-nigerias-integrated-resource-plan-process/"><text:span text:style-name="T572_2">The<text:s/>Power<text:s/>Shift:<text:s/>UKNIAF’s<text:s/>lessons<text:s/>from<text:s/>Nigeria’s<text:s/>Integrated<text:s/>Resource<text:s/>Plan<text:s/>process</text:span></text:a></text:span></text:p>
        </text:list-item>
        <text:list-item>
          <text:p text:style-name="P573"><text:span text:style-name="T573_1"><text:a xlink:type="simple" xlink:href="https://ukniaf.ng/fixing-the-nigerian-electricity-grid-trends-learnings-and-recommendations/"><text:span text:style-name="T573_2">Fixing<text:s/>the<text:s/>Nigerian<text:s/>Electricity<text:s/>Grid<text:s/>–<text:s/>Trends,<text:s/>Learnings<text:s/>and<text:s/>Recommendations</text:span></text:a></text:span><text:span text:style-name="T573_3"><text:s/></text:span></text:p>
        </text:list-item>
        <text:list-item>
          <text:p text:style-name="P574"><text:span text:style-name="T574_1"><text:a xlink:type="simple" xlink:href="https://ukniaf.ng/transitioning-to-state-electricity-markets/"><text:span text:style-name="T574_2">Transitioning<text:s/>to<text:s/>State<text:s/>Electricity<text:s/>Markets</text:span></text:a></text:span></text:p>
        </text:list-item>
        <text:list-item>
          <text:p text:style-name="P575"><text:span text:style-name="T575_1"><text:a xlink:type="simple" xlink:href="https://tetratechinc.sharepoint.com/:w:/r/teams/UKNIAFDFID-MIS/Shared%20Documents/General/Task%20Orders/1.%20Approved%20Task%20Orders%20by%20component/3.%20Power/PW0035%20Creating%20a%20Unified%20Customer%20Database%20for%20NERC/Milestones/Milestone%209/PW0035%20M9%20KP%20on%20UCD%20Integration.docx?d=webaa10ed78d145caaf779a4db30c9ee1&amp;csf=1&amp;web=1&amp;e=ykT0lf"><text:span text:style-name="T575_2">Lessons<text:s/>learnt<text:s/>on<text:s/>how<text:s/>capacity<text:s/>building<text:s/>shaped<text:s/>the<text:s/>UCD<text:s/>Integration<text:s/>process</text:span></text:a></text:span><text:span text:style-name="T575_3"><text:s/></text:span></text:p>
        </text:list-item>
        <text:list-item>
          <text:p text:style-name="P576"><text:span text:style-name="T576_1"><text:a xlink:type="simple" xlink:href="https://tetratechinc.sharepoint.com/:w:/r/teams/UKNIAFDFID-MIS/Shared%20Documents/General/Task%20Orders/1.%20Approved%20Task%20Orders%20by%20component/3.%20Power/PW0047%20Evolving%20the%20ISO/Milestones/Milestone%206/PW0047%20M6%20Knowledge%20Product%20on%20how%20NISO%20transforms%20the%20electricity%20sector.docx?d=wa205648c0a754b1bb119a7198b0a2259&amp;csf=1&amp;web=1&amp;e=CgoslM"><text:span text:style-name="T576_2">Transforming<text:s/>Nigeria’s<text:s/>Electricity<text:s/>Sector:<text:s/>The<text:s/>Role<text:s/>of<text:s/>NISO<text:s/>in<text:s/>Driving<text:s/>Systemic<text:s/>Change</text:span></text:a></text:span><text:span text:style-name="T576_3"><text:s/></text:span></text:p>
        </text:list-item>
        <text:list-item>
          <text:p text:style-name="P577"><text:span text:style-name="T577_1"><text:a xlink:type="simple" xlink:href="https://tetratechinc.sharepoint.com/:w:/r/teams/UKNIAFDFID-MIS/Shared%20Documents/General/Task%20Orders/1.%20Approved%20Task%20Orders%20by%20component/3.%20Power/PW0052%20Sustainable%20Approach%20to%20Mini%20Grid%20Interconnection/Milestones/Milestone%206/PW0052%20M6%20-%20KP%20on%20Developing%20Sustainable%20Interconnected%20Mini-Grids.docx?d=w35e705b80300415e9de64e3807f684c6&amp;csf=1&amp;web=1&amp;e=38kQ4e"><text:span text:style-name="T577_2">Developing<text:s/>Sustainable<text:s/>Interconnected<text:s/>Mini-Grids<text:s/>–<text:s/>Guidance<text:s/>for<text:s/>Government</text:span></text:a></text:span></text:p>
        </text:list-item>
      </text:list>
      <text:p text:style-name="P578"/>
      <text:p text:style-name="P579"><text:span text:style-name="T579_1">1.8<text:s/>–<text:s/>Donor<text:s/>Collaborations</text:span><text:span text:style-name="T579_2">:</text:span><text:span text:style-name="T579_3"><text:s/></text:span><text:span text:style-name="T579_4">This<text:s/>focuses<text:s/>on<text:s/>securing<text:s/>collaboration<text:s/>with<text:s/>other<text:s/></text:span><text:span text:style-name="T579_5">Donor</text:span><text:span text:style-name="T579_6"><text:s/>programmes<text:s/>around<text:s/>UKNIAF<text:s/>interventions</text:span><text:span text:style-name="T579_7">.<text:s/>In<text:s/>the<text:s/>final<text:s/>year,<text:s/></text:span><text:span text:style-name="T579_8">UKNIAF<text:s/>has<text:s/>proactively<text:s/>engaged<text:s/>with<text:s/>Donor<text:s/>Partners<text:s/>to<text:s/>collaborate<text:s/>in<text:s/></text:span><text:span text:style-name="T579_9">6</text:span><text:span text:style-name="T579_10"><text:s/>areas</text:span><text:span text:style-name="T579_11">.<text:s/></text:span></text:p>
      <text:p text:style-name="P580"><text:span text:style-name="T580_1">IRP<text:s/>PMO</text:span><text:span text:style-name="T580_2">:<text:s/></text:span><text:span text:style-name="T580_3">UKNIAF<text:s/></text:span><text:span text:style-name="T580_4">worked<text:s/>with<text:s/>the<text:s/>World<text:s/>Bank<text:s/>to<text:s/></text:span><text:span text:style-name="T580_5">establish</text:span><text:span text:style-name="T580_6"><text:s/>a<text:s/>Project<text:s/>Management<text:s/>Office<text:s/>to<text:s/>manage<text:s/>the<text:s/>NIRP.<text:s/>The<text:s/>PMO<text:s/>is<text:s/>located<text:s/>at<text:s/>NERC<text:s/>and<text:s/>is<text:s/>staffed<text:s/>by<text:s/>a<text:s/>team<text:s/>drawn<text:s/>from<text:s/>NISO<text:s/>and<text:s/>NERC</text:span><text:span text:style-name="T580_7">.<text:s/></text:span><text:span text:style-name="T580_8">ISO/TSP/SCADA</text:span><text:span text:style-name="T580_9">:<text:s/></text:span><text:span text:style-name="T580_10">Having</text:span><text:span text:style-name="T580_11"><text:s/>advocated<text:s/>to<text:s/>the<text:s/>WB<text:s/>the<text:s/>necessity<text:s/>of<text:s/>unbundling<text:s/></text:span><text:span text:style-name="T580_12">the</text:span><text:span text:style-name="T580_13"><text:s/>TSP</text:span><text:span text:style-name="T580_14">,</text:span><text:span text:style-name="T580_15"><text:s/></text:span><text:span text:style-name="T580_16">while<text:s/>ensuring</text:span><text:span text:style-name="T580_17"><text:s/>the<text:s/>SCADA<text:s/>system<text:s/>sit</text:span><text:span text:style-name="T580_18">s</text:span><text:span text:style-name="T580_19"><text:s/>with<text:s/>NISO</text:span><text:span text:style-name="T580_20">,<text:s/></text:span><text:span text:style-name="T580_21">t</text:span><text:span text:style-name="T580_22">he<text:s/>WB<text:s/>has<text:s/>extended<text:s/>the<text:s/>SCADA<text:s/>project<text:s/>and<text:s/>is<text:s/></text:span><text:span text:style-name="T580_23">setting<text:s/>up</text:span><text:span text:style-name="T580_24"><text:s/>a<text:s/>project<text:s/>steering<text:s/>committee<text:s/>to<text:s/>include<text:s/>NISO<text:s/>and<text:s/>external<text:s/>advisers.<text:s/></text:span><text:span text:style-name="T580_25">Regulation<text:s/>Training</text:span><text:span text:style-name="T580_26">:<text:s/></text:span><text:span text:style-name="T580_27">UKNIAF<text:s/>collaborated<text:s/>with</text:span><text:span text:style-name="T580_28"><text:s/></text:span><text:span text:style-name="T580_29">the<text:s/></text:span><text:span text:style-name="T580_30">WB<text:s/>to<text:s/></text:span><text:span text:style-name="T580_31">design</text:span><text:span text:style-name="T580_32"><text:s/></text:span><text:span text:style-name="T580_33">a<text:s/>Nigerian<text:s/>School<text:s/>of<text:s/>Electricity<text:s/>Policy<text:s/>Regulation<text:s/>(NSEPR)</text:span><text:span text:style-name="T580_34"><text:s/>to<text:s/>build<text:s/>capacity<text:s/>of<text:s/>States<text:s/></text:span><text:span text:style-name="T580_35">on</text:span><text:span text:style-name="T580_36"><text:s/>Electricity<text:s/>Market<text:s/>Regulation.<text:s/>UKNIAF<text:s/>drafted<text:s/>a<text:s/>c</text:span><text:span text:style-name="T580_37">urriculum<text:s/></text:span><text:span text:style-name="T580_38">c</text:span><text:span text:style-name="T580_39">oncept<text:s/>note<text:s/></text:span><text:span text:style-name="T580_40">to<text:s/></text:span><text:span text:style-name="T580_41">shape<text:s/>an<text:s/>RfP<text:s/></text:span><text:span text:style-name="T580_42">which<text:s/>the<text:s/></text:span><text:span text:style-name="T580_43">WB</text:span><text:span text:style-name="T580_44"><text:s/></text:span><text:span text:style-name="T580_45">is<text:s/>preparing<text:s/>to</text:span><text:span text:style-name="T580_46"><text:s/>issue</text:span><text:span text:style-name="T580_47">.</text:span><text:span text:style-name="T580_48"><text:s/></text:span><text:span text:style-name="T580_49">IRP<text:s/>Data</text:span><text:span text:style-name="T580_50">:<text:s/>As<text:s/>part<text:s/>of<text:s/>an<text:s/>agreed<text:s/>twinning<text:s/>of<text:s/>support<text:s/>to<text:s/>State<text:s/>Electricity<text:s/>Markets,<text:s/>UKNIAF<text:s/></text:span><text:span text:style-name="T580_51">facilitated</text:span><text:span text:style-name="T580_52"><text:s/>exchange<text:s/>of<text:s/>IRP<text:s/>data<text:s/>between<text:s/>Enugu<text:s/></text:span><text:span text:style-name="T580_53">State<text:s/></text:span><text:span text:style-name="T580_54">and<text:s/></text:span><text:span text:style-name="T580_55">national<text:s/>authorities</text:span><text:span text:style-name="T580_56"><text:s/>in<text:s/>collaboration<text:s/>with<text:s/>AfDB</text:span><text:span text:style-name="T580_57">.<text:s/></text:span><text:span text:style-name="T580_58">Minigrids<text:s/>and<text:s/>NERC</text:span><text:span text:style-name="T580_59">:<text:s/>To<text:s/>inform<text:s/>the<text:s/>design<text:s/>of<text:s/>their<text:s/>new<text:s/>project(s),<text:s/>GEAPP<text:s/>/<text:s/>RMI<text:s/>have<text:s/>engaged<text:s/>UKNIAF<text:s/>in<text:s/>deep<text:s/>dives<text:s/>on<text:s/></text:span><text:span text:style-name="T580_60">the</text:span><text:span text:style-name="T580_61"><text:s/>work<text:s/>around<text:s/></text:span><text:span text:style-name="T580_62">i</text:span><text:span text:style-name="T580_63">nterconnected<text:s/></text:span><text:span text:style-name="T580_64">m</text:span><text:span text:style-name="T580_65">inigrids,<text:s/></text:span><text:span text:style-name="T580_66">r</text:span><text:span text:style-name="T580_67">egulatory<text:s/>data<text:s/>dashboards<text:s/>as<text:s/>well<text:s/>as<text:s/>WotGH.</text:span><text:span text:style-name="T580_68"><text:s/></text:span><text:span text:style-name="T580_69">O&amp;M</text:span><text:span text:style-name="T580_70">:<text:s/></text:span><text:span text:style-name="T580_71">Mercy<text:s/></text:span><text:span text:style-name="T580_72">Corps</text:span><text:span text:style-name="T580_73">/E41<text:s/>is<text:s/>providing<text:s/>support<text:s/>to<text:s/>REA<text:s/>on<text:s/></text:span><text:span text:style-name="T580_74">involving<text:s/>communities<text:s/>in<text:s/>managing<text:s/>minigrids</text:span><text:span text:style-name="T580_75"><text:s/>for<text:s/></text:span><text:span text:style-name="T580_76">KEP<text:s/>projects<text:s/>using<text:s/></text:span><text:span text:style-name="T580_77">the<text:s/>UKNIAF</text:span><text:span text:style-name="T580_78"><text:s/>O&amp;M<text:s/>Framework<text:s/>which<text:s/>defines<text:s/>a<text:s/>role</text:span><text:span text:style-name="T580_79"><text:s/>for</text:span><text:span text:style-name="T580_80"><text:s/>a</text:span><text:span text:style-name="T580_81"><text:s/></text:span><text:span text:style-name="T580_82">Rural<text:s/>Electricity<text:s/>User<text:s/>Cooperative<text:s/>Society<text:s/>(REUC)</text:span><text:span text:style-name="T580_83">.<text:s/></text:span></text:p>
      <text:p text:style-name="P581"/>
      <text:p text:style-name="P582"><text:span text:style-name="T582_1">L</text:span><text:span text:style-name="T582_2">ESSONS<text:s/>LEARNED</text:span><text:span text:style-name="T582_3"><text:s/>THROUGH<text:s/>THIS<text:s/>OUTPUT,<text:s/></text:span><text:span text:style-name="T582_4">AND<text:s/>RECOMMENDATIONS</text:span><text:span text:style-name="T582_5"><text:s/>FOR</text:span><text:span text:style-name="T582_6"><text:s/></text:span><text:span text:style-name="T582_7">FUTURE<text:s/>PROGRAMMING</text:span><text:span text:style-name="T582_8"><text:s/></text:span></text:p>
      <text:p text:style-name="P583"/>
      <text:list text:style-name="LS10" xml:id="list87">
        <text:list-item>
          <text:p text:style-name="P584"><text:span text:style-name="T584_1">Data-Driven<text:s/>Approaches<text:s/>Drive<text:s/>Regulatory<text:s/>and<text:s/>Planning<text:s/>Effectiveness</text:span><text:span text:style-name="T584_2">:<text:s/>MDAs,<text:s/>particularly<text:s/>the<text:s/>Nigerian<text:s/>Electricity<text:s/>Regulatory<text:s/>Commission<text:s/>(NERC),<text:s/>showed<text:s/>a<text:s/>vastly<text:s/>improved<text:s/>appreciation<text:s/>for<text:s/>using<text:s/>data<text:s/>to<text:s/>inform<text:s/>regulatory<text:s/>decisions<text:s/>and<text:s/>actions.<text:s/>The<text:s/>iterative<text:s/>design<text:s/>of<text:s/>tools<text:s/>like<text:s/>the<text:s/>Service-Based<text:s/>Tariff<text:s/>(SBT)<text:s/>Dashboard<text:s/>significantly<text:s/>enhanced<text:s/>their<text:s/>utility<text:s/>and<text:s/>impact.<text:s/>However,<text:s/>challenges<text:s/>remain<text:s/>in<text:s/>ensuring<text:s/>data<text:s/>interoperability<text:s/>across<text:s/>different<text:s/>systems<text:s/>and<text:s/>establishing<text:s/>long-term<text:s/>sustainable<text:s/>data<text:s/>management<text:s/>functions<text:s/>within<text:s/>MDAs.</text:span><text:span text:style-name="T584_3"><text:s/></text:span><text:span text:style-name="T584_4">Future<text:s/>programmes<text:s/>should<text:s/>focus<text:s/>on<text:s/></text:span><text:span text:style-name="T584_5">strengthening<text:s/>MDAs'<text:s/>capacity<text:s/>to<text:s/>collect,<text:s/>analyze,<text:s/>and<text:s/>utilize<text:s/>data</text:span><text:span text:style-name="T584_6"><text:s/>for<text:s/>evidence-based<text:s/>decision-making.<text:s/>This<text:s/>includes<text:s/>advocating<text:s/>for<text:s/>and<text:s/>supporting<text:s/>the<text:s/>development<text:s/>of<text:s/>interoperable<text:s/>data<text:s/>systems,<text:s/>facilitating<text:s/>access<text:s/>to<text:s/>and<text:s/>analysis<text:s/>of<text:s/>existing<text:s/>historical<text:s/>data,<text:s/>and<text:s/>building<text:s/>internal<text:s/>MDA<text:s/>capacity<text:s/>for<text:s/>data<text:s/>management<text:s/>and<text:s/>reporting.</text:span></text:p>
        </text:list-item>
        <text:list-item>
          <text:p text:style-name="P585"><text:span text:style-name="T585_1">Working<text:s/>with<text:s/>Sub-Nationals<text:s/>Requires<text:s/></text:span><text:span text:style-name="T585_2">Strategic<text:s/>Engagement<text:s/>and<text:s/>Convening<text:s/>Power:<text:s/></text:span><text:span text:style-name="T585_3">Leveraging<text:s/>existing<text:s/>high-level<text:s/>platforms<text:s/>like<text:s/>the<text:s/>NGF<text:s/>is<text:s/>crucial<text:s/>for<text:s/>scaling<text:s/>interventions<text:s/>and<text:s/>fostering<text:s/>widespread<text:s/>adoption<text:s/>of<text:s/>new<text:s/>policies,<text:s/>tools,<text:s/>and<text:s/>practices<text:s/>across<text:s/>sub-national<text:s/>entities.<text:s/>The<text:s/>NGF’s<text:s/>ability<text:s/>to<text:s/>convene<text:s/>diverse<text:s/>stakeholders<text:s/>was<text:s/>instrumental<text:s/>in<text:s/>aligning<text:s/>efforts.</text:span></text:p>
        </text:list-item>
        <text:list-item>
          <text:p text:style-name="P586"><text:span text:style-name="T586_1">Scaling<text:s/>with<text:s/>insight</text:span><text:span text:style-name="T586_2">:<text:s/></text:span><text:span text:style-name="T586_3">Developing<text:s/>sustainable<text:s/>interconnected<text:s/></text:span><text:span text:style-name="T586_4">mini<text:s/>grids</text:span><text:span text:style-name="T586_5"><text:s/>is<text:s/>essential<text:s/>to<text:s/>Nigeria’s<text:s/>energy<text:s/>future.<text:s/></text:span><text:span text:style-name="T586_6">Interconnection<text:s/>is<text:s/>not<text:s/>just<text:s/>a<text:s/>technical<text:s/>process.<text:s/>it<text:s/>is<text:s/>a<text:s/>governance,<text:s/>institutional,<text:s/>and<text:s/>community-building<text:s/>endeavour</text:span><text:span text:style-name="T586_7">.<text:s/></text:span><text:span text:style-name="T586_8">With<text:s/>evidence-based<text:s/>tools,<text:s/>harmonised<text:s/>technical<text:s/>standards,<text:s/>and<text:s/>stakeholder<text:s/>alignment,<text:s/></text:span><text:span text:style-name="T586_9">MDAs,<text:s/>S</text:span><text:span text:style-name="T586_10">tates<text:s/>and<text:s/>their<text:s/>implementing<text:s/>partners<text:s/>can<text:s/>transition<text:s/>isolated<text:s/>rural<text:s/>projects<text:s/>into<text:s/>robust,<text:s/>economically<text:s/>viable<text:s/>grid-integrated<text:s/>systems</text:span></text:p>
        </text:list-item>
      </text:list>
      <table:table table:style-name="Table8">
        <table:table-column table:style-name="Column30"/>
        <table:table-column table:style-name="Column31"/>
        <table:table-column table:style-name="Column32"/>
        <table:table-column table:style-name="Column33"/>
        <table:table-row table:style-name="Row108">
          <table:table-cell table:style-name="Cell256">
            <text:p text:style-name="P587"><text:span text:style-name="T587_1">Output<text:s/>Number<text:s/>and<text:s/>Title<text:s/></text:span></text:p>
          </table:table-cell>
          <table:table-cell table:style-name="Cell257" table:number-columns-spanned="3">
            <text:p text:style-name="P588"><text:span text:style-name="T588_1">Output<text:s/>2:</text:span><text:span text:style-name="T588_2"><text:s/></text:span><text:span text:style-name="T588_3">Strategic<text:s/>planning<text:s/>and<text:s/>decision-making<text:s/>on<text:s/>Federal<text:s/>Road<text:s/>Network<text:s/>management<text:s/>is<text:s/>transformed<text:s/></text:span><text:span text:style-name="T588_4">so<text:s/>as<text:s/>to</text:span><text:span text:style-name="T588_5"><text:s/>be<text:s/>data-driven,<text:s/>inclusive<text:s/>and<text:s/>climate<text:s/>compatible</text:span></text:p>
            <text:p text:style-name="P589"/>
          </table:table-cell>
          <table:covered-table-cell/>
          <table:covered-table-cell/>
        </table:table-row>
        <table:table-row table:style-name="Row109">
          <table:table-cell table:style-name="Cell258">
            <text:p text:style-name="P590"><text:span text:style-name="T590_1">Output<text:s/>Score<text:s/></text:span></text:p>
          </table:table-cell>
          <table:table-cell table:style-name="Cell259" table:number-columns-spanned="3">
            <text:p text:style-name="P591"><text:span text:style-name="T591_1">A+</text:span></text:p>
          </table:table-cell>
          <table:covered-table-cell/>
          <table:covered-table-cell/>
        </table:table-row>
        <table:table-row table:style-name="Row110">
          <table:table-cell table:style-name="Cell260">
            <text:p text:style-name="P592"><text:span text:style-name="T592_1">Impact<text:s/>weighting<text:s/>(%)</text:span></text:p>
          </table:table-cell>
          <table:table-cell table:style-name="Cell261">
            <text:p text:style-name="P593"><text:span text:style-name="T593_1">2</text:span><text:span text:style-name="T593_2">0</text:span><text:span text:style-name="T593_3">%</text:span></text:p>
          </table:table-cell>
          <table:table-cell table:style-name="Cell262">
            <text:p text:style-name="P594"><text:span text:style-name="T594_1">Impact<text:s/>weighting<text:s/>revised<text:s/>since<text:s/>last<text:s/>AR?</text:span></text:p>
          </table:table-cell>
          <table:table-cell table:style-name="Cell263">
            <text:p text:style-name="P595"><text:span text:style-name="T595_1">No</text:span></text:p>
          </table:table-cell>
        </table:table-row>
        <table:table-row table:style-name="Row111">
          <table:table-cell table:style-name="Cell264" table:number-columns-spanned="4">
            <text:p text:style-name="P596"><text:span text:style-name="T596_1">The<text:s/>Road<text:s/>component<text:s/>was<text:s/>discontinued<text:s/>in<text:s/>2023<text:s/>due<text:s/>to<text:s/>reduction<text:s/>in<text:s/>budget<text:s/>and<text:s/>pivot<text:s/>to<text:s/>ICF.</text:span><text:span text:style-name="T596_2"><text:s text:c="2"/>The<text:s/>output<text:s/>focused<text:s/>on<text:s/>supporting<text:s/>FERMA<text:s/>to<text:s/>have</text:span><text:span text:style-name="T596_3"><text:s/>operationalized<text:s text:c="2"/></text:span><text:span text:style-name="T596_4"><text:s/>20%<text:s/>of<text:s/>road<text:s/>maintenance<text:s/>works<text:s/>in<text:s/>the<text:s/>Federal<text:s/>budget<text:s/>prioritised<text:s/></text:span><text:span text:style-name="T596_5">through<text:s/>the<text:s/>use<text:s/>of</text:span><text:span text:style-name="T596_6"><text:s/>a<text:s/>climate-smart<text:s/>Road<text:s/>Asset<text:s/>Management<text:s/>System.</text:span><text:span text:style-name="T596_7"><text:s/>As<text:s/>at<text:s/>March<text:s/>2022<text:s/>the<text:s/>UKNIAF-supported<text:s/>RAMS<text:s/>was<text:s/>used<text:s/>to<text:s/>produce<text:s/>a<text:s/>Forward<text:s/>Works<text:s/>Programme<text:s/>(FWP).<text:s/>The<text:s/>RAMS<text:s/>Working<text:s/>Group<text:s/>selected<text:s/>one<text:s/>route<text:s/>for<text:s/>which<text:s/>budget<text:s/>was<text:s/>allocated<text:s/>in<text:s/>2022.<text:s text:c="2"/>Therefore,<text:s/>the<text:s/>FWP<text:s/>influenced<text:s/>maintenance<text:s/>decisions<text:s/>in<text:s/>this<text:s/>year,<text:s/>and<text:s/>would<text:s/>have<text:s/>also<text:s/>informed<text:s/>the<text:s/>FERMA<text:s/>budget<text:s/>committee<text:s/>in<text:s/>developing<text:s/>its<text:s/>submission<text:s/>for<text:s/>further<text:s/>works<text:s/>in<text:s/>2023.<text:s/>Financial<text:s/>year.</text:span></text:p>
          </table:table-cell>
          <table:covered-table-cell/>
          <table:covered-table-cell/>
          <table:covered-table-cell/>
        </table:table-row>
      </table:table>
      <text:p text:style-name="P597"/>
      <text:p text:style-name="P598"/>
      <table:table table:style-name="Table9"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column table:style-name="Column40"/>
        <table:table-row table:style-name="Row112">
          <table:table-cell table:style-name="Cell265">
            <text:p text:style-name="P599"><text:span text:style-name="T599_1">Output<text:s/></text:span><text:span text:style-name="T599_2">3</text:span></text:p>
          </table:table-cell>
          <table:table-cell table:style-name="Cell266" table:number-columns-spanned="5">
            <text:p text:style-name="P600"><text:span text:style-name="T600_1">Output<text:s/></text:span><text:span text:style-name="T600_2">3</text:span></text:p>
          </table:table-cell>
          <table:covered-table-cell/>
          <table:covered-table-cell/>
          <table:covered-table-cell/>
          <table:covered-table-cell/>
        </table:table-row>
        <table:table-row table:style-name="Row113">
          <table:table-cell table:style-name="Cell267">
            <text:p text:style-name="P601"><text:span text:style-name="T601_1">Output<text:s/>Number<text:s/>and<text:s/>Title<text:s/></text:span></text:p>
          </table:table-cell>
          <table:table-cell table:style-name="Cell268" table:number-columns-spanned="5">
            <text:p text:style-name="P602"><text:span text:style-name="T602_1">Output<text:s/></text:span><text:span text:style-name="T602_2">3</text:span><text:span text:style-name="T602_3">:</text:span><text:span text:style-name="T602_4"><text:s/></text:span><text:span text:style-name="T602_5">Institutional<text:s/>capacity<text:s/>of<text:s/>key<text:s/>MDAs<text:s/>improved<text:s/>to<text:s/>attract<text:s/>private<text:s/>financing<text:s/>for<text:s/>climate-smart,<text:s/>inclusive,<text:s/>pro-poor<text:s/>infrastructure<text:s/>projects</text:span></text:p>
          </table:table-cell>
          <table:covered-table-cell/>
          <table:covered-table-cell/>
          <table:covered-table-cell/>
          <table:covered-table-cell/>
        </table:table-row>
        <table:table-row table:style-name="Row114">
          <table:table-cell table:style-name="Cell269">
            <text:p text:style-name="P603"><text:span text:style-name="T603_1">Output<text:s/>Score<text:s/></text:span></text:p>
          </table:table-cell>
          <table:table-cell table:style-name="Cell270" table:number-columns-spanned="5">
            <text:p text:style-name="P604"><text:span text:style-name="T604_1">A+</text:span></text:p>
          </table:table-cell>
          <table:covered-table-cell/>
          <table:covered-table-cell/>
          <table:covered-table-cell/>
          <table:covered-table-cell/>
        </table:table-row>
        <table:table-row table:style-name="Row115">
          <table:table-cell table:style-name="Cell271">
            <text:p text:style-name="P605"><text:span text:style-name="T605_1">Impact<text:s/>weighting<text:s/>(%)</text:span></text:p>
          </table:table-cell>
          <table:table-cell table:style-name="Cell272" table:number-columns-spanned="2">
            <text:p text:style-name="P606"><text:span text:style-name="T606_1">2</text:span><text:span text:style-name="T606_2">5%</text:span></text:p>
          </table:table-cell>
          <table:covered-table-cell/>
          <table:table-cell table:style-name="Cell273" table:number-columns-spanned="2">
            <text:p text:style-name="P607"><text:span text:style-name="T607_1">Impact<text:s/>weighting<text:s/>revised<text:s/>since<text:s/>last<text:s/>AR?</text:span></text:p>
          </table:table-cell>
          <table:covered-table-cell/>
          <table:table-cell table:style-name="Cell274">
            <text:p text:style-name="P608"><text:span text:style-name="T608_1">N</text:span><text:span text:style-name="T608_2">o</text:span></text:p>
          </table:table-cell>
        </table:table-row>
        <table:table-row table:style-name="Row116">
          <table:table-cell table:style-name="Cell275" table:number-columns-spanned="6">
            <text:p text:style-name="P609"/>
            <text:p text:style-name="P61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17">
          <table:table-cell table:style-name="Cell276" table:number-columns-spanned="2">
            <text:p text:style-name="P611"><text:span text:style-name="T611_1">Output<text:s/>Indicator<text:s/></text:span></text:p>
          </table:table-cell>
          <table:covered-table-cell/>
          <table:table-cell table:style-name="Cell277" table:number-columns-spanned="2">
            <text:p text:style-name="P612"><text:span text:style-name="T612_1">Final<text:s/>Logframe<text:s/>Target</text:span></text:p>
          </table:table-cell>
          <table:covered-table-cell/>
          <table:table-cell table:style-name="Cell278" table:number-columns-spanned="3">
            <text:p text:style-name="P613"><text:span text:style-name="T613_1">Final<text:s/>Result</text:span><text:span text:style-name="T613_2"><text:s/>Achieved</text:span></text:p>
          </table:table-cell>
          <table:covered-table-cell/>
          <table:covered-table-cell/>
        </table:table-row>
        <table:table-row table:style-name="Row118">
          <table:table-cell table:style-name="Cell279" table:number-columns-spanned="2" table:number-rows-spanned="2">
            <text:p text:style-name="P614"><text:span text:style-name="T614_1">3.1 –<text:s/>PDF<text:s/></text:span></text:p>
            <text:p text:style-name="P615"><text:span text:style-name="T615_1">Number<text:s/>of<text:s/>climate<text:s/>smart<text:s/>PPP/PF<text:s/>demonstration<text:s/>projects<text:s/>progressing<text:s/>through<text:s/>UKNIAF-supported<text:s/>Accelerated<text:s/>Project<text:s/>Delivery<text:s/>Framework<text:s/>stages</text:span></text:p>
            <text:p text:style-name="P616"/>
            <text:p text:style-name="P617"/>
          </table:table-cell>
          <table:covered-table-cell/>
          <table:table-cell table:style-name="Cell280" table:number-columns-spanned="2">
            <text:p text:style-name="P618"/>
            <text:p text:style-name="P619"><text:span text:style-name="T619_1">a</text:span><text:span text:style-name="T619_2">)<text:s/>MDA<text:s/>guided<text:s/>to<text:s/>develop<text:s/>a<text:s/>suite<text:s/>of<text:s/>documents<text:s/>for<text:s/>procuring<text:s/>Transaction<text:s/></text:span><text:span text:style-name="T619_3">Advisory<text:s/>for<text:s/>1<text:s/>additional<text:s/>project<text:s/>(cum</text:span><text:span text:style-name="T619_4">ulative</text:span><text:span text:style-name="T619_5"><text:s/>3)</text:span></text:p>
          </table:table-cell>
          <table:covered-table-cell/>
          <table:table-cell table:style-name="Cell281" table:number-columns-spanned="3">
            <text:p text:style-name="P620"><text:span text:style-name="T620_1">Milestone<text:s/>is<text:s/></text:span><text:span text:style-name="T620_2">moderately</text:span><text:span text:style-name="T620_3"><text:s/>overachieved </text:span></text:p>
            <text:p text:style-name="P621"><text:span text:style-name="T621_1">MDAs<text:s/>were<text:s/>guided<text:s/>to<text:s/>develop<text:s/>a<text:s/>suite<text:s/>of<text:s/>documents<text:s/>for<text:s/>procuring<text:s/>Transaction<text:s/>Advisory<text:s/>for<text:s/>the<text:s/></text:span><text:span text:style-name="T621_2">2</text:span><text:span text:style-name="T621_3"><text:s/>additional<text:s/>projects</text:span></text:p>
            <text:p text:style-name="P622"/>
          </table:table-cell>
          <table:covered-table-cell/>
          <table:covered-table-cell/>
        </table:table-row>
        <table:table-row table:style-name="Row119">
          <table:covered-table-cell table:style-name="Cell282">
            <text:p text:style-name="P623"/>
          </table:covered-table-cell>
          <table:covered-table-cell/>
          <table:table-cell table:style-name="Cell283" table:number-columns-spanned="2">
            <text:p text:style-name="P624"><text:span text:style-name="T624_1">b</text:span><text:span text:style-name="T624_2">)<text:s/>Suite<text:s/>of<text:s/>documents<text:s/>approved<text:s/>by<text:s/>MDA<text:s/>for<text:s/>the<text:s/>Procurement<text:s/>Phase<text:s/>for<text:s/>1<text:s/>additional<text:s/>Project</text:span></text:p>
          </table:table-cell>
          <table:covered-table-cell/>
          <table:table-cell table:style-name="Cell284" table:number-columns-spanned="3">
            <text:p text:style-name="P625"><text:span text:style-name="T625_1">REA<text:s/>has<text:s/>approved<text:s/>the<text:s/>UKNIAF-supported<text:s/>suite<text:s/>of<text:s/>documents<text:s/>(Request<text:s/>for<text:s/>Proposal<text:s/>(RfP)<text:s/>and<text:s/>the<text:s/>O&amp;M<text:s/>contract)<text:s/>for<text:s/>the<text:s/>O&amp;M<text:s/>of<text:s/>EEP<text:s/>P2</text:span></text:p>
            <text:p text:style-name="P626"/>
          </table:table-cell>
          <table:covered-table-cell/>
          <table:covered-table-cell/>
        </table:table-row>
        <table:table-row table:style-name="Row120">
          <table:table-cell table:style-name="Cell285" table:number-columns-spanned="2">
            <text:p text:style-name="P627"><text:span text:style-name="T627_1">3.2<text:s/>–</text:span><text:span text:style-name="T627_2"><text:s/>PPF</text:span></text:p>
            <text:p text:style-name="P628"><text:span text:style-name="T628_1">Status<text:s/>of<text:s/>sustainable<text:s/>Institutional<text:s/>capacity<text:s/>to<text:s/>leverage<text:s/>climate-<text:s/>focused<text:s/>project<text:s/>preparation<text:s/>resources</text:span></text:p>
          </table:table-cell>
          <table:covered-table-cell/>
          <table:table-cell table:style-name="Cell286" table:number-columns-spanned="2">
            <text:p text:style-name="P629"><text:span text:style-name="T629_1">2<text:s/>DFI<text:s/>Engagements<text:s/>made<text:s/>by<text:s/>MDA<text:s/>with<text:s/>UKNIAF<text:s/>support<text:s/>(including<text:s/>Pitches,<text:s/>provision<text:s/>of<text:s/>deeper<text:s/>data,<text:s/>support<text:s/>to<text:s/>meeting<text:s/>DFI<text:s/>requirements)</text:span></text:p>
          </table:table-cell>
          <table:covered-table-cell/>
          <table:table-cell table:style-name="Cell287" table:number-columns-spanned="3">
            <text:p text:style-name="P630"><text:span text:style-name="T630_1">Milestone<text:s/>is<text:s/>moderately<text:s/>overachieved:</text:span></text:p>
            <text:p text:style-name="P631"/>
            <text:p text:style-name="P632"><text:bookmark-start text:name="_Hlk206887344"/><text:span text:style-name="T632_1">4</text:span><text:span text:style-name="T632_2"><text:s/>DFI<text:s/>Engagements<text:s/>were<text:s/>made<text:s/>by<text:s/>MDAs</text:span><text:span text:style-name="T632_3"><text:s/>with<text:s/>UKNIAF<text:s/>support</text:span><text:bookmark-end text:name="_Hlk206887344"/></text:p>
          </table:table-cell>
          <table:covered-table-cell/>
          <table:covered-table-cell/>
        </table:table-row>
        <table:table-row table:style-name="Row121">
          <table:table-cell table:style-name="Cell288" table:number-columns-spanned="2">
            <text:p text:style-name="P633"><text:span text:style-name="T633_1">3.6<text:s/>–<text:s/>PPP<text:s/>Enablers</text:span></text:p>
            <text:p text:style-name="P634"><text:span text:style-name="T634_1">Number<text:s/>of<text:s/>Institutional<text:s/>/<text:s/>Political<text:s/>Economy<text:s/>enablers<text:s/>/<text:s/>bottlenecks*<text:s/>developed/resolved<text:s/>in<text:s/>collaboration<text:s/>with<text:s/>relevant<text:s/>MDA<text:s/>stakeholders<text:s/>around<text:s/>supported<text:s/>projects</text:span></text:p>
          </table:table-cell>
          <table:covered-table-cell/>
          <table:table-cell table:style-name="Cell289" table:number-columns-spanned="2">
            <text:p text:style-name="P635"/>
            <text:p text:style-name="P636"/>
            <text:p text:style-name="P637"><text:span text:style-name="T637_1">2</text:span></text:p>
          </table:table-cell>
          <table:covered-table-cell/>
          <table:table-cell table:style-name="Cell290" table:number-columns-spanned="3">
            <text:p text:style-name="P638"><text:span text:style-name="T638_1">Milestone<text:s/>is<text:s/>moderately<text:s/>overachieved:</text:span></text:p>
            <text:p text:style-name="P639"/>
            <text:p text:style-name="P640"><text:span text:style-name="T640_1">3</text:span></text:p>
            <text:p text:style-name="P641"/>
          </table:table-cell>
          <table:covered-table-cell/>
          <table:covered-table-cell/>
        </table:table-row>
        <table:table-row table:style-name="Row122">
          <table:table-cell table:style-name="Cell291" table:number-columns-spanned="2">
            <text:p text:style-name="P642"><text:span text:style-name="T642_1">3.7<text:s/>–<text:s/>IF<text:s/>Legacy</text:span></text:p>
            <text:p text:style-name="P643"><text:span text:style-name="T643_1">Number<text:s/>of<text:s/>knowledge<text:s/>products<text:s/>produced<text:s/>and<text:s/>disseminated</text:span></text:p>
          </table:table-cell>
          <table:covered-table-cell/>
          <table:table-cell table:style-name="Cell292" table:number-columns-spanned="2">
            <text:p text:style-name="P644"/>
            <text:p text:style-name="P645"/>
            <text:p text:style-name="P646"><text:span text:style-name="T646_1">4</text:span></text:p>
          </table:table-cell>
          <table:covered-table-cell/>
          <table:table-cell table:style-name="Cell293" table:number-columns-spanned="3">
            <text:p text:style-name="P647"><text:span text:style-name="T647_1">Milestone<text:s/>is<text:s/></text:span><text:span text:style-name="T647_2">a</text:span><text:span text:style-name="T647_3">chieved:</text:span></text:p>
            <text:p text:style-name="P648"/>
            <text:p text:style-name="P649"><text:span text:style-name="T649_1">5</text:span></text:p>
          </table:table-cell>
          <table:covered-table-cell/>
          <table:covered-table-cell/>
        </table:table-row>
        <table:table-row table:style-name="Row123">
          <table:table-cell table:style-name="Cell294" table:number-columns-spanned="2">
            <text:p text:style-name="P650"><text:span text:style-name="T650_1">3.8<text:s/>–<text:s/>Donor<text:s/>Collaborations</text:span></text:p>
            <text:p text:style-name="P651"><text:span text:style-name="T651_1">Number<text:s/>of<text:s/>UKNIAF<text:s/>interventions<text:s/>done<text:s/>in<text:s/>collaboration<text:s/>with<text:s/>other<text:s/>Donors</text:span></text:p>
          </table:table-cell>
          <table:covered-table-cell/>
          <table:table-cell table:style-name="Cell295" table:number-columns-spanned="2">
            <text:p text:style-name="P652"/>
            <text:p text:style-name="P653"/>
            <text:p text:style-name="P654"><text:span text:style-name="T654_1">2</text:span></text:p>
          </table:table-cell>
          <table:covered-table-cell/>
          <table:table-cell table:style-name="Cell296" table:number-columns-spanned="3">
            <text:p text:style-name="P655"><text:span text:style-name="T655_1">Milestone<text:s/>is<text:s/></text:span><text:span text:style-name="T655_2">substantially</text:span><text:span text:style-name="T655_3"><text:s/></text:span><text:span text:style-name="T655_4">overachieved:</text:span></text:p>
            <text:p text:style-name="P656"><text:span text:style-name="T656_1">5</text:span></text:p>
          </table:table-cell>
          <table:covered-table-cell/>
          <table:covered-table-cell/>
        </table:table-row>
      </table:table>
      <text:p text:style-name="P657"/>
      <text:p text:style-name="P658"><text:span text:style-name="T658_1">UK</text:span><text:span text:style-name="T658_2">NIAF</text:span><text:span text:style-name="T658_3"><text:s/>has<text:s/>at<text:s/>least<text:s/>achieved,<text:s/>and<text:s/>in<text:s/>most<text:s/>cases<text:s/>overachieved<text:s/>the<text:s/>indicators<text:s/>for<text:s/>this<text:s/>output,<text:s/>leading<text:s/>to<text:s/>an<text:s/>A+<text:s/>score.<text:s/>Supported<text:s/></text:span><text:span text:style-name="T658_4">MDAs<text:s/></text:span><text:span text:style-name="T658_5">are<text:s/></text:span><text:span text:style-name="T658_6">demonstrating<text:s/>improved<text:s/>i</text:span><text:span text:style-name="T658_7">nstitutional<text:s/>capacity<text:s/>to<text:s/>attract<text:s/>private<text:s/>financing<text:s/>for<text:s/>climate-smart,<text:s/>inclusive,<text:s/>pro-poor<text:s/>infrastructure<text:s/>projects</text:span><text:span text:style-name="T658_8">.</text:span></text:p>
      <text:p text:style-name="P659"><text:span text:style-name="T659_1">Indicator<text:s/>3.1<text:s/>–<text:s/></text:span><text:span text:style-name="T659_2">Project<text:s/>Delivery<text:s/>Framework</text:span><text:span text:style-name="T659_3">:</text:span><text:span text:style-name="T659_4"><text:s/></text:span><text:span text:style-name="T659_5">This<text:s/>indicator<text:s/>focused<text:s/>on<text:s/>supporting<text:s/>MDAs<text:s/>to<text:s/>prepare<text:s/>projects<text:s/>through<text:s/>the<text:s/>project<text:s/>lifecycle<text:s/>from<text:s/>Concept<text:s/>Note<text:s/>(cum</text:span><text:span text:style-name="T659_6">ulative</text:span><text:span text:style-name="T659_7"><text:s/></text:span><text:span text:style-name="T659_8">17)<text:s/>to<text:s/></text:span><text:span text:style-name="T659_9">Business<text:s/>Case<text:s/>(cum</text:span><text:span text:style-name="T659_10">ulative</text:span><text:span text:style-name="T659_11"><text:s/></text:span><text:span text:style-name="T659_12">6</text:span><text:span text:style-name="T659_13">)<text:s/>to<text:s/>Transaction<text:s/>Advisory<text:s/>(cum</text:span><text:span text:style-name="T659_14">ulative</text:span><text:span text:style-name="T659_15"><text:s/>3)<text:s/>and<text:s/>t</text:span><text:span text:style-name="T659_16">hen<text:s/>to<text:s/>Procurement<text:s/>(cum</text:span><text:span text:style-name="T659_17">ulative</text:span><text:span text:style-name="T659_18"><text:s/>3)<text:s/>with<text:s/>one<text:s/>project</text:span><text:span text:style-name="T659_19"><text:s/>(NSUK<text:s/>Student<text:s/>Accomodation)</text:span><text:span text:style-name="T659_20"><text:s/>reaching<text:s/>commercial<text:s/>clos</text:span><text:span text:style-name="T659_21">e</text:span><text:span text:style-name="T659_22"><text:s/>and<text:s/>two</text:span><text:span text:style-name="T659_23"><text:s/>(Kaduna<text:s/>and<text:s/>Oyo<text:s/>SAPZ)</text:span><text:span text:style-name="T659_24"><text:s/></text:span><text:span text:style-name="T659_25">under-construction</text:span><text:span text:style-name="T659_26"><text:s/>by<text:s/>the<text:s/>end<text:s/>of<text:s/>UKNIAF</text:span><text:span text:style-name="T659_27">’s<text:s/>implementation<text:s/>phase</text:span><text:span text:style-name="T659_28">.</text:span></text:p>
      <text:p text:style-name="P660"><text:span text:style-name="T660_1">In<text:s/>the<text:s/>final<text:s/>year,<text:s/></text:span><text:span text:style-name="T660_2">regarding<text:s/>milestone<text:s/>3.</text:span><text:span text:style-name="T660_3">2</text:span><text:span text:style-name="T660_4">,<text:s/></text:span><text:span text:style-name="T660_5">MDAs<text:s/>were<text:s/>guided<text:s/>to<text:s/>develop<text:s/>a<text:s/>suite<text:s/>of<text:s/>documents<text:s/>for<text:s/>procuring<text:s/>Transaction<text:s/>Advisory<text:s/>for<text:s/></text:span><text:span text:style-name="T660_6">2</text:span><text:span text:style-name="T660_7"><text:s/>additional<text:s/>projects</text:span><text:span text:style-name="T660_8">-<text:s/></text:span><text:span text:style-name="T660_9">exceeding<text:s/>the<text:s/>target<text:s/>of<text:s/>1</text:span><text:span text:style-name="T660_10">.<text:s/></text:span><text:span text:style-name="T660_11">Doma<text:s/>Dam<text:s/>Small<text:s/>Hydropower<text:s/>project<text:s/>(NASIDA</text:span><text:span text:style-name="T660_12">)<text:s/>and</text:span><text:span text:style-name="T660_13"><text:s/></text:span><text:span text:style-name="T660_14">Nasarawa<text:s/>Technology<text:s/>Village</text:span><text:span text:style-name="T660_15"><text:s/>(NTV)</text:span><text:span text:style-name="T660_16"><text:s/>Technology<text:s/>Hub<text:s/>project</text:span><text:span text:style-name="T660_17">.<text:s/>Further</text:span><text:span text:style-name="T660_18">more,<text:s/>for<text:s/>milestone<text:s/>3.1c,</text:span><text:span text:style-name="T660_19"><text:s/>REA<text:s/>has<text:s/>approved<text:s/>the<text:s/>UKNIAF-supported<text:s/>suite<text:s/>of<text:s/>documents<text:s/>(Request<text:s/>for<text:s/>Proposal</text:span><text:span text:style-name="T660_20"><text:s/></text:span><text:span text:style-name="T660_21">and<text:s/>the<text:s/>O&amp;M<text:s/>contract)<text:s/>for<text:s/>the<text:s/>O&amp;M<text:s/>of<text:s/>EEP<text:s/>P2</text:span><text:span text:style-name="T660_22">,<text:s/>meeting<text:s/>the<text:s/>target<text:s/>of<text:s/>1<text:s/>additional<text:s/>project.</text:span></text:p>
      <text:p text:style-name="P661"><text:span text:style-name="T661_1">The<text:s/>programme’s<text:s/>work<text:s/>with<text:s/></text:span><text:span text:style-name="T661_2">Nasarawa</text:span><text:span text:style-name="T661_3"><text:s/></text:span><text:span text:style-name="T661_4">State<text:s/>particularly<text:s/>stands<text:s/>out.<text:s/></text:span><text:span text:style-name="T661_5">UKNIAF<text:s/>supported<text:s/>Nasarawa<text:s/>to<text:s/>develop<text:s/>a<text:s/>climate-smart<text:s/>PPP<text:s/>pipeline,<text:s/>culminating<text:s/>in<text:s/>the<text:s/>first<text:s/>replicable<text:s/>subnational<text:s/>PPP<text:s/>demonstrator<text:s/>in<text:s/>Nigeria.<text:s/>The<text:s/>student<text:s/>housing<text:s/>PPP<text:s/>at<text:s/>NSUK<text:s/>reached<text:s/>commercial<text:s/>close<text:s/>in<text:s/>May<text:s/>2025,<text:s/>embedding<text:s/>gender<text:s/>and<text:s/>climate<text:s/>principles.<text:s/>Alongside,<text:s/>the<text:s/>NASIDA<text:s/>PPP<text:s/>manual<text:s/>institutionalised<text:s/>the<text:s/>360°<text:s/>appraisal<text:s/>tool,<text:s/>and<text:s/>the<text:s/>state<text:s/>began<text:s/>preparing<text:s/>additional<text:s/>projects<text:s/>independently</text:span><text:span text:style-name="T661_6"><text:s/>although<text:s/>how<text:s/>many<text:s/>is<text:s/>unclear<text:s/>at<text:s/>this<text:s/>stage</text:span><text:span text:style-name="T661_7">.<text:s/></text:span></text:p>
      <text:p text:style-name="P662"><text:span text:style-name="T662_1">This<text:s/>stands<text:s/>as<text:s/>one<text:s/>of<text:s/>the<text:s/>few<text:s/>university-based<text:s/>PPPs<text:s/>in<text:s/>Nigeria<text:s/>to<text:s/>reach<text:s/>this<text:s/>milestone,<text:s/>providing<text:s/>a<text:s/>replicable<text:s/>model<text:s/>for<text:s/>other<text:s/>social-sector<text:s/>infrastructure<text:s/>transactions.<text:s/>There<text:s/>is<text:s/>evidence<text:s/>that<text:s/>NASIDA<text:s/>has<text:s/>begun<text:s/>to<text:s/>internalise<text:s/>the<text:s/>capacity<text:s/>to<text:s/>generate<text:s/>a<text:s/>credible<text:s/>project<text:s/>pipeline,<text:s/>even<text:s/>if<text:s/>many<text:s/>of<text:s/>these<text:s/>ideas<text:s/>still<text:s/>require<text:s/>feasibility<text:s/>work<text:s/>and<text:s/>investor<text:s/>traction.</text:span></text:p>
      <text:p text:style-name="P663"><text:span text:style-name="T663_1">Indicator<text:s/></text:span><text:span text:style-name="T663_2">3.2<text:s/>–</text:span><text:span text:style-name="T663_3"><text:s/>Project<text:s/>Preparation<text:s/>Funding</text:span><text:span text:style-name="T663_4">:<text:s/>This<text:s/>focused<text:s/>on<text:s/>enabling<text:s/>MDAs<text:s/>to<text:s/></text:span><text:span text:style-name="T663_5">pitch<text:s/>projects<text:s/>to<text:s/>DFIs<text:s/>towards<text:s/></text:span><text:span text:style-name="T663_6">leveraging<text:s/>climate-<text:s/>focused<text:s/>project<text:s/>preparation<text:s/>resources</text:span><text:span text:style-name="T663_7">.</text:span><text:span text:style-name="T663_8"><text:s/>NASIDA,<text:s/>BPE</text:span><text:span text:style-name="T663_9">,<text:s/>Edo<text:s/>SPPPMO,<text:s/>SAPZ<text:s/>NCO</text:span><text:span text:style-name="T663_10"><text:s/>and<text:s/>REA<text:s/>have<text:s/></text:span><text:span text:style-name="T663_11">all<text:s/>been<text:s/>supported<text:s/>to<text:s/>pitch<text:s/>a<text:s/>variety<text:s/>of<text:s/>projects<text:s/>to<text:s/>DFIs<text:s/>including<text:s/>World<text:s/>Bank,<text:s/>AfDB,<text:s/>InfraCredit,<text:s/></text:span><text:span text:style-name="T663_12">Islamic<text:s/>Development<text:s/>Bank<text:s/>and<text:s/>even<text:s/>at<text:s/>CoP27.</text:span></text:p>
      <text:p text:style-name="P664"><text:span text:style-name="T664_1">In<text:s/>the<text:s/>final<text:s/>year</text:span><text:span text:style-name="T664_2"><text:s/></text:span><text:span text:style-name="T664_3">4</text:span><text:span text:style-name="T664_4">,</text:span><text:span text:style-name="T664_5"><text:s/>DFI<text:s/>Engagements<text:s/>were<text:s/>made<text:s/>by<text:s/>MDAs<text:s/>with<text:s/>UKNIAF<text:s/>support.<text:s/>REA<text:s/>pitched<text:s/>EEP<text:s/>Phase<text:s/>4<text:s/>to,<text:s/>World<text:s/>Bank<text:s/>DARES,<text:s/>AfDB<text:s/>and<text:s/>Tetfund<text:s/>while<text:s/>NASIDA<text:s/>pitched<text:s/>Nasarawa<text:s/>Technology<text:s/>Village<text:s/>to<text:s/>Infracredit</text:span><text:span text:style-name="T664_6">.<text:s/>This<text:s/>exceeds<text:s/>the<text:s/>target<text:s/>of<text:s/>2<text:s/>engagements.</text:span></text:p>
      <text:p text:style-name="P665"><text:span text:style-name="T665_1">This<text:s/>work<text:s/>reflects<text:s/>UKNIAF’s<text:s/>efforts<text:s/>to<text:s/></text:span><text:span text:style-name="T665_2">equip<text:s/>administrations<text:s/>with<text:s/>the<text:s/>knowledge<text:s/>and<text:s/>tools<text:s/>to<text:s/>view<text:s/></text:span><text:span text:style-name="T665_3">and<text:s/>pursue<text:s/></text:span><text:span text:style-name="T665_4">climate<text:s/>finance<text:s/>as<text:s/>a<text:s/>viable<text:s/>pathway<text:s/>for<text:s/>infrastructure<text:s/>funding,<text:s/>thereby<text:s/>promoting<text:s/>a<text:s/>more<text:s/>systemic<text:s/>and<text:s/>sustainable<text:s/>approach<text:s/>to<text:s/>infrastructure<text:s/>delivery.<text:s/>Over<text:s/>the<text:s/>programme<text:s/>period,<text:s/>UKNIAF<text:s/>delivered<text:s/>a<text:s/>series<text:s/>of<text:s/>outputs<text:s/>that<text:s/>combined<text:s/>capacity<text:s/>building,<text:s/>technical<text:s/>guidance,<text:s/>and<text:s/>practical<text:s/>instruments<text:s/>to<text:s/>embed<text:s/>climate<text:s/>and<text:s/>fiscal<text:s/>sustainability<text:s/>into<text:s/>state-level<text:s/>PPP<text:s/>practice.</text:span></text:p>
      <text:p text:style-name="P666"><text:span text:style-name="T666_1">Indicator<text:s/></text:span><text:span text:style-name="T666_2">3.6<text:s/>–<text:s/>PPP<text:s/>Enablers</text:span><text:span text:style-name="T666_3">:</text:span><text:span text:style-name="T666_4"><text:s/>This<text:s/>focused<text:s/>on<text:s/></text:span><text:span text:style-name="T666_5">developing<text:s/></text:span><text:span text:style-name="T666_6">Institutional<text:s/>enablers<text:s/>or<text:s/>re</text:span><text:span text:style-name="T666_7">s</text:span><text:span text:style-name="T666_8">olving<text:s/></text:span><text:span text:style-name="T666_9">p</text:span><text:span text:style-name="T666_10">olitical<text:s/></text:span><text:span text:style-name="T666_11">e</text:span><text:span text:style-name="T666_12">conomy<text:s/>bottlenecks<text:s/>in<text:s/>collaboration<text:s/>with<text:s/>relevant<text:s/>MDA<text:s/>stakeholders<text:s/>around<text:s/>supported<text:s/>projects.<text:s/></text:span></text:p>
      <text:p text:style-name="P667"><text:span text:style-name="T667_1">This<text:s/>last<text:s/>year,</text:span><text:span text:style-name="T667_2"><text:s/></text:span><text:span text:style-name="T667_3">3<text:s/></text:span><text:span text:style-name="T667_4">enablers<text:s/>were<text:s/>undertaken</text:span><text:span text:style-name="T667_5"><text:s/></text:span><text:span text:style-name="T667_6">over<text:s/>the<text:s/>period</text:span><text:span text:style-name="T667_7">-<text:s/>exceeding<text:s/>the<text:s/>target<text:s/>of<text:s/>2</text:span><text:span text:style-name="T667_8">.<text:s/></text:span><text:span text:style-name="T667_9">1)</text:span><text:span text:style-name="T667_10"><text:s/></text:span><text:span text:style-name="T667_11">UKNIAF<text:s/>supported<text:s/>the<text:s/>development<text:s/>of<text:s/>a<text:s/></text:span><text:span text:style-name="T667_12">Fiscal<text:s/>Commitment<text:s/>and<text:s/>Contingent<text:s/>Liability<text:s/>Framework<text:s/>for<text:s/>Nasarawa.</text:span><text:span text:style-name="T667_13"><text:s/>The<text:s/>FCCLF,<text:s/>alongside<text:s/>the<text:s/>PPP<text:s/>Manual<text:s/>developed<text:s/>last<text:s/>year,<text:s/>have<text:s/>been<text:s/>published<text:s/>on<text:s/>the<text:s/>dedicated<text:s/>NASIDA<text:s/>PPP<text:s/>website.</text:span><text:span text:style-name="T667_14"><text:s/>2)</text:span><text:span text:style-name="T667_15"><text:s/></text:span><text:span text:style-name="T667_16">At<text:s/>a<text:s/></text:span><text:span text:style-name="T667_17">UKNIAF</text:span><text:span text:style-name="T667_18">-f</text:span><text:span text:style-name="T667_19">acilitated<text:s/>workshop<text:s/>the<text:s/>FMAFS,<text:s/>SAPZ<text:s/>NCO,</text:span><text:span text:style-name="T667_20"><text:s/>and<text:s/></text:span><text:span text:style-name="T667_21">Phase<text:s/>2<text:s/>States<text:s/>issued<text:s/>a<text:s/>communique<text:s/>pledging<text:s/>to<text:s/>adopt<text:s/>a<text:s/></text:span><text:span text:style-name="T667_22">r</text:span><text:span text:style-name="T667_23">egional<text:s/></text:span><text:span text:style-name="T667_24">c</text:span><text:span text:style-name="T667_25">ollaborative<text:s/></text:span><text:span text:style-name="T667_26">f</text:span><text:span text:style-name="T667_27">ramework.</text:span><text:span text:style-name="T667_28"><text:s/></text:span><text:span text:style-name="T667_29">This<text:s/>was</text:span><text:span text:style-name="T667_30"><text:s/></text:span><text:span text:style-name="T667_31">b</text:span><text:span text:style-name="T667_32">ased<text:s/>on<text:s/>learning<text:s/>from<text:s/>SAPZ<text:s/>Phase<text:s/>1,<text:s/></text:span><text:span text:style-name="T667_33">where<text:s/></text:span><text:span text:style-name="T667_34">UKNIAF<text:s/></text:span><text:span text:style-name="T667_35">identified</text:span><text:span text:style-name="T667_36"><text:s/>a<text:s/>risk<text:s/>of<text:s/>Phase<text:s/>2<text:s/>states<text:s/>being<text:s/>in<text:s/>competition<text:s/>for<text:s/>investment</text:span><text:span text:style-name="T667_37">,</text:span><text:span text:style-name="T667_38"><text:s/>and<text:s/></text:span><text:span text:style-name="T667_39">advocated<text:s/>to<text:s/>AfDB<text:s/>the<text:s/>need<text:s/>to<text:s/>consider<text:s/>a<text:s/>regional<text:s/>and<text:s/>collaborative<text:s/>approach<text:s/>for<text:s/>SAPZ<text:s/>Phase<text:s/>2.</text:span><text:span text:style-name="T667_40"><text:s/></text:span><text:span text:style-name="T667_41">3)</text:span><text:span text:style-name="T667_42"><text:s/></text:span><text:span text:style-name="T667_43">Framework<text:s/>options<text:s/>for<text:s/>State<text:s/>Project<text:s/>Facilitation<text:s/>Fund</text:span><text:span text:style-name="T667_44"><text:s/>(PFF)</text:span><text:span text:style-name="T667_45"><text:s/>were<text:s/>developed<text:s/>using<text:s/>Enugu<text:s/>state<text:s/>as<text:s/>a<text:s/>pilot<text:s/>and<text:s/>shared<text:s/>with<text:s/>states.<text:s text:c="2"/>With<text:s/>UKNIAF<text:s/>advocacy,<text:s/>these<text:s/>options<text:s/>have<text:s/>now<text:s/>been<text:s/>adopted<text:s/>for<text:s/>use<text:s/>by<text:s/>states<text:s/>to<text:s/>develop<text:s/>PFF</text:span><text:span text:style-name="T667_46">s</text:span><text:span text:style-name="T667_47"><text:s/>under<text:s/>the<text:s/>NGF<text:s/>supported<text:s/>World<text:s/>Bank SABER programme<text:s/></text:span></text:p>
      <text:p text:style-name="P668"><text:span text:style-name="T668_1">The<text:s/>FCCL</text:span><text:span text:style-name="T668_2">F</text:span><text:span text:style-name="T668_3"><text:s/>and<text:s/>PPP<text:s/>Manual<text:s/>are<text:s/>tangible,<text:s/>institutionalised<text:s/>products;<text:s/>the<text:s/>SAPZ<text:s/>regional<text:s/>collaboration<text:s/>marks<text:s/>a<text:s/>notable<text:s/>policy<text:s/>influence<text:s/>a</text:span><text:span text:style-name="T668_4">nd</text:span><text:span text:style-name="T668_5"><text:s/>the<text:s/>PFF<text:s/>framework<text:s/>has<text:s/>already<text:s/>secured<text:s/>traction<text:s/>under<text:s/>SABER.<text:s/>The<text:s/>contribution<text:s/>of<text:s/>UKNIAF<text:s/>to<text:s/>enabling<text:s/>these<text:s/>shifts<text:s/>is<text:s/>clear.</text:span><text:span text:style-name="T668_6"><text:s/></text:span><text:span text:style-name="T668_7">While<text:s/>systemic<text:s/>change<text:s/>will<text:s/>take<text:s/>longer<text:s/>than<text:s/>the<text:s/>programme’s<text:s/>lifecycle,<text:s/>this<text:s/></text:span><text:span text:style-name="T668_8">work</text:span><text:span text:style-name="T668_9"><text:s/>represents<text:s/>a<text:s/>significant<text:s/>shift<text:s/>towards<text:s/>climate-smart,<text:s/>fiscally<text:s/>sustainable<text:s/>PPP<text:s/>development.<text:s/>It<text:s/>moved<text:s/>states<text:s/>from<text:s/>awareness<text:s/>to<text:s/>practical<text:s/>application,<text:s/>laying<text:s/>foundations<text:s/>that<text:s/>can<text:s/>attract<text:s/>both<text:s/>climate<text:s/>and<text:s/>private<text:s/>sector<text:s/>investment<text:s/>in<text:s/>the<text:s/>future.</text:span></text:p>
      <text:p text:style-name="P669"><text:span text:style-name="T669_1">Indicator<text:s/></text:span><text:span text:style-name="T669_2">3.7<text:s/>–<text:s/>IF<text:s/>Legacy</text:span><text:span text:style-name="T669_3">:<text:s/></text:span><text:span text:style-name="T669_4">This<text:s/>focuses<text:s/>on<text:s/>documenting<text:s/>and<text:s/>disseminating<text:s/></text:span><text:span text:style-name="T669_5">knowledge<text:s/>and<text:s/>learning<text:s/></text:span><text:span text:style-name="T669_6">from<text:s/></text:span><text:span text:style-name="T669_7">UKNIAF</text:span><text:span text:style-name="T669_8">’s<text:s/>Infrastructure<text:s/>Finance<text:s/>component</text:span><text:span text:style-name="T669_9">.<text:s/></text:span><text:span text:style-name="T669_10">This<text:s/>year</text:span><text:span text:style-name="T669_11">,</text:span><text:span text:style-name="T669_12"><text:s/></text:span><text:span text:style-name="T669_13">5<text:s/>Legacy<text:s/>products<text:s/>have<text:s/>been<text:s/>developed<text:s/>and<text:s/>disseminated</text:span><text:span text:style-name="T669_14">-<text:s/>exceeding<text:s/>the<text:s/>target<text:s/>of<text:s/>4.</text:span></text:p>
      <text:list text:style-name="LS9" xml:id="list90">
        <text:list-item>
          <text:p text:style-name="P670"><text:span text:style-name="T670_1"><text:a xlink:type="simple" xlink:href="https://ukniaf.ng/wp-content/uploads/2025/06/SAPZ-Case-Study.pdf"><text:span text:style-name="T670_2">S</text:span><text:span text:style-name="T670_3">pecial<text:s/></text:span><text:span text:style-name="T670_4">A</text:span><text:span text:style-name="T670_5">gro-Processing<text:s/>Zones<text:s/>(SA</text:span><text:span text:style-name="T670_6">PZ</text:span><text:span text:style-name="T670_7">)</text:span><text:span text:style-name="T670_8"><text:s/>Case<text:s/>Study</text:span></text:a></text:span><text:span text:style-name="T670_9"><text:s/></text:span></text:p>
        </text:list-item>
        <text:list-item>
          <text:p text:style-name="P671"><text:span text:style-name="T671_1"><text:a xlink:type="simple" xlink:href="https://ukniaf.ng/knowledgehub/"><text:span text:style-name="T671_2">UKNIAF<text:s/>Knowledge<text:s/>Hub<text:s/></text:span><text:span text:style-name="T671_3">Microsite</text:span></text:a></text:span><text:span text:style-name="T671_4"><text:s/></text:span><text:span text:style-name="T671_5">(now<text:s/>also<text:s/>hosted<text:s/>on<text:s/>NGF<text:s/>website)</text:span></text:p>
        </text:list-item>
        <text:list-item>
          <text:p text:style-name="P672"><text:span text:style-name="T672_1"><text:a xlink:type="simple" xlink:href="https://tetratechinc.sharepoint.com/:x:/r/teams/UKNIAFDFID-MIS/Shared%20Documents/General/Task%20Orders/1.%20Approved%20Task%20Orders%20by%20component/3.%20Power/PW0047%20Evolving%20the%20ISO/Milestones/Milestone%209/360%C2%B0%20PPP%20Project%20Screening%20and%20Appraisal%20Tool.xlsx?d=w760753925783428aacff86617c0d0b0b&amp;csf=1&amp;web=1&amp;e=OMH052"><text:span text:style-name="T672_2">360°<text:s/>PPP<text:s/>Project<text:s/>Screening<text:s/>and<text:s/>Appraisal<text:s/>Tool</text:span></text:a></text:span></text:p>
        </text:list-item>
        <text:list-item>
          <text:p text:style-name="P673"><text:span text:style-name="T673_1"><text:a xlink:type="simple" xlink:href="https://tetratechinc.sharepoint.com/:w:/r/teams/UKNIAFDFID-MIS/Shared%20Documents/General/Task%20Orders/1.%20Approved%20Task%20Orders%20by%20component/3.%20Power/PW0047%20Evolving%20the%20ISO/Milestones/Milestone%209/Project%20preparation%20and%20appraisal%20guide.docx?d=w05ac9c639f09408d975ac73ba30e2dcf&amp;csf=1&amp;web=1&amp;e=CMpcWo"><text:span text:style-name="T673_2">Guidance<text:s/>Note<text:s/>on<text:s/>PPP<text:s/>Project<text:s/>Appraisal<text:s/>Process<text:s/>and<text:s/>Documentation</text:span></text:a></text:span></text:p>
        </text:list-item>
        <text:list-item>
          <text:p text:style-name="P674"><text:span text:style-name="T674_1"><text:a xlink:type="simple" xlink:href="https://tetratechinc.sharepoint.com/:w:/r/teams/UKNIAFDFID-MIS/Shared%20Documents/General/Task%20Orders/1.%20Approved%20Task%20Orders%20by%20component/1.%20Infrastructure%20Finance/IF0024%20IF%20Access%20to%20Climate%20Finance/Milestones/T%26M/TM%20-Carbon%20Market%20Guide.docx?d=w35a00afa35fa43a6a03a042d3933f18a&amp;csf=1&amp;web=1&amp;e=g3jgjB"><text:span text:style-name="T674_2">Carbon<text:s/>Markets<text:s/>Guide</text:span></text:a></text:span></text:p>
        </text:list-item>
      </text:list>
      <text:p text:style-name="P675"/>
      <text:p text:style-name="P676"><text:span text:style-name="T676_1">These<text:s/>outputs<text:s/>are<text:s/>not<text:s/>only<text:s/>technically<text:s/>sound<text:s/>but<text:s/>also<text:s/>packaged<text:s/>for<text:s/>practical<text:s/>use<text:s/>by<text:s/>MDAs<text:s/>and<text:s/>partners.</text:span><text:span text:style-name="T676_2"><text:s/></text:span><text:span text:style-name="T676_3">In<text:s/>the<text:s/>last<text:s/>year,<text:s/>UKNIAF<text:s/>has<text:s/>convened<text:s/>workshops,<text:s/>roundtables,<text:s/>and<text:s/>dissemination<text:s/>sessions<text:s/>to<text:s/>share<text:s/>findings,<text:s/>foster<text:s/>dialogue,<text:s/>and<text:s/>promote<text:s/>uptake<text:s/>of<text:s/>tools<text:s/>and<text:s/>approaches.<text:s/>Produced<text:s/>briefing<text:s/>notes,<text:s/>guides,<text:s/>and<text:s/>handover<text:s/>documents<text:s/>to<text:s/>consolidate<text:s/>lessons,<text:s/>ensure<text:s/>continuity,<text:s/>and<text:s/>support<text:s/>long-term<text:s/>institutional<text:s/>learning</text:span><text:span text:style-name="T676_4">.<text:s/></text:span><text:span text:style-name="T676_5">There<text:s/>is<text:s/>a<text:s/>microsite<text:s/>on<text:s/>the<text:s/>NGF<text:s/>platform<text:s/>that<text:s/>hosts<text:s/>UKNIAF<text:s/>resources</text:span><text:span text:style-name="T676_6"><text:s/>and<text:s/>has<text:s/>been<text:s/>adopted<text:s/></text:span><text:span text:style-name="T676_7">by</text:span><text:span text:style-name="T676_8"><text:s/>the</text:span><text:span text:style-name="T676_9"><text:s/>NGF<text:s/>to<text:s/>ensure<text:s/>continued<text:s/>access</text:span><text:span text:style-name="T676_10">.</text:span></text:p>
      <text:p text:style-name="P677"/>
      <text:p text:style-name="P678"><text:span text:style-name="T678_1">Indicator<text:s/>3.8<text:s/>–<text:s/>Donor<text:s/>Collaborations</text:span><text:span text:style-name="T678_2">:</text:span><text:span text:style-name="T678_3"><text:s/>This<text:s/>focuses<text:s/>on<text:s/></text:span><text:span text:style-name="T678_4">securing<text:s/>collaboration<text:s/>with<text:s/>other<text:s/>Donor<text:s/>programmes<text:s/>around<text:s/>UKNIAF<text:s/>interventions.<text:s/></text:span><text:span text:style-name="T678_5">In<text:s/>the<text:s/>final<text:s/>year,</text:span><text:span text:style-name="T678_6"><text:s/></text:span><text:span text:style-name="T678_7">UKNIAF<text:s/>has<text:s/>proactively<text:s/>engaged<text:s/>with<text:s/>Donor<text:s/>Partners<text:s/>to<text:s/>collaborate<text:s/>in<text:s/></text:span><text:span text:style-name="T678_8">5</text:span><text:span text:style-name="T678_9"><text:s/>areas</text:span><text:span text:style-name="T678_10">-<text:s/>substantially<text:s/>overachieving<text:s/>the<text:s/>target<text:s/>of<text:s/>2.</text:span></text:p>
      <text:list text:style-name="LS27" xml:id="list95">
        <text:list-item>
          <text:p text:style-name="P679"><text:span text:style-name="T679_1">UKNIAF<text:s/>collaborated<text:s/>with<text:s/>the<text:s/>WB<text:s/>and<text:s/>NGF<text:s/>to<text:s/>deliver<text:s/>a<text:s/></text:span><text:span text:style-name="T679_2">w</text:span><text:span text:style-name="T679_3">orkshop<text:s/>on<text:s/></text:span><text:span text:style-name="T679_4">e</text:span><text:span text:style-name="T679_5">stablishing<text:s/>an<text:s/></text:span><text:span text:style-name="T679_6">e</text:span><text:span text:style-name="T679_7">ffective<text:s/>PPP<text:s/></text:span><text:span text:style-name="T679_8">f</text:span><text:span text:style-name="T679_9">ramework<text:s/></text:span><text:span text:style-name="T679_10">on</text:span><text:span text:style-name="T679_11"><text:s/></text:span><text:span text:style-name="T679_12">s</text:span><text:span text:style-name="T679_13">ustainable<text:s/></text:span><text:span text:style-name="T679_14">f</text:span><text:span text:style-name="T679_15">inancing<text:s/>for<text:s/></text:span><text:span text:style-name="T679_16">i</text:span><text:span text:style-name="T679_17">nfrastructure<text:s/></text:span><text:span text:style-name="T679_18">d</text:span><text:span text:style-name="T679_19">evelopment<text:s/>to<text:s/>selected<text:s/>states</text:span><text:span text:style-name="T679_20">,</text:span><text:span text:style-name="T679_21"><text:s/>towards<text:s/>enabling<text:s/>them<text:s/>access<text:s/>finance<text:s/>(including<text:s/>under<text:s/>World<text:s/>Bank<text:s/>SABER).<text:s/></text:span></text:p>
        </text:list-item>
        <text:list-item>
          <text:p text:style-name="P680"><text:span text:style-name="T680_1">UKNIAF,<text:s/>in<text:s/>support<text:s/>to<text:s/>REA’s<text:s/>National<text:s/>Public<text:s/>Sector<text:s/>Solarisation<text:s/>Initiative<text:s/>(NPSSI),<text:s/>collaborated<text:s/>in<text:s/>a<text:s/>working<text:s/>group<text:s/>with<text:s/>the<text:s/>WB<text:s/>NEP/DARES<text:s/>PIU<text:s/>and<text:s/>are<text:s/>co-producing<text:s/>the<text:s/>tender<text:s/>documents<text:s/>for<text:s/>NPSSI.<text:s/></text:span></text:p>
        </text:list-item>
        <text:list-item>
          <text:p text:style-name="P681"><text:span text:style-name="T681_1">UKNIAF<text:s/>has<text:s/>collaborated<text:s/>substantially<text:s/>with<text:s/>the<text:s/>AfDB<text:s/>in<text:s/>designing<text:s/>SAPZ<text:s/>Phase<text:s/>II<text:s/>Programme<text:s/>Approach<text:s/>and<text:s/>the<text:s/>development<text:s/>of<text:s/>Guidance<text:s/>on<text:s/>State<text:s/>Selection,<text:s/>including<text:s/>selection<text:s/>criteria,<text:s/>drawing<text:s/>on<text:s/>lessons<text:s/>from<text:s/>Phase<text:s/>1<text:s/>and<text:s/>a<text:s/>Demand<text:s/>Analysis.<text:s/>This<text:s/>culminated<text:s/>in<text:s/>a<text:s/>workshop<text:s/>for<text:s/>States<text:s/>to<text:s/>promote<text:s/>and<text:s/>facilitate<text:s/>the<text:s/>adoption<text:s/>of<text:s/>a<text:s/>state<text:s/>collaborative<text:s/>approach<text:s/>to<text:s/>Phase<text:s/>II.</text:span></text:p>
        </text:list-item>
        <text:list-item>
          <text:p text:style-name="P682"><text:span text:style-name="T682_1">UKNIAF<text:s/>collaborated<text:s/>with<text:s/>the<text:s/>Africa<text:s/>Policy<text:s/>Research<text:s/>Institute<text:s/>(APRI)<text:s/>to<text:s/>integrate<text:s/>in<text:s/>their<text:s/>continued<text:s/>support<text:s/>to<text:s/>the<text:s/>Federal<text:s/>Ministry<text:s/>of<text:s/>Budget<text:s/>and<text:s/>Economic<text:s/>Planning<text:s/>which<text:s/>includes<text:s/>facilitating<text:s/>the<text:s/>operationalisation<text:s/>of<text:s/>PPF,<text:s/>CCF<text:s/>and<text:s/>a<text:s/>Nigeria<text:s/>Country<text:s/>Investment<text:s/>Platform.<text:s/>UKNIAF<text:s/>shared<text:s/>the<text:s/>outputs<text:s/>of<text:s/>its<text:s/>PPF<text:s/>work<text:s/>and<text:s/>the<text:s/>Climate<text:s/>Change<text:s/>Fund<text:s/>Business<text:s/>Plan</text:span></text:p>
        </text:list-item>
        <text:list-item>
          <text:p text:style-name="P683"><text:span text:style-name="T683_1">UKNIAF<text:s/>collaborated<text:s/>with<text:s/>NOMAP<text:s/>in<text:s/>developing<text:s/>a<text:s/>Climate<text:s/>Finance<text:s/>Strategy<text:s/>for<text:s/>Enugu<text:s/>state<text:s/>where<text:s/>we<text:s/>conducted<text:s/>climate<text:s/>assessments<text:s/>of<text:s/>their<text:s/>project<text:s/>pipeline</text:span></text:p>
        </text:list-item>
      </text:list>
      <text:p text:style-name="P684"/>
      <text:p text:style-name="P685"><text:span text:style-name="T685_1">L</text:span><text:span text:style-name="T685_2">ESSONS<text:s/>LEARNED</text:span><text:span text:style-name="T685_3"><text:s/>THROUGH<text:s/>THIS<text:s/>OUTPUT,<text:s/></text:span><text:span text:style-name="T685_4">AND<text:s/>RECOMMENDATIONS</text:span><text:span text:style-name="T685_5"><text:s/>FOR</text:span><text:span text:style-name="T685_6"><text:s/></text:span><text:span text:style-name="T685_7">FUTURE<text:s/>PROGRAMMING</text:span><text:span text:style-name="T685_8"><text:s/></text:span></text:p>
      <text:p text:style-name="P686"/>
      <text:list text:style-name="LS11" xml:id="list100">
        <text:list-item>
          <text:p text:style-name="P687"><text:span text:style-name="T687_1">Robust<text:s/>Project<text:s/>Preparation<text:s/>is<text:s/>a<text:s/>Prerequisite<text:s/>for<text:s/>Attracting<text:s/>Finance</text:span><text:span text:style-name="T687_2">:<text:s/>The<text:s/>programme's<text:s/>experience,<text:s/>highlighted<text:s/>that<text:s/>early-stage<text:s/>project<text:s/>preparation,<text:s/>including<text:s/>the<text:s/>development<text:s/>of<text:s/>robust<text:s/>concept<text:s/>notes<text:s/>and<text:s/>business<text:s/>cases,<text:s/>is<text:s/>crucial<text:s/>for<text:s/>attracting<text:s/>private<text:s/>and<text:s/>climate<text:s/>finance.<text:s/>Dedicated<text:s/>funding<text:s/>for<text:s/>these<text:s/>preparatory<text:s/>steps,<text:s/>often<text:s/>lacking<text:s/>at<text:s/>the<text:s/>state<text:s/>level,<text:s/>is<text:s/>vital<text:s/>to<text:s/>de-risk<text:s/>projects<text:s/>and<text:s/>make<text:s/>them<text:s/>bankable.</text:span><text:span text:style-name="T687_3"><text:s/>P</text:span><text:span text:style-name="T687_4">rogrammes<text:s/></text:span><text:span text:style-name="T687_5">should<text:s/>support<text:s/>the<text:s/>establishment<text:s/>and<text:s/>strengthening<text:s/>of<text:s/></text:span><text:span text:style-name="T687_6">dedicated<text:s/>Project<text:s/>Preparation<text:s/>Facilities<text:s/>(PPFs)</text:span><text:span text:style-name="T687_7"><text:s/>within<text:s/>government,<text:s/>with<text:s/>specific<text:s/>funding<text:s/>lines<text:s/>for<text:s/>early-stage<text:s/>project<text:s/>development<text:s/>activities<text:s/>(e.g.,<text:s/>concept<text:s/>notes,<text:s/>feasibility<text:s/>studies,<text:s/>business<text:s/>cases).<text:s/></text:span></text:p>
        </text:list-item>
        <text:list-item>
          <text:p text:style-name="P688"><text:span text:style-name="T688_1">Leverage<text:s/></text:span><text:span text:style-name="T688_2">Innovative<text:s/></text:span><text:span text:style-name="T688_3">and<text:s/></text:span><text:span text:style-name="T688_4">Climate-Aligned<text:s/>Financing<text:s/></text:span><text:span text:style-name="T688_5">Opportunities:</text:span><text:span text:style-name="T688_6"><text:s/></text:span><text:span text:style-name="T688_7">Innovative<text:s/>financing<text:s/>solutions<text:s/>are<text:s/>indispensable<text:s/>for<text:s/>overcoming<text:s/>Nigeria’s<text:s/>project<text:s/>financing<text:s/>challenges,<text:s/>particularly<text:s/>in<text:s/>balancing<text:s/>project<text:s/>bankability<text:s/>with<text:s/>affordability<text:s/>and<text:s/>addressing<text:s/>viability<text:s/>gaps</text:span><text:span text:style-name="T688_8">.<text:s/></text:span><text:span text:style-name="T688_9">MDAs<text:s/>and<text:s/>Sub-Nationals<text:s/>should<text:s/>actively<text:s/>pursue<text:s/>blended<text:s/>finance<text:s/>solutions,<text:s/>climate-aligned<text:s/>capital,<text:s/>and<text:s/>carbon<text:s/>market<text:s/>opportunities<text:s/>to<text:s/>strengthen<text:s/>project<text:s/>bankability<text:s/>and<text:s/>align<text:s/>infrastructure<text:s/>development<text:s/>with<text:s/>sustainability<text:s/>goals.</text:span><text:span text:style-name="T688_10"><text:s/></text:span><text:span text:style-name="T688_11">Earlier<text:s/>and<text:s/>more<text:s/>direct<text:s/>engagement<text:s/>with<text:s/>climate<text:s/>finance<text:s/>providers<text:s/></text:span><text:span text:style-name="T688_12">is<text:s/>recommended<text:s/>to<text:s/>effectively<text:s/>integrate<text:s/>sustainability<text:s/>measures<text:s/>into<text:s/>projects<text:s/>without<text:s/>unduly<text:s/>burdening<text:s/>their<text:s/>financial<text:s/>viability</text:span><text:span text:style-name="T688_13"><text:s/></text:span></text:p>
        </text:list-item>
        <text:list-item>
          <text:p text:style-name="P689"><text:span text:style-name="T689_1">Scale<text:s/>Matters<text:s/>–<text:s/>Bundle<text:s/>Projects<text:s/>to<text:s/>Attract<text:s/>International<text:s/>Capital</text:span><text:span text:style-name="T689_2">.<text:s/></text:span><text:span text:style-name="T689_3">The<text:s/>NUSK<text:s/></text:span><text:span text:style-name="T689_4">Student</text:span><text:span text:style-name="T689_5"><text:s/></text:span><text:span text:style-name="T689_6">Accommodation</text:span><text:span text:style-name="T689_7"><text:s/>demonstrated<text:s/>that<text:s/>a</text:span><text:span text:style-name="T689_8"><text:s/>single-university<text:s/>PPP<text:s/>hostel<text:s/>transaction,<text:s/>even<text:s/>if<text:s/>well-structured,<text:s/>is<text:s/>often<text:s/>too<text:s/>small<text:s/>in<text:s/>capital<text:s/>value<text:s/>to<text:s/>attract<text:s/>large-scale<text:s/>international<text:s/>institutional<text:s/>investors.<text:s text:c="2"/>NSUK’s<text:s/>total<text:s/>investment<text:s/>size<text:s/>of<text:s/>less<text:s/>than<text:s/>$10<text:s/>Million,<text:s/>while<text:s/>bankable<text:s/>for<text:s/>local<text:s/>lenders<text:s/>and<text:s/>select<text:s/>DFIs,<text:s/>would<text:s/>not<text:s/>meet<text:s/>the<text:s/>minimum<text:s/>ticket<text:s/>size<text:s/>required<text:s/>by<text:s/>global<text:s/>infrastructure<text:s/>funds<text:s/>or<text:s/>pension-backed<text:s/>investment<text:s/>pools.<text:s text:c="2"/></text:span><text:span text:style-name="T689_9">Bundling<text:s/>homogenous<text:s/>projects<text:s/>like<text:s/>multiple<text:s/>universit</text:span><text:span text:style-name="T689_10">y<text:s/>hostels</text:span><text:span text:style-name="T689_11"><text:s/>into<text:s/>a<text:s/>single<text:s/>coordinated<text:s/>PPP<text:s/>programme</text:span><text:span text:style-name="T689_12"><text:s/>can<text:s/>potentially<text:s/>create<text:s/>an<text:s/>investment<text:s/>platform<text:s/>with<text:s/>sufficient<text:s/>size<text:s/>to<text:s/>attract<text:s/>such<text:s/>investors.<text:s text:c="2"/>A<text:s/>programme<text:s/>approach<text:s/>also<text:s/>standardises<text:s/>documentation,<text:s/>risk<text:s/>allocation,<text:s/>and<text:s/>procurement<text:s/>processes,<text:s/>reducing<text:s/>due<text:s/>diligence<text:s/>time<text:s/>and<text:s/>costs<text:s/>for<text:s/>investors<text:s/>while<text:s/>making<text:s/>the<text:s/>projects<text:s/>more<text:s/>competitive<text:s/>in<text:s/>the<text:s/>market.</text:span></text:p>
        </text:list-item>
      </text:list>
      <text:p text:style-name="P690"/>
      <table:table table:style-name="Table10">
        <table:table-column table:style-name="Column41"/>
        <table:table-column table:style-name="Column42"/>
        <table:table-column table:style-name="Column43"/>
        <table:table-column table:style-name="Column44"/>
        <table:table-column table:style-name="Column45"/>
        <table:table-column table:style-name="Column46"/>
        <table:table-column table:style-name="Column47"/>
        <table:table-row table:style-name="Row124">
          <table:table-cell table:style-name="Cell297">
            <text:p text:style-name="P691"><text:span text:style-name="T691_1">Output<text:s/>Number<text:s/>and<text:s/>Title<text:s/></text:span></text:p>
          </table:table-cell>
          <table:table-cell table:style-name="Cell298" table:number-columns-spanned="5">
            <text:p text:style-name="P692"><text:span text:style-name="T692_1">Output<text:s/></text:span><text:span text:style-name="T692_2">4</text:span><text:span text:style-name="T692_3">:</text:span><text:span text:style-name="T692_4"><text:s/></text:span><text:span text:style-name="T692_5">Development<text:s/>of<text:s/>the<text:s/>private<text:s/>sector<text:s/>energy/low<text:s/>carbon<text:s/>product<text:s/>markets.</text:span></text:p>
          </table:table-cell>
          <table:covered-table-cell/>
          <table:covered-table-cell/>
          <table:covered-table-cell/>
          <table:covered-table-cell/>
        </table:table-row>
        <table:table-row table:style-name="Row125">
          <table:table-cell table:style-name="Cell299">
            <text:p text:style-name="P693"><text:span text:style-name="T693_1">Output<text:s/>Score<text:s/></text:span></text:p>
          </table:table-cell>
          <table:table-cell table:style-name="Cell300" table:number-columns-spanned="5">
            <text:p text:style-name="P694"><text:span text:style-name="T694_1">A</text:span></text:p>
          </table:table-cell>
          <table:covered-table-cell/>
          <table:covered-table-cell/>
          <table:covered-table-cell/>
          <table:covered-table-cell/>
        </table:table-row>
        <table:table-row table:style-name="Row126">
          <table:table-cell table:style-name="Cell301">
            <text:p text:style-name="P695"><text:span text:style-name="T695_1">Impact<text:s/>weighting<text:s/>(%)</text:span></text:p>
          </table:table-cell>
          <table:table-cell table:style-name="Cell302" table:number-columns-spanned="3">
            <text:p text:style-name="P696"><text:span text:style-name="T696_1">10</text:span><text:span text:style-name="T696_2">%</text:span></text:p>
          </table:table-cell>
          <table:covered-table-cell/>
          <table:covered-table-cell/>
          <table:table-cell table:style-name="Cell303">
            <text:p text:style-name="P697"><text:span text:style-name="T697_1">Impact<text:s/>weighting<text:s/>revised<text:s/>since<text:s/>last<text:s/>AR?</text:span></text:p>
          </table:table-cell>
          <table:table-cell table:style-name="Cell304">
            <text:p text:style-name="P698"><text:span text:style-name="T698_1">N</text:span><text:span text:style-name="T698_2">o</text:span></text:p>
          </table:table-cell>
        </table:table-row>
        <table:table-row table:style-name="Row127">
          <table:table-cell table:style-name="Cell305" table:number-columns-spanned="6">
            <text:p text:style-name="P699"/>
            <text:p text:style-name="P70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28">
          <table:table-cell table:style-name="Cell306" table:number-columns-spanned="2">
            <text:p text:style-name="P701"><text:span text:style-name="T701_1">Output<text:s/>Indicator<text:s/></text:span></text:p>
          </table:table-cell>
          <table:covered-table-cell/>
          <table:table-cell table:style-name="Cell307">
            <text:p text:style-name="P702"><text:span text:style-name="T702_1">Final<text:s/>Logframe<text:s/>Target</text:span></text:p>
          </table:table-cell>
          <table:table-cell table:style-name="Cell308" table:number-columns-spanned="4">
            <text:p text:style-name="P703"><text:span text:style-name="T703_1">Final<text:s/>Result</text:span><text:span text:style-name="T703_2"><text:s/>Achieved</text:span></text:p>
          </table:table-cell>
          <table:covered-table-cell/>
          <table:covered-table-cell/>
          <table:covered-table-cell/>
        </table:table-row>
        <table:table-row table:style-name="Row129">
          <table:table-cell table:style-name="Cell309" table:number-columns-spanned="2">
            <text:p text:style-name="P704"><text:span text:style-name="T704_1">4.1<text:s/></text:span><text:span text:style-name="T704_2">Number<text:s/>of<text:s/>transformational<text:s/>investments<text:s/>in<text:s/>different<text:s/>sectors<text:s/>which<text:s/>reach<text:s/>financial<text:s/>close<text:s/>through<text:s/>InfraCredit's<text:s/>fund<text:s/>due<text:s/>to<text:s/>FCDO<text:s/>resources.</text:span></text:p>
          </table:table-cell>
          <table:covered-table-cell/>
          <table:table-cell table:style-name="Cell310">
            <text:p text:style-name="P705"/>
            <text:p text:style-name="P706"/>
            <text:p text:style-name="P707"><text:span text:style-name="T707_1">5<text:s/>(cumulative)<text:s/>plus<text:s/>2<text:s/>follow-on<text:s/>or<text:s/>copycat<text:s/>investments</text:span></text:p>
            <text:p text:style-name="P708"/>
          </table:table-cell>
          <table:table-cell table:style-name="Cell311" table:number-columns-spanned="4">
            <text:p text:style-name="P709"><text:span text:style-name="T709_1">Milestone<text:s/>is<text:s/>substantially<text:s/>overachieved </text:span></text:p>
            <text:p text:style-name="P710"/>
            <text:p text:style-name="P711"><text:span text:style-name="T711_1">8<text:s/>debt<text:s/>transactions</text:span><text:span text:style-name="T711_2"><text:s/>closed<text:s/>and<text:s/></text:span><text:span text:style-name="T711_3">6<text:s/>transactions<text:s/>have<text:s/>received<text:s/>InfraCredit<text:s/>Credit<text:s/>Committee<text:s/>approval</text:span><text:span text:style-name="T711_4">,</text:span><text:span text:style-name="T711_5"><text:s/>of<text:s/>which<text:s/>one</text:span><text:span text:style-name="T711_6"><text:s/>1<text:s/>has</text:span><text:span text:style-name="T711_7"><text:s/>been<text:s/>approved<text:s/>by<text:s/>FCDO</text:span><text:span text:style-name="T711_8">.</text:span></text:p>
          </table:table-cell>
          <table:covered-table-cell/>
          <table:covered-table-cell/>
          <table:covered-table-cell/>
        </table:table-row>
        <table:table-row table:style-name="Row130">
          <table:table-cell table:style-name="Cell312" table:number-columns-spanned="2">
            <text:p text:style-name="P712"><text:span text:style-name="T712_1">4.2<text:s/></text:span><text:span text:style-name="T712_2">Cumulative<text:s/>MW<text:s/>installed<text:s/>i.e.<text:s/>Mini<text:s/>grids<text:s/>and<text:s/>solar<text:s/>home<text:s/>systems<text:s/>(but<text:s/>mostly<text:s/>Mini<text:s/>grids)</text:span></text:p>
          </table:table-cell>
          <table:covered-table-cell/>
          <table:table-cell table:style-name="Cell313">
            <text:p text:style-name="P713"/>
            <text:p text:style-name="P714"/>
            <text:p text:style-name="P715"><text:span text:style-name="T715_1">6</text:span></text:p>
          </table:table-cell>
          <table:table-cell table:style-name="Cell314" table:number-columns-spanned="4">
            <text:p text:style-name="P716"><text:span text:style-name="T716_1">Achieved:<text:s/>m</text:span><text:span text:style-name="T716_2">ilestone<text:s/>is</text:span><text:span text:style-name="T716_3"><text:s/>not<text:s/>met,<text:s/>but<text:s/>the<text:s/></text:span><text:span text:style-name="T716_4">CFBF</text:span><text:span text:style-name="T716_5"><text:s/>is<text:s/>on<text:s/>track<text:s/>to<text:s/>substantially<text:s/>overachieve<text:s/></text:span><text:span text:style-name="T716_6">in<text:s/>coming<text:s/>months</text:span></text:p>
            <text:p text:style-name="P717"/>
            <text:p text:style-name="P718"><text:span text:style-name="T718_1">Projects<text:s/>that<text:s/>have<text:s/>completed<text:s/>construction<text:s/>and<text:s/>entered<text:s/>operation,<text:s/>total<text:s/>only<text:s/>2<text:s/>MW.<text:s/></text:span><text:span text:style-name="T718_2">However,</text:span><text:span text:style-name="T718_3"><text:s/>forecast<text:s/>potential<text:s/>of<text:s/>existing<text:s/>pipeline<text:s/>is<text:s/>over<text:s/>10MW.</text:span></text:p>
          </table:table-cell>
          <table:covered-table-cell/>
          <table:covered-table-cell/>
          <table:covered-table-cell/>
        </table:table-row>
      </table:table>
      <text:p text:style-name="P719"><text:span text:style-name="T719_1">The<text:s/>Climate<text:s/>Finance<text:s/>Blending<text:s/>Facility<text:s/>(CFBF)</text:span><text:span text:style-name="T719_2"><text:s/>has<text:s/>substantially<text:s/>overachieved<text:s/></text:span><text:span text:style-name="T719_3">its</text:span><text:span text:style-name="T719_4"><text:s/>first<text:s/>indicator.<text:s/>On<text:s/></text:span><text:span text:style-name="T719_5">its</text:span><text:span text:style-name="T719_6"><text:s/>second<text:s/>indicator,<text:s/>it<text:s/>has<text:s/>not<text:s/>yet<text:s/>met<text:s/>the<text:s/>final<text:s/>milestone-<text:s/>but<text:s/>there<text:s/>is<text:s/></text:span><text:span text:style-name="T719_7">robust<text:s/>evidence</text:span><text:span text:style-name="T719_8"><text:s/>that<text:s/>it<text:s/>is<text:s/>on<text:s/>track<text:s/>to<text:s/>substantially<text:s/>overachieve<text:s/>it.<text:s/>As<text:s/>such,<text:s/>the<text:s/>second<text:s/>indicator<text:s/></text:span><text:span text:style-name="T719_9">was</text:span><text:span text:style-name="T719_10"><text:s/>recognized<text:s/>as<text:s/>achieved,<text:s/>and<text:s/>the<text:s/>overall<text:s/>output<text:s/>score<text:s/>has<text:s/>been<text:s/></text:span><text:span text:style-name="T719_11">awarded<text:s/>as</text:span><text:span text:style-name="T719_12"><text:s/>A+.<text:s/>Considering<text:s/>the<text:s/>CFBF<text:s/>output<text:s/>activities<text:s/>in<text:s/>sum,<text:s/>it<text:s/>is<text:s/>clearly<text:s/>delivering</text:span><text:span text:style-name="T719_13"><text:s/>and<text:s/>exceeding</text:span><text:span text:style-name="T719_14"><text:s/>the<text:s/>outputs<text:s/>as<text:s/>intended,<text:s/></text:span><text:span text:style-name="T719_15">however<text:s/>the<text:s/>length<text:s/>of<text:s/>time<text:s/>required<text:s/>to<text:s/>reach<text:s/>financial<text:s/>close<text:s/>and<text:s/>construct<text:s/>projects<text:s/></text:span><text:span text:style-name="T719_16">was</text:span><text:span text:style-name="T719_17"><text:s/>underestimated</text:span><text:span text:style-name="T719_18"><text:s/>and<text:s/>thus<text:s/>impact<text:s/>will<text:s/>take<text:s/>place<text:s/>after<text:s/>programme<text:s/>closure<text:s/>it<text:s/>is<text:s/>off<text:s/>track<text:s/>in<text:s/>time<text:s/>not<text:s/>total<text:s/>impact</text:span><text:span text:style-name="T719_19">.<text:s/></text:span></text:p>
      <text:p text:style-name="P720"><text:span text:style-name="T720_1">Output<text:s/>4.1</text:span><text:span text:style-name="T720_2"><text:s/>-<text:s/></text:span><text:span text:style-name="T720_3">Infracredit<text:s/>has<text:s/>substantially<text:s/>overachieved<text:s/></text:span><text:span text:style-name="T720_4">this<text:s/>indicator</text:span><text:span text:style-name="T720_5">,<text:s/>as<text:s/>illustrated<text:s/>in<text:s/>Tables<text:s/>1<text:s/>and<text:s/>2<text:s/>below.</text:span><text:span text:style-name="T720_6"><text:s/>The<text:s/>CFBF</text:span><text:span text:style-name="T720_7"><text:s/>has<text:s/>successfully<text:s/>closed<text:s/></text:span><text:span text:style-name="T720_8">eight</text:span><text:span text:style-name="T720_9"><text:s/>debt<text:s/>transactions</text:span><text:span text:style-name="T720_10">,<text:s/></text:span><text:span text:style-name="T720_11">four<text:s/>(4)<text:s/>of<text:s/>which<text:s/>have<text:s/>been<text:s/>certified<text:s/>by<text:s/>the<text:s/>Climate<text:s/>Bond</text:span><text:span text:style-name="T720_12">s</text:span><text:span text:style-name="T720_13"><text:s/>Initiative</text:span><text:span text:style-name="T720_14">.</text:span><text:span text:style-name="T720_15"><text:s/>In<text:s/>addition,<text:s/>six<text:s/>(6)<text:s/>transactions<text:s/>have<text:s/>received<text:s/>InfraCredit<text:s/>Credit<text:s/>Committee<text:s/>approval<text:s/>of<text:s/>which<text:s/>one<text:s/></text:span><text:span text:style-name="T720_16">1</text:span><text:span text:style-name="T720_17"><text:s/>h</text:span><text:span text:style-name="T720_18">as</text:span><text:span text:style-name="T720_19"><text:s/>been<text:s/>approved<text:s/>by<text:s/>FCDO</text:span><text:span text:style-name="T720_20">.<text:s/>3</text:span><text:span text:style-name="T720_21"><text:s/>others<text:s/>are<text:s/>mandated<text:s/>and<text:s/>currently<text:s/>at<text:s/>the<text:s/>due<text:s/>diligence<text:s/>stage.</text:span><text:span text:style-name="T720_22"><text:s/></text:span></text:p>
      <text:p text:style-name="P721"><text:span text:style-name="T721_1">Outputs<text:s/>4.2-</text:span><text:span text:style-name="T721_2"><text:s/>This<text:s/>indicator<text:s/>has<text:s/>not<text:s/>been<text:s/>met,<text:s/>however,<text:s/>the<text:s/>CFBF<text:s/>is<text:s/>on<text:s/>track<text:s/>to<text:s/>substantially<text:s/>overachieve<text:s/></text:span><text:span text:style-name="T721_3">its</text:span><text:span text:style-name="T721_4"><text:s/>target.<text:s/>To<text:s/>illustrat</text:span><text:span text:style-name="T721_5">e<text:s/>from<text:s/>the<text:s/>tables<text:s/>below</text:span><text:span text:style-name="T721_6">:</text:span></text:p>
      <text:list text:style-name="LS13" xml:id="list103">
        <text:list-item>
          <text:p text:style-name="P722"><text:span text:style-name="T722_1">Table<text:s/>1:<text:s/></text:span><text:span text:style-name="T722_2">Projects<text:s/>that<text:s/>have<text:s/>completed<text:s/>construction<text:s/>and<text:s/>entered<text:s/>operation<text:s/>total<text:s/>only<text:s/>2<text:s/>MW.<text:s/></text:span><text:span text:style-name="T722_3">O</text:span><text:span text:style-name="T722_4">nce<text:s/>completed<text:s/>transactions</text:span><text:span text:style-name="T722_5"><text:s/>reach<text:s/>operation,<text:s/>this<text:s/>rises<text:s/>to<text:s/>approximately<text:s/>5.4MW.<text:s/></text:span></text:p>
        </text:list-item>
        <text:list-item>
          <text:p text:style-name="P723"><text:span text:style-name="T723_1">Table<text:s/>2:<text:s/></text:span><text:span text:style-name="T723_2">Transactions</text:span><text:span text:style-name="T723_3"><text:s/>which<text:s/>ha</text:span><text:span text:style-name="T723_4">ve</text:span><text:span text:style-name="T723_5"><text:s/>received<text:s/>FCDO<text:s/>approval<text:s/>(Magnificent<text:s/>Catalytic<text:s/>Inclusions<text:s/>Ltd)<text:s/>and/or<text:s/></text:span><text:span text:style-name="T723_6">Infracredit<text:s/>Credit<text:s/>Committee<text:s/>approval<text:s/>(labelled<text:s/>‘credit<text:s/>approved’<text:s/>below),<text:s/>will<text:s/>bring<text:s/>total<text:s/>installed<text:s/>MW<text:s/>to<text:s/>approximately<text:s/>10.7MW<text:s/>once<text:s/>construction<text:s/>is<text:s/>complete.</text:span></text:p>
        </text:list-item>
        <text:list-item>
          <text:p text:style-name="P724"><text:span text:style-name="T724_1">Table<text:s/>2:<text:s/>Moreover,<text:s/>3<text:s/>further<text:s/>projects<text:s/>are<text:s/>at<text:s/>due<text:s/>diligence<text:s/>stage,<text:s/>which<text:s/>could<text:s/>add<text:s/>an<text:s/>additional<text:s/>10.5MW.</text:span></text:p>
        </text:list-item>
      </text:list>
      <text:p text:style-name="P725"><text:span text:style-name="T725_1">Table<text:s/></text:span><text:span text:style-name="T725_2"><text:sequence text:name="Table" text:formula="ooow:Table+1">1</text:sequence></text:span><text:span text:style-name="T725_3">:<text:s/>Summary<text:s/>of<text:s/>Projects<text:s/>at<text:s/>Financial<text:s/>Close</text:span></text:p>
      <table:table table:style-name="Table11">
        <table:table-column table:style-name="Column48"/>
        <table:table-column table:style-name="Column49"/>
        <table:table-column table:style-name="Column50"/>
        <table:table-column table:style-name="Column51"/>
        <table:table-column table:style-name="Column52"/>
        <table:table-column table:style-name="Column53"/>
        <table:table-column table:style-name="Column54"/>
        <table:table-row table:style-name="Row131">
          <table:table-cell table:style-name="Cell315">
            <text:p text:style-name="P726"><text:span text:style-name="T726_1">Project<text:s/>Sponsor</text:span></text:p>
          </table:table-cell>
          <table:table-cell table:style-name="Cell316">
            <text:p text:style-name="P727"><text:span text:style-name="T727_1">Total<text:s/>Debt<text:s/>Funding</text:span></text:p>
            <text:p text:style-name="P728"><text:span text:style-name="T728_1">(NGN’</text:span><text:span text:style-name="T728_2">M</text:span><text:span text:style-name="T728_3">)</text:span></text:p>
          </table:table-cell>
          <table:table-cell table:style-name="Cell317">
            <text:p text:style-name="P729"><text:span text:style-name="T729_1">PV<text:s/>Capacity</text:span></text:p>
            <text:p text:style-name="P730"><text:span text:style-name="T730_1">(kWp)</text:span></text:p>
          </table:table-cell>
          <table:table-cell table:style-name="Cell318">
            <text:p text:style-name="P731"><text:span text:style-name="T731_1">No<text:s/>of<text:s/>Connections</text:span></text:p>
          </table:table-cell>
          <table:table-cell table:style-name="Cell319">
            <text:p text:style-name="P732"><text:span text:style-name="T732_1">No<text:s/>of<text:s/>Communities</text:span></text:p>
          </table:table-cell>
          <table:table-cell table:style-name="Cell320">
            <text:p text:style-name="P733"><text:span text:style-name="T733_1">Financial<text:s/>Close<text:s/>Date</text:span></text:p>
          </table:table-cell>
          <table:table-cell table:style-name="Cell321">
            <text:p text:style-name="P734"><text:span text:style-name="T734_1">Status</text:span></text:p>
          </table:table-cell>
        </table:table-row>
        <table:table-row table:style-name="Row132">
          <table:table-cell table:style-name="Cell322">
            <text:p text:style-name="P735"><text:span text:style-name="T735_1">Darway</text:span></text:p>
          </table:table-cell>
          <table:table-cell table:style-name="Cell323">
            <text:p text:style-name="P736"><text:span text:style-name="T736_1">1,600</text:span></text:p>
          </table:table-cell>
          <table:table-cell table:style-name="Cell324">
            <text:p text:style-name="P737"><text:span text:style-name="T737_1">526.1</text:span></text:p>
          </table:table-cell>
          <table:table-cell table:style-name="Cell325">
            <text:p text:style-name="P738"><text:span text:style-name="T738_1">7,711</text:span></text:p>
          </table:table-cell>
          <table:table-cell table:style-name="Cell326">
            <text:p text:style-name="P739"><text:span text:style-name="T739_1">6</text:span></text:p>
          </table:table-cell>
          <table:table-cell table:style-name="Cell327">
            <text:p text:style-name="P740"><text:span text:style-name="T740_1">30-Sep-22</text:span></text:p>
          </table:table-cell>
          <table:table-cell table:style-name="Cell328">
            <text:p text:style-name="P741"><text:span text:style-name="T741_1">Operation</text:span></text:p>
          </table:table-cell>
        </table:table-row>
        <table:table-row table:style-name="Row133">
          <table:table-cell table:style-name="Cell329">
            <text:p text:style-name="P742"><text:span text:style-name="T742_1">Hotspot</text:span></text:p>
          </table:table-cell>
          <table:table-cell table:style-name="Cell330">
            <text:p text:style-name="P743"><text:span text:style-name="T743_1">1,910</text:span></text:p>
          </table:table-cell>
          <table:table-cell table:style-name="Cell331">
            <text:p text:style-name="P744"><text:span text:style-name="T744_1">620</text:span></text:p>
          </table:table-cell>
          <table:table-cell table:style-name="Cell332">
            <text:p text:style-name="P745"/>
          </table:table-cell>
          <table:table-cell table:style-name="Cell333">
            <text:p text:style-name="P746"><text:span text:style-name="T746_1">120</text:span></text:p>
          </table:table-cell>
          <table:table-cell table:style-name="Cell334">
            <text:p text:style-name="P747"><text:span text:style-name="T747_1">23-Jun-23</text:span></text:p>
          </table:table-cell>
          <table:table-cell table:style-name="Cell335">
            <text:p text:style-name="P748"><text:span text:style-name="T748_1">Operation</text:span></text:p>
          </table:table-cell>
        </table:table-row>
        <table:table-row table:style-name="Row134">
          <table:table-cell table:style-name="Cell336">
            <text:p text:style-name="P749"><text:span text:style-name="T749_1">ACOB</text:span></text:p>
          </table:table-cell>
          <table:table-cell table:style-name="Cell337">
            <text:p text:style-name="P750"><text:span text:style-name="T750_1">1,510</text:span></text:p>
          </table:table-cell>
          <table:table-cell table:style-name="Cell338">
            <text:p text:style-name="P751"><text:span text:style-name="T751_1">335</text:span></text:p>
          </table:table-cell>
          <table:table-cell table:style-name="Cell339">
            <text:p text:style-name="P752"><text:span text:style-name="T752_1">3,597</text:span></text:p>
          </table:table-cell>
          <table:table-cell table:style-name="Cell340">
            <text:p text:style-name="P753"><text:span text:style-name="T753_1">7</text:span></text:p>
          </table:table-cell>
          <table:table-cell table:style-name="Cell341">
            <text:p text:style-name="P754"><text:span text:style-name="T754_1">30-Jan-24</text:span></text:p>
          </table:table-cell>
          <table:table-cell table:style-name="Cell342">
            <text:p text:style-name="P755"><text:span text:style-name="T755_1">Construction</text:span></text:p>
          </table:table-cell>
        </table:table-row>
        <table:table-row table:style-name="Row135">
          <table:table-cell table:style-name="Cell343">
            <text:p text:style-name="P756"><text:span text:style-name="T756_1">Prado</text:span></text:p>
          </table:table-cell>
          <table:table-cell table:style-name="Cell344">
            <text:p text:style-name="P757"><text:span text:style-name="T757_1">3,900</text:span></text:p>
          </table:table-cell>
          <table:table-cell table:style-name="Cell345">
            <text:p text:style-name="P758"><text:span text:style-name="T758_1">850</text:span></text:p>
          </table:table-cell>
          <table:table-cell table:style-name="Cell346">
            <text:p text:style-name="P759"><text:span text:style-name="T759_1">15,801</text:span></text:p>
          </table:table-cell>
          <table:table-cell table:style-name="Cell347">
            <text:p text:style-name="P760"><text:span text:style-name="T760_1">4</text:span></text:p>
          </table:table-cell>
          <table:table-cell table:style-name="Cell348">
            <text:p text:style-name="P761"><text:span text:style-name="T761_1">30-Oct-24</text:span></text:p>
          </table:table-cell>
          <table:table-cell table:style-name="Cell349">
            <text:p text:style-name="P762"><text:span text:style-name="T762_1">Operation</text:span></text:p>
          </table:table-cell>
        </table:table-row>
        <table:table-row table:style-name="Row136">
          <table:table-cell table:style-name="Cell350">
            <text:p text:style-name="P763"><text:span text:style-name="T763_1">Ceesolar</text:span></text:p>
          </table:table-cell>
          <table:table-cell table:style-name="Cell351">
            <text:p text:style-name="P764"><text:span text:style-name="T764_1">3,400</text:span></text:p>
          </table:table-cell>
          <table:table-cell table:style-name="Cell352">
            <text:p text:style-name="P765"><text:span text:style-name="T765_1">760</text:span></text:p>
          </table:table-cell>
          <table:table-cell table:style-name="Cell353">
            <text:p text:style-name="P766"><text:span text:style-name="T766_1">3,600</text:span></text:p>
          </table:table-cell>
          <table:table-cell table:style-name="Cell354">
            <text:p text:style-name="P767"><text:span text:style-name="T767_1">4</text:span></text:p>
          </table:table-cell>
          <table:table-cell table:style-name="Cell355">
            <text:p text:style-name="P768"><text:span text:style-name="T768_1">31-Oct-25</text:span></text:p>
          </table:table-cell>
          <table:table-cell table:style-name="Cell356">
            <text:p text:style-name="P769"><text:span text:style-name="T769_1">Construction</text:span></text:p>
          </table:table-cell>
        </table:table-row>
        <table:table-row table:style-name="Row137">
          <table:table-cell table:style-name="Cell357">
            <text:p text:style-name="P770"><text:span text:style-name="T770_1">First</text:span><text:span text:style-name="T770_2"><text:s/>Electric</text:span></text:p>
          </table:table-cell>
          <table:table-cell table:style-name="Cell358">
            <text:p text:style-name="P771"><text:span text:style-name="T771_1">3,400</text:span></text:p>
          </table:table-cell>
          <table:table-cell table:style-name="Cell359">
            <text:p text:style-name="P772"><text:span text:style-name="T772_1">724.8</text:span></text:p>
          </table:table-cell>
          <table:table-cell table:style-name="Cell360">
            <text:p text:style-name="P773"><text:span text:style-name="T773_1">5,156</text:span></text:p>
          </table:table-cell>
          <table:table-cell table:style-name="Cell361">
            <text:p text:style-name="P774"><text:span text:style-name="T774_1">20</text:span></text:p>
          </table:table-cell>
          <table:table-cell table:style-name="Cell362">
            <text:p text:style-name="P775"><text:span text:style-name="T775_1">29-Dec-25</text:span></text:p>
          </table:table-cell>
          <table:table-cell table:style-name="Cell363">
            <text:p text:style-name="P776"><text:span text:style-name="T776_1">Construction</text:span></text:p>
          </table:table-cell>
        </table:table-row>
        <table:table-row table:style-name="Row138">
          <table:table-cell table:style-name="Cell364">
            <text:p text:style-name="P777"><text:span text:style-name="T777_1">Sosai</text:span></text:p>
          </table:table-cell>
          <table:table-cell table:style-name="Cell365">
            <text:p text:style-name="P778"><text:span text:style-name="T778_1">750</text:span></text:p>
          </table:table-cell>
          <table:table-cell table:style-name="Cell366">
            <text:p text:style-name="P779"><text:span text:style-name="T779_1">221.2</text:span></text:p>
          </table:table-cell>
          <table:table-cell table:style-name="Cell367">
            <text:p text:style-name="P780"><text:span text:style-name="T780_1">1,764</text:span></text:p>
          </table:table-cell>
          <table:table-cell table:style-name="Cell368">
            <text:p text:style-name="P781"><text:span text:style-name="T781_1">7</text:span></text:p>
          </table:table-cell>
          <table:table-cell table:style-name="Cell369">
            <text:p text:style-name="P782"><text:span text:style-name="T782_1">30-Dec-25</text:span></text:p>
          </table:table-cell>
          <table:table-cell table:style-name="Cell370">
            <text:p text:style-name="P783"><text:span text:style-name="T783_1">Construction</text:span></text:p>
          </table:table-cell>
        </table:table-row>
        <table:table-row table:style-name="Row139">
          <table:table-cell table:style-name="Cell371">
            <text:p text:style-name="P784"><text:span text:style-name="T784_1">Ashipa</text:span></text:p>
          </table:table-cell>
          <table:table-cell table:style-name="Cell372">
            <text:p text:style-name="P785"><text:span text:style-name="T785_1">1,070</text:span></text:p>
          </table:table-cell>
          <table:table-cell table:style-name="Cell373">
            <text:p text:style-name="P786"><text:span text:style-name="T786_1">1,330</text:span></text:p>
          </table:table-cell>
          <table:table-cell table:style-name="Cell374">
            <text:p text:style-name="P787"><text:span text:style-name="T787_1">2,671</text:span></text:p>
          </table:table-cell>
          <table:table-cell table:style-name="Cell375">
            <text:p text:style-name="P788"><text:span text:style-name="T788_1">5</text:span></text:p>
          </table:table-cell>
          <table:table-cell table:style-name="Cell376">
            <text:p text:style-name="P789"><text:span text:style-name="T789_1">30-Dec-25</text:span></text:p>
          </table:table-cell>
          <table:table-cell table:style-name="Cell377">
            <text:p text:style-name="P790"><text:span text:style-name="T790_1">Construction</text:span></text:p>
          </table:table-cell>
        </table:table-row>
        <table:table-row table:style-name="Row140">
          <table:table-cell table:style-name="Cell378">
            <text:p text:style-name="P791"/>
          </table:table-cell>
          <table:table-cell table:style-name="Cell379">
            <text:p text:style-name="P792"><text:span text:style-name="T792_1">1</text:span><text:span text:style-name="T792_2">7</text:span><text:span text:style-name="T792_3">,</text:span><text:span text:style-name="T792_4">5</text:span><text:span text:style-name="T792_5">40</text:span></text:p>
          </table:table-cell>
          <table:table-cell table:style-name="Cell380">
            <text:p text:style-name="P793"><text:span text:style-name="T793_1">5,367.1</text:span></text:p>
          </table:table-cell>
          <table:table-cell table:style-name="Cell381">
            <text:p text:style-name="P794"><text:span text:style-name="T794_1">40,300</text:span></text:p>
          </table:table-cell>
          <table:table-cell table:style-name="Cell382">
            <text:p text:style-name="P795"><text:span text:style-name="T795_1">173</text:span></text:p>
          </table:table-cell>
          <table:table-cell table:style-name="Cell383">
            <text:p text:style-name="P796"/>
          </table:table-cell>
          <table:table-cell table:style-name="Cell384">
            <text:p text:style-name="P797"/>
          </table:table-cell>
        </table:table-row>
      </table:table>
      <text:p text:style-name="P798"/>
      <text:p text:style-name="P799"><text:span text:style-name="T799_1">Table<text:s/>2:<text:s/>Summary<text:s/>of<text:s/>Mandated<text:s/>Projects<text:s/>Pipeline</text:span></text:p>
      <table:table table:style-name="Table12">
        <table:table-column table:style-name="Column55"/>
        <table:table-column table:style-name="Column56"/>
        <table:table-column table:style-name="Column57"/>
        <table:table-column table:style-name="Column58"/>
        <table:table-column table:style-name="Column59"/>
        <table:table-column table:style-name="Column60"/>
        <table:table-row table:style-name="Row141">
          <table:table-cell table:style-name="Cell385">
            <text:p text:style-name="P800"><text:span text:style-name="T800_1">Project<text:s/>Sponsor</text:span></text:p>
          </table:table-cell>
          <table:table-cell table:style-name="Cell386">
            <text:p text:style-name="P801"><text:span text:style-name="T801_1">Total<text:s/>Debt</text:span></text:p>
            <text:p text:style-name="P802"><text:span text:style-name="T802_1">(NGN’</text:span><text:span text:style-name="T802_2">M</text:span><text:span text:style-name="T802_3">)</text:span></text:p>
          </table:table-cell>
          <table:table-cell table:style-name="Cell387">
            <text:p text:style-name="P803"><text:span text:style-name="T803_1">PV<text:s/></text:span><text:span text:style-name="T803_2">Ca</text:span><text:span text:style-name="T803_3">pacity</text:span></text:p>
            <text:p text:style-name="P804"><text:span text:style-name="T804_1">(</text:span><text:span text:style-name="T804_2">M</text:span><text:span text:style-name="T804_3">W)</text:span></text:p>
          </table:table-cell>
          <table:table-cell table:style-name="Cell388">
            <text:p text:style-name="P805"><text:span text:style-name="T805_1">No<text:s/>of<text:s/>Connections</text:span></text:p>
          </table:table-cell>
          <table:table-cell table:style-name="Cell389">
            <text:p text:style-name="P806"><text:span text:style-name="T806_1">No<text:s/>of<text:s/>Communities</text:span></text:p>
          </table:table-cell>
          <table:table-cell table:style-name="Cell390">
            <text:p text:style-name="P807"><text:span text:style-name="T807_1">Credit<text:s/>Process<text:s/>Status</text:span></text:p>
          </table:table-cell>
        </table:table-row>
        <table:table-row table:style-name="Row142">
          <table:table-cell table:style-name="Cell391">
            <text:p text:style-name="P808"><text:span text:style-name="T808_1">Electrify<text:s/>Microgrid<text:s/>Limited</text:span></text:p>
          </table:table-cell>
          <table:table-cell table:style-name="Cell392">
            <text:p text:style-name="P809"><text:span text:style-name="T809_1">3,600</text:span></text:p>
          </table:table-cell>
          <table:table-cell table:style-name="Cell393">
            <text:p text:style-name="P810"><text:span text:style-name="T810_1">0.9</text:span></text:p>
          </table:table-cell>
          <table:table-cell table:style-name="Cell394">
            <text:p text:style-name="P811"><text:span text:style-name="T811_1">4,775</text:span></text:p>
          </table:table-cell>
          <table:table-cell table:style-name="Cell395">
            <text:p text:style-name="P812"><text:span text:style-name="T812_1">9</text:span></text:p>
          </table:table-cell>
          <table:table-cell table:style-name="Cell396">
            <text:p text:style-name="P813"><text:span text:style-name="T813_1">Credit<text:s/>Approved</text:span></text:p>
          </table:table-cell>
        </table:table-row>
        <table:table-row table:style-name="Row143">
          <table:table-cell table:style-name="Cell397">
            <text:p text:style-name="P814"><text:span text:style-name="T814_1">NXT<text:s/>Grid</text:span></text:p>
          </table:table-cell>
          <table:table-cell table:style-name="Cell398">
            <text:p text:style-name="P815"><text:span text:style-name="T815_1">4,000</text:span></text:p>
          </table:table-cell>
          <table:table-cell table:style-name="Cell399">
            <text:p text:style-name="P816"><text:span text:style-name="T816_1">1.4</text:span></text:p>
          </table:table-cell>
          <table:table-cell table:style-name="Cell400">
            <text:p text:style-name="P817"><text:span text:style-name="T817_1">7,756</text:span></text:p>
          </table:table-cell>
          <table:table-cell table:style-name="Cell401">
            <text:p text:style-name="P818"><text:span text:style-name="T818_1">6</text:span></text:p>
          </table:table-cell>
          <table:table-cell table:style-name="Cell402">
            <text:p text:style-name="P819"><text:span text:style-name="T819_1">Credit<text:s/>Approved</text:span></text:p>
          </table:table-cell>
        </table:table-row>
        <table:table-row table:style-name="Row144">
          <table:table-cell table:style-name="Cell403">
            <text:p text:style-name="P820"><text:span text:style-name="T820_1">Electric<text:s/>City<text:s/>Energy<text:s/>Limited</text:span></text:p>
          </table:table-cell>
          <table:table-cell table:style-name="Cell404">
            <text:p text:style-name="P821"><text:span text:style-name="T821_1">1,900</text:span></text:p>
          </table:table-cell>
          <table:table-cell table:style-name="Cell405">
            <text:p text:style-name="P822"><text:span text:style-name="T822_1">0.2</text:span></text:p>
          </table:table-cell>
          <table:table-cell table:style-name="Cell406">
            <text:p text:style-name="P823"><text:span text:style-name="T823_1">1,700</text:span></text:p>
          </table:table-cell>
          <table:table-cell table:style-name="Cell407">
            <text:p text:style-name="P824"><text:span text:style-name="T824_1">2</text:span></text:p>
          </table:table-cell>
          <table:table-cell table:style-name="Cell408">
            <text:p text:style-name="P825"><text:span text:style-name="T825_1">Credit<text:s/>Approved</text:span></text:p>
          </table:table-cell>
        </table:table-row>
        <table:table-row table:style-name="Row145">
          <table:table-cell table:style-name="Cell409">
            <text:p text:style-name="P826"><text:span text:style-name="T826_1">Magnificent<text:s/></text:span><text:span text:style-name="T826_2">Catalytic</text:span><text:span text:style-name="T826_3"><text:s/>Inclusions<text:s/>Limited</text:span></text:p>
          </table:table-cell>
          <table:table-cell table:style-name="Cell410">
            <text:p text:style-name="P827"><text:span text:style-name="T827_1">4,000</text:span></text:p>
          </table:table-cell>
          <table:table-cell table:style-name="Cell411">
            <text:p text:style-name="P828"><text:span text:style-name="T828_1">0.5</text:span></text:p>
          </table:table-cell>
          <table:table-cell table:style-name="Cell412">
            <text:p text:style-name="P829"><text:span text:style-name="T829_1">7,032</text:span></text:p>
          </table:table-cell>
          <table:table-cell table:style-name="Cell413">
            <text:p text:style-name="P830"><text:span text:style-name="T830_1">4</text:span></text:p>
          </table:table-cell>
          <table:table-cell table:style-name="Cell414">
            <text:p text:style-name="P831"><text:span text:style-name="T831_1">Credit<text:s/>Approved</text:span></text:p>
          </table:table-cell>
        </table:table-row>
        <table:table-row table:style-name="Row146">
          <table:table-cell table:style-name="Cell415">
            <text:p text:style-name="P832"><text:span text:style-name="T832_1">Treznergy<text:s/></text:span></text:p>
          </table:table-cell>
          <table:table-cell table:style-name="Cell416">
            <text:p text:style-name="P833"><text:span text:style-name="T833_1">4,000</text:span></text:p>
          </table:table-cell>
          <table:table-cell table:style-name="Cell417">
            <text:p text:style-name="P834"><text:span text:style-name="T834_1">1.0</text:span></text:p>
          </table:table-cell>
          <table:table-cell table:style-name="Cell418">
            <text:p text:style-name="P835"><text:span text:style-name="T835_1">7,810</text:span></text:p>
          </table:table-cell>
          <table:table-cell table:style-name="Cell419">
            <text:p text:style-name="P836"><text:span text:style-name="T836_1">9</text:span></text:p>
          </table:table-cell>
          <table:table-cell table:style-name="Cell420">
            <text:p text:style-name="P837"><text:span text:style-name="T837_1">Credit<text:s/>Approved</text:span></text:p>
          </table:table-cell>
        </table:table-row>
        <table:table-row table:style-name="Row147">
          <table:table-cell table:style-name="Cell421">
            <text:p text:style-name="P838"><text:span text:style-name="T838_1">Protergia<text:s/>Energy<text:s/>Limited</text:span></text:p>
          </table:table-cell>
          <table:table-cell table:style-name="Cell422">
            <text:p text:style-name="P839"><text:span text:style-name="T839_1">4,000</text:span></text:p>
          </table:table-cell>
          <table:table-cell table:style-name="Cell423">
            <text:p text:style-name="P840"><text:span text:style-name="T840_1">1.2</text:span></text:p>
          </table:table-cell>
          <table:table-cell table:style-name="Cell424">
            <text:p text:style-name="P841"><text:span text:style-name="T841_1">9,835</text:span></text:p>
          </table:table-cell>
          <table:table-cell table:style-name="Cell425">
            <text:p text:style-name="P842"><text:span text:style-name="T842_1">6</text:span></text:p>
          </table:table-cell>
          <table:table-cell table:style-name="Cell426">
            <text:p text:style-name="P843"><text:span text:style-name="T843_1">Credit<text:s/>Approved</text:span></text:p>
          </table:table-cell>
        </table:table-row>
        <table:table-row table:style-name="Row148">
          <table:table-cell table:style-name="Cell427">
            <text:p text:style-name="P844"><text:span text:style-name="T844_1">Etin<text:s/>Power<text:s/></text:span></text:p>
          </table:table-cell>
          <table:table-cell table:style-name="Cell428">
            <text:p text:style-name="P845"><text:span text:style-name="T845_1">4,000</text:span></text:p>
          </table:table-cell>
          <table:table-cell table:style-name="Cell429">
            <text:p text:style-name="P846"><text:span text:style-name="T846_1">1.4</text:span></text:p>
          </table:table-cell>
          <table:table-cell table:style-name="Cell430">
            <text:p text:style-name="P847"><text:span text:style-name="T847_1">2,673</text:span></text:p>
          </table:table-cell>
          <table:table-cell table:style-name="Cell431">
            <text:p text:style-name="P848"><text:span text:style-name="T848_1">4</text:span></text:p>
          </table:table-cell>
          <table:table-cell table:style-name="Cell432">
            <text:p text:style-name="P849"><text:span text:style-name="T849_1">Due<text:s/>Diligence</text:span></text:p>
          </table:table-cell>
        </table:table-row>
        <table:table-row table:style-name="Row149">
          <table:table-cell table:style-name="Cell433">
            <text:p text:style-name="P850"><text:span text:style-name="T850_1">Wavelength-Gommyr<text:s/>Power<text:s/>Networks<text:s/>Limited</text:span></text:p>
          </table:table-cell>
          <table:table-cell table:style-name="Cell434">
            <text:p text:style-name="P851"><text:span text:style-name="T851_1">3,700</text:span></text:p>
          </table:table-cell>
          <table:table-cell table:style-name="Cell435">
            <text:p text:style-name="P852"><text:span text:style-name="T852_1">1.1</text:span></text:p>
          </table:table-cell>
          <table:table-cell table:style-name="Cell436">
            <text:p text:style-name="P853"><text:span text:style-name="T853_1">2,775</text:span></text:p>
          </table:table-cell>
          <table:table-cell table:style-name="Cell437">
            <text:p text:style-name="P854"><text:span text:style-name="T854_1">5</text:span></text:p>
          </table:table-cell>
          <table:table-cell table:style-name="Cell438">
            <text:p text:style-name="P855"><text:span text:style-name="T855_1">Due<text:s/>Diligence</text:span></text:p>
          </table:table-cell>
        </table:table-row>
        <table:table-row table:style-name="Row150">
          <table:table-cell table:style-name="Cell439">
            <text:p text:style-name="P856"><text:span text:style-name="T856_1">Elektron<text:s/>Renewables<text:s/>BTG<text:s/>Ltd.</text:span></text:p>
          </table:table-cell>
          <table:table-cell table:style-name="Cell440">
            <text:p text:style-name="P857"><text:span text:style-name="T857_1">6,400</text:span></text:p>
          </table:table-cell>
          <table:table-cell table:style-name="Cell441">
            <text:p text:style-name="P858"><text:span text:style-name="T858_1">8.0</text:span></text:p>
          </table:table-cell>
          <table:table-cell table:style-name="Cell442">
            <text:p text:style-name="P859"><text:span text:style-name="T859_1">9</text:span></text:p>
          </table:table-cell>
          <table:table-cell table:style-name="Cell443">
            <text:p text:style-name="P860"><text:span text:style-name="T860_1">9</text:span></text:p>
          </table:table-cell>
          <table:table-cell table:style-name="Cell444">
            <text:p text:style-name="P861"><text:span text:style-name="T861_1">Due<text:s/>Diligence</text:span></text:p>
          </table:table-cell>
        </table:table-row>
      </table:table>
      <text:p text:style-name="P862"/>
      <text:p text:style-name="P863"><text:span text:style-name="T863_1">L</text:span><text:span text:style-name="T863_2">essons<text:s/>learned</text:span><text:span text:style-name="T863_3"><text:s/>through<text:s/>this<text:s/>output,<text:s/></text:span><text:span text:style-name="T863_4">and<text:s/>recommendations</text:span><text:span text:style-name="T863_5"><text:s/>for</text:span><text:span text:style-name="T863_6"><text:s/></text:span><text:span text:style-name="T863_7">future<text:s/>programming</text:span><text:span text:style-name="T863_8"><text:s/></text:span></text:p>
      <text:p text:style-name="P864"/>
      <text:p text:style-name="P865"><text:span text:style-name="T865_1">Distributed<text:s/>Renewable<text:s/>Energy<text:s/>(DRE)<text:s/>projects<text:s/>face<text:s/>frequent<text:s/>delays<text:s/>in<text:s/>reaching<text:s/>financial<text:s/>close<text:s/>due<text:s/>to<text:s/>recurring<text:s/>financial,<text:s/>legal,<text:s/>environmental,<text:s/>and<text:s/>technical<text:s/>issues<text:s/>identified<text:s/>during<text:s/>due</text:span><text:span text:style-name="T865_2"><text:s/>diligence</text:span><text:span text:style-name="T865_3">.<text:s/>These<text:s/>gaps</text:span><text:span text:style-name="T865_4"><text:s/></text:span><text:span text:style-name="T865_5">must<text:s/>be<text:s/>satisfied<text:s/>prior<text:s/>to<text:s/></text:span><text:span text:style-name="T865_6">closing<text:s/>and</text:span><text:span text:style-name="T865_7"><text:s/>often<text:s/>extend<text:s/>timelines<text:s/>by<text:s/>six<text:s/>months<text:s/>or<text:s/>more<text:s/>beyond<text:s/>conditional<text:s/>credit<text:s/>approval.</text:span></text:p>
      <text:p text:style-name="P866"/>
      <text:p text:style-name="P867"><draw:frame svg:x="0cm" svg:y="0cm" svg:width="16.51cm" svg:height="7.467cm" draw:style-name="FR1" text:anchor-type="as-char" draw:z-index="0"><draw:image xlink:href="Pictures/image1.png" xlink:type="simple" xlink:show="embed" xlink:actuate="onLoad"/><svg:desc>A screenshot of a computer

Description automatically generated</svg:desc></draw:frame><text:span text:style-name="T867_1"><text:s/></text:span></text:p>
      <text:p text:style-name="P868"/>
      <text:p text:style-name="P869"><text:span text:style-name="T869_1">A<text:s/>major</text:span><text:span text:style-name="T869_2"><text:s/>cause<text:s/>is<text:s/>low<text:s/>technical<text:s/>capacity<text:s/>and<text:s/>limited<text:s/>financial<text:s/>resources<text:s/>among<text:s/>developers,<text:s/>hindering<text:s/>the<text:s/>preparation<text:s/>of<text:s/>bankable<text:s/>feasibility<text:s/>studies<text:s/>and<text:s/>business<text:s/>plans.<text:s/>As<text:s/>a<text:s/>result,<text:s/>only<text:s/>a<text:s/>few<text:s/>projects<text:s/>meet<text:s/>InfraCredit's<text:s/>criteria<text:s/>and<text:s/>reach<text:s/>financial<text:s/>close,<text:s/>creating<text:s/>a<text:s/>financial<text:s/>burden<text:s/>for<text:s/></text:span><text:span text:style-name="T869_3">i</text:span><text:span text:style-name="T869_4">ndigenous<text:s/>mini-grid<text:s/>developers<text:s/>who<text:s/>are<text:s/>generally<text:s/>undercapitalized<text:s/>and<text:s/>struggle<text:s/>to<text:s/>fully<text:s/>fund<text:s/>projects,<text:s/>including<text:s/>the<text:s/>required<text:s/>20-30%<text:s/>equity<text:s/>at<text:s/>financial close.</text:span></text:p>
      <text:p text:style-name="P870"/>
      <text:p text:style-name="P871"><text:span text:style-name="T871_1">Infracredit<text:s/>has<text:s/>proposed<text:s/></text:span><text:span text:style-name="T871_2">the<text:s/>development<text:s/>of<text:s/>a<text:s/>project<text:s/>preparation<text:s/>facility<text:s/>to<text:s/>address<text:s/>this<text:s/>issue,<text:s/>enhance<text:s/>its<text:s/>pipeline<text:s/>development<text:s/>and<text:s/>improve<text:s/>the<text:s/>efficiency</text:span><text:span text:style-name="T871_3"><text:s/>and<text:s/>speed<text:s/>of<text:s/>brin</text:span><text:span text:style-name="T871_4">g</text:span><text:span text:style-name="T871_5">ing<text:s/>projects<text:s/>from<text:s/>origination<text:s/>to<text:s/>close.<text:s/>This<text:s/>proposal<text:s/>is<text:s/>under<text:s/>consideration<text:s/>by<text:s/>FCDO.<text:s/>Future<text:s/>FCDO<text:s/>programmes<text:s/>operating<text:s/>in<text:s/>this<text:s/>sector<text:s/>would<text:s/>benefit<text:s/>from<text:s/></text:span><text:span text:style-name="T871_6">robustly<text:s/>reviewing<text:s/>project<text:s/>the<text:s/>local<text:s/>project<text:s/>development<text:s/>market</text:span><text:span text:style-name="T871_7"><text:s/>and<text:s/>the<text:s/>track<text:s/>record<text:s/>of<text:s/>the<text:s/>deliver</text:span><text:span text:style-name="T871_8">y<text:s/>partner,<text:s/>to<text:s/>assess<text:s/>whether<text:s/>milestones<text:s/>timelines<text:s/>are<text:s/>achievable<text:s/>and<text:s/>whether<text:s/>parallel<text:s/>project<text:s/>preparation<text:s/>support<text:s/>is<text:s/>necessary.<text:s/></text:span></text:p>
      <text:p text:style-name="P872"/>
      <text:p text:style-name="P873"/>
      <text:p text:style-name="P874"/>
      <text:p text:style-name="P875"/>
      <text:p text:style-name="P876"/>
      <text:p text:style-name="P877"/>
      <text:p text:style-name="P878"/>
      <text:p text:style-name="P879"/>
      <text:p text:style-name="P880"/>
      <text:p text:style-name="P881"/>
      <text:p text:style-name="P882"/>
      <text:p text:style-name="P883"/>
      <text:p text:style-name="P884"/>
      <text:p text:style-name="P885"/>
      <text:p text:style-name="P886"/>
      <text:p text:style-name="P887"/>
      <text:p text:style-name="P888"/>
      <text:p text:style-name="P889"/>
      <text:p text:style-name="P890"/>
      <text:p text:style-name="P891"/>
      <text:p text:style-name="P892"/>
      <text:p text:style-name="P893"/>
      <text:p text:style-name="P894"/>
      <text:p text:style-name="P895"/>
      <text:p text:style-name="P896"/>
      <text:p text:style-name="P897"/>
      <text:p text:style-name="P898"/>
      <text:p text:style-name="P899"/>
      <text:p text:style-name="P900"/>
      <text:p text:style-name="P901"/>
      <text:p text:style-name="P902"/>
      <text:p text:style-name="P903"/>
      <text:p text:style-name="P904"/>
      <text:p text:style-name="P905"><text:span text:style-name="T905_1">D</text:span><text:span text:style-name="T905_2">:<text:s/></text:span><text:span text:style-name="T905_3">VALUE<text:s/>FOR<text:s/>MONEY</text:span></text:p>
      <text:p text:style-name="P906"><text:span text:style-name="T906_1"> </text:span></text:p>
      <text:p text:style-name="P907"><text:span text:style-name="T907_1">VfM<text:s/>performance<text:s/>compared<text:s/>to<text:s/>the<text:s/>original<text:s/>VfM<text:s/>proposition<text:s/>in<text:s/>the<text:s/>business<text:s/></text:span><text:span text:style-name="T907_2">case.<text:s/></text:span></text:p>
      <text:p text:style-name="P908"><text:span text:style-name="T908_1">Over<text:s/>the<text:s/>life<text:s/>of<text:s/>the<text:s/>Programme,<text:s/>UKNIAF’s<text:s/>approach<text:s/>to<text:s/>VfM<text:s/>evolved.<text:s/>Based<text:s/>on<text:s/>a<text:s/>budget</text:span><text:span text:style-name="T908_2"><text:s/>of<text:s/>£80m</text:span><text:span text:style-name="T908_3">,<text:s/>t</text:span><text:span text:style-name="T908_4">he<text:s/>2017<text:s/>business<text:s/>case<text:s/>set<text:s/>out<text:s/>a<text:s/>VfM<text:s/>proposition<text:s/>for<text:s/>3<text:s/>of<text:s/>the<text:s/>5<text:s/>components</text:span><text:span text:style-name="T908_5">:</text:span></text:p>
      <text:list text:style-name="LS23" xml:id="list106">
        <text:list-item>
          <text:p text:style-name="P909"><text:span text:style-name="T909_1">Power</text:span><text:span text:style-name="T909_2"><text:s/>–<text:s/>additional<text:s/>grid<text:s/>generation<text:s/>will<text:s/>reduce<text:s/>diesel<text:s/>generation<text:s/>expenditure<text:s/>for<text:s/>generation<text:s/>companies<text:s/>and<text:s/>households<text:s/>while<text:s/>reducing<text:s/>emissions.<text:s/></text:span></text:p>
        </text:list-item>
        <text:list-item>
          <text:p text:style-name="P910"><text:span text:style-name="T910_1">Roads</text:span><text:span text:style-name="T910_2"><text:s/>–<text:s/>impact<text:s/>on<text:s/>Vehicle<text:s/>Operating<text:s/>Cost<text:s/>and<text:s/>Value<text:s/>of<text:s/>time<text:s/>derived<text:s/>from<text:s/>improving<text:s/>the<text:s/>quality<text:s/>of<text:s/>roads<text:s/>from<text:s/>poor<text:s/>to<text:s/>good<text:s/></text:span></text:p>
        </text:list-item>
        <text:list-item>
          <text:p text:style-name="P911"><text:span text:style-name="T911_1">Capital<text:s/>Projects</text:span><text:span text:style-name="T911_2"><text:s/>–<text:s/>capital<text:s/>spending<text:s/>in<text:s/>federal<text:s/>budgets<text:s/>with<text:s/>properly<text:s/>screened<text:s/>and<text:s/>prioritised<text:s/>projects,<text:s/>will<text:s/>achieve<text:s/>a<text:s/>greater<text:s/>return<text:s/>on<text:s/>investment<text:s/>on<text:s/>average</text:span></text:p>
        </text:list-item>
      </text:list>
      <text:p text:style-name="P912"><text:span text:style-name="T912_1">The<text:s/></text:span><text:span text:style-name="T912_2">2022<text:s/>addendum<text:s/>to<text:s/>the<text:s/>Business<text:s/>case<text:s/>recognised,<text:s/>the<text:s/>rescoping<text:s/>of<text:s/>the<text:s/>programme<text:s/>and<text:s/>alignment<text:s/>to<text:s/>ICF<text:s/>indicators.<text:s/>It<text:s/>further<text:s/>recognised<text:s/>that<text:s/>‘</text:span><text:span text:style-name="T912_3">Effectiveness<text:s/>is<text:s/>harder<text:s/>to<text:s/>measure<text:s/>during<text:s/>the<text:s/>programme<text:s/>as<text:s/>this<text:s/>is<text:s/>mostly<text:s/>qualitative<text:s/>work,<text:s/>with<text:s/>any<text:s/>quantitative<text:s/>results<text:s/>arriving<text:s/>late<text:s/>in<text:s/>the<text:s/>programme<text:s/>and<text:s/>further<text:s/>this<text:s/>is<text:s/>an<text:s/>adaptive<text:s/>programme</text:span><text:span text:style-name="T912_4">’,<text:s/>with<text:s/>adaptive<text:s/>programmes,<text:s/>per<text:s/>an<text:s/></text:span><text:span text:style-name="T912_5"><text:a xlink:type="simple" xlink:href="https://odi.org/en/publications/supporting-adaptive-management-monitoring-and-evaluation-tools-and-approaches/"><text:span text:style-name="T912_6">ODI<text:s/>analysis</text:span></text:a></text:span><text:span text:style-name="T912_7">,<text:s/>being<text:s/></text:span><text:span text:style-name="T912_8">characterised<text:s/>by<text:s/>complex<text:s/>aspects,<text:s/>such<text:s/>as:<text:s/>(1)<text:s/>they<text:s/>are<text:s/>innovative;<text:s/>(2)<text:s/>they<text:s/>have<text:s/>uncertain<text:s/>pathways<text:s/>for<text:s/>change;<text:s/>or<text:s/>(3)<text:s/>they<text:s/>operate<text:s/>in<text:s/>uncertain<text:s/>or<text:s/>unstable<text:s/>environments</text:span><text:span text:style-name="T912_9">.<text:s/></text:span></text:p>
      <text:p text:style-name="P913"><text:span text:style-name="T913_1">From<text:s/>2020<text:s/>to<text:s/>2022,<text:s/>UKNIAF<text:s/>tracked<text:s/>VfM<text:s/>based<text:s/>on<text:s/>the<text:s/>indicators<text:s/>in<text:s/>the<text:s/>table<text:s/>below,<text:s/>with<text:s/>performance<text:s/>reported<text:s/>6-monthly<text:s/>in<text:s/>the<text:s/>Programme’s<text:s/>VfM<text:s/>reports<text:s/>(VfM<text:s/>1<text:s/>to<text:s/>VfM<text:s/>5)</text:span></text:p>
      <text:p text:style-name="P914"><text:span text:style-name="T914_1">UKNIAF</text:span><text:span text:style-name="T914_2">’s</text:span><text:span text:style-name="T914_3"><text:s/></text:span><text:span text:style-name="T914_4">2022<text:s/></text:span><text:span text:style-name="T914_5">Annual<text:s/>Review<text:s/>noted<text:s/>that,<text:s/>while<text:s/></text:span><text:span text:style-name="T914_6">VfM<text:s/></text:span><text:span text:style-name="T914_7">indicators<text:s/>at<text:s/>the<text:s/>level<text:s/>of<text:s/>Efficiency<text:s/>were<text:s/>‘good<text:s/>practice’,<text:s/>they<text:s/>were<text:s/>‘not<text:s/>producing<text:s/>useful<text:s/>VfM<text:s/>information’.<text:s/>The<text:s/>report<text:s/>recommended<text:s/>key<text:s/>changes<text:s/>to<text:s/>UKNIAF’s<text:s/>approach<text:s/>to<text:s/>Value<text:s/>for<text:s/>Money<text:s/>(VfM)</text:span></text:p>
      <text:list text:style-name="LS21" xml:id="list109">
        <text:list-item>
          <text:p text:style-name="P915"><text:span text:style-name="T915_1">VfM<text:s/>reporting<text:s/>should<text:s/>be<text:s/>annual<text:s/>going<text:s/>forward.<text:s/></text:span></text:p>
        </text:list-item>
        <text:list-item>
          <text:p text:style-name="P916"><text:span text:style-name="T916_1">Milestones<text:s/>and<text:s/>targets<text:s/>should<text:s/>be<text:s/>set<text:s/>for<text:s/>a<text:s/>small<text:s/>number<text:s/>of<text:s/>VfM<text:s/>indicators<text:s/>in<text:s/>advance<text:s/>of<text:s/>the<text:s/>2023<text:s/>annual<text:s/>review<text:s/>(using<text:s/>similar<text:s/>discipline<text:s/>to<text:s/>logframe<text:s/>indicators).</text:span></text:p>
        </text:list-item>
        <text:list-item>
          <text:p text:style-name="P917"><text:span text:style-name="T917_1">Cost<text:s/>per<text:s/>project<text:s/>data<text:s/>can<text:s/>be<text:s/>used<text:s/>by<text:s/>UKNIAF<text:s/>as<text:s/>part<text:s/>of<text:s/>a<text:s/>contribution<text:s/>analyses,<text:s/>where<text:s/>quantified<text:s/>results<text:s/>can<text:s/>be<text:s/>matched<text:s/>to<text:s/>the<text:s/>project<text:s/>cost<text:s/>incurred.<text:s/>These<text:s/>analyses<text:s/>would<text:s/>identify<text:s/>intended<text:s/>objectives,<text:s/>the<text:s/>theory<text:s/>of<text:s/>change<text:s/>and<text:s/>draw<text:s/>out<text:s/>the<text:s/>contribution<text:s/>of<text:s/>the<text:s/>project<text:s/>to<text:s/>the<text:s/>results</text:span></text:p>
        </text:list-item>
      </text:list>
      <text:p text:style-name="P918"><text:span text:style-name="T918_1">A<text:s/>new<text:s/>set<text:s/>of</text:span><text:span text:style-name="T918_2"><text:s/>VfM<text:s/>indicators<text:s/>were<text:s/>agreed<text:s/>with<text:s/>FCDO</text:span><text:span text:style-name="T918_3"><text:s/>along<text:s/>with<text:s/>a<text:s/>new<text:s/>approach<text:s/>which<text:s/></text:span><text:span text:style-name="T918_4">establish</text:span><text:span text:style-name="T918_5">ed</text:span><text:span text:style-name="T918_6"><text:s/>milestones<text:s/>for<text:s/>the<text:s/>VfM<text:s/>indicators<text:s/>in<text:s/>the<text:s/>spirit<text:s/>of<text:s/>the<text:s/>Logframe</text:span><text:span text:style-name="T918_7">.</text:span></text:p>
      <table:table table:style-name="Table13">
        <table:table-column table:style-name="Column61"/>
        <table:table-column table:style-name="Column62"/>
        <table:table-column table:style-name="Column63"/>
        <table:table-row table:style-name="Row151">
          <table:table-cell table:style-name="Cell445">
            <text:p text:style-name="P919"/>
          </table:table-cell>
          <table:table-cell table:style-name="Cell446">
            <text:p text:style-name="P920"><text:span text:style-name="T920_1">2020-2022<text:s/>Indicators</text:span></text:p>
          </table:table-cell>
          <table:table-cell table:style-name="Cell447">
            <text:p text:style-name="P921"><text:span text:style-name="T921_1">2023-2025<text:s/>Indicators</text:span></text:p>
          </table:table-cell>
        </table:table-row>
        <table:table-row table:style-name="Row152">
          <table:table-cell table:style-name="Cell448">
            <text:p text:style-name="P922"><text:span text:style-name="T922_1">Economy</text:span></text:p>
          </table:table-cell>
          <table:table-cell table:style-name="Cell449">
            <text:list text:style-name="LS20" xml:id="list112">
              <text:list-item>
                <text:p text:style-name="P923"><text:bookmark-start text:name="_Toc80639013"/><text:span text:style-name="T923_1">Programme<text:s/>costs<text:s/>(£)<text:s/>by<text:s/>main<text:s/>category<text:s/>of<text:s/>spend</text:span><text:bookmark-end text:name="_Toc80639013"/></text:p>
              </text:list-item>
              <text:list-item>
                <text:p text:style-name="P924"><text:span text:style-name="T924_1">Use<text:s/>of<text:s/>experts<text:s/>by<text:s/>bands<text:s/>over<text:s/>time</text:span></text:p>
              </text:list-item>
              <text:list-item>
                <text:p text:style-name="P925"><text:span text:style-name="T925_1">Use<text:s/>of<text:s/>international<text:s/>vs.<text:s/>local<text:s/>resources<text:s/>over<text:s/>time</text:span></text:p>
              </text:list-item>
              <text:list-item>
                <text:p text:style-name="P926"><text:span text:style-name="T926_1">Flight<text:s/>cost</text:span></text:p>
              </text:list-item>
              <text:list-item>
                <text:p text:style-name="P927"><text:span text:style-name="T927_1">Cost<text:s/>Savings</text:span></text:p>
              </text:list-item>
            </text:list>
            <text:p text:style-name="P928"/>
          </table:table-cell>
          <table:table-cell table:style-name="Cell450">
            <text:list text:style-name="LS20" xml:id="list117">
              <text:list-item>
                <text:p text:style-name="P929"><text:span text:style-name="T929_1">Quant:<text:s/>Admin/management<text:s/>costs<text:s/>as<text:s/>%<text:s/>of<text:s/>total<text:s/>costs</text:span></text:p>
              </text:list-item>
              <text:list-item>
                <text:p text:style-name="P930"><text:span text:style-name="T930_1">Quant:<text:s/>%<text:s/>of<text:s/>procurement<text:s/>savings</text:span></text:p>
              </text:list-item>
              <text:list-item>
                <text:p text:style-name="P931"><text:span text:style-name="T931_1">Qual/quant:<text:s/>Assessment<text:s/>of<text:s/>quality<text:s/>of<text:s/>consultant<text:s/>team<text:s/>for<text:s/>two<text:s/>Task<text:s/>Orders,<text:s/>including<text:s/>against<text:s/>fee<text:s/>band<text:s/>criteria</text:span></text:p>
              </text:list-item>
            </text:list>
            <text:p text:style-name="P932"/>
          </table:table-cell>
        </table:table-row>
        <table:table-row table:style-name="Row153">
          <table:table-cell table:style-name="Cell451">
            <text:p text:style-name="P933"><text:span text:style-name="T933_1">Efficiency</text:span></text:p>
          </table:table-cell>
          <table:table-cell table:style-name="Cell452">
            <text:list text:style-name="LS20" xml:id="list120">
              <text:list-item>
                <text:p text:style-name="P934"><text:span text:style-name="T934_1">Progress<text:s/>towards<text:s/>Logframe<text:s/>Output<text:s/>milestones<text:s/>as<text:s/>assessed<text:s/>by<text:s/>the<text:s/>TRP</text:span></text:p>
              </text:list-item>
              <text:list-item>
                <text:p text:style-name="P935"><text:span text:style-name="T935_1">Cost<text:s/>per<text:s/>Project<text:s/>Implemented<text:s/>by<text:s/>Logframe<text:s/>output</text:span></text:p>
              </text:list-item>
              <text:list-item>
                <text:p text:style-name="P936"><text:span text:style-name="T936_1">Narrative<text:s/>on<text:s/>programme<text:s/>management<text:s/>systems<text:s/>(PbR<text:s/>mechanism)<text:s/>put<text:s/>in<text:s/>place<text:s/>to<text:s/>achieve<text:s/>efficiencies<text:s/>over<text:s/>time<text:s/>and<text:s/>detailing<text:s/>these<text:s/>improvements<text:s/>over<text:s/>time.</text:span></text:p>
                <text:list>
                  <text:list-item>
                    <text:p text:style-name="P937"><text:span text:style-name="T937_1">Technical<text:s/>workplan<text:s/>and<text:s/>deliverables</text:span></text:p>
                  </text:list-item>
                  <text:list-item>
                    <text:p text:style-name="P938"><text:span text:style-name="T938_1">Staff<text:s/>and<text:s/>subcontractors</text:span></text:p>
                  </text:list-item>
                  <text:list-item>
                    <text:p text:style-name="P939"><text:span text:style-name="T939_1">Forecasting<text:s/>and<text:s/>Reporting</text:span></text:p>
                  </text:list-item>
                </text:list>
              </text:list-item>
            </text:list>
            <text:p text:style-name="P940"/>
          </table:table-cell>
          <table:table-cell table:style-name="Cell453">
            <text:list text:style-name="LS20" xml:id="list126">
              <text:list-item>
                <text:p text:style-name="P941"><text:span text:style-name="T941_1">Quant:<text:s/>Timeliness<text:s/>of<text:s/>Milestone<text:s/>delivery</text:span></text:p>
              </text:list-item>
              <text:list-item>
                <text:p text:style-name="P942"><text:span text:style-name="T942_1">Qual:<text:s/>Review<text:s/>of<text:s/>Quality<text:s/>of<text:s/>Milestones<text:s/>delivery<text:s/>for<text:s/>two<text:s/>task<text:s/>orders<text:s/>for<text:s/>level<text:s/>of<text:s/>effort/input</text:span></text:p>
              </text:list-item>
              <text:list-item>
                <text:p text:style-name="P943"><text:span text:style-name="T943_1">Quant/Qual:<text:s/>%<text:s/>of<text:s/>interventions<text:s/>with<text:s/>facilitated<text:s/>cross<text:s/>donor<text:s/>collaboration<text:s/>/<text:s/>support<text:s/>where<text:s/>suitable</text:span></text:p>
              </text:list-item>
            </text:list>
            <text:p text:style-name="P944"/>
          </table:table-cell>
        </table:table-row>
        <table:table-row table:style-name="Row154">
          <table:table-cell table:style-name="Cell454">
            <text:p text:style-name="P945"><text:span text:style-name="T945_1">Effectiveness</text:span><text:span text:style-name="T945_2"><text:s/>/<text:s/>Cost<text:s/>Effectiveness</text:span></text:p>
          </table:table-cell>
          <table:table-cell table:style-name="Cell455">
            <text:list text:style-name="LS20" xml:id="list129">
              <text:list-item>
                <text:p text:style-name="P946"><text:bookmark-start text:name="_Toc80639023"/><text:span text:style-name="T946_1">Cost<text:s/>per<text:s/>Outcome<text:s/>result<text:s/>achieved</text:span><text:bookmark-end text:name="_Toc80639023"/><text:span text:style-name="T946_2"><text:s/></text:span></text:p>
              </text:list-item>
              <text:list-item>
                <text:p text:style-name="P947"><text:span text:style-name="T947_1">Progress<text:s/>towards<text:s/>Logframe<text:s/>Outcome<text:s/>indicators<text:s/>as<text:s/>assessed<text:s/>by<text:s/>TRP</text:span></text:p>
              </text:list-item>
              <text:list-item>
                <text:p text:style-name="P948"><text:span text:style-name="T948_1">MDA<text:s/>feedback<text:s/>undertaken<text:s/>through<text:s/>survey</text:span></text:p>
              </text:list-item>
              <text:list-item>
                <text:p text:style-name="P949"><text:span text:style-name="T949_1">Narrative<text:s/>of<text:s/>Strategic<text:s/>Added<text:s/>Value</text:span></text:p>
              </text:list-item>
              <text:list-item>
                <text:p text:style-name="P950"><text:span text:style-name="T950_1">Value<text:s/>of<text:s/>MDA<text:s/>Resources<text:s/>committed,<text:s/>or<text:s/>benefit<text:s/>derived<text:s/>per<text:s/>pound<text:s/>of<text:s/>TA<text:s/></text:span></text:p>
              </text:list-item>
            </text:list>
          </table:table-cell>
          <table:table-cell table:style-name="Cell456">
            <text:list text:style-name="LS20" xml:id="list134">
              <text:list-item>
                <text:p text:style-name="P951"><text:span text:style-name="T951_1">Quant/Qual:<text:s/>Changed<text:s/>MDA<text:s/>Behaviour<text:s/></text:span></text:p>
              </text:list-item>
              <text:list-item>
                <text:p text:style-name="P952"><text:span text:style-name="T952_1">Quant:<text:s/>%<text:s/>of<text:s/>supported<text:s/>tools,<text:s/>policies<text:s/>or<text:s/>regulations<text:s/>and<text:s/>reports<text:s/>transferred<text:s/>to<text:s/>and<text:s/>utilised<text:s/>by<text:s/>MDAs</text:span></text:p>
              </text:list-item>
              <text:list-item>
                <text:p text:style-name="P953"><text:span text:style-name="T953_1">Quant:<text:s/>%<text:s/>of<text:s/>IF<text:s/>projects<text:s/>that<text:s/>have<text:s/>moved<text:s/>to<text:s/>next<text:s/>phase<text:s/>in<text:s/>project<text:s/>cycle.</text:span></text:p>
              </text:list-item>
            </text:list>
            <text:p text:style-name="P954"/>
          </table:table-cell>
        </table:table-row>
        <table:table-row table:style-name="Row155">
          <table:table-cell table:style-name="Cell457">
            <text:p text:style-name="P955"><text:span text:style-name="T955_1">Equity</text:span></text:p>
          </table:table-cell>
          <table:table-cell table:style-name="Cell458">
            <text:list text:style-name="LS20" xml:id="list137">
              <text:list-item>
                <text:p text:style-name="P956"><text:span text:style-name="T956_1">Use<text:s/>of<text:s/>experts<text:s/>by<text:s/>gender</text:span></text:p>
              </text:list-item>
              <text:list-item>
                <text:p text:style-name="P957"><text:bookmark-start text:name="_Toc80639028"/><text:span text:style-name="T957_1">PGESI<text:s/>mainstreamed<text:s/>across<text:s/>components</text:span><text:bookmark-end text:name="_Toc80639028"/><text:span text:style-name="T957_2">;</text:span></text:p>
              </text:list-item>
            </text:list>
          </table:table-cell>
          <table:table-cell table:style-name="Cell459">
            <text:list text:style-name="LS20" xml:id="list139">
              <text:list-item>
                <text:p text:style-name="P958"><text:span text:style-name="T958_1">Qual/Quant:<text:s/>Assessment<text:s/>of<text:s/>PGESI<text:s/>results<text:s/>in<text:s/>outcomes<text:s/>of<text:s/>two<text:s/>TOs,<text:s/>identifying<text:s/>costs<text:s/>and<text:s/>benefits</text:span></text:p>
              </text:list-item>
            </text:list>
          </table:table-cell>
        </table:table-row>
      </table:table>
      <text:p text:style-name="P959"/>
      <text:p text:style-name="P960"><text:span text:style-name="T960_1">VfM<text:s/>performance<text:s/>for<text:s/>2023-2025<text:s/>is<text:s/>given<text:s/>in<text:s/>the<text:s/>table<text:s/>below</text:span></text:p>
      <table:table table:style-name="Table14">
        <table:table-column table:style-name="Column64"/>
        <table:table-column table:style-name="Column65"/>
        <table:table-column table:style-name="Column66"/>
        <table:table-column table:style-name="Column67"/>
        <table:table-column table:style-name="Column68"/>
        <table:table-row table:style-name="Row156">
          <table:table-cell table:style-name="Cell460">
            <text:p text:style-name="P961"><text:span text:style-name="T961_1">Indicator</text:span></text:p>
          </table:table-cell>
          <table:table-cell table:style-name="Cell461">
            <text:p text:style-name="P962"><text:span text:style-name="T962_1">Yearly<text:s/>Target</text:span></text:p>
          </table:table-cell>
          <table:table-cell table:style-name="Cell462">
            <text:p text:style-name="P963"><text:span text:style-name="T963_1">2023<text:s/>Result</text:span></text:p>
          </table:table-cell>
          <table:table-cell table:style-name="Cell463">
            <text:p text:style-name="P964"><text:span text:style-name="T964_1">2024<text:s/>Result</text:span></text:p>
          </table:table-cell>
          <table:table-cell table:style-name="Cell464">
            <text:p text:style-name="P965"><text:span text:style-name="T965_1">2025<text:s/>Result</text:span></text:p>
          </table:table-cell>
        </table:table-row>
        <table:table-row table:style-name="Row157">
          <table:table-cell table:style-name="Cell465" table:number-columns-spanned="3">
            <text:p text:style-name="P966"><text:span text:style-name="T966_1">Economy</text:span></text:p>
          </table:table-cell>
          <table:covered-table-cell/>
          <table:covered-table-cell/>
          <table:table-cell table:style-name="Cell466">
            <text:p text:style-name="P967"/>
          </table:table-cell>
          <table:table-cell table:style-name="Cell467">
            <text:p text:style-name="P968"/>
          </table:table-cell>
        </table:table-row>
        <table:table-row table:style-name="Row158">
          <table:table-cell table:style-name="Cell468">
            <text:list text:style-name="LS22" xml:id="list140">
              <text:list-item>
                <text:list>
                  <text:list-item>
                    <text:p text:style-name="P969"><text:span text:style-name="T969_1">Quant:<text:s/>Admin/management<text:s/>costs<text:s/>as<text:s/>%<text:s/>of<text:s/>total<text:s/>costs</text:span></text:p>
                  </text:list-item>
                </text:list>
              </text:list-item>
            </text:list>
          </table:table-cell>
          <table:table-cell table:style-name="Cell469">
            <text:p text:style-name="P970"><text:span text:style-name="T970_1">25%</text:span></text:p>
          </table:table-cell>
          <table:table-cell table:style-name="Cell470">
            <text:p text:style-name="P971"><text:span text:style-name="T971_1">16%</text:span></text:p>
          </table:table-cell>
          <table:table-cell table:style-name="Cell471">
            <text:p text:style-name="P972"><text:span text:style-name="T972_1">16%</text:span></text:p>
          </table:table-cell>
          <table:table-cell table:style-name="Cell472">
            <text:p text:style-name="P973"><text:span text:style-name="T973_1">12.9%</text:span></text:p>
          </table:table-cell>
        </table:table-row>
        <table:table-row table:style-name="Row159">
          <table:table-cell table:style-name="Cell473">
            <text:list text:style-name="LS22" xml:id="list141" text:continue-list="list140">
              <text:list-item>
                <text:list>
                  <text:list-item>
                    <text:p text:style-name="P974"><text:span text:style-name="T974_1">Quant:<text:s/>%<text:s/>of<text:s/>procurement<text:s/>savings</text:span></text:p>
                  </text:list-item>
                </text:list>
              </text:list-item>
            </text:list>
          </table:table-cell>
          <table:table-cell table:style-name="Cell474">
            <text:p text:style-name="P975"><text:span text:style-name="T975_1">7.5%</text:span></text:p>
          </table:table-cell>
          <table:table-cell table:style-name="Cell475">
            <text:p text:style-name="P976"><text:span text:style-name="T976_1">19%</text:span></text:p>
          </table:table-cell>
          <table:table-cell table:style-name="Cell476">
            <text:p text:style-name="P977"><text:span text:style-name="T977_1">13%</text:span></text:p>
          </table:table-cell>
          <table:table-cell table:style-name="Cell477">
            <text:p text:style-name="P978"><text:span text:style-name="T978_1">21.2%</text:span></text:p>
          </table:table-cell>
        </table:table-row>
        <table:table-row table:style-name="Row160">
          <table:table-cell table:style-name="Cell478">
            <text:list text:style-name="LS22" xml:id="list142" text:continue-list="list140">
              <text:list-item>
                <text:list>
                  <text:list-item>
                    <text:p text:style-name="P979"><text:span text:style-name="T979_1">Qual/quant:<text:s/>Assessment<text:s/>of<text:s/>quality<text:s/>of<text:s/>consultant<text:s/>team<text:s/>for<text:s/>two<text:s/>Task<text:s/>Orders,<text:s/>including<text:s/>against<text:s/>fee<text:s/>band<text:s/>criteria</text:span></text:p>
                  </text:list-item>
                </text:list>
              </text:list-item>
            </text:list>
          </table:table-cell>
          <table:table-cell table:style-name="Cell479">
            <text:p text:style-name="P980"><text:span text:style-name="T980_1">Meeting<text:s/>Expectations</text:span></text:p>
          </table:table-cell>
          <table:table-cell table:style-name="Cell480">
            <text:p text:style-name="P981"><text:span text:style-name="T981_1">Exceeding<text:s/>Expectations</text:span></text:p>
          </table:table-cell>
          <table:table-cell table:style-name="Cell481">
            <text:p text:style-name="P982"><text:span text:style-name="T982_1">Exceeding<text:s/>Expectations</text:span></text:p>
          </table:table-cell>
          <table:table-cell table:style-name="Cell482">
            <text:p text:style-name="P983"><text:span text:style-name="T983_1">Exceeding<text:s/>Expectations</text:span></text:p>
          </table:table-cell>
        </table:table-row>
        <table:table-row table:style-name="Row161">
          <table:table-cell table:style-name="Cell483" table:number-columns-spanned="3">
            <text:p text:style-name="P984"><text:span text:style-name="T984_1">Efficiency:</text:span></text:p>
          </table:table-cell>
          <table:covered-table-cell/>
          <table:covered-table-cell/>
          <table:table-cell table:style-name="Cell484">
            <text:p text:style-name="P985"/>
          </table:table-cell>
          <table:table-cell table:style-name="Cell485">
            <text:p text:style-name="P986"/>
          </table:table-cell>
        </table:table-row>
        <table:table-row table:style-name="Row162">
          <table:table-cell table:style-name="Cell486">
            <text:list text:style-name="LS22" xml:id="list143" text:continue-list="list140">
              <text:list-item>
                <text:list>
                  <text:list-item>
                    <text:p text:style-name="P987"><text:span text:style-name="T987_1">Quant:<text:s/>Timeliness<text:s/>of<text:s/>Milestone<text:s/>delivery</text:span></text:p>
                  </text:list-item>
                </text:list>
              </text:list-item>
            </text:list>
          </table:table-cell>
          <table:table-cell table:style-name="Cell487">
            <text:p text:style-name="P988"><text:span text:style-name="T988_1">75%<text:s/>of<text:s/>all<text:s/>milestones<text:s/>delivered<text:s/>within<text:s/>agreed<text:s/>timelines</text:span></text:p>
          </table:table-cell>
          <table:table-cell table:style-name="Cell488">
            <text:p text:style-name="P989"><text:span text:style-name="T989_1">87.72</text:span><text:span text:style-name="T989_2">%</text:span><text:span text:style-name="T989_3"><text:s/>of<text:s/>the<text:s/></text:span><text:span text:style-name="T989_4">57<text:s/></text:span><text:span text:style-name="T989_5">milestones</text:span><text:span text:style-name="T989_6">,<text:s/></text:span><text:span text:style-name="T989_7">over<text:s/>the<text:s/>period</text:span><text:span text:style-name="T989_8">,<text:s/>were<text:s/>submitted<text:s/>before<text:s/>the<text:s/>deadline.<text:s text:c="2"/></text:span></text:p>
          </table:table-cell>
          <table:table-cell table:style-name="Cell489">
            <text:p text:style-name="P990"><text:span text:style-name="T990_1">96%</text:span><text:span text:style-name="T990_2"><text:s/>of<text:s/>the<text:s/>75<text:s/>milestones<text:s/>due<text:s/>as<text:s/></text:span><text:span text:style-name="T990_3">of</text:span><text:span text:style-name="T990_4"><text:s/>16</text:span><text:span text:style-name="T990_5">th</text:span><text:span text:style-name="T990_6"><text:s/>September,<text:s/>were<text:s/>submitted<text:s/>before<text:s/>the<text:s/>deadline.<text:s text:c="2"/></text:span></text:p>
          </table:table-cell>
          <table:table-cell table:style-name="Cell490">
            <text:p text:style-name="P991"><text:span text:style-name="T991_1">98.2%<text:s/>of<text:s/>110<text:s/>milestones<text:s/>due<text:s/>as<text:s/></text:span><text:span text:style-name="T991_2">of</text:span><text:span text:style-name="T991_3"><text:s/>1</text:span><text:span text:style-name="T991_4">st</text:span><text:span text:style-name="T991_5"><text:s/>September,<text:s/>were<text:s/>submitted<text:s/>before<text:s/>the<text:s/>deadline</text:span></text:p>
          </table:table-cell>
        </table:table-row>
        <table:table-row table:style-name="Row163">
          <table:table-cell table:style-name="Cell491">
            <text:list text:style-name="LS22" xml:id="list144" text:continue-list="list140">
              <text:list-item>
                <text:list>
                  <text:list-item>
                    <text:p text:style-name="P992"><text:span text:style-name="T992_1">Qual:<text:s/>Review<text:s/>of<text:s/>Quality<text:s/>of<text:s/>Milestones<text:s/>delivery<text:s/>for<text:s/>two<text:s/>task<text:s/>orders<text:s/>for<text:s/>level<text:s/>of<text:s/>effort/input</text:span></text:p>
                  </text:list-item>
                </text:list>
              </text:list-item>
            </text:list>
          </table:table-cell>
          <table:table-cell table:style-name="Cell492">
            <text:p text:style-name="P993"><text:span text:style-name="T993_1">Milestones<text:s/>reviewed<text:s/>significantly<text:s/>contribute<text:s/>to<text:s/>attaining<text:s/>the<text:s/>TO<text:s/>Objective.</text:span></text:p>
          </table:table-cell>
          <table:table-cell table:style-name="Cell493">
            <text:p text:style-name="P994"><text:span text:style-name="T994_1">Milestones<text:s/>reviewed<text:s/>significantly<text:s/>contribute<text:s/>to<text:s/>attaining<text:s/>the<text:s/>Task<text:s/>Order<text:s/>Objective</text:span></text:p>
          </table:table-cell>
          <table:table-cell table:style-name="Cell494">
            <text:p text:style-name="P995"><text:span text:style-name="T995_1">Milestones<text:s/>reviewed<text:s/>significantly<text:s/>contribute<text:s/>to<text:s/>attaining<text:s/>the<text:s/>Task<text:s/>Order<text:s/>Objective</text:span></text:p>
          </table:table-cell>
          <table:table-cell table:style-name="Cell495">
            <text:p text:style-name="P996"><text:span text:style-name="T996_1">Milestones<text:s/>reviewed<text:s/>significantly<text:s/>contribute<text:s/>to<text:s/>attaining<text:s/>the<text:s/>Task<text:s/>Order<text:s/>Objective</text:span></text:p>
          </table:table-cell>
        </table:table-row>
        <table:table-row table:style-name="Row164">
          <table:table-cell table:style-name="Cell496">
            <text:list text:style-name="LS22" xml:id="list145" text:continue-list="list140">
              <text:list-item>
                <text:list>
                  <text:list-item>
                    <text:p text:style-name="P997"><text:span text:style-name="T997_1">Quant/Qual:<text:s/>%<text:s/>of<text:s/>interventions<text:s/>with<text:s/>facilitated<text:s/>cross<text:s/>donor<text:s/>collaboration<text:s/>/<text:s/>support<text:s/>where<text:s/>suitable</text:span></text:p>
                  </text:list-item>
                </text:list>
              </text:list-item>
            </text:list>
          </table:table-cell>
          <table:table-cell table:style-name="Cell497">
            <text:p text:style-name="P998"><text:span text:style-name="T998_1">75%<text:s/>of<text:s/>ongoing<text:s/>interventions<text:s/>demonstrate<text:s/>facilitated<text:s/>cross<text:s/>donor<text:s/>collaboration<text:s/>/<text:s/>support<text:s/>where<text:s/>suitable</text:span></text:p>
          </table:table-cell>
          <table:table-cell table:style-name="Cell498">
            <text:p text:style-name="P999"><text:span text:style-name="T999_1">85%</text:span><text:span text:style-name="T999_2"><text:s/>of<text:s/>ongoing<text:s/>interventions<text:s/>demonstrate<text:s/>facilitated<text:s/>cross<text:s/>donor<text:s/>collaboration<text:s/>/<text:s/>support</text:span></text:p>
            <text:p text:style-name="P1000"/>
          </table:table-cell>
          <table:table-cell table:style-name="Cell499">
            <text:p text:style-name="P1001"><text:span text:style-name="T1001_1">84%</text:span><text:span text:style-name="T1001_2"><text:s/>of<text:s/>ongoing<text:s/>interventions<text:s/>demonstrate<text:s/>facilitated<text:s/>cross<text:s/>donor<text:s/>collaboration<text:s/>/<text:s/>support</text:span></text:p>
            <text:p text:style-name="P1002"/>
          </table:table-cell>
          <table:table-cell table:style-name="Cell500">
            <text:p text:style-name="P1003"><text:span text:style-name="T1003_1">81.3%<text:s/></text:span><text:span text:style-name="T1003_2">of<text:s/>ongoing<text:s/>interventions<text:s/>demonstrate<text:s/>facilitated<text:s/>cross<text:s/>donor<text:s/>collaboration<text:s/>/<text:s/>support</text:span></text:p>
          </table:table-cell>
        </table:table-row>
        <table:table-row table:style-name="Row165">
          <table:table-cell table:style-name="Cell501" table:number-columns-spanned="3">
            <text:p text:style-name="P1004"><text:span text:style-name="T1004_1">Effectiveness<text:s/>/<text:s/>Cost<text:s/>Effectiveness:<text:s/></text:span></text:p>
          </table:table-cell>
          <table:covered-table-cell/>
          <table:covered-table-cell/>
          <table:table-cell table:style-name="Cell502">
            <text:p text:style-name="P1005"/>
          </table:table-cell>
          <table:table-cell table:style-name="Cell503">
            <text:p text:style-name="P1006"/>
          </table:table-cell>
        </table:table-row>
        <table:table-row table:style-name="Row166">
          <table:table-cell table:style-name="Cell504">
            <text:list text:style-name="LS22" xml:id="list146" text:continue-list="list140">
              <text:list-item>
                <text:list>
                  <text:list-item>
                    <text:p text:style-name="P1007"><text:span text:style-name="T1007_1">Quant/Qual:<text:s/>Changed<text:s/>MDA<text:s/>Behaviour</text:span><text:span text:style-name="T1007_2"><text:s/></text:span></text:p>
                  </text:list-item>
                </text:list>
              </text:list-item>
            </text:list>
            <text:p text:style-name="P1008"/>
          </table:table-cell>
          <table:table-cell table:style-name="Cell505">
            <text:p text:style-name="P1009"><text:span text:style-name="T1009_1">Demonstrable<text:s/>MDA<text:s/>Behaviour<text:s/>Change<text:s/>against<text:s/>project<text:s/>inputs</text:span></text:p>
          </table:table-cell>
          <table:table-cell table:style-name="Cell506">
            <text:p text:style-name="P1010"><text:span text:style-name="T1010_1">MDAs<text:s/>reviewed<text:s/>demonstrate<text:s/>changed<text:s/>behaviour</text:span><text:span text:style-name="T1010_2">.<text:s/></text:span></text:p>
          </table:table-cell>
          <table:table-cell table:style-name="Cell507">
            <text:p text:style-name="P1011"><text:span text:style-name="T1011_1">MDAs<text:s/>reviewed<text:s/>demonstrate<text:s/>changed<text:s/>behaviour</text:span><text:span text:style-name="T1011_2">.<text:s/></text:span></text:p>
          </table:table-cell>
          <table:table-cell table:style-name="Cell508">
            <text:p text:style-name="P1012"><text:span text:style-name="T1012_1">MDAs<text:s/>reviewed<text:s/>demonstrate<text:s/>changed<text:s/>behaviour</text:span><text:span text:style-name="T1012_2">.</text:span></text:p>
          </table:table-cell>
        </table:table-row>
        <table:table-row table:style-name="Row167">
          <table:table-cell table:style-name="Cell509">
            <text:list text:style-name="LS22" xml:id="list147" text:continue-list="list140">
              <text:list-item>
                <text:list>
                  <text:list-item>
                    <text:p text:style-name="P1013"><text:span text:style-name="T1013_1">Quant:<text:s/>%<text:s/>of<text:s/>supported<text:s/>tools,<text:s/>policies<text:s/>or<text:s/>regulations<text:s/>and<text:s/>reports<text:s/>transferred<text:s/>to<text:s/>and<text:s/>utilised<text:s/>by<text:s/>MDAs</text:span></text:p>
                  </text:list-item>
                </text:list>
              </text:list-item>
            </text:list>
            <text:p text:style-name="P1014"/>
          </table:table-cell>
          <table:table-cell table:style-name="Cell510">
            <text:p text:style-name="P1015"><text:span text:style-name="T1015_1">75%<text:s/>of<text:s/>supported<text:s/></text:span><text:span text:style-name="T1015_2">tools,<text:s/>policies<text:s/>or<text:s/>regulations<text:s/>and<text:s/>reports<text:s/>transferred<text:s/>to<text:s/>MDA(s)<text:s/>with<text:s/>at<text:s/>least<text:s/>50%<text:s/>utilised</text:span></text:p>
          </table:table-cell>
          <table:table-cell table:style-name="Cell511">
            <text:p text:style-name="P1016"><text:span text:style-name="T1016_1">78%</text:span><text:span text:style-name="T1016_2"><text:s/>of<text:s/>supported<text:s/>tools,<text:s/>policies<text:s/>or<text:s/>regulations<text:s/>and<text:s/>reports<text:s/>transferred<text:s/>to<text:s/>MDA(s)<text:s/>with<text:s/>at<text:s/>least<text:s/></text:span><text:span text:style-name="T1016_3">65%</text:span><text:span text:style-name="T1016_4"><text:s/>utilised</text:span></text:p>
          </table:table-cell>
          <table:table-cell table:style-name="Cell512">
            <text:p text:style-name="P1017"><text:span text:style-name="T1017_1">67<text:s/>(</text:span><text:span text:style-name="T1017_2">97.1%)</text:span><text:span text:style-name="T1017_3"><text:s/>have<text:s/>been<text:s/>transferred<text:s/>to<text:s/>the<text:s/>MDAs<text:s/>while<text:s/>57<text:s/>(</text:span><text:span text:style-name="T1017_4">82.6%)</text:span><text:span text:style-name="T1017_5"><text:s/>have<text:s/>been<text:s/>/<text:s/>are<text:s/>being<text:s/>utilised</text:span></text:p>
          </table:table-cell>
          <table:table-cell table:style-name="Cell513">
            <text:p text:style-name="P1018"><text:span text:style-name="T1018_1">92.1%</text:span><text:span text:style-name="T1018_2"><text:s/>of<text:s/>supported<text:s/>tools,<text:s/>policies<text:s/>or<text:s/>regulations<text:s/>and<text:s/>reports<text:s/>transferred<text:s/>to<text:s/>MDA(s)<text:s/>with<text:s/></text:span><text:span text:style-name="T1018_3">87.1%<text:s/></text:span><text:span text:style-name="T1018_4"><text:s/>utilised</text:span></text:p>
          </table:table-cell>
        </table:table-row>
        <table:table-row table:style-name="Row168">
          <table:table-cell table:style-name="Cell514">
            <text:list text:style-name="LS22" xml:id="list148" text:continue-list="list140">
              <text:list-item>
                <text:list>
                  <text:list-item>
                    <text:p text:style-name="P1019"><text:span text:style-name="T1019_1">Quant:<text:s/>#<text:s/>of<text:s/>IF<text:s/>projects<text:s/>that<text:s/>have<text:s/>moved<text:s/>to<text:s/>next<text:s/>phase<text:s/>in<text:s/>project<text:s/>cycle.</text:span></text:p>
                  </text:list-item>
                </text:list>
              </text:list-item>
            </text:list>
          </table:table-cell>
          <table:table-cell table:style-name="Cell515">
            <text:p text:style-name="P1020"><text:span text:style-name="T1020_1">1</text:span></text:p>
          </table:table-cell>
          <table:table-cell table:style-name="Cell516">
            <text:p text:style-name="P1021"><text:span text:style-name="T1021_1">5<text:s/>against<text:s/>a<text:s/>target<text:s/>of<text:s/>3</text:span></text:p>
          </table:table-cell>
          <table:table-cell table:style-name="Cell517">
            <text:p text:style-name="P1022"><text:span text:style-name="T1022_1">4<text:s/></text:span><text:span text:style-name="T1022_2">against<text:s/>a<text:s/>target<text:s/>of<text:s/>1</text:span></text:p>
          </table:table-cell>
          <table:table-cell table:style-name="Cell518">
            <text:p text:style-name="P1023"><text:span text:style-name="T1023_1">2<text:s/></text:span><text:span text:style-name="T1023_2">against<text:s/>a<text:s/>target<text:s/>of<text:s/>1</text:span></text:p>
          </table:table-cell>
        </table:table-row>
        <table:table-row table:style-name="Row169">
          <table:table-cell table:style-name="Cell519" table:number-columns-spanned="3">
            <text:p text:style-name="P1024"><text:span text:style-name="T1024_1">Equity</text:span></text:p>
          </table:table-cell>
          <table:covered-table-cell/>
          <table:covered-table-cell/>
          <table:table-cell table:style-name="Cell520">
            <text:p text:style-name="P1025"/>
          </table:table-cell>
          <table:table-cell table:style-name="Cell521">
            <text:p text:style-name="P1026"/>
          </table:table-cell>
        </table:table-row>
        <table:table-row table:style-name="Row170">
          <table:table-cell table:style-name="Cell522">
            <text:list text:style-name="LS22" xml:id="list149" text:continue-list="list140">
              <text:list-item>
                <text:list>
                  <text:list-item>
                    <text:p text:style-name="P1027"><text:span text:style-name="T1027_1">Qual/Quant:<text:s/></text:span><text:span text:style-name="T1027_2">Assessment<text:s/>of<text:s/>PGESI<text:s/>results<text:s/>in<text:s/>outcomes<text:s/>of<text:s/>two<text:s/>TOs,<text:s/>identifying<text:s/>costs<text:s/>and<text:s/>benefits</text:span></text:p>
                  </text:list-item>
                </text:list>
              </text:list-item>
            </text:list>
          </table:table-cell>
          <table:table-cell table:style-name="Cell523">
            <text:p text:style-name="P1028"><text:span text:style-name="T1028_1">Outcomes<text:s/>of<text:s/>reviewed<text:s/>TOs<text:s/>demonstrate<text:s/>PGESI<text:s/>result</text:span></text:p>
          </table:table-cell>
          <table:table-cell table:style-name="Cell524">
            <text:p text:style-name="P1029"><text:span text:style-name="T1029_1">Outcomes<text:s/>of<text:s/>reviewed<text:s/>TOs<text:s/>demonstrate<text:s/>PGESI<text:s/>result</text:span></text:p>
          </table:table-cell>
          <table:table-cell table:style-name="Cell525">
            <text:p text:style-name="P1030"><text:span text:style-name="T1030_1">Outcomes<text:s/>of<text:s/>reviewed<text:s/>TOs<text:s/>demonstrate<text:s/>PGESI<text:s/>result</text:span></text:p>
          </table:table-cell>
          <table:table-cell table:style-name="Cell526">
            <text:p text:style-name="P1031"><text:span text:style-name="T1031_1">Outcomes<text:s/>of<text:s/>reviewed<text:s/>TOs<text:s/>demonstrate<text:s/>PGESI<text:s/>result</text:span></text:p>
          </table:table-cell>
        </table:table-row>
      </table:table>
      <text:p text:style-name="P1032"/>
      <text:p text:style-name="P1033"><text:span text:style-name="T1033_1">Effectiveness<text:s/>/<text:s/>Cost<text:s/>Effectiveness</text:span><text:span text:style-name="T1033_2"><text:s/>was<text:s/>assessed<text:s/>using<text:s/>case<text:s/>studies<text:s/>of<text:s/>supported<text:s/>MDAs<text:s/></text:span><text:span text:style-name="T1033_3">to<text:s/>identify<text:s/>behaviour<text:s/>change.<text:s/>This<text:s/>would<text:s/>look<text:s/>at<text:s/>an<text:s/>assessment<text:s/>of<text:s/>costs</text:span><text:span text:style-name="T1033_4"><text:s/>(of<text:s/>UKNIAF<text:s/>contributing<text:s/>Task<text:s/>Orders)</text:span><text:span text:style-name="T1033_5"><text:s/></text:span><text:span text:style-name="T1033_6">versus<text:s/>quantitative<text:s/>and<text:s/>qualitative</text:span><text:span text:style-name="T1033_7"><text:s/>benefits<text:s/></text:span><text:span text:style-name="T1033_8">(MDA<text:s/></text:span><text:span text:style-name="T1033_9">behaviour<text:s/>change</text:span><text:span text:style-name="T1033_10">).</text:span><text:span text:style-name="T1033_11"><text:s/></text:span><text:span text:style-name="T1033_12">Two<text:s/>cases<text:s/>were<text:s/>studied<text:s/>(</text:span><text:span text:style-name="T1033_13">one<text:s/>each<text:s/>for<text:s/>Power<text:s/>and<text:s/>IF)<text:s/>year</text:span><text:span text:style-name="T1033_14">ly.<text:s/>Below<text:s/>are<text:s/>quantitative<text:s/>benefits<text:s/>from<text:s/>four<text:s/>MDAs<text:s/>(NERC,<text:s/>NASIDA,<text:s/>EERC<text:s/>and<text:s/>REA)</text:span></text:p>
      <text:p text:style-name="P1034"/>
      <table:table table:style-name="Table15">
        <table:table-column table:style-name="Column69"/>
        <table:table-column table:style-name="Column70"/>
        <table:table-column table:style-name="Column71"/>
        <table:table-row table:style-name="Row171">
          <table:table-cell table:style-name="Cell527" table:number-columns-spanned="3">
            <text:p text:style-name="P1035"><text:span text:style-name="T1035_1">NERC<text:s/>-<text:s/>Journey<text:s/>to<text:s/>data-driven<text:s/>climate</text:span><text:span text:style-name="T1035_2">-</text:span><text:span text:style-name="T1035_3">smart<text:s/>energy<text:s/>regulation</text:span></text:p>
          </table:table-cell>
          <table:covered-table-cell/>
          <table:covered-table-cell/>
        </table:table-row>
        <table:table-row table:style-name="Row172">
          <table:table-cell table:style-name="Cell528">
            <text:p text:style-name="P1036"><text:span text:style-name="T1036_1">Contributing<text:s/>TO<text:s/>Costs</text:span></text:p>
          </table:table-cell>
          <table:table-cell table:style-name="Cell529" table:number-columns-spanned="2">
            <text:p text:style-name="P1037"><text:span text:style-name="T1037_1">£4,157,569</text:span></text:p>
          </table:table-cell>
          <table:covered-table-cell/>
        </table:table-row>
        <table:table-row table:style-name="Row173">
          <table:table-cell table:style-name="Cell530" table:number-rows-spanned="9">
            <text:p text:style-name="P1038"><text:span text:style-name="T1038_1">Quantitative<text:s/>Benefit</text:span></text:p>
          </table:table-cell>
          <table:table-cell table:style-name="Cell531">
            <text:p text:style-name="P1039"><text:span text:style-name="T1039_1">Staff<text:s/></text:span><text:span text:style-name="T1039_2">u</text:span><text:span text:style-name="T1039_3">pskilled</text:span></text:p>
          </table:table-cell>
          <table:table-cell table:style-name="Cell532">
            <text:p text:style-name="P1040"><text:span text:style-name="T1040_1">70</text:span></text:p>
          </table:table-cell>
        </table:table-row>
        <table:table-row table:style-name="Row174">
          <table:covered-table-cell table:style-name="Cell533">
            <text:p text:style-name="P1041"/>
          </table:covered-table-cell>
          <table:table-cell table:style-name="Cell534">
            <text:p text:style-name="P1042"><text:span text:style-name="T1042_1">Customers<text:s/>tracked<text:s/>on<text:s/>supported<text:s/>databases</text:span></text:p>
          </table:table-cell>
          <table:table-cell table:style-name="Cell535">
            <text:p text:style-name="P1043"><text:span text:style-name="T1043_1">22,998,629</text:span></text:p>
          </table:table-cell>
        </table:table-row>
        <table:table-row table:style-name="Row175">
          <table:covered-table-cell table:style-name="Cell536">
            <text:p text:style-name="P1044"/>
          </table:covered-table-cell>
          <table:table-cell table:style-name="Cell537">
            <text:p text:style-name="P1045"><text:span text:style-name="T1045_1">Meters<text:s/>tracked</text:span></text:p>
          </table:table-cell>
          <table:table-cell table:style-name="Cell538">
            <text:p text:style-name="P1046"><text:span text:style-name="T1046_1">7,289,052</text:span></text:p>
          </table:table-cell>
        </table:table-row>
        <table:table-row table:style-name="Row176">
          <table:covered-table-cell table:style-name="Cell539">
            <text:p text:style-name="P1047"/>
          </table:covered-table-cell>
          <table:table-cell table:style-name="Cell540">
            <text:p text:style-name="P1048"><text:span text:style-name="T1048_1">Feeders<text:s/>(33kv<text:s/>and<text:s/>11Kv)<text:s/>tracked</text:span></text:p>
          </table:table-cell>
          <table:table-cell table:style-name="Cell541">
            <text:p text:style-name="P1049"><text:span text:style-name="T1049_1">3,478</text:span></text:p>
          </table:table-cell>
        </table:table-row>
        <table:table-row table:style-name="Row177">
          <table:covered-table-cell table:style-name="Cell542">
            <text:p text:style-name="P1050"/>
          </table:covered-table-cell>
          <table:table-cell table:style-name="Cell543">
            <text:p text:style-name="P1051"><text:span text:style-name="T1051_1">Feeders<text:s/>with<text:s/>IoT<text:s/>meters</text:span></text:p>
          </table:table-cell>
          <table:table-cell table:style-name="Cell544">
            <text:p text:style-name="P1052"><text:span text:style-name="T1052_1">1,000</text:span></text:p>
          </table:table-cell>
        </table:table-row>
        <table:table-row table:style-name="Row178">
          <table:covered-table-cell table:style-name="Cell545">
            <text:p text:style-name="P1053"/>
          </table:covered-table-cell>
          <table:table-cell table:style-name="Cell546">
            <text:p text:style-name="P1054"><text:span text:style-name="T1054_1">Customer-related<text:s/>fines<text:s/>(validated<text:s/>by<text:s/>supported<text:s/></text:span><text:span text:style-name="T1054_2">databases</text:span><text:span text:style-name="T1054_3">)</text:span></text:p>
          </table:table-cell>
          <table:table-cell table:style-name="Cell547">
            <text:p text:style-name="P1055"><text:span text:style-name="T1055_1">N8.3</text:span><text:span text:style-name="T1055_2">bn</text:span></text:p>
          </table:table-cell>
        </table:table-row>
        <table:table-row table:style-name="Row179">
          <table:covered-table-cell table:style-name="Cell548">
            <text:p text:style-name="P1056"/>
          </table:covered-table-cell>
          <table:table-cell table:style-name="Cell549">
            <text:p text:style-name="P1057"><text:span text:style-name="T1057_1">Grid<text:s/>Emissions<text:s/>profile</text:span></text:p>
          </table:table-cell>
          <table:table-cell table:style-name="Cell550">
            <text:p text:style-name="P1058"><text:span text:style-name="T1058_1">16.4<text:s/>mtCO</text:span><text:span text:style-name="T1058_2">₂</text:span><text:span text:style-name="T1058_3">e</text:span></text:p>
          </table:table-cell>
        </table:table-row>
        <table:table-row table:style-name="Row180">
          <table:covered-table-cell table:style-name="Cell551">
            <text:p text:style-name="P1059"/>
          </table:covered-table-cell>
          <table:table-cell table:style-name="Cell552">
            <text:p text:style-name="P1060"><text:span text:style-name="T1060_1">Performance<text:s/>of<text:s/>DisCos<text:s/>against<text:s/></text:span><text:span text:style-name="T1060_2">Service<text:s/>Level<text:s/>Agreements</text:span></text:p>
          </table:table-cell>
          <table:table-cell table:style-name="Cell553">
            <text:p text:style-name="P1061"><text:span text:style-name="T1061_1">61%<text:s/>in<text:s/>2025<text:s/></text:span></text:p>
            <text:p text:style-name="P1062"><text:span text:style-name="T1062_1">(up<text:s/>from<text:s/>32%<text:s/>in<text:s/>2022)</text:span></text:p>
          </table:table-cell>
        </table:table-row>
        <table:table-row table:style-name="Row181">
          <table:covered-table-cell table:style-name="Cell554">
            <text:p text:style-name="P1063"/>
          </table:covered-table-cell>
          <table:table-cell table:style-name="Cell555">
            <text:p text:style-name="P1064"><text:span text:style-name="T1064_1">E</text:span><text:span text:style-name="T1064_2">missions<text:s/>savings<text:s/>due<text:s/>to<text:s/>improved<text:s/>SLA<text:s/>performance</text:span></text:p>
          </table:table-cell>
          <table:table-cell table:style-name="Cell556">
            <text:p text:style-name="P1065"><text:span text:style-name="T1065_1">3<text:s/></text:span><text:span text:style-name="T1065_2">m</text:span><text:span text:style-name="T1065_3">tCO</text:span><text:span text:style-name="T1065_4">₂</text:span><text:span text:style-name="T1065_5">e</text:span></text:p>
          </table:table-cell>
        </table:table-row>
      </table:table>
      <text:p text:style-name="P1066"/>
      <table:table table:style-name="Table16">
        <table:table-column table:style-name="Column72"/>
        <table:table-column table:style-name="Column73"/>
        <table:table-column table:style-name="Column74"/>
        <table:table-row table:style-name="Row182">
          <table:table-cell table:style-name="Cell557" table:number-columns-spanned="3">
            <text:p text:style-name="P1067"><text:span text:style-name="T1067_1">NASIDA</text:span><text:span text:style-name="T1067_2"><text:s/>-<text:s/></text:span><text:span text:style-name="T1067_3">Climate-Smart<text:s/>and<text:s/>Inclusive<text:s/>Student<text:s/>Accommodation<text:s/>through<text:s/>PPP</text:span></text:p>
          </table:table-cell>
          <table:covered-table-cell/>
          <table:covered-table-cell/>
        </table:table-row>
        <table:table-row table:style-name="Row183">
          <table:table-cell table:style-name="Cell558">
            <text:p text:style-name="P1068"><text:span text:style-name="T1068_1">Contributing<text:s/>TO<text:s/>Costs</text:span></text:p>
          </table:table-cell>
          <table:table-cell table:style-name="Cell559" table:number-columns-spanned="2">
            <text:p text:style-name="P1069"><text:span text:style-name="T1069_1">£824,810</text:span></text:p>
          </table:table-cell>
          <table:covered-table-cell/>
        </table:table-row>
        <table:table-row table:style-name="Row184">
          <table:table-cell table:style-name="Cell560" table:number-rows-spanned="5">
            <text:p text:style-name="P1070"><text:span text:style-name="T1070_1">Quantitative<text:s/>Benefit</text:span></text:p>
          </table:table-cell>
          <table:table-cell table:style-name="Cell561">
            <text:p text:style-name="P1071"><text:span text:style-name="T1071_1">Staff<text:s/></text:span><text:span text:style-name="T1071_2">u</text:span><text:span text:style-name="T1071_3">pskilled</text:span></text:p>
          </table:table-cell>
          <table:table-cell table:style-name="Cell562">
            <text:p text:style-name="P1072"><text:span text:style-name="T1072_1">50</text:span></text:p>
          </table:table-cell>
        </table:table-row>
        <table:table-row table:style-name="Row185">
          <table:covered-table-cell table:style-name="Cell563">
            <text:p text:style-name="P1073"/>
          </table:covered-table-cell>
          <table:table-cell table:style-name="Cell564">
            <text:p text:style-name="P1074"><text:span text:style-name="T1074_1">People<text:s/></text:span><text:span text:style-name="T1074_2">to<text:s/>benefit</text:span></text:p>
          </table:table-cell>
          <table:table-cell table:style-name="Cell565">
            <text:p text:style-name="P1075"><text:span text:style-name="T1075_1">4,000</text:span></text:p>
            <text:p text:style-name="P1076"><text:span text:style-name="T1076_1">(60%<text:s/>female)</text:span></text:p>
          </table:table-cell>
        </table:table-row>
        <table:table-row table:style-name="Row186">
          <table:covered-table-cell table:style-name="Cell566">
            <text:p text:style-name="P1077"/>
          </table:covered-table-cell>
          <table:table-cell table:style-name="Cell567">
            <text:p text:style-name="P1078"><text:span text:style-name="T1078_1">Job<text:s/>opportunities</text:span></text:p>
          </table:table-cell>
          <table:table-cell table:style-name="Cell568">
            <text:p text:style-name="P1079"><text:span text:style-name="T1079_1">6,000<text:s/>O&amp;M<text:s/>person-years</text:span></text:p>
          </table:table-cell>
        </table:table-row>
        <table:table-row table:style-name="Row187">
          <table:covered-table-cell table:style-name="Cell569">
            <text:p text:style-name="P1080"/>
          </table:covered-table-cell>
          <table:table-cell table:style-name="Cell570">
            <text:p text:style-name="P1081"><text:span text:style-name="T1081_1">Emissions<text:s/></text:span><text:span text:style-name="T1081_2">s</text:span><text:span text:style-name="T1081_3">avings</text:span></text:p>
          </table:table-cell>
          <table:table-cell table:style-name="Cell571">
            <text:p text:style-name="P1082"><text:span text:style-name="T1082_1">1,055</text:span><text:span text:style-name="T1082_2"><text:s/></text:span><text:span text:style-name="T1082_3">tCO</text:span><text:span text:style-name="T1082_4">₂</text:span><text:span text:style-name="T1082_5">e</text:span><text:span text:style-name="T1082_6"><text:s/>per<text:s/>annum<text:s/></text:span></text:p>
            <text:p text:style-name="P1083"><text:span text:style-name="T1083_1">(</text:span><text:span text:style-name="T1083_2">26,375</text:span><text:span text:style-name="T1083_3"><text:s/>tCO</text:span><text:span text:style-name="T1083_4">₂</text:span><text:span text:style-name="T1083_5">e</text:span><text:span text:style-name="T1083_6"><text:s/>over<text:s/>23years)</text:span></text:p>
          </table:table-cell>
        </table:table-row>
        <table:table-row table:style-name="Row188">
          <table:covered-table-cell table:style-name="Cell572">
            <text:p text:style-name="P1084"/>
          </table:covered-table-cell>
          <table:table-cell table:style-name="Cell573">
            <text:p text:style-name="P1085"><text:span text:style-name="T1085_1">Finance<text:s/></text:span><text:span text:style-name="T1085_2">l</text:span><text:span text:style-name="T1085_3">everaged</text:span></text:p>
          </table:table-cell>
          <table:table-cell table:style-name="Cell574">
            <text:p text:style-name="P1086"><text:span text:style-name="T1086_1">$11m</text:span></text:p>
          </table:table-cell>
        </table:table-row>
      </table:table>
      <text:p text:style-name="P1087"/>
      <table:table table:style-name="Table17">
        <table:table-column table:style-name="Column75"/>
        <table:table-column table:style-name="Column76"/>
        <table:table-column table:style-name="Column77"/>
        <table:table-row table:style-name="Row189">
          <table:table-cell table:style-name="Cell575" table:number-columns-spanned="3">
            <text:p text:style-name="P1088"><text:span text:style-name="T1088_1">Enugu<text:s/>State<text:s/>and<text:s/>EERC<text:s/>-<text:s/>Delivering<text:s/>a<text:s/>Climate-Smart<text:s/>State<text:s/>Electricity<text:s/>Market<text:s/>and<text:s/>PPP<text:s/>Potential</text:span></text:p>
          </table:table-cell>
          <table:covered-table-cell/>
          <table:covered-table-cell/>
        </table:table-row>
        <table:table-row table:style-name="Row190">
          <table:table-cell table:style-name="Cell576">
            <text:p text:style-name="P1089"><text:span text:style-name="T1089_1">Contributing<text:s/>TO<text:s/>Costs</text:span></text:p>
          </table:table-cell>
          <table:table-cell table:style-name="Cell577" table:number-columns-spanned="2">
            <text:p text:style-name="P1090"><text:span text:style-name="T1090_1">£</text:span><text:span text:style-name="T1090_2">123,963</text:span></text:p>
          </table:table-cell>
          <table:covered-table-cell/>
        </table:table-row>
        <table:table-row table:style-name="Row191">
          <table:table-cell table:style-name="Cell578" table:number-rows-spanned="6">
            <text:p text:style-name="P1091"><text:span text:style-name="T1091_1">Quantitative<text:s/>Benefit</text:span></text:p>
          </table:table-cell>
          <table:table-cell table:style-name="Cell579">
            <text:p text:style-name="P1092"><text:span text:style-name="T1092_1">Staff<text:s/></text:span><text:span text:style-name="T1092_2">u</text:span><text:span text:style-name="T1092_3">pskilled</text:span></text:p>
          </table:table-cell>
          <table:table-cell table:style-name="Cell580">
            <text:p text:style-name="P1093"><text:span text:style-name="T1093_1">5</text:span></text:p>
          </table:table-cell>
        </table:table-row>
        <table:table-row table:style-name="Row192">
          <table:covered-table-cell table:style-name="Cell581">
            <text:p text:style-name="P1094"/>
          </table:covered-table-cell>
          <table:table-cell table:style-name="Cell582">
            <text:p text:style-name="P1095"><text:span text:style-name="T1095_1">Quantum<text:s/>of<text:s/>new<text:s/>G</text:span><text:span text:style-name="T1095_2">eneration</text:span><text:span text:style-name="T1095_3"><text:s/>licensed</text:span></text:p>
          </table:table-cell>
          <table:table-cell table:style-name="Cell583">
            <text:p text:style-name="P1096"><text:span text:style-name="T1096_1">15MW</text:span><text:span text:style-name="T1096_2"><text:s/></text:span><text:span text:style-name="T1096_3">-<text:s/></text:span><text:span text:style-name="T1096_4">(</text:span><text:span text:style-name="T1096_5">~</text:span><text:span text:style-name="T1096_6">19%<text:s/>more<text:s/>than<text:s/>their<text:s/>grid<text:s/>allocation)</text:span></text:p>
          </table:table-cell>
        </table:table-row>
        <table:table-row table:style-name="Row193">
          <table:covered-table-cell table:style-name="Cell584">
            <text:p text:style-name="P1097"/>
          </table:covered-table-cell>
          <table:table-cell table:style-name="Cell585">
            <text:p text:style-name="P1098"><text:span text:style-name="T1098_1">Number<text:s/>of<text:s/>new<text:s/>licenses<text:s/>issued</text:span></text:p>
          </table:table-cell>
          <table:table-cell table:style-name="Cell586">
            <text:p text:style-name="P1099"/>
          </table:table-cell>
        </table:table-row>
        <table:table-row table:style-name="Row194">
          <table:covered-table-cell table:style-name="Cell587">
            <text:p text:style-name="P1100"/>
          </table:covered-table-cell>
          <table:table-cell table:style-name="Cell588">
            <text:p text:style-name="P1101"><text:span text:style-name="T1101_1">Transition<text:s/>Plan<text:s/>Implementation</text:span></text:p>
          </table:table-cell>
          <table:table-cell table:style-name="Cell589">
            <text:p text:style-name="P1102"><text:span text:style-name="T1102_1">60%</text:span></text:p>
          </table:table-cell>
        </table:table-row>
        <table:table-row table:style-name="Row195">
          <table:covered-table-cell table:style-name="Cell590">
            <text:p text:style-name="P1103"/>
          </table:covered-table-cell>
          <table:table-cell table:style-name="Cell591">
            <text:p text:style-name="P1104"><text:span text:style-name="T1104_1">SABER<text:s/>Finance<text:s/>Unlocked</text:span></text:p>
          </table:table-cell>
          <table:table-cell table:style-name="Cell592">
            <text:p text:style-name="P1105"><text:span text:style-name="T1105_1">$2m</text:span></text:p>
          </table:table-cell>
        </table:table-row>
        <table:table-row table:style-name="Row196">
          <table:covered-table-cell table:style-name="Cell593">
            <text:p text:style-name="P1106"/>
          </table:covered-table-cell>
          <table:table-cell table:style-name="Cell594">
            <text:p text:style-name="P1107"><text:span text:style-name="T1107_1">RE<text:s/>Projects<text:s/>in<text:s/>Project<text:s/>Pipeline<text:s/>for<text:s/>Climate<text:s/>Finance</text:span></text:p>
          </table:table-cell>
          <table:table-cell table:style-name="Cell595">
            <text:p text:style-name="P1108"><text:span text:style-name="T1108_1">$19m</text:span></text:p>
          </table:table-cell>
        </table:table-row>
      </table:table>
      <text:p text:style-name="P1109"/>
      <table:table table:style-name="Table18">
        <table:table-column table:style-name="Column78"/>
        <table:table-column table:style-name="Column79"/>
        <table:table-column table:style-name="Column80"/>
        <table:table-row table:style-name="Row197">
          <table:table-cell table:style-name="Cell596" table:number-columns-spanned="3">
            <text:p text:style-name="P1110"><text:span text:style-name="T1110_1">REA</text:span><text:span text:style-name="T1110_2"><text:s/>-<text:s/></text:span><text:span text:style-name="T1110_3">Microgrids<text:s/>Sustainability,<text:s/>and<text:s/>Interconnectivity</text:span></text:p>
          </table:table-cell>
          <table:covered-table-cell/>
          <table:covered-table-cell/>
        </table:table-row>
        <table:table-row table:style-name="Row198">
          <table:table-cell table:style-name="Cell597">
            <text:p text:style-name="P1111"><text:span text:style-name="T1111_1">Contributing<text:s/>TO<text:s/>Costs</text:span></text:p>
          </table:table-cell>
          <table:table-cell table:style-name="Cell598" table:number-columns-spanned="2">
            <text:p text:style-name="P1112"><text:span text:style-name="T1112_1">£2,416,<text:s/>726</text:span></text:p>
          </table:table-cell>
          <table:covered-table-cell/>
        </table:table-row>
        <table:table-row table:style-name="Row199">
          <table:table-cell table:style-name="Cell599" table:number-rows-spanned="22">
            <text:p text:style-name="P1113"><text:span text:style-name="T1113_1">w</text:span><text:span text:style-name="T1113_2">Quantitative<text:s/>Benefit</text:span></text:p>
          </table:table-cell>
          <table:table-cell table:style-name="Cell600">
            <text:p text:style-name="P1114"><text:span text:style-name="T1114_1">Staff<text:s/></text:span><text:span text:style-name="T1114_2">u</text:span><text:span text:style-name="T1114_3">pskilled</text:span></text:p>
          </table:table-cell>
          <table:table-cell table:style-name="Cell601">
            <text:p text:style-name="P1115"><text:span text:style-name="T1115_1">50</text:span></text:p>
          </table:table-cell>
        </table:table-row>
        <table:table-row table:style-name="Row200">
          <table:covered-table-cell table:style-name="Cell602">
            <text:p text:style-name="P1116"/>
          </table:covered-table-cell>
          <table:table-cell table:style-name="Cell603">
            <text:p text:style-name="P1117"><text:span text:style-name="T1117_1">Quantum<text:s/>of<text:s/>Power<text:s/>successfully<text:s/>moved<text:s/>on<text:s/>the<text:s/>Off-Grid<text:s/>Pilot</text:span></text:p>
          </table:table-cell>
          <table:table-cell table:style-name="Cell604">
            <text:p text:style-name="P1118"><text:span text:style-name="T1118_1">54kw<text:s/>-<text:s/>90kw</text:span></text:p>
          </table:table-cell>
        </table:table-row>
        <table:table-row table:style-name="Row201">
          <table:covered-table-cell table:style-name="Cell605">
            <text:p text:style-name="P1119"/>
          </table:covered-table-cell>
          <table:table-cell table:style-name="Cell606">
            <text:p text:style-name="P1120"/>
          </table:table-cell>
          <table:table-cell table:style-name="Cell607">
            <text:p text:style-name="P1121"/>
          </table:table-cell>
        </table:table-row>
        <table:table-row table:style-name="Row202">
          <table:covered-table-cell table:style-name="Cell608">
            <text:p text:style-name="P1122"/>
          </table:covered-table-cell>
          <table:table-cell table:style-name="Cell609" table:number-columns-spanned="2">
            <text:p text:style-name="P1123"><text:span text:style-name="T1123_1">Benefits<text:s/>of<text:s/>projects<text:s/>supported<text:s/>under<text:s/>O&amp;M<text:s/>and<text:s/>/<text:s/>Interconnection<text:s/>models</text:span></text:p>
          </table:table-cell>
          <table:covered-table-cell/>
        </table:table-row>
        <table:table-row table:style-name="Row203">
          <table:covered-table-cell table:style-name="Cell610">
            <text:p text:style-name="P1124"/>
          </table:covered-table-cell>
          <table:table-cell table:style-name="Cell611">
            <text:p text:style-name="P1125"><text:span text:style-name="T1125_1">Energising<text:s/>Education<text:s/>Programme<text:s/>Phase<text:s/>1<text:s/>(7<text:s/>sites)</text:span></text:p>
          </table:table-cell>
          <table:table-cell table:style-name="Cell612">
            <text:p text:style-name="P1126"/>
          </table:table-cell>
        </table:table-row>
        <table:table-row table:style-name="Row204">
          <table:covered-table-cell table:style-name="Cell613">
            <text:p text:style-name="P1127"/>
          </table:covered-table-cell>
          <table:table-cell table:style-name="Cell614">
            <text:p text:style-name="P1128"><text:span text:style-name="T1128_1">People<text:s/></text:span><text:span text:style-name="T1128_2">to<text:s/>benefit</text:span></text:p>
          </table:table-cell>
          <table:table-cell table:style-name="Cell615">
            <text:p text:style-name="P1129"><text:span text:style-name="T1129_1">159,700</text:span></text:p>
          </table:table-cell>
        </table:table-row>
        <table:table-row table:style-name="Row205">
          <table:covered-table-cell table:style-name="Cell616">
            <text:p text:style-name="P1130"/>
          </table:covered-table-cell>
          <table:table-cell table:style-name="Cell617">
            <text:p text:style-name="P1131"><text:span text:style-name="T1131_1">MWs<text:s/>of<text:s/></text:span><text:span text:style-name="T1131_2">c</text:span><text:span text:style-name="T1131_3">leaner<text:s/></text:span><text:span text:style-name="T1131_4">e</text:span><text:span text:style-name="T1131_5">nergy</text:span></text:p>
          </table:table-cell>
          <table:table-cell table:style-name="Cell618">
            <text:p text:style-name="P1132"><text:span text:style-name="T1132_1">13<text:s/></text:span><text:span text:style-name="T1132_2">–</text:span><text:span text:style-name="T1132_3"><text:s/>28</text:span><text:span text:style-name="T1132_4"><text:s/></text:span><text:span text:style-name="T1132_5">MWp</text:span></text:p>
          </table:table-cell>
        </table:table-row>
        <table:table-row table:style-name="Row206">
          <table:covered-table-cell table:style-name="Cell619">
            <text:p text:style-name="P1133"/>
          </table:covered-table-cell>
          <table:table-cell table:style-name="Cell620">
            <text:p text:style-name="P1134"><text:span text:style-name="T1134_1">Emissions<text:s/></text:span><text:span text:style-name="T1134_2">s</text:span><text:span text:style-name="T1134_3">avings</text:span></text:p>
          </table:table-cell>
          <table:table-cell table:style-name="Cell621">
            <text:p text:style-name="P1135"><text:span text:style-name="T1135_1">8,000</text:span><text:span text:style-name="T1135_2"><text:s/></text:span><text:span text:style-name="T1135_3">k</text:span><text:span text:style-name="T1135_4">tCO</text:span><text:span text:style-name="T1135_5">₂</text:span><text:span text:style-name="T1135_6">e</text:span></text:p>
          </table:table-cell>
        </table:table-row>
        <table:table-row table:style-name="Row207">
          <table:covered-table-cell table:style-name="Cell622">
            <text:p text:style-name="P1136"/>
          </table:covered-table-cell>
          <table:table-cell table:style-name="Cell623">
            <text:p text:style-name="P1137"><text:span text:style-name="T1137_1">Tariff<text:s/>Revenue<text:s/>Potential</text:span></text:p>
          </table:table-cell>
          <table:table-cell table:style-name="Cell624">
            <text:p text:style-name="P1138"><text:span text:style-name="T1138_1">£34.5m</text:span><text:span text:style-name="T1138_2"><text:s/>(lifetime)</text:span></text:p>
          </table:table-cell>
        </table:table-row>
        <table:table-row table:style-name="Row208">
          <table:covered-table-cell table:style-name="Cell625">
            <text:p text:style-name="P1139"/>
          </table:covered-table-cell>
          <table:table-cell table:style-name="Cell626">
            <text:p text:style-name="P1140"/>
          </table:table-cell>
          <table:table-cell table:style-name="Cell627">
            <text:p text:style-name="P1141"/>
          </table:table-cell>
        </table:table-row>
        <table:table-row table:style-name="Row209">
          <table:covered-table-cell table:style-name="Cell628">
            <text:p text:style-name="P1142"/>
          </table:covered-table-cell>
          <table:table-cell table:style-name="Cell629">
            <text:p text:style-name="P1143"><text:span text:style-name="T1143_1">Energising<text:s/>Education<text:s/>Programme<text:s/>Phase<text:s/>2<text:s/>(7<text:s/>sites)</text:span></text:p>
          </table:table-cell>
          <table:table-cell table:style-name="Cell630">
            <text:p text:style-name="P1144"/>
          </table:table-cell>
        </table:table-row>
        <table:table-row table:style-name="Row210">
          <table:covered-table-cell table:style-name="Cell631">
            <text:p text:style-name="P1145"/>
          </table:covered-table-cell>
          <table:table-cell table:style-name="Cell632">
            <text:p text:style-name="P1146"><text:span text:style-name="T1146_1">People<text:s/></text:span><text:span text:style-name="T1146_2">to<text:s/>benefit</text:span></text:p>
          </table:table-cell>
          <table:table-cell table:style-name="Cell633">
            <text:p text:style-name="P1147"><text:span text:style-name="T1147_1">177,000</text:span></text:p>
          </table:table-cell>
        </table:table-row>
        <table:table-row table:style-name="Row211">
          <table:covered-table-cell table:style-name="Cell634">
            <text:p text:style-name="P1148"/>
          </table:covered-table-cell>
          <table:table-cell table:style-name="Cell635">
            <text:p text:style-name="P1149"><text:span text:style-name="T1149_1">MWs<text:s/>of<text:s/></text:span><text:span text:style-name="T1149_2">c</text:span><text:span text:style-name="T1149_3">leaner<text:s/></text:span><text:span text:style-name="T1149_4">e</text:span><text:span text:style-name="T1149_5">nergy</text:span></text:p>
          </table:table-cell>
          <table:table-cell table:style-name="Cell636">
            <text:p text:style-name="P1150"><text:span text:style-name="T1150_1">25.4<text:s/>MWp</text:span></text:p>
          </table:table-cell>
        </table:table-row>
        <table:table-row table:style-name="Row212">
          <table:covered-table-cell table:style-name="Cell637">
            <text:p text:style-name="P1151"/>
          </table:covered-table-cell>
          <table:table-cell table:style-name="Cell638">
            <text:p text:style-name="P1152"><text:span text:style-name="T1152_1">Emissions<text:s/></text:span><text:span text:style-name="T1152_2">s</text:span><text:span text:style-name="T1152_3">avings</text:span></text:p>
          </table:table-cell>
          <table:table-cell table:style-name="Cell639">
            <text:p text:style-name="P1153"><text:span text:style-name="T1153_1">7,8</text:span><text:span text:style-name="T1153_2">00</text:span><text:span text:style-name="T1153_3"><text:s/></text:span><text:span text:style-name="T1153_4">k</text:span><text:span text:style-name="T1153_5">tCO</text:span><text:span text:style-name="T1153_6">₂</text:span><text:span text:style-name="T1153_7">e</text:span></text:p>
          </table:table-cell>
        </table:table-row>
        <table:table-row table:style-name="Row213">
          <table:covered-table-cell table:style-name="Cell640">
            <text:p text:style-name="P1154"/>
          </table:covered-table-cell>
          <table:table-cell table:style-name="Cell641">
            <text:p text:style-name="P1155"><text:span text:style-name="T1155_1">Tariff<text:s/>Revenue<text:s/>Potential</text:span></text:p>
          </table:table-cell>
          <table:table-cell table:style-name="Cell642">
            <text:p text:style-name="P1156"><text:span text:style-name="T1156_1">N10.</text:span><text:span text:style-name="T1156_2">1</text:span><text:span text:style-name="T1156_3">b</text:span><text:span text:style-name="T1156_4">n<text:s/></text:span><text:span text:style-name="T1156_5">/</text:span><text:span text:style-name="T1156_6"><text:s/></text:span><text:span text:style-name="T1156_7">year</text:span></text:p>
          </table:table-cell>
        </table:table-row>
        <table:table-row table:style-name="Row214">
          <table:covered-table-cell table:style-name="Cell643">
            <text:p text:style-name="P1157"/>
          </table:covered-table-cell>
          <table:table-cell table:style-name="Cell644">
            <text:p text:style-name="P1158"/>
          </table:table-cell>
          <table:table-cell table:style-name="Cell645">
            <text:p text:style-name="P1159"/>
          </table:table-cell>
        </table:table-row>
        <table:table-row table:style-name="Row215">
          <table:covered-table-cell table:style-name="Cell646">
            <text:p text:style-name="P1160"/>
          </table:covered-table-cell>
          <table:table-cell table:style-name="Cell647">
            <text:p text:style-name="P1161"><text:span text:style-name="T1161_1">REA/KIAT<text:s/>KEP<text:s/>Solar<text:s/>Minigrid<text:s/>(4<text:s/>sites)</text:span></text:p>
          </table:table-cell>
          <table:table-cell table:style-name="Cell648">
            <text:p text:style-name="P1162"/>
          </table:table-cell>
        </table:table-row>
        <table:table-row table:style-name="Row216">
          <table:covered-table-cell table:style-name="Cell649">
            <text:p text:style-name="P1163"/>
          </table:covered-table-cell>
          <table:table-cell table:style-name="Cell650">
            <text:p text:style-name="P1164"><text:span text:style-name="T1164_1">People<text:s/></text:span><text:span text:style-name="T1164_2">to<text:s/>benefit</text:span></text:p>
          </table:table-cell>
          <table:table-cell table:style-name="Cell651">
            <text:p text:style-name="P1165"><text:span text:style-name="T1165_1">7,300<text:s/>HHs</text:span></text:p>
          </table:table-cell>
        </table:table-row>
        <table:table-row table:style-name="Row217">
          <table:covered-table-cell table:style-name="Cell652">
            <text:p text:style-name="P1166"/>
          </table:covered-table-cell>
          <table:table-cell table:style-name="Cell653">
            <text:p text:style-name="P1167"><text:span text:style-name="T1167_1">Number<text:s/>of<text:s/>connections</text:span></text:p>
          </table:table-cell>
          <table:table-cell table:style-name="Cell654">
            <text:p text:style-name="P1168"><text:span text:style-name="T1168_1">6,818<text:s/>residential,<text:s/>482<text:s/>commercial</text:span></text:p>
          </table:table-cell>
        </table:table-row>
        <table:table-row table:style-name="Row218">
          <table:covered-table-cell table:style-name="Cell655">
            <text:p text:style-name="P1169"/>
          </table:covered-table-cell>
          <table:table-cell table:style-name="Cell656">
            <text:p text:style-name="P1170"><text:span text:style-name="T1170_1">MWs<text:s/>of<text:s/></text:span><text:span text:style-name="T1170_2">c</text:span><text:span text:style-name="T1170_3">leaner<text:s/></text:span><text:span text:style-name="T1170_4">e</text:span><text:span text:style-name="T1170_5">nergy</text:span></text:p>
          </table:table-cell>
          <table:table-cell table:style-name="Cell657">
            <text:p text:style-name="P1171"><text:span text:style-name="T1171_1">1.6<text:s/>KWp</text:span></text:p>
          </table:table-cell>
        </table:table-row>
        <table:table-row table:style-name="Row219">
          <table:covered-table-cell table:style-name="Cell658">
            <text:p text:style-name="P1172"/>
          </table:covered-table-cell>
          <table:table-cell table:style-name="Cell659">
            <text:p text:style-name="P1173"><text:span text:style-name="T1173_1">Emissions<text:s/></text:span><text:span text:style-name="T1173_2">s</text:span><text:span text:style-name="T1173_3">avings</text:span></text:p>
          </table:table-cell>
          <table:table-cell table:style-name="Cell660">
            <text:p text:style-name="P1174"><text:span text:style-name="T1174_1">420.5</text:span><text:span text:style-name="T1174_2">tCO</text:span><text:span text:style-name="T1174_3">₂</text:span><text:span text:style-name="T1174_4">e</text:span></text:p>
          </table:table-cell>
        </table:table-row>
        <table:table-row table:style-name="Row220">
          <table:covered-table-cell table:style-name="Cell661">
            <text:p text:style-name="P1175"/>
          </table:covered-table-cell>
          <table:table-cell table:style-name="Cell662">
            <text:p text:style-name="P1176"><text:span text:style-name="T1176_1">Tariff<text:s/>Revenue<text:s/>Potential</text:span></text:p>
          </table:table-cell>
          <table:table-cell table:style-name="Cell663">
            <text:p text:style-name="P1177"><text:span text:style-name="T1177_1">N576.01</text:span><text:span text:style-name="T1177_2">m<text:s/></text:span><text:span text:style-name="T1177_3">/</text:span><text:span text:style-name="T1177_4"><text:s/></text:span><text:span text:style-name="T1177_5">year</text:span></text:p>
          </table:table-cell>
        </table:table-row>
      </table:table>
      <text:p text:style-name="P1178"><text:span text:style-name="T1178_1"> </text:span></text:p>
      <text:p text:style-name="P1179"/>
      <text:p text:style-name="P1180"/>
      <text:p text:style-name="P1181"><text:span text:style-name="T1181_1">E</text:span><text:span text:style-name="T1181_2">:<text:s/></text:span><text:span text:style-name="T1181_3">RISK</text:span></text:p>
      <text:p text:style-name="P1182"/>
      <text:p text:style-name="P1183"><text:span text:style-name="T1183_1">Overview<text:s/>of<text:s/>programme<text:s/>risk<text:s/>during<text:s/>the<text:s/>past<text:s/>year<text:s/></text:span><text:span text:style-name="T1183_2">and</text:span><text:span text:style-name="T1183_3"><text:s/>over<text:s/>the<text:s/>life<text:s/>of<text:s/>the<text:s/>programme,<text:s/></text:span><text:span text:style-name="T1183_4">drawing<text:s/>on<text:s/></text:span><text:span text:style-name="T1183_5">FCDO</text:span><text:span text:style-name="T1183_6">’s<text:s/>Risk<text:s/>Management<text:s/>Policy<text:s/>and<text:s/>Risk<text:s/>Appetite<text:s/>Statement<text:s/>and<text:s/>wider<text:s/>risk<text:s/>guidance.<text:s/></text:span><text:span text:style-name="T1183_7">[1/2<text:s/>page]<text:s/></text:span><text:span text:style-name="T1183_8"><text:s/></text:span></text:p>
      <text:p text:style-name="P1184"/>
      <text:p text:style-name="P1185"><text:span text:style-name="T1185_1">The<text:s/></text:span><text:span text:style-name="T1185_2">overall<text:s/></text:span><text:span text:style-name="T1185_3">risk</text:span><text:span text:style-name="T1185_4"><text:s/>rating</text:span><text:span text:style-name="T1185_5"><text:s/>of<text:s/>the<text:s/>programme<text:s/>remain</text:span><text:span text:style-name="T1185_6">ed<text:s/>at<text:s/>‘Major’<text:s/>throughout</text:span><text:span text:style-name="T1185_7">,<text:s/>and<text:s/>the<text:s/>main<text:s/>risk<text:s/>category<text:s/>was<text:s/>policy<text:s/>and<text:s/>programme<text:s/>delivery<text:s/>risk,<text:s/>for<text:s/>which</text:span><text:span text:style-name="T1185_8"><text:s/>the<text:s/>risk<text:s/>appetite<text:s/>was<text:s/>‘cautious’.</text:span><text:span text:style-name="T1185_9"><text:s/>The<text:s/>following<text:s/>are<text:s/>policy<text:s/>and<text:s/>programme<text:s/>risks;</text:span></text:p>
      <text:p text:style-name="P1186"><text:span text:style-name="T1186_1">T</text:span><text:span text:style-name="T1186_2">echnical<text:s/>meetings<text:s/>and<text:s/></text:span><text:span text:style-name="T1186_3">mo</text:span><text:span text:style-name="T1186_4">nthly<text:s/>contract<text:s/>management<text:s/>meetings<text:s/></text:span><text:span text:style-name="T1186_5">were<text:s/></text:span><text:span text:style-name="T1186_6">held<text:s/>by<text:s/>FCDO<text:s/>and<text:s/>TetraTech,<text:s/>where<text:s/>emerging<text:s/>risks<text:s/>are<text:s/>identified,<text:s/>and<text:s/>steps<text:s/>to<text:s/>mitigate<text:s/>them<text:s/>are<text:s/>discussed.<text:s/>The<text:s/>UKNIAF<text:s/>team<text:s/>escalate</text:span><text:span text:style-name="T1186_7">d</text:span><text:span text:style-name="T1186_8"><text:s/>risks<text:s/>to<text:s/>the<text:s/>FCDO<text:s/>Senior<text:s/>Responsible<text:s/>Officer<text:s/>(SRO).<text:s/>These<text:s/></text:span><text:span text:style-name="T1186_9">were</text:span><text:span text:style-name="T1186_10"><text:s/>then<text:s/>examined<text:s/>and,<text:s/>if<text:s/>necessary,<text:s/>escalated<text:s/>to<text:s/>the<text:s/>Block<text:s/>Lead<text:s/>if<text:s/>they<text:s/>pose<text:s/>a<text:s/>risk<text:s/>to<text:s/>the<text:s/>programme<text:s/>and<text:s/>could<text:s/>undermine<text:s/>it.<text:s/>Through<text:s/>the<text:s/>ISDU-based<text:s/>Portfolio<text:s/>Risk<text:s/>Register,<text:s/>any<text:s/>risks<text:s/>that<text:s/>exceed<text:s/>the<text:s/>programme's<text:s/>risk<text:s/>appetite<text:s/></text:span><text:span text:style-name="T1186_11">were</text:span><text:span text:style-name="T1186_12"><text:s/>further<text:s/>escalated.<text:s/></text:span></text:p>
      <text:p text:style-name="P1187"><text:span text:style-name="T1187_1">Four<text:s/>specific</text:span><text:span text:style-name="T1187_2"><text:s/>and<text:s/>illustrative</text:span><text:span text:style-name="T1187_3"><text:s/>risks<text:s/></text:span><text:span text:style-name="T1187_4">are<text:s/>valuable<text:s/>to<text:s/>note</text:span><text:span text:style-name="T1187_5">.<text:s/>These</text:span><text:span text:style-name="T1187_6"><text:s/>were<text:s/>relevant<text:s/>throughout<text:s/>the<text:s/>programme<text:s/>and<text:s/>final<text:s/>year:</text:span></text:p>
      <text:list text:style-name="LS40" xml:id="list150">
        <text:list-item>
          <text:p text:style-name="P1188"><text:span text:style-name="T1188_1">Climate<text:s/>integration</text:span><text:span text:style-name="T1188_2">.<text:s/>Following<text:s/>the<text:s/>pivot<text:s/>to<text:s/>ICF,<text:s/>the<text:s/>most<text:s/>immediate<text:s/>delivery<text:s/>risk<text:s/>was<text:s/>that<text:s/>climate<text:s/>considerations<text:s/>would<text:s/>sit<text:s/>as<text:s/>an<text:s/>overlay<text:s/>on<text:s/>existing<text:s/>work<text:s/>rather<text:s/>than<text:s/>being<text:s/>genuinely<text:s/>embedded<text:s/>in<text:s/>programme<text:s/>activities<text:s/>and<text:s/>MDA<text:s/>operations.<text:s/>To<text:s/>address<text:s/>this,<text:s/>UKNIAF<text:s/>recruited<text:s/>a<text:s/>dedicated<text:s/>Climate<text:s/>Change<text:s/>Lead,<text:s/>developed<text:s/>a<text:s/>programme-wide<text:s/>ICF<text:s/>strategy,<text:s/>and<text:s/>realigned<text:s/>its<text:s/>MEL<text:s/>systems<text:s/>to<text:s/>track<text:s/>ICF<text:s/>KPIs<text:s/>at<text:s/>task<text:s/>order<text:s/>level.<text:s/>The<text:s/>result<text:s/>was<text:s/>a<text:s/>gradual<text:s/>but<text:s/>genuine<text:s/>shift:<text:s/>by<text:s/>the<text:s/>programme's<text:s/>final<text:s/>year,<text:s/>climate<text:s/>considerations<text:s/>were<text:s/></text:span><text:span text:style-name="T1188_3">more<text:s/>often</text:span><text:span text:style-name="T1188_4"><text:s/>integrated<text:s/>into<text:s/>MDA<text:s/>decision-making<text:s/>in<text:s/>the<text:s/>sectors<text:s/>where<text:s/>UKNIAF<text:s/>worked.</text:span></text:p>
        </text:list-item>
        <text:list-item>
          <text:p text:style-name="P1189"><text:span text:style-name="T1189_1">Leadership<text:s/>changes<text:s/>in<text:s/>counterpart<text:s/>MDAs</text:span><text:span text:style-name="T1189_2">.<text:s/>Nigeria's<text:s/>political<text:s/>environment<text:s/>meant<text:s/>that<text:s/>MDA<text:s/>leadership<text:s/>changed<text:s/>frequently,<text:s/>sometimes<text:s/>without<text:s/>warning.<text:s/>UKNIAF's<text:s/>consistent<text:s/>response<text:s/>was<text:s/>to<text:s/>maintain<text:s/>engagement<text:s/>at<text:s/>multiple<text:s/>levels<text:s/>within<text:s/>each<text:s/>institution<text:s/>rather<text:s/>than<text:s/>relying<text:s/>on<text:s/>a<text:s/>single<text:s/>champion.<text:s/>This<text:s/>proved<text:s/>its<text:s/>worth<text:s/>on<text:s/>several<text:s/></text:span><text:span text:style-name="T1189_3">occasions,<text:s/>particularly<text:s/>during<text:s/>the<text:s/>2023<text:s/>government<text:s/>transition,<text:s/>where<text:s/>mid-level<text:s/>relationships<text:s/>sustained<text:s/>momentum<text:s/>while<text:s/>new<text:s/>political<text:s/>leadership<text:s/>was<text:s/>established.</text:span></text:p>
        </text:list-item>
        <text:list-item>
          <text:p text:style-name="P1190"><text:span text:style-name="T1190_1">Macroeconomic<text:s/>deterioration</text:span><text:span text:style-name="T1190_2">.<text:s/>From<text:s/>2023,<text:s/>the<text:s/>collapse<text:s/>of<text:s/>the<text:s/>Naira<text:s/>and<text:s/>the<text:s/>removal<text:s/>of<text:s/>fuel<text:s/>subsidies<text:s/>substantially<text:s/>reduced<text:s/>the<text:s/>appetite<text:s/>of<text:s/>Nigerian<text:s/>MDAs<text:s/>and<text:s/>state<text:s/>governments<text:s/>for<text:s/>foreign-currency-denominated<text:s/>debt.<text:s/>This<text:s/>threatened<text:s/></text:span><text:span text:style-name="T1190_3">a<text:s/>number<text:s/>of</text:span><text:span text:style-name="T1190_4"><text:s/>infrastructure<text:s/>finance<text:s/>engagements.<text:s/>The<text:s/>most<text:s/>acute<text:s/>case<text:s/>was<text:s/>Kaduna<text:s/>State,<text:s/>which<text:s/>signalled<text:s/>intent<text:s/>to<text:s/>withdraw<text:s/>from<text:s/>the<text:s/>SAPZ<text:s/>agreement.<text:s/>UKNIAF<text:s/>adapted<text:s/>by<text:s/>prioritising<text:s/>blended<text:s/>finance,<text:s/>climate<text:s/>finance<text:s/>instruments,<text:s/>and<text:s/>local-currency<text:s/>structures,<text:s/>and<text:s/>by<text:s/>re-engaging<text:s/>Kaduna<text:s/>directly<text:s/>to<text:s/>address<text:s/>its<text:s/>concerns.<text:s/>This<text:s/>approach<text:s/>kept<text:s/>the<text:s/>SAPZ<text:s/>project<text:s/>on<text:s/>track<text:s/>and<text:s/>was<text:s/>applied<text:s/>elsewhere<text:s/>in<text:s/>the<text:s/>portfolio.</text:span></text:p>
        </text:list-item>
        <text:list-item>
          <text:p text:style-name="P1191"><text:span text:style-name="T1191_1">Sustainability<text:s/>post-closure.</text:span><text:span text:style-name="T1191_2"><text:s/>As<text:s/>the<text:s/>programme<text:s/>approached<text:s/>closure,<text:s/>the<text:s/>risk<text:s/>that<text:s/>its<text:s/>results<text:s/>would<text:s/>not<text:s/>be<text:s/>sustained<text:s/>became<text:s/>the<text:s/>primary<text:s/>focus<text:s/>of<text:s/>risk<text:s/>management.<text:s/>UKNIAF's<text:s/>response<text:s/>combined<text:s/>three<text:s/>elements:<text:s/>anchoring<text:s/>reforms<text:s/>in<text:s/>legislation<text:s/>and<text:s/>institutional<text:s/>operating<text:s/>procedures;<text:s/>actively<text:s/>seeking<text:s/>to<text:s/>hand<text:s/>off<text:s/>ongoing<text:s/>work<text:s/>to<text:s/>other<text:s/>development<text:s/>partners<text:s/>(</text:span><text:span text:style-name="T1191_3">activities<text:s/>improving</text:span><text:span text:style-name="T1191_4"><text:s/>NERC</text:span><text:span text:style-name="T1191_5">’s</text:span><text:span text:style-name="T1191_6"><text:s/>regulatory<text:s/>data<text:s/></text:span><text:span text:style-name="T1191_7">are</text:span><text:span text:style-name="T1191_8"><text:s/>now<text:s/>being<text:s/>taken<text:s/>forward<text:s/>by<text:s/>GEAPP);<text:s/>and<text:s/>building<text:s/>a<text:s/>publicly<text:s/>accessible<text:s/>knowledge<text:s/>hub<text:s/>on<text:s/>the<text:s/>NGF<text:s/>website<text:s/>to<text:s/>preserve<text:s/>tools,<text:s/>methodologies,<text:s/>and<text:s/>learning.<text:s/>The<text:s/>risk<text:s/>has<text:s/>not<text:s/>been<text:s/>fully<text:s/>eliminated,<text:s/>but<text:s/>the<text:s/>mitigation<text:s/>effort<text:s/>was<text:s/>sustained<text:s/>and<text:s/>deliberate.<text:s/>Confirmed<text:s/>post-closure<text:s/>developments<text:s/>(including<text:s/>the<text:s/>PPF<text:s/>IFC<text:s/>agreement<text:s/>signature,<text:s/>National<text:s/>Council<text:s/>on<text:s/>Climate<text:s/>Change<text:s/>approval<text:s/>of<text:s/>the<text:s/>Climate<text:s/>Change<text:s/>Fund<text:s/>business<text:s/>plan,<text:s/>AfDB<text:s/>Board<text:s/>approval<text:s/>of<text:s/>SAPZ<text:s/>Phase<text:s/>2,<text:s/>commissioning<text:s/>of<text:s/>REA<text:s/>mini-grid<text:s/>assets<text:s/>under<text:s/>a<text:s/>private<text:s/>operator,<text:s/>and<text:s/>REA's<text:s/>issuance<text:s/>of<text:s/>EEP<text:s/>Phase<text:s/>2<text:s/>RFPs),<text:s/>provide<text:s/>encouraging<text:s/>evidence<text:s/>that<text:s/>the<text:s/>sustainability<text:s/>mitigation<text:s/>approach<text:s/>was<text:s/>effective<text:s/>and<text:s/>that<text:s/>UKNIAF's<text:s/>investments<text:s/>continued<text:s/>to<text:s/>generate<text:s/>results<text:s/>after<text:s/>closure.</text:span></text:p>
        </text:list-item>
      </text:list>
      <text:p text:style-name="P1192"><text:span text:style-name="T1192_1"><text:s/></text:span></text:p>
      <text:p text:style-name="P1193"/>
      <text:p text:style-name="P1194"><text:span text:style-name="T1194_1">F</text:span><text:span text:style-name="T1194_2">:<text:s/></text:span><text:span text:style-name="T1194_3">PROGRAMME<text:s/>MANAGEMENT:</text:span><text:bookmark-start text:name="_Hlk21353049"/><text:span text:style-name="T1194_4"><text:s/>COMMERCIAL<text:s/>AND<text:s/>FINANCIAL<text:s/>PERFORMANCE,</text:span><text:bookmark-end text:name="_Hlk21353049"/><text:span text:style-name="T1194_5"><text:s/>MONITORING<text:s/>AND<text:s/>EVALUATION</text:span></text:p>
      <text:p text:style-name="P1195"/>
      <text:p text:style-name="P1196"><text:span text:style-name="T1196_1">COMMERCIAL<text:s/>AND<text:s/>CONTRACTUAL<text:s/>HISTORY</text:span></text:p>
      <text:p text:style-name="P1197"/>
      <text:p text:style-name="P1198"><text:span text:style-name="T1198_1">UKNIAF<text:s/>was<text:s/>delivered<text:s/>through<text:s/>a<text:s/>managing<text:s/>contractor<text:s/>model,<text:s/>with<text:s/>Tetra<text:s/>Tech<text:s/>serving<text:s/>as<text:s/>the<text:s/>lead<text:s/>implementing<text:s/>partner.<text:s/>Delivery<text:s/>was<text:s/>supported<text:s/>by<text:s/>a<text:s/>mix<text:s/>of<text:s/>specialist<text:s/>international<text:s/>and<text:s/>local<text:s/>subcontractors,<text:s/>with<text:s/>a<text:s/>deliberate<text:s/>focus<text:s/>on<text:s/>localisation<text:s/>and<text:s/>capacity<text:s/>building<text:s/>of<text:s/>Nigerian<text:s/>partners.<text:s/>The<text:s/>programme<text:s/>worked<text:s/>closely<text:s/>with<text:s/>government<text:s/>counterparts<text:s/>across<text:s/>federal<text:s/>and<text:s/>state<text:s/>Ministries,<text:s/>Departments<text:s/>and<text:s/>Agencies<text:s/>(MDAs),<text:s/>while<text:s/>FCDO<text:s/>maintained<text:s/>strategic<text:s/>oversight<text:s/>throughout<text:s/>implementation</text:span><text:span text:style-name="T1198_2"><text:s/>including<text:s/>over<text:s/>INFRACREDIT<text:s/>using<text:s/>technical<text:s/>appraisals<text:s/>and<text:s/>legal<text:s/>advice.<text:s/></text:span></text:p>
      <text:p text:style-name="P1199"/>
      <text:p text:style-name="P1200"><text:span text:style-name="T1200_1">The<text:s/>programme<text:s/>was<text:s/>subject<text:s/>to<text:s/>Cabinet<text:s/>Office<text:s/>Gold<text:s/>Contract<text:s/>KPI<text:s/>reporting<text:s/>requirements</text:span><text:span text:style-name="T1200_2"><text:s/>which<text:s/>improved<text:s/>contract<text:s/>delivery</text:span><text:span text:style-name="T1200_3"><text:s/>and<text:s/>meant<text:s/>that<text:s/>the<text:s/>contracts<text:s/>consistently<text:s/>met<text:s/>its<text:s/>targets</text:span><text:span text:style-name="T1200_4">.</text:span><text:span text:style-name="T1200_5"><text:s/></text:span><text:span text:style-name="T1200_6">Launched<text:s/>in<text:s/>October<text:s/>2019,<text:s/>UKNIAF’s<text:s/>implementation<text:s/>environment<text:s/>evolved<text:s/>significantly<text:s/>over<text:s/>time.<text:s/>Early<text:s/>delivery<text:s/>was<text:s/>shaped<text:s/>by<text:s/>a<text:s/>combination<text:s/>of<text:s/>ODA<text:s/>budget<text:s/>reductions,<text:s/>a<text:s/>strategic<text:s/>pivot<text:s/>towards<text:s/>International<text:s/>Climate<text:s/>Finance<text:s/>(ICF),<text:s/>and<text:s/>the<text:s/>removal<text:s/>of<text:s/>the<text:s/>Roads<text:s/>component.<text:s/>These<text:s/>changes<text:s/>necessitated<text:s/>a<text:s/>series<text:s/>of<text:s/>contract<text:s/>renegotiations.<text:s/>Key<text:s/>milestones<text:s/>in<text:s/>the<text:s/>contract’s<text:s/>evolution<text:s/>are<text:s/>summarised<text:s/>below:</text:span></text:p>
      <text:p text:style-name="P1201"/>
      <text:list text:style-name="LS41" xml:id="list154">
        <text:list-item>
          <text:p text:style-name="P1202"><text:span text:style-name="T1202_1">July<text:s/>2021:<text:s/>A<text:s/>contract<text:s/>amendment<text:s/>was<text:s/>finalised,<text:s/>reflecting<text:s/>revised<text:s/>governance<text:s/>arrangements,<text:s/>an<text:s/>overhauled<text:s/>Payment<text:s/>by<text:s/>Results<text:s/>(PbR)<text:s/>mechanism,<text:s/>and<text:s/>an<text:s/>updated<text:s/>logframe.<text:s/>The<text:s/>programme<text:s/>continued<text:s/>to<text:s/>be<text:s/>assessed<text:s/>under<text:s/>the<text:s/>previous<text:s/>PbR<text:s/>framework<text:s/>during<text:s/>the<text:s/>transition<text:s/>period.</text:span></text:p>
        </text:list-item>
        <text:list-item>
          <text:p text:style-name="P1203"><text:span text:style-name="T1203_1">December<text:s/>2021:<text:s/>A<text:s/>further<text:s/>amendment<text:s/>consolidated<text:s/>the<text:s/>PPP<text:s/>and<text:s/>Capital<text:s/>Budget<text:s/>components,<text:s/>removed<text:s/>the<text:s/>North-East<text:s/>component,<text:s/>and<text:s/>updated<text:s/>the<text:s/>PbR<text:s/>framework.</text:span></text:p>
        </text:list-item>
        <text:list-item>
          <text:p text:style-name="P1204"><text:span text:style-name="T1204_1">March<text:s/>2022:<text:s/>Closure<text:s/>of<text:s/>the<text:s/>Roads<text:s/>Component.</text:span></text:p>
        </text:list-item>
        <text:list-item>
          <text:p text:style-name="P1205"><text:span text:style-name="T1205_1">July<text:s/>2023:<text:s/>A<text:s/>final<text:s/>core<text:s/>programme<text:s/>amendment<text:s/>extended<text:s/>the<text:s/>contract<text:s/>duration<text:s/>by<text:s/>two<text:s/>years<text:s/>(to<text:s/>13<text:s/>October<text:s/>2025),<text:s/>reduced<text:s/>the<text:s/>overall<text:s/>contract<text:s/>value<text:s/>to<text:s/>£40<text:s/>million,<text:s/>and<text:s/>revised<text:s/>the<text:s/>PbR<text:s/>framework<text:s/>accordingly.</text:span></text:p>
        </text:list-item>
        <text:list-item>
          <text:p text:style-name="P1206"><text:span text:style-name="T1206_1">September<text:s/>2025:<text:s/>A<text:s/>short<text:s/>extension<text:s/>to<text:s/>March<text:s/>2026<text:s/>was<text:s/>approved<text:s/>to<text:s/>deliver<text:s/>four<text:s/>targeted<text:s/>task<text:s/>orders<text:s/>(PW0061–PW0064).</text:span></text:p>
        </text:list-item>
      </text:list>
      <text:p text:style-name="P1207"/>
      <text:p text:style-name="P1208"/>
      <text:p text:style-name="P1209"><text:span text:style-name="T1209_1">FINANCIAL<text:s/>PERFORMANCE</text:span></text:p>
      <text:p text:style-name="P1210"><text:span text:style-name="T1210_1">Financial<text:s/>management<text:s/>remained<text:s/>consistently<text:s/>strong<text:s/>throughout<text:s/>the<text:s/>programme<text:s/>lifecycle.<text:s/>Forecast<text:s/>accuracy<text:s/>was<text:s/>maintained<text:s/>within<text:s/>the<text:s/>±3–5%<text:s/>variance<text:s/>threshold<text:s/>in<text:s/>almost<text:s/>all<text:s/>periods,<text:s/>with<text:s/>occasional<text:s/>outliers<text:s/>occurring<text:s/>during<text:s/>phases<text:s/>of<text:s/>programme<text:s/>restructuring<text:s/>in<text:s/>response<text:s/>to<text:s/>shifting<text:s/>budgetary<text:s/>conditions.</text:span></text:p>
      <text:p text:style-name="P1211"/>
      <text:p text:style-name="P1212"><text:span text:style-name="T1212_1">The<text:s/>detailed<text:s/>forecast<text:s/>versus<text:s/>actual<text:s/>expenditure<text:s/>data<text:s/>is<text:s/>presented<text:s/>in<text:s/>the<text:s/>table<text:s/>below.</text:span></text:p>
      <text:p text:style-name="P1213"/>
      <text:p text:style-name="P1214"/>
      <table:table table:style-name="Table19">
        <table:table-column table:style-name="Column81"/>
        <table:table-column table:style-name="Column82"/>
        <table:table-column table:style-name="Column83"/>
        <table:table-column table:style-name="Column84"/>
        <table:table-column table:style-name="Column85"/>
        <table:table-row table:style-name="Row221">
          <table:table-cell table:style-name="Cell664">
            <text:p text:style-name="P1215"><text:span text:style-name="T1215_1">Invoice</text:span></text:p>
          </table:table-cell>
          <table:table-cell table:style-name="Cell665">
            <text:p text:style-name="P1216"><text:span text:style-name="T1216_1">Forecast</text:span></text:p>
          </table:table-cell>
          <table:table-cell table:style-name="Cell666">
            <text:p text:style-name="P1217"><text:span text:style-name="T1217_1">Actual</text:span></text:p>
          </table:table-cell>
          <table:table-cell table:style-name="Cell667">
            <text:p text:style-name="P1218"><text:span text:style-name="T1218_1">Variance</text:span></text:p>
          </table:table-cell>
          <table:table-cell table:style-name="Cell668">
            <text:p text:style-name="P1219"><text:span text:style-name="T1219_1">Variance<text:s/>%</text:span></text:p>
          </table:table-cell>
        </table:table-row>
        <table:table-row table:style-name="Row222">
          <table:table-cell table:style-name="Cell669">
            <text:p text:style-name="P1220"><text:span text:style-name="T1220_1">July<text:s/>–<text:s/>Sept<text:s/>2020</text:span></text:p>
          </table:table-cell>
          <table:table-cell table:style-name="Cell670">
            <text:p text:style-name="P1221"><text:span text:style-name="T1221_1">£1,408,570.00</text:span></text:p>
          </table:table-cell>
          <table:table-cell table:style-name="Cell671">
            <text:p text:style-name="P1222"><text:span text:style-name="T1222_1">£1,382,041.00</text:span></text:p>
          </table:table-cell>
          <table:table-cell table:style-name="Cell672">
            <text:p text:style-name="P1223"><text:span text:style-name="T1223_1">£26,528.00</text:span></text:p>
          </table:table-cell>
          <table:table-cell table:style-name="Cell673">
            <text:p text:style-name="P1224"><text:span text:style-name="T1224_1">-2%</text:span></text:p>
          </table:table-cell>
        </table:table-row>
        <table:table-row table:style-name="Row223">
          <table:table-cell table:style-name="Cell674">
            <text:p text:style-name="P1225"><text:span text:style-name="T1225_1">Oct<text:s/>–<text:s/>Dec<text:s/>2020</text:span></text:p>
          </table:table-cell>
          <table:table-cell table:style-name="Cell675">
            <text:p text:style-name="P1226"><text:span text:style-name="T1226_1">£1,953,845.00</text:span></text:p>
          </table:table-cell>
          <table:table-cell table:style-name="Cell676">
            <text:p text:style-name="P1227"><text:span text:style-name="T1227_1">£1,928,291.00</text:span></text:p>
          </table:table-cell>
          <table:table-cell table:style-name="Cell677">
            <text:p text:style-name="P1228"><text:span text:style-name="T1228_1">£25,554.00</text:span></text:p>
          </table:table-cell>
          <table:table-cell table:style-name="Cell678">
            <text:p text:style-name="P1229"><text:span text:style-name="T1229_1">-1%</text:span></text:p>
          </table:table-cell>
        </table:table-row>
        <table:table-row table:style-name="Row224">
          <table:table-cell table:style-name="Cell679">
            <text:p text:style-name="P1230"><text:span text:style-name="T1230_1">Jan<text:s/>–<text:s/>March<text:s/>2021</text:span></text:p>
          </table:table-cell>
          <table:table-cell table:style-name="Cell680">
            <text:p text:style-name="P1231"><text:span text:style-name="T1231_1">£3,557,403.00</text:span></text:p>
          </table:table-cell>
          <table:table-cell table:style-name="Cell681">
            <text:p text:style-name="P1232"><text:span text:style-name="T1232_1">£3,583,466.00</text:span></text:p>
          </table:table-cell>
          <table:table-cell table:style-name="Cell682">
            <text:p text:style-name="P1233"><text:span text:style-name="T1233_1">£26,062.00</text:span></text:p>
          </table:table-cell>
          <table:table-cell table:style-name="Cell683">
            <text:p text:style-name="P1234"><text:span text:style-name="T1234_1">1%</text:span></text:p>
          </table:table-cell>
        </table:table-row>
        <table:table-row table:style-name="Row225">
          <table:table-cell table:style-name="Cell684">
            <text:p text:style-name="P1235"><text:span text:style-name="T1235_1">Apr-21</text:span></text:p>
          </table:table-cell>
          <table:table-cell table:style-name="Cell685">
            <text:p text:style-name="P1236"><text:span text:style-name="T1236_1">£337,484.00</text:span></text:p>
          </table:table-cell>
          <table:table-cell table:style-name="Cell686">
            <text:p text:style-name="P1237"><text:span text:style-name="T1237_1">£348,067.00</text:span></text:p>
          </table:table-cell>
          <table:table-cell table:style-name="Cell687">
            <text:p text:style-name="P1238"><text:span text:style-name="T1238_1">£10,583.00</text:span></text:p>
          </table:table-cell>
          <table:table-cell table:style-name="Cell688">
            <text:p text:style-name="P1239"><text:span text:style-name="T1239_1">3%</text:span></text:p>
          </table:table-cell>
        </table:table-row>
        <table:table-row table:style-name="Row226">
          <table:table-cell table:style-name="Cell689">
            <text:p text:style-name="P1240"><text:span text:style-name="T1240_1">May-21</text:span></text:p>
          </table:table-cell>
          <table:table-cell table:style-name="Cell690">
            <text:p text:style-name="P1241"><text:span text:style-name="T1241_1">£567,821.00</text:span></text:p>
          </table:table-cell>
          <table:table-cell table:style-name="Cell691">
            <text:p text:style-name="P1242"><text:span text:style-name="T1242_1">£487,064.00</text:span></text:p>
          </table:table-cell>
          <table:table-cell table:style-name="Cell692">
            <text:p text:style-name="P1243"><text:span text:style-name="T1243_1">-£80,758.00</text:span></text:p>
          </table:table-cell>
          <table:table-cell table:style-name="Cell693">
            <text:p text:style-name="P1244"><text:span text:style-name="T1244_1">-14%</text:span></text:p>
          </table:table-cell>
        </table:table-row>
        <table:table-row table:style-name="Row227">
          <table:table-cell table:style-name="Cell694">
            <text:p text:style-name="P1245"><text:span text:style-name="T1245_1">June<text:s/>–<text:s/>Sept<text:s/>2021</text:span></text:p>
          </table:table-cell>
          <table:table-cell table:style-name="Cell695">
            <text:p text:style-name="P1246"><text:span text:style-name="T1246_1">£1,092,718.00</text:span></text:p>
          </table:table-cell>
          <table:table-cell table:style-name="Cell696">
            <text:p text:style-name="P1247"><text:span text:style-name="T1247_1">£1,080,204.00</text:span></text:p>
          </table:table-cell>
          <table:table-cell table:style-name="Cell697">
            <text:p text:style-name="P1248"><text:span text:style-name="T1248_1">-£12,514.00</text:span></text:p>
          </table:table-cell>
          <table:table-cell table:style-name="Cell698">
            <text:p text:style-name="P1249"><text:span text:style-name="T1249_1">-1%</text:span></text:p>
          </table:table-cell>
        </table:table-row>
        <table:table-row table:style-name="Row228">
          <table:table-cell table:style-name="Cell699">
            <text:p text:style-name="P1250"><text:span text:style-name="T1250_1">Oct-21</text:span></text:p>
          </table:table-cell>
          <table:table-cell table:style-name="Cell700">
            <text:p text:style-name="P1251"><text:span text:style-name="T1251_1">£345,361.00</text:span></text:p>
          </table:table-cell>
          <table:table-cell table:style-name="Cell701">
            <text:p text:style-name="P1252"><text:span text:style-name="T1252_1">£261,287.00</text:span></text:p>
          </table:table-cell>
          <table:table-cell table:style-name="Cell702">
            <text:p text:style-name="P1253"><text:span text:style-name="T1253_1">-£84,074.00</text:span></text:p>
          </table:table-cell>
          <table:table-cell table:style-name="Cell703">
            <text:p text:style-name="P1254"><text:span text:style-name="T1254_1">-24%</text:span></text:p>
          </table:table-cell>
        </table:table-row>
        <table:table-row table:style-name="Row229">
          <table:table-cell table:style-name="Cell704">
            <text:p text:style-name="P1255"><text:span text:style-name="T1255_1">Nov-21</text:span></text:p>
          </table:table-cell>
          <table:table-cell table:style-name="Cell705">
            <text:p text:style-name="P1256"><text:span text:style-name="T1256_1">£334,231.00</text:span></text:p>
          </table:table-cell>
          <table:table-cell table:style-name="Cell706">
            <text:p text:style-name="P1257"><text:span text:style-name="T1257_1">£325,952.00</text:span></text:p>
          </table:table-cell>
          <table:table-cell table:style-name="Cell707">
            <text:p text:style-name="P1258"><text:span text:style-name="T1258_1">-£8,279.00</text:span></text:p>
          </table:table-cell>
          <table:table-cell table:style-name="Cell708">
            <text:p text:style-name="P1259"><text:span text:style-name="T1259_1">-2%</text:span></text:p>
          </table:table-cell>
        </table:table-row>
        <table:table-row table:style-name="Row230">
          <table:table-cell table:style-name="Cell709">
            <text:p text:style-name="P1260"><text:span text:style-name="T1260_1">Dec<text:s/>2021<text:s/>–<text:s/>Jan<text:s/>2022</text:span></text:p>
          </table:table-cell>
          <table:table-cell table:style-name="Cell710">
            <text:p text:style-name="P1261"><text:span text:style-name="T1261_1">£762,616.00</text:span></text:p>
          </table:table-cell>
          <table:table-cell table:style-name="Cell711">
            <text:p text:style-name="P1262"><text:span text:style-name="T1262_1">£749,034.00</text:span></text:p>
          </table:table-cell>
          <table:table-cell table:style-name="Cell712">
            <text:p text:style-name="P1263"><text:span text:style-name="T1263_1">-£13,583.00</text:span></text:p>
          </table:table-cell>
          <table:table-cell table:style-name="Cell713">
            <text:p text:style-name="P1264"><text:span text:style-name="T1264_1">-2%</text:span></text:p>
          </table:table-cell>
        </table:table-row>
        <table:table-row table:style-name="Row231">
          <table:table-cell table:style-name="Cell714">
            <text:p text:style-name="P1265"><text:span text:style-name="T1265_1">Feb-22</text:span></text:p>
          </table:table-cell>
          <table:table-cell table:style-name="Cell715">
            <text:p text:style-name="P1266"><text:span text:style-name="T1266_1">£336,257.00</text:span></text:p>
          </table:table-cell>
          <table:table-cell table:style-name="Cell716">
            <text:p text:style-name="P1267"><text:span text:style-name="T1267_1">£351,471.00</text:span></text:p>
          </table:table-cell>
          <table:table-cell table:style-name="Cell717">
            <text:p text:style-name="P1268"><text:span text:style-name="T1268_1">£15,214.00</text:span></text:p>
          </table:table-cell>
          <table:table-cell table:style-name="Cell718">
            <text:p text:style-name="P1269"><text:span text:style-name="T1269_1">5%</text:span></text:p>
          </table:table-cell>
        </table:table-row>
        <table:table-row table:style-name="Row232">
          <table:table-cell table:style-name="Cell719">
            <text:p text:style-name="P1270"><text:span text:style-name="T1270_1">Mar-22</text:span></text:p>
          </table:table-cell>
          <table:table-cell table:style-name="Cell720">
            <text:p text:style-name="P1271"><text:span text:style-name="T1271_1">£538,940.00</text:span></text:p>
          </table:table-cell>
          <table:table-cell table:style-name="Cell721">
            <text:p text:style-name="P1272"><text:span text:style-name="T1272_1">£555,864.00</text:span></text:p>
          </table:table-cell>
          <table:table-cell table:style-name="Cell722">
            <text:p text:style-name="P1273"><text:span text:style-name="T1273_1">£16,924.00</text:span></text:p>
          </table:table-cell>
          <table:table-cell table:style-name="Cell723">
            <text:p text:style-name="P1274"><text:span text:style-name="T1274_1">3%</text:span></text:p>
          </table:table-cell>
        </table:table-row>
        <table:table-row table:style-name="Row233">
          <table:table-cell table:style-name="Cell724">
            <text:p text:style-name="P1275"><text:span text:style-name="T1275_1">April-22</text:span></text:p>
          </table:table-cell>
          <table:table-cell table:style-name="Cell725">
            <text:p text:style-name="P1276"><text:span text:style-name="T1276_1">£210,000</text:span></text:p>
          </table:table-cell>
          <table:table-cell table:style-name="Cell726">
            <text:p text:style-name="P1277"><text:span text:style-name="T1277_1">£230,219.14</text:span></text:p>
          </table:table-cell>
          <table:table-cell table:style-name="Cell727">
            <text:p text:style-name="P1278"><text:span text:style-name="T1278_1">£20,219</text:span></text:p>
          </table:table-cell>
          <table:table-cell table:style-name="Cell728">
            <text:p text:style-name="P1279"><text:span text:style-name="T1279_1">9.63%</text:span></text:p>
          </table:table-cell>
        </table:table-row>
        <table:table-row table:style-name="Row234">
          <table:table-cell table:style-name="Cell729">
            <text:p text:style-name="P1280"><text:span text:style-name="T1280_1">May<text:s/>–<text:s/>Aug<text:s/>2022</text:span></text:p>
          </table:table-cell>
          <table:table-cell table:style-name="Cell730">
            <text:p text:style-name="P1281"><text:span text:style-name="T1281_1">£827,972.00</text:span></text:p>
          </table:table-cell>
          <table:table-cell table:style-name="Cell731">
            <text:p text:style-name="P1282"><text:span text:style-name="T1282_1">£826,716.00</text:span></text:p>
          </table:table-cell>
          <table:table-cell table:style-name="Cell732">
            <text:p text:style-name="P1283"><text:span text:style-name="T1283_1">£1,256.00</text:span></text:p>
          </table:table-cell>
          <table:table-cell table:style-name="Cell733">
            <text:p text:style-name="P1284"><text:span text:style-name="T1284_1">0%</text:span></text:p>
          </table:table-cell>
        </table:table-row>
        <table:table-row table:style-name="Row235">
          <table:table-cell table:style-name="Cell734">
            <text:p text:style-name="P1285"><text:span text:style-name="T1285_1">Sep-22</text:span></text:p>
          </table:table-cell>
          <table:table-cell table:style-name="Cell735">
            <text:p text:style-name="P1286"><text:span text:style-name="T1286_1">£282,205.00</text:span></text:p>
          </table:table-cell>
          <table:table-cell table:style-name="Cell736">
            <text:p text:style-name="P1287"><text:span text:style-name="T1287_1">£300,000.00</text:span></text:p>
          </table:table-cell>
          <table:table-cell table:style-name="Cell737">
            <text:p text:style-name="P1288"><text:span text:style-name="T1288_1">-£17,795.00</text:span></text:p>
          </table:table-cell>
          <table:table-cell table:style-name="Cell738">
            <text:p text:style-name="P1289"><text:span text:style-name="T1289_1">-6%</text:span></text:p>
          </table:table-cell>
        </table:table-row>
        <table:table-row table:style-name="Row236">
          <table:table-cell table:style-name="Cell739">
            <text:p text:style-name="P1290"><text:span text:style-name="T1290_1">Oct<text:s/>–<text:s/>Dec<text:s/>2022</text:span></text:p>
          </table:table-cell>
          <table:table-cell table:style-name="Cell740">
            <text:p text:style-name="P1291"><text:span text:style-name="T1291_1">£930,948.00</text:span></text:p>
          </table:table-cell>
          <table:table-cell table:style-name="Cell741">
            <text:p text:style-name="P1292"><text:span text:style-name="T1292_1">£925,355.00</text:span></text:p>
          </table:table-cell>
          <table:table-cell table:style-name="Cell742">
            <text:p text:style-name="P1293"><text:span text:style-name="T1293_1">£5,593.00</text:span></text:p>
          </table:table-cell>
          <table:table-cell table:style-name="Cell743">
            <text:p text:style-name="P1294"><text:span text:style-name="T1294_1">1%</text:span></text:p>
          </table:table-cell>
        </table:table-row>
        <table:table-row table:style-name="Row237">
          <table:table-cell table:style-name="Cell744">
            <text:p text:style-name="P1295"><text:span text:style-name="T1295_1">Jan<text:s/>–<text:s/>March<text:s/>2023</text:span></text:p>
          </table:table-cell>
          <table:table-cell table:style-name="Cell745">
            <text:p text:style-name="P1296"><text:span text:style-name="T1296_1">£2,120,831.00</text:span></text:p>
          </table:table-cell>
          <table:table-cell table:style-name="Cell746">
            <text:p text:style-name="P1297"><text:span text:style-name="T1297_1">£2,105,000.00</text:span></text:p>
          </table:table-cell>
          <table:table-cell table:style-name="Cell747">
            <text:p text:style-name="P1298"><text:span text:style-name="T1298_1">£15,831.00</text:span></text:p>
          </table:table-cell>
          <table:table-cell table:style-name="Cell748">
            <text:p text:style-name="P1299"><text:span text:style-name="T1299_1">1%</text:span></text:p>
          </table:table-cell>
        </table:table-row>
        <table:table-row table:style-name="Row238">
          <table:table-cell table:style-name="Cell749">
            <text:p text:style-name="P1300"><text:span text:style-name="T1300_1">Apr<text:s/>–<text:s/>June<text:s/>2023</text:span></text:p>
          </table:table-cell>
          <table:table-cell table:style-name="Cell750">
            <text:p text:style-name="P1301"><text:span text:style-name="T1301_1">£592,607.00</text:span></text:p>
          </table:table-cell>
          <table:table-cell table:style-name="Cell751">
            <text:p text:style-name="P1302"><text:span text:style-name="T1302_1">£580,800.00</text:span></text:p>
          </table:table-cell>
          <table:table-cell table:style-name="Cell752">
            <text:p text:style-name="P1303"><text:span text:style-name="T1303_1">£11,807.00</text:span></text:p>
          </table:table-cell>
          <table:table-cell table:style-name="Cell753">
            <text:p text:style-name="P1304"><text:span text:style-name="T1304_1">2%</text:span></text:p>
          </table:table-cell>
        </table:table-row>
        <table:table-row table:style-name="Row239">
          <table:table-cell table:style-name="Cell754">
            <text:p text:style-name="P1305"><text:span text:style-name="T1305_1">Jul-September<text:s/>2023</text:span></text:p>
          </table:table-cell>
          <table:table-cell table:style-name="Cell755">
            <text:p text:style-name="P1306"><text:span text:style-name="T1306_1">£935,062.00</text:span></text:p>
          </table:table-cell>
          <table:table-cell table:style-name="Cell756">
            <text:p text:style-name="P1307"><text:span text:style-name="T1307_1">£959,051.29</text:span></text:p>
          </table:table-cell>
          <table:table-cell table:style-name="Cell757">
            <text:p text:style-name="P1308"><text:span text:style-name="T1308_1">£23,990.25</text:span></text:p>
          </table:table-cell>
          <table:table-cell table:style-name="Cell758">
            <text:p text:style-name="P1309"><text:span text:style-name="T1309_1">2.57%</text:span></text:p>
          </table:table-cell>
        </table:table-row>
        <table:table-row table:style-name="Row240">
          <table:table-cell table:style-name="Cell759">
            <text:p text:style-name="P1310"><text:span text:style-name="T1310_1">Oct<text:s/>–<text:s/>Dec<text:s/>2023</text:span></text:p>
          </table:table-cell>
          <table:table-cell table:style-name="Cell760">
            <text:p text:style-name="P1311"><text:span text:style-name="T1311_1">£1,367,943.00</text:span></text:p>
          </table:table-cell>
          <table:table-cell table:style-name="Cell761">
            <text:p text:style-name="P1312"><text:span text:style-name="T1312_1">£1,355,506.00</text:span></text:p>
          </table:table-cell>
          <table:table-cell table:style-name="Cell762">
            <text:p text:style-name="P1313"><text:span text:style-name="T1313_1">£12,437.00</text:span></text:p>
          </table:table-cell>
          <table:table-cell table:style-name="Cell763">
            <text:p text:style-name="P1314"><text:span text:style-name="T1314_1">1%</text:span></text:p>
          </table:table-cell>
        </table:table-row>
        <table:table-row table:style-name="Row241">
          <table:table-cell table:style-name="Cell764">
            <text:p text:style-name="P1315"><text:span text:style-name="T1315_1">Jan<text:s/>–<text:s/>March<text:s/>2024</text:span></text:p>
          </table:table-cell>
          <table:table-cell table:style-name="Cell765">
            <text:p text:style-name="P1316"><text:span text:style-name="T1316_1">£2,092,124.00</text:span></text:p>
          </table:table-cell>
          <table:table-cell table:style-name="Cell766">
            <text:p text:style-name="P1317"><text:span text:style-name="T1317_1">£2,059,972.00</text:span></text:p>
          </table:table-cell>
          <table:table-cell table:style-name="Cell767">
            <text:p text:style-name="P1318"><text:span text:style-name="T1318_1">£32,152.00</text:span></text:p>
          </table:table-cell>
          <table:table-cell table:style-name="Cell768">
            <text:p text:style-name="P1319"><text:span text:style-name="T1319_1">2%</text:span></text:p>
          </table:table-cell>
        </table:table-row>
        <table:table-row table:style-name="Row242">
          <table:table-cell table:style-name="Cell769">
            <text:p text:style-name="P1320"><text:span text:style-name="T1320_1">Apr<text:s/>–<text:s/>June<text:s/>2024</text:span></text:p>
          </table:table-cell>
          <table:table-cell table:style-name="Cell770">
            <text:p text:style-name="P1321"><text:span text:style-name="T1321_1">£927,596.00</text:span></text:p>
          </table:table-cell>
          <table:table-cell table:style-name="Cell771">
            <text:p text:style-name="P1322"><text:span text:style-name="T1322_1">£924,106.00</text:span></text:p>
          </table:table-cell>
          <table:table-cell table:style-name="Cell772">
            <text:p text:style-name="P1323"><text:span text:style-name="T1323_1">£3,490.00</text:span></text:p>
          </table:table-cell>
          <table:table-cell table:style-name="Cell773">
            <text:p text:style-name="P1324"><text:span text:style-name="T1324_1">0%</text:span></text:p>
          </table:table-cell>
        </table:table-row>
        <table:table-row table:style-name="Row243">
          <table:table-cell table:style-name="Cell774">
            <text:p text:style-name="P1325"><text:span text:style-name="T1325_1">Jul-<text:s/>Sep<text:s/>2024</text:span></text:p>
          </table:table-cell>
          <table:table-cell table:style-name="Cell775">
            <text:p text:style-name="P1326"><text:span text:style-name="T1326_1">£1,093,359.34</text:span></text:p>
          </table:table-cell>
          <table:table-cell table:style-name="Cell776">
            <text:p text:style-name="P1327"><text:span text:style-name="T1327_1">£1,043,355.34</text:span></text:p>
          </table:table-cell>
          <table:table-cell table:style-name="Cell777">
            <text:p text:style-name="P1328"><text:span text:style-name="T1328_1">£50,004.</text:span></text:p>
          </table:table-cell>
          <table:table-cell table:style-name="Cell778">
            <text:p text:style-name="P1329"><text:span text:style-name="T1329_1">0.5%</text:span></text:p>
          </table:table-cell>
        </table:table-row>
        <table:table-row table:style-name="Row244">
          <table:table-cell table:style-name="Cell779">
            <text:p text:style-name="P1330"><text:span text:style-name="T1330_1">Oct<text:s/>–<text:s/>Dec<text:s/>2024</text:span></text:p>
          </table:table-cell>
          <table:table-cell table:style-name="Cell780">
            <text:p text:style-name="P1331"><text:span text:style-name="T1331_1">£1,360,386.00</text:span></text:p>
          </table:table-cell>
          <table:table-cell table:style-name="Cell781">
            <text:p text:style-name="P1332"><text:span text:style-name="T1332_1">£1,419,020.00</text:span></text:p>
          </table:table-cell>
          <table:table-cell table:style-name="Cell782">
            <text:p text:style-name="P1333"><text:span text:style-name="T1333_1">-£68,634.00</text:span></text:p>
          </table:table-cell>
          <table:table-cell table:style-name="Cell783">
            <text:p text:style-name="P1334"><text:span text:style-name="T1334_1">-5%</text:span></text:p>
          </table:table-cell>
        </table:table-row>
        <table:table-row table:style-name="Row245">
          <table:table-cell table:style-name="Cell784">
            <text:p text:style-name="P1335"><text:span text:style-name="T1335_1">Jan<text:s/>–<text:s/>March<text:s/>2025</text:span></text:p>
          </table:table-cell>
          <table:table-cell table:style-name="Cell785">
            <text:p text:style-name="P1336"><text:span text:style-name="T1336_1">£1,917,715.00</text:span></text:p>
          </table:table-cell>
          <table:table-cell table:style-name="Cell786">
            <text:p text:style-name="P1337"><text:span text:style-name="T1337_1">£1,930,318.00</text:span></text:p>
          </table:table-cell>
          <table:table-cell table:style-name="Cell787">
            <text:p text:style-name="P1338"><text:span text:style-name="T1338_1">-£12,603.00</text:span></text:p>
          </table:table-cell>
          <table:table-cell table:style-name="Cell788">
            <text:p text:style-name="P1339"><text:span text:style-name="T1339_1">-1%</text:span></text:p>
          </table:table-cell>
        </table:table-row>
        <table:table-row table:style-name="Row246">
          <table:table-cell table:style-name="Cell789">
            <text:p text:style-name="P1340"><text:span text:style-name="T1340_1">Apr<text:s/>–<text:s/>June<text:s/>2025</text:span></text:p>
          </table:table-cell>
          <table:table-cell table:style-name="Cell790">
            <text:p text:style-name="P1341"><text:span text:style-name="T1341_1">£1,356,982.00</text:span></text:p>
          </table:table-cell>
          <table:table-cell table:style-name="Cell791">
            <text:p text:style-name="P1342"><text:span text:style-name="T1342_1">£1,341,437.00</text:span></text:p>
          </table:table-cell>
          <table:table-cell table:style-name="Cell792">
            <text:p text:style-name="P1343"><text:span text:style-name="T1343_1">£15,545.00</text:span></text:p>
          </table:table-cell>
          <table:table-cell table:style-name="Cell793">
            <text:p text:style-name="P1344"><text:span text:style-name="T1344_1">1%</text:span></text:p>
          </table:table-cell>
        </table:table-row>
        <table:table-row table:style-name="Row247">
          <table:table-cell table:style-name="Cell794">
            <text:p text:style-name="P1345"><text:span text:style-name="T1345_1">July-Oct<text:s/>13th<text:s/>2025</text:span></text:p>
          </table:table-cell>
          <table:table-cell table:style-name="Cell795">
            <text:p text:style-name="P1346"><text:span text:style-name="T1346_1">£1,957,700.00</text:span></text:p>
          </table:table-cell>
          <table:table-cell table:style-name="Cell796">
            <text:p text:style-name="P1347"><text:span text:style-name="T1347_1">£1,996,909.38</text:span></text:p>
          </table:table-cell>
          <table:table-cell table:style-name="Cell797">
            <text:p text:style-name="P1348"><text:span text:style-name="T1348_1">£39,209.38</text:span></text:p>
          </table:table-cell>
          <table:table-cell table:style-name="Cell798">
            <text:p text:style-name="P1349"><text:span text:style-name="T1349_1">2%</text:span></text:p>
          </table:table-cell>
        </table:table-row>
        <table:table-row table:style-name="Row248">
          <table:table-cell table:style-name="Cell799">
            <text:p text:style-name="P1350"><text:span text:style-name="T1350_1">Oct<text:s/>14th<text:s/>–<text:s/>December<text:s/>2025</text:span></text:p>
          </table:table-cell>
          <table:table-cell table:style-name="Cell800">
            <text:p text:style-name="P1351"><text:span text:style-name="T1351_1">£261,593.80</text:span></text:p>
          </table:table-cell>
          <table:table-cell table:style-name="Cell801">
            <text:p text:style-name="P1352"><text:span text:style-name="T1352_1">£253,047.11</text:span></text:p>
          </table:table-cell>
          <table:table-cell table:style-name="Cell802">
            <text:p text:style-name="P1353"><text:span text:style-name="T1353_1">£8,546.69</text:span></text:p>
          </table:table-cell>
          <table:table-cell table:style-name="Cell803">
            <text:p text:style-name="P1354"><text:span text:style-name="T1354_1">3.27%</text:span></text:p>
          </table:table-cell>
        </table:table-row>
      </table:table>
      <text:p text:style-name="P1355"/>
      <text:p text:style-name="P1356"><text:span text:style-name="T1356_1"><text:s/></text:span><text:span text:style-name="T1356_2">Overall,<text:s/>the<text:s/>programme<text:s/>demonstrates<text:s/>a<text:s/>high<text:s/>degree<text:s/>of<text:s/>alignment<text:s/>between<text:s/>forecast<text:s/>and<text:s/>actual<text:s/>expenditure,<text:s/>with<text:s/>most<text:s/>variances<text:s/>within<text:s/>a<text:s/>±5%<text:s/>range.<text:s/>This<text:s/>reflects<text:s/>robust<text:s/>financial<text:s/>planning,<text:s/>effective<text:s/>budget<text:s/>management,<text:s/>and<text:s/>reliable<text:s/>forecasting<text:s/>practices.<text:s/>Budget<text:s/>utilisation<text:s/>against<text:s/>the<text:s/>approved<text:s/>Business<text:s/>Case<text:s/>(BC)<text:s/>allocation<text:s/>was<text:s/>achieved<text:s/>in<text:s/>full.<text:s/>As<text:s/>part<text:s/>of<text:s/>the<text:s/>programme’s<text:s/>financial<text:s/>closure,<text:s/>unspent<text:s/>funds<text:s/>amounting<text:s/>to<text:s/>£185,315.62<text:s/>are<text:s/>expected<text:s/>to<text:s/>be<text:s/>returned.</text:span><text:span text:style-name="T1356_3"><text:s/></text:span></text:p>
      <text:p text:style-name="P1357"><text:span text:style-name="T1357_1">Overall,<text:s/>the<text:s/>programme<text:s/>demonstrates<text:s/>a<text:s/>high<text:s/>degree<text:s/>of<text:s/>alignment<text:s/>between<text:s/>forecast<text:s/>and<text:s/>actual<text:s/>expenditure,<text:s/>with<text:s/>most<text:s/>variances<text:s/>falling<text:s/>within<text:s/>±5%.<text:s/>This<text:s/>reflects<text:s/>robust<text:s/>financial<text:s/>planning,<text:s/>effective<text:s/>budget<text:s/>management,<text:s/>and<text:s/>reliable<text:s/>forecasting<text:s/>practices.</text:span></text:p>
      <text:p text:style-name="P1358"/>
      <text:p text:style-name="P1359"><text:span text:style-name="T1359_1">The<text:s/>programme<text:s/>consistently<text:s/>met<text:s/>its<text:s/>PbR<text:s/>targets,<text:s/>and<text:s/>no<text:s/>significant<text:s/>financial<text:s/>irregularities<text:s/>were<text:s/>identified<text:s/>over<text:s/>its<text:s/>lifetime.<text:s/>Financial<text:s/>compliance<text:s/>was<text:s/>reinforced<text:s/>through<text:s/>regular<text:s/>external<text:s/>audits,<text:s/>all<text:s/>conducted<text:s/>in<text:s/>line<text:s/>with<text:s/>FCDO<text:s/>financial<text:s/>management<text:s/>policies.</text:span></text:p>
      <text:p text:style-name="P1360"/>
      <text:p text:style-name="P1361"><text:span text:style-name="T1361_1">Asset<text:s/>management<text:s/>was<text:s/>conducted<text:s/>through<text:s/>a<text:s/>comprehensive<text:s/>asset<text:s/>register,<text:s/>which<text:s/>was<text:s/>updated<text:s/>at<text:s/>the<text:s/>point<text:s/>of<text:s/>procurement,<text:s/>validated<text:s/>biannually<text:s/>by<text:s/>the<text:s/>operations<text:s/>team,<text:s/>and<text:s/>reviewed<text:s/>as<text:s/>part<text:s/>of<text:s/>annual<text:s/>audit<text:s/>processes.<text:s/>This<text:s/>register<text:s/>also<text:s/>supported<text:s/>programme<text:s/>closure<text:s/>activities,<text:s/>with<text:s/>all<text:s/>assets<text:s/>appropriately<text:s/>verified<text:s/>and<text:s/>handed<text:s/>over<text:s/>to<text:s/>other<text:s/>FCDO-funded<text:s/>programmes<text:s/>where<text:s/>applicable.</text:span></text:p>
      <text:p text:style-name="P1362"/>
      <text:p text:style-name="P1363"><text:span text:style-name="T1363_1">FCDO<text:s/>commissioned<text:s/>a<text:s/>total<text:s/>of<text:s/>five<text:s/>audits<text:s/>during<text:s/>the<text:s/>programme<text:s/>lifecycle.<text:s/>Of<text:s/>the<text:s/>four<text:s/>audits<text:s/>completed<text:s/>at<text:s/>the<text:s/>time<text:s/>of<text:s/>writing,<text:s/>all<text:s/>resulted<text:s/>in<text:s/>unqualified<text:s/>opinions<text:s/>with<text:s/>no<text:s/>major<text:s/>issues<text:s/>identified.<text:s/>The<text:s/>fifth<text:s/>audit<text:s/>was<text:s/>ongoing.</text:span></text:p>
      <text:p text:style-name="P1364"/>
      <text:p text:style-name="P1365"/>
      <text:p text:style-name="P1366"><text:span text:style-name="T1366_1">MONITORING<text:s/>AND<text:s/>EVALUATION</text:span></text:p>
      <text:p text:style-name="P1367"><text:span text:style-name="T1367_1">UKNIAF's<text:s/>MEL<text:s/>approach<text:s/>evolved<text:s/>considerably<text:s/>over<text:s/>the<text:s/>programme's<text:s/>lifetime,<text:s/>driven<text:s/>by<text:s/>the<text:s/>same<text:s/>structural<text:s/>changes<text:s/>that<text:s/>reshaped<text:s/>its<text:s/>delivery<text:s/>model.<text:s/>Three<text:s/>distinct<text:s/>phases<text:s/>are<text:s/>worth<text:s/>noting.</text:span></text:p>
      <text:p text:style-name="P1368"/>
      <text:list text:style-name="LS43" xml:id="list159">
        <text:list-item>
          <text:p text:style-name="P1369"><text:span text:style-name="T1369_1">In<text:s/>the<text:s/>programme's<text:s/>early<text:s/>years,<text:s/>MEL<text:s/>was<text:s/>built<text:s/>around<text:s/>the<text:s/>original<text:s/>logframe,<text:s/>which<text:s/>was<text:s/>structured<text:s/>to<text:s/>reflect<text:s/>five<text:s/>component<text:s/>areas<text:s/>and<text:s/>a<text:s/>broad<text:s/>set<text:s/>of<text:s/>institutional<text:s/>reform<text:s/>objectives.<text:s/>The<text:s/>logframe<text:s/>was<text:s/>intentionally<text:s/>designed<text:s/>to<text:s/>be<text:s/>flexible,<text:s/>with<text:s/>indicators<text:s/>framed<text:s/>around<text:s/>the<text:s/>number<text:s/>of<text:s/>UKNIAF<text:s/>products<text:s/>produced<text:s/>or<text:s/>adopted<text:s/>rather<text:s/>than<text:s/>predetermined<text:s/>sector<text:s/>outcomes.<text:s/>This<text:s/>was<text:s/>a<text:s/>deliberate<text:s/>and<text:s/>defensible<text:s/>choice<text:s/>given<text:s/>the<text:s/>programme's<text:s/>demand-driven<text:s/>model:<text:s/>it<text:s/>allowed<text:s/>the<text:s/>programme<text:s/>to<text:s/>respond<text:s/>to<text:s/>emerging<text:s/>opportunities<text:s/>and<text:s/>to<text:s/>avoid<text:s/>holding<text:s/>itself<text:s/>accountable<text:s/>for<text:s/>MDA<text:s/>behaviour<text:s/>it<text:s/>could<text:s/>not<text:s/>control.<text:s/>The<text:s/>TRP<text:s/>noted,<text:s/>however,<text:s/>that<text:s/>this<text:s/>flexibility<text:s/>came<text:s/>at<text:s/>a<text:s/></text:span><text:span text:style-name="T1369_2">cost.<text:s/>Indicators<text:s/>that<text:s/>could<text:s/>be<text:s/>met<text:s/>or<text:s/>retrofitted<text:s/>relatively<text:s/>easily<text:s/>did<text:s/>not<text:s/>always<text:s/>reflect<text:s/>the<text:s/>genuine<text:s/>complexity<text:s/>of<text:s/>the<text:s/>programme's<text:s/>work,<text:s/>and<text:s/>there<text:s/>was<text:s/>a<text:s/>risk<text:s/>that<text:s/>logframe<text:s/>scoring<text:s/>overstated<text:s/>performance<text:s/>in<text:s/>areas<text:s/>where<text:s/>the<text:s/>distance<text:s/>between<text:s/>output<text:s/>delivery<text:s/>and<text:s/>transformational<text:s/>change<text:s/>was<text:s/>significant.</text:span></text:p>
        </text:list-item>
      </text:list>
      <text:p text:style-name="P1370"/>
      <text:list text:style-name="LS43" xml:id="list160" text:continue-list="list159">
        <text:list-item>
          <text:p text:style-name="P1371"><text:span text:style-name="T1371_1">Following<text:s/>the<text:s/>2021<text:s/>pivot<text:s/>to<text:s/>ICF,<text:s/>MEL<text:s/>was<text:s/>overhauled<text:s/>to<text:s/>align<text:s/>with<text:s/>ICF<text:s/>KPI<text:s/>15<text:s/>("Extent<text:s/>to<text:s/>which<text:s/>ICF<text:s/>intervention<text:s/>is<text:s/>likely<text:s/>to<text:s/>lead<text:s/>to<text:s/>Transformational<text:s/>Change").<text:s/>A<text:s/>new<text:s/>Theory<text:s/>of<text:s/>Change<text:s/>was<text:s/>developed,<text:s/>the<text:s/>logframe<text:s/>was<text:s/>substantially<text:s/>revised,<text:s/>and<text:s/>a<text:s/>programme-wide<text:s/>ICF<text:s/>strategy<text:s/>was<text:s/>produced.<text:s/>MEL<text:s/>systems<text:s/>were<text:s/>realigned<text:s/>so<text:s/>that<text:s/>ICF<text:s/>KPIs<text:s/>were<text:s/>tracked<text:s/>at<text:s/>task<text:s/>order<text:s/>level,<text:s/>with<text:s/>each<text:s/>task<text:s/>order<text:s/>required<text:s/>to<text:s/>demonstrate<text:s/>its<text:s/>contribution<text:s/>to<text:s/>KPI<text:s/>15<text:s/>criteria.<text:s/>This<text:s/>was<text:s/>a<text:s/>significant<text:s/>improvement<text:s/>in<text:s/>MEL<text:s/>rigour.<text:s/>It<text:s/>also<text:s/>introduced<text:s/>some<text:s/>tension:<text:s/>because<text:s/>the<text:s/>programme-level<text:s/>ICF<text:s/>framework<text:s/>was<text:s/>agreed<text:s/>with<text:s/>FCDO<text:s/>and<text:s/>operated<text:s/>at<text:s/>component<text:s/>level<text:s/>(not<text:s/>task<text:s/>order<text:s/>level),<text:s/>some<text:s/>later<text:s/>TRP<text:s/>assessments<text:s/>that<text:s/>scored<text:s/>individual<text:s/>task<text:s/>orders<text:s/>against<text:s/>all<text:s/>KPI<text:s/>15<text:s/>criteria<text:s/>were<text:s/>contested<text:s/>by<text:s/>UKNIAF<text:s/>as<text:s/>diverging<text:s/>from<text:s/>the<text:s/>agreed<text:s/>methodology.</text:span></text:p>
        </text:list-item>
      </text:list>
      <text:p text:style-name="P1372"/>
      <text:list text:style-name="LS43" xml:id="list161" text:continue-list="list159">
        <text:list-item>
          <text:p text:style-name="P1373"><text:span text:style-name="T1373_1">By<text:s/>the<text:s/>programme's<text:s/>final<text:s/>phase,<text:s/>MEL<text:s/>had<text:s/>matured<text:s/>into<text:s/>a<text:s/>practical,<text:s/>evidence-based<text:s/>system.<text:s/>ICF<text:s/>reporting<text:s/>was<text:s/>drawn<text:s/>from<text:s/>task<text:s/>order<text:s/>progress<text:s/>and<text:s/>completion<text:s/>reports,<text:s/>with<text:s/>evidence<text:s/>stored<text:s/>on<text:s/>the<text:s/>programme's<text:s/>Management<text:s/>Information<text:s/>System<text:s/>(MIS).<text:s/>The<text:s/>final<text:s/>logframe<text:s/>version<text:s/>(March<text:s/>2024)<text:s/>is<text:s/>the<text:s/>basis<text:s/>against<text:s/>which<text:s/>this<text:s/>PCR<text:s/>scores<text:s/>performance.<text:s/></text:span></text:p>
        </text:list-item>
      </text:list>
      <text:p text:style-name="P1374"/>
      <text:p text:style-name="P1375"/>
      <text:p text:style-name="P1376"><text:span text:style-name="T1376_1">Independent<text:s/>oversight<text:s/>was<text:s/>provided<text:s/>by<text:s/>the<text:s/>TRP,<text:s/>which<text:s/>conducted<text:s/>scheduled<text:s/>bi-annual<text:s/>reviews<text:s/>and<text:s/>was<text:s/>available<text:s/>for<text:s/>drawdown<text:s/>days<text:s/>between<text:s/>visits.<text:s/>The<text:s/>final<text:s/>two<text:s/>TRP<text:s/>reviews<text:s/>of<text:s/>the<text:s/>programme<text:s/>took<text:s/>place<text:s/>in<text:s/>September<text:s/>2024<text:s/>and<text:s/>May<text:s/>2025.<text:s/>The<text:s/>TRP's<text:s/>final<text:s/>review<text:s/>(September<text:s/>2025)<text:s/>produced<text:s/>the<text:s/>PCR<text:s/>assessment<text:s/>that<text:s/>forms<text:s/>the<text:s/>primary<text:s/>evidence<text:s/>base<text:s/>for<text:s/>this<text:s/>document.</text:span></text:p>
      <text:p text:style-name="P1377"/>
      <text:p text:style-name="P1378"/>
      <text:p text:style-name="P1379"/>
      <text:p text:style-name="P138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Calibri" svg:font-family="Calibri" style:font-pitch="variable" style:font-family-generic="swiss"/>
    <style:font-face style:name="Cambria" svg:font-family="Cambria" style:font-pitch="variable" style:font-family-generic="roman"/>
    <style:font-face style:name="MS Gothic" svg:font-family="MS Gothic" style:font-pitch="fixed" style:font-family-generic="modern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Tahoma" svg:font-family="Tahoma" style:font-pitch="variable" style:font-family-generic="swiss"/>
    <style:font-face style:name="Gadugi" svg:font-family="Gadugi" style:font-pitch="variable" style:font-family-generic="swiss"/>
    <style:font-face style:name="Cambria Math" svg:font-family="Cambria Math" style:font-pitch="variable" style:font-family-generic="roman"/>
    <style:font-face style:name="Aptos" svg:font-family="Aptos" style:font-pitch="variable" style:font-family-generic="swiss"/>
    <style:font-face style:name="+mn-ea" svg:font-family="+mn-ea" style:font-family-generic="roman"/>
    <style:font-face style:name="Neris Light" svg:font-family="Neris Light" style:font-pitch="variable" style:font-family-generic="modern"/>
    <style:font-face style:name="Segoe UI" svg:font-family="Segoe UI" style:font-pitch="variable" style:font-family-generic="swiss"/>
    <style:font-face style:name="Aptos Narrow" svg:font-family="Aptos Narrow" style:font-pitch="variable" style:font-family-generic="swiss"/>
    <style:font-face style:name="ＭＳ 明朝" svg:font-family="ＭＳ 明朝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style:font-name="Arial" fo:font-size="12pt" style:font-size-asian="12pt" style:font-size-complex="12pt" fo:language-asian="en" fo:country-asian="US"/>
    </style:style>
    <style:style style:name="Heading_20_1" style:display-name="Heading 1" style:family="paragraph" style:parent-style-name="Normal" style:default-outline-level="1">
      <style:paragraph-properties fo:margin-top="0.423cm" fo:keep-with-next="always" fo:keep-together="always"/>
      <style:text-properties fo:color="#365f91" style:font-name="Cambria" fo:font-size="16pt" style:font-name-asian="ＭＳ ゴシック" style:font-size-asian="16pt" style:font-name-complex="Times New Roman" style:font-size-complex="16pt"/>
    </style:style>
    <style:style style:name="Heading_20_2" style:display-name="Heading 2" style:family="paragraph" style:parent-style-name="Normal" style:default-outline-level="2">
      <style:paragraph-properties fo:margin-top="0.423cm" fo:margin-bottom="0.106cm" fo:keep-with-next="always"/>
      <style:text-properties fo:font-style="italic" style:font-style-asian="italic" style:font-style-complex="italic" fo:font-size="14pt" style:font-size-asian="14pt" style:font-name-complex="Arial" style:font-size-complex="14pt" fo:font-weight="bold" style:font-weight-asian="bold" style:font-weight-complex="bold"/>
    </style:style>
    <style:style style:name="Heading_20_4" style:display-name="Heading 4" style:family="paragraph" style:parent-style-name="Normal" style:default-outline-level="4">
      <style:paragraph-properties fo:margin-top="0.423cm" fo:margin-bottom="0.106cm"/>
      <style:text-properties fo:font-weight="bold" style:font-weight-asian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ck_20_to_20_top" style:display-name="Back to top" style:family="paragraph" style:parent-style-name="Normal"/>
    <style:style style:name="Horizontal_20_Line" style:display-name="Horizontal Line" style:family="paragraph" style:parent-style-name="Normal"/>
    <style:style style:name="Paragraph_20_Image_20_Wrap_20_Left" style:display-name="Paragraph Image Wrap Left" style:family="paragraph" style:parent-style-name="Normal"/>
    <style:style style:name="Paragraph_20_Image_20_Wrap_20_Right" style:display-name="Paragraph Image Wrap Right" style:family="paragraph" style:parent-style-name="Normal"/>
    <style:style style:name="Summary" style:family="paragraph" style:parent-style-name="Normal">
      <style:paragraph-properties fo:margin-bottom="0.136cm" fo:margin-left="0.228cm" fo:margin-right="0.228cm"/>
      <style:text-properties fo:color="#666666" style:font-name="Verdana" fo:font-size="7.5pt" style:font-size-asian="7.5pt" style:font-size-complex="7.5pt" fo:language-asian="en" fo:country-asian="GB"/>
    </style:style>
    <style:style style:name="Table_20_DFID_20_End" style:display-name="Table DFID End" style:family="paragraph" style:parent-style-name="Normal"/>
    <style:style style:name="Table_20_DFID_20_Start" style:display-name="Table DFID Start" style:family="paragraph" style:parent-style-name="Normal"/>
    <style:style style:name="Table_20_Headings" style:display-name="Table Headings" style:family="paragraph" style:parent-style-name="Normal">
      <style:paragraph-properties fo:margin-bottom="0.139cm"/>
      <style:text-properties fo:color="#ffffff" style:font-size-complex="10pt" fo:language-asian="en" fo:country-asian="GB" fo:font-weight="bold" style:font-weight-asian="bold" style:font-weight-complex="bold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Tahoma" fo:font-size="8pt" style:font-size-asian="8pt" style:font-name-complex="Tahoma" style:font-size-complex="8pt"/>
    </style:style>
    <style:style style:name="Char" style:family="paragraph" style:parent-style-name="Normal">
      <style:paragraph-properties fo:line-height="0.423cm" fo:margin-bottom="0.282cm"/>
      <style:text-properties style:font-name="Verdana" fo:font-size="10pt" style:font-size-asian="10pt" style:font-size-complex="10pt" fo:language="en" fo:country="US"/>
    </style:style>
    <style:style style:name="Char1" style:family="paragraph" style:parent-style-name="Normal">
      <style:paragraph-properties fo:line-height="0.423cm" fo:margin-bottom="0.282cm"/>
      <style:text-properties style:font-name="Verdana" fo:font-size="10pt" style:font-size-asian="10pt" style:font-size-complex="10pt" fo:language="en" fo:country="US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Strong" style:family="text">
      <style:text-properties fo:font-weight="bold" style:font-weight-asian="bold" style:font-weight-complex="bold"/>
    </style:style>
    <style:style style:name="Page_20_number" style:display-name="Page number" style:family="text" style:parent-style-name="Default_20_Paragraph_20_Font"/>
    <style:style style:name="List_20_Paragraph" style:display-name="List Paragraph" style:family="paragraph" style:parent-style-name="Normal">
      <style:paragraph-properties fo:margin-left="1.27cm"/>
    </style:style>
    <style:style style:name="Revision" style:family="paragraph">
      <style:text-properties style:font-name="Arial" fo:font-size="12pt" style:font-size-asian="12pt" style:font-size-complex="12pt" fo:language-asian="en" fo:country-asian="US"/>
    </style:style>
    <style:style style:name="Footer_20_Char" style:display-name="Footer Char" style:family="text" style:parent-style-name="Default_20_Paragraph_20_Font">
      <style:text-properties style:font-name="Arial" fo:font-size="12pt" style:font-size-asian="12pt" style:font-size-complex="12pt" fo:language-asian="en" fo:country-asian="US"/>
    </style:style>
    <style:style style:name="fhb" style:family="text" style:parent-style-name="Default_20_Paragraph_20_Font"/>
    <style:style style:name="fh" style:family="text" style:parent-style-name="Default_20_Paragraph_20_Font"/>
    <style:style style:name="Comment_20_Text_20_Char" style:display-name="Comment Text Char" style:family="text" style:parent-style-name="Default_20_Paragraph_20_Font">
      <style:text-properties style:font-name="Arial" fo:language-asian="en" fo:country-asian="US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FollowedHyperlink" style:family="text" style:parent-style-name="Default_20_Paragraph_20_Font">
      <style:text-properties fo:color="#800080" style:text-underline-style="solid" style:text-underline-color="font-color"/>
    </style:style>
    <style:style style:name="List_20_Paragraph_20_Char" style:display-name="List Paragraph Char" style:family="text" style:parent-style-name="Default_20_Paragraph_20_Font">
      <style:text-properties style:font-name="Arial" fo:font-size="12pt" style:font-size-asian="12pt" style:font-size-complex="12pt" fo:language-asian="en" fo:country-asian="US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style-complex="italic" style:font-name="Arial" fo:font-size="14pt" style:font-size-asian="14pt" style:font-name-complex="Arial" style:font-size-complex="14pt" fo:language-asian="en" fo:country-asian="US" fo:font-weight="bold" style:font-weight-asian="bold" style:font-weight-complex="bold"/>
    </style:style>
    <style:style style:name="paragraph" style:family="paragraph" style:parent-style-name="Normal">
      <style:paragraph-properties fo:margin-top="0.494cm" fo:margin-bottom="0.494cm"/>
      <style:text-properties style:font-name="Times New Roman" fo:language-asian="en" fo:country-asian="GB"/>
    </style:style>
    <style:style style:name="normaltextrun" style:family="text" style:parent-style-name="Default_20_Paragraph_20_Font"/>
    <style:style style:name="eop" style:family="text" style:parent-style-name="Default_20_Paragraph_20_Font"/>
    <style:style style:name="Normal_20__28_Web_29_" style:display-name="Normal (Web)" style:family="paragraph" style:parent-style-name="Normal">
      <style:paragraph-properties fo:line-height="130%" fo:margin-top="0.494cm" fo:margin-bottom="0.494cm"/>
      <style:text-properties style:font-name="Times New Roman" fo:language="en" fo:country="ZA"/>
    </style:style>
    <style:style style:name="List_20_Number" style:display-name="List Number" style:family="paragraph" style:parent-style-name="Normal">
      <style:paragraph-properties fo:text-indent="0cm" fo:line-height="115%" fo:margin-top="0.212cm" fo:margin-bottom="0.106cm" fo:margin-left="0cm"/>
      <style:text-properties fo:font-size="10pt" style:font-name-asian="Calibri" style:font-size-asian="10pt" style:font-name-complex="Arial" style:font-size-complex="11pt" fo:language-asian="en" fo:country-asian="GB"/>
    </style:style>
    <style:style style:name="LS7" style:family="paragraph" style:parent-style-name="No_20_List"/>
    <style:style style:name="Caption" style:family="paragraph" style:parent-style-name="Normal">
      <style:paragraph-properties fo:margin-bottom="0.353cm"/>
      <style:text-properties fo:font-style="italic" style:font-style-asian="italic" style:font-style-complex="italic" fo:color="#1f497d" style:font-name="Calibri" fo:font-size="9pt" style:font-name-asian="Calibri" style:font-size-asian="9pt" style:font-name-complex="Arial" style:font-size-complex="9pt" style:letter-kerning="true"/>
    </style:style>
    <style:style style:name="LS29" style:family="paragraph" style:parent-style-name="No_20_List"/>
    <style:style style:name="Mention" style:family="text" style:parent-style-name="Default_20_Paragraph_20_Font">
      <style:text-properties fo:background-color="#e1dfdd" fo:color="#2b579a"/>
    </style:style>
    <style:style style:name="Footnote_20_text" style:display-name="Footnote text" style:family="paragraph" style:parent-style-name="Normal">
      <style:text-properties fo:font-size="10pt" style:font-size-asian="10pt" style:font-size-complex="10pt"/>
    </style:style>
    <style:style style:name="Footnote_20_Text_20_Char" style:display-name="Footnote Text Char" style:family="text" style:parent-style-name="Default_20_Paragraph_20_Font">
      <style:text-properties style:font-name="Arial" fo:language-asian="en" fo:country-asian="US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Heading_20_1_20_Char" style:display-name="Heading 1 Char" style:family="text" style:parent-style-name="Default_20_Paragraph_20_Font">
      <style:text-properties fo:color="#365f91" style:font-name="Cambria" fo:font-size="16pt" style:font-name-asian="ＭＳ ゴシック" style:font-size-asian="16pt" style:font-name-complex="Times New Roman" style:font-size-complex="16pt" fo:language-asian="en" fo:country-asian="US"/>
    </style:style>
    <style:style style:name="TOC_20_Heading" style:display-name="TOC Heading" style:family="paragraph" style:parent-style-name="Heading_20_1">
      <style:paragraph-properties fo:line-height="108%"/>
      <style:text-properties fo:language="en" fo:country="US"/>
    </style:style>
    <style:style style:name="Toc_20_2" style:display-name="Toc 2" style:family="paragraph" style:parent-style-name="Normal">
      <style:paragraph-properties fo:margin-bottom="0.176cm" fo:margin-left="0.423cm"/>
    </style:style>
    <style:style style:name="List1Level0" style:family="text">
      <style:text-properties style:font-name="Symbol"/>
    </style:style>
    <style:style style:name="List1Level1" style:family="text">
      <style:text-properties style:font-name="Courier New" style:font-name-complex="Courier New"/>
    </style:style>
    <style:style style:name="List1Level2" style:family="text">
      <style:text-properties style:font-name="Wingdings"/>
    </style:style>
    <style:style style:name="List1Level3" style:family="text">
      <style:text-properties style:font-name="Symbol"/>
    </style:style>
    <style:style style:name="List1Level4" style:family="text">
      <style:text-properties style:font-name="Courier New" style:font-name-complex="Courier New"/>
    </style:style>
    <style:style style:name="List1Level5" style:family="text">
      <style:text-properties style:font-name="Wingdings"/>
    </style:style>
    <style:style style:name="List1Level6" style:family="text">
      <style:text-properties style:font-name="Symbol"/>
    </style:style>
    <style:style style:name="List1Level7" style:family="text">
      <style:text-properties style:font-name="Courier New" style:font-name-complex="Courier New"/>
    </style:style>
    <style:style style:name="List1Level8" style:family="text">
      <style:text-properties style:font-name="Wingdings"/>
    </style:style>
    <text:list-style style:name="LS1">
      <text:list-level-style-bullet text:bullet-char="" text:style-name="List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Level0" style:family="text">
      <style:text-properties style:font-name-complex="Times New Roman"/>
    </style:style>
    <style:style style:name="List2Level1" style:family="text">
      <style:text-properties style:font-name="Symbol"/>
    </style:style>
    <style:style style:name="List2Level2" style:family="text">
      <style:text-properties style:font-name-complex="Times New Roman"/>
    </style:style>
    <style:style style:name="List2Level3" style:family="text">
      <style:text-properties style:font-name-complex="Times New Roman"/>
    </style:style>
    <style:style style:name="List2Level4" style:family="text">
      <style:text-properties style:font-name-complex="Times New Roman"/>
    </style:style>
    <style:style style:name="List2Level5" style:family="text">
      <style:text-properties style:font-name-complex="Times New Roman"/>
    </style:style>
    <style:style style:name="List2Level6" style:family="text">
      <style:text-properties style:font-name-complex="Times New Roman"/>
    </style:style>
    <style:style style:name="List2Level7" style:family="text">
      <style:text-properties style:font-name-complex="Times New Roman"/>
    </style:style>
    <style:style style:name="List2Level8" style:family="text">
      <style:text-properties style:font-name-complex="Times New Roman"/>
    </style: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bullet text:bullet-char="" text:style-name="List2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number style:num-format="i" text:style-name="List2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  <style:text-properties style:font-name-complex="Times New Roman"/>
      </text:list-level-style-number>
      <text:list-level-style-number style:num-format="1" text:style-name="List2Level3" style:num-suffix="." text:level="4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a" text:style-name="List2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-complex="Times New Roman"/>
      </text:list-level-style-number>
      <text:list-level-style-number style:num-format="i" text:style-name="List2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  <style:text-properties style:font-name-complex="Times New Roman"/>
      </text:list-level-style-number>
      <text:list-level-style-number style:num-format="1" text:style-name="List2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-complex="Times New Roman"/>
      </text:list-level-style-number>
      <text:list-level-style-number style:num-format="a" text:style-name="List2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-complex="Times New Roman"/>
      </text:list-level-style-number>
      <text:list-level-style-number style:num-format="i" text:style-name="List2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  <style:text-properties style:font-name-complex="Times New Roman"/>
      </text:list-level-style-number>
    </text:list-style>
    <style:style style:name="List3Level0" style:family="text">
      <style:text-properties style:font-name-complex="Times New Roman"/>
    </style:style>
    <style:style style:name="List3Level1" style:family="text">
      <style:text-properties style:font-name="Symbol"/>
    </style:style>
    <style:style style:name="List3Level2" style:family="text">
      <style:text-properties style:font-name="Wingdings"/>
    </style:style>
    <style:style style:name="List3Level3" style:family="text">
      <style:text-properties style:font-name-complex="Times New Roman"/>
    </style:style>
    <style:style style:name="List3Level4" style:family="text">
      <style:text-properties style:font-name-complex="Times New Roman"/>
    </style:style>
    <style:style style:name="List3Level5" style:family="text">
      <style:text-properties style:font-name-complex="Times New Roman"/>
    </style:style>
    <style:style style:name="List3Level6" style:family="text">
      <style:text-properties style:font-name-complex="Times New Roman"/>
    </style:style>
    <style:style style:name="List3Level7" style:family="text">
      <style:text-properties style:font-name-complex="Times New Roman"/>
    </style:style>
    <style:style style:name="List3Level8" style:family="text">
      <style:text-properties style:font-name-complex="Times New Roman"/>
    </style: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bullet text:bullet-char="" text:style-name="List3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" text:style-name="List3Level2" text:level="3">
        <style:list-level-properties text:space-before="2.858cm" text:min-label-width="0.318cm" fo:text-align="start" text:list-level-position-and-space-mode="label-alignment">
          <style:list-level-label-alignment text:label-followed-by="listtab" fo:margin-left="3.175cm" fo:text-indent="-0.318cm"/>
        </style:list-level-properties>
        <style:text-properties style:font-name="Wingdings"/>
      </text:list-level-style-bullet>
      <text:list-level-style-number style:num-format="1" text:style-name="List3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-complex="Times New Roman"/>
      </text:list-level-style-number>
      <text:list-level-style-number style:num-format="a" text:style-name="List3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-complex="Times New Roman"/>
      </text:list-level-style-number>
      <text:list-level-style-number style:num-format="i" text:style-name="List3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  <style:text-properties style:font-name-complex="Times New Roman"/>
      </text:list-level-style-number>
      <text:list-level-style-number style:num-format="1" text:style-name="List3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-complex="Times New Roman"/>
      </text:list-level-style-number>
      <text:list-level-style-number style:num-format="a" text:style-name="List3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-complex="Times New Roman"/>
      </text:list-level-style-number>
      <text:list-level-style-number style:num-format="i" text:style-name="List3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  <style:text-properties style:font-name-complex="Times New Roman"/>
      </text:list-level-style-number>
    </text:list-style>
    <style:style style:name="List4Level0" style:family="text">
      <style:text-properties style:font-name="Symbol"/>
    </style:style>
    <style:style style:name="List4Level1" style:family="text">
      <style:text-properties style:font-name="Courier New" style:font-name-complex="Courier New"/>
    </style:style>
    <style:style style:name="List4Level2" style:family="text">
      <style:text-properties style:font-name="Wingdings"/>
    </style:style>
    <style:style style:name="List4Level3" style:family="text">
      <style:text-properties style:font-name="Symbol"/>
    </style:style>
    <style:style style:name="List4Level4" style:family="text">
      <style:text-properties style:font-name="Courier New" style:font-name-complex="Courier New"/>
    </style:style>
    <style:style style:name="List4Level5" style:family="text">
      <style:text-properties style:font-name="Wingdings"/>
    </style:style>
    <style:style style:name="List4Level6" style:family="text">
      <style:text-properties style:font-name="Symbol"/>
    </style:style>
    <style:style style:name="List4Level7" style:family="text">
      <style:text-properties style:font-name="Courier New" style:font-name-complex="Courier New"/>
    </style:style>
    <style:style style:name="List4Level8" style:family="text">
      <style:text-properties style:font-name="Wingdings"/>
    </style:style>
    <text:list-style style:name="LS4">
      <text:list-level-style-bullet text:bullet-char="" text:style-name="List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Level0" style:family="text">
      <style:text-properties style:font-name="Symbol"/>
    </style:style>
    <style:style style:name="List5Level1" style:family="text">
      <style:text-properties style:font-name="Courier New" style:font-name-complex="Courier New"/>
    </style:style>
    <style:style style:name="List5Level2" style:family="text">
      <style:text-properties style:font-name="Wingdings"/>
    </style:style>
    <style:style style:name="List5Level3" style:family="text">
      <style:text-properties style:font-name="Symbol"/>
    </style:style>
    <style:style style:name="List5Level4" style:family="text">
      <style:text-properties style:font-name="Courier New" style:font-name-complex="Courier New"/>
    </style:style>
    <style:style style:name="List5Level5" style:family="text">
      <style:text-properties style:font-name="Wingdings"/>
    </style:style>
    <style:style style:name="List5Level6" style:family="text">
      <style:text-properties style:font-name="Symbol"/>
    </style:style>
    <style:style style:name="List5Level7" style:family="text">
      <style:text-properties style:font-name="Courier New" style:font-name-complex="Courier New"/>
    </style:style>
    <style:style style:name="List5Level8" style:family="text">
      <style:text-properties style:font-name="Wingdings"/>
    </style:style>
    <text:list-style style:name="LS5">
      <text:list-level-style-bullet text:bullet-char="" text:style-name="List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6Level0" style:family="text">
      <style:text-properties style:font-name="Symbol"/>
    </style:style>
    <style:style style:name="List6Level1" style:family="text">
      <style:text-properties style:font-name="Courier New" style:font-name-complex="Courier New"/>
    </style:style>
    <style:style style:name="List6Level2" style:family="text">
      <style:text-properties style:font-name="Wingdings"/>
    </style:style>
    <style:style style:name="List6Level3" style:family="text">
      <style:text-properties style:font-name="Symbol"/>
    </style:style>
    <style:style style:name="List6Level4" style:family="text">
      <style:text-properties style:font-name="Courier New" style:font-name-complex="Courier New"/>
    </style:style>
    <style:style style:name="List6Level5" style:family="text">
      <style:text-properties style:font-name="Wingdings"/>
    </style:style>
    <style:style style:name="List6Level6" style:family="text">
      <style:text-properties style:font-name="Symbol"/>
    </style:style>
    <style:style style:name="List6Level7" style:family="text">
      <style:text-properties style:font-name="Courier New" style:font-name-complex="Courier New"/>
    </style:style>
    <style:style style:name="List6Level8" style:family="text">
      <style:text-properties style:font-name="Wingdings"/>
    </style:style>
    <text:list-style style:name="LS6">
      <text:list-level-style-bullet text:bullet-char="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6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6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6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6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6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text:list-style style:name="LS7">
      <text:list-level-style-number style:num-format="1" text:style-name="List7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7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7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7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8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9">
      <text:list-level-style-number style:num-format="1" text:style-name="List9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9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9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9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0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0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0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1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1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1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style:style style:name="List12Level0" style:family="text">
      <style:text-properties fo:font-style="normal" style:font-style-asian="normal" fo:color="#e36c0a" fo:font-weight="bold" style:font-weight-asian="bold"/>
    </style:style>
    <text:list-style style:name="LS12">
      <text:list-level-style-number style:num-format="1" text:style-name="List1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tyle="normal" style:font-style-asian="normal" fo:color="#e36c0a" fo:font-weight="bold" style:font-weight-asian="bold"/>
      </text:list-level-style-number>
      <text:list-level-style-number style:num-format="a" text:style-name="List12Level1" style:num-suffix=")" text:level="2">
        <style:list-level-properties text:space-before="1cm" text:min-label-width="0.75cm" fo:text-align="start" text:list-level-position-and-space-mode="label-alignment">
          <style:list-level-label-alignment text:label-followed-by="listtab" fo:margin-left="1.75cm" fo:text-indent="-0.75cm"/>
        </style:list-level-properties>
      </text:list-level-style-number>
      <text:list-level-style-number style:num-format="i" text:style-name="List12Level2" style:num-suffix=")" text:level="3">
        <style:list-level-properties text:space-before="0.27cm" text:min-label-width="0.635cm" fo:text-align="start" text:list-level-position-and-space-mode="label-alignment">
          <style:list-level-label-alignment text:label-followed-by="listtab" fo:margin-left="0.905cm" fo:text-indent="-0.635cm"/>
        </style:list-level-properties>
      </text:list-level-style-number>
      <text:list-level-style-number style:num-format="1" text:style-name="List12Level3" style:num-suffix=")" style:num-prefix="(" text:level="4">
        <style:list-level-properties text:space-before="0.905cm" text:min-label-width="0.635cm" fo:text-align="start" text:list-level-position-and-space-mode="label-alignment">
          <style:list-level-label-alignment text:label-followed-by="listtab" fo:margin-left="1.54cm" fo:text-indent="-0.635cm"/>
        </style:list-level-properties>
      </text:list-level-style-number>
      <text:list-level-style-number style:num-format="a" text:style-name="List12Level4" style:num-suffix=")" style:num-prefix="(" text:level="5">
        <style:list-level-properties text:space-before="1.54cm" text:min-label-width="0.635cm" fo:text-align="start" text:list-level-position-and-space-mode="label-alignment">
          <style:list-level-label-alignment text:label-followed-by="listtab" fo:margin-left="2.175cm" fo:text-indent="-0.635cm"/>
        </style:list-level-properties>
      </text:list-level-style-number>
      <text:list-level-style-number style:num-format="i" text:style-name="List12Level5" style:num-suffix=")" style:num-prefix="(" text:level="6">
        <style:list-level-properties text:space-before="2.175cm" text:min-label-width="0.635cm" fo:text-align="start" text:list-level-position-and-space-mode="label-alignment">
          <style:list-level-label-alignment text:label-followed-by="listtab" fo:margin-left="2.81cm" fo:text-indent="-0.635cm"/>
        </style:list-level-properties>
      </text:list-level-style-number>
      <text:list-level-style-number style:num-format="1" text:style-name="List12Level6" style:num-suffix="." text:level="7">
        <style:list-level-properties text:space-before="2.81cm" text:min-label-width="0.635cm" fo:text-align="start" text:list-level-position-and-space-mode="label-alignment">
          <style:list-level-label-alignment text:label-followed-by="listtab" fo:margin-left="3.445cm" fo:text-indent="-0.635cm"/>
        </style:list-level-properties>
      </text:list-level-style-number>
      <text:list-level-style-number style:num-format="a" text:style-name="List12Level7" style:num-suffix="." text:level="8">
        <style:list-level-properties text:space-before="3.445cm" text:min-label-width="0.635cm" fo:text-align="start" text:list-level-position-and-space-mode="label-alignment">
          <style:list-level-label-alignment text:label-followed-by="listtab" fo:margin-left="4.08cm" fo:text-indent="-0.635cm"/>
        </style:list-level-properties>
      </text:list-level-style-number>
      <text:list-level-style-number style:num-format="i" text:style-name="List12Level8" style:num-suffix="." text:level="9">
        <style:list-level-properties text:space-before="4.08cm" text:min-label-width="0.635cm" fo:text-align="start" text:list-level-position-and-space-mode="label-alignment">
          <style:list-level-label-alignment text:label-followed-by="listtab" fo:margin-left="4.715cm" fo:text-indent="-0.635cm"/>
        </style:list-level-properties>
      </text:list-level-style-number>
    </text:list-style>
    <style:style style:name="List13Level0" style:family="text">
      <style:text-properties style:font-name="Symbol" fo:font-size="10pt" style:font-size-asian="10pt"/>
    </style:style>
    <style:style style:name="List13Level1" style:family="text">
      <style:text-properties style:font-name="Arial" style:font-name-asian="Times New Roman" style:font-name-complex="Arial"/>
    </style:style>
    <style:style style:name="List13Level2" style:family="text">
      <style:text-properties style:font-name="Wingdings" fo:font-size="10pt" style:font-size-asian="10pt"/>
    </style:style>
    <style:style style:name="List13Level3" style:family="text">
      <style:text-properties style:font-name="Wingdings" fo:font-size="10pt" style:font-size-asian="10pt"/>
    </style:style>
    <style:style style:name="List13Level4" style:family="text">
      <style:text-properties style:font-name="Wingdings" fo:font-size="10pt" style:font-size-asian="10pt"/>
    </style:style>
    <style:style style:name="List13Level5" style:family="text">
      <style:text-properties style:font-name="Wingdings" fo:font-size="10pt" style:font-size-asian="10pt"/>
    </style:style>
    <style:style style:name="List13Level6" style:family="text">
      <style:text-properties style:font-name="Wingdings" fo:font-size="10pt" style:font-size-asian="10pt"/>
    </style:style>
    <style:style style:name="List13Level7" style:family="text">
      <style:text-properties style:font-name="Wingdings" fo:font-size="10pt" style:font-size-asian="10pt"/>
    </style:style>
    <style:style style:name="List13Level8" style:family="text">
      <style:text-properties style:font-name="Wingdings" fo:font-size="10pt" style:font-size-asian="10pt"/>
    </style:style>
    <text:list-style style:name="LS13">
      <text:list-level-style-bullet text:bullet-char="" text:style-name="List1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-" text:style-name="List1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" text:style-name="List1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text:list-style style:name="LS14">
      <text:list-level-style-number style:num-format="1" text:style-name="List1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5Level0" style:family="text">
      <style:text-properties fo:font-style="normal" style:font-style-asian="normal" style:font-style-complex="normal" style:font-name="Arial" fo:font-size="10pt" style:font-size-asian="10pt" style:font-name-complex="Arial" style:font-size-complex="10pt" fo:font-weight="bold" style:font-weight-asian="bold" style:font-weight-complex="bold"/>
    </style:style>
    <text:list-style style:name="LS15">
      <text:list-level-style-number style:num-format="1" text:style-name="List1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tyle="normal" style:font-style-asian="normal" style:font-style-complex="normal" style:font-name="Arial" fo:font-size="10pt" style:font-size-asian="10pt" style:font-name-complex="Arial" style:font-size-complex="10pt" fo:font-weight="bold" style:font-weight-asian="bold" style:font-weight-complex="bold"/>
      </text:list-level-style-number>
      <text:list-level-style-number style:num-format="a" text:style-name="List15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15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15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15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15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15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15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15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16Level0" style:family="text">
      <style:text-properties style:font-name="Symbol"/>
    </style:style>
    <style:style style:name="List16Level1" style:family="text">
      <style:text-properties style:font-name="Courier New" style:font-name-complex="Courier New"/>
    </style:style>
    <style:style style:name="List16Level2" style:family="text">
      <style:text-properties style:font-name="Wingdings"/>
    </style:style>
    <style:style style:name="List16Level3" style:family="text">
      <style:text-properties style:font-name="Symbol"/>
    </style:style>
    <style:style style:name="List16Level4" style:family="text">
      <style:text-properties style:font-name="Courier New" style:font-name-complex="Courier New"/>
    </style:style>
    <style:style style:name="List16Level5" style:family="text">
      <style:text-properties style:font-name="Wingdings"/>
    </style:style>
    <style:style style:name="List16Level6" style:family="text">
      <style:text-properties style:font-name="Symbol"/>
    </style:style>
    <style:style style:name="List16Level7" style:family="text">
      <style:text-properties style:font-name="Courier New" style:font-name-complex="Courier New"/>
    </style:style>
    <style:style style:name="List16Level8" style:family="text">
      <style:text-properties style:font-name="Wingdings"/>
    </style:style>
    <text:list-style style:name="LS16">
      <text:list-level-style-bullet text:bullet-char="" text:style-name="List16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o" text:style-name="List16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16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16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16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16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text:list-style style:name="LS17">
      <text:list-level-style-number style:num-format="1" text:style-name="List17Level0" style:num-suffix=".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a" text:style-name="List17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17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17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17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17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17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17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17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18Level0" style:family="text">
      <style:text-properties style:font-name="Symbol"/>
    </style:style>
    <style:style style:name="List18Level1" style:family="text">
      <style:text-properties style:font-name="Courier New" style:font-name-complex="Courier New"/>
    </style:style>
    <style:style style:name="List18Level2" style:family="text">
      <style:text-properties style:font-name="Wingdings"/>
    </style:style>
    <style:style style:name="List18Level3" style:family="text">
      <style:text-properties style:font-name="Symbol"/>
    </style:style>
    <style:style style:name="List18Level4" style:family="text">
      <style:text-properties style:font-name="Courier New" style:font-name-complex="Courier New"/>
    </style:style>
    <style:style style:name="List18Level5" style:family="text">
      <style:text-properties style:font-name="Wingdings"/>
    </style:style>
    <style:style style:name="List18Level6" style:family="text">
      <style:text-properties style:font-name="Symbol"/>
    </style:style>
    <style:style style:name="List18Level7" style:family="text">
      <style:text-properties style:font-name="Courier New" style:font-name-complex="Courier New"/>
    </style:style>
    <style:style style:name="List18Level8" style:family="text">
      <style:text-properties style:font-name="Wingdings"/>
    </style:style>
    <text:list-style style:name="LS18">
      <text:list-level-style-bullet text:bullet-char="" text:style-name="List1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19">
      <text:list-level-style-number style:num-format="1" text:style-name="List19Level0" style:num-suffix="." text:level="1">
        <style:list-level-properties text:space-before="0.676cm" text:min-label-width="0.635cm" fo:text-align="start" text:list-level-position-and-space-mode="label-alignment">
          <style:list-level-label-alignment text:label-followed-by="listtab" fo:margin-left="1.311cm" fo:text-indent="-0.635cm"/>
        </style:list-level-properties>
      </text:list-level-style-number>
      <text:list-level-style-number style:num-format="a" text:style-name="List19Level1" style:num-suffix="." text:level="2">
        <style:list-level-properties text:space-before="1.946cm" text:min-label-width="0.635cm" fo:text-align="start" text:list-level-position-and-space-mode="label-alignment">
          <style:list-level-label-alignment text:label-followed-by="listtab" fo:margin-left="2.581cm" fo:text-indent="-0.635cm"/>
        </style:list-level-properties>
      </text:list-level-style-number>
      <text:list-level-style-number style:num-format="i" text:style-name="List19Level2" style:num-suffix="." text:level="3">
        <style:list-level-properties text:min-label-width="3.851cm" text:min-label-distance="0.318cm" fo:text-align="end" text:list-level-position-and-space-mode="label-alignment">
          <style:list-level-label-alignment text:label-followed-by="listtab" fo:margin-left="3.851cm" fo:text-indent="-0.318cm"/>
        </style:list-level-properties>
      </text:list-level-style-number>
      <text:list-level-style-number style:num-format="1" text:style-name="List19Level3" style:num-suffix="." text:level="4">
        <style:list-level-properties text:space-before="4.486cm" text:min-label-width="0.635cm" fo:text-align="start" text:list-level-position-and-space-mode="label-alignment">
          <style:list-level-label-alignment text:label-followed-by="listtab" fo:margin-left="5.121cm" fo:text-indent="-0.635cm"/>
        </style:list-level-properties>
      </text:list-level-style-number>
      <text:list-level-style-number style:num-format="a" text:style-name="List19Level4" style:num-suffix="." text:level="5">
        <style:list-level-properties text:space-before="5.756cm" text:min-label-width="0.635cm" fo:text-align="start" text:list-level-position-and-space-mode="label-alignment">
          <style:list-level-label-alignment text:label-followed-by="listtab" fo:margin-left="6.391cm" fo:text-indent="-0.635cm"/>
        </style:list-level-properties>
      </text:list-level-style-number>
      <text:list-level-style-number style:num-format="i" text:style-name="List19Level5" style:num-suffix="." text:level="6">
        <style:list-level-properties text:min-label-width="7.661cm" text:min-label-distance="0.318cm" fo:text-align="end" text:list-level-position-and-space-mode="label-alignment">
          <style:list-level-label-alignment text:label-followed-by="listtab" fo:margin-left="7.661cm" fo:text-indent="-0.318cm"/>
        </style:list-level-properties>
      </text:list-level-style-number>
      <text:list-level-style-number style:num-format="1" text:style-name="List19Level6" style:num-suffix="." text:level="7">
        <style:list-level-properties text:space-before="8.296cm" text:min-label-width="0.635cm" fo:text-align="start" text:list-level-position-and-space-mode="label-alignment">
          <style:list-level-label-alignment text:label-followed-by="listtab" fo:margin-left="8.931cm" fo:text-indent="-0.635cm"/>
        </style:list-level-properties>
      </text:list-level-style-number>
      <text:list-level-style-number style:num-format="a" text:style-name="List19Level7" style:num-suffix="." text:level="8">
        <style:list-level-properties text:space-before="9.566cm" text:min-label-width="0.635cm" fo:text-align="start" text:list-level-position-and-space-mode="label-alignment">
          <style:list-level-label-alignment text:label-followed-by="listtab" fo:margin-left="10.201cm" fo:text-indent="-0.635cm"/>
        </style:list-level-properties>
      </text:list-level-style-number>
      <text:list-level-style-number style:num-format="i" text:style-name="List19Level8" style:num-suffix="." text:level="9">
        <style:list-level-properties text:min-label-width="11.471cm" text:min-label-distance="0.318cm" fo:text-align="end" text:list-level-position-and-space-mode="label-alignment">
          <style:list-level-label-alignment text:label-followed-by="listtab" fo:margin-left="11.471cm" fo:text-indent="-0.318cm"/>
        </style:list-level-properties>
      </text:list-level-style-number>
    </text:list-style>
    <style:style style:name="List20Level0" style:family="text">
      <style:text-properties style:font-name="Symbol"/>
    </style:style>
    <style:style style:name="List20Level1" style:family="text">
      <style:text-properties style:font-name="Courier New" style:font-name-complex="Courier New"/>
    </style:style>
    <style:style style:name="List20Level2" style:family="text">
      <style:text-properties style:font-name="Wingdings"/>
    </style:style>
    <style:style style:name="List20Level3" style:family="text">
      <style:text-properties style:font-name="Symbol"/>
    </style:style>
    <style:style style:name="List20Level4" style:family="text">
      <style:text-properties style:font-name="Courier New" style:font-name-complex="Courier New"/>
    </style:style>
    <style:style style:name="List20Level5" style:family="text">
      <style:text-properties style:font-name="Wingdings"/>
    </style:style>
    <style:style style:name="List20Level6" style:family="text">
      <style:text-properties style:font-name="Symbol"/>
    </style:style>
    <style:style style:name="List20Level7" style:family="text">
      <style:text-properties style:font-name="Courier New" style:font-name-complex="Courier New"/>
    </style:style>
    <style:style style:name="List20Level8" style:family="text">
      <style:text-properties style:font-name="Wingdings"/>
    </style:style>
    <text:list-style style:name="LS20">
      <text:list-level-style-bullet text:bullet-char="" text:style-name="List2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21">
      <text:list-level-style-number style:num-format="1" text:style-name="List2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2Level1" style:family="text">
      <style:text-properties style:text-line-through-style="none"/>
    </style:style>
    <text:list-style style:name="LS22">
      <text:list-level-style-number style:num-format="1" text:style-name="List2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2Level1" style:num-suffix="." text:level="2">
        <style:list-level-properties text:space-before="13.252cm" text:min-label-width="0.635cm" fo:text-align="start" text:list-level-position-and-space-mode="label-alignment">
          <style:list-level-label-alignment text:label-followed-by="listtab" fo:margin-left="13.887cm" fo:text-indent="-0.635cm"/>
        </style:list-level-properties>
        <style:text-properties style:text-line-through-style="none"/>
      </text:list-level-style-number>
      <text:list-level-style-number style:num-format="i" text:style-name="List2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3">
      <text:list-level-style-number style:num-format="1" text:style-name="List23Level0" style:num-suffix="." text:level="1">
        <style:list-level-properties text:space-before="0.676cm" text:min-label-width="0.635cm" fo:text-align="start" text:list-level-position-and-space-mode="label-alignment">
          <style:list-level-label-alignment text:label-followed-by="listtab" fo:margin-left="1.311cm" fo:text-indent="-0.635cm"/>
        </style:list-level-properties>
      </text:list-level-style-number>
      <text:list-level-style-number style:num-format="a" text:style-name="List23Level1" style:num-suffix="." text:level="2">
        <style:list-level-properties text:space-before="1.946cm" text:min-label-width="0.635cm" fo:text-align="start" text:list-level-position-and-space-mode="label-alignment">
          <style:list-level-label-alignment text:label-followed-by="listtab" fo:margin-left="2.581cm" fo:text-indent="-0.635cm"/>
        </style:list-level-properties>
      </text:list-level-style-number>
      <text:list-level-style-number style:num-format="i" text:style-name="List23Level2" style:num-suffix="." text:level="3">
        <style:list-level-properties text:min-label-width="3.851cm" text:min-label-distance="0.318cm" fo:text-align="end" text:list-level-position-and-space-mode="label-alignment">
          <style:list-level-label-alignment text:label-followed-by="listtab" fo:margin-left="3.851cm" fo:text-indent="-0.318cm"/>
        </style:list-level-properties>
      </text:list-level-style-number>
      <text:list-level-style-number style:num-format="1" text:style-name="List23Level3" style:num-suffix="." text:level="4">
        <style:list-level-properties text:space-before="4.486cm" text:min-label-width="0.635cm" fo:text-align="start" text:list-level-position-and-space-mode="label-alignment">
          <style:list-level-label-alignment text:label-followed-by="listtab" fo:margin-left="5.121cm" fo:text-indent="-0.635cm"/>
        </style:list-level-properties>
      </text:list-level-style-number>
      <text:list-level-style-number style:num-format="a" text:style-name="List23Level4" style:num-suffix="." text:level="5">
        <style:list-level-properties text:space-before="5.756cm" text:min-label-width="0.635cm" fo:text-align="start" text:list-level-position-and-space-mode="label-alignment">
          <style:list-level-label-alignment text:label-followed-by="listtab" fo:margin-left="6.391cm" fo:text-indent="-0.635cm"/>
        </style:list-level-properties>
      </text:list-level-style-number>
      <text:list-level-style-number style:num-format="i" text:style-name="List23Level5" style:num-suffix="." text:level="6">
        <style:list-level-properties text:min-label-width="7.661cm" text:min-label-distance="0.318cm" fo:text-align="end" text:list-level-position-and-space-mode="label-alignment">
          <style:list-level-label-alignment text:label-followed-by="listtab" fo:margin-left="7.661cm" fo:text-indent="-0.318cm"/>
        </style:list-level-properties>
      </text:list-level-style-number>
      <text:list-level-style-number style:num-format="1" text:style-name="List23Level6" style:num-suffix="." text:level="7">
        <style:list-level-properties text:space-before="8.296cm" text:min-label-width="0.635cm" fo:text-align="start" text:list-level-position-and-space-mode="label-alignment">
          <style:list-level-label-alignment text:label-followed-by="listtab" fo:margin-left="8.931cm" fo:text-indent="-0.635cm"/>
        </style:list-level-properties>
      </text:list-level-style-number>
      <text:list-level-style-number style:num-format="a" text:style-name="List23Level7" style:num-suffix="." text:level="8">
        <style:list-level-properties text:space-before="9.566cm" text:min-label-width="0.635cm" fo:text-align="start" text:list-level-position-and-space-mode="label-alignment">
          <style:list-level-label-alignment text:label-followed-by="listtab" fo:margin-left="10.201cm" fo:text-indent="-0.635cm"/>
        </style:list-level-properties>
      </text:list-level-style-number>
      <text:list-level-style-number style:num-format="i" text:style-name="List23Level8" style:num-suffix="." text:level="9">
        <style:list-level-properties text:min-label-width="11.471cm" text:min-label-distance="0.318cm" fo:text-align="end" text:list-level-position-and-space-mode="label-alignment">
          <style:list-level-label-alignment text:label-followed-by="listtab" fo:margin-left="11.471cm" fo:text-indent="-0.318cm"/>
        </style:list-level-properties>
      </text:list-level-style-number>
    </text:list-style>
    <text:list-style style:name="LS24">
      <text:list-level-style-number style:num-format="1" text:style-name="List24Level0" style:num-suffix="." text:level="1">
        <style:list-level-properties text:space-before="0.676cm" text:min-label-width="0.635cm" fo:text-align="start" text:list-level-position-and-space-mode="label-alignment">
          <style:list-level-label-alignment text:label-followed-by="listtab" fo:margin-left="1.311cm" fo:text-indent="-0.635cm"/>
        </style:list-level-properties>
      </text:list-level-style-number>
      <text:list-level-style-number style:num-format="a" text:style-name="List24Level1" style:num-suffix="." text:level="2">
        <style:list-level-properties text:space-before="1.946cm" text:min-label-width="0.635cm" fo:text-align="start" text:list-level-position-and-space-mode="label-alignment">
          <style:list-level-label-alignment text:label-followed-by="listtab" fo:margin-left="2.581cm" fo:text-indent="-0.635cm"/>
        </style:list-level-properties>
      </text:list-level-style-number>
      <text:list-level-style-number style:num-format="i" text:style-name="List24Level2" style:num-suffix="." text:level="3">
        <style:list-level-properties text:min-label-width="3.851cm" text:min-label-distance="0.318cm" fo:text-align="end" text:list-level-position-and-space-mode="label-alignment">
          <style:list-level-label-alignment text:label-followed-by="listtab" fo:margin-left="3.851cm" fo:text-indent="-0.318cm"/>
        </style:list-level-properties>
      </text:list-level-style-number>
      <text:list-level-style-number style:num-format="1" text:style-name="List24Level3" style:num-suffix="." text:level="4">
        <style:list-level-properties text:space-before="4.486cm" text:min-label-width="0.635cm" fo:text-align="start" text:list-level-position-and-space-mode="label-alignment">
          <style:list-level-label-alignment text:label-followed-by="listtab" fo:margin-left="5.121cm" fo:text-indent="-0.635cm"/>
        </style:list-level-properties>
      </text:list-level-style-number>
      <text:list-level-style-number style:num-format="a" text:style-name="List24Level4" style:num-suffix="." text:level="5">
        <style:list-level-properties text:space-before="5.756cm" text:min-label-width="0.635cm" fo:text-align="start" text:list-level-position-and-space-mode="label-alignment">
          <style:list-level-label-alignment text:label-followed-by="listtab" fo:margin-left="6.391cm" fo:text-indent="-0.635cm"/>
        </style:list-level-properties>
      </text:list-level-style-number>
      <text:list-level-style-number style:num-format="i" text:style-name="List24Level5" style:num-suffix="." text:level="6">
        <style:list-level-properties text:min-label-width="7.661cm" text:min-label-distance="0.318cm" fo:text-align="end" text:list-level-position-and-space-mode="label-alignment">
          <style:list-level-label-alignment text:label-followed-by="listtab" fo:margin-left="7.661cm" fo:text-indent="-0.318cm"/>
        </style:list-level-properties>
      </text:list-level-style-number>
      <text:list-level-style-number style:num-format="1" text:style-name="List24Level6" style:num-suffix="." text:level="7">
        <style:list-level-properties text:space-before="8.296cm" text:min-label-width="0.635cm" fo:text-align="start" text:list-level-position-and-space-mode="label-alignment">
          <style:list-level-label-alignment text:label-followed-by="listtab" fo:margin-left="8.931cm" fo:text-indent="-0.635cm"/>
        </style:list-level-properties>
      </text:list-level-style-number>
      <text:list-level-style-number style:num-format="a" text:style-name="List24Level7" style:num-suffix="." text:level="8">
        <style:list-level-properties text:space-before="9.566cm" text:min-label-width="0.635cm" fo:text-align="start" text:list-level-position-and-space-mode="label-alignment">
          <style:list-level-label-alignment text:label-followed-by="listtab" fo:margin-left="10.201cm" fo:text-indent="-0.635cm"/>
        </style:list-level-properties>
      </text:list-level-style-number>
      <text:list-level-style-number style:num-format="i" text:style-name="List24Level8" style:num-suffix="." text:level="9">
        <style:list-level-properties text:min-label-width="11.471cm" text:min-label-distance="0.318cm" fo:text-align="end" text:list-level-position-and-space-mode="label-alignment">
          <style:list-level-label-alignment text:label-followed-by="listtab" fo:margin-left="11.471cm" fo:text-indent="-0.318cm"/>
        </style:list-level-properties>
      </text:list-level-style-number>
    </text:list-style>
    <style:style style:name="List25Level0" style:family="text">
      <style:text-properties fo:font-style="normal" style:font-style-asian="normal" style:font-style-complex="normal" style:font-name="Arial" fo:font-size="10pt" style:font-size-asian="10pt" style:font-name-complex="Arial" style:font-size-complex="10pt" fo:font-weight="bold" style:font-weight-asian="bold" style:font-weight-complex="bold"/>
    </style:style>
    <text:list-style style:name="LS25">
      <text:list-level-style-number style:num-format="1" text:style-name="List2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tyle="normal" style:font-style-asian="normal" style:font-style-complex="normal" style:font-name="Arial" fo:font-size="10pt" style:font-size-asian="10pt" style:font-name-complex="Arial" style:font-size-complex="10pt" fo:font-weight="bold" style:font-weight-asian="bold" style:font-weight-complex="bold"/>
      </text:list-level-style-number>
      <text:list-level-style-number style:num-format="a" text:style-name="List25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25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25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25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25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25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25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25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26">
      <text:list-level-style-number style:num-format="1" text:style-name="List26Level0" style:num-suffix="." text:level="1">
        <style:list-level-properties text:space-before="0.672cm" text:min-label-width="0.635cm" fo:text-align="start" text:list-level-position-and-space-mode="label-alignment">
          <style:list-level-label-alignment text:label-followed-by="listtab" fo:margin-left="1.307cm" fo:text-indent="-0.635cm"/>
        </style:list-level-properties>
      </text:list-level-style-number>
      <text:list-level-style-number style:num-format="a" text:style-name="List26Level1" style:num-suffix="." text:level="2">
        <style:list-level-properties text:space-before="1.942cm" text:min-label-width="0.635cm" fo:text-align="start" text:list-level-position-and-space-mode="label-alignment">
          <style:list-level-label-alignment text:label-followed-by="listtab" fo:margin-left="2.577cm" fo:text-indent="-0.635cm"/>
        </style:list-level-properties>
      </text:list-level-style-number>
      <text:list-level-style-number style:num-format="i" text:style-name="List26Level2" style:num-suffix="." text:level="3">
        <style:list-level-properties text:min-label-width="3.847cm" text:min-label-distance="0.318cm" fo:text-align="end" text:list-level-position-and-space-mode="label-alignment">
          <style:list-level-label-alignment text:label-followed-by="listtab" fo:margin-left="3.847cm" fo:text-indent="-0.318cm"/>
        </style:list-level-properties>
      </text:list-level-style-number>
      <text:list-level-style-number style:num-format="1" text:style-name="List26Level3" style:num-suffix="." text:level="4">
        <style:list-level-properties text:space-before="4.482cm" text:min-label-width="0.635cm" fo:text-align="start" text:list-level-position-and-space-mode="label-alignment">
          <style:list-level-label-alignment text:label-followed-by="listtab" fo:margin-left="5.117cm" fo:text-indent="-0.635cm"/>
        </style:list-level-properties>
      </text:list-level-style-number>
      <text:list-level-style-number style:num-format="a" text:style-name="List26Level4" style:num-suffix="." text:level="5">
        <style:list-level-properties text:space-before="5.752cm" text:min-label-width="0.635cm" fo:text-align="start" text:list-level-position-and-space-mode="label-alignment">
          <style:list-level-label-alignment text:label-followed-by="listtab" fo:margin-left="6.387cm" fo:text-indent="-0.635cm"/>
        </style:list-level-properties>
      </text:list-level-style-number>
      <text:list-level-style-number style:num-format="i" text:style-name="List26Level5" style:num-suffix="." text:level="6">
        <style:list-level-properties text:min-label-width="7.657cm" text:min-label-distance="0.318cm" fo:text-align="end" text:list-level-position-and-space-mode="label-alignment">
          <style:list-level-label-alignment text:label-followed-by="listtab" fo:margin-left="7.657cm" fo:text-indent="-0.318cm"/>
        </style:list-level-properties>
      </text:list-level-style-number>
      <text:list-level-style-number style:num-format="1" text:style-name="List26Level6" style:num-suffix="." text:level="7">
        <style:list-level-properties text:space-before="8.292cm" text:min-label-width="0.635cm" fo:text-align="start" text:list-level-position-and-space-mode="label-alignment">
          <style:list-level-label-alignment text:label-followed-by="listtab" fo:margin-left="8.927cm" fo:text-indent="-0.635cm"/>
        </style:list-level-properties>
      </text:list-level-style-number>
      <text:list-level-style-number style:num-format="a" text:style-name="List26Level7" style:num-suffix="." text:level="8">
        <style:list-level-properties text:space-before="9.562cm" text:min-label-width="0.635cm" fo:text-align="start" text:list-level-position-and-space-mode="label-alignment">
          <style:list-level-label-alignment text:label-followed-by="listtab" fo:margin-left="10.197cm" fo:text-indent="-0.635cm"/>
        </style:list-level-properties>
      </text:list-level-style-number>
      <text:list-level-style-number style:num-format="i" text:style-name="List26Level8" style:num-suffix="." text:level="9">
        <style:list-level-properties text:min-label-width="11.467cm" text:min-label-distance="0.318cm" fo:text-align="end" text:list-level-position-and-space-mode="label-alignment">
          <style:list-level-label-alignment text:label-followed-by="listtab" fo:margin-left="11.467cm" fo:text-indent="-0.318cm"/>
        </style:list-level-properties>
      </text:list-level-style-number>
    </text:list-style>
    <style:style style:name="List27Level0" style:family="text">
      <style:text-properties fo:color="#006845"/>
    </style:style>
    <text:list-style style:name="LS27">
      <text:list-level-style-number style:num-format="1" text:style-name="List27Level0" style:num-suffix="." text:level="1">
        <style:list-level-properties text:space-before="0.041cm" text:min-label-width="0.635cm" fo:text-align="start" text:list-level-position-and-space-mode="label-alignment">
          <style:list-level-label-alignment text:label-followed-by="listtab" fo:margin-left="0.676cm" fo:text-indent="-0.635cm"/>
        </style:list-level-properties>
        <style:text-properties fo:color="#006845"/>
      </text:list-level-style-number>
      <text:list-level-style-number style:num-format="a" text:style-name="List27Level1" style:num-suffix="." text:level="2">
        <style:list-level-properties text:space-before="1.946cm" text:min-label-width="0.635cm" fo:text-align="start" text:list-level-position-and-space-mode="label-alignment">
          <style:list-level-label-alignment text:label-followed-by="listtab" fo:margin-left="2.581cm" fo:text-indent="-0.635cm"/>
        </style:list-level-properties>
      </text:list-level-style-number>
      <text:list-level-style-number style:num-format="i" text:style-name="List27Level2" style:num-suffix="." text:level="3">
        <style:list-level-properties text:min-label-width="3.851cm" text:min-label-distance="0.318cm" fo:text-align="end" text:list-level-position-and-space-mode="label-alignment">
          <style:list-level-label-alignment text:label-followed-by="listtab" fo:margin-left="3.851cm" fo:text-indent="-0.318cm"/>
        </style:list-level-properties>
      </text:list-level-style-number>
      <text:list-level-style-number style:num-format="1" text:style-name="List27Level3" style:num-suffix="." text:level="4">
        <style:list-level-properties text:space-before="4.486cm" text:min-label-width="0.635cm" fo:text-align="start" text:list-level-position-and-space-mode="label-alignment">
          <style:list-level-label-alignment text:label-followed-by="listtab" fo:margin-left="5.121cm" fo:text-indent="-0.635cm"/>
        </style:list-level-properties>
      </text:list-level-style-number>
      <text:list-level-style-number style:num-format="a" text:style-name="List27Level4" style:num-suffix="." text:level="5">
        <style:list-level-properties text:space-before="5.756cm" text:min-label-width="0.635cm" fo:text-align="start" text:list-level-position-and-space-mode="label-alignment">
          <style:list-level-label-alignment text:label-followed-by="listtab" fo:margin-left="6.391cm" fo:text-indent="-0.635cm"/>
        </style:list-level-properties>
      </text:list-level-style-number>
      <text:list-level-style-number style:num-format="i" text:style-name="List27Level5" style:num-suffix="." text:level="6">
        <style:list-level-properties text:min-label-width="7.661cm" text:min-label-distance="0.318cm" fo:text-align="end" text:list-level-position-and-space-mode="label-alignment">
          <style:list-level-label-alignment text:label-followed-by="listtab" fo:margin-left="7.661cm" fo:text-indent="-0.318cm"/>
        </style:list-level-properties>
      </text:list-level-style-number>
      <text:list-level-style-number style:num-format="1" text:style-name="List27Level6" style:num-suffix="." text:level="7">
        <style:list-level-properties text:space-before="8.296cm" text:min-label-width="0.635cm" fo:text-align="start" text:list-level-position-and-space-mode="label-alignment">
          <style:list-level-label-alignment text:label-followed-by="listtab" fo:margin-left="8.931cm" fo:text-indent="-0.635cm"/>
        </style:list-level-properties>
      </text:list-level-style-number>
      <text:list-level-style-number style:num-format="a" text:style-name="List27Level7" style:num-suffix="." text:level="8">
        <style:list-level-properties text:space-before="9.566cm" text:min-label-width="0.635cm" fo:text-align="start" text:list-level-position-and-space-mode="label-alignment">
          <style:list-level-label-alignment text:label-followed-by="listtab" fo:margin-left="10.201cm" fo:text-indent="-0.635cm"/>
        </style:list-level-properties>
      </text:list-level-style-number>
      <text:list-level-style-number style:num-format="i" text:style-name="List27Level8" style:num-suffix="." text:level="9">
        <style:list-level-properties text:min-label-width="11.471cm" text:min-label-distance="0.318cm" fo:text-align="end" text:list-level-position-and-space-mode="label-alignment">
          <style:list-level-label-alignment text:label-followed-by="listtab" fo:margin-left="11.471cm" fo:text-indent="-0.318cm"/>
        </style:list-level-properties>
      </text:list-level-style-number>
    </text:list-style>
    <text:list-style style:name="LS28">
      <text:list-level-style-number style:num-format="i" text:style-name="List28Level0" style:num-suffix=")" style:num-prefix="(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a" text:style-name="List28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28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28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28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28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28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28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28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29">
      <text:list-level-style-number style:num-format="1" text:style-name="List29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9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9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9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30">
      <text:list-level-style-number style:num-format="A" text:style-name="List3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30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30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30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30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30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30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30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30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31Level0" style:family="text">
      <style:text-properties fo:color="#000000" style:font-name="Arial" fo:font-size="9pt" style:font-name-asian="Calibri" style:font-size-asian="9pt"/>
    </style:style>
    <text:list-style style:name="LS31">
      <text:list-level-style-number style:num-format="a" text:style-name="List31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color="#000000" style:font-name="Arial" fo:font-size="9pt" style:font-name-asian="Calibri" style:font-size-asian="9pt"/>
      </text:list-level-style-number>
      <text:list-level-style-number style:num-format="a" text:style-name="List3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32Level0" style:family="text">
      <style:text-properties fo:color="#000000" style:font-name="Arial" fo:font-size="9pt" style:font-name-asian="Calibri" style:font-size-asian="9pt" fo:font-weight="normal" style:font-weight-asian="normal" style:font-weight-complex="normal"/>
    </style:style>
    <text:list-style style:name="LS32">
      <text:list-level-style-number style:num-format="A" text:style-name="List32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color="#000000" style:font-name="Arial" fo:font-size="9pt" style:font-name-asian="Calibri" style:font-size-asian="9pt" fo:font-weight="normal" style:font-weight-asian="normal" style:font-weight-complex="normal"/>
      </text:list-level-style-number>
      <text:list-level-style-number style:num-format="a" text:style-name="List3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33">
      <text:list-level-style-number style:num-format="A" text:style-name="List33Level0" style:num-suffix=")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33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33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33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33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33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33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33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33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34Level0" style:family="text">
      <style:text-properties style:font-name="Symbol"/>
    </style:style>
    <text:list-style style:name="LS34">
      <text:list-level-style-bullet text:bullet-char="" text:style-name="List3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number style:num-format="1" text:style-name="List34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34Level2" style:num-suffix=".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34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34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1" text:style-name="List34Level5" style:num-suffix=".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</text:list-level-style-number>
      <text:list-level-style-number style:num-format="1" text:style-name="List34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1" text:style-name="List34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1" text:style-name="List34Level8" style:num-suffix=".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</text:list-level-style-number>
    </text:list-style>
    <style:style style:name="List35Level0" style:family="text">
      <style:text-properties style:font-name="Symbol"/>
    </style:style>
    <style:style style:name="List35Level1" style:family="text">
      <style:text-properties style:font-name="Courier New" style:font-name-complex="Courier New"/>
    </style:style>
    <style:style style:name="List35Level2" style:family="text">
      <style:text-properties style:font-name="Wingdings"/>
    </style:style>
    <style:style style:name="List35Level3" style:family="text">
      <style:text-properties style:font-name="Symbol"/>
    </style:style>
    <style:style style:name="List35Level4" style:family="text">
      <style:text-properties style:font-name="Courier New" style:font-name-complex="Courier New"/>
    </style:style>
    <style:style style:name="List35Level5" style:family="text">
      <style:text-properties style:font-name="Wingdings"/>
    </style:style>
    <style:style style:name="List35Level6" style:family="text">
      <style:text-properties style:font-name="Symbol"/>
    </style:style>
    <style:style style:name="List35Level7" style:family="text">
      <style:text-properties style:font-name="Courier New" style:font-name-complex="Courier New"/>
    </style:style>
    <style:style style:name="List35Level8" style:family="text">
      <style:text-properties style:font-name="Wingdings"/>
    </style:style>
    <text:list-style style:name="LS35">
      <text:list-level-style-bullet text:bullet-char="" text:style-name="List3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35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5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35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35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5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35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35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5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36Level0" style:family="text">
      <style:text-properties style:font-name="Arial" style:font-name-asian="Times New Roman" style:font-name-complex="Arial"/>
    </style:style>
    <style:style style:name="List36Level1" style:family="text">
      <style:text-properties style:font-name="Courier New" style:font-name-complex="Courier New"/>
    </style:style>
    <style:style style:name="List36Level2" style:family="text">
      <style:text-properties style:font-name="Wingdings"/>
    </style:style>
    <style:style style:name="List36Level3" style:family="text">
      <style:text-properties style:font-name="Symbol"/>
    </style:style>
    <style:style style:name="List36Level4" style:family="text">
      <style:text-properties style:font-name="Courier New" style:font-name-complex="Courier New"/>
    </style:style>
    <style:style style:name="List36Level5" style:family="text">
      <style:text-properties style:font-name="Wingdings"/>
    </style:style>
    <style:style style:name="List36Level6" style:family="text">
      <style:text-properties style:font-name="Symbol"/>
    </style:style>
    <style:style style:name="List36Level7" style:family="text">
      <style:text-properties style:font-name="Courier New" style:font-name-complex="Courier New"/>
    </style:style>
    <style:style style:name="List36Level8" style:family="text">
      <style:text-properties style:font-name="Wingdings"/>
    </style:style>
    <text:list-style style:name="LS36">
      <text:list-level-style-bullet text:bullet-char="-" text:style-name="List3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3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7Level0" style:family="text">
      <style:text-properties style:font-name="Symbol" fo:font-size="10pt" style:font-size-asian="10pt"/>
    </style:style>
    <style:style style:name="List37Level1" style:family="text">
      <style:text-properties style:font-name="Courier New" fo:font-size="10pt" style:font-size-asian="10pt" style:font-name-complex="Times New Roman"/>
    </style:style>
    <style:style style:name="List37Level2" style:family="text">
      <style:text-properties style:font-name="Wingdings" fo:font-size="10pt" style:font-size-asian="10pt"/>
    </style:style>
    <style:style style:name="List37Level3" style:family="text">
      <style:text-properties style:font-name="Wingdings" fo:font-size="10pt" style:font-size-asian="10pt"/>
    </style:style>
    <style:style style:name="List37Level4" style:family="text">
      <style:text-properties style:font-name="Wingdings" fo:font-size="10pt" style:font-size-asian="10pt"/>
    </style:style>
    <style:style style:name="List37Level5" style:family="text">
      <style:text-properties style:font-name="Wingdings" fo:font-size="10pt" style:font-size-asian="10pt"/>
    </style:style>
    <style:style style:name="List37Level6" style:family="text">
      <style:text-properties style:font-name="Wingdings" fo:font-size="10pt" style:font-size-asian="10pt"/>
    </style:style>
    <style:style style:name="List37Level7" style:family="text">
      <style:text-properties style:font-name="Wingdings" fo:font-size="10pt" style:font-size-asian="10pt"/>
    </style:style>
    <style:style style:name="List37Level8" style:family="text">
      <style:text-properties style:font-name="Wingdings" fo:font-size="10pt" style:font-size-asian="10pt"/>
    </style:style>
    <text:list-style style:name="LS37">
      <text:list-level-style-bullet text:bullet-char="" text:style-name="List3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7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fo:font-size="10pt" style:font-size-asian="10pt" style:font-name-complex="Times New Roman"/>
      </text:list-level-style-bullet>
      <text:list-level-style-bullet text:bullet-char="" text:style-name="List37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7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7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7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7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7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7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 fo:font-size="10pt" style:font-size-asian="10pt"/>
      </text:list-level-style-bullet>
    </text:list-style>
    <style:style style:name="List38Level0" style:family="text">
      <style:text-properties style:font-name="Symbol"/>
    </style:style>
    <style:style style:name="List38Level1" style:family="text">
      <style:text-properties style:font-name="Courier New" style:font-name-complex="Courier New"/>
    </style:style>
    <style:style style:name="List38Level2" style:family="text">
      <style:text-properties style:font-name="Wingdings"/>
    </style:style>
    <style:style style:name="List38Level3" style:family="text">
      <style:text-properties style:font-name="Symbol"/>
    </style:style>
    <style:style style:name="List38Level4" style:family="text">
      <style:text-properties style:font-name="Courier New" style:font-name-complex="Courier New"/>
    </style:style>
    <style:style style:name="List38Level5" style:family="text">
      <style:text-properties style:font-name="Wingdings"/>
    </style:style>
    <style:style style:name="List38Level6" style:family="text">
      <style:text-properties style:font-name="Symbol"/>
    </style:style>
    <style:style style:name="List38Level7" style:family="text">
      <style:text-properties style:font-name="Courier New" style:font-name-complex="Courier New"/>
    </style:style>
    <style:style style:name="List38Level8" style:family="text">
      <style:text-properties style:font-name="Wingdings"/>
    </style:style>
    <text:list-style style:name="LS38">
      <text:list-level-style-bullet text:bullet-char="" text:style-name="List3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39">
      <text:list-level-style-number style:num-format="1" text:style-name="List39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9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9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9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40Level0" style:family="text">
      <style:text-properties style:font-name="Symbol"/>
    </style:style>
    <style:style style:name="List40Level1" style:family="text">
      <style:text-properties style:font-name="Courier New" style:font-name-complex="Courier New"/>
    </style:style>
    <style:style style:name="List40Level2" style:family="text">
      <style:text-properties style:font-name="Wingdings"/>
    </style:style>
    <style:style style:name="List40Level3" style:family="text">
      <style:text-properties style:font-name="Symbol"/>
    </style:style>
    <style:style style:name="List40Level4" style:family="text">
      <style:text-properties style:font-name="Courier New" style:font-name-complex="Courier New"/>
    </style:style>
    <style:style style:name="List40Level5" style:family="text">
      <style:text-properties style:font-name="Wingdings"/>
    </style:style>
    <style:style style:name="List40Level6" style:family="text">
      <style:text-properties style:font-name="Symbol"/>
    </style:style>
    <style:style style:name="List40Level7" style:family="text">
      <style:text-properties style:font-name="Courier New" style:font-name-complex="Courier New"/>
    </style:style>
    <style:style style:name="List40Level8" style:family="text">
      <style:text-properties style:font-name="Wingdings"/>
    </style:style>
    <text:list-style style:name="LS40">
      <text:list-level-style-bullet text:bullet-char="" text:style-name="List4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40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0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40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40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0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40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40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0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41Level0" style:family="text">
      <style:text-properties style:font-name="Symbol"/>
    </style:style>
    <style:style style:name="List41Level1" style:family="text">
      <style:text-properties style:font-name="Courier New" style:font-name-complex="Courier New"/>
    </style:style>
    <style:style style:name="List41Level2" style:family="text">
      <style:text-properties style:font-name="Wingdings"/>
    </style:style>
    <style:style style:name="List41Level3" style:family="text">
      <style:text-properties style:font-name="Symbol"/>
    </style:style>
    <style:style style:name="List41Level4" style:family="text">
      <style:text-properties style:font-name="Courier New" style:font-name-complex="Courier New"/>
    </style:style>
    <style:style style:name="List41Level5" style:family="text">
      <style:text-properties style:font-name="Wingdings"/>
    </style:style>
    <style:style style:name="List41Level6" style:family="text">
      <style:text-properties style:font-name="Symbol"/>
    </style:style>
    <style:style style:name="List41Level7" style:family="text">
      <style:text-properties style:font-name="Courier New" style:font-name-complex="Courier New"/>
    </style:style>
    <style:style style:name="List41Level8" style:family="text">
      <style:text-properties style:font-name="Wingdings"/>
    </style:style>
    <text:list-style style:name="LS41">
      <text:list-level-style-bullet text:bullet-char="" text:style-name="List4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42">
      <text:list-level-style-number style:num-format="1" text:style-name="List4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42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42Level2" style:num-suffix=".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42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42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1" text:style-name="List42Level5" style:num-suffix=".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</text:list-level-style-number>
      <text:list-level-style-number style:num-format="1" text:style-name="List42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1" text:style-name="List42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1" text:style-name="List42Level8" style:num-suffix=".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</text:list-level-style-number>
    </text:list-style>
    <style:style style:name="List43Level0" style:family="text">
      <style:text-properties fo:font-size="10pt" style:font-size-asian="10pt" style:font-size-complex="10pt" fo:font-weight="normal" style:font-weight-asian="normal" style:font-weight-complex="normal"/>
    </style:style>
    <text:list-style style:name="LS43">
      <text:list-level-style-number style:num-format="1" text:style-name="List4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10pt" style:font-size-asian="10pt" style:font-size-complex="10pt" fo:font-weight="normal" style:font-weight-asian="normal" style:font-weight-complex="normal"/>
      </text:list-level-style-number>
      <text:list-level-style-number style:num-format="a" text:style-name="List43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43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43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43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43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43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43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43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.386cm" fo:border-top="#000000 0.018cm solid" fo:margin-top="0.847cm" fo:padding-bottom="0.386cm" fo:border-bottom="#000000 0.018cm solid" fo:margin-bottom="0.847cm" fo:padding-left="0.637cm" fo:border-left="#000000 0.018cm solid" fo:margin-left="0.847cm" fo:padding-right="0.637cm" fo:border-right="#000000 0.018cm solid" fo:margin-right="0.847cm"/>
      <style:header-style>
        <style:header-footer-properties fo:min-height="0.018cm" style:dynamic-spacing="true"/>
      </style:header-style>
      <style:footer-style>
        <style:header-footer-properties fo:min-height="0.75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left" style:horizontal-rel="page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text-properties fo:color="#000000" style:font-name="Calibri" fo:font-size="10pt" style:font-size-asian="10pt" style:font-name-complex="Calibri"/>
    </style:style>
    <style:style style:name="FR2" style:family="graphic" style:parent-style-name="Head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3" style:family="paragraph" style:parent-style-name="Normal"/>
    <style:style style:name="T3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P4" style:family="paragraph" style:parent-style-name="Footer">
      <style:paragraph-properties fo:text-align="center"/>
    </style:style>
    <style:style style:name="FR3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5" style:family="paragraph" style:parent-style-name="Normal"/>
    <style:style style:name="T5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T5_2" style:family="text">
      <style:text-properties fo:font-size="10pt" style:font-size-asian="10pt" style:font-size-complex="10pt"/>
    </style:style>
    <style:style style:name="T5_3" style:family="text">
      <style:text-properties fo:font-size="10pt" style:font-size-asian="10pt" style:font-size-complex="10pt"/>
    </style:style>
    <style:style style:name="T5_4" style:family="text">
      <style:text-properties fo:font-size="10pt" style:font-size-asian="10pt" style:font-size-complex="10pt"/>
    </style:style>
    <style:style style:name="T5_5" style:family="text">
      <style:text-properties fo:font-size="10pt" style:font-size-asian="10pt" style:font-size-complex="10pt"/>
    </style:style>
  </office:automatic-styles>
  <office:master-styles>
    <style:master-page style:name="Standard" style:page-layout-name="pm1">
      <style:header>
        <text:p text:style-name="P1"><draw:frame svg:x="0cm" svg:y="1.114cm" svg:width="21.001cm" svg:height="0.758cm" draw:style-name="FR1" text:anchor-type="char" draw:z-index="0"><draw:text-box><text:p text:style-name="P2"/></draw:text-box><svg:desc>{"HashCode":-1291824593,"Height":841.0,"Width":595.0,"Placement":"Header","Index":"Primary","Section":1,"Top":0.0,"Left":0.0}</svg:desc></draw:frame><draw:frame svg:x="0cm" svg:y="0cm" svg:width="1.954cm" svg:height="0.96cm" draw:style-name="FR2" text:anchor-type="page" draw:z-index="6"><draw:text-box fo:min-height="0.96cm"><text:p text:style-name="P3"><text:span text:style-name="T3_1">UK<text:s/>OFFICIAL</text:span></text:p></draw:text-box><svg:desc>UK OFFICIAL</svg:desc></draw:frame></text:p>
      </style:header>
      <style:footer>
        <text:p text:style-name="P4"><draw:frame svg:x="0cm" svg:y="0cm" svg:width="1.954cm" svg:height="0.96cm" draw:style-name="FR3" text:anchor-type="page" draw:z-index="12"><draw:text-box fo:min-height="0.96cm"><text:p text:style-name="P5"><text:span text:style-name="T5_1">UK<text:s/>OFFICIAL</text:span></text:p></draw:text-box><svg:desc>UK OFFICIAL</svg:desc></draw:frame><text:span text:style-name="T5_2"><text:tab/></text:span><text:span text:style-name="T5_3"><text:tab/></text:span><text:span text:style-name="T5_4"><text:tab/></text:span><text:span text:style-name="T5_5">iii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UKNIAF Project Completion Review</dc:title>
    <meta:initial-creator>FCDO</meta:initial-creator>
    <meta:creation-date>2026-06-29T09:55:00</meta:creation-date>
    <dc:creator>Foluso Aboderin2</dc:creator>
    <dc:date>2026-06-29T10:02:00</dc:date>
    <meta:print-date>2016-03-25T08:57:00</meta:print-date>
    <meta:template xlink:href="Annual Review" xlink:type="simple"/>
    <meta:editing-cycles>4</meta:editing-cycles>
    <meta:editing-duration>PT21M</meta:editing-duration>
    <meta:document-statistic meta:page-count="28" meta:paragraph-count="1295" meta:row-count="2390" meta:word-count="15613" meta:character-count="107531" meta:non-whitespace-character-count="93213"/>
    <meta:user-defined meta:name="Business Document Type">Project completion review</meta:user-defined>
    <meta:user-defined meta:name="ClassificationContentMarkingFooterFontProps">#000000,10,Aptos</meta:user-defined>
    <meta:user-defined meta:name="ClassificationContentMarkingFooterShapeIds">77f3a5ed,34eb1f34,145a8a8c</meta:user-defined>
    <meta:user-defined meta:name="ClassificationContentMarkingFooterText">UK OFFICIAL</meta:user-defined>
    <meta:user-defined meta:name="ClassificationContentMarkingHeaderFontProps">#000000,10,Aptos</meta:user-defined>
    <meta:user-defined meta:name="ClassificationContentMarkingHeaderShapeIds">49954269,7ea6af7c,2392144a</meta:user-defined>
    <meta:user-defined meta:name="ClassificationContentMarkingHeaderText">UK OFFICIAL</meta:user-defined>
    <meta:user-defined meta:name="ContentTypeId">0x010100A9E804AD2130B047BEB1B1355903FA590800B5A24168A68C1247B04EC3630AC7A3C8</meta:user-defined>
    <meta:user-defined meta:name="docLang">en</meta:user-defined>
    <meta:user-defined meta:name="MediaServiceImageTags"/>
    <meta:user-defined meta:name="MSIP_Label_9e9cc48d-6fba-4c12-9882-137473def580_ActionId">498cd01e-4f0e-4602-82d2-eb3ef9b0541c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4-08T07:18:28Z</meta:user-defined>
    <meta:user-defined meta:name="MSIP_Label_9e9cc48d-6fba-4c12-9882-137473def580_SiteId">d3a2d0d3-7cc8-4f52-bbf9-85bd43d94279</meta:user-defined>
    <meta:user-defined meta:name="MSIP_Label_e4c996da-17fa-4fc5-8989-2758fb4cf86b_ActionId">be899565-37e8-4b61-8dab-000009401883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2-26T10:34:28Z</meta:user-defined>
    <meta:user-defined meta:name="MSIP_Label_e4c996da-17fa-4fc5-8989-2758fb4cf86b_SiteId">cdf709af-1a18-4c74-bd93-6d14a64d73b3</meta:user-defined>
    <meta:user-defined meta:name="_dlc_DocIdItemGuid">2ab8b7bf-04cf-447a-8a29-31ed80b7c472</meta:user-defined>
  </office:meta>
</office:document-meta>
</file>